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jpeg" manifest:media-type="image/jpeg"/>
  <manifest:file-entry manifest:full-path="media/image4.png" manifest:media-type="image/png"/>
  <manifest:file-entry manifest:full-path="media/image5.emf" manifest:media-type=""/>
  <manifest:file-entry manifest:full-path="media/image6.png" manifest:media-type="image/png"/>
  <manifest:file-entry manifest:full-path="media/image7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venir Black" svg:font-family="Avenir Black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Baloo Bhaijaan 2" svg:font-family="Baloo Bhaijaan 2" style:font-family-generic="system" style:font-pitch="variable"/>
    <style:font-face style:name="Baloo Bhaijaan 2 ExtraBold" svg:font-family="Baloo Bhaijaan 2 ExtraBold" style:font-family-generic="system" style:font-pitch="variable"/>
    <style:font-face style:name="Helvetica" svg:font-family="Helvetica" style:font-family-generic="system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9" style:parent-style-name="Normal" style:family="paragraph">
      <style:paragraph-properties fo:text-align="end" fo:margin-bottom="0in" fo:line-height="100%"/>
    </style:style>
    <style:style style:name="T10" style:parent-style-name="A0" style:family="text">
      <style:text-properties style:font-name="Baloo Bhaijaan 2 ExtraBold" style:font-name-complex="Baloo Bhaijaan 2 ExtraBold" fo:font-weight="bold" style:font-weight-asian="bold" style:font-weight-complex="bold" style:use-window-font-color="true" fo:font-size="19pt" style:font-size-asian="19pt" style:font-size-complex="19pt"/>
    </style:style>
    <style:style style:name="P11" style:parent-style-name="Normal" style:family="paragraph">
      <style:paragraph-properties fo:text-align="center"/>
    </style:style>
    <style:style style:name="T12" style:parent-style-name="DefaultParagraphFont" style:family="text">
      <style:text-properties style:font-name="Arial" style:font-name-complex="Arial"/>
    </style:style>
    <style:style style:name="P13" style:parent-style-name="Normal" style:family="paragraph">
      <style:paragraph-properties style:writing-mode="rl-tb" fo:margin-bottom="0in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4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5" style:parent-style-name="y2iqfc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 style:language-complex="ur" style:country-complex="PK"/>
    </style:style>
    <style:style style:name="T16" style:parent-style-name="y2iqfc" style:family="text">
      <style:text-properties style:font-name="Baloo Bhaijaan 2" style:font-name-complex="Baloo Bhaijaan 2" fo:color="#244191" style:language-complex="ur" style:country-complex="PK"/>
    </style:style>
    <style:style style:name="T17" style:parent-style-name="DefaultParagraphFont" style:family="text">
      <style:text-properties style:font-name="Baloo Bhaijaan 2 ExtraBold" style:font-name-asian="Times New Roman" style:font-name-complex="Baloo Bhaijaan 2 ExtraBold" fo:color="#FFFFFF" fo:font-size="12pt" style:font-size-asian="12pt" style:font-size-complex="12pt" fo:language="en" fo:country="US" style:language-complex="ur" style:country-complex="PK"/>
    </style:style>
    <style:style style:name="T18" style:parent-style-name="DefaultParagraphFont" style:family="text">
      <style:text-properties style:font-name="Baloo Bhaijaan 2 ExtraBold" style:font-name-asian="Times New Roman" style:font-name-complex="Baloo Bhaijaan 2 ExtraBold" fo:color="#FFFFFF" fo:font-size="12pt" style:font-size-asian="12pt" style:font-size-complex="12pt" fo:language="en" fo:country="US" style:language-complex="ur" style:country-complex="PK"/>
    </style:style>
    <style:style style:name="P19" style:parent-style-name="Normal" style:family="paragraph">
      <style:paragraph-properties style:writing-mode="rl-tb" fo:margin-bottom="0in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Baloo Bhaijaan 2 ExtraBold" style:font-name-asian="Times New Roman" style:font-name-complex="Baloo Bhaijaan 2 ExtraBold" fo:color="#FFFFFF" fo:font-size="3pt" style:font-size-asian="3pt" style:font-size-complex="3pt" fo:language="en" fo:country="US" style:language-complex="ur" style:country-complex="PK"/>
    </style:style>
    <style:style style:name="P20" style:parent-style-name="Normal" style:family="paragraph">
      <style:paragraph-properties style:writing-mode="rl-tb" fo:margin-bottom="0in" fo:line-height="95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21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22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2pt" style:font-size-asian="12pt" style:font-size-complex="12pt" fo:language="en" fo:country="US"/>
    </style:style>
    <style:style style:name="T23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2pt" style:font-size-asian="12pt" style:font-size-complex="12pt" fo:language="en" fo:country="US"/>
    </style:style>
    <style:style style:name="T24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2pt" style:font-size-asian="12pt" style:font-size-complex="12pt" fo:language="en" fo:country="US"/>
    </style:style>
    <style:style style:name="T25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2pt" style:font-size-asian="12pt" style:font-size-complex="12pt" fo:language="en" fo:country="US"/>
    </style:style>
    <style:style style:name="T26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27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2pt" style:font-size-asian="12pt" style:font-size-complex="12pt" fo:language="en" fo:country="US"/>
    </style:style>
    <style:style style:name="T28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29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30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31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32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33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34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35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36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37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38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39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40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41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42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43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44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45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46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47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48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49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50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51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52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53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54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55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56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fa" style:country-complex="IR"/>
    </style:style>
    <style:style style:name="T57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58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59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T60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/>
    </style:style>
    <style:style style:name="P61" style:parent-style-name="HTMLPreformatted" style:family="paragraph">
      <style:paragraph-properties fo:text-align="justify" style:writing-mode="rl-tb" fo:line-height="95%"/>
    </style:style>
    <style:style style:name="T62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63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64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65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66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67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68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69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70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71" style:parent-style-name="DefaultParagraphFont" style:family="text">
      <style:text-properties style:font-name="Baloo Bhaijaan 2" style:font-name-complex="Baloo Bhaijaan 2" fo:color="#FFFFFF" fo:font-size="12pt" style:font-size-asian="12pt" style:font-size-complex="12pt" style:language-complex="fa" style:country-complex="IR"/>
    </style:style>
    <style:style style:name="T72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73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74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75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76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77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78" style:parent-style-name="DefaultParagraphFont" style:family="text">
      <style:text-properties style:font-name="Baloo Bhaijaan 2" style:font-name-complex="Baloo Bhaijaan 2" fo:color="#FFFFFF" fo:font-size="12pt" style:font-size-asian="12pt" style:font-size-complex="12pt" style:language-complex="fa" style:country-complex="IR"/>
    </style:style>
    <style:style style:name="T79" style:parent-style-name="DefaultParagraphFont" style:family="text">
      <style:text-properties style:font-name="Baloo Bhaijaan 2" style:font-name-complex="Baloo Bhaijaan 2" fo:color="#FFFFFF" fo:font-size="12pt" style:font-size-asian="12pt" style:font-size-complex="12pt" style:language-complex="fa" style:country-complex="IR"/>
    </style:style>
    <style:style style:name="T80" style:parent-style-name="DefaultParagraphFont" style:family="text">
      <style:text-properties style:font-name="Baloo Bhaijaan 2" style:font-name-complex="Baloo Bhaijaan 2" fo:color="#FFFFFF" fo:font-size="12pt" style:font-size-asian="12pt" style:font-size-complex="12pt" style:language-complex="fa" style:country-complex="IR"/>
    </style:style>
    <style:style style:name="T81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82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P83" style:parent-style-name="HTMLPreformatted" style:family="paragraph">
      <style:paragraph-properties fo:text-align="justify" style:writing-mode="rl-tb" fo:line-height="95%"/>
    </style:style>
    <style:style style:name="T84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85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86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87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88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89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90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91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92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93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94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95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96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97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98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99" style:parent-style-name="DefaultParagraphFont" style:family="text">
      <style:text-properties style:font-name="Helvetica" style:font-name-complex="Arial" fo:color="#FFFFFF"/>
    </style:style>
    <style:style style:name="P100" style:parent-style-name="HTMLPreformatted" style:family="paragraph">
      <style:paragraph-properties fo:text-align="justify" style:writing-mode="rl-tb" fo:line-height="95%"/>
    </style:style>
    <style:style style:name="T101" style:parent-style-name="DefaultParagraphFont" style:family="text">
      <style:text-properties style:font-name="Baloo Bhaijaan 2 ExtraBold" style:font-name-complex="Baloo Bhaijaan 2 ExtraBold" fo:color="#FFFFFF" fo:font-size="12pt" style:font-size-asian="12pt" style:font-size-complex="12pt" style:language-complex="ur" style:country-complex="PK"/>
    </style:style>
    <style:style style:name="T102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03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04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05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06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07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08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09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10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11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12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13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14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115" style:parent-style-name="DefaultParagraphFont" style:family="text">
      <style:text-properties style:font-name="Arial" style:font-name-complex="Arial" fo:color="#FFFFFF"/>
    </style:style>
    <style:style style:name="P116" style:parent-style-name="HTMLPreformatted" style:family="paragraph">
      <style:paragraph-properties fo:text-align="justify" style:writing-mode="rl-tb" fo:line-height="95%"/>
    </style:style>
    <style:style style:name="T117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18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19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20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21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22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123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124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P125" style:parent-style-name="HTMLPreformatted" style:family="paragraph">
      <style:paragraph-properties fo:text-align="justify" style:writing-mode="rl-tb" fo:line-height="95%"/>
    </style:style>
    <style:style style:name="T126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27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28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29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30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31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32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33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34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2pt" style:font-size-asian="12pt" style:font-size-complex="12pt"/>
    </style:style>
    <style:style style:name="T135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136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137" style:parent-style-name="DefaultParagraphFont" style:family="text">
      <style:text-properties style:font-name="Baloo Bhaijaan 2" style:font-name-complex="Baloo Bhaijaan 2" fo:color="#FFFFFF"/>
    </style:style>
    <style:style style:name="T138" style:parent-style-name="DefaultParagraphFont" style:family="text">
      <style:text-properties style:font-name="Arial" style:font-name-complex="Arial"/>
    </style:style>
    <style:style style:name="T139" style:parent-style-name="DefaultParagraphFont" style:family="text">
      <style:text-properties style:font-name="Arial" style:font-name-complex="Arial"/>
    </style:style>
    <style:style style:name="P140" style:parent-style-name="HTMLPreformatted" style:family="paragraph">
      <style:paragraph-properties style:writing-mode="rl-tb" fo:line-height="115%" fo:margin-right="-0.0986in"/>
    </style:style>
    <style:style style:name="T141" style:parent-style-name="DefaultParagraphFont" style:family="text">
      <style:text-properties style:font-name="Baloo Bhaijaan 2 ExtraBold" style:font-name-asian="Calibri" style:font-name-complex="Baloo Bhaijaan 2 ExtraBold" fo:font-weight="bold" style:font-weight-asian="bold" style:font-weight-complex="bold" fo:color="#244191" fo:font-size="15pt" style:font-size-asian="15pt" style:font-size-complex="15pt" fo:language="en" fo:country="GB"/>
    </style:style>
    <style:style style:name="T142" style:parent-style-name="DefaultParagraphFont" style:family="text">
      <style:text-properties style:font-name="Baloo Bhaijaan 2 ExtraBold" style:font-name-asian="Calibri" style:font-name-complex="Baloo Bhaijaan 2 ExtraBold" fo:font-weight="bold" style:font-weight-asian="bold" style:font-weight-complex="bold" fo:color="#244191" fo:font-size="15pt" style:font-size-asian="15pt" style:font-size-complex="15pt" fo:language="en" fo:country="GB"/>
    </style:style>
    <style:style style:name="T143" style:parent-style-name="DefaultParagraphFont" style:family="text">
      <style:text-properties style:font-name="Baloo Bhaijaan 2 ExtraBold" style:font-name-asian="Calibri" style:font-name-complex="Baloo Bhaijaan 2 ExtraBold" fo:font-weight="bold" style:font-weight-asian="bold" style:font-weight-complex="bold" fo:color="#244191" fo:font-size="15pt" style:font-size-asian="15pt" style:font-size-complex="15pt" fo:language="en" fo:country="GB"/>
    </style:style>
    <style:style style:name="T144" style:parent-style-name="DefaultParagraphFont" style:family="text">
      <style:text-properties style:font-name="Baloo Bhaijaan 2 ExtraBold" style:font-name-asian="Calibri" style:font-name-complex="Baloo Bhaijaan 2 ExtraBold" fo:font-weight="bold" style:font-weight-asian="bold" style:font-weight-complex="bold" fo:color="#244191" fo:font-size="15pt" style:font-size-asian="15pt" style:font-size-complex="15pt" fo:language="en" fo:country="GB"/>
    </style:style>
    <style:style style:name="T145" style:parent-style-name="DefaultParagraphFont" style:family="text">
      <style:text-properties style:font-name="Baloo Bhaijaan 2 ExtraBold" style:font-name-asian="Calibri" style:font-name-complex="Baloo Bhaijaan 2 ExtraBold" fo:font-weight="bold" style:font-weight-asian="bold" style:font-weight-complex="bold" fo:color="#244191" fo:font-size="15pt" style:font-size-asian="15pt" style:font-size-complex="15pt" fo:language="en" fo:country="GB"/>
    </style:style>
    <style:style style:name="P146" style:parent-style-name="HTMLPreformatted" style:family="paragraph">
      <style:paragraph-properties fo:text-align="justify" style:writing-mode="rl-tb" fo:line-height="115%"/>
    </style:style>
    <style:style style:name="P147" style:parent-style-name="HTMLPreformatted" style:family="paragraph">
      <style:paragraph-properties fo:text-align="justify" style:writing-mode="rl-tb" fo:line-height="115%"/>
    </style:style>
    <style:style style:name="T148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49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50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51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52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53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54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55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56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57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58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59" style:parent-style-name="y2iqfc" style:family="text">
      <style:text-properties style:font-name="Baloo Bhaijaan 2" style:font-name-complex="Baloo Bhaijaan 2" fo:font-weight="bold" style:font-weight-asian="bold" style:font-weight-complex="bold" fo:color="#244191" fo:font-size="12pt" style:font-size-asian="12pt" style:font-size-complex="12pt" style:language-complex="ur" style:country-complex="PK"/>
    </style:style>
    <style:style style:name="T160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61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62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63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64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65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66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67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68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69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70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71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72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73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74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75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fa" style:country-complex="IR"/>
    </style:style>
    <style:style style:name="T176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77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78" style:parent-style-name="y2iqfc" style:family="text">
      <style:text-properties style:font-name="Baloo Bhaijaan 2" style:font-name-complex="Baloo Bhaijaan 2" fo:font-weight="bold" style:font-weight-asian="bold" style:font-weight-complex="bold" fo:color="#244191" fo:font-size="12pt" style:font-size-asian="12pt" style:font-size-complex="12pt" style:language-complex="ur" style:country-complex="PK"/>
    </style:style>
    <style:style style:name="T179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80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81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82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83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84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85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86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87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88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89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90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91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92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fa" style:country-complex="IR"/>
    </style:style>
    <style:style style:name="T193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94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95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96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97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198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P199" style:parent-style-name="Normal" style:family="paragraph">
      <style:paragraph-properties fo:text-align="justify" style:writing-mode="rl-tb" fo:margin-bottom="0in" fo:line-height="115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Baloo Bhaijaan 2" style:font-name-asian="Times New Roman" style:font-name-complex="Baloo Bhaijaan 2" fo:color="#244191" fo:font-size="8pt" style:font-size-asian="8pt" style:font-size-complex="8pt" fo:language="en" fo:country="US" style:language-complex="ur" style:country-complex="PK"/>
    </style:style>
    <style:style style:name="P200" style:parent-style-name="HTMLPreformatted" style:family="paragraph">
      <style:paragraph-properties style:writing-mode="rl-tb" fo:line-height="115%"/>
    </style:style>
    <style:style style:name="T201" style:parent-style-name="y2iqfc" style:family="text">
      <style:text-properties style:font-name="Baloo Bhaijaan 2 ExtraBold" style:font-name-complex="Baloo Bhaijaan 2 ExtraBold" fo:color="#244191" fo:font-size="13pt" style:font-size-asian="13pt" style:font-size-complex="13pt" style:language-complex="ur" style:country-complex="PK"/>
    </style:style>
    <style:style style:name="P202" style:parent-style-name="HTMLPreformatted" style:family="paragraph">
      <style:paragraph-properties style:writing-mode="rl-tb" fo:line-height="115%"/>
    </style:style>
    <style:style style:name="P203" style:parent-style-name="HTMLPreformatted" style:family="paragraph">
      <style:paragraph-properties fo:text-align="justify" style:writing-mode="rl-tb" fo:line-height="115%"/>
    </style:style>
    <style:style style:name="T204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05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06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07" style:parent-style-name="y2iqfc" style:family="text">
      <style:text-properties style:font-name="Baloo Bhaijaan 2" style:font-name-complex="Baloo Bhaijaan 2" fo:font-weight="bold" style:font-weight-asian="bold" style:font-weight-complex="bold" fo:color="#244191" fo:font-size="12pt" style:font-size-asian="12pt" style:font-size-complex="12pt" style:language-complex="ur" style:country-complex="PK"/>
    </style:style>
    <style:style style:name="T208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09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10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11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12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13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14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15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16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17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18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19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P220" style:parent-style-name="HTMLPreformatted" style:family="paragraph">
      <style:paragraph-properties style:writing-mode="rl-tb" fo:line-height="115%"/>
      <style:text-properties style:font-name="Baloo Bhaijaan 2" style:font-name-complex="Baloo Bhaijaan 2" fo:color="#244191" fo:font-size="8pt" style:font-size-asian="8pt" style:font-size-complex="8pt"/>
    </style:style>
    <style:style style:name="P221" style:parent-style-name="HTMLPreformatted" style:family="paragraph">
      <style:paragraph-properties style:writing-mode="rl-tb" fo:line-height="115%"/>
    </style:style>
    <style:style style:name="T222" style:parent-style-name="y2iqfc" style:family="text">
      <style:text-properties style:font-name="Baloo Bhaijaan 2 ExtraBold" style:font-name-complex="Baloo Bhaijaan 2 ExtraBold" fo:color="#244191" fo:font-size="13pt" style:font-size-asian="13pt" style:font-size-complex="13pt" style:language-complex="ur" style:country-complex="PK"/>
    </style:style>
    <style:style style:name="P223" style:parent-style-name="HTMLPreformatted" style:family="paragraph">
      <style:paragraph-properties style:writing-mode="rl-tb" fo:line-height="115%"/>
    </style:style>
    <style:style style:name="P224" style:parent-style-name="HTMLPreformatted" style:family="paragraph">
      <style:paragraph-properties fo:text-align="justify" style:writing-mode="rl-tb" fo:line-height="115%"/>
    </style:style>
    <style:style style:name="T225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26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27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28" style:parent-style-name="DefaultParagraphFont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29" style:parent-style-name="DefaultParagraphFont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30" style:parent-style-name="DefaultParagraphFont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31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32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33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34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35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36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37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38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39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40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41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42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43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44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45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46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47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48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49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50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51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52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53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54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55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56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57" style:parent-style-name="y2iqfc" style:family="text">
      <style:text-properties style:font-name="Baloo Bhaijaan 2" style:font-name-complex="Baloo Bhaijaan 2" fo:font-weight="bold" style:font-weight-asian="bold" style:font-weight-complex="bold" fo:color="#244191" fo:font-size="11pt" style:font-size-asian="11pt" style:font-size-complex="11pt" style:language-complex="ur" style:country-complex="PK"/>
    </style:style>
    <style:style style:name="T258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59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60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61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62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63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64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P265" style:parent-style-name="HTMLPreformatted" style:family="paragraph">
      <style:paragraph-properties fo:text-align="justify" style:writing-mode="rl-tb" fo:line-height="115%"/>
    </style:style>
    <style:style style:name="P266" style:parent-style-name="HTMLPreformatted" style:family="paragraph">
      <style:paragraph-properties fo:text-align="justify" style:writing-mode="rl-tb" fo:line-height="115%"/>
    </style:style>
    <style:style style:name="T267" style:parent-style-name="y2iqfc" style:family="text">
      <style:text-properties style:font-name="Baloo Bhaijaan 2" style:font-name-complex="Baloo Bhaijaan 2" fo:font-weight="bold" style:font-weight-asian="bold" style:font-weight-complex="bold" fo:color="#244191" fo:font-size="15pt" style:font-size-asian="15pt" style:font-size-complex="15pt" style:language-complex="ur" style:country-complex="PK"/>
    </style:style>
    <style:style style:name="T268" style:parent-style-name="y2iqfc" style:family="text">
      <style:text-properties style:font-name="Baloo Bhaijaan 2" style:font-name-complex="Baloo Bhaijaan 2" fo:font-weight="bold" style:font-weight-asian="bold" style:font-weight-complex="bold" fo:color="#244191" fo:font-size="13pt" style:font-size-asian="13pt" style:font-size-complex="13pt" style:language-complex="ur" style:country-complex="PK"/>
    </style:style>
    <style:style style:name="P269" style:parent-style-name="HTMLPreformatted" style:family="paragraph">
      <style:paragraph-properties fo:text-align="justify" style:writing-mode="rl-tb" fo:line-height="115%"/>
    </style:style>
    <style:style style:name="P270" style:parent-style-name="HTMLPreformatted" style:family="paragraph">
      <style:paragraph-properties fo:text-align="justify" style:writing-mode="rl-tb" fo:line-height="115%"/>
    </style:style>
    <style:style style:name="T271" style:parent-style-name="y2iqfc" style:family="text">
      <style:text-properties style:font-name="Baloo Bhaijaan 2" style:font-name-complex="Baloo Bhaijaan 2" fo:font-weight="bold" style:font-weight-asian="bold" style:font-weight-complex="bold" fo:color="#244191" fo:font-size="12pt" style:font-size-asian="12pt" style:font-size-complex="12pt" style:language-complex="ur" style:country-complex="PK"/>
    </style:style>
    <style:style style:name="T272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73" style:parent-style-name="DefaultParagraphFont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74" style:parent-style-name="DefaultParagraphFont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75" style:parent-style-name="DefaultParagraphFont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76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77" style:parent-style-name="DefaultParagraphFont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78" style:parent-style-name="DefaultParagraphFont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79" style:parent-style-name="DefaultParagraphFont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80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81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82" style:parent-style-name="DefaultParagraphFont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83" style:parent-style-name="DefaultParagraphFont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84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85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86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87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88" style:parent-style-name="y2iqfc" style:family="text">
      <style:text-properties style:font-name="Baloo Bhaijaan 2" style:font-name-complex="Baloo Bhaijaan 2" fo:font-weight="bold" style:font-weight-asian="bold" style:font-weight-complex="bold" fo:color="#244191" fo:font-size="12pt" style:font-size-asian="12pt" style:font-size-complex="12pt" style:language-complex="ur" style:country-complex="PK"/>
    </style:style>
    <style:style style:name="T289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90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91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92" style:parent-style-name="DefaultParagraphFont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93" style:parent-style-name="DefaultParagraphFont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94" style:parent-style-name="y2iqfc" style:family="text">
      <style:text-properties style:font-name="Baloo Bhaijaan 2" style:font-name-complex="Baloo Bhaijaan 2" fo:color="#244191" fo:font-size="11pt" style:font-size-asian="11pt" style:font-size-complex="11pt" style:language-complex="ur" style:country-complex="PK"/>
    </style:style>
    <style:style style:name="T295" style:parent-style-name="DefaultParagraphFont" style:family="text">
      <style:text-properties style:font-name="Arial" style:font-name-complex="Arial"/>
    </style:style>
    <style:style style:name="T296" style:parent-style-name="DefaultParagraphFont" style:family="text">
      <style:text-properties style:font-name="Arial" style:font-name-complex="Arial"/>
    </style:style>
    <style:style style:name="P297" style:parent-style-name="Normal" style:family="paragraph">
      <style:paragraph-properties fo:text-align="end" fo:margin-bottom="0in" fo:line-height="100%"/>
    </style:style>
    <style:style style:name="T298" style:parent-style-name="DefaultParagraphFont" style:family="text">
      <style:text-properties style:font-name="Baloo Bhaijaan 2" style:font-name-complex="Baloo Bhaijaan 2" fo:font-weight="bold" style:font-weight-asian="bold" style:font-weight-complex="bold" fo:color="#FFFFFF" fo:font-size="16pt" style:font-size-asian="16pt" style:font-size-complex="16pt"/>
    </style:style>
    <style:style style:name="P299" style:parent-style-name="Normal" style:family="paragraph">
      <style:paragraph-properties style:writing-mode="rl-tb" fo:margin-bottom="0in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Baloo Bhaijaan 2" style:font-name-asian="Times New Roman" style:font-name-complex="Baloo Bhaijaan 2" fo:font-weight="bold" style:font-weight-asian="bold" style:font-weight-complex="bold" fo:color="#FFFFFF" fo:font-size="5pt" style:font-size-asian="5pt" style:font-size-complex="5pt" fo:language="en" fo:country="US" style:language-complex="ur" style:country-complex="PK"/>
    </style:style>
    <style:style style:name="P300" style:parent-style-name="Normal" style:family="paragraph">
      <style:paragraph-properties style:writing-mode="rl-tb" fo:margin-bottom="0in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301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T302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T303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T304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T305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T306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T307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P308" style:parent-style-name="Normal" style:family="paragraph">
      <style:paragraph-properties fo:text-align="justify" style:writing-mode="rl-tb" fo:margin-bottom="0in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309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10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11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12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13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14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15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16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17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18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19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20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21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22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23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24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25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26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27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28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29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30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31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3pt" style:font-size-asian="13pt" style:font-size-complex="13pt" fo:language="en" fo:country="US" style:language-complex="ur" style:country-complex="PK"/>
    </style:style>
    <style:style style:name="T332" style:parent-style-name="DefaultParagraphFont" style:family="text">
      <style:text-properties style:font-name="Baloo Bhaijaan 2" style:font-name-asian="Times New Roman" style:font-name-complex="Baloo Bhaijaan 2" fo:color="#FFFFFF" fo:font-size="13pt" style:font-size-asian="13pt" style:font-size-complex="13pt" fo:language="en" fo:country="US" style:language-complex="ur" style:country-complex="PK"/>
    </style:style>
    <style:style style:name="T333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34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35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36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37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P338" style:parent-style-name="Normal" style:family="paragraph">
      <style:paragraph-properties fo:text-align="justify" style:writing-mode="rl-tb" fo:margin-bottom="0in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Baloo Bhaijaan 2" style:font-name-asian="Times New Roman" style:font-name-complex="Baloo Bhaijaan 2" fo:color="#FFFFFF" fo:font-size="6pt" style:font-size-asian="6pt" style:font-size-complex="6pt" fo:language="en" fo:country="US" style:language-complex="ur" style:country-complex="PK"/>
    </style:style>
    <style:style style:name="P339" style:parent-style-name="Normal" style:family="paragraph">
      <style:paragraph-properties fo:text-align="justify" style:writing-mode="rl-tb" fo:margin-bottom="0in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340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41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42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43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44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45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46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47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48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49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50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51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52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53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54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55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56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57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58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59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3pt" style:font-size-asian="13pt" style:font-size-complex="13pt" fo:language="en" fo:country="US" style:language-complex="ur" style:country-complex="PK"/>
    </style:style>
    <style:style style:name="T360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61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62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63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T364" style:parent-style-name="DefaultParagraphFont" style:family="text">
      <style:text-properties style:font-name="Baloo Bhaijaan 2" style:font-name-asian="Times New Roman" style:font-name-complex="Baloo Bhaijaan 2" fo:color="#FFFFFF" fo:font-size="12pt" style:font-size-asian="12pt" style:font-size-complex="12pt" fo:language="en" fo:country="US" style:language-complex="ur" style:country-complex="PK"/>
    </style:style>
    <style:style style:name="P365" style:parent-style-name="Normal" style:family="paragraph">
      <style:paragraph-properties fo:text-align="justify" style:writing-mode="rl-tb" fo:margin-bottom="0in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Baloo Bhaijaan 2" style:font-name-asian="Times New Roman" style:font-name-complex="Baloo Bhaijaan 2" fo:color="#FFFFFF" fo:font-size="5pt" style:font-size-asian="5pt" style:font-size-complex="5pt" fo:language="en" fo:country="US" style:language-complex="ur" style:country-complex="PK"/>
    </style:style>
    <style:style style:name="P366" style:parent-style-name="Normal" style:family="paragraph">
      <style:paragraph-properties fo:text-align="justify" style:writing-mode="rl-tb" fo:margin-bottom="0in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367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T368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T369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T370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T371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T372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T373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T374" style:parent-style-name="DefaultParagraphFont" style:family="text">
      <style:text-properties style:font-name="Baloo Bhaijaan 2" style:font-name-asian="Times New Roman" style:font-name-complex="Baloo Bhaijaan 2" fo:font-weight="bold" style:font-weight-asian="bold" style:font-weight-complex="bold" fo:color="#FFFFFF" fo:font-size="15pt" style:font-size-asian="15pt" style:font-size-complex="15pt" fo:language="en" fo:country="US" style:language-complex="ur" style:country-complex="PK"/>
    </style:style>
    <style:style style:name="P375" style:parent-style-name="HTMLPreformatted" style:family="paragraph">
      <style:paragraph-properties style:writing-mode="rl-tb"/>
    </style:style>
    <style:style style:name="P376" style:parent-style-name="HTMLPreformatted" style:family="paragraph">
      <style:paragraph-properties style:writing-mode="rl-tb"/>
    </style:style>
    <style:style style:name="T377" style:parent-style-name="y2iqfc" style:family="text">
      <style:text-properties style:font-name="Baloo Bhaijaan 2" style:font-name-complex="Baloo Bhaijaan 2" fo:font-weight="bold" style:font-weight-asian="bold" style:font-weight-complex="bold" fo:color="#FFFFFF" fo:font-size="15pt" style:font-size-asian="15pt" style:font-size-complex="15pt" style:language-complex="ur" style:country-complex="PK"/>
    </style:style>
    <style:style style:name="P378" style:parent-style-name="HTMLPreformatted" style:family="paragraph">
      <style:paragraph-properties fo:text-align="justify" style:writing-mode="rl-tb"/>
    </style:style>
    <style:style style:name="T379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80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81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82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83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84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85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86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87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P388" style:parent-style-name="HTMLPreformatted" style:family="paragraph">
      <style:paragraph-properties fo:text-align="justify" style:writing-mode="rl-tb"/>
    </style:style>
    <style:style style:name="T389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90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91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92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P393" style:parent-style-name="HTMLPreformatted" style:family="paragraph">
      <style:paragraph-properties fo:text-align="justify" style:writing-mode="rl-tb"/>
    </style:style>
    <style:style style:name="T394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95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96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97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98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399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00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01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02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03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04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P405" style:parent-style-name="HTMLPreformatted" style:family="paragraph">
      <style:paragraph-properties fo:text-align="justify" style:writing-mode="rl-tb"/>
    </style:style>
    <style:style style:name="T406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07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08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09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10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P411" style:parent-style-name="HTMLPreformatted" style:family="paragraph">
      <style:paragraph-properties style:writing-mode="rl-tb" fo:margin-right="-0.0986in"/>
    </style:style>
    <style:style style:name="T412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13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14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15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16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17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18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19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20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P421" style:parent-style-name="HTMLPreformatted" style:family="paragraph">
      <style:paragraph-properties fo:text-align="justify" style:writing-mode="rl-tb" fo:margin-right="-0.0986in"/>
    </style:style>
    <style:style style:name="T422" style:parent-style-name="DefaultParagraphFont" style:family="text">
      <style:text-properties style:font-name="Baloo Bhaijaan 2" style:font-name-complex="Baloo Bhaijaan 2" fo:font-style="italic" style:font-style-asian="italic" style:font-style-complex="italic" fo:color="#FFFFFF" fo:font-size="12pt" style:font-size-asian="12pt" style:font-size-complex="12pt"/>
    </style:style>
    <style:style style:name="T423" style:parent-style-name="DefaultParagraphFont" style:family="text">
      <style:text-properties style:font-name="Baloo Bhaijaan 2" style:font-name-complex="Baloo Bhaijaan 2" fo:font-style="italic" style:font-style-asian="italic" style:font-style-complex="italic" fo:color="#FFFFFF" fo:font-size="12pt" style:font-size-asian="12pt" style:font-size-complex="12pt"/>
    </style:style>
    <style:style style:name="T424" style:parent-style-name="DefaultParagraphFont" style:family="text">
      <style:text-properties style:font-name="Baloo Bhaijaan 2" style:font-name-complex="Baloo Bhaijaan 2" fo:font-style="italic" style:font-style-asian="italic" style:font-style-complex="italic" fo:color="#FFFFFF" fo:font-size="12pt" style:font-size-asian="12pt" style:font-size-complex="12pt"/>
    </style:style>
    <style:style style:name="T425" style:parent-style-name="DefaultParagraphFont" style:family="text">
      <style:text-properties style:font-name="Baloo Bhaijaan 2" style:font-name-complex="Baloo Bhaijaan 2" fo:font-style="italic" style:font-style-asian="italic" style:font-style-complex="italic" fo:color="#FFFFFF" fo:font-size="12pt" style:font-size-asian="12pt" style:font-size-complex="12pt"/>
    </style:style>
    <style:style style:name="T426" style:parent-style-name="DefaultParagraphFont" style:family="text">
      <style:text-properties style:font-name="Baloo Bhaijaan 2" style:font-name-complex="Baloo Bhaijaan 2" fo:font-style="italic" style:font-style-asian="italic" style:font-style-complex="italic" fo:color="#FFFFFF" fo:font-size="12pt" style:font-size-asian="12pt" style:font-size-complex="12pt"/>
    </style:style>
    <style:style style:name="T427" style:parent-style-name="DefaultParagraphFont" style:family="text">
      <style:text-properties style:font-name="Baloo Bhaijaan 2" style:font-name-complex="Baloo Bhaijaan 2" fo:font-style="italic" style:font-style-asian="italic" style:font-style-complex="italic" fo:color="#FFFFFF" fo:font-size="12pt" style:font-size-asian="12pt" style:font-size-complex="12pt"/>
    </style:style>
    <style:style style:name="T428" style:parent-style-name="DefaultParagraphFont" style:family="text">
      <style:text-properties style:font-name="Baloo Bhaijaan 2" style:font-name-complex="Baloo Bhaijaan 2" fo:font-style="italic" style:font-style-asian="italic" style:font-style-complex="italic" fo:color="#FFFFFF" fo:font-size="12pt" style:font-size-asian="12pt" style:font-size-complex="12pt"/>
    </style:style>
    <style:style style:name="T429" style:parent-style-name="DefaultParagraphFont" style:family="text">
      <style:text-properties style:font-name="Baloo Bhaijaan 2" style:font-name-complex="Baloo Bhaijaan 2" fo:font-style="italic" style:font-style-asian="italic" style:font-style-complex="italic" fo:color="#FFFFFF" fo:font-size="12pt" style:font-size-asian="12pt" style:font-size-complex="12pt" style:language-complex="fa" style:country-complex="IR"/>
    </style:style>
    <style:style style:name="T430" style:parent-style-name="DefaultParagraphFont" style:family="text">
      <style:text-properties style:font-name="Baloo Bhaijaan 2" style:font-name-complex="Baloo Bhaijaan 2" fo:font-style="italic" style:font-style-asian="italic" style:font-style-complex="italic" fo:color="#FFFFFF" fo:font-size="12pt" style:font-size-asian="12pt" style:font-size-complex="12pt"/>
    </style:style>
    <style:style style:name="T431" style:parent-style-name="DefaultParagraphFont" style:family="text">
      <style:text-properties style:font-name="Baloo Bhaijaan 2" style:font-name-complex="Baloo Bhaijaan 2" fo:font-style="italic" style:font-style-asian="italic" style:font-style-complex="italic" fo:color="#FFFFFF" fo:font-size="12pt" style:font-size-asian="12pt" style:font-size-complex="12pt"/>
    </style:style>
    <style:style style:name="T432" style:parent-style-name="DefaultParagraphFont" style:family="text">
      <style:text-properties style:font-name="Baloo Bhaijaan 2" style:font-name-complex="Baloo Bhaijaan 2" fo:font-style="italic" style:font-style-asian="italic" style:font-style-complex="italic" fo:color="#FFFFFF" fo:font-size="12pt" style:font-size-asian="12pt" style:font-size-complex="12pt"/>
    </style:style>
    <style:style style:name="T433" style:parent-style-name="DefaultParagraphFont" style:family="text">
      <style:text-properties style:font-name="Baloo Bhaijaan 2" style:font-name-complex="Baloo Bhaijaan 2" fo:font-style="italic" style:font-style-asian="italic" style:font-style-complex="italic" fo:color="#FFFFFF" fo:font-size="12pt" style:font-size-asian="12pt" style:font-size-complex="12pt"/>
    </style:style>
    <style:style style:name="T434" style:parent-style-name="DefaultParagraphFont" style:family="text">
      <style:text-properties style:font-name="Baloo Bhaijaan 2" style:font-name-complex="Baloo Bhaijaan 2" fo:font-style="italic" style:font-style-asian="italic" style:font-style-complex="italic" fo:color="#FFFFFF" fo:font-size="12pt" style:font-size-asian="12pt" style:font-size-complex="12pt"/>
    </style:style>
    <style:style style:name="T435" style:parent-style-name="DefaultParagraphFont" style:family="text">
      <style:text-properties style:font-name="Baloo Bhaijaan 2" style:font-name-complex="Baloo Bhaijaan 2" fo:font-style="italic" style:font-style-asian="italic" style:font-style-complex="italic" fo:color="#FFFFFF" fo:font-size="12pt" style:font-size-asian="12pt" style:font-size-complex="12pt"/>
    </style:style>
    <style:style style:name="P436" style:parent-style-name="HTMLPreformatted" style:family="paragraph">
      <style:paragraph-properties style:writing-mode="rl-tb" fo:margin-right="-0.0986in"/>
      <style:text-properties style:font-name="Baloo Bhaijaan 2" style:font-name-complex="Baloo Bhaijaan 2" fo:color="#FFFFFF" fo:font-size="5pt" style:font-size-asian="5pt" style:font-size-complex="5pt"/>
    </style:style>
    <style:style style:name="P437" style:parent-style-name="HTMLPreformatted" style:family="paragraph">
      <style:paragraph-properties style:writing-mode="rl-tb"/>
    </style:style>
    <style:style style:name="T438" style:parent-style-name="y2iqfc" style:family="text">
      <style:text-properties style:font-name="Baloo Bhaijaan 2" style:font-name-complex="Baloo Bhaijaan 2" fo:font-weight="bold" style:font-weight-asian="bold" style:font-weight-complex="bold" fo:color="#FFFFFF" fo:font-size="15pt" style:font-size-asian="15pt" style:font-size-complex="15pt" style:language-complex="ur" style:country-complex="PK"/>
    </style:style>
    <style:style style:name="P439" style:parent-style-name="HTMLPreformatted" style:family="paragraph">
      <style:paragraph-properties fo:text-align="justify" style:writing-mode="rl-tb"/>
    </style:style>
    <style:style style:name="T440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41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42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43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44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45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46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47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48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P449" style:parent-style-name="HTMLPreformatted" style:family="paragraph">
      <style:paragraph-properties fo:text-align="justify" style:writing-mode="rl-tb"/>
    </style:style>
    <style:style style:name="T450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51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52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53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54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55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56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57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58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59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P460" style:parent-style-name="HTMLPreformatted" style:family="paragraph">
      <style:paragraph-properties fo:text-align="justify" style:writing-mode="rl-tb"/>
    </style:style>
    <style:style style:name="T461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62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63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64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65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66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67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68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69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P470" style:parent-style-name="HTMLPreformatted" style:family="paragraph">
      <style:paragraph-properties fo:text-align="justify" style:writing-mode="rl-tb"/>
    </style:style>
    <style:style style:name="T471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72" style:parent-style-name="DefaultParagraphFont" style:family="text">
      <style:text-properties style:font-name="Baloo Bhaijaan 2" style:font-name-complex="Baloo Bhaijaan 2" fo:color="#FFFFFF" fo:font-size="12pt" style:font-size-asian="12pt" style:font-size-complex="12pt"/>
    </style:style>
    <style:style style:name="T473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74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75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76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P477" style:parent-style-name="HTMLPreformatted" style:family="paragraph">
      <style:paragraph-properties style:writing-mode="rl-tb"/>
    </style:style>
    <style:style style:name="P478" style:parent-style-name="HTMLPreformatted" style:family="paragraph">
      <style:paragraph-properties style:writing-mode="rl-tb"/>
    </style:style>
    <style:style style:name="T479" style:parent-style-name="y2iqfc" style:family="text">
      <style:text-properties style:font-name="Baloo Bhaijaan 2" style:font-name-complex="Baloo Bhaijaan 2" fo:font-weight="bold" style:font-weight-asian="bold" style:font-weight-complex="bold" fo:color="#FFFFFF" fo:font-size="15pt" style:font-size-asian="15pt" style:font-size-complex="15pt" style:language-complex="ur" style:country-complex="PK"/>
    </style:style>
    <style:style style:name="P480" style:parent-style-name="HTMLPreformatted" style:family="paragraph">
      <style:paragraph-properties style:writing-mode="rl-tb" fo:margin-right="-0.0986in"/>
    </style:style>
    <style:style style:name="T481" style:parent-style-name="DefaultParagraphFont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82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83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84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85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86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87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88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89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90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91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92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93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94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95" style:parent-style-name="y2iqfc" style:family="text">
      <style:text-properties style:font-name="Baloo Bhaijaan 2" style:font-name-complex="Baloo Bhaijaan 2" fo:font-size="12pt" style:font-size-asian="12pt" style:font-size-complex="12pt" style:language-complex="ur" style:country-complex="PK"/>
    </style:style>
    <style:style style:name="T496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497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P498" style:parent-style-name="HTMLPreformatted" style:family="paragraph">
      <style:paragraph-properties style:writing-mode="rl-tb"/>
    </style:style>
    <style:style style:name="T499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00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01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02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03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04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05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P506" style:parent-style-name="HTMLPreformatted" style:family="paragraph">
      <style:paragraph-properties style:writing-mode="rl-tb"/>
    </style:style>
    <style:style style:name="T507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08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09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10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11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P512" style:parent-style-name="HTMLPreformatted" style:family="paragraph">
      <style:paragraph-properties style:writing-mode="rl-tb"/>
    </style:style>
    <style:style style:name="T513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14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15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16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17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18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19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20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P521" style:parent-style-name="HTMLPreformatted" style:family="paragraph">
      <style:paragraph-properties style:writing-mode="rl-tb"/>
    </style:style>
    <style:style style:name="T522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23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24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25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26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27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28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29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30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31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32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33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34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35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T536" style:parent-style-name="y2iqfc" style:family="text">
      <style:text-properties style:font-name="Baloo Bhaijaan 2" style:font-name-complex="Baloo Bhaijaan 2" fo:color="#FFFFFF" fo:font-size="12pt" style:font-size-asian="12pt" style:font-size-complex="12pt" style:language-complex="ur" style:country-complex="PK"/>
    </style:style>
    <style:style style:name="P537" style:parent-style-name="Normal" style:family="paragraph">
      <style:paragraph-properties fo:text-align="center" fo:margin-bottom="0in" fo:line-height="100%"/>
    </style:style>
    <style:style style:name="T538" style:parent-style-name="A0" style:family="text">
      <style:text-properties style:font-name="Baloo Bhaijaan 2" style:font-name-complex="Baloo Bhaijaan 2" fo:font-weight="bold" style:font-weight-asian="bold" style:font-weight-complex="bold" style:use-window-font-color="true" fo:font-size="15pt" style:font-size-asian="15pt" style:font-size-complex="15pt"/>
    </style:style>
    <style:style style:name="T539" style:parent-style-name="DefaultParagraphFont" style:family="text">
      <style:text-properties style:font-name="Arial" style:font-name-complex="Arial"/>
    </style:style>
    <style:style style:name="T540" style:parent-style-name="DefaultParagraphFont" style:family="text">
      <style:text-properties style:font-name="Arial" style:font-name-complex="Arial"/>
    </style:style>
    <style:style style:family="graphic" style:name="a1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ge-content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-content" style:vertical-rel="page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>
      <style:graphic-properties style:wrap="run-through" style:run-through="foreground" draw:fill="none" draw:stroke="none" style:horizontal-rel="paragraph" style:vertical-rel="paragraph" style:horizontal-pos="from-left" style:vertical-pos="from-top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background" draw:fill="solid" draw:fill-color="#9dc3e6" draw:opacity="100%" draw:stroke="none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>
      <style:graphic-properties style:wrap="run-through" style:run-through="foreground" draw:fill="none" draw:stroke="none" style:horizontal-rel="page-content" style:vertical-rel="page" style:horizontal-pos="center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background" draw:fill="solid" draw:fill-color="#244191" draw:opacity="100%" draw:stroke="none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foreground" style:horizontal-rel="page-content" style:vertical-rel="page" style:horizontal-pos="from-left" style:vertical-pos="from-top"/>
    </style:style>
    <style:style style:family="graphic" style:name="a6" style:parent-style-name="Graphics">
      <style:graphic-properties fo:border="0.01042in none" fo:background-color="transparent" style:wrap="run-through" style:run-through="foreground" fo:clip="rect(0in, 0in, 0in, 0in)" style:horizontal-rel="paragraph" style:vertical-rel="page" style:horizontal-pos="from-left" style:vertical-pos="from-top"/>
    </style:style>
    <style:style style:family="graphic" style:name="a7" style:parent-style-name="Graphics">
      <style:graphic-properties fo:border="none" fo:background-color="transparent" style:wrap="run-through" style:run-through="background" style:horizontal-rel="paragraph" style:vertical-rel="page" style:horizontal-pos="from-left" style:vertical-pos="from-top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ge-content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>
      <style:graphic-properties style:wrap="run-through" style:run-through="foreground" draw:fill="solid" draw:fill-color="#244191" draw:opacity="100%" draw:stroke="none" style:horizontal-rel="paragraph" style:vertical-rel="page" style:horizontal-pos="from-left" style:vertical-pos="from-top"/>
    </style:style>
    <style:style style:family="graphic" style:name="a1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outside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wrap="run-through" style:run-through="background" draw:fill="solid" draw:fill-color="#ffffff" draw:opacity="100%" draw:stroke="solid" svg:stroke-width="0.01042in" svg:stroke-color="#4472c4" svg:stroke-opacity="100%" style:horizontal-rel="paragraph" style:vertical-rel="page" style:horizontal-pos="from-left" style:vertical-pos="from-top"/>
    </style:style>
  </office:automatic-styles>
  <office:body>
    <office:text text:use-soft-page-breaks="true">
      <text:p text:style-name="P1"><draw:frame draw:z-index="251662336" draw:id="id1" draw:style-name="a1" draw:name="Text Box 3" text:anchor-type="paragraph" svg:x="3.90048in" svg:y="0.94006in" svg:width="1.92083in" svg:height="0.48611in" style:rel-width="scale" style:rel-height="scale"><draw:text-box><text:p text:style-name="P9"><text:span text:style-name="T10">پاکستان واپسی<text:s/></text:span></text:p></draw:text-box><svg:title/><svg:desc/></draw:frame><draw:custom-shape svg:x="3.09514in" svg:y="0.15347in" svg:width="4.91319in" svg:height="1.31875in" draw:z-index="251694080" draw:id="id2" draw:style-name="a2" draw:name="Flowchart: Alternate Process 20" text:anchor-type="paragraph"><svg:title/><svg:desc/><text:p text:style-name="P11"/><draw:enhanced-geometry draw:path-stretchpoint-x="21600" draw:path-stretchpoint-y="21600" draw:type="non-primitive" svg:viewBox="0 0 21600 21600" draw:enhanced-path="M ?f3 ?f10 A ?f56 ?f57 ?f58 ?f59 ?f3 ?f10 ?f53 ?f55  W ?f60 ?f61 ?f62 ?f63 ?f3 ?f10 ?f53 ?f55 L ?f12 ?f5 A ?f99 ?f100 ?f101 ?f102 ?f12 ?f5 ?f96 ?f98  W ?f103 ?f104 ?f105 ?f106 ?f12 ?f5 ?f96 ?f98 L ?f4 ?f13 A ?f142 ?f143 ?f144 ?f145 ?f4 ?f13 ?f139 ?f141  W ?f146 ?f147 ?f148 ?f149 ?f4 ?f13 ?f139 ?f141 L ?f10 ?f6 A ?f185 ?f186 ?f187 ?f188 ?f10 ?f6 ?f182 ?f184  W ?f189 ?f190 ?f191 ?f192 ?f10 ?f6 ?f182 ?f184 Z N" draw:text-areas="?f14 ?f14 ?f15 ?f16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?f9 / 6"/><draw:equation draw:name="f11" draw:formula="5419351 / 1725033"/><draw:equation draw:name="f12" draw:formula="?f4 - ?f10"/><draw:equation draw:name="f13" draw:formula="?f6 - ?f10"/><draw:equation draw:name="f14" draw:formula="?f10 * 29289 / 100000"/><draw:equation draw:name="f15" draw:formula="?f4 - ?f14"/><draw:equation draw:name="f16" draw:formula="?f6 - ?f14"/><draw:equation draw:name="f17" draw:formula="21550000 - ?f2"/><draw:equation draw:name="f18" draw:formula="if(?f17, ?f2, 21550000)"/><draw:equation draw:name="f19" draw:formula="-21550000 - ?f18"/><draw:equation draw:name="f20" draw:formula="if(?f19, -21550000, ?f18)"/><draw:equation draw:name="f21" draw:formula="?f1 + ?f20"/><draw:equation draw:name="f22" draw:formula="?f1 + ?f2"/><draw:equation draw:name="f23" draw:formula="?f22 * ?f11 / ?f1"/><draw:equation draw:name="f24" draw:formula="0 - ?f23"/><draw:equation draw:name="f25" draw:formula="cos(?f24)"/><draw:equation draw:name="f26" draw:formula="0 - ?f25"/><draw:equation draw:name="f27" draw:formula="?f26 * ?f10"/><draw:equation draw:name="f28" draw:formula="sin(?f24)"/><draw:equation draw:name="f29" draw:formula="0 - ?f28"/><draw:equation draw:name="f30" draw:formula="?f29 * ?f10"/><draw:equation draw:name="f31" draw:formula="sqrt(?f27 * ?f27 + ?f30 * ?f30 + 0 * 0)"/><draw:equation draw:name="f32" draw:formula="?f10 * ?f10 / ?f31"/><draw:equation draw:name="f33" draw:formula="?f29 * ?f32"/><draw:equation draw:name="f34" draw:formula="?f3 - ?f33"/><draw:equation draw:name="f35" draw:formula="?f26 * ?f32"/><draw:equation draw:name="f36" draw:formula="?f10 - ?f35"/><draw:equation draw:name="f37" draw:formula="?f34 - ?f10"/><draw:equation draw:name="f38" draw:formula="?f36 - ?f10"/><draw:equation draw:name="f39" draw:formula="?f34 + ?f10"/><draw:equation draw:name="f40" draw:formula="?f36 + ?f10"/><draw:equation draw:name="f41" draw:formula="?f21 + ?f2"/><draw:equation draw:name="f42" draw:formula="?f41 * ?f11 / ?f1"/><draw:equation draw:name="f43" draw:formula="0 - ?f42"/><draw:equation draw:name="f44" draw:formula="cos(?f43)"/><draw:equation draw:name="f45" draw:formula="0 - ?f44"/><draw:equation draw:name="f46" draw:formula="?f45 * ?f10"/><draw:equation draw:name="f47" draw:formula="sin(?f43)"/><draw:equation draw:name="f48" draw:formula="0 - ?f47"/><draw:equation draw:name="f49" draw:formula="?f48 * ?f10"/><draw:equation draw:name="f50" draw:formula="sqrt(?f46 * ?f46 + ?f49 * ?f49 + 0 * 0)"/><draw:equation draw:name="f51" draw:formula="?f10 * ?f10 / ?f50"/><draw:equation draw:name="f52" draw:formula="?f48 * ?f51"/><draw:equation draw:name="f53" draw:formula="?f34 + ?f52"/><draw:equation draw:name="f54" draw:formula="?f45 * ?f51"/><draw:equation draw:name="f55" draw:formula="?f36 + ?f54"/><draw:equation draw:name="f56" draw:formula="if(?f20, ?f3, ?f37)"/><draw:equation draw:name="f57" draw:formula="if(?f20, ?f10, ?f38)"/><draw:equation draw:name="f58" draw:formula="if(?f20, ?f3, ?f39)"/><draw:equation draw:name="f59" draw:formula="if(?f20, ?f10, ?f40)"/><draw:equation draw:name="f60" draw:formula="if(?f20, ?f37, ?f53)"/><draw:equation draw:name="f61" draw:formula="if(?f20, ?f38, ?f55)"/><draw:equation draw:name="f62" draw:formula="if(?f20, ?f39, ?f53)"/><draw:equation draw:name="f63" draw:formula="if(?f20, ?f40, ?f55)"/><draw:equation draw:name="f64" draw:formula="?f0 + ?f20"/><draw:equation draw:name="f65" draw:formula="?f0 + ?f2"/><draw:equation draw:name="f66" draw:formula="?f65 * ?f11 / ?f1"/><draw:equation draw:name="f67" draw:formula="0 - ?f66"/><draw:equation draw:name="f68" draw:formula="cos(?f67)"/><draw:equation draw:name="f69" draw:formula="0 - ?f68"/><draw:equation draw:name="f70" draw:formula="?f69 * ?f10"/><draw:equation draw:name="f71" draw:formula="sin(?f67)"/><draw:equation draw:name="f72" draw:formula="0 - ?f71"/><draw:equation draw:name="f73" draw:formula="?f72 * ?f10"/><draw:equation draw:name="f74" draw:formula="sqrt(?f70 * ?f70 + ?f73 * ?f73 + 0 * 0)"/><draw:equation draw:name="f75" draw:formula="?f10 * ?f10 / ?f74"/><draw:equation draw:name="f76" draw:formula="?f72 * ?f75"/><draw:equation draw:name="f77" draw:formula="?f12 - ?f76"/><draw:equation draw:name="f78" draw:formula="?f69 * ?f75"/><draw:equation draw:name="f79" draw:formula="?f5 - ?f78"/><draw:equation draw:name="f80" draw:formula="?f77 - ?f10"/><draw:equation draw:name="f81" draw:formula="?f79 - ?f10"/><draw:equation draw:name="f82" draw:formula="?f77 + ?f10"/><draw:equation draw:name="f83" draw:formula="?f79 + ?f10"/><draw:equation draw:name="f84" draw:formula="?f64 + ?f2"/><draw:equation draw:name="f85" draw:formula="?f84 * ?f11 / ?f1"/><draw:equation draw:name="f86" draw:formula="0 - ?f85"/><draw:equation draw:name="f87" draw:formula="cos(?f86)"/><draw:equation draw:name="f88" draw:formula="0 - ?f87"/><draw:equation draw:name="f89" draw:formula="?f88 * ?f10"/><draw:equation draw:name="f90" draw:formula="sin(?f86)"/><draw:equation draw:name="f91" draw:formula="0 - ?f90"/><draw:equation draw:name="f92" draw:formula="?f91 * ?f10"/><draw:equation draw:name="f93" draw:formula="sqrt(?f89 * ?f89 + ?f92 * ?f92 + 0 * 0)"/><draw:equation draw:name="f94" draw:formula="?f10 * ?f10 / ?f93"/><draw:equation draw:name="f95" draw:formula="?f91 * ?f94"/><draw:equation draw:name="f96" draw:formula="?f77 + ?f95"/><draw:equation draw:name="f97" draw:formula="?f88 * ?f94"/><draw:equation draw:name="f98" draw:formula="?f79 + ?f97"/><draw:equation draw:name="f99" draw:formula="if(?f20, ?f12, ?f80)"/><draw:equation draw:name="f100" draw:formula="if(?f20, ?f5, ?f81)"/><draw:equation draw:name="f101" draw:formula="if(?f20, ?f12, ?f82)"/><draw:equation draw:name="f102" draw:formula="if(?f20, ?f5, ?f83)"/><draw:equation draw:name="f103" draw:formula="if(?f20, ?f80, ?f96)"/><draw:equation draw:name="f104" draw:formula="if(?f20, ?f81, ?f98)"/><draw:equation draw:name="f105" draw:formula="if(?f20, ?f82, ?f96)"/><draw:equation draw:name="f106" draw:formula="if(?f20, ?f83, ?f98)"/><draw:equation draw:name="f107" draw:formula="0 + ?f20"/><draw:equation draw:name="f108" draw:formula="0 + ?f2"/><draw:equation draw:name="f109" draw:formula="?f108 * ?f11 / ?f1"/><draw:equation draw:name="f110" draw:formula="0 - ?f109"/><draw:equation draw:name="f111" draw:formula="cos(?f110)"/><draw:equation draw:name="f112" draw:formula="0 - ?f111"/><draw:equation draw:name="f113" draw:formula="?f112 * ?f10"/><draw:equation draw:name="f114" draw:formula="sin(?f110)"/><draw:equation draw:name="f115" draw:formula="0 - ?f114"/><draw:equation draw:name="f116" draw:formula="?f115 * ?f10"/><draw:equation draw:name="f117" draw:formula="sqrt(?f113 * ?f113 + ?f116 * ?f116 + 0 * 0)"/><draw:equation draw:name="f118" draw:formula="?f10 * ?f10 / ?f117"/><draw:equation draw:name="f119" draw:formula="?f115 * ?f118"/><draw:equation draw:name="f120" draw:formula="?f4 - ?f119"/><draw:equation draw:name="f121" draw:formula="?f112 * ?f118"/><draw:equation draw:name="f122" draw:formula="?f13 - ?f121"/><draw:equation draw:name="f123" draw:formula="?f120 - ?f10"/><draw:equation draw:name="f124" draw:formula="?f122 - ?f10"/><draw:equation draw:name="f125" draw:formula="?f120 + ?f10"/><draw:equation draw:name="f126" draw:formula="?f122 + ?f10"/><draw:equation draw:name="f127" draw:formula="?f107 + ?f2"/><draw:equation draw:name="f128" draw:formula="?f127 * ?f11 / ?f1"/><draw:equation draw:name="f129" draw:formula="0 - ?f128"/><draw:equation draw:name="f130" draw:formula="cos(?f129)"/><draw:equation draw:name="f131" draw:formula="0 - ?f130"/><draw:equation draw:name="f132" draw:formula="?f131 * ?f10"/><draw:equation draw:name="f133" draw:formula="sin(?f129)"/><draw:equation draw:name="f134" draw:formula="0 - ?f133"/><draw:equation draw:name="f135" draw:formula="?f134 * ?f10"/><draw:equation draw:name="f136" draw:formula="sqrt(?f132 * ?f132 + ?f135 * ?f135 + 0 * 0)"/><draw:equation draw:name="f137" draw:formula="?f10 * ?f10 / ?f136"/><draw:equation draw:name="f138" draw:formula="?f134 * ?f137"/><draw:equation draw:name="f139" draw:formula="?f120 + ?f138"/><draw:equation draw:name="f140" draw:formula="?f131 * ?f137"/><draw:equation draw:name="f141" draw:formula="?f122 + ?f140"/><draw:equation draw:name="f142" draw:formula="if(?f20, ?f4, ?f123)"/><draw:equation draw:name="f143" draw:formula="if(?f20, ?f13, ?f124)"/><draw:equation draw:name="f144" draw:formula="if(?f20, ?f4, ?f125)"/><draw:equation draw:name="f145" draw:formula="if(?f20, ?f13, ?f126)"/><draw:equation draw:name="f146" draw:formula="if(?f20, ?f123, ?f139)"/><draw:equation draw:name="f147" draw:formula="if(?f20, ?f124, ?f141)"/><draw:equation draw:name="f148" draw:formula="if(?f20, ?f125, ?f139)"/><draw:equation draw:name="f149" draw:formula="if(?f20, ?f126, ?f141)"/><draw:equation draw:name="f150" draw:formula="?f2 + ?f20"/><draw:equation draw:name="f151" draw:formula="?f2 + ?f2"/><draw:equation draw:name="f152" draw:formula="?f151 * ?f11 / ?f1"/><draw:equation draw:name="f153" draw:formula="0 - ?f152"/><draw:equation draw:name="f154" draw:formula="cos(?f153)"/><draw:equation draw:name="f155" draw:formula="0 - ?f154"/><draw:equation draw:name="f156" draw:formula="?f155 * ?f10"/><draw:equation draw:name="f157" draw:formula="sin(?f153)"/><draw:equation draw:name="f158" draw:formula="0 - ?f157"/><draw:equation draw:name="f159" draw:formula="?f158 * ?f10"/><draw:equation draw:name="f160" draw:formula="sqrt(?f156 * ?f156 + ?f159 * ?f159 + 0 * 0)"/><draw:equation draw:name="f161" draw:formula="?f10 * ?f10 / ?f160"/><draw:equation draw:name="f162" draw:formula="?f158 * ?f161"/><draw:equation draw:name="f163" draw:formula="?f10 - ?f162"/><draw:equation draw:name="f164" draw:formula="?f155 * ?f161"/><draw:equation draw:name="f165" draw:formula="?f6 - ?f164"/><draw:equation draw:name="f166" draw:formula="?f163 - ?f10"/><draw:equation draw:name="f167" draw:formula="?f165 - ?f10"/><draw:equation draw:name="f168" draw:formula="?f163 + ?f10"/><draw:equation draw:name="f169" draw:formula="?f165 + ?f10"/><draw:equation draw:name="f170" draw:formula="?f150 + ?f2"/><draw:equation draw:name="f171" draw:formula="?f170 * ?f11 / ?f1"/><draw:equation draw:name="f172" draw:formula="0 - ?f171"/><draw:equation draw:name="f173" draw:formula="cos(?f172)"/><draw:equation draw:name="f174" draw:formula="0 - ?f173"/><draw:equation draw:name="f175" draw:formula="?f174 * ?f10"/><draw:equation draw:name="f176" draw:formula="sin(?f172)"/><draw:equation draw:name="f177" draw:formula="0 - ?f176"/><draw:equation draw:name="f178" draw:formula="?f177 * ?f10"/><draw:equation draw:name="f179" draw:formula="sqrt(?f175 * ?f175 + ?f178 * ?f178 + 0 * 0)"/><draw:equation draw:name="f180" draw:formula="?f10 * ?f10 / ?f179"/><draw:equation draw:name="f181" draw:formula="?f177 * ?f180"/><draw:equation draw:name="f182" draw:formula="?f163 + ?f181"/><draw:equation draw:name="f183" draw:formula="?f174 * ?f180"/><draw:equation draw:name="f184" draw:formula="?f165 + ?f183"/><draw:equation draw:name="f185" draw:formula="if(?f20, ?f10, ?f166)"/><draw:equation draw:name="f186" draw:formula="if(?f20, ?f6, ?f167)"/><draw:equation draw:name="f187" draw:formula="if(?f20, ?f10, ?f168)"/><draw:equation draw:name="f188" draw:formula="if(?f20, ?f6, ?f169)"/><draw:equation draw:name="f189" draw:formula="if(?f20, ?f166, ?f182)"/><draw:equation draw:name="f190" draw:formula="if(?f20, ?f167, ?f184)"/><draw:equation draw:name="f191" draw:formula="if(?f20, ?f168, ?f182)"/><draw:equation draw:name="f192" draw:formula="if(?f20, ?f169, ?f184)"/></draw:enhanced-geometry></draw:custom-shape><text:span text:style-name="T12"><draw:frame draw:z-index="251674624" draw:id="id3" draw:style-name="a3" draw:name="Text Box 12" text:anchor-type="paragraph" svg:x="0in" svg:y="8.57222in" svg:width="7.10972in" svg:height="2.09792in" style:rel-width="scale" style:rel-height="scale"><draw:text-box><text:p text:style-name="P13"><text:span text:style-name="T14">ویلڈو<text:s/></text:span><text:span text:style-name="T15">سے</text:span><text:span text:style-name="T16"><text:s/></text:span><text:span text:style-name="T17">رابطے کی معلومات</text:span><text:span text:style-name="T18">:</text:span></text:p><text:p text:style-name="P19"/><text:p text:style-name="P20"><text:span text:style-name="T21"><text:s/></text:span><text:span text:style-name="T22">ویلڈو</text:span><text:span text:style-name="T23">دفتر کا<text:s/></text:span><text:span text:style-name="T24">پتہ</text:span><text:span text:style-name="T25"><text:s/></text:span><text:span text:style-name="T26">ویلڈو</text:span><text:span text:style-name="T27"><text:s/></text:span><text:span text:style-name="T28">:<text:s/></text:span><text:span text:style-name="T29">بلڈنگ</text:span><text:span text:style-name="T30"><text:s/></text:span><text:span text:style-name="T31">G-</text:span><text:span text:style-name="T32">20</text:span><text:span text:style-name="T33">،<text:s/></text:span><text:span text:style-name="T34">من</text:span><text:span text:style-name="T35">ی</text:span><text:span text:style-name="T36"><text:s/>ر</text:span><text:span text:style-name="T37">ی</text:span><text:span text:style-name="T38">ور</text:span><text:span text:style-name="T39"><text:s/>وئ</text:span><text:span text:style-name="T40">ی</text:span><text:span text:style-name="T41">و</text:span><text:span text:style-name="T42"><text:s/>کمرشل مال ا</text:span><text:span text:style-name="T43">ی</text:span><text:span text:style-name="T44">کسٹ</text:span><text:span text:style-name="T45">ی</text:span><text:span text:style-name="T46">نشن،</text:span><text:span text:style-name="T47"><text:s/>بحر</text:span><text:span text:style-name="T48">ی</text:span><text:span text:style-name="T49">ہ</text:span><text:span text:style-name="T50"><text:s/>ٹاؤن</text:span><text:span text:style-name="T51"><text:s/></text:span><text:span text:style-name="T52">ف</text:span><text:span text:style-name="T53">ی</text:span><text:span text:style-name="T54">ز</text:span><text:span text:style-name="T55"><text:s/></text:span><text:span text:style-name="T56">7</text:span><text:span text:style-name="T57">،</text:span><text:span text:style-name="T58"><text:s/></text:span><text:span text:style-name="T59">راولپنڈی</text:span><text:span text:style-name="T60">، پاکستان</text:span></text:p><text:p text:style-name="P61"><text:span text:style-name="T62">ویلڈو کے دفتری اوقات</text:span><text:span text:style-name="T63"><text:s/>:</text:span><text:span text:style-name="T64">پ</text:span><text:span text:style-name="T65">ی</text:span><text:span text:style-name="T66">ر</text:span><text:span text:style-name="T67"><text:s/>سے جمعہ تک</text:span><text:span text:style-name="T68">)<text:s/></text:span><text:span text:style-name="T69">صبح</text:span><text:span text:style-name="T70"><text:s/></text:span><text:span text:style-name="T71">۸:۳۰</text:span><text:span text:style-name="T72"><text:s/>سے بجے سے ل</text:span><text:span text:style-name="T73">ی</text:span><text:span text:style-name="T74">کر</text:span><text:span text:style-name="T75"><text:s/></text:span><text:span text:style-name="T76">شام</text:span><text:span text:style-name="T77"><text:s/></text:span><text:span text:style-name="T78">۵:۳۰</text:span><text:span text:style-name="T79"><text:s/></text:span><text:span text:style-name="T80">بجے</text:span><text:span text:style-name="T81"><text:s/>تک</text:span><text:span text:style-name="T82">(</text:span></text:p><text:p text:style-name="P83"><text:span text:style-name="T84">برطانیہ</text:span><text:span text:style-name="T85"><text:s/></text:span><text:span text:style-name="T86">موبائل</text:span><text:span text:style-name="T87"><text:s/></text:span><text:span text:style-name="T88">ٹ</text:span><text:span text:style-name="T89">ی</text:span><text:span text:style-name="T90">ل</text:span><text:span text:style-name="T91">ی</text:span><text:span text:style-name="T92">فون</text:span><text:span text:style-name="T93"><text:s/></text:span><text:span text:style-name="T94">:</text:span><text:span text:style-name="T95"><text:s/></text:span><text:span text:style-name="T96"><text:s text:c="3"/></text:span><text:span text:style-name="T97">0044 7723 468156</text:span><text:span text:style-name="T98"><text:s text:c="2"/></text:span><text:span text:style-name="T99"><text:s/></text:span></text:p><text:p text:style-name="P100"><text:span text:style-name="T101">پاکستان<text:s/></text:span><text:span text:style-name="T102">موبائل</text:span><text:span text:style-name="T103"><text:s/></text:span><text:span text:style-name="T104">ٹ</text:span><text:span text:style-name="T105">ی</text:span><text:span text:style-name="T106">ل</text:span><text:span text:style-name="T107">ی</text:span><text:span text:style-name="T108">فون</text:span><text:span text:style-name="T109"><text:s/></text:span><text:span text:style-name="T110">اور واٹس ایپ</text:span><text:span text:style-name="T111"><text:s/></text:span><text:span text:style-name="T112">:</text:span><text:span text:style-name="T113"><text:s/></text:span><text:span text:style-name="T114">0092 333 6274 111, 0092 333 6275 888</text:span><text:span text:style-name="T115"><text:s/></text:span></text:p><text:p text:style-name="P116"><text:span text:style-name="T117">ا</text:span><text:span text:style-name="T118">ی</text:span><text:span text:style-name="T119">م</text:span><text:span text:style-name="T120">ی</text:span><text:span text:style-name="T121">ل</text:span><text:span text:style-name="T122"><text:s/>horrp@weldo.org</text:span><text:span text:style-name="T123"><text:s text:c="2"/></text:span><text:span text:style-name="T124">:</text:span></text:p><text:p text:style-name="P125"><text:span text:style-name="T126">و</text:span><text:span text:style-name="T127">ی</text:span><text:span text:style-name="T128">ب</text:span><text:span text:style-name="T129"><text:s/></text:span><text:span text:style-name="T130">سائٹ</text:span><text:span text:style-name="T131">:</text:span><text:span text:style-name="T132"><text:s/></text:span><text:span text:style-name="T133"><text:s text:c="44"/></text:span><text:span text:style-name="T134"><text:s/></text:span><text:span text:style-name="T135">www.</text:span><text:span text:style-name="T136">weldo.org</text:span><text:span text:style-name="T137"><text:s text:c="3"/></text:span></text:p></draw:text-box><svg:title/><svg:desc/></draw:frame></text:span><draw:custom-shape svg:x="0.00099in" svg:y="9.55625in" svg:width="8.52569in" svg:height="2.25625in" draw:z-index="251657215" draw:id="id4" draw:style-name="a4" draw:name="Flowchart: Document 24" text:anchor-type="paragraph"><svg:title/><svg:desc/><draw:enhanced-geometry draw:type="non-primitive" svg:viewBox="0 0 21600 21600" draw:enhanced-path="M 0 0 L 21600 0 21600 17322 C 10800 17322 10800 23922 0 20172 Z N" draw:text-areas="?f14 ?f16 ?f15 ?f17" draw:glue-points="?f12 ?f13" draw:glue-point-leaving-directions="-180" draw:mirror-horizontal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?f4 * 17322 / 21600"/><draw:equation draw:name="f11" draw:formula="?f4 * 20172 / 21600"/><draw:equation draw:name="f12" draw:formula="?f7 / ?f8"/><draw:equation draw:name="f13" draw:formula="?f11 / ?f9"/><draw:equation draw:name="f14" draw:formula="?f0 / ?f8"/><draw:equation draw:name="f15" draw:formula="?f1 / ?f8"/><draw:equation draw:name="f16" draw:formula="?f2 / ?f9"/><draw:equation draw:name="f17" draw:formula="?f10 / ?f9"/></draw:enhanced-geometry></draw:custom-shape><draw:frame draw:z-index="251660288" draw:style-name="a5" draw:name="Picture 5" text:anchor-type="paragraph" svg:x="4.59653in" svg:y="0.19028in" svg:width="1.22639in" svg:height="0.74792in" style:rel-width="scale" style:rel-height="scale"><draw:image xlink:href="media/image4.png" xlink:type="simple" xlink:show="embed" xlink:actuate="onLoad"/><svg:title/><svg:desc/></draw:frame><draw:frame draw:z-index="251705344" draw:style-name="a6" draw:name="Picture 4" text:anchor-type="paragraph" svg:x="5.69583in" svg:y="1.375in" svg:width="0.73611in" svg:height="0.46528in" style:rel-width="scale" style:rel-height="scale"><draw:image xlink:href="media/image5.emf" xlink:type="simple" xlink:show="embed" xlink:actuate="onLoad"/><svg:title/><svg:desc/></draw:frame><text:span text:style-name="T138"><draw:frame draw:z-index="251691008" draw:style-name="a7" draw:name="Picture 21" text:anchor-type="paragraph" svg:x="-0.90972in" svg:y="10.21389in" svg:width="2.11417in" svg:height="0.90551in" style:rel-width="scale" style:rel-height="scale"><draw:image xlink:href="media/image6.png" xlink:type="simple" xlink:show="embed" xlink:actuate="onLoad"/><svg:title/><svg:desc/></draw:frame></text:span><text:span text:style-name="T139"><draw:frame draw:z-index="251670528" draw:id="id5" draw:style-name="a8" draw:name="Text Box 9" text:anchor-type="paragraph" svg:x="-0.63333in" svg:y="2.10833in" svg:width="3.525in" svg:height="7.32361in" style:rel-width="scale" style:rel-height="scale"><draw:text-box><text:p text:style-name="P140"><text:span text:style-name="T141">کون اس</text:span><text:span text:style-name="T142"><text:s/></text:span><text:span text:style-name="T143">سپورٹ کو</text:span><text:span text:style-name="T144"><text:s/></text:span><text:span text:style-name="T145">حاصل کر سکتا ہے؟</text:span></text:p><text:p text:style-name="P146"/><text:p text:style-name="P147"><text:span text:style-name="T148">اگر آپ پاکستانی شہری ہیں اور پاکستان واپس<text:s/></text:span><text:span text:style-name="T149">پہنچ</text:span><text:span text:style-name="T150"><text:s/></text:span><text:span text:style-name="T151">چکے</text:span><text:span text:style-name="T152"><text:s/>ہیں، یا</text:span><text:span text:style-name="T153"><text:s/></text:span><text:span text:style-name="T154">برطانیہ سے واپس آ</text:span><text:span text:style-name="T155">نے والے</text:span><text:span text:style-name="T156"><text:s/></text:span><text:span text:style-name="T157">ہیں</text:span><text:span text:style-name="T158">، تو<text:s/></text:span><text:span text:style-name="T159">WELDO</text:span><text:span text:style-name="T160"><text:s/>آپکو پاکستان میں</text:span><text:span text:style-name="T161"><text:s/></text:span><text:span text:style-name="T162">زندگی دوبارہ<text:s/></text:span><text:span text:style-name="T163">شروع کرنے<text:s/></text:span><text:span text:style-name="T164">میں مدد<text:s/></text:span><text:span text:style-name="T165">فراہم</text:span><text:span text:style-name="T166"><text:s/></text:span><text:span text:style-name="T167">کر سکتا ہے۔</text:span><text:span text:style-name="T168"><text:s/></text:span><text:span text:style-name="T169">اگر آپ مدد حاصل کرنا چاہتے ہ</text:span><text:span text:style-name="T170">ی</text:span><text:span text:style-name="T171">ں،</text:span><text:span text:style-name="T172"><text:s/>تو آپکو واپس</text:span><text:span text:style-name="T173">ی</text:span><text:span text:style-name="T174"><text:s/>کے بعد<text:s/></text:span><text:span text:style-name="T175">3</text:span><text:span text:style-name="T176"><text:s/>ماہ کے اندر<text:s/></text:span><text:span text:style-name="T177"><text:s/></text:span><text:span text:style-name="T178">WELDO</text:span><text:span text:style-name="T179">سے رابطہ کرنا چاہ</text:span><text:span text:style-name="T180">ی</text:span><text:span text:style-name="T181">ے</text:span><text:span text:style-name="T182">۔<text:s/></text:span><text:span text:style-name="T183">آپک</text:span><text:span text:style-name="T184">ی</text:span><text:span text:style-name="T185"><text:s/></text:span><text:span text:style-name="T186">واپس</text:span><text:span text:style-name="T187">ی</text:span><text:span text:style-name="T188"><text:s/>کے بعد<text:s/></text:span><text:span text:style-name="T189">ی</text:span><text:span text:style-name="T190">ہ</text:span><text:span text:style-name="T191"><text:s/>امداد<text:s/></text:span><text:span text:style-name="T192">12</text:span><text:span text:style-name="T193"><text:s/>ماہ تک دست</text:span><text:span text:style-name="T194">ی</text:span><text:span text:style-name="T195">اب</text:span><text:span text:style-name="T196"><text:s/>رہے گ</text:span><text:span text:style-name="T197">ی</text:span><text:span text:style-name="T198">۔</text:span></text:p><text:p text:style-name="P199"/><text:p text:style-name="P200"><text:span text:style-name="T201">سپورٹ تک کیسے پہنچیں؟</text:span></text:p><text:p text:style-name="P202"/><text:p text:style-name="P203"><text:span text:style-name="T204">اسلام آباد م</text:span><text:span text:style-name="T205">ی</text:span><text:span text:style-name="T206">ں</text:span><text:span text:style-name="T207"><text:s/>WELDO</text:span><text:span text:style-name="T208"><text:s/></text:span><text:span text:style-name="T209">کے دفتر سے براہ راست رابطہ کرنے کے لئے، درج ذ</text:span><text:span text:style-name="T210">ی</text:span><text:span text:style-name="T211">ل</text:span><text:span text:style-name="T212"><text:s/></text:span><text:span text:style-name="T213">رابطے ک</text:span><text:span text:style-name="T214">ی</text:span><text:span text:style-name="T215"><text:s/>معلومات</text:span><text:span text:style-name="T216"><text:s/>کا استعمال ک</text:span><text:span text:style-name="T217">ی</text:span><text:span text:style-name="T218">جئے</text:span><text:span text:style-name="T219">۔</text:span></text:p><text:p text:style-name="P220"/><text:p text:style-name="P221"><text:span text:style-name="T222">پروگرام کے بارے میں:</text:span></text:p><text:p text:style-name="P223"/><text:p text:style-name="P224"><text:span text:style-name="T225">Home Office Returns Reintegration Program</text:span><text:span text:style-name="T226">me</text:span><text:span text:style-name="T227"><text:s/>برطانیہ میں ان لوگوں کی واپسی اور دوبارہ<text:s/></text:span><text:span text:style-name="T228">بحال</text:span><text:span text:style-name="T229">ی</text:span><text:span text:style-name="T230"><text:s/></text:span><text:span text:style-name="T231">میں مدد کرتا ہے جن کی<text:s/></text:span><text:span text:style-name="T232">برطانیہ میں<text:s/></text:span><text:span text:style-name="T233">کوئی قانونی حیثیت یا رہنے کا حق نہیں ہے۔ <text:s/>یہ پروگرام<text:s/></text:span><text:span text:style-name="T234">پاکستان واپس آنے والے افراد کے لیے</text:span><text:span text:style-name="T235"><text:s/></text:span><text:span text:style-name="T236">وس</text:span><text:span text:style-name="T237">ی</text:span><text:span text:style-name="T238">ع</text:span><text:span text:style-name="T239"><text:s/>پ</text:span><text:span text:style-name="T240">ی</text:span><text:span text:style-name="T241">مانے</text:span><text:span text:style-name="T242"><text:s/>پر خدمات فراہم کرتا ہے،</text:span><text:span text:style-name="T243"><text:s/>جن م</text:span><text:span text:style-name="T244">ی</text:span><text:span text:style-name="T245">ں</text:span><text:span text:style-name="T246"><text:s/></text:span><text:span text:style-name="T247">وطن آمد پر مدد ک</text:span><text:span text:style-name="T248">ی</text:span><text:span text:style-name="T249">ساتھ</text:span><text:span text:style-name="T250">،</text:span><text:span text:style-name="T251"><text:s/></text:span><text:span text:style-name="T252">طو</text:span><text:span text:style-name="T253">ی</text:span><text:span text:style-name="T254">ل</text:span><text:span text:style-name="T255"><text:s/></text:span><text:span text:style-name="T256">مدتی</text:span><text:span text:style-name="T257"><text:s/></text:span><text:span text:style-name="T258">امداد ک</text:span><text:span text:style-name="T259">ی</text:span><text:span text:style-name="T260"><text:s/>فراہم</text:span><text:span text:style-name="T261">ی</text:span><text:span text:style-name="T262"><text:s/>بھ</text:span><text:span text:style-name="T263">ی</text:span><text:span text:style-name="T264"><text:s/>شامل ہے۔</text:span></text:p><text:p text:style-name="P265"/><text:p text:style-name="P266"><text:span text:style-name="T267">WELDO</text:span><text:span text:style-name="T268"><text:s/>کے بارے میں:</text:span></text:p><text:p text:style-name="P269"/><text:p text:style-name="P270"><text:span text:style-name="T271">WELDO</text:span><text:span text:style-name="T272"><text:s/>پاکستان میں دوبارہ<text:s/></text:span><text:span text:style-name="T273">بحال</text:span><text:span text:style-name="T274">ی</text:span><text:span text:style-name="T275"><text:s/></text:span><text:span text:style-name="T276">کا خصوصی پارٹنر ہے تاکہ واپس آنے والوں کو واپسی اور دوبارہ<text:s/></text:span><text:span text:style-name="T277">بحال</text:span><text:span text:style-name="T278">ی</text:span><text:span text:style-name="T279"><text:s/></text:span><text:span text:style-name="T280">کی خدمات فراہم کی<text:s/></text:span><text:span text:style-name="T281">ج</text:span><text:span text:style-name="T282">ا</text:span><text:span text:style-name="T283"><text:s/></text:span><text:span text:style-name="T284">سک</text:span><text:span text:style-name="T285">ی</text:span><text:span text:style-name="T286">ں</text:span><text:span text:style-name="T287">۔ پاکستان میں کامیابی کے ساتھ دوبارہ آباد ہونے والے افراد اور خاندانوں کی مدد کرنے کے لیے پرعزم ہونے کی وجہ سے،<text:s/></text:span><text:span text:style-name="T288">WELDO</text:span><text:span text:style-name="T289"><text:s/>نے<text:s/></text:span><text:span text:style-name="T290">18,000</text:span><text:span text:style-name="T291"><text:s/>سے زیادہ واپس آنے والوں کو دوبارہ<text:s/></text:span><text:span text:style-name="T292">بحال</text:span><text:span text:style-name="T293">ی</text:span><text:span text:style-name="T294"><text:s/>کی خدمات فراہم کی ہیں۔</text:span></text:p></draw:text-box><svg:title/><svg:desc/></draw:frame></text:span><text:span text:style-name="T295"><draw:custom-shape svg:x="3.09514in" svg:y="2.03194in" svg:width="3.94861in" svg:height="7.43264in" draw:z-index="251665408" draw:id="id6" draw:style-name="a9" draw:name="Rectangle: Rounded Corners 6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625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/text:span><text:span text:style-name="T296"><draw:frame draw:z-index="251666432" draw:id="id7" draw:style-name="a10" draw:name="Text Box 7" text:anchor-type="paragraph" svg:x="3.11111in" svg:y="2.11667in" svg:width="3.85764in" svg:height="7.33819in" style:rel-width="scale" style:rel-height="scale"><draw:text-box><text:p text:style-name="P297"><text:span text:style-name="T298">آپ کو کیا مدد فراہم کی جاسکتی ہے؟</text:span></text:p><text:p text:style-name="P299"/><text:p text:style-name="P300"><text:span text:style-name="T301">قبل از روانگ</text:span><text:span text:style-name="T302">ی</text:span><text:span text:style-name="T303"><text:s/>معلومات ک</text:span><text:span text:style-name="T304">ی</text:span><text:span text:style-name="T305"><text:s/>فراہم</text:span><text:span text:style-name="T306">ی</text:span><text:span text:style-name="T307">:</text:span></text:p><text:p text:style-name="P308"><text:span text:style-name="T309">جو افراد<text:s/></text:span><text:span text:style-name="T310">پاکستان<text:s/></text:span><text:span text:style-name="T311">واپس آنے م</text:span><text:span text:style-name="T312">ی</text:span><text:span text:style-name="T313">ں</text:span><text:span text:style-name="T314"><text:s/>دلچسپ</text:span><text:span text:style-name="T315">ی</text:span><text:span text:style-name="T316"><text:s/>رکھتے ہ</text:span><text:span text:style-name="T317">ی</text:span><text:span text:style-name="T318">ں</text:span><text:span text:style-name="T319"><text:s/>وہ دوبارہ بحال</text:span><text:span text:style-name="T320">ی</text:span><text:span text:style-name="T321"><text:s/></text:span><text:span text:style-name="T322">کے<text:s/></text:span><text:span text:style-name="T323">اخت</text:span><text:span text:style-name="T324">ی</text:span><text:span text:style-name="T325">ارات</text:span><text:span text:style-name="T326"><text:s/>کے انتخاب</text:span><text:span text:style-name="T327"><text:s/></text:span><text:span text:style-name="T328">پر بات کرنے کے ل</text:span><text:span text:style-name="T329">ی</text:span><text:span text:style-name="T330">ے</text:span><text:span text:style-name="T331">WELDO</text:span><text:span text:style-name="T332"><text:s/></text:span><text:span text:style-name="T333"><text:s/>س</text:span><text:span text:style-name="T334">ے رابطہ کر سکتے ہ</text:span><text:span text:style-name="T335">ی</text:span><text:span text:style-name="T336">ں</text:span><text:span text:style-name="T337">۔</text:span></text:p><text:p text:style-name="P338"/><text:p text:style-name="P339"><text:span text:style-name="T340">پاکستان</text:span><text:span text:style-name="T341"><text:s/>واپس<text:s/></text:span><text:span text:style-name="T342">پہنچ جانے</text:span><text:span text:style-name="T343"><text:s/></text:span><text:span text:style-name="T344">والے افراد<text:s/></text:span><text:span text:style-name="T345">بھ</text:span><text:span text:style-name="T346">ی</text:span><text:span text:style-name="T347"><text:s/></text:span><text:span text:style-name="T348">دوبارہ بحال</text:span><text:span text:style-name="T349">ی</text:span><text:span text:style-name="T350"><text:s/>کے اخت</text:span><text:span text:style-name="T351">ی</text:span><text:span text:style-name="T352">ارات</text:span><text:span text:style-name="T353"><text:s/>کے انتخاب پر بات کرنے کے</text:span><text:span text:style-name="T354"><text:s/></text:span><text:span text:style-name="T355">ل</text:span><text:span text:style-name="T356">ی</text:span><text:span text:style-name="T357">ے</text:span><text:span text:style-name="T358"><text:s/></text:span><text:span text:style-name="T359">WELDO</text:span><text:span text:style-name="T360"><text:s/></text:span><text:span text:style-name="T361">سے رابطہ کر سکتے ہ</text:span><text:span text:style-name="T362">ی</text:span><text:span text:style-name="T363">ں</text:span><text:span text:style-name="T364">۔</text:span></text:p><text:p text:style-name="P365"/><text:p text:style-name="P366"><text:span text:style-name="T367">وطن آمد پر فراہم ک</text:span><text:span text:style-name="T368">ی</text:span><text:span text:style-name="T369"><text:s/>جانے وال</text:span><text:span text:style-name="T370">ی</text:span><text:span text:style-name="T371"><text:s/>سہول</text:span><text:span text:style-name="T372">ی</text:span><text:span text:style-name="T373">ات</text:span><text:span text:style-name="T374"><text:s/>اور امداد:</text:span></text:p><text:p text:style-name="P375"/><text:p text:style-name="P376"><text:span text:style-name="T377">قلیل مدتی امداد:</text:span></text:p><text:p text:style-name="P378"><text:span text:style-name="T379">-<text:s/></text:span><text:span text:style-name="T380">ائ</text:span><text:span text:style-name="T381">ی</text:span><text:span text:style-name="T382">ر</text:span><text:span text:style-name="T383"><text:s/>پورٹ پر استقبال</text:span><text:span text:style-name="T384">ی</text:span><text:span text:style-name="T385">ہ</text:span><text:span text:style-name="T386"><text:s/></text:span><text:span text:style-name="T387">(درخواست کرنے پر)۔</text:span></text:p><text:p text:style-name="P388"><text:span text:style-name="T389">- پانچ راتوں تک عارض</text:span><text:span text:style-name="T390">ی</text:span><text:span text:style-name="T391"><text:s/></text:span><text:span text:style-name="T392">رہائش۔</text:span></text:p><text:p text:style-name="P393"><text:span text:style-name="T394">-<text:s/></text:span><text:span text:style-name="T395">اندرون ملک پتے تک</text:span><text:span text:style-name="T396"><text:s/></text:span><text:span text:style-name="T397">سفر</text:span><text:span text:style-name="T398"><text:s/></text:span><text:span text:style-name="T399">اور</text:span><text:span text:style-name="T400"><text:s/></text:span><text:span text:style-name="T401">نقل و حمل ک</text:span><text:span text:style-name="T402">ی</text:span><text:span text:style-name="T403"><text:s/>سہولت</text:span><text:span text:style-name="T404">۔</text:span></text:p><text:p text:style-name="P405"><text:span text:style-name="T406">- خوراک کی فراہمی<text:s/></text:span><text:span text:style-name="T407">اور</text:span><text:span text:style-name="T408"><text:s/></text:span><text:span text:style-name="T409">حفظان صحت<text:s/></text:span><text:span text:style-name="T410">کے پیک۔</text:span></text:p><text:p text:style-name="P411"><text:span text:style-name="T412">-<text:s/></text:span><text:span text:style-name="T413">فوری اور</text:span><text:span text:style-name="T414"><text:s/></text:span><text:span text:style-name="T415">ہنگام</text:span><text:span text:style-name="T416">ی</text:span><text:span text:style-name="T417"><text:s/></text:span><text:span text:style-name="T418">ضروریات کے لیے نقد امداد ک</text:span><text:span text:style-name="T419">ی</text:span><text:span text:style-name="T420"><text:s/>فراہمی۔</text:span></text:p><text:p text:style-name="P421"><text:span text:style-name="T422">ی</text:span><text:span text:style-name="T423">ہ</text:span><text:span text:style-name="T424"><text:s/>خدمات آپ ک</text:span><text:span text:style-name="T425">ی</text:span><text:span text:style-name="T426"><text:s/>پاکستان واپس</text:span><text:span text:style-name="T427">ی</text:span><text:span text:style-name="T428"><text:s/>کے صرف<text:s/></text:span><text:span text:style-name="T429">5</text:span><text:span text:style-name="T430"><text:s/>دن کے اندر دست</text:span><text:span text:style-name="T431">ی</text:span><text:span text:style-name="T432">اب</text:span><text:span text:style-name="T433"><text:s/>ہوں گ</text:span><text:span text:style-name="T434">ی</text:span><text:span text:style-name="T435">۔</text:span></text:p><text:p text:style-name="P436"/><text:p text:style-name="P437"><text:span text:style-name="T438">درمیانی مدت کی مدد:</text:span></text:p><text:p text:style-name="P439"><text:span text:style-name="T440">-<text:s/></text:span><text:span text:style-name="T441">خاندان کو ڈھونڈنے اور دوبارہ ملنے م</text:span><text:span text:style-name="T442">ی</text:span><text:span text:style-name="T443">ں</text:span><text:span text:style-name="T444"><text:s/>مدد ک</text:span><text:span text:style-name="T445">ی</text:span><text:span text:style-name="T446"><text:s/>فراہم</text:span><text:span text:style-name="T447">ی</text:span><text:span text:style-name="T448">۔</text:span></text:p><text:p text:style-name="P449"><text:span text:style-name="T450">-<text:s/></text:span><text:span text:style-name="T451">اندرون ملک قانون</text:span><text:span text:style-name="T452">ی</text:span><text:span text:style-name="T453"><text:s/>دستاو</text:span><text:span text:style-name="T454">ی</text:span><text:span text:style-name="T455">زات</text:span><text:span text:style-name="T456"><text:s/>کے حصول م</text:span><text:span text:style-name="T457">ی</text:span><text:span text:style-name="T458">ں</text:span><text:span text:style-name="T459"><text:s/>معاونت۔</text:span></text:p><text:p text:style-name="P460"><text:span text:style-name="T461">- مقامی خدمات<text:s/></text:span><text:span text:style-name="T462">تک رسائ</text:span><text:span text:style-name="T463">ی</text:span><text:span text:style-name="T464"><text:s/></text:span><text:span text:style-name="T465">کے حصول م</text:span><text:span text:style-name="T466">ی</text:span><text:span text:style-name="T467">ں</text:span><text:span text:style-name="T468"><text:s/>معاونت</text:span><text:span text:style-name="T469">۔</text:span></text:p><text:p text:style-name="P470"><text:span text:style-name="T471">-<text:s/></text:span><text:span text:style-name="T472">ذہنی<text:s/></text:span><text:span text:style-name="T473">صحت ک</text:span><text:span text:style-name="T474">ی</text:span><text:span text:style-name="T475"><text:s/>معاونت</text:span><text:span text:style-name="T476">۔</text:span></text:p><text:p text:style-name="P477"/><text:p text:style-name="P478"><text:span text:style-name="T479">طویل مدتی امداد:</text:span></text:p><text:p text:style-name="P480"><text:span text:style-name="T481">وطن واپس آنے والے افراد</text:span><text:span text:style-name="T482"><text:s/></text:span><text:span text:style-name="T483">ک</text:span><text:span text:style-name="T484">ی</text:span><text:span text:style-name="T485">لئے</text:span><text:span text:style-name="T486"><text:s/></text:span><text:span text:style-name="T487">تعل</text:span><text:span text:style-name="T488">ی</text:span><text:span text:style-name="T489">م</text:span><text:span text:style-name="T490"><text:s/>و<text:s/></text:span><text:span text:style-name="T491">کاروبار<text:s/></text:span><text:span text:style-name="T492">فنڈ تک</text:span><text:span text:style-name="T493"><text:s/></text:span><text:span text:style-name="T494">رسائی</text:span><text:span text:style-name="T495"><text:s/></text:span><text:span text:style-name="T496">برائے</text:span><text:span text:style-name="T497">:</text:span></text:p><text:p text:style-name="P498"><text:span text:style-name="T499">-<text:s/></text:span><text:span text:style-name="T500">ملازمت <text:s/>تک رسائ</text:span><text:span text:style-name="T501">ی</text:span><text:span text:style-name="T502"><text:s/>م</text:span><text:span text:style-name="T503">ی</text:span><text:span text:style-name="T504">ں</text:span><text:span text:style-name="T505"><text:s/>معاونت۔</text:span></text:p><text:p text:style-name="P506"><text:span text:style-name="T507">-<text:s/></text:span><text:span text:style-name="T508">کاروبار شروع کرنے م</text:span><text:span text:style-name="T509">ی</text:span><text:span text:style-name="T510">ں</text:span><text:span text:style-name="T511"><text:s/>معاونت۔</text:span></text:p><text:p text:style-name="P512"><text:span text:style-name="T513">- پیشہ ورانہ تربیت یا مزید تعلیم<text:s/></text:span><text:span text:style-name="T514">کے حصول</text:span><text:span text:style-name="T515"><text:s/></text:span><text:span text:style-name="T516">م</text:span><text:span text:style-name="T517">ی</text:span><text:span text:style-name="T518">ں</text:span><text:span text:style-name="T519"><text:s/>مدد</text:span><text:span text:style-name="T520">۔</text:span></text:p><text:p text:style-name="P521"><text:span text:style-name="T522">-<text:s/></text:span><text:span text:style-name="T523">ت</text:span><text:span text:style-name="T524">ی</text:span><text:span text:style-name="T525">سرے</text:span><text:span text:style-name="T526"><text:s/>ملک م</text:span><text:span text:style-name="T527">ی</text:span><text:span text:style-name="T528">ں</text:span><text:span text:style-name="T529"><text:s/>قانون</text:span><text:span text:style-name="T530">ی</text:span><text:span text:style-name="T531"><text:s/>طور پر نقل مکان</text:span><text:span text:style-name="T532">ی</text:span><text:span text:style-name="T533"><text:s/>کرنے م</text:span><text:span text:style-name="T534">ی</text:span><text:span text:style-name="T535">ں</text:span><text:span text:style-name="T536"><text:s/>معاونت۔</text:span></text:p></draw:text-box><svg:title/><svg:desc/></draw:frame></text:span><draw:custom-shape svg:x="3.09514in" svg:y="0.98819in" svg:width="5.35417in" svg:height="0.88125in" draw:z-index="251701248" draw:id="id8" draw:style-name="a11" draw:name="Flowchart: Alternate Process 15" text:anchor-type="paragraph"><svg:title/><svg:desc/><draw:enhanced-geometry draw:path-stretchpoint-x="21600" draw:path-stretchpoint-y="21600" draw:type="non-primitive" svg:viewBox="0 0 21600 21600" draw:enhanced-path="M ?f3 ?f10 A ?f56 ?f57 ?f58 ?f59 ?f3 ?f10 ?f53 ?f55  W ?f60 ?f61 ?f62 ?f63 ?f3 ?f10 ?f53 ?f55 L ?f12 ?f5 A ?f99 ?f100 ?f101 ?f102 ?f12 ?f5 ?f96 ?f98  W ?f103 ?f104 ?f105 ?f106 ?f12 ?f5 ?f96 ?f98 L ?f4 ?f13 A ?f142 ?f143 ?f144 ?f145 ?f4 ?f13 ?f139 ?f141  W ?f146 ?f147 ?f148 ?f149 ?f4 ?f13 ?f139 ?f141 L ?f10 ?f6 A ?f185 ?f186 ?f187 ?f188 ?f10 ?f6 ?f182 ?f184  W ?f189 ?f190 ?f191 ?f192 ?f10 ?f6 ?f182 ?f184 Z N" draw:text-areas="?f14 ?f14 ?f15 ?f16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?f9 / 6"/><draw:equation draw:name="f11" draw:formula="5419351 / 1725033"/><draw:equation draw:name="f12" draw:formula="?f4 - ?f10"/><draw:equation draw:name="f13" draw:formula="?f6 - ?f10"/><draw:equation draw:name="f14" draw:formula="?f10 * 29289 / 100000"/><draw:equation draw:name="f15" draw:formula="?f4 - ?f14"/><draw:equation draw:name="f16" draw:formula="?f6 - ?f14"/><draw:equation draw:name="f17" draw:formula="21550000 - ?f2"/><draw:equation draw:name="f18" draw:formula="if(?f17, ?f2, 21550000)"/><draw:equation draw:name="f19" draw:formula="-21550000 - ?f18"/><draw:equation draw:name="f20" draw:formula="if(?f19, -21550000, ?f18)"/><draw:equation draw:name="f21" draw:formula="?f1 + ?f20"/><draw:equation draw:name="f22" draw:formula="?f1 + ?f2"/><draw:equation draw:name="f23" draw:formula="?f22 * ?f11 / ?f1"/><draw:equation draw:name="f24" draw:formula="0 - ?f23"/><draw:equation draw:name="f25" draw:formula="cos(?f24)"/><draw:equation draw:name="f26" draw:formula="0 - ?f25"/><draw:equation draw:name="f27" draw:formula="?f26 * ?f10"/><draw:equation draw:name="f28" draw:formula="sin(?f24)"/><draw:equation draw:name="f29" draw:formula="0 - ?f28"/><draw:equation draw:name="f30" draw:formula="?f29 * ?f10"/><draw:equation draw:name="f31" draw:formula="sqrt(?f27 * ?f27 + ?f30 * ?f30 + 0 * 0)"/><draw:equation draw:name="f32" draw:formula="?f10 * ?f10 / ?f31"/><draw:equation draw:name="f33" draw:formula="?f29 * ?f32"/><draw:equation draw:name="f34" draw:formula="?f3 - ?f33"/><draw:equation draw:name="f35" draw:formula="?f26 * ?f32"/><draw:equation draw:name="f36" draw:formula="?f10 - ?f35"/><draw:equation draw:name="f37" draw:formula="?f34 - ?f10"/><draw:equation draw:name="f38" draw:formula="?f36 - ?f10"/><draw:equation draw:name="f39" draw:formula="?f34 + ?f10"/><draw:equation draw:name="f40" draw:formula="?f36 + ?f10"/><draw:equation draw:name="f41" draw:formula="?f21 + ?f2"/><draw:equation draw:name="f42" draw:formula="?f41 * ?f11 / ?f1"/><draw:equation draw:name="f43" draw:formula="0 - ?f42"/><draw:equation draw:name="f44" draw:formula="cos(?f43)"/><draw:equation draw:name="f45" draw:formula="0 - ?f44"/><draw:equation draw:name="f46" draw:formula="?f45 * ?f10"/><draw:equation draw:name="f47" draw:formula="sin(?f43)"/><draw:equation draw:name="f48" draw:formula="0 - ?f47"/><draw:equation draw:name="f49" draw:formula="?f48 * ?f10"/><draw:equation draw:name="f50" draw:formula="sqrt(?f46 * ?f46 + ?f49 * ?f49 + 0 * 0)"/><draw:equation draw:name="f51" draw:formula="?f10 * ?f10 / ?f50"/><draw:equation draw:name="f52" draw:formula="?f48 * ?f51"/><draw:equation draw:name="f53" draw:formula="?f34 + ?f52"/><draw:equation draw:name="f54" draw:formula="?f45 * ?f51"/><draw:equation draw:name="f55" draw:formula="?f36 + ?f54"/><draw:equation draw:name="f56" draw:formula="if(?f20, ?f3, ?f37)"/><draw:equation draw:name="f57" draw:formula="if(?f20, ?f10, ?f38)"/><draw:equation draw:name="f58" draw:formula="if(?f20, ?f3, ?f39)"/><draw:equation draw:name="f59" draw:formula="if(?f20, ?f10, ?f40)"/><draw:equation draw:name="f60" draw:formula="if(?f20, ?f37, ?f53)"/><draw:equation draw:name="f61" draw:formula="if(?f20, ?f38, ?f55)"/><draw:equation draw:name="f62" draw:formula="if(?f20, ?f39, ?f53)"/><draw:equation draw:name="f63" draw:formula="if(?f20, ?f40, ?f55)"/><draw:equation draw:name="f64" draw:formula="?f0 + ?f20"/><draw:equation draw:name="f65" draw:formula="?f0 + ?f2"/><draw:equation draw:name="f66" draw:formula="?f65 * ?f11 / ?f1"/><draw:equation draw:name="f67" draw:formula="0 - ?f66"/><draw:equation draw:name="f68" draw:formula="cos(?f67)"/><draw:equation draw:name="f69" draw:formula="0 - ?f68"/><draw:equation draw:name="f70" draw:formula="?f69 * ?f10"/><draw:equation draw:name="f71" draw:formula="sin(?f67)"/><draw:equation draw:name="f72" draw:formula="0 - ?f71"/><draw:equation draw:name="f73" draw:formula="?f72 * ?f10"/><draw:equation draw:name="f74" draw:formula="sqrt(?f70 * ?f70 + ?f73 * ?f73 + 0 * 0)"/><draw:equation draw:name="f75" draw:formula="?f10 * ?f10 / ?f74"/><draw:equation draw:name="f76" draw:formula="?f72 * ?f75"/><draw:equation draw:name="f77" draw:formula="?f12 - ?f76"/><draw:equation draw:name="f78" draw:formula="?f69 * ?f75"/><draw:equation draw:name="f79" draw:formula="?f5 - ?f78"/><draw:equation draw:name="f80" draw:formula="?f77 - ?f10"/><draw:equation draw:name="f81" draw:formula="?f79 - ?f10"/><draw:equation draw:name="f82" draw:formula="?f77 + ?f10"/><draw:equation draw:name="f83" draw:formula="?f79 + ?f10"/><draw:equation draw:name="f84" draw:formula="?f64 + ?f2"/><draw:equation draw:name="f85" draw:formula="?f84 * ?f11 / ?f1"/><draw:equation draw:name="f86" draw:formula="0 - ?f85"/><draw:equation draw:name="f87" draw:formula="cos(?f86)"/><draw:equation draw:name="f88" draw:formula="0 - ?f87"/><draw:equation draw:name="f89" draw:formula="?f88 * ?f10"/><draw:equation draw:name="f90" draw:formula="sin(?f86)"/><draw:equation draw:name="f91" draw:formula="0 - ?f90"/><draw:equation draw:name="f92" draw:formula="?f91 * ?f10"/><draw:equation draw:name="f93" draw:formula="sqrt(?f89 * ?f89 + ?f92 * ?f92 + 0 * 0)"/><draw:equation draw:name="f94" draw:formula="?f10 * ?f10 / ?f93"/><draw:equation draw:name="f95" draw:formula="?f91 * ?f94"/><draw:equation draw:name="f96" draw:formula="?f77 + ?f95"/><draw:equation draw:name="f97" draw:formula="?f88 * ?f94"/><draw:equation draw:name="f98" draw:formula="?f79 + ?f97"/><draw:equation draw:name="f99" draw:formula="if(?f20, ?f12, ?f80)"/><draw:equation draw:name="f100" draw:formula="if(?f20, ?f5, ?f81)"/><draw:equation draw:name="f101" draw:formula="if(?f20, ?f12, ?f82)"/><draw:equation draw:name="f102" draw:formula="if(?f20, ?f5, ?f83)"/><draw:equation draw:name="f103" draw:formula="if(?f20, ?f80, ?f96)"/><draw:equation draw:name="f104" draw:formula="if(?f20, ?f81, ?f98)"/><draw:equation draw:name="f105" draw:formula="if(?f20, ?f82, ?f96)"/><draw:equation draw:name="f106" draw:formula="if(?f20, ?f83, ?f98)"/><draw:equation draw:name="f107" draw:formula="0 + ?f20"/><draw:equation draw:name="f108" draw:formula="0 + ?f2"/><draw:equation draw:name="f109" draw:formula="?f108 * ?f11 / ?f1"/><draw:equation draw:name="f110" draw:formula="0 - ?f109"/><draw:equation draw:name="f111" draw:formula="cos(?f110)"/><draw:equation draw:name="f112" draw:formula="0 - ?f111"/><draw:equation draw:name="f113" draw:formula="?f112 * ?f10"/><draw:equation draw:name="f114" draw:formula="sin(?f110)"/><draw:equation draw:name="f115" draw:formula="0 - ?f114"/><draw:equation draw:name="f116" draw:formula="?f115 * ?f10"/><draw:equation draw:name="f117" draw:formula="sqrt(?f113 * ?f113 + ?f116 * ?f116 + 0 * 0)"/><draw:equation draw:name="f118" draw:formula="?f10 * ?f10 / ?f117"/><draw:equation draw:name="f119" draw:formula="?f115 * ?f118"/><draw:equation draw:name="f120" draw:formula="?f4 - ?f119"/><draw:equation draw:name="f121" draw:formula="?f112 * ?f118"/><draw:equation draw:name="f122" draw:formula="?f13 - ?f121"/><draw:equation draw:name="f123" draw:formula="?f120 - ?f10"/><draw:equation draw:name="f124" draw:formula="?f122 - ?f10"/><draw:equation draw:name="f125" draw:formula="?f120 + ?f10"/><draw:equation draw:name="f126" draw:formula="?f122 + ?f10"/><draw:equation draw:name="f127" draw:formula="?f107 + ?f2"/><draw:equation draw:name="f128" draw:formula="?f127 * ?f11 / ?f1"/><draw:equation draw:name="f129" draw:formula="0 - ?f128"/><draw:equation draw:name="f130" draw:formula="cos(?f129)"/><draw:equation draw:name="f131" draw:formula="0 - ?f130"/><draw:equation draw:name="f132" draw:formula="?f131 * ?f10"/><draw:equation draw:name="f133" draw:formula="sin(?f129)"/><draw:equation draw:name="f134" draw:formula="0 - ?f133"/><draw:equation draw:name="f135" draw:formula="?f134 * ?f10"/><draw:equation draw:name="f136" draw:formula="sqrt(?f132 * ?f132 + ?f135 * ?f135 + 0 * 0)"/><draw:equation draw:name="f137" draw:formula="?f10 * ?f10 / ?f136"/><draw:equation draw:name="f138" draw:formula="?f134 * ?f137"/><draw:equation draw:name="f139" draw:formula="?f120 + ?f138"/><draw:equation draw:name="f140" draw:formula="?f131 * ?f137"/><draw:equation draw:name="f141" draw:formula="?f122 + ?f140"/><draw:equation draw:name="f142" draw:formula="if(?f20, ?f4, ?f123)"/><draw:equation draw:name="f143" draw:formula="if(?f20, ?f13, ?f124)"/><draw:equation draw:name="f144" draw:formula="if(?f20, ?f4, ?f125)"/><draw:equation draw:name="f145" draw:formula="if(?f20, ?f13, ?f126)"/><draw:equation draw:name="f146" draw:formula="if(?f20, ?f123, ?f139)"/><draw:equation draw:name="f147" draw:formula="if(?f20, ?f124, ?f141)"/><draw:equation draw:name="f148" draw:formula="if(?f20, ?f125, ?f139)"/><draw:equation draw:name="f149" draw:formula="if(?f20, ?f126, ?f141)"/><draw:equation draw:name="f150" draw:formula="?f2 + ?f20"/><draw:equation draw:name="f151" draw:formula="?f2 + ?f2"/><draw:equation draw:name="f152" draw:formula="?f151 * ?f11 / ?f1"/><draw:equation draw:name="f153" draw:formula="0 - ?f152"/><draw:equation draw:name="f154" draw:formula="cos(?f153)"/><draw:equation draw:name="f155" draw:formula="0 - ?f154"/><draw:equation draw:name="f156" draw:formula="?f155 * ?f10"/><draw:equation draw:name="f157" draw:formula="sin(?f153)"/><draw:equation draw:name="f158" draw:formula="0 - ?f157"/><draw:equation draw:name="f159" draw:formula="?f158 * ?f10"/><draw:equation draw:name="f160" draw:formula="sqrt(?f156 * ?f156 + ?f159 * ?f159 + 0 * 0)"/><draw:equation draw:name="f161" draw:formula="?f10 * ?f10 / ?f160"/><draw:equation draw:name="f162" draw:formula="?f158 * ?f161"/><draw:equation draw:name="f163" draw:formula="?f10 - ?f162"/><draw:equation draw:name="f164" draw:formula="?f155 * ?f161"/><draw:equation draw:name="f165" draw:formula="?f6 - ?f164"/><draw:equation draw:name="f166" draw:formula="?f163 - ?f10"/><draw:equation draw:name="f167" draw:formula="?f165 - ?f10"/><draw:equation draw:name="f168" draw:formula="?f163 + ?f10"/><draw:equation draw:name="f169" draw:formula="?f165 + ?f10"/><draw:equation draw:name="f170" draw:formula="?f150 + ?f2"/><draw:equation draw:name="f171" draw:formula="?f170 * ?f11 / ?f1"/><draw:equation draw:name="f172" draw:formula="0 - ?f171"/><draw:equation draw:name="f173" draw:formula="cos(?f172)"/><draw:equation draw:name="f174" draw:formula="0 - ?f173"/><draw:equation draw:name="f175" draw:formula="?f174 * ?f10"/><draw:equation draw:name="f176" draw:formula="sin(?f172)"/><draw:equation draw:name="f177" draw:formula="0 - ?f176"/><draw:equation draw:name="f178" draw:formula="?f177 * ?f10"/><draw:equation draw:name="f179" draw:formula="sqrt(?f175 * ?f175 + ?f178 * ?f178 + 0 * 0)"/><draw:equation draw:name="f180" draw:formula="?f10 * ?f10 / ?f179"/><draw:equation draw:name="f181" draw:formula="?f177 * ?f180"/><draw:equation draw:name="f182" draw:formula="?f163 + ?f181"/><draw:equation draw:name="f183" draw:formula="?f174 * ?f180"/><draw:equation draw:name="f184" draw:formula="?f165 + ?f183"/><draw:equation draw:name="f185" draw:formula="if(?f20, ?f10, ?f166)"/><draw:equation draw:name="f186" draw:formula="if(?f20, ?f6, ?f167)"/><draw:equation draw:name="f187" draw:formula="if(?f20, ?f10, ?f168)"/><draw:equation draw:name="f188" draw:formula="if(?f20, ?f6, ?f169)"/><draw:equation draw:name="f189" draw:formula="if(?f20, ?f166, ?f182)"/><draw:equation draw:name="f190" draw:formula="if(?f20, ?f167, ?f184)"/><draw:equation draw:name="f191" draw:formula="if(?f20, ?f168, ?f182)"/><draw:equation draw:name="f192" draw:formula="if(?f20, ?f169, ?f184)"/></draw:enhanced-geometry></draw:custom-shape><draw:frame draw:z-index="251661312" draw:id="id9" draw:style-name="a12" draw:name="Text Box 2" text:anchor-type="paragraph" svg:x="3.925in" svg:y="1.425in" svg:width="1.96458in" svg:height="0.4125in" style:rel-width="scale" style:rel-height="scale"><draw:text-box><text:p text:style-name="P537"><text:span text:style-name="T538">معلوماتی کتابچہ</text:span></text:p></draw:text-box><svg:title/><svg:desc/></draw:frame><draw:frame draw:z-index="251671552" draw:style-name="a13" draw:name="Picture 10" text:anchor-type="paragraph" svg:x="-0.28472in" svg:y="0.33958in" svg:width="3.12569in" svg:height="1.33819in" style:rel-width="scale" style:rel-height="scale"><draw:image xlink:href="media/image7.png" xlink:type="simple" xlink:show="embed" xlink:actuate="onLoad"/><svg:title/><svg:desc/></draw:frame><text:span text:style-name="T539"><draw:custom-shape svg:x="-0.32778in" svg:y="0.9in" svg:width="3.51181in" svg:height="7.05556in" draw:z-index="251668480" draw:id="id10" draw:style-name="a14" draw:name="Rectangle: Rounded Corners 8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/text:span><draw:custom-shape svg:x="0in" svg:y="0.46875in" svg:width="7.09444in" svg:height="1.5625in" draw:z-index="251658240" draw:id="id11" draw:style-name="a15" draw:name="Rectangle: Rounded Corners 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text:span text:style-name="T540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venir Black" svg:font-family="Avenir Black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Baloo Bhaijaan 2" svg:font-family="Baloo Bhaijaan 2" style:font-family-generic="system" style:font-pitch="variable"/>
    <style:font-face style:name="Baloo Bhaijaan 2 ExtraBold" svg:font-family="Baloo Bhaijaan 2 ExtraBold" style:font-family-generic="system" style:font-pitch="variable"/>
    <style:font-face style:name="Helvetica" svg:font-family="Helvetica" style:font-family-generic="system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language="en" fo:country="GB" fo:hyphenate="false"/>
    </style:style>
    <style:style style:name="DefaultParagraphFont" style:display-name="Default Paragraph Font" style:family="text"/>
    <style:style style:name="A0" style:display-name="A0" style:family="text">
      <style:text-properties style:font-name-complex="Avenir Black" fo:color="#000000" fo:font-size="17pt" style:font-size-asian="17pt" style:font-size-complex="17pt"/>
    </style:style>
    <style:style style:name="ListParagraph" style:display-name="List Paragraph" style:family="paragraph" style:parent-style-name="Normal">
      <style:paragraph-properties style:contextual-spacing="true" fo:margin-bottom="0in" fo:line-height="100%" fo:margin-left="0.5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style:language-asian="en" style:country-asian="GB" fo:hyphenate="false"/>
    </style:style>
    <style:style style:name="ui-provider" style:display-name="ui-provider" style:family="text" style:parent-style-name="DefaultParagraphFont"/>
    <style:style style:name="HTMLPreformatted" style:display-name="HTML Preformatted" style:family="paragraph" style:parent-style-name="Normal">
      <style:paragraph-properties fo:margin-bottom="0in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Times New Roman" style:font-name-complex="Courier New" fo:font-size="10pt" style:font-size-asian="10pt" style:font-size-complex="10pt" fo:language="en" fo:country="US" fo:hyphenate="false"/>
    </style:style>
    <style:style style:name="HTMLPreformattedChar" style:display-name="HTML Preformatted Char" style:family="text" style:parent-style-name="DefaultParagraphFont">
      <style:text-properties style:font-name="Courier New" style:font-name-asian="Times New Roman" style:font-name-complex="Courier New" fo:font-size="10pt" style:font-size-asian="10pt" style:font-size-complex="10pt"/>
    </style:style>
    <style:style style:name="y2iqfc" style:display-name="y2iqfc" style:family="text" style:parent-style-name="DefaultParagraphFont"/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fo:language="en" fo:country="GB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fo:language="en" fo:country="GB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Times New Roman" style:font-name-complex="Aria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Arial" style:font-name-asian="Times New Roman" style:font-name-complex="Aria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Arial" style:font-name-asian="Times New Roman" style:font-name-complex="Aria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Arial" style:font-name-asian="Times New Roman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T2" style:parent-style-name="DefaultParagraphFont" style:family="text">
      <style:text-properties style:font-name="Baloo Bhaijaan 2" style:font-name-complex="Baloo Bhaijaan 2" fo:font-size="8pt" style:font-size-asian="8pt" style:font-size-complex="8pt"/>
    </style:style>
    <style:style style:name="T3" style:parent-style-name="DefaultParagraphFont" style:family="text">
      <style:text-properties style:font-name="Baloo Bhaijaan 2" style:font-name-complex="Baloo Bhaijaan 2" fo:font-size="8pt" style:font-size-asian="8pt" style:font-size-complex="8pt"/>
    </style:style>
    <style:style style:name="T4" style:parent-style-name="DefaultParagraphFont" style:family="text">
      <style:text-properties style:font-name="Baloo Bhaijaan 2" style:font-name-complex="Baloo Bhaijaan 2" fo:font-size="8pt" style:font-size-asian="8pt" style:font-size-complex="8pt"/>
    </style:style>
    <style:style style:name="T5" style:parent-style-name="DefaultParagraphFont" style:family="text">
      <style:text-properties style:font-name="Baloo Bhaijaan 2" style:font-name-complex="Baloo Bhaijaan 2" fo:font-size="8pt" style:font-size-asian="8pt" style:font-size-complex="8pt"/>
    </style:style>
    <style:style style:name="T6" style:parent-style-name="DefaultParagraphFont" style:family="text">
      <style:text-properties style:font-name="Baloo Bhaijaan 2" style:font-name-complex="Baloo Bhaijaan 2" fo:font-size="8pt" style:font-size-asian="8pt" style:font-size-complex="8pt"/>
    </style:style>
    <style:style style:name="T7" style:parent-style-name="DefaultParagraphFont" style:family="text">
      <style:text-properties style:font-name="Baloo Bhaijaan 2" style:font-name-complex="Baloo Bhaijaan 2" fo:font-size="8pt" style:font-size-asian="8pt" style:font-size-complex="8pt"/>
    </style:style>
    <style:style style:name="T8" style:parent-style-name="DefaultParagraphFont" style:family="text">
      <style:text-properties style:font-name="Baloo Bhaijaan 2" style:font-name-complex="Baloo Bhaijaan 2" fo:font-size="8pt" style:font-size-asian="8pt" style:font-size-complex="8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Footer"><draw:frame draw:z-index="251659264" draw:id="id0" draw:style-name="a0" draw:name="Text Box 2" text:anchor-type="paragraph" svg:x="-0.92701in" svg:y="11.42336in" svg:width="2.05833in" svg:height="0.25486in" style:rel-width="scale" style:rel-height="scale"><draw:text-box><text:p text:style-name="Normal"><text:span text:style-name="T2">version # PK-A0</text:span><text:span text:style-name="T3">10</text:span><text:span text:style-name="T4">-</text:span><text:span text:style-name="T5">September</text:span><text:span text:style-name="T6">20</text:span><text:span text:style-name="T7">2</text:span><text:span text:style-name="T8">6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/>
    <dc:creator/>
    <meta:creation-date>2026-09-15T09:29:00Z</meta:creation-date>
    <dc:date>2026-09-15T09:30:00Z</dc:date>
    <meta:template xlink:href="Normal" xlink:type="simple"/>
    <meta:editing-cycles>1</meta:editing-cycles>
    <meta:editing-duration>PT0S</meta:editing-duration>
    <meta:document-statistic meta:page-count="1" meta:paragraph-count="1" meta:word-count="2" meta:character-count="16" meta:row-count="1" meta:non-whitespace-character-count="15"/>
  </office:meta>
</office:document-meta>
</file>