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2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2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2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2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2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2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2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2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2in" text:min-label-width="0.25in" text:list-level-position-and-space-mode="label-alignment">
          <style:list-level-label-alignment text:label-followed-by="listtab" fo:margin-left="0.502in" fo:text-indent="-0.25in"/>
        </style:list-level-properties>
        <style:text-properties style:font-name="Symbol"/>
      </text:list-level-style-bullet>
      <text:list-level-style-bullet text:level="2" text:style-name="WW_CharLFO9LVL2" text:bullet-char="o">
        <style:list-level-properties text:space-before="0.752in" text:min-label-width="0.25in" text:list-level-position-and-space-mode="label-alignment">
          <style:list-level-label-alignment text:label-followed-by="listtab" fo:margin-left="1.002in" fo:text-indent="-0.25in"/>
        </style:list-level-properties>
        <style:text-properties style:font-name="Courier New"/>
      </text:list-level-style-bullet>
      <text:list-level-style-bullet text:level="3" text:style-name="WW_CharLFO9LVL3" text:bullet-char="">
        <style:list-level-properties text:space-before="1.252in" text:min-label-width="0.25in" text:list-level-position-and-space-mode="label-alignment">
          <style:list-level-label-alignment text:label-followed-by="listtab" fo:margin-left="1.502in" fo:text-indent="-0.25in"/>
        </style:list-level-properties>
        <style:text-properties style:font-name="Wingdings"/>
      </text:list-level-style-bullet>
      <text:list-level-style-bullet text:level="4" text:style-name="WW_CharLFO9LVL4" text:bullet-char="">
        <style:list-level-properties text:space-before="1.752in" text:min-label-width="0.25in" text:list-level-position-and-space-mode="label-alignment">
          <style:list-level-label-alignment text:label-followed-by="listtab" fo:margin-left="2.002in" fo:text-indent="-0.25in"/>
        </style:list-level-properties>
        <style:text-properties style:font-name="Symbol"/>
      </text:list-level-style-bullet>
      <text:list-level-style-bullet text:level="5" text:style-name="WW_CharLFO9LVL5" text:bullet-char="o">
        <style:list-level-properties text:space-before="2.252in" text:min-label-width="0.25in" text:list-level-position-and-space-mode="label-alignment">
          <style:list-level-label-alignment text:label-followed-by="listtab" fo:margin-left="2.502in" fo:text-indent="-0.25in"/>
        </style:list-level-properties>
        <style:text-properties style:font-name="Courier New"/>
      </text:list-level-style-bullet>
      <text:list-level-style-bullet text:level="6" text:style-name="WW_CharLFO9LVL6" text:bullet-char="">
        <style:list-level-properties text:space-before="2.752in" text:min-label-width="0.25in" text:list-level-position-and-space-mode="label-alignment">
          <style:list-level-label-alignment text:label-followed-by="listtab" fo:margin-left="3.002in" fo:text-indent="-0.25in"/>
        </style:list-level-properties>
        <style:text-properties style:font-name="Wingdings"/>
      </text:list-level-style-bullet>
      <text:list-level-style-bullet text:level="7" text:style-name="WW_CharLFO9LVL7" text:bullet-char="">
        <style:list-level-properties text:space-before="3.252in" text:min-label-width="0.25in" text:list-level-position-and-space-mode="label-alignment">
          <style:list-level-label-alignment text:label-followed-by="listtab" fo:margin-left="3.502in" fo:text-indent="-0.25in"/>
        </style:list-level-properties>
        <style:text-properties style:font-name="Symbol"/>
      </text:list-level-style-bullet>
      <text:list-level-style-bullet text:level="8" text:style-name="WW_CharLFO9LVL8" text:bullet-char="o">
        <style:list-level-properties text:space-before="3.752in" text:min-label-width="0.25in" text:list-level-position-and-space-mode="label-alignment">
          <style:list-level-label-alignment text:label-followed-by="listtab" fo:margin-left="4.002in" fo:text-indent="-0.25in"/>
        </style:list-level-properties>
        <style:text-properties style:font-name="Courier New"/>
      </text:list-level-style-bullet>
      <text:list-level-style-bullet text:level="9" text:style-name="WW_CharLFO9LVL9" text:bullet-char="">
        <style:list-level-properties text:space-before="4.252in" text:min-label-width="0.25in" text:list-level-position-and-space-mode="label-alignment">
          <style:list-level-label-alignment text:label-followed-by="listtab" fo:margin-left="4.502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8" style:parent-style-name="Heading1" style:family="paragraph">
      <style:paragraph-properties fo:text-align="center"/>
    </style:style>
    <style:style style:name="P9" style:parent-style-name="Normal" style:family="paragraph">
      <style:paragraph-properties fo:text-align="end"/>
    </style:style>
    <style:style style:name="TableColumn11" style:family="table-column">
      <style:table-column-properties style:column-width="1.0597in"/>
    </style:style>
    <style:style style:name="TableColumn12" style:family="table-column">
      <style:table-column-properties style:column-width="0.984in"/>
    </style:style>
    <style:style style:name="TableColumn13" style:family="table-column">
      <style:table-column-properties style:column-width="4.375in"/>
    </style:style>
    <style:style style:name="Table10" style:family="table">
      <style:table-properties style:width="6.4187in" fo:margin-left="0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text-align="center" fo:margin-bottom="0in" fo:line-height="100%"/>
      <style:text-properties fo:font-weight="bold" style:font-weight-asian="bold" fo:font-size="12pt" style:font-size-asian="12pt"/>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text-align="center" fo:margin-bottom="0in" fo:line-height="100%"/>
      <style:text-properties fo:font-weight="bold" style:font-weight-asian="bold" fo:font-size="12pt" style:font-size-asian="12pt"/>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paragraph-properties fo:text-align="center" fo:margin-bottom="0in" fo:line-height="100%"/>
      <style:text-properties fo:font-weight="bold" style:font-weight-asian="bold" fo:font-size="12pt" style:font-size-asian="12pt"/>
    </style:style>
    <style:style style:name="TableRow21" style:family="table-row">
      <style:table-row-properties/>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paragraph-properties fo:text-align="center" fo:margin-bottom="0in" fo:line-height="100%"/>
      <style:text-properties fo:font-size="12pt" style:font-size-asian="12pt"/>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paragraph-properties fo:text-align="center" fo:margin-bottom="0in" fo:line-height="100%"/>
      <style:text-properties fo:font-size="12pt" style:font-size-asian="12pt"/>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margin-bottom="0in" fo:line-height="100%"/>
      <style:text-properties fo:font-size="12pt" style:font-size-asian="12pt"/>
    </style:style>
    <style:style style:name="TableRow28" style:family="table-row">
      <style:table-row-properties style:min-row-height="0.368in"/>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paragraph-properties fo:text-align="center" fo:margin-bottom="0in" fo:line-height="100%"/>
      <style:text-properties fo:font-size="12pt" style:font-size-asian="12pt"/>
    </style:style>
    <style:style style:name="TableCell31" style:family="table-cell">
      <style:table-cell-properties fo:border="0.0069in solid #000000" style:writing-mode="lr-tb" fo:padding-top="0in" fo:padding-left="0.075in" fo:padding-bottom="0in" fo:padding-right="0.075in"/>
    </style:style>
    <style:style style:name="P32" style:parent-style-name="Normal" style:family="paragraph">
      <style:paragraph-properties fo:text-align="center" fo:margin-bottom="0in" fo:line-height="100%"/>
      <style:text-properties fo:font-size="12pt" style:font-size-asian="12pt"/>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text-properties fo:font-size="12pt" style:font-size-asian="12pt"/>
    </style:style>
    <style:style style:name="TableRow35" style:family="table-row">
      <style:table-row-properties style:min-row-height="0.368in"/>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paragraph-properties fo:text-align="center" fo:margin-bottom="0in" fo:line-height="100%"/>
      <style:text-properties fo:font-size="12pt" style:font-size-asian="12pt"/>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fo:text-align="center" fo:margin-bottom="0in" fo:line-height="100%"/>
      <style:text-properties fo:font-size="12pt" style:font-size-asian="12pt"/>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text-properties fo:font-size="12pt" style:font-size-asian="12pt"/>
    </style:style>
    <style:style style:name="TableRow42" style:family="table-row">
      <style:table-row-properties style:min-row-height="0.368in"/>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text-align="center" fo:margin-bottom="0in" fo:line-height="100%"/>
      <style:text-properties fo:font-size="12pt" style:font-size-asian="12pt"/>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paragraph-properties fo:text-align="center" fo:margin-bottom="0in" fo:line-height="100%"/>
      <style:text-properties fo:font-size="12pt" style:font-size-asian="12pt"/>
    </style:style>
    <style:style style:name="TableCell47" style:family="table-cell">
      <style:table-cell-properties fo:border="0.0069in solid #000000" style:writing-mode="lr-tb" fo:padding-top="0in" fo:padding-left="0.075in" fo:padding-bottom="0in" fo:padding-right="0.075in"/>
    </style:style>
    <style:style style:name="P48" style:parent-style-name="Normal" style:family="paragraph">
      <style:text-properties fo:font-size="12pt" style:font-size-asian="12pt"/>
    </style:style>
    <style:style style:name="TableRow49" style:family="table-row">
      <style:table-row-properties style:min-row-height="0.368in"/>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text-align="center" fo:margin-bottom="0in" fo:line-height="100%"/>
      <style:text-properties fo:font-size="12pt" style:font-size-asian="12pt"/>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fo:text-align="center" fo:margin-bottom="0in" fo:line-height="100%"/>
      <style:text-properties fo:font-size="12pt" style:font-size-asian="12pt"/>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fo:font-size="12pt" style:font-size-asian="12pt"/>
    </style:style>
    <style:style style:name="TableRow56" style:family="table-row">
      <style:table-row-properties style:min-row-height="0.368in"/>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text-align="center" fo:margin-bottom="0in" fo:line-height="100%"/>
      <style:text-properties fo:font-size="12pt" style:font-size-asian="12pt"/>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text-align="center" fo:margin-bottom="0in" fo:line-height="100%"/>
      <style:text-properties fo:font-size="12pt" style:font-size-asian="12pt"/>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fo:font-size="12pt" style:font-size-asian="12pt"/>
    </style:style>
    <style:style style:name="P63" style:parent-style-name="Normal" style:family="paragraph">
      <style:paragraph-properties fo:margin-right="0.075in"/>
      <style:text-properties style:font-name="Cambria" style:font-name-complex="Calibri" fo:font-weight="bold" style:font-weight-asian="bold" style:font-weight-complex="bold" fo:color="#4472C4" fo:font-size="12pt" style:font-size-asian="12pt" style:font-size-complex="12pt" fo:background-color="#FFFFFF"/>
    </style:style>
    <style:style style:name="P64" style:parent-style-name="Normal" style:family="paragraph">
      <style:paragraph-properties fo:margin-right="0.075in"/>
    </style:style>
    <style:style style:name="T65" style:parent-style-name="DefaultParagraphFont" style:family="text">
      <style:text-properties style:font-name="Cambria" style:font-name-complex="Calibri" fo:font-weight="bold" style:font-weight-asian="bold" style:font-weight-complex="bold" fo:color="#4472C4" fo:font-size="12pt" style:font-size-asian="12pt" style:font-size-complex="12pt" fo:background-color="#FFFFFF"/>
    </style:style>
    <style:style style:name="T66" style:parent-style-name="DefaultParagraphFont" style:family="text">
      <style:text-properties style:font-name-complex="Arial" fo:color="#222222" fo:background-color="#FFFFFF"/>
    </style:style>
    <style:style style:name="T67" style:parent-style-name="DefaultParagraphFont" style:family="text">
      <style:text-properties style:font-name-complex="Arial" fo:color="#222222" fo:background-color="#FFFFFF"/>
    </style:style>
    <style:style style:name="T68" style:parent-style-name="Hyperlink" style:family="text">
      <style:text-properties style:font-name-complex="Arial" fo:color="#1155CC" fo:background-color="#FFFFFF"/>
    </style:style>
    <style:style style:name="T69" style:parent-style-name="DefaultParagraphFont" style:family="text">
      <style:text-properties style:font-name-complex="Arial" fo:color="#222222" fo:background-color="#FFFFFF"/>
    </style:style>
    <style:style style:name="T70" style:parent-style-name="Hyperlink" style:family="text">
      <style:text-properties style:font-name-complex="Arial" fo:color="#1155CC" fo:background-color="#FFFFFF"/>
    </style:style>
    <style:style style:name="T71" style:parent-style-name="Hyperlink" style:family="text">
      <style:text-properties style:font-name-complex="Arial" fo:color="#1155CC" fo:background-color="#FFFFFF"/>
    </style:style>
    <style:style style:name="T72" style:parent-style-name="DefaultParagraphFont" style:family="text">
      <style:text-properties style:font-name-complex="Arial" fo:color="#222222" fo:background-color="#FFFFFF"/>
    </style:style>
    <style:style style:name="T73" style:parent-style-name="Hyperlink" style:family="text">
      <style:text-properties style:font-name-complex="Arial" fo:color="#1155CC" fo:background-color="#FFFFFF"/>
    </style:style>
    <style:style style:name="T74" style:parent-style-name="DefaultParagraphFont" style:family="text">
      <style:text-properties style:font-name-complex="Arial" fo:color="#222222" fo:background-color="#FFFFFF"/>
    </style:style>
    <style:style style:name="T75" style:parent-style-name="Hyperlink" style:family="text">
      <style:text-properties style:font-name-complex="Arial" fo:color="#1155CC" fo:background-color="#FFFFFF"/>
    </style:style>
    <style:style style:name="T76" style:parent-style-name="DefaultParagraphFont" style:family="text">
      <style:text-properties style:font-name-complex="Arial" fo:color="#222222" fo:background-color="#FFFFFF"/>
    </style:style>
    <style:style style:name="T77" style:parent-style-name="DefaultParagraphFont" style:family="text">
      <style:text-properties style:font-name-complex="Arial" fo:color="#222222" fo:background-color="#FFFFFF"/>
    </style:style>
    <style:style style:name="T78" style:parent-style-name="DefaultParagraphFont" style:family="text">
      <style:text-properties style:font-name-complex="Arial" fo:color="#222222" fo:background-color="#FFFFFF"/>
    </style:style>
    <style:style style:name="T79" style:parent-style-name="DefaultParagraphFont" style:family="text">
      <style:text-properties style:font-name-complex="Arial" fo:color="#222222" fo:background-color="#FFFFFF"/>
    </style:style>
    <style:style style:name="T80" style:parent-style-name="DefaultParagraphFont" style:family="text">
      <style:text-properties style:font-name-complex="Arial" fo:color="#222222" fo:background-color="#FFFFFF"/>
    </style:style>
    <style:style style:name="T81" style:parent-style-name="Hyperlink" style:family="text">
      <style:text-properties style:font-name-complex="Arial" fo:color="#1155CC" fo:background-color="#FFFFFF"/>
    </style:style>
    <style:style style:name="T82" style:parent-style-name="DefaultParagraphFont" style:family="text">
      <style:text-properties style:font-name="Calibri" style:font-name-asian="Times New Roman" style:font-name-complex="Times New Roman" style:language-asian="en" style:country-asian="GB"/>
    </style:style>
    <style:style style:name="T83" style:parent-style-name="DefaultParagraphFont" style:family="text">
      <style:text-properties style:font-name="Calibri" style:font-name-asian="Times New Roman" style:font-name-complex="Times New Roman" style:language-asian="en" style:country-asian="GB"/>
    </style:style>
    <style:style style:name="P84" style:parent-style-name="ListParagraph" style:family="paragraph"/>
    <style:style style:name="P85" style:parent-style-name="ListParagraph" style:family="paragraph"/>
    <style:style style:name="P86" style:parent-style-name="ListParagraph" style:family="paragraph">
      <style:text-properties style:font-name-complex="Arial"/>
    </style:style>
    <style:style style:name="P87" style:parent-style-name="ListParagraph" style:family="paragraph"/>
    <style:style style:name="P88" style:parent-style-name="ListParagraph" style:family="paragraph"/>
    <style:style style:name="P89" style:parent-style-name="ListParagraph" style:family="paragraph"/>
    <style:style style:name="P90" style:parent-style-name="ListParagraph" style:family="paragraph"/>
    <style:style style:name="T91" style:parent-style-name="DefaultParagraphFont" style:family="text">
      <style:text-properties style:language-asian="en" style:country-asian="GB"/>
    </style:style>
    <style:style style:name="P92" style:parent-style-name="ListParagraph" style:family="paragraph"/>
    <style:style style:name="P93" style:parent-style-name="ListParagraph" style:family="paragraph"/>
    <style:style style:name="P94" style:parent-style-name="ListParagraph" style:family="paragraph"/>
    <style:style style:name="P95" style:parent-style-name="ListParagraph" style:family="paragraph"/>
    <style:style style:name="P96" style:parent-style-name="ListParagraph" style:family="paragraph">
      <style:paragraph-properties fo:margin-bottom="0.1111in" fo:line-height="100%"/>
    </style:style>
    <style:style style:name="P97" style:parent-style-name="ListParagraph" style:family="paragraph">
      <style:paragraph-properties fo:margin-bottom="0.1111in" fo:line-height="100%"/>
    </style:style>
    <style:style style:name="P98" style:parent-style-name="ListParagraph" style:family="paragraph"/>
    <style:style style:name="P99" style:parent-style-name="ListParagraph" style:family="paragraph"/>
    <style:style style:name="P100" style:parent-style-name="ListParagraph" style:family="paragraph">
      <style:paragraph-properties fo:line-height="100%" fo:margin-left="0.4958in" fo:text-indent="-0.2479in">
        <style:tab-stops/>
      </style:paragraph-properties>
    </style:style>
    <style:style style:name="P101" style:parent-style-name="ListParagraph" style:family="paragraph">
      <style:paragraph-properties fo:line-height="100%" fo:margin-left="0.4958in" fo:text-indent="-0.2479in">
        <style:tab-stops/>
      </style:paragraph-properties>
    </style:style>
    <style:style style:name="T102" style:parent-style-name="DefaultParagraphFont" style:family="text">
      <style:text-properties style:language-asian="en" style:country-asian="GB"/>
    </style:style>
    <style:style style:name="P103" style:parent-style-name="ListParagraph" style:family="paragraph"/>
    <style:style style:name="P104" style:parent-style-name="ListParagraph" style:family="paragraph">
      <style:paragraph-properties fo:text-indent="-0.2479in"/>
    </style:style>
    <style:style style:name="P105" style:parent-style-name="ListParagraph" style:family="paragraph"/>
    <style:style style:name="P106" style:parent-style-name="ListParagraph" style:family="paragraph">
      <style:paragraph-properties fo:text-indent="-0.2479in"/>
    </style:style>
    <style:style style:name="T107" style:parent-style-name="DefaultParagraphFont" style:family="text">
      <style:text-properties style:language-asian="en" style:country-asian="GB"/>
    </style:style>
    <style:style style:name="P108" style:parent-style-name="Normal" style:family="paragraph">
      <style:paragraph-properties fo:margin-left="0.252in">
        <style:tab-stops/>
      </style:paragraph-properties>
    </style:style>
    <style:style style:name="P109" style:parent-style-name="ListParagraph" style:family="paragraph">
      <style:paragraph-properties fo:line-height="100%"/>
    </style:style>
    <style:style style:name="P110" style:parent-style-name="ListParagraph" style:family="paragraph">
      <style:paragraph-properties fo:line-height="100%"/>
    </style:style>
    <style:style style:name="P111" style:parent-style-name="ListParagraph" style:family="paragraph">
      <style:paragraph-properties fo:line-height="100%" fo:margin-left="0.4958in" fo:text-indent="-0.2479in">
        <style:tab-stops/>
      </style:paragraph-properties>
    </style:style>
    <style:style style:name="P112" style:parent-style-name="ListParagraph" style:family="paragraph">
      <style:paragraph-properties fo:line-height="100%" fo:margin-left="0.4958in" fo:text-indent="-0.2479in">
        <style:tab-stops/>
      </style:paragraph-properties>
    </style:style>
    <style:style style:name="P113" style:parent-style-name="ListParagraph" style:family="paragraph">
      <style:paragraph-properties fo:line-height="100%"/>
    </style:style>
    <style:style style:name="P114" style:parent-style-name="ListParagraph" style:family="paragraph">
      <style:paragraph-properties fo:line-height="100%"/>
    </style:style>
    <style:style style:name="P115" style:parent-style-name="ListParagraph" style:family="paragraph">
      <style:paragraph-properties fo:line-height="100%"/>
    </style:style>
    <style:style style:name="P116" style:parent-style-name="ListParagraph" style:family="paragraph">
      <style:paragraph-properties fo:line-height="100%" fo:margin-left="0.4958in" fo:text-indent="-0.2479in">
        <style:tab-stops/>
      </style:paragraph-properties>
    </style:style>
    <style:style style:name="T117" style:parent-style-name="DefaultParagraphFont" style:family="text">
      <style:text-properties style:language-asian="en" style:country-asian="GB"/>
    </style:style>
    <style:style style:name="P118" style:parent-style-name="Heading3" style:family="paragraph">
      <style:paragraph-properties fo:line-height="100%"/>
    </style:style>
    <style:style style:name="P119" style:parent-style-name="Normal" style:family="paragraph">
      <style:paragraph-properties fo:line-height="100%"/>
    </style:style>
    <style:style style:name="T120" style:parent-style-name="DefaultParagraphFont" style:family="text">
      <style:text-properties style:language-asian="en" style:country-asian="GB"/>
    </style:style>
    <style:style style:name="P121" style:parent-style-name="Heading3" style:family="paragraph">
      <style:paragraph-properties fo:line-height="100%"/>
    </style:style>
    <style:style style:name="P122" style:parent-style-name="Normal" style:family="paragraph">
      <style:paragraph-properties fo:line-height="100%"/>
    </style:style>
    <style:style style:name="P123" style:parent-style-name="Heading3" style:family="paragraph">
      <style:paragraph-properties fo:line-height="100%"/>
    </style:style>
    <style:style style:name="P124" style:parent-style-name="Heading3" style:family="paragraph">
      <style:paragraph-properties fo:line-height="100%"/>
    </style:style>
    <style:style style:name="P125" style:parent-style-name="Normal" style:family="paragraph">
      <style:paragraph-properties fo:line-height="100%"/>
    </style:style>
    <style:style style:name="P126" style:parent-style-name="ListParagraph" style:family="paragraph">
      <style:paragraph-properties fo:line-height="100%" fo:margin-left="0.4958in" fo:text-indent="-0.2479in">
        <style:tab-stops/>
      </style:paragraph-properties>
    </style:style>
    <style:style style:name="P127" style:parent-style-name="ListParagraph" style:family="paragraph">
      <style:paragraph-properties fo:line-height="100%" fo:margin-left="0.4958in" fo:text-indent="-0.2479in">
        <style:tab-stops/>
      </style:paragraph-properties>
    </style:style>
    <style:style style:name="T128" style:parent-style-name="DefaultParagraphFont" style:family="text">
      <style:text-properties style:language-asian="en" style:country-asian="GB"/>
    </style:style>
    <style:style style:name="P129" style:parent-style-name="ListParagraph" style:family="paragraph"/>
    <style:style style:name="P130" style:parent-style-name="ListParagraph" style:family="paragraph"/>
    <style:style style:name="P131" style:parent-style-name="ListParagraph" style:family="paragraph"/>
    <style:style style:name="P132" style:parent-style-name="ListParagraph" style:family="paragraph">
      <style:paragraph-properties fo:text-indent="-0.2479in"/>
    </style:style>
    <style:style style:name="T133" style:parent-style-name="DefaultParagraphFont" style:family="text">
      <style:text-properties style:language-asian="en" style:country-asian="GB"/>
    </style:style>
    <style:style style:name="P134" style:parent-style-name="Normal" style:family="paragraph">
      <style:paragraph-properties fo:margin-left="0.2479in">
        <style:tab-stops/>
      </style:paragraph-properties>
    </style:style>
    <style:style style:name="P135" style:parent-style-name="ListParagraph" style:family="paragraph"/>
    <style:style style:name="P136" style:parent-style-name="ListParagraph" style:family="paragraph"/>
    <style:style style:name="P137" style:parent-style-name="ListParagraph" style:family="paragraph"/>
    <style:style style:name="P138" style:parent-style-name="ListParagraph" style:family="paragraph"/>
    <style:style style:name="P139" style:parent-style-name="Normal" style:family="paragraph">
      <style:paragraph-properties fo:margin-left="0.252in">
        <style:tab-stops/>
      </style:paragraph-properties>
    </style:style>
    <style:style style:name="P140" style:parent-style-name="Normal" style:family="paragraph">
      <style:paragraph-properties fo:margin-left="0.252in">
        <style:tab-stops/>
      </style:paragraph-properties>
    </style:style>
    <style:style style:name="P141" style:parent-style-name="ListParagraph" style:family="paragraph">
      <style:paragraph-properties fo:line-height="100%"/>
    </style:style>
    <style:style style:name="P142" style:parent-style-name="ListParagraph" style:family="paragraph">
      <style:paragraph-properties fo:line-height="100%"/>
    </style:style>
    <style:style style:name="P143" style:parent-style-name="ListParagraph" style:family="paragraph">
      <style:paragraph-properties fo:line-height="100%" fo:margin-left="0.4958in" fo:text-indent="-0.2479in">
        <style:tab-stops/>
      </style:paragraph-properties>
    </style:style>
    <style:style style:name="P144" style:parent-style-name="ListParagraph" style:family="paragraph"/>
    <style:style style:name="T145" style:parent-style-name="DefaultParagraphFont" style:family="text">
      <style:text-properties style:language-asian="en" style:country-asian="GB"/>
    </style:style>
    <style:style style:name="P146" style:parent-style-name="ListParagraph" style:family="paragraph"/>
    <style:style style:name="P147" style:parent-style-name="ListParagraph" style:family="paragraph"/>
    <style:style style:name="P148" style:parent-style-name="ListParagraph" style:family="paragraph"/>
    <style:style style:name="T149" style:parent-style-name="DefaultParagraphFont" style:family="text">
      <style:text-properties fo:font-weight="bold" style:font-weight-asian="bold" style:text-underline-type="single" style:text-underline-style="solid" style:text-underline-width="auto" style:text-underline-mode="continuous"/>
    </style:style>
    <style:style style:name="T150" style:parent-style-name="DefaultParagraphFont" style:family="text">
      <style:text-properties style:language-asian="en" style:country-asian="GB"/>
    </style:style>
    <style:style style:name="T151" style:parent-style-name="DefaultParagraphFont" style:family="text">
      <style:text-properties style:language-asian="en" style:country-asian="GB"/>
    </style:style>
    <style:style style:name="P152" style:parent-style-name="Normal" style:family="paragraph">
      <style:paragraph-properties fo:line-height="100%"/>
    </style:style>
    <style:style style:name="P153" style:parent-style-name="ListParagraph" style:family="paragraph"/>
    <style:style style:name="P154" style:parent-style-name="ListParagraph" style:family="paragraph"/>
    <style:style style:name="P155" style:parent-style-name="ListParagraph" style:family="paragraph"/>
    <style:style style:name="P156" style:parent-style-name="ListParagraph" style:family="paragraph">
      <style:paragraph-properties fo:margin-left="0.4958in" fo:text-indent="-0.2479in">
        <style:tab-stops/>
      </style:paragraph-properties>
    </style:style>
    <style:style style:name="P157" style:parent-style-name="ListParagraph" style:family="paragraph">
      <style:paragraph-properties fo:margin-left="0.4958in" fo:text-indent="-0.2479in">
        <style:tab-stops/>
      </style:paragraph-properties>
    </style:style>
    <style:style style:name="P158" style:parent-style-name="ListParagraph" style:family="paragraph">
      <style:paragraph-properties fo:margin-left="0.4958in" fo:text-indent="-0.2479in">
        <style:tab-stops/>
      </style:paragraph-properties>
    </style:style>
    <style:style style:name="P159" style:parent-style-name="ListParagraph" style:family="paragraph">
      <style:paragraph-properties fo:margin-left="0.4958in" fo:text-indent="-0.2479in">
        <style:tab-stops/>
      </style:paragraph-properties>
    </style:style>
    <style:style style:name="P160" style:parent-style-name="ListParagraph" style:family="paragraph">
      <style:paragraph-properties fo:margin-left="0.4958in" fo:text-indent="-0.2479in">
        <style:tab-stops/>
      </style:paragraph-properties>
    </style:style>
    <style:style style:name="P161" style:parent-style-name="ListParagraph" style:family="paragraph">
      <style:paragraph-properties fo:margin-left="0.4958in" fo:text-indent="-0.2479in">
        <style:tab-stops/>
      </style:paragraph-properties>
    </style:style>
    <style:style style:name="P162" style:parent-style-name="ListParagraph" style:family="paragraph">
      <style:paragraph-properties fo:margin-left="0.4958in" fo:text-indent="-0.2479in">
        <style:tab-stops/>
      </style:paragraph-properties>
    </style:style>
    <style:style style:name="P163" style:parent-style-name="ListParagraph" style:family="paragraph">
      <style:paragraph-properties fo:margin-left="0.4958in" fo:text-indent="-0.2479in">
        <style:tab-stops/>
      </style:paragraph-properties>
    </style:style>
    <style:style style:name="P164" style:parent-style-name="ListParagraph" style:family="paragraph">
      <style:paragraph-properties fo:margin-left="0.4958in" fo:text-indent="-0.2479in">
        <style:tab-stops/>
      </style:paragraph-properties>
    </style:style>
    <style:style style:name="P165" style:parent-style-name="ListParagraph" style:family="paragraph">
      <style:paragraph-properties fo:margin-left="0.4958in" fo:text-indent="-0.2479in">
        <style:tab-stops/>
      </style:paragraph-properties>
    </style:style>
    <style:style style:name="P166" style:parent-style-name="ListParagraph" style:family="paragraph">
      <style:paragraph-properties fo:margin-left="0.4958in" fo:text-indent="-0.2479in">
        <style:tab-stops/>
      </style:paragraph-properties>
    </style:style>
    <style:style style:name="P167" style:parent-style-name="ListParagraph" style:family="paragraph">
      <style:paragraph-properties fo:margin-left="0.4958in" fo:text-indent="-0.2479in">
        <style:tab-stops/>
      </style:paragraph-properties>
    </style:style>
    <style:style style:name="T168" style:parent-style-name="DefaultParagraphFont" style:family="text">
      <style:text-properties style:language-asian="en" style:country-asian="GB"/>
    </style:style>
    <style:style style:name="P169" style:parent-style-name="ListParagraph" style:family="paragraph">
      <style:paragraph-properties fo:margin-left="0.4958in" fo:text-indent="-0.2479in">
        <style:tab-stops/>
      </style:paragraph-properties>
    </style:style>
    <style:style style:name="P170" style:parent-style-name="ListParagraph" style:family="paragraph">
      <style:paragraph-properties fo:margin-left="0.4958in" fo:text-indent="-0.2479in">
        <style:tab-stops/>
      </style:paragraph-properties>
    </style:style>
    <style:style style:name="P171" style:parent-style-name="ListParagraph" style:family="paragraph">
      <style:paragraph-properties fo:margin-left="0.4958in" fo:text-indent="-0.2479in">
        <style:tab-stops/>
      </style:paragraph-properties>
    </style:style>
    <style:style style:name="P172" style:parent-style-name="ListParagraph" style:family="paragraph">
      <style:paragraph-properties fo:margin-left="0.4958in" fo:text-indent="-0.2479in">
        <style:tab-stops/>
      </style:paragraph-properties>
    </style:style>
    <style:style style:name="P173" style:parent-style-name="ListParagraph" style:family="paragraph">
      <style:paragraph-properties fo:margin-left="0.4958in" fo:text-indent="-0.2479in">
        <style:tab-stops/>
      </style:paragraph-properties>
    </style:style>
    <style:style style:name="P174" style:parent-style-name="ListParagraph" style:family="paragraph">
      <style:paragraph-properties fo:margin-left="0.4958in" fo:text-indent="-0.2479in">
        <style:tab-stops/>
      </style:paragraph-properties>
    </style:style>
    <style:style style:name="P175" style:parent-style-name="ListParagraph" style:family="paragraph">
      <style:paragraph-properties fo:margin-left="0.4958in" fo:text-indent="-0.2479in">
        <style:tab-stops/>
      </style:paragraph-properties>
    </style:style>
    <style:style style:name="P176" style:parent-style-name="ListParagraph" style:family="paragraph">
      <style:paragraph-properties fo:margin-left="0.4958in" fo:text-indent="-0.2479in">
        <style:tab-stops/>
      </style:paragraph-properties>
    </style:style>
    <style:style style:name="P177" style:parent-style-name="ListParagraph" style:family="paragraph">
      <style:paragraph-properties fo:margin-left="0.4958in" fo:text-indent="-0.2479in">
        <style:tab-stops/>
      </style:paragraph-properties>
    </style:style>
    <style:style style:name="T178" style:parent-style-name="DefaultParagraphFont" style:family="text">
      <style:text-properties fo:font-size="20pt" style:font-size-asian="20pt" style:font-size-complex="20pt"/>
    </style:style>
    <style:style style:name="P179" style:parent-style-name="ListParagraph" style:family="paragraph">
      <style:paragraph-properties fo:margin-left="0.4958in" fo:text-indent="-0.2479in">
        <style:tab-stops/>
      </style:paragraph-properties>
    </style:style>
    <style:style style:name="P180" style:parent-style-name="ListParagraph" style:family="paragraph">
      <style:paragraph-properties fo:margin-left="0.4958in" fo:text-indent="-0.2479in">
        <style:tab-stops/>
      </style:paragraph-properties>
    </style:style>
    <style:style style:name="P181" style:parent-style-name="Heading3" style:family="paragraph"/>
    <style:style style:name="P182" style:parent-style-name="ListParagraph" style:family="paragraph"/>
    <style:style style:name="P183" style:parent-style-name="ListParagraph" style:family="paragraph"/>
    <style:style style:name="P184" style:parent-style-name="ListParagraph" style:family="paragraph"/>
    <style:style style:name="P185" style:parent-style-name="ListParagraph" style:family="paragraph"/>
    <style:style style:name="P186" style:parent-style-name="Heading3" style:family="paragraph"/>
    <style:style style:name="P187" style:parent-style-name="ListParagraph" style:family="paragraph"/>
    <style:style style:name="P188" style:parent-style-name="ListParagraph" style:family="paragraph"/>
    <style:style style:name="P189" style:parent-style-name="ListParagraph" style:family="paragraph"/>
    <style:style style:name="T190" style:parent-style-name="DefaultParagraphFont" style:family="text">
      <style:text-properties style:language-asian="en" style:country-asian="GB"/>
    </style:style>
    <style:style style:name="P191" style:parent-style-name="ListParagraph" style:family="paragraph"/>
    <style:style style:family="graphic" style:name="a12" style:parent-style-name="Graphics">
      <style:graphic-properties fo:border="0.01042in none" fo:background-color="transparent"/>
    </style:style>
    <style:style style:family="graphic" style:name="a0" style:parent-style-name="Graphics">
      <style:graphic-properties fo:border="0.01042in none" fo:background-color="transparent" style:wrap="parallel" style:wrap-contour="false" fo:clip="rect(0in, 0in, 0in, 0in)" style:horizontal-rel="paragraph" style:vertical-rel="page" style:horizontal-pos="from-left" style:vertical-pos="from-top"/>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8" style:parent-style-name="Graphics">
      <style:graphic-properties fo:border="0.01042in none" fo:background-color="transparent"/>
    </style:style>
    <style:style style:family="graphic" style:name="a9" style:parent-style-name="Graphics">
      <style:graphic-properties fo:border="0.01042in none" fo:background-color="transparent"/>
    </style:style>
    <style:style style:family="graphic" style:name="a10" style:parent-style-name="Graphics">
      <style:graphic-properties fo:border="0.01042in none" fo:background-color="transparent"/>
    </style:style>
    <style:style style:family="graphic" style:name="a11" style:parent-style-name="Graphics">
      <style:graphic-properties fo:border="0.01042in none" fo:background-color="transparent"/>
    </style:style>
  </office:automatic-styles>
  <office:body>
    <office:text text:use-soft-page-breaks="true">
      <text:p text:style-name="P1"><draw:frame draw:z-index="251659264" draw:style-name="a0" draw:name="Picture 9" text:anchor-type="paragraph" svg:x="-0.39375in" svg:y="0.39375in" svg:width="0.80709in" svg:height="0.82677in" style:rel-width="scale" style:rel-height="scale"><draw:image xlink:href="media/image1.png" xlink:type="simple" xlink:show="embed" xlink:actuate="onLoad"/><svg:title/><svg:desc/></draw:frame></text:p>
      <text:h text:style-name="P8" text:outline-level="1"><text:bookmark-start text:name="_Toc98855106"/><text:bookmark-start text:name="_Toc139893380"/><text:bookmark-start text:name="_Toc140569950"/><text:bookmark-start text:name="_Toc179813647"/><text:bookmark-start text:name="_Toc220667663"/><text:bookmark-start text:name="_Toc220682266"/><text:bookmark-start text:name="_Toc220917576"/><text:bookmark-start text:name="_Toc223958262"/><text:bookmark-start text:name="_Toc233725976"/><text:bookmark-start text:name="_Toc235438620"/>Sourcing System – Simplified Bidder Guidance – JAGGAER<text:bookmark-end text:name="_Toc98855106"/><text:bookmark-end text:name="_Toc139893380"/><text:bookmark-end text:name="_Toc140569950"/><text:bookmark-end text:name="_Toc179813647"/><text:bookmark-end text:name="_Toc220667663"/><text:bookmark-end text:name="_Toc220682266"/><text:bookmark-end text:name="_Toc220917576"/><text:bookmark-end text:name="_Toc223958262"/><text:bookmark-end text:name="_Toc233725976"/><text:bookmark-end text:name="_Toc235438620"/></text:h>
      <text:p text:style-name="Normal"/>
      <text:p text:style-name="Normal">This guidance relates to the Government Commercial Agency Sourcing System at:<text:s/></text:p>
      <text:p text:style-name="P9"><text:a xlink:href="https://crowncommercialservice.bravosolution.co.uk" office:target-frame-name="_top" xlink:show="replace"><text:span text:style-name="Hyperlink">https://crowncommercialservice.bravosolution.co.uk</text:span></text:a></text:p>
      <text:p text:style-name="Normal">This guidance is for suppliers using this system to respond to opportunities.<text:s/></text:p>
      <text:p text:style-name="Normal">Explanatory webinars can be booked via:<text:s/><text:a xlink:href="https://www.gca.gov.uk/esourcing-training" office:target-frame-name="_top" xlink:show="replace"><text:span text:style-name="Hyperlink">https://www.gca.gov.uk</text:span><text:bookmark-start text:name="_Hlt226989402"/><text:bookmark-start text:name="_Hlt226989403"/><text:span text:style-name="Hyperlink">/</text:span><text:bookmark-end text:name="_Hlt226989402"/><text:bookmark-end text:name="_Hlt226989403"/><text:span text:style-name="Hyperlink">esourcing-training</text:span></text:a></text:p>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ext:p text:style-name="P16">Date</text:p>
          </table:table-cell>
          <table:table-cell table:style-name="TableCell17">
            <text:p text:style-name="P18">Version</text:p>
          </table:table-cell>
          <table:table-cell table:style-name="TableCell19">
            <text:p text:style-name="P20">Change Summary</text:p>
          </table:table-cell>
        </table:table-row>
        <table:table-row table:style-name="TableRow21">
          <table:table-cell table:style-name="TableCell22">
            <text:p text:style-name="P23">14/03/2022</text:p>
          </table:table-cell>
          <table:table-cell table:style-name="TableCell24">
            <text:p text:style-name="P25">1.0</text:p>
          </table:table-cell>
          <table:table-cell table:style-name="TableCell26">
            <text:p text:style-name="P27">First published version – Release 22.1 review and accessibility compliance.</text:p>
          </table:table-cell>
        </table:table-row>
        <table:table-row table:style-name="TableRow28">
          <table:table-cell table:style-name="TableCell29">
            <text:p text:style-name="P30">17/07/2023</text:p>
          </table:table-cell>
          <table:table-cell table:style-name="TableCell31">
            <text:p text:style-name="P32">1.1</text:p>
          </table:table-cell>
          <table:table-cell table:style-name="TableCell33">
            <text:p text:style-name="P34">Release 23.2 – 4a.1 -<text:s/>Simplified file upload process, 4b.2 - Simplified file upload process, Change of terminology “Super User” to” Main User”</text:p>
          </table:table-cell>
        </table:table-row>
        <table:table-row table:style-name="TableRow35">
          <table:table-cell table:style-name="TableCell36">
            <text:p text:style-name="P37">04/11/2024</text:p>
          </table:table-cell>
          <table:table-cell table:style-name="TableCell38">
            <text:p text:style-name="P39">1.2</text:p>
          </table:table-cell>
          <table:table-cell table:style-name="TableCell40">
            <text:p text:style-name="P41">Release 24.3 - Compliant</text:p>
          </table:table-cell>
        </table:table-row>
        <table:table-row table:style-name="TableRow42">
          <table:table-cell table:style-name="TableCell43">
            <text:p text:style-name="P44">30/01/2026</text:p>
          </table:table-cell>
          <table:table-cell table:style-name="TableCell45">
            <text:p text:style-name="P46">1.3</text:p>
          </table:table-cell>
          <table:table-cell table:style-name="TableCell47">
            <text:p text:style-name="P48">New - Section 5.4 – Changing the “Default User” for ITTs and 5.5 –<text:s/>Updating user contact details</text:p>
          </table:table-cell>
        </table:table-row>
        <table:table-row table:style-name="TableRow49">
          <table:table-cell table:style-name="TableCell50">
            <text:p text:style-name="P51">01/05/2026</text:p>
          </table:table-cell>
          <table:table-cell table:style-name="TableCell52">
            <text:p text:style-name="P53">1.4</text:p>
          </table:table-cell>
          <table:table-cell table:style-name="TableCell54">
            <text:p text:style-name="P55">GCA Branding</text:p>
          </table:table-cell>
        </table:table-row>
        <table:table-row table:style-name="TableRow56">
          <table:table-cell table:style-name="TableCell57">
            <text:p text:style-name="P58">20/07/2026</text:p>
          </table:table-cell>
          <table:table-cell table:style-name="TableCell59">
            <text:p text:style-name="P60">1.5</text:p>
          </table:table-cell>
          <table:table-cell table:style-name="TableCell61">
            <text:p text:style-name="P62">Release 26.2 – Section 4a.1 &amp; 4b.1 - Enhanced functionality for “declining” option and email alert opt-out.<text:s/></text:p>
          </table:table-cell>
        </table:table-row>
      </table:table>
      <text:p text:style-name="P63"/>
      <text:p text:style-name="P64"><text:span text:style-name="T65">Caution</text:span><text:span text:style-name="T66"><text:s/>- In order to prevent Sourcing System emails from being<text:s/></text:span><text:span text:style-name="T67">quarantined by your organisation fire wall or spam filter, you are advised to instruct your IT team to accept all emails from </text:span><text:a xlink:href="mailto:auto-alert@jaggaer.com" office:target-frame-name="_top" xlink:show="replace"><text:span text:style-name="T68">auto-alert@jaggaer.com</text:span></text:a><text:span text:style-name="T69"> and </text:span><text:a xlink:href="mailto:help@jaggaer.com" office:target-frame-name="_top" xlink:show="replace"><text:span text:style-name="T70">help@jaggaer.co</text:span><text:span text:style-name="T71">m</text:span></text:a><text:span text:style-name="T72"> or from a ".</text:span><text:a xlink:href="http://ogc.app.jaggaer.com/" office:target-frame-name="_top" xlink:show="replace"><text:span text:style-name="T73">ogc.app.jaggaer.com</text:span></text:a><text:span text:style-name="T74">" and ".</text:span><text:a xlink:href="http://ogc.app.jaggaer.com/" office:target-frame-name="_top" xlink:show="replace"><text:span text:style-name="T75">ogc.app.jaggaer.com</text:span></text:a><text:span text:style-name="T76">" address.</text:span><text:span text:style-name="T77"><text:line-break/></text:span><text:span text:style-name="T78"><text:line-break/></text:span><text:span text:style-name="T79">Please also review the Junk Email settings of your email client software to avoid accidental m</text:span><text:span text:style-name="T80">essage deletion. All auto-alert emails will come from: </text:span><text:a xlink:href="mailto:auto-alert@jaggaer.com" office:target-frame-name="_top" xlink:show="replace"><text:span text:style-name="T81">auto-alert@jaggaer.com</text:span></text:a></text:p>
      <text:p text:style-name="TOCHeading">Contents</text:p>
      <text:table-of-content text:name="_TOC21">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TOC1"><text:a xlink:href="#_Toc235438620" office:target-frame-name="_top" xlink:show="replace"><text:span text:style-name="Hyperlink">Sourcing System – Simplified Bidder Guidance – JAGGAER</text:span><text:tab/>1</text:a></text:p>
          <text:p text:style-name="TOC2"><text:a xlink:href="#_Toc235438621" office:target-frame-name="_top" xlink:show="replace"><text:span text:style-name="Hyperlink">Section 1. Registration on the Sourcing System</text:span><text:tab/>2</text:a></text:p>
          <text:p text:style-name="TOC3"><text:a xlink:href="#_Toc235438622" office:target-frame-name="_top" xlink:show="replace"><text:span text:style-name="Hyperlink">Background</text:span><text:tab/>2</text:a></text:p>
          <text:p text:style-name="TOC2"><text:a xlink:href="#_Toc235438623" office:target-frame-name="_top" xlink:show="replace"><text:span text:style-name="Hyperlink">Section 2. Access to a Procurement Event</text:span><text:tab/>2</text:a></text:p>
          <text:p text:style-name="TOC3"><text:a xlink:href="#_Toc235438624" office:target-frame-name="_top" xlink:show="replace"><text:span text:style-name="Hyperlink">Background</text:span><text:tab/>2</text:a></text:p>
          <text:p text:style-name="TOC2"><text:a xlink:href="#_Toc235438625" office:target-frame-name="_top" xlink:show="replace"><text:span text:style-name="Hyperlink">Section 2a. Access to a Call-Off Event</text:span><text:tab/>3</text:a></text:p>
          <text:p text:style-name="TOC2"><text:a xlink:href="#_Toc235438626" office:target-frame-name="_top" xlink:show="replace"><text:span text:style-name="Hyperlink">Section 2b. Access to other Procurement Events</text:span><text:tab/>3</text:a></text:p>
          <text:p text:style-name="TOC2"><text:a xlink:href="#_Toc235438627" office:target-frame-name="_top" xlink:show="replace"><text:span text:style-name="Hyperlink">Section 3. Messaging</text:span><text:tab/>4</text:a></text:p>
          <text:p text:style-name="TOC3"><text:a xlink:href="#_Toc235438628" office:target-frame-name="_top" xlink:show="replace"><text:span text:style-name="Hyperlink">Background</text:span><text:tab/>4</text:a></text:p>
          <text:p text:style-name="TOC3"><text:a xlink:href="#_Toc235438629" office:target-frame-name="_top" xlink:show="replace"><text:span text:style-name="Hyperlink">3.1 Creating a New Message</text:span><text:tab/>4</text:a></text:p>
          <text:p text:style-name="TOC3"><text:a xlink:href="#_Toc235438630" office:target-frame-name="_top" xlink:show="replace"><text:span text:style-name="Hyperlink">3.2 Received Messages</text:span><text:tab/>4</text:a></text:p>
          <text:p text:style-name="TOC2"><text:a xlink:href="#_Toc235438631" office:target-frame-name="_top" xlink:show="replace"><text:span text:style-name="Hyperlink">Section 4. Responding to an Event</text:span><text:tab/>4</text:a></text:p>
          <text:p text:style-name="TOC3"><text:a xlink:href="#_Toc235438632" office:target-frame-name="_top" xlink:show="replace"><text:span text:style-name="Hyperlink">Background</text:span><text:tab/>4</text:a></text:p>
          <text:p text:style-name="TOC2"><text:a xlink:href="#_Toc235438633" office:target-frame-name="_top" xlink:show="replace"><text:span text:style-name="Hyperlink">Section 4a. Events using the Simplified Response Format (single online question)</text:span><text:tab/>5</text:a></text:p>
          <text:p text:style-name="TOC3"><text:a xlink:href="#_Toc235438634" office:target-frame-name="_top" xlink:show="replace"><text:span text:style-name="Hyperlink">4a.1 Responding</text:span><text:tab/>5</text:a></text:p>
          <text:p text:style-name="TOC3"><text:a xlink:href="#_Toc235438635" office:target-frame-name="_top" xlink:show="replace"><text:span text:style-name="Hyperlink">4a.2i Re-editing Your Response</text:span><text:tab/>5</text:a></text:p>
          <text:p text:style-name="TOC3"><text:a xlink:href="#_Toc235438636" office:target-frame-name="_top" xlink:show="replace"><text:span text:style-name="Hyperlink">4a.2ii Withdrawing / Declining to Respond</text:span><text:tab/>6</text:a></text:p>
          <text:p text:style-name="TOC3"><text:a xlink:href="#_Toc235438637" office:target-frame-name="_top" xlink:show="replace"><text:span text:style-name="Hyperlink">4a.3 Tender Outcome</text:span><text:tab/>6</text:a></text:p>
          <text:p text:style-name="TOC2"><text:a xlink:href="#_Toc235438638" office:target-frame-name="_top" xlink:show="replace"><text:span text:style-name="Hyperlink">Section 4b. Events requiring responses to multiple online questions</text:span><text:tab/>6</text:a></text:p>
          <text:p text:style-name="TOC3"><text:a xlink:href="#_Toc235438639" office:target-frame-name="_top" xlink:show="replace"><text:span text:style-name="Hyperlink">4b.1 Responding</text:span><text:tab/>6</text:a></text:p>
          <text:p text:style-name="TOC3"><text:a xlink:href="#_Toc235438640" office:target-frame-name="_top" xlink:show="replace"><text:span text:style-name="Hyperlink">4b.2i Re-editing Your Response</text:span><text:tab/>7</text:a></text:p>
          <text:p text:style-name="TOC3"><text:a xlink:href="#_Toc235438641" office:target-frame-name="_top" xlink:show="replace"><text:span text:style-name="Hyperlink">4b.2ii Withdrawing / Declining to Respond</text:span><text:tab/>7</text:a></text:p>
          <text:p text:style-name="TOC3"><text:a xlink:href="#_Toc235438642" office:target-frame-name="_top" xlink:show="replace"><text:span text:style-name="Hyperlink">4b.3 Tender Outcome</text:span><text:tab/>7</text:a></text:p>
          <text:p text:style-name="TOC2"><text:a xlink:href="#_Toc235438643" office:target-frame-name="_top" xlink:show="replace"><text:span text:style-name="Hyperlink">Section 5. Managing Supplier Users</text:span><text:tab/>8</text:a></text:p>
          <text:p text:style-name="TOC3"><text:a xlink:href="#_Toc235438644" office:target-frame-name="_top" xlink:show="replace"><text:span text:style-name="Hyperlink">Introduction</text:span><text:tab/>8</text:a></text:p>
          <text:p text:style-name="TOC3"><text:a xlink:href="#_Toc235438645" office:target-frame-name="_top" xlink:show="replace"><text:span text:style-name="Hyperlink">5.1 Registering new contacts for your organisation</text:span><text:tab/>8</text:a></text:p>
          <text:p text:style-name="TOC3"><text:a xlink:href="#_Toc235438646" office:target-frame-name="_top" xlink:show="replace"><text:span text:style-name="Hyperlink">5.2 Give a user “User Management” rights</text:span><text:tab/>8</text:a></text:p>
          <text:p text:style-name="TOC3"><text:a xlink:href="#_Toc235438647" office:target-frame-name="_top" xlink:show="replace"><text:span text:style-name="Hyperlink">5.3 Adding a contact to an event</text:span><text:tab/>8</text:a></text:p>
          <text:p text:style-name="TOC3"><text:a xlink:href="#_Toc235438648" office:target-frame-name="_top" xlink:show="replace"><text:span text:style-name="Hyperlink">5.4</text:span><text:span text:style-name="T82"><text:tab/></text:span><text:span text:style-name="Hyperlink">Changing the “Default User” for ITTs</text:span><text:tab/>9</text:a></text:p>
          <text:p text:style-name="TOC3"><text:a xlink:href="#_Toc235438649" office:target-frame-name="_top" xlink:show="replace"><text:span text:style-name="Hyperlink">5.5</text:span><text:span text:style-name="T83"><text:tab/></text:span><text:span text:style-name="Hyperlink">Updating user contact details</text:span><text:tab/>9</text:a></text:p>
        </text:index-body>
      </text:table-of-content>
      <text:p text:style-name="Normal"/>
      <text:h text:style-name="Heading2" text:outline-level="2"><text:bookmark-start text:name="_Toc98855107"/><text:bookmark-start text:name="_Toc139893381"/><text:bookmark-start text:name="_Toc140569951"/><text:bookmark-start text:name="_Toc179813648"/><text:bookmark-start text:name="_Toc220667664"/><text:bookmark-start text:name="_Toc220682267"/><text:bookmark-start text:name="_Toc220917577"/><text:bookmark-start text:name="_Toc223958263"/><text:bookmark-start text:name="_Toc233725977"/><text:bookmark-start text:name="_Toc235438621"/>Section 1. Registration on the Sourcing System<text:bookmark-end text:name="_Toc98855107"/><text:bookmark-end text:name="_Toc139893381"/><text:bookmark-end text:name="_Toc140569951"/><text:bookmark-end text:name="_Toc179813648"/><text:bookmark-end text:name="_Toc220667664"/><text:bookmark-end text:name="_Toc220682267"/><text:bookmark-end text:name="_Toc220917577"/><text:bookmark-end text:name="_Toc223958263"/><text:bookmark-end text:name="_Toc233725977"/><text:bookmark-end text:name="_Toc235438621"/></text:h>
      <text:h text:style-name="Heading3" text:outline-level="3"><text:bookmark-start text:name="_Toc98855108"/><text:bookmark-start text:name="_Toc139893382"/><text:bookmark-start text:name="_Toc140569952"/><text:bookmark-start text:name="_Toc179813649"/><text:bookmark-start text:name="_Toc220667665"/><text:bookmark-start text:name="_Toc220682268"/><text:bookmark-start text:name="_Toc220917578"/><text:bookmark-start text:name="_Toc223958264"/><text:bookmark-start text:name="_Toc233725978"/><text:bookmark-start text:name="_Toc235438622"/>Background<text:bookmark-end text:name="_Toc98855108"/><text:bookmark-end text:name="_Toc139893382"/><text:bookmark-end text:name="_Toc140569952"/><text:bookmark-end text:name="_Toc179813649"/><text:bookmark-end text:name="_Toc220667665"/><text:bookmark-end text:name="_Toc220682268"/><text:bookmark-end text:name="_Toc220917578"/><text:bookmark-end text:name="_Toc223958264"/><text:bookmark-end text:name="_Toc233725978"/><text:bookmark-end text:name="_Toc235438622"/></text:h>
      <text:p text:style-name="Normal">Registration for<text:s/>a supplier organisation on the Sourcing System is a one-time activity and subsequently your organisation can participate in any number of procurement events. At the time an organisation is registered, a user must also be created who becomes your organisation’s “Main User” with the ability to create colleagues as additional users (see Section 5). Each user from an organisation should be registered as a separate user.</text:p>
      <text:p text:style-name="Normal">Registration of your organisation is achieved by selecting the link “Create account” on the<text:s/>Login Page at:<text:s/><text:a xlink:href="https://crowncommercialservice.bravosolution.co.uk" office:target-frame-name="_top" xlink:show="replace"><text:span text:style-name="Hyperlink">https://crowncommercialservice.bravosolution.co.uk</text:span></text:a><text:s/>and populating the indicated screens.<text:s/></text:p>
      <text:h text:style-name="Heading2" text:outline-level="2"><text:bookmark-start text:name="_Toc98855109"/><text:bookmark-start text:name="_Toc139893383"/><text:bookmark-start text:name="_Toc140569953"/><text:bookmark-start text:name="_Toc179813650"/><text:bookmark-start text:name="_Toc220667666"/><text:bookmark-start text:name="_Toc220682269"/><text:bookmark-start text:name="_Toc220917579"/><text:bookmark-start text:name="_Toc223958265"/><text:bookmark-start text:name="_Toc233725979"/><text:bookmark-start text:name="_Toc235438623"/>Section 2. Access to a Procurement Event<text:bookmark-end text:name="_Toc98855109"/><text:bookmark-end text:name="_Toc139893383"/><text:bookmark-end text:name="_Toc140569953"/><text:bookmark-end text:name="_Toc179813650"/><text:bookmark-end text:name="_Toc220667666"/><text:bookmark-end text:name="_Toc220682269"/><text:bookmark-end text:name="_Toc220917579"/><text:bookmark-end text:name="_Toc223958265"/><text:bookmark-end text:name="_Toc233725979"/><text:bookmark-end text:name="_Toc235438623"/></text:h>
      <text:h text:style-name="Heading3" text:outline-level="3"><text:bookmark-start text:name="_Toc98855110"/><text:bookmark-start text:name="_Toc139893384"/><text:bookmark-start text:name="_Toc140569954"/><text:bookmark-start text:name="_Toc179813651"/><text:bookmark-start text:name="_Toc220667667"/><text:bookmark-start text:name="_Toc220682270"/><text:bookmark-start text:name="_Toc220917580"/><text:bookmark-start text:name="_Toc223958266"/><text:bookmark-start text:name="_Toc233725980"/><text:bookmark-start text:name="_Toc235438624"/>Background<text:bookmark-end text:name="_Toc98855110"/><text:bookmark-end text:name="_Toc139893384"/><text:bookmark-end text:name="_Toc140569954"/><text:bookmark-end text:name="_Toc179813651"/><text:bookmark-end text:name="_Toc220667667"/><text:bookmark-end text:name="_Toc220682270"/><text:bookmark-end text:name="_Toc220917580"/><text:bookmark-end text:name="_Toc223958266"/><text:bookmark-end text:name="_Toc233725980"/><text:bookmark-end text:name="_Toc235438624"/></text:h>
      <text:p text:style-name="Normal">Supplier organisations gain access to procurement events in 2 ways, either:</text:p>
      <text:soft-page-break/>
      <text:list text:style-name="LFO1" text:continue-numbering="true">
        <text:list-item>
          <text:p text:style-name="P84">you are automatically invited and notified by email alert when the event is a call-off (further competition) conducted under a GCA commercial agreement, or</text:p>
        </text:list-item>
        <text:list-item>
          <text:p text:style-name="P85">you need to Express an Interest in<text:s/>participating in the event. For example, this would apply to a newly published opportunity being conducted by GCA on this system and you would have seen it advertised on Find a Tender Service / Contracts Finder. <text:s text:c="2"/></text:p>
        </text:list-item>
      </text:list>
      <text:h text:style-name="Heading2" text:outline-level="2"><text:bookmark-start text:name="_Toc98855111"/><text:bookmark-start text:name="_Toc139893385"/><text:bookmark-start text:name="_Toc140569955"/><text:bookmark-start text:name="_Toc179813652"/><text:bookmark-start text:name="_Toc220667668"/><text:bookmark-start text:name="_Toc220682271"/><text:bookmark-start text:name="_Toc220917581"/><text:bookmark-start text:name="_Toc223958267"/><text:bookmark-start text:name="_Toc233725981"/><text:bookmark-start text:name="_Toc235438625"/>Section 2a. Access to a Call-Off Event<text:bookmark-end text:name="_Toc98855111"/><text:bookmark-end text:name="_Toc139893385"/><text:bookmark-end text:name="_Toc140569955"/><text:bookmark-end text:name="_Toc179813652"/><text:bookmark-end text:name="_Toc220667668"/><text:bookmark-end text:name="_Toc220682271"/><text:bookmark-end text:name="_Toc220917581"/><text:bookmark-end text:name="_Toc223958267"/><text:bookmark-end text:name="_Toc233725981"/><text:bookmark-end text:name="_Toc235438625"/></text:h>
      <text:p text:style-name="Normal">If<text:s/>your organisation has been awarded a place on a Framework Agreement (or qualified via DPS), when a buyer publishes a call-off event under that commercial agreement, email alerts will be sent to your organisation’s nominated contacts notifying that this event is available for them to access.<text:s/></text:p>
      <text:p text:style-name="Normal">Responding to a call-off event (see Section 4) will be in one of two formats as clearly presented within the specific event, either:</text:p>
      <text:list text:style-name="LFO2" text:continue-numbering="true">
        <text:list-item>
          <text:p text:style-name="P86">a simplified response format requiring you to upload and submit a single file or a single zip file containing documents which represent your response to the Buyer’s requirement (see Section 4a), or</text:p>
        </text:list-item>
        <text:list-item>
          <text:p text:style-name="P87">a more extensive response involving you providing answers to multiple online questions and possibly uploading attachments as additional or supporting evidence (see Section 4b).</text:p>
        </text:list-item>
      </text:list>
      <text:p text:style-name="Normal">Login to the system and access “Sourcing &gt; ITTs &gt; My ITTs” from the side-menu:</text:p>
      <text:list text:style-name="LFO3" text:continue-numbering="true">
        <text:list-item>
          <text:p text:style-name="P88">This page will list those events to which you are invited and therefore have access. It also displays whether the event is still<text:s/>“Running” and if you have submitted a response to the Buyer, note the “Time to Close” column.</text:p>
        </text:list-item>
        <text:list-item>
          <text:p text:style-name="P89">Selecting an event will open its details and allow access to the event’s attachments, messages and where to create your response “ITT Details &gt; My Response”.</text:p>
        </text:list-item>
        <text:list-item>
          <text:p text:style-name="P90">The<text:s/>left-hand sidebar<text:s/><text:span text:style-name="T91"><draw:frame draw:style-name="a1" draw:name="Picture 132" text:anchor-type="as-char" svg:x="0in" svg:y="0in" svg:width="0.25in" svg:height="0.27083in" style:rel-width="scale" style:rel-height="scale"><draw:image xlink:href="media/image2.png" xlink:type="simple" xlink:show="embed" xlink:actuate="onLoad"/><svg:title/><svg:desc/></draw:frame></text:span>can be opened to show if a response is “Not Submitted Yet” and at the top of the screen whether “You have unread Buyer Attachments”.</text:p>
        </text:list-item>
        <text:list-item>
          <text:p text:style-name="P92">If you wish to communicate with the Buyer you must use the messaging facility described in Section 3.<text:s/></text:p>
        </text:list-item>
      </text:list>
      <text:h text:style-name="Heading2" text:outline-level="2"><text:bookmark-start text:name="_Toc98855112"/><text:bookmark-start text:name="_Toc139893386"/><text:bookmark-start text:name="_Toc140569956"/><text:bookmark-start text:name="_Toc179813653"/><text:bookmark-start text:name="_Toc220667669"/><text:bookmark-start text:name="_Toc220682272"/><text:bookmark-start text:name="_Toc220917582"/><text:bookmark-start text:name="_Toc223958268"/><text:bookmark-start text:name="_Toc233725982"/><text:bookmark-start text:name="_Toc235438626"/>Section 2b. Access to other Procurement Events<text:bookmark-end text:name="_Toc98855112"/><text:bookmark-end text:name="_Toc139893386"/><text:bookmark-end text:name="_Toc140569956"/><text:bookmark-end text:name="_Toc179813653"/><text:bookmark-end text:name="_Toc220667669"/><text:bookmark-end text:name="_Toc220682272"/><text:bookmark-end text:name="_Toc220917582"/><text:bookmark-end text:name="_Toc223958268"/><text:bookmark-end text:name="_Toc233725982"/><text:bookmark-end text:name="_Toc235438626"/></text:h>
      <text:p text:style-name="Normal">This section relates to events on the system to which your organisation is not automatically invited, see Section 2 for clarification. Events to which your organisation must “Express an Interest” can be accessed as follows:</text:p>
      <text:p text:style-name="Normal">Login to the system and access “Sourcing &gt; ITTs &gt; ITTs Open to All Suppliers” from the side-menu:</text:p>
      <text:list text:style-name="LFO4" text:continue-numbering="true">
        <text:list-item>
          <text:p text:style-name="P93">This page will list events to which you are not currently invited</text:p>
        </text:list-item>
        <text:list-item>
          <text:p text:style-name="P94">Selecting an event and then [Express Interest] will create the required association</text:p>
        </text:list-item>
        <text:list-item>
          <text:p text:style-name="P95">You will now have access to the event and in future it will be listed on your “My ITTs” page.<text:s/></text:p>
        </text:list-item>
      </text:list>
      <text:p text:style-name="Normal">Responding to this type of event will involve providing answers to multiple online questions and possibly uploading attachments as additional or supporting<text:s/>evidence (see Section 4b).<text:s/></text:p>
      <text:h text:style-name="Heading2" text:outline-level="2"><text:bookmark-start text:name="_Toc98855113"/><text:bookmark-start text:name="_Toc139893387"/><text:bookmark-start text:name="_Toc140569957"/><text:bookmark-start text:name="_Toc179813654"/><text:bookmark-start text:name="_Toc220667670"/><text:bookmark-start text:name="_Toc220682273"/><text:bookmark-start text:name="_Toc220917583"/><text:bookmark-start text:name="_Toc223958269"/><text:bookmark-start text:name="_Toc233725983"/><text:bookmark-start text:name="_Toc235438627"/><text:soft-page-break/>Section 3. Messaging<text:bookmark-end text:name="_Toc98855113"/><text:bookmark-end text:name="_Toc139893387"/><text:bookmark-end text:name="_Toc140569957"/><text:bookmark-end text:name="_Toc179813654"/><text:bookmark-end text:name="_Toc220667670"/><text:bookmark-end text:name="_Toc220682273"/><text:bookmark-end text:name="_Toc220917583"/><text:bookmark-end text:name="_Toc223958269"/><text:bookmark-end text:name="_Toc233725983"/><text:bookmark-end text:name="_Toc235438627"/></text:h>
      <text:h text:style-name="Heading3" text:outline-level="3"><text:bookmark-start text:name="_Toc98855114"/><text:bookmark-start text:name="_Toc139893388"/><text:bookmark-start text:name="_Toc140569958"/><text:bookmark-start text:name="_Toc179813655"/><text:bookmark-start text:name="_Toc220667671"/><text:bookmark-start text:name="_Toc220682274"/><text:bookmark-start text:name="_Toc220917584"/><text:bookmark-start text:name="_Toc223958270"/><text:bookmark-start text:name="_Toc233725984"/><text:bookmark-start text:name="_Toc235438628"/>Background<text:bookmark-end text:name="_Toc98855114"/><text:bookmark-end text:name="_Toc139893388"/><text:bookmark-end text:name="_Toc140569958"/><text:bookmark-end text:name="_Toc179813655"/><text:bookmark-end text:name="_Toc220667671"/><text:bookmark-end text:name="_Toc220682274"/><text:bookmark-end text:name="_Toc220917584"/><text:bookmark-end text:name="_Toc223958270"/><text:bookmark-end text:name="_Toc233725984"/><text:bookmark-end text:name="_Toc235438628"/></text:h>
      <text:p text:style-name="Normal">Messages may be sent between users of the system from within a specific event, or generated automatically by an action within the event (eg the buyer publishing new attachments). Suppliers cannot<text:s/>message other suppliers; you can only message the event’s buyer(s). After creation, your messages can be sent immediately, or saved as a draft for further editing and sending later.</text:p>
      <text:p text:style-name="Normal">Messages, either those sent to you or those generated by an event activity are notified to you by an email alert to your registered email address. Email alerts for user created messages do not contain the text of the associated message, they contain a link to the message held within the system, in this way the sender can be provided with confirmation of the reading of the message by the recipient.</text:p>
      <text:h text:style-name="Heading3" text:outline-level="3"><text:bookmark-start text:name="_Toc98855115"/><text:bookmark-start text:name="_Toc139893389"/><text:bookmark-start text:name="_Toc140569959"/><text:bookmark-start text:name="_Toc179813656"/><text:bookmark-start text:name="_Toc220667672"/><text:bookmark-start text:name="_Toc220682275"/><text:bookmark-start text:name="_Toc220917585"/><text:bookmark-start text:name="_Toc223958271"/><text:bookmark-start text:name="_Toc233725985"/><text:bookmark-start text:name="_Toc235438629"/>3.1 Creating a New Message<text:bookmark-end text:name="_Toc98855115"/><text:bookmark-end text:name="_Toc139893389"/><text:bookmark-end text:name="_Toc140569959"/><text:bookmark-end text:name="_Toc179813656"/><text:bookmark-end text:name="_Toc220667672"/><text:bookmark-end text:name="_Toc220682275"/><text:bookmark-end text:name="_Toc220917585"/><text:bookmark-end text:name="_Toc223958271"/><text:bookmark-end text:name="_Toc233725985"/><text:bookmark-end text:name="_Toc235438629"/></text:h>
      <text:p text:style-name="Normal">Within the related event, select “Messages &gt; Create Message”<text:s/></text:p>
      <text:p text:style-name="Normal">Populate the various message fields and select either:</text:p>
      <text:list text:style-name="LFO5" text:continue-numbering="true">
        <text:list-item>
          <text:p text:style-name="P96">the [Save as Draft] button if you<text:s/>wish to edit the message and sent later, draft messages can be located in “Messages &gt; Draft Messages” or;</text:p>
        </text:list-item>
        <text:list-item>
          <text:p text:style-name="P97">the [Send Message] button to send the message immediately.</text:p>
        </text:list-item>
      </text:list>
      <text:p text:style-name="Normal">After sending, your messages will be listed in “Messages &gt; Sent Messages” with confirmation<text:s/>of whether they have been “READ BY RECIPIENT” and whether there are “REPLIES” to your message. The reply to your message will be located in “Received “Messages”.</text:p>
      <text:h text:style-name="Heading3" text:outline-level="3"><text:bookmark-start text:name="_Toc98855116"/><text:bookmark-start text:name="_Toc139893390"/><text:bookmark-start text:name="_Toc140569960"/><text:bookmark-start text:name="_Toc179813657"/><text:bookmark-start text:name="_Toc220667673"/><text:bookmark-start text:name="_Toc220682276"/><text:bookmark-start text:name="_Toc220917586"/><text:bookmark-start text:name="_Toc223958272"/><text:bookmark-start text:name="_Toc233725986"/><text:bookmark-start text:name="_Toc235438630"/>3.2 Received Messages<text:bookmark-end text:name="_Toc98855116"/><text:bookmark-end text:name="_Toc139893390"/><text:bookmark-end text:name="_Toc140569960"/><text:bookmark-end text:name="_Toc179813657"/><text:bookmark-end text:name="_Toc220667673"/><text:bookmark-end text:name="_Toc220682276"/><text:bookmark-end text:name="_Toc220917586"/><text:bookmark-end text:name="_Toc223958272"/><text:bookmark-end text:name="_Toc233725986"/><text:bookmark-end text:name="_Toc235438630"/><text:s/></text:h>
      <text:p text:style-name="Normal">A message sent to you will be notified by an email alert to your registered email address. The content of a user created message can be read by following the link in the email alert to “Messages &gt; Received Messages” within the system, you will need to log in as part of following the link.</text:p>
      <text:p text:style-name="Normal">The screen will list your “Received<text:s/>Messages” and indicate when they were “OPENED BY ME” or “OPENED” by one of your colleagues and as appropriate when you “REPLIED” to the message. <text:s/></text:p>
      <text:p text:style-name="Normal">Selecting the message “SUBJECT” will open the message, with the message opened, you will be able to [Reply] to the message or [Print].<text:s/></text:p>
      <text:p text:style-name="Normal">It is possible to [Forward] the email to an email address outside the system; however, if this option selected the message text will leave the security of the Sourcing system and it will not be possible for the new recipient to reply directly to you as the email is sent out from an unmonitored system mailbox.<text:s/></text:p>
      <text:h text:style-name="Heading2" text:outline-level="2"><text:bookmark-start text:name="_Toc98855117"/><text:bookmark-start text:name="_Toc139893391"/><text:bookmark-start text:name="_Toc140569961"/><text:bookmark-start text:name="_Toc179813658"/><text:bookmark-start text:name="_Toc220667674"/><text:bookmark-start text:name="_Toc220682277"/><text:bookmark-start text:name="_Toc220917587"/><text:bookmark-start text:name="_Toc223958273"/><text:bookmark-start text:name="_Toc233725987"/><text:bookmark-start text:name="_Toc235438631"/>Section 4. Responding to an Event<text:bookmark-end text:name="_Toc98855117"/><text:bookmark-end text:name="_Toc139893391"/><text:bookmark-end text:name="_Toc140569961"/><text:bookmark-end text:name="_Toc179813658"/><text:bookmark-end text:name="_Toc220667674"/><text:bookmark-end text:name="_Toc220682277"/><text:bookmark-end text:name="_Toc220917587"/><text:bookmark-end text:name="_Toc223958273"/><text:bookmark-end text:name="_Toc233725987"/><text:bookmark-end text:name="_Toc235438631"/></text:h>
      <text:h text:style-name="Heading3" text:outline-level="3"><text:bookmark-start text:name="_Toc98855118"/><text:bookmark-start text:name="_Toc139893392"/><text:bookmark-start text:name="_Toc140569962"/><text:bookmark-start text:name="_Toc179813659"/><text:bookmark-start text:name="_Toc220667675"/><text:bookmark-start text:name="_Toc220682278"/><text:bookmark-start text:name="_Toc220917588"/><text:bookmark-start text:name="_Toc223958274"/><text:bookmark-start text:name="_Toc233725988"/><text:bookmark-start text:name="_Toc235438632"/>Background<text:bookmark-end text:name="_Toc98855118"/><text:bookmark-end text:name="_Toc139893392"/><text:bookmark-end text:name="_Toc140569962"/><text:bookmark-end text:name="_Toc179813659"/><text:bookmark-end text:name="_Toc220667675"/><text:bookmark-end text:name="_Toc220682278"/><text:bookmark-end text:name="_Toc220917588"/><text:bookmark-end text:name="_Toc223958274"/><text:bookmark-end text:name="_Toc233725988"/><text:bookmark-end text:name="_Toc235438632"/></text:h>
      <text:p text:style-name="Normal">Responding to an event will be in one of two formats as clearly presented within the specific event, either:</text:p>
      <text:list text:style-name="LFO2" text:continue-numbering="true">
        <text:list-item>
          <text:p text:style-name="P98">a simplified response format requiring you to upload and submit a single file or a single zipfile containing documents which represent your response to the Buyer’s requirement (see Section 4a), or</text:p>
        </text:list-item>
        <text:list-item>
          <text:p text:style-name="P99">a more extensive response involving providing answers to multiple online questions and possibly uploading attachments as additional or supporting evidence (see Section 4b).</text:p>
        </text:list-item>
      </text:list>
      <text:h text:style-name="Heading2" text:outline-level="2"><text:bookmark-start text:name="_Toc98855119"/><text:bookmark-start text:name="_Toc139893393"/><text:bookmark-start text:name="_Toc140569963"/><text:bookmark-start text:name="_Toc179813660"/><text:bookmark-start text:name="_Toc220667676"/><text:bookmark-start text:name="_Toc220682279"/><text:bookmark-start text:name="_Toc220917589"/><text:bookmark-start text:name="_Toc223958275"/><text:bookmark-start text:name="_Toc233725989"/><text:bookmark-start text:name="_Toc235438633"/>Section 4a. Events using the Simplified Response Format (single online question)<text:bookmark-end text:name="_Toc98855119"/><text:bookmark-end text:name="_Toc139893393"/><text:bookmark-end text:name="_Toc140569963"/><text:bookmark-end text:name="_Toc179813660"/><text:bookmark-end text:name="_Toc220667676"/><text:bookmark-end text:name="_Toc220682279"/><text:bookmark-end text:name="_Toc220917589"/><text:bookmark-end text:name="_Toc223958275"/><text:bookmark-end text:name="_Toc233725989"/><text:bookmark-end text:name="_Toc235438633"/></text:h>
      <text:h text:style-name="Heading3" text:outline-level="3"><text:bookmark-start text:name="_Toc98855120"/><text:bookmark-start text:name="_Toc139893394"/><text:bookmark-start text:name="_Toc140569964"/><text:bookmark-start text:name="_Toc179813661"/><text:bookmark-start text:name="_Toc220667677"/><text:bookmark-start text:name="_Toc220682280"/><text:bookmark-start text:name="_Toc220917590"/><text:bookmark-start text:name="_Toc223958276"/><text:bookmark-start text:name="_Toc233725990"/><text:bookmark-start text:name="_Toc235438634"/>4a.1 Responding<text:bookmark-end text:name="_Toc98855120"/><text:bookmark-end text:name="_Toc139893394"/><text:bookmark-end text:name="_Toc140569964"/><text:bookmark-end text:name="_Toc179813661"/><text:bookmark-end text:name="_Toc220667677"/><text:bookmark-end text:name="_Toc220682280"/><text:bookmark-end text:name="_Toc220917590"/><text:bookmark-end text:name="_Toc223958276"/><text:bookmark-end text:name="_Toc233725990"/><text:bookmark-end text:name="_Toc235438634"/></text:h>
      <text:p text:style-name="Normal">This type of event will have a single online question requesting<text:s/>to upload a single file or single zipfile containing documents which represent your response to the Buyer’s requirement.</text:p>
      <text:list text:style-name="LFO6" text:continue-numbering="true">
        <text:list-item>
          <text:p text:style-name="P100">Access the relevant event.<text:s/></text:p>
        </text:list-item>
        <text:list-item>
          <text:p text:style-name="P101">The<text:s/><text:span text:style-name="T102"><draw:frame draw:style-name="a2" draw:name="Picture 7" text:anchor-type="as-char" svg:x="0in" svg:y="0in" svg:width="0.29167in" svg:height="0.25in" style:rel-width="scale" style:rel-height="scale"><draw:image xlink:href="media/image3.png" xlink:type="simple" xlink:show="embed" xlink:actuate="onLoad"/><svg:title/><svg:desc/></draw:frame></text:span><text:s/>panel will also show the current response status and submission time as appropriate.</text:p>
        </text:list-item>
      </text:list>
      <text:list text:style-name="LFO7" text:continue-numbering="true">
        <text:list-item>
          <text:p text:style-name="P103">Note the banner<text:s/>message notifying how many Buyer Attachments which are currently unread. Download and read the buyer’s documentation.</text:p>
        </text:list-item>
      </text:list>
      <text:list text:style-name="LFO8" text:continue-numbering="true">
        <text:list-item>
          <text:p text:style-name="P104">If you decide not to participate in the call-off event, select “ITT Details &gt; My Response”, select [Decline to Respond] and on the next screen, please select your decision option, select your option for future “Email Alerts”, then select [Decline to Respond].<text:s/></text:p>
        </text:list-item>
      </text:list>
      <text:list text:style-name="LFO9" text:continue-numbering="true">
        <text:list-item>
          <text:p text:style-name="P105">If you decide to respond, select “ITT Details &gt; My Response”, select [Intend To Respond], please read any pop-up windows that may be<text:s/>displayed during this process as they provide you with guidance.<text:s/></text:p>
        </text:list-item>
      </text:list>
      <text:list text:style-name="LFO6" text:continue-numbering="true">
        <text:list-item>
          <text:p text:style-name="P106">Select the edit icon<text:s/><text:span text:style-name="T107"><draw:frame draw:style-name="a3" draw:name="Picture 14" text:anchor-type="as-char" svg:x="0in" svg:y="0in" svg:width="0.29241in" svg:height="0.20399in" style:rel-width="scale" style:rel-height="scale"><draw:image xlink:href="media/image4.png" xlink:type="simple" xlink:show="embed" xlink:actuate="onLoad"/><svg:title/><svg:desc/></draw:frame></text:span></text:p>
        </text:list-item>
      </text:list>
      <text:p text:style-name="P108">Note there is a maximum file size of 300MB in place, the larger the file size the longer it will take to upload, this maximum size cannot be exceeded.</text:p>
      <text:list text:style-name="LFO6" text:continue-numbering="true">
        <text:list-item>
          <text:list>
            <text:list-item>
              <text:p text:style-name="P109">Either,<text:s/>“Drag and Drop” your selected single file (or zipfile) into the [Drop File] box,</text:p>
            </text:list-item>
            <text:list-item>
              <text:p text:style-name="P110">or select the [Browse] link and use the dialog box to select your required single file (or zipfile).</text:p>
            </text:list-item>
          </text:list>
        </text:list-item>
        <text:list-item>
          <text:p text:style-name="P111">Select [Save and Exit Response], read any messages in pop-up<text:s/>windows.</text:p>
        </text:list-item>
        <text:list-item>
          <text:p text:style-name="P112">Your response is now in a “draft” state, and may be submitted now by selecting [Submit Response] and confirming.<text:s/></text:p>
          <text:list text:continue-numbering="true">
            <text:list-item>
              <text:p text:style-name="P113">Note the banner message confirming submission will be at the top of the screen</text:p>
            </text:list-item>
          </text:list>
        </text:list-item>
        <text:list-item>
          <text:p text:style-name="P114">Alternatively, you may leave the system and return to<text:s/>submit later.</text:p>
          <text:list text:continue-numbering="true">
            <text:list-item>
              <text:p text:style-name="P115">Note the reminder banner that a response has not yet been submitted.</text:p>
            </text:list-item>
          </text:list>
        </text:list-item>
        <text:list-item>
          <text:p text:style-name="P116">The<text:s/><text:span text:style-name="T117"><draw:frame draw:style-name="a4" draw:name="Picture 7" text:anchor-type="as-char" svg:x="0in" svg:y="0in" svg:width="0.29167in" svg:height="0.25in" style:rel-width="scale" style:rel-height="scale"><draw:image xlink:href="media/image3.png" xlink:type="simple" xlink:show="embed" xlink:actuate="onLoad"/><svg:title/><svg:desc/></draw:frame></text:span><text:s/>panel will also show the current response status and submission time as appropriate.</text:p>
        </text:list-item>
      </text:list>
      <text:h text:style-name="P118" text:outline-level="3"><text:bookmark-start text:name="_Toc98855121"/><text:bookmark-start text:name="_Toc139893395"/><text:bookmark-start text:name="_Toc140569965"/><text:bookmark-start text:name="_Toc179813662"/><text:bookmark-start text:name="_Toc220667678"/><text:bookmark-start text:name="_Toc220682281"/><text:bookmark-start text:name="_Toc220917591"/><text:bookmark-start text:name="_Toc223958277"/><text:bookmark-start text:name="_Toc233725991"/><text:bookmark-start text:name="_Toc235438635"/>4a.2i Re-editing Your Response<text:bookmark-end text:name="_Toc98855121"/><text:bookmark-end text:name="_Toc139893395"/><text:bookmark-end text:name="_Toc140569965"/><text:bookmark-end text:name="_Toc179813662"/><text:bookmark-end text:name="_Toc220667678"/><text:bookmark-end text:name="_Toc220682281"/><text:bookmark-end text:name="_Toc220917591"/><text:bookmark-end text:name="_Toc223958277"/><text:bookmark-end text:name="_Toc233725991"/><text:bookmark-end text:name="_Toc235438635"/></text:h>
      <text:p text:style-name="P119">You can re-edit and re-submit your response at any<text:s/>time up to the displayed “Closing Date” by selecting the edit icon<text:s/><text:span text:style-name="T120"><draw:frame draw:style-name="a5" draw:name="Picture 14" text:anchor-type="as-char" svg:x="0in" svg:y="0in" svg:width="0.29241in" svg:height="0.20399in" style:rel-width="scale" style:rel-height="scale"><draw:image xlink:href="media/image4.png" xlink:type="simple" xlink:show="embed" xlink:actuate="onLoad"/><svg:title/><svg:desc/></draw:frame></text:span>. You cannot edit your uploaded file you must replace the uploaded file with another version and re-submit following the process described above in Section 4a.1. <text:s/></text:p>
      <text:h text:style-name="P121" text:outline-level="3"><text:bookmark-start text:name="_Toc98855122"/><text:bookmark-start text:name="_Toc139893396"/><text:bookmark-start text:name="_Toc140569966"/><text:bookmark-start text:name="_Toc179813663"/><text:bookmark-start text:name="_Toc220667679"/><text:bookmark-start text:name="_Toc220682282"/><text:bookmark-start text:name="_Toc220917592"/><text:bookmark-start text:name="_Toc223958278"/><text:bookmark-start text:name="_Toc233725992"/><text:bookmark-start text:name="_Toc235438636"/><text:soft-page-break/>4a.2ii Withdrawing / Declining to Respond<text:bookmark-end text:name="_Toc98855122"/><text:bookmark-end text:name="_Toc139893396"/><text:bookmark-end text:name="_Toc140569966"/><text:bookmark-end text:name="_Toc179813663"/><text:bookmark-end text:name="_Toc220667679"/><text:bookmark-end text:name="_Toc220682282"/><text:bookmark-end text:name="_Toc220917592"/><text:bookmark-end text:name="_Toc223958278"/><text:bookmark-end text:name="_Toc233725992"/><text:bookmark-end text:name="_Toc235438636"/></text:h>
      <text:p text:style-name="P122">After submitting a response, you can withdraw it, provided the event is still “Running”, by selecting [Withdraw Response] and confirming [OK] to the pop-up. After withdrawing the response, you can then register that you are “declining” to<text:s/>respond by selecting “Delete Response” from the “…” menu, then confirming [OK] to the pop-up, the option to [Decline To Respond] will then become visible.</text:p>
      <text:h text:style-name="P123" text:outline-level="3"/>
      <text:h text:style-name="P124" text:outline-level="3"><text:bookmark-start text:name="_Toc98855123"/><text:bookmark-start text:name="_Toc139893397"/><text:bookmark-start text:name="_Toc140569967"/><text:bookmark-start text:name="_Toc179813664"/><text:bookmark-start text:name="_Toc220667680"/><text:bookmark-start text:name="_Toc220682283"/><text:bookmark-start text:name="_Toc220917593"/><text:bookmark-start text:name="_Toc223958279"/><text:bookmark-start text:name="_Toc233725993"/><text:bookmark-start text:name="_Toc235438637"/>4a.3 Tender Outcome<text:bookmark-end text:name="_Toc98855123"/><text:bookmark-end text:name="_Toc139893397"/><text:bookmark-end text:name="_Toc140569967"/><text:bookmark-end text:name="_Toc179813664"/><text:bookmark-end text:name="_Toc220667680"/><text:bookmark-end text:name="_Toc220682283"/><text:bookmark-end text:name="_Toc220917593"/><text:bookmark-end text:name="_Toc223958279"/><text:bookmark-end text:name="_Toc233725993"/><text:bookmark-end text:name="_Toc235438637"/></text:h>
      <text:p text:style-name="P125">For this type of event, using the “Simplified Response Format” (where an attachment is uploaded to a single online question), when the tender “Closing Date” is reached, you will no longer be able to edit your submitted response or submit a new response. The Buyer will now have access to submitted responses and be able to download the<text:s/>submitted files for evaluation. Following evaluation the buyer will communicate the outcome via the messaging function. <text:s text:c="2"/></text:p>
      <text:h text:style-name="Heading2" text:outline-level="2"><text:bookmark-start text:name="_Toc98855124"/><text:bookmark-start text:name="_Toc139893398"/><text:bookmark-start text:name="_Toc140569968"/><text:bookmark-start text:name="_Toc179813665"/><text:bookmark-start text:name="_Toc220667681"/><text:bookmark-start text:name="_Toc220682284"/><text:bookmark-start text:name="_Toc220917594"/><text:bookmark-start text:name="_Toc223958280"/><text:bookmark-start text:name="_Toc233725994"/><text:bookmark-start text:name="_Toc235438638"/>Section 4b. Events requiring responses to multiple online questions<text:bookmark-end text:name="_Toc98855124"/><text:bookmark-end text:name="_Toc139893398"/><text:bookmark-end text:name="_Toc140569968"/><text:bookmark-end text:name="_Toc179813665"/><text:bookmark-end text:name="_Toc220667681"/><text:bookmark-end text:name="_Toc220682284"/><text:bookmark-end text:name="_Toc220917594"/><text:bookmark-end text:name="_Toc223958280"/><text:bookmark-end text:name="_Toc233725994"/><text:bookmark-end text:name="_Toc235438638"/><text:s/></text:h>
      <text:h text:style-name="Heading3" text:outline-level="3"><text:bookmark-start text:name="_Toc98855125"/><text:bookmark-start text:name="_Toc139893399"/><text:bookmark-start text:name="_Toc140569969"/><text:bookmark-start text:name="_Toc179813666"/><text:bookmark-start text:name="_Toc220667682"/><text:bookmark-start text:name="_Toc220682285"/><text:bookmark-start text:name="_Toc220917595"/><text:bookmark-start text:name="_Toc223958281"/><text:bookmark-start text:name="_Toc233725995"/><text:bookmark-start text:name="_Toc235438639"/>4b.1 Responding<text:bookmark-end text:name="_Toc98855125"/><text:bookmark-end text:name="_Toc139893399"/><text:bookmark-end text:name="_Toc140569969"/><text:bookmark-end text:name="_Toc179813666"/><text:bookmark-end text:name="_Toc220667682"/><text:bookmark-end text:name="_Toc220682285"/><text:bookmark-end text:name="_Toc220917595"/><text:bookmark-end text:name="_Toc223958281"/><text:bookmark-end text:name="_Toc233725995"/><text:bookmark-end text:name="_Toc235438639"/></text:h>
      <text:p text:style-name="Normal">Responding to this type of event will involve providing answers to multiple online questions and possibly uploading attachments as additional or supporting evidence.</text:p>
      <text:list text:style-name="LFO6" text:continue-numbering="true">
        <text:list-item>
          <text:p text:style-name="P126">Access the relevant event, if need to “Express Interest” see Section 2b.<text:s/></text:p>
        </text:list-item>
        <text:list-item>
          <text:p text:style-name="P127">The<text:s/><text:span text:style-name="T128"><draw:frame draw:style-name="a6" draw:name="Picture 6" text:anchor-type="as-char" svg:x="0in" svg:y="0in" svg:width="0.29167in" svg:height="0.25in" style:rel-width="scale" style:rel-height="scale"><draw:image xlink:href="media/image3.png" xlink:type="simple" xlink:show="embed" xlink:actuate="onLoad"/><svg:title/><svg:desc/></draw:frame></text:span><text:s/>panel will also show the current response status and submission time as appropriate.</text:p>
        </text:list-item>
      </text:list>
      <text:list text:style-name="LFO7" text:continue-numbering="true">
        <text:list-item>
          <text:p text:style-name="P129">Note the banner message notifying how many Buyer Attachments which are currently unread. Download and read the buyer’s documentation.</text:p>
          <text:list text:continue-numbering="true">
            <text:list-item>
              <text:p text:style-name="P130">If you decide not to participate in the event, select “ITT Details &gt; My Response”,<text:s/>select [Decline to Respond] and on the next screen, please select your decision option, select your option for future “Email Alerts”, then select [Decline to Respond].<text:s/></text:p>
            </text:list-item>
          </text:list>
        </text:list-item>
      </text:list>
      <text:list text:style-name="LFO9" text:continue-numbering="true">
        <text:list-item>
          <text:p text:style-name="P131">If you decide to respond, select “ITT Details &gt; My Response”, select [Intend To Respond], please read any pop-up windows that may be displayed during this process as they provide you with guidance.<text:s/></text:p>
        </text:list-item>
      </text:list>
      <text:list text:style-name="LFO6" text:continue-numbering="true">
        <text:list-item>
          <text:p text:style-name="P132">Select the edit icon<text:s/><text:span text:style-name="T133"><draw:frame draw:style-name="a7" draw:name="Picture 14" text:anchor-type="as-char" svg:x="0in" svg:y="0in" svg:width="0.29241in" svg:height="0.20399in" style:rel-width="scale" style:rel-height="scale"><draw:image xlink:href="media/image4.png" xlink:type="simple" xlink:show="embed" xlink:actuate="onLoad"/><svg:title/><svg:desc/></draw:frame></text:span></text:p>
        </text:list-item>
      </text:list>
      <text:p text:style-name="P134">Note the webform now displays a response function for each question within the relevant Envelope.</text:p>
      <text:list text:style-name="LFO10" text:continue-numbering="true">
        <text:list-item>
          <text:p text:style-name="P135">You can now scroll through the questions in the “editable” Envelope and respond to questions in an appropriate way using the various response mechanisms which are provided:<text:s/></text:p>
        </text:list-item>
      </text:list>
      <text:list text:style-name="LFO11" text:continue-numbering="true">
        <text:list-item>
          <text:p text:style-name="P136">text field,<text:s/></text:p>
        </text:list-item>
        <text:list-item>
          <text:p text:style-name="P137">dropdown list or;</text:p>
        </text:list-item>
        <text:list-item>
          <text:p text:style-name="P138">attachment upload etc <text:s/></text:p>
        </text:list-item>
      </text:list>
      <text:p text:style-name="P139">If the question response requires an uploaded attachment, use the following process:</text:p>
      <text:p text:style-name="P140">Note there is a maximum file size of 300MB in place, the larger the file size the longer it will take to upload, this maximum size cannot be exceeded.</text:p>
      <text:soft-page-break/>
      <text:list text:style-name="LFO6" text:continue-numbering="true">
        <text:list-item>
          <text:list>
            <text:list-item>
              <text:p text:style-name="P141">Either, “Drag and Drop” your selected single file (or zipfile) into the [Drop File] box,</text:p>
            </text:list-item>
            <text:list-item>
              <text:p text:style-name="P142">or select the [Browse] link and use the dialog box to select your required single file (or zipfile).</text:p>
            </text:list-item>
          </text:list>
        </text:list-item>
        <text:list-item>
          <text:p text:style-name="P143">You can [Save Changes] to save your current set of question responses, or [Save And Exit Response] to save question responses and leave<text:s/>edit mode.<text:s/></text:p>
        </text:list-item>
      </text:list>
      <text:list text:style-name="LFO10" text:continue-numbering="true">
        <text:list-item>
          <text:p text:style-name="P144">While in “Edit” mode, you can select [Validate Response] to check that you’ve answered all the mandatory questions in that Envelope. When you’ve finished editing your response within the Envelope, select [Save and Exit Response], reading any guidance messages in pop-up messages.</text:p>
        </text:list-item>
      </text:list>
      <text:p text:style-name="Normal">You can now select the edit icon<text:s/><text:span text:style-name="T145"><draw:frame draw:style-name="a8" draw:name="Picture 14" text:anchor-type="as-char" svg:x="0in" svg:y="0in" svg:width="0.29241in" svg:height="0.20399in" style:rel-width="scale" style:rel-height="scale"><draw:image xlink:href="media/image4.png" xlink:type="simple" xlink:show="embed" xlink:actuate="onLoad"/><svg:title/><svg:desc/></draw:frame></text:span>for any other Envelopes within the event in order to enter your responses to those envelopes, or leave and return to the system later. While in “Edit” mode, select [Validate Response] to<text:s/>check that you’ve answered all the mandatory questions in that Envelope. Remember to select [Save and Exit Response] on conclusion of editing an Envelope. An event may contain some or all of:</text:p>
      <text:list text:style-name="LFO12" text:continue-numbering="true">
        <text:list-item>
          <text:p text:style-name="P146">Qualification Envelope</text:p>
        </text:list-item>
        <text:list-item>
          <text:p text:style-name="P147">Technical Envelope</text:p>
        </text:list-item>
        <text:list-item>
          <text:p text:style-name="P148">Commercial Envelope <text:s/></text:p>
        </text:list-item>
      </text:list>
      <text:p text:style-name="Normal">Your response will be in a draft state from when you first save an initial response to the questions. On completion of your response, you<text:s/><text:span text:style-name="T149">must</text:span><text:s/>select [Submit Response] before the vent deadline to submit your response to the buyer, an un-submitted response<text:s/>will not be accessible to the buyers.<text:s/></text:p>
      <text:p text:style-name="Normal">The<text:s/><text:span text:style-name="T150"><draw:frame draw:style-name="a9" draw:name="Picture 9" text:anchor-type="as-char" svg:x="0in" svg:y="0in" svg:width="0.29167in" svg:height="0.25in" style:rel-width="scale" style:rel-height="scale"><draw:image xlink:href="media/image3.png" xlink:type="simple" xlink:show="embed" xlink:actuate="onLoad"/><svg:title/><svg:desc/></draw:frame></text:span><text:s/>panel will show the current response status and submission time as appropriate. On submission an email alert will also be sent to the submitter and a banner message will be displayed at the top of the screen.</text:p>
      <text:p text:style-name="Normal">If you attempt to submit a tender response that is missing responses to mandatory questions, your response will not be submitted and a pop-up window will list the missing response(s). In this situation, select [OK] to close the pop-up and re-edit your response.</text:p>
      <text:h text:style-name="Heading3" text:outline-level="3"><text:bookmark-start text:name="_Toc98855126"/><text:bookmark-start text:name="_Toc139893400"/><text:bookmark-start text:name="_Toc140569970"/><text:bookmark-start text:name="_Toc179813667"/><text:bookmark-start text:name="_Toc220667683"/><text:bookmark-start text:name="_Toc220682286"/><text:bookmark-start text:name="_Toc220917596"/><text:bookmark-start text:name="_Toc223958282"/><text:bookmark-start text:name="_Toc233725996"/><text:bookmark-start text:name="_Toc235438640"/>4b.2i Re-editing Your Response<text:bookmark-end text:name="_Toc98855126"/><text:bookmark-end text:name="_Toc139893400"/><text:bookmark-end text:name="_Toc140569970"/><text:bookmark-end text:name="_Toc179813667"/><text:bookmark-end text:name="_Toc220667683"/><text:bookmark-end text:name="_Toc220682286"/><text:bookmark-end text:name="_Toc220917596"/><text:bookmark-end text:name="_Toc223958282"/><text:bookmark-end text:name="_Toc233725996"/><text:bookmark-end text:name="_Toc235438640"/></text:h>
      <text:p text:style-name="Normal">You can re-edit your question responses at any time up to the event’s “Closing Date” by selecting the relevant envelope’s edit icon<text:s/><text:span text:style-name="T151"><draw:frame draw:style-name="a10" draw:name="Picture 14" text:anchor-type="as-char" svg:x="0in" svg:y="0in" svg:width="0.29241in" svg:height="0.20399in" style:rel-width="scale" style:rel-height="scale"><draw:image xlink:href="media/image4.png" xlink:type="simple" xlink:show="embed" xlink:actuate="onLoad"/><svg:title/><svg:desc/></draw:frame></text:span><text:s text:c="2"/>and after saving the changes, re-submitting as described above.</text:p>
      <text:h text:style-name="Heading3" text:outline-level="3"><text:bookmark-start text:name="_Toc98855127"/><text:bookmark-start text:name="_Toc139893401"/><text:bookmark-start text:name="_Toc140569971"/><text:bookmark-start text:name="_Toc179813668"/><text:bookmark-start text:name="_Toc220667684"/><text:bookmark-start text:name="_Toc220682287"/><text:bookmark-start text:name="_Toc220917597"/><text:bookmark-start text:name="_Toc223958283"/><text:bookmark-start text:name="_Toc233725997"/><text:bookmark-start text:name="_Toc235438641"/>4b.2ii<text:s/>Withdrawing / Declining to Respond<text:bookmark-end text:name="_Toc98855127"/><text:bookmark-end text:name="_Toc139893401"/><text:bookmark-end text:name="_Toc140569971"/><text:bookmark-end text:name="_Toc179813668"/><text:bookmark-end text:name="_Toc220667684"/><text:bookmark-end text:name="_Toc220682287"/><text:bookmark-end text:name="_Toc220917597"/><text:bookmark-end text:name="_Toc223958283"/><text:bookmark-end text:name="_Toc233725997"/><text:bookmark-end text:name="_Toc235438641"/></text:h>
      <text:p text:style-name="P152">After submitting a response you can withdraw it, provided the event is still “Running”, by selecting [Withdraw Response] and confirming [OK] to the pop-up. After withdrawing the response, you can then register that you are “declining” to respond by selecting “Delete Response” from the “…” menu, then confirming [OK] to the pop-up, the option to [Decline To Respond] will then become visible.</text:p>
      <text:h text:style-name="Heading3" text:outline-level="3"><text:bookmark-start text:name="_Toc98855128"/><text:bookmark-start text:name="_Toc139893402"/><text:bookmark-start text:name="_Toc140569972"/><text:bookmark-start text:name="_Toc179813669"/><text:bookmark-start text:name="_Toc220667685"/><text:bookmark-start text:name="_Toc220682288"/><text:bookmark-start text:name="_Toc220917598"/><text:bookmark-start text:name="_Toc223958284"/><text:bookmark-start text:name="_Toc233725998"/><text:bookmark-start text:name="_Toc235438642"/>4b.3 Tender Outcome<text:bookmark-end text:name="_Toc98855128"/><text:bookmark-end text:name="_Toc139893402"/><text:bookmark-end text:name="_Toc140569972"/><text:bookmark-end text:name="_Toc179813669"/><text:bookmark-end text:name="_Toc220667685"/><text:bookmark-end text:name="_Toc220682288"/><text:bookmark-end text:name="_Toc220917598"/><text:bookmark-end text:name="_Toc223958284"/><text:bookmark-end text:name="_Toc233725998"/><text:bookmark-end text:name="_Toc235438642"/></text:h>
      <text:p text:style-name="Normal">For this type of event, using the “Multiple Online Question Response Format”, when the tender “Closing Date” is reached, you will no longer be able to edit your submitted response or submit a new response. The Buyer will now have access to submitted responses and be able to commence<text:s/><text:soft-page-break/>evaluation. Following evaluation the<text:s/>buyer will communicate the outcome via the messaging function. <text:s text:c="2"/></text:p>
      <text:h text:style-name="Heading2" text:outline-level="2"><text:bookmark-start text:name="_Toc98855129"/><text:bookmark-start text:name="_Toc139893403"/><text:bookmark-start text:name="_Toc140569973"/><text:bookmark-start text:name="_Toc179813670"/><text:bookmark-start text:name="_Toc220667686"/><text:bookmark-start text:name="_Toc220682289"/><text:bookmark-start text:name="_Toc220917599"/><text:bookmark-start text:name="_Toc223958285"/><text:bookmark-start text:name="_Toc233725999"/><text:bookmark-start text:name="_Toc235438643"/>Section 5. Managing Supplier Users<text:bookmark-end text:name="_Toc98855129"/><text:bookmark-end text:name="_Toc139893403"/><text:bookmark-end text:name="_Toc140569973"/><text:bookmark-end text:name="_Toc179813670"/><text:bookmark-end text:name="_Toc220667686"/><text:bookmark-end text:name="_Toc220682289"/><text:bookmark-end text:name="_Toc220917599"/><text:bookmark-end text:name="_Toc223958285"/><text:bookmark-end text:name="_Toc233725999"/><text:bookmark-end text:name="_Toc235438643"/></text:h>
      <text:h text:style-name="Heading3" text:outline-level="3"><text:bookmark-start text:name="_Toc98855130"/><text:bookmark-start text:name="_Toc139893404"/><text:bookmark-start text:name="_Toc140569974"/><text:bookmark-start text:name="_Toc179813671"/><text:bookmark-start text:name="_Toc220667687"/><text:bookmark-start text:name="_Toc220682290"/><text:bookmark-start text:name="_Toc220917600"/><text:bookmark-start text:name="_Toc223958286"/><text:bookmark-start text:name="_Toc233726000"/><text:bookmark-start text:name="_Toc235438644"/>Introduction<text:bookmark-end text:name="_Toc98855130"/><text:bookmark-end text:name="_Toc139893404"/><text:bookmark-end text:name="_Toc140569974"/><text:bookmark-end text:name="_Toc179813671"/><text:bookmark-end text:name="_Toc220667687"/><text:bookmark-end text:name="_Toc220682290"/><text:bookmark-end text:name="_Toc220917600"/><text:bookmark-end text:name="_Toc223958286"/><text:bookmark-end text:name="_Toc233726000"/><text:bookmark-end text:name="_Toc235438644"/></text:h>
      <text:p text:style-name="Normal">This section describes how you may:</text:p>
      <text:list text:style-name="LFO13" text:continue-numbering="true">
        <text:list-item>
          <text:p text:style-name="P153">Register on the system new contacts for your organisation.<text:s/></text:p>
        </text:list-item>
        <text:list-item>
          <text:p text:style-name="P154">Give a user the “rights” to manage other users (ie User Management).</text:p>
        </text:list-item>
        <text:list-item>
          <text:p text:style-name="P155">Adding a new contact to an event that’s been published by a buyer.</text:p>
        </text:list-item>
      </text:list>
      <text:h text:style-name="Heading3" text:outline-level="3"><text:bookmark-start text:name="_Toc98855131"/><text:bookmark-start text:name="_Toc139893405"/><text:bookmark-start text:name="_Toc140569975"/><text:bookmark-start text:name="_Toc179813672"/><text:bookmark-start text:name="_Toc220667688"/><text:bookmark-start text:name="_Toc220682291"/><text:bookmark-start text:name="_Toc220917601"/><text:bookmark-start text:name="_Toc223958287"/><text:bookmark-start text:name="_Toc233726001"/><text:bookmark-start text:name="_Toc235438645"/>5.1 Registering new contacts for your organisation<text:bookmark-end text:name="_Toc98855131"/><text:bookmark-end text:name="_Toc139893405"/><text:bookmark-end text:name="_Toc140569975"/><text:bookmark-end text:name="_Toc179813672"/><text:bookmark-end text:name="_Toc220667688"/><text:bookmark-end text:name="_Toc220682291"/><text:bookmark-end text:name="_Toc220917601"/><text:bookmark-end text:name="_Toc223958287"/><text:bookmark-end text:name="_Toc233726001"/><text:bookmark-end text:name="_Toc235438645"/></text:h>
      <text:p text:style-name="Normal">Note: In order to do this activity you must either be the organisation’s “Main User” or have been given the rights<text:s/>to “User Management” (see 5.2 below).</text:p>
      <text:list text:style-name="LFO14" text:continue-numbering="true">
        <text:list-item>
          <text:p text:style-name="P156">Login to the system.</text:p>
        </text:list-item>
        <text:list-item>
          <text:p text:style-name="P157">Select “User Management &gt; Manage Users &gt; Users” from the side menu.</text:p>
        </text:list-item>
        <text:list-item>
          <text:p text:style-name="P158">Select [Create].</text:p>
        </text:list-item>
        <text:list-item>
          <text:p text:style-name="P159">On the next screen, populate the indicated fields and select [Save].</text:p>
        </text:list-item>
        <text:list-item>
          <text:p text:style-name="P160">The new user will be emailed their access<text:s/>details.</text:p>
        </text:list-item>
      </text:list>
      <text:h text:style-name="Heading3" text:outline-level="3"><text:bookmark-start text:name="_Toc98855132"/><text:bookmark-start text:name="_Toc139893406"/><text:bookmark-start text:name="_Toc140569976"/><text:bookmark-start text:name="_Toc179813673"/><text:bookmark-start text:name="_Toc220667689"/><text:bookmark-start text:name="_Toc220682292"/><text:bookmark-start text:name="_Toc220917602"/><text:bookmark-start text:name="_Toc223958288"/><text:bookmark-start text:name="_Toc233726002"/><text:bookmark-start text:name="_Toc235438646"/>5.2 Give a user “User Management” rights<text:bookmark-end text:name="_Toc98855132"/><text:bookmark-end text:name="_Toc139893406"/><text:bookmark-end text:name="_Toc140569976"/><text:bookmark-end text:name="_Toc179813673"/><text:bookmark-end text:name="_Toc220667689"/><text:bookmark-end text:name="_Toc220682292"/><text:bookmark-end text:name="_Toc220917602"/><text:bookmark-end text:name="_Toc223958288"/><text:bookmark-end text:name="_Toc233726002"/><text:bookmark-end text:name="_Toc235438646"/></text:h>
      <text:p text:style-name="Normal">Note: In order to do this activity, you must either be the organisation’s “Main User” or already have been given the rights to “User Management”.</text:p>
      <text:list text:style-name="LFO15" text:continue-numbering="true">
        <text:list-item>
          <text:p text:style-name="P161">Login to the system.</text:p>
        </text:list-item>
        <text:list-item>
          <text:p text:style-name="P162">Select “User Management &gt; Manage Users<text:s/>&gt; Users” from the side menu.</text:p>
        </text:list-item>
        <text:list-item>
          <text:p text:style-name="P163">Select the subject user from the displayed list.</text:p>
        </text:list-item>
        <text:list-item>
          <text:p text:style-name="P164">On the next screen, select “User Rights”.</text:p>
        </text:list-item>
        <text:list-item>
          <text:p text:style-name="P165">The next screen will display the current user rights for the subject user. <text:s/></text:p>
        </text:list-item>
        <text:list-item>
          <text:p text:style-name="P166">Scroll down to the “User Management” section.</text:p>
        </text:list-item>
        <text:list-item>
          <text:p text:style-name="P167">Select the<text:s/>edit icon<text:s/><text:span text:style-name="T168"><draw:frame draw:style-name="a11" draw:name="Picture 14" text:anchor-type="as-char" svg:x="0in" svg:y="0in" svg:width="0.29241in" svg:height="0.20399in" style:rel-width="scale" style:rel-height="scale"><draw:image xlink:href="media/image4.png" xlink:type="simple" xlink:show="embed" xlink:actuate="onLoad"/><svg:title/><svg:desc/></draw:frame></text:span></text:p>
        </text:list-item>
        <text:list-item>
          <text:p text:style-name="P169">Select “Manage Users” to “Yes”.</text:p>
        </text:list-item>
        <text:list-item>
          <text:p text:style-name="P170">Select [Save] to confirm the change. <text:s text:c="2"/></text:p>
        </text:list-item>
      </text:list>
      <text:h text:style-name="Heading3" text:outline-level="3"><text:bookmark-start text:name="_Toc98855133"/><text:bookmark-start text:name="_Toc139893407"/><text:bookmark-start text:name="_Toc140569977"/><text:bookmark-start text:name="_Toc179813674"/><text:bookmark-start text:name="_Toc220667690"/><text:bookmark-start text:name="_Toc220682293"/><text:bookmark-start text:name="_Toc220917603"/><text:bookmark-start text:name="_Toc223958289"/><text:bookmark-start text:name="_Toc233726003"/><text:bookmark-start text:name="_Toc235438647"/>5.3 Adding a contact to an event<text:bookmark-end text:name="_Toc98855133"/><text:bookmark-end text:name="_Toc139893407"/><text:bookmark-end text:name="_Toc140569977"/><text:bookmark-end text:name="_Toc179813674"/><text:bookmark-end text:name="_Toc220667690"/><text:bookmark-end text:name="_Toc220682293"/><text:bookmark-end text:name="_Toc220917603"/><text:bookmark-end text:name="_Toc223958289"/><text:bookmark-end text:name="_Toc233726003"/><text:bookmark-end text:name="_Toc235438647"/></text:h>
      <text:p text:style-name="Normal">Note: In order to do this activity, you must have access to the subject event (ie it must have been published by the buyer) and the contact<text:s/>must already be registered on the system (see 5.1 above).<text:s/></text:p>
      <text:list text:style-name="LFO16" text:continue-numbering="true">
        <text:list-item>
          <text:p text:style-name="P171">Login to the system.</text:p>
        </text:list-item>
        <text:list-item>
          <text:p text:style-name="P172">Select “Sourcing &gt; ITTs &gt; My ITTs” from the side menu.</text:p>
        </text:list-item>
        <text:list-item>
          <text:p text:style-name="P173">The next screen will list the events to which you have access.</text:p>
        </text:list-item>
        <text:list-item>
          <text:p text:style-name="P174">Select the subject event.</text:p>
        </text:list-item>
        <text:list-item>
          <text:p text:style-name="P175">Select “ITT Details &gt; Associated Users”</text:p>
        </text:list-item>
        <text:list-item>
          <text:p text:style-name="P176">The screen will list the users from your organisation who have access to the event.</text:p>
        </text:list-item>
        <text:list-item>
          <text:p text:style-name="P177">To add an extra contact, select the add icon<text:s/><text:span text:style-name="T178">+</text:span></text:p>
        </text:list-item>
        <text:list-item>
          <text:p text:style-name="P179">On the next screen type the user’s name in the “Quick Selection by Name”, when highlighted, select the required user, this will then display on the screen.</text:p>
        </text:list-item>
        <text:list-item>
          <text:p text:style-name="P180">Select [Save] and confirm [OK] to the pop-up to confirm the addition of the user.</text:p>
        </text:list-item>
      </text:list>
      <text:list text:style-name="LFO17" text:continue-numbering="true">
        <text:list-item>
          <text:list>
            <text:list-item>
              <text:p text:style-name="P181"><text:bookmark-start text:name="_Toc220667691"/><text:bookmark-start text:name="_Toc220682294"/><text:bookmark-start text:name="_Toc220917604"/><text:bookmark-start text:name="_Toc223958290"/><text:bookmark-start text:name="_Toc233726004"/><text:bookmark-start text:name="_Toc235438648"/>Changing the “Default User” for ITTs<text:bookmark-end text:name="_Toc220667691"/><text:bookmark-end text:name="_Toc220682294"/><text:bookmark-end text:name="_Toc220917604"/><text:bookmark-end text:name="_Toc223958290"/><text:bookmark-end text:name="_Toc233726004"/><text:bookmark-end text:name="_Toc235438648"/></text:p>
            </text:list-item>
          </text:list>
        </text:list-item>
      </text:list>
      <text:p text:style-name="Normal">Unless configured elsewhere on the platform, specific to an Agreement or Lot to which an organisation is party, the “Default User” associated with an ITT can be configured by the “Main User” as follows: <text:s text:c="2"/></text:p>
      <text:list text:style-name="LFO18" text:continue-numbering="true">
        <text:list-item>
          <text:p text:style-name="P182">In the Left-hand menu bar, select “User Management &gt; Manage Users &gt; Default Users”</text:p>
        </text:list-item>
        <text:list-item>
          <text:p text:style-name="P183">In “Select a Default User for PQQs/ITTs” – select the radio<text:s/>button for the user to be notified instead of the “Main User” which will be the default setting.</text:p>
        </text:list-item>
        <text:list-item>
          <text:p text:style-name="P184">Select [Save]</text:p>
        </text:list-item>
        <text:list-item>
          <text:p text:style-name="P185">Select “Home” icon to return to Main Dashboard”</text:p>
        </text:list-item>
      </text:list>
      <text:list text:style-name="LFO17" text:continue-numbering="true">
        <text:list-item>
          <text:list>
            <text:list-item>
              <text:p text:style-name="P186"><text:bookmark-start text:name="_Toc220667692"/><text:bookmark-start text:name="_Toc220682295"/><text:bookmark-start text:name="_Toc220917605"/><text:bookmark-start text:name="_Toc223958291"/><text:bookmark-start text:name="_Toc233726005"/><text:bookmark-start text:name="_Toc235438649"/>Updating user contact details<text:bookmark-end text:name="_Toc220667692"/><text:bookmark-end text:name="_Toc220682295"/><text:bookmark-end text:name="_Toc220917605"/><text:bookmark-end text:name="_Toc223958291"/><text:bookmark-end text:name="_Toc233726005"/><text:bookmark-end text:name="_Toc235438649"/></text:p>
            </text:list-item>
          </text:list>
        </text:list-item>
      </text:list>
      <text:p text:style-name="Normal">If it is necessary to update the contact details for a user (e.g. email address) it can achieved using the following process.<text:s/></text:p>
      <text:p text:style-name="Normal">NB. An organisation’s “Main User” can update all their users’ details; however, sub-users cannot update the details of the “Main User” even though they may have been given rights to update the<text:s/>details of other sub-users (See Section 5.2).</text:p>
      <text:list text:style-name="LFO18" text:continue-numbering="true">
        <text:list-item>
          <text:p text:style-name="P187">In the Left-hand menu bar, select “User Management &gt; Manage Users &gt; Users”</text:p>
        </text:list-item>
        <text:list-item>
          <text:p text:style-name="P188">Select the user to be updated.</text:p>
        </text:list-item>
        <text:list-item>
          <text:p text:style-name="P189">Select the edit icon<text:s/><text:span text:style-name="T190"><draw:frame draw:style-name="a12" draw:name="Picture 14" text:anchor-type="as-char" svg:x="0in" svg:y="0in" svg:width="0.29241in" svg:height="0.20399in" style:rel-width="scale" style:rel-height="scale"><draw:image xlink:href="media/image4.png" xlink:type="simple" xlink:show="embed" xlink:actuate="onLoad"/><svg:title/><svg:desc/></draw:frame></text:span></text:p>
        </text:list-item>
        <text:list-item>
          <text:p text:style-name="P191">Update the relevant field and select [Save]<text:s/></text:p>
        </text:list-item>
      </text:list>
      <text:p text:style-name="Normal"/>
      <text:p text:style-name="Normal"/>
      <text:p text:style-name="ListParagrap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mbria" style:font-name-asian="Times New Roman" fo:font-weight="bold" style:font-weight-asian="bold" style:font-weight-complex="bold" fo:color="#4472C4"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mbria" style:font-name-asian="Times New Roman" fo:font-weight="bold" style:font-weight-asian="bold" style:font-weight-complex="bold" fo:color="#4472C4"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mbria" style:font-name-asian="Times New Roman" fo:color="#4472C4" fo:font-size="12pt" style:font-size-asian="12pt" style:font-size-complex="12pt" fo:hyphenate="false"/>
    </style:style>
    <style:style style:name="Normal" style:display-name="Normal" style:family="paragraph">
      <style:text-properties style:font-name="Arial"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fo:language="en" fo:country="GB"/>
    </style:style>
    <style:style style:name="Heading2Char" style:display-name="Heading 2 Char" style:family="text" style:parent-style-name="DefaultParagraphFont">
      <style:text-properties style:font-name="Cambria" style:font-name-asian="Times New Roman" style:font-name-complex="Times New Roman" fo:font-weight="bold" style:font-weight-asian="bold" style:font-weight-complex="bold" fo:color="#4F81BD" fo:font-size="13pt" style:font-size-asian="13pt" style:font-size-complex="13pt" fo:language="en" fo:country="GB"/>
    </style:style>
    <style:style style:name="ListParagraph" style:display-name="List Paragraph" style:family="paragraph" style:parent-style-name="Normal">
      <style:paragraph-properties fo:margin-left="0.5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fo:language="en" fo:country="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TOCHeading" style:display-name="TOC Heading" style:family="paragraph" style:parent-style-name="Heading1" style:next-style-name="Normal" style:default-outline-level="1">
      <style:text-properties fo:language="en" fo:country="US" fo:hyphenate="false"/>
    </style:style>
    <style:style style:name="TOC1" style:display-name="TOC 1" style:family="paragraph" style:parent-style-name="Normal" style:next-style-name="Normal" style:auto-update="true">
      <style:paragraph-properties fo:margin-bottom="0.0694in">
        <style:tab-stops>
          <style:tab-stop style:type="left" style:position="0.3055in"/>
          <style:tab-stop style:type="right" style:leader-style="dotted" style:leader-text="." style:position="6.493in"/>
        </style:tab-stops>
      </style:paragraph-properties>
      <style:text-properties fo:hyphenate="false"/>
    </style:style>
    <style:style style:name="labeltext" style:display-name="labeltext" style:family="text" style:parent-style-name="DefaultParagraphFont"/>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language="en" fo:country="GB"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fo:language="en" fo:country="GB"/>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Arial"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fo:language="en" fo:country="GB"/>
    </style:style>
    <style:style style:name="Revision" style:display-name="Revision" style:family="paragraph">
      <style:paragraph-properties fo:margin-bottom="0in" fo:line-height="100%"/>
      <style:text-properties style:font-name="Arial" fo:language="en" fo:country="GB" fo:hyphenate="false"/>
    </style:style>
    <style:style style:name="Heading3Char" style:display-name="Heading 3 Char" style:family="text" style:parent-style-name="DefaultParagraphFont">
      <style:text-properties style:font-name="Cambria" style:font-name-asian="Times New Roman" style:font-name-complex="Times New Roman" fo:color="#243F60" fo:font-size="12pt" style:font-size-asian="12pt" style:font-size-complex="12pt" fo:language="en" fo:country="GB"/>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609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055in">
        <style:tab-stops>
          <style:tab-stop style:type="left" style:position="0in"/>
          <style:tab-stop style:type="left" style:position="0.2854in"/>
          <style:tab-stop style:type="right" style:leader-style="dotted" style:leader-text="." style:position="6.4562in"/>
        </style:tab-stops>
      </style:paragraph-properties>
      <style:text-properties fo:hyphenate="false"/>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Courier New" style:font-name-complex="Courier New"/>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ourier New" style:font-name-complex="Courier New"/>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2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2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2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2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2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2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2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2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2in" text:min-label-width="0.25in" text:list-level-position-and-space-mode="label-alignment">
          <style:list-level-label-alignment text:label-followed-by="listtab" fo:margin-left="0.502in" fo:text-indent="-0.25in"/>
        </style:list-level-properties>
        <style:text-properties style:font-name="Symbol"/>
      </text:list-level-style-bullet>
      <text:list-level-style-bullet text:level="2" text:style-name="WW_CharLFO9LVL2" text:bullet-char="o">
        <style:list-level-properties text:space-before="0.752in" text:min-label-width="0.25in" text:list-level-position-and-space-mode="label-alignment">
          <style:list-level-label-alignment text:label-followed-by="listtab" fo:margin-left="1.002in" fo:text-indent="-0.25in"/>
        </style:list-level-properties>
        <style:text-properties style:font-name="Courier New"/>
      </text:list-level-style-bullet>
      <text:list-level-style-bullet text:level="3" text:style-name="WW_CharLFO9LVL3" text:bullet-char="">
        <style:list-level-properties text:space-before="1.252in" text:min-label-width="0.25in" text:list-level-position-and-space-mode="label-alignment">
          <style:list-level-label-alignment text:label-followed-by="listtab" fo:margin-left="1.502in" fo:text-indent="-0.25in"/>
        </style:list-level-properties>
        <style:text-properties style:font-name="Wingdings"/>
      </text:list-level-style-bullet>
      <text:list-level-style-bullet text:level="4" text:style-name="WW_CharLFO9LVL4" text:bullet-char="">
        <style:list-level-properties text:space-before="1.752in" text:min-label-width="0.25in" text:list-level-position-and-space-mode="label-alignment">
          <style:list-level-label-alignment text:label-followed-by="listtab" fo:margin-left="2.002in" fo:text-indent="-0.25in"/>
        </style:list-level-properties>
        <style:text-properties style:font-name="Symbol"/>
      </text:list-level-style-bullet>
      <text:list-level-style-bullet text:level="5" text:style-name="WW_CharLFO9LVL5" text:bullet-char="o">
        <style:list-level-properties text:space-before="2.252in" text:min-label-width="0.25in" text:list-level-position-and-space-mode="label-alignment">
          <style:list-level-label-alignment text:label-followed-by="listtab" fo:margin-left="2.502in" fo:text-indent="-0.25in"/>
        </style:list-level-properties>
        <style:text-properties style:font-name="Courier New"/>
      </text:list-level-style-bullet>
      <text:list-level-style-bullet text:level="6" text:style-name="WW_CharLFO9LVL6" text:bullet-char="">
        <style:list-level-properties text:space-before="2.752in" text:min-label-width="0.25in" text:list-level-position-and-space-mode="label-alignment">
          <style:list-level-label-alignment text:label-followed-by="listtab" fo:margin-left="3.002in" fo:text-indent="-0.25in"/>
        </style:list-level-properties>
        <style:text-properties style:font-name="Wingdings"/>
      </text:list-level-style-bullet>
      <text:list-level-style-bullet text:level="7" text:style-name="WW_CharLFO9LVL7" text:bullet-char="">
        <style:list-level-properties text:space-before="3.252in" text:min-label-width="0.25in" text:list-level-position-and-space-mode="label-alignment">
          <style:list-level-label-alignment text:label-followed-by="listtab" fo:margin-left="3.502in" fo:text-indent="-0.25in"/>
        </style:list-level-properties>
        <style:text-properties style:font-name="Symbol"/>
      </text:list-level-style-bullet>
      <text:list-level-style-bullet text:level="8" text:style-name="WW_CharLFO9LVL8" text:bullet-char="o">
        <style:list-level-properties text:space-before="3.752in" text:min-label-width="0.25in" text:list-level-position-and-space-mode="label-alignment">
          <style:list-level-label-alignment text:label-followed-by="listtab" fo:margin-left="4.002in" fo:text-indent="-0.25in"/>
        </style:list-level-properties>
        <style:text-properties style:font-name="Courier New"/>
      </text:list-level-style-bullet>
      <text:list-level-style-bullet text:level="9" text:style-name="WW_CharLFO9LVL9" text:bullet-char="">
        <style:list-level-properties text:space-before="4.252in" text:min-label-width="0.25in" text:list-level-position-and-space-mode="label-alignment">
          <style:list-level-label-alignment text:label-followed-by="listtab" fo:margin-left="4.502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4">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37in" style:print-orientation="portrait" fo:margin-top="0.3333in" fo:margin-left="0.3333in" fo:margin-bottom="0.3333in" fo:margin-right="0.3333in" fo:border="0.0069in solid #0070C0" fo:padding-top="0.1513in" fo:padding-left="0.4097in" fo:padding-bottom="0.2868in" fo:padding-right="0.4097in" style:shadow="none" style:num-format="1" style:writing-mode="lr-tb">
        <style:footnote-sep style:width="0.007in" style:rel-width="33%" style:color="#000000" style:line-style="solid" style:adjustment="left"/>
      </style:page-layout-properties>
      <style:header-style>
        <style:header-footer-properties style:dynamic-spacing="true" fo:min-height="0.0993in"/>
      </style:header-style>
      <style:footer-style>
        <style:header-footer-properties style:dynamic-spacing="true" fo:min-height="0.3729in"/>
      </style:footer-style>
    </style:page-layout>
    <style:style style:name="T2" style:parent-style-name="DefaultParagraphFont" style:family="text">
      <style:text-properties fo:font-size="8pt" style:font-size-asian="8pt" style:font-size-complex="8pt"/>
    </style:style>
    <style:style style:name="T3" style:parent-style-name="DefaultParagraphFont" style:family="text">
      <style:text-properties fo:font-size="8pt" style:font-size-asian="8pt" style:font-size-complex="8pt"/>
    </style:style>
    <style:style style:name="T4" style:parent-style-name="DefaultParagraphFont" style:family="text">
      <style:text-properties fo:font-size="8pt" style:font-size-asian="8pt" style:font-size-complex="8pt"/>
    </style:style>
    <style:style style:name="T5" style:parent-style-name="DefaultParagraphFont" style:family="text">
      <style:text-properties fo:font-size="8pt" style:font-size-asian="8pt" style:font-size-complex="8pt"/>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office:automatic-styles>
  <office:master-styles>
    <style:master-page style:name="MP0" style:page-layout-name="PL0">
      <style:header>
        <text:p text:style-name="Header"/>
      </style:header>
      <style:footer>
        <text:p text:style-name="Footer"><text:span text:style-name="T2">Author: John Girling</text:span><text:span text:style-name="T3"><text:tab/></text:span><text:span text:style-name="T4"><text:file-name text:fixed="false" text:display="name-and-extension">Sourcing System – Simplified Bidder Guidance - JAGGAER v1.5</text:file-name></text:span></text:p>
        <text:p text:style-name="Footer"><text:span text:style-name="T5">© Crown Copyright 2026</text:span><text:span text:style-name="T6"><text:tab/></text:span><text:span text:style-name="T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retallacka</meta:initial-creator>
    <dc:creator>John Girling</dc:creator>
    <meta:creation-date>2023-07-10T13:43:00Z</meta:creation-date>
    <dc:date>2026-07-20T10:16:00Z</dc:date>
    <meta:print-date>2020-11-12T10:43:00Z</meta:print-date>
    <meta:template xlink:href="Normal" xlink:type="simple"/>
    <meta:editing-cycles>47</meta:editing-cycles>
    <meta:editing-duration>PT8340S</meta:editing-duration>
    <meta:document-statistic meta:page-count="9" meta:paragraph-count="44" meta:word-count="3302" meta:character-count="22083" meta:row-count="156" meta:non-whitespace-character-count="18825"/>
  </office:meta>
</office:document-meta>
</file>