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style:font-weight-complex="bold"/>
    </style:style>
    <style:style style:name="P2" style:parent-style-name="Normal" style:family="paragraph">
      <style:text-properties fo:font-weight="bold" style:font-weight-asian="bold" style:font-weight-complex="bold"/>
    </style:style>
    <style:style style:name="P3" style:parent-style-name="Normal" style:family="paragraph">
      <style:text-properties fo:font-weight="bold" style:font-weight-asian="bold" style:font-weight-complex="bold"/>
    </style:style>
    <style:style style:name="P4" style:parent-style-name="Normal" style:family="paragraph">
      <style:paragraph-properties fo:border-top="none" fo:border-left="none" fo:border-bottom="0.0104in solid #000000" fo:border-right="none" fo:padding-top="0in" fo:padding-left="0in" fo:padding-bottom="0.0138in" fo:padding-right="0in" style:shadow="none"/>
    </style:style>
    <style:style style:name="P5" style:parent-style-name="Normal" style:family="paragraph">
      <style:text-properties fo:font-weight="bold" style:font-weight-asian="bold" style:font-weight-complex="bold"/>
    </style:style>
    <style:style style:name="P6" style:parent-style-name="Normal" style:family="paragraph">
      <style:text-properties fo:font-weight="bold" style:font-weight-asian="bold" style:font-weight-complex="bold"/>
    </style:style>
    <style:style style:name="P7" style:parent-style-name="Normal" style:family="paragraph">
      <style:text-properties fo:font-weight="bold" style:font-weight-asian="bold" style:font-weight-complex="bold"/>
    </style:style>
    <style:style style:name="P8" style:parent-style-name="Normal" style:family="paragraph">
      <style:text-properties fo:font-weight="bold" style:font-weight-asian="bold" style:font-weight-complex="bold"/>
    </style:style>
    <style:style style:name="P9" style:parent-style-name="Normal" style:family="paragraph">
      <style:text-properties fo:font-weight="bold" style:font-weight-asian="bold" style:font-weight-complex="bold"/>
    </style:style>
    <style:style style:name="P10" style:parent-style-name="Normal" style:family="paragraph">
      <style:text-properties fo:font-weight="bold" style:font-weight-asian="bold" style:font-weight-complex="bold"/>
    </style:style>
    <style:style style:name="P11" style:parent-style-name="Normal" style:family="paragraph">
      <style:text-properties fo:font-weight="bold" style:font-weight-asian="bold" style:font-weight-complex="bold"/>
    </style:style>
    <style:style style:name="P12" style:parent-style-name="Normal" style:family="paragraph">
      <style:text-properties fo:font-weight="bold" style:font-weight-asian="bold" style:font-weight-complex="bold"/>
    </style:style>
    <style:style style:name="P13" style:parent-style-name="Normal" style:family="paragraph">
      <style:text-properties fo:font-weight="bold" style:font-weight-asian="bold" style:font-weight-complex="bold"/>
    </style:style>
    <style:style style:name="P14" style:parent-style-name="Normal" style:family="paragraph">
      <style:text-properties fo:font-weight="bold" style:font-weight-asian="bold" style:font-weight-complex="bold"/>
    </style:style>
    <style:style style:name="P15" style:parent-style-name="Normal" style:family="paragraph">
      <style:text-properties fo:font-weight="bold" style:font-weight-asian="bold" style:font-weight-complex="bold"/>
    </style:style>
    <style:style style:name="P16" style:parent-style-name="Normal" style:family="paragraph">
      <style:text-properties fo:font-weight="bold" style:font-weight-asian="bold" style:font-weight-complex="bold"/>
    </style:style>
    <style:style style:name="P17" style:parent-style-name="Normal" style:family="paragraph">
      <style:text-properties fo:font-weight="bold" style:font-weight-asian="bold" style:font-weight-complex="bold"/>
    </style:style>
    <style:style style:name="P18" style:parent-style-name="Normal" style:family="paragraph">
      <style:text-properties fo:font-weight="bold" style:font-weight-asian="bold" style:font-weight-complex="bold"/>
    </style:style>
    <style:style style:name="P19" style:parent-style-name="Normal" style:list-style-name="LFO1" style:family="paragraph"/>
    <style:style style:name="P20" style:parent-style-name="Normal" style:list-style-name="LFO1" style:family="paragraph"/>
    <style:style style:name="P21" style:parent-style-name="Normal" style:family="paragraph">
      <style:text-properties fo:font-weight="bold" style:font-weight-asian="bold" style:font-weight-complex="bold"/>
    </style:style>
    <style:style style:name="P22" style:parent-style-name="Normal" style:family="paragraph">
      <style:text-properties fo:font-weight="bold" style:font-weight-asian="bold" style:font-weight-complex="bold"/>
    </style:style>
    <style:style style:name="P23" style:parent-style-name="Normal" style:family="paragraph">
      <style:text-properties fo:font-weight="bold" style:font-weight-asian="bold" style:font-weight-complex="bold"/>
    </style:style>
    <style:style style:name="P24" style:parent-style-name="Normal" style:family="paragraph">
      <style:text-properties fo:font-weight="bold" style:font-weight-asian="bold" style:font-weight-complex="bold"/>
    </style:style>
    <style:style style:name="P25" style:parent-style-name="Normal" style:family="paragraph">
      <style:text-properties fo:font-weight="bold" style:font-weight-asian="bold" style:font-weight-complex="bold"/>
    </style:style>
    <style:style style:name="P26" style:parent-style-name="Normal" style:family="paragraph">
      <style:text-properties fo:font-weight="bold" style:font-weight-asian="bold" style:font-weight-complex="bold"/>
    </style:style>
    <style:style style:name="P27" style:parent-style-name="Normal" style:family="paragraph">
      <style:text-properties fo:font-weight="bold" style:font-weight-asian="bold" style:font-weight-complex="bold"/>
    </style:style>
    <style:style style:name="P28" style:parent-style-name="Normal" style:family="paragraph">
      <style:text-properties fo:font-weight="bold" style:font-weight-asian="bold" style:font-weight-complex="bold"/>
    </style:style>
    <style:style style:name="P29" style:parent-style-name="Normal" style:family="paragraph">
      <style:text-properties fo:font-weight="bold" style:font-weight-asian="bold" style:font-weight-complex="bold"/>
    </style:style>
    <style:style style:name="P30" style:parent-style-name="Normal" style:family="paragraph">
      <style:text-properties fo:font-weight="bold" style:font-weight-asian="bold" style:font-weight-complex="bold"/>
    </style:style>
    <style:style style:name="P31" style:parent-style-name="Normal" style:family="paragraph">
      <style:text-properties fo:font-weight="bold" style:font-weight-asian="bold" style:font-weight-complex="bold"/>
    </style:style>
    <style:style style:name="P32" style:parent-style-name="Normal" style:family="paragraph">
      <style:text-properties fo:font-weight="bold" style:font-weight-asian="bold" style:font-weight-complex="bold"/>
    </style:style>
    <style:style style:name="P33" style:parent-style-name="Normal" style:family="paragraph">
      <style:text-properties fo:font-weight="bold" style:font-weight-asian="bold" style:font-weight-complex="bold"/>
    </style:style>
    <style:style style:name="P34" style:parent-style-name="Normal" style:family="paragraph">
      <style:text-properties fo:font-weight="bold" style:font-weight-asian="bold" style:font-weight-complex="bold"/>
    </style:style>
    <style:style style:name="P35" style:parent-style-name="Normal" style:family="paragraph">
      <style:text-properties fo:font-weight="bold" style:font-weight-asian="bold" style:font-weight-complex="bold"/>
    </style:style>
    <style:style style:name="P36" style:parent-style-name="Normal" style:family="paragraph">
      <style:text-properties fo:font-weight="bold" style:font-weight-asian="bold" style:font-weight-complex="bold"/>
    </style:style>
    <style:style style:name="P37" style:parent-style-name="Normal" style:family="paragraph">
      <style:text-properties fo:font-weight="bold" style:font-weight-asian="bold" style:font-weight-complex="bold"/>
    </style:style>
    <style:style style:name="P38" style:parent-style-name="Normal" style:family="paragraph">
      <style:text-properties fo:font-weight="bold" style:font-weight-asian="bold" style:font-weight-complex="bold"/>
    </style:style>
    <style:style style:name="P39" style:parent-style-name="Normal" style:family="paragraph">
      <style:text-properties fo:font-weight="bold" style:font-weight-asian="bold" style:font-weight-complex="bold"/>
    </style:style>
    <style:style style:name="P40" style:parent-style-name="Normal" style:family="paragraph">
      <style:text-properties fo:font-weight="bold" style:font-weight-asian="bold" style:font-weight-complex="bold"/>
    </style:style>
    <style:style style:name="P41" style:parent-style-name="Normal" style:family="paragraph">
      <style:text-properties fo:font-weight="bold" style:font-weight-asian="bold" style:font-weight-complex="bold"/>
    </style:style>
    <style:style style:name="P42" style:parent-style-name="Normal" style:family="paragraph">
      <style:text-properties fo:font-weight="bold" style:font-weight-asian="bold" style:font-weight-complex="bold"/>
    </style:style>
    <style:style style:name="P43" style:parent-style-name="Normal" style:family="paragraph">
      <style:text-properties fo:font-weight="bold" style:font-weight-asian="bold" style:font-weight-complex="bold"/>
    </style:style>
    <style:style style:name="P44" style:parent-style-name="Normal" style:family="paragraph">
      <style:text-properties fo:font-weight="bold" style:font-weight-asian="bold" style:font-weight-complex="bold"/>
    </style:style>
    <style:style style:name="T45" style:parent-style-name="DefaultParagraphFont" style:family="text">
      <style:text-properties fo:font-weight="bold" style:font-weight-asian="bold" style:font-weight-complex="bold"/>
    </style:style>
    <style:style style:name="P46" style:parent-style-name="Normal" style:family="paragraph">
      <style:text-properties fo:font-weight="bold" style:font-weight-asian="bold" style:font-weight-complex="bold"/>
    </style:style>
    <style:style style:name="P47" style:parent-style-name="Normal" style:family="paragraph">
      <style:text-properties fo:font-weight="bold" style:font-weight-asian="bold" style:font-weight-complex="bold"/>
    </style:style>
    <style:style style:name="T48" style:parent-style-name="DefaultParagraphFont" style:family="text">
      <style:text-properties fo:font-weight="bold" style:font-weight-asian="bold" style:font-weight-complex="bold"/>
    </style:style>
    <style:style style:name="P49" style:parent-style-name="Normal" style:family="paragraph">
      <style:text-properties fo:font-weight="bold" style:font-weight-asian="bold" style:font-weight-complex="bold"/>
    </style:style>
    <style:style style:name="P50" style:parent-style-name="Normal" style:family="paragraph">
      <style:text-properties fo:font-weight="bold" style:font-weight-asian="bold" style:font-weight-complex="bold"/>
    </style:style>
    <style:style style:name="P51" style:parent-style-name="Normal" style:family="paragraph">
      <style:text-properties fo:font-weight="bold" style:font-weight-asian="bold" style:font-weight-complex="bold"/>
    </style:style>
    <style:style style:name="P52" style:parent-style-name="Normal" style:family="paragraph">
      <style:text-properties fo:font-weight="bold" style:font-weight-asian="bold" style:font-weight-complex="bold"/>
    </style:style>
    <style:style style:name="P53" style:parent-style-name="Normal" style:family="paragraph">
      <style:text-properties fo:font-weight="bold" style:font-weight-asian="bold" style:font-weight-complex="bold"/>
    </style:style>
    <style:style style:name="T54" style:parent-style-name="DefaultParagraphFont" style:family="text">
      <style:text-properties fo:font-weight="bold" style:font-weight-asian="bold" style:font-weight-complex="bold"/>
    </style:style>
    <style:style style:name="T55" style:parent-style-name="DefaultParagraphFont" style:family="text">
      <style:text-properties fo:font-weight="bold" style:font-weight-asian="bold" style:font-weight-complex="bold"/>
    </style:style>
    <style:style style:name="T56" style:parent-style-name="DefaultParagraphFont" style:family="text">
      <style:text-properties fo:font-weight="bold" style:font-weight-asian="bold" style:font-weight-complex="bold"/>
    </style:style>
    <style:style style:name="T57" style:parent-style-name="DefaultParagraphFont" style:family="text">
      <style:text-properties fo:font-weight="bold" style:font-weight-asian="bold" style:font-weight-complex="bold"/>
    </style:style>
    <style:style style:name="T58" style:parent-style-name="DefaultParagraphFont" style:family="text">
      <style:text-properties fo:font-weight="bold" style:font-weight-asian="bold" style:font-weight-complex="bold"/>
    </style:style>
    <style:style style:name="T59" style:parent-style-name="DefaultParagraphFont" style:family="text">
      <style:text-properties fo:font-weight="bold" style:font-weight-asian="bold" style:font-weight-complex="bold"/>
    </style:style>
    <style:style style:name="T60" style:parent-style-name="DefaultParagraphFont" style:family="text">
      <style:text-properties fo:font-weight="bold" style:font-weight-asian="bold" style:font-weight-complex="bold"/>
    </style:style>
    <style:style style:name="T61" style:parent-style-name="DefaultParagraphFont" style:family="text">
      <style:text-properties fo:font-weight="bold" style:font-weight-asian="bold" style:font-weight-complex="bold"/>
    </style:style>
    <style:style style:name="P62" style:parent-style-name="Normal" style:family="paragraph">
      <style:text-properties fo:font-weight="bold" style:font-weight-asian="bold" style:font-weight-complex="bold"/>
    </style:style>
  </office:automatic-styles>
  <office:body>
    <office:text text:use-soft-page-breaks="true">
      <text:p text:style-name="P1">Albania<text:s/>Reintegration Partnership<text:s/>-<text:s/>Call for Proposals<text:s/></text:p>
      <text:p text:style-name="P2">Frequently Asked Questions</text:p>
      <text:p text:style-name="P3">Clarification Note for Prospective Applicants</text:p>
      <text:p text:style-name="Normal">The British Embassy Tirana has received a number of clarification questions from prospective applicants following publication of the Albania Reintegration Partnership (ARP) Call for Proposals.<text:s/></text:p>
      <text:p text:style-name="Normal">To ensure a fair, transparent and consistent competition process, responses to frequently asked questions are being shared with all interested parties and published online. Applicants should rely on the information contained in the Call for Proposals documentation, Statement of Outcomes and this clarification note when preparing their proposals.<text:s/></text:p>
      <text:p text:style-name="P4">This information provided below is intended to clarify the existing<text:s/>Call for Proposals documentation and does not amend the published evaluation criteria, funding envelope or programme outcomes.<text:s/></text:p>
      <text:p text:style-name="P5">1. What is the primary objective of the programme?</text:p>
      <text:p text:style-name="Normal">The Albania Reintegration Partnership (ARP) seeks to increase confidence that Albanian nationals returning from the United Kingdom remain sustainably reintegrated in Albania.</text:p>
      <text:p text:style-name="Normal">Successful proposals should demonstrate how they contribute both to sustainable reintegration outcomes for returnees and to strengthening the systems, institutions and services that support reintegration.</text:p>
      <text:p text:style-name="P6">2. How does ARP define "sustainable reintegration"?</text:p>
      <text:p text:style-name="Normal">The programme does not prescribe a single definition of sustainable reintegration.</text:p>
      <text:p text:style-name="Normal">Applicants are encouraged to propose approaches that align with the Statement of Outcomes and relevant Government of Albania policies and systems. Proposals should clearly explain how their intervention contributes to sustainable reintegration and sustainable return outcomes.</text:p>
      <text:p text:style-name="P7">3. Who are the intended beneficiaries of the programme?</text:p>
      <text:p text:style-name="Normal">The primary beneficiaries of the programme are Albanian nationals returning from the United Kingdom.</text:p>
      <text:p text:style-name="Normal">For the purposes of this programme, eligible beneficiaries may include individuals who have returned to Albania within the last two years.</text:p>
      <text:p text:style-name="P8">4. Are both voluntary and enforced returnees eligible?</text:p>
      <text:p text:style-name="Normal">Yes.</text:p>
      <text:soft-page-break/>
      <text:p text:style-name="Normal">Both voluntary and enforced returnees may be supported where applicants can demonstrate a clear contribution to programme outcomes.</text:p>
      <text:p text:style-name="P9">5. Can individuals other than UK returnees benefit from programme activities?</text:p>
      <text:p text:style-name="Normal">UK returnees are the primary beneficiary group for this programme.</text:p>
      <text:p text:style-name="Normal">Applicants should clearly demonstrate how any proposed activities contribute directly to sustainable reintegration outcomes for returnees and the achievement of programme outcomes.</text:p>
      <text:p text:style-name="P10">6. Is there a minimum number of returnees that must be supported?</text:p>
      <text:p text:style-name="Normal">No.</text:p>
      <text:p text:style-name="Normal">Applicants should propose an approach that is evidence-based, realistic and proportionate to the funding requested.</text:p>
      <text:p text:style-name="Normal">Proposals will be assessed on their contribution to programme outcomes rather than solely on beneficiary numbers.</text:p>
      <text:p text:style-name="P11">7. Are there any restrictions on the types of activities that can be proposed?</text:p>
      <text:p text:style-name="Normal">The programme does not prescribe specific activities.</text:p>
      <text:p text:style-name="Normal">Applicants should demonstrate how their proposed interventions contribute to the outcomes described in the Statement of Outcomes and support sustainable reintegration of returnees.</text:p>
      <text:p text:style-name="P12">8. Is vocational education and training (VET) within scope?</text:p>
      <text:p text:style-name="Normal">Vocational education and training may form part of a broader reintegration approach where applicants can clearly demonstrate how it contributes to sustainable reintegration outcomes.</text:p>
      <text:p text:style-name="Normal">However, the programme is not intended primarily as a vocational education and training programme. Applicants should consider how proposed activities contribute to wider reintegration objectives and systems-level change.</text:p>
      <text:p text:style-name="P13">9. Can employment support and entrepreneurship activities be included?</text:p>
      <text:p text:style-name="Normal">Yes.</text:p>
      <text:p text:style-name="Normal">Employment support, employability interventions, self-employment support and entrepreneurship activities may form part of a proposal where applicants can demonstrate a clear contribution to sustainable reintegration outcomes.</text:p>
      <text:p text:style-name="P14">10. Can social enterprise approaches be included?</text:p>
      <text:p text:style-name="Normal">Potentially, yes.</text:p>
      <text:soft-page-break/>
      <text:p text:style-name="Normal">Applicants may propose social enterprise or enterprise-development approaches where they contribute to programme outcomes and represent value for money.</text:p>
      <text:p text:style-name="Normal">However, organisations receiving grant funding must comply with the conditions of grant funding and relevant eligibility requirements.</text:p>
      <text:p text:style-name="P15">11. Can beneficiaries move into self-employment or establish businesses?</text:p>
      <text:p text:style-name="Normal">Yes.</text:p>
      <text:p text:style-name="Normal">The programme may support interventions that help beneficiaries access employment or self-employment opportunities.</text:p>
      <text:p text:style-name="Normal">Applicants should ensure that any grant-funded activities are clearly linked to programme outcomes and that grant funding is not used to provide direct capitalisation of private businesses.</text:p>
      <text:p text:style-name="P16">12. Can municipal or local-government pilot initiatives be supported?</text:p>
      <text:p text:style-name="Normal">Yes.</text:p>
      <text:p text:style-name="Normal">Applicants may propose pilot approaches involving municipalities or local institutions where these contribute to programme outcomes and demonstrate potential for learning, sustainability or scale.</text:p>
      <text:p text:style-name="P17">13. Must proposals contribute to all three programme outcomes?</text:p>
      <text:p text:style-name="Normal">Applicants should demonstrate how their proposal contributes to the overall objectives of the programme.</text:p>
      <text:p text:style-name="Normal">While proposals may place greater emphasis on particular outcomes, strong proposals should demonstrate a credible contribution to the programme's broader reintegration objectives and intended outcomes.</text:p>
      <text:p text:style-name="P18">14. Is the programme primarily focused on direct service delivery or systems strengthening?</text:p>
      <text:p text:style-name="Normal">The programme is expected to deliver change at both:</text:p>
      <text:list text:style-name="LFO1" text:continue-numbering="true">
        <text:list-item>
          <text:p text:style-name="P19">Individual beneficiary level; and</text:p>
        </text:list-item>
        <text:list-item>
          <text:p text:style-name="P20">Systems and institutional level.</text:p>
        </text:list-item>
      </text:list>
      <text:p text:style-name="Normal">Strong proposals should therefore demonstrate how they will support returnees while also contributing to improvements in policies, systems, services, institutions or reintegration pathways.</text:p>
      <text:p text:style-name="P21">15. Is a consortium mandatory, and can FCDO help identify consortium partners?</text:p>
      <text:p text:style-name="Normal">No.</text:p>
      <text:soft-page-break/>
      <text:p text:style-name="Normal">Applicants may apply individually or as part of a consortium.</text:p>
      <text:p text:style-name="Normal">Where applicants choose to form a consortium, partner selection, governance arrangements, budget allocation and division of responsibilities are the responsibility of the applicant organisations themselves.</text:p>
      <text:p text:style-name="Normal">FCDO will not broker partnerships, recommend consortium members, facilitate introductions between potential applicants or coordinate consortium formation.</text:p>
      <text:p text:style-name="Normal">Applicants seeking to participate in a consortium are expected to identify and engage potential partners independently.</text:p>
      <text:p text:style-name="P22">16. How should consortium responsibilities be allocated?</text:p>
      <text:p text:style-name="Normal">Consortium partners may undertake different and complementary roles.</text:p>
      <text:p text:style-name="Normal">Applicants should clearly explain consortium governance arrangements, responsibilities and management structures, and how the consortium will collectively contribute to programme outcomes.</text:p>
      <text:p text:style-name="P23">17. Can consortium members specialise in different areas?</text:p>
      <text:p text:style-name="Normal">Yes.</text:p>
      <text:p text:style-name="Normal">Consortium members may undertake different and complementary functions. For example, one organisation may focus on direct support to returnees, while another focuses on monitoring, evaluation and learning (MEL), research, institutional strengthening, policy engagement or specialist technical support.</text:p>
      <text:p text:style-name="Normal">Applicants should explain how consortium members will work together to achieve programme outcomes.</text:p>
      <text:p text:style-name="P24">18. Are private-sector organisations eligible to apply?</text:p>
      <text:p text:style-name="Normal">Grant funding can only be awarded to eligible not-for-profit organisations that meet the requirements set out in the Call for Proposals and successfully complete due diligence requirements.</text:p>
      <text:p text:style-name="P25">19. Can privately registered companies participate in proposals?</text:p>
      <text:p text:style-name="Normal">Yes.</text:p>
      <text:p text:style-name="Normal">Private-sector organisations may participate in programme delivery where appropriate.</text:p>
      <text:p text:style-name="Normal">However, grant funding can only be awarded to eligible not-for-profit organisations. Private-sector organisations would therefore typically participate as consortium members, subcontractors, service providers or technical partners, unless they can demonstrate that they are a registered not-for-profit organisation eligible to receive grant funding.</text:p>
      <text:soft-page-break/>
      <text:p text:style-name="P26">20. Can public institutions participate in a consortium?</text:p>
      <text:p text:style-name="Normal">The lead applicant and recipient of grant funding must be an eligible organisation that meets the requirements of the Call for Proposals.</text:p>
      <text:p text:style-name="Normal">Applicants are encouraged to work with relevant Albanian institutions and government bodies where appropriate to support sustainability, institutional ownership and programme outcomes.</text:p>
      <text:p text:style-name="Normal">However, the programme is not intended to provide grant funding directly to Albanian government institutions. Where public institutions are involved, applicants should clearly explain the nature of the partnership and the respective roles and responsibilities of each party.</text:p>
      <text:p text:style-name="P27">21. Can proposals include partnerships with Government of Albania institutions?</text:p>
      <text:p text:style-name="Normal">Yes.</text:p>
      <text:p text:style-name="Normal">Applicants are encouraged to consider how they will engage relevant national and local institutions and strengthen returnees' access to existing Government of Albania services and systems.</text:p>
      <text:p text:style-name="Normal">Partnerships should support sustainability and longer-term reintegration outcomes.</text:p>
      <text:p text:style-name="P28">22. Can individual consultants apply directly?</text:p>
      <text:p text:style-name="Normal">No.</text:p>
      <text:p text:style-name="Normal">Individual consultants, sole practitioners and individuals operating through a business registration are not eligible to apply as lead applicants due to the scale and capacity requirements of the programme.</text:p>
      <text:p text:style-name="Normal">However, individual experts may participate as consultants, advisers or technical specialists within a consortium or delivery team.</text:p>
      <text:p text:style-name="P29">23. Are there any restrictions on the nationality or location of personnel involved in delivery?</text:p>
      <text:p text:style-name="Normal">Applicants are responsible for proposing delivery arrangements that are appropriate to the proposed intervention and represent value for money.</text:p>
      <text:p text:style-name="Normal">Proposals will be assessed against the published evaluation criteria, including value for money, feasibility and deliverability.</text:p>
      <text:p text:style-name="P30">24. Can an organisation submit more than one proposal?</text:p>
      <text:p text:style-name="Normal">Yes.</text:p>
      <text:p text:style-name="Normal">An organisation may participate in more than one proposal.</text:p>
      <text:soft-page-break/>
      <text:p text:style-name="Normal">Applicants should ensure that they can demonstrate sufficient capacity to deliver any proposed activities and manage any potential conflicts of interest.</text:p>
      <text:p text:style-name="P31">25. Can an organisation be a lead applicant on one proposal and a consortium partner on another proposal?</text:p>
      <text:p text:style-name="Normal">Yes.</text:p>
      <text:p text:style-name="Normal">This is permitted.</text:p>
      <text:p text:style-name="P32">26. How will consortium due diligence be managed?</text:p>
      <text:p text:style-name="Normal">FCDO will undertake due diligence on the lead applicant.</text:p>
      <text:p text:style-name="Normal">The lead applicant will be responsible for maintaining appropriate oversight of consortium members and any downstream partners.</text:p>
      <text:p text:style-name="Normal">Applicants should clearly explain governance, accountability and partner-management arrangements within their proposals.</text:p>
      <text:p text:style-name="P33">27. Will there be one grant award or multiple awards?</text:p>
      <text:p text:style-name="Normal">As stated in the Call for Proposals, FCDO reserves the right to award one or more grants.</text:p>
      <text:p text:style-name="Normal">The final number and value of awards will depend on proposal quality, strategic fit, value for money and available funding.</text:p>
      <text:p text:style-name="P34">28. What role should Government of Albania systems play in proposals?</text:p>
      <text:p text:style-name="Normal">Applicants are encouraged to consider how their proposed approach will improve returnees' access to existing Government of Albania services and systems, including employment and reintegration services where relevant.</text:p>
      <text:p text:style-name="Normal">Proposals should demonstrate how they contribute to sustainability, institutional ownership and lasting reintegration outcomes.</text:p>
      <text:p text:style-name="P35">29. Are applicants expected to work with specific Government of Albania institutions?</text:p>
      <text:p text:style-name="Normal">No.</text:p>
      <text:p text:style-name="Normal">The programme does not prescribe specific institutional partnerships.</text:p>
      <text:p text:style-name="Normal">Applicants should determine which institutions, stakeholders and systems are most relevant to their proposed approach and explain how these relationships will contribute to programme outcomes.</text:p>
      <text:p text:style-name="P36">30. Are there any restrictions on proposed delivery models?</text:p>
      <text:p text:style-name="Normal">No specific delivery model is prescribed.</text:p>
      <text:soft-page-break/>
      <text:p text:style-name="Normal">Applicants are encouraged to propose evidence-based approaches that align with the Statement of Outcomes and demonstrate a credible pathway towards sustainable reintegration outcomes and stronger reintegration systems in Albania.</text:p>
      <text:p text:style-name="P37">31. Can organisations that previously engaged with FCDO on reintegration issues still apply?</text:p>
      <text:p text:style-name="Normal">Yes.</text:p>
      <text:p text:style-name="Normal">Organisations that have previously engaged with FCDO, participated in discussions, submitted concept notes or contributed to sector dialogue are not automatically excluded from applying.</text:p>
      <text:p text:style-name="Normal">All applicants should comply with the Conflict of Interest requirements set out in the Proposal Form and disclose any actual, potential or perceived conflicts of interest.</text:p>
      <text:p text:style-name="P38">32. What should applicants do if they identify a conflict of interest?</text:p>
      <text:p text:style-name="Normal">Applicants should declare any actual, potential or perceived conflicts of interest within their proposal submission.</text:p>
      <text:p text:style-name="Normal">Disclosure will not automatically exclude an applicant from consideration. Any declared conflicts will be reviewed and managed in accordance with FCDO procedures.</text:p>
      <text:p text:style-name="P39">33. Is co-financing required or encouraged?</text:p>
      <text:p text:style-name="Normal">No.</text:p>
      <text:p text:style-name="Normal">Co-financing is not required under this Call for Proposals.</text:p>
      <text:p text:style-name="Normal">Applicants may identify co-financing where relevant to their proposed intervention. Where co-financing is included, applicants should clearly explain the source, purpose and contribution of the funding.</text:p>
      <text:p text:style-name="P40">34. Must the lead applicant be registered in Albania?</text:p>
      <text:p text:style-name="Normal">No.</text:p>
      <text:p text:style-name="Normal">Organisations do not need to be registered in Albania to apply as lead applicant.</text:p>
      <text:p text:style-name="Normal">Applicants should demonstrate that they have the capacity, partnerships and operational arrangements necessary to deliver the proposed intervention in Albania and comply with all relevant legal, financial and due diligence requirements.</text:p>
      <text:p text:style-name="P41">35. Is a UK-based organisation required as part of proposals?</text:p>
      <text:p text:style-name="Normal">No.</text:p>
      <text:p text:style-name="Normal">There is no requirement for proposals to include a UK-based organisation.</text:p>
      <text:soft-page-break/>
      <text:p text:style-name="Normal">Applicants should determine the most appropriate partnership arrangements for their proposed approach.</text:p>
      <text:p text:style-name="P42">36. What geographical areas should proposals focus on?</text:p>
      <text:p text:style-name="Normal">The programme does not prescribe specific geographic locations within Albania.</text:p>
      <text:p text:style-name="Normal">Applicants should propose geographic areas based on evidence, need, feasibility and expected contribution to programme outcomes.</text:p>
      <text:p text:style-name="Normal">Proposals may operate at national, regional or local level as appropriate.</text:p>
      <text:p text:style-name="P43">37. Can organisations propose sub-granting arrangements?</text:p>
      <text:p text:style-name="Normal">The programme is not designed as a re-granting facility.</text:p>
      <text:p text:style-name="Normal">Where applicants propose working through local delivery partners, they should clearly explain the rationale, delivery arrangements, governance and value for money, and ensure compliance with grant management and due diligence requirements.</text:p>
      <text:p text:style-name="P44">38. Are clarification questions still being accepted?</text:p>
      <text:p text:style-name="Normal">Clarification questions may be submitted until<text:s/><text:span text:style-name="T45"><text:s/>15 September 2026</text:span>.</text:p>
      <text:p text:style-name="Normal">To ensure transparency and equal treatment of applicants, responses to clarification questions will be consolidated and shared with all interested parties through published FAQ updates.</text:p>
      <text:p text:style-name="P46">39. Are international organisations eligible to apply?</text:p>
      <text:p text:style-name="Normal">Any organisation meeting the published eligibility requirements may apply.</text:p>
      <text:p text:style-name="Normal">Eligibility and due diligence assessments will be undertaken in accordance with the Call for Proposals requirements.</text:p>
      <text:p text:style-name="P47">40. What is the intended programme period?</text:p>
      <text:p text:style-name="Normal">The intended programme period is<text:s/><text:span text:style-name="T48">October 2026 to March 2029</text:span>.</text:p>
      <text:p text:style-name="Normal">Any references to alternative dates within the supporting documentation should be disregarded and are superseded by this clarification note.</text:p>
      <text:p text:style-name="P49">41. Can applicants remove instructional text from the Proposal Form?</text:p>
      <text:p text:style-name="Normal">Yes.</text:p>
      <text:p text:style-name="Normal">Applicants may remove instructional text, guidance notes and unused rows from the template, provided that all section headings remain clearly identifiable and all required information is included.</text:p>
      <text:p text:style-name="Normal">The page limits stated in the Proposal Form continue to apply.</text:p>
      <text:soft-page-break/>
      <text:p text:style-name="P50">42. Is there a page limit for Section 12 ("Existing or Related Reintegration Programming")?</text:p>
      <text:p text:style-name="Normal">Yes.</text:p>
      <text:p text:style-name="Normal">Section 12 forms part of the overall proposal and should be included within the maximum proposal length of 10 pages, excluding annexes.</text:p>
      <text:p text:style-name="P51">43. Which Results Framework template should applicants use?</text:p>
      <text:p text:style-name="Normal">Applicants should use the most recent version of the Results Framework template published alongside the Call for Proposals documentation.</text:p>
      <text:p text:style-name="Normal">Where minor formatting inconsistencies exist between templates, applicants should focus on providing clear information on outcomes, indicators, baselines, targets and means of verification.</text:p>
      <text:p text:style-name="P52">44. How should applicants complete the "Primary Fund-Level Outcome" section of the Results Framework?</text:p>
      <text:p text:style-name="Normal">Applicants should identify the programme outcome from the Statement of Outcomes to which their proposed intervention makes the strongest contribution.</text:p>
      <text:p text:style-name="Normal">No additional fund-level outcome framework is required.</text:p>
      <text:p text:style-name="P53">45. Can applicants contact FCDO to discuss proposal ideas?</text:p>
      <text:p text:style-name="Normal">To ensure a fair and transparent competition, FCDO will not provide feedback on individual proposal concepts, delivery models or consortium arrangements during the application period. Clarification requests relating to the published documentation may be submitted through the published process and responses will be shared with all applicants where appropriate.</text:p>
      <text:p text:style-name="Normal"><text:span text:style-name="T54">46.<text:s/></text:span><text:span text:style-name="T55">Are indirect, administrative or overhead costs eligible?</text:span></text:p>
      <text:p text:style-name="Normal">Yes.</text:p>
      <text:p text:style-name="Normal">Applicants<text:s/>should<text:s/>include reasonable and proportionate administrative, operational and overhead costs that are necessary for programme delivery. Such costs should be clearly justified, demonstrate value for money and be included within the total funding requested. There is no separate allocation for overheads outside the overall programme budget.</text:p>
      <text:p text:style-name="Normal"><text:span text:style-name="T56">47.<text:s/></text:span><text:span text:style-name="T57">Must applicants use the budget template provided?</text:span></text:p>
      <text:p text:style-name="Normal">Yes.<text:s/></text:p>
      <text:p text:style-name="Normal">To ensure consistency and comparability across applications, applicants should use the budget template provided as part of the Call for Proposals documentation.</text:p>
      <text:soft-page-break/>
      <text:p text:style-name="Normal"><text:span text:style-name="T58">48.<text:s/></text:span><text:span text:style-name="T59">How will grant payments be managed?</text:span></text:p>
      <text:p text:style-name="Normal">Payment arrangements, reporting requirements and grant management arrangements will be agreed with successful applicants as part of the grant award process and will be set out in the Accountable Grant Agreement.</text:p>
      <text:p text:style-name="Normal"><text:span text:style-name="T60">49.<text:s/></text:span><text:span text:style-name="T61">Will a draft Accountable Grant Agreement be shared?</text:span></text:p>
      <text:p text:style-name="Normal">The successful applicant(s) will enter into an Accountable Grant Agreement with FCDO. Standard grant terms and conditions will apply.</text:p>
      <text:p text:style-name="P62">50. Will FCDO publish responses to clarification questions?</text:p>
      <text:p text:style-name="Normal">Yes.</text:p>
      <text:p text:style-name="Normal">To ensure a fair and transparent process, clarification responses will be consolidated and shared with all interested parties through published FAQ updates rather than through individual correspondence wherever possible.</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8T08:49:00Z</meta:creation-date>
    <dc:date>2026-09-08T08:49:00Z</dc:date>
    <meta:template xlink:href="Normal" xlink:type="simple"/>
    <meta:editing-cycles>1</meta:editing-cycles>
    <meta:editing-duration>PT0S</meta:editing-duration>
    <meta:document-statistic meta:page-count="10" meta:paragraph-count="35" meta:word-count="2690" meta:character-count="17992" meta:row-count="127" meta:non-whitespace-character-count="15337"/>
  </office:meta>
</office:document-meta>
</file>