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Aptos Narrow" svg:font-family="&quot;Aptos Narrow&quot;"/>
    <style:font-face style:name="Times New Roman" svg:font-family="&quot;Times New Roman&quot;"/>
    <style:font-face style:name="Helv" svg:font-family="Helv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middle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Hyperlink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563C1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6" style:family="table-cell" style:parent-style-name="Normal_32_2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563C1" fo:font-size="12pt" style:font-size-asian="12pt" style:font-size-complex="12pt" style:text-underline-style="solid" style:text-underline-type="single"/>
    </style:style>
    <style:style style:name="ce7" style:family="table-cell" style:parent-style-name="Normal_32_2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8" style:family="table-cell" style:parent-style-name="Normal_32_2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automatic" fo:wrap-option="wrap"/>
      <style:text-properties fo:font-size="11pt" style:font-size-asian="11pt" style:font-size-complex="11pt"/>
    </style:style>
    <style:style style:name="ce10" style:family="table-cell" style:parent-style-name="Default" style:data-style-name="N0">
      <style:text-properties fo:font-size="11pt" style:font-size-asian="11pt" style:font-size-complex="11pt"/>
    </style:style>
    <style:style style:name="ce11" style:family="table-cell" style:parent-style-name="Normal_5_32_Tables_32_raw" style:data-style-name="N36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2" style:family="table-cell" style:parent-style-name="Normal_5_32_Tables_32_raw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" style:family="table-cell" style:parent-style-name="Normal_tables_32_values" style:data-style-name="N36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" style:family="table-cell" style:parent-style-name="Normal_tab1_32__40_2_41_" style:data-style-name="N37">
      <style:table-cell-properties style:vertical-align="automatic" fo:background-color="transparent"/>
      <style:text-properties style:font-name="Helv" style:font-name-asian="Helv" style:font-name-complex="Helv" fo:font-size="11pt" style:font-size-asian="11pt" style:font-size-complex="11pt"/>
    </style:style>
    <style:style style:name="ce15" style:family="table-cell" style:parent-style-name="Comma" style:data-style-name="N38">
      <style:table-cell-properties fo:background-color="transparent"/>
      <style:text-properties fo:font-size="11pt" style:font-size-asian="11pt" style:font-size-complex="11pt"/>
    </style:style>
    <style:style style:name="ce16" style:family="table-cell" style:parent-style-name="Normal_32_2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17" style:family="table-cell" style:parent-style-name="Normal_32_2" style:data-style-name="N0">
      <style:table-cell-properties style:vertical-align="automatic" fo:wrap-option="wrap" fo:background-color="transparent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 fo:font-style="italic" style:font-style-asian="italic" style:font-style-complex="italic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8080" fo:font-size="11pt" style:font-size-asian="11pt" style:font-size-complex="11pt" style:text-underline-style="solid" style:text-underline-type="single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8080" fo:font-size="11pt" style:font-size-asian="11pt" style:font-size-complex="11pt" style:text-underline-style="solid" style:text-underline-type="single" fo:font-weight="bold" style:font-weight-asian="bold" style:font-weight-complex="bold"/>
    </style:style>
    <style:style style:name="ce22" style:family="table-cell" style:parent-style-name="Default" style:data-style-name="N39">
      <style:text-properties fo:font-size="11pt" style:font-size-asian="11pt" style:font-size-complex="11pt"/>
    </style:style>
    <style:style style:name="ce23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Heading_32_1" style:data-style-name="N0">
      <style:table-cell-properties fo:border="none" fo:background-color="transparent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7" style:family="table-cell" style:parent-style-name="Normal_5_32_Tables_32_raw" style:data-style-name="N36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Normal_5_32_Tables_32_raw_32_2" style:data-style-name="N4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9" style:family="table-cell" style:parent-style-name="Default" style:data-style-name="N0">
      <style:text-properties fo:font-size="15pt" style:font-size-asian="15pt" style:font-size-complex="15pt" fo:font-weight="bold" style:font-weight-asian="bold" style:font-weight-complex="bold"/>
    </style:style>
    <style:style style:name="ce30" style:family="table-cell" style:parent-style-name="Normal_tab1_32__40_2_41_" style:data-style-name="N37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1" style:family="table-cell" style:parent-style-name="Normal_tab1_32__40_2_41_" style:data-style-name="N37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.706cm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41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42">
      <style:text-properties fo:font-size="12pt" style:font-size-asian="12pt" style:font-size-complex="12pt"/>
    </style:style>
    <style:style style:name="ce38" style:family="table-cell" style:parent-style-name="Default" style:data-style-name="N41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Comma" style:data-style-name="N42">
      <style:table-cell-properties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40" style:family="table-cell" style:parent-style-name="Default" style:data-style-name="N42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1" style:family="table-cell" style:parent-style-name="Comma" style:data-style-name="N43">
      <style:table-cell-properties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42" style:family="table-cell" style:parent-style-name="Default" style:data-style-name="N4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3" style:family="table-cell" style:parent-style-name="Normal_32_6" style:data-style-name="N42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Comma" style:data-style-name="N44">
      <style:table-cell-properties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45" style:family="table-cell" style:parent-style-name="Default" style:data-style-name="N44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6" style:family="table-cell" style:parent-style-name="Heading_32_1" style:data-style-name="N0">
      <style:table-cell-properties fo:border="none" style:vertical-align="to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T9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4.1652777777778cm"/>
    </style:style>
    <style:style style:name="co2" style:family="table-column">
      <style:table-column-properties fo:break-before="auto" style:column-width="1.71097222222222cm"/>
    </style:style>
    <style:style style:name="co3" style:family="table-column">
      <style:table-column-properties fo:break-before="auto" style:column-width="6.75569444444444cm"/>
    </style:style>
    <style:style style:name="co4" style:family="table-column">
      <style:table-column-properties fo:break-before="auto" style:column-width="25.2765277777778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78694444444444cm"/>
    </style:style>
    <style:style style:name="co7" style:family="table-column">
      <style:table-column-properties fo:break-before="auto" style:column-width="20.6727777777778cm"/>
    </style:style>
    <style:style style:name="co8" style:family="table-column">
      <style:table-column-properties fo:break-before="auto" style:column-width="1.5875cm"/>
    </style:style>
    <style:style style:name="co9" style:family="table-column">
      <style:table-column-properties fo:break-before="auto" style:column-width="7.46125cm"/>
    </style:style>
    <style:style style:name="co10" style:family="table-column">
      <style:table-column-properties fo:break-before="auto" style:column-width="7.91986111111111cm"/>
    </style:style>
    <style:style style:name="co11" style:family="table-column">
      <style:table-column-properties fo:break-before="auto" style:column-width="6.27944444444444cm"/>
    </style:style>
    <style:style style:name="co12" style:family="table-column">
      <style:table-column-properties fo:break-before="auto" style:column-width="4.18041666666667cm"/>
    </style:style>
    <style:style style:name="co13" style:family="table-column">
      <style:table-column-properties fo:break-before="auto" style:column-width="8.29027777777778cm"/>
    </style:style>
    <style:style style:name="co14" style:family="table-column">
      <style:table-column-properties fo:break-before="auto" style:column-width="8.16680555555556cm"/>
    </style:style>
    <style:style style:name="co15" style:family="table-column">
      <style:table-column-properties fo:break-before="auto" style:column-width="6.49111111111111cm"/>
    </style:style>
    <style:style style:name="co16" style:family="table-column">
      <style:table-column-properties fo:break-before="auto" style:column-width="3.88055555555556cm"/>
    </style:style>
    <style:style style:name="co17" style:family="table-column">
      <style:table-column-properties fo:break-before="auto" style:column-width="1.78152777777778cm"/>
    </style:style>
    <style:style style:name="co18" style:family="table-column">
      <style:table-column-properties fo:break-before="auto" style:column-width="1.65805555555556cm"/>
    </style:style>
    <style:style style:name="co19" style:family="table-column">
      <style:table-column-properties fo:break-before="auto" style:column-width="6.61458333333333cm"/>
    </style:style>
    <style:style style:name="co20" style:family="table-column">
      <style:table-column-properties fo:break-before="auto" style:column-width="7.56708333333333cm"/>
    </style:style>
    <style:style style:name="co21" style:family="table-column">
      <style:table-column-properties fo:break-before="auto" style:column-width="7.65527777777778cm"/>
    </style:style>
    <style:style style:name="co22" style:family="table-column">
      <style:table-column-properties fo:break-before="auto" style:column-width="6.47347222222222cm"/>
    </style:style>
    <style:style style:name="co23" style:family="table-column">
      <style:table-column-properties fo:break-before="auto" style:column-width="3.95111111111111cm" style:use-optimal-column-width="true"/>
    </style:style>
    <style:style style:name="co24" style:family="table-column">
      <style:table-column-properties fo:break-before="auto" style:column-width="1.83444444444444cm"/>
    </style:style>
    <style:style style:name="co25" style:family="table-column">
      <style:table-column-properties fo:break-before="auto" style:column-width="4.79777777777778cm"/>
    </style:style>
    <style:style style:name="co26" style:family="table-column">
      <style:table-column-properties fo:break-before="auto" style:column-width="7.24958333333333cm"/>
    </style:style>
    <style:style style:name="co27" style:family="table-column">
      <style:table-column-properties fo:break-before="auto" style:column-width="7.47888888888889cm"/>
    </style:style>
    <style:style style:name="co28" style:family="table-column">
      <style:table-column-properties fo:break-before="auto" style:column-width="6.43819444444444cm"/>
    </style:style>
    <style:style style:name="co29" style:family="table-column">
      <style:table-column-properties fo:break-before="auto" style:column-width="4.72722222222222cm"/>
    </style:style>
    <style:style style:name="co30" style:family="table-column">
      <style:table-column-properties fo:break-before="auto" style:column-width="7.23194444444445cm"/>
    </style:style>
    <style:style style:name="co31" style:family="table-column">
      <style:table-column-properties fo:break-before="auto" style:column-width="1.62277777777778cm"/>
    </style:style>
    <style:style style:name="co32" style:family="table-column">
      <style:table-column-properties fo:break-before="auto" style:column-width="4.99180555555556cm"/>
    </style:style>
    <style:style style:name="co33" style:family="table-column">
      <style:table-column-properties fo:break-before="auto" style:column-width="7.26722222222222cm"/>
    </style:style>
    <style:style style:name="co34" style:family="table-column">
      <style:table-column-properties fo:break-before="auto" style:column-width="7.28486111111111cm"/>
    </style:style>
    <style:style style:name="co35" style:family="table-column">
      <style:table-column-properties fo:break-before="auto" style:column-width="6.54402777777778cm"/>
    </style:style>
    <style:style style:name="co36" style:family="table-column">
      <style:table-column-properties fo:break-before="auto" style:column-width="5.66208333333333cm"/>
    </style:style>
    <style:style style:name="co37" style:family="table-column">
      <style:table-column-properties fo:break-before="auto" style:column-width="4.16277777777778cm"/>
    </style:style>
    <style:style style:name="co38" style:family="table-column">
      <style:table-column-properties fo:break-before="auto" style:column-width="7.17902777777778cm"/>
    </style:style>
    <style:style style:name="co39" style:family="table-column">
      <style:table-column-properties fo:break-before="auto" style:column-width="7.70819444444444cm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93pt" style:use-optimal-row-height="true" fo:break-before="auto"/>
    </style:style>
    <style:style style:name="ro4" style:family="table-row">
      <style:table-row-properties style:row-height="31pt" style:use-optimal-row-height="true" fo:break-before="auto"/>
    </style:style>
    <style:style style:name="ro5" style:family="table-row">
      <style:table-row-properties style:row-height="12.5pt" style:use-optimal-row-height="true" fo:break-before="auto"/>
    </style:style>
    <style:style style:name="ro6" style:family="table-row">
      <style:table-row-properties style:row-height="14pt" style:use-optimal-row-height="true" fo:break-before="auto"/>
    </style:style>
    <style:style style:name="ro7" style:family="table-row">
      <style:table-row-properties style:row-height="14.15pt" style:use-optimal-row-height="false" fo:break-before="auto"/>
    </style:style>
    <style:style style:name="ro8" style:family="table-row">
      <style:table-row-properties style:row-height="14.5pt" style:use-optimal-row-height="tru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6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SE_NTS0403_CA: Standard errors for the average number of trips, miles and time spent travelling by trip purpose and combines authority of residence: England, 2025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This cover sheet describes the content of this workbook.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Source: National Travel Survey, Department for Transport statistics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a xlink:href="https://www.gov.uk/government/organisations/department-for-transport/series/national-travel-survey-statistics">National Travel Survey Statistics</text:a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Last updated: 10 September 2026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Next update: Summer 2027</text:p>
          </table:table-cell>
          <table:table-cell table:number-columns-repeated="16383"/>
        </table:table-row>
        <table:table-row table:style-name="ro3">
          <table:table-cell office:value-type="string" table:style-name="ce5">
            <text:p>Standard errors, together with the 95% confidence intervals, provide an indication of the degree of uncertainty associated with estimates derived from sample data. Relative standard errors express the standard error as a percentage of the estimate, providing a standardised measure of uncertainty that allows estimates to be compared consistently. The design factor compares the standard error obtained under the NTS sample design with that expected from a simple random sample of the same size. Values greater than one indicate that features of the survey design increase the variance of the estimates relative to a simple random sample.</text:p>
          </table:table-cell>
          <table:table-cell table:number-columns-repeated="16383"/>
        </table:table-row>
        <table:table-row table:style-name="ro4">
          <table:table-cell office:value-type="string" table:style-name="ce5">
            <text:p>Standard errors presented are calculated from 2025 data only. Those for the published NTS0403_CA table are lower because the estimates are based on combined 2024 and 2025 data, resulting in larger sample sizes.</text:p>
          </table:table-cell>
          <table:table-cell table:number-columns-repeated="16383"/>
        </table:table-row>
        <table:table-row table:style-name="ro2">
          <table:table-cell office:value-type="string" table:style-name="ce6">
            <text:p><text:a xlink:href="https://www.gov.uk/government/statistics/national-travel-survey-2025">Notes and definitions</text:a></text:p>
          </table:table-cell>
          <table:table-cell table:number-columns-repeated="16383"/>
        </table:table-row>
        <table:table-row table:style-name="ro2">
          <table:table-cell office:value-type="string" table:style-name="ce7">
            <text:p><text:a xlink:href="mailto:national.travelsurvey@dft.gov.uk"><text:span text:style-name="T9">Email:<text:s/></text:span><text:span text:style-name="T10">national.travelsurvey@dft.gov.uk</text:span></text:a></text:p>
          </table:table-cell>
          <table:table-cell table:number-columns-repeated="16383"/>
        </table:table-row>
        <table:table-row table:number-rows-repeated="9" table:style-name="ro5">
          <table:table-cell table:number-columns-repeated="16384"/>
        </table:table-row>
        <table:table-row table:style-name="ro6">
          <table:table-cell/>
          <table:table-cell table:style-name="ce8"/>
          <table:table-cell table:number-columns-repeated="18" table:style-name="ce9"/>
          <table:table-cell table:number-columns-repeated="8" table:style-name="ce10"/>
          <table:table-cell table:number-columns-repeated="16356"/>
        </table:table-row>
        <table:table-row table:style-name="ro6">
          <table:table-cell/>
          <table:table-cell table:style-name="ce8"/>
          <table:table-cell table:number-columns-repeated="3" table:style-name="ce11"/>
          <table:table-cell table:style-name="ce12"/>
          <table:table-cell table:style-name="ce11"/>
          <table:table-cell table:number-columns-repeated="4" table:style-name="ce13"/>
          <table:table-cell table:number-columns-repeated="6" table:style-name="ce14"/>
          <table:table-cell table:style-name="ce10"/>
          <table:table-cell table:style-name="ce15"/>
          <table:table-cell table:number-columns-repeated="9" table:style-name="ce10"/>
          <table:table-cell table:number-columns-repeated="16356"/>
        </table:table-row>
        <table:table-row table:style-name="ro7">
          <table:table-cell/>
          <table:table-cell table:style-name="ce16"/>
          <table:table-cell table:number-columns-repeated="26" table:style-name="ce17"/>
          <table:table-cell table:number-columns-repeated="16356"/>
        </table:table-row>
        <table:table-row table:style-name="ro8">
          <table:table-cell/>
          <table:table-cell table:style-name="ce10"/>
          <table:table-cell table:number-columns-repeated="5" table:style-name="ce8"/>
          <table:table-cell table:number-columns-repeated="2" table:style-name="ce10"/>
          <table:table-cell table:number-columns-repeated="5" table:style-name="ce14"/>
          <table:table-cell table:number-columns-repeated="5" table:style-name="ce10"/>
          <table:table-cell table:style-name="ce18"/>
          <table:table-cell table:number-columns-repeated="7" table:style-name="ce10"/>
          <table:table-cell table:number-columns-repeated="16357" table:style-name="ce1"/>
        </table:table-row>
        <table:table-row table:style-name="ro8">
          <table:table-cell/>
          <table:table-cell table:style-name="ce19"/>
          <table:table-cell table:number-columns-repeated="3" table:style-name="ce11"/>
          <table:table-cell table:style-name="ce12"/>
          <table:table-cell table:style-name="ce11"/>
          <table:table-cell table:number-columns-repeated="2" table:style-name="ce10"/>
          <table:table-cell table:number-columns-repeated="2" table:style-name="ce13"/>
          <table:table-cell table:number-columns-repeated="3" table:style-name="ce14"/>
          <table:table-cell table:number-columns-repeated="5" table:style-name="ce10"/>
          <table:table-cell table:style-name="ce18"/>
          <table:table-cell table:number-columns-repeated="7" table:style-name="ce10"/>
          <table:table-cell table:style-name="ce20"/>
          <table:table-cell table:number-columns-repeated="16356"/>
        </table:table-row>
        <table:table-row table:style-name="ro6">
          <table:table-cell/>
          <table:table-cell table:style-name="ce21"/>
          <table:table-cell table:number-columns-repeated="3" table:style-name="ce11"/>
          <table:table-cell table:style-name="ce12"/>
          <table:table-cell table:style-name="ce11"/>
          <table:table-cell table:style-name="ce22"/>
          <table:table-cell table:number-columns-repeated="10" table:style-name="ce10"/>
          <table:table-cell table:style-name="ce15"/>
          <table:table-cell table:number-columns-repeated="8" table:style-name="ce10"/>
          <table:table-cell table:style-name="ce20"/>
          <table:table-cell table:number-columns-repeated="16356"/>
        </table:table-row>
        <table:table-row table:style-name="ro6">
          <table:table-cell/>
          <table:table-cell table:number-columns-repeated="6" table:style-name="ce10"/>
          <table:table-cell table:style-name="ce22"/>
          <table:table-cell table:number-columns-repeated="10" table:style-name="ce10"/>
          <table:table-cell table:style-name="ce15"/>
          <table:table-cell table:number-columns-repeated="5" table:style-name="ce10"/>
          <table:table-cell table:number-columns-repeated="4" table:style-name="ce20"/>
          <table:table-cell table:number-columns-repeated="16356"/>
        </table:table-row>
        <table:table-row table:number-rows-repeated="1048550" table:style-name="ro5">
          <table:table-cell table:number-columns-repeated="16384"/>
        </table:table-row>
      </table:table>
      <table:table table:name="Table_of_contents" table:style-name="ta2">
        <table:table-column table:style-name="co3" table:default-cell-style-name="ce1"/>
        <table:table-column table:style-name="co4" table:default-cell-style-name="ce1"/>
        <table:table-column table:style-name="co5" table:number-columns-repeated="16382" table:default-cell-style-name="ce1"/>
        <table:table-row table:style-name="ro1">
          <table:table-cell office:value-type="string" table:style-name="ce23">
            <text:p>Table of content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This worksheet contains one table.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24">
            <text:p>Worksheet title</text:p>
          </table:table-cell>
          <table:table-cell office:value-type="string" table:style-name="ce24">
            <text:p>Table title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SE_NTS0403a_CA_trips_incl_sw</text:p>
          </table:table-cell>
          <table:table-cell office:value-type="string" table:style-name="ce5">
            <text:p>Standard errors for the average number of trips by trip purpose and combined authority of residence including short walks (trips per person per year): England, 2025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SE_NTS0403b_CA_trips_excl_sw</text:p>
          </table:table-cell>
          <table:table-cell office:value-type="string" table:style-name="ce5">
            <text:p>Standard errors for the average number of trips by trip purpose and combined authority of residence excluding short walks (trips per person per year): England, 2025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SE_NTS0403c_CA_miles_incl_sw</text:p>
          </table:table-cell>
          <table:table-cell office:value-type="string" table:style-name="ce5">
            <text:p>Standard errors for the average distance travelled by trip purpose and combined authority of residence including short walks (miles per person per year): England, 2025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SE_NTS0403d_CA_miles_excl_sw</text:p>
          </table:table-cell>
          <table:table-cell office:value-type="string" table:style-name="ce5">
            <text:p>Standard errors for the average distance travelled by trip purpose and combined authority of residence excluding short walks (miles per person per year): England, 2025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SE_NTS0403e_CA_trip_length</text:p>
          </table:table-cell>
          <table:table-cell office:value-type="string" table:style-name="ce5">
            <text:p>Standard errors for the average trip length by trip purpose and combined authority of residence (miles): England, 2025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SE_NTS0403f_CA_trip_duration</text:p>
          </table:table-cell>
          <table:table-cell office:value-type="string" table:style-name="ce5">
            <text:p>Standard errors for the average trip time by trip purpose and combined authority of residence (minutes): England, 2025</text:p>
          </table:table-cell>
          <table:table-cell table:number-columns-repeated="16382"/>
        </table:table-row>
        <table:table-row table:number-rows-repeated="1048567" table:style-name="ro5">
          <table:table-cell table:number-columns-repeated="16384"/>
        </table:table-row>
      </table:table>
      <table:table table:name="Notes" table:style-name="ta2">
        <table:table-column table:style-name="co6" table:default-cell-style-name="ce1"/>
        <table:table-column table:style-name="co7" table:default-cell-style-name="ce1"/>
        <table:table-column table:style-name="co5" table:number-columns-repeated="16382" table:default-cell-style-name="ce1"/>
        <table:table-row table:style-name="ro1">
          <table:table-cell office:value-type="string" table:style-name="ce25">
            <text:p>Not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This worksheet contains one table.</text:p>
          </table:table-cell>
          <table:table-cell table:style-name="ce3"/>
          <table:table-cell table:number-columns-repeated="16382"/>
        </table:table-row>
        <table:table-row table:style-name="ro9">
          <table:table-cell office:value-type="string" table:style-name="ce24">
            <text:p>Note number</text:p>
          </table:table-cell>
          <table:table-cell office:value-type="string" table:style-name="ce24">
            <text:p>Note text</text:p>
          </table:table-cell>
          <table:table-cell table:number-columns-repeated="16382"/>
        </table:table-row>
        <table:table-row table:style-name="ro10">
          <table:table-cell office:value-type="float" office:value="1" table:style-name="ce26">
            <text:p>1</text:p>
          </table:table-cell>
          <table:table-cell office:value-type="string" table:style-name="ce27">
            <text:p>The National Travel Survey data is collected at a national (England) level and as such the weightings are designed for analysis at the national level, as a result these estimates by combined authority should be interpreted with caution. Also, where there are low sample sizes, these estimates should be interpreted with caution.</text:p>
          </table:table-cell>
          <table:table-cell table:number-columns-repeated="16382"/>
        </table:table-row>
        <table:table-row table:style-name="ro4">
          <table:table-cell office:value-type="float" office:value="2" table:style-name="ce26">
            <text:p>2</text:p>
          </table:table-cell>
          <table:table-cell office:value-type="string" table:style-name="ce27">
            <text:p>Greater London Authority have been included in these tables for comparison purposes with Combined Authorities, they are excluded from the all combined authorities total.</text:p>
          </table:table-cell>
          <table:table-cell table:number-columns-repeated="16382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style-name="ce27">
            <text:p>These tables contain the list of combined authorities as at 1st May 2025.</text:p>
          </table:table-cell>
          <table:table-cell table:number-columns-repeated="16382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style-name="ce5">
            <text:p>Average trip duration is based on total journey time and therefore includes travelling and waiting time.</text:p>
          </table:table-cell>
          <table:table-cell table:number-columns-repeated="16382"/>
        </table:table-row>
        <table:table-row table:style-name="ro5">
          <table:table-cell table:number-columns-repeated="16384"/>
        </table:table-row>
        <table:table-row table:style-name="ro6">
          <table:table-cell table:style-name="ce1"/>
          <table:table-cell table:style-name="ce10"/>
          <table:table-cell table:number-columns-repeated="16382"/>
        </table:table-row>
        <table:table-row table:style-name="ro6">
          <table:table-cell table:style-name="ce1"/>
          <table:table-cell table:style-name="ce8"/>
          <table:table-cell table:number-columns-repeated="16382"/>
        </table:table-row>
        <table:table-row table:number-rows-repeated="3" table:style-name="ro6">
          <table:table-cell table:style-name="ce1"/>
          <table:table-cell table:style-name="ce28"/>
          <table:table-cell table:number-columns-repeated="16382"/>
        </table:table-row>
        <table:table-row table:number-rows-repeated="1048563" table:style-name="ro5">
          <table:table-cell table:number-columns-repeated="16384"/>
        </table:table-row>
      </table:table>
      <table:table table:name="SE_NTS0403a_CA_trips_incl_sw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16375" table:default-cell-style-name="ce1"/>
        <table:table-row table:style-name="ro1">
          <table:table-cell office:value-type="string" table:style-name="ce29">
            <text:p>SE_NTS0403a_CA: Standard errors for the average number of trips by trip purpose and combined authority of residence including short walks (trips per person per year): England, 2025 [note 1]</text:p>
          </table:table-cell>
          <table:table-cell table:number-columns-repeated="2" table:style-name="ce29"/>
          <table:table-cell table:number-columns-repeated="6" table:style-name="ce30"/>
          <table:table-cell table:number-columns-repeated="16375"/>
        </table:table-row>
        <table:table-row table:style-name="ro2">
          <table:table-cell office:value-type="string" table:style-name="ce26">
            <text:p>This worksheet contains one table. Some cells refer to notes which can be found on the notes worksheet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The table in this worksheet contains numbers. These represent average trips by main mode and combined authority of residence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Some shorthand is used in these tables, [low] denotes rounds to 0, [u] denotes the data is of low quality due to small sample sizes, [x] denotes the data is not available due to no observations in the category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Filters are active in row 6 and may hide some data. To turn off all filters select the 'Data' ribbon then 'Filters' button or use [Ctrl, Shift, L]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32">
            <text:p>Year</text:p>
          </table:table-cell>
          <table:table-cell office:value-type="string" table:style-name="ce24">
            <text:p>Combined authority [notes 2, 3]</text:p>
          </table:table-cell>
          <table:table-cell office:value-type="string" table:style-name="ce33">
            <text:p>Trip purpose</text:p>
          </table:table-cell>
          <table:table-cell office:value-type="string" table:style-name="ce34">
            <text:p>Average number of trips</text:p>
          </table:table-cell>
          <table:table-cell office:value-type="string" table:style-name="ce34">
            <text:p>Standard error</text:p>
          </table:table-cell>
          <table:table-cell office:value-type="string" table:style-name="ce34">
            <text:p>95% Lower confidence interval</text:p>
          </table:table-cell>
          <table:table-cell office:value-type="string" table:style-name="ce34">
            <text:p>95% Upper confidence interval</text:p>
          </table:table-cell>
          <table:table-cell office:value-type="string" table:style-name="ce34">
            <text:p>Relative standard error (%)</text:p>
          </table:table-cell>
          <table:table-cell office:value-type="string" table:style-name="ce34">
            <text:p>Design factor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6">
            <text:p>Commuting</text:p>
          </table:table-cell>
          <table:table-cell office:value-type="float" office:value="99.598932444338644" table:style-name="ce37">
            <text:p>99.60</text:p>
          </table:table-cell>
          <table:table-cell office:value-type="float" office:value="8.6432393787135275" table:style-name="ce37">
            <text:p>8.64</text:p>
          </table:table-cell>
          <table:table-cell office:value-type="float" office:value="82.658183262060135" table:style-name="ce37">
            <text:p>82.66</text:p>
          </table:table-cell>
          <table:table-cell office:value-type="float" office:value="116.5396816266172" table:style-name="ce37">
            <text:p>116.54</text:p>
          </table:table-cell>
          <table:table-cell office:value-type="float" office:value="8.6780441984595011" table:style-name="ce37">
            <text:p>8.68</text:p>
          </table:table-cell>
          <table:table-cell office:value-type="float" office:value="1.424338754991884" table:style-name="ce37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Business</text:p>
          </table:table-cell>
          <table:table-cell office:value-type="float" office:value="15.20865678375584" table:style-name="ce37">
            <text:p>15.21</text:p>
          </table:table-cell>
          <table:table-cell office:value-type="float" office:value="3.026973287691034" table:style-name="ce37">
            <text:p>3.03</text:p>
          </table:table-cell>
          <table:table-cell office:value-type="float" office:value="9.2757891398814181" table:style-name="ce37">
            <text:p>9.28</text:p>
          </table:table-cell>
          <table:table-cell office:value-type="float" office:value="21.141524427630269" table:style-name="ce37">
            <text:p>21.14</text:p>
          </table:table-cell>
          <table:table-cell office:value-type="float" office:value="19.902962705582937" table:style-name="ce37">
            <text:p>19.90</text:p>
          </table:table-cell>
          <table:table-cell office:value-type="float" office:value="1.2562864152864781" table:style-name="ce37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ducation</text:p>
          </table:table-cell>
          <table:table-cell office:value-type="float" office:value="83.835391673824191" table:style-name="ce37">
            <text:p>83.84</text:p>
          </table:table-cell>
          <table:table-cell office:value-type="float" office:value="13.888551797868811" table:style-name="ce37">
            <text:p>13.89</text:p>
          </table:table-cell>
          <table:table-cell office:value-type="float" office:value="56.613830150001327" table:style-name="ce37">
            <text:p>56.61</text:p>
          </table:table-cell>
          <table:table-cell office:value-type="float" office:value="111.0569531976471" table:style-name="ce37">
            <text:p>111.06</text:p>
          </table:table-cell>
          <table:table-cell office:value-type="float" office:value="16.56645423916498" table:style-name="ce37">
            <text:p>16.57</text:p>
          </table:table-cell>
          <table:table-cell office:value-type="float" office:value="2.3392308233883181" table:style-name="ce37">
            <text:p>2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scort education</text:p>
          </table:table-cell>
          <table:table-cell office:value-type="float" office:value="60.664614694891398" table:style-name="ce37">
            <text:p>60.66</text:p>
          </table:table-cell>
          <table:table-cell office:value-type="float" office:value="8.3536134009343552" table:style-name="ce37">
            <text:p>8.35</text:p>
          </table:table-cell>
          <table:table-cell office:value-type="float" office:value="44.291532429060062" table:style-name="ce37">
            <text:p>44.29</text:p>
          </table:table-cell>
          <table:table-cell office:value-type="float" office:value="77.037696960722741" table:style-name="ce37">
            <text:p>77.04</text:p>
          </table:table-cell>
          <table:table-cell office:value-type="float" office:value="13.770158176967401" table:style-name="ce37">
            <text:p>13.77</text:p>
          </table:table-cell>
          <table:table-cell office:value-type="float" office:value="1.237862910051075" table:style-name="ce37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hopping</text:p>
          </table:table-cell>
          <table:table-cell office:value-type="float" office:value="133.93843628549419" table:style-name="ce37">
            <text:p>133.94</text:p>
          </table:table-cell>
          <table:table-cell office:value-type="float" office:value="11.9059946695434" table:style-name="ce37">
            <text:p>11.91</text:p>
          </table:table-cell>
          <table:table-cell office:value-type="float" office:value="110.6026867331891" table:style-name="ce37">
            <text:p>110.60</text:p>
          </table:table-cell>
          <table:table-cell office:value-type="float" office:value="157.27418583779919" table:style-name="ce37">
            <text:p>157.27</text:p>
          </table:table-cell>
          <table:table-cell office:value-type="float" office:value="8.8891545994798538" table:style-name="ce37">
            <text:p>8.89</text:p>
          </table:table-cell>
          <table:table-cell office:value-type="float" office:value="1.740899361867855" table:style-name="ce37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 escort</text:p>
          </table:table-cell>
          <table:table-cell office:value-type="float" office:value="66.846725076056018" table:style-name="ce37">
            <text:p>66.85</text:p>
          </table:table-cell>
          <table:table-cell office:value-type="float" office:value="10.18394919827769" table:style-name="ce37">
            <text:p>10.18</text:p>
          </table:table-cell>
          <table:table-cell office:value-type="float" office:value="46.886184647431733" table:style-name="ce37">
            <text:p>46.89</text:p>
          </table:table-cell>
          <table:table-cell office:value-type="float" office:value="86.807265504680302" table:style-name="ce37">
            <text:p>86.81</text:p>
          </table:table-cell>
          <table:table-cell office:value-type="float" office:value="15.234776552913736" table:style-name="ce37">
            <text:p>15.23</text:p>
          </table:table-cell>
          <table:table-cell office:value-type="float" office:value="1.8146713047344301" table:style-name="ce37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Personal business</text:p>
          </table:table-cell>
          <table:table-cell office:value-type="float" office:value="72.714380982342277" table:style-name="ce37">
            <text:p>72.71</text:p>
          </table:table-cell>
          <table:table-cell office:value-type="float" office:value="10.895859319873029" table:style-name="ce37">
            <text:p>10.90</text:p>
          </table:table-cell>
          <table:table-cell office:value-type="float" office:value="51.358496715391126" table:style-name="ce37">
            <text:p>51.36</text:p>
          </table:table-cell>
          <table:table-cell office:value-type="float" office:value="94.070265249293413" table:style-name="ce37">
            <text:p>94.07</text:p>
          </table:table-cell>
          <table:table-cell office:value-type="float" office:value="14.984462733058187" table:style-name="ce37">
            <text:p>14.98</text:p>
          </table:table-cell>
          <table:table-cell office:value-type="float" office:value="1.7821763413734399" table:style-name="ce37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4.017391326783553" table:style-name="ce37">
            <text:p>64.02</text:p>
          </table:table-cell>
          <table:table-cell office:value-type="float" office:value="9.7347614071533304" table:style-name="ce37">
            <text:p>9.73</text:p>
          </table:table-cell>
          <table:table-cell office:value-type="float" office:value="44.937258968763032" table:style-name="ce37">
            <text:p>44.94</text:p>
          </table:table-cell>
          <table:table-cell office:value-type="float" office:value="83.097523684804088" table:style-name="ce37">
            <text:p>83.10</text:p>
          </table:table-cell>
          <table:table-cell office:value-type="float" office:value="15.206432510598894" table:style-name="ce37">
            <text:p>15.21</text:p>
          </table:table-cell>
          <table:table-cell office:value-type="float" office:value="2.2843713375022281" table:style-name="ce37">
            <text:p>2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elsewhere</text:p>
          </table:table-cell>
          <table:table-cell office:value-type="float" office:value="33.67215869758968" table:style-name="ce37">
            <text:p>33.67</text:p>
          </table:table-cell>
          <table:table-cell office:value-type="float" office:value="6.2137908696033231" table:style-name="ce37">
            <text:p>6.21</text:p>
          </table:table-cell>
          <table:table-cell office:value-type="float" office:value="21.493128593167171" table:style-name="ce37">
            <text:p>21.49</text:p>
          </table:table-cell>
          <table:table-cell office:value-type="float" office:value="45.851188802012189" table:style-name="ce37">
            <text:p>45.85</text:p>
          </table:table-cell>
          <table:table-cell office:value-type="float" office:value="18.453794202532428" table:style-name="ce37">
            <text:p>18.45</text:p>
          </table:table-cell>
          <table:table-cell office:value-type="float" office:value="1.968679368326834" table:style-name="ce37">
            <text:p>1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7.463718415482347" table:style-name="ce37">
            <text:p>47.46</text:p>
          </table:table-cell>
          <table:table-cell office:value-type="float" office:value="5.3061528274238654" table:style-name="ce37">
            <text:p>5.31</text:p>
          </table:table-cell>
          <table:table-cell office:value-type="float" office:value="37.063658873731583" table:style-name="ce37">
            <text:p>37.06</text:p>
          </table:table-cell>
          <table:table-cell office:value-type="float" office:value="57.863777957233133" table:style-name="ce37">
            <text:p>57.86</text:p>
          </table:table-cell>
          <table:table-cell office:value-type="float" office:value="11.179387128870699" table:style-name="ce37">
            <text:p>11.18</text:p>
          </table:table-cell>
          <table:table-cell office:value-type="float" office:value="1.5755713804997691" table:style-name="ce37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port: participate</text:p>
          </table:table-cell>
          <table:table-cell office:value-type="float" office:value="11.582779897132539" table:style-name="ce37">
            <text:p>11.58</text:p>
          </table:table-cell>
          <table:table-cell office:value-type="float" office:value="3.1097040894171961" table:style-name="ce37">
            <text:p>3.11</text:p>
          </table:table-cell>
          <table:table-cell office:value-type="float" office:value="5.4877598818748412" table:style-name="ce37">
            <text:p>5.49</text:p>
          </table:table-cell>
          <table:table-cell office:value-type="float" office:value="17.677799912390249" table:style-name="ce37">
            <text:p>17.68</text:p>
          </table:table-cell>
          <table:table-cell office:value-type="float" office:value="26.847648984394862" table:style-name="ce37">
            <text:p>26.85</text:p>
          </table:table-cell>
          <table:table-cell office:value-type="float" office:value="1.7015447027336481" table:style-name="ce37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Holiday: base</text:p>
          </table:table-cell>
          <table:table-cell office:value-type="float" office:value="6.1912531675487861" table:style-name="ce37">
            <text:p>6.19</text:p>
          </table:table-cell>
          <table:table-cell office:value-type="float" office:value="1.779761885162936" table:style-name="ce37">
            <text:p>1.78</text:p>
          </table:table-cell>
          <table:table-cell office:value-type="float" office:value="2.7029198726294319" table:style-name="ce37">
            <text:p>2.70</text:p>
          </table:table-cell>
          <table:table-cell office:value-type="float" office:value="9.6795864624681407" table:style-name="ce37">
            <text:p>9.68</text:p>
          </table:table-cell>
          <table:table-cell office:value-type="float" office:value="28.746391675460615" table:style-name="ce37">
            <text:p>28.75</text:p>
          </table:table-cell>
          <table:table-cell office:value-type="float" office:value="1.7334293758536381" table:style-name="ce37">
            <text:p>1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Day trip</text:p>
          </table:table-cell>
          <table:table-cell office:value-type="float" office:value="25.010166899449139" table:style-name="ce37">
            <text:p>25.01</text:p>
          </table:table-cell>
          <table:table-cell office:value-type="float" office:value="3.3948832153727588" table:style-name="ce37">
            <text:p>3.39</text:p>
          </table:table-cell>
          <table:table-cell office:value-type="float" office:value="18.356195797318531" table:style-name="ce37">
            <text:p>18.36</text:p>
          </table:table-cell>
          <table:table-cell office:value-type="float" office:value="31.664138001579751" table:style-name="ce37">
            <text:p>31.66</text:p>
          </table:table-cell>
          <table:table-cell office:value-type="float" office:value="13.574012636627117" table:style-name="ce37">
            <text:p>13.57</text:p>
          </table:table-cell>
          <table:table-cell office:value-type="float" office:value="1.4598000814485561" table:style-name="ce37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Just walk</text:p>
          </table:table-cell>
          <table:table-cell office:value-type="float" office:value="84.478567422134617" table:style-name="ce37">
            <text:p>84.48</text:p>
          </table:table-cell>
          <table:table-cell office:value-type="float" office:value="12.983211329728469" table:style-name="ce37">
            <text:p>12.98</text:p>
          </table:table-cell>
          <table:table-cell office:value-type="float" office:value="59.031473215866818" table:style-name="ce37">
            <text:p>59.03</text:p>
          </table:table-cell>
          <table:table-cell office:value-type="float" office:value="109.92566162840239" table:style-name="ce37">
            <text:p>109.93</text:p>
          </table:table-cell>
          <table:table-cell office:value-type="float" office:value="15.368645238563408" table:style-name="ce37">
            <text:p>15.37</text:p>
          </table:table-cell>
          <table:table-cell office:value-type="float" office:value="1.6025796187705359" table:style-name="ce37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</text:p>
          </table:table-cell>
          <table:table-cell office:value-type="float" office:value="0.30958673996282349" table:style-name="ce37">
            <text:p>[low]</text:p>
          </table:table-cell>
          <table:table-cell office:value-type="float" office:value="0.21681323499639071" table:style-name="ce37">
            <text:p>[low]</text:p>
          </table:table-cell>
          <table:table-cell office:value-type="float" office:value="0" table:style-name="ce37">
            <text:p>0.00</text:p>
          </table:table-cell>
          <table:table-cell office:value-type="float" office:value="0.73454068055574928" table:style-name="ce37">
            <text:p>0.73</text:p>
          </table:table-cell>
          <table:table-cell office:value-type="float" office:value="70.033114151603058" table:style-name="ce37">
            <text:p>70.03</text:p>
          </table:table-cell>
          <table:table-cell office:value-type="float" office:value="1.139625570749399" table:style-name="ce37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All purposes</text:p>
          </table:table-cell>
          <table:table-cell office:value-type="float" office:value="805.53276050678608" table:style-name="ce39">
            <text:p>805.53</text:p>
          </table:table-cell>
          <table:table-cell office:value-type="float" office:value="36.623254896879743" table:style-name="ce39">
            <text:p>36.62</text:p>
          </table:table-cell>
          <table:table-cell office:value-type="float" office:value="733.7511809089018" table:style-name="ce40">
            <text:p>733.75</text:p>
          </table:table-cell>
          <table:table-cell office:value-type="float" office:value="877.31434010467035" table:style-name="ce40">
            <text:p>877.31</text:p>
          </table:table-cell>
          <table:table-cell office:value-type="float" office:value="4.546463743304356" table:style-name="ce40">
            <text:p>4.55</text:p>
          </table:table-cell>
          <table:table-cell office:value-type="float" office:value="1.887235687857157" table:style-name="ce40">
            <text:p>1.8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Commuting</text:p>
          </table:table-cell>
          <table:table-cell office:value-type="float" office:value="98.669482185341465" table:style-name="ce39">
            <text:p>98.67</text:p>
          </table:table-cell>
          <table:table-cell office:value-type="float" office:value="9.1270340956480016" table:style-name="ce39">
            <text:p>9.13</text:p>
          </table:table-cell>
          <table:table-cell office:value-type="float" office:value="80.780495357871388" table:style-name="ce40">
            <text:p>80.78</text:p>
          </table:table-cell>
          <table:table-cell office:value-type="float" office:value="116.5584690128115" table:style-name="ce40">
            <text:p>116.56</text:p>
          </table:table-cell>
          <table:table-cell office:value-type="float" office:value="9.2501084362677766" table:style-name="ce40">
            <text:p>9.25</text:p>
          </table:table-cell>
          <table:table-cell office:value-type="float" office:value="1.137483521725098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Business</text:p>
          </table:table-cell>
          <table:table-cell office:value-type="float" office:value="13.842016960959199" table:style-name="ce39">
            <text:p>13.84</text:p>
          </table:table-cell>
          <table:table-cell office:value-type="float" office:value="5.0918649214187388" table:style-name="ce39">
            <text:p>5.09</text:p>
          </table:table-cell>
          <table:table-cell office:value-type="float" office:value="3.8619617149784702" table:style-name="ce40">
            <text:p>3.86</text:p>
          </table:table-cell>
          <table:table-cell office:value-type="float" office:value="23.822072206939929" table:style-name="ce40">
            <text:p>23.82</text:p>
          </table:table-cell>
          <table:table-cell office:value-type="float" office:value="36.785570598418715" table:style-name="ce40">
            <text:p>36.79</text:p>
          </table:table-cell>
          <table:table-cell office:value-type="float" office:value="1.269225249976686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ducation</text:p>
          </table:table-cell>
          <table:table-cell office:value-type="float" office:value="86.336091544185152" table:style-name="ce39">
            <text:p>86.34</text:p>
          </table:table-cell>
          <table:table-cell office:value-type="float" office:value="12.123169294999281" table:style-name="ce39">
            <text:p>12.12</text:p>
          </table:table-cell>
          <table:table-cell office:value-type="float" office:value="62.574679725986563" table:style-name="ce40">
            <text:p>62.57</text:p>
          </table:table-cell>
          <table:table-cell office:value-type="float" office:value="110.0975033623837" table:style-name="ce40">
            <text:p>110.10</text:p>
          </table:table-cell>
          <table:table-cell office:value-type="float" office:value="14.041832422764791" table:style-name="ce40">
            <text:p>14.04</text:p>
          </table:table-cell>
          <table:table-cell office:value-type="float" office:value="1.3830686834229089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scort education</text:p>
          </table:table-cell>
          <table:table-cell office:value-type="float" office:value="74.794620061542375" table:style-name="ce39">
            <text:p>74.79</text:p>
          </table:table-cell>
          <table:table-cell office:value-type="float" office:value="14.18692257080585" table:style-name="ce39">
            <text:p>14.19</text:p>
          </table:table-cell>
          <table:table-cell office:value-type="float" office:value="46.988251822762898" table:style-name="ce40">
            <text:p>46.99</text:p>
          </table:table-cell>
          <table:table-cell office:value-type="float" office:value="102.6009883003218" table:style-name="ce40">
            <text:p>102.60</text:p>
          </table:table-cell>
          <table:table-cell office:value-type="float" office:value="18.967838273839202" table:style-name="ce40">
            <text:p>18.97</text:p>
          </table:table-cell>
          <table:table-cell office:value-type="float" office:value="1.201256829295835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hopping</text:p>
          </table:table-cell>
          <table:table-cell office:value-type="float" office:value="154.78446418705701" table:style-name="ce39">
            <text:p>154.78</text:p>
          </table:table-cell>
          <table:table-cell office:value-type="float" office:value="12.99497922487763" table:style-name="ce39">
            <text:p>12.99</text:p>
          </table:table-cell>
          <table:table-cell office:value-type="float" office:value="129.3143049062968" table:style-name="ce40">
            <text:p>129.31</text:p>
          </table:table-cell>
          <table:table-cell office:value-type="float" office:value="180.25462346781711" table:style-name="ce40">
            <text:p>180.25</text:p>
          </table:table-cell>
          <table:table-cell office:value-type="float" office:value="8.3955320019541499" table:style-name="ce40">
            <text:p>8.40</text:p>
          </table:table-cell>
          <table:table-cell office:value-type="float" office:value="1.276176689907135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 escort</text:p>
          </table:table-cell>
          <table:table-cell office:value-type="float" office:value="57.981896169238617" table:style-name="ce39">
            <text:p>57.98</text:p>
          </table:table-cell>
          <table:table-cell office:value-type="float" office:value="6.0250319583273209" table:style-name="ce39">
            <text:p>6.03</text:p>
          </table:table-cell>
          <table:table-cell office:value-type="float" office:value="46.172833530917067" table:style-name="ce40">
            <text:p>46.17</text:p>
          </table:table-cell>
          <table:table-cell office:value-type="float" office:value="69.790958807560173" table:style-name="ce40">
            <text:p>69.79</text:p>
          </table:table-cell>
          <table:table-cell office:value-type="float" office:value="10.391229601635219" table:style-name="ce40">
            <text:p>10.39</text:p>
          </table:table-cell>
          <table:table-cell office:value-type="float" office:value="0.93933230748874763" table:style-name="ce40">
            <text:p>0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Personal business</text:p>
          </table:table-cell>
          <table:table-cell office:value-type="float" office:value="69.194851816595715" table:style-name="ce39">
            <text:p>69.19</text:p>
          </table:table-cell>
          <table:table-cell office:value-type="float" office:value="7.6901010593869614" table:style-name="ce39">
            <text:p>7.69</text:p>
          </table:table-cell>
          <table:table-cell office:value-type="float" office:value="54.122253740197273" table:style-name="ce40">
            <text:p>54.12</text:p>
          </table:table-cell>
          <table:table-cell office:value-type="float" office:value="84.267449892994165" table:style-name="ce40">
            <text:p>84.27</text:p>
          </table:table-cell>
          <table:table-cell office:value-type="float" office:value="11.113689613455556" table:style-name="ce40">
            <text:p>11.11</text:p>
          </table:table-cell>
          <table:table-cell office:value-type="float" office:value="1.373100409985436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7.379103787886194" table:style-name="ce39">
            <text:p>67.38</text:p>
          </table:table-cell>
          <table:table-cell office:value-type="float" office:value="7.7595038626282031" table:style-name="ce39">
            <text:p>7.76</text:p>
          </table:table-cell>
          <table:table-cell office:value-type="float" office:value="52.170476217134919" table:style-name="ce40">
            <text:p>52.17</text:p>
          </table:table-cell>
          <table:table-cell office:value-type="float" office:value="82.58773135863747" table:style-name="ce40">
            <text:p>82.59</text:p>
          </table:table-cell>
          <table:table-cell office:value-type="float" office:value="11.516187402930775" table:style-name="ce40">
            <text:p>11.52</text:p>
          </table:table-cell>
          <table:table-cell office:value-type="float" office:value="1.2776151757953771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37.933697858466623" table:style-name="ce39">
            <text:p>37.93</text:p>
          </table:table-cell>
          <table:table-cell office:value-type="float" office:value="5.7173304508495209" table:style-name="ce39">
            <text:p>5.72</text:p>
          </table:table-cell>
          <table:table-cell office:value-type="float" office:value="26.727730174801561" table:style-name="ce40">
            <text:p>26.73</text:p>
          </table:table-cell>
          <table:table-cell office:value-type="float" office:value="49.139665542131667" table:style-name="ce40">
            <text:p>49.14</text:p>
          </table:table-cell>
          <table:table-cell office:value-type="float" office:value="15.071903804847331" table:style-name="ce40">
            <text:p>15.07</text:p>
          </table:table-cell>
          <table:table-cell office:value-type="float" office:value="1.178562705589336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2.376971198984357" table:style-name="ce39">
            <text:p>52.38</text:p>
          </table:table-cell>
          <table:table-cell office:value-type="float" office:value="7.4588404518047096" table:style-name="ce39">
            <text:p>7.46</text:p>
          </table:table-cell>
          <table:table-cell office:value-type="float" office:value="37.757643913447133" table:style-name="ce40">
            <text:p>37.76</text:p>
          </table:table-cell>
          <table:table-cell office:value-type="float" office:value="66.996298484521589" table:style-name="ce40">
            <text:p>67.00</text:p>
          </table:table-cell>
          <table:table-cell office:value-type="float" office:value="14.240686853518067" table:style-name="ce40">
            <text:p>14.24</text:p>
          </table:table-cell>
          <table:table-cell office:value-type="float" office:value="1.111064289929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port: participate</text:p>
          </table:table-cell>
          <table:table-cell office:value-type="float" office:value="9.7957196607237762" table:style-name="ce39">
            <text:p>9.80</text:p>
          </table:table-cell>
          <table:table-cell office:value-type="float" office:value="1.603386623910992" table:style-name="ce39">
            <text:p>1.60</text:p>
          </table:table-cell>
          <table:table-cell office:value-type="float" office:value="6.6530818778582308" table:style-name="ce40">
            <text:p>6.65</text:p>
          </table:table-cell>
          <table:table-cell office:value-type="float" office:value="12.93835744358932" table:style-name="ce40">
            <text:p>12.94</text:p>
          </table:table-cell>
          <table:table-cell office:value-type="float" office:value="16.368237142798371" table:style-name="ce40">
            <text:p>16.37</text:p>
          </table:table-cell>
          <table:table-cell office:value-type="float" office:value="0.87569096658412948" table:style-name="ce40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Holiday: base</text:p>
          </table:table-cell>
          <table:table-cell office:value-type="float" office:value="6.9298320166060021" table:style-name="ce39">
            <text:p>6.93</text:p>
          </table:table-cell>
          <table:table-cell office:value-type="float" office:value="2.3303740970384319" table:style-name="ce39">
            <text:p>2.33</text:p>
          </table:table-cell>
          <table:table-cell office:value-type="float" office:value="2.3622987864106739" table:style-name="ce40">
            <text:p>2.36</text:p>
          </table:table-cell>
          <table:table-cell office:value-type="float" office:value="11.49736524680133" table:style-name="ce40">
            <text:p>11.50</text:p>
          </table:table-cell>
          <table:table-cell office:value-type="float" office:value="33.628146994820959" table:style-name="ce40">
            <text:p>33.63</text:p>
          </table:table-cell>
          <table:table-cell office:value-type="float" office:value="1.5513549052382369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Day trip</text:p>
          </table:table-cell>
          <table:table-cell office:value-type="float" office:value="33.437455281230307" table:style-name="ce39">
            <text:p>33.44</text:p>
          </table:table-cell>
          <table:table-cell office:value-type="float" office:value="6.5158841375413354" table:style-name="ce39">
            <text:p>6.52</text:p>
          </table:table-cell>
          <table:table-cell office:value-type="float" office:value="20.66632237164929" table:style-name="ce40">
            <text:p>20.67</text:p>
          </table:table-cell>
          <table:table-cell office:value-type="float" office:value="46.208588190811327" table:style-name="ce40">
            <text:p>46.21</text:p>
          </table:table-cell>
          <table:table-cell office:value-type="float" office:value="19.486782360495429" table:style-name="ce40">
            <text:p>19.49</text:p>
          </table:table-cell>
          <table:table-cell office:value-type="float" office:value="1.470288019389083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Just walk</text:p>
          </table:table-cell>
          <table:table-cell office:value-type="float" office:value="69.784475660819623" table:style-name="ce39">
            <text:p>69.78</text:p>
          </table:table-cell>
          <table:table-cell office:value-type="float" office:value="13.50799719213366" table:style-name="ce39">
            <text:p>13.51</text:p>
          </table:table-cell>
          <table:table-cell office:value-type="float" office:value="43.308801164237643" table:style-name="ce40">
            <text:p>43.31</text:p>
          </table:table-cell>
          <table:table-cell office:value-type="float" office:value="96.260150157401597" table:style-name="ce40">
            <text:p>96.26</text:p>
          </table:table-cell>
          <table:table-cell office:value-type="float" office:value="19.356736672763599" table:style-name="ce40">
            <text:p>19.36</text:p>
          </table:table-cell>
          <table:table-cell office:value-type="float" office:value="1.5048185465536441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</text:p>
          </table:table-cell>
          <table:table-cell office:value-type="float" office:value="0.41938277933906382" table:style-name="ce39">
            <text:p>[low]</text:p>
          </table:table-cell>
          <table:table-cell office:value-type="float" office:value="0.31743955787669159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1.041564312777379" table:style-name="ce40">
            <text:p>1.04</text:p>
          </table:table-cell>
          <table:table-cell office:value-type="float" office:value="75.692082153913887" table:style-name="ce40">
            <text:p>75.69</text:p>
          </table:table-cell>
          <table:table-cell office:value-type="float" office:value="1.0379311867987551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All purposes</text:p>
          </table:table-cell>
          <table:table-cell office:value-type="float" office:value="833.6600611689754" table:style-name="ce39">
            <text:p>833.66</text:p>
          </table:table-cell>
          <table:table-cell office:value-type="float" office:value="34.217234663111867" table:style-name="ce39">
            <text:p>34.22</text:p>
          </table:table-cell>
          <table:table-cell office:value-type="float" office:value="766.59428122927613" table:style-name="ce40">
            <text:p>766.59</text:p>
          </table:table-cell>
          <table:table-cell office:value-type="float" office:value="900.72584110867467" table:style-name="ce40">
            <text:p>900.73</text:p>
          </table:table-cell>
          <table:table-cell office:value-type="float" office:value="4.1044589104018909" table:style-name="ce40">
            <text:p>4.10</text:p>
          </table:table-cell>
          <table:table-cell office:value-type="float" office:value="1.439799268067742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Commuting</text:p>
          </table:table-cell>
          <table:table-cell office:value-type="float" office:value="96.272510317128024" table:style-name="ce39">
            <text:p>96.27</text:p>
          </table:table-cell>
          <table:table-cell office:value-type="float" office:value="6.8193307573697073" table:style-name="ce39">
            <text:p>6.82</text:p>
          </table:table-cell>
          <table:table-cell office:value-type="float" office:value="82.906622032683401" table:style-name="ce40">
            <text:p>82.91</text:p>
          </table:table-cell>
          <table:table-cell office:value-type="float" office:value="109.6383986015726" table:style-name="ce40">
            <text:p>109.64</text:p>
          </table:table-cell>
          <table:table-cell office:value-type="float" office:value="7.0833623584825824" table:style-name="ce40">
            <text:p>7.08</text:p>
          </table:table-cell>
          <table:table-cell office:value-type="float" office:value="1.058638818484456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Business</text:p>
          </table:table-cell>
          <table:table-cell office:value-type="float" office:value="14.88297171657028" table:style-name="ce39">
            <text:p>14.88</text:p>
          </table:table-cell>
          <table:table-cell office:value-type="float" office:value="3.4380190238429051" table:style-name="ce39">
            <text:p>3.44</text:p>
          </table:table-cell>
          <table:table-cell office:value-type="float" office:value="8.144454429838186" table:style-name="ce40">
            <text:p>8.14</text:p>
          </table:table-cell>
          <table:table-cell office:value-type="float" office:value="21.621489003302369" table:style-name="ce40">
            <text:p>21.62</text:p>
          </table:table-cell>
          <table:table-cell office:value-type="float" office:value="23.100353137237452" table:style-name="ce40">
            <text:p>23.10</text:p>
          </table:table-cell>
          <table:table-cell office:value-type="float" office:value="1.1310881322712161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ducation</text:p>
          </table:table-cell>
          <table:table-cell office:value-type="float" office:value="67.449668513307756" table:style-name="ce39">
            <text:p>67.45</text:p>
          </table:table-cell>
          <table:table-cell office:value-type="float" office:value="9.1748577151687574" table:style-name="ce39">
            <text:p>9.17</text:p>
          </table:table-cell>
          <table:table-cell office:value-type="float" office:value="49.466947391576987" table:style-name="ce40">
            <text:p>49.47</text:p>
          </table:table-cell>
          <table:table-cell office:value-type="float" office:value="85.432389635038518" table:style-name="ce40">
            <text:p>85.43</text:p>
          </table:table-cell>
          <table:table-cell office:value-type="float" office:value="13.602524545185224" table:style-name="ce40">
            <text:p>13.60</text:p>
          </table:table-cell>
          <table:table-cell office:value-type="float" office:value="1.499280784720687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scort education</text:p>
          </table:table-cell>
          <table:table-cell office:value-type="float" office:value="53.913346936825569" table:style-name="ce39">
            <text:p>53.91</text:p>
          </table:table-cell>
          <table:table-cell office:value-type="float" office:value="10.025812701359101" table:style-name="ce39">
            <text:p>10.03</text:p>
          </table:table-cell>
          <table:table-cell office:value-type="float" office:value="34.262754042161731" table:style-name="ce40">
            <text:p>34.26</text:p>
          </table:table-cell>
          <table:table-cell office:value-type="float" office:value="73.563939831489407" table:style-name="ce40">
            <text:p>73.56</text:p>
          </table:table-cell>
          <table:table-cell office:value-type="float" office:value="18.596160822861023" table:style-name="ce40">
            <text:p>18.60</text:p>
          </table:table-cell>
          <table:table-cell office:value-type="float" office:value="1.342197444201271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hopping</text:p>
          </table:table-cell>
          <table:table-cell office:value-type="float" office:value="120.9235260242144" table:style-name="ce39">
            <text:p>120.92</text:p>
          </table:table-cell>
          <table:table-cell office:value-type="float" office:value="8.7712705314944586" table:style-name="ce39">
            <text:p>8.77</text:p>
          </table:table-cell>
          <table:table-cell office:value-type="float" office:value="103.73183578248531" table:style-name="ce40">
            <text:p>103.73</text:p>
          </table:table-cell>
          <table:table-cell office:value-type="float" office:value="138.11521626594359" table:style-name="ce40">
            <text:p>138.12</text:p>
          </table:table-cell>
          <table:table-cell office:value-type="float" office:value="7.2535682839235518" table:style-name="ce40">
            <text:p>7.25</text:p>
          </table:table-cell>
          <table:table-cell office:value-type="float" office:value="1.399153366203415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 escort</text:p>
          </table:table-cell>
          <table:table-cell office:value-type="float" office:value="60.333524285059283" table:style-name="ce39">
            <text:p>60.33</text:p>
          </table:table-cell>
          <table:table-cell office:value-type="float" office:value="7.0203657982798182" table:style-name="ce39">
            <text:p>7.02</text:p>
          </table:table-cell>
          <table:table-cell office:value-type="float" office:value="46.573607320430831" table:style-name="ce40">
            <text:p>46.57</text:p>
          </table:table-cell>
          <table:table-cell office:value-type="float" office:value="74.093441249687714" table:style-name="ce40">
            <text:p>74.09</text:p>
          </table:table-cell>
          <table:table-cell office:value-type="float" office:value="11.635928584430976" table:style-name="ce40">
            <text:p>11.64</text:p>
          </table:table-cell>
          <table:table-cell office:value-type="float" office:value="1.2521611260985921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Personal business</text:p>
          </table:table-cell>
          <table:table-cell office:value-type="float" office:value="80.800811537145165" table:style-name="ce39">
            <text:p>80.80</text:p>
          </table:table-cell>
          <table:table-cell office:value-type="float" office:value="8.7543007950067899" table:style-name="ce39">
            <text:p>8.75</text:p>
          </table:table-cell>
          <table:table-cell office:value-type="float" office:value="63.642381978931859" table:style-name="ce40">
            <text:p>63.64</text:p>
          </table:table-cell>
          <table:table-cell office:value-type="float" office:value="97.959241095358465" table:style-name="ce40">
            <text:p>97.96</text:p>
          </table:table-cell>
          <table:table-cell office:value-type="float" office:value="10.834421868377307" table:style-name="ce40">
            <text:p>10.83</text:p>
          </table:table-cell>
          <table:table-cell office:value-type="float" office:value="1.3994858460748729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9.528902668292353" table:style-name="ce39">
            <text:p>59.53</text:p>
          </table:table-cell>
          <table:table-cell office:value-type="float" office:value="7.4183973755667711" table:style-name="ce39">
            <text:p>7.42</text:p>
          </table:table-cell>
          <table:table-cell office:value-type="float" office:value="44.988843812181493" table:style-name="ce40">
            <text:p>44.99</text:p>
          </table:table-cell>
          <table:table-cell office:value-type="float" office:value="74.068961524403221" table:style-name="ce40">
            <text:p>74.07</text:p>
          </table:table-cell>
          <table:table-cell office:value-type="float" office:value="12.461841295653729" table:style-name="ce40">
            <text:p>12.46</text:p>
          </table:table-cell>
          <table:table-cell office:value-type="float" office:value="1.6794948272421291" table:style-name="ce40">
            <text:p>1.6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32.242136377486617" table:style-name="ce39">
            <text:p>32.24</text:p>
          </table:table-cell>
          <table:table-cell office:value-type="float" office:value="5.8625119244924973" table:style-name="ce39">
            <text:p>5.86</text:p>
          </table:table-cell>
          <table:table-cell office:value-type="float" office:value="20.751613005481332" table:style-name="ce40">
            <text:p>20.75</text:p>
          </table:table-cell>
          <table:table-cell office:value-type="float" office:value="43.732659749491923" table:style-name="ce40">
            <text:p>43.73</text:p>
          </table:table-cell>
          <table:table-cell office:value-type="float" office:value="18.182765111638364" table:style-name="ce40">
            <text:p>18.18</text:p>
          </table:table-cell>
          <table:table-cell office:value-type="float" office:value="1.9839055216321251" table:style-name="ce40">
            <text:p>1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7.08575024813171" table:style-name="ce39">
            <text:p>47.09</text:p>
          </table:table-cell>
          <table:table-cell office:value-type="float" office:value="5.5095158782821327" table:style-name="ce39">
            <text:p>5.51</text:p>
          </table:table-cell>
          <table:table-cell office:value-type="float" office:value="36.287099126698728" table:style-name="ce40">
            <text:p>36.29</text:p>
          </table:table-cell>
          <table:table-cell office:value-type="float" office:value="57.884401369564692" table:style-name="ce40">
            <text:p>57.88</text:p>
          </table:table-cell>
          <table:table-cell office:value-type="float" office:value="11.701025998838666" table:style-name="ce40">
            <text:p>11.70</text:p>
          </table:table-cell>
          <table:table-cell office:value-type="float" office:value="1.367210687008813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port: participate</text:p>
          </table:table-cell>
          <table:table-cell office:value-type="float" office:value="10.085386541224951" table:style-name="ce39">
            <text:p>10.09</text:p>
          </table:table-cell>
          <table:table-cell office:value-type="float" office:value="2.366238251852522" table:style-name="ce39">
            <text:p>2.37</text:p>
          </table:table-cell>
          <table:table-cell office:value-type="float" office:value="5.4475595675940056" table:style-name="ce40">
            <text:p>5.45</text:p>
          </table:table-cell>
          <table:table-cell office:value-type="float" office:value="14.723213514855891" table:style-name="ce40">
            <text:p>14.72</text:p>
          </table:table-cell>
          <table:table-cell office:value-type="float" office:value="23.462048203906754" table:style-name="ce40">
            <text:p>23.46</text:p>
          </table:table-cell>
          <table:table-cell office:value-type="float" office:value="1.3586283656935729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Holiday: base</text:p>
          </table:table-cell>
          <table:table-cell office:value-type="float" office:value="12.863814839680771" table:style-name="ce39">
            <text:p>12.86</text:p>
          </table:table-cell>
          <table:table-cell office:value-type="float" office:value="2.5968508930172658" table:style-name="ce39">
            <text:p>2.60</text:p>
          </table:table-cell>
          <table:table-cell office:value-type="float" office:value="7.7739870893669281" table:style-name="ce40">
            <text:p>7.77</text:p>
          </table:table-cell>
          <table:table-cell office:value-type="float" office:value="17.953642589994612" table:style-name="ce40">
            <text:p>17.95</text:p>
          </table:table-cell>
          <table:table-cell office:value-type="float" office:value="20.18725335665442" table:style-name="ce40">
            <text:p>20.19</text:p>
          </table:table-cell>
          <table:table-cell office:value-type="float" office:value="1.442564466738937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Day trip</text:p>
          </table:table-cell>
          <table:table-cell office:value-type="float" office:value="31.4623432523525" table:style-name="ce39">
            <text:p>31.46</text:p>
          </table:table-cell>
          <table:table-cell office:value-type="float" office:value="5.0898222404297346" table:style-name="ce39">
            <text:p>5.09</text:p>
          </table:table-cell>
          <table:table-cell office:value-type="float" office:value="21.486291661110219" table:style-name="ce40">
            <text:p>21.49</text:p>
          </table:table-cell>
          <table:table-cell office:value-type="float" office:value="41.438394843594779" table:style-name="ce40">
            <text:p>41.44</text:p>
          </table:table-cell>
          <table:table-cell office:value-type="float" office:value="16.177505278629109" table:style-name="ce40">
            <text:p>16.18</text:p>
          </table:table-cell>
          <table:table-cell office:value-type="float" office:value="1.703586588718818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Just walk</text:p>
          </table:table-cell>
          <table:table-cell office:value-type="float" office:value="78.670474112076306" table:style-name="ce39">
            <text:p>78.67</text:p>
          </table:table-cell>
          <table:table-cell office:value-type="float" office:value="10.970699267448991" table:style-name="ce39">
            <text:p>10.97</text:p>
          </table:table-cell>
          <table:table-cell office:value-type="float" office:value="57.167903547876293" table:style-name="ce40">
            <text:p>57.17</text:p>
          </table:table-cell>
          <table:table-cell office:value-type="float" office:value="100.17304467627631" table:style-name="ce40">
            <text:p>100.17</text:p>
          </table:table-cell>
          <table:table-cell office:value-type="float" office:value="13.945129213051144" table:style-name="ce40">
            <text:p>13.95</text:p>
          </table:table-cell>
          <table:table-cell office:value-type="float" office:value="1.414804277924800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</text:p>
          </table:table-cell>
          <table:table-cell office:value-type="float" office:value="0.24536542824346441" table:style-name="ce39">
            <text:p>[low]</text:p>
          </table:table-cell>
          <table:table-cell office:value-type="float" office:value="0.15792297997731941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55489446899901052" table:style-name="ce40">
            <text:p>0.55</text:p>
          </table:table-cell>
          <table:table-cell office:value-type="float" office:value="64.362359892290925" table:style-name="ce40">
            <text:p>64.36</text:p>
          </table:table-cell>
          <table:table-cell office:value-type="float" office:value="0.98417022572603363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All purposes</text:p>
          </table:table-cell>
          <table:table-cell office:value-type="float" office:value="766.76053279773919" table:style-name="ce39">
            <text:p>766.76</text:p>
          </table:table-cell>
          <table:table-cell office:value-type="float" office:value="32.802621333852663" table:style-name="ce39">
            <text:p>32.80</text:p>
          </table:table-cell>
          <table:table-cell office:value-type="float" office:value="702.46739498338798" table:style-name="ce40">
            <text:p>702.47</text:p>
          </table:table-cell>
          <table:table-cell office:value-type="float" office:value="831.0536706120904" table:style-name="ce40">
            <text:p>831.05</text:p>
          </table:table-cell>
          <table:table-cell office:value-type="float" office:value="4.2780789999927578" table:style-name="ce40">
            <text:p>4.28</text:p>
          </table:table-cell>
          <table:table-cell office:value-type="float" office:value="1.706301262730751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Commuting</text:p>
          </table:table-cell>
          <table:table-cell office:value-type="float" office:value="128.7430547961408" table:style-name="ce39">
            <text:p>128.74</text:p>
          </table:table-cell>
          <table:table-cell office:value-type="float" office:value="13.039099609896081" table:style-name="ce39">
            <text:p>13.04</text:p>
          </table:table-cell>
          <table:table-cell office:value-type="float" office:value="103.1864195607445" table:style-name="ce40">
            <text:p>103.19</text:p>
          </table:table-cell>
          <table:table-cell office:value-type="float" office:value="154.2996900315371" table:style-name="ce40">
            <text:p>154.30</text:p>
          </table:table-cell>
          <table:table-cell office:value-type="float" office:value="10.128002345868634" table:style-name="ce40">
            <text:p>10.13</text:p>
          </table:table-cell>
          <table:table-cell office:value-type="float" office:value="1.553385513284455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Business</text:p>
          </table:table-cell>
          <table:table-cell office:value-type="float" office:value="14.58132674408229" table:style-name="ce39">
            <text:p>14.58</text:p>
          </table:table-cell>
          <table:table-cell office:value-type="float" office:value="3.521749819407141" table:style-name="ce39">
            <text:p>3.52</text:p>
          </table:table-cell>
          <table:table-cell office:value-type="float" office:value="7.6786970980442906" table:style-name="ce40">
            <text:p>7.68</text:p>
          </table:table-cell>
          <table:table-cell office:value-type="float" office:value="21.48395639012028" table:style-name="ce40">
            <text:p>21.48</text:p>
          </table:table-cell>
          <table:table-cell office:value-type="float" office:value="24.152464869744545" table:style-name="ce40">
            <text:p>24.15</text:p>
          </table:table-cell>
          <table:table-cell office:value-type="float" office:value="1.119535265998995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ducation</text:p>
          </table:table-cell>
          <table:table-cell office:value-type="float" office:value="41.502309436385907" table:style-name="ce39">
            <text:p>41.50</text:p>
          </table:table-cell>
          <table:table-cell office:value-type="float" office:value="8.6313365297138382" table:style-name="ce39">
            <text:p>8.63</text:p>
          </table:table-cell>
          <table:table-cell office:value-type="float" office:value="24.58488983814679" table:style-name="ce40">
            <text:p>24.58</text:p>
          </table:table-cell>
          <table:table-cell office:value-type="float" office:value="58.419729034625028" table:style-name="ce40">
            <text:p>58.42</text:p>
          </table:table-cell>
          <table:table-cell office:value-type="float" office:value="20.797243929145235" table:style-name="ce40">
            <text:p>20.80</text:p>
          </table:table-cell>
          <table:table-cell office:value-type="float" office:value="1.438983890660446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scort education</text:p>
          </table:table-cell>
          <table:table-cell office:value-type="float" office:value="67.267369481428688" table:style-name="ce39">
            <text:p>67.27</text:p>
          </table:table-cell>
          <table:table-cell office:value-type="float" office:value="32.5980344629385" table:style-name="ce39">
            <text:p>32.60</text:p>
          </table:table-cell>
          <table:table-cell office:value-type="float" office:value="3.3752219340692311" table:style-name="ce40">
            <text:p>3.38</text:p>
          </table:table-cell>
          <table:table-cell office:value-type="float" office:value="131.15951702878809" table:style-name="ce40">
            <text:p>131.16</text:p>
          </table:table-cell>
          <table:table-cell office:value-type="float" office:value="48.460397239018292" table:style-name="ce40">
            <text:p>48.46</text:p>
          </table:table-cell>
          <table:table-cell office:value-type="float" office:value="2.7714718298664538" table:style-name="ce40">
            <text:p>2.7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hopping</text:p>
          </table:table-cell>
          <table:table-cell office:value-type="float" office:value="165.19093806223131" table:style-name="ce39">
            <text:p>165.19</text:p>
          </table:table-cell>
          <table:table-cell office:value-type="float" office:value="15.421361983048021" table:style-name="ce39">
            <text:p>15.42</text:p>
          </table:table-cell>
          <table:table-cell office:value-type="float" office:value="134.9650685754572" table:style-name="ce40">
            <text:p>134.97</text:p>
          </table:table-cell>
          <table:table-cell office:value-type="float" office:value="195.4168075490054" table:style-name="ce40">
            <text:p>195.42</text:p>
          </table:table-cell>
          <table:table-cell office:value-type="float" office:value="9.3354769722528186" table:style-name="ce40">
            <text:p>9.34</text:p>
          </table:table-cell>
          <table:table-cell office:value-type="float" office:value="1.689063384496077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 escort</text:p>
          </table:table-cell>
          <table:table-cell office:value-type="float" office:value="87.367941201141036" table:style-name="ce39">
            <text:p>87.37</text:p>
          </table:table-cell>
          <table:table-cell office:value-type="float" office:value="9.8233905313170933" table:style-name="ce39">
            <text:p>9.82</text:p>
          </table:table-cell>
          <table:table-cell office:value-type="float" office:value="68.114095759759536" table:style-name="ce40">
            <text:p>68.11</text:p>
          </table:table-cell>
          <table:table-cell office:value-type="float" office:value="106.62178664252249" table:style-name="ce40">
            <text:p>106.62</text:p>
          </table:table-cell>
          <table:table-cell office:value-type="float" office:value="11.243701518273614" table:style-name="ce40">
            <text:p>11.24</text:p>
          </table:table-cell>
          <table:table-cell office:value-type="float" office:value="1.127066263445063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Personal business</text:p>
          </table:table-cell>
          <table:table-cell office:value-type="float" office:value="84.689152206208021" table:style-name="ce39">
            <text:p>84.69</text:p>
          </table:table-cell>
          <table:table-cell office:value-type="float" office:value="9.5693951253758307" table:style-name="ce39">
            <text:p>9.57</text:p>
          </table:table-cell>
          <table:table-cell office:value-type="float" office:value="65.933137760471396" table:style-name="ce40">
            <text:p>65.93</text:p>
          </table:table-cell>
          <table:table-cell office:value-type="float" office:value="103.4451666519446" table:style-name="ce40">
            <text:p>103.45</text:p>
          </table:table-cell>
          <table:table-cell office:value-type="float" office:value="11.299434314887803" table:style-name="ce40">
            <text:p>11.30</text:p>
          </table:table-cell>
          <table:table-cell office:value-type="float" office:value="1.429239054789686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5.466846012877042" table:style-name="ce39">
            <text:p>75.47</text:p>
          </table:table-cell>
          <table:table-cell office:value-type="float" office:value="8.2813281607275382" table:style-name="ce39">
            <text:p>8.28</text:p>
          </table:table-cell>
          <table:table-cell office:value-type="float" office:value="59.235442817851073" table:style-name="ce40">
            <text:p>59.24</text:p>
          </table:table-cell>
          <table:table-cell office:value-type="float" office:value="91.698249207903018" table:style-name="ce40">
            <text:p>91.70</text:p>
          </table:table-cell>
          <table:table-cell office:value-type="float" office:value="10.9734653006626" table:style-name="ce40">
            <text:p>10.97</text:p>
          </table:table-cell>
          <table:table-cell office:value-type="float" office:value="1.3236137527732319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elsewhere</text:p>
          </table:table-cell>
          <table:table-cell office:value-type="float" office:value="38.708243836753972" table:style-name="ce39">
            <text:p>38.71</text:p>
          </table:table-cell>
          <table:table-cell office:value-type="float" office:value="5.5491549738194204" table:style-name="ce39">
            <text:p>5.55</text:p>
          </table:table-cell>
          <table:table-cell office:value-type="float" office:value="27.831900088067911" table:style-name="ce40">
            <text:p>27.83</text:p>
          </table:table-cell>
          <table:table-cell office:value-type="float" office:value="49.584587585440033" table:style-name="ce40">
            <text:p>49.58</text:p>
          </table:table-cell>
          <table:table-cell office:value-type="float" office:value="14.335847932606093" table:style-name="ce40">
            <text:p>14.34</text:p>
          </table:table-cell>
          <table:table-cell office:value-type="float" office:value="1.7093098510906271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2.479095350114477" table:style-name="ce39">
            <text:p>52.48</text:p>
          </table:table-cell>
          <table:table-cell office:value-type="float" office:value="8.7394866463236216" table:style-name="ce39">
            <text:p>8.74</text:p>
          </table:table-cell>
          <table:table-cell office:value-type="float" office:value="35.349701523320178" table:style-name="ce40">
            <text:p>35.35</text:p>
          </table:table-cell>
          <table:table-cell office:value-type="float" office:value="69.608489176908776" table:style-name="ce40">
            <text:p>69.61</text:p>
          </table:table-cell>
          <table:table-cell office:value-type="float" office:value="16.653272294459544" table:style-name="ce40">
            <text:p>16.65</text:p>
          </table:table-cell>
          <table:table-cell office:value-type="float" office:value="1.661780705661746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port: participate</text:p>
          </table:table-cell>
          <table:table-cell office:value-type="float" office:value="10.926540268847649" table:style-name="ce39">
            <text:p>10.93</text:p>
          </table:table-cell>
          <table:table-cell office:value-type="float" office:value="3.090255067640264" table:style-name="ce39">
            <text:p>3.09</text:p>
          </table:table-cell>
          <table:table-cell office:value-type="float" office:value="4.869640336272731" table:style-name="ce40">
            <text:p>4.87</text:p>
          </table:table-cell>
          <table:table-cell office:value-type="float" office:value="16.983440201422571" table:style-name="ce40">
            <text:p>16.98</text:p>
          </table:table-cell>
          <table:table-cell office:value-type="float" office:value="28.282100203765349" table:style-name="ce40">
            <text:p>28.28</text:p>
          </table:table-cell>
          <table:table-cell office:value-type="float" office:value="1.5937299699011309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Holiday: base</text:p>
          </table:table-cell>
          <table:table-cell office:value-type="float" office:value="5.1558189981980158" table:style-name="ce39">
            <text:p>5.16</text:p>
          </table:table-cell>
          <table:table-cell office:value-type="float" office:value="1.508608642952346" table:style-name="ce39">
            <text:p>1.51</text:p>
          </table:table-cell>
          <table:table-cell office:value-type="float" office:value="2.1989460580114182" table:style-name="ce40">
            <text:p>2.20</text:p>
          </table:table-cell>
          <table:table-cell office:value-type="float" office:value="8.1126919383846143" table:style-name="ce40">
            <text:p>8.11</text:p>
          </table:table-cell>
          <table:table-cell office:value-type="float" office:value="29.260310408096409" table:style-name="ce40">
            <text:p>29.26</text:p>
          </table:table-cell>
          <table:table-cell office:value-type="float" office:value="1.224186806704272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Day trip</text:p>
          </table:table-cell>
          <table:table-cell office:value-type="float" office:value="39.798715708968132" table:style-name="ce39">
            <text:p>39.80</text:p>
          </table:table-cell>
          <table:table-cell office:value-type="float" office:value="6.0844763144283194" table:style-name="ce39">
            <text:p>6.08</text:p>
          </table:table-cell>
          <table:table-cell office:value-type="float" office:value="27.873142132688631" table:style-name="ce40">
            <text:p>27.87</text:p>
          </table:table-cell>
          <table:table-cell office:value-type="float" office:value="51.724289285247643" table:style-name="ce40">
            <text:p>51.72</text:p>
          </table:table-cell>
          <table:table-cell office:value-type="float" office:value="15.288122257315104" table:style-name="ce40">
            <text:p>15.29</text:p>
          </table:table-cell>
          <table:table-cell office:value-type="float" office:value="1.2386330689382601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Just walk</text:p>
          </table:table-cell>
          <table:table-cell office:value-type="float" office:value="75.519256868412356" table:style-name="ce39">
            <text:p>75.52</text:p>
          </table:table-cell>
          <table:table-cell office:value-type="float" office:value="20.713089612536741" table:style-name="ce39">
            <text:p>20.71</text:p>
          </table:table-cell>
          <table:table-cell office:value-type="float" office:value="34.921601227840341" table:style-name="ce40">
            <text:p>34.92</text:p>
          </table:table-cell>
          <table:table-cell office:value-type="float" office:value="116.1169125089844" table:style-name="ce40">
            <text:p>116.12</text:p>
          </table:table-cell>
          <table:table-cell office:value-type="float" office:value="27.427560163400472" table:style-name="ce40">
            <text:p>27.43</text:p>
          </table:table-cell>
          <table:table-cell office:value-type="float" office:value="2.1148783339694339" table:style-name="ce40">
            <text:p>2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All purposes</text:p>
          </table:table-cell>
          <table:table-cell office:value-type="float" office:value="887.39660897178965" table:style-name="ce39">
            <text:p>887.40</text:p>
          </table:table-cell>
          <table:table-cell office:value-type="float" office:value="48.505180863180698" table:style-name="ce39">
            <text:p>48.51</text:p>
          </table:table-cell>
          <table:table-cell office:value-type="float" office:value="792.32645447995549" table:style-name="ce40">
            <text:p>792.33</text:p>
          </table:table-cell>
          <table:table-cell office:value-type="float" office:value="982.46676346362381" table:style-name="ce40">
            <text:p>982.47</text:p>
          </table:table-cell>
          <table:table-cell office:value-type="float" office:value="5.4660092649421737" table:style-name="ce40">
            <text:p>5.47</text:p>
          </table:table-cell>
          <table:table-cell office:value-type="float" office:value="2.0075056627818011" table:style-name="ce40">
            <text:p>2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Commuting</text:p>
          </table:table-cell>
          <table:table-cell office:value-type="float" office:value="110.5977850869879" table:style-name="ce39">
            <text:p>110.60</text:p>
          </table:table-cell>
          <table:table-cell office:value-type="float" office:value="8.7203464486565228" table:style-name="ce39">
            <text:p>8.72</text:p>
          </table:table-cell>
          <table:table-cell office:value-type="float" office:value="93.505906047621096" table:style-name="ce40">
            <text:p>93.51</text:p>
          </table:table-cell>
          <table:table-cell office:value-type="float" office:value="127.6896641263547" table:style-name="ce40">
            <text:p>127.69</text:p>
          </table:table-cell>
          <table:table-cell office:value-type="float" office:value="7.8847387782655449" table:style-name="ce40">
            <text:p>7.88</text:p>
          </table:table-cell>
          <table:table-cell office:value-type="float" office:value="1.3499676863441701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Business</text:p>
          </table:table-cell>
          <table:table-cell office:value-type="float" office:value="14.989770352599439" table:style-name="ce39">
            <text:p>14.99</text:p>
          </table:table-cell>
          <table:table-cell office:value-type="float" office:value="3.867196096634486" table:style-name="ce39">
            <text:p>3.87</text:p>
          </table:table-cell>
          <table:table-cell office:value-type="float" office:value="7.4100660031958441" table:style-name="ce40">
            <text:p>7.41</text:p>
          </table:table-cell>
          <table:table-cell office:value-type="float" office:value="22.569474702003031" table:style-name="ce40">
            <text:p>22.57</text:p>
          </table:table-cell>
          <table:table-cell office:value-type="float" office:value="25.798901555312082" table:style-name="ce40">
            <text:p>25.80</text:p>
          </table:table-cell>
          <table:table-cell office:value-type="float" office:value="1.49131475189812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ducation</text:p>
          </table:table-cell>
          <table:table-cell office:value-type="float" office:value="59.582891260423203" table:style-name="ce39">
            <text:p>59.58</text:p>
          </table:table-cell>
          <table:table-cell office:value-type="float" office:value="8.2518512997763072" table:style-name="ce39">
            <text:p>8.25</text:p>
          </table:table-cell>
          <table:table-cell office:value-type="float" office:value="43.40926271286164" table:style-name="ce40">
            <text:p>43.41</text:p>
          </table:table-cell>
          <table:table-cell office:value-type="float" office:value="75.756519807984773" table:style-name="ce40">
            <text:p>75.76</text:p>
          </table:table-cell>
          <table:table-cell office:value-type="float" office:value="13.849363676746318" table:style-name="ce40">
            <text:p>13.85</text:p>
          </table:table-cell>
          <table:table-cell office:value-type="float" office:value="1.5702061070214199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scort education</text:p>
          </table:table-cell>
          <table:table-cell office:value-type="float" office:value="57.444258071216609" table:style-name="ce39">
            <text:p>57.44</text:p>
          </table:table-cell>
          <table:table-cell office:value-type="float" office:value="11.88337796042577" table:style-name="ce39">
            <text:p>11.88</text:p>
          </table:table-cell>
          <table:table-cell office:value-type="float" office:value="34.152837268782108" table:style-name="ce40">
            <text:p>34.15</text:p>
          </table:table-cell>
          <table:table-cell office:value-type="float" office:value="80.735678873651111" table:style-name="ce40">
            <text:p>80.74</text:p>
          </table:table-cell>
          <table:table-cell office:value-type="float" office:value="20.686798575574489" table:style-name="ce40">
            <text:p>20.69</text:p>
          </table:table-cell>
          <table:table-cell office:value-type="float" office:value="1.816114378556434" table:style-name="ce40">
            <text:p>1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hopping</text:p>
          </table:table-cell>
          <table:table-cell office:value-type="float" office:value="139.32551807686539" table:style-name="ce39">
            <text:p>139.33</text:p>
          </table:table-cell>
          <table:table-cell office:value-type="float" office:value="8.6280512901050042" table:style-name="ce39">
            <text:p>8.63</text:p>
          </table:table-cell>
          <table:table-cell office:value-type="float" office:value="122.4145375482596" table:style-name="ce40">
            <text:p>122.41</text:p>
          </table:table-cell>
          <table:table-cell office:value-type="float" office:value="156.2364986054713" table:style-name="ce40">
            <text:p>156.24</text:p>
          </table:table-cell>
          <table:table-cell office:value-type="float" office:value="6.1927286610518388" table:style-name="ce40">
            <text:p>6.19</text:p>
          </table:table-cell>
          <table:table-cell office:value-type="float" office:value="1.271475978985270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 escort</text:p>
          </table:table-cell>
          <table:table-cell office:value-type="float" office:value="75.300684431705349" table:style-name="ce39">
            <text:p>75.30</text:p>
          </table:table-cell>
          <table:table-cell office:value-type="float" office:value="9.5152801812883467" table:style-name="ce39">
            <text:p>9.52</text:p>
          </table:table-cell>
          <table:table-cell office:value-type="float" office:value="56.650735276380189" table:style-name="ce40">
            <text:p>56.65</text:p>
          </table:table-cell>
          <table:table-cell office:value-type="float" office:value="93.950633587030509" table:style-name="ce40">
            <text:p>93.95</text:p>
          </table:table-cell>
          <table:table-cell office:value-type="float" office:value="12.636379407571413" table:style-name="ce40">
            <text:p>12.64</text:p>
          </table:table-cell>
          <table:table-cell office:value-type="float" office:value="1.5698990530983199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Personal business</text:p>
          </table:table-cell>
          <table:table-cell office:value-type="float" office:value="63.097488780782328" table:style-name="ce39">
            <text:p>63.10</text:p>
          </table:table-cell>
          <table:table-cell office:value-type="float" office:value="6.376807237464341" table:style-name="ce39">
            <text:p>6.38</text:p>
          </table:table-cell>
          <table:table-cell office:value-type="float" office:value="50.598946595352217" table:style-name="ce40">
            <text:p>50.60</text:p>
          </table:table-cell>
          <table:table-cell office:value-type="float" office:value="75.596030966212439" table:style-name="ce40">
            <text:p>75.60</text:p>
          </table:table-cell>
          <table:table-cell office:value-type="float" office:value="10.106277382320375" table:style-name="ce40">
            <text:p>10.11</text:p>
          </table:table-cell>
          <table:table-cell office:value-type="float" office:value="1.620183922316393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5.204324317592906" table:style-name="ce39">
            <text:p>65.20</text:p>
          </table:table-cell>
          <table:table-cell office:value-type="float" office:value="9.3683991206607775" table:style-name="ce39">
            <text:p>9.37</text:p>
          </table:table-cell>
          <table:table-cell office:value-type="float" office:value="46.842262041097783" table:style-name="ce40">
            <text:p>46.84</text:p>
          </table:table-cell>
          <table:table-cell office:value-type="float" office:value="83.56638659408803" table:style-name="ce40">
            <text:p>83.57</text:p>
          </table:table-cell>
          <table:table-cell office:value-type="float" office:value="14.367757382209497" table:style-name="ce40">
            <text:p>14.37</text:p>
          </table:table-cell>
          <table:table-cell office:value-type="float" office:value="1.8997633403922849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36.483720641938433" table:style-name="ce39">
            <text:p>36.48</text:p>
          </table:table-cell>
          <table:table-cell office:value-type="float" office:value="5.0549690703143044" table:style-name="ce39">
            <text:p>5.05</text:p>
          </table:table-cell>
          <table:table-cell office:value-type="float" office:value="26.575981264122401" table:style-name="ce40">
            <text:p>26.58</text:p>
          </table:table-cell>
          <table:table-cell office:value-type="float" office:value="46.391460019754469" table:style-name="ce40">
            <text:p>46.39</text:p>
          </table:table-cell>
          <table:table-cell office:value-type="float" office:value="13.855409978398866" table:style-name="ce40">
            <text:p>13.86</text:p>
          </table:table-cell>
          <table:table-cell office:value-type="float" office:value="1.7085566588193579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8.748754835134669" table:style-name="ce39">
            <text:p>38.75</text:p>
          </table:table-cell>
          <table:table-cell office:value-type="float" office:value="3.916786575150212" table:style-name="ce39">
            <text:p>3.92</text:p>
          </table:table-cell>
          <table:table-cell office:value-type="float" office:value="31.071853147840251" table:style-name="ce40">
            <text:p>31.07</text:p>
          </table:table-cell>
          <table:table-cell office:value-type="float" office:value="46.425656522429087" table:style-name="ce40">
            <text:p>46.43</text:p>
          </table:table-cell>
          <table:table-cell office:value-type="float" office:value="10.108161131409423" table:style-name="ce40">
            <text:p>10.11</text:p>
          </table:table-cell>
          <table:table-cell office:value-type="float" office:value="1.191701028796865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port: participate</text:p>
          </table:table-cell>
          <table:table-cell office:value-type="float" office:value="9.2095007385822996" table:style-name="ce39">
            <text:p>9.21</text:p>
          </table:table-cell>
          <table:table-cell office:value-type="float" office:value="2.248925715273749" table:style-name="ce39">
            <text:p>2.25</text:p>
          </table:table-cell>
          <table:table-cell office:value-type="float" office:value="4.8016063366457509" table:style-name="ce40">
            <text:p>4.80</text:p>
          </table:table-cell>
          <table:table-cell office:value-type="float" office:value="13.61739514051885" table:style-name="ce40">
            <text:p>13.62</text:p>
          </table:table-cell>
          <table:table-cell office:value-type="float" office:value="24.419626851780308" table:style-name="ce40">
            <text:p>24.42</text:p>
          </table:table-cell>
          <table:table-cell office:value-type="float" office:value="1.755339803013362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Holiday: base</text:p>
          </table:table-cell>
          <table:table-cell office:value-type="float" office:value="5.6677346662164654" table:style-name="ce39">
            <text:p>5.67</text:p>
          </table:table-cell>
          <table:table-cell office:value-type="float" office:value="1.4777878686591399" table:style-name="ce39">
            <text:p>1.48</text:p>
          </table:table-cell>
          <table:table-cell office:value-type="float" office:value="2.7712704436445521" table:style-name="ce40">
            <text:p>2.77</text:p>
          </table:table-cell>
          <table:table-cell office:value-type="float" office:value="8.5641988887883791" table:style-name="ce40">
            <text:p>8.56</text:p>
          </table:table-cell>
          <table:table-cell office:value-type="float" office:value="26.073695324302243" table:style-name="ce40">
            <text:p>26.07</text:p>
          </table:table-cell>
          <table:table-cell office:value-type="float" office:value="1.7586050789026551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Day trip</text:p>
          </table:table-cell>
          <table:table-cell office:value-type="float" office:value="14.0893687728086" table:style-name="ce39">
            <text:p>14.09</text:p>
          </table:table-cell>
          <table:table-cell office:value-type="float" office:value="2.6145686387676328" table:style-name="ce39">
            <text:p>2.61</text:p>
          </table:table-cell>
          <table:table-cell office:value-type="float" office:value="8.9648142408240403" table:style-name="ce40">
            <text:p>8.96</text:p>
          </table:table-cell>
          <table:table-cell office:value-type="float" office:value="19.213923304793159" table:style-name="ce40">
            <text:p>19.21</text:p>
          </table:table-cell>
          <table:table-cell office:value-type="float" office:value="18.557031765777538" table:style-name="ce40">
            <text:p>18.56</text:p>
          </table:table-cell>
          <table:table-cell office:value-type="float" office:value="1.694744144142883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Just walk</text:p>
          </table:table-cell>
          <table:table-cell office:value-type="float" office:value="49.977559191998843" table:style-name="ce39">
            <text:p>49.98</text:p>
          </table:table-cell>
          <table:table-cell office:value-type="float" office:value="8.5423229855759342" table:style-name="ce39">
            <text:p>8.54</text:p>
          </table:table-cell>
          <table:table-cell office:value-type="float" office:value="33.234606140270017" table:style-name="ce40">
            <text:p>33.23</text:p>
          </table:table-cell>
          <table:table-cell office:value-type="float" office:value="66.720512243727669" table:style-name="ce40">
            <text:p>66.72</text:p>
          </table:table-cell>
          <table:table-cell office:value-type="float" office:value="17.092317279359087" table:style-name="ce40">
            <text:p>17.09</text:p>
          </table:table-cell>
          <table:table-cell office:value-type="float" office:value="1.600199146705221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</text:p>
          </table:table-cell>
          <table:table-cell office:value-type="float" office:value="0.31261080930922269" table:style-name="ce39">
            <text:p>[low]</text:p>
          </table:table-cell>
          <table:table-cell office:value-type="float" office:value="0.30412164899802269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90868924134534712" table:style-name="ce40">
            <text:p>0.91</text:p>
          </table:table-cell>
          <table:table-cell office:value-type="float" office:value="97.284431613238667" table:style-name="ce40">
            <text:p>97.28</text:p>
          </table:table-cell>
          <table:table-cell office:value-type="float" office:value="1.11578606410543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All purposes</text:p>
          </table:table-cell>
          <table:table-cell office:value-type="float" office:value="740.03197003416176" table:style-name="ce39">
            <text:p>740.03</text:p>
          </table:table-cell>
          <table:table-cell office:value-type="float" office:value="25.547880569135831" table:style-name="ce39">
            <text:p>25.55</text:p>
          </table:table-cell>
          <table:table-cell office:value-type="float" office:value="689.95812411865552" table:style-name="ce40">
            <text:p>689.96</text:p>
          </table:table-cell>
          <table:table-cell office:value-type="float" office:value="790.105815949668" table:style-name="ce40">
            <text:p>790.11</text:p>
          </table:table-cell>
          <table:table-cell office:value-type="float" office:value="3.4522671456959455" table:style-name="ce40">
            <text:p>3.45</text:p>
          </table:table-cell>
          <table:table-cell office:value-type="float" office:value="1.585057767797432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Commuting</text:p>
          </table:table-cell>
          <table:table-cell office:value-type="float" office:value="126.6725627339234" table:style-name="ce39">
            <text:p>126.67</text:p>
          </table:table-cell>
          <table:table-cell office:value-type="float" office:value="12.470034097764589" table:style-name="ce39">
            <text:p>12.47</text:p>
          </table:table-cell>
          <table:table-cell office:value-type="float" office:value="102.23129590230479" table:style-name="ce40">
            <text:p>102.23</text:p>
          </table:table-cell>
          <table:table-cell office:value-type="float" office:value="151.11382956554201" table:style-name="ce40">
            <text:p>151.11</text:p>
          </table:table-cell>
          <table:table-cell office:value-type="float" office:value="9.8443055296496862" table:style-name="ce40">
            <text:p>9.84</text:p>
          </table:table-cell>
          <table:table-cell office:value-type="float" office:value="1.067691243282197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Business</text:p>
          </table:table-cell>
          <table:table-cell office:value-type="float" office:value="33.869837662391241" table:style-name="ce39">
            <text:p>33.87</text:p>
          </table:table-cell>
          <table:table-cell office:value-type="float" office:value="10.288379677013239" table:style-name="ce39">
            <text:p>10.29</text:p>
          </table:table-cell>
          <table:table-cell office:value-type="float" office:value="13.704613495445299" table:style-name="ce40">
            <text:p>13.70</text:p>
          </table:table-cell>
          <table:table-cell office:value-type="float" office:value="54.035061829337181" table:style-name="ce40">
            <text:p>54.04</text:p>
          </table:table-cell>
          <table:table-cell office:value-type="float" office:value="30.376229669495469" table:style-name="ce40">
            <text:p>30.38</text:p>
          </table:table-cell>
          <table:table-cell office:value-type="float" office:value="1.376355804711298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ducation</text:p>
          </table:table-cell>
          <table:table-cell office:value-type="float" office:value="73.680104231714822" table:style-name="ce39">
            <text:p>73.68</text:p>
          </table:table-cell>
          <table:table-cell office:value-type="float" office:value="19.80136801524662" table:style-name="ce39">
            <text:p>19.80</text:p>
          </table:table-cell>
          <table:table-cell office:value-type="float" office:value="34.86942292183145" table:style-name="ce40">
            <text:p>34.87</text:p>
          </table:table-cell>
          <table:table-cell office:value-type="float" office:value="112.4907855415982" table:style-name="ce40">
            <text:p>112.49</text:p>
          </table:table-cell>
          <table:table-cell office:value-type="float" office:value="26.874782849076549" table:style-name="ce40">
            <text:p>26.87</text:p>
          </table:table-cell>
          <table:table-cell office:value-type="float" office:value="1.763942474853337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scort education</text:p>
          </table:table-cell>
          <table:table-cell office:value-type="float" office:value="53.321763765405393" table:style-name="ce39">
            <text:p>53.32</text:p>
          </table:table-cell>
          <table:table-cell office:value-type="float" office:value="18.137407631373179" table:style-name="ce39">
            <text:p>18.14</text:p>
          </table:table-cell>
          <table:table-cell office:value-type="float" office:value="17.772444807913949" table:style-name="ce40">
            <text:p>17.77</text:p>
          </table:table-cell>
          <table:table-cell office:value-type="float" office:value="88.87108272289683" table:style-name="ce40">
            <text:p>88.87</text:p>
          </table:table-cell>
          <table:table-cell office:value-type="float" office:value="34.015018166260546" table:style-name="ce40">
            <text:p>34.02</text:p>
          </table:table-cell>
          <table:table-cell office:value-type="float" office:value="1.643807529642576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hopping</text:p>
          </table:table-cell>
          <table:table-cell office:value-type="float" office:value="169.37426646058341" table:style-name="ce39">
            <text:p>169.37</text:p>
          </table:table-cell>
          <table:table-cell office:value-type="float" office:value="12.220311142060799" table:style-name="ce39">
            <text:p>12.22</text:p>
          </table:table-cell>
          <table:table-cell office:value-type="float" office:value="145.42245662214421" table:style-name="ce40">
            <text:p>145.42</text:p>
          </table:table-cell>
          <table:table-cell office:value-type="float" office:value="193.3260762990225" table:style-name="ce40">
            <text:p>193.33</text:p>
          </table:table-cell>
          <table:table-cell office:value-type="float" office:value="7.2149750947583859" table:style-name="ce40">
            <text:p>7.21</text:p>
          </table:table-cell>
          <table:table-cell office:value-type="float" office:value="0.87163412789534744" table:style-name="ce40">
            <text:p>0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 escort</text:p>
          </table:table-cell>
          <table:table-cell office:value-type="float" office:value="91.708091043663146" table:style-name="ce39">
            <text:p>91.71</text:p>
          </table:table-cell>
          <table:table-cell office:value-type="float" office:value="19.334598748414479" table:style-name="ce39">
            <text:p>19.33</text:p>
          </table:table-cell>
          <table:table-cell office:value-type="float" office:value="53.812277496770768" table:style-name="ce40">
            <text:p>53.81</text:p>
          </table:table-cell>
          <table:table-cell office:value-type="float" office:value="129.60390459055549" table:style-name="ce40">
            <text:p>129.60</text:p>
          </table:table-cell>
          <table:table-cell office:value-type="float" office:value="21.08276219511437" table:style-name="ce40">
            <text:p>21.08</text:p>
          </table:table-cell>
          <table:table-cell office:value-type="float" office:value="1.6124697168294959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Personal business</text:p>
          </table:table-cell>
          <table:table-cell office:value-type="float" office:value="94.732943579689646" table:style-name="ce39">
            <text:p>94.73</text:p>
          </table:table-cell>
          <table:table-cell office:value-type="float" office:value="10.952411455314209" table:style-name="ce39">
            <text:p>10.95</text:p>
          </table:table-cell>
          <table:table-cell office:value-type="float" office:value="73.266217127273791" table:style-name="ce40">
            <text:p>73.27</text:p>
          </table:table-cell>
          <table:table-cell office:value-type="float" office:value="116.1996700321055" table:style-name="ce40">
            <text:p>116.20</text:p>
          </table:table-cell>
          <table:table-cell office:value-type="float" office:value="11.561354520881119" table:style-name="ce40">
            <text:p>11.56</text:p>
          </table:table-cell>
          <table:table-cell office:value-type="float" office:value="1.117093596763101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6.200759934818421" table:style-name="ce39">
            <text:p>76.20</text:p>
          </table:table-cell>
          <table:table-cell office:value-type="float" office:value="10.649392495348319" table:style-name="ce39">
            <text:p>10.65</text:p>
          </table:table-cell>
          <table:table-cell office:value-type="float" office:value="55.327950643935708" table:style-name="ce40">
            <text:p>55.33</text:p>
          </table:table-cell>
          <table:table-cell office:value-type="float" office:value="97.073569225701135" table:style-name="ce40">
            <text:p>97.07</text:p>
          </table:table-cell>
          <table:table-cell office:value-type="float" office:value="13.975441326907676" table:style-name="ce40">
            <text:p>13.98</text:p>
          </table:table-cell>
          <table:table-cell office:value-type="float" office:value="1.320128308346228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elsewhere</text:p>
          </table:table-cell>
          <table:table-cell office:value-type="float" office:value="38.588883014665029" table:style-name="ce39">
            <text:p>38.59</text:p>
          </table:table-cell>
          <table:table-cell office:value-type="float" office:value="5.7401697499842763" table:style-name="ce39">
            <text:p>5.74</text:p>
          </table:table-cell>
          <table:table-cell office:value-type="float" office:value="27.338150304695851" table:style-name="ce40">
            <text:p>27.34</text:p>
          </table:table-cell>
          <table:table-cell office:value-type="float" office:value="49.839615724634207" table:style-name="ce40">
            <text:p>49.84</text:p>
          </table:table-cell>
          <table:table-cell office:value-type="float" office:value="14.875190214245967" table:style-name="ce40">
            <text:p>14.88</text:p>
          </table:table-cell>
          <table:table-cell office:value-type="float" office:value="1.0012900511060441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5.355555154015711" table:style-name="ce39">
            <text:p>55.36</text:p>
          </table:table-cell>
          <table:table-cell office:value-type="float" office:value="9.5620642374803833" table:style-name="ce39">
            <text:p>9.56</text:p>
          </table:table-cell>
          <table:table-cell office:value-type="float" office:value="36.613909248554172" table:style-name="ce40">
            <text:p>36.61</text:p>
          </table:table-cell>
          <table:table-cell office:value-type="float" office:value="74.097201059477257" table:style-name="ce40">
            <text:p>74.10</text:p>
          </table:table-cell>
          <table:table-cell office:value-type="float" office:value="17.273901798791215" table:style-name="ce40">
            <text:p>17.27</text:p>
          </table:table-cell>
          <table:table-cell office:value-type="float" office:value="1.4043855312611939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port: participate</text:p>
          </table:table-cell>
          <table:table-cell office:value-type="float" office:value="20.54284181762192" table:style-name="ce39">
            <text:p>20.54</text:p>
          </table:table-cell>
          <table:table-cell office:value-type="float" office:value="5.9154138370415357" table:style-name="ce39">
            <text:p>5.92</text:p>
          </table:table-cell>
          <table:table-cell office:value-type="float" office:value="8.9486306970205138" table:style-name="ce40">
            <text:p>8.95</text:p>
          </table:table-cell>
          <table:table-cell office:value-type="float" office:value="32.137052938223327" table:style-name="ce40">
            <text:p>32.14</text:p>
          </table:table-cell>
          <table:table-cell office:value-type="float" office:value="28.795499130832113" table:style-name="ce40">
            <text:p>28.80</text:p>
          </table:table-cell>
          <table:table-cell office:value-type="float" office:value="1.4203738724903821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Holiday: base</text:p>
          </table:table-cell>
          <table:table-cell office:value-type="float" office:value="8.6830328814249622" table:style-name="ce39">
            <text:p>8.68</text:p>
          </table:table-cell>
          <table:table-cell office:value-type="float" office:value="2.1041122570262512" table:style-name="ce39">
            <text:p>2.10</text:p>
          </table:table-cell>
          <table:table-cell office:value-type="float" office:value="4.5589728576535107" table:style-name="ce40">
            <text:p>4.56</text:p>
          </table:table-cell>
          <table:table-cell office:value-type="float" office:value="12.807092905196409" table:style-name="ce40">
            <text:p>12.81</text:p>
          </table:table-cell>
          <table:table-cell office:value-type="float" office:value="24.232457549797367" table:style-name="ce40">
            <text:p>24.23</text:p>
          </table:table-cell>
          <table:table-cell office:value-type="float" office:value="0.97244993681127745" table:style-name="ce40">
            <text:p>0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Day trip</text:p>
          </table:table-cell>
          <table:table-cell office:value-type="float" office:value="18.908658554005441" table:style-name="ce39">
            <text:p>18.91</text:p>
          </table:table-cell>
          <table:table-cell office:value-type="float" office:value="5.5943372929422317" table:style-name="ce39">
            <text:p>5.59</text:p>
          </table:table-cell>
          <table:table-cell office:value-type="float" office:value="7.9437574598386682" table:style-name="ce40">
            <text:p>7.94</text:p>
          </table:table-cell>
          <table:table-cell office:value-type="float" office:value="29.873559648172211" table:style-name="ce40">
            <text:p>29.87</text:p>
          </table:table-cell>
          <table:table-cell office:value-type="float" office:value="29.586114091404848" table:style-name="ce40">
            <text:p>29.59</text:p>
          </table:table-cell>
          <table:table-cell office:value-type="float" office:value="1.273899684562132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Just walk</text:p>
          </table:table-cell>
          <table:table-cell office:value-type="float" office:value="121.2297971591275" table:style-name="ce39">
            <text:p>121.23</text:p>
          </table:table-cell>
          <table:table-cell office:value-type="float" office:value="21.052614954948719" table:style-name="ce39">
            <text:p>21.05</text:p>
          </table:table-cell>
          <table:table-cell office:value-type="float" office:value="79.966671847428046" table:style-name="ce40">
            <text:p>79.97</text:p>
          </table:table-cell>
          <table:table-cell office:value-type="float" office:value="162.49292247082701" table:style-name="ce40">
            <text:p>162.49</text:p>
          </table:table-cell>
          <table:table-cell office:value-type="float" office:value="17.365874931981313" table:style-name="ce40">
            <text:p>17.37</text:p>
          </table:table-cell>
          <table:table-cell office:value-type="float" office:value="1.2288663424631801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</text:p>
          </table:table-cell>
          <table:table-cell office:value-type="float" office:value="0.8385318866698811" table:style-name="ce39">
            <text:p>0.84</text:p>
          </table:table-cell>
          <table:table-cell office:value-type="float" office:value="0.83142386180460226" table:style-name="ce39">
            <text:p>0.83</text:p>
          </table:table-cell>
          <table:table-cell office:value-type="float" office:value="0" table:style-name="ce40">
            <text:p>0.00</text:p>
          </table:table-cell>
          <table:table-cell office:value-type="float" office:value="2.4681226558069009" table:style-name="ce40">
            <text:p>2.47</text:p>
          </table:table-cell>
          <table:table-cell office:value-type="float" office:value="99.152325036379068" table:style-name="ce40">
            <text:p>99.15</text:p>
          </table:table-cell>
          <table:table-cell office:value-type="float" office:value="0.9802414957594644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All purposes</text:p>
          </table:table-cell>
          <table:table-cell office:value-type="float" office:value="983.70762987971989" table:style-name="ce39">
            <text:p>983.71</text:p>
          </table:table-cell>
          <table:table-cell office:value-type="float" office:value="50.755796244260289" table:style-name="ce39">
            <text:p>50.76</text:p>
          </table:table-cell>
          <table:table-cell office:value-type="float" office:value="884.22626924096971" table:style-name="ce40">
            <text:p>884.23</text:p>
          </table:table-cell>
          <table:table-cell office:value-type="float" office:value="1083.1889905184701" table:style-name="ce40">
            <text:p>1,083.19</text:p>
          </table:table-cell>
          <table:table-cell office:value-type="float" office:value="5.1596424285604359" table:style-name="ce40">
            <text:p>5.16</text:p>
          </table:table-cell>
          <table:table-cell office:value-type="float" office:value="1.41169230584393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Commuting</text:p>
          </table:table-cell>
          <table:table-cell office:value-type="float" office:value="121.70799289920561" table:style-name="ce39">
            <text:p>121.71</text:p>
          </table:table-cell>
          <table:table-cell office:value-type="float" office:value="10.591340440777" table:style-name="ce39">
            <text:p>10.59</text:p>
          </table:table-cell>
          <table:table-cell office:value-type="float" office:value="100.9489656352827" table:style-name="ce40">
            <text:p>100.95</text:p>
          </table:table-cell>
          <table:table-cell office:value-type="float" office:value="142.46702016312861" table:style-name="ce40">
            <text:p>142.47</text:p>
          </table:table-cell>
          <table:table-cell office:value-type="float" office:value="8.7022554464014412" table:style-name="ce40">
            <text:p>8.70</text:p>
          </table:table-cell>
          <table:table-cell office:value-type="float" office:value="1.102310965154962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Business</text:p>
          </table:table-cell>
          <table:table-cell office:value-type="float" office:value="16.405211837729489" table:style-name="ce39">
            <text:p>16.41</text:p>
          </table:table-cell>
          <table:table-cell office:value-type="float" office:value="3.5343020868390349" table:style-name="ce39">
            <text:p>3.53</text:p>
          </table:table-cell>
          <table:table-cell office:value-type="float" office:value="9.4779797475249836" table:style-name="ce40">
            <text:p>9.48</text:p>
          </table:table-cell>
          <table:table-cell office:value-type="float" office:value="23.332443927934001" table:style-name="ce40">
            <text:p>23.33</text:p>
          </table:table-cell>
          <table:table-cell office:value-type="float" office:value="21.543775976794631" table:style-name="ce40">
            <text:p>21.54</text:p>
          </table:table-cell>
          <table:table-cell office:value-type="float" office:value="1.0201969874375549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ducation</text:p>
          </table:table-cell>
          <table:table-cell office:value-type="float" office:value="56.302317895211971" table:style-name="ce39">
            <text:p>56.30</text:p>
          </table:table-cell>
          <table:table-cell office:value-type="float" office:value="12.528288792357349" table:style-name="ce39">
            <text:p>12.53</text:p>
          </table:table-cell>
          <table:table-cell office:value-type="float" office:value="31.746871862191551" table:style-name="ce40">
            <text:p>31.75</text:p>
          </table:table-cell>
          <table:table-cell office:value-type="float" office:value="80.857763928232387" table:style-name="ce40">
            <text:p>80.86</text:p>
          </table:table-cell>
          <table:table-cell office:value-type="float" office:value="22.251817084466381" table:style-name="ce40">
            <text:p>22.25</text:p>
          </table:table-cell>
          <table:table-cell office:value-type="float" office:value="1.4925886808837669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scort education</text:p>
          </table:table-cell>
          <table:table-cell office:value-type="float" office:value="40.806631159844208" table:style-name="ce39">
            <text:p>40.81</text:p>
          </table:table-cell>
          <table:table-cell office:value-type="float" office:value="13.232697906008649" table:style-name="ce39">
            <text:p>13.23</text:p>
          </table:table-cell>
          <table:table-cell office:value-type="float" office:value="14.870543264067249" table:style-name="ce40">
            <text:p>14.87</text:p>
          </table:table-cell>
          <table:table-cell office:value-type="float" office:value="66.742719055621166" table:style-name="ce40">
            <text:p>66.74</text:p>
          </table:table-cell>
          <table:table-cell office:value-type="float" office:value="32.427812661561475" table:style-name="ce40">
            <text:p>32.43</text:p>
          </table:table-cell>
          <table:table-cell office:value-type="float" office:value="1.395899819053174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hopping</text:p>
          </table:table-cell>
          <table:table-cell office:value-type="float" office:value="185.3594627605126" table:style-name="ce39">
            <text:p>185.36</text:p>
          </table:table-cell>
          <table:table-cell office:value-type="float" office:value="22.808706540115981" table:style-name="ce39">
            <text:p>22.81</text:p>
          </table:table-cell>
          <table:table-cell office:value-type="float" office:value="140.65439794188529" table:style-name="ce40">
            <text:p>140.65</text:p>
          </table:table-cell>
          <table:table-cell office:value-type="float" office:value="230.06452757913991" table:style-name="ce40">
            <text:p>230.06</text:p>
          </table:table-cell>
          <table:table-cell office:value-type="float" office:value="12.305121195557842" table:style-name="ce40">
            <text:p>12.31</text:p>
          </table:table-cell>
          <table:table-cell office:value-type="float" office:value="1.7580702996070261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 escort</text:p>
          </table:table-cell>
          <table:table-cell office:value-type="float" office:value="77.330051157372267" table:style-name="ce39">
            <text:p>77.33</text:p>
          </table:table-cell>
          <table:table-cell office:value-type="float" office:value="10.16038245350178" table:style-name="ce39">
            <text:p>10.16</text:p>
          </table:table-cell>
          <table:table-cell office:value-type="float" office:value="57.415701548508792" table:style-name="ce40">
            <text:p>57.42</text:p>
          </table:table-cell>
          <table:table-cell office:value-type="float" office:value="97.244400766235742" table:style-name="ce40">
            <text:p>97.24</text:p>
          </table:table-cell>
          <table:table-cell office:value-type="float" office:value="13.138983230238221" table:style-name="ce40">
            <text:p>13.14</text:p>
          </table:table-cell>
          <table:table-cell office:value-type="float" office:value="1.0838257439162371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Personal business</text:p>
          </table:table-cell>
          <table:table-cell office:value-type="float" office:value="75.226380764164318" table:style-name="ce39">
            <text:p>75.23</text:p>
          </table:table-cell>
          <table:table-cell office:value-type="float" office:value="8.9283553595964111" table:style-name="ce39">
            <text:p>8.93</text:p>
          </table:table-cell>
          <table:table-cell office:value-type="float" office:value="57.726804259355347" table:style-name="ce40">
            <text:p>57.73</text:p>
          </table:table-cell>
          <table:table-cell office:value-type="float" office:value="92.725957268973275" table:style-name="ce40">
            <text:p>92.73</text:p>
          </table:table-cell>
          <table:table-cell office:value-type="float" office:value="11.86864936063709" table:style-name="ce40">
            <text:p>11.87</text:p>
          </table:table-cell>
          <table:table-cell office:value-type="float" office:value="1.206837470956249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8.8290578657558" table:style-name="ce39">
            <text:p>68.83</text:p>
          </table:table-cell>
          <table:table-cell office:value-type="float" office:value="7.9932091882846841" table:style-name="ce39">
            <text:p>7.99</text:p>
          </table:table-cell>
          <table:table-cell office:value-type="float" office:value="53.162367856717822" table:style-name="ce40">
            <text:p>53.16</text:p>
          </table:table-cell>
          <table:table-cell office:value-type="float" office:value="84.495747874793778" table:style-name="ce40">
            <text:p>84.50</text:p>
          </table:table-cell>
          <table:table-cell office:value-type="float" office:value="11.613131773319694" table:style-name="ce40">
            <text:p>11.61</text:p>
          </table:table-cell>
          <table:table-cell office:value-type="float" office:value="1.1083995149461701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elsewhere</text:p>
          </table:table-cell>
          <table:table-cell office:value-type="float" office:value="63.560200265197913" table:style-name="ce39">
            <text:p>63.56</text:p>
          </table:table-cell>
          <table:table-cell office:value-type="float" office:value="11.252768432311701" table:style-name="ce39">
            <text:p>11.25</text:p>
          </table:table-cell>
          <table:table-cell office:value-type="float" office:value="41.504774137866988" table:style-name="ce40">
            <text:p>41.50</text:p>
          </table:table-cell>
          <table:table-cell office:value-type="float" office:value="85.615626392528839" table:style-name="ce40">
            <text:p>85.62</text:p>
          </table:table-cell>
          <table:table-cell office:value-type="float" office:value="17.70411104018044" table:style-name="ce40">
            <text:p>17.70</text:p>
          </table:table-cell>
          <table:table-cell office:value-type="float" office:value="1.769666748647271" table:style-name="ce40">
            <text:p>1.7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79.054864006562696" table:style-name="ce39">
            <text:p>79.05</text:p>
          </table:table-cell>
          <table:table-cell office:value-type="float" office:value="9.5548976881148082" table:style-name="ce39">
            <text:p>9.55</text:p>
          </table:table-cell>
          <table:table-cell office:value-type="float" office:value="60.327264537857673" table:style-name="ce40">
            <text:p>60.33</text:p>
          </table:table-cell>
          <table:table-cell office:value-type="float" office:value="97.782463475267718" table:style-name="ce40">
            <text:p>97.78</text:p>
          </table:table-cell>
          <table:table-cell office:value-type="float" office:value="12.086413414513766" table:style-name="ce40">
            <text:p>12.09</text:p>
          </table:table-cell>
          <table:table-cell office:value-type="float" office:value="1.150332127282528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port: participate</text:p>
          </table:table-cell>
          <table:table-cell office:value-type="float" office:value="21.133127223368209" table:style-name="ce39">
            <text:p>21.13</text:p>
          </table:table-cell>
          <table:table-cell office:value-type="float" office:value="3.6500550356511559" table:style-name="ce39">
            <text:p>3.65</text:p>
          </table:table-cell>
          <table:table-cell office:value-type="float" office:value="13.979019353491941" table:style-name="ce40">
            <text:p>13.98</text:p>
          </table:table-cell>
          <table:table-cell office:value-type="float" office:value="28.28723509324448" table:style-name="ce40">
            <text:p>28.29</text:p>
          </table:table-cell>
          <table:table-cell office:value-type="float" office:value="17.271722244756393" table:style-name="ce40">
            <text:p>17.27</text:p>
          </table:table-cell>
          <table:table-cell office:value-type="float" office:value="0.99146334559120441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Holiday: base</text:p>
          </table:table-cell>
          <table:table-cell office:value-type="float" office:value="17.43636965996928" table:style-name="ce39">
            <text:p>17.44</text:p>
          </table:table-cell>
          <table:table-cell office:value-type="float" office:value="5.0605307614132062" table:style-name="ce39">
            <text:p>5.06</text:p>
          </table:table-cell>
          <table:table-cell office:value-type="float" office:value="7.5177293675993919" table:style-name="ce40">
            <text:p>7.52</text:p>
          </table:table-cell>
          <table:table-cell office:value-type="float" office:value="27.355009952339159" table:style-name="ce40">
            <text:p>27.36</text:p>
          </table:table-cell>
          <table:table-cell office:value-type="float" office:value="29.022846269606571" table:style-name="ce40">
            <text:p>29.02</text:p>
          </table:table-cell>
          <table:table-cell office:value-type="float" office:value="1.742052926937933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Day trip</text:p>
          </table:table-cell>
          <table:table-cell office:value-type="float" office:value="34.377763063261391" table:style-name="ce39">
            <text:p>34.38</text:p>
          </table:table-cell>
          <table:table-cell office:value-type="float" office:value="5.1328692952116679" table:style-name="ce39">
            <text:p>5.13</text:p>
          </table:table-cell>
          <table:table-cell office:value-type="float" office:value="24.317339244646519" table:style-name="ce40">
            <text:p>24.32</text:p>
          </table:table-cell>
          <table:table-cell office:value-type="float" office:value="44.438186881876263" table:style-name="ce40">
            <text:p>44.44</text:p>
          </table:table-cell>
          <table:table-cell office:value-type="float" office:value="14.930783267562367" table:style-name="ce40">
            <text:p>14.93</text:p>
          </table:table-cell>
          <table:table-cell office:value-type="float" office:value="1.344103814490426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Just walk</text:p>
          </table:table-cell>
          <table:table-cell office:value-type="float" office:value="82.687589342499749" table:style-name="ce39">
            <text:p>82.69</text:p>
          </table:table-cell>
          <table:table-cell office:value-type="float" office:value="13.2079665327086" table:style-name="ce39">
            <text:p>13.21</text:p>
          </table:table-cell>
          <table:table-cell office:value-type="float" office:value="56.799974938390903" table:style-name="ce40">
            <text:p>56.80</text:p>
          </table:table-cell>
          <table:table-cell office:value-type="float" office:value="108.57520374660859" table:style-name="ce40">
            <text:p>108.58</text:p>
          </table:table-cell>
          <table:table-cell office:value-type="float" office:value="15.973336068608754" table:style-name="ce40">
            <text:p>15.97</text:p>
          </table:table-cell>
          <table:table-cell office:value-type="float" office:value="1.203668621844187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All purposes</text:p>
          </table:table-cell>
          <table:table-cell office:value-type="float" office:value="940.21701990065549" table:style-name="ce39">
            <text:p>940.22</text:p>
          </table:table-cell>
          <table:table-cell office:value-type="float" office:value="49.777006715563523" table:style-name="ce39">
            <text:p>49.78</text:p>
          </table:table-cell>
          <table:table-cell office:value-type="float" office:value="842.65408673815102" table:style-name="ce40">
            <text:p>842.65</text:p>
          </table:table-cell>
          <table:table-cell office:value-type="float" office:value="1037.7799530631601" table:style-name="ce40">
            <text:p>1,037.78</text:p>
          </table:table-cell>
          <table:table-cell office:value-type="float" office:value="5.2942039616367529" table:style-name="ce40">
            <text:p>5.29</text:p>
          </table:table-cell>
          <table:table-cell office:value-type="float" office:value="1.5977522990031701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Commuting</text:p>
          </table:table-cell>
          <table:table-cell office:value-type="float" office:value="98.172682937681785" table:style-name="ce39">
            <text:p>98.17</text:p>
          </table:table-cell>
          <table:table-cell office:value-type="float" office:value="10.27843866412254" table:style-name="ce39">
            <text:p>10.28</text:p>
          </table:table-cell>
          <table:table-cell office:value-type="float" office:value="78.026943156001607" table:style-name="ce40">
            <text:p>78.03</text:p>
          </table:table-cell>
          <table:table-cell office:value-type="float" office:value="118.318422719362" table:style-name="ce40">
            <text:p>118.32</text:p>
          </table:table-cell>
          <table:table-cell office:value-type="float" office:value="10.46975427028627" table:style-name="ce40">
            <text:p>10.47</text:p>
          </table:table-cell>
          <table:table-cell office:value-type="float" office:value="0.94615609124425215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Business</text:p>
          </table:table-cell>
          <table:table-cell office:value-type="float" office:value="21.895052007280039" table:style-name="ce39">
            <text:p>21.90</text:p>
          </table:table-cell>
          <table:table-cell office:value-type="float" office:value="4.5226125196937934" table:style-name="ce39">
            <text:p>4.52</text:p>
          </table:table-cell>
          <table:table-cell office:value-type="float" office:value="13.0307314686802" table:style-name="ce40">
            <text:p>13.03</text:p>
          </table:table-cell>
          <table:table-cell office:value-type="float" office:value="30.75937254587987" table:style-name="ce40">
            <text:p>30.76</text:p>
          </table:table-cell>
          <table:table-cell office:value-type="float" office:value="20.655865618359975" table:style-name="ce40">
            <text:p>20.66</text:p>
          </table:table-cell>
          <table:table-cell office:value-type="float" office:value="0.73016244626248605" table:style-name="ce40">
            <text:p>0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ducation</text:p>
          </table:table-cell>
          <table:table-cell office:value-type="float" office:value="74.247204375640464" table:style-name="ce39">
            <text:p>74.25</text:p>
          </table:table-cell>
          <table:table-cell office:value-type="float" office:value="30.835425031298179" table:style-name="ce39">
            <text:p>30.84</text:p>
          </table:table-cell>
          <table:table-cell office:value-type="float" office:value="13.809771314296039" table:style-name="ce40">
            <text:p>13.81</text:p>
          </table:table-cell>
          <table:table-cell office:value-type="float" office:value="134.6846374369849" table:style-name="ce40">
            <text:p>134.68</text:p>
          </table:table-cell>
          <table:table-cell office:value-type="float" office:value="41.530755656861984" table:style-name="ce40">
            <text:p>41.53</text:p>
          </table:table-cell>
          <table:table-cell office:value-type="float" office:value="2.2013672894880361" table:style-name="ce40">
            <text:p>2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scort education</text:p>
          </table:table-cell>
          <table:table-cell office:value-type="float" office:value="46.492019129999093" table:style-name="ce39">
            <text:p>46.49</text:p>
          </table:table-cell>
          <table:table-cell office:value-type="float" office:value="8.8960826509197322" table:style-name="ce39">
            <text:p>8.90</text:p>
          </table:table-cell>
          <table:table-cell office:value-type="float" office:value="29.055697134196411" table:style-name="ce40">
            <text:p>29.06</text:p>
          </table:table-cell>
          <table:table-cell office:value-type="float" office:value="63.928341125801772" table:style-name="ce40">
            <text:p>63.93</text:p>
          </table:table-cell>
          <table:table-cell office:value-type="float" office:value="19.134644649536231" table:style-name="ce40">
            <text:p>19.13</text:p>
          </table:table-cell>
          <table:table-cell office:value-type="float" office:value="0.83398044899225243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hopping</text:p>
          </table:table-cell>
          <table:table-cell office:value-type="float" office:value="156.8192836651738" table:style-name="ce39">
            <text:p>156.82</text:p>
          </table:table-cell>
          <table:table-cell office:value-type="float" office:value="11.954698479298919" table:style-name="ce39">
            <text:p>11.95</text:p>
          </table:table-cell>
          <table:table-cell office:value-type="float" office:value="133.38807464574791" table:style-name="ce40">
            <text:p>133.39</text:p>
          </table:table-cell>
          <table:table-cell office:value-type="float" office:value="180.25049268459969" table:style-name="ce40">
            <text:p>180.25</text:p>
          </table:table-cell>
          <table:table-cell office:value-type="float" office:value="7.6232324239048941" table:style-name="ce40">
            <text:p>7.62</text:p>
          </table:table-cell>
          <table:table-cell office:value-type="float" office:value="0.87935020011706833" table:style-name="ce40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 escort</text:p>
          </table:table-cell>
          <table:table-cell office:value-type="float" office:value="81.808606687622557" table:style-name="ce39">
            <text:p>81.81</text:p>
          </table:table-cell>
          <table:table-cell office:value-type="float" office:value="22.619655823304349" table:style-name="ce39">
            <text:p>22.62</text:p>
          </table:table-cell>
          <table:table-cell office:value-type="float" office:value="37.474081273946041" table:style-name="ce40">
            <text:p>37.47</text:p>
          </table:table-cell>
          <table:table-cell office:value-type="float" office:value="126.1431321012991" table:style-name="ce40">
            <text:p>126.14</text:p>
          </table:table-cell>
          <table:table-cell office:value-type="float" office:value="27.649481807794494" table:style-name="ce40">
            <text:p>27.65</text:p>
          </table:table-cell>
          <table:table-cell office:value-type="float" office:value="1.697306102251682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Personal business</text:p>
          </table:table-cell>
          <table:table-cell office:value-type="float" office:value="92.225523158226437" table:style-name="ce39">
            <text:p>92.23</text:p>
          </table:table-cell>
          <table:table-cell office:value-type="float" office:value="11.11902381118097" table:style-name="ce39">
            <text:p>11.12</text:p>
          </table:table-cell>
          <table:table-cell office:value-type="float" office:value="70.43223648831173" table:style-name="ce40">
            <text:p>70.43</text:p>
          </table:table-cell>
          <table:table-cell office:value-type="float" office:value="114.0188098281411" table:style-name="ce40">
            <text:p>114.02</text:p>
          </table:table-cell>
          <table:table-cell office:value-type="float" office:value="12.056341271281976" table:style-name="ce40">
            <text:p>12.06</text:p>
          </table:table-cell>
          <table:table-cell office:value-type="float" office:value="1.0110639341923151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8.21506621142516" table:style-name="ce39">
            <text:p>58.22</text:p>
          </table:table-cell>
          <table:table-cell office:value-type="float" office:value="10.85285356860304" table:style-name="ce39">
            <text:p>10.85</text:p>
          </table:table-cell>
          <table:table-cell office:value-type="float" office:value="36.943473216963199" table:style-name="ce40">
            <text:p>36.94</text:p>
          </table:table-cell>
          <table:table-cell office:value-type="float" office:value="79.486659205887122" table:style-name="ce40">
            <text:p>79.49</text:p>
          </table:table-cell>
          <table:table-cell office:value-type="float" office:value="18.642688697093817" table:style-name="ce40">
            <text:p>18.64</text:p>
          </table:table-cell>
          <table:table-cell office:value-type="float" office:value="1.6171616451106521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34.268507345839993" table:style-name="ce39">
            <text:p>34.27</text:p>
          </table:table-cell>
          <table:table-cell office:value-type="float" office:value="7.2874774803219857" table:style-name="ce39">
            <text:p>7.29</text:p>
          </table:table-cell>
          <table:table-cell office:value-type="float" office:value="19.985051484408888" table:style-name="ce40">
            <text:p>19.99</text:p>
          </table:table-cell>
          <table:table-cell office:value-type="float" office:value="48.551963207271079" table:style-name="ce40">
            <text:p>48.55</text:p>
          </table:table-cell>
          <table:table-cell office:value-type="float" office:value="21.265815306095163" table:style-name="ce40">
            <text:p>21.27</text:p>
          </table:table-cell>
          <table:table-cell office:value-type="float" office:value="1.638403140677662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8.881338823628617" table:style-name="ce39">
            <text:p>48.88</text:p>
          </table:table-cell>
          <table:table-cell office:value-type="float" office:value="5.3195404589904483" table:style-name="ce39">
            <text:p>5.32</text:p>
          </table:table-cell>
          <table:table-cell office:value-type="float" office:value="38.45503952400734" table:style-name="ce40">
            <text:p>38.46</text:p>
          </table:table-cell>
          <table:table-cell office:value-type="float" office:value="59.307638123249887" table:style-name="ce40">
            <text:p>59.31</text:p>
          </table:table-cell>
          <table:table-cell office:value-type="float" office:value="10.88255883944621" table:style-name="ce40">
            <text:p>10.88</text:p>
          </table:table-cell>
          <table:table-cell office:value-type="float" office:value="0.88889645641489667" table:style-name="ce40">
            <text:p>0.8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port: participate</text:p>
          </table:table-cell>
          <table:table-cell office:value-type="float" office:value="19.234943734463339" table:style-name="ce39">
            <text:p>19.23</text:p>
          </table:table-cell>
          <table:table-cell office:value-type="float" office:value="3.3359367558095991" table:style-name="ce39">
            <text:p>3.34</text:p>
          </table:table-cell>
          <table:table-cell office:value-type="float" office:value="12.696507693076519" table:style-name="ce40">
            <text:p>12.70</text:p>
          </table:table-cell>
          <table:table-cell office:value-type="float" office:value="25.773379775850149" table:style-name="ce40">
            <text:p>25.77</text:p>
          </table:table-cell>
          <table:table-cell office:value-type="float" office:value="17.343106389402042" table:style-name="ce40">
            <text:p>17.34</text:p>
          </table:table-cell>
          <table:table-cell office:value-type="float" office:value="0.79020211495369563" table:style-name="ce40">
            <text:p>0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Holiday: base</text:p>
          </table:table-cell>
          <table:table-cell office:value-type="float" office:value="9.1540166549806212" table:style-name="ce39">
            <text:p>9.15</text:p>
          </table:table-cell>
          <table:table-cell office:value-type="float" office:value="2.988571527464567" table:style-name="ce39">
            <text:p>2.99</text:p>
          </table:table-cell>
          <table:table-cell office:value-type="float" office:value="3.2964164611500708" table:style-name="ce40">
            <text:p>3.30</text:p>
          </table:table-cell>
          <table:table-cell office:value-type="float" office:value="15.011616848811171" table:style-name="ce40">
            <text:p>15.01</text:p>
          </table:table-cell>
          <table:table-cell office:value-type="float" office:value="32.647652283203037" table:style-name="ce40">
            <text:p>32.65</text:p>
          </table:table-cell>
          <table:table-cell office:value-type="float" office:value="1.3231511888396379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Day trip</text:p>
          </table:table-cell>
          <table:table-cell office:value-type="float" office:value="37.522652950232079" table:style-name="ce39">
            <text:p>37.52</text:p>
          </table:table-cell>
          <table:table-cell office:value-type="float" office:value="7.7144996064487268" table:style-name="ce39">
            <text:p>7.71</text:p>
          </table:table-cell>
          <table:table-cell office:value-type="float" office:value="22.40223372159257" table:style-name="ce40">
            <text:p>22.40</text:p>
          </table:table-cell>
          <table:table-cell office:value-type="float" office:value="52.643072178871577" table:style-name="ce40">
            <text:p>52.64</text:p>
          </table:table-cell>
          <table:table-cell office:value-type="float" office:value="20.55957934712346" table:style-name="ce40">
            <text:p>20.56</text:p>
          </table:table-cell>
          <table:table-cell office:value-type="float" office:value="1.4345473952581831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Just walk</text:p>
          </table:table-cell>
          <table:table-cell office:value-type="float" office:value="59.689652360478028" table:style-name="ce39">
            <text:p>59.69</text:p>
          </table:table-cell>
          <table:table-cell office:value-type="float" office:value="14.766428030638719" table:style-name="ce39">
            <text:p>14.77</text:p>
          </table:table-cell>
          <table:table-cell office:value-type="float" office:value="30.74745342042613" table:style-name="ce40">
            <text:p>30.75</text:p>
          </table:table-cell>
          <table:table-cell office:value-type="float" office:value="88.631851300529917" table:style-name="ce40">
            <text:p>88.63</text:p>
          </table:table-cell>
          <table:table-cell office:value-type="float" office:value="24.738673198264312" table:style-name="ce40">
            <text:p>24.74</text:p>
          </table:table-cell>
          <table:table-cell office:value-type="float" office:value="1.279150163250963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All purposes</text:p>
          </table:table-cell>
          <table:table-cell office:value-type="float" office:value="838.62655004267208" table:style-name="ce39">
            <text:p>838.63</text:p>
          </table:table-cell>
          <table:table-cell office:value-type="float" office:value="41.770524952126721" table:style-name="ce39">
            <text:p>41.77</text:p>
          </table:table-cell>
          <table:table-cell office:value-type="float" office:value="756.75632113650374" table:style-name="ce40">
            <text:p>756.76</text:p>
          </table:table-cell>
          <table:table-cell office:value-type="float" office:value="920.49677894884042" table:style-name="ce40">
            <text:p>920.50</text:p>
          </table:table-cell>
          <table:table-cell office:value-type="float" office:value="4.9808254878171105" table:style-name="ce40">
            <text:p>4.98</text:p>
          </table:table-cell>
          <table:table-cell office:value-type="float" office:value="1.31631399949647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Commuting</text:p>
          </table:table-cell>
          <table:table-cell office:value-type="float" office:value="101.1846289760302" table:style-name="ce39">
            <text:p>101.18</text:p>
          </table:table-cell>
          <table:table-cell office:value-type="float" office:value="7.5555594750161887" table:style-name="ce39">
            <text:p>7.56</text:p>
          </table:table-cell>
          <table:table-cell office:value-type="float" office:value="86.375732404998516" table:style-name="ce40">
            <text:p>86.38</text:p>
          </table:table-cell>
          <table:table-cell office:value-type="float" office:value="115.99352554706201" table:style-name="ce40">
            <text:p>115.99</text:p>
          </table:table-cell>
          <table:table-cell office:value-type="float" office:value="7.4671020208079613" table:style-name="ce40">
            <text:p>7.47</text:p>
          </table:table-cell>
          <table:table-cell office:value-type="float" office:value="1.26236095995677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Business</text:p>
          </table:table-cell>
          <table:table-cell office:value-type="float" office:value="16.890629689320811" table:style-name="ce39">
            <text:p>16.89</text:p>
          </table:table-cell>
          <table:table-cell office:value-type="float" office:value="3.2646333070809179" table:style-name="ce39">
            <text:p>3.26</text:p>
          </table:table-cell>
          <table:table-cell office:value-type="float" office:value="10.49194840744221" table:style-name="ce40">
            <text:p>10.49</text:p>
          </table:table-cell>
          <table:table-cell office:value-type="float" office:value="23.289310971199409" table:style-name="ce40">
            <text:p>23.29</text:p>
          </table:table-cell>
          <table:table-cell office:value-type="float" office:value="19.328073417801583" table:style-name="ce40">
            <text:p>19.33</text:p>
          </table:table-cell>
          <table:table-cell office:value-type="float" office:value="1.1562467499745099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ducation</text:p>
          </table:table-cell>
          <table:table-cell office:value-type="float" office:value="44.11291158548925" table:style-name="ce39">
            <text:p>44.11</text:p>
          </table:table-cell>
          <table:table-cell office:value-type="float" office:value="7.3280533370398038" table:style-name="ce39">
            <text:p>7.33</text:p>
          </table:table-cell>
          <table:table-cell office:value-type="float" office:value="29.749927044891241" table:style-name="ce40">
            <text:p>29.75</text:p>
          </table:table-cell>
          <table:table-cell office:value-type="float" office:value="58.475896126087257" table:style-name="ce40">
            <text:p>58.48</text:p>
          </table:table-cell>
          <table:table-cell office:value-type="float" office:value="16.61203732344508" table:style-name="ce40">
            <text:p>16.61</text:p>
          </table:table-cell>
          <table:table-cell office:value-type="float" office:value="1.5480900926596559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scort education</text:p>
          </table:table-cell>
          <table:table-cell office:value-type="float" office:value="52.157928838695199" table:style-name="ce39">
            <text:p>52.16</text:p>
          </table:table-cell>
          <table:table-cell office:value-type="float" office:value="9.8101882256686874" table:style-name="ce39">
            <text:p>9.81</text:p>
          </table:table-cell>
          <table:table-cell office:value-type="float" office:value="32.929959916384583" table:style-name="ce40">
            <text:p>32.93</text:p>
          </table:table-cell>
          <table:table-cell office:value-type="float" office:value="71.385897761005822" table:style-name="ce40">
            <text:p>71.39</text:p>
          </table:table-cell>
          <table:table-cell office:value-type="float" office:value="18.808623049446421" table:style-name="ce40">
            <text:p>18.81</text:p>
          </table:table-cell>
          <table:table-cell office:value-type="float" office:value="1.425287794872566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hopping</text:p>
          </table:table-cell>
          <table:table-cell office:value-type="float" office:value="174.87758917526401" table:style-name="ce39">
            <text:p>174.88</text:p>
          </table:table-cell>
          <table:table-cell office:value-type="float" office:value="9.1763710691832348" table:style-name="ce39">
            <text:p>9.18</text:p>
          </table:table-cell>
          <table:table-cell office:value-type="float" office:value="156.8919018796648" table:style-name="ce40">
            <text:p>156.89</text:p>
          </table:table-cell>
          <table:table-cell office:value-type="float" office:value="192.8632764708631" table:style-name="ce40">
            <text:p>192.86</text:p>
          </table:table-cell>
          <table:table-cell office:value-type="float" office:value="5.2473110548125108" table:style-name="ce40">
            <text:p>5.25</text:p>
          </table:table-cell>
          <table:table-cell office:value-type="float" office:value="1.1610821708304739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 escort</text:p>
          </table:table-cell>
          <table:table-cell office:value-type="float" office:value="88.201833442627219" table:style-name="ce39">
            <text:p>88.20</text:p>
          </table:table-cell>
          <table:table-cell office:value-type="float" office:value="12.604193281825379" table:style-name="ce39">
            <text:p>12.60</text:p>
          </table:table-cell>
          <table:table-cell office:value-type="float" office:value="63.497614610249471" table:style-name="ce40">
            <text:p>63.50</text:p>
          </table:table-cell>
          <table:table-cell office:value-type="float" office:value="112.906052275005" table:style-name="ce40">
            <text:p>112.91</text:p>
          </table:table-cell>
          <table:table-cell office:value-type="float" office:value="14.290171518967401" table:style-name="ce40">
            <text:p>14.29</text:p>
          </table:table-cell>
          <table:table-cell office:value-type="float" office:value="1.8196538463318339" table:style-name="ce40">
            <text:p>1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Personal business</text:p>
          </table:table-cell>
          <table:table-cell office:value-type="float" office:value="84.445303902574508" table:style-name="ce39">
            <text:p>84.45</text:p>
          </table:table-cell>
          <table:table-cell office:value-type="float" office:value="7.9545478759310777" table:style-name="ce39">
            <text:p>7.95</text:p>
          </table:table-cell>
          <table:table-cell office:value-type="float" office:value="68.854390065749598" table:style-name="ce40">
            <text:p>68.85</text:p>
          </table:table-cell>
          <table:table-cell office:value-type="float" office:value="100.0362177393994" table:style-name="ce40">
            <text:p>100.04</text:p>
          </table:table-cell>
          <table:table-cell office:value-type="float" office:value="9.4197634543518589" table:style-name="ce40">
            <text:p>9.42</text:p>
          </table:table-cell>
          <table:table-cell office:value-type="float" office:value="1.547705998812452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2.589649022058481" table:style-name="ce39">
            <text:p>72.59</text:p>
          </table:table-cell>
          <table:table-cell office:value-type="float" office:value="7.9286570648012216" table:style-name="ce39">
            <text:p>7.93</text:p>
          </table:table-cell>
          <table:table-cell office:value-type="float" office:value="57.049481175048093" table:style-name="ce40">
            <text:p>57.05</text:p>
          </table:table-cell>
          <table:table-cell office:value-type="float" office:value="88.129816869068875" table:style-name="ce40">
            <text:p>88.13</text:p>
          </table:table-cell>
          <table:table-cell office:value-type="float" office:value="10.92257253150772" table:style-name="ce40">
            <text:p>10.92</text:p>
          </table:table-cell>
          <table:table-cell office:value-type="float" office:value="1.580498862472574" table:style-name="ce40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38.845741697657949" table:style-name="ce39">
            <text:p>38.85</text:p>
          </table:table-cell>
          <table:table-cell office:value-type="float" office:value="3.1589432726130751" table:style-name="ce39">
            <text:p>3.16</text:p>
          </table:table-cell>
          <table:table-cell office:value-type="float" office:value="32.654212883336321" table:style-name="ce40">
            <text:p>32.65</text:p>
          </table:table-cell>
          <table:table-cell office:value-type="float" office:value="45.037270511979578" table:style-name="ce40">
            <text:p>45.04</text:p>
          </table:table-cell>
          <table:table-cell office:value-type="float" office:value="8.1320194558250147" table:style-name="ce40">
            <text:p>8.13</text:p>
          </table:table-cell>
          <table:table-cell office:value-type="float" office:value="1.2373601478060989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62.440551574048492" table:style-name="ce39">
            <text:p>62.44</text:p>
          </table:table-cell>
          <table:table-cell office:value-type="float" office:value="6.2801792878693696" table:style-name="ce39">
            <text:p>6.28</text:p>
          </table:table-cell>
          <table:table-cell office:value-type="float" office:value="50.131400169824531" table:style-name="ce40">
            <text:p>50.13</text:p>
          </table:table-cell>
          <table:table-cell office:value-type="float" office:value="74.749702978272452" table:style-name="ce40">
            <text:p>74.75</text:p>
          </table:table-cell>
          <table:table-cell office:value-type="float" office:value="10.05785363766635" table:style-name="ce40">
            <text:p>10.06</text:p>
          </table:table-cell>
          <table:table-cell office:value-type="float" office:value="1.389316991616214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port: participate</text:p>
          </table:table-cell>
          <table:table-cell office:value-type="float" office:value="14.5433357040116" table:style-name="ce39">
            <text:p>14.54</text:p>
          </table:table-cell>
          <table:table-cell office:value-type="float" office:value="2.0321408179258018" table:style-name="ce39">
            <text:p>2.03</text:p>
          </table:table-cell>
          <table:table-cell office:value-type="float" office:value="10.56033970087703" table:style-name="ce40">
            <text:p>10.56</text:p>
          </table:table-cell>
          <table:table-cell office:value-type="float" office:value="18.526331707146181" table:style-name="ce40">
            <text:p>18.53</text:p>
          </table:table-cell>
          <table:table-cell office:value-type="float" office:value="13.973003575550146" table:style-name="ce40">
            <text:p>13.97</text:p>
          </table:table-cell>
          <table:table-cell office:value-type="float" office:value="1.232647055413451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Holiday: base</text:p>
          </table:table-cell>
          <table:table-cell office:value-type="float" office:value="17.799375664047261" table:style-name="ce39">
            <text:p>17.80</text:p>
          </table:table-cell>
          <table:table-cell office:value-type="float" office:value="4.4108556996729238" table:style-name="ce39">
            <text:p>4.41</text:p>
          </table:table-cell>
          <table:table-cell office:value-type="float" office:value="9.1540984926883269" table:style-name="ce40">
            <text:p>9.15</text:p>
          </table:table-cell>
          <table:table-cell office:value-type="float" office:value="26.444652835406188" table:style-name="ce40">
            <text:p>26.44</text:p>
          </table:table-cell>
          <table:table-cell office:value-type="float" office:value="24.780957393816664" table:style-name="ce40">
            <text:p>24.78</text:p>
          </table:table-cell>
          <table:table-cell office:value-type="float" office:value="1.66236322330958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Day trip</text:p>
          </table:table-cell>
          <table:table-cell office:value-type="float" office:value="41.132605718834618" table:style-name="ce39">
            <text:p>41.13</text:p>
          </table:table-cell>
          <table:table-cell office:value-type="float" office:value="5.3695329348707164" table:style-name="ce39">
            <text:p>5.37</text:p>
          </table:table-cell>
          <table:table-cell office:value-type="float" office:value="30.608321166488011" table:style-name="ce40">
            <text:p>30.61</text:p>
          </table:table-cell>
          <table:table-cell office:value-type="float" office:value="51.656890271181233" table:style-name="ce40">
            <text:p>51.66</text:p>
          </table:table-cell>
          <table:table-cell office:value-type="float" office:value="13.05420077583854" table:style-name="ce40">
            <text:p>13.05</text:p>
          </table:table-cell>
          <table:table-cell office:value-type="float" office:value="1.344028389218203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Just walk</text:p>
          </table:table-cell>
          <table:table-cell office:value-type="float" office:value="88.772980574565707" table:style-name="ce39">
            <text:p>88.77</text:p>
          </table:table-cell>
          <table:table-cell office:value-type="float" office:value="10.972969152059649" table:style-name="ce39">
            <text:p>10.97</text:p>
          </table:table-cell>
          <table:table-cell office:value-type="float" office:value="67.265961036528793" table:style-name="ce40">
            <text:p>67.27</text:p>
          </table:table-cell>
          <table:table-cell office:value-type="float" office:value="110.28000011260259" table:style-name="ce40">
            <text:p>110.28</text:p>
          </table:table-cell>
          <table:table-cell office:value-type="float" office:value="12.360708270736499" table:style-name="ce40">
            <text:p>12.36</text:p>
          </table:table-cell>
          <table:table-cell office:value-type="float" office:value="1.4284522311885901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</text:p>
          </table:table-cell>
          <table:table-cell office:value-type="float" office:value="0.35335119609521098" table:style-name="ce39">
            <text:p>[low]</text:p>
          </table:table-cell>
          <table:table-cell office:value-type="float" office:value="0.2407069935515446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82513690345623847" table:style-name="ce40">
            <text:p>0.83</text:p>
          </table:table-cell>
          <table:table-cell office:value-type="float" office:value="68.121176951297414" table:style-name="ce40">
            <text:p>68.12</text:p>
          </table:table-cell>
          <table:table-cell office:value-type="float" office:value="1.115776683605294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All purposes</text:p>
          </table:table-cell>
          <table:table-cell office:value-type="float" office:value="898.34841676132055" table:style-name="ce39">
            <text:p>898.35</text:p>
          </table:table-cell>
          <table:table-cell office:value-type="float" office:value="34.497448647791508" table:style-name="ce39">
            <text:p>34.50</text:p>
          </table:table-cell>
          <table:table-cell office:value-type="float" office:value="830.73341741164916" table:style-name="ce40">
            <text:p>830.73</text:p>
          </table:table-cell>
          <table:table-cell office:value-type="float" office:value="965.96341611099194" table:style-name="ce40">
            <text:p>965.96</text:p>
          </table:table-cell>
          <table:table-cell office:value-type="float" office:value="3.84009678251117" table:style-name="ce40">
            <text:p>3.84</text:p>
          </table:table-cell>
          <table:table-cell office:value-type="float" office:value="1.7405568222483701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Commuting</text:p>
          </table:table-cell>
          <table:table-cell office:value-type="float" office:value="113.12121664853839" table:style-name="ce39">
            <text:p>113.12</text:p>
          </table:table-cell>
          <table:table-cell office:value-type="float" office:value="8.1187139504885995" table:style-name="ce39">
            <text:p>8.12</text:p>
          </table:table-cell>
          <table:table-cell office:value-type="float" office:value="97.208537305580705" table:style-name="ce40">
            <text:p>97.21</text:p>
          </table:table-cell>
          <table:table-cell office:value-type="float" office:value="129.033895991496" table:style-name="ce40">
            <text:p>129.03</text:p>
          </table:table-cell>
          <table:table-cell office:value-type="float" office:value="7.1770037407863212" table:style-name="ce40">
            <text:p>7.18</text:p>
          </table:table-cell>
          <table:table-cell office:value-type="float" office:value="1.1119044105057569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Business</text:p>
          </table:table-cell>
          <table:table-cell office:value-type="float" office:value="21.234024980303492" table:style-name="ce39">
            <text:p>21.23</text:p>
          </table:table-cell>
          <table:table-cell office:value-type="float" office:value="3.3005798491553189" table:style-name="ce39">
            <text:p>3.30</text:p>
          </table:table-cell>
          <table:table-cell office:value-type="float" office:value="14.76488847595907" table:style-name="ce40">
            <text:p>14.76</text:p>
          </table:table-cell>
          <table:table-cell office:value-type="float" office:value="27.703161484647911" table:style-name="ce40">
            <text:p>27.70</text:p>
          </table:table-cell>
          <table:table-cell office:value-type="float" office:value="15.543825780637018" table:style-name="ce40">
            <text:p>15.54</text:p>
          </table:table-cell>
          <table:table-cell office:value-type="float" office:value="0.91343317240466404" table:style-name="ce40">
            <text:p>0.9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ducation</text:p>
          </table:table-cell>
          <table:table-cell office:value-type="float" office:value="79.499840843401344" table:style-name="ce39">
            <text:p>79.50</text:p>
          </table:table-cell>
          <table:table-cell office:value-type="float" office:value="19.959853264145149" table:style-name="ce39">
            <text:p>19.96</text:p>
          </table:table-cell>
          <table:table-cell office:value-type="float" office:value="40.378528445676842" table:style-name="ce40">
            <text:p>40.38</text:p>
          </table:table-cell>
          <table:table-cell office:value-type="float" office:value="118.6211532411259" table:style-name="ce40">
            <text:p>118.62</text:p>
          </table:table-cell>
          <table:table-cell office:value-type="float" office:value="25.106783928614441" table:style-name="ce40">
            <text:p>25.11</text:p>
          </table:table-cell>
          <table:table-cell office:value-type="float" office:value="2.7426878493713769" table:style-name="ce40">
            <text:p>2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scort education</text:p>
          </table:table-cell>
          <table:table-cell office:value-type="float" office:value="45.680814639563522" table:style-name="ce39">
            <text:p>45.68</text:p>
          </table:table-cell>
          <table:table-cell office:value-type="float" office:value="8.6954486244306857" table:style-name="ce39">
            <text:p>8.70</text:p>
          </table:table-cell>
          <table:table-cell office:value-type="float" office:value="28.63773533567938" table:style-name="ce40">
            <text:p>28.64</text:p>
          </table:table-cell>
          <table:table-cell office:value-type="float" office:value="62.723893943447663" table:style-name="ce40">
            <text:p>62.72</text:p>
          </table:table-cell>
          <table:table-cell office:value-type="float" office:value="19.035231076854917" table:style-name="ce40">
            <text:p>19.04</text:p>
          </table:table-cell>
          <table:table-cell office:value-type="float" office:value="1.2001931986321881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hopping</text:p>
          </table:table-cell>
          <table:table-cell office:value-type="float" office:value="140.79455020597129" table:style-name="ce39">
            <text:p>140.79</text:p>
          </table:table-cell>
          <table:table-cell office:value-type="float" office:value="11.47927832447435" table:style-name="ce39">
            <text:p>11.48</text:p>
          </table:table-cell>
          <table:table-cell office:value-type="float" office:value="118.2951646900016" table:style-name="ce40">
            <text:p>118.30</text:p>
          </table:table-cell>
          <table:table-cell office:value-type="float" office:value="163.2939357219411" table:style-name="ce40">
            <text:p>163.29</text:p>
          </table:table-cell>
          <table:table-cell office:value-type="float" office:value="8.1532121148731065" table:style-name="ce40">
            <text:p>8.15</text:p>
          </table:table-cell>
          <table:table-cell office:value-type="float" office:value="1.4497854077253991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 escort</text:p>
          </table:table-cell>
          <table:table-cell office:value-type="float" office:value="68.244994133477618" table:style-name="ce39">
            <text:p>68.24</text:p>
          </table:table-cell>
          <table:table-cell office:value-type="float" office:value="7.9684237163734952" table:style-name="ce39">
            <text:p>7.97</text:p>
          </table:table-cell>
          <table:table-cell office:value-type="float" office:value="52.626883649385569" table:style-name="ce40">
            <text:p>52.63</text:p>
          </table:table-cell>
          <table:table-cell office:value-type="float" office:value="83.863104617569661" table:style-name="ce40">
            <text:p>83.86</text:p>
          </table:table-cell>
          <table:table-cell office:value-type="float" office:value="11.676202507671666" table:style-name="ce40">
            <text:p>11.68</text:p>
          </table:table-cell>
          <table:table-cell office:value-type="float" office:value="1.3914231021035011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Personal business</text:p>
          </table:table-cell>
          <table:table-cell office:value-type="float" office:value="64.325318174697472" table:style-name="ce39">
            <text:p>64.33</text:p>
          </table:table-cell>
          <table:table-cell office:value-type="float" office:value="5.3405034044304394" table:style-name="ce39">
            <text:p>5.34</text:p>
          </table:table-cell>
          <table:table-cell office:value-type="float" office:value="53.857931502013813" table:style-name="ce40">
            <text:p>53.86</text:p>
          </table:table-cell>
          <table:table-cell office:value-type="float" office:value="74.792704847381131" table:style-name="ce40">
            <text:p>74.79</text:p>
          </table:table-cell>
          <table:table-cell office:value-type="float" office:value="8.3023349996131692" table:style-name="ce40">
            <text:p>8.30</text:p>
          </table:table-cell>
          <table:table-cell office:value-type="float" office:value="1.1256562407849271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7.047995763859703" table:style-name="ce39">
            <text:p>77.05</text:p>
          </table:table-cell>
          <table:table-cell office:value-type="float" office:value="6.8215303001240377" table:style-name="ce39">
            <text:p>6.82</text:p>
          </table:table-cell>
          <table:table-cell office:value-type="float" office:value="63.677796375616587" table:style-name="ce40">
            <text:p>63.68</text:p>
          </table:table-cell>
          <table:table-cell office:value-type="float" office:value="90.418195152102811" table:style-name="ce40">
            <text:p>90.42</text:p>
          </table:table-cell>
          <table:table-cell office:value-type="float" office:value="8.8536116124694306" table:style-name="ce40">
            <text:p>8.85</text:p>
          </table:table-cell>
          <table:table-cell office:value-type="float" office:value="1.2987086866881969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elsewhere</text:p>
          </table:table-cell>
          <table:table-cell office:value-type="float" office:value="39.546915697657568" table:style-name="ce39">
            <text:p>39.55</text:p>
          </table:table-cell>
          <table:table-cell office:value-type="float" office:value="4.4236049252676386" table:style-name="ce39">
            <text:p>4.42</text:p>
          </table:table-cell>
          <table:table-cell office:value-type="float" office:value="30.876650044133001" table:style-name="ce40">
            <text:p>30.88</text:p>
          </table:table-cell>
          <table:table-cell office:value-type="float" office:value="48.217181351182148" table:style-name="ce40">
            <text:p>48.22</text:p>
          </table:table-cell>
          <table:table-cell office:value-type="float" office:value="11.18571409989795" table:style-name="ce40">
            <text:p>11.19</text:p>
          </table:table-cell>
          <table:table-cell office:value-type="float" office:value="1.1358937970552729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0.899875577670507" table:style-name="ce39">
            <text:p>50.90</text:p>
          </table:table-cell>
          <table:table-cell office:value-type="float" office:value="5.8043672494379814" table:style-name="ce39">
            <text:p>5.80</text:p>
          </table:table-cell>
          <table:table-cell office:value-type="float" office:value="39.523315768772072" table:style-name="ce40">
            <text:p>39.52</text:p>
          </table:table-cell>
          <table:table-cell office:value-type="float" office:value="62.276435386568963" table:style-name="ce40">
            <text:p>62.28</text:p>
          </table:table-cell>
          <table:table-cell office:value-type="float" office:value="11.403499878071068" table:style-name="ce40">
            <text:p>11.40</text:p>
          </table:table-cell>
          <table:table-cell office:value-type="float" office:value="1.242443450127064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port: participate</text:p>
          </table:table-cell>
          <table:table-cell office:value-type="float" office:value="16.829439445914659" table:style-name="ce39">
            <text:p>16.83</text:p>
          </table:table-cell>
          <table:table-cell office:value-type="float" office:value="2.389754704550513" table:style-name="ce39">
            <text:p>2.39</text:p>
          </table:table-cell>
          <table:table-cell office:value-type="float" office:value="12.14552022499565" table:style-name="ce40">
            <text:p>12.15</text:p>
          </table:table-cell>
          <table:table-cell office:value-type="float" office:value="21.51335866683366" table:style-name="ce40">
            <text:p>21.51</text:p>
          </table:table-cell>
          <table:table-cell office:value-type="float" office:value="14.199847310604424" table:style-name="ce40">
            <text:p>14.20</text:p>
          </table:table-cell>
          <table:table-cell office:value-type="float" office:value="1.004207623235023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Holiday: base</text:p>
          </table:table-cell>
          <table:table-cell office:value-type="float" office:value="7.8697515431426242" table:style-name="ce39">
            <text:p>7.87</text:p>
          </table:table-cell>
          <table:table-cell office:value-type="float" office:value="1.539665070785937" table:style-name="ce39">
            <text:p>1.54</text:p>
          </table:table-cell>
          <table:table-cell office:value-type="float" office:value="4.8520080044021876" table:style-name="ce40">
            <text:p>4.85</text:p>
          </table:table-cell>
          <table:table-cell office:value-type="float" office:value="10.88749508188306" table:style-name="ce40">
            <text:p>10.89</text:p>
          </table:table-cell>
          <table:table-cell office:value-type="float" office:value="19.564341546812077" table:style-name="ce40">
            <text:p>19.56</text:p>
          </table:table-cell>
          <table:table-cell office:value-type="float" office:value="1.090014474776634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Day trip</text:p>
          </table:table-cell>
          <table:table-cell office:value-type="float" office:value="29.814363334302868" table:style-name="ce39">
            <text:p>29.81</text:p>
          </table:table-cell>
          <table:table-cell office:value-type="float" office:value="4.0897476968892397" table:style-name="ce39">
            <text:p>4.09</text:p>
          </table:table-cell>
          <table:table-cell office:value-type="float" office:value="21.798457848399959" table:style-name="ce40">
            <text:p>21.80</text:p>
          </table:table-cell>
          <table:table-cell office:value-type="float" office:value="37.830268820205781" table:style-name="ce40">
            <text:p>37.83</text:p>
          </table:table-cell>
          <table:table-cell office:value-type="float" office:value="13.717373908111554" table:style-name="ce40">
            <text:p>13.72</text:p>
          </table:table-cell>
          <table:table-cell office:value-type="float" office:value="1.3444776613418961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Just walk</text:p>
          </table:table-cell>
          <table:table-cell office:value-type="float" office:value="113.8864166064175" table:style-name="ce39">
            <text:p>113.89</text:p>
          </table:table-cell>
          <table:table-cell office:value-type="float" office:value="12.25984311780749" table:style-name="ce39">
            <text:p>12.26</text:p>
          </table:table-cell>
          <table:table-cell office:value-type="float" office:value="89.85712409551482" table:style-name="ce40">
            <text:p>89.86</text:p>
          </table:table-cell>
          <table:table-cell office:value-type="float" office:value="137.9157091173202" table:style-name="ce40">
            <text:p>137.92</text:p>
          </table:table-cell>
          <table:table-cell office:value-type="float" office:value="10.764973982961063" table:style-name="ce40">
            <text:p>10.76</text:p>
          </table:table-cell>
          <table:table-cell office:value-type="float" office:value="1.0655165533415889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</text:p>
          </table:table-cell>
          <table:table-cell office:value-type="float" office:value="0.1991423316897015" table:style-name="ce39">
            <text:p>[low]</text:p>
          </table:table-cell>
          <table:table-cell office:value-type="float" office:value="0.14106197990509611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47562381230368977" table:style-name="ce40">
            <text:p>[low]</text:p>
          </table:table-cell>
          <table:table-cell office:value-type="float" office:value="70.834753569570168" table:style-name="ce40">
            <text:p>70.83</text:p>
          </table:table-cell>
          <table:table-cell office:value-type="float" office:value="0.82510087213416694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All purposes</text:p>
          </table:table-cell>
          <table:table-cell office:value-type="float" office:value="868.99465992660828" table:style-name="ce39">
            <text:p>868.99</text:p>
          </table:table-cell>
          <table:table-cell office:value-type="float" office:value="30.910046885473079" table:style-name="ce39">
            <text:p>30.91</text:p>
          </table:table-cell>
          <table:table-cell office:value-type="float" office:value="808.41096803108098" table:style-name="ce40">
            <text:p>808.41</text:p>
          </table:table-cell>
          <table:table-cell office:value-type="float" office:value="929.57835182213557" table:style-name="ce40">
            <text:p>929.58</text:p>
          </table:table-cell>
          <table:table-cell office:value-type="float" office:value="3.5569892786318862" table:style-name="ce40">
            <text:p>3.56</text:p>
          </table:table-cell>
          <table:table-cell office:value-type="float" office:value="1.372543696884646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Commuting</text:p>
          </table:table-cell>
          <table:table-cell office:value-type="float" office:value="92.945909850806473" table:style-name="ce39">
            <text:p>92.95</text:p>
          </table:table-cell>
          <table:table-cell office:value-type="float" office:value="11.04026172713588" table:style-name="ce39">
            <text:p>11.04</text:p>
          </table:table-cell>
          <table:table-cell office:value-type="float" office:value="71.306996865620135" table:style-name="ce40">
            <text:p>71.31</text:p>
          </table:table-cell>
          <table:table-cell office:value-type="float" office:value="114.5848228359928" table:style-name="ce40">
            <text:p>114.58</text:p>
          </table:table-cell>
          <table:table-cell office:value-type="float" office:value="11.878157677790579" table:style-name="ce40">
            <text:p>11.88</text:p>
          </table:table-cell>
          <table:table-cell office:value-type="float" office:value="1.122599261277285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Business</text:p>
          </table:table-cell>
          <table:table-cell office:value-type="float" office:value="25.171191564668209" table:style-name="ce39">
            <text:p>25.17</text:p>
          </table:table-cell>
          <table:table-cell office:value-type="float" office:value="4.5947488652909021" table:style-name="ce39">
            <text:p>4.59</text:p>
          </table:table-cell>
          <table:table-cell office:value-type="float" office:value="16.16548378869804" table:style-name="ce40">
            <text:p>16.17</text:p>
          </table:table-cell>
          <table:table-cell office:value-type="float" office:value="34.176899340638379" table:style-name="ce40">
            <text:p>34.18</text:p>
          </table:table-cell>
          <table:table-cell office:value-type="float" office:value="18.253998240354925" table:style-name="ce40">
            <text:p>18.25</text:p>
          </table:table-cell>
          <table:table-cell office:value-type="float" office:value="0.86672352923241092" table:style-name="ce40">
            <text:p>0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ducation</text:p>
          </table:table-cell>
          <table:table-cell office:value-type="float" office:value="46.068157486602793" table:style-name="ce39">
            <text:p>46.07</text:p>
          </table:table-cell>
          <table:table-cell office:value-type="float" office:value="10.855777986222421" table:style-name="ce39">
            <text:p>10.86</text:p>
          </table:table-cell>
          <table:table-cell office:value-type="float" office:value="24.79083263360684" table:style-name="ce40">
            <text:p>24.79</text:p>
          </table:table-cell>
          <table:table-cell office:value-type="float" office:value="67.345482339598732" table:style-name="ce40">
            <text:p>67.35</text:p>
          </table:table-cell>
          <table:table-cell office:value-type="float" office:value="23.564602055941609" table:style-name="ce40">
            <text:p>23.56</text:p>
          </table:table-cell>
          <table:table-cell office:value-type="float" office:value="1.3042629288363921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scort education</text:p>
          </table:table-cell>
          <table:table-cell office:value-type="float" office:value="50.981731600122238" table:style-name="ce39">
            <text:p>50.98</text:p>
          </table:table-cell>
          <table:table-cell office:value-type="float" office:value="12.2984507239964" table:style-name="ce39">
            <text:p>12.30</text:p>
          </table:table-cell>
          <table:table-cell office:value-type="float" office:value="26.8767681810893" table:style-name="ce40">
            <text:p>26.88</text:p>
          </table:table-cell>
          <table:table-cell office:value-type="float" office:value="75.086695019155172" table:style-name="ce40">
            <text:p>75.09</text:p>
          </table:table-cell>
          <table:table-cell office:value-type="float" office:value="24.123250305540644" table:style-name="ce40">
            <text:p>24.12</text:p>
          </table:table-cell>
          <table:table-cell office:value-type="float" office:value="1.0308875003051989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hopping</text:p>
          </table:table-cell>
          <table:table-cell office:value-type="float" office:value="186.97730568256699" table:style-name="ce39">
            <text:p>186.98</text:p>
          </table:table-cell>
          <table:table-cell office:value-type="float" office:value="17.318068710453101" table:style-name="ce39">
            <text:p>17.32</text:p>
          </table:table-cell>
          <table:table-cell office:value-type="float" office:value="153.03389101007889" table:style-name="ce40">
            <text:p>153.03</text:p>
          </table:table-cell>
          <table:table-cell office:value-type="float" office:value="220.9207203550551" table:style-name="ce40">
            <text:p>220.92</text:p>
          </table:table-cell>
          <table:table-cell office:value-type="float" office:value="9.2621233615667453" table:style-name="ce40">
            <text:p>9.26</text:p>
          </table:table-cell>
          <table:table-cell office:value-type="float" office:value="1.267663305641077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 escort</text:p>
          </table:table-cell>
          <table:table-cell office:value-type="float" office:value="69.325807812926925" table:style-name="ce39">
            <text:p>69.33</text:p>
          </table:table-cell>
          <table:table-cell office:value-type="float" office:value="11.197189388755129" table:style-name="ce39">
            <text:p>11.20</text:p>
          </table:table-cell>
          <table:table-cell office:value-type="float" office:value="47.37931661096686" table:style-name="ce40">
            <text:p>47.38</text:p>
          </table:table-cell>
          <table:table-cell office:value-type="float" office:value="91.272299014886983" table:style-name="ce40">
            <text:p>91.27</text:p>
          </table:table-cell>
          <table:table-cell office:value-type="float" office:value="16.151545495106703" table:style-name="ce40">
            <text:p>16.15</text:p>
          </table:table-cell>
          <table:table-cell office:value-type="float" office:value="1.2873302700542271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Personal business</text:p>
          </table:table-cell>
          <table:table-cell office:value-type="float" office:value="96.55707688385651" table:style-name="ce39">
            <text:p>96.56</text:p>
          </table:table-cell>
          <table:table-cell office:value-type="float" office:value="7.8701472900041711" table:style-name="ce39">
            <text:p>7.87</text:p>
          </table:table-cell>
          <table:table-cell office:value-type="float" office:value="81.13158819544833" table:style-name="ce40">
            <text:p>81.13</text:p>
          </table:table-cell>
          <table:table-cell office:value-type="float" office:value="111.9825655722647" table:style-name="ce40">
            <text:p>111.98</text:p>
          </table:table-cell>
          <table:table-cell office:value-type="float" office:value="8.1507721070209715" table:style-name="ce40">
            <text:p>8.15</text:p>
          </table:table-cell>
          <table:table-cell office:value-type="float" office:value="0.84022349662121443" table:style-name="ce40">
            <text:p>0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7.927834220163582" table:style-name="ce39">
            <text:p>57.93</text:p>
          </table:table-cell>
          <table:table-cell office:value-type="float" office:value="9.5379787470602952" table:style-name="ce39">
            <text:p>9.54</text:p>
          </table:table-cell>
          <table:table-cell office:value-type="float" office:value="39.233395875925403" table:style-name="ce40">
            <text:p>39.23</text:p>
          </table:table-cell>
          <table:table-cell office:value-type="float" office:value="76.622272564401754" table:style-name="ce40">
            <text:p>76.62</text:p>
          </table:table-cell>
          <table:table-cell office:value-type="float" office:value="16.465277660493484" table:style-name="ce40">
            <text:p>16.47</text:p>
          </table:table-cell>
          <table:table-cell office:value-type="float" office:value="1.3272128716178111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elsewhere</text:p>
          </table:table-cell>
          <table:table-cell office:value-type="float" office:value="62.129505624583217" table:style-name="ce39">
            <text:p>62.13</text:p>
          </table:table-cell>
          <table:table-cell office:value-type="float" office:value="10.03683972920537" table:style-name="ce39">
            <text:p>10.04</text:p>
          </table:table-cell>
          <table:table-cell office:value-type="float" office:value="42.457299755340699" table:style-name="ce40">
            <text:p>42.46</text:p>
          </table:table-cell>
          <table:table-cell office:value-type="float" office:value="81.801711493825735" table:style-name="ce40">
            <text:p>81.80</text:p>
          </table:table-cell>
          <table:table-cell office:value-type="float" office:value="16.154707217296806" table:style-name="ce40">
            <text:p>16.15</text:p>
          </table:table-cell>
          <table:table-cell office:value-type="float" office:value="1.2809285471982601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2.645377842188417" table:style-name="ce39">
            <text:p>52.65</text:p>
          </table:table-cell>
          <table:table-cell office:value-type="float" office:value="11.005665363279009" table:style-name="ce39">
            <text:p>11.01</text:p>
          </table:table-cell>
          <table:table-cell office:value-type="float" office:value="31.074273730161551" table:style-name="ce40">
            <text:p>31.07</text:p>
          </table:table-cell>
          <table:table-cell office:value-type="float" office:value="74.216481954215283" table:style-name="ce40">
            <text:p>74.22</text:p>
          </table:table-cell>
          <table:table-cell office:value-type="float" office:value="20.905283263936234" table:style-name="ce40">
            <text:p>20.91</text:p>
          </table:table-cell>
          <table:table-cell office:value-type="float" office:value="1.4619380435888349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port: participate</text:p>
          </table:table-cell>
          <table:table-cell office:value-type="float" office:value="20.082469270407842" table:style-name="ce39">
            <text:p>20.08</text:p>
          </table:table-cell>
          <table:table-cell office:value-type="float" office:value="7.8169111038474854" table:style-name="ce39">
            <text:p>7.82</text:p>
          </table:table-cell>
          <table:table-cell office:value-type="float" office:value="4.7613235068667681" table:style-name="ce40">
            <text:p>4.76</text:p>
          </table:table-cell>
          <table:table-cell office:value-type="float" office:value="35.40361503394891" table:style-name="ce40">
            <text:p>35.40</text:p>
          </table:table-cell>
          <table:table-cell office:value-type="float" office:value="38.92405360413499" table:style-name="ce40">
            <text:p>38.92</text:p>
          </table:table-cell>
          <table:table-cell office:value-type="float" office:value="1.6114239813544009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Holiday: base</text:p>
          </table:table-cell>
          <table:table-cell office:value-type="float" office:value="14.001839071778139" table:style-name="ce39">
            <text:p>14.00</text:p>
          </table:table-cell>
          <table:table-cell office:value-type="float" office:value="3.9654115892930371" table:style-name="ce39">
            <text:p>3.97</text:p>
          </table:table-cell>
          <table:table-cell office:value-type="float" office:value="6.2296323567637879" table:style-name="ce40">
            <text:p>6.23</text:p>
          </table:table-cell>
          <table:table-cell office:value-type="float" office:value="21.774045786792492" table:style-name="ce40">
            <text:p>21.77</text:p>
          </table:table-cell>
          <table:table-cell office:value-type="float" office:value="28.320648230314621" table:style-name="ce40">
            <text:p>28.32</text:p>
          </table:table-cell>
          <table:table-cell office:value-type="float" office:value="1.2299784605456121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Day trip</text:p>
          </table:table-cell>
          <table:table-cell office:value-type="float" office:value="82.122307541874392" table:style-name="ce39">
            <text:p>82.12</text:p>
          </table:table-cell>
          <table:table-cell office:value-type="float" office:value="18.69454293962853" table:style-name="ce39">
            <text:p>18.69</text:p>
          </table:table-cell>
          <table:table-cell office:value-type="float" office:value="45.481003380202473" table:style-name="ce40">
            <text:p>45.48</text:p>
          </table:table-cell>
          <table:table-cell office:value-type="float" office:value="118.7636117035463" table:style-name="ce40">
            <text:p>118.76</text:p>
          </table:table-cell>
          <table:table-cell office:value-type="float" office:value="22.76426892911665" table:style-name="ce40">
            <text:p>22.76</text:p>
          </table:table-cell>
          <table:table-cell office:value-type="float" office:value="1.8366923226229539" table:style-name="ce40">
            <text:p>1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Just walk</text:p>
          </table:table-cell>
          <table:table-cell office:value-type="float" office:value="97.021121274906449" table:style-name="ce39">
            <text:p>97.02</text:p>
          </table:table-cell>
          <table:table-cell office:value-type="float" office:value="13.23066432118959" table:style-name="ce39">
            <text:p>13.23</text:p>
          </table:table-cell>
          <table:table-cell office:value-type="float" office:value="71.089019205374854" table:style-name="ce40">
            <text:p>71.09</text:p>
          </table:table-cell>
          <table:table-cell office:value-type="float" office:value="122.953223344438" table:style-name="ce40">
            <text:p>122.95</text:p>
          </table:table-cell>
          <table:table-cell office:value-type="float" office:value="13.636890758766739" table:style-name="ce40">
            <text:p>13.64</text:p>
          </table:table-cell>
          <table:table-cell office:value-type="float" office:value="0.97773876306686136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All purposes</text:p>
          </table:table-cell>
          <table:table-cell office:value-type="float" office:value="953.95763572745227" table:style-name="ce39">
            <text:p>953.96</text:p>
          </table:table-cell>
          <table:table-cell office:value-type="float" office:value="40.830136461649857" table:style-name="ce39">
            <text:p>40.83</text:p>
          </table:table-cell>
          <table:table-cell office:value-type="float" office:value="873.93056826261852" table:style-name="ce40">
            <text:p>873.93</text:p>
          </table:table-cell>
          <table:table-cell office:value-type="float" office:value="1033.9847031922859" table:style-name="ce40">
            <text:p>1,033.98</text:p>
          </table:table-cell>
          <table:table-cell office:value-type="float" office:value="4.2800785834178399" table:style-name="ce40">
            <text:p>4.28</text:p>
          </table:table-cell>
          <table:table-cell office:value-type="float" office:value="1.165935981400942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Commuting</text:p>
          </table:table-cell>
          <table:table-cell office:value-type="float" office:value="106.9000277070665" table:style-name="ce39">
            <text:p>106.90</text:p>
          </table:table-cell>
          <table:table-cell office:value-type="float" office:value="11.37592182796836" table:style-name="ce39">
            <text:p>11.38</text:p>
          </table:table-cell>
          <table:table-cell office:value-type="float" office:value="84.603220924248546" table:style-name="ce40">
            <text:p>84.60</text:p>
          </table:table-cell>
          <table:table-cell office:value-type="float" office:value="129.19683448988451" table:style-name="ce40">
            <text:p>129.20</text:p>
          </table:table-cell>
          <table:table-cell office:value-type="float" office:value="10.641645350309267" table:style-name="ce40">
            <text:p>10.64</text:p>
          </table:table-cell>
          <table:table-cell office:value-type="float" office:value="1.4835994743109231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Business</text:p>
          </table:table-cell>
          <table:table-cell office:value-type="float" office:value="16.583689816588979" table:style-name="ce39">
            <text:p>16.58</text:p>
          </table:table-cell>
          <table:table-cell office:value-type="float" office:value="5.0789867523870793" table:style-name="ce39">
            <text:p>5.08</text:p>
          </table:table-cell>
          <table:table-cell office:value-type="float" office:value="6.6288757819103008" table:style-name="ce40">
            <text:p>6.63</text:p>
          </table:table-cell>
          <table:table-cell office:value-type="float" office:value="26.538503851267649" table:style-name="ce40">
            <text:p>26.54</text:p>
          </table:table-cell>
          <table:table-cell office:value-type="float" office:value="30.626397433618617" table:style-name="ce40">
            <text:p>30.63</text:p>
          </table:table-cell>
          <table:table-cell office:value-type="float" office:value="1.497044936803763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ducation</text:p>
          </table:table-cell>
          <table:table-cell office:value-type="float" office:value="90.771150384683835" table:style-name="ce39">
            <text:p>90.77</text:p>
          </table:table-cell>
          <table:table-cell office:value-type="float" office:value="16.881808492095459" table:style-name="ce39">
            <text:p>16.88</text:p>
          </table:table-cell>
          <table:table-cell office:value-type="float" office:value="57.682805740176747" table:style-name="ce40">
            <text:p>57.68</text:p>
          </table:table-cell>
          <table:table-cell office:value-type="float" office:value="123.8594950291909" table:style-name="ce40">
            <text:p>123.86</text:p>
          </table:table-cell>
          <table:table-cell office:value-type="float" office:value="18.598209255419981" table:style-name="ce40">
            <text:p>18.60</text:p>
          </table:table-cell>
          <table:table-cell office:value-type="float" office:value="1.9837054610263261" table:style-name="ce40">
            <text:p>1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scort education</text:p>
          </table:table-cell>
          <table:table-cell office:value-type="float" office:value="84.705695252567821" table:style-name="ce39">
            <text:p>84.71</text:p>
          </table:table-cell>
          <table:table-cell office:value-type="float" office:value="16.641487032219949" table:style-name="ce39">
            <text:p>16.64</text:p>
          </table:table-cell>
          <table:table-cell office:value-type="float" office:value="52.088380669416708" table:style-name="ce40">
            <text:p>52.09</text:p>
          </table:table-cell>
          <table:table-cell office:value-type="float" office:value="117.32300983571891" table:style-name="ce40">
            <text:p>117.32</text:p>
          </table:table-cell>
          <table:table-cell office:value-type="float" office:value="19.64624336368394" table:style-name="ce40">
            <text:p>19.65</text:p>
          </table:table-cell>
          <table:table-cell office:value-type="float" office:value="1.360075691724097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hopping</text:p>
          </table:table-cell>
          <table:table-cell office:value-type="float" office:value="145.8819983450548" table:style-name="ce39">
            <text:p>145.88</text:p>
          </table:table-cell>
          <table:table-cell office:value-type="float" office:value="14.95294962181098" table:style-name="ce39">
            <text:p>14.95</text:p>
          </table:table-cell>
          <table:table-cell office:value-type="float" office:value="116.5742170863053" table:style-name="ce40">
            <text:p>116.57</text:p>
          </table:table-cell>
          <table:table-cell office:value-type="float" office:value="175.18977960380431" table:style-name="ce40">
            <text:p>175.19</text:p>
          </table:table-cell>
          <table:table-cell office:value-type="float" office:value="10.250030703886273" table:style-name="ce40">
            <text:p>10.25</text:p>
          </table:table-cell>
          <table:table-cell office:value-type="float" office:value="1.8638430548773579" table:style-name="ce40">
            <text:p>1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 escort</text:p>
          </table:table-cell>
          <table:table-cell office:value-type="float" office:value="85.440143606928771" table:style-name="ce39">
            <text:p>85.44</text:p>
          </table:table-cell>
          <table:table-cell office:value-type="float" office:value="14.08408087155256" table:style-name="ce39">
            <text:p>14.08</text:p>
          </table:table-cell>
          <table:table-cell office:value-type="float" office:value="57.83534509868575" table:style-name="ce40">
            <text:p>57.84</text:p>
          </table:table-cell>
          <table:table-cell office:value-type="float" office:value="113.04494211517181" table:style-name="ce40">
            <text:p>113.04</text:p>
          </table:table-cell>
          <table:table-cell office:value-type="float" office:value="16.484149343600134" table:style-name="ce40">
            <text:p>16.48</text:p>
          </table:table-cell>
          <table:table-cell office:value-type="float" office:value="1.394900293129397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Personal business</text:p>
          </table:table-cell>
          <table:table-cell office:value-type="float" office:value="94.281780394374564" table:style-name="ce39">
            <text:p>94.28</text:p>
          </table:table-cell>
          <table:table-cell office:value-type="float" office:value="10.5082839147494" table:style-name="ce39">
            <text:p>10.51</text:p>
          </table:table-cell>
          <table:table-cell office:value-type="float" office:value="73.685543921465751" table:style-name="ce40">
            <text:p>73.69</text:p>
          </table:table-cell>
          <table:table-cell office:value-type="float" office:value="114.87801686728341" table:style-name="ce40">
            <text:p>114.88</text:p>
          </table:table-cell>
          <table:table-cell office:value-type="float" office:value="11.145614636034589" table:style-name="ce40">
            <text:p>11.15</text:p>
          </table:table-cell>
          <table:table-cell office:value-type="float" office:value="1.335737678268943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4.561198071302357" table:style-name="ce39">
            <text:p>74.56</text:p>
          </table:table-cell>
          <table:table-cell office:value-type="float" office:value="11.99168476276199" table:style-name="ce39">
            <text:p>11.99</text:p>
          </table:table-cell>
          <table:table-cell office:value-type="float" office:value="51.057495936288852" table:style-name="ce40">
            <text:p>51.06</text:p>
          </table:table-cell>
          <table:table-cell office:value-type="float" office:value="98.064900206315855" table:style-name="ce40">
            <text:p>98.06</text:p>
          </table:table-cell>
          <table:table-cell office:value-type="float" office:value="16.08300975970695" table:style-name="ce40">
            <text:p>16.08</text:p>
          </table:table-cell>
          <table:table-cell office:value-type="float" office:value="2.03409434247384" table:style-name="ce40">
            <text:p>2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7.989250481492501" table:style-name="ce39">
            <text:p>27.99</text:p>
          </table:table-cell>
          <table:table-cell office:value-type="float" office:value="5.8904637145745884" table:style-name="ce39">
            <text:p>5.89</text:p>
          </table:table-cell>
          <table:table-cell office:value-type="float" office:value="16.443941600926308" table:style-name="ce40">
            <text:p>16.44</text:p>
          </table:table-cell>
          <table:table-cell office:value-type="float" office:value="39.534559362058687" table:style-name="ce40">
            <text:p>39.53</text:p>
          </table:table-cell>
          <table:table-cell office:value-type="float" office:value="21.045449996846376" table:style-name="ce40">
            <text:p>21.05</text:p>
          </table:table-cell>
          <table:table-cell office:value-type="float" office:value="1.969981114537485" table:style-name="ce40">
            <text:p>1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4.205627742404253" table:style-name="ce39">
            <text:p>54.21</text:p>
          </table:table-cell>
          <table:table-cell office:value-type="float" office:value="4.8235365034359763" table:style-name="ce39">
            <text:p>4.82</text:p>
          </table:table-cell>
          <table:table-cell office:value-type="float" office:value="44.751496195669738" table:style-name="ce40">
            <text:p>44.75</text:p>
          </table:table-cell>
          <table:table-cell office:value-type="float" office:value="63.659759289138769" table:style-name="ce40">
            <text:p>63.66</text:p>
          </table:table-cell>
          <table:table-cell office:value-type="float" office:value="8.898589877712265" table:style-name="ce40">
            <text:p>8.90</text:p>
          </table:table-cell>
          <table:table-cell office:value-type="float" office:value="0.99296077209984057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port: participate</text:p>
          </table:table-cell>
          <table:table-cell office:value-type="float" office:value="16.30290904320805" table:style-name="ce39">
            <text:p>16.30</text:p>
          </table:table-cell>
          <table:table-cell office:value-type="float" office:value="4.4161329274728827" table:style-name="ce39">
            <text:p>4.42</text:p>
          </table:table-cell>
          <table:table-cell office:value-type="float" office:value="7.6472885053611961" table:style-name="ce40">
            <text:p>7.65</text:p>
          </table:table-cell>
          <table:table-cell office:value-type="float" office:value="24.958529581054901" table:style-name="ce40">
            <text:p>24.96</text:p>
          </table:table-cell>
          <table:table-cell office:value-type="float" office:value="27.088005679039757" table:style-name="ce40">
            <text:p>27.09</text:p>
          </table:table-cell>
          <table:table-cell office:value-type="float" office:value="1.5740701664666741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Holiday: base</text:p>
          </table:table-cell>
          <table:table-cell office:value-type="float" office:value="9.0193236001596073" table:style-name="ce39">
            <text:p>9.02</text:p>
          </table:table-cell>
          <table:table-cell office:value-type="float" office:value="3.5679138627994029" table:style-name="ce39">
            <text:p>3.57</text:p>
          </table:table-cell>
          <table:table-cell office:value-type="float" office:value="2.026212429072777" table:style-name="ce40">
            <text:p>2.03</text:p>
          </table:table-cell>
          <table:table-cell office:value-type="float" office:value="16.01243477124644" table:style-name="ce40">
            <text:p>16.01</text:p>
          </table:table-cell>
          <table:table-cell office:value-type="float" office:value="39.558552514251346" table:style-name="ce40">
            <text:p>39.56</text:p>
          </table:table-cell>
          <table:table-cell office:value-type="float" office:value="1.8905145376478421" table:style-name="ce40">
            <text:p>1.8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Day trip</text:p>
          </table:table-cell>
          <table:table-cell office:value-type="float" office:value="26.101011733698289" table:style-name="ce39">
            <text:p>26.10</text:p>
          </table:table-cell>
          <table:table-cell office:value-type="float" office:value="6.5629174147710394" table:style-name="ce39">
            <text:p>6.56</text:p>
          </table:table-cell>
          <table:table-cell office:value-type="float" office:value="13.237693600747059" table:style-name="ce40">
            <text:p>13.24</text:p>
          </table:table-cell>
          <table:table-cell office:value-type="float" office:value="38.964329866649528" table:style-name="ce40">
            <text:p>38.96</text:p>
          </table:table-cell>
          <table:table-cell office:value-type="float" office:value="25.144302763934011" table:style-name="ce40">
            <text:p>25.14</text:p>
          </table:table-cell>
          <table:table-cell office:value-type="float" office:value="1.789646419073079" table:style-name="ce40">
            <text:p>1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Just walk</text:p>
          </table:table-cell>
          <table:table-cell office:value-type="float" office:value="73.415739790905334" table:style-name="ce39">
            <text:p>73.42</text:p>
          </table:table-cell>
          <table:table-cell office:value-type="float" office:value="14.83469835618337" table:style-name="ce39">
            <text:p>14.83</text:p>
          </table:table-cell>
          <table:table-cell office:value-type="float" office:value="44.339731012785933" table:style-name="ce40">
            <text:p>44.34</text:p>
          </table:table-cell>
          <table:table-cell office:value-type="float" office:value="102.49174856902469" table:style-name="ce40">
            <text:p>102.49</text:p>
          </table:table-cell>
          <table:table-cell office:value-type="float" office:value="20.206427665830152" table:style-name="ce40">
            <text:p>20.21</text:p>
          </table:table-cell>
          <table:table-cell office:value-type="float" office:value="1.324521682519668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All purposes</text:p>
          </table:table-cell>
          <table:table-cell office:value-type="float" office:value="906.15954597043583" table:style-name="ce39">
            <text:p>906.16</text:p>
          </table:table-cell>
          <table:table-cell office:value-type="float" office:value="44.441263003427828" table:style-name="ce39">
            <text:p>44.44</text:p>
          </table:table-cell>
          <table:table-cell office:value-type="float" office:value="819.05467048371725" table:style-name="ce40">
            <text:p>819.05</text:p>
          </table:table-cell>
          <table:table-cell office:value-type="float" office:value="993.26442145715441" table:style-name="ce40">
            <text:p>993.26</text:p>
          </table:table-cell>
          <table:table-cell office:value-type="float" office:value="4.9043530138872207" table:style-name="ce40">
            <text:p>4.90</text:p>
          </table:table-cell>
          <table:table-cell office:value-type="float" office:value="1.5327746899245469" table:style-name="ce40">
            <text:p>1.5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Commuting</text:p>
          </table:table-cell>
          <table:table-cell office:value-type="float" office:value="107.04657092157041" table:style-name="ce39">
            <text:p>107.05</text:p>
          </table:table-cell>
          <table:table-cell office:value-type="float" office:value="2.5890743567726302" table:style-name="ce39">
            <text:p>2.59</text:p>
          </table:table-cell>
          <table:table-cell office:value-type="float" office:value="101.97198518229609" table:style-name="ce40">
            <text:p>101.97</text:p>
          </table:table-cell>
          <table:table-cell office:value-type="float" office:value="112.1211566608448" table:style-name="ce40">
            <text:p>112.12</text:p>
          </table:table-cell>
          <table:table-cell office:value-type="float" office:value="2.4186429649106294" table:style-name="ce40">
            <text:p>2.42</text:p>
          </table:table-cell>
          <table:table-cell office:value-type="float" office:value="1.267592942136807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Business</text:p>
          </table:table-cell>
          <table:table-cell office:value-type="float" office:value="17.347818144913351" table:style-name="ce39">
            <text:p>17.35</text:p>
          </table:table-cell>
          <table:table-cell office:value-type="float" office:value="1.1301851547703301" table:style-name="ce39">
            <text:p>1.13</text:p>
          </table:table-cell>
          <table:table-cell office:value-type="float" office:value="15.13265524156351" table:style-name="ce40">
            <text:p>15.13</text:p>
          </table:table-cell>
          <table:table-cell office:value-type="float" office:value="19.5629810482632" table:style-name="ce40">
            <text:p>19.56</text:p>
          </table:table-cell>
          <table:table-cell office:value-type="float" office:value="6.5148547519315443" table:style-name="ce40">
            <text:p>6.51</text:p>
          </table:table-cell>
          <table:table-cell office:value-type="float" office:value="1.1802383271374839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ducation</text:p>
          </table:table-cell>
          <table:table-cell office:value-type="float" office:value="65.318071062863538" table:style-name="ce39">
            <text:p>65.32</text:p>
          </table:table-cell>
          <table:table-cell office:value-type="float" office:value="3.4553503339260572" table:style-name="ce39">
            <text:p>3.46</text:p>
          </table:table-cell>
          <table:table-cell office:value-type="float" office:value="58.54558440836847" table:style-name="ce40">
            <text:p>58.55</text:p>
          </table:table-cell>
          <table:table-cell office:value-type="float" office:value="72.090557717358607" table:style-name="ce40">
            <text:p>72.09</text:p>
          </table:table-cell>
          <table:table-cell office:value-type="float" office:value="5.2900373169326329" table:style-name="ce40">
            <text:p>5.29</text:p>
          </table:table-cell>
          <table:table-cell office:value-type="float" office:value="1.932497449104722" table:style-name="ce40">
            <text:p>1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scort education</text:p>
          </table:table-cell>
          <table:table-cell office:value-type="float" office:value="56.199235612007399" table:style-name="ce39">
            <text:p>56.20</text:p>
          </table:table-cell>
          <table:table-cell office:value-type="float" office:value="3.8583774852592518" table:style-name="ce39">
            <text:p>3.86</text:p>
          </table:table-cell>
          <table:table-cell office:value-type="float" office:value="48.636815740899273" table:style-name="ce40">
            <text:p>48.64</text:p>
          </table:table-cell>
          <table:table-cell office:value-type="float" office:value="63.761655483115533" table:style-name="ce40">
            <text:p>63.76</text:p>
          </table:table-cell>
          <table:table-cell office:value-type="float" office:value="6.8655337447950622" table:style-name="ce40">
            <text:p>6.87</text:p>
          </table:table-cell>
          <table:table-cell office:value-type="float" office:value="1.6077302215374889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hopping</text:p>
          </table:table-cell>
          <table:table-cell office:value-type="float" office:value="150.27793529367179" table:style-name="ce39">
            <text:p>150.28</text:p>
          </table:table-cell>
          <table:table-cell office:value-type="float" office:value="3.3205096529084099" table:style-name="ce39">
            <text:p>3.32</text:p>
          </table:table-cell>
          <table:table-cell office:value-type="float" office:value="143.76973637397131" table:style-name="ce40">
            <text:p>143.77</text:p>
          </table:table-cell>
          <table:table-cell office:value-type="float" office:value="156.78613421337229" table:style-name="ce40">
            <text:p>156.79</text:p>
          </table:table-cell>
          <table:table-cell office:value-type="float" office:value="2.2095789687418184" table:style-name="ce40">
            <text:p>2.21</text:p>
          </table:table-cell>
          <table:table-cell office:value-type="float" office:value="1.398241727543978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 escort</text:p>
          </table:table-cell>
          <table:table-cell office:value-type="float" office:value="73.879486154480574" table:style-name="ce39">
            <text:p>73.88</text:p>
          </table:table-cell>
          <table:table-cell office:value-type="float" office:value="3.092515143281755" table:style-name="ce39">
            <text:p>3.09</text:p>
          </table:table-cell>
          <table:table-cell office:value-type="float" office:value="67.81815647364833" table:style-name="ce40">
            <text:p>67.82</text:p>
          </table:table-cell>
          <table:table-cell office:value-type="float" office:value="79.940815835312819" table:style-name="ce40">
            <text:p>79.94</text:p>
          </table:table-cell>
          <table:table-cell office:value-type="float" office:value="4.1858915163748778" table:style-name="ce40">
            <text:p>4.19</text:p>
          </table:table-cell>
          <table:table-cell office:value-type="float" office:value="1.4966531652743591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Personal business</text:p>
          </table:table-cell>
          <table:table-cell office:value-type="float" office:value="77.476417200893579" table:style-name="ce39">
            <text:p>77.48</text:p>
          </table:table-cell>
          <table:table-cell office:value-type="float" office:value="2.5530042136589182" table:style-name="ce39">
            <text:p>2.55</text:p>
          </table:table-cell>
          <table:table-cell office:value-type="float" office:value="72.472528942122096" table:style-name="ce40">
            <text:p>72.47</text:p>
          </table:table-cell>
          <table:table-cell office:value-type="float" office:value="82.480305459665061" table:style-name="ce40">
            <text:p>82.48</text:p>
          </table:table-cell>
          <table:table-cell office:value-type="float" office:value="3.2952016960710373" table:style-name="ce40">
            <text:p>3.30</text:p>
          </table:table-cell>
          <table:table-cell office:value-type="float" office:value="1.4549613533842269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9.041570536705763" table:style-name="ce39">
            <text:p>69.04</text:p>
          </table:table-cell>
          <table:table-cell office:value-type="float" office:value="2.5856553659259571" table:style-name="ce39">
            <text:p>2.59</text:p>
          </table:table-cell>
          <table:table-cell office:value-type="float" office:value="63.973686019490877" table:style-name="ce40">
            <text:p>63.97</text:p>
          </table:table-cell>
          <table:table-cell office:value-type="float" office:value="74.109455053920641" table:style-name="ce40">
            <text:p>74.11</text:p>
          </table:table-cell>
          <table:table-cell office:value-type="float" office:value="3.7450703189773193" table:style-name="ce40">
            <text:p>3.75</text:p>
          </table:table-cell>
          <table:table-cell office:value-type="float" office:value="1.652953532532788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elsewhere</text:p>
          </table:table-cell>
          <table:table-cell office:value-type="float" office:value="37.57187769723317" table:style-name="ce39">
            <text:p>37.57</text:p>
          </table:table-cell>
          <table:table-cell office:value-type="float" office:value="1.651041511992285" table:style-name="ce39">
            <text:p>1.65</text:p>
          </table:table-cell>
          <table:table-cell office:value-type="float" office:value="34.335836333728302" table:style-name="ce40">
            <text:p>34.34</text:p>
          </table:table-cell>
          <table:table-cell office:value-type="float" office:value="40.807919060738037" table:style-name="ce40">
            <text:p>40.81</text:p>
          </table:table-cell>
          <table:table-cell office:value-type="float" office:value="4.3943545363820595" table:style-name="ce40">
            <text:p>4.39</text:p>
          </table:table-cell>
          <table:table-cell office:value-type="float" office:value="1.581861435370242" table:style-name="ce40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1.995295999217149" table:style-name="ce39">
            <text:p>52.00</text:p>
          </table:table-cell>
          <table:table-cell office:value-type="float" office:value="1.7975106056854311" table:style-name="ce39">
            <text:p>1.80</text:p>
          </table:table-cell>
          <table:table-cell office:value-type="float" office:value="48.472175212073708" table:style-name="ce40">
            <text:p>48.47</text:p>
          </table:table-cell>
          <table:table-cell office:value-type="float" office:value="55.518416786360589" table:style-name="ce40">
            <text:p>55.52</text:p>
          </table:table-cell>
          <table:table-cell office:value-type="float" office:value="3.4570638961503262" table:style-name="ce40">
            <text:p>3.46</text:p>
          </table:table-cell>
          <table:table-cell office:value-type="float" office:value="1.302345336384475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port: participate</text:p>
          </table:table-cell>
          <table:table-cell office:value-type="float" office:value="13.71709961770641" table:style-name="ce39">
            <text:p>13.72</text:p>
          </table:table-cell>
          <table:table-cell office:value-type="float" office:value="0.86671090770482706" table:style-name="ce39">
            <text:p>0.87</text:p>
          </table:table-cell>
          <table:table-cell office:value-type="float" office:value="12.01834623860495" table:style-name="ce40">
            <text:p>12.02</text:p>
          </table:table-cell>
          <table:table-cell office:value-type="float" office:value="15.415852996807869" table:style-name="ce40">
            <text:p>15.42</text:p>
          </table:table-cell>
          <table:table-cell office:value-type="float" office:value="6.3184706086558764" table:style-name="ce40">
            <text:p>6.32</text:p>
          </table:table-cell>
          <table:table-cell office:value-type="float" office:value="1.366225957855379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Holiday: base</text:p>
          </table:table-cell>
          <table:table-cell office:value-type="float" office:value="10.1207282032638" table:style-name="ce39">
            <text:p>10.12</text:p>
          </table:table-cell>
          <table:table-cell office:value-type="float" office:value="0.82424684798366477" table:style-name="ce39">
            <text:p>0.82</text:p>
          </table:table-cell>
          <table:table-cell office:value-type="float" office:value="8.5052043812158171" table:style-name="ce40">
            <text:p>8.51</text:p>
          </table:table-cell>
          <table:table-cell office:value-type="float" office:value="11.73625202531178" table:style-name="ce40">
            <text:p>11.74</text:p>
          </table:table-cell>
          <table:table-cell office:value-type="float" office:value="8.1441456724216366" table:style-name="ce40">
            <text:p>8.14</text:p>
          </table:table-cell>
          <table:table-cell office:value-type="float" office:value="1.5486406272646369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Day trip</text:p>
          </table:table-cell>
          <table:table-cell office:value-type="float" office:value="31.845372238859191" table:style-name="ce39">
            <text:p>31.85</text:p>
          </table:table-cell>
          <table:table-cell office:value-type="float" office:value="1.651911690169716" table:style-name="ce39">
            <text:p>1.65</text:p>
          </table:table-cell>
          <table:table-cell office:value-type="float" office:value="28.607625326126549" table:style-name="ce40">
            <text:p>28.61</text:p>
          </table:table-cell>
          <table:table-cell office:value-type="float" office:value="35.083119151591838" table:style-name="ce40">
            <text:p>35.08</text:p>
          </table:table-cell>
          <table:table-cell office:value-type="float" office:value="5.1872896249395293" table:style-name="ce40">
            <text:p>5.19</text:p>
          </table:table-cell>
          <table:table-cell office:value-type="float" office:value="1.5804516529127259" table:style-name="ce40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Just walk</text:p>
          </table:table-cell>
          <table:table-cell office:value-type="float" office:value="81.4112498631238" table:style-name="ce39">
            <text:p>81.41</text:p>
          </table:table-cell>
          <table:table-cell office:value-type="float" office:value="3.7013376342998252" table:style-name="ce39">
            <text:p>3.70</text:p>
          </table:table-cell>
          <table:table-cell office:value-type="float" office:value="74.156628099896139" table:style-name="ce40">
            <text:p>74.16</text:p>
          </table:table-cell>
          <table:table-cell office:value-type="float" office:value="88.665871626351461" table:style-name="ce40">
            <text:p>88.67</text:p>
          </table:table-cell>
          <table:table-cell office:value-type="float" office:value="4.5464694873532343" table:style-name="ce40">
            <text:p>4.55</text:p>
          </table:table-cell>
          <table:table-cell office:value-type="float" office:value="1.4028201091615451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</text:p>
          </table:table-cell>
          <table:table-cell office:value-type="float" office:value="0.22655427825840299" table:style-name="ce39">
            <text:p>[low]</text:p>
          </table:table-cell>
          <table:table-cell office:value-type="float" office:value="6.8306486047452986E-2" table:style-name="ce39">
            <text:p>[low]</text:p>
          </table:table-cell>
          <table:table-cell office:value-type="float" office:value="9.2673565605395108E-2" table:style-name="ce40">
            <text:p>[low]</text:p>
          </table:table-cell>
          <table:table-cell office:value-type="float" office:value="0.36043499091141079" table:style-name="ce40">
            <text:p>[low]</text:p>
          </table:table-cell>
          <table:table-cell office:value-type="float" office:value="30.150163824999172" table:style-name="ce40">
            <text:p>30.15</text:p>
          </table:table-cell>
          <table:table-cell office:value-type="float" office:value="1.058179088152061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All purposes</text:p>
          </table:table-cell>
          <table:table-cell office:value-type="float" office:value="843.47528282476844" table:style-name="ce39">
            <text:p>843.48</text:p>
          </table:table-cell>
          <table:table-cell office:value-type="float" office:value="10.63143138425435" table:style-name="ce39">
            <text:p>10.63</text:p>
          </table:table-cell>
          <table:table-cell office:value-type="float" office:value="822.63767731162989" table:style-name="ce40">
            <text:p>822.64</text:p>
          </table:table-cell>
          <table:table-cell office:value-type="float" office:value="864.312888337907" table:style-name="ce40">
            <text:p>864.31</text:p>
          </table:table-cell>
          <table:table-cell office:value-type="float" office:value="1.2604318823250005" table:style-name="ce40">
            <text:p>1.26</text:p>
          </table:table-cell>
          <table:table-cell office:value-type="float" office:value="1.650307630225369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Commuting</text:p>
          </table:table-cell>
          <table:table-cell office:value-type="float" office:value="130.76209476038349" table:style-name="ce39">
            <text:p>130.76</text:p>
          </table:table-cell>
          <table:table-cell office:value-type="float" office:value="5.2977323755411474" table:style-name="ce39">
            <text:p>5.30</text:p>
          </table:table-cell>
          <table:table-cell office:value-type="float" office:value="120.3785393043228" table:style-name="ce40">
            <text:p>120.38</text:p>
          </table:table-cell>
          <table:table-cell office:value-type="float" office:value="141.1456502164441" table:style-name="ce40">
            <text:p>141.15</text:p>
          </table:table-cell>
          <table:table-cell office:value-type="float" office:value="4.0514281950354478" table:style-name="ce40">
            <text:p>4.05</text:p>
          </table:table-cell>
          <table:table-cell office:value-type="float" office:value="1.456928222171443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Business</text:p>
          </table:table-cell>
          <table:table-cell office:value-type="float" office:value="14.76853374561531" table:style-name="ce39">
            <text:p>14.77</text:p>
          </table:table-cell>
          <table:table-cell office:value-type="float" office:value="1.5630818256227019" table:style-name="ce39">
            <text:p>1.56</text:p>
          </table:table-cell>
          <table:table-cell office:value-type="float" office:value="11.70489336739481" table:style-name="ce40">
            <text:p>11.70</text:p>
          </table:table-cell>
          <table:table-cell office:value-type="float" office:value="17.832174123835809" table:style-name="ce40">
            <text:p>17.83</text:p>
          </table:table-cell>
          <table:table-cell office:value-type="float" office:value="10.583866025879324" table:style-name="ce40">
            <text:p>10.58</text:p>
          </table:table-cell>
          <table:table-cell office:value-type="float" office:value="1.177280813497765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ducation</text:p>
          </table:table-cell>
          <table:table-cell office:value-type="float" office:value="63.883508951600078" table:style-name="ce39">
            <text:p>63.88</text:p>
          </table:table-cell>
          <table:table-cell office:value-type="float" office:value="4.5015962797750531" table:style-name="ce39">
            <text:p>4.50</text:p>
          </table:table-cell>
          <table:table-cell office:value-type="float" office:value="55.060380243240971" table:style-name="ce40">
            <text:p>55.06</text:p>
          </table:table-cell>
          <table:table-cell office:value-type="float" office:value="72.706637659959185" table:style-name="ce40">
            <text:p>72.71</text:p>
          </table:table-cell>
          <table:table-cell office:value-type="float" office:value="7.0465701613002931" table:style-name="ce40">
            <text:p>7.05</text:p>
          </table:table-cell>
          <table:table-cell office:value-type="float" office:value="1.44640045027871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scort education</text:p>
          </table:table-cell>
          <table:table-cell office:value-type="float" office:value="41.662620606212911" table:style-name="ce39">
            <text:p>41.66</text:p>
          </table:table-cell>
          <table:table-cell office:value-type="float" office:value="4.4952214720962331" table:style-name="ce39">
            <text:p>4.50</text:p>
          </table:table-cell>
          <table:table-cell office:value-type="float" office:value="32.851986520904291" table:style-name="ce40">
            <text:p>32.85</text:p>
          </table:table-cell>
          <table:table-cell office:value-type="float" office:value="50.473254691521532" table:style-name="ce40">
            <text:p>50.47</text:p>
          </table:table-cell>
          <table:table-cell office:value-type="float" office:value="10.789579259989916" table:style-name="ce40">
            <text:p>10.79</text:p>
          </table:table-cell>
          <table:table-cell office:value-type="float" office:value="1.253360839676056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hopping</text:p>
          </table:table-cell>
          <table:table-cell office:value-type="float" office:value="114.3576452693606" table:style-name="ce39">
            <text:p>114.36</text:p>
          </table:table-cell>
          <table:table-cell office:value-type="float" office:value="5.8119627547095369" table:style-name="ce39">
            <text:p>5.81</text:p>
          </table:table-cell>
          <table:table-cell office:value-type="float" office:value="102.96619827012989" table:style-name="ce40">
            <text:p>102.97</text:p>
          </table:table-cell>
          <table:table-cell office:value-type="float" office:value="125.7490922685913" table:style-name="ce40">
            <text:p>125.75</text:p>
          </table:table-cell>
          <table:table-cell office:value-type="float" office:value="5.0822686502681194" table:style-name="ce40">
            <text:p>5.08</text:p>
          </table:table-cell>
          <table:table-cell office:value-type="float" office:value="1.479900867603998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 escort</text:p>
          </table:table-cell>
          <table:table-cell office:value-type="float" office:value="48.90941899040012" table:style-name="ce39">
            <text:p>48.91</text:p>
          </table:table-cell>
          <table:table-cell office:value-type="float" office:value="3.814393102576938" table:style-name="ce39">
            <text:p>3.81</text:p>
          </table:table-cell>
          <table:table-cell office:value-type="float" office:value="41.433208509349321" table:style-name="ce40">
            <text:p>41.43</text:p>
          </table:table-cell>
          <table:table-cell office:value-type="float" office:value="56.385629471450919" table:style-name="ce40">
            <text:p>56.39</text:p>
          </table:table-cell>
          <table:table-cell office:value-type="float" office:value="7.7988926904358076" table:style-name="ce40">
            <text:p>7.80</text:p>
          </table:table-cell>
          <table:table-cell office:value-type="float" office:value="1.373185235036342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Personal business</text:p>
          </table:table-cell>
          <table:table-cell office:value-type="float" office:value="60.417457271528853" table:style-name="ce39">
            <text:p>60.42</text:p>
          </table:table-cell>
          <table:table-cell office:value-type="float" office:value="3.8237642677981358" table:style-name="ce39">
            <text:p>3.82</text:p>
          </table:table-cell>
          <table:table-cell office:value-type="float" office:value="52.922879306644496" table:style-name="ce40">
            <text:p>52.92</text:p>
          </table:table-cell>
          <table:table-cell office:value-type="float" office:value="67.912035236413189" table:style-name="ce40">
            <text:p>67.91</text:p>
          </table:table-cell>
          <table:table-cell office:value-type="float" office:value="6.3289063136393331" table:style-name="ce40">
            <text:p>6.33</text:p>
          </table:table-cell>
          <table:table-cell office:value-type="float" office:value="1.431577704515657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43.546114264289137" table:style-name="ce39">
            <text:p>43.55</text:p>
          </table:table-cell>
          <table:table-cell office:value-type="float" office:value="2.9202338833162131" table:style-name="ce39">
            <text:p>2.92</text:p>
          </table:table-cell>
          <table:table-cell office:value-type="float" office:value="37.822455852989357" table:style-name="ce40">
            <text:p>37.82</text:p>
          </table:table-cell>
          <table:table-cell office:value-type="float" office:value="49.269772675588918" table:style-name="ce40">
            <text:p>49.27</text:p>
          </table:table-cell>
          <table:table-cell office:value-type="float" office:value="6.7060722469811944" table:style-name="ce40">
            <text:p>6.71</text:p>
          </table:table-cell>
          <table:table-cell office:value-type="float" office:value="1.6789321225807801" table:style-name="ce40">
            <text:p>1.6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elsewhere</text:p>
          </table:table-cell>
          <table:table-cell office:value-type="float" office:value="34.736979554313614" table:style-name="ce39">
            <text:p>34.74</text:p>
          </table:table-cell>
          <table:table-cell office:value-type="float" office:value="2.63159046713987" table:style-name="ce39">
            <text:p>2.63</text:p>
          </table:table-cell>
          <table:table-cell office:value-type="float" office:value="29.579062238719459" table:style-name="ce40">
            <text:p>29.58</text:p>
          </table:table-cell>
          <table:table-cell office:value-type="float" office:value="39.894896869907747" table:style-name="ce40">
            <text:p>39.89</text:p>
          </table:table-cell>
          <table:table-cell office:value-type="float" office:value="7.5757607624612282" table:style-name="ce40">
            <text:p>7.58</text:p>
          </table:table-cell>
          <table:table-cell office:value-type="float" office:value="1.5355610576637659" table:style-name="ce40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9.445328103284581" table:style-name="ce39">
            <text:p>49.45</text:p>
          </table:table-cell>
          <table:table-cell office:value-type="float" office:value="3.847129917505435" table:style-name="ce39">
            <text:p>3.85</text:p>
          </table:table-cell>
          <table:table-cell office:value-type="float" office:value="41.904953464973929" table:style-name="ce40">
            <text:p>41.90</text:p>
          </table:table-cell>
          <table:table-cell office:value-type="float" office:value="56.985702741595233" table:style-name="ce40">
            <text:p>56.99</text:p>
          </table:table-cell>
          <table:table-cell office:value-type="float" office:value="7.7805731402354184" table:style-name="ce40">
            <text:p>7.78</text:p>
          </table:table-cell>
          <table:table-cell office:value-type="float" office:value="1.6731287609065111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port: participate</text:p>
          </table:table-cell>
          <table:table-cell office:value-type="float" office:value="13.81932548723247" table:style-name="ce39">
            <text:p>13.82</text:p>
          </table:table-cell>
          <table:table-cell office:value-type="float" office:value="1.771034497228372" table:style-name="ce39">
            <text:p>1.77</text:p>
          </table:table-cell>
          <table:table-cell office:value-type="float" office:value="10.34809787266486" table:style-name="ce40">
            <text:p>10.35</text:p>
          </table:table-cell>
          <table:table-cell office:value-type="float" office:value="17.290553101800079" table:style-name="ce40">
            <text:p>17.29</text:p>
          </table:table-cell>
          <table:table-cell office:value-type="float" office:value="12.815636326567544" table:style-name="ce40">
            <text:p>12.82</text:p>
          </table:table-cell>
          <table:table-cell office:value-type="float" office:value="1.4777033878968511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Holiday: base</text:p>
          </table:table-cell>
          <table:table-cell office:value-type="float" office:value="7.7688648404686003" table:style-name="ce39">
            <text:p>7.77</text:p>
          </table:table-cell>
          <table:table-cell office:value-type="float" office:value="1.0720772745154981" table:style-name="ce39">
            <text:p>1.07</text:p>
          </table:table-cell>
          <table:table-cell office:value-type="float" office:value="5.6675933824182252" table:style-name="ce40">
            <text:p>5.67</text:p>
          </table:table-cell>
          <table:table-cell office:value-type="float" office:value="9.8701362985189753" table:style-name="ce40">
            <text:p>9.87</text:p>
          </table:table-cell>
          <table:table-cell office:value-type="float" office:value="13.799664385084512" table:style-name="ce40">
            <text:p>13.80</text:p>
          </table:table-cell>
          <table:table-cell office:value-type="float" office:value="1.7102993961916571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Day trip</text:p>
          </table:table-cell>
          <table:table-cell office:value-type="float" office:value="18.50378747867461" table:style-name="ce39">
            <text:p>18.50</text:p>
          </table:table-cell>
          <table:table-cell office:value-type="float" office:value="1.782518948601012" table:style-name="ce39">
            <text:p>1.78</text:p>
          </table:table-cell>
          <table:table-cell office:value-type="float" office:value="15.01005033941663" table:style-name="ce40">
            <text:p>15.01</text:p>
          </table:table-cell>
          <table:table-cell office:value-type="float" office:value="21.997524617932591" table:style-name="ce40">
            <text:p>22.00</text:p>
          </table:table-cell>
          <table:table-cell office:value-type="float" office:value="9.6332653552973611" table:style-name="ce40">
            <text:p>9.63</text:p>
          </table:table-cell>
          <table:table-cell office:value-type="float" office:value="1.670149683468958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Just walk</text:p>
          </table:table-cell>
          <table:table-cell office:value-type="float" office:value="49.58226837611965" table:style-name="ce39">
            <text:p>49.58</text:p>
          </table:table-cell>
          <table:table-cell office:value-type="float" office:value="4.9551221387629401" table:style-name="ce39">
            <text:p>4.96</text:p>
          </table:table-cell>
          <table:table-cell office:value-type="float" office:value="39.870228984144291" table:style-name="ce40">
            <text:p>39.87</text:p>
          </table:table-cell>
          <table:table-cell office:value-type="float" office:value="59.29430776809501" table:style-name="ce40">
            <text:p>59.29</text:p>
          </table:table-cell>
          <table:table-cell office:value-type="float" office:value="9.9937382879995056" table:style-name="ce40">
            <text:p>9.99</text:p>
          </table:table-cell>
          <table:table-cell office:value-type="float" office:value="1.592916852913874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</text:p>
          </table:table-cell>
          <table:table-cell office:value-type="float" office:value="0.31161275789910098" table:style-name="ce39">
            <text:p>[low]</text:p>
          </table:table-cell>
          <table:table-cell office:value-type="float" office:value="0.16203949313646429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62921016444657096" table:style-name="ce40">
            <text:p>0.63</text:p>
          </table:table-cell>
          <table:table-cell office:value-type="float" office:value="52.000275671938965" table:style-name="ce40">
            <text:p>52.00</text:p>
          </table:table-cell>
          <table:table-cell office:value-type="float" office:value="1.015866738836414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All purposes</text:p>
          </table:table-cell>
          <table:table-cell office:value-type="float" office:value="692.47556045738304" table:style-name="ce39">
            <text:p>692.48</text:p>
          </table:table-cell>
          <table:table-cell office:value-type="float" office:value="17.187378848128581" table:style-name="ce39">
            <text:p>17.19</text:p>
          </table:table-cell>
          <table:table-cell office:value-type="float" office:value="658.78829791505098" table:style-name="ce40">
            <text:p>658.79</text:p>
          </table:table-cell>
          <table:table-cell office:value-type="float" office:value="726.1628229997151" table:style-name="ce40">
            <text:p>726.16</text:p>
          </table:table-cell>
          <table:table-cell office:value-type="float" office:value="2.4820195584630085" table:style-name="ce40">
            <text:p>2.48</text:p>
          </table:table-cell>
          <table:table-cell office:value-type="float" office:value="1.914555279883527" table:style-name="ce40">
            <text:p>1.91</text:p>
          </table:table-cell>
          <table:table-cell table:number-columns-repeated="16375"/>
        </table:table-row>
        <table:table-row table:number-rows-repeated="950" table:style-name="ro2">
          <table:table-cell table:number-columns-repeated="3" table:style-name="ce35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047348" table:style-name="ro5">
          <table:table-cell table:number-columns-repeated="16384"/>
        </table:table-row>
      </table:table>
      <table:table table:name="SE_NTS0403b_trips_excl_sw" table:style-name="ta1">
        <table:table-column table:style-name="co18" table:default-cell-style-name="ce1"/>
        <table:table-column table:style-name="co9" table:default-cell-style-name="ce1"/>
        <table:table-column table:style-name="co10" table:default-cell-style-name="ce1"/>
        <table:table-column table:style-name="co19" table:default-cell-style-name="ce1"/>
        <table:table-column table:style-name="co1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7" table:number-columns-repeated="16375" table:default-cell-style-name="ce1"/>
        <table:table-row table:style-name="ro1">
          <table:table-cell office:value-type="string" table:style-name="ce29">
            <text:p>SE_NTS0403b_CA: Standard errors for the average number of trips by trip purpose and combined authority of residence excluding short walks (trips per person per year): England, 2025 [note 1]</text:p>
          </table:table-cell>
          <table:table-cell table:number-columns-repeated="2" table:style-name="ce29"/>
          <table:table-cell table:number-columns-repeated="6" table:style-name="ce30"/>
          <table:table-cell table:number-columns-repeated="16375"/>
        </table:table-row>
        <table:table-row table:style-name="ro2">
          <table:table-cell office:value-type="string" table:style-name="ce26">
            <text:p>This worksheet contains one table. Some cells refer to notes which can be found on the notes worksheet and combined authority of residence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The table in this worksheet contains numbers. These represent average stages by mode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Some shorthand is used in these tables, [low] denotes rounds to 0, [u] denotes the data is of low quality due to small sample sizes, [x] denotes the data is not available due to no observations in the category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Filters are active in row 6 and may hide some data. To turn off all filters select the 'Data' ribbon then 'Filters' button or use [Ctrl, Shift, L]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32">
            <text:p>Year</text:p>
          </table:table-cell>
          <table:table-cell office:value-type="string" table:style-name="ce24">
            <text:p>Combined authority [notes 2, 3]</text:p>
          </table:table-cell>
          <table:table-cell office:value-type="string" table:style-name="ce33">
            <text:p>Trip purpose</text:p>
          </table:table-cell>
          <table:table-cell office:value-type="string" table:style-name="ce34">
            <text:p>Average number of trips</text:p>
          </table:table-cell>
          <table:table-cell office:value-type="string" table:style-name="ce34">
            <text:p>Standard error</text:p>
          </table:table-cell>
          <table:table-cell office:value-type="string" table:style-name="ce34">
            <text:p>95% Lower confidence interval</text:p>
          </table:table-cell>
          <table:table-cell office:value-type="string" table:style-name="ce34">
            <text:p>95% Upper confidence interval</text:p>
          </table:table-cell>
          <table:table-cell office:value-type="string" table:style-name="ce34">
            <text:p>Relative standard error (%)</text:p>
          </table:table-cell>
          <table:table-cell office:value-type="string" table:style-name="ce34">
            <text:p>Design factor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6">
            <text:p>Commuting</text:p>
          </table:table-cell>
          <table:table-cell office:value-type="float" office:value="97.525858245707937" table:style-name="ce37">
            <text:p>97.53</text:p>
          </table:table-cell>
          <table:table-cell office:value-type="float" office:value="8.3913908884007515" table:style-name="ce37">
            <text:p>8.39</text:p>
          </table:table-cell>
          <table:table-cell office:value-type="float" office:value="81.078732104442466" table:style-name="ce37">
            <text:p>81.08</text:p>
          </table:table-cell>
          <table:table-cell office:value-type="float" office:value="113.97298438697339" table:style-name="ce37">
            <text:p>113.97</text:p>
          </table:table-cell>
          <table:table-cell office:value-type="float" office:value="8.6042727942566479" table:style-name="ce37">
            <text:p>8.60</text:p>
          </table:table-cell>
          <table:table-cell office:value-type="float" office:value="1.4027783876627189" table:style-name="ce37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Business</text:p>
          </table:table-cell>
          <table:table-cell office:value-type="float" office:value="14.17329224349478" table:style-name="ce37">
            <text:p>14.17</text:p>
          </table:table-cell>
          <table:table-cell office:value-type="float" office:value="2.8102897120258241" table:style-name="ce37">
            <text:p>2.81</text:p>
          </table:table-cell>
          <table:table-cell office:value-type="float" office:value="8.6651244079241607" table:style-name="ce37">
            <text:p>8.67</text:p>
          </table:table-cell>
          <table:table-cell office:value-type="float" office:value="19.681460079065388" table:style-name="ce37">
            <text:p>19.68</text:p>
          </table:table-cell>
          <table:table-cell office:value-type="float" office:value="19.828065799713425" table:style-name="ce37">
            <text:p>19.83</text:p>
          </table:table-cell>
          <table:table-cell office:value-type="float" office:value="1.2452202252111879" table:style-name="ce37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ducation</text:p>
          </table:table-cell>
          <table:table-cell office:value-type="float" office:value="69.532513651025184" table:style-name="ce37">
            <text:p>69.53</text:p>
          </table:table-cell>
          <table:table-cell office:value-type="float" office:value="13.406613041211729" table:style-name="ce37">
            <text:p>13.41</text:p>
          </table:table-cell>
          <table:table-cell office:value-type="float" office:value="43.255552090250198" table:style-name="ce37">
            <text:p>43.26</text:p>
          </table:table-cell>
          <table:table-cell office:value-type="float" office:value="95.809475211800162" table:style-name="ce37">
            <text:p>95.81</text:p>
          </table:table-cell>
          <table:table-cell office:value-type="float" office:value="19.281070591662786" table:style-name="ce37">
            <text:p>19.28</text:p>
          </table:table-cell>
          <table:table-cell office:value-type="float" office:value="2.6031239340551671" table:style-name="ce37">
            <text:p>2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scort education</text:p>
          </table:table-cell>
          <table:table-cell office:value-type="float" office:value="49.469700802518673" table:style-name="ce37">
            <text:p>49.47</text:p>
          </table:table-cell>
          <table:table-cell office:value-type="float" office:value="8.3980664367850988" table:style-name="ce37">
            <text:p>8.40</text:p>
          </table:table-cell>
          <table:table-cell office:value-type="float" office:value="33.009490586419879" table:style-name="ce37">
            <text:p>33.01</text:p>
          </table:table-cell>
          <table:table-cell office:value-type="float" office:value="65.929911018617474" table:style-name="ce37">
            <text:p>65.93</text:p>
          </table:table-cell>
          <table:table-cell office:value-type="float" office:value="16.976181987252943" table:style-name="ce37">
            <text:p>16.98</text:p>
          </table:table-cell>
          <table:table-cell office:value-type="float" office:value="1.4718060726662161" table:style-name="ce37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hopping</text:p>
          </table:table-cell>
          <table:table-cell office:value-type="float" office:value="108.3831345048584" table:style-name="ce37">
            <text:p>108.38</text:p>
          </table:table-cell>
          <table:table-cell office:value-type="float" office:value="9.7694715102240242" table:style-name="ce37">
            <text:p>9.77</text:p>
          </table:table-cell>
          <table:table-cell office:value-type="float" office:value="89.234970344819303" table:style-name="ce37">
            <text:p>89.23</text:p>
          </table:table-cell>
          <table:table-cell office:value-type="float" office:value="127.53129866489751" table:style-name="ce37">
            <text:p>127.53</text:p>
          </table:table-cell>
          <table:table-cell office:value-type="float" office:value="9.0138300159478177" table:style-name="ce37">
            <text:p>9.01</text:p>
          </table:table-cell>
          <table:table-cell office:value-type="float" office:value="1.858165811739557" table:style-name="ce37">
            <text:p>1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 escort</text:p>
          </table:table-cell>
          <table:table-cell office:value-type="float" office:value="60.353231286299518" table:style-name="ce37">
            <text:p>60.35</text:p>
          </table:table-cell>
          <table:table-cell office:value-type="float" office:value="10.585085667845201" table:style-name="ce37">
            <text:p>10.59</text:p>
          </table:table-cell>
          <table:table-cell office:value-type="float" office:value="39.606463377322918" table:style-name="ce37">
            <text:p>39.61</text:p>
          </table:table-cell>
          <table:table-cell office:value-type="float" office:value="81.099999195276112" table:style-name="ce37">
            <text:p>81.10</text:p>
          </table:table-cell>
          <table:table-cell office:value-type="float" office:value="17.53855666423625" table:style-name="ce37">
            <text:p>17.54</text:p>
          </table:table-cell>
          <table:table-cell office:value-type="float" office:value="2.145325899764813" table:style-name="ce37">
            <text:p>2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Personal business</text:p>
          </table:table-cell>
          <table:table-cell office:value-type="float" office:value="53.683527766162989" table:style-name="ce37">
            <text:p>53.68</text:p>
          </table:table-cell>
          <table:table-cell office:value-type="float" office:value="5.6002437950506181" table:style-name="ce37">
            <text:p>5.60</text:p>
          </table:table-cell>
          <table:table-cell office:value-type="float" office:value="42.707049927863778" table:style-name="ce37">
            <text:p>42.71</text:p>
          </table:table-cell>
          <table:table-cell office:value-type="float" office:value="64.660005604462199" table:style-name="ce37">
            <text:p>64.66</text:p>
          </table:table-cell>
          <table:table-cell office:value-type="float" office:value="10.431959351561991" table:style-name="ce37">
            <text:p>10.43</text:p>
          </table:table-cell>
          <table:table-cell office:value-type="float" office:value="1.6959990726469349" table:style-name="ce37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9.529412525408603" table:style-name="ce37">
            <text:p>59.53</text:p>
          </table:table-cell>
          <table:table-cell office:value-type="float" office:value="9.1828683777912605" table:style-name="ce37">
            <text:p>9.18</text:p>
          </table:table-cell>
          <table:table-cell office:value-type="float" office:value="41.530990504937733" table:style-name="ce37">
            <text:p>41.53</text:p>
          </table:table-cell>
          <table:table-cell office:value-type="float" office:value="77.527834545879472" table:style-name="ce37">
            <text:p>77.53</text:p>
          </table:table-cell>
          <table:table-cell office:value-type="float" office:value="15.425766840671892" table:style-name="ce37">
            <text:p>15.43</text:p>
          </table:table-cell>
          <table:table-cell office:value-type="float" office:value="2.3629482546936749" table:style-name="ce37">
            <text:p>2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elsewhere</text:p>
          </table:table-cell>
          <table:table-cell office:value-type="float" office:value="25.641743436794961" table:style-name="ce37">
            <text:p>25.64</text:p>
          </table:table-cell>
          <table:table-cell office:value-type="float" office:value="3.2064650812381408" table:style-name="ce37">
            <text:p>3.21</text:p>
          </table:table-cell>
          <table:table-cell office:value-type="float" office:value="19.357071877568199" table:style-name="ce37">
            <text:p>19.36</text:p>
          </table:table-cell>
          <table:table-cell office:value-type="float" office:value="31.92641499602172" table:style-name="ce37">
            <text:p>31.93</text:p>
          </table:table-cell>
          <table:table-cell office:value-type="float" office:value="12.504863755235071" table:style-name="ce37">
            <text:p>12.50</text:p>
          </table:table-cell>
          <table:table-cell office:value-type="float" office:value="1.605582460998138" table:style-name="ce37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5.994095452736119" table:style-name="ce37">
            <text:p>45.99</text:p>
          </table:table-cell>
          <table:table-cell office:value-type="float" office:value="5.1925655118323926" table:style-name="ce37">
            <text:p>5.19</text:p>
          </table:table-cell>
          <table:table-cell office:value-type="float" office:value="35.816667049544627" table:style-name="ce37">
            <text:p>35.82</text:p>
          </table:table-cell>
          <table:table-cell office:value-type="float" office:value="56.17152385592761" table:style-name="ce37">
            <text:p>56.17</text:p>
          </table:table-cell>
          <table:table-cell office:value-type="float" office:value="11.289635029714438" table:style-name="ce37">
            <text:p>11.29</text:p>
          </table:table-cell>
          <table:table-cell office:value-type="float" office:value="1.6273075087015429" table:style-name="ce37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port: participate</text:p>
          </table:table-cell>
          <table:table-cell office:value-type="float" office:value="9.0332862438994752" table:style-name="ce37">
            <text:p>9.03</text:p>
          </table:table-cell>
          <table:table-cell office:value-type="float" office:value="2.2110868607331691" table:style-name="ce37">
            <text:p>2.21</text:p>
          </table:table-cell>
          <table:table-cell office:value-type="float" office:value="4.6995559968624647" table:style-name="ce37">
            <text:p>4.70</text:p>
          </table:table-cell>
          <table:table-cell office:value-type="float" office:value="13.367016490936489" table:style-name="ce37">
            <text:p>13.37</text:p>
          </table:table-cell>
          <table:table-cell office:value-type="float" office:value="24.47710391361063" table:style-name="ce37">
            <text:p>24.48</text:p>
          </table:table-cell>
          <table:table-cell office:value-type="float" office:value="1.807347538639529" table:style-name="ce37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Holiday: base</text:p>
          </table:table-cell>
          <table:table-cell office:value-type="float" office:value="6.1912531675487861" table:style-name="ce37">
            <text:p>6.19</text:p>
          </table:table-cell>
          <table:table-cell office:value-type="float" office:value="1.779761885162936" table:style-name="ce37">
            <text:p>1.78</text:p>
          </table:table-cell>
          <table:table-cell office:value-type="float" office:value="2.7029198726294319" table:style-name="ce37">
            <text:p>2.70</text:p>
          </table:table-cell>
          <table:table-cell office:value-type="float" office:value="9.6795864624681407" table:style-name="ce37">
            <text:p>9.68</text:p>
          </table:table-cell>
          <table:table-cell office:value-type="float" office:value="28.746391675460615" table:style-name="ce37">
            <text:p>28.75</text:p>
          </table:table-cell>
          <table:table-cell office:value-type="float" office:value="1.7334293758536381" table:style-name="ce37">
            <text:p>1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Day trip</text:p>
          </table:table-cell>
          <table:table-cell office:value-type="float" office:value="25.010166899449139" table:style-name="ce37">
            <text:p>25.01</text:p>
          </table:table-cell>
          <table:table-cell office:value-type="float" office:value="3.3948832153727588" table:style-name="ce37">
            <text:p>3.39</text:p>
          </table:table-cell>
          <table:table-cell office:value-type="float" office:value="18.356195797318531" table:style-name="ce37">
            <text:p>18.36</text:p>
          </table:table-cell>
          <table:table-cell office:value-type="float" office:value="31.664138001579751" table:style-name="ce37">
            <text:p>31.66</text:p>
          </table:table-cell>
          <table:table-cell office:value-type="float" office:value="13.574012636627117" table:style-name="ce37">
            <text:p>13.57</text:p>
          </table:table-cell>
          <table:table-cell office:value-type="float" office:value="1.4598000814485561" table:style-name="ce37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Just walk</text:p>
          </table:table-cell>
          <table:table-cell office:value-type="float" office:value="41.000140602296867" table:style-name="ce37">
            <text:p>41.00</text:p>
          </table:table-cell>
          <table:table-cell office:value-type="float" office:value="6.0984098383802428" table:style-name="ce37">
            <text:p>6.10</text:p>
          </table:table-cell>
          <table:table-cell office:value-type="float" office:value="29.047257319071601" table:style-name="ce37">
            <text:p>29.05</text:p>
          </table:table-cell>
          <table:table-cell office:value-type="float" office:value="52.95302388552215" table:style-name="ce37">
            <text:p>52.95</text:p>
          </table:table-cell>
          <table:table-cell office:value-type="float" office:value="14.874119329333723" table:style-name="ce37">
            <text:p>14.87</text:p>
          </table:table-cell>
          <table:table-cell office:value-type="float" office:value="1.439008625064274" table:style-name="ce37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</text:p>
          </table:table-cell>
          <table:table-cell office:value-type="float" office:value="0.30958673996282349" table:style-name="ce37">
            <text:p>[low]</text:p>
          </table:table-cell>
          <table:table-cell office:value-type="float" office:value="0.21681323499639071" table:style-name="ce37">
            <text:p>[low]</text:p>
          </table:table-cell>
          <table:table-cell office:value-type="float" office:value="0" table:style-name="ce37">
            <text:p>0.00</text:p>
          </table:table-cell>
          <table:table-cell office:value-type="float" office:value="0.73454068055574928" table:style-name="ce37">
            <text:p>0.73</text:p>
          </table:table-cell>
          <table:table-cell office:value-type="float" office:value="70.033114151603058" table:style-name="ce37">
            <text:p>70.03</text:p>
          </table:table-cell>
          <table:table-cell office:value-type="float" office:value="1.139625570749399" table:style-name="ce37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All purposes</text:p>
          </table:table-cell>
          <table:table-cell office:value-type="float" office:value="665.83094356816423" table:style-name="ce39">
            <text:p>665.83</text:p>
          </table:table-cell>
          <table:table-cell office:value-type="float" office:value="31.965698749099911" table:style-name="ce39">
            <text:p>31.97</text:p>
          </table:table-cell>
          <table:table-cell office:value-type="float" office:value="603.17817401992841" table:style-name="ce40">
            <text:p>603.18</text:p>
          </table:table-cell>
          <table:table-cell office:value-type="float" office:value="728.48371311640005" table:style-name="ce40">
            <text:p>728.48</text:p>
          </table:table-cell>
          <table:table-cell office:value-type="float" office:value="4.8008731131955011" table:style-name="ce40">
            <text:p>4.80</text:p>
          </table:table-cell>
          <table:table-cell office:value-type="float" office:value="2.1501106294599488" table:style-name="ce40">
            <text:p>2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Commuting</text:p>
          </table:table-cell>
          <table:table-cell office:value-type="float" office:value="95.827540555220182" table:style-name="ce39">
            <text:p>95.83</text:p>
          </table:table-cell>
          <table:table-cell office:value-type="float" office:value="9.6041281733955159" table:style-name="ce39">
            <text:p>9.60</text:p>
          </table:table-cell>
          <table:table-cell office:value-type="float" office:value="77.003449335364962" table:style-name="ce40">
            <text:p>77.00</text:p>
          </table:table-cell>
          <table:table-cell office:value-type="float" office:value="114.6516317750754" table:style-name="ce40">
            <text:p>114.65</text:p>
          </table:table-cell>
          <table:table-cell office:value-type="float" office:value="10.022304775589207" table:style-name="ce40">
            <text:p>10.02</text:p>
          </table:table-cell>
          <table:table-cell office:value-type="float" office:value="1.2236413731686091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Business</text:p>
          </table:table-cell>
          <table:table-cell office:value-type="float" office:value="10.50993164413266" table:style-name="ce39">
            <text:p>10.51</text:p>
          </table:table-cell>
          <table:table-cell office:value-type="float" office:value="2.720380725342368" table:style-name="ce39">
            <text:p>2.72</text:p>
          </table:table-cell>
          <table:table-cell office:value-type="float" office:value="5.1779854224616226" table:style-name="ce40">
            <text:p>5.18</text:p>
          </table:table-cell>
          <table:table-cell office:value-type="float" office:value="15.841877865803699" table:style-name="ce40">
            <text:p>15.84</text:p>
          </table:table-cell>
          <table:table-cell office:value-type="float" office:value="25.883905028640836" table:style-name="ce40">
            <text:p>25.88</text:p>
          </table:table-cell>
          <table:table-cell office:value-type="float" office:value="1.120215852468174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ducation</text:p>
          </table:table-cell>
          <table:table-cell office:value-type="float" office:value="60.435750695842202" table:style-name="ce43">
            <text:p>60.44</text:p>
          </table:table-cell>
          <table:table-cell office:value-type="float" office:value="8.509063406746936" table:style-name="ce43">
            <text:p>8.51</text:p>
          </table:table-cell>
          <table:table-cell office:value-type="float" office:value="43.757986418618202" table:style-name="ce43">
            <text:p>43.76</text:p>
          </table:table-cell>
          <table:table-cell office:value-type="float" office:value="77.113514973066188" table:style-name="ce43">
            <text:p>77.11</text:p>
          </table:table-cell>
          <table:table-cell office:value-type="float" office:value="14.079519669691692" table:style-name="ce43">
            <text:p>14.08</text:p>
          </table:table-cell>
          <table:table-cell office:value-type="float" office:value="1.2418157467982951" table:style-name="ce43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scort education</text:p>
          </table:table-cell>
          <table:table-cell office:value-type="float" office:value="49.103889919658997" table:style-name="ce43">
            <text:p>49.10</text:p>
          </table:table-cell>
          <table:table-cell office:value-type="float" office:value="9.5727417200236218" table:style-name="ce43">
            <text:p>9.57</text:p>
          </table:table-cell>
          <table:table-cell office:value-type="float" office:value="30.341316148412702" table:style-name="ce43">
            <text:p>30.34</text:p>
          </table:table-cell>
          <table:table-cell office:value-type="float" office:value="67.866463690905292" table:style-name="ce43">
            <text:p>67.87</text:p>
          </table:table-cell>
          <table:table-cell office:value-type="float" office:value="19.494874511339123" table:style-name="ce43">
            <text:p>19.49</text:p>
          </table:table-cell>
          <table:table-cell office:value-type="float" office:value="1.0637204607116211" table:style-name="ce43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hopping</text:p>
          </table:table-cell>
          <table:table-cell office:value-type="float" office:value="123.6352991475932" table:style-name="ce43">
            <text:p>123.64</text:p>
          </table:table-cell>
          <table:table-cell office:value-type="float" office:value="8.6500271661125492" table:style-name="ce43">
            <text:p>8.65</text:p>
          </table:table-cell>
          <table:table-cell office:value-type="float" office:value="106.68124590201261" table:style-name="ce43">
            <text:p>106.68</text:p>
          </table:table-cell>
          <table:table-cell office:value-type="float" office:value="140.58935239317381" table:style-name="ce43">
            <text:p>140.59</text:p>
          </table:table-cell>
          <table:table-cell office:value-type="float" office:value="6.9964057399063115" table:style-name="ce43">
            <text:p>7.00</text:p>
          </table:table-cell>
          <table:table-cell office:value-type="float" office:value="1.163218335034264" table:style-name="ce43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 escort</text:p>
          </table:table-cell>
          <table:table-cell office:value-type="float" office:value="53.872883771390647" table:style-name="ce43">
            <text:p>53.87</text:p>
          </table:table-cell>
          <table:table-cell office:value-type="float" office:value="5.2641081025310914" table:style-name="ce43">
            <text:p>5.26</text:p>
          </table:table-cell>
          <table:table-cell office:value-type="float" office:value="43.55523189042971" table:style-name="ce43">
            <text:p>43.56</text:p>
          </table:table-cell>
          <table:table-cell office:value-type="float" office:value="64.190535652351585" table:style-name="ce43">
            <text:p>64.19</text:p>
          </table:table-cell>
          <table:table-cell office:value-type="float" office:value="9.7713501376115524" table:style-name="ce43">
            <text:p>9.77</text:p>
          </table:table-cell>
          <table:table-cell office:value-type="float" office:value="0.98190542862889907" table:style-name="ce43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Personal business</text:p>
          </table:table-cell>
          <table:table-cell office:value-type="float" office:value="61.594221393087153" table:style-name="ce43">
            <text:p>61.59</text:p>
          </table:table-cell>
          <table:table-cell office:value-type="float" office:value="5.9540024774709508" table:style-name="ce43">
            <text:p>5.95</text:p>
          </table:table-cell>
          <table:table-cell office:value-type="float" office:value="49.924376537244093" table:style-name="ce43">
            <text:p>49.92</text:p>
          </table:table-cell>
          <table:table-cell office:value-type="float" office:value="73.264066248930206" table:style-name="ce43">
            <text:p>73.26</text:p>
          </table:table-cell>
          <table:table-cell office:value-type="float" office:value="9.6664952373911834" table:style-name="ce43">
            <text:p>9.67</text:p>
          </table:table-cell>
          <table:table-cell office:value-type="float" office:value="1.259158431370599" table:style-name="ce43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8.73463148333861" table:style-name="ce43">
            <text:p>58.73</text:p>
          </table:table-cell>
          <table:table-cell office:value-type="float" office:value="6.6338881245978074" table:style-name="ce43">
            <text:p>6.63</text:p>
          </table:table-cell>
          <table:table-cell office:value-type="float" office:value="45.732210759126907" table:style-name="ce43">
            <text:p>45.73</text:p>
          </table:table-cell>
          <table:table-cell office:value-type="float" office:value="71.737052207550306" table:style-name="ce43">
            <text:p>71.74</text:p>
          </table:table-cell>
          <table:table-cell office:value-type="float" office:value="11.294679062521501" table:style-name="ce43">
            <text:p>11.29</text:p>
          </table:table-cell>
          <table:table-cell office:value-type="float" office:value="1.2758407096352149" table:style-name="ce43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8.687992587886569" table:style-name="ce43">
            <text:p>28.69</text:p>
          </table:table-cell>
          <table:table-cell office:value-type="float" office:value="5.2002688970596536" table:style-name="ce43">
            <text:p>5.20</text:p>
          </table:table-cell>
          <table:table-cell office:value-type="float" office:value="18.495465549649651" table:style-name="ce43">
            <text:p>18.50</text:p>
          </table:table-cell>
          <table:table-cell office:value-type="float" office:value="38.880519626123487" table:style-name="ce43">
            <text:p>38.88</text:p>
          </table:table-cell>
          <table:table-cell office:value-type="float" office:value="18.12698773233598" table:style-name="ce43">
            <text:p>18.13</text:p>
          </table:table-cell>
          <table:table-cell office:value-type="float" office:value="1.6902460280639759" table:style-name="ce43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1.396445847485829" table:style-name="ce43">
            <text:p>41.40</text:p>
          </table:table-cell>
          <table:table-cell office:value-type="float" office:value="6.082178874902513" table:style-name="ce43">
            <text:p>6.08</text:p>
          </table:table-cell>
          <table:table-cell office:value-type="float" office:value="29.475375252676901" table:style-name="ce43">
            <text:p>29.48</text:p>
          </table:table-cell>
          <table:table-cell office:value-type="float" office:value="53.317516442294753" table:style-name="ce43">
            <text:p>53.32</text:p>
          </table:table-cell>
          <table:table-cell office:value-type="float" office:value="14.692514660100725" table:style-name="ce43">
            <text:p>14.69</text:p>
          </table:table-cell>
          <table:table-cell office:value-type="float" office:value="1.326715696852067" table:style-name="ce43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port: participate</text:p>
          </table:table-cell>
          <table:table-cell office:value-type="float" office:value="9.7957196607237762" table:style-name="ce43">
            <text:p>9.80</text:p>
          </table:table-cell>
          <table:table-cell office:value-type="float" office:value="1.603386623910992" table:style-name="ce43">
            <text:p>1.60</text:p>
          </table:table-cell>
          <table:table-cell office:value-type="float" office:value="6.6530818778582308" table:style-name="ce43">
            <text:p>6.65</text:p>
          </table:table-cell>
          <table:table-cell office:value-type="float" office:value="12.93835744358932" table:style-name="ce43">
            <text:p>12.94</text:p>
          </table:table-cell>
          <table:table-cell office:value-type="float" office:value="16.368237142798371" table:style-name="ce43">
            <text:p>16.37</text:p>
          </table:table-cell>
          <table:table-cell office:value-type="float" office:value="0.87569096658412948" table:style-name="ce43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Holiday: base</text:p>
          </table:table-cell>
          <table:table-cell office:value-type="float" office:value="6.9298320166060021" table:style-name="ce43">
            <text:p>6.93</text:p>
          </table:table-cell>
          <table:table-cell office:value-type="float" office:value="2.3303740970384319" table:style-name="ce43">
            <text:p>2.33</text:p>
          </table:table-cell>
          <table:table-cell office:value-type="float" office:value="2.3622987864106739" table:style-name="ce43">
            <text:p>2.36</text:p>
          </table:table-cell>
          <table:table-cell office:value-type="float" office:value="11.49736524680133" table:style-name="ce43">
            <text:p>11.50</text:p>
          </table:table-cell>
          <table:table-cell office:value-type="float" office:value="33.628146994820959" table:style-name="ce43">
            <text:p>33.63</text:p>
          </table:table-cell>
          <table:table-cell office:value-type="float" office:value="1.5513549052382369" table:style-name="ce43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Day trip</text:p>
          </table:table-cell>
          <table:table-cell office:value-type="float" office:value="33.437455281230307" table:style-name="ce43">
            <text:p>33.44</text:p>
          </table:table-cell>
          <table:table-cell office:value-type="float" office:value="6.5158841375413354" table:style-name="ce43">
            <text:p>6.52</text:p>
          </table:table-cell>
          <table:table-cell office:value-type="float" office:value="20.66632237164929" table:style-name="ce43">
            <text:p>20.67</text:p>
          </table:table-cell>
          <table:table-cell office:value-type="float" office:value="46.208588190811327" table:style-name="ce43">
            <text:p>46.21</text:p>
          </table:table-cell>
          <table:table-cell office:value-type="float" office:value="19.486782360495429" table:style-name="ce43">
            <text:p>19.49</text:p>
          </table:table-cell>
          <table:table-cell office:value-type="float" office:value="1.470288019389083" table:style-name="ce43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Just walk</text:p>
          </table:table-cell>
          <table:table-cell office:value-type="float" office:value="35.901613828936718" table:style-name="ce43">
            <text:p>35.90</text:p>
          </table:table-cell>
          <table:table-cell office:value-type="float" office:value="6.1253898103936102" table:style-name="ce43">
            <text:p>6.13</text:p>
          </table:table-cell>
          <table:table-cell office:value-type="float" office:value="23.895849800565241" table:style-name="ce43">
            <text:p>23.90</text:p>
          </table:table-cell>
          <table:table-cell office:value-type="float" office:value="47.907377857308191" table:style-name="ce43">
            <text:p>47.91</text:p>
          </table:table-cell>
          <table:table-cell office:value-type="float" office:value="17.061600182041239" table:style-name="ce43">
            <text:p>17.06</text:p>
          </table:table-cell>
          <table:table-cell office:value-type="float" office:value="1.309762643964093" table:style-name="ce43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</text:p>
          </table:table-cell>
          <table:table-cell office:value-type="float" office:value="0.41938277933906382" table:style-name="ce43">
            <text:p>[low]</text:p>
          </table:table-cell>
          <table:table-cell office:value-type="float" office:value="0.31743955787669159" table:style-name="ce43">
            <text:p>[low]</text:p>
          </table:table-cell>
          <table:table-cell office:value-type="float" office:value="0" table:style-name="ce43">
            <text:p>0.00</text:p>
          </table:table-cell>
          <table:table-cell office:value-type="float" office:value="1.041564312777379" table:style-name="ce43">
            <text:p>1.04</text:p>
          </table:table-cell>
          <table:table-cell office:value-type="float" office:value="75.692082153913887" table:style-name="ce43">
            <text:p>75.69</text:p>
          </table:table-cell>
          <table:table-cell office:value-type="float" office:value="1.0379311867987551" table:style-name="ce43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All purposes</text:p>
          </table:table-cell>
          <table:table-cell office:value-type="float" office:value="670.28259061247195" table:style-name="ce39">
            <text:p>670.28</text:p>
          </table:table-cell>
          <table:table-cell office:value-type="float" office:value="31.18768859847788" table:style-name="ce39">
            <text:p>31.19</text:p>
          </table:table-cell>
          <table:table-cell office:value-type="float" office:value="609.15472095945529" table:style-name="ce40">
            <text:p>609.15</text:p>
          </table:table-cell>
          <table:table-cell office:value-type="float" office:value="731.41046026548861" table:style-name="ce40">
            <text:p>731.41</text:p>
          </table:table-cell>
          <table:table-cell office:value-type="float" office:value="4.6529164020178522" table:style-name="ce40">
            <text:p>4.65</text:p>
          </table:table-cell>
          <table:table-cell office:value-type="float" office:value="1.5747359390058699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Commuting</text:p>
          </table:table-cell>
          <table:table-cell office:value-type="float" office:value="83.697827129482619" table:style-name="ce39">
            <text:p>83.70</text:p>
          </table:table-cell>
          <table:table-cell office:value-type="float" office:value="5.7874403102724186" table:style-name="ce39">
            <text:p>5.79</text:p>
          </table:table-cell>
          <table:table-cell office:value-type="float" office:value="72.354444121348678" table:style-name="ce40">
            <text:p>72.35</text:p>
          </table:table-cell>
          <table:table-cell office:value-type="float" office:value="95.041210137616559" table:style-name="ce40">
            <text:p>95.04</text:p>
          </table:table-cell>
          <table:table-cell office:value-type="float" office:value="6.9146840590247391" table:style-name="ce40">
            <text:p>6.91</text:p>
          </table:table-cell>
          <table:table-cell office:value-type="float" office:value="1.0128421181094689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Business</text:p>
          </table:table-cell>
          <table:table-cell office:value-type="float" office:value="13.96708620494943" table:style-name="ce39">
            <text:p>13.97</text:p>
          </table:table-cell>
          <table:table-cell office:value-type="float" office:value="3.3233679878014768" table:style-name="ce39">
            <text:p>3.32</text:p>
          </table:table-cell>
          <table:table-cell office:value-type="float" office:value="7.4532849488585313" table:style-name="ce40">
            <text:p>7.45</text:p>
          </table:table-cell>
          <table:table-cell office:value-type="float" office:value="20.480887461040322" table:style-name="ce40">
            <text:p>20.48</text:p>
          </table:table-cell>
          <table:table-cell office:value-type="float" office:value="23.794282780497163" table:style-name="ce40">
            <text:p>23.79</text:p>
          </table:table-cell>
          <table:table-cell office:value-type="float" office:value="1.147075319297572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ducation</text:p>
          </table:table-cell>
          <table:table-cell office:value-type="float" office:value="39.128038169965428" table:style-name="ce39">
            <text:p>39.13</text:p>
          </table:table-cell>
          <table:table-cell office:value-type="float" office:value="5.774182023282143" table:style-name="ce39">
            <text:p>5.77</text:p>
          </table:table-cell>
          <table:table-cell office:value-type="float" office:value="27.810641404332429" table:style-name="ce40">
            <text:p>27.81</text:p>
          </table:table-cell>
          <table:table-cell office:value-type="float" office:value="50.445434935598428" table:style-name="ce40">
            <text:p>50.45</text:p>
          </table:table-cell>
          <table:table-cell office:value-type="float" office:value="14.757146775925989" table:style-name="ce40">
            <text:p>14.76</text:p>
          </table:table-cell>
          <table:table-cell office:value-type="float" office:value="1.369450890874885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scort education</text:p>
          </table:table-cell>
          <table:table-cell office:value-type="float" office:value="30.871713463523928" table:style-name="ce39">
            <text:p>30.87</text:p>
          </table:table-cell>
          <table:table-cell office:value-type="float" office:value="6.1063681291386844" table:style-name="ce39">
            <text:p>6.11</text:p>
          </table:table-cell>
          <table:table-cell office:value-type="float" office:value="18.903231930412112" table:style-name="ce40">
            <text:p>18.90</text:p>
          </table:table-cell>
          <table:table-cell office:value-type="float" office:value="42.840194996635752" table:style-name="ce40">
            <text:p>42.84</text:p>
          </table:table-cell>
          <table:table-cell office:value-type="float" office:value="19.779816032412924" table:style-name="ce40">
            <text:p>19.78</text:p>
          </table:table-cell>
          <table:table-cell office:value-type="float" office:value="1.227362573989929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hopping</text:p>
          </table:table-cell>
          <table:table-cell office:value-type="float" office:value="104.69543898559439" table:style-name="ce39">
            <text:p>104.70</text:p>
          </table:table-cell>
          <table:table-cell office:value-type="float" office:value="7.4609609863805506" table:style-name="ce39">
            <text:p>7.46</text:p>
          </table:table-cell>
          <table:table-cell office:value-type="float" office:value="90.071955452288478" table:style-name="ce40">
            <text:p>90.07</text:p>
          </table:table-cell>
          <table:table-cell office:value-type="float" office:value="119.31892251890029" table:style-name="ce40">
            <text:p>119.32</text:p>
          </table:table-cell>
          <table:table-cell office:value-type="float" office:value="7.1263476792022855" table:style-name="ce40">
            <text:p>7.13</text:p>
          </table:table-cell>
          <table:table-cell office:value-type="float" office:value="1.4166142105653881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 escort</text:p>
          </table:table-cell>
          <table:table-cell office:value-type="float" office:value="56.117750050226533" table:style-name="ce39">
            <text:p>56.12</text:p>
          </table:table-cell>
          <table:table-cell office:value-type="float" office:value="6.8007155581850807" table:style-name="ce39">
            <text:p>6.80</text:p>
          </table:table-cell>
          <table:table-cell office:value-type="float" office:value="42.788347556183773" table:style-name="ce40">
            <text:p>42.79</text:p>
          </table:table-cell>
          <table:table-cell office:value-type="float" office:value="69.447152544269287" table:style-name="ce40">
            <text:p>69.45</text:p>
          </table:table-cell>
          <table:table-cell office:value-type="float" office:value="12.118653281890849" table:style-name="ce40">
            <text:p>12.12</text:p>
          </table:table-cell>
          <table:table-cell office:value-type="float" office:value="1.3589798697056641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Personal business</text:p>
          </table:table-cell>
          <table:table-cell office:value-type="float" office:value="58.312330412618103" table:style-name="ce39">
            <text:p>58.31</text:p>
          </table:table-cell>
          <table:table-cell office:value-type="float" office:value="6.6243695447133799" table:style-name="ce39">
            <text:p>6.62</text:p>
          </table:table-cell>
          <table:table-cell office:value-type="float" office:value="45.32856610497987" table:style-name="ce40">
            <text:p>45.33</text:p>
          </table:table-cell>
          <table:table-cell office:value-type="float" office:value="71.29609472025632" table:style-name="ce40">
            <text:p>71.30</text:p>
          </table:table-cell>
          <table:table-cell office:value-type="float" office:value="11.360152300275663" table:style-name="ce40">
            <text:p>11.36</text:p>
          </table:table-cell>
          <table:table-cell office:value-type="float" office:value="1.6306193127981821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49.939891342992382" table:style-name="ce39">
            <text:p>49.94</text:p>
          </table:table-cell>
          <table:table-cell office:value-type="float" office:value="5.4489035146618932" table:style-name="ce39">
            <text:p>5.45</text:p>
          </table:table-cell>
          <table:table-cell office:value-type="float" office:value="39.260040454255062" table:style-name="ce40">
            <text:p>39.26</text:p>
          </table:table-cell>
          <table:table-cell office:value-type="float" office:value="60.619742231729688" table:style-name="ce40">
            <text:p>60.62</text:p>
          </table:table-cell>
          <table:table-cell office:value-type="float" office:value="10.910923848909192" table:style-name="ce40">
            <text:p>10.91</text:p>
          </table:table-cell>
          <table:table-cell office:value-type="float" office:value="1.6927030748878999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8.346147755236789" table:style-name="ce39">
            <text:p>28.35</text:p>
          </table:table-cell>
          <table:table-cell office:value-type="float" office:value="4.4257746262956346" table:style-name="ce39">
            <text:p>4.43</text:p>
          </table:table-cell>
          <table:table-cell office:value-type="float" office:value="19.671629487697341" table:style-name="ce40">
            <text:p>19.67</text:p>
          </table:table-cell>
          <table:table-cell office:value-type="float" office:value="37.020666022776233" table:style-name="ce40">
            <text:p>37.02</text:p>
          </table:table-cell>
          <table:table-cell office:value-type="float" office:value="15.613319539964643" table:style-name="ce40">
            <text:p>15.61</text:p>
          </table:table-cell>
          <table:table-cell office:value-type="float" office:value="1.903954219739707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1.43424385591296" table:style-name="ce39">
            <text:p>41.43</text:p>
          </table:table-cell>
          <table:table-cell office:value-type="float" office:value="4.7660711270285896" table:style-name="ce39">
            <text:p>4.77</text:p>
          </table:table-cell>
          <table:table-cell office:value-type="float" office:value="32.092744446936933" table:style-name="ce40">
            <text:p>32.09</text:p>
          </table:table-cell>
          <table:table-cell office:value-type="float" office:value="50.775743264888987" table:style-name="ce40">
            <text:p>50.78</text:p>
          </table:table-cell>
          <table:table-cell office:value-type="float" office:value="11.50273465494517" table:style-name="ce40">
            <text:p>11.50</text:p>
          </table:table-cell>
          <table:table-cell office:value-type="float" office:value="1.405033952788181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port: participate</text:p>
          </table:table-cell>
          <table:table-cell office:value-type="float" office:value="9.1210392886579879" table:style-name="ce39">
            <text:p>9.12</text:p>
          </table:table-cell>
          <table:table-cell office:value-type="float" office:value="2.0197185261114541" table:style-name="ce39">
            <text:p>2.02</text:p>
          </table:table-cell>
          <table:table-cell office:value-type="float" office:value="5.1623909774795393" table:style-name="ce40">
            <text:p>5.16</text:p>
          </table:table-cell>
          <table:table-cell office:value-type="float" office:value="13.07968759983644" table:style-name="ce40">
            <text:p>13.08</text:p>
          </table:table-cell>
          <table:table-cell office:value-type="float" office:value="22.143513060216439" table:style-name="ce40">
            <text:p>22.14</text:p>
          </table:table-cell>
          <table:table-cell office:value-type="float" office:value="1.366028787036724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Holiday: base</text:p>
          </table:table-cell>
          <table:table-cell office:value-type="float" office:value="12.320649504300979" table:style-name="ce39">
            <text:p>12.32</text:p>
          </table:table-cell>
          <table:table-cell office:value-type="float" office:value="2.8776560432444929" table:style-name="ce39">
            <text:p>2.88</text:p>
          </table:table-cell>
          <table:table-cell office:value-type="float" office:value="6.6804436595417727" table:style-name="ce40">
            <text:p>6.68</text:p>
          </table:table-cell>
          <table:table-cell office:value-type="float" office:value="17.960855349060189" table:style-name="ce40">
            <text:p>17.96</text:p>
          </table:table-cell>
          <table:table-cell office:value-type="float" office:value="23.356366417532943" table:style-name="ce40">
            <text:p>23.36</text:p>
          </table:table-cell>
          <table:table-cell office:value-type="float" office:value="1.662005652854885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Day trip</text:p>
          </table:table-cell>
          <table:table-cell office:value-type="float" office:value="31.4623432523525" table:style-name="ce39">
            <text:p>31.46</text:p>
          </table:table-cell>
          <table:table-cell office:value-type="float" office:value="5.0898222404297346" table:style-name="ce39">
            <text:p>5.09</text:p>
          </table:table-cell>
          <table:table-cell office:value-type="float" office:value="21.486291661110219" table:style-name="ce40">
            <text:p>21.49</text:p>
          </table:table-cell>
          <table:table-cell office:value-type="float" office:value="41.438394843594779" table:style-name="ce40">
            <text:p>41.44</text:p>
          </table:table-cell>
          <table:table-cell office:value-type="float" office:value="16.177505278629109" table:style-name="ce40">
            <text:p>16.18</text:p>
          </table:table-cell>
          <table:table-cell office:value-type="float" office:value="1.703586588718818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Just walk</text:p>
          </table:table-cell>
          <table:table-cell office:value-type="float" office:value="33.820459962246211" table:style-name="ce39">
            <text:p>33.82</text:p>
          </table:table-cell>
          <table:table-cell office:value-type="float" office:value="5.3502774860585616" table:style-name="ce39">
            <text:p>5.35</text:p>
          </table:table-cell>
          <table:table-cell office:value-type="float" office:value="23.333916089571431" table:style-name="ce40">
            <text:p>23.33</text:p>
          </table:table-cell>
          <table:table-cell office:value-type="float" office:value="44.307003834920991" table:style-name="ce40">
            <text:p>44.31</text:p>
          </table:table-cell>
          <table:table-cell office:value-type="float" office:value="15.819647314173366" table:style-name="ce40">
            <text:p>15.82</text:p>
          </table:table-cell>
          <table:table-cell office:value-type="float" office:value="1.2951289766500811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</text:p>
          </table:table-cell>
          <table:table-cell office:value-type="float" office:value="0.24536542824346441" table:style-name="ce39">
            <text:p>[low]</text:p>
          </table:table-cell>
          <table:table-cell office:value-type="float" office:value="0.15792297997731941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55489446899901052" table:style-name="ce40">
            <text:p>0.55</text:p>
          </table:table-cell>
          <table:table-cell office:value-type="float" office:value="64.362359892290925" table:style-name="ce40">
            <text:p>64.36</text:p>
          </table:table-cell>
          <table:table-cell office:value-type="float" office:value="0.98417022572603363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All purposes</text:p>
          </table:table-cell>
          <table:table-cell office:value-type="float" office:value="593.48032480630366" table:style-name="ce39">
            <text:p>593.48</text:p>
          </table:table-cell>
          <table:table-cell office:value-type="float" office:value="30.17493920137829" table:style-name="ce39">
            <text:p>30.17</text:p>
          </table:table-cell>
          <table:table-cell office:value-type="float" office:value="534.33744397160217" table:style-name="ce40">
            <text:p>534.34</text:p>
          </table:table-cell>
          <table:table-cell office:value-type="float" office:value="652.62320564100514" table:style-name="ce40">
            <text:p>652.62</text:p>
          </table:table-cell>
          <table:table-cell office:value-type="float" office:value="5.0844043079653218" table:style-name="ce40">
            <text:p>5.08</text:p>
          </table:table-cell>
          <table:table-cell office:value-type="float" office:value="1.9033621638959899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Commuting</text:p>
          </table:table-cell>
          <table:table-cell office:value-type="float" office:value="121.6544262713071" table:style-name="ce39">
            <text:p>121.65</text:p>
          </table:table-cell>
          <table:table-cell office:value-type="float" office:value="12.28485581796877" table:style-name="ce39">
            <text:p>12.28</text:p>
          </table:table-cell>
          <table:table-cell office:value-type="float" office:value="97.576108868088284" table:style-name="ce40">
            <text:p>97.58</text:p>
          </table:table-cell>
          <table:table-cell office:value-type="float" office:value="145.73274367452581" table:style-name="ce40">
            <text:p>145.73</text:p>
          </table:table-cell>
          <table:table-cell office:value-type="float" office:value="10.098157703338924" table:style-name="ce40">
            <text:p>10.10</text:p>
          </table:table-cell>
          <table:table-cell office:value-type="float" office:value="1.5158112775552779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Business</text:p>
          </table:table-cell>
          <table:table-cell office:value-type="float" office:value="12.58648058490401" table:style-name="ce39">
            <text:p>12.59</text:p>
          </table:table-cell>
          <table:table-cell office:value-type="float" office:value="3.053844518327038" table:style-name="ce39">
            <text:p>3.05</text:p>
          </table:table-cell>
          <table:table-cell office:value-type="float" office:value="6.6009453289830207" table:style-name="ce40">
            <text:p>6.60</text:p>
          </table:table-cell>
          <table:table-cell office:value-type="float" office:value="18.57201584082501" table:style-name="ce40">
            <text:p>18.57</text:p>
          </table:table-cell>
          <table:table-cell office:value-type="float" office:value="24.262894601289595" table:style-name="ce40">
            <text:p>24.26</text:p>
          </table:table-cell>
          <table:table-cell office:value-type="float" office:value="1.123678904740435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ducation</text:p>
          </table:table-cell>
          <table:table-cell office:value-type="float" office:value="31.09901196582766" table:style-name="ce39">
            <text:p>31.10</text:p>
          </table:table-cell>
          <table:table-cell office:value-type="float" office:value="7.1802048898293993" table:style-name="ce39">
            <text:p>7.18</text:p>
          </table:table-cell>
          <table:table-cell office:value-type="float" office:value="17.025810381762039" table:style-name="ce40">
            <text:p>17.03</text:p>
          </table:table-cell>
          <table:table-cell office:value-type="float" office:value="45.172213549893293" table:style-name="ce40">
            <text:p>45.17</text:p>
          </table:table-cell>
          <table:table-cell office:value-type="float" office:value="23.088209032875966" table:style-name="ce40">
            <text:p>23.09</text:p>
          </table:table-cell>
          <table:table-cell office:value-type="float" office:value="1.4904738989434889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scort education</text:p>
          </table:table-cell>
          <table:table-cell office:value-type="float" office:value="31.916290262296261" table:style-name="ce39">
            <text:p>31.92</text:p>
          </table:table-cell>
          <table:table-cell office:value-type="float" office:value="8.6234753066037744" table:style-name="ce39">
            <text:p>8.62</text:p>
          </table:table-cell>
          <table:table-cell office:value-type="float" office:value="15.01427866135287" table:style-name="ce40">
            <text:p>15.01</text:p>
          </table:table-cell>
          <table:table-cell office:value-type="float" office:value="48.818301863239661" table:style-name="ce40">
            <text:p>48.82</text:p>
          </table:table-cell>
          <table:table-cell office:value-type="float" office:value="27.019040232225745" table:style-name="ce40">
            <text:p>27.02</text:p>
          </table:table-cell>
          <table:table-cell office:value-type="float" office:value="1.4225219676549969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hopping</text:p>
          </table:table-cell>
          <table:table-cell office:value-type="float" office:value="135.41476458317501" table:style-name="ce39">
            <text:p>135.41</text:p>
          </table:table-cell>
          <table:table-cell office:value-type="float" office:value="12.6081115225566" table:style-name="ce39">
            <text:p>12.61</text:p>
          </table:table-cell>
          <table:table-cell office:value-type="float" office:value="110.7028659989641" table:style-name="ce40">
            <text:p>110.70</text:p>
          </table:table-cell>
          <table:table-cell office:value-type="float" office:value="160.126663167386" table:style-name="ce40">
            <text:p>160.13</text:p>
          </table:table-cell>
          <table:table-cell office:value-type="float" office:value="9.3107362120859385" table:style-name="ce40">
            <text:p>9.31</text:p>
          </table:table-cell>
          <table:table-cell office:value-type="float" office:value="1.8107511652910151" table:style-name="ce40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 escort</text:p>
          </table:table-cell>
          <table:table-cell office:value-type="float" office:value="79.528883183511155" table:style-name="ce39">
            <text:p>79.53</text:p>
          </table:table-cell>
          <table:table-cell office:value-type="float" office:value="11.18507113014816" table:style-name="ce39">
            <text:p>11.19</text:p>
          </table:table-cell>
          <table:table-cell office:value-type="float" office:value="57.606143768420758" table:style-name="ce40">
            <text:p>57.61</text:p>
          </table:table-cell>
          <table:table-cell office:value-type="float" office:value="101.4516225986015" table:style-name="ce40">
            <text:p>101.45</text:p>
          </table:table-cell>
          <table:table-cell office:value-type="float" office:value="14.064162204238242" table:style-name="ce40">
            <text:p>14.06</text:p>
          </table:table-cell>
          <table:table-cell office:value-type="float" office:value="1.4211281210337749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Personal business</text:p>
          </table:table-cell>
          <table:table-cell office:value-type="float" office:value="66.128198933636256" table:style-name="ce39">
            <text:p>66.13</text:p>
          </table:table-cell>
          <table:table-cell office:value-type="float" office:value="7.8908481739115102" table:style-name="ce39">
            <text:p>7.89</text:p>
          </table:table-cell>
          <table:table-cell office:value-type="float" office:value="50.662136512769692" table:style-name="ce40">
            <text:p>50.66</text:p>
          </table:table-cell>
          <table:table-cell office:value-type="float" office:value="81.594261354502819" table:style-name="ce40">
            <text:p>81.59</text:p>
          </table:table-cell>
          <table:table-cell office:value-type="float" office:value="11.932652485863807" table:style-name="ce40">
            <text:p>11.93</text:p>
          </table:table-cell>
          <table:table-cell office:value-type="float" office:value="1.60796845976541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5.687931515704207" table:style-name="ce39">
            <text:p>65.69</text:p>
          </table:table-cell>
          <table:table-cell office:value-type="float" office:value="5.5191346627028519" table:style-name="ce39">
            <text:p>5.52</text:p>
          </table:table-cell>
          <table:table-cell office:value-type="float" office:value="54.87042757680662" table:style-name="ce40">
            <text:p>54.87</text:p>
          </table:table-cell>
          <table:table-cell office:value-type="float" office:value="76.505435454601795" table:style-name="ce40">
            <text:p>76.51</text:p>
          </table:table-cell>
          <table:table-cell office:value-type="float" office:value="8.4020527596966215" table:style-name="ce40">
            <text:p>8.40</text:p>
          </table:table-cell>
          <table:table-cell office:value-type="float" office:value="1.095429077627797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elsewhere</text:p>
          </table:table-cell>
          <table:table-cell office:value-type="float" office:value="37.095684815953511" table:style-name="ce39">
            <text:p>37.10</text:p>
          </table:table-cell>
          <table:table-cell office:value-type="float" office:value="4.793200500198262" table:style-name="ce39">
            <text:p>4.79</text:p>
          </table:table-cell>
          <table:table-cell office:value-type="float" office:value="27.70101183556492" table:style-name="ce40">
            <text:p>27.70</text:p>
          </table:table-cell>
          <table:table-cell office:value-type="float" office:value="46.490357796342103" table:style-name="ce40">
            <text:p>46.49</text:p>
          </table:table-cell>
          <table:table-cell office:value-type="float" office:value="12.921180789569572" table:style-name="ce40">
            <text:p>12.92</text:p>
          </table:table-cell>
          <table:table-cell office:value-type="float" office:value="1.594730621796189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7.555180650221601" table:style-name="ce39">
            <text:p>47.56</text:p>
          </table:table-cell>
          <table:table-cell office:value-type="float" office:value="8.1065764804276377" table:style-name="ce39">
            <text:p>8.11</text:p>
          </table:table-cell>
          <table:table-cell office:value-type="float" office:value="31.666290748583432" table:style-name="ce40">
            <text:p>31.67</text:p>
          </table:table-cell>
          <table:table-cell office:value-type="float" office:value="63.444070551859767" table:style-name="ce40">
            <text:p>63.44</text:p>
          </table:table-cell>
          <table:table-cell office:value-type="float" office:value="17.046673715852791" table:style-name="ce40">
            <text:p>17.05</text:p>
          </table:table-cell>
          <table:table-cell office:value-type="float" office:value="1.714985734606234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port: participate</text:p>
          </table:table-cell>
          <table:table-cell office:value-type="float" office:value="10.926540268847649" table:style-name="ce39">
            <text:p>10.93</text:p>
          </table:table-cell>
          <table:table-cell office:value-type="float" office:value="3.090255067640264" table:style-name="ce39">
            <text:p>3.09</text:p>
          </table:table-cell>
          <table:table-cell office:value-type="float" office:value="4.869640336272731" table:style-name="ce40">
            <text:p>4.87</text:p>
          </table:table-cell>
          <table:table-cell office:value-type="float" office:value="16.983440201422571" table:style-name="ce40">
            <text:p>16.98</text:p>
          </table:table-cell>
          <table:table-cell office:value-type="float" office:value="28.282100203765349" table:style-name="ce40">
            <text:p>28.28</text:p>
          </table:table-cell>
          <table:table-cell office:value-type="float" office:value="1.5937299699011309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Holiday: base</text:p>
          </table:table-cell>
          <table:table-cell office:value-type="float" office:value="5.1558189981980158" table:style-name="ce39">
            <text:p>5.16</text:p>
          </table:table-cell>
          <table:table-cell office:value-type="float" office:value="1.508608642952346" table:style-name="ce39">
            <text:p>1.51</text:p>
          </table:table-cell>
          <table:table-cell office:value-type="float" office:value="2.1989460580114182" table:style-name="ce40">
            <text:p>2.20</text:p>
          </table:table-cell>
          <table:table-cell office:value-type="float" office:value="8.1126919383846143" table:style-name="ce40">
            <text:p>8.11</text:p>
          </table:table-cell>
          <table:table-cell office:value-type="float" office:value="29.260310408096409" table:style-name="ce40">
            <text:p>29.26</text:p>
          </table:table-cell>
          <table:table-cell office:value-type="float" office:value="1.224186806704272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Day trip</text:p>
          </table:table-cell>
          <table:table-cell office:value-type="float" office:value="39.798715708968132" table:style-name="ce39">
            <text:p>39.80</text:p>
          </table:table-cell>
          <table:table-cell office:value-type="float" office:value="6.0844763144283194" table:style-name="ce39">
            <text:p>6.08</text:p>
          </table:table-cell>
          <table:table-cell office:value-type="float" office:value="27.873142132688631" table:style-name="ce40">
            <text:p>27.87</text:p>
          </table:table-cell>
          <table:table-cell office:value-type="float" office:value="51.724289285247643" table:style-name="ce40">
            <text:p>51.72</text:p>
          </table:table-cell>
          <table:table-cell office:value-type="float" office:value="15.288122257315104" table:style-name="ce40">
            <text:p>15.29</text:p>
          </table:table-cell>
          <table:table-cell office:value-type="float" office:value="1.2386330689382601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Just walk</text:p>
          </table:table-cell>
          <table:table-cell office:value-type="float" office:value="27.159819417598332" table:style-name="ce39">
            <text:p>27.16</text:p>
          </table:table-cell>
          <table:table-cell office:value-type="float" office:value="6.5151963248752072" table:style-name="ce39">
            <text:p>6.52</text:p>
          </table:table-cell>
          <table:table-cell office:value-type="float" office:value="14.39003462084292" table:style-name="ce40">
            <text:p>14.39</text:p>
          </table:table-cell>
          <table:table-cell office:value-type="float" office:value="39.929604214353731" table:style-name="ce40">
            <text:p>39.93</text:p>
          </table:table-cell>
          <table:table-cell office:value-type="float" office:value="23.988363930923839" table:style-name="ce40">
            <text:p>23.99</text:p>
          </table:table-cell>
          <table:table-cell office:value-type="float" office:value="1.657710220725521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All purposes</text:p>
          </table:table-cell>
          <table:table-cell office:value-type="float" office:value="711.70774716014898" table:style-name="ce39">
            <text:p>711.71</text:p>
          </table:table-cell>
          <table:table-cell office:value-type="float" office:value="37.385022313522512" table:style-name="ce39">
            <text:p>37.39</text:p>
          </table:table-cell>
          <table:table-cell office:value-type="float" office:value="638.43310342564484" table:style-name="ce40">
            <text:p>638.43</text:p>
          </table:table-cell>
          <table:table-cell office:value-type="float" office:value="784.98239089465312" table:style-name="ce40">
            <text:p>784.98</text:p>
          </table:table-cell>
          <table:table-cell office:value-type="float" office:value="5.2528615098958742" table:style-name="ce40">
            <text:p>5.25</text:p>
          </table:table-cell>
          <table:table-cell office:value-type="float" office:value="1.868325560459267" table:style-name="ce40">
            <text:p>1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Commuting</text:p>
          </table:table-cell>
          <table:table-cell office:value-type="float" office:value="101.91642071249881" table:style-name="ce39">
            <text:p>101.92</text:p>
          </table:table-cell>
          <table:table-cell office:value-type="float" office:value="7.2163877892168049" table:style-name="ce39">
            <text:p>7.22</text:p>
          </table:table-cell>
          <table:table-cell office:value-type="float" office:value="87.772300645633862" table:style-name="ce40">
            <text:p>87.77</text:p>
          </table:table-cell>
          <table:table-cell office:value-type="float" office:value="116.06054077936371" table:style-name="ce40">
            <text:p>116.06</text:p>
          </table:table-cell>
          <table:table-cell office:value-type="float" office:value="7.0806919422473431" table:style-name="ce40">
            <text:p>7.08</text:p>
          </table:table-cell>
          <table:table-cell office:value-type="float" office:value="1.2236476999911601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Business</text:p>
          </table:table-cell>
          <table:table-cell office:value-type="float" office:value="13.248616129683411" table:style-name="ce39">
            <text:p>13.25</text:p>
          </table:table-cell>
          <table:table-cell office:value-type="float" office:value="3.6833990647426669" table:style-name="ce39">
            <text:p>3.68</text:p>
          </table:table-cell>
          <table:table-cell office:value-type="float" office:value="6.0291539627877793" table:style-name="ce40">
            <text:p>6.03</text:p>
          </table:table-cell>
          <table:table-cell office:value-type="float" office:value="20.468078296579041" table:style-name="ce40">
            <text:p>20.47</text:p>
          </table:table-cell>
          <table:table-cell office:value-type="float" office:value="27.802141964775046" table:style-name="ce40">
            <text:p>27.80</text:p>
          </table:table-cell>
          <table:table-cell office:value-type="float" office:value="1.631761431415343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ducation</text:p>
          </table:table-cell>
          <table:table-cell office:value-type="float" office:value="43.480562721246457" table:style-name="ce39">
            <text:p>43.48</text:p>
          </table:table-cell>
          <table:table-cell office:value-type="float" office:value="8.0108041340605922" table:style-name="ce39">
            <text:p>8.01</text:p>
          </table:table-cell>
          <table:table-cell office:value-type="float" office:value="27.779386618487699" table:style-name="ce40">
            <text:p>27.78</text:p>
          </table:table-cell>
          <table:table-cell office:value-type="float" office:value="59.181738824005222" table:style-name="ce40">
            <text:p>59.18</text:p>
          </table:table-cell>
          <table:table-cell office:value-type="float" office:value="18.423874100751163" table:style-name="ce40">
            <text:p>18.42</text:p>
          </table:table-cell>
          <table:table-cell office:value-type="float" office:value="1.8970128673066791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scort education</text:p>
          </table:table-cell>
          <table:table-cell office:value-type="float" office:value="47.962244616904457" table:style-name="ce39">
            <text:p>47.96</text:p>
          </table:table-cell>
          <table:table-cell office:value-type="float" office:value="10.74527531300838" table:style-name="ce39">
            <text:p>10.75</text:p>
          </table:table-cell>
          <table:table-cell office:value-type="float" office:value="26.90150500340804" table:style-name="ce40">
            <text:p>26.90</text:p>
          </table:table-cell>
          <table:table-cell office:value-type="float" office:value="69.02298423040088" table:style-name="ce40">
            <text:p>69.02</text:p>
          </table:table-cell>
          <table:table-cell office:value-type="float" office:value="22.403612255505596" table:style-name="ce40">
            <text:p>22.40</text:p>
          </table:table-cell>
          <table:table-cell office:value-type="float" office:value="1.938561594371691" table:style-name="ce40">
            <text:p>1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hopping</text:p>
          </table:table-cell>
          <table:table-cell office:value-type="float" office:value="108.6431069336913" table:style-name="ce39">
            <text:p>108.64</text:p>
          </table:table-cell>
          <table:table-cell office:value-type="float" office:value="6.6205984879203266" table:style-name="ce39">
            <text:p>6.62</text:p>
          </table:table-cell>
          <table:table-cell office:value-type="float" office:value="95.666733897367436" table:style-name="ce40">
            <text:p>95.67</text:p>
          </table:table-cell>
          <table:table-cell office:value-type="float" office:value="121.61947997001511" table:style-name="ce40">
            <text:p>121.62</text:p>
          </table:table-cell>
          <table:table-cell office:value-type="float" office:value="6.0938964972357708" table:style-name="ce40">
            <text:p>6.09</text:p>
          </table:table-cell>
          <table:table-cell office:value-type="float" office:value="1.3779686473910271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 escort</text:p>
          </table:table-cell>
          <table:table-cell office:value-type="float" office:value="65.341942848639945" table:style-name="ce39">
            <text:p>65.34</text:p>
          </table:table-cell>
          <table:table-cell office:value-type="float" office:value="8.4226172058898765" table:style-name="ce39">
            <text:p>8.42</text:p>
          </table:table-cell>
          <table:table-cell office:value-type="float" office:value="48.833613125095788" table:style-name="ce40">
            <text:p>48.83</text:p>
          </table:table-cell>
          <table:table-cell office:value-type="float" office:value="81.85027257218411" table:style-name="ce40">
            <text:p>81.85</text:p>
          </table:table-cell>
          <table:table-cell office:value-type="float" office:value="12.890062398971336" table:style-name="ce40">
            <text:p>12.89</text:p>
          </table:table-cell>
          <table:table-cell office:value-type="float" office:value="1.701613341698667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Personal business</text:p>
          </table:table-cell>
          <table:table-cell office:value-type="float" office:value="57.34490409046375" table:style-name="ce39">
            <text:p>57.34</text:p>
          </table:table-cell>
          <table:table-cell office:value-type="float" office:value="5.1462011789050539" table:style-name="ce39">
            <text:p>5.15</text:p>
          </table:table-cell>
          <table:table-cell office:value-type="float" office:value="47.258349779809848" table:style-name="ce40">
            <text:p>47.26</text:p>
          </table:table-cell>
          <table:table-cell office:value-type="float" office:value="67.431458401117652" table:style-name="ce40">
            <text:p>67.43</text:p>
          </table:table-cell>
          <table:table-cell office:value-type="float" office:value="8.9741211717552574" table:style-name="ce40">
            <text:p>8.97</text:p>
          </table:table-cell>
          <table:table-cell office:value-type="float" office:value="1.506154367237047" table:style-name="ce40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0.052280122329613" table:style-name="ce39">
            <text:p>60.05</text:p>
          </table:table-cell>
          <table:table-cell office:value-type="float" office:value="7.9531603376256079" table:style-name="ce39">
            <text:p>7.95</text:p>
          </table:table-cell>
          <table:table-cell office:value-type="float" office:value="44.464085860583417" table:style-name="ce40">
            <text:p>44.46</text:p>
          </table:table-cell>
          <table:table-cell office:value-type="float" office:value="75.640474384075802" table:style-name="ce40">
            <text:p>75.64</text:p>
          </table:table-cell>
          <table:table-cell office:value-type="float" office:value="13.243727501145013" table:style-name="ce40">
            <text:p>13.24</text:p>
          </table:table-cell>
          <table:table-cell office:value-type="float" office:value="2.065790105472499" table:style-name="ce40">
            <text:p>2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32.715542257055979" table:style-name="ce39">
            <text:p>32.72</text:p>
          </table:table-cell>
          <table:table-cell office:value-type="float" office:value="4.697542207406685" table:style-name="ce39">
            <text:p>4.70</text:p>
          </table:table-cell>
          <table:table-cell office:value-type="float" office:value="23.508359530538879" table:style-name="ce40">
            <text:p>23.51</text:p>
          </table:table-cell>
          <table:table-cell office:value-type="float" office:value="41.922724983573083" table:style-name="ce40">
            <text:p>41.92</text:p>
          </table:table-cell>
          <table:table-cell office:value-type="float" office:value="14.358747810128486" table:style-name="ce40">
            <text:p>14.36</text:p>
          </table:table-cell>
          <table:table-cell office:value-type="float" office:value="1.9135537426928879" table:style-name="ce40">
            <text:p>1.9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3.853180610971243" table:style-name="ce39">
            <text:p>33.85</text:p>
          </table:table-cell>
          <table:table-cell office:value-type="float" office:value="3.1196531498543281" table:style-name="ce39">
            <text:p>3.12</text:p>
          </table:table-cell>
          <table:table-cell office:value-type="float" office:value="27.738660437256758" table:style-name="ce40">
            <text:p>27.74</text:p>
          </table:table-cell>
          <table:table-cell office:value-type="float" office:value="39.967700784685732" table:style-name="ce40">
            <text:p>39.97</text:p>
          </table:table-cell>
          <table:table-cell office:value-type="float" office:value="9.215243866460515" table:style-name="ce40">
            <text:p>9.22</text:p>
          </table:table-cell>
          <table:table-cell office:value-type="float" office:value="1.1313714193624691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port: participate</text:p>
          </table:table-cell>
          <table:table-cell office:value-type="float" office:value="9.2095007385822996" table:style-name="ce39">
            <text:p>9.21</text:p>
          </table:table-cell>
          <table:table-cell office:value-type="float" office:value="2.248925715273749" table:style-name="ce39">
            <text:p>2.25</text:p>
          </table:table-cell>
          <table:table-cell office:value-type="float" office:value="4.8016063366457509" table:style-name="ce40">
            <text:p>4.80</text:p>
          </table:table-cell>
          <table:table-cell office:value-type="float" office:value="13.61739514051885" table:style-name="ce40">
            <text:p>13.62</text:p>
          </table:table-cell>
          <table:table-cell office:value-type="float" office:value="24.419626851780308" table:style-name="ce40">
            <text:p>24.42</text:p>
          </table:table-cell>
          <table:table-cell office:value-type="float" office:value="1.755339803013362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Holiday: base</text:p>
          </table:table-cell>
          <table:table-cell office:value-type="float" office:value="5.6677346662164654" table:style-name="ce39">
            <text:p>5.67</text:p>
          </table:table-cell>
          <table:table-cell office:value-type="float" office:value="1.4777878686591399" table:style-name="ce39">
            <text:p>1.48</text:p>
          </table:table-cell>
          <table:table-cell office:value-type="float" office:value="2.7712704436445521" table:style-name="ce40">
            <text:p>2.77</text:p>
          </table:table-cell>
          <table:table-cell office:value-type="float" office:value="8.5641988887883791" table:style-name="ce40">
            <text:p>8.56</text:p>
          </table:table-cell>
          <table:table-cell office:value-type="float" office:value="26.073695324302243" table:style-name="ce40">
            <text:p>26.07</text:p>
          </table:table-cell>
          <table:table-cell office:value-type="float" office:value="1.7586050789026551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Day trip</text:p>
          </table:table-cell>
          <table:table-cell office:value-type="float" office:value="14.0893687728086" table:style-name="ce39">
            <text:p>14.09</text:p>
          </table:table-cell>
          <table:table-cell office:value-type="float" office:value="2.6145686387676328" table:style-name="ce39">
            <text:p>2.61</text:p>
          </table:table-cell>
          <table:table-cell office:value-type="float" office:value="8.9648142408240403" table:style-name="ce40">
            <text:p>8.96</text:p>
          </table:table-cell>
          <table:table-cell office:value-type="float" office:value="19.213923304793159" table:style-name="ce40">
            <text:p>19.21</text:p>
          </table:table-cell>
          <table:table-cell office:value-type="float" office:value="18.557031765777538" table:style-name="ce40">
            <text:p>18.56</text:p>
          </table:table-cell>
          <table:table-cell office:value-type="float" office:value="1.694744144142883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Just walk</text:p>
          </table:table-cell>
          <table:table-cell office:value-type="float" office:value="22.683625148115979" table:style-name="ce39">
            <text:p>22.68</text:p>
          </table:table-cell>
          <table:table-cell office:value-type="float" office:value="3.9064775846546889" table:style-name="ce39">
            <text:p>3.91</text:p>
          </table:table-cell>
          <table:table-cell office:value-type="float" office:value="15.02692908219279" table:style-name="ce40">
            <text:p>15.03</text:p>
          </table:table-cell>
          <table:table-cell office:value-type="float" office:value="30.340321214039172" table:style-name="ce40">
            <text:p>30.34</text:p>
          </table:table-cell>
          <table:table-cell office:value-type="float" office:value="17.221575295601053" table:style-name="ce40">
            <text:p>17.22</text:p>
          </table:table-cell>
          <table:table-cell office:value-type="float" office:value="1.443081082082682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</text:p>
          </table:table-cell>
          <table:table-cell office:value-type="float" office:value="0.31261080930922269" table:style-name="ce39">
            <text:p>[low]</text:p>
          </table:table-cell>
          <table:table-cell office:value-type="float" office:value="0.30412164899802269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90868924134534712" table:style-name="ce40">
            <text:p>0.91</text:p>
          </table:table-cell>
          <table:table-cell office:value-type="float" office:value="97.284431613238667" table:style-name="ce40">
            <text:p>97.28</text:p>
          </table:table-cell>
          <table:table-cell office:value-type="float" office:value="1.11578606410543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All purposes</text:p>
          </table:table-cell>
          <table:table-cell office:value-type="float" office:value="616.52164117851748" table:style-name="ce39">
            <text:p>616.52</text:p>
          </table:table-cell>
          <table:table-cell office:value-type="float" office:value="23.482809123477221" table:style-name="ce39">
            <text:p>23.48</text:p>
          </table:table-cell>
          <table:table-cell office:value-type="float" office:value="570.49533529650216" table:style-name="ce40">
            <text:p>570.50</text:p>
          </table:table-cell>
          <table:table-cell office:value-type="float" office:value="662.54794706053281" table:style-name="ce40">
            <text:p>662.55</text:p>
          </table:table-cell>
          <table:table-cell office:value-type="float" office:value="3.8089188691881839" table:style-name="ce40">
            <text:p>3.81</text:p>
          </table:table-cell>
          <table:table-cell office:value-type="float" office:value="1.780491068985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Commuting</text:p>
          </table:table-cell>
          <table:table-cell office:value-type="float" office:value="109.9001155804017" table:style-name="ce39">
            <text:p>109.90</text:p>
          </table:table-cell>
          <table:table-cell office:value-type="float" office:value="9.2523567454773392" table:style-name="ce39">
            <text:p>9.25</text:p>
          </table:table-cell>
          <table:table-cell office:value-type="float" office:value="91.765496359266095" table:style-name="ce40">
            <text:p>91.77</text:p>
          </table:table-cell>
          <table:table-cell office:value-type="float" office:value="128.0347348015373" table:style-name="ce40">
            <text:p>128.03</text:p>
          </table:table-cell>
          <table:table-cell office:value-type="float" office:value="8.4188780845352422" table:style-name="ce40">
            <text:p>8.42</text:p>
          </table:table-cell>
          <table:table-cell office:value-type="float" office:value="0.90215499189319237" table:style-name="ce40">
            <text:p>0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Business</text:p>
          </table:table-cell>
          <table:table-cell office:value-type="float" office:value="30.579762162873909" table:style-name="ce39">
            <text:p>30.58</text:p>
          </table:table-cell>
          <table:table-cell office:value-type="float" office:value="10.00928352435559" table:style-name="ce39">
            <text:p>10.01</text:p>
          </table:table-cell>
          <table:table-cell office:value-type="float" office:value="10.961566455136939" table:style-name="ce40">
            <text:p>10.96</text:p>
          </table:table-cell>
          <table:table-cell office:value-type="float" office:value="50.197957870610857" table:style-name="ce40">
            <text:p>50.20</text:p>
          </table:table-cell>
          <table:table-cell office:value-type="float" office:value="32.731724566869261" table:style-name="ce40">
            <text:p>32.73</text:p>
          </table:table-cell>
          <table:table-cell office:value-type="float" office:value="1.517416306654177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ducation</text:p>
          </table:table-cell>
          <table:table-cell office:value-type="float" office:value="48.760530592285193" table:style-name="ce39">
            <text:p>48.76</text:p>
          </table:table-cell>
          <table:table-cell office:value-type="float" office:value="14.781391519294081" table:style-name="ce39">
            <text:p>14.78</text:p>
          </table:table-cell>
          <table:table-cell office:value-type="float" office:value="19.789003214468799" table:style-name="ce40">
            <text:p>19.79</text:p>
          </table:table-cell>
          <table:table-cell office:value-type="float" office:value="77.732057970101593" table:style-name="ce40">
            <text:p>77.73</text:p>
          </table:table-cell>
          <table:table-cell office:value-type="float" office:value="30.314254869147728" table:style-name="ce40">
            <text:p>30.31</text:p>
          </table:table-cell>
          <table:table-cell office:value-type="float" office:value="1.741765766387712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scort education</text:p>
          </table:table-cell>
          <table:table-cell office:value-type="float" office:value="38.259644031976563" table:style-name="ce39">
            <text:p>38.26</text:p>
          </table:table-cell>
          <table:table-cell office:value-type="float" office:value="11.20518716320821" table:style-name="ce39">
            <text:p>11.21</text:p>
          </table:table-cell>
          <table:table-cell office:value-type="float" office:value="16.297477192088468" table:style-name="ce40">
            <text:p>16.30</text:p>
          </table:table-cell>
          <table:table-cell office:value-type="float" office:value="60.221810871864641" table:style-name="ce40">
            <text:p>60.22</text:p>
          </table:table-cell>
          <table:table-cell office:value-type="float" office:value="29.287222729629065" table:style-name="ce40">
            <text:p>29.29</text:p>
          </table:table-cell>
          <table:table-cell office:value-type="float" office:value="1.304915400159318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hopping</text:p>
          </table:table-cell>
          <table:table-cell office:value-type="float" office:value="136.94791271228809" table:style-name="ce39">
            <text:p>136.95</text:p>
          </table:table-cell>
          <table:table-cell office:value-type="float" office:value="8.2328098845433733" table:style-name="ce39">
            <text:p>8.23</text:p>
          </table:table-cell>
          <table:table-cell office:value-type="float" office:value="120.81160533858311" table:style-name="ce40">
            <text:p>120.81</text:p>
          </table:table-cell>
          <table:table-cell office:value-type="float" office:value="153.08422008599319" table:style-name="ce40">
            <text:p>153.08</text:p>
          </table:table-cell>
          <table:table-cell office:value-type="float" office:value="6.0116358997304076" table:style-name="ce40">
            <text:p>6.01</text:p>
          </table:table-cell>
          <table:table-cell office:value-type="float" office:value="0.82256428580874519" table:style-name="ce40">
            <text:p>0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 escort</text:p>
          </table:table-cell>
          <table:table-cell office:value-type="float" office:value="80.623562387047599" table:style-name="ce39">
            <text:p>80.62</text:p>
          </table:table-cell>
          <table:table-cell office:value-type="float" office:value="14.144980002825539" table:style-name="ce39">
            <text:p>14.14</text:p>
          </table:table-cell>
          <table:table-cell office:value-type="float" office:value="52.899401581509551" table:style-name="ce40">
            <text:p>52.90</text:p>
          </table:table-cell>
          <table:table-cell office:value-type="float" office:value="108.3477231925856" table:style-name="ce40">
            <text:p>108.35</text:p>
          </table:table-cell>
          <table:table-cell office:value-type="float" office:value="17.54447407684626" table:style-name="ce40">
            <text:p>17.54</text:p>
          </table:table-cell>
          <table:table-cell office:value-type="float" office:value="1.450077504951214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Personal business</text:p>
          </table:table-cell>
          <table:table-cell office:value-type="float" office:value="73.703612765034151" table:style-name="ce39">
            <text:p>73.70</text:p>
          </table:table-cell>
          <table:table-cell office:value-type="float" office:value="6.1584190038831848" table:style-name="ce39">
            <text:p>6.16</text:p>
          </table:table-cell>
          <table:table-cell office:value-type="float" office:value="61.63311151742311" table:style-name="ce40">
            <text:p>61.63</text:p>
          </table:table-cell>
          <table:table-cell office:value-type="float" office:value="85.774114012645185" table:style-name="ce40">
            <text:p>85.77</text:p>
          </table:table-cell>
          <table:table-cell office:value-type="float" office:value="8.3556541841661396" table:style-name="ce40">
            <text:p>8.36</text:p>
          </table:table-cell>
          <table:table-cell office:value-type="float" office:value="0.82086820510423175" table:style-name="ce40">
            <text:p>0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5.802729179187281" table:style-name="ce39">
            <text:p>65.80</text:p>
          </table:table-cell>
          <table:table-cell office:value-type="float" office:value="11.22679840320721" table:style-name="ce39">
            <text:p>11.23</text:p>
          </table:table-cell>
          <table:table-cell office:value-type="float" office:value="43.798204308901163" table:style-name="ce40">
            <text:p>43.80</text:p>
          </table:table-cell>
          <table:table-cell office:value-type="float" office:value="87.807254049473414" table:style-name="ce40">
            <text:p>87.81</text:p>
          </table:table-cell>
          <table:table-cell office:value-type="float" office:value="17.061296002838329" table:style-name="ce40">
            <text:p>17.06</text:p>
          </table:table-cell>
          <table:table-cell office:value-type="float" office:value="1.744365090385652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elsewhere</text:p>
          </table:table-cell>
          <table:table-cell office:value-type="float" office:value="32.451686175427042" table:style-name="ce39">
            <text:p>32.45</text:p>
          </table:table-cell>
          <table:table-cell office:value-type="float" office:value="4.7839424961151504" table:style-name="ce39">
            <text:p>4.78</text:p>
          </table:table-cell>
          <table:table-cell office:value-type="float" office:value="23.07515888304134" table:style-name="ce40">
            <text:p>23.08</text:p>
          </table:table-cell>
          <table:table-cell office:value-type="float" office:value="41.828213467812731" table:style-name="ce40">
            <text:p>41.83</text:p>
          </table:table-cell>
          <table:table-cell office:value-type="float" office:value="14.741737826053647" table:style-name="ce40">
            <text:p>14.74</text:p>
          </table:table-cell>
          <table:table-cell office:value-type="float" office:value="1.141661296512265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7.831038448334461" table:style-name="ce39">
            <text:p>47.83</text:p>
          </table:table-cell>
          <table:table-cell office:value-type="float" office:value="6.7494113832152376" table:style-name="ce39">
            <text:p>6.75</text:p>
          </table:table-cell>
          <table:table-cell office:value-type="float" office:value="34.602192137232592" table:style-name="ce40">
            <text:p>34.60</text:p>
          </table:table-cell>
          <table:table-cell office:value-type="float" office:value="61.059884759436329" table:style-name="ce40">
            <text:p>61.06</text:p>
          </table:table-cell>
          <table:table-cell office:value-type="float" office:value="14.110944696519045" table:style-name="ce40">
            <text:p>14.11</text:p>
          </table:table-cell>
          <table:table-cell office:value-type="float" office:value="1.1662914527895181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port: participate</text:p>
          </table:table-cell>
          <table:table-cell office:value-type="float" office:value="20.54284181762192" table:style-name="ce39">
            <text:p>20.54</text:p>
          </table:table-cell>
          <table:table-cell office:value-type="float" office:value="5.9154138370415357" table:style-name="ce39">
            <text:p>5.92</text:p>
          </table:table-cell>
          <table:table-cell office:value-type="float" office:value="8.9486306970205138" table:style-name="ce40">
            <text:p>8.95</text:p>
          </table:table-cell>
          <table:table-cell office:value-type="float" office:value="32.137052938223327" table:style-name="ce40">
            <text:p>32.14</text:p>
          </table:table-cell>
          <table:table-cell office:value-type="float" office:value="28.795499130832113" table:style-name="ce40">
            <text:p>28.80</text:p>
          </table:table-cell>
          <table:table-cell office:value-type="float" office:value="1.4203738724903821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Holiday: base</text:p>
          </table:table-cell>
          <table:table-cell office:value-type="float" office:value="8.6830328814249622" table:style-name="ce39">
            <text:p>8.68</text:p>
          </table:table-cell>
          <table:table-cell office:value-type="float" office:value="2.1041122570262512" table:style-name="ce39">
            <text:p>2.10</text:p>
          </table:table-cell>
          <table:table-cell office:value-type="float" office:value="4.5589728576535107" table:style-name="ce40">
            <text:p>4.56</text:p>
          </table:table-cell>
          <table:table-cell office:value-type="float" office:value="12.807092905196409" table:style-name="ce40">
            <text:p>12.81</text:p>
          </table:table-cell>
          <table:table-cell office:value-type="float" office:value="24.232457549797367" table:style-name="ce40">
            <text:p>24.23</text:p>
          </table:table-cell>
          <table:table-cell office:value-type="float" office:value="0.97244993681127745" table:style-name="ce40">
            <text:p>0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Day trip</text:p>
          </table:table-cell>
          <table:table-cell office:value-type="float" office:value="18.908658554005441" table:style-name="ce39">
            <text:p>18.91</text:p>
          </table:table-cell>
          <table:table-cell office:value-type="float" office:value="5.5943372929422317" table:style-name="ce39">
            <text:p>5.59</text:p>
          </table:table-cell>
          <table:table-cell office:value-type="float" office:value="7.9437574598386682" table:style-name="ce40">
            <text:p>7.94</text:p>
          </table:table-cell>
          <table:table-cell office:value-type="float" office:value="29.873559648172211" table:style-name="ce40">
            <text:p>29.87</text:p>
          </table:table-cell>
          <table:table-cell office:value-type="float" office:value="29.586114091404848" table:style-name="ce40">
            <text:p>29.59</text:p>
          </table:table-cell>
          <table:table-cell office:value-type="float" office:value="1.273899684562132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Just walk</text:p>
          </table:table-cell>
          <table:table-cell office:value-type="float" office:value="52.056996130116133" table:style-name="ce39">
            <text:p>52.06</text:p>
          </table:table-cell>
          <table:table-cell office:value-type="float" office:value="10.06526726488479" table:style-name="ce39">
            <text:p>10.07</text:p>
          </table:table-cell>
          <table:table-cell office:value-type="float" office:value="32.32907229094193" table:style-name="ce40">
            <text:p>32.33</text:p>
          </table:table-cell>
          <table:table-cell office:value-type="float" office:value="71.784919969290314" table:style-name="ce40">
            <text:p>71.78</text:p>
          </table:table-cell>
          <table:table-cell office:value-type="float" office:value="19.335090406919981" table:style-name="ce40">
            <text:p>19.34</text:p>
          </table:table-cell>
          <table:table-cell office:value-type="float" office:value="1.159161779341876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</text:p>
          </table:table-cell>
          <table:table-cell office:value-type="float" office:value="0.8385318866698811" table:style-name="ce39">
            <text:p>0.84</text:p>
          </table:table-cell>
          <table:table-cell office:value-type="float" office:value="0.83142386180460226" table:style-name="ce39">
            <text:p>0.83</text:p>
          </table:table-cell>
          <table:table-cell office:value-type="float" office:value="0" table:style-name="ce40">
            <text:p>0.00</text:p>
          </table:table-cell>
          <table:table-cell office:value-type="float" office:value="2.4681226558069009" table:style-name="ce40">
            <text:p>2.47</text:p>
          </table:table-cell>
          <table:table-cell office:value-type="float" office:value="99.152325036379068" table:style-name="ce40">
            <text:p>99.15</text:p>
          </table:table-cell>
          <table:table-cell office:value-type="float" office:value="0.9802414957594644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All purposes</text:p>
          </table:table-cell>
          <table:table-cell office:value-type="float" office:value="765.89065530469429" table:style-name="ce39">
            <text:p>765.89</text:p>
          </table:table-cell>
          <table:table-cell office:value-type="float" office:value="36.300916008300732" table:style-name="ce39">
            <text:p>36.30</text:p>
          </table:table-cell>
          <table:table-cell office:value-type="float" office:value="694.74085992842481" table:style-name="ce40">
            <text:p>694.74</text:p>
          </table:table-cell>
          <table:table-cell office:value-type="float" office:value="837.04045068096377" table:style-name="ce40">
            <text:p>837.04</text:p>
          </table:table-cell>
          <table:table-cell office:value-type="float" office:value="4.7396995585302104" table:style-name="ce40">
            <text:p>4.74</text:p>
          </table:table-cell>
          <table:table-cell office:value-type="float" office:value="1.34805215149799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Commuting</text:p>
          </table:table-cell>
          <table:table-cell office:value-type="float" office:value="113.4370436418979" table:style-name="ce39">
            <text:p>113.44</text:p>
          </table:table-cell>
          <table:table-cell office:value-type="float" office:value="10.31235310880848" table:style-name="ce39">
            <text:p>10.31</text:p>
          </table:table-cell>
          <table:table-cell office:value-type="float" office:value="93.224831548633261" table:style-name="ce40">
            <text:p>93.22</text:p>
          </table:table-cell>
          <table:table-cell office:value-type="float" office:value="133.64925573516251" table:style-name="ce40">
            <text:p>133.65</text:p>
          </table:table-cell>
          <table:table-cell office:value-type="float" office:value="9.0908161723280472" table:style-name="ce40">
            <text:p>9.09</text:p>
          </table:table-cell>
          <table:table-cell office:value-type="float" office:value="1.138080714875221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Business</text:p>
          </table:table-cell>
          <table:table-cell office:value-type="float" office:value="13.647126544900191" table:style-name="ce39">
            <text:p>13.65</text:p>
          </table:table-cell>
          <table:table-cell office:value-type="float" office:value="2.6062116669331621" table:style-name="ce39">
            <text:p>2.61</text:p>
          </table:table-cell>
          <table:table-cell office:value-type="float" office:value="8.5389516777111965" table:style-name="ce40">
            <text:p>8.54</text:p>
          </table:table-cell>
          <table:table-cell office:value-type="float" office:value="18.755301412089189" table:style-name="ce40">
            <text:p>18.76</text:p>
          </table:table-cell>
          <table:table-cell office:value-type="float" office:value="19.097145896306504" table:style-name="ce40">
            <text:p>19.10</text:p>
          </table:table-cell>
          <table:table-cell office:value-type="float" office:value="0.8381144850098271" table:style-name="ce40">
            <text:p>0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ducation</text:p>
          </table:table-cell>
          <table:table-cell office:value-type="float" office:value="37.806506121184711" table:style-name="ce39">
            <text:p>37.81</text:p>
          </table:table-cell>
          <table:table-cell office:value-type="float" office:value="8.2062384305589422" table:style-name="ce39">
            <text:p>8.21</text:p>
          </table:table-cell>
          <table:table-cell office:value-type="float" office:value="21.722278797289189" table:style-name="ce40">
            <text:p>21.72</text:p>
          </table:table-cell>
          <table:table-cell office:value-type="float" office:value="53.890733445080237" table:style-name="ce40">
            <text:p>53.89</text:p>
          </table:table-cell>
          <table:table-cell office:value-type="float" office:value="21.705889468481228" table:style-name="ce40">
            <text:p>21.71</text:p>
          </table:table-cell>
          <table:table-cell office:value-type="float" office:value="1.299178700553451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scort education</text:p>
          </table:table-cell>
          <table:table-cell office:value-type="float" office:value="19.24763603490187" table:style-name="ce39">
            <text:p>19.25</text:p>
          </table:table-cell>
          <table:table-cell office:value-type="float" office:value="4.7482509742701096" table:style-name="ce39">
            <text:p>4.75</text:p>
          </table:table-cell>
          <table:table-cell office:value-type="float" office:value="9.941064125332451" table:style-name="ce40">
            <text:p>9.94</text:p>
          </table:table-cell>
          <table:table-cell office:value-type="float" office:value="28.55420794447128" table:style-name="ce40">
            <text:p>28.55</text:p>
          </table:table-cell>
          <table:table-cell office:value-type="float" office:value="24.669268296948641" table:style-name="ce40">
            <text:p>24.67</text:p>
          </table:table-cell>
          <table:table-cell office:value-type="float" office:value="0.9570126256004936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hopping</text:p>
          </table:table-cell>
          <table:table-cell office:value-type="float" office:value="133.15618324493241" table:style-name="ce39">
            <text:p>133.16</text:p>
          </table:table-cell>
          <table:table-cell office:value-type="float" office:value="10.35137306948522" table:style-name="ce39">
            <text:p>10.35</text:p>
          </table:table-cell>
          <table:table-cell office:value-type="float" office:value="112.8674920287414" table:style-name="ce40">
            <text:p>112.87</text:p>
          </table:table-cell>
          <table:table-cell office:value-type="float" office:value="153.44487446112339" table:style-name="ce40">
            <text:p>153.44</text:p>
          </table:table-cell>
          <table:table-cell office:value-type="float" office:value="7.7738583498180631" table:style-name="ce40">
            <text:p>7.77</text:p>
          </table:table-cell>
          <table:table-cell office:value-type="float" office:value="1.245282737161735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 escort</text:p>
          </table:table-cell>
          <table:table-cell office:value-type="float" office:value="69.575860035825357" table:style-name="ce39">
            <text:p>69.58</text:p>
          </table:table-cell>
          <table:table-cell office:value-type="float" office:value="8.6010427176237219" table:style-name="ce39">
            <text:p>8.60</text:p>
          </table:table-cell>
          <table:table-cell office:value-type="float" office:value="52.717816309282867" table:style-name="ce40">
            <text:p>52.72</text:p>
          </table:table-cell>
          <table:table-cell office:value-type="float" office:value="86.433903762367848" table:style-name="ce40">
            <text:p>86.43</text:p>
          </table:table-cell>
          <table:table-cell office:value-type="float" office:value="12.362107652273293" table:style-name="ce40">
            <text:p>12.36</text:p>
          </table:table-cell>
          <table:table-cell office:value-type="float" office:value="1.039339110495159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Personal business</text:p>
          </table:table-cell>
          <table:table-cell office:value-type="float" office:value="60.86957337819296" table:style-name="ce39">
            <text:p>60.87</text:p>
          </table:table-cell>
          <table:table-cell office:value-type="float" office:value="6.7655482974127237" table:style-name="ce39">
            <text:p>6.77</text:p>
          </table:table-cell>
          <table:table-cell office:value-type="float" office:value="47.609098715264032" table:style-name="ce40">
            <text:p>47.61</text:p>
          </table:table-cell>
          <table:table-cell office:value-type="float" office:value="74.130048041121896" table:style-name="ce40">
            <text:p>74.13</text:p>
          </table:table-cell>
          <table:table-cell office:value-type="float" office:value="11.114827855581026" table:style-name="ce40">
            <text:p>11.11</text:p>
          </table:table-cell>
          <table:table-cell office:value-type="float" office:value="1.2424364169760089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3.118519617578997" table:style-name="ce39">
            <text:p>63.12</text:p>
          </table:table-cell>
          <table:table-cell office:value-type="float" office:value="6.8395591513965046" table:style-name="ce39">
            <text:p>6.84</text:p>
          </table:table-cell>
          <table:table-cell office:value-type="float" office:value="49.712983680841859" table:style-name="ce40">
            <text:p>49.71</text:p>
          </table:table-cell>
          <table:table-cell office:value-type="float" office:value="76.524055554316149" table:style-name="ce40">
            <text:p>76.52</text:p>
          </table:table-cell>
          <table:table-cell office:value-type="float" office:value="10.836057614842467" table:style-name="ce40">
            <text:p>10.84</text:p>
          </table:table-cell>
          <table:table-cell office:value-type="float" office:value="1.1446764305940309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elsewhere</text:p>
          </table:table-cell>
          <table:table-cell office:value-type="float" office:value="46.609866381731358" table:style-name="ce39">
            <text:p>46.61</text:p>
          </table:table-cell>
          <table:table-cell office:value-type="float" office:value="6.0074554049242126" table:style-name="ce39">
            <text:p>6.01</text:p>
          </table:table-cell>
          <table:table-cell office:value-type="float" office:value="34.83525378807991" table:style-name="ce40">
            <text:p>34.84</text:p>
          </table:table-cell>
          <table:table-cell office:value-type="float" office:value="58.384478975382819" table:style-name="ce40">
            <text:p>58.38</text:p>
          </table:table-cell>
          <table:table-cell office:value-type="float" office:value="12.888806322085536" table:style-name="ce40">
            <text:p>12.89</text:p>
          </table:table-cell>
          <table:table-cell office:value-type="float" office:value="1.4639134334776061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61.287802151193233" table:style-name="ce39">
            <text:p>61.29</text:p>
          </table:table-cell>
          <table:table-cell office:value-type="float" office:value="7.7186229330162366" table:style-name="ce39">
            <text:p>7.72</text:p>
          </table:table-cell>
          <table:table-cell office:value-type="float" office:value="46.159301202481409" table:style-name="ce40">
            <text:p>46.16</text:p>
          </table:table-cell>
          <table:table-cell office:value-type="float" office:value="76.416303099905065" table:style-name="ce40">
            <text:p>76.42</text:p>
          </table:table-cell>
          <table:table-cell office:value-type="float" office:value="12.594060583172601" table:style-name="ce40">
            <text:p>12.59</text:p>
          </table:table-cell>
          <table:table-cell office:value-type="float" office:value="1.408855213959592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port: participate</text:p>
          </table:table-cell>
          <table:table-cell office:value-type="float" office:value="21.133127223368209" table:style-name="ce39">
            <text:p>21.13</text:p>
          </table:table-cell>
          <table:table-cell office:value-type="float" office:value="3.6500550356511559" table:style-name="ce39">
            <text:p>3.65</text:p>
          </table:table-cell>
          <table:table-cell office:value-type="float" office:value="13.979019353491941" table:style-name="ce40">
            <text:p>13.98</text:p>
          </table:table-cell>
          <table:table-cell office:value-type="float" office:value="28.28723509324448" table:style-name="ce40">
            <text:p>28.29</text:p>
          </table:table-cell>
          <table:table-cell office:value-type="float" office:value="17.271722244756393" table:style-name="ce40">
            <text:p>17.27</text:p>
          </table:table-cell>
          <table:table-cell office:value-type="float" office:value="0.99146334559120441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Holiday: base</text:p>
          </table:table-cell>
          <table:table-cell office:value-type="float" office:value="17.43636965996928" table:style-name="ce39">
            <text:p>17.44</text:p>
          </table:table-cell>
          <table:table-cell office:value-type="float" office:value="5.0605307614132062" table:style-name="ce39">
            <text:p>5.06</text:p>
          </table:table-cell>
          <table:table-cell office:value-type="float" office:value="7.5177293675993919" table:style-name="ce40">
            <text:p>7.52</text:p>
          </table:table-cell>
          <table:table-cell office:value-type="float" office:value="27.355009952339159" table:style-name="ce40">
            <text:p>27.36</text:p>
          </table:table-cell>
          <table:table-cell office:value-type="float" office:value="29.022846269606571" table:style-name="ce40">
            <text:p>29.02</text:p>
          </table:table-cell>
          <table:table-cell office:value-type="float" office:value="1.742052926937933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Day trip</text:p>
          </table:table-cell>
          <table:table-cell office:value-type="float" office:value="34.377763063261391" table:style-name="ce39">
            <text:p>34.38</text:p>
          </table:table-cell>
          <table:table-cell office:value-type="float" office:value="5.1328692952116679" table:style-name="ce39">
            <text:p>5.13</text:p>
          </table:table-cell>
          <table:table-cell office:value-type="float" office:value="24.317339244646519" table:style-name="ce40">
            <text:p>24.32</text:p>
          </table:table-cell>
          <table:table-cell office:value-type="float" office:value="44.438186881876263" table:style-name="ce40">
            <text:p>44.44</text:p>
          </table:table-cell>
          <table:table-cell office:value-type="float" office:value="14.930783267562367" table:style-name="ce40">
            <text:p>14.93</text:p>
          </table:table-cell>
          <table:table-cell office:value-type="float" office:value="1.344103814490426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Just walk</text:p>
          </table:table-cell>
          <table:table-cell office:value-type="float" office:value="49.118352524582612" table:style-name="ce39">
            <text:p>49.12</text:p>
          </table:table-cell>
          <table:table-cell office:value-type="float" office:value="8.5563906687684579" table:style-name="ce39">
            <text:p>8.56</text:p>
          </table:table-cell>
          <table:table-cell office:value-type="float" office:value="32.347826813796431" table:style-name="ce40">
            <text:p>32.35</text:p>
          </table:table-cell>
          <table:table-cell office:value-type="float" office:value="65.888878235368793" table:style-name="ce40">
            <text:p>65.89</text:p>
          </table:table-cell>
          <table:table-cell office:value-type="float" office:value="17.419946372358844" table:style-name="ce40">
            <text:p>17.42</text:p>
          </table:table-cell>
          <table:table-cell office:value-type="float" office:value="1.342780948853427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All purposes</text:p>
          </table:table-cell>
          <table:table-cell office:value-type="float" office:value="740.82172962352047" table:style-name="ce39">
            <text:p>740.82</text:p>
          </table:table-cell>
          <table:table-cell office:value-type="float" office:value="29.97974666038829" table:style-name="ce39">
            <text:p>29.98</text:p>
          </table:table-cell>
          <table:table-cell office:value-type="float" office:value="682.0614261691594" table:style-name="ce40">
            <text:p>682.06</text:p>
          </table:table-cell>
          <table:table-cell office:value-type="float" office:value="799.58203307788153" table:style-name="ce40">
            <text:p>799.58</text:p>
          </table:table-cell>
          <table:table-cell office:value-type="float" office:value="4.0468233397559432" table:style-name="ce40">
            <text:p>4.05</text:p>
          </table:table-cell>
          <table:table-cell office:value-type="float" office:value="1.325816592640966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Commuting</text:p>
          </table:table-cell>
          <table:table-cell office:value-type="float" office:value="92.678743903522943" table:style-name="ce39">
            <text:p>92.68</text:p>
          </table:table-cell>
          <table:table-cell office:value-type="float" office:value="10.380712286016641" table:style-name="ce39">
            <text:p>10.38</text:p>
          </table:table-cell>
          <table:table-cell office:value-type="float" office:value="72.332547822930323" table:style-name="ce40">
            <text:p>72.33</text:p>
          </table:table-cell>
          <table:table-cell office:value-type="float" office:value="113.0249399841156" table:style-name="ce40">
            <text:p>113.02</text:p>
          </table:table-cell>
          <table:table-cell office:value-type="float" office:value="11.200747710632324" table:style-name="ce40">
            <text:p>11.20</text:p>
          </table:table-cell>
          <table:table-cell office:value-type="float" office:value="0.9989667586792853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Business</text:p>
          </table:table-cell>
          <table:table-cell office:value-type="float" office:value="18.138688860715849" table:style-name="ce39">
            <text:p>18.14</text:p>
          </table:table-cell>
          <table:table-cell office:value-type="float" office:value="2.8037002539199398" table:style-name="ce39">
            <text:p>2.80</text:p>
          </table:table-cell>
          <table:table-cell office:value-type="float" office:value="12.64343636303277" table:style-name="ce40">
            <text:p>12.64</text:p>
          </table:table-cell>
          <table:table-cell office:value-type="float" office:value="23.633941358398928" table:style-name="ce40">
            <text:p>23.63</text:p>
          </table:table-cell>
          <table:table-cell office:value-type="float" office:value="15.457017182714337" table:style-name="ce40">
            <text:p>15.46</text:p>
          </table:table-cell>
          <table:table-cell office:value-type="float" office:value="0.57653245314230284" table:style-name="ce40">
            <text:p>0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ducation</text:p>
          </table:table-cell>
          <table:table-cell office:value-type="float" office:value="35.644531816778759" table:style-name="ce39">
            <text:p>35.64</text:p>
          </table:table-cell>
          <table:table-cell office:value-type="float" office:value="7.983594735621228" table:style-name="ce39">
            <text:p>7.98</text:p>
          </table:table-cell>
          <table:table-cell office:value-type="float" office:value="19.996686134961148" table:style-name="ce40">
            <text:p>20.00</text:p>
          </table:table-cell>
          <table:table-cell office:value-type="float" office:value="51.292377498596373" table:style-name="ce40">
            <text:p>51.29</text:p>
          </table:table-cell>
          <table:table-cell office:value-type="float" office:value="22.397810628173698" table:style-name="ce40">
            <text:p>22.40</text:p>
          </table:table-cell>
          <table:table-cell office:value-type="float" office:value="1.0832315702814961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scort education</text:p>
          </table:table-cell>
          <table:table-cell office:value-type="float" office:value="37.575758283725463" table:style-name="ce39">
            <text:p>37.58</text:p>
          </table:table-cell>
          <table:table-cell office:value-type="float" office:value="7.490105995488908" table:style-name="ce39">
            <text:p>7.49</text:p>
          </table:table-cell>
          <table:table-cell office:value-type="float" office:value="22.8951505325672" table:style-name="ce40">
            <text:p>22.90</text:p>
          </table:table-cell>
          <table:table-cell office:value-type="float" office:value="52.256366034883712" table:style-name="ce40">
            <text:p>52.26</text:p>
          </table:table-cell>
          <table:table-cell office:value-type="float" office:value="19.933346225332112" table:style-name="ce40">
            <text:p>19.93</text:p>
          </table:table-cell>
          <table:table-cell office:value-type="float" office:value="0.77406704909839252" table:style-name="ce40">
            <text:p>0.7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hopping</text:p>
          </table:table-cell>
          <table:table-cell office:value-type="float" office:value="140.50130732208191" table:style-name="ce39">
            <text:p>140.50</text:p>
          </table:table-cell>
          <table:table-cell office:value-type="float" office:value="11.65322636122858" table:style-name="ce39">
            <text:p>11.65</text:p>
          </table:table-cell>
          <table:table-cell office:value-type="float" office:value="117.6609836540739" table:style-name="ce40">
            <text:p>117.66</text:p>
          </table:table-cell>
          <table:table-cell office:value-type="float" office:value="163.3416309900899" table:style-name="ce40">
            <text:p>163.34</text:p>
          </table:table-cell>
          <table:table-cell office:value-type="float" office:value="8.2940341149388708" table:style-name="ce40">
            <text:p>8.29</text:p>
          </table:table-cell>
          <table:table-cell office:value-type="float" office:value="1.0366391484312121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 escort</text:p>
          </table:table-cell>
          <table:table-cell office:value-type="float" office:value="75.874271374617123" table:style-name="ce39">
            <text:p>75.87</text:p>
          </table:table-cell>
          <table:table-cell office:value-type="float" office:value="22.34646353678416" table:style-name="ce39">
            <text:p>22.35</text:p>
          </table:table-cell>
          <table:table-cell office:value-type="float" office:value="32.07520284252017" table:style-name="ce40">
            <text:p>32.08</text:p>
          </table:table-cell>
          <table:table-cell office:value-type="float" office:value="119.67333990671411" table:style-name="ce40">
            <text:p>119.67</text:p>
          </table:table-cell>
          <table:table-cell office:value-type="float" office:value="29.451964588169893" table:style-name="ce40">
            <text:p>29.45</text:p>
          </table:table-cell>
          <table:table-cell office:value-type="float" office:value="1.7365408349460429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Personal business</text:p>
          </table:table-cell>
          <table:table-cell office:value-type="float" office:value="70.884779049147795" table:style-name="ce39">
            <text:p>70.88</text:p>
          </table:table-cell>
          <table:table-cell office:value-type="float" office:value="5.7794370227631031" table:style-name="ce39">
            <text:p>5.78</text:p>
          </table:table-cell>
          <table:table-cell office:value-type="float" office:value="59.557082484532117" table:style-name="ce40">
            <text:p>59.56</text:p>
          </table:table-cell>
          <table:table-cell office:value-type="float" office:value="82.212475613763473" table:style-name="ce40">
            <text:p>82.21</text:p>
          </table:table-cell>
          <table:table-cell office:value-type="float" office:value="8.1532835402589647" table:style-name="ce40">
            <text:p>8.15</text:p>
          </table:table-cell>
          <table:table-cell office:value-type="float" office:value="0.78133998182750264" table:style-name="ce40">
            <text:p>0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4.859589005933962" table:style-name="ce39">
            <text:p>54.86</text:p>
          </table:table-cell>
          <table:table-cell office:value-type="float" office:value="9.7315370320613823" table:style-name="ce39">
            <text:p>9.73</text:p>
          </table:table-cell>
          <table:table-cell office:value-type="float" office:value="35.785776423093651" table:style-name="ce40">
            <text:p>35.79</text:p>
          </table:table-cell>
          <table:table-cell office:value-type="float" office:value="73.933401588774274" table:style-name="ce40">
            <text:p>73.93</text:p>
          </table:table-cell>
          <table:table-cell office:value-type="float" office:value="17.738990044217719" table:style-name="ce40">
            <text:p>17.74</text:p>
          </table:table-cell>
          <table:table-cell office:value-type="float" office:value="1.7591492453975239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34.268507345839993" table:style-name="ce39">
            <text:p>34.27</text:p>
          </table:table-cell>
          <table:table-cell office:value-type="float" office:value="7.2874774803219857" table:style-name="ce39">
            <text:p>7.29</text:p>
          </table:table-cell>
          <table:table-cell office:value-type="float" office:value="19.985051484408888" table:style-name="ce40">
            <text:p>19.99</text:p>
          </table:table-cell>
          <table:table-cell office:value-type="float" office:value="48.551963207271079" table:style-name="ce40">
            <text:p>48.55</text:p>
          </table:table-cell>
          <table:table-cell office:value-type="float" office:value="21.265815306095163" table:style-name="ce40">
            <text:p>21.27</text:p>
          </table:table-cell>
          <table:table-cell office:value-type="float" office:value="1.638403140677662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7.569887778003341" table:style-name="ce39">
            <text:p>47.57</text:p>
          </table:table-cell>
          <table:table-cell office:value-type="float" office:value="5.3566659358984898" table:style-name="ce39">
            <text:p>5.36</text:p>
          </table:table-cell>
          <table:table-cell office:value-type="float" office:value="37.070822543642301" table:style-name="ce40">
            <text:p>37.07</text:p>
          </table:table-cell>
          <table:table-cell office:value-type="float" office:value="58.068953012364382" table:style-name="ce40">
            <text:p>58.07</text:p>
          </table:table-cell>
          <table:table-cell office:value-type="float" office:value="11.260623445017776" table:style-name="ce40">
            <text:p>11.26</text:p>
          </table:table-cell>
          <table:table-cell office:value-type="float" office:value="0.94612499923620874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port: participate</text:p>
          </table:table-cell>
          <table:table-cell office:value-type="float" office:value="19.234943734463339" table:style-name="ce39">
            <text:p>19.23</text:p>
          </table:table-cell>
          <table:table-cell office:value-type="float" office:value="3.3359367558095991" table:style-name="ce39">
            <text:p>3.34</text:p>
          </table:table-cell>
          <table:table-cell office:value-type="float" office:value="12.696507693076519" table:style-name="ce40">
            <text:p>12.70</text:p>
          </table:table-cell>
          <table:table-cell office:value-type="float" office:value="25.773379775850149" table:style-name="ce40">
            <text:p>25.77</text:p>
          </table:table-cell>
          <table:table-cell office:value-type="float" office:value="17.343106389402042" table:style-name="ce40">
            <text:p>17.34</text:p>
          </table:table-cell>
          <table:table-cell office:value-type="float" office:value="0.79020211495369563" table:style-name="ce40">
            <text:p>0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Holiday: base</text:p>
          </table:table-cell>
          <table:table-cell office:value-type="float" office:value="9.1540166549806212" table:style-name="ce39">
            <text:p>9.15</text:p>
          </table:table-cell>
          <table:table-cell office:value-type="float" office:value="2.988571527464567" table:style-name="ce39">
            <text:p>2.99</text:p>
          </table:table-cell>
          <table:table-cell office:value-type="float" office:value="3.2964164611500708" table:style-name="ce40">
            <text:p>3.30</text:p>
          </table:table-cell>
          <table:table-cell office:value-type="float" office:value="15.011616848811171" table:style-name="ce40">
            <text:p>15.01</text:p>
          </table:table-cell>
          <table:table-cell office:value-type="float" office:value="32.647652283203037" table:style-name="ce40">
            <text:p>32.65</text:p>
          </table:table-cell>
          <table:table-cell office:value-type="float" office:value="1.3231511888396379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Day trip</text:p>
          </table:table-cell>
          <table:table-cell office:value-type="float" office:value="37.522652950232079" table:style-name="ce39">
            <text:p>37.52</text:p>
          </table:table-cell>
          <table:table-cell office:value-type="float" office:value="7.7144996064487268" table:style-name="ce39">
            <text:p>7.71</text:p>
          </table:table-cell>
          <table:table-cell office:value-type="float" office:value="22.40223372159257" table:style-name="ce40">
            <text:p>22.40</text:p>
          </table:table-cell>
          <table:table-cell office:value-type="float" office:value="52.643072178871577" table:style-name="ce40">
            <text:p>52.64</text:p>
          </table:table-cell>
          <table:table-cell office:value-type="float" office:value="20.55957934712346" table:style-name="ce40">
            <text:p>20.56</text:p>
          </table:table-cell>
          <table:table-cell office:value-type="float" office:value="1.4345473952581831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Just walk</text:p>
          </table:table-cell>
          <table:table-cell office:value-type="float" office:value="28.627487299287552" table:style-name="ce39">
            <text:p>28.63</text:p>
          </table:table-cell>
          <table:table-cell office:value-type="float" office:value="4.4868638930175546" table:style-name="ce39">
            <text:p>4.49</text:p>
          </table:table-cell>
          <table:table-cell office:value-type="float" office:value="19.833234068973141" table:style-name="ce40">
            <text:p>19.83</text:p>
          </table:table-cell>
          <table:table-cell office:value-type="float" office:value="37.421740529601962" table:style-name="ce40">
            <text:p>37.42</text:p>
          </table:table-cell>
          <table:table-cell office:value-type="float" office:value="15.673271796820318" table:style-name="ce40">
            <text:p>15.67</text:p>
          </table:table-cell>
          <table:table-cell office:value-type="float" office:value="0.81232819753110075" table:style-name="ce40">
            <text:p>0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All purposes</text:p>
          </table:table-cell>
          <table:table-cell office:value-type="float" office:value="702.53516537933069" table:style-name="ce39">
            <text:p>702.54</text:p>
          </table:table-cell>
          <table:table-cell office:value-type="float" office:value="40.508798100915357" table:style-name="ce39">
            <text:p>40.51</text:p>
          </table:table-cell>
          <table:table-cell office:value-type="float" office:value="623.13792110153656" table:style-name="ce40">
            <text:p>623.14</text:p>
          </table:table-cell>
          <table:table-cell office:value-type="float" office:value="781.93240965712482" table:style-name="ce40">
            <text:p>781.93</text:p>
          </table:table-cell>
          <table:table-cell office:value-type="float" office:value="5.766088318019329" table:style-name="ce40">
            <text:p>5.77</text:p>
          </table:table-cell>
          <table:table-cell office:value-type="float" office:value="1.460776525264581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Commuting</text:p>
          </table:table-cell>
          <table:table-cell office:value-type="float" office:value="96.173478597467891" table:style-name="ce39">
            <text:p>96.17</text:p>
          </table:table-cell>
          <table:table-cell office:value-type="float" office:value="7.4179798462522939" table:style-name="ce39">
            <text:p>7.42</text:p>
          </table:table-cell>
          <table:table-cell office:value-type="float" office:value="81.634238098813398" table:style-name="ce40">
            <text:p>81.63</text:p>
          </table:table-cell>
          <table:table-cell office:value-type="float" office:value="110.7127190961224" table:style-name="ce40">
            <text:p>110.71</text:p>
          </table:table-cell>
          <table:table-cell office:value-type="float" office:value="7.7131241943530977" table:style-name="ce40">
            <text:p>7.71</text:p>
          </table:table-cell>
          <table:table-cell office:value-type="float" office:value="1.2944488137803489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Business</text:p>
          </table:table-cell>
          <table:table-cell office:value-type="float" office:value="16.59469756594428" table:style-name="ce39">
            <text:p>16.59</text:p>
          </table:table-cell>
          <table:table-cell office:value-type="float" office:value="3.228661090750129" table:style-name="ce39">
            <text:p>3.23</text:p>
          </table:table-cell>
          <table:table-cell office:value-type="float" office:value="10.26652182807403" table:style-name="ce40">
            <text:p>10.27</text:p>
          </table:table-cell>
          <table:table-cell office:value-type="float" office:value="22.922873303814541" table:style-name="ce40">
            <text:p>22.92</text:p>
          </table:table-cell>
          <table:table-cell office:value-type="float" office:value="19.455980308890975" table:style-name="ce40">
            <text:p>19.46</text:p>
          </table:table-cell>
          <table:table-cell office:value-type="float" office:value="1.163716065541426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ducation</text:p>
          </table:table-cell>
          <table:table-cell office:value-type="float" office:value="31.79526353593759" table:style-name="ce39">
            <text:p>31.80</text:p>
          </table:table-cell>
          <table:table-cell office:value-type="float" office:value="5.8956990015125674" table:style-name="ce39">
            <text:p>5.90</text:p>
          </table:table-cell>
          <table:table-cell office:value-type="float" office:value="20.23969349297295" table:style-name="ce40">
            <text:p>20.24</text:p>
          </table:table-cell>
          <table:table-cell office:value-type="float" office:value="43.350833578902218" table:style-name="ce40">
            <text:p>43.35</text:p>
          </table:table-cell>
          <table:table-cell office:value-type="float" office:value="18.542695816465773" table:style-name="ce40">
            <text:p>18.54</text:p>
          </table:table-cell>
          <table:table-cell office:value-type="float" office:value="1.5613003716816309" table:style-name="ce40">
            <text:p>1.5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scort education</text:p>
          </table:table-cell>
          <table:table-cell office:value-type="float" office:value="30.322479132393319" table:style-name="ce39">
            <text:p>30.32</text:p>
          </table:table-cell>
          <table:table-cell office:value-type="float" office:value="6.0958545286726142" table:style-name="ce39">
            <text:p>6.10</text:p>
          </table:table-cell>
          <table:table-cell office:value-type="float" office:value="18.374604256194988" table:style-name="ce40">
            <text:p>18.37</text:p>
          </table:table-cell>
          <table:table-cell office:value-type="float" office:value="42.270354008591639" table:style-name="ce40">
            <text:p>42.27</text:p>
          </table:table-cell>
          <table:table-cell office:value-type="float" office:value="20.103417342813671" table:style-name="ce40">
            <text:p>20.10</text:p>
          </table:table-cell>
          <table:table-cell office:value-type="float" office:value="1.312782350090679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hopping</text:p>
          </table:table-cell>
          <table:table-cell office:value-type="float" office:value="143.9408108379636" table:style-name="ce39">
            <text:p>143.94</text:p>
          </table:table-cell>
          <table:table-cell office:value-type="float" office:value="8.4726122135959354" table:style-name="ce39">
            <text:p>8.47</text:p>
          </table:table-cell>
          <table:table-cell office:value-type="float" office:value="127.3344908993155" table:style-name="ce40">
            <text:p>127.33</text:p>
          </table:table-cell>
          <table:table-cell office:value-type="float" office:value="160.5471307766116" table:style-name="ce40">
            <text:p>160.55</text:p>
          </table:table-cell>
          <table:table-cell office:value-type="float" office:value="5.8861779117902051" table:style-name="ce40">
            <text:p>5.89</text:p>
          </table:table-cell>
          <table:table-cell office:value-type="float" office:value="1.417738385181355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 escort</text:p>
          </table:table-cell>
          <table:table-cell office:value-type="float" office:value="75.987095032587405" table:style-name="ce39">
            <text:p>75.99</text:p>
          </table:table-cell>
          <table:table-cell office:value-type="float" office:value="11.017479277929789" table:style-name="ce39">
            <text:p>11.02</text:p>
          </table:table-cell>
          <table:table-cell office:value-type="float" office:value="54.392835647845011" table:style-name="ce40">
            <text:p>54.39</text:p>
          </table:table-cell>
          <table:table-cell office:value-type="float" office:value="97.581354417329806" table:style-name="ce40">
            <text:p>97.58</text:p>
          </table:table-cell>
          <table:table-cell office:value-type="float" office:value="14.499145247235592" table:style-name="ce40">
            <text:p>14.50</text:p>
          </table:table-cell>
          <table:table-cell office:value-type="float" office:value="1.9074963380932271" table:style-name="ce40">
            <text:p>1.9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Personal business</text:p>
          </table:table-cell>
          <table:table-cell office:value-type="float" office:value="67.927198239848892" table:style-name="ce39">
            <text:p>67.93</text:p>
          </table:table-cell>
          <table:table-cell office:value-type="float" office:value="4.9221261977918749" table:style-name="ce39">
            <text:p>4.92</text:p>
          </table:table-cell>
          <table:table-cell office:value-type="float" office:value="58.279830892176818" table:style-name="ce40">
            <text:p>58.28</text:p>
          </table:table-cell>
          <table:table-cell office:value-type="float" office:value="77.574565587520965" table:style-name="ce40">
            <text:p>77.57</text:p>
          </table:table-cell>
          <table:table-cell office:value-type="float" office:value="7.2461787403802465" table:style-name="ce40">
            <text:p>7.25</text:p>
          </table:table-cell>
          <table:table-cell office:value-type="float" office:value="1.300611710888115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0.067998747626618" table:style-name="ce39">
            <text:p>60.07</text:p>
          </table:table-cell>
          <table:table-cell office:value-type="float" office:value="5.4534404779213421" table:style-name="ce39">
            <text:p>5.45</text:p>
          </table:table-cell>
          <table:table-cell office:value-type="float" office:value="49.37925541090079" table:style-name="ce40">
            <text:p>49.38</text:p>
          </table:table-cell>
          <table:table-cell office:value-type="float" office:value="70.756742084352453" table:style-name="ce40">
            <text:p>70.76</text:p>
          </table:table-cell>
          <table:table-cell office:value-type="float" office:value="9.078778370549287" table:style-name="ce40">
            <text:p>9.08</text:p>
          </table:table-cell>
          <table:table-cell office:value-type="float" office:value="1.372925623579536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38.265175140549204" table:style-name="ce39">
            <text:p>38.27</text:p>
          </table:table-cell>
          <table:table-cell office:value-type="float" office:value="3.0759777655607472" table:style-name="ce39">
            <text:p>3.08</text:p>
          </table:table-cell>
          <table:table-cell office:value-type="float" office:value="32.236258720050131" table:style-name="ce40">
            <text:p>32.24</text:p>
          </table:table-cell>
          <table:table-cell office:value-type="float" office:value="44.294091561048262" table:style-name="ce40">
            <text:p>44.29</text:p>
          </table:table-cell>
          <table:table-cell office:value-type="float" office:value="8.0385827433497514" table:style-name="ce40">
            <text:p>8.04</text:p>
          </table:table-cell>
          <table:table-cell office:value-type="float" office:value="1.237203773866526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1.943151215341302" table:style-name="ce39">
            <text:p>51.94</text:p>
          </table:table-cell>
          <table:table-cell office:value-type="float" office:value="5.3752778019326213" table:style-name="ce39">
            <text:p>5.38</text:p>
          </table:table-cell>
          <table:table-cell office:value-type="float" office:value="41.407606723553357" table:style-name="ce40">
            <text:p>41.41</text:p>
          </table:table-cell>
          <table:table-cell office:value-type="float" office:value="62.478695707129241" table:style-name="ce40">
            <text:p>62.48</text:p>
          </table:table-cell>
          <table:table-cell office:value-type="float" office:value="10.348386026192889" table:style-name="ce40">
            <text:p>10.35</text:p>
          </table:table-cell>
          <table:table-cell office:value-type="float" office:value="1.495303494709467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port: participate</text:p>
          </table:table-cell>
          <table:table-cell office:value-type="float" office:value="14.5433357040116" table:style-name="ce39">
            <text:p>14.54</text:p>
          </table:table-cell>
          <table:table-cell office:value-type="float" office:value="2.0321408179258018" table:style-name="ce39">
            <text:p>2.03</text:p>
          </table:table-cell>
          <table:table-cell office:value-type="float" office:value="10.56033970087703" table:style-name="ce40">
            <text:p>10.56</text:p>
          </table:table-cell>
          <table:table-cell office:value-type="float" office:value="18.526331707146181" table:style-name="ce40">
            <text:p>18.53</text:p>
          </table:table-cell>
          <table:table-cell office:value-type="float" office:value="13.973003575550146" table:style-name="ce40">
            <text:p>13.97</text:p>
          </table:table-cell>
          <table:table-cell office:value-type="float" office:value="1.232647055413451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Holiday: base</text:p>
          </table:table-cell>
          <table:table-cell office:value-type="float" office:value="14.58416749535662" table:style-name="ce39">
            <text:p>14.58</text:p>
          </table:table-cell>
          <table:table-cell office:value-type="float" office:value="3.466669920906492" table:style-name="ce39">
            <text:p>3.47</text:p>
          </table:table-cell>
          <table:table-cell office:value-type="float" office:value="7.7894944503798937" table:style-name="ce40">
            <text:p>7.79</text:p>
          </table:table-cell>
          <table:table-cell office:value-type="float" office:value="21.378840540333339" table:style-name="ce40">
            <text:p>21.38</text:p>
          </table:table-cell>
          <table:table-cell office:value-type="float" office:value="23.770091244565229" table:style-name="ce40">
            <text:p>23.77</text:p>
          </table:table-cell>
          <table:table-cell office:value-type="float" office:value="1.9574302054603561" table:style-name="ce40">
            <text:p>1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Day trip</text:p>
          </table:table-cell>
          <table:table-cell office:value-type="float" office:value="41.132605718834618" table:style-name="ce39">
            <text:p>41.13</text:p>
          </table:table-cell>
          <table:table-cell office:value-type="float" office:value="5.3695329348707164" table:style-name="ce39">
            <text:p>5.37</text:p>
          </table:table-cell>
          <table:table-cell office:value-type="float" office:value="30.608321166488011" table:style-name="ce40">
            <text:p>30.61</text:p>
          </table:table-cell>
          <table:table-cell office:value-type="float" office:value="51.656890271181233" table:style-name="ce40">
            <text:p>51.66</text:p>
          </table:table-cell>
          <table:table-cell office:value-type="float" office:value="13.05420077583854" table:style-name="ce40">
            <text:p>13.05</text:p>
          </table:table-cell>
          <table:table-cell office:value-type="float" office:value="1.344028389218203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Just walk</text:p>
          </table:table-cell>
          <table:table-cell office:value-type="float" office:value="49.307797794132718" table:style-name="ce39">
            <text:p>49.31</text:p>
          </table:table-cell>
          <table:table-cell office:value-type="float" office:value="7.3565886607515987" table:style-name="ce39">
            <text:p>7.36</text:p>
          </table:table-cell>
          <table:table-cell office:value-type="float" office:value="34.888884019059589" table:style-name="ce40">
            <text:p>34.89</text:p>
          </table:table-cell>
          <table:table-cell office:value-type="float" office:value="63.726711569205861" table:style-name="ce40">
            <text:p>63.73</text:p>
          </table:table-cell>
          <table:table-cell office:value-type="float" office:value="14.919726675822014" table:style-name="ce40">
            <text:p>14.92</text:p>
          </table:table-cell>
          <table:table-cell office:value-type="float" office:value="1.4766034324097941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</text:p>
          </table:table-cell>
          <table:table-cell office:value-type="float" office:value="0.35335119609521098" table:style-name="ce39">
            <text:p>[low]</text:p>
          </table:table-cell>
          <table:table-cell office:value-type="float" office:value="0.2407069935515446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82513690345623847" table:style-name="ce40">
            <text:p>0.83</text:p>
          </table:table-cell>
          <table:table-cell office:value-type="float" office:value="68.121176951297414" table:style-name="ce40">
            <text:p>68.12</text:p>
          </table:table-cell>
          <table:table-cell office:value-type="float" office:value="1.115776683605294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All purposes</text:p>
          </table:table-cell>
          <table:table-cell office:value-type="float" office:value="732.9386059540908" table:style-name="ce39">
            <text:p>732.94</text:p>
          </table:table-cell>
          <table:table-cell office:value-type="float" office:value="24.221138134324669" table:style-name="ce39">
            <text:p>24.22</text:p>
          </table:table-cell>
          <table:table-cell office:value-type="float" office:value="685.46517521081444" table:style-name="ce40">
            <text:p>685.47</text:p>
          </table:table-cell>
          <table:table-cell office:value-type="float" office:value="780.41203669736717" table:style-name="ce40">
            <text:p>780.41</text:p>
          </table:table-cell>
          <table:table-cell office:value-type="float" office:value="3.3046612550576726" table:style-name="ce40">
            <text:p>3.30</text:p>
          </table:table-cell>
          <table:table-cell office:value-type="float" office:value="1.4912883017295611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Commuting</text:p>
          </table:table-cell>
          <table:table-cell office:value-type="float" office:value="108.2902120999218" table:style-name="ce39">
            <text:p>108.29</text:p>
          </table:table-cell>
          <table:table-cell office:value-type="float" office:value="8.2668090574057125" table:style-name="ce39">
            <text:p>8.27</text:p>
          </table:table-cell>
          <table:table-cell office:value-type="float" office:value="92.087266347406583" table:style-name="ce40">
            <text:p>92.09</text:p>
          </table:table-cell>
          <table:table-cell office:value-type="float" office:value="124.49315785243699" table:style-name="ce40">
            <text:p>124.49</text:p>
          </table:table-cell>
          <table:table-cell office:value-type="float" office:value="7.6339392980205281" table:style-name="ce40">
            <text:p>7.63</text:p>
          </table:table-cell>
          <table:table-cell office:value-type="float" office:value="1.169438376204988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Business</text:p>
          </table:table-cell>
          <table:table-cell office:value-type="float" office:value="19.708498866464829" table:style-name="ce39">
            <text:p>19.71</text:p>
          </table:table-cell>
          <table:table-cell office:value-type="float" office:value="2.9948639628842439" table:style-name="ce39">
            <text:p>2.99</text:p>
          </table:table-cell>
          <table:table-cell office:value-type="float" office:value="13.838565499211709" table:style-name="ce40">
            <text:p>13.84</text:p>
          </table:table-cell>
          <table:table-cell office:value-type="float" office:value="25.578432233717951" table:style-name="ce40">
            <text:p>25.58</text:p>
          </table:table-cell>
          <table:table-cell office:value-type="float" office:value="15.195799452692874" table:style-name="ce40">
            <text:p>15.20</text:p>
          </table:table-cell>
          <table:table-cell office:value-type="float" office:value="0.93942046313176752" table:style-name="ce40">
            <text:p>0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ducation</text:p>
          </table:table-cell>
          <table:table-cell office:value-type="float" office:value="47.347901957038133" table:style-name="ce39">
            <text:p>47.35</text:p>
          </table:table-cell>
          <table:table-cell office:value-type="float" office:value="8.7839703093708046" table:style-name="ce39">
            <text:p>8.78</text:p>
          </table:table-cell>
          <table:table-cell office:value-type="float" office:value="30.13132015067135" table:style-name="ce40">
            <text:p>30.13</text:p>
          </table:table-cell>
          <table:table-cell office:value-type="float" office:value="64.564483763404894" table:style-name="ce40">
            <text:p>64.56</text:p>
          </table:table-cell>
          <table:table-cell office:value-type="float" office:value="18.551973680567894" table:style-name="ce40">
            <text:p>18.55</text:p>
          </table:table-cell>
          <table:table-cell office:value-type="float" office:value="1.798669247704014" table:style-name="ce40">
            <text:p>1.8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scort education</text:p>
          </table:table-cell>
          <table:table-cell office:value-type="float" office:value="30.63049968444269" table:style-name="ce39">
            <text:p>30.63</text:p>
          </table:table-cell>
          <table:table-cell office:value-type="float" office:value="4.8926314597121587" table:style-name="ce39">
            <text:p>4.89</text:p>
          </table:table-cell>
          <table:table-cell office:value-type="float" office:value="21.04094202340686" table:style-name="ce40">
            <text:p>21.04</text:p>
          </table:table-cell>
          <table:table-cell office:value-type="float" office:value="40.220057345478523" table:style-name="ce40">
            <text:p>40.22</text:p>
          </table:table-cell>
          <table:table-cell office:value-type="float" office:value="15.973070991712026" table:style-name="ce40">
            <text:p>15.97</text:p>
          </table:table-cell>
          <table:table-cell office:value-type="float" office:value="0.9197524676196257" table:style-name="ce40">
            <text:p>0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hopping</text:p>
          </table:table-cell>
          <table:table-cell office:value-type="float" office:value="119.94229049389671" table:style-name="ce39">
            <text:p>119.94</text:p>
          </table:table-cell>
          <table:table-cell office:value-type="float" office:value="8.5857033478587947" table:style-name="ce39">
            <text:p>8.59</text:p>
          </table:table-cell>
          <table:table-cell office:value-type="float" office:value="103.1143119320935" table:style-name="ce40">
            <text:p>103.11</text:p>
          </table:table-cell>
          <table:table-cell office:value-type="float" office:value="136.77026905569991" table:style-name="ce40">
            <text:p>136.77</text:p>
          </table:table-cell>
          <table:table-cell office:value-type="float" office:value="7.1581952558223669" table:style-name="ce40">
            <text:p>7.16</text:p>
          </table:table-cell>
          <table:table-cell office:value-type="float" office:value="1.341604014509856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 escort</text:p>
          </table:table-cell>
          <table:table-cell office:value-type="float" office:value="60.949192123631867" table:style-name="ce39">
            <text:p>60.95</text:p>
          </table:table-cell>
          <table:table-cell office:value-type="float" office:value="5.9843898880789643" table:style-name="ce39">
            <text:p>5.98</text:p>
          </table:table-cell>
          <table:table-cell office:value-type="float" office:value="49.219787942997101" table:style-name="ce40">
            <text:p>49.22</text:p>
          </table:table-cell>
          <table:table-cell office:value-type="float" office:value="72.678596304266648" table:style-name="ce40">
            <text:p>72.68</text:p>
          </table:table-cell>
          <table:table-cell office:value-type="float" office:value="9.8186533398834559" table:style-name="ce40">
            <text:p>9.82</text:p>
          </table:table-cell>
          <table:table-cell office:value-type="float" office:value="1.246878719810647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Personal business</text:p>
          </table:table-cell>
          <table:table-cell office:value-type="float" office:value="56.20926570142236" table:style-name="ce39">
            <text:p>56.21</text:p>
          </table:table-cell>
          <table:table-cell office:value-type="float" office:value="5.1323703366958826" table:style-name="ce39">
            <text:p>5.13</text:p>
          </table:table-cell>
          <table:table-cell office:value-type="float" office:value="46.149819841498427" table:style-name="ce40">
            <text:p>46.15</text:p>
          </table:table-cell>
          <table:table-cell office:value-type="float" office:value="66.268711561346294" table:style-name="ce40">
            <text:p>66.27</text:p>
          </table:table-cell>
          <table:table-cell office:value-type="float" office:value="9.1308261594422664" table:style-name="ce40">
            <text:p>9.13</text:p>
          </table:table-cell>
          <table:table-cell office:value-type="float" office:value="1.3264118298873131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1.170351909734052" table:style-name="ce39">
            <text:p>71.17</text:p>
          </table:table-cell>
          <table:table-cell office:value-type="float" office:value="5.49982685973748" table:style-name="ce39">
            <text:p>5.50</text:p>
          </table:table-cell>
          <table:table-cell office:value-type="float" office:value="60.390691264648588" table:style-name="ce40">
            <text:p>60.39</text:p>
          </table:table-cell>
          <table:table-cell office:value-type="float" office:value="81.950012554819509" table:style-name="ce40">
            <text:p>81.95</text:p>
          </table:table-cell>
          <table:table-cell office:value-type="float" office:value="7.7276937828169743" table:style-name="ce40">
            <text:p>7.73</text:p>
          </table:table-cell>
          <table:table-cell office:value-type="float" office:value="1.1655379901770131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elsewhere</text:p>
          </table:table-cell>
          <table:table-cell office:value-type="float" office:value="30.912414368290261" table:style-name="ce39">
            <text:p>30.91</text:p>
          </table:table-cell>
          <table:table-cell office:value-type="float" office:value="2.813107362309216" table:style-name="ce39">
            <text:p>2.81</text:p>
          </table:table-cell>
          <table:table-cell office:value-type="float" office:value="25.398723938164199" table:style-name="ce40">
            <text:p>25.40</text:p>
          </table:table-cell>
          <table:table-cell office:value-type="float" office:value="36.426104798416333" table:style-name="ce40">
            <text:p>36.43</text:p>
          </table:table-cell>
          <table:table-cell office:value-type="float" office:value="9.1002512090899046" table:style-name="ce40">
            <text:p>9.10</text:p>
          </table:table-cell>
          <table:table-cell office:value-type="float" office:value="1.107561993209486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1.947214938863709" table:style-name="ce39">
            <text:p>41.95</text:p>
          </table:table-cell>
          <table:table-cell office:value-type="float" office:value="4.0909415849737911" table:style-name="ce39">
            <text:p>4.09</text:p>
          </table:table-cell>
          <table:table-cell office:value-type="float" office:value="33.928969432315078" table:style-name="ce40">
            <text:p>33.93</text:p>
          </table:table-cell>
          <table:table-cell office:value-type="float" office:value="49.96546044541234" table:style-name="ce40">
            <text:p>49.97</text:p>
          </table:table-cell>
          <table:table-cell office:value-type="float" office:value="9.7525940421459811" table:style-name="ce40">
            <text:p>9.75</text:p>
          </table:table-cell>
          <table:table-cell office:value-type="float" office:value="1.2903813884016819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port: participate</text:p>
          </table:table-cell>
          <table:table-cell office:value-type="float" office:value="16.829439445914659" table:style-name="ce39">
            <text:p>16.83</text:p>
          </table:table-cell>
          <table:table-cell office:value-type="float" office:value="2.389754704550513" table:style-name="ce39">
            <text:p>2.39</text:p>
          </table:table-cell>
          <table:table-cell office:value-type="float" office:value="12.14552022499565" table:style-name="ce40">
            <text:p>12.15</text:p>
          </table:table-cell>
          <table:table-cell office:value-type="float" office:value="21.51335866683366" table:style-name="ce40">
            <text:p>21.51</text:p>
          </table:table-cell>
          <table:table-cell office:value-type="float" office:value="14.199847310604424" table:style-name="ce40">
            <text:p>14.20</text:p>
          </table:table-cell>
          <table:table-cell office:value-type="float" office:value="1.004207623235023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Holiday: base</text:p>
          </table:table-cell>
          <table:table-cell office:value-type="float" office:value="7.0608317782134984" table:style-name="ce39">
            <text:p>7.06</text:p>
          </table:table-cell>
          <table:table-cell office:value-type="float" office:value="1.327648116580826" table:style-name="ce39">
            <text:p>1.33</text:p>
          </table:table-cell>
          <table:table-cell office:value-type="float" office:value="4.4586414697150794" table:style-name="ce40">
            <text:p>4.46</text:p>
          </table:table-cell>
          <table:table-cell office:value-type="float" office:value="9.6630220867119174" table:style-name="ce40">
            <text:p>9.66</text:p>
          </table:table-cell>
          <table:table-cell office:value-type="float" office:value="18.802998829080472" table:style-name="ce40">
            <text:p>18.80</text:p>
          </table:table-cell>
          <table:table-cell office:value-type="float" office:value="1.1792377433606349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Day trip</text:p>
          </table:table-cell>
          <table:table-cell office:value-type="float" office:value="29.814363334302868" table:style-name="ce39">
            <text:p>29.81</text:p>
          </table:table-cell>
          <table:table-cell office:value-type="float" office:value="4.0897476968892397" table:style-name="ce39">
            <text:p>4.09</text:p>
          </table:table-cell>
          <table:table-cell office:value-type="float" office:value="21.798457848399959" table:style-name="ce40">
            <text:p>21.80</text:p>
          </table:table-cell>
          <table:table-cell office:value-type="float" office:value="37.830268820205781" table:style-name="ce40">
            <text:p>37.83</text:p>
          </table:table-cell>
          <table:table-cell office:value-type="float" office:value="13.717373908111554" table:style-name="ce40">
            <text:p>13.72</text:p>
          </table:table-cell>
          <table:table-cell office:value-type="float" office:value="1.3444776613418961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Just walk</text:p>
          </table:table-cell>
          <table:table-cell office:value-type="float" office:value="47.669352051360633" table:style-name="ce39">
            <text:p>47.67</text:p>
          </table:table-cell>
          <table:table-cell office:value-type="float" office:value="6.2517113719044124" table:style-name="ce39">
            <text:p>6.25</text:p>
          </table:table-cell>
          <table:table-cell office:value-type="float" office:value="35.415997762427978" table:style-name="ce40">
            <text:p>35.42</text:p>
          </table:table-cell>
          <table:table-cell office:value-type="float" office:value="59.922706340293267" table:style-name="ce40">
            <text:p>59.92</text:p>
          </table:table-cell>
          <table:table-cell office:value-type="float" office:value="13.11473956089984" table:style-name="ce40">
            <text:p>13.11</text:p>
          </table:table-cell>
          <table:table-cell office:value-type="float" office:value="1.1638893098250991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</text:p>
          </table:table-cell>
          <table:table-cell office:value-type="float" office:value="0.1991423316897015" table:style-name="ce39">
            <text:p>[low]</text:p>
          </table:table-cell>
          <table:table-cell office:value-type="float" office:value="0.14106197990509611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47562381230368977" table:style-name="ce40">
            <text:p>[low]</text:p>
          </table:table-cell>
          <table:table-cell office:value-type="float" office:value="70.834753569570168" table:style-name="ce40">
            <text:p>70.83</text:p>
          </table:table-cell>
          <table:table-cell office:value-type="float" office:value="0.82510087213416694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All purposes</text:p>
          </table:table-cell>
          <table:table-cell office:value-type="float" office:value="688.68097108518782" table:style-name="ce39">
            <text:p>688.68</text:p>
          </table:table-cell>
          <table:table-cell office:value-type="float" office:value="19.21644629461472" table:style-name="ce39">
            <text:p>19.22</text:p>
          </table:table-cell>
          <table:table-cell office:value-type="float" office:value="651.01673634774295" table:style-name="ce40">
            <text:p>651.02</text:p>
          </table:table-cell>
          <table:table-cell office:value-type="float" office:value="726.34520582263269" table:style-name="ce40">
            <text:p>726.35</text:p>
          </table:table-cell>
          <table:table-cell office:value-type="float" office:value="2.7903263051299994" table:style-name="ce40">
            <text:p>2.79</text:p>
          </table:table-cell>
          <table:table-cell office:value-type="float" office:value="1.0824421393711909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Commuting</text:p>
          </table:table-cell>
          <table:table-cell office:value-type="float" office:value="83.479843147564409" table:style-name="ce39">
            <text:p>83.48</text:p>
          </table:table-cell>
          <table:table-cell office:value-type="float" office:value="10.871342806003179" table:style-name="ce39">
            <text:p>10.87</text:p>
          </table:table-cell>
          <table:table-cell office:value-type="float" office:value="62.172011247798181" table:style-name="ce40">
            <text:p>62.17</text:p>
          </table:table-cell>
          <table:table-cell office:value-type="float" office:value="104.78767504733059" table:style-name="ce40">
            <text:p>104.79</text:p>
          </table:table-cell>
          <table:table-cell office:value-type="float" office:value="13.022715898958129" table:style-name="ce40">
            <text:p>13.02</text:p>
          </table:table-cell>
          <table:table-cell office:value-type="float" office:value="1.1999903598308399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Business</text:p>
          </table:table-cell>
          <table:table-cell office:value-type="float" office:value="25.171191564668209" table:style-name="ce39">
            <text:p>25.17</text:p>
          </table:table-cell>
          <table:table-cell office:value-type="float" office:value="4.5947488652909021" table:style-name="ce39">
            <text:p>4.59</text:p>
          </table:table-cell>
          <table:table-cell office:value-type="float" office:value="16.16548378869804" table:style-name="ce40">
            <text:p>16.17</text:p>
          </table:table-cell>
          <table:table-cell office:value-type="float" office:value="34.176899340638379" table:style-name="ce40">
            <text:p>34.18</text:p>
          </table:table-cell>
          <table:table-cell office:value-type="float" office:value="18.253998240354925" table:style-name="ce40">
            <text:p>18.25</text:p>
          </table:table-cell>
          <table:table-cell office:value-type="float" office:value="0.86672352923241092" table:style-name="ce40">
            <text:p>0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ducation</text:p>
          </table:table-cell>
          <table:table-cell office:value-type="float" office:value="29.624193864036471" table:style-name="ce39">
            <text:p>29.62</text:p>
          </table:table-cell>
          <table:table-cell office:value-type="float" office:value="6.7986812338233404" table:style-name="ce39">
            <text:p>6.80</text:p>
          </table:table-cell>
          <table:table-cell office:value-type="float" office:value="16.298778645742729" table:style-name="ce40">
            <text:p>16.30</text:p>
          </table:table-cell>
          <table:table-cell office:value-type="float" office:value="42.94960908233022" table:style-name="ce40">
            <text:p>42.95</text:p>
          </table:table-cell>
          <table:table-cell office:value-type="float" office:value="22.949759460212295" table:style-name="ce40">
            <text:p>22.95</text:p>
          </table:table-cell>
          <table:table-cell office:value-type="float" office:value="1.1601119119207211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scort education</text:p>
          </table:table-cell>
          <table:table-cell office:value-type="float" office:value="27.673189769593328" table:style-name="ce39">
            <text:p>27.67</text:p>
          </table:table-cell>
          <table:table-cell office:value-type="float" office:value="6.5809210745658184" table:style-name="ce39">
            <text:p>6.58</text:p>
          </table:table-cell>
          <table:table-cell office:value-type="float" office:value="14.774584463444331" table:style-name="ce40">
            <text:p>14.77</text:p>
          </table:table-cell>
          <table:table-cell office:value-type="float" office:value="40.571795075742337" table:style-name="ce40">
            <text:p>40.57</text:p>
          </table:table-cell>
          <table:table-cell office:value-type="float" office:value="23.780854788907583" table:style-name="ce40">
            <text:p>23.78</text:p>
          </table:table-cell>
          <table:table-cell office:value-type="float" office:value="0.96864134084243414" table:style-name="ce40">
            <text:p>0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hopping</text:p>
          </table:table-cell>
          <table:table-cell office:value-type="float" office:value="138.32344630197071" table:style-name="ce39">
            <text:p>138.32</text:p>
          </table:table-cell>
          <table:table-cell office:value-type="float" office:value="9.7559506648929943" table:style-name="ce39">
            <text:p>9.76</text:p>
          </table:table-cell>
          <table:table-cell office:value-type="float" office:value="119.2017829987804" table:style-name="ce40">
            <text:p>119.20</text:p>
          </table:table-cell>
          <table:table-cell office:value-type="float" office:value="157.44510960516101" table:style-name="ce40">
            <text:p>157.45</text:p>
          </table:table-cell>
          <table:table-cell office:value-type="float" office:value="7.0529985521001297" table:style-name="ce40">
            <text:p>7.05</text:p>
          </table:table-cell>
          <table:table-cell office:value-type="float" office:value="1.0423492485835599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 escort</text:p>
          </table:table-cell>
          <table:table-cell office:value-type="float" office:value="59.614902631106048" table:style-name="ce39">
            <text:p>59.61</text:p>
          </table:table-cell>
          <table:table-cell office:value-type="float" office:value="10.969672585712731" table:style-name="ce39">
            <text:p>10.97</text:p>
          </table:table-cell>
          <table:table-cell office:value-type="float" office:value="38.114344363109097" table:style-name="ce40">
            <text:p>38.11</text:p>
          </table:table-cell>
          <table:table-cell office:value-type="float" office:value="81.115460899102999" table:style-name="ce40">
            <text:p>81.12</text:p>
          </table:table-cell>
          <table:table-cell office:value-type="float" office:value="18.400889880828121" table:style-name="ce40">
            <text:p>18.40</text:p>
          </table:table-cell>
          <table:table-cell office:value-type="float" office:value="1.5581335413318289" table:style-name="ce40">
            <text:p>1.5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Personal business</text:p>
          </table:table-cell>
          <table:table-cell office:value-type="float" office:value="75.92966898424099" table:style-name="ce39">
            <text:p>75.93</text:p>
          </table:table-cell>
          <table:table-cell office:value-type="float" office:value="5.6377821983277574" table:style-name="ce39">
            <text:p>5.64</text:p>
          </table:table-cell>
          <table:table-cell office:value-type="float" office:value="64.879615875518596" table:style-name="ce40">
            <text:p>64.88</text:p>
          </table:table-cell>
          <table:table-cell office:value-type="float" office:value="86.979722092963385" table:style-name="ce40">
            <text:p>86.98</text:p>
          </table:table-cell>
          <table:table-cell office:value-type="float" office:value="7.425005631853689" table:style-name="ce40">
            <text:p>7.43</text:p>
          </table:table-cell>
          <table:table-cell office:value-type="float" office:value="0.805966841992515" table:style-name="ce40">
            <text:p>0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0.773102148422588" table:style-name="ce39">
            <text:p>50.77</text:p>
          </table:table-cell>
          <table:table-cell office:value-type="float" office:value="6.996779759733001" table:style-name="ce39">
            <text:p>7.00</text:p>
          </table:table-cell>
          <table:table-cell office:value-type="float" office:value="37.059413819345913" table:style-name="ce40">
            <text:p>37.06</text:p>
          </table:table-cell>
          <table:table-cell office:value-type="float" office:value="64.486790477499284" table:style-name="ce40">
            <text:p>64.49</text:p>
          </table:table-cell>
          <table:table-cell office:value-type="float" office:value="13.780485067230378" table:style-name="ce40">
            <text:p>13.78</text:p>
          </table:table-cell>
          <table:table-cell office:value-type="float" office:value="1.273220811582381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elsewhere</text:p>
          </table:table-cell>
          <table:table-cell office:value-type="float" office:value="45.761527265220451" table:style-name="ce39">
            <text:p>45.76</text:p>
          </table:table-cell>
          <table:table-cell office:value-type="float" office:value="6.7598554572124891" table:style-name="ce39">
            <text:p>6.76</text:p>
          </table:table-cell>
          <table:table-cell office:value-type="float" office:value="32.512210569083983" table:style-name="ce40">
            <text:p>32.51</text:p>
          </table:table-cell>
          <table:table-cell office:value-type="float" office:value="59.010843961356933" table:style-name="ce40">
            <text:p>59.01</text:p>
          </table:table-cell>
          <table:table-cell office:value-type="float" office:value="14.771918380333638" table:style-name="ce40">
            <text:p>14.77</text:p>
          </table:table-cell>
          <table:table-cell office:value-type="float" office:value="1.325267065532777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6.691432306746442" table:style-name="ce39">
            <text:p>36.69</text:p>
          </table:table-cell>
          <table:table-cell office:value-type="float" office:value="5.7677179108018599" table:style-name="ce39">
            <text:p>5.77</text:p>
          </table:table-cell>
          <table:table-cell office:value-type="float" office:value="25.386705201574799" table:style-name="ce40">
            <text:p>25.39</text:p>
          </table:table-cell>
          <table:table-cell office:value-type="float" office:value="47.996159411918093" table:style-name="ce40">
            <text:p>48.00</text:p>
          </table:table-cell>
          <table:table-cell office:value-type="float" office:value="15.719522374004875" table:style-name="ce40">
            <text:p>15.72</text:p>
          </table:table-cell>
          <table:table-cell office:value-type="float" office:value="1.31325107583126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port: participate</text:p>
          </table:table-cell>
          <table:table-cell office:value-type="float" office:value="15.042179394749979" table:style-name="ce39">
            <text:p>15.04</text:p>
          </table:table-cell>
          <table:table-cell office:value-type="float" office:value="3.687758062604729" table:style-name="ce39">
            <text:p>3.69</text:p>
          </table:table-cell>
          <table:table-cell office:value-type="float" office:value="7.814173592044714" table:style-name="ce40">
            <text:p>7.81</text:p>
          </table:table-cell>
          <table:table-cell office:value-type="float" office:value="22.270185197455248" table:style-name="ce40">
            <text:p>22.27</text:p>
          </table:table-cell>
          <table:table-cell office:value-type="float" office:value="24.516115423353018" table:style-name="ce40">
            <text:p>24.52</text:p>
          </table:table-cell>
          <table:table-cell office:value-type="float" office:value="1.154136982761262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Holiday: base</text:p>
          </table:table-cell>
          <table:table-cell office:value-type="float" office:value="12.817630955231699" table:style-name="ce39">
            <text:p>12.82</text:p>
          </table:table-cell>
          <table:table-cell office:value-type="float" office:value="3.9409924507158132" table:style-name="ce39">
            <text:p>3.94</text:p>
          </table:table-cell>
          <table:table-cell office:value-type="float" office:value="5.0932857518287076" table:style-name="ce40">
            <text:p>5.09</text:p>
          </table:table-cell>
          <table:table-cell office:value-type="float" office:value="20.541976158634689" table:style-name="ce40">
            <text:p>20.54</text:p>
          </table:table-cell>
          <table:table-cell office:value-type="float" office:value="30.746652516994498" table:style-name="ce40">
            <text:p>30.75</text:p>
          </table:table-cell>
          <table:table-cell office:value-type="float" office:value="1.340874488906775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Day trip</text:p>
          </table:table-cell>
          <table:table-cell office:value-type="float" office:value="82.122307541874392" table:style-name="ce39">
            <text:p>82.12</text:p>
          </table:table-cell>
          <table:table-cell office:value-type="float" office:value="18.69454293962853" table:style-name="ce39">
            <text:p>18.69</text:p>
          </table:table-cell>
          <table:table-cell office:value-type="float" office:value="45.481003380202473" table:style-name="ce40">
            <text:p>45.48</text:p>
          </table:table-cell>
          <table:table-cell office:value-type="float" office:value="118.7636117035463" table:style-name="ce40">
            <text:p>118.76</text:p>
          </table:table-cell>
          <table:table-cell office:value-type="float" office:value="22.76426892911665" table:style-name="ce40">
            <text:p>22.76</text:p>
          </table:table-cell>
          <table:table-cell office:value-type="float" office:value="1.8366923226229539" table:style-name="ce40">
            <text:p>1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Just walk</text:p>
          </table:table-cell>
          <table:table-cell office:value-type="float" office:value="34.142783729334482" table:style-name="ce39">
            <text:p>34.14</text:p>
          </table:table-cell>
          <table:table-cell office:value-type="float" office:value="5.8544844056895178" table:style-name="ce39">
            <text:p>5.85</text:p>
          </table:table-cell>
          <table:table-cell office:value-type="float" office:value="22.667994294183021" table:style-name="ce40">
            <text:p>22.67</text:p>
          </table:table-cell>
          <table:table-cell office:value-type="float" office:value="45.617573164485933" table:style-name="ce40">
            <text:p>45.62</text:p>
          </table:table-cell>
          <table:table-cell office:value-type="float" office:value="17.147062325382436" table:style-name="ce40">
            <text:p>17.15</text:p>
          </table:table-cell>
          <table:table-cell office:value-type="float" office:value="0.93693051675290107" table:style-name="ce40">
            <text:p>0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All purposes</text:p>
          </table:table-cell>
          <table:table-cell office:value-type="float" office:value="717.16739960476013" table:style-name="ce39">
            <text:p>717.17</text:p>
          </table:table-cell>
          <table:table-cell office:value-type="float" office:value="39.005938694185772" table:style-name="ce39">
            <text:p>39.01</text:p>
          </table:table-cell>
          <table:table-cell office:value-type="float" office:value="640.71575976415602" table:style-name="ce40">
            <text:p>640.72</text:p>
          </table:table-cell>
          <table:table-cell office:value-type="float" office:value="793.61903944536425" table:style-name="ce40">
            <text:p>793.62</text:p>
          </table:table-cell>
          <table:table-cell office:value-type="float" office:value="5.4388889840339134" table:style-name="ce40">
            <text:p>5.44</text:p>
          </table:table-cell>
          <table:table-cell office:value-type="float" office:value="1.450931711717522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Commuting</text:p>
          </table:table-cell>
          <table:table-cell office:value-type="float" office:value="104.9570517534691" table:style-name="ce39">
            <text:p>104.96</text:p>
          </table:table-cell>
          <table:table-cell office:value-type="float" office:value="11.93706291997076" table:style-name="ce39">
            <text:p>11.94</text:p>
          </table:table-cell>
          <table:table-cell office:value-type="float" office:value="81.56040843032639" table:style-name="ce40">
            <text:p>81.56</text:p>
          </table:table-cell>
          <table:table-cell office:value-type="float" office:value="128.35369507661181" table:style-name="ce40">
            <text:p>128.35</text:p>
          </table:table-cell>
          <table:table-cell office:value-type="float" office:value="11.373283376908699" table:style-name="ce40">
            <text:p>11.37</text:p>
          </table:table-cell>
          <table:table-cell office:value-type="float" office:value="1.563900939463764" table:style-name="ce40">
            <text:p>1.5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Business</text:p>
          </table:table-cell>
          <table:table-cell office:value-type="float" office:value="16.583689816588979" table:style-name="ce39">
            <text:p>16.58</text:p>
          </table:table-cell>
          <table:table-cell office:value-type="float" office:value="5.0789867523870793" table:style-name="ce39">
            <text:p>5.08</text:p>
          </table:table-cell>
          <table:table-cell office:value-type="float" office:value="6.6288757819103008" table:style-name="ce40">
            <text:p>6.63</text:p>
          </table:table-cell>
          <table:table-cell office:value-type="float" office:value="26.538503851267649" table:style-name="ce40">
            <text:p>26.54</text:p>
          </table:table-cell>
          <table:table-cell office:value-type="float" office:value="30.626397433618617" table:style-name="ce40">
            <text:p>30.63</text:p>
          </table:table-cell>
          <table:table-cell office:value-type="float" office:value="1.497044936803763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ducation</text:p>
          </table:table-cell>
          <table:table-cell office:value-type="float" office:value="60.216336453214367" table:style-name="ce39">
            <text:p>60.22</text:p>
          </table:table-cell>
          <table:table-cell office:value-type="float" office:value="12.553799861864141" table:style-name="ce39">
            <text:p>12.55</text:p>
          </table:table-cell>
          <table:table-cell office:value-type="float" office:value="35.610888723960663" table:style-name="ce40">
            <text:p>35.61</text:p>
          </table:table-cell>
          <table:table-cell office:value-type="float" office:value="84.821784182468093" table:style-name="ce40">
            <text:p>84.82</text:p>
          </table:table-cell>
          <table:table-cell office:value-type="float" office:value="20.847830674019715" table:style-name="ce40">
            <text:p>20.85</text:p>
          </table:table-cell>
          <table:table-cell office:value-type="float" office:value="1.917251521899803" table:style-name="ce40">
            <text:p>1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scort education</text:p>
          </table:table-cell>
          <table:table-cell office:value-type="float" office:value="56.054885951834223" table:style-name="ce39">
            <text:p>56.05</text:p>
          </table:table-cell>
          <table:table-cell office:value-type="float" office:value="12.992220806662999" table:style-name="ce39">
            <text:p>12.99</text:p>
          </table:table-cell>
          <table:table-cell office:value-type="float" office:value="30.590133170774731" table:style-name="ce40">
            <text:p>30.59</text:p>
          </table:table-cell>
          <table:table-cell office:value-type="float" office:value="81.519638732893696" table:style-name="ce40">
            <text:p>81.52</text:p>
          </table:table-cell>
          <table:table-cell office:value-type="float" office:value="23.177677710069215" table:style-name="ce40">
            <text:p>23.18</text:p>
          </table:table-cell>
          <table:table-cell office:value-type="float" office:value="1.308735158038338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hopping</text:p>
          </table:table-cell>
          <table:table-cell office:value-type="float" office:value="134.3406684674535" table:style-name="ce39">
            <text:p>134.34</text:p>
          </table:table-cell>
          <table:table-cell office:value-type="float" office:value="13.46203219044868" table:style-name="ce39">
            <text:p>13.46</text:p>
          </table:table-cell>
          <table:table-cell office:value-type="float" office:value="107.955085374174" table:style-name="ce40">
            <text:p>107.96</text:p>
          </table:table-cell>
          <table:table-cell office:value-type="float" office:value="160.72625156073289" table:style-name="ce40">
            <text:p>160.73</text:p>
          </table:table-cell>
          <table:table-cell office:value-type="float" office:value="10.020816737047952" table:style-name="ce40">
            <text:p>10.02</text:p>
          </table:table-cell>
          <table:table-cell office:value-type="float" office:value="1.909712558755251" table:style-name="ce40">
            <text:p>1.9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 escort</text:p>
          </table:table-cell>
          <table:table-cell office:value-type="float" office:value="76.322857209060771" table:style-name="ce39">
            <text:p>76.32</text:p>
          </table:table-cell>
          <table:table-cell office:value-type="float" office:value="11.3574350469428" table:style-name="ce39">
            <text:p>11.36</text:p>
          </table:table-cell>
          <table:table-cell office:value-type="float" office:value="54.062284517052888" table:style-name="ce40">
            <text:p>54.06</text:p>
          </table:table-cell>
          <table:table-cell office:value-type="float" office:value="98.583429901068655" table:style-name="ce40">
            <text:p>98.58</text:p>
          </table:table-cell>
          <table:table-cell office:value-type="float" office:value="14.880778134174053" table:style-name="ce40">
            <text:p>14.88</text:p>
          </table:table-cell>
          <table:table-cell office:value-type="float" office:value="1.436737544098241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Personal business</text:p>
          </table:table-cell>
          <table:table-cell office:value-type="float" office:value="66.959756221814587" table:style-name="ce39">
            <text:p>66.96</text:p>
          </table:table-cell>
          <table:table-cell office:value-type="float" office:value="6.0874910618143634" table:style-name="ce39">
            <text:p>6.09</text:p>
          </table:table-cell>
          <table:table-cell office:value-type="float" office:value="55.028273740658427" table:style-name="ce40">
            <text:p>55.03</text:p>
          </table:table-cell>
          <table:table-cell office:value-type="float" office:value="78.891238702970739" table:style-name="ce40">
            <text:p>78.89</text:p>
          </table:table-cell>
          <table:table-cell office:value-type="float" office:value="9.0912682561874991" table:style-name="ce40">
            <text:p>9.09</text:p>
          </table:table-cell>
          <table:table-cell office:value-type="float" office:value="1.202229273309126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6.874071145681" table:style-name="ce39">
            <text:p>66.87</text:p>
          </table:table-cell>
          <table:table-cell office:value-type="float" office:value="11.02306580949897" table:style-name="ce39">
            <text:p>11.02</text:p>
          </table:table-cell>
          <table:table-cell office:value-type="float" office:value="45.268862159063019" table:style-name="ce40">
            <text:p>45.27</text:p>
          </table:table-cell>
          <table:table-cell office:value-type="float" office:value="88.479280132298982" table:style-name="ce40">
            <text:p>88.48</text:p>
          </table:table-cell>
          <table:table-cell office:value-type="float" office:value="16.483318004501189" table:style-name="ce40">
            <text:p>16.48</text:p>
          </table:table-cell>
          <table:table-cell office:value-type="float" office:value="2.1215776594839841" table:style-name="ce40">
            <text:p>2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7.126075084981458" table:style-name="ce39">
            <text:p>27.13</text:p>
          </table:table-cell>
          <table:table-cell office:value-type="float" office:value="5.8085961201064391" table:style-name="ce39">
            <text:p>5.81</text:p>
          </table:table-cell>
          <table:table-cell office:value-type="float" office:value="15.741226689572841" table:style-name="ce40">
            <text:p>15.74</text:p>
          </table:table-cell>
          <table:table-cell office:value-type="float" office:value="38.510923480390083" table:style-name="ce40">
            <text:p>38.51</text:p>
          </table:table-cell>
          <table:table-cell office:value-type="float" office:value="21.413330538638849" table:style-name="ce40">
            <text:p>21.41</text:p>
          </table:table-cell>
          <table:table-cell office:value-type="float" office:value="2.0188798736506071" table:style-name="ce40">
            <text:p>2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8.791364550583097" table:style-name="ce39">
            <text:p>48.79</text:p>
          </table:table-cell>
          <table:table-cell office:value-type="float" office:value="5.2513366728614566" table:style-name="ce39">
            <text:p>5.25</text:p>
          </table:table-cell>
          <table:table-cell office:value-type="float" office:value="38.498744671774652" table:style-name="ce40">
            <text:p>38.50</text:p>
          </table:table-cell>
          <table:table-cell office:value-type="float" office:value="59.083984429391563" table:style-name="ce40">
            <text:p>59.08</text:p>
          </table:table-cell>
          <table:table-cell office:value-type="float" office:value="10.762840353475415" table:style-name="ce40">
            <text:p>10.76</text:p>
          </table:table-cell>
          <table:table-cell office:value-type="float" office:value="1.222914507488877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port: participate</text:p>
          </table:table-cell>
          <table:table-cell office:value-type="float" office:value="13.8980513966105" table:style-name="ce39">
            <text:p>13.90</text:p>
          </table:table-cell>
          <table:table-cell office:value-type="float" office:value="3.6161173747570459" table:style-name="ce39">
            <text:p>3.62</text:p>
          </table:table-cell>
          <table:table-cell office:value-type="float" office:value="6.8104613420866871" table:style-name="ce40">
            <text:p>6.81</text:p>
          </table:table-cell>
          <table:table-cell office:value-type="float" office:value="20.98564145113431" table:style-name="ce40">
            <text:p>20.99</text:p>
          </table:table-cell>
          <table:table-cell office:value-type="float" office:value="26.018880428366785" table:style-name="ce40">
            <text:p>26.02</text:p>
          </table:table-cell>
          <table:table-cell office:value-type="float" office:value="1.673387692316076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Holiday: base</text:p>
          </table:table-cell>
          <table:table-cell office:value-type="float" office:value="9.0193236001596073" table:style-name="ce39">
            <text:p>9.02</text:p>
          </table:table-cell>
          <table:table-cell office:value-type="float" office:value="3.5679138627994029" table:style-name="ce39">
            <text:p>3.57</text:p>
          </table:table-cell>
          <table:table-cell office:value-type="float" office:value="2.026212429072777" table:style-name="ce40">
            <text:p>2.03</text:p>
          </table:table-cell>
          <table:table-cell office:value-type="float" office:value="16.01243477124644" table:style-name="ce40">
            <text:p>16.01</text:p>
          </table:table-cell>
          <table:table-cell office:value-type="float" office:value="39.558552514251346" table:style-name="ce40">
            <text:p>39.56</text:p>
          </table:table-cell>
          <table:table-cell office:value-type="float" office:value="1.8905145376478421" table:style-name="ce40">
            <text:p>1.8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Day trip</text:p>
          </table:table-cell>
          <table:table-cell office:value-type="float" office:value="26.101011733698289" table:style-name="ce39">
            <text:p>26.10</text:p>
          </table:table-cell>
          <table:table-cell office:value-type="float" office:value="6.5629174147710394" table:style-name="ce39">
            <text:p>6.56</text:p>
          </table:table-cell>
          <table:table-cell office:value-type="float" office:value="13.237693600747059" table:style-name="ce40">
            <text:p>13.24</text:p>
          </table:table-cell>
          <table:table-cell office:value-type="float" office:value="38.964329866649528" table:style-name="ce40">
            <text:p>38.96</text:p>
          </table:table-cell>
          <table:table-cell office:value-type="float" office:value="25.144302763934011" table:style-name="ce40">
            <text:p>25.14</text:p>
          </table:table-cell>
          <table:table-cell office:value-type="float" office:value="1.789646419073079" table:style-name="ce40">
            <text:p>1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Just walk</text:p>
          </table:table-cell>
          <table:table-cell office:value-type="float" office:value="33.029836291549422" table:style-name="ce39">
            <text:p>33.03</text:p>
          </table:table-cell>
          <table:table-cell office:value-type="float" office:value="6.4043566749201828" table:style-name="ce39">
            <text:p>6.40</text:p>
          </table:table-cell>
          <table:table-cell office:value-type="float" office:value="20.47729720870586" table:style-name="ce40">
            <text:p>20.48</text:p>
          </table:table-cell>
          <table:table-cell office:value-type="float" office:value="45.582375374392967" table:style-name="ce40">
            <text:p>45.58</text:p>
          </table:table-cell>
          <table:table-cell office:value-type="float" office:value="19.389610709510894" table:style-name="ce40">
            <text:p>19.39</text:p>
          </table:table-cell>
          <table:table-cell office:value-type="float" office:value="1.240291221473961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All purposes</text:p>
          </table:table-cell>
          <table:table-cell office:value-type="float" office:value="740.27497967669888" table:style-name="ce39">
            <text:p>740.27</text:p>
          </table:table-cell>
          <table:table-cell office:value-type="float" office:value="37.536574455358682" table:style-name="ce39">
            <text:p>37.54</text:p>
          </table:table-cell>
          <table:table-cell office:value-type="float" office:value="666.70329374419589" table:style-name="ce40">
            <text:p>666.70</text:p>
          </table:table-cell>
          <table:table-cell office:value-type="float" office:value="813.84666560920186" table:style-name="ce40">
            <text:p>813.85</text:p>
          </table:table-cell>
          <table:table-cell office:value-type="float" office:value="5.0706258465944742" table:style-name="ce40">
            <text:p>5.07</text:p>
          </table:table-cell>
          <table:table-cell office:value-type="float" office:value="1.591335814475753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Commuting</text:p>
          </table:table-cell>
          <table:table-cell office:value-type="float" office:value="100.7804846368435" table:style-name="ce39">
            <text:p>100.78</text:p>
          </table:table-cell>
          <table:table-cell office:value-type="float" office:value="2.474007511586513" table:style-name="ce39">
            <text:p>2.47</text:p>
          </table:table-cell>
          <table:table-cell office:value-type="float" office:value="95.931429914133943" table:style-name="ce40">
            <text:p>95.93</text:p>
          </table:table-cell>
          <table:table-cell office:value-type="float" office:value="105.62953935955311" table:style-name="ce40">
            <text:p>105.63</text:p>
          </table:table-cell>
          <table:table-cell office:value-type="float" office:value="2.4548478016368471" table:style-name="ce40">
            <text:p>2.45</text:p>
          </table:table-cell>
          <table:table-cell office:value-type="float" office:value="1.2754873369706861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Business</text:p>
          </table:table-cell>
          <table:table-cell office:value-type="float" office:value="16.025735465498489" table:style-name="ce39">
            <text:p>16.03</text:p>
          </table:table-cell>
          <table:table-cell office:value-type="float" office:value="1.044196607275774" table:style-name="ce39">
            <text:p>1.04</text:p>
          </table:table-cell>
          <table:table-cell office:value-type="float" office:value="13.979110115237971" table:style-name="ce40">
            <text:p>13.98</text:p>
          </table:table-cell>
          <table:table-cell office:value-type="float" office:value="18.072360815759001" table:style-name="ce40">
            <text:p>18.07</text:p>
          </table:table-cell>
          <table:table-cell office:value-type="float" office:value="6.5157484317883929" table:style-name="ce40">
            <text:p>6.52</text:p>
          </table:table-cell>
          <table:table-cell office:value-type="float" office:value="1.199221942377497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ducation</text:p>
          </table:table-cell>
          <table:table-cell office:value-type="float" office:value="45.033526823514073" table:style-name="ce39">
            <text:p>45.03</text:p>
          </table:table-cell>
          <table:table-cell office:value-type="float" office:value="2.5433024826511992" table:style-name="ce39">
            <text:p>2.54</text:p>
          </table:table-cell>
          <table:table-cell office:value-type="float" office:value="40.048653957517722" table:style-name="ce40">
            <text:p>40.05</text:p>
          </table:table-cell>
          <table:table-cell office:value-type="float" office:value="50.018399689510417" table:style-name="ce40">
            <text:p>50.02</text:p>
          </table:table-cell>
          <table:table-cell office:value-type="float" office:value="5.6475756220879063" table:style-name="ce40">
            <text:p>5.65</text:p>
          </table:table-cell>
          <table:table-cell office:value-type="float" office:value="1.8427259583887869" table:style-name="ce40">
            <text:p>1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scort education</text:p>
          </table:table-cell>
          <table:table-cell office:value-type="float" office:value="37.537836126340473" table:style-name="ce39">
            <text:p>37.54</text:p>
          </table:table-cell>
          <table:table-cell office:value-type="float" office:value="2.4783435197677579" table:style-name="ce39">
            <text:p>2.48</text:p>
          </table:table-cell>
          <table:table-cell office:value-type="float" office:value="32.680282827595661" table:style-name="ce40">
            <text:p>32.68</text:p>
          </table:table-cell>
          <table:table-cell office:value-type="float" office:value="42.39538942508527" table:style-name="ce40">
            <text:p>42.40</text:p>
          </table:table-cell>
          <table:table-cell office:value-type="float" office:value="6.60225461964946" table:style-name="ce40">
            <text:p>6.60</text:p>
          </table:table-cell>
          <table:table-cell office:value-type="float" office:value="1.399335830890069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hopping</text:p>
          </table:table-cell>
          <table:table-cell office:value-type="float" office:value="122.5760200594664" table:style-name="ce39">
            <text:p>122.58</text:p>
          </table:table-cell>
          <table:table-cell office:value-type="float" office:value="2.5622056943180911" table:style-name="ce39">
            <text:p>2.56</text:p>
          </table:table-cell>
          <table:table-cell office:value-type="float" office:value="117.55409689860301" table:style-name="ce40">
            <text:p>117.55</text:p>
          </table:table-cell>
          <table:table-cell office:value-type="float" office:value="127.5979432203299" table:style-name="ce40">
            <text:p>127.60</text:p>
          </table:table-cell>
          <table:table-cell office:value-type="float" office:value="2.0902993041176123" table:style-name="ce40">
            <text:p>2.09</text:p>
          </table:table-cell>
          <table:table-cell office:value-type="float" office:value="1.4292423145508619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 escort</text:p>
          </table:table-cell>
          <table:table-cell office:value-type="float" office:value="65.614664796586908" table:style-name="ce39">
            <text:p>65.61</text:p>
          </table:table-cell>
          <table:table-cell office:value-type="float" office:value="2.7708209239827282" table:style-name="ce39">
            <text:p>2.77</text:p>
          </table:table-cell>
          <table:table-cell office:value-type="float" office:value="60.183855785580761" table:style-name="ce40">
            <text:p>60.18</text:p>
          </table:table-cell>
          <table:table-cell office:value-type="float" office:value="71.045473807593055" table:style-name="ce40">
            <text:p>71.05</text:p>
          </table:table-cell>
          <table:table-cell office:value-type="float" office:value="4.2228683672660603" table:style-name="ce40">
            <text:p>4.22</text:p>
          </table:table-cell>
          <table:table-cell office:value-type="float" office:value="1.598149712672255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Personal business</text:p>
          </table:table-cell>
          <table:table-cell office:value-type="float" office:value="61.861106214295503" table:style-name="ce39">
            <text:p>61.86</text:p>
          </table:table-cell>
          <table:table-cell office:value-type="float" office:value="1.7081991087939461" table:style-name="ce39">
            <text:p>1.71</text:p>
          </table:table-cell>
          <table:table-cell office:value-type="float" office:value="58.513035961059359" table:style-name="ce40">
            <text:p>58.51</text:p>
          </table:table-cell>
          <table:table-cell office:value-type="float" office:value="65.209176467531634" table:style-name="ce40">
            <text:p>65.21</text:p>
          </table:table-cell>
          <table:table-cell office:value-type="float" office:value="2.7613458816538228" table:style-name="ce40">
            <text:p>2.76</text:p>
          </table:table-cell>
          <table:table-cell office:value-type="float" office:value="1.3782822787562261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0.957403928274701" table:style-name="ce39">
            <text:p>60.96</text:p>
          </table:table-cell>
          <table:table-cell office:value-type="float" office:value="2.1537473765744282" table:style-name="ce39">
            <text:p>2.15</text:p>
          </table:table-cell>
          <table:table-cell office:value-type="float" office:value="56.736059070188823" table:style-name="ce40">
            <text:p>56.74</text:p>
          </table:table-cell>
          <table:table-cell office:value-type="float" office:value="65.178748786360586" table:style-name="ce40">
            <text:p>65.18</text:p>
          </table:table-cell>
          <table:table-cell office:value-type="float" office:value="3.5332006249948353" table:style-name="ce40">
            <text:p>3.53</text:p>
          </table:table-cell>
          <table:table-cell office:value-type="float" office:value="1.676779207814417" table:style-name="ce40">
            <text:p>1.6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elsewhere</text:p>
          </table:table-cell>
          <table:table-cell office:value-type="float" office:value="32.089155606250792" table:style-name="ce39">
            <text:p>32.09</text:p>
          </table:table-cell>
          <table:table-cell office:value-type="float" office:value="1.263099284261628" table:style-name="ce39">
            <text:p>1.26</text:p>
          </table:table-cell>
          <table:table-cell office:value-type="float" office:value="29.613481009097999" table:style-name="ce40">
            <text:p>29.61</text:p>
          </table:table-cell>
          <table:table-cell office:value-type="float" office:value="34.564830203403581" table:style-name="ce40">
            <text:p>34.56</text:p>
          </table:table-cell>
          <table:table-cell office:value-type="float" office:value="3.9362185149414879" table:style-name="ce40">
            <text:p>3.94</text:p>
          </table:table-cell>
          <table:table-cell office:value-type="float" office:value="1.607436602517468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4.517550558688463" table:style-name="ce39">
            <text:p>44.52</text:p>
          </table:table-cell>
          <table:table-cell office:value-type="float" office:value="1.514138711058675" table:style-name="ce39">
            <text:p>1.51</text:p>
          </table:table-cell>
          <table:table-cell office:value-type="float" office:value="41.549838685013462" table:style-name="ce40">
            <text:p>41.55</text:p>
          </table:table-cell>
          <table:table-cell office:value-type="float" office:value="47.485262432363463" table:style-name="ce40">
            <text:p>47.49</text:p>
          </table:table-cell>
          <table:table-cell office:value-type="float" office:value="3.4012174795254126" table:style-name="ce40">
            <text:p>3.40</text:p>
          </table:table-cell>
          <table:table-cell office:value-type="float" office:value="1.3883216812357939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port: participate</text:p>
          </table:table-cell>
          <table:table-cell office:value-type="float" office:value="12.93113531786739" table:style-name="ce39">
            <text:p>12.93</text:p>
          </table:table-cell>
          <table:table-cell office:value-type="float" office:value="0.74714654823847038" table:style-name="ce39">
            <text:p>0.75</text:p>
          </table:table-cell>
          <table:table-cell office:value-type="float" office:value="11.466728083319991" table:style-name="ce40">
            <text:p>11.47</text:p>
          </table:table-cell>
          <table:table-cell office:value-type="float" office:value="14.39554255241479" table:style-name="ce40">
            <text:p>14.40</text:p>
          </table:table-cell>
          <table:table-cell office:value-type="float" office:value="5.7778882508955922" table:style-name="ce40">
            <text:p>5.78</text:p>
          </table:table-cell>
          <table:table-cell office:value-type="float" office:value="1.3030501218623289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Holiday: base</text:p>
          </table:table-cell>
          <table:table-cell office:value-type="float" office:value="9.5513007797064109" table:style-name="ce39">
            <text:p>9.55</text:p>
          </table:table-cell>
          <table:table-cell office:value-type="float" office:value="0.76965034467420212" table:style-name="ce39">
            <text:p>0.77</text:p>
          </table:table-cell>
          <table:table-cell office:value-type="float" office:value="8.0427861041449749" table:style-name="ce40">
            <text:p>8.04</text:p>
          </table:table-cell>
          <table:table-cell office:value-type="float" office:value="11.05981545526785" table:style-name="ce40">
            <text:p>11.06</text:p>
          </table:table-cell>
          <table:table-cell office:value-type="float" office:value="8.0580683450936164" table:style-name="ce40">
            <text:p>8.06</text:p>
          </table:table-cell>
          <table:table-cell office:value-type="float" office:value="1.653781090328468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Day trip</text:p>
          </table:table-cell>
          <table:table-cell office:value-type="float" office:value="31.845372238859191" table:style-name="ce39">
            <text:p>31.85</text:p>
          </table:table-cell>
          <table:table-cell office:value-type="float" office:value="1.651911690169716" table:style-name="ce39">
            <text:p>1.65</text:p>
          </table:table-cell>
          <table:table-cell office:value-type="float" office:value="28.607625326126549" table:style-name="ce40">
            <text:p>28.61</text:p>
          </table:table-cell>
          <table:table-cell office:value-type="float" office:value="35.083119151591838" table:style-name="ce40">
            <text:p>35.08</text:p>
          </table:table-cell>
          <table:table-cell office:value-type="float" office:value="5.1872896249395293" table:style-name="ce40">
            <text:p>5.19</text:p>
          </table:table-cell>
          <table:table-cell office:value-type="float" office:value="1.5804516529127259" table:style-name="ce40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Just walk</text:p>
          </table:table-cell>
          <table:table-cell office:value-type="float" office:value="37.758018134049351" table:style-name="ce39">
            <text:p>37.76</text:p>
          </table:table-cell>
          <table:table-cell office:value-type="float" office:value="1.806340453604238" table:style-name="ce39">
            <text:p>1.81</text:p>
          </table:table-cell>
          <table:table-cell office:value-type="float" office:value="34.217590844985047" table:style-name="ce40">
            <text:p>34.22</text:p>
          </table:table-cell>
          <table:table-cell office:value-type="float" office:value="41.298445423113662" table:style-name="ce40">
            <text:p>41.30</text:p>
          </table:table-cell>
          <table:table-cell office:value-type="float" office:value="4.7839916999650987" table:style-name="ce40">
            <text:p>4.78</text:p>
          </table:table-cell>
          <table:table-cell office:value-type="float" office:value="1.321004618927783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</text:p>
          </table:table-cell>
          <table:table-cell office:value-type="float" office:value="0.22655427825840299" table:style-name="ce39">
            <text:p>[low]</text:p>
          </table:table-cell>
          <table:table-cell office:value-type="float" office:value="6.8306486047452986E-2" table:style-name="ce39">
            <text:p>[low]</text:p>
          </table:table-cell>
          <table:table-cell office:value-type="float" office:value="9.2673565605395108E-2" table:style-name="ce40">
            <text:p>[low]</text:p>
          </table:table-cell>
          <table:table-cell office:value-type="float" office:value="0.36043499091141079" table:style-name="ce40">
            <text:p>[low]</text:p>
          </table:table-cell>
          <table:table-cell office:value-type="float" office:value="30.150163824999172" table:style-name="ce40">
            <text:p>30.15</text:p>
          </table:table-cell>
          <table:table-cell office:value-type="float" office:value="1.058179088152061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All purposes</text:p>
          </table:table-cell>
          <table:table-cell office:value-type="float" office:value="679.30586496450007" table:style-name="ce39">
            <text:p>679.31</text:p>
          </table:table-cell>
          <table:table-cell office:value-type="float" office:value="8.543232122065394" table:style-name="ce39">
            <text:p>8.54</text:p>
          </table:table-cell>
          <table:table-cell office:value-type="float" office:value="662.56113000525193" table:style-name="ce40">
            <text:p>662.56</text:p>
          </table:table-cell>
          <table:table-cell office:value-type="float" office:value="696.05059992374822" table:style-name="ce40">
            <text:p>696.05</text:p>
          </table:table-cell>
          <table:table-cell office:value-type="float" office:value="1.2576414488209748" table:style-name="ce40">
            <text:p>1.26</text:p>
          </table:table-cell>
          <table:table-cell office:value-type="float" office:value="1.658416299677818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Commuting</text:p>
          </table:table-cell>
          <table:table-cell office:value-type="float" office:value="125.2841395878833" table:style-name="ce39">
            <text:p>125.28</text:p>
          </table:table-cell>
          <table:table-cell office:value-type="float" office:value="5.3219313668468269" table:style-name="ce39">
            <text:p>5.32</text:p>
          </table:table-cell>
          <table:table-cell office:value-type="float" office:value="114.85315410886351" table:style-name="ce40">
            <text:p>114.85</text:p>
          </table:table-cell>
          <table:table-cell office:value-type="float" office:value="135.71512506690311" table:style-name="ce40">
            <text:p>135.72</text:p>
          </table:table-cell>
          <table:table-cell office:value-type="float" office:value="4.2478891457075791" table:style-name="ce40">
            <text:p>4.25</text:p>
          </table:table-cell>
          <table:table-cell office:value-type="float" office:value="1.517662755447017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Business</text:p>
          </table:table-cell>
          <table:table-cell office:value-type="float" office:value="13.906965850952011" table:style-name="ce39">
            <text:p>13.91</text:p>
          </table:table-cell>
          <table:table-cell office:value-type="float" office:value="1.4826088026036079" table:style-name="ce39">
            <text:p>1.48</text:p>
          </table:table-cell>
          <table:table-cell office:value-type="float" office:value="11.00105259784894" table:style-name="ce40">
            <text:p>11.00</text:p>
          </table:table-cell>
          <table:table-cell office:value-type="float" office:value="16.812879104055082" table:style-name="ce40">
            <text:p>16.81</text:p>
          </table:table-cell>
          <table:table-cell office:value-type="float" office:value="10.660907767326652" table:style-name="ce40">
            <text:p>10.66</text:p>
          </table:table-cell>
          <table:table-cell office:value-type="float" office:value="1.1864499972704281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ducation</text:p>
          </table:table-cell>
          <table:table-cell office:value-type="float" office:value="41.953011274801412" table:style-name="ce39">
            <text:p>41.95</text:p>
          </table:table-cell>
          <table:table-cell office:value-type="float" office:value="2.9663105539178161" table:style-name="ce39">
            <text:p>2.97</text:p>
          </table:table-cell>
          <table:table-cell office:value-type="float" office:value="36.139042589122496" table:style-name="ce40">
            <text:p>36.14</text:p>
          </table:table-cell>
          <table:table-cell office:value-type="float" office:value="47.766979960480327" table:style-name="ce40">
            <text:p>47.77</text:p>
          </table:table-cell>
          <table:table-cell office:value-type="float" office:value="7.070554565172527" table:style-name="ce40">
            <text:p>7.07</text:p>
          </table:table-cell>
          <table:table-cell office:value-type="float" office:value="1.275277101733798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scort education</text:p>
          </table:table-cell>
          <table:table-cell office:value-type="float" office:value="26.399107282427721" table:style-name="ce39">
            <text:p>26.40</text:p>
          </table:table-cell>
          <table:table-cell office:value-type="float" office:value="3.5693708651694318" table:style-name="ce39">
            <text:p>3.57</text:p>
          </table:table-cell>
          <table:table-cell office:value-type="float" office:value="19.40314038669564" table:style-name="ce40">
            <text:p>19.40</text:p>
          </table:table-cell>
          <table:table-cell office:value-type="float" office:value="33.39507417815981" table:style-name="ce40">
            <text:p>33.40</text:p>
          </table:table-cell>
          <table:table-cell office:value-type="float" office:value="13.520801392952194" table:style-name="ce40">
            <text:p>13.52</text:p>
          </table:table-cell>
          <table:table-cell office:value-type="float" office:value="1.41999213273424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hopping</text:p>
          </table:table-cell>
          <table:table-cell office:value-type="float" office:value="75.657209758113197" table:style-name="ce39">
            <text:p>75.66</text:p>
          </table:table-cell>
          <table:table-cell office:value-type="float" office:value="3.5988452763019971" table:style-name="ce39">
            <text:p>3.60</text:p>
          </table:table-cell>
          <table:table-cell office:value-type="float" office:value="68.603473016561281" table:style-name="ce40">
            <text:p>68.60</text:p>
          </table:table-cell>
          <table:table-cell office:value-type="float" office:value="82.710946499665113" table:style-name="ce40">
            <text:p>82.71</text:p>
          </table:table-cell>
          <table:table-cell office:value-type="float" office:value="4.7567776921829585" table:style-name="ce40">
            <text:p>4.76</text:p>
          </table:table-cell>
          <table:table-cell office:value-type="float" office:value="1.5453473402220059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 escort</text:p>
          </table:table-cell>
          <table:table-cell office:value-type="float" office:value="37.681673595206988" table:style-name="ce39">
            <text:p>37.68</text:p>
          </table:table-cell>
          <table:table-cell office:value-type="float" office:value="2.677922852477626" table:style-name="ce39">
            <text:p>2.68</text:p>
          </table:table-cell>
          <table:table-cell office:value-type="float" office:value="32.432944804350853" table:style-name="ce40">
            <text:p>32.43</text:p>
          </table:table-cell>
          <table:table-cell office:value-type="float" office:value="42.930402386063143" table:style-name="ce40">
            <text:p>42.93</text:p>
          </table:table-cell>
          <table:table-cell office:value-type="float" office:value="7.1066982885236039" table:style-name="ce40">
            <text:p>7.11</text:p>
          </table:table-cell>
          <table:table-cell office:value-type="float" office:value="1.296694125296326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Personal business</text:p>
          </table:table-cell>
          <table:table-cell office:value-type="float" office:value="42.244940348869207" table:style-name="ce39">
            <text:p>42.24</text:p>
          </table:table-cell>
          <table:table-cell office:value-type="float" office:value="2.4956473760819482" table:style-name="ce39">
            <text:p>2.50</text:p>
          </table:table-cell>
          <table:table-cell office:value-type="float" office:value="37.353471491748593" table:style-name="ce40">
            <text:p>37.35</text:p>
          </table:table-cell>
          <table:table-cell office:value-type="float" office:value="47.136409205989828" table:style-name="ce40">
            <text:p>47.14</text:p>
          </table:table-cell>
          <table:table-cell office:value-type="float" office:value="5.9075651556666253" table:style-name="ce40">
            <text:p>5.91</text:p>
          </table:table-cell>
          <table:table-cell office:value-type="float" office:value="1.469348071311154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41.048813996135671" table:style-name="ce39">
            <text:p>41.05</text:p>
          </table:table-cell>
          <table:table-cell office:value-type="float" office:value="2.7933535423821469" table:style-name="ce39">
            <text:p>2.79</text:p>
          </table:table-cell>
          <table:table-cell office:value-type="float" office:value="35.573841053066658" table:style-name="ce40">
            <text:p>35.57</text:p>
          </table:table-cell>
          <table:table-cell office:value-type="float" office:value="46.523786939204683" table:style-name="ce40">
            <text:p>46.52</text:p>
          </table:table-cell>
          <table:table-cell office:value-type="float" office:value="6.8049555406037134" table:style-name="ce40">
            <text:p>6.80</text:p>
          </table:table-cell>
          <table:table-cell office:value-type="float" office:value="1.79753919980456" table:style-name="ce40">
            <text:p>1.8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elsewhere</text:p>
          </table:table-cell>
          <table:table-cell office:value-type="float" office:value="27.795165180538859" table:style-name="ce39">
            <text:p>27.80</text:p>
          </table:table-cell>
          <table:table-cell office:value-type="float" office:value="1.9880508600014959" table:style-name="ce39">
            <text:p>1.99</text:p>
          </table:table-cell>
          <table:table-cell office:value-type="float" office:value="23.898585494935929" table:style-name="ce40">
            <text:p>23.90</text:p>
          </table:table-cell>
          <table:table-cell office:value-type="float" office:value="31.691744866141789" table:style-name="ce40">
            <text:p>31.69</text:p>
          </table:table-cell>
          <table:table-cell office:value-type="float" office:value="7.1525060099065545" table:style-name="ce40">
            <text:p>7.15</text:p>
          </table:table-cell>
          <table:table-cell office:value-type="float" office:value="1.659325599765493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9.358429023991178" table:style-name="ce39">
            <text:p>39.36</text:p>
          </table:table-cell>
          <table:table-cell office:value-type="float" office:value="2.526199351843426" table:style-name="ce39">
            <text:p>2.53</text:p>
          </table:table-cell>
          <table:table-cell office:value-type="float" office:value="34.407078294378067" table:style-name="ce40">
            <text:p>34.41</text:p>
          </table:table-cell>
          <table:table-cell office:value-type="float" office:value="44.309779753604289" table:style-name="ce40">
            <text:p>44.31</text:p>
          </table:table-cell>
          <table:table-cell office:value-type="float" office:value="6.4184455896437465" table:style-name="ce40">
            <text:p>6.42</text:p>
          </table:table-cell>
          <table:table-cell office:value-type="float" office:value="1.5583812158805079" table:style-name="ce40">
            <text:p>1.5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port: participate</text:p>
          </table:table-cell>
          <table:table-cell office:value-type="float" office:value="12.061328136902929" table:style-name="ce39">
            <text:p>12.06</text:p>
          </table:table-cell>
          <table:table-cell office:value-type="float" office:value="1.4175405134914409" table:style-name="ce39">
            <text:p>1.42</text:p>
          </table:table-cell>
          <table:table-cell office:value-type="float" office:value="9.2829487304597045" table:style-name="ce40">
            <text:p>9.28</text:p>
          </table:table-cell>
          <table:table-cell office:value-type="float" office:value="14.839707543346149" table:style-name="ce40">
            <text:p>14.84</text:p>
          </table:table-cell>
          <table:table-cell office:value-type="float" office:value="11.752772973270858" table:style-name="ce40">
            <text:p>11.75</text:p>
          </table:table-cell>
          <table:table-cell office:value-type="float" office:value="1.5022819695039371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Holiday: base</text:p>
          </table:table-cell>
          <table:table-cell office:value-type="float" office:value="7.5814047100611157" table:style-name="ce39">
            <text:p>7.58</text:p>
          </table:table-cell>
          <table:table-cell office:value-type="float" office:value="1.062352289576918" table:style-name="ce39">
            <text:p>1.06</text:p>
          </table:table-cell>
          <table:table-cell office:value-type="float" office:value="5.4991942224903578" table:style-name="ce40">
            <text:p>5.50</text:p>
          </table:table-cell>
          <table:table-cell office:value-type="float" office:value="9.6636151976318736" table:style-name="ce40">
            <text:p>9.66</text:p>
          </table:table-cell>
          <table:table-cell office:value-type="float" office:value="14.012604922239458" table:style-name="ce40">
            <text:p>14.01</text:p>
          </table:table-cell>
          <table:table-cell office:value-type="float" office:value="1.747173556799009" table:style-name="ce40">
            <text:p>1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Day trip</text:p>
          </table:table-cell>
          <table:table-cell office:value-type="float" office:value="18.50378747867461" table:style-name="ce39">
            <text:p>18.50</text:p>
          </table:table-cell>
          <table:table-cell office:value-type="float" office:value="1.782518948601012" table:style-name="ce39">
            <text:p>1.78</text:p>
          </table:table-cell>
          <table:table-cell office:value-type="float" office:value="15.01005033941663" table:style-name="ce40">
            <text:p>15.01</text:p>
          </table:table-cell>
          <table:table-cell office:value-type="float" office:value="21.997524617932591" table:style-name="ce40">
            <text:p>22.00</text:p>
          </table:table-cell>
          <table:table-cell office:value-type="float" office:value="9.6332653552973611" table:style-name="ce40">
            <text:p>9.63</text:p>
          </table:table-cell>
          <table:table-cell office:value-type="float" office:value="1.670149683468958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Just walk</text:p>
          </table:table-cell>
          <table:table-cell office:value-type="float" office:value="23.030384528337631" table:style-name="ce39">
            <text:p>23.03</text:p>
          </table:table-cell>
          <table:table-cell office:value-type="float" office:value="1.933068196090544" table:style-name="ce39">
            <text:p>1.93</text:p>
          </table:table-cell>
          <table:table-cell office:value-type="float" office:value="19.24157086400017" table:style-name="ce40">
            <text:p>19.24</text:p>
          </table:table-cell>
          <table:table-cell office:value-type="float" office:value="26.819198192675099" table:style-name="ce40">
            <text:p>26.82</text:p>
          </table:table-cell>
          <table:table-cell office:value-type="float" office:value="8.3935558857560935" table:style-name="ce40">
            <text:p>8.39</text:p>
          </table:table-cell>
          <table:table-cell office:value-type="float" office:value="1.244830016077483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</text:p>
          </table:table-cell>
          <table:table-cell office:value-type="float" office:value="0.31161275789910098" table:style-name="ce39">
            <text:p>[low]</text:p>
          </table:table-cell>
          <table:table-cell office:value-type="float" office:value="0.16203949313646429" table:style-name="ce39">
            <text:p>[low]</text:p>
          </table:table-cell>
          <table:table-cell office:value-type="float" office:value="0" table:style-name="ce40">
            <text:p>0.00</text:p>
          </table:table-cell>
          <table:table-cell office:value-type="float" office:value="0.62921016444657096" table:style-name="ce40">
            <text:p>0.63</text:p>
          </table:table-cell>
          <table:table-cell office:value-type="float" office:value="52.000275671938965" table:style-name="ce40">
            <text:p>52.00</text:p>
          </table:table-cell>
          <table:table-cell office:value-type="float" office:value="1.015866738836414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All purposes</text:p>
          </table:table-cell>
          <table:table-cell office:value-type="float" office:value="532.8179735107949" table:style-name="ce39">
            <text:p>532.82</text:p>
          </table:table-cell>
          <table:table-cell office:value-type="float" office:value="12.799474579470649" table:style-name="ce39">
            <text:p>12.80</text:p>
          </table:table-cell>
          <table:table-cell office:value-type="float" office:value="507.73100333503243" table:style-name="ce40">
            <text:p>507.73</text:p>
          </table:table-cell>
          <table:table-cell office:value-type="float" office:value="557.90494368655732" table:style-name="ce40">
            <text:p>557.90</text:p>
          </table:table-cell>
          <table:table-cell office:value-type="float" office:value="2.4022227506954272" table:style-name="ce40">
            <text:p>2.40</text:p>
          </table:table-cell>
          <table:table-cell office:value-type="float" office:value="1.9075216336835861" table:style-name="ce40">
            <text:p>1.91</text:p>
          </table:table-cell>
          <table:table-cell table:number-columns-repeated="16375"/>
        </table:table-row>
        <table:table-row table:number-rows-repeated="950" table:style-name="ro2">
          <table:table-cell table:number-columns-repeated="3" table:style-name="ce35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359" table:style-name="ro2">
          <table:table-cell table:style-name="ce35"/>
          <table:table-cell table:number-columns-repeated="2" table:style-name="ce1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045989" table:style-name="ro5">
          <table:table-cell table:number-columns-repeated="16384"/>
        </table:table-row>
      </table:table>
      <table:table table:name="SE_NTS0403c_miles_incl_sw" table:style-name="ta1">
        <table:table-column table:style-name="co24" table:default-cell-style-name="ce1"/>
        <table:table-column table:style-name="co9" table:default-cell-style-name="ce1"/>
        <table:table-column table:style-name="co10" table:default-cell-style-name="ce1"/>
        <table:table-column table:style-name="co25" table:default-cell-style-name="ce1"/>
        <table:table-column table:style-name="co12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3" table:default-cell-style-name="ce1"/>
        <table:table-column table:style-name="co17" table:number-columns-repeated="16375" table:default-cell-style-name="ce1"/>
        <table:table-row table:style-name="ro1">
          <table:table-cell office:value-type="string" table:style-name="ce29">
            <text:p>SE_NTS0403c_CA: Standard errors for the average distance travelled by trip purpose and combined authority of residence including short walks (miles per person per year): England, 2025 [note 1]</text:p>
          </table:table-cell>
          <table:table-cell table:number-columns-repeated="2" table:style-name="ce29"/>
          <table:table-cell table:number-columns-repeated="6" table:style-name="ce30"/>
          <table:table-cell table:number-columns-repeated="16375"/>
        </table:table-row>
        <table:table-row table:style-name="ro2">
          <table:table-cell office:value-type="string" table:style-name="ce26">
            <text:p>This worksheet contains one table. Some cells refer to notes which can be found on the notes worksheet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The table in this worksheet contains numbers. These represent average distance travelled by mode and combined authority of residence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Some shorthand is used in these tables, [low] denotes rounds to 0, [u] denotes the data is of low quality due to small sample sizes, [x] denotes the data is not available due to no observations in the category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Filters are active in row 6 and may hide some data. To turn off all filters select the 'Data' ribbon then 'Filters' button or use [Ctrl, Shift, L]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32">
            <text:p>Year</text:p>
          </table:table-cell>
          <table:table-cell office:value-type="string" table:style-name="ce24">
            <text:p>Combined authority [notes 2, 3]</text:p>
          </table:table-cell>
          <table:table-cell office:value-type="string" table:style-name="ce33">
            <text:p>Trip purpose</text:p>
          </table:table-cell>
          <table:table-cell office:value-type="string" table:style-name="ce34">
            <text:p>Average distance</text:p>
          </table:table-cell>
          <table:table-cell office:value-type="string" table:style-name="ce34">
            <text:p>Standard error</text:p>
          </table:table-cell>
          <table:table-cell office:value-type="string" table:style-name="ce34">
            <text:p>95% Lower confidence interval</text:p>
          </table:table-cell>
          <table:table-cell office:value-type="string" table:style-name="ce34">
            <text:p>95% Upper confidence interval</text:p>
          </table:table-cell>
          <table:table-cell office:value-type="string" table:style-name="ce34">
            <text:p>Relative standard error (%)</text:p>
          </table:table-cell>
          <table:table-cell office:value-type="string" table:style-name="ce34">
            <text:p>Design factor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6">
            <text:p>Commuting</text:p>
          </table:table-cell>
          <table:table-cell office:value-type="float" office:value="699.09416920311821" table:style-name="ce37">
            <text:p>699.09</text:p>
          </table:table-cell>
          <table:table-cell office:value-type="float" office:value="60.405260014162302" table:style-name="ce37">
            <text:p>60.41</text:p>
          </table:table-cell>
          <table:table-cell office:value-type="float" office:value="580.69985957536005" table:style-name="ce37">
            <text:p>580.70</text:p>
          </table:table-cell>
          <table:table-cell office:value-type="float" office:value="817.48847883087637" table:style-name="ce37">
            <text:p>817.49</text:p>
          </table:table-cell>
          <table:table-cell office:value-type="float" office:value="8.6405040515524405" table:style-name="ce37">
            <text:p>8.64</text:p>
          </table:table-cell>
          <table:table-cell office:value-type="float" office:value="0.99014915010117366" table:style-name="ce37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Business</text:p>
          </table:table-cell>
          <table:table-cell office:value-type="float" office:value="279.13909029628411" table:style-name="ce37">
            <text:p>279.14</text:p>
          </table:table-cell>
          <table:table-cell office:value-type="float" office:value="74.446872944449609" table:style-name="ce37">
            <text:p>74.45</text:p>
          </table:table-cell>
          <table:table-cell office:value-type="float" office:value="133.22321932516289" table:style-name="ce37">
            <text:p>133.22</text:p>
          </table:table-cell>
          <table:table-cell office:value-type="float" office:value="425.05496126740542" table:style-name="ce37">
            <text:p>425.05</text:p>
          </table:table-cell>
          <table:table-cell office:value-type="float" office:value="26.67017108403919" table:style-name="ce37">
            <text:p>26.67</text:p>
          </table:table-cell>
          <table:table-cell office:value-type="float" office:value="1.3234070388476991" table:style-name="ce37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ducation</text:p>
          </table:table-cell>
          <table:table-cell office:value-type="float" office:value="257.24925486649721" table:style-name="ce37">
            <text:p>257.25</text:p>
          </table:table-cell>
          <table:table-cell office:value-type="float" office:value="67.431093005871361" table:style-name="ce37">
            <text:p>67.43</text:p>
          </table:table-cell>
          <table:table-cell office:value-type="float" office:value="125.0843125749893" table:style-name="ce37">
            <text:p>125.08</text:p>
          </table:table-cell>
          <table:table-cell office:value-type="float" office:value="389.41419715800498" table:style-name="ce37">
            <text:p>389.41</text:p>
          </table:table-cell>
          <table:table-cell office:value-type="float" office:value="26.212356976841622" table:style-name="ce37">
            <text:p>26.21</text:p>
          </table:table-cell>
          <table:table-cell office:value-type="float" office:value="1.9343606020707631" table:style-name="ce37">
            <text:p>1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scort education</text:p>
          </table:table-cell>
          <table:table-cell office:value-type="float" office:value="99.502334853324086" table:style-name="ce37">
            <text:p>99.50</text:p>
          </table:table-cell>
          <table:table-cell office:value-type="float" office:value="21.079230715656191" table:style-name="ce37">
            <text:p>21.08</text:p>
          </table:table-cell>
          <table:table-cell office:value-type="float" office:value="58.187042650637963" table:style-name="ce37">
            <text:p>58.19</text:p>
          </table:table-cell>
          <table:table-cell office:value-type="float" office:value="140.8176270560102" table:style-name="ce37">
            <text:p>140.82</text:p>
          </table:table-cell>
          <table:table-cell office:value-type="float" office:value="21.184659381841627" table:style-name="ce37">
            <text:p>21.18</text:p>
          </table:table-cell>
          <table:table-cell office:value-type="float" office:value="1.5648033875317231" table:style-name="ce37">
            <text:p>1.5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hopping</text:p>
          </table:table-cell>
          <table:table-cell office:value-type="float" office:value="425.33717112456623" table:style-name="ce37">
            <text:p>425.34</text:p>
          </table:table-cell>
          <table:table-cell office:value-type="float" office:value="68.933664686801691" table:style-name="ce37">
            <text:p>68.93</text:p>
          </table:table-cell>
          <table:table-cell office:value-type="float" office:value="290.22718833843493" table:style-name="ce37">
            <text:p>290.23</text:p>
          </table:table-cell>
          <table:table-cell office:value-type="float" office:value="560.44715391069747" table:style-name="ce37">
            <text:p>560.45</text:p>
          </table:table-cell>
          <table:table-cell office:value-type="float" office:value="16.206828221607147" table:style-name="ce37">
            <text:p>16.21</text:p>
          </table:table-cell>
          <table:table-cell office:value-type="float" office:value="1.784237495207424" table:style-name="ce37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 escort</text:p>
          </table:table-cell>
          <table:table-cell office:value-type="float" office:value="275.04868102768802" table:style-name="ce37">
            <text:p>275.05</text:p>
          </table:table-cell>
          <table:table-cell office:value-type="float" office:value="44.671713124849497" table:style-name="ce37">
            <text:p>44.67</text:p>
          </table:table-cell>
          <table:table-cell office:value-type="float" office:value="187.492123302983" table:style-name="ce37">
            <text:p>187.49</text:p>
          </table:table-cell>
          <table:table-cell office:value-type="float" office:value="362.60523875239312" table:style-name="ce37">
            <text:p>362.61</text:p>
          </table:table-cell>
          <table:table-cell office:value-type="float" office:value="16.2413842371244" table:style-name="ce37">
            <text:p>16.24</text:p>
          </table:table-cell>
          <table:table-cell office:value-type="float" office:value="1.5445642840543861" table:style-name="ce37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Personal business</text:p>
          </table:table-cell>
          <table:table-cell office:value-type="float" office:value="241.16912777947761" table:style-name="ce37">
            <text:p>241.17</text:p>
          </table:table-cell>
          <table:table-cell office:value-type="float" office:value="40.384271901470903" table:style-name="ce37">
            <text:p>40.38</text:p>
          </table:table-cell>
          <table:table-cell office:value-type="float" office:value="162.0159548525946" table:style-name="ce37">
            <text:p>162.02</text:p>
          </table:table-cell>
          <table:table-cell office:value-type="float" office:value="320.32230070636058" table:style-name="ce37">
            <text:p>320.32</text:p>
          </table:table-cell>
          <table:table-cell office:value-type="float" office:value="16.745207926612331" table:style-name="ce37">
            <text:p>16.75</text:p>
          </table:table-cell>
          <table:table-cell office:value-type="float" office:value="1.6912006924958161" table:style-name="ce37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37.53325331254837" table:style-name="ce37">
            <text:p>637.53</text:p>
          </table:table-cell>
          <table:table-cell office:value-type="float" office:value="160.63778934734049" table:style-name="ce37">
            <text:p>160.64</text:p>
          </table:table-cell>
          <table:table-cell office:value-type="float" office:value="322.68318619176102" table:style-name="ce37">
            <text:p>322.68</text:p>
          </table:table-cell>
          <table:table-cell office:value-type="float" office:value="952.38332043333571" table:style-name="ce37">
            <text:p>952.38</text:p>
          </table:table-cell>
          <table:table-cell office:value-type="float" office:value="25.196770288088548" table:style-name="ce37">
            <text:p>25.20</text:p>
          </table:table-cell>
          <table:table-cell office:value-type="float" office:value="1.778753919715488" table:style-name="ce37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elsewhere</text:p>
          </table:table-cell>
          <table:table-cell office:value-type="float" office:value="157.57374722257191" table:style-name="ce37">
            <text:p>157.57</text:p>
          </table:table-cell>
          <table:table-cell office:value-type="float" office:value="38.0336988772494" table:style-name="ce37">
            <text:p>38.03</text:p>
          </table:table-cell>
          <table:table-cell office:value-type="float" office:value="83.027697423163062" table:style-name="ce37">
            <text:p>83.03</text:p>
          </table:table-cell>
          <table:table-cell office:value-type="float" office:value="232.1197970219807" table:style-name="ce37">
            <text:p>232.12</text:p>
          </table:table-cell>
          <table:table-cell office:value-type="float" office:value="24.137078382433238" table:style-name="ce37">
            <text:p>24.14</text:p>
          </table:table-cell>
          <table:table-cell office:value-type="float" office:value="1.5619558593283689" table:style-name="ce37">
            <text:p>1.5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70.83253207272782" table:style-name="ce37">
            <text:p>270.83</text:p>
          </table:table-cell>
          <table:table-cell office:value-type="float" office:value="47.752981267596979" table:style-name="ce37">
            <text:p>47.75</text:p>
          </table:table-cell>
          <table:table-cell office:value-type="float" office:value="177.2366887882377" table:style-name="ce37">
            <text:p>177.24</text:p>
          </table:table-cell>
          <table:table-cell office:value-type="float" office:value="364.42837535721782" table:style-name="ce37">
            <text:p>364.43</text:p>
          </table:table-cell>
          <table:table-cell office:value-type="float" office:value="17.63192217055138" table:style-name="ce37">
            <text:p>17.63</text:p>
          </table:table-cell>
          <table:table-cell office:value-type="float" office:value="1.5071497155801381" table:style-name="ce37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port: participate</text:p>
          </table:table-cell>
          <table:table-cell office:value-type="float" office:value="36.955485310261189" table:style-name="ce37">
            <text:p>36.96</text:p>
          </table:table-cell>
          <table:table-cell office:value-type="float" office:value="10.95456782163563" table:style-name="ce37">
            <text:p>10.95</text:p>
          </table:table-cell>
          <table:table-cell office:value-type="float" office:value="15.484532379855359" table:style-name="ce37">
            <text:p>15.48</text:p>
          </table:table-cell>
          <table:table-cell office:value-type="float" office:value="58.426438240667018" table:style-name="ce37">
            <text:p>58.43</text:p>
          </table:table-cell>
          <table:table-cell office:value-type="float" office:value="29.642603066002614" table:style-name="ce37">
            <text:p>29.64</text:p>
          </table:table-cell>
          <table:table-cell office:value-type="float" office:value="1.7003255247479121" table:style-name="ce37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Holiday: base</text:p>
          </table:table-cell>
          <table:table-cell office:value-type="float" office:value="320.70083375481693" table:style-name="ce37">
            <text:p>320.70</text:p>
          </table:table-cell>
          <table:table-cell office:value-type="float" office:value="136.64077669064599" table:style-name="ce37">
            <text:p>136.64</text:p>
          </table:table-cell>
          <table:table-cell office:value-type="float" office:value="52.884911441150791" table:style-name="ce37">
            <text:p>52.88</text:p>
          </table:table-cell>
          <table:table-cell office:value-type="float" office:value="588.51675606848289" table:style-name="ce37">
            <text:p>588.52</text:p>
          </table:table-cell>
          <table:table-cell office:value-type="float" office:value="42.606929046873319" table:style-name="ce37">
            <text:p>42.61</text:p>
          </table:table-cell>
          <table:table-cell office:value-type="float" office:value="2.0888976500216421" table:style-name="ce37">
            <text:p>2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Day trip</text:p>
          </table:table-cell>
          <table:table-cell office:value-type="float" office:value="349.25701972878983" table:style-name="ce37">
            <text:p>349.26</text:p>
          </table:table-cell>
          <table:table-cell office:value-type="float" office:value="82.434966292503262" table:style-name="ce37">
            <text:p>82.43</text:p>
          </table:table-cell>
          <table:table-cell office:value-type="float" office:value="187.6844857954834" table:style-name="ce37">
            <text:p>187.68</text:p>
          </table:table-cell>
          <table:table-cell office:value-type="float" office:value="510.82955366209609" table:style-name="ce37">
            <text:p>510.83</text:p>
          </table:table-cell>
          <table:table-cell office:value-type="float" office:value="23.602951876677199" table:style-name="ce37">
            <text:p>23.60</text:p>
          </table:table-cell>
          <table:table-cell office:value-type="float" office:value="1.7868035186834299" table:style-name="ce37">
            <text:p>1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Just walk</text:p>
          </table:table-cell>
          <table:table-cell office:value-type="float" office:value="93.245492043852707" table:style-name="ce37">
            <text:p>93.25</text:p>
          </table:table-cell>
          <table:table-cell office:value-type="float" office:value="16.355245550260928" table:style-name="ce37">
            <text:p>16.36</text:p>
          </table:table-cell>
          <table:table-cell office:value-type="float" office:value="61.189210765341279" table:style-name="ce37">
            <text:p>61.19</text:p>
          </table:table-cell>
          <table:table-cell office:value-type="float" office:value="125.3017733223641" table:style-name="ce37">
            <text:p>125.30</text:p>
          </table:table-cell>
          <table:table-cell office:value-type="float" office:value="17.539985249441518" table:style-name="ce37">
            <text:p>17.54</text:p>
          </table:table-cell>
          <table:table-cell office:value-type="float" office:value="1.708241643938343" table:style-name="ce37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</text:p>
          </table:table-cell>
          <table:table-cell office:value-type="float" office:value="0.61917347992564709" table:style-name="ce37">
            <text:p>0.62</text:p>
          </table:table-cell>
          <table:table-cell office:value-type="float" office:value="0.43362646999278143" table:style-name="ce37">
            <text:p>[low]</text:p>
          </table:table-cell>
          <table:table-cell office:value-type="float" office:value="0" table:style-name="ce37">
            <text:p>0.00</text:p>
          </table:table-cell>
          <table:table-cell office:value-type="float" office:value="1.469081361111499" table:style-name="ce37">
            <text:p>1.47</text:p>
          </table:table-cell>
          <table:table-cell office:value-type="float" office:value="70.033114151603044" table:style-name="ce37">
            <text:p>70.03</text:p>
          </table:table-cell>
          <table:table-cell office:value-type="float" office:value="1.139625570749399" table:style-name="ce37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All purposes</text:p>
          </table:table-cell>
          <table:table-cell office:value-type="float" office:value="4143.2573660764492" table:style-name="ce39">
            <text:p>4,143.26</text:p>
          </table:table-cell>
          <table:table-cell office:value-type="float" office:value="367.273507756416" table:style-name="ce39">
            <text:p>367.27</text:p>
          </table:table-cell>
          <table:table-cell office:value-type="float" office:value="3423.4012908738741" table:style-name="ce40">
            <text:p>3,423.40</text:p>
          </table:table-cell>
          <table:table-cell office:value-type="float" office:value="4863.1134412790243" table:style-name="ce40">
            <text:p>4,863.11</text:p>
          </table:table-cell>
          <table:table-cell office:value-type="float" office:value="8.8643662535550831" table:style-name="ce40">
            <text:p>8.86</text:p>
          </table:table-cell>
          <table:table-cell office:value-type="float" office:value="2.051332782959828" table:style-name="ce40">
            <text:p>2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Commuting</text:p>
          </table:table-cell>
          <table:table-cell office:value-type="float" office:value="918.91070231441472" table:style-name="ce39">
            <text:p>918.91</text:p>
          </table:table-cell>
          <table:table-cell office:value-type="float" office:value="128.09558244105679" table:style-name="ce39">
            <text:p>128.10</text:p>
          </table:table-cell>
          <table:table-cell office:value-type="float" office:value="667.84336072994336" table:style-name="ce40">
            <text:p>667.84</text:p>
          </table:table-cell>
          <table:table-cell office:value-type="float" office:value="1169.978043898886" table:style-name="ce40">
            <text:p>1,169.98</text:p>
          </table:table-cell>
          <table:table-cell office:value-type="float" office:value="13.93993802862768" table:style-name="ce40">
            <text:p>13.94</text:p>
          </table:table-cell>
          <table:table-cell office:value-type="float" office:value="0.97973630716524873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Business</text:p>
          </table:table-cell>
          <table:table-cell office:value-type="float" office:value="455.40348289416312" table:style-name="ce39">
            <text:p>455.40</text:p>
          </table:table-cell>
          <table:table-cell office:value-type="float" office:value="185.45631195314701" table:style-name="ce39">
            <text:p>185.46</text:p>
          </table:table-cell>
          <table:table-cell office:value-type="float" office:value="91.909111465995068" table:style-name="ce40">
            <text:p>91.91</text:p>
          </table:table-cell>
          <table:table-cell office:value-type="float" office:value="818.89785432233111" table:style-name="ce40">
            <text:p>818.90</text:p>
          </table:table-cell>
          <table:table-cell office:value-type="float" office:value="40.723516380362753" table:style-name="ce40">
            <text:p>40.72</text:p>
          </table:table-cell>
          <table:table-cell office:value-type="float" office:value="1.5482263290543441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ducation</text:p>
          </table:table-cell>
          <table:table-cell office:value-type="float" office:value="146.2997458909407" table:style-name="ce39">
            <text:p>146.30</text:p>
          </table:table-cell>
          <table:table-cell office:value-type="float" office:value="27.60205412474166" table:style-name="ce39">
            <text:p>27.60</text:p>
          </table:table-cell>
          <table:table-cell office:value-type="float" office:value="92.199719806447035" table:style-name="ce40">
            <text:p>92.20</text:p>
          </table:table-cell>
          <table:table-cell office:value-type="float" office:value="200.39977197543439" table:style-name="ce40">
            <text:p>200.40</text:p>
          </table:table-cell>
          <table:table-cell office:value-type="float" office:value="18.866782000645195" table:style-name="ce40">
            <text:p>18.87</text:p>
          </table:table-cell>
          <table:table-cell office:value-type="float" office:value="1.4475492561240371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scort education</text:p>
          </table:table-cell>
          <table:table-cell office:value-type="float" office:value="145.58243273749031" table:style-name="ce39">
            <text:p>145.58</text:p>
          </table:table-cell>
          <table:table-cell office:value-type="float" office:value="41.083621924694143" table:style-name="ce39">
            <text:p>41.08</text:p>
          </table:table-cell>
          <table:table-cell office:value-type="float" office:value="65.058533765089734" table:style-name="ce40">
            <text:p>65.06</text:p>
          </table:table-cell>
          <table:table-cell office:value-type="float" office:value="226.10633170989081" table:style-name="ce40">
            <text:p>226.11</text:p>
          </table:table-cell>
          <table:table-cell office:value-type="float" office:value="28.220178185080098" table:style-name="ce40">
            <text:p>28.22</text:p>
          </table:table-cell>
          <table:table-cell office:value-type="float" office:value="0.92000819831644232" table:style-name="ce40">
            <text:p>0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hopping</text:p>
          </table:table-cell>
          <table:table-cell office:value-type="float" office:value="518.18467683854863" table:style-name="ce39">
            <text:p>518.18</text:p>
          </table:table-cell>
          <table:table-cell office:value-type="float" office:value="52.191645532763658" table:style-name="ce39">
            <text:p>52.19</text:p>
          </table:table-cell>
          <table:table-cell office:value-type="float" office:value="415.88905159433187" table:style-name="ce40">
            <text:p>415.89</text:p>
          </table:table-cell>
          <table:table-cell office:value-type="float" office:value="620.48030208276543" table:style-name="ce40">
            <text:p>620.48</text:p>
          </table:table-cell>
          <table:table-cell office:value-type="float" office:value="10.072016380566396" table:style-name="ce40">
            <text:p>10.07</text:p>
          </table:table-cell>
          <table:table-cell office:value-type="float" office:value="1.293755683414574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 escort</text:p>
          </table:table-cell>
          <table:table-cell office:value-type="float" office:value="359.1084421025833" table:style-name="ce39">
            <text:p>359.11</text:p>
          </table:table-cell>
          <table:table-cell office:value-type="float" office:value="74.529905249892664" table:style-name="ce39">
            <text:p>74.53</text:p>
          </table:table-cell>
          <table:table-cell office:value-type="float" office:value="213.02982781279371" table:style-name="ce40">
            <text:p>213.03</text:p>
          </table:table-cell>
          <table:table-cell office:value-type="float" office:value="505.18705639237288" table:style-name="ce40">
            <text:p>505.19</text:p>
          </table:table-cell>
          <table:table-cell office:value-type="float" office:value="20.754150142926012" table:style-name="ce40">
            <text:p>20.75</text:p>
          </table:table-cell>
          <table:table-cell office:value-type="float" office:value="1.2981319035273919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Personal business</text:p>
          </table:table-cell>
          <table:table-cell office:value-type="float" office:value="490.03968870469191" table:style-name="ce39">
            <text:p>490.04</text:p>
          </table:table-cell>
          <table:table-cell office:value-type="float" office:value="92.030013071889158" table:style-name="ce39">
            <text:p>92.03</text:p>
          </table:table-cell>
          <table:table-cell office:value-type="float" office:value="309.66086308378908" table:style-name="ce40">
            <text:p>309.66</text:p>
          </table:table-cell>
          <table:table-cell office:value-type="float" office:value="670.41851432559463" table:style-name="ce40">
            <text:p>670.42</text:p>
          </table:table-cell>
          <table:table-cell office:value-type="float" office:value="18.780114181189997" table:style-name="ce40">
            <text:p>18.78</text:p>
          </table:table-cell>
          <table:table-cell office:value-type="float" office:value="1.42060042097086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12.23935742162155" table:style-name="ce39">
            <text:p>712.24</text:p>
          </table:table-cell>
          <table:table-cell office:value-type="float" office:value="168.28356835363749" table:style-name="ce39">
            <text:p>168.28</text:p>
          </table:table-cell>
          <table:table-cell office:value-type="float" office:value="382.40356344849198" table:style-name="ce40">
            <text:p>382.40</text:p>
          </table:table-cell>
          <table:table-cell office:value-type="float" office:value="1042.0751513947509" table:style-name="ce40">
            <text:p>1,042.08</text:p>
          </table:table-cell>
          <table:table-cell office:value-type="float" office:value="23.627389668950759" table:style-name="ce40">
            <text:p>23.63</text:p>
          </table:table-cell>
          <table:table-cell office:value-type="float" office:value="1.764581650765072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192.6014049585078" table:style-name="ce39">
            <text:p>192.60</text:p>
          </table:table-cell>
          <table:table-cell office:value-type="float" office:value="48.584998265522273" table:style-name="ce39">
            <text:p>48.58</text:p>
          </table:table-cell>
          <table:table-cell office:value-type="float" office:value="97.374808358084152" table:style-name="ce40">
            <text:p>97.37</text:p>
          </table:table-cell>
          <table:table-cell office:value-type="float" office:value="287.82800155893142" table:style-name="ce40">
            <text:p>287.83</text:p>
          </table:table-cell>
          <table:table-cell office:value-type="float" office:value="25.225671783645065" table:style-name="ce40">
            <text:p>25.23</text:p>
          </table:table-cell>
          <table:table-cell office:value-type="float" office:value="1.6403623579245179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06.15244209367199" table:style-name="ce39">
            <text:p>406.15</text:p>
          </table:table-cell>
          <table:table-cell office:value-type="float" office:value="106.5180891545147" table:style-name="ce39">
            <text:p>106.52</text:p>
          </table:table-cell>
          <table:table-cell office:value-type="float" office:value="197.37698735082321" table:style-name="ce40">
            <text:p>197.38</text:p>
          </table:table-cell>
          <table:table-cell office:value-type="float" office:value="614.92789683652086" table:style-name="ce40">
            <text:p>614.93</text:p>
          </table:table-cell>
          <table:table-cell office:value-type="float" office:value="26.226135341061951" table:style-name="ce40">
            <text:p>26.23</text:p>
          </table:table-cell>
          <table:table-cell office:value-type="float" office:value="1.2898023670551699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port: participate</text:p>
          </table:table-cell>
          <table:table-cell office:value-type="float" office:value="79.754078531922531" table:style-name="ce39">
            <text:p>79.75</text:p>
          </table:table-cell>
          <table:table-cell office:value-type="float" office:value="23.002719720834001" table:style-name="ce39">
            <text:p>23.00</text:p>
          </table:table-cell>
          <table:table-cell office:value-type="float" office:value="34.668747879087881" table:style-name="ce40">
            <text:p>34.67</text:p>
          </table:table-cell>
          <table:table-cell office:value-type="float" office:value="124.8394091847572" table:style-name="ce40">
            <text:p>124.84</text:p>
          </table:table-cell>
          <table:table-cell office:value-type="float" office:value="28.842060674836695" table:style-name="ce40">
            <text:p>28.84</text:p>
          </table:table-cell>
          <table:table-cell office:value-type="float" office:value="1.126489068404873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Holiday: base</text:p>
          </table:table-cell>
          <table:table-cell office:value-type="float" office:value="351.23140801953377" table:style-name="ce39">
            <text:p>351.23</text:p>
          </table:table-cell>
          <table:table-cell office:value-type="float" office:value="117.2870690384139" table:style-name="ce39">
            <text:p>117.29</text:p>
          </table:table-cell>
          <table:table-cell office:value-type="float" office:value="121.3487527042425" table:style-name="ce40">
            <text:p>121.35</text:p>
          </table:table-cell>
          <table:table-cell office:value-type="float" office:value="581.11406333482512" table:style-name="ce40">
            <text:p>581.11</text:p>
          </table:table-cell>
          <table:table-cell office:value-type="float" office:value="33.393103908261807" table:style-name="ce40">
            <text:p>33.39</text:p>
          </table:table-cell>
          <table:table-cell office:value-type="float" office:value="1.488155791023819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Day trip</text:p>
          </table:table-cell>
          <table:table-cell office:value-type="float" office:value="562.16996926842501" table:style-name="ce39">
            <text:p>562.17</text:p>
          </table:table-cell>
          <table:table-cell office:value-type="float" office:value="166.71645859146551" table:style-name="ce39">
            <text:p>166.72</text:p>
          </table:table-cell>
          <table:table-cell office:value-type="float" office:value="235.40571042915269" table:style-name="ce40">
            <text:p>235.41</text:p>
          </table:table-cell>
          <table:table-cell office:value-type="float" office:value="888.93422810769732" table:style-name="ce40">
            <text:p>888.93</text:p>
          </table:table-cell>
          <table:table-cell office:value-type="float" office:value="29.655881264596989" table:style-name="ce40">
            <text:p>29.66</text:p>
          </table:table-cell>
          <table:table-cell office:value-type="float" office:value="1.545912506250068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Just walk</text:p>
          </table:table-cell>
          <table:table-cell office:value-type="float" office:value="85.789880212637257" table:style-name="ce39">
            <text:p>85.79</text:p>
          </table:table-cell>
          <table:table-cell office:value-type="float" office:value="13.7046471347193" table:style-name="ce39">
            <text:p>13.70</text:p>
          </table:table-cell>
          <table:table-cell office:value-type="float" office:value="58.928771828587422" table:style-name="ce40">
            <text:p>58.93</text:p>
          </table:table-cell>
          <table:table-cell office:value-type="float" office:value="112.6509885966871" table:style-name="ce40">
            <text:p>112.65</text:p>
          </table:table-cell>
          <table:table-cell office:value-type="float" office:value="15.974666360124537" table:style-name="ce40">
            <text:p>15.97</text:p>
          </table:table-cell>
          <table:table-cell office:value-type="float" office:value="1.1625552906925889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</text:p>
          </table:table-cell>
          <table:table-cell office:value-type="float" office:value="2.1561272582938571" table:style-name="ce39">
            <text:p>2.16</text:p>
          </table:table-cell>
          <table:table-cell office:value-type="float" office:value="1.7423805214146599" table:style-name="ce39">
            <text:p>1.74</text:p>
          </table:table-cell>
          <table:table-cell office:value-type="float" office:value="0" table:style-name="ce40">
            <text:p>0.00</text:p>
          </table:table-cell>
          <table:table-cell office:value-type="float" office:value="5.5711930802665899" table:style-name="ce40">
            <text:p>5.57</text:p>
          </table:table-cell>
          <table:table-cell office:value-type="float" office:value="80.810653207612859" table:style-name="ce40">
            <text:p>80.81</text:p>
          </table:table-cell>
          <table:table-cell office:value-type="float" office:value="0.86813982372474874" table:style-name="ce40">
            <text:p>0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All purposes</text:p>
          </table:table-cell>
          <table:table-cell office:value-type="float" office:value="5425.6238392474461" table:style-name="ce39">
            <text:p>5,425.62</text:p>
          </table:table-cell>
          <table:table-cell office:value-type="float" office:value="446.07444955046691" table:style-name="ce39">
            <text:p>446.07</text:p>
          </table:table-cell>
          <table:table-cell office:value-type="float" office:value="4551.3179181285313" table:style-name="ce40">
            <text:p>4,551.32</text:p>
          </table:table-cell>
          <table:table-cell office:value-type="float" office:value="6299.9297603663608" table:style-name="ce40">
            <text:p>6,299.93</text:p>
          </table:table-cell>
          <table:table-cell office:value-type="float" office:value="8.22162506592678" table:style-name="ce40">
            <text:p>8.22</text:p>
          </table:table-cell>
          <table:table-cell office:value-type="float" office:value="1.415310459110648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Commuting</text:p>
          </table:table-cell>
          <table:table-cell office:value-type="float" office:value="815.18278391865113" table:style-name="ce39">
            <text:p>815.18</text:p>
          </table:table-cell>
          <table:table-cell office:value-type="float" office:value="93.450702783229403" table:style-name="ce39">
            <text:p>93.45</text:p>
          </table:table-cell>
          <table:table-cell office:value-type="float" office:value="632.01940646352148" table:style-name="ce40">
            <text:p>632.02</text:p>
          </table:table-cell>
          <table:table-cell office:value-type="float" office:value="998.34616137378077" table:style-name="ce40">
            <text:p>998.35</text:p>
          </table:table-cell>
          <table:table-cell office:value-type="float" office:value="11.463772865025943" table:style-name="ce40">
            <text:p>11.46</text:p>
          </table:table-cell>
          <table:table-cell office:value-type="float" office:value="1.056502446769475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Business</text:p>
          </table:table-cell>
          <table:table-cell office:value-type="float" office:value="331.47311646035689" table:style-name="ce39">
            <text:p>331.47</text:p>
          </table:table-cell>
          <table:table-cell office:value-type="float" office:value="79.065419682974536" table:style-name="ce39">
            <text:p>79.07</text:p>
          </table:table-cell>
          <table:table-cell office:value-type="float" office:value="176.5048938817269" table:style-name="ce40">
            <text:p>176.50</text:p>
          </table:table-cell>
          <table:table-cell office:value-type="float" office:value="486.44133903898711" table:style-name="ce40">
            <text:p>486.44</text:p>
          </table:table-cell>
          <table:table-cell office:value-type="float" office:value="23.852739711526652" table:style-name="ce40">
            <text:p>23.85</text:p>
          </table:table-cell>
          <table:table-cell office:value-type="float" office:value="1.1021323918881809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ducation</text:p>
          </table:table-cell>
          <table:table-cell office:value-type="float" office:value="154.0236622302676" table:style-name="ce39">
            <text:p>154.02</text:p>
          </table:table-cell>
          <table:table-cell office:value-type="float" office:value="36.726195369378956" table:style-name="ce39">
            <text:p>36.73</text:p>
          </table:table-cell>
          <table:table-cell office:value-type="float" office:value="82.040319306284843" table:style-name="ce40">
            <text:p>82.04</text:p>
          </table:table-cell>
          <table:table-cell office:value-type="float" office:value="226.00700515425041" table:style-name="ce40">
            <text:p>226.01</text:p>
          </table:table-cell>
          <table:table-cell office:value-type="float" office:value="23.844515081372862" table:style-name="ce40">
            <text:p>23.84</text:p>
          </table:table-cell>
          <table:table-cell office:value-type="float" office:value="1.55031872723043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scort education</text:p>
          </table:table-cell>
          <table:table-cell office:value-type="float" office:value="91.753545524589953" table:style-name="ce39">
            <text:p>91.75</text:p>
          </table:table-cell>
          <table:table-cell office:value-type="float" office:value="25.550105667180489" table:style-name="ce39">
            <text:p>25.55</text:p>
          </table:table-cell>
          <table:table-cell office:value-type="float" office:value="41.675338416916198" table:style-name="ce40">
            <text:p>41.68</text:p>
          </table:table-cell>
          <table:table-cell office:value-type="float" office:value="141.83175263226369" table:style-name="ce40">
            <text:p>141.83</text:p>
          </table:table-cell>
          <table:table-cell office:value-type="float" office:value="27.846450533438034" table:style-name="ce40">
            <text:p>27.85</text:p>
          </table:table-cell>
          <table:table-cell office:value-type="float" office:value="1.3550358196912611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hopping</text:p>
          </table:table-cell>
          <table:table-cell office:value-type="float" office:value="432.05725165423888" table:style-name="ce39">
            <text:p>432.06</text:p>
          </table:table-cell>
          <table:table-cell office:value-type="float" office:value="43.641191264731013" table:style-name="ce39">
            <text:p>43.64</text:p>
          </table:table-cell>
          <table:table-cell office:value-type="float" office:value="346.52051677536622" table:style-name="ce40">
            <text:p>346.52</text:p>
          </table:table-cell>
          <table:table-cell office:value-type="float" office:value="517.59398653311177" table:style-name="ce40">
            <text:p>517.59</text:p>
          </table:table-cell>
          <table:table-cell office:value-type="float" office:value="10.100788980543628" table:style-name="ce40">
            <text:p>10.10</text:p>
          </table:table-cell>
          <table:table-cell office:value-type="float" office:value="1.4995370634321621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 escort</text:p>
          </table:table-cell>
          <table:table-cell office:value-type="float" office:value="287.53279814299373" table:style-name="ce39">
            <text:p>287.53</text:p>
          </table:table-cell>
          <table:table-cell office:value-type="float" office:value="50.611179417341532" table:style-name="ce39">
            <text:p>50.61</text:p>
          </table:table-cell>
          <table:table-cell office:value-type="float" office:value="188.33488648500429" table:style-name="ce40">
            <text:p>188.33</text:p>
          </table:table-cell>
          <table:table-cell office:value-type="float" office:value="386.73070980098311" table:style-name="ce40">
            <text:p>386.73</text:p>
          </table:table-cell>
          <table:table-cell office:value-type="float" office:value="17.601880461710646" table:style-name="ce40">
            <text:p>17.60</text:p>
          </table:table-cell>
          <table:table-cell office:value-type="float" office:value="1.3212444655879509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Personal business</text:p>
          </table:table-cell>
          <table:table-cell office:value-type="float" office:value="287.9050005917843" table:style-name="ce39">
            <text:p>287.91</text:p>
          </table:table-cell>
          <table:table-cell office:value-type="float" office:value="42.596845342399938" table:style-name="ce39">
            <text:p>42.60</text:p>
          </table:table-cell>
          <table:table-cell office:value-type="float" office:value="204.4151837206804" table:style-name="ce40">
            <text:p>204.42</text:p>
          </table:table-cell>
          <table:table-cell office:value-type="float" office:value="371.39481746288823" table:style-name="ce40">
            <text:p>371.39</text:p>
          </table:table-cell>
          <table:table-cell office:value-type="float" office:value="14.795451713184132" table:style-name="ce40">
            <text:p>14.80</text:p>
          </table:table-cell>
          <table:table-cell office:value-type="float" office:value="1.417611832435945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26.95935224715026" table:style-name="ce39">
            <text:p>626.96</text:p>
          </table:table-cell>
          <table:table-cell office:value-type="float" office:value="124.4753006004955" table:style-name="ce39">
            <text:p>124.48</text:p>
          </table:table-cell>
          <table:table-cell office:value-type="float" office:value="382.98776307017908" table:style-name="ce40">
            <text:p>382.99</text:p>
          </table:table-cell>
          <table:table-cell office:value-type="float" office:value="870.93094142412144" table:style-name="ce40">
            <text:p>870.93</text:p>
          </table:table-cell>
          <table:table-cell office:value-type="float" office:value="19.85380713348491" table:style-name="ce40">
            <text:p>19.85</text:p>
          </table:table-cell>
          <table:table-cell office:value-type="float" office:value="1.7542796397429239" table:style-name="ce40">
            <text:p>1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31.44852374118659" table:style-name="ce39">
            <text:p>231.45</text:p>
          </table:table-cell>
          <table:table-cell office:value-type="float" office:value="52.661960488049267" table:style-name="ce39">
            <text:p>52.66</text:p>
          </table:table-cell>
          <table:table-cell office:value-type="float" office:value="128.23108118460999" table:style-name="ce40">
            <text:p>128.23</text:p>
          </table:table-cell>
          <table:table-cell office:value-type="float" office:value="334.66596629776319" table:style-name="ce40">
            <text:p>334.67</text:p>
          </table:table-cell>
          <table:table-cell office:value-type="float" office:value="22.753206474083029" table:style-name="ce40">
            <text:p>22.75</text:p>
          </table:table-cell>
          <table:table-cell office:value-type="float" office:value="1.7212766152244749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64.08307447975409" table:style-name="ce39">
            <text:p>364.08</text:p>
          </table:table-cell>
          <table:table-cell office:value-type="float" office:value="70.138301788956312" table:style-name="ce39">
            <text:p>70.14</text:p>
          </table:table-cell>
          <table:table-cell office:value-type="float" office:value="226.61200297339971" table:style-name="ce40">
            <text:p>226.61</text:p>
          </table:table-cell>
          <table:table-cell office:value-type="float" office:value="501.55414598610838" table:style-name="ce40">
            <text:p>501.55</text:p>
          </table:table-cell>
          <table:table-cell office:value-type="float" office:value="19.264367586759807" table:style-name="ce40">
            <text:p>19.26</text:p>
          </table:table-cell>
          <table:table-cell office:value-type="float" office:value="1.40989886506566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port: participate</text:p>
          </table:table-cell>
          <table:table-cell office:value-type="float" office:value="66.293785458728394" table:style-name="ce39">
            <text:p>66.29</text:p>
          </table:table-cell>
          <table:table-cell office:value-type="float" office:value="17.415137139341152" table:style-name="ce39">
            <text:p>17.42</text:p>
          </table:table-cell>
          <table:table-cell office:value-type="float" office:value="32.160116665619739" table:style-name="ce40">
            <text:p>32.16</text:p>
          </table:table-cell>
          <table:table-cell office:value-type="float" office:value="100.42745425183701" table:style-name="ce40">
            <text:p>100.43</text:p>
          </table:table-cell>
          <table:table-cell office:value-type="float" office:value="26.269637521578932" table:style-name="ce40">
            <text:p>26.27</text:p>
          </table:table-cell>
          <table:table-cell office:value-type="float" office:value="1.2186561686557329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Holiday: base</text:p>
          </table:table-cell>
          <table:table-cell office:value-type="float" office:value="634.93810960298151" table:style-name="ce39">
            <text:p>634.94</text:p>
          </table:table-cell>
          <table:table-cell office:value-type="float" office:value="157.55866504976231" table:style-name="ce39">
            <text:p>157.56</text:p>
          </table:table-cell>
          <table:table-cell office:value-type="float" office:value="326.1231261054474" table:style-name="ce40">
            <text:p>326.12</text:p>
          </table:table-cell>
          <table:table-cell office:value-type="float" office:value="943.75309310051557" table:style-name="ce40">
            <text:p>943.75</text:p>
          </table:table-cell>
          <table:table-cell office:value-type="float" office:value="24.814806776723746" table:style-name="ce40">
            <text:p>24.81</text:p>
          </table:table-cell>
          <table:table-cell office:value-type="float" office:value="1.694082980366524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Day trip</text:p>
          </table:table-cell>
          <table:table-cell office:value-type="float" office:value="371.99654454629552" table:style-name="ce39">
            <text:p>372.00</text:p>
          </table:table-cell>
          <table:table-cell office:value-type="float" office:value="70.218566411125323" table:style-name="ce39">
            <text:p>70.22</text:p>
          </table:table-cell>
          <table:table-cell office:value-type="float" office:value="234.3681543804899" table:style-name="ce40">
            <text:p>234.37</text:p>
          </table:table-cell>
          <table:table-cell office:value-type="float" office:value="509.62493471210121" table:style-name="ce40">
            <text:p>509.62</text:p>
          </table:table-cell>
          <table:table-cell office:value-type="float" office:value="18.876134050322211" table:style-name="ce40">
            <text:p>18.88</text:p>
          </table:table-cell>
          <table:table-cell office:value-type="float" office:value="1.1305513526795521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Just walk</text:p>
          </table:table-cell>
          <table:table-cell office:value-type="float" office:value="73.82082162255594" table:style-name="ce39">
            <text:p>73.82</text:p>
          </table:table-cell>
          <table:table-cell office:value-type="float" office:value="10.279632632667511" table:style-name="ce39">
            <text:p>10.28</text:p>
          </table:table-cell>
          <table:table-cell office:value-type="float" office:value="53.672741662527613" table:style-name="ce40">
            <text:p>53.67</text:p>
          </table:table-cell>
          <table:table-cell office:value-type="float" office:value="93.968901582584266" table:style-name="ce40">
            <text:p>93.97</text:p>
          </table:table-cell>
          <table:table-cell office:value-type="float" office:value="13.925112734760692" table:style-name="ce40">
            <text:p>13.93</text:p>
          </table:table-cell>
          <table:table-cell office:value-type="float" office:value="1.33424689066781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</text:p>
          </table:table-cell>
          <table:table-cell office:value-type="float" office:value="2.19068908274763" table:style-name="ce39">
            <text:p>2.19</text:p>
          </table:table-cell>
          <table:table-cell office:value-type="float" office:value="1.37338747520293" table:style-name="ce39">
            <text:p>1.37</text:p>
          </table:table-cell>
          <table:table-cell office:value-type="float" office:value="0" table:style-name="ce40">
            <text:p>0.00</text:p>
          </table:table-cell>
          <table:table-cell office:value-type="float" office:value="4.8825285341453721" table:style-name="ce40">
            <text:p>4.88</text:p>
          </table:table-cell>
          <table:table-cell office:value-type="float" office:value="62.692030832617519" table:style-name="ce40">
            <text:p>62.69</text:p>
          </table:table-cell>
          <table:table-cell office:value-type="float" office:value="0.79483424186554452" table:style-name="ce40">
            <text:p>0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All purposes</text:p>
          </table:table-cell>
          <table:table-cell office:value-type="float" office:value="4771.6590593042829" table:style-name="ce39">
            <text:p>4,771.66</text:p>
          </table:table-cell>
          <table:table-cell office:value-type="float" office:value="446.45811196572419" table:style-name="ce39">
            <text:p>446.46</text:p>
          </table:table-cell>
          <table:table-cell office:value-type="float" office:value="3896.6011598514629" table:style-name="ce40">
            <text:p>3,896.60</text:p>
          </table:table-cell>
          <table:table-cell office:value-type="float" office:value="5646.7169587571016" table:style-name="ce40">
            <text:p>5,646.72</text:p>
          </table:table-cell>
          <table:table-cell office:value-type="float" office:value="9.3564545667858052" table:style-name="ce40">
            <text:p>9.36</text:p>
          </table:table-cell>
          <table:table-cell office:value-type="float" office:value="2.02356204548036" table:style-name="ce40">
            <text:p>2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Commuting</text:p>
          </table:table-cell>
          <table:table-cell office:value-type="float" office:value="993.07180972380036" table:style-name="ce39">
            <text:p>993.07</text:p>
          </table:table-cell>
          <table:table-cell office:value-type="float" office:value="126.3784149235277" table:style-name="ce39">
            <text:p>126.38</text:p>
          </table:table-cell>
          <table:table-cell office:value-type="float" office:value="745.37011647368604" table:style-name="ce40">
            <text:p>745.37</text:p>
          </table:table-cell>
          <table:table-cell office:value-type="float" office:value="1240.7735029739149" table:style-name="ce40">
            <text:p>1,240.77</text:p>
          </table:table-cell>
          <table:table-cell office:value-type="float" office:value="12.726009709073999" table:style-name="ce40">
            <text:p>12.73</text:p>
          </table:table-cell>
          <table:table-cell office:value-type="float" office:value="1.259272848285484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Business</text:p>
          </table:table-cell>
          <table:table-cell office:value-type="float" office:value="464.59875797511347" table:style-name="ce39">
            <text:p>464.60</text:p>
          </table:table-cell>
          <table:table-cell office:value-type="float" office:value="150.63303374747841" table:style-name="ce39">
            <text:p>150.63</text:p>
          </table:table-cell>
          <table:table-cell office:value-type="float" office:value="169.3580118300558" table:style-name="ce40">
            <text:p>169.36</text:p>
          </table:table-cell>
          <table:table-cell office:value-type="float" office:value="759.83950412017111" table:style-name="ce40">
            <text:p>759.84</text:p>
          </table:table-cell>
          <table:table-cell office:value-type="float" office:value="32.422177451354088" table:style-name="ce40">
            <text:p>32.42</text:p>
          </table:table-cell>
          <table:table-cell office:value-type="float" office:value="1.2594251772992049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ducation</text:p>
          </table:table-cell>
          <table:table-cell office:value-type="float" office:value="116.9775292583498" table:style-name="ce39">
            <text:p>116.98</text:p>
          </table:table-cell>
          <table:table-cell office:value-type="float" office:value="26.232862419320679" table:style-name="ce39">
            <text:p>26.23</text:p>
          </table:table-cell>
          <table:table-cell office:value-type="float" office:value="65.561118916481234" table:style-name="ce40">
            <text:p>65.56</text:p>
          </table:table-cell>
          <table:table-cell office:value-type="float" office:value="168.39393960021829" table:style-name="ce40">
            <text:p>168.39</text:p>
          </table:table-cell>
          <table:table-cell office:value-type="float" office:value="22.425556930155615" table:style-name="ce40">
            <text:p>22.43</text:p>
          </table:table-cell>
          <table:table-cell office:value-type="float" office:value="1.271120027804317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scort education</text:p>
          </table:table-cell>
          <table:table-cell office:value-type="float" office:value="101.40116183235359" table:style-name="ce39">
            <text:p>101.40</text:p>
          </table:table-cell>
          <table:table-cell office:value-type="float" office:value="36.942376793103662" table:style-name="ce39">
            <text:p>36.94</text:p>
          </table:table-cell>
          <table:table-cell office:value-type="float" office:value="28.99410331787038" table:style-name="ce40">
            <text:p>28.99</text:p>
          </table:table-cell>
          <table:table-cell office:value-type="float" office:value="173.80822034683669" table:style-name="ce40">
            <text:p>173.81</text:p>
          </table:table-cell>
          <table:table-cell office:value-type="float" office:value="36.431906819943983" table:style-name="ce40">
            <text:p>36.43</text:p>
          </table:table-cell>
          <table:table-cell office:value-type="float" office:value="1.561599632787068" table:style-name="ce40">
            <text:p>1.5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hopping</text:p>
          </table:table-cell>
          <table:table-cell office:value-type="float" office:value="572.20076477070961" table:style-name="ce39">
            <text:p>572.20</text:p>
          </table:table-cell>
          <table:table-cell office:value-type="float" office:value="65.225852971806304" table:style-name="ce39">
            <text:p>65.23</text:p>
          </table:table-cell>
          <table:table-cell office:value-type="float" office:value="444.35809294596919" table:style-name="ce40">
            <text:p>444.36</text:p>
          </table:table-cell>
          <table:table-cell office:value-type="float" office:value="700.04343659544998" table:style-name="ce40">
            <text:p>700.04</text:p>
          </table:table-cell>
          <table:table-cell office:value-type="float" office:value="11.399120201795499" table:style-name="ce40">
            <text:p>11.40</text:p>
          </table:table-cell>
          <table:table-cell office:value-type="float" office:value="1.707079187827407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 escort</text:p>
          </table:table-cell>
          <table:table-cell office:value-type="float" office:value="384.5374511021688" table:style-name="ce39">
            <text:p>384.54</text:p>
          </table:table-cell>
          <table:table-cell office:value-type="float" office:value="70.248604555502652" table:style-name="ce39">
            <text:p>70.25</text:p>
          </table:table-cell>
          <table:table-cell office:value-type="float" office:value="246.85018617338361" table:style-name="ce40">
            <text:p>246.85</text:p>
          </table:table-cell>
          <table:table-cell office:value-type="float" office:value="522.22471603095403" table:style-name="ce40">
            <text:p>522.22</text:p>
          </table:table-cell>
          <table:table-cell office:value-type="float" office:value="18.268338845580505" table:style-name="ce40">
            <text:p>18.27</text:p>
          </table:table-cell>
          <table:table-cell office:value-type="float" office:value="1.4319622331728801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Personal business</text:p>
          </table:table-cell>
          <table:table-cell office:value-type="float" office:value="280.50770681870262" table:style-name="ce39">
            <text:p>280.51</text:p>
          </table:table-cell>
          <table:table-cell office:value-type="float" office:value="38.661555453143052" table:style-name="ce39">
            <text:p>38.66</text:p>
          </table:table-cell>
          <table:table-cell office:value-type="float" office:value="204.73105813054221" table:style-name="ce40">
            <text:p>204.73</text:p>
          </table:table-cell>
          <table:table-cell office:value-type="float" office:value="356.28435550686288" table:style-name="ce40">
            <text:p>356.28</text:p>
          </table:table-cell>
          <table:table-cell office:value-type="float" office:value="13.782707039179762" table:style-name="ce40">
            <text:p>13.78</text:p>
          </table:table-cell>
          <table:table-cell office:value-type="float" office:value="1.2041251342525059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32.69412615145689" table:style-name="ce39">
            <text:p>532.69</text:p>
          </table:table-cell>
          <table:table-cell office:value-type="float" office:value="111.0915696633725" table:style-name="ce39">
            <text:p>111.09</text:p>
          </table:table-cell>
          <table:table-cell office:value-type="float" office:value="314.95464961124691" table:style-name="ce40">
            <text:p>314.95</text:p>
          </table:table-cell>
          <table:table-cell office:value-type="float" office:value="750.43360269166692" table:style-name="ce40">
            <text:p>750.43</text:p>
          </table:table-cell>
          <table:table-cell office:value-type="float" office:value="20.854663907404657" table:style-name="ce40">
            <text:p>20.85</text:p>
          </table:table-cell>
          <table:table-cell office:value-type="float" office:value="1.4991089618928299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elsewhere</text:p>
          </table:table-cell>
          <table:table-cell office:value-type="float" office:value="239.02038222232031" table:style-name="ce39">
            <text:p>239.02</text:p>
          </table:table-cell>
          <table:table-cell office:value-type="float" office:value="39.556992571157679" table:style-name="ce39">
            <text:p>39.56</text:p>
          </table:table-cell>
          <table:table-cell office:value-type="float" office:value="161.4886767828512" table:style-name="ce40">
            <text:p>161.49</text:p>
          </table:table-cell>
          <table:table-cell office:value-type="float" office:value="316.5520876617893" table:style-name="ce40">
            <text:p>316.55</text:p>
          </table:table-cell>
          <table:table-cell office:value-type="float" office:value="16.549631543290097" table:style-name="ce40">
            <text:p>16.55</text:p>
          </table:table-cell>
          <table:table-cell office:value-type="float" office:value="1.521786887453118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85.06158971140911" table:style-name="ce39">
            <text:p>485.06</text:p>
          </table:table-cell>
          <table:table-cell office:value-type="float" office:value="131.88179673168281" table:style-name="ce39">
            <text:p>131.88</text:p>
          </table:table-cell>
          <table:table-cell office:value-type="float" office:value="226.57326811731079" table:style-name="ce40">
            <text:p>226.57</text:p>
          </table:table-cell>
          <table:table-cell office:value-type="float" office:value="743.54991130550752" table:style-name="ce40">
            <text:p>743.55</text:p>
          </table:table-cell>
          <table:table-cell office:value-type="float" office:value="27.188670372796746" table:style-name="ce40">
            <text:p>27.19</text:p>
          </table:table-cell>
          <table:table-cell office:value-type="float" office:value="1.836881446551293" table:style-name="ce40">
            <text:p>1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port: participate</text:p>
          </table:table-cell>
          <table:table-cell office:value-type="float" office:value="63.992846951830629" table:style-name="ce39">
            <text:p>63.99</text:p>
          </table:table-cell>
          <table:table-cell office:value-type="float" office:value="26.01230470675948" table:style-name="ce39">
            <text:p>26.01</text:p>
          </table:table-cell>
          <table:table-cell office:value-type="float" office:value="13.00872972658205" table:style-name="ce40">
            <text:p>13.01</text:p>
          </table:table-cell>
          <table:table-cell office:value-type="float" office:value="114.9769641770792" table:style-name="ce40">
            <text:p>114.98</text:p>
          </table:table-cell>
          <table:table-cell office:value-type="float" office:value="40.648769270008785" table:style-name="ce40">
            <text:p>40.65</text:p>
          </table:table-cell>
          <table:table-cell office:value-type="float" office:value="1.570280635419393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Holiday: base</text:p>
          </table:table-cell>
          <table:table-cell office:value-type="float" office:value="314.53541737610971" table:style-name="ce39">
            <text:p>314.54</text:p>
          </table:table-cell>
          <table:table-cell office:value-type="float" office:value="115.20264903767131" table:style-name="ce39">
            <text:p>115.20</text:p>
          </table:table-cell>
          <table:table-cell office:value-type="float" office:value="88.738225262273858" table:style-name="ce40">
            <text:p>88.74</text:p>
          </table:table-cell>
          <table:table-cell office:value-type="float" office:value="540.33260948994553" table:style-name="ce40">
            <text:p>540.33</text:p>
          </table:table-cell>
          <table:table-cell office:value-type="float" office:value="36.62628838389805" table:style-name="ce40">
            <text:p>36.63</text:p>
          </table:table-cell>
          <table:table-cell office:value-type="float" office:value="1.267064491821293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Day trip</text:p>
          </table:table-cell>
          <table:table-cell office:value-type="float" office:value="383.21308288804403" table:style-name="ce39">
            <text:p>383.21</text:p>
          </table:table-cell>
          <table:table-cell office:value-type="float" office:value="102.4401189014791" table:style-name="ce39">
            <text:p>102.44</text:p>
          </table:table-cell>
          <table:table-cell office:value-type="float" office:value="182.43044984114499" table:style-name="ce40">
            <text:p>182.43</text:p>
          </table:table-cell>
          <table:table-cell office:value-type="float" office:value="583.99571593494295" table:style-name="ce40">
            <text:p>584.00</text:p>
          </table:table-cell>
          <table:table-cell office:value-type="float" office:value="26.731894988931536" table:style-name="ce40">
            <text:p>26.73</text:p>
          </table:table-cell>
          <table:table-cell office:value-type="float" office:value="1.8147340620471879" table:style-name="ce40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Just walk</text:p>
          </table:table-cell>
          <table:table-cell office:value-type="float" office:value="66.912521738712314" table:style-name="ce39">
            <text:p>66.91</text:p>
          </table:table-cell>
          <table:table-cell office:value-type="float" office:value="15.26162198914399" table:style-name="ce39">
            <text:p>15.26</text:p>
          </table:table-cell>
          <table:table-cell office:value-type="float" office:value="36.999742639990103" table:style-name="ce40">
            <text:p>37.00</text:p>
          </table:table-cell>
          <table:table-cell office:value-type="float" office:value="96.825300837434526" table:style-name="ce40">
            <text:p>96.83</text:p>
          </table:table-cell>
          <table:table-cell office:value-type="float" office:value="22.808319866854397" table:style-name="ce40">
            <text:p>22.81</text:p>
          </table:table-cell>
          <table:table-cell office:value-type="float" office:value="1.8967548605234219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All purposes</text:p>
          </table:table-cell>
          <table:table-cell office:value-type="float" office:value="4998.7251485210818" table:style-name="ce39">
            <text:p>4,998.73</text:p>
          </table:table-cell>
          <table:table-cell office:value-type="float" office:value="411.4148029657685" table:style-name="ce39">
            <text:p>411.41</text:p>
          </table:table-cell>
          <table:table-cell office:value-type="float" office:value="4192.3521347081751" table:style-name="ce40">
            <text:p>4,192.35</text:p>
          </table:table-cell>
          <table:table-cell office:value-type="float" office:value="5805.0981623339894" table:style-name="ce40">
            <text:p>5,805.10</text:p>
          </table:table-cell>
          <table:table-cell office:value-type="float" office:value="8.2303945654521407" table:style-name="ce40">
            <text:p>8.23</text:p>
          </table:table-cell>
          <table:table-cell office:value-type="float" office:value="1.6429159333976759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Commuting</text:p>
          </table:table-cell>
          <table:table-cell office:value-type="float" office:value="1051.978563610292" table:style-name="ce39">
            <text:p>1,051.98</text:p>
          </table:table-cell>
          <table:table-cell office:value-type="float" office:value="109.823775547857" table:style-name="ce39">
            <text:p>109.82</text:p>
          </table:table-cell>
          <table:table-cell office:value-type="float" office:value="836.72396353649185" table:style-name="ce40">
            <text:p>836.72</text:p>
          </table:table-cell>
          <table:table-cell office:value-type="float" office:value="1267.2331636840911" table:style-name="ce40">
            <text:p>1,267.23</text:p>
          </table:table-cell>
          <table:table-cell office:value-type="float" office:value="10.43973511883665" table:style-name="ce40">
            <text:p>10.44</text:p>
          </table:table-cell>
          <table:table-cell office:value-type="float" office:value="1.007746935166308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Business</text:p>
          </table:table-cell>
          <table:table-cell office:value-type="float" office:value="352.72433204040482" table:style-name="ce39">
            <text:p>352.72</text:p>
          </table:table-cell>
          <table:table-cell office:value-type="float" office:value="97.287533950662734" table:style-name="ce39">
            <text:p>97.29</text:p>
          </table:table-cell>
          <table:table-cell office:value-type="float" office:value="162.04076549710589" table:style-name="ce40">
            <text:p>162.04</text:p>
          </table:table-cell>
          <table:table-cell office:value-type="float" office:value="543.40789858370374" table:style-name="ce40">
            <text:p>543.41</text:p>
          </table:table-cell>
          <table:table-cell office:value-type="float" office:value="27.58174730614229" table:style-name="ce40">
            <text:p>27.58</text:p>
          </table:table-cell>
          <table:table-cell office:value-type="float" office:value="1.3881877564878911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ducation</text:p>
          </table:table-cell>
          <table:table-cell office:value-type="float" office:value="128.35666128725089" table:style-name="ce39">
            <text:p>128.36</text:p>
          </table:table-cell>
          <table:table-cell office:value-type="float" office:value="25.751589185684061" table:style-name="ce39">
            <text:p>25.75</text:p>
          </table:table-cell>
          <table:table-cell office:value-type="float" office:value="77.88354648331017" table:style-name="ce40">
            <text:p>77.88</text:p>
          </table:table-cell>
          <table:table-cell office:value-type="float" office:value="178.82977609119169" table:style-name="ce40">
            <text:p>178.83</text:p>
          </table:table-cell>
          <table:table-cell office:value-type="float" office:value="20.062526500322626" table:style-name="ce40">
            <text:p>20.06</text:p>
          </table:table-cell>
          <table:table-cell office:value-type="float" office:value="1.2742588815795159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scort education</text:p>
          </table:table-cell>
          <table:table-cell office:value-type="float" office:value="122.184807534797" table:style-name="ce39">
            <text:p>122.18</text:p>
          </table:table-cell>
          <table:table-cell office:value-type="float" office:value="35.252016810863722" table:style-name="ce39">
            <text:p>35.25</text:p>
          </table:table-cell>
          <table:table-cell office:value-type="float" office:value="53.090854585504118" table:style-name="ce40">
            <text:p>53.09</text:p>
          </table:table-cell>
          <table:table-cell office:value-type="float" office:value="191.2787604840899" table:style-name="ce40">
            <text:p>191.28</text:p>
          </table:table-cell>
          <table:table-cell office:value-type="float" office:value="28.85139120166335" table:style-name="ce40">
            <text:p>28.85</text:p>
          </table:table-cell>
          <table:table-cell office:value-type="float" office:value="1.9208889598927801" table:style-name="ce40">
            <text:p>1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hopping</text:p>
          </table:table-cell>
          <table:table-cell office:value-type="float" office:value="370.29727285145509" table:style-name="ce39">
            <text:p>370.30</text:p>
          </table:table-cell>
          <table:table-cell office:value-type="float" office:value="48.997666368175913" table:style-name="ce39">
            <text:p>49.00</text:p>
          </table:table-cell>
          <table:table-cell office:value-type="float" office:value="274.26184676983041" table:style-name="ce40">
            <text:p>274.26</text:p>
          </table:table-cell>
          <table:table-cell office:value-type="float" office:value="466.33269893307988" table:style-name="ce40">
            <text:p>466.33</text:p>
          </table:table-cell>
          <table:table-cell office:value-type="float" office:value="13.23198142694163" table:style-name="ce40">
            <text:p>13.23</text:p>
          </table:table-cell>
          <table:table-cell office:value-type="float" office:value="1.6001589711275019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 escort</text:p>
          </table:table-cell>
          <table:table-cell office:value-type="float" office:value="266.60247111669997" table:style-name="ce39">
            <text:p>266.60</text:p>
          </table:table-cell>
          <table:table-cell office:value-type="float" office:value="55.58953135314998" table:style-name="ce39">
            <text:p>55.59</text:p>
          </table:table-cell>
          <table:table-cell office:value-type="float" office:value="157.6469896645261" table:style-name="ce40">
            <text:p>157.65</text:p>
          </table:table-cell>
          <table:table-cell office:value-type="float" office:value="375.55795256887399" table:style-name="ce40">
            <text:p>375.56</text:p>
          </table:table-cell>
          <table:table-cell office:value-type="float" office:value="20.851093810310843" table:style-name="ce40">
            <text:p>20.85</text:p>
          </table:table-cell>
          <table:table-cell office:value-type="float" office:value="1.815115129442231" table:style-name="ce40">
            <text:p>1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Personal business</text:p>
          </table:table-cell>
          <table:table-cell office:value-type="float" office:value="253.65853597090529" table:style-name="ce39">
            <text:p>253.66</text:p>
          </table:table-cell>
          <table:table-cell office:value-type="float" office:value="24.36181025143685" table:style-name="ce39">
            <text:p>24.36</text:p>
          </table:table-cell>
          <table:table-cell office:value-type="float" office:value="205.90938787808909" table:style-name="ce40">
            <text:p>205.91</text:p>
          </table:table-cell>
          <table:table-cell office:value-type="float" office:value="301.40768406372149" table:style-name="ce40">
            <text:p>301.41</text:p>
          </table:table-cell>
          <table:table-cell office:value-type="float" office:value="9.6041752185430713" table:style-name="ce40">
            <text:p>9.60</text:p>
          </table:table-cell>
          <table:table-cell office:value-type="float" office:value="1.030546043363419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02.58759367186246" table:style-name="ce39">
            <text:p>602.59</text:p>
          </table:table-cell>
          <table:table-cell office:value-type="float" office:value="113.0517533269967" table:style-name="ce39">
            <text:p>113.05</text:p>
          </table:table-cell>
          <table:table-cell office:value-type="float" office:value="381.00615715094898" table:style-name="ce40">
            <text:p>381.01</text:p>
          </table:table-cell>
          <table:table-cell office:value-type="float" office:value="824.16903019277595" table:style-name="ce40">
            <text:p>824.17</text:p>
          </table:table-cell>
          <table:table-cell office:value-type="float" office:value="18.761048935328521" table:style-name="ce40">
            <text:p>18.76</text:p>
          </table:table-cell>
          <table:table-cell office:value-type="float" office:value="1.815431405336448" table:style-name="ce40">
            <text:p>1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230.3197899245622" table:style-name="ce39">
            <text:p>230.32</text:p>
          </table:table-cell>
          <table:table-cell office:value-type="float" office:value="52.915097443175753" table:style-name="ce39">
            <text:p>52.92</text:p>
          </table:table-cell>
          <table:table-cell office:value-type="float" office:value="126.6061989359377" table:style-name="ce40">
            <text:p>126.61</text:p>
          </table:table-cell>
          <table:table-cell office:value-type="float" office:value="334.03338091318659" table:style-name="ce40">
            <text:p>334.03</text:p>
          </table:table-cell>
          <table:table-cell office:value-type="float" office:value="22.974620400838027" table:style-name="ce40">
            <text:p>22.97</text:p>
          </table:table-cell>
          <table:table-cell office:value-type="float" office:value="1.7229073792274989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33.5918422614692" table:style-name="ce39">
            <text:p>233.59</text:p>
          </table:table-cell>
          <table:table-cell office:value-type="float" office:value="39.013767090244727" table:style-name="ce39">
            <text:p>39.01</text:p>
          </table:table-cell>
          <table:table-cell office:value-type="float" office:value="157.1248587645895" table:style-name="ce40">
            <text:p>157.12</text:p>
          </table:table-cell>
          <table:table-cell office:value-type="float" office:value="310.05882575834892" table:style-name="ce40">
            <text:p>310.06</text:p>
          </table:table-cell>
          <table:table-cell office:value-type="float" office:value="16.701682178855791" table:style-name="ce40">
            <text:p>16.70</text:p>
          </table:table-cell>
          <table:table-cell office:value-type="float" office:value="1.30703705769300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port: participate</text:p>
          </table:table-cell>
          <table:table-cell office:value-type="float" office:value="33.63412852792014" table:style-name="ce39">
            <text:p>33.63</text:p>
          </table:table-cell>
          <table:table-cell office:value-type="float" office:value="9.0797470036200227" table:style-name="ce39">
            <text:p>9.08</text:p>
          </table:table-cell>
          <table:table-cell office:value-type="float" office:value="15.8378244008249" table:style-name="ce40">
            <text:p>15.84</text:p>
          </table:table-cell>
          <table:table-cell office:value-type="float" office:value="51.43043265501538" table:style-name="ce40">
            <text:p>51.43</text:p>
          </table:table-cell>
          <table:table-cell office:value-type="float" office:value="26.995636280817575" table:style-name="ce40">
            <text:p>27.00</text:p>
          </table:table-cell>
          <table:table-cell office:value-type="float" office:value="1.5878987388242429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Holiday: base</text:p>
          </table:table-cell>
          <table:table-cell office:value-type="float" office:value="348.53262013250452" table:style-name="ce39">
            <text:p>348.53</text:p>
          </table:table-cell>
          <table:table-cell office:value-type="float" office:value="106.8840456936762" table:style-name="ce39">
            <text:p>106.88</text:p>
          </table:table-cell>
          <table:table-cell office:value-type="float" office:value="139.03989057289911" table:style-name="ce40">
            <text:p>139.04</text:p>
          </table:table-cell>
          <table:table-cell office:value-type="float" office:value="558.0253496921099" table:style-name="ce40">
            <text:p>558.03</text:p>
          </table:table-cell>
          <table:table-cell office:value-type="float" office:value="30.66687004878947" table:style-name="ce40">
            <text:p>30.67</text:p>
          </table:table-cell>
          <table:table-cell office:value-type="float" office:value="1.77977229703783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Day trip</text:p>
          </table:table-cell>
          <table:table-cell office:value-type="float" office:value="255.9726097265648" table:style-name="ce39">
            <text:p>255.97</text:p>
          </table:table-cell>
          <table:table-cell office:value-type="float" office:value="74.470268288652818" table:style-name="ce39">
            <text:p>74.47</text:p>
          </table:table-cell>
          <table:table-cell office:value-type="float" office:value="110.0108838808053" table:style-name="ce40">
            <text:p>110.01</text:p>
          </table:table-cell>
          <table:table-cell office:value-type="float" office:value="401.93433557232441" table:style-name="ce40">
            <text:p>401.93</text:p>
          </table:table-cell>
          <table:table-cell office:value-type="float" office:value="29.093061311600287" table:style-name="ce40">
            <text:p>29.09</text:p>
          </table:table-cell>
          <table:table-cell office:value-type="float" office:value="1.7801586181189051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Just walk</text:p>
          </table:table-cell>
          <table:table-cell office:value-type="float" office:value="47.658241902715247" table:style-name="ce39">
            <text:p>47.66</text:p>
          </table:table-cell>
          <table:table-cell office:value-type="float" office:value="6.8571145554558441" table:style-name="ce39">
            <text:p>6.86</text:p>
          </table:table-cell>
          <table:table-cell office:value-type="float" office:value="34.218297374021802" table:style-name="ce40">
            <text:p>34.22</text:p>
          </table:table-cell>
          <table:table-cell office:value-type="float" office:value="61.098186431408713" table:style-name="ce40">
            <text:p>61.10</text:p>
          </table:table-cell>
          <table:table-cell office:value-type="float" office:value="14.388098011364479" table:style-name="ce40">
            <text:p>14.39</text:p>
          </table:table-cell>
          <table:table-cell office:value-type="float" office:value="1.4152454724689201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</text:p>
          </table:table-cell>
          <table:table-cell office:value-type="float" office:value="3.4238898184862978" table:style-name="ce39">
            <text:p>3.42</text:p>
          </table:table-cell>
          <table:table-cell office:value-type="float" office:value="3.3309117489779432" table:style-name="ce39">
            <text:p>3.33</text:p>
          </table:table-cell>
          <table:table-cell office:value-type="float" office:value="0" table:style-name="ce40">
            <text:p>0.00</text:p>
          </table:table-cell>
          <table:table-cell office:value-type="float" office:value="9.9524768464830657" table:style-name="ce40">
            <text:p>9.95</text:p>
          </table:table-cell>
          <table:table-cell office:value-type="float" office:value="97.284431613238638" table:style-name="ce40">
            <text:p>97.28</text:p>
          </table:table-cell>
          <table:table-cell office:value-type="float" office:value="1.11578606410543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All purposes</text:p>
          </table:table-cell>
          <table:table-cell office:value-type="float" office:value="4301.5233603778906" table:style-name="ce39">
            <text:p>4,301.52</text:p>
          </table:table-cell>
          <table:table-cell office:value-type="float" office:value="263.60795235088187" table:style-name="ce39">
            <text:p>263.61</text:p>
          </table:table-cell>
          <table:table-cell office:value-type="float" office:value="3784.8517737701618" table:style-name="ce40">
            <text:p>3,784.85</text:p>
          </table:table-cell>
          <table:table-cell office:value-type="float" office:value="4818.194946985619" table:style-name="ce40">
            <text:p>4,818.19</text:p>
          </table:table-cell>
          <table:table-cell office:value-type="float" office:value="6.128246443551193" table:style-name="ce40">
            <text:p>6.13</text:p>
          </table:table-cell>
          <table:table-cell office:value-type="float" office:value="1.4640341623147251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Commuting</text:p>
          </table:table-cell>
          <table:table-cell office:value-type="float" office:value="1347.077586654696" table:style-name="ce39">
            <text:p>1,347.08</text:p>
          </table:table-cell>
          <table:table-cell office:value-type="float" office:value="190.63682542135771" table:style-name="ce39">
            <text:p>190.64</text:p>
          </table:table-cell>
          <table:table-cell office:value-type="float" office:value="973.42940882883499" table:style-name="ce40">
            <text:p>973.43</text:p>
          </table:table-cell>
          <table:table-cell office:value-type="float" office:value="1720.725764480557" table:style-name="ce40">
            <text:p>1,720.73</text:p>
          </table:table-cell>
          <table:table-cell office:value-type="float" office:value="14.151881622110659" table:style-name="ce40">
            <text:p>14.15</text:p>
          </table:table-cell>
          <table:table-cell office:value-type="float" office:value="1.050462584903112" table:style-name="ce40">
            <text:p>1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Business</text:p>
          </table:table-cell>
          <table:table-cell office:value-type="float" office:value="595.22081933407219" table:style-name="ce39">
            <text:p>595.22</text:p>
          </table:table-cell>
          <table:table-cell office:value-type="float" office:value="188.3417365308745" table:style-name="ce39">
            <text:p>188.34</text:p>
          </table:table-cell>
          <table:table-cell office:value-type="float" office:value="226.0710157335582" table:style-name="ce40">
            <text:p>226.07</text:p>
          </table:table-cell>
          <table:table-cell office:value-type="float" office:value="964.37062293458621" table:style-name="ce40">
            <text:p>964.37</text:p>
          </table:table-cell>
          <table:table-cell office:value-type="float" office:value="31.642330108948403" table:style-name="ce40">
            <text:p>31.64</text:p>
          </table:table-cell>
          <table:table-cell office:value-type="float" office:value="1.3429617830395471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ducation</text:p>
          </table:table-cell>
          <table:table-cell office:value-type="float" office:value="207.94284432818151" table:style-name="ce39">
            <text:p>207.94</text:p>
          </table:table-cell>
          <table:table-cell office:value-type="float" office:value="69.058240746473018" table:style-name="ce39">
            <text:p>69.06</text:p>
          </table:table-cell>
          <table:table-cell office:value-type="float" office:value="72.588692465094425" table:style-name="ce40">
            <text:p>72.59</text:p>
          </table:table-cell>
          <table:table-cell office:value-type="float" office:value="343.29699619126859" table:style-name="ce40">
            <text:p>343.30</text:p>
          </table:table-cell>
          <table:table-cell office:value-type="float" office:value="33.210203010151808" table:style-name="ce40">
            <text:p>33.21</text:p>
          </table:table-cell>
          <table:table-cell office:value-type="float" office:value="1.179888572387251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scort education</text:p>
          </table:table-cell>
          <table:table-cell office:value-type="float" office:value="128.4606252577035" table:style-name="ce39">
            <text:p>128.46</text:p>
          </table:table-cell>
          <table:table-cell office:value-type="float" office:value="36.230825049757058" table:style-name="ce39">
            <text:p>36.23</text:p>
          </table:table-cell>
          <table:table-cell office:value-type="float" office:value="57.448208160179689" table:style-name="ce40">
            <text:p>57.45</text:p>
          </table:table-cell>
          <table:table-cell office:value-type="float" office:value="199.47304235522739" table:style-name="ce40">
            <text:p>199.47</text:p>
          </table:table-cell>
          <table:table-cell office:value-type="float" office:value="28.203836760933388" table:style-name="ce40">
            <text:p>28.20</text:p>
          </table:table-cell>
          <table:table-cell office:value-type="float" office:value="1.0923181155910271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hopping</text:p>
          </table:table-cell>
          <table:table-cell office:value-type="float" office:value="1120.3339777591009" table:style-name="ce39">
            <text:p>1,120.33</text:p>
          </table:table-cell>
          <table:table-cell office:value-type="float" office:value="178.32166359517569" table:style-name="ce39">
            <text:p>178.32</text:p>
          </table:table-cell>
          <table:table-cell office:value-type="float" office:value="770.82351711255683" table:style-name="ce40">
            <text:p>770.82</text:p>
          </table:table-cell>
          <table:table-cell office:value-type="float" office:value="1469.844438405645" table:style-name="ce40">
            <text:p>1,469.84</text:p>
          </table:table-cell>
          <table:table-cell office:value-type="float" office:value="15.916830796460873" table:style-name="ce40">
            <text:p>15.92</text:p>
          </table:table-cell>
          <table:table-cell office:value-type="float" office:value="1.2349628416988609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 escort</text:p>
          </table:table-cell>
          <table:table-cell office:value-type="float" office:value="917.29066353514543" table:style-name="ce39">
            <text:p>917.29</text:p>
          </table:table-cell>
          <table:table-cell office:value-type="float" office:value="170.4296912231741" table:style-name="ce39">
            <text:p>170.43</text:p>
          </table:table-cell>
          <table:table-cell office:value-type="float" office:value="583.24846873772412" table:style-name="ce40">
            <text:p>583.25</text:p>
          </table:table-cell>
          <table:table-cell office:value-type="float" office:value="1251.332858332567" table:style-name="ce40">
            <text:p>1,251.33</text:p>
          </table:table-cell>
          <table:table-cell office:value-type="float" office:value="18.579682318618104" table:style-name="ce40">
            <text:p>18.58</text:p>
          </table:table-cell>
          <table:table-cell office:value-type="float" office:value="1.124056861447843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Personal business</text:p>
          </table:table-cell>
          <table:table-cell office:value-type="float" office:value="587.7804074541076" table:style-name="ce39">
            <text:p>587.78</text:p>
          </table:table-cell>
          <table:table-cell office:value-type="float" office:value="125.58655986268219" table:style-name="ce39">
            <text:p>125.59</text:p>
          </table:table-cell>
          <table:table-cell office:value-type="float" office:value="341.63075012325061" table:style-name="ce40">
            <text:p>341.63</text:p>
          </table:table-cell>
          <table:table-cell office:value-type="float" office:value="833.93006478496466" table:style-name="ce40">
            <text:p>833.93</text:p>
          </table:table-cell>
          <table:table-cell office:value-type="float" office:value="21.366237844953631" table:style-name="ce40">
            <text:p>21.37</text:p>
          </table:table-cell>
          <table:table-cell office:value-type="float" office:value="1.3482296149840469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56.30196714947988" table:style-name="ce39">
            <text:p>856.30</text:p>
          </table:table-cell>
          <table:table-cell office:value-type="float" office:value="199.79796513507131" table:style-name="ce39">
            <text:p>199.80</text:p>
          </table:table-cell>
          <table:table-cell office:value-type="float" office:value="464.69795548474019" table:style-name="ce40">
            <text:p>464.70</text:p>
          </table:table-cell>
          <table:table-cell office:value-type="float" office:value="1247.905978814219" table:style-name="ce40">
            <text:p>1,247.91</text:p>
          </table:table-cell>
          <table:table-cell office:value-type="float" office:value="23.332652825751794" table:style-name="ce40">
            <text:p>23.33</text:p>
          </table:table-cell>
          <table:table-cell office:value-type="float" office:value="1.734821526422428" table:style-name="ce40">
            <text:p>1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elsewhere</text:p>
          </table:table-cell>
          <table:table-cell office:value-type="float" office:value="259.56291219372389" table:style-name="ce39">
            <text:p>259.56</text:p>
          </table:table-cell>
          <table:table-cell office:value-type="float" office:value="58.482872301697441" table:style-name="ce39">
            <text:p>58.48</text:p>
          </table:table-cell>
          <table:table-cell office:value-type="float" office:value="144.93648248239691" table:style-name="ce40">
            <text:p>144.94</text:p>
          </table:table-cell>
          <table:table-cell office:value-type="float" office:value="374.18934190505092" table:style-name="ce40">
            <text:p>374.19</text:p>
          </table:table-cell>
          <table:table-cell office:value-type="float" office:value="22.531289931763805" table:style-name="ce40">
            <text:p>22.53</text:p>
          </table:table-cell>
          <table:table-cell office:value-type="float" office:value="1.370354919900322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92.88721192621148" table:style-name="ce39">
            <text:p>492.89</text:p>
          </table:table-cell>
          <table:table-cell office:value-type="float" office:value="91.31777760638596" table:style-name="ce39">
            <text:p>91.32</text:p>
          </table:table-cell>
          <table:table-cell office:value-type="float" office:value="313.904367817695" table:style-name="ce40">
            <text:p>313.90</text:p>
          </table:table-cell>
          <table:table-cell office:value-type="float" office:value="671.8700560347279" table:style-name="ce40">
            <text:p>671.87</text:p>
          </table:table-cell>
          <table:table-cell office:value-type="float" office:value="18.527114397939958" table:style-name="ce40">
            <text:p>18.53</text:p>
          </table:table-cell>
          <table:table-cell office:value-type="float" office:value="0.83031619753427555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port: participate</text:p>
          </table:table-cell>
          <table:table-cell office:value-type="float" office:value="180.46413744068121" table:style-name="ce39">
            <text:p>180.46</text:p>
          </table:table-cell>
          <table:table-cell office:value-type="float" office:value="78.454364346732646" table:style-name="ce39">
            <text:p>78.45</text:p>
          </table:table-cell>
          <table:table-cell office:value-type="float" office:value="26.693583321085239" table:style-name="ce40">
            <text:p>26.69</text:p>
          </table:table-cell>
          <table:table-cell office:value-type="float" office:value="334.23469156027721" table:style-name="ce40">
            <text:p>334.23</text:p>
          </table:table-cell>
          <table:table-cell office:value-type="float" office:value="43.473659342716054" table:style-name="ce40">
            <text:p>43.47</text:p>
          </table:table-cell>
          <table:table-cell office:value-type="float" office:value="1.179706467146804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Holiday: base</text:p>
          </table:table-cell>
          <table:table-cell office:value-type="float" office:value="370.32757075298281" table:style-name="ce39">
            <text:p>370.33</text:p>
          </table:table-cell>
          <table:table-cell office:value-type="float" office:value="123.2472569257673" table:style-name="ce39">
            <text:p>123.25</text:p>
          </table:table-cell>
          <table:table-cell office:value-type="float" office:value="128.76294717847881" table:style-name="ce40">
            <text:p>128.76</text:p>
          </table:table-cell>
          <table:table-cell office:value-type="float" office:value="611.89219432748666" table:style-name="ce40">
            <text:p>611.89</text:p>
          </table:table-cell>
          <table:table-cell office:value-type="float" office:value="33.280605242318323" table:style-name="ce40">
            <text:p>33.28</text:p>
          </table:table-cell>
          <table:table-cell office:value-type="float" office:value="1.081316615954687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Day trip</text:p>
          </table:table-cell>
          <table:table-cell office:value-type="float" office:value="442.40924514109759" table:style-name="ce39">
            <text:p>442.41</text:p>
          </table:table-cell>
          <table:table-cell office:value-type="float" office:value="171.47757006359299" table:style-name="ce39">
            <text:p>171.48</text:p>
          </table:table-cell>
          <table:table-cell office:value-type="float" office:value="106.3132078164554" table:style-name="ce40">
            <text:p>106.31</text:p>
          </table:table-cell>
          <table:table-cell office:value-type="float" office:value="778.50528246573992" table:style-name="ce40">
            <text:p>778.51</text:p>
          </table:table-cell>
          <table:table-cell office:value-type="float" office:value="38.759942733317807" table:style-name="ce40">
            <text:p>38.76</text:p>
          </table:table-cell>
          <table:table-cell office:value-type="float" office:value="1.275071234406258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Just walk</text:p>
          </table:table-cell>
          <table:table-cell office:value-type="float" office:value="112.9718444656809" table:style-name="ce39">
            <text:p>112.97</text:p>
          </table:table-cell>
          <table:table-cell office:value-type="float" office:value="18.157373523909321" table:style-name="ce39">
            <text:p>18.16</text:p>
          </table:table-cell>
          <table:table-cell office:value-type="float" office:value="77.383392358818611" table:style-name="ce40">
            <text:p>77.38</text:p>
          </table:table-cell>
          <table:table-cell office:value-type="float" office:value="148.56029657254319" table:style-name="ce40">
            <text:p>148.56</text:p>
          </table:table-cell>
          <table:table-cell office:value-type="float" office:value="16.07247682799872" table:style-name="ce40">
            <text:p>16.07</text:p>
          </table:table-cell>
          <table:table-cell office:value-type="float" office:value="1.085299457314534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</text:p>
          </table:table-cell>
          <table:table-cell office:value-type="float" office:value="13.20687721505063" table:style-name="ce39">
            <text:p>13.21</text:p>
          </table:table-cell>
          <table:table-cell office:value-type="float" office:value="13.094925823422489" table:style-name="ce39">
            <text:p>13.09</text:p>
          </table:table-cell>
          <table:table-cell office:value-type="float" office:value="0" table:style-name="ce40">
            <text:p>0.00</text:p>
          </table:table-cell>
          <table:table-cell office:value-type="float" office:value="38.872931828958713" table:style-name="ce40">
            <text:p>38.87</text:p>
          </table:table-cell>
          <table:table-cell office:value-type="float" office:value="99.152325036379068" table:style-name="ce40">
            <text:p>99.15</text:p>
          </table:table-cell>
          <table:table-cell office:value-type="float" office:value="0.98024149575946451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All purposes</text:p>
          </table:table-cell>
          <table:table-cell office:value-type="float" office:value="7632.2386906079146" table:style-name="ce39">
            <text:p>7,632.24</text:p>
          </table:table-cell>
          <table:table-cell office:value-type="float" office:value="655.47071682834701" table:style-name="ce39">
            <text:p>655.47</text:p>
          </table:table-cell>
          <table:table-cell office:value-type="float" office:value="6347.5160856243556" table:style-name="ce40">
            <text:p>6,347.52</text:p>
          </table:table-cell>
          <table:table-cell office:value-type="float" office:value="8916.9612955914763" table:style-name="ce40">
            <text:p>8,916.96</text:p>
          </table:table-cell>
          <table:table-cell office:value-type="float" office:value="8.5881841933868852" table:style-name="ce40">
            <text:p>8.59</text:p>
          </table:table-cell>
          <table:table-cell office:value-type="float" office:value="1.514359986351745" table:style-name="ce40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Commuting</text:p>
          </table:table-cell>
          <table:table-cell office:value-type="float" office:value="959.15353400889137" table:style-name="ce39">
            <text:p>959.15</text:p>
          </table:table-cell>
          <table:table-cell office:value-type="float" office:value="138.90716117175481" table:style-name="ce39">
            <text:p>138.91</text:p>
          </table:table-cell>
          <table:table-cell office:value-type="float" office:value="686.89549811225197" table:style-name="ce40">
            <text:p>686.90</text:p>
          </table:table-cell>
          <table:table-cell office:value-type="float" office:value="1231.411569905531" table:style-name="ce40">
            <text:p>1,231.41</text:p>
          </table:table-cell>
          <table:table-cell office:value-type="float" office:value="14.482265481645729" table:style-name="ce40">
            <text:p>14.48</text:p>
          </table:table-cell>
          <table:table-cell office:value-type="float" office:value="1.064919262472672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Business</text:p>
          </table:table-cell>
          <table:table-cell office:value-type="float" office:value="233.3112630265156" table:style-name="ce39">
            <text:p>233.31</text:p>
          </table:table-cell>
          <table:table-cell office:value-type="float" office:value="66.56233837553944" table:style-name="ce39">
            <text:p>66.56</text:p>
          </table:table-cell>
          <table:table-cell office:value-type="float" office:value="102.84907981045831" table:style-name="ce40">
            <text:p>102.85</text:p>
          </table:table-cell>
          <table:table-cell office:value-type="float" office:value="363.7734462425729" table:style-name="ce40">
            <text:p>363.77</text:p>
          </table:table-cell>
          <table:table-cell office:value-type="float" office:value="28.529414959266109" table:style-name="ce40">
            <text:p>28.53</text:p>
          </table:table-cell>
          <table:table-cell office:value-type="float" office:value="1.0716127458892271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ducation</text:p>
          </table:table-cell>
          <table:table-cell office:value-type="float" office:value="132.63893748496349" table:style-name="ce39">
            <text:p>132.64</text:p>
          </table:table-cell>
          <table:table-cell office:value-type="float" office:value="48.830962613971323" table:style-name="ce39">
            <text:p>48.83</text:p>
          </table:table-cell>
          <table:table-cell office:value-type="float" office:value="36.930250761579693" table:style-name="ce40">
            <text:p>36.93</text:p>
          </table:table-cell>
          <table:table-cell office:value-type="float" office:value="228.34762420834721" table:style-name="ce40">
            <text:p>228.35</text:p>
          </table:table-cell>
          <table:table-cell office:value-type="float" office:value="36.814953089854932" table:style-name="ce40">
            <text:p>36.81</text:p>
          </table:table-cell>
          <table:table-cell office:value-type="float" office:value="1.5238759751434761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scort education</text:p>
          </table:table-cell>
          <table:table-cell office:value-type="float" office:value="66.078774877977139" table:style-name="ce39">
            <text:p>66.08</text:p>
          </table:table-cell>
          <table:table-cell office:value-type="float" office:value="21.412912178393359" table:style-name="ce39">
            <text:p>21.41</text:p>
          </table:table-cell>
          <table:table-cell office:value-type="float" office:value="24.10946700832616" table:style-name="ce40">
            <text:p>24.11</text:p>
          </table:table-cell>
          <table:table-cell office:value-type="float" office:value="108.0480827476281" table:style-name="ce40">
            <text:p>108.05</text:p>
          </table:table-cell>
          <table:table-cell office:value-type="float" office:value="32.405128905514708" table:style-name="ce40">
            <text:p>32.41</text:p>
          </table:table-cell>
          <table:table-cell office:value-type="float" office:value="1.370694617686756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hopping</text:p>
          </table:table-cell>
          <table:table-cell office:value-type="float" office:value="704.63131553162611" table:style-name="ce39">
            <text:p>704.63</text:p>
          </table:table-cell>
          <table:table-cell office:value-type="float" office:value="122.6192444315362" table:style-name="ce39">
            <text:p>122.62</text:p>
          </table:table-cell>
          <table:table-cell office:value-type="float" office:value="464.2975964458152" table:style-name="ce40">
            <text:p>464.30</text:p>
          </table:table-cell>
          <table:table-cell office:value-type="float" office:value="944.96503461743703" table:style-name="ce40">
            <text:p>944.97</text:p>
          </table:table-cell>
          <table:table-cell office:value-type="float" office:value="17.40190106921705" table:style-name="ce40">
            <text:p>17.40</text:p>
          </table:table-cell>
          <table:table-cell office:value-type="float" office:value="1.7696672492316921" table:style-name="ce40">
            <text:p>1.7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 escort</text:p>
          </table:table-cell>
          <table:table-cell office:value-type="float" office:value="455.20190046643592" table:style-name="ce39">
            <text:p>455.20</text:p>
          </table:table-cell>
          <table:table-cell office:value-type="float" office:value="72.159724223746622" table:style-name="ce39">
            <text:p>72.16</text:p>
          </table:table-cell>
          <table:table-cell office:value-type="float" office:value="313.76884098789247" table:style-name="ce40">
            <text:p>313.77</text:p>
          </table:table-cell>
          <table:table-cell office:value-type="float" office:value="596.6349599449793" table:style-name="ce40">
            <text:p>596.63</text:p>
          </table:table-cell>
          <table:table-cell office:value-type="float" office:value="15.852245816593925" table:style-name="ce40">
            <text:p>15.85</text:p>
          </table:table-cell>
          <table:table-cell office:value-type="float" office:value="0.81623100747214861" table:style-name="ce40">
            <text:p>0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Personal business</text:p>
          </table:table-cell>
          <table:table-cell office:value-type="float" office:value="598.42899397144663" table:style-name="ce39">
            <text:p>598.43</text:p>
          </table:table-cell>
          <table:table-cell office:value-type="float" office:value="157.24489387329709" table:style-name="ce39">
            <text:p>157.24</text:p>
          </table:table-cell>
          <table:table-cell office:value-type="float" office:value="290.22900197978441" table:style-name="ce40">
            <text:p>290.23</text:p>
          </table:table-cell>
          <table:table-cell office:value-type="float" office:value="906.62898596310879" table:style-name="ce40">
            <text:p>906.63</text:p>
          </table:table-cell>
          <table:table-cell office:value-type="float" office:value="26.276282642949589" table:style-name="ce40">
            <text:p>26.28</text:p>
          </table:table-cell>
          <table:table-cell office:value-type="float" office:value="1.0179916491143111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304.705006168097" table:style-name="ce39">
            <text:p>1,304.71</text:p>
          </table:table-cell>
          <table:table-cell office:value-type="float" office:value="238.66630963155649" table:style-name="ce39">
            <text:p>238.67</text:p>
          </table:table-cell>
          <table:table-cell office:value-type="float" office:value="836.91903929024693" table:style-name="ce40">
            <text:p>836.92</text:p>
          </table:table-cell>
          <table:table-cell office:value-type="float" office:value="1772.4909730459481" table:style-name="ce40">
            <text:p>1,772.49</text:p>
          </table:table-cell>
          <table:table-cell office:value-type="float" office:value="18.292741156295289" table:style-name="ce40">
            <text:p>18.29</text:p>
          </table:table-cell>
          <table:table-cell office:value-type="float" office:value="1.387437508059483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elsewhere</text:p>
          </table:table-cell>
          <table:table-cell office:value-type="float" office:value="398.18102865393553" table:style-name="ce39">
            <text:p>398.18</text:p>
          </table:table-cell>
          <table:table-cell office:value-type="float" office:value="117.4560081699627" table:style-name="ce39">
            <text:p>117.46</text:p>
          </table:table-cell>
          <table:table-cell office:value-type="float" office:value="167.96725264080851" table:style-name="ce40">
            <text:p>167.97</text:p>
          </table:table-cell>
          <table:table-cell office:value-type="float" office:value="628.39480466706243" table:style-name="ce40">
            <text:p>628.39</text:p>
          </table:table-cell>
          <table:table-cell office:value-type="float" office:value="29.498142733476456" table:style-name="ce40">
            <text:p>29.50</text:p>
          </table:table-cell>
          <table:table-cell office:value-type="float" office:value="1.66672296238964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77.51563800663109" table:style-name="ce39">
            <text:p>577.52</text:p>
          </table:table-cell>
          <table:table-cell office:value-type="float" office:value="164.79839682398111" table:style-name="ce39">
            <text:p>164.80</text:p>
          </table:table-cell>
          <table:table-cell office:value-type="float" office:value="254.5107802316281" table:style-name="ce40">
            <text:p>254.51</text:p>
          </table:table-cell>
          <table:table-cell office:value-type="float" office:value="900.52049578163405" table:style-name="ce40">
            <text:p>900.52</text:p>
          </table:table-cell>
          <table:table-cell office:value-type="float" office:value="28.535746216813074" table:style-name="ce40">
            <text:p>28.54</text:p>
          </table:table-cell>
          <table:table-cell office:value-type="float" office:value="1.5761978997124011" table:style-name="ce40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port: participate</text:p>
          </table:table-cell>
          <table:table-cell office:value-type="float" office:value="140.66092553364919" table:style-name="ce39">
            <text:p>140.66</text:p>
          </table:table-cell>
          <table:table-cell office:value-type="float" office:value="32.289521480008482" table:style-name="ce39">
            <text:p>32.29</text:p>
          </table:table-cell>
          <table:table-cell office:value-type="float" office:value="77.373463432832565" table:style-name="ce40">
            <text:p>77.37</text:p>
          </table:table-cell>
          <table:table-cell office:value-type="float" office:value="203.9483876344658" table:style-name="ce40">
            <text:p>203.95</text:p>
          </table:table-cell>
          <table:table-cell office:value-type="float" office:value="22.955573026059835" table:style-name="ce40">
            <text:p>22.96</text:p>
          </table:table-cell>
          <table:table-cell office:value-type="float" office:value="0.88381835558528676" table:style-name="ce40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Holiday: base</text:p>
          </table:table-cell>
          <table:table-cell office:value-type="float" office:value="629.01516627487194" table:style-name="ce39">
            <text:p>629.02</text:p>
          </table:table-cell>
          <table:table-cell office:value-type="float" office:value="150.1173697456673" table:style-name="ce39">
            <text:p>150.12</text:p>
          </table:table-cell>
          <table:table-cell office:value-type="float" office:value="334.78512157336399" table:style-name="ce40">
            <text:p>334.79</text:p>
          </table:table-cell>
          <table:table-cell office:value-type="float" office:value="923.24521097637989" table:style-name="ce40">
            <text:p>923.25</text:p>
          </table:table-cell>
          <table:table-cell office:value-type="float" office:value="23.865461088114344" table:style-name="ce40">
            <text:p>23.87</text:p>
          </table:table-cell>
          <table:table-cell office:value-type="float" office:value="1.2458342452952711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Day trip</text:p>
          </table:table-cell>
          <table:table-cell office:value-type="float" office:value="609.8874524273067" table:style-name="ce39">
            <text:p>609.89</text:p>
          </table:table-cell>
          <table:table-cell office:value-type="float" office:value="275.91576218117689" table:style-name="ce39">
            <text:p>275.92</text:p>
          </table:table-cell>
          <table:table-cell office:value-type="float" office:value="69.092558552199989" table:style-name="ce40">
            <text:p>69.09</text:p>
          </table:table-cell>
          <table:table-cell office:value-type="float" office:value="1150.682346302413" table:style-name="ce40">
            <text:p>1,150.68</text:p>
          </table:table-cell>
          <table:table-cell office:value-type="float" office:value="45.240439212686326" table:style-name="ce40">
            <text:p>45.24</text:p>
          </table:table-cell>
          <table:table-cell office:value-type="float" office:value="2.488984954806587" table:style-name="ce40">
            <text:p>2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Just walk</text:p>
          </table:table-cell>
          <table:table-cell office:value-type="float" office:value="89.109902390490575" table:style-name="ce39">
            <text:p>89.11</text:p>
          </table:table-cell>
          <table:table-cell office:value-type="float" office:value="15.003799137042011" table:style-name="ce39">
            <text:p>15.00</text:p>
          </table:table-cell>
          <table:table-cell office:value-type="float" office:value="59.702456081888243" table:style-name="ce40">
            <text:p>59.70</text:p>
          </table:table-cell>
          <table:table-cell office:value-type="float" office:value="118.51734869909291" table:style-name="ce40">
            <text:p>118.52</text:p>
          </table:table-cell>
          <table:table-cell office:value-type="float" office:value="16.837409462411387" table:style-name="ce40">
            <text:p>16.84</text:p>
          </table:table-cell>
          <table:table-cell office:value-type="float" office:value="1.336086233013900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All purposes</text:p>
          </table:table-cell>
          <table:table-cell office:value-type="float" office:value="6898.5198388228391" table:style-name="ce39">
            <text:p>6,898.52</text:p>
          </table:table-cell>
          <table:table-cell office:value-type="float" office:value="645.5437302320978" table:style-name="ce39">
            <text:p>645.54</text:p>
          </table:table-cell>
          <table:table-cell office:value-type="float" office:value="5633.2541275679278" table:style-name="ce40">
            <text:p>5,633.25</text:p>
          </table:table-cell>
          <table:table-cell office:value-type="float" office:value="8163.7855500777496" table:style-name="ce40">
            <text:p>8,163.79</text:p>
          </table:table-cell>
          <table:table-cell office:value-type="float" office:value="9.3577136155957348" table:style-name="ce40">
            <text:p>9.36</text:p>
          </table:table-cell>
          <table:table-cell office:value-type="float" office:value="1.637264845889197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Commuting</text:p>
          </table:table-cell>
          <table:table-cell office:value-type="float" office:value="777.74384836075933" table:style-name="ce39">
            <text:p>777.74</text:p>
          </table:table-cell>
          <table:table-cell office:value-type="float" office:value="154.0252169238764" table:style-name="ce39">
            <text:p>154.03</text:p>
          </table:table-cell>
          <table:table-cell office:value-type="float" office:value="475.85442318996161" table:style-name="ce40">
            <text:p>475.85</text:p>
          </table:table-cell>
          <table:table-cell office:value-type="float" office:value="1079.6332735315571" table:style-name="ce40">
            <text:p>1,079.63</text:p>
          </table:table-cell>
          <table:table-cell office:value-type="float" office:value="19.804106101065713" table:style-name="ce40">
            <text:p>19.80</text:p>
          </table:table-cell>
          <table:table-cell office:value-type="float" office:value="1.205434479953271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Business</text:p>
          </table:table-cell>
          <table:table-cell office:value-type="float" office:value="579.16664666941574" table:style-name="ce39">
            <text:p>579.17</text:p>
          </table:table-cell>
          <table:table-cell office:value-type="float" office:value="235.78485204121321" table:style-name="ce39">
            <text:p>235.78</text:p>
          </table:table-cell>
          <table:table-cell office:value-type="float" office:value="117.02833666863781" table:style-name="ce40">
            <text:p>117.03</text:p>
          </table:table-cell>
          <table:table-cell office:value-type="float" office:value="1041.3049566701941" table:style-name="ce40">
            <text:p>1,041.30</text:p>
          </table:table-cell>
          <table:table-cell office:value-type="float" office:value="40.711054995505904" table:style-name="ce40">
            <text:p>40.71</text:p>
          </table:table-cell>
          <table:table-cell office:value-type="float" office:value="0.93050809988908612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ducation</text:p>
          </table:table-cell>
          <table:table-cell office:value-type="float" office:value="133.72228773353191" table:style-name="ce39">
            <text:p>133.72</text:p>
          </table:table-cell>
          <table:table-cell office:value-type="float" office:value="29.10355622293465" table:style-name="ce39">
            <text:p>29.10</text:p>
          </table:table-cell>
          <table:table-cell office:value-type="float" office:value="76.679317536580015" table:style-name="ce40">
            <text:p>76.68</text:p>
          </table:table-cell>
          <table:table-cell office:value-type="float" office:value="190.7652579304839" table:style-name="ce40">
            <text:p>190.77</text:p>
          </table:table-cell>
          <table:table-cell office:value-type="float" office:value="21.764177622304246" table:style-name="ce40">
            <text:p>21.76</text:p>
          </table:table-cell>
          <table:table-cell office:value-type="float" office:value="0.95819573005167846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scort education</text:p>
          </table:table-cell>
          <table:table-cell office:value-type="float" office:value="143.8965512686197" table:style-name="ce39">
            <text:p>143.90</text:p>
          </table:table-cell>
          <table:table-cell office:value-type="float" office:value="53.564422614717728" table:style-name="ce39">
            <text:p>53.56</text:p>
          </table:table-cell>
          <table:table-cell office:value-type="float" office:value="38.910282943772913" table:style-name="ce40">
            <text:p>38.91</text:p>
          </table:table-cell>
          <table:table-cell office:value-type="float" office:value="248.88281959346639" table:style-name="ce40">
            <text:p>248.88</text:p>
          </table:table-cell>
          <table:table-cell office:value-type="float" office:value="37.224257386631898" table:style-name="ce40">
            <text:p>37.22</text:p>
          </table:table-cell>
          <table:table-cell office:value-type="float" office:value="1.090356034186605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hopping</text:p>
          </table:table-cell>
          <table:table-cell office:value-type="float" office:value="726.6267736409668" table:style-name="ce39">
            <text:p>726.63</text:p>
          </table:table-cell>
          <table:table-cell office:value-type="float" office:value="148.47591479232361" table:style-name="ce39">
            <text:p>148.48</text:p>
          </table:table-cell>
          <table:table-cell office:value-type="float" office:value="435.6139806480125" table:style-name="ce40">
            <text:p>435.61</text:p>
          </table:table-cell>
          <table:table-cell office:value-type="float" office:value="1017.639566633921" table:style-name="ce40">
            <text:p>1,017.64</text:p>
          </table:table-cell>
          <table:table-cell office:value-type="float" office:value="20.433587114928823" table:style-name="ce40">
            <text:p>20.43</text:p>
          </table:table-cell>
          <table:table-cell office:value-type="float" office:value="1.971573372250274" table:style-name="ce40">
            <text:p>1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 escort</text:p>
          </table:table-cell>
          <table:table-cell office:value-type="float" office:value="440.93425120365242" table:style-name="ce39">
            <text:p>440.93</text:p>
          </table:table-cell>
          <table:table-cell office:value-type="float" office:value="122.76495342904219" table:style-name="ce39">
            <text:p>122.76</text:p>
          </table:table-cell>
          <table:table-cell office:value-type="float" office:value="200.31494248272961" table:style-name="ce40">
            <text:p>200.31</text:p>
          </table:table-cell>
          <table:table-cell office:value-type="float" office:value="681.55355992457521" table:style-name="ce40">
            <text:p>681.55</text:p>
          </table:table-cell>
          <table:table-cell office:value-type="float" office:value="27.842008892237601" table:style-name="ce40">
            <text:p>27.84</text:p>
          </table:table-cell>
          <table:table-cell office:value-type="float" office:value="1.597219233986434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Personal business</text:p>
          </table:table-cell>
          <table:table-cell office:value-type="float" office:value="476.809273490387" table:style-name="ce39">
            <text:p>476.81</text:p>
          </table:table-cell>
          <table:table-cell office:value-type="float" office:value="74.535019247752402" table:style-name="ce39">
            <text:p>74.54</text:p>
          </table:table-cell>
          <table:table-cell office:value-type="float" office:value="330.72063576479229" table:style-name="ce40">
            <text:p>330.72</text:p>
          </table:table-cell>
          <table:table-cell office:value-type="float" office:value="622.89791121598171" table:style-name="ce40">
            <text:p>622.90</text:p>
          </table:table-cell>
          <table:table-cell office:value-type="float" office:value="15.63204060653722" table:style-name="ce40">
            <text:p>15.63</text:p>
          </table:table-cell>
          <table:table-cell office:value-type="float" office:value="0.92806770990776766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044.65022622844" table:style-name="ce39">
            <text:p>1,044.65</text:p>
          </table:table-cell>
          <table:table-cell office:value-type="float" office:value="318.97610431763212" table:style-name="ce39">
            <text:p>318.98</text:p>
          </table:table-cell>
          <table:table-cell office:value-type="float" office:value="419.45706176588072" table:style-name="ce40">
            <text:p>419.46</text:p>
          </table:table-cell>
          <table:table-cell office:value-type="float" office:value="1669.8433906909991" table:style-name="ce40">
            <text:p>1,669.84</text:p>
          </table:table-cell>
          <table:table-cell office:value-type="float" office:value="30.534249293110253" table:style-name="ce40">
            <text:p>30.53</text:p>
          </table:table-cell>
          <table:table-cell office:value-type="float" office:value="1.5329081848980699" table:style-name="ce40">
            <text:p>1.5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74.71873489360519" table:style-name="ce39">
            <text:p>274.72</text:p>
          </table:table-cell>
          <table:table-cell office:value-type="float" office:value="79.002371130927912" table:style-name="ce39">
            <text:p>79.00</text:p>
          </table:table-cell>
          <table:table-cell office:value-type="float" office:value="119.8740874769865" table:style-name="ce40">
            <text:p>119.87</text:p>
          </table:table-cell>
          <table:table-cell office:value-type="float" office:value="429.56338231022391" table:style-name="ce40">
            <text:p>429.56</text:p>
          </table:table-cell>
          <table:table-cell office:value-type="float" office:value="28.757547664714039" table:style-name="ce40">
            <text:p>28.76</text:p>
          </table:table-cell>
          <table:table-cell office:value-type="float" office:value="1.6325349658623589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10.98284490459878" table:style-name="ce39">
            <text:p>410.98</text:p>
          </table:table-cell>
          <table:table-cell office:value-type="float" office:value="113.4900789626364" table:style-name="ce39">
            <text:p>113.49</text:p>
          </table:table-cell>
          <table:table-cell office:value-type="float" office:value="188.54229013783149" table:style-name="ce40">
            <text:p>188.54</text:p>
          </table:table-cell>
          <table:table-cell office:value-type="float" office:value="633.42339967136604" table:style-name="ce40">
            <text:p>633.42</text:p>
          </table:table-cell>
          <table:table-cell office:value-type="float" office:value="27.614310516776143" table:style-name="ce40">
            <text:p>27.61</text:p>
          </table:table-cell>
          <table:table-cell office:value-type="float" office:value="1.0023137504928461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port: participate</text:p>
          </table:table-cell>
          <table:table-cell office:value-type="float" office:value="89.632001498512821" table:style-name="ce39">
            <text:p>89.63</text:p>
          </table:table-cell>
          <table:table-cell office:value-type="float" office:value="16.24781110824723" table:style-name="ce39">
            <text:p>16.25</text:p>
          </table:table-cell>
          <table:table-cell office:value-type="float" office:value="57.786291726348239" table:style-name="ce40">
            <text:p>57.79</text:p>
          </table:table-cell>
          <table:table-cell office:value-type="float" office:value="121.4777112706774" table:style-name="ce40">
            <text:p>121.48</text:p>
          </table:table-cell>
          <table:table-cell office:value-type="float" office:value="18.12724343605873" table:style-name="ce40">
            <text:p>18.13</text:p>
          </table:table-cell>
          <table:table-cell office:value-type="float" office:value="0.68701089332083065" table:style-name="ce40">
            <text:p>0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Holiday: base</text:p>
          </table:table-cell>
          <table:table-cell office:value-type="float" office:value="833.85654644205829" table:style-name="ce39">
            <text:p>833.86</text:p>
          </table:table-cell>
          <table:table-cell office:value-type="float" office:value="245.6032117894857" table:style-name="ce39">
            <text:p>245.60</text:p>
          </table:table-cell>
          <table:table-cell office:value-type="float" office:value="352.47425133466629" table:style-name="ce40">
            <text:p>352.47</text:p>
          </table:table-cell>
          <table:table-cell office:value-type="float" office:value="1315.2388415494499" table:style-name="ce40">
            <text:p>1,315.24</text:p>
          </table:table-cell>
          <table:table-cell office:value-type="float" office:value="29.453892619472498" table:style-name="ce40">
            <text:p>29.45</text:p>
          </table:table-cell>
          <table:table-cell office:value-type="float" office:value="1.11702936549047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Day trip</text:p>
          </table:table-cell>
          <table:table-cell office:value-type="float" office:value="412.99079531103371" table:style-name="ce39">
            <text:p>412.99</text:p>
          </table:table-cell>
          <table:table-cell office:value-type="float" office:value="81.583462877693734" table:style-name="ce39">
            <text:p>81.58</text:p>
          </table:table-cell>
          <table:table-cell office:value-type="float" office:value="253.087208070754" table:style-name="ce40">
            <text:p>253.09</text:p>
          </table:table-cell>
          <table:table-cell office:value-type="float" office:value="572.89438255131336" table:style-name="ce40">
            <text:p>572.89</text:p>
          </table:table-cell>
          <table:table-cell office:value-type="float" office:value="19.754305375317429" table:style-name="ce40">
            <text:p>19.75</text:p>
          </table:table-cell>
          <table:table-cell office:value-type="float" office:value="1.149590699737238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Just walk</text:p>
          </table:table-cell>
          <table:table-cell office:value-type="float" office:value="66.309852330514332" table:style-name="ce39">
            <text:p>66.31</text:p>
          </table:table-cell>
          <table:table-cell office:value-type="float" office:value="11.538053625351949" table:style-name="ce39">
            <text:p>11.54</text:p>
          </table:table-cell>
          <table:table-cell office:value-type="float" office:value="43.695267224824512" table:style-name="ce40">
            <text:p>43.70</text:p>
          </table:table-cell>
          <table:table-cell office:value-type="float" office:value="88.924437436204158" table:style-name="ce40">
            <text:p>88.92</text:p>
          </table:table-cell>
          <table:table-cell office:value-type="float" office:value="17.400210104287009" table:style-name="ce40">
            <text:p>17.40</text:p>
          </table:table-cell>
          <table:table-cell office:value-type="float" office:value="1.023304541447777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All purposes</text:p>
          </table:table-cell>
          <table:table-cell office:value-type="float" office:value="6412.0406339760957" table:style-name="ce39">
            <text:p>6,412.04</text:p>
          </table:table-cell>
          <table:table-cell office:value-type="float" office:value="771.94698784395325" table:style-name="ce39">
            <text:p>771.95</text:p>
          </table:table-cell>
          <table:table-cell office:value-type="float" office:value="4899.0245378019472" table:style-name="ce40">
            <text:p>4,899.02</text:p>
          </table:table-cell>
          <table:table-cell office:value-type="float" office:value="7925.0567301502442" table:style-name="ce40">
            <text:p>7,925.06</text:p>
          </table:table-cell>
          <table:table-cell office:value-type="float" office:value="12.039022082198974" table:style-name="ce40">
            <text:p>12.04</text:p>
          </table:table-cell>
          <table:table-cell office:value-type="float" office:value="1.6400671755698559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Commuting</text:p>
          </table:table-cell>
          <table:table-cell office:value-type="float" office:value="847.333824857384" table:style-name="ce39">
            <text:p>847.33</text:p>
          </table:table-cell>
          <table:table-cell office:value-type="float" office:value="91.469521911253423" table:style-name="ce39">
            <text:p>91.47</text:p>
          </table:table-cell>
          <table:table-cell office:value-type="float" office:value="668.05356191132728" table:style-name="ce40">
            <text:p>668.05</text:p>
          </table:table-cell>
          <table:table-cell office:value-type="float" office:value="1026.614087803441" table:style-name="ce40">
            <text:p>1,026.61</text:p>
          </table:table-cell>
          <table:table-cell office:value-type="float" office:value="10.794980588276266" table:style-name="ce40">
            <text:p>10.79</text:p>
          </table:table-cell>
          <table:table-cell office:value-type="float" office:value="1.186426949471395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Business</text:p>
          </table:table-cell>
          <table:table-cell office:value-type="float" office:value="332.2478993607877" table:style-name="ce39">
            <text:p>332.25</text:p>
          </table:table-cell>
          <table:table-cell office:value-type="float" office:value="76.972684430455971" table:style-name="ce39">
            <text:p>76.97</text:p>
          </table:table-cell>
          <table:table-cell office:value-type="float" office:value="181.38143787709399" table:style-name="ce40">
            <text:p>181.38</text:p>
          </table:table-cell>
          <table:table-cell office:value-type="float" office:value="483.11436084448138" table:style-name="ce40">
            <text:p>483.11</text:p>
          </table:table-cell>
          <table:table-cell office:value-type="float" office:value="23.167244873043245" table:style-name="ce40">
            <text:p>23.17</text:p>
          </table:table-cell>
          <table:table-cell office:value-type="float" office:value="1.2861500082657751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ducation</text:p>
          </table:table-cell>
          <table:table-cell office:value-type="float" office:value="129.67358139188249" table:style-name="ce39">
            <text:p>129.67</text:p>
          </table:table-cell>
          <table:table-cell office:value-type="float" office:value="33.471832159759977" table:style-name="ce39">
            <text:p>33.47</text:p>
          </table:table-cell>
          <table:table-cell office:value-type="float" office:value="64.068790358752949" table:style-name="ce40">
            <text:p>64.07</text:p>
          </table:table-cell>
          <table:table-cell office:value-type="float" office:value="195.27837242501209" table:style-name="ce40">
            <text:p>195.28</text:p>
          </table:table-cell>
          <table:table-cell office:value-type="float" office:value="25.812375813548172" table:style-name="ce40">
            <text:p>25.81</text:p>
          </table:table-cell>
          <table:table-cell office:value-type="float" office:value="1.443091909420846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scort education</text:p>
          </table:table-cell>
          <table:table-cell office:value-type="float" office:value="120.5752189949704" table:style-name="ce39">
            <text:p>120.58</text:p>
          </table:table-cell>
          <table:table-cell office:value-type="float" office:value="29.27368630758928" table:style-name="ce39">
            <text:p>29.27</text:p>
          </table:table-cell>
          <table:table-cell office:value-type="float" office:value="63.198793832095433" table:style-name="ce40">
            <text:p>63.20</text:p>
          </table:table-cell>
          <table:table-cell office:value-type="float" office:value="177.95164415784541" table:style-name="ce40">
            <text:p>177.95</text:p>
          </table:table-cell>
          <table:table-cell office:value-type="float" office:value="24.278360472072112" table:style-name="ce40">
            <text:p>24.28</text:p>
          </table:table-cell>
          <table:table-cell office:value-type="float" office:value="1.456367481637568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hopping</text:p>
          </table:table-cell>
          <table:table-cell office:value-type="float" office:value="629.6450050185249" table:style-name="ce39">
            <text:p>629.65</text:p>
          </table:table-cell>
          <table:table-cell office:value-type="float" office:value="49.600015845942892" table:style-name="ce39">
            <text:p>49.60</text:p>
          </table:table-cell>
          <table:table-cell office:value-type="float" office:value="532.42897396047681" table:style-name="ce40">
            <text:p>532.43</text:p>
          </table:table-cell>
          <table:table-cell office:value-type="float" office:value="726.86103607657299" table:style-name="ce40">
            <text:p>726.86</text:p>
          </table:table-cell>
          <table:table-cell office:value-type="float" office:value="7.8774572101121656" table:style-name="ce40">
            <text:p>7.88</text:p>
          </table:table-cell>
          <table:table-cell office:value-type="float" office:value="1.4762041480848309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 escort</text:p>
          </table:table-cell>
          <table:table-cell office:value-type="float" office:value="412.61027773938861" table:style-name="ce39">
            <text:p>412.61</text:p>
          </table:table-cell>
          <table:table-cell office:value-type="float" office:value="60.731944233584969" table:style-name="ce39">
            <text:p>60.73</text:p>
          </table:table-cell>
          <table:table-cell office:value-type="float" office:value="293.57566704156199" table:style-name="ce40">
            <text:p>293.58</text:p>
          </table:table-cell>
          <table:table-cell office:value-type="float" office:value="531.64488843721517" table:style-name="ce40">
            <text:p>531.64</text:p>
          </table:table-cell>
          <table:table-cell office:value-type="float" office:value="14.718960605228611" table:style-name="ce40">
            <text:p>14.72</text:p>
          </table:table-cell>
          <table:table-cell office:value-type="float" office:value="1.33944645366029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Personal business</text:p>
          </table:table-cell>
          <table:table-cell office:value-type="float" office:value="410.27262549309171" table:style-name="ce39">
            <text:p>410.27</text:p>
          </table:table-cell>
          <table:table-cell office:value-type="float" office:value="47.218793561160787" table:style-name="ce39">
            <text:p>47.22</text:p>
          </table:table-cell>
          <table:table-cell office:value-type="float" office:value="317.72379011321652" table:style-name="ce40">
            <text:p>317.72</text:p>
          </table:table-cell>
          <table:table-cell office:value-type="float" office:value="502.82146087296678" table:style-name="ce40">
            <text:p>502.82</text:p>
          </table:table-cell>
          <table:table-cell office:value-type="float" office:value="11.509126036476413" table:style-name="ce40">
            <text:p>11.51</text:p>
          </table:table-cell>
          <table:table-cell office:value-type="float" office:value="1.3348255770211079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44.9741785823544" table:style-name="ce39">
            <text:p>844.97</text:p>
          </table:table-cell>
          <table:table-cell office:value-type="float" office:value="153.49102383022151" table:style-name="ce39">
            <text:p>153.49</text:p>
          </table:table-cell>
          <table:table-cell office:value-type="float" office:value="544.13177187512019" table:style-name="ce40">
            <text:p>544.13</text:p>
          </table:table-cell>
          <table:table-cell office:value-type="float" office:value="1145.8165852895891" table:style-name="ce40">
            <text:p>1,145.82</text:p>
          </table:table-cell>
          <table:table-cell office:value-type="float" office:value="18.1651732941401" table:style-name="ce40">
            <text:p>18.17</text:p>
          </table:table-cell>
          <table:table-cell office:value-type="float" office:value="1.8099524804381271" table:style-name="ce40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232.31757896930199" table:style-name="ce39">
            <text:p>232.32</text:p>
          </table:table-cell>
          <table:table-cell office:value-type="float" office:value="32.359860222306331" table:style-name="ce39">
            <text:p>32.36</text:p>
          </table:table-cell>
          <table:table-cell office:value-type="float" office:value="168.8922529335816" table:style-name="ce40">
            <text:p>168.89</text:p>
          </table:table-cell>
          <table:table-cell office:value-type="float" office:value="295.74290500502241" table:style-name="ce40">
            <text:p>295.74</text:p>
          </table:table-cell>
          <table:table-cell office:value-type="float" office:value="13.929148351955881" table:style-name="ce40">
            <text:p>13.93</text:p>
          </table:table-cell>
          <table:table-cell office:value-type="float" office:value="1.4160124542602359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58.64208119981652" table:style-name="ce39">
            <text:p>358.64</text:p>
          </table:table-cell>
          <table:table-cell office:value-type="float" office:value="50.648959209017953" table:style-name="ce39">
            <text:p>50.65</text:p>
          </table:table-cell>
          <table:table-cell office:value-type="float" office:value="259.37012115014119" table:style-name="ce40">
            <text:p>259.37</text:p>
          </table:table-cell>
          <table:table-cell office:value-type="float" office:value="457.91404124949167" table:style-name="ce40">
            <text:p>457.91</text:p>
          </table:table-cell>
          <table:table-cell office:value-type="float" office:value="14.122425076158034" table:style-name="ce40">
            <text:p>14.12</text:p>
          </table:table-cell>
          <table:table-cell office:value-type="float" office:value="1.389003641093804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port: participate</text:p>
          </table:table-cell>
          <table:table-cell office:value-type="float" office:value="129.97879121093681" table:style-name="ce39">
            <text:p>129.98</text:p>
          </table:table-cell>
          <table:table-cell office:value-type="float" office:value="37.00548414118785" table:style-name="ce39">
            <text:p>37.01</text:p>
          </table:table-cell>
          <table:table-cell office:value-type="float" office:value="57.448042294208591" table:style-name="ce40">
            <text:p>57.45</text:p>
          </table:table-cell>
          <table:table-cell office:value-type="float" office:value="202.50954012766499" table:style-name="ce40">
            <text:p>202.51</text:p>
          </table:table-cell>
          <table:table-cell office:value-type="float" office:value="28.470401822042867" table:style-name="ce40">
            <text:p>28.47</text:p>
          </table:table-cell>
          <table:table-cell office:value-type="float" office:value="1.449029753368166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Holiday: base</text:p>
          </table:table-cell>
          <table:table-cell office:value-type="float" office:value="766.11302891250591" table:style-name="ce39">
            <text:p>766.11</text:p>
          </table:table-cell>
          <table:table-cell office:value-type="float" office:value="182.84103518130181" table:style-name="ce39">
            <text:p>182.84</text:p>
          </table:table-cell>
          <table:table-cell office:value-type="float" office:value="407.74459995715438" table:style-name="ce40">
            <text:p>407.74</text:p>
          </table:table-cell>
          <table:table-cell office:value-type="float" office:value="1124.481457867857" table:style-name="ce40">
            <text:p>1,124.48</text:p>
          </table:table-cell>
          <table:table-cell office:value-type="float" office:value="23.866065225498627" table:style-name="ce40">
            <text:p>23.87</text:p>
          </table:table-cell>
          <table:table-cell office:value-type="float" office:value="1.7413090823836499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Day trip</text:p>
          </table:table-cell>
          <table:table-cell office:value-type="float" office:value="583.88137083261438" table:style-name="ce39">
            <text:p>583.88</text:p>
          </table:table-cell>
          <table:table-cell office:value-type="float" office:value="105.16892956869459" table:style-name="ce39">
            <text:p>105.17</text:p>
          </table:table-cell>
          <table:table-cell office:value-type="float" office:value="377.7502688779731" table:style-name="ce40">
            <text:p>377.75</text:p>
          </table:table-cell>
          <table:table-cell office:value-type="float" office:value="790.01247278725566" table:style-name="ce40">
            <text:p>790.01</text:p>
          </table:table-cell>
          <table:table-cell office:value-type="float" office:value="18.012037174387629" table:style-name="ce40">
            <text:p>18.01</text:p>
          </table:table-cell>
          <table:table-cell office:value-type="float" office:value="1.7546209781336339" table:style-name="ce40">
            <text:p>1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Just walk</text:p>
          </table:table-cell>
          <table:table-cell office:value-type="float" office:value="100.8407304653695" table:style-name="ce39">
            <text:p>100.84</text:p>
          </table:table-cell>
          <table:table-cell office:value-type="float" office:value="14.444805861814791" table:style-name="ce39">
            <text:p>14.44</text:p>
          </table:table-cell>
          <table:table-cell office:value-type="float" office:value="72.528910976212515" table:style-name="ce40">
            <text:p>72.53</text:p>
          </table:table-cell>
          <table:table-cell office:value-type="float" office:value="129.15254995452651" table:style-name="ce40">
            <text:p>129.15</text:p>
          </table:table-cell>
          <table:table-cell office:value-type="float" office:value="14.324376464900157" table:style-name="ce40">
            <text:p>14.32</text:p>
          </table:table-cell>
          <table:table-cell office:value-type="float" office:value="1.606598614136294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</text:p>
          </table:table-cell>
          <table:table-cell office:value-type="float" office:value="5.3843069907968184" table:style-name="ce39">
            <text:p>5.38</text:p>
          </table:table-cell>
          <table:table-cell office:value-type="float" office:value="4.1854232886021183" table:style-name="ce39">
            <text:p>4.19</text:p>
          </table:table-cell>
          <table:table-cell office:value-type="float" office:value="0" table:style-name="ce40">
            <text:p>0.00</text:p>
          </table:table-cell>
          <table:table-cell office:value-type="float" office:value="13.58773663645697" table:style-name="ce40">
            <text:p>13.59</text:p>
          </table:table-cell>
          <table:table-cell office:value-type="float" office:value="77.733741700762891" table:style-name="ce40">
            <text:p>77.73</text:p>
          </table:table-cell>
          <table:table-cell office:value-type="float" office:value="1.12038311674684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All purposes</text:p>
          </table:table-cell>
          <table:table-cell office:value-type="float" office:value="5904.4905000197259" table:style-name="ce39">
            <text:p>5,904.49</text:p>
          </table:table-cell>
          <table:table-cell office:value-type="float" office:value="348.06874775251828" table:style-name="ce39">
            <text:p>348.07</text:p>
          </table:table-cell>
          <table:table-cell office:value-type="float" office:value="5222.2757544247897" table:style-name="ce40">
            <text:p>5,222.28</text:p>
          </table:table-cell>
          <table:table-cell office:value-type="float" office:value="6586.7052456146621" table:style-name="ce40">
            <text:p>6,586.71</text:p>
          </table:table-cell>
          <table:table-cell office:value-type="float" office:value="5.8949836188466298" table:style-name="ce40">
            <text:p>5.89</text:p>
          </table:table-cell>
          <table:table-cell office:value-type="float" office:value="1.6303187711423419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Commuting</text:p>
          </table:table-cell>
          <table:table-cell office:value-type="float" office:value="829.39271092568708" table:style-name="ce39">
            <text:p>829.39</text:p>
          </table:table-cell>
          <table:table-cell office:value-type="float" office:value="85.014751562913105" table:style-name="ce39">
            <text:p>85.01</text:p>
          </table:table-cell>
          <table:table-cell office:value-type="float" office:value="662.76379786237737" table:style-name="ce40">
            <text:p>662.76</text:p>
          </table:table-cell>
          <table:table-cell office:value-type="float" office:value="996.02162398899679" table:style-name="ce40">
            <text:p>996.02</text:p>
          </table:table-cell>
          <table:table-cell office:value-type="float" office:value="10.250240982709862" table:style-name="ce40">
            <text:p>10.25</text:p>
          </table:table-cell>
          <table:table-cell office:value-type="float" office:value="1.1039451707086649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Business</text:p>
          </table:table-cell>
          <table:table-cell office:value-type="float" office:value="491.1988450956481" table:style-name="ce39">
            <text:p>491.20</text:p>
          </table:table-cell>
          <table:table-cell office:value-type="float" office:value="118.86887957879379" table:style-name="ce39">
            <text:p>118.87</text:p>
          </table:table-cell>
          <table:table-cell office:value-type="float" office:value="258.21584112121218" table:style-name="ce40">
            <text:p>258.22</text:p>
          </table:table-cell>
          <table:table-cell office:value-type="float" office:value="724.18184907008401" table:style-name="ce40">
            <text:p>724.18</text:p>
          </table:table-cell>
          <table:table-cell office:value-type="float" office:value="24.199747366190813" table:style-name="ce40">
            <text:p>24.20</text:p>
          </table:table-cell>
          <table:table-cell office:value-type="float" office:value="1.2159430212628539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ducation</text:p>
          </table:table-cell>
          <table:table-cell office:value-type="float" office:value="160.368371597128" table:style-name="ce39">
            <text:p>160.37</text:p>
          </table:table-cell>
          <table:table-cell office:value-type="float" office:value="24.757404049441661" table:style-name="ce39">
            <text:p>24.76</text:p>
          </table:table-cell>
          <table:table-cell office:value-type="float" office:value="111.84385966022229" table:style-name="ce40">
            <text:p>111.84</text:p>
          </table:table-cell>
          <table:table-cell office:value-type="float" office:value="208.89288353403359" table:style-name="ce40">
            <text:p>208.89</text:p>
          </table:table-cell>
          <table:table-cell office:value-type="float" office:value="15.437834657095836" table:style-name="ce40">
            <text:p>15.44</text:p>
          </table:table-cell>
          <table:table-cell office:value-type="float" office:value="1.059631833008464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scort education</text:p>
          </table:table-cell>
          <table:table-cell office:value-type="float" office:value="116.3005066270113" table:style-name="ce39">
            <text:p>116.30</text:p>
          </table:table-cell>
          <table:table-cell office:value-type="float" office:value="30.151782866969189" table:style-name="ce39">
            <text:p>30.15</text:p>
          </table:table-cell>
          <table:table-cell office:value-type="float" office:value="57.203012207751698" table:style-name="ce40">
            <text:p>57.20</text:p>
          </table:table-cell>
          <table:table-cell office:value-type="float" office:value="175.39800104627091" table:style-name="ce40">
            <text:p>175.40</text:p>
          </table:table-cell>
          <table:table-cell office:value-type="float" office:value="25.925753671623564" table:style-name="ce40">
            <text:p>25.93</text:p>
          </table:table-cell>
          <table:table-cell office:value-type="float" office:value="0.93893002562919381" table:style-name="ce40">
            <text:p>0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hopping</text:p>
          </table:table-cell>
          <table:table-cell office:value-type="float" office:value="523.49813422437899" table:style-name="ce39">
            <text:p>523.50</text:p>
          </table:table-cell>
          <table:table-cell office:value-type="float" office:value="47.541341992710123" table:style-name="ce39">
            <text:p>47.54</text:p>
          </table:table-cell>
          <table:table-cell office:value-type="float" office:value="430.31710391866721" table:style-name="ce40">
            <text:p>430.32</text:p>
          </table:table-cell>
          <table:table-cell office:value-type="float" office:value="616.67916453009082" table:style-name="ce40">
            <text:p>616.68</text:p>
          </table:table-cell>
          <table:table-cell office:value-type="float" office:value="9.0814730530315906" table:style-name="ce40">
            <text:p>9.08</text:p>
          </table:table-cell>
          <table:table-cell office:value-type="float" office:value="1.3401762976536311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 escort</text:p>
          </table:table-cell>
          <table:table-cell office:value-type="float" office:value="352.56749183126919" table:style-name="ce39">
            <text:p>352.57</text:p>
          </table:table-cell>
          <table:table-cell office:value-type="float" office:value="38.95275859405497" table:style-name="ce39">
            <text:p>38.95</text:p>
          </table:table-cell>
          <table:table-cell office:value-type="float" office:value="276.22008498692139" table:style-name="ce40">
            <text:p>276.22</text:p>
          </table:table-cell>
          <table:table-cell office:value-type="float" office:value="428.91489867561688" table:style-name="ce40">
            <text:p>428.91</text:p>
          </table:table-cell>
          <table:table-cell office:value-type="float" office:value="11.048312591648942" table:style-name="ce40">
            <text:p>11.05</text:p>
          </table:table-cell>
          <table:table-cell office:value-type="float" office:value="1.001745073352118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Personal business</text:p>
          </table:table-cell>
          <table:table-cell office:value-type="float" office:value="464.13858912695588" table:style-name="ce39">
            <text:p>464.14</text:p>
          </table:table-cell>
          <table:table-cell office:value-type="float" office:value="77.527317437025943" table:style-name="ce39">
            <text:p>77.53</text:p>
          </table:table-cell>
          <table:table-cell office:value-type="float" office:value="312.18504695038507" table:style-name="ce40">
            <text:p>312.19</text:p>
          </table:table-cell>
          <table:table-cell office:value-type="float" office:value="616.09213130352668" table:style-name="ce40">
            <text:p>616.09</text:p>
          </table:table-cell>
          <table:table-cell office:value-type="float" office:value="16.703484530957603" table:style-name="ce40">
            <text:p>16.70</text:p>
          </table:table-cell>
          <table:table-cell office:value-type="float" office:value="1.27058938151675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20.23233416134701" table:style-name="ce39">
            <text:p>820.23</text:p>
          </table:table-cell>
          <table:table-cell office:value-type="float" office:value="161.34669751674591" table:style-name="ce39">
            <text:p>161.35</text:p>
          </table:table-cell>
          <table:table-cell office:value-type="float" office:value="503.99280702852502" table:style-name="ce40">
            <text:p>503.99</text:p>
          </table:table-cell>
          <table:table-cell office:value-type="float" office:value="1136.471861294169" table:style-name="ce40">
            <text:p>1,136.47</text:p>
          </table:table-cell>
          <table:table-cell office:value-type="float" office:value="19.670853098191515" table:style-name="ce40">
            <text:p>19.67</text:p>
          </table:table-cell>
          <table:table-cell office:value-type="float" office:value="1.601879124148309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elsewhere</text:p>
          </table:table-cell>
          <table:table-cell office:value-type="float" office:value="180.10570311336531" table:style-name="ce39">
            <text:p>180.11</text:p>
          </table:table-cell>
          <table:table-cell office:value-type="float" office:value="22.23251273692593" table:style-name="ce39">
            <text:p>22.23</text:p>
          </table:table-cell>
          <table:table-cell office:value-type="float" office:value="136.52997814899049" table:style-name="ce40">
            <text:p>136.53</text:p>
          </table:table-cell>
          <table:table-cell office:value-type="float" office:value="223.68142807774021" table:style-name="ce40">
            <text:p>223.68</text:p>
          </table:table-cell>
          <table:table-cell office:value-type="float" office:value="12.344146994019367" table:style-name="ce40">
            <text:p>12.34</text:p>
          </table:table-cell>
          <table:table-cell office:value-type="float" office:value="0.91831745899074568" table:style-name="ce40">
            <text:p>0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82.57941199450011" table:style-name="ce39">
            <text:p>382.58</text:p>
          </table:table-cell>
          <table:table-cell office:value-type="float" office:value="68.929472462703643" table:style-name="ce39">
            <text:p>68.93</text:p>
          </table:table-cell>
          <table:table-cell office:value-type="float" office:value="247.47764596760101" table:style-name="ce40">
            <text:p>247.48</text:p>
          </table:table-cell>
          <table:table-cell office:value-type="float" office:value="517.68117802139921" table:style-name="ce40">
            <text:p>517.68</text:p>
          </table:table-cell>
          <table:table-cell office:value-type="float" office:value="18.017036542388372" table:style-name="ce40">
            <text:p>18.02</text:p>
          </table:table-cell>
          <table:table-cell office:value-type="float" office:value="1.3754562752593911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port: participate</text:p>
          </table:table-cell>
          <table:table-cell office:value-type="float" office:value="121.3797445859035" table:style-name="ce39">
            <text:p>121.38</text:p>
          </table:table-cell>
          <table:table-cell office:value-type="float" office:value="28.883970930107491" table:style-name="ce39">
            <text:p>28.88</text:p>
          </table:table-cell>
          <table:table-cell office:value-type="float" office:value="64.767161562892795" table:style-name="ce40">
            <text:p>64.77</text:p>
          </table:table-cell>
          <table:table-cell office:value-type="float" office:value="177.99232760891411" table:style-name="ce40">
            <text:p>177.99</text:p>
          </table:table-cell>
          <table:table-cell office:value-type="float" office:value="23.796368190300136" table:style-name="ce40">
            <text:p>23.80</text:p>
          </table:table-cell>
          <table:table-cell office:value-type="float" office:value="0.96883864683031706" table:style-name="ce40">
            <text:p>0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Holiday: base</text:p>
          </table:table-cell>
          <table:table-cell office:value-type="float" office:value="465.92007018597741" table:style-name="ce39">
            <text:p>465.92</text:p>
          </table:table-cell>
          <table:table-cell office:value-type="float" office:value="139.369883671038" table:style-name="ce39">
            <text:p>139.37</text:p>
          </table:table-cell>
          <table:table-cell office:value-type="float" office:value="192.75509819074301" table:style-name="ce40">
            <text:p>192.76</text:p>
          </table:table-cell>
          <table:table-cell office:value-type="float" office:value="739.08504218121175" table:style-name="ce40">
            <text:p>739.09</text:p>
          </table:table-cell>
          <table:table-cell office:value-type="float" office:value="29.912831103284926" table:style-name="ce40">
            <text:p>29.91</text:p>
          </table:table-cell>
          <table:table-cell office:value-type="float" office:value="1.324387239284347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Day trip</text:p>
          </table:table-cell>
          <table:table-cell office:value-type="float" office:value="331.54067917829281" table:style-name="ce39">
            <text:p>331.54</text:p>
          </table:table-cell>
          <table:table-cell office:value-type="float" office:value="58.639943992590347" table:style-name="ce39">
            <text:p>58.64</text:p>
          </table:table-cell>
          <table:table-cell office:value-type="float" office:value="216.60638895281571" table:style-name="ce40">
            <text:p>216.61</text:p>
          </table:table-cell>
          <table:table-cell office:value-type="float" office:value="446.47496940376988" table:style-name="ce40">
            <text:p>446.47</text:p>
          </table:table-cell>
          <table:table-cell office:value-type="float" office:value="17.687103778011963" table:style-name="ce40">
            <text:p>17.69</text:p>
          </table:table-cell>
          <table:table-cell office:value-type="float" office:value="1.42656789523873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Just walk</text:p>
          </table:table-cell>
          <table:table-cell office:value-type="float" office:value="113.37958513451331" table:style-name="ce39">
            <text:p>113.38</text:p>
          </table:table-cell>
          <table:table-cell office:value-type="float" office:value="14.55405502027874" table:style-name="ce39">
            <text:p>14.55</text:p>
          </table:table-cell>
          <table:table-cell office:value-type="float" office:value="84.853637294767026" table:style-name="ce40">
            <text:p>84.85</text:p>
          </table:table-cell>
          <table:table-cell office:value-type="float" office:value="141.9055329742597" table:style-name="ce40">
            <text:p>141.91</text:p>
          </table:table-cell>
          <table:table-cell office:value-type="float" office:value="12.836574594105137" table:style-name="ce40">
            <text:p>12.84</text:p>
          </table:table-cell>
          <table:table-cell office:value-type="float" office:value="1.300797207339752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</text:p>
          </table:table-cell>
          <table:table-cell office:value-type="float" office:value="2.4569542464315299" table:style-name="ce39">
            <text:p>2.46</text:p>
          </table:table-cell>
          <table:table-cell office:value-type="float" office:value="1.756844863819643" table:style-name="ce39">
            <text:p>1.76</text:p>
          </table:table-cell>
          <table:table-cell office:value-type="float" office:value="0" table:style-name="ce40">
            <text:p>0.00</text:p>
          </table:table-cell>
          <table:table-cell office:value-type="float" office:value="5.9003701795180312" table:style-name="ce40">
            <text:p>5.90</text:p>
          </table:table-cell>
          <table:table-cell office:value-type="float" office:value="71.504989007071543" table:style-name="ce40">
            <text:p>71.50</text:p>
          </table:table-cell>
          <table:table-cell office:value-type="float" office:value="0.83532362242600111" table:style-name="ce40">
            <text:p>0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All purposes</text:p>
          </table:table-cell>
          <table:table-cell office:value-type="float" office:value="5355.0591320284093" table:style-name="ce39">
            <text:p>5,355.06</text:p>
          </table:table-cell>
          <table:table-cell office:value-type="float" office:value="286.20530651039371" table:style-name="ce39">
            <text:p>286.21</text:p>
          </table:table-cell>
          <table:table-cell office:value-type="float" office:value="4794.0967312680377" table:style-name="ce40">
            <text:p>4,794.10</text:p>
          </table:table-cell>
          <table:table-cell office:value-type="float" office:value="5916.0215327887809" table:style-name="ce40">
            <text:p>5,916.02</text:p>
          </table:table-cell>
          <table:table-cell office:value-type="float" office:value="5.3445778926811549" table:style-name="ce40">
            <text:p>5.34</text:p>
          </table:table-cell>
          <table:table-cell office:value-type="float" office:value="1.202288080031275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Commuting</text:p>
          </table:table-cell>
          <table:table-cell office:value-type="float" office:value="937.71063814528759" table:style-name="ce39">
            <text:p>937.71</text:p>
          </table:table-cell>
          <table:table-cell office:value-type="float" office:value="201.65236866494899" table:style-name="ce39">
            <text:p>201.65</text:p>
          </table:table-cell>
          <table:table-cell office:value-type="float" office:value="542.47199556198757" table:style-name="ce40">
            <text:p>542.47</text:p>
          </table:table-cell>
          <table:table-cell office:value-type="float" office:value="1332.9492807285881" table:style-name="ce40">
            <text:p>1,332.95</text:p>
          </table:table-cell>
          <table:table-cell office:value-type="float" office:value="21.504754287932613" table:style-name="ce40">
            <text:p>21.50</text:p>
          </table:table-cell>
          <table:table-cell office:value-type="float" office:value="1.096431762485287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Business</text:p>
          </table:table-cell>
          <table:table-cell office:value-type="float" office:value="485.79698514142598" table:style-name="ce39">
            <text:p>485.80</text:p>
          </table:table-cell>
          <table:table-cell office:value-type="float" office:value="143.27495345160861" table:style-name="ce39">
            <text:p>143.27</text:p>
          </table:table-cell>
          <table:table-cell office:value-type="float" office:value="204.97807637627309" table:style-name="ce40">
            <text:p>204.98</text:p>
          </table:table-cell>
          <table:table-cell office:value-type="float" office:value="766.61589390657889" table:style-name="ce40">
            <text:p>766.62</text:p>
          </table:table-cell>
          <table:table-cell office:value-type="float" office:value="29.492762992322437" table:style-name="ce40">
            <text:p>29.49</text:p>
          </table:table-cell>
          <table:table-cell office:value-type="float" office:value="1.228560121277579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ducation</text:p>
          </table:table-cell>
          <table:table-cell office:value-type="float" office:value="158.46769851026079" table:style-name="ce39">
            <text:p>158.47</text:p>
          </table:table-cell>
          <table:table-cell office:value-type="float" office:value="53.564783132449712" table:style-name="ce39">
            <text:p>53.56</text:p>
          </table:table-cell>
          <table:table-cell office:value-type="float" office:value="53.480723570659379" table:style-name="ce40">
            <text:p>53.48</text:p>
          </table:table-cell>
          <table:table-cell office:value-type="float" office:value="263.45467344986218" table:style-name="ce40">
            <text:p>263.45</text:p>
          </table:table-cell>
          <table:table-cell office:value-type="float" office:value="33.801704471010154" table:style-name="ce40">
            <text:p>33.80</text:p>
          </table:table-cell>
          <table:table-cell office:value-type="float" office:value="0.9933981130770726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scort education</text:p>
          </table:table-cell>
          <table:table-cell office:value-type="float" office:value="96.562379307611778" table:style-name="ce39">
            <text:p>96.56</text:p>
          </table:table-cell>
          <table:table-cell office:value-type="float" office:value="23.936824150284991" table:style-name="ce39">
            <text:p>23.94</text:p>
          </table:table-cell>
          <table:table-cell office:value-type="float" office:value="49.646203973053197" table:style-name="ce40">
            <text:p>49.65</text:p>
          </table:table-cell>
          <table:table-cell office:value-type="float" office:value="143.47855464217039" table:style-name="ce40">
            <text:p>143.48</text:p>
          </table:table-cell>
          <table:table-cell office:value-type="float" office:value="24.788975087317581" table:style-name="ce40">
            <text:p>24.79</text:p>
          </table:table-cell>
          <table:table-cell office:value-type="float" office:value="0.79649042417242366" table:style-name="ce40">
            <text:p>0.8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hopping</text:p>
          </table:table-cell>
          <table:table-cell office:value-type="float" office:value="830.58773871048152" table:style-name="ce39">
            <text:p>830.59</text:p>
          </table:table-cell>
          <table:table-cell office:value-type="float" office:value="90.31454322613699" table:style-name="ce39">
            <text:p>90.31</text:p>
          </table:table-cell>
          <table:table-cell office:value-type="float" office:value="653.57123398725298" table:style-name="ce40">
            <text:p>653.57</text:p>
          </table:table-cell>
          <table:table-cell office:value-type="float" office:value="1007.6042434337101" table:style-name="ce40">
            <text:p>1,007.60</text:p>
          </table:table-cell>
          <table:table-cell office:value-type="float" office:value="10.873570487129234" table:style-name="ce40">
            <text:p>10.87</text:p>
          </table:table-cell>
          <table:table-cell office:value-type="float" office:value="1.1688655106147869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 escort</text:p>
          </table:table-cell>
          <table:table-cell office:value-type="float" office:value="416.0185383778487" table:style-name="ce39">
            <text:p>416.02</text:p>
          </table:table-cell>
          <table:table-cell office:value-type="float" office:value="122.34467608122721" table:style-name="ce39">
            <text:p>122.34</text:p>
          </table:table-cell>
          <table:table-cell office:value-type="float" office:value="176.22297325864341" table:style-name="ce40">
            <text:p>176.22</text:p>
          </table:table-cell>
          <table:table-cell office:value-type="float" office:value="655.81410349705402" table:style-name="ce40">
            <text:p>655.81</text:p>
          </table:table-cell>
          <table:table-cell office:value-type="float" office:value="29.408467362602885" table:style-name="ce40">
            <text:p>29.41</text:p>
          </table:table-cell>
          <table:table-cell office:value-type="float" office:value="1.2423270123568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Personal business</text:p>
          </table:table-cell>
          <table:table-cell office:value-type="float" office:value="652.00804415893197" table:style-name="ce39">
            <text:p>652.01</text:p>
          </table:table-cell>
          <table:table-cell office:value-type="float" office:value="163.88200262438031" table:style-name="ce39">
            <text:p>163.88</text:p>
          </table:table-cell>
          <table:table-cell office:value-type="float" office:value="330.79931901514652" table:style-name="ce40">
            <text:p>330.80</text:p>
          </table:table-cell>
          <table:table-cell office:value-type="float" office:value="973.21676930271747" table:style-name="ce40">
            <text:p>973.22</text:p>
          </table:table-cell>
          <table:table-cell office:value-type="float" office:value="25.134966369284978" table:style-name="ce40">
            <text:p>25.13</text:p>
          </table:table-cell>
          <table:table-cell office:value-type="float" office:value="1.643872145262119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98.43239700524703" table:style-name="ce39">
            <text:p>898.43</text:p>
          </table:table-cell>
          <table:table-cell office:value-type="float" office:value="206.95948153081901" table:style-name="ce39">
            <text:p>206.96</text:p>
          </table:table-cell>
          <table:table-cell office:value-type="float" office:value="492.79181320484167" table:style-name="ce40">
            <text:p>492.79</text:p>
          </table:table-cell>
          <table:table-cell office:value-type="float" office:value="1304.0729808056519" table:style-name="ce40">
            <text:p>1,304.07</text:p>
          </table:table-cell>
          <table:table-cell office:value-type="float" office:value="23.035620957200447" table:style-name="ce40">
            <text:p>23.04</text:p>
          </table:table-cell>
          <table:table-cell office:value-type="float" office:value="1.18613069984426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elsewhere</text:p>
          </table:table-cell>
          <table:table-cell office:value-type="float" office:value="473.73248752901441" table:style-name="ce39">
            <text:p>473.73</text:p>
          </table:table-cell>
          <table:table-cell office:value-type="float" office:value="151.4460519299133" table:style-name="ce39">
            <text:p>151.45</text:p>
          </table:table-cell>
          <table:table-cell office:value-type="float" office:value="176.8982257463843" table:style-name="ce40">
            <text:p>176.90</text:p>
          </table:table-cell>
          <table:table-cell office:value-type="float" office:value="770.56674931164457" table:style-name="ce40">
            <text:p>770.57</text:p>
          </table:table-cell>
          <table:table-cell office:value-type="float" office:value="31.968686108030063" table:style-name="ce40">
            <text:p>31.97</text:p>
          </table:table-cell>
          <table:table-cell office:value-type="float" office:value="1.8901130523944409" table:style-name="ce40">
            <text:p>1.8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80.48079031358151" table:style-name="ce39">
            <text:p>480.48</text:p>
          </table:table-cell>
          <table:table-cell office:value-type="float" office:value="160.9888792086887" table:style-name="ce39">
            <text:p>160.99</text:p>
          </table:table-cell>
          <table:table-cell office:value-type="float" office:value="164.9425870645517" table:style-name="ce40">
            <text:p>164.94</text:p>
          </table:table-cell>
          <table:table-cell office:value-type="float" office:value="796.01899356261129" table:style-name="ce40">
            <text:p>796.02</text:p>
          </table:table-cell>
          <table:table-cell office:value-type="float" office:value="33.505788879430689" table:style-name="ce40">
            <text:p>33.51</text:p>
          </table:table-cell>
          <table:table-cell office:value-type="float" office:value="1.8606375142845719" table:style-name="ce40">
            <text:p>1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port: participate</text:p>
          </table:table-cell>
          <table:table-cell office:value-type="float" office:value="159.78492028556801" table:style-name="ce39">
            <text:p>159.78</text:p>
          </table:table-cell>
          <table:table-cell office:value-type="float" office:value="52.200934192596591" table:style-name="ce39">
            <text:p>52.20</text:p>
          </table:table-cell>
          <table:table-cell office:value-type="float" office:value="57.471089268078657" table:style-name="ce40">
            <text:p>57.47</text:p>
          </table:table-cell>
          <table:table-cell office:value-type="float" office:value="262.09875130305733" table:style-name="ce40">
            <text:p>262.10</text:p>
          </table:table-cell>
          <table:table-cell office:value-type="float" office:value="32.669499787153228" table:style-name="ce40">
            <text:p>32.67</text:p>
          </table:table-cell>
          <table:table-cell office:value-type="float" office:value="1.002982925849965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Holiday: base</text:p>
          </table:table-cell>
          <table:table-cell office:value-type="float" office:value="460.64845294885907" table:style-name="ce39">
            <text:p>460.65</text:p>
          </table:table-cell>
          <table:table-cell office:value-type="float" office:value="92.331630604127525" table:style-name="ce39">
            <text:p>92.33</text:p>
          </table:table-cell>
          <table:table-cell office:value-type="float" office:value="279.67845696476911" table:style-name="ce40">
            <text:p>279.68</text:p>
          </table:table-cell>
          <table:table-cell office:value-type="float" office:value="641.61844893294904" table:style-name="ce40">
            <text:p>641.62</text:p>
          </table:table-cell>
          <table:table-cell office:value-type="float" office:value="20.04383820526542" table:style-name="ce40">
            <text:p>20.04</text:p>
          </table:table-cell>
          <table:table-cell office:value-type="float" office:value="0.87364610923015718" table:style-name="ce40">
            <text:p>0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Day trip</text:p>
          </table:table-cell>
          <table:table-cell office:value-type="float" office:value="710.43622541194168" table:style-name="ce39">
            <text:p>710.44</text:p>
          </table:table-cell>
          <table:table-cell office:value-type="float" office:value="135.81965689489431" table:style-name="ce39">
            <text:p>135.82</text:p>
          </table:table-cell>
          <table:table-cell office:value-type="float" office:value="444.22969789794882" table:style-name="ce40">
            <text:p>444.23</text:p>
          </table:table-cell>
          <table:table-cell office:value-type="float" office:value="976.64275292593447" table:style-name="ce40">
            <text:p>976.64</text:p>
          </table:table-cell>
          <table:table-cell office:value-type="float" office:value="19.117783136148525" table:style-name="ce40">
            <text:p>19.12</text:p>
          </table:table-cell>
          <table:table-cell office:value-type="float" office:value="1.5400924079221789" table:style-name="ce40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Just walk</text:p>
          </table:table-cell>
          <table:table-cell office:value-type="float" office:value="86.917098982747746" table:style-name="ce39">
            <text:p>86.92</text:p>
          </table:table-cell>
          <table:table-cell office:value-type="float" office:value="11.65753846219458" table:style-name="ce39">
            <text:p>11.66</text:p>
          </table:table-cell>
          <table:table-cell office:value-type="float" office:value="64.068323596846369" table:style-name="ce40">
            <text:p>64.07</text:p>
          </table:table-cell>
          <table:table-cell office:value-type="float" office:value="109.76587436864909" table:style-name="ce40">
            <text:p>109.77</text:p>
          </table:table-cell>
          <table:table-cell office:value-type="float" office:value="13.41224983188693" table:style-name="ce40">
            <text:p>13.41</text:p>
          </table:table-cell>
          <table:table-cell office:value-type="float" office:value="0.81004214856710888" table:style-name="ce40">
            <text:p>0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All purposes</text:p>
          </table:table-cell>
          <table:table-cell office:value-type="float" office:value="6847.5843948288066" table:style-name="ce39">
            <text:p>6,847.58</text:p>
          </table:table-cell>
          <table:table-cell office:value-type="float" office:value="503.28653177487251" table:style-name="ce39">
            <text:p>503.29</text:p>
          </table:table-cell>
          <table:table-cell office:value-type="float" office:value="5861.1427925500566" table:style-name="ce40">
            <text:p>5,861.14</text:p>
          </table:table-cell>
          <table:table-cell office:value-type="float" office:value="7834.0259971075566" table:style-name="ce40">
            <text:p>7,834.03</text:p>
          </table:table-cell>
          <table:table-cell office:value-type="float" office:value="7.3498405095225552" table:style-name="ce40">
            <text:p>7.35</text:p>
          </table:table-cell>
          <table:table-cell office:value-type="float" office:value="1.248248821897439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Commuting</text:p>
          </table:table-cell>
          <table:table-cell office:value-type="float" office:value="1011.790928342269" table:style-name="ce39">
            <text:p>1,011.79</text:p>
          </table:table-cell>
          <table:table-cell office:value-type="float" office:value="148.54082698051391" table:style-name="ce39">
            <text:p>148.54</text:p>
          </table:table-cell>
          <table:table-cell office:value-type="float" office:value="720.65090746046212" table:style-name="ce40">
            <text:p>720.65</text:p>
          </table:table-cell>
          <table:table-cell office:value-type="float" office:value="1302.930949224077" table:style-name="ce40">
            <text:p>1,302.93</text:p>
          </table:table-cell>
          <table:table-cell office:value-type="float" office:value="14.680980311207678" table:style-name="ce40">
            <text:p>14.68</text:p>
          </table:table-cell>
          <table:table-cell office:value-type="float" office:value="1.4264419470445371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Business</text:p>
          </table:table-cell>
          <table:table-cell office:value-type="float" office:value="514.01124983878378" table:style-name="ce39">
            <text:p>514.01</text:p>
          </table:table-cell>
          <table:table-cell office:value-type="float" office:value="177.65469891713829" table:style-name="ce39">
            <text:p>177.65</text:p>
          </table:table-cell>
          <table:table-cell office:value-type="float" office:value="165.8080399611928" table:style-name="ce40">
            <text:p>165.81</text:p>
          </table:table-cell>
          <table:table-cell office:value-type="float" office:value="862.21445971637479" table:style-name="ce40">
            <text:p>862.21</text:p>
          </table:table-cell>
          <table:table-cell office:value-type="float" office:value="34.562414533311966" table:style-name="ce40">
            <text:p>34.56</text:p>
          </table:table-cell>
          <table:table-cell office:value-type="float" office:value="1.372411252099321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ducation</text:p>
          </table:table-cell>
          <table:table-cell office:value-type="float" office:value="277.91115828366668" table:style-name="ce39">
            <text:p>277.91</text:p>
          </table:table-cell>
          <table:table-cell office:value-type="float" office:value="103.9528812973506" table:style-name="ce39">
            <text:p>103.95</text:p>
          </table:table-cell>
          <table:table-cell office:value-type="float" office:value="74.163510940859567" table:style-name="ce40">
            <text:p>74.16</text:p>
          </table:table-cell>
          <table:table-cell office:value-type="float" office:value="481.65880562647391" table:style-name="ce40">
            <text:p>481.66</text:p>
          </table:table-cell>
          <table:table-cell office:value-type="float" office:value="37.405076478161725" table:style-name="ce40">
            <text:p>37.41</text:p>
          </table:table-cell>
          <table:table-cell office:value-type="float" office:value="2.314981999577161" table:style-name="ce40">
            <text:p>2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scort education</text:p>
          </table:table-cell>
          <table:table-cell office:value-type="float" office:value="167.01220679457921" table:style-name="ce39">
            <text:p>167.01</text:p>
          </table:table-cell>
          <table:table-cell office:value-type="float" office:value="28.065967054245039" table:style-name="ce39">
            <text:p>28.07</text:p>
          </table:table-cell>
          <table:table-cell office:value-type="float" office:value="112.00291136825891" table:style-name="ce40">
            <text:p>112.00</text:p>
          </table:table-cell>
          <table:table-cell office:value-type="float" office:value="222.02150222089941" table:style-name="ce40">
            <text:p>222.02</text:p>
          </table:table-cell>
          <table:table-cell office:value-type="float" office:value="16.80473996057394" table:style-name="ce40">
            <text:p>16.80</text:p>
          </table:table-cell>
          <table:table-cell office:value-type="float" office:value="1.055878298302044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hopping</text:p>
          </table:table-cell>
          <table:table-cell office:value-type="float" office:value="995.86971131824362" table:style-name="ce39">
            <text:p>995.87</text:p>
          </table:table-cell>
          <table:table-cell office:value-type="float" office:value="184.385535462939" table:style-name="ce39">
            <text:p>184.39</text:p>
          </table:table-cell>
          <table:table-cell office:value-type="float" office:value="634.47406181088309" table:style-name="ce40">
            <text:p>634.47</text:p>
          </table:table-cell>
          <table:table-cell office:value-type="float" office:value="1357.2653608256039" table:style-name="ce40">
            <text:p>1,357.27</text:p>
          </table:table-cell>
          <table:table-cell office:value-type="float" office:value="18.515025948411047" table:style-name="ce40">
            <text:p>18.52</text:p>
          </table:table-cell>
          <table:table-cell office:value-type="float" office:value="1.4979114964485549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 escort</text:p>
          </table:table-cell>
          <table:table-cell office:value-type="float" office:value="407.08764927458651" table:style-name="ce39">
            <text:p>407.09</text:p>
          </table:table-cell>
          <table:table-cell office:value-type="float" office:value="78.724258372879689" table:style-name="ce39">
            <text:p>78.72</text:p>
          </table:table-cell>
          <table:table-cell office:value-type="float" office:value="252.7881028637423" table:style-name="ce40">
            <text:p>252.79</text:p>
          </table:table-cell>
          <table:table-cell office:value-type="float" office:value="561.3871956854307" table:style-name="ce40">
            <text:p>561.39</text:p>
          </table:table-cell>
          <table:table-cell office:value-type="float" office:value="19.338405012572377" table:style-name="ce40">
            <text:p>19.34</text:p>
          </table:table-cell>
          <table:table-cell office:value-type="float" office:value="1.312700484963891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Personal business</text:p>
          </table:table-cell>
          <table:table-cell office:value-type="float" office:value="505.1988230443518" table:style-name="ce39">
            <text:p>505.20</text:p>
          </table:table-cell>
          <table:table-cell office:value-type="float" office:value="170.4454200532422" table:style-name="ce39">
            <text:p>170.45</text:p>
          </table:table-cell>
          <table:table-cell office:value-type="float" office:value="171.12579973999709" table:style-name="ce40">
            <text:p>171.13</text:p>
          </table:table-cell>
          <table:table-cell office:value-type="float" office:value="839.2718463487065" table:style-name="ce40">
            <text:p>839.27</text:p>
          </table:table-cell>
          <table:table-cell office:value-type="float" office:value="33.738285260866228" table:style-name="ce40">
            <text:p>33.74</text:p>
          </table:table-cell>
          <table:table-cell office:value-type="float" office:value="1.6528256171765761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96.13482297082271" table:style-name="ce39">
            <text:p>896.13</text:p>
          </table:table-cell>
          <table:table-cell office:value-type="float" office:value="280.01484346085329" table:style-name="ce39">
            <text:p>280.01</text:p>
          </table:table-cell>
          <table:table-cell office:value-type="float" office:value="347.30572978755032" table:style-name="ce40">
            <text:p>347.31</text:p>
          </table:table-cell>
          <table:table-cell office:value-type="float" office:value="1444.9639161540949" table:style-name="ce40">
            <text:p>1,444.96</text:p>
          </table:table-cell>
          <table:table-cell office:value-type="float" office:value="31.246954842415526" table:style-name="ce40">
            <text:p>31.25</text:p>
          </table:table-cell>
          <table:table-cell office:value-type="float" office:value="1.952569341066853" table:style-name="ce40">
            <text:p>1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12.8828294132831" table:style-name="ce39">
            <text:p>212.88</text:p>
          </table:table-cell>
          <table:table-cell office:value-type="float" office:value="51.519653501265132" table:style-name="ce39">
            <text:p>51.52</text:p>
          </table:table-cell>
          <table:table-cell office:value-type="float" office:value="111.90430855080341" table:style-name="ce40">
            <text:p>111.90</text:p>
          </table:table-cell>
          <table:table-cell office:value-type="float" office:value="313.86135027576267" table:style-name="ce40">
            <text:p>313.86</text:p>
          </table:table-cell>
          <table:table-cell office:value-type="float" office:value="24.200943609804586" table:style-name="ce40">
            <text:p>24.20</text:p>
          </table:table-cell>
          <table:table-cell office:value-type="float" office:value="1.6252532673345239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53.45698503625471" table:style-name="ce39">
            <text:p>453.46</text:p>
          </table:table-cell>
          <table:table-cell office:value-type="float" office:value="68.022992994869369" table:style-name="ce39">
            <text:p>68.02</text:p>
          </table:table-cell>
          <table:table-cell office:value-type="float" office:value="320.13191876631072" table:style-name="ce40">
            <text:p>320.13</text:p>
          </table:table-cell>
          <table:table-cell office:value-type="float" office:value="586.78205130619858" table:style-name="ce40">
            <text:p>586.78</text:p>
          </table:table-cell>
          <table:table-cell office:value-type="float" office:value="15.000980300133829" table:style-name="ce40">
            <text:p>15.00</text:p>
          </table:table-cell>
          <table:table-cell office:value-type="float" office:value="1.3223315760330789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port: participate</text:p>
          </table:table-cell>
          <table:table-cell office:value-type="float" office:value="105.17872506506831" table:style-name="ce39">
            <text:p>105.18</text:p>
          </table:table-cell>
          <table:table-cell office:value-type="float" office:value="30.588091441742989" table:style-name="ce39">
            <text:p>30.59</text:p>
          </table:table-cell>
          <table:table-cell office:value-type="float" office:value="45.226065839252037" table:style-name="ce40">
            <text:p>45.23</text:p>
          </table:table-cell>
          <table:table-cell office:value-type="float" office:value="165.13138429088451" table:style-name="ce40">
            <text:p>165.13</text:p>
          </table:table-cell>
          <table:table-cell office:value-type="float" office:value="29.082013898552027" table:style-name="ce40">
            <text:p>29.08</text:p>
          </table:table-cell>
          <table:table-cell office:value-type="float" office:value="1.6021077803256381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Holiday: base</text:p>
          </table:table-cell>
          <table:table-cell office:value-type="float" office:value="376.22540373281009" table:style-name="ce39">
            <text:p>376.23</text:p>
          </table:table-cell>
          <table:table-cell office:value-type="float" office:value="150.09328158693239" table:style-name="ce39">
            <text:p>150.09</text:p>
          </table:table-cell>
          <table:table-cell office:value-type="float" office:value="82.042571822422644" table:style-name="ce40">
            <text:p>82.04</text:p>
          </table:table-cell>
          <table:table-cell office:value-type="float" office:value="670.40823564319749" table:style-name="ce40">
            <text:p>670.41</text:p>
          </table:table-cell>
          <table:table-cell office:value-type="float" office:value="39.894510072351864" table:style-name="ce40">
            <text:p>39.89</text:p>
          </table:table-cell>
          <table:table-cell office:value-type="float" office:value="1.89909380082976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Day trip</text:p>
          </table:table-cell>
          <table:table-cell office:value-type="float" office:value="306.3597206217006" table:style-name="ce39">
            <text:p>306.36</text:p>
          </table:table-cell>
          <table:table-cell office:value-type="float" office:value="99.200523266184405" table:style-name="ce39">
            <text:p>99.20</text:p>
          </table:table-cell>
          <table:table-cell office:value-type="float" office:value="111.92669501997921" table:style-name="ce40">
            <text:p>111.93</text:p>
          </table:table-cell>
          <table:table-cell office:value-type="float" office:value="500.792746223422" table:style-name="ce40">
            <text:p>500.79</text:p>
          </table:table-cell>
          <table:table-cell office:value-type="float" office:value="32.380406622931766" table:style-name="ce40">
            <text:p>32.38</text:p>
          </table:table-cell>
          <table:table-cell office:value-type="float" office:value="1.90478398662119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Just walk</text:p>
          </table:table-cell>
          <table:table-cell office:value-type="float" office:value="70.658444377141493" table:style-name="ce39">
            <text:p>70.66</text:p>
          </table:table-cell>
          <table:table-cell office:value-type="float" office:value="14.1007172024408" table:style-name="ce39">
            <text:p>14.10</text:p>
          </table:table-cell>
          <table:table-cell office:value-type="float" office:value="43.021038660357533" table:style-name="ce40">
            <text:p>43.02</text:p>
          </table:table-cell>
          <table:table-cell office:value-type="float" office:value="98.295850093925452" table:style-name="ce40">
            <text:p>98.30</text:p>
          </table:table-cell>
          <table:table-cell office:value-type="float" office:value="19.956167060766035" table:style-name="ce40">
            <text:p>19.96</text:p>
          </table:table-cell>
          <table:table-cell office:value-type="float" office:value="1.338938660353274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All purposes</text:p>
          </table:table-cell>
          <table:table-cell office:value-type="float" office:value="6299.7786581135624" table:style-name="ce39">
            <text:p>6,299.78</text:p>
          </table:table-cell>
          <table:table-cell office:value-type="float" office:value="530.87239677818445" table:style-name="ce39">
            <text:p>530.87</text:p>
          </table:table-cell>
          <table:table-cell office:value-type="float" office:value="5259.268760428321" table:style-name="ce40">
            <text:p>5,259.27</text:p>
          </table:table-cell>
          <table:table-cell office:value-type="float" office:value="7340.2885557988038" table:style-name="ce40">
            <text:p>7,340.29</text:p>
          </table:table-cell>
          <table:table-cell office:value-type="float" office:value="8.4268420461799458" table:style-name="ce40">
            <text:p>8.43</text:p>
          </table:table-cell>
          <table:table-cell office:value-type="float" office:value="1.666822451683315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Commuting</text:p>
          </table:table-cell>
          <table:table-cell office:value-type="float" office:value="902.85169250942965" table:style-name="ce39">
            <text:p>902.85</text:p>
          </table:table-cell>
          <table:table-cell office:value-type="float" office:value="31.591184205257811" table:style-name="ce39">
            <text:p>31.59</text:p>
          </table:table-cell>
          <table:table-cell office:value-type="float" office:value="840.93297146712439" table:style-name="ce40">
            <text:p>840.93</text:p>
          </table:table-cell>
          <table:table-cell office:value-type="float" office:value="964.77041355173492" table:style-name="ce40">
            <text:p>964.77</text:p>
          </table:table-cell>
          <table:table-cell office:value-type="float" office:value="3.4990446899924117" table:style-name="ce40">
            <text:p>3.50</text:p>
          </table:table-cell>
          <table:table-cell office:value-type="float" office:value="1.115683928189803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Business</text:p>
          </table:table-cell>
          <table:table-cell office:value-type="float" office:value="393.65395195900169" table:style-name="ce39">
            <text:p>393.65</text:p>
          </table:table-cell>
          <table:table-cell office:value-type="float" office:value="33.76293826437076" table:style-name="ce39">
            <text:p>33.76</text:p>
          </table:table-cell>
          <table:table-cell office:value-type="float" office:value="327.47859296083499" table:style-name="ce40">
            <text:p>327.48</text:p>
          </table:table-cell>
          <table:table-cell office:value-type="float" office:value="459.82931095716839" table:style-name="ce40">
            <text:p>459.83</text:p>
          </table:table-cell>
          <table:table-cell office:value-type="float" office:value="8.5768066334279069" table:style-name="ce40">
            <text:p>8.58</text:p>
          </table:table-cell>
          <table:table-cell office:value-type="float" office:value="1.278880458344746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ducation</text:p>
          </table:table-cell>
          <table:table-cell office:value-type="float" office:value="169.91064482639661" table:style-name="ce39">
            <text:p>169.91</text:p>
          </table:table-cell>
          <table:table-cell office:value-type="float" office:value="14.1198352961762" table:style-name="ce39">
            <text:p>14.12</text:p>
          </table:table-cell>
          <table:table-cell office:value-type="float" office:value="142.2357676458912" table:style-name="ce40">
            <text:p>142.24</text:p>
          </table:table-cell>
          <table:table-cell office:value-type="float" office:value="197.5855220069019" table:style-name="ce40">
            <text:p>197.59</text:p>
          </table:table-cell>
          <table:table-cell office:value-type="float" office:value="8.3101534401231358" table:style-name="ce40">
            <text:p>8.31</text:p>
          </table:table-cell>
          <table:table-cell office:value-type="float" office:value="1.616119737249843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scort education</text:p>
          </table:table-cell>
          <table:table-cell office:value-type="float" office:value="112.9873169701153" table:style-name="ce39">
            <text:p>112.99</text:p>
          </table:table-cell>
          <table:table-cell office:value-type="float" office:value="8.8278797189880045" table:style-name="ce39">
            <text:p>8.83</text:p>
          </table:table-cell>
          <table:table-cell office:value-type="float" office:value="95.684672720898845" table:style-name="ce40">
            <text:p>95.68</text:p>
          </table:table-cell>
          <table:table-cell office:value-type="float" office:value="130.28996121933179" table:style-name="ce40">
            <text:p>130.29</text:p>
          </table:table-cell>
          <table:table-cell office:value-type="float" office:value="7.8131598799916127" table:style-name="ce40">
            <text:p>7.81</text:p>
          </table:table-cell>
          <table:table-cell office:value-type="float" office:value="1.276995531798486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hopping</text:p>
          </table:table-cell>
          <table:table-cell office:value-type="float" office:value="588.40001354637889" table:style-name="ce39">
            <text:p>588.40</text:p>
          </table:table-cell>
          <table:table-cell office:value-type="float" office:value="23.644976400446819" table:style-name="ce39">
            <text:p>23.64</text:p>
          </table:table-cell>
          <table:table-cell office:value-type="float" office:value="542.05585980150317" table:style-name="ce40">
            <text:p>542.06</text:p>
          </table:table-cell>
          <table:table-cell office:value-type="float" office:value="634.7441672912546" table:style-name="ce40">
            <text:p>634.74</text:p>
          </table:table-cell>
          <table:table-cell office:value-type="float" office:value="4.0185207097353466" table:style-name="ce40">
            <text:p>4.02</text:p>
          </table:table-cell>
          <table:table-cell office:value-type="float" office:value="1.549986462009479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 escort</text:p>
          </table:table-cell>
          <table:table-cell office:value-type="float" office:value="371.68309688854367" table:style-name="ce39">
            <text:p>371.68</text:p>
          </table:table-cell>
          <table:table-cell office:value-type="float" office:value="18.969665122157" table:style-name="ce39">
            <text:p>18.97</text:p>
          </table:table-cell>
          <table:table-cell office:value-type="float" office:value="334.50255324911598" table:style-name="ce40">
            <text:p>334.50</text:p>
          </table:table-cell>
          <table:table-cell office:value-type="float" office:value="408.86364052797143" table:style-name="ce40">
            <text:p>408.86</text:p>
          </table:table-cell>
          <table:table-cell office:value-type="float" office:value="5.1037201532587906" table:style-name="ce40">
            <text:p>5.10</text:p>
          </table:table-cell>
          <table:table-cell office:value-type="float" office:value="1.320218247032663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Personal business</text:p>
          </table:table-cell>
          <table:table-cell office:value-type="float" office:value="390.16499231231228" table:style-name="ce39">
            <text:p>390.16</text:p>
          </table:table-cell>
          <table:table-cell office:value-type="float" office:value="22.0227292092185" table:style-name="ce39">
            <text:p>22.02</text:p>
          </table:table-cell>
          <table:table-cell office:value-type="float" office:value="347.00044306224407" table:style-name="ce40">
            <text:p>347.00</text:p>
          </table:table-cell>
          <table:table-cell office:value-type="float" office:value="433.3295415623806" table:style-name="ce40">
            <text:p>433.33</text:p>
          </table:table-cell>
          <table:table-cell office:value-type="float" office:value="5.644465711467558" table:style-name="ce40">
            <text:p>5.64</text:p>
          </table:table-cell>
          <table:table-cell office:value-type="float" office:value="1.383821244892792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59.11145582936149" table:style-name="ce39">
            <text:p>759.11</text:p>
          </table:table-cell>
          <table:table-cell office:value-type="float" office:value="46.850632199269633" table:style-name="ce39">
            <text:p>46.85</text:p>
          </table:table-cell>
          <table:table-cell office:value-type="float" office:value="667.284216718793" table:style-name="ce40">
            <text:p>667.28</text:p>
          </table:table-cell>
          <table:table-cell office:value-type="float" office:value="850.93869493992997" table:style-name="ce40">
            <text:p>850.94</text:p>
          </table:table-cell>
          <table:table-cell office:value-type="float" office:value="6.1717725163406119" table:style-name="ce40">
            <text:p>6.17</text:p>
          </table:table-cell>
          <table:table-cell office:value-type="float" office:value="1.6536120745228799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elsewhere</text:p>
          </table:table-cell>
          <table:table-cell office:value-type="float" office:value="232.82360286168949" table:style-name="ce39">
            <text:p>232.82</text:p>
          </table:table-cell>
          <table:table-cell office:value-type="float" office:value="15.26196813282756" table:style-name="ce39">
            <text:p>15.26</text:p>
          </table:table-cell>
          <table:table-cell office:value-type="float" office:value="202.9101453213475" table:style-name="ce40">
            <text:p>202.91</text:p>
          </table:table-cell>
          <table:table-cell office:value-type="float" office:value="262.73706040203149" table:style-name="ce40">
            <text:p>262.74</text:p>
          </table:table-cell>
          <table:table-cell office:value-type="float" office:value="6.5551636282744239" table:style-name="ce40">
            <text:p>6.56</text:p>
          </table:table-cell>
          <table:table-cell office:value-type="float" office:value="1.6127857780922841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90.77704239884741" table:style-name="ce39">
            <text:p>390.78</text:p>
          </table:table-cell>
          <table:table-cell office:value-type="float" office:value="23.966094022373671" table:style-name="ce39">
            <text:p>23.97</text:p>
          </table:table-cell>
          <table:table-cell office:value-type="float" office:value="343.80349811499502" table:style-name="ce40">
            <text:p>343.80</text:p>
          </table:table-cell>
          <table:table-cell office:value-type="float" office:value="437.75058668269969" table:style-name="ce40">
            <text:p>437.75</text:p>
          </table:table-cell>
          <table:table-cell office:value-type="float" office:value="6.1329329571803832" table:style-name="ce40">
            <text:p>6.13</text:p>
          </table:table-cell>
          <table:table-cell office:value-type="float" office:value="1.439219275586520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port: participate</text:p>
          </table:table-cell>
          <table:table-cell office:value-type="float" office:value="94.267446552121115" table:style-name="ce39">
            <text:p>94.27</text:p>
          </table:table-cell>
          <table:table-cell office:value-type="float" office:value="8.027049140581342" table:style-name="ce39">
            <text:p>8.03</text:p>
          </table:table-cell>
          <table:table-cell office:value-type="float" office:value="78.534430236581684" table:style-name="ce40">
            <text:p>78.53</text:p>
          </table:table-cell>
          <table:table-cell office:value-type="float" office:value="110.0004628676605" table:style-name="ce40">
            <text:p>110.00</text:p>
          </table:table-cell>
          <table:table-cell office:value-type="float" office:value="8.5151867735625277" table:style-name="ce40">
            <text:p>8.52</text:p>
          </table:table-cell>
          <table:table-cell office:value-type="float" office:value="1.1882616190429309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Holiday: base</text:p>
          </table:table-cell>
          <table:table-cell office:value-type="float" office:value="504.36667333880968" table:style-name="ce39">
            <text:p>504.37</text:p>
          </table:table-cell>
          <table:table-cell office:value-type="float" office:value="44.251705290040817" table:style-name="ce39">
            <text:p>44.25</text:p>
          </table:table-cell>
          <table:table-cell office:value-type="float" office:value="417.63333097032972" table:style-name="ce40">
            <text:p>417.63</text:p>
          </table:table-cell>
          <table:table-cell office:value-type="float" office:value="591.10001570728969" table:style-name="ce40">
            <text:p>591.10</text:p>
          </table:table-cell>
          <table:table-cell office:value-type="float" office:value="8.7737171445335793" table:style-name="ce40">
            <text:p>8.77</text:p>
          </table:table-cell>
          <table:table-cell office:value-type="float" office:value="1.616389404847808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Day trip</text:p>
          </table:table-cell>
          <table:table-cell office:value-type="float" office:value="413.53444284128301" table:style-name="ce39">
            <text:p>413.53</text:p>
          </table:table-cell>
          <table:table-cell office:value-type="float" office:value="30.554169667873381" table:style-name="ce39">
            <text:p>30.55</text:p>
          </table:table-cell>
          <table:table-cell office:value-type="float" office:value="353.6482702922512" table:style-name="ce40">
            <text:p>353.65</text:p>
          </table:table-cell>
          <table:table-cell office:value-type="float" office:value="473.42061539031482" table:style-name="ce40">
            <text:p>473.42</text:p>
          </table:table-cell>
          <table:table-cell office:value-type="float" office:value="7.3885428884578443" table:style-name="ce40">
            <text:p>7.39</text:p>
          </table:table-cell>
          <table:table-cell office:value-type="float" office:value="1.69952077898085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Just walk</text:p>
          </table:table-cell>
          <table:table-cell office:value-type="float" office:value="83.179793702335289" table:style-name="ce39">
            <text:p>83.18</text:p>
          </table:table-cell>
          <table:table-cell office:value-type="float" office:value="3.8729255634172222" table:style-name="ce39">
            <text:p>3.87</text:p>
          </table:table-cell>
          <table:table-cell office:value-type="float" office:value="75.58885959803753" table:style-name="ce40">
            <text:p>75.59</text:p>
          </table:table-cell>
          <table:table-cell office:value-type="float" office:value="90.770727806633047" table:style-name="ce40">
            <text:p>90.77</text:p>
          </table:table-cell>
          <table:table-cell office:value-type="float" office:value="4.6560894070941767" table:style-name="ce40">
            <text:p>4.66</text:p>
          </table:table-cell>
          <table:table-cell office:value-type="float" office:value="1.4060539113653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</text:p>
          </table:table-cell>
          <table:table-cell office:value-type="float" office:value="2.2339672967696802" table:style-name="ce39">
            <text:p>2.23</text:p>
          </table:table-cell>
          <table:table-cell office:value-type="float" office:value="0.82173587746380872" table:style-name="ce39">
            <text:p>0.82</text:p>
          </table:table-cell>
          <table:table-cell office:value-type="float" office:value="0.62336497694061466" table:style-name="ce40">
            <text:p>0.62</text:p>
          </table:table-cell>
          <table:table-cell office:value-type="float" office:value="3.8445696165987449" table:style-name="ce40">
            <text:p>3.84</text:p>
          </table:table-cell>
          <table:table-cell office:value-type="float" office:value="36.783702189912979" table:style-name="ce40">
            <text:p>36.78</text:p>
          </table:table-cell>
          <table:table-cell office:value-type="float" office:value="1.0353439871575141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All purposes</text:p>
          </table:table-cell>
          <table:table-cell office:value-type="float" office:value="5409.9461338333958" table:style-name="ce39">
            <text:p>5,409.95</text:p>
          </table:table-cell>
          <table:table-cell office:value-type="float" office:value="123.7095860917025" table:style-name="ce39">
            <text:p>123.71</text:p>
          </table:table-cell>
          <table:table-cell office:value-type="float" office:value="5167.4753450936587" table:style-name="ce40">
            <text:p>5,167.48</text:p>
          </table:table-cell>
          <table:table-cell office:value-type="float" office:value="5652.416922573133" table:style-name="ce40">
            <text:p>5,652.42</text:p>
          </table:table-cell>
          <table:table-cell office:value-type="float" office:value="2.2867064298114186" table:style-name="ce40">
            <text:p>2.29</text:p>
          </table:table-cell>
          <table:table-cell office:value-type="float" office:value="1.6899228766323611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Commuting</text:p>
          </table:table-cell>
          <table:table-cell office:value-type="float" office:value="1095.0412563254749" table:style-name="ce39">
            <text:p>1,095.04</text:p>
          </table:table-cell>
          <table:table-cell office:value-type="float" office:value="75.867584835052341" table:style-name="ce39">
            <text:p>75.87</text:p>
          </table:table-cell>
          <table:table-cell office:value-type="float" office:value="946.34079004877231" table:style-name="ce40">
            <text:p>946.34</text:p>
          </table:table-cell>
          <table:table-cell office:value-type="float" office:value="1243.741722602178" table:style-name="ce40">
            <text:p>1,243.74</text:p>
          </table:table-cell>
          <table:table-cell office:value-type="float" office:value="6.9282855231988183" table:style-name="ce40">
            <text:p>6.93</text:p>
          </table:table-cell>
          <table:table-cell office:value-type="float" office:value="1.5953873748842951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Business</text:p>
          </table:table-cell>
          <table:table-cell office:value-type="float" office:value="186.26088523051149" table:style-name="ce39">
            <text:p>186.26</text:p>
          </table:table-cell>
          <table:table-cell office:value-type="float" office:value="22.87431061399456" table:style-name="ce39">
            <text:p>22.87</text:p>
          </table:table-cell>
          <table:table-cell office:value-type="float" office:value="141.42723642708211" table:style-name="ce40">
            <text:p>141.43</text:p>
          </table:table-cell>
          <table:table-cell office:value-type="float" office:value="231.09453403394079" table:style-name="ce40">
            <text:p>231.09</text:p>
          </table:table-cell>
          <table:table-cell office:value-type="float" office:value="12.280791313584666" table:style-name="ce40">
            <text:p>12.28</text:p>
          </table:table-cell>
          <table:table-cell office:value-type="float" office:value="1.05047005101274" table:style-name="ce40">
            <text:p>1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ducation</text:p>
          </table:table-cell>
          <table:table-cell office:value-type="float" office:value="161.39868195640659" table:style-name="ce39">
            <text:p>161.40</text:p>
          </table:table-cell>
          <table:table-cell office:value-type="float" office:value="14.460321821011179" table:style-name="ce39">
            <text:p>14.46</text:p>
          </table:table-cell>
          <table:table-cell office:value-type="float" office:value="133.0564511872247" table:style-name="ce40">
            <text:p>133.06</text:p>
          </table:table-cell>
          <table:table-cell office:value-type="float" office:value="189.74091272558849" table:style-name="ce40">
            <text:p>189.74</text:p>
          </table:table-cell>
          <table:table-cell office:value-type="float" office:value="8.959380365272672" table:style-name="ce40">
            <text:p>8.96</text:p>
          </table:table-cell>
          <table:table-cell office:value-type="float" office:value="1.254367712546163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scort education</text:p>
          </table:table-cell>
          <table:table-cell office:value-type="float" office:value="80.616300173632879" table:style-name="ce39">
            <text:p>80.62</text:p>
          </table:table-cell>
          <table:table-cell office:value-type="float" office:value="11.65729487193555" table:style-name="ce39">
            <text:p>11.66</text:p>
          </table:table-cell>
          <table:table-cell office:value-type="float" office:value="57.768002224639197" table:style-name="ce40">
            <text:p>57.77</text:p>
          </table:table-cell>
          <table:table-cell office:value-type="float" office:value="103.4645981226266" table:style-name="ce40">
            <text:p>103.46</text:p>
          </table:table-cell>
          <table:table-cell office:value-type="float" office:value="14.460220633826971" table:style-name="ce40">
            <text:p>14.46</text:p>
          </table:table-cell>
          <table:table-cell office:value-type="float" office:value="1.121793245526806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hopping</text:p>
          </table:table-cell>
          <table:table-cell office:value-type="float" office:value="281.7839707916205" table:style-name="ce39">
            <text:p>281.78</text:p>
          </table:table-cell>
          <table:table-cell office:value-type="float" office:value="21.189677447568961" table:style-name="ce39">
            <text:p>21.19</text:p>
          </table:table-cell>
          <table:table-cell office:value-type="float" office:value="240.25220299438541" table:style-name="ce40">
            <text:p>240.25</text:p>
          </table:table-cell>
          <table:table-cell office:value-type="float" office:value="323.31573858885571" table:style-name="ce40">
            <text:p>323.32</text:p>
          </table:table-cell>
          <table:table-cell office:value-type="float" office:value="7.5198306660383976" table:style-name="ce40">
            <text:p>7.52</text:p>
          </table:table-cell>
          <table:table-cell office:value-type="float" office:value="1.334249348680312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 escort</text:p>
          </table:table-cell>
          <table:table-cell office:value-type="float" office:value="164.74130377012861" table:style-name="ce39">
            <text:p>164.74</text:p>
          </table:table-cell>
          <table:table-cell office:value-type="float" office:value="13.5763676247678" table:style-name="ce39">
            <text:p>13.58</text:p>
          </table:table-cell>
          <table:table-cell office:value-type="float" office:value="138.1316232255837" table:style-name="ce40">
            <text:p>138.13</text:p>
          </table:table-cell>
          <table:table-cell office:value-type="float" office:value="191.35098431467341" table:style-name="ce40">
            <text:p>191.35</text:p>
          </table:table-cell>
          <table:table-cell office:value-type="float" office:value="8.2410223265633196" table:style-name="ce40">
            <text:p>8.24</text:p>
          </table:table-cell>
          <table:table-cell office:value-type="float" office:value="1.109855402361529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Personal business</text:p>
          </table:table-cell>
          <table:table-cell office:value-type="float" office:value="292.14098369954093" table:style-name="ce39">
            <text:p>292.14</text:p>
          </table:table-cell>
          <table:table-cell office:value-type="float" office:value="36.108667276409243" table:style-name="ce39">
            <text:p>36.11</text:p>
          </table:table-cell>
          <table:table-cell office:value-type="float" office:value="221.36799583777881" table:style-name="ce40">
            <text:p>221.37</text:p>
          </table:table-cell>
          <table:table-cell office:value-type="float" office:value="362.91397156130301" table:style-name="ce40">
            <text:p>362.91</text:p>
          </table:table-cell>
          <table:table-cell office:value-type="float" office:value="12.360014270899432" table:style-name="ce40">
            <text:p>12.36</text:p>
          </table:table-cell>
          <table:table-cell office:value-type="float" office:value="1.478788358358043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48.06771630022274" table:style-name="ce39">
            <text:p>648.07</text:p>
          </table:table-cell>
          <table:table-cell office:value-type="float" office:value="78.857592382566366" table:style-name="ce39">
            <text:p>78.86</text:p>
          </table:table-cell>
          <table:table-cell office:value-type="float" office:value="493.50683523039271" table:style-name="ce40">
            <text:p>493.51</text:p>
          </table:table-cell>
          <table:table-cell office:value-type="float" office:value="802.62859737005283" table:style-name="ce40">
            <text:p>802.63</text:p>
          </table:table-cell>
          <table:table-cell office:value-type="float" office:value="12.168109967390341" table:style-name="ce40">
            <text:p>12.17</text:p>
          </table:table-cell>
          <table:table-cell office:value-type="float" office:value="2.062250793693809" table:style-name="ce40">
            <text:p>2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elsewhere</text:p>
          </table:table-cell>
          <table:table-cell office:value-type="float" office:value="181.07634176621491" table:style-name="ce39">
            <text:p>181.08</text:p>
          </table:table-cell>
          <table:table-cell office:value-type="float" office:value="17.284723615287771" table:style-name="ce39">
            <text:p>17.28</text:p>
          </table:table-cell>
          <table:table-cell office:value-type="float" office:value="147.19828348025081" table:style-name="ce40">
            <text:p>147.20</text:p>
          </table:table-cell>
          <table:table-cell office:value-type="float" office:value="214.9544000521789" table:style-name="ce40">
            <text:p>214.95</text:p>
          </table:table-cell>
          <table:table-cell office:value-type="float" office:value="9.5455449600389173" table:style-name="ce40">
            <text:p>9.55</text:p>
          </table:table-cell>
          <table:table-cell office:value-type="float" office:value="1.496292352469363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15.78181124238279" table:style-name="ce39">
            <text:p>215.78</text:p>
          </table:table-cell>
          <table:table-cell office:value-type="float" office:value="18.877253441282932" table:style-name="ce39">
            <text:p>18.88</text:p>
          </table:table-cell>
          <table:table-cell office:value-type="float" office:value="178.7823944974682" table:style-name="ce40">
            <text:p>178.78</text:p>
          </table:table-cell>
          <table:table-cell office:value-type="float" office:value="252.78122798729731" table:style-name="ce40">
            <text:p>252.78</text:p>
          </table:table-cell>
          <table:table-cell office:value-type="float" office:value="8.7483061397044928" table:style-name="ce40">
            <text:p>8.75</text:p>
          </table:table-cell>
          <table:table-cell office:value-type="float" office:value="1.39901335187405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port: participate</text:p>
          </table:table-cell>
          <table:table-cell office:value-type="float" office:value="64.521708069598631" table:style-name="ce39">
            <text:p>64.52</text:p>
          </table:table-cell>
          <table:table-cell office:value-type="float" office:value="10.80805791750895" table:style-name="ce39">
            <text:p>10.81</text:p>
          </table:table-cell>
          <table:table-cell office:value-type="float" office:value="43.337914551281102" table:style-name="ce40">
            <text:p>43.34</text:p>
          </table:table-cell>
          <table:table-cell office:value-type="float" office:value="85.70550158791616" table:style-name="ce40">
            <text:p>85.71</text:p>
          </table:table-cell>
          <table:table-cell office:value-type="float" office:value="16.751041224529356" table:style-name="ce40">
            <text:p>16.75</text:p>
          </table:table-cell>
          <table:table-cell office:value-type="float" office:value="1.455178907540289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Holiday: base</text:p>
          </table:table-cell>
          <table:table-cell office:value-type="float" office:value="430.59654736232932" table:style-name="ce39">
            <text:p>430.60</text:p>
          </table:table-cell>
          <table:table-cell office:value-type="float" office:value="86.328364893625064" table:style-name="ce39">
            <text:p>86.33</text:p>
          </table:table-cell>
          <table:table-cell office:value-type="float" office:value="261.39295217082417" table:style-name="ce40">
            <text:p>261.39</text:p>
          </table:table-cell>
          <table:table-cell office:value-type="float" office:value="599.80014255383435" table:style-name="ce40">
            <text:p>599.80</text:p>
          </table:table-cell>
          <table:table-cell office:value-type="float" office:value="20.048550185188386" table:style-name="ce40">
            <text:p>20.05</text:p>
          </table:table-cell>
          <table:table-cell office:value-type="float" office:value="2.0153396806108801" table:style-name="ce40">
            <text:p>2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Day trip</text:p>
          </table:table-cell>
          <table:table-cell office:value-type="float" office:value="204.78659998574281" table:style-name="ce39">
            <text:p>204.79</text:p>
          </table:table-cell>
          <table:table-cell office:value-type="float" office:value="25.048585545739041" table:style-name="ce39">
            <text:p>25.05</text:p>
          </table:table-cell>
          <table:table-cell office:value-type="float" office:value="155.6913723160942" table:style-name="ce40">
            <text:p>155.69</text:p>
          </table:table-cell>
          <table:table-cell office:value-type="float" office:value="253.88182765539131" table:style-name="ce40">
            <text:p>253.88</text:p>
          </table:table-cell>
          <table:table-cell office:value-type="float" office:value="12.231554968676132" table:style-name="ce40">
            <text:p>12.23</text:p>
          </table:table-cell>
          <table:table-cell office:value-type="float" office:value="1.600263563039094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Just walk</text:p>
          </table:table-cell>
          <table:table-cell office:value-type="float" office:value="52.956346422458473" table:style-name="ce39">
            <text:p>52.96</text:p>
          </table:table-cell>
          <table:table-cell office:value-type="float" office:value="4.8469198417096928" table:style-name="ce39">
            <text:p>4.85</text:p>
          </table:table-cell>
          <table:table-cell office:value-type="float" office:value="43.456383532707477" table:style-name="ce40">
            <text:p>43.46</text:p>
          </table:table-cell>
          <table:table-cell office:value-type="float" office:value="62.45630931220947" table:style-name="ce40">
            <text:p>62.46</text:p>
          </table:table-cell>
          <table:table-cell office:value-type="float" office:value="9.1526703958076361" table:style-name="ce40">
            <text:p>9.15</text:p>
          </table:table-cell>
          <table:table-cell office:value-type="float" office:value="1.4770822048731009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</text:p>
          </table:table-cell>
          <table:table-cell office:value-type="float" office:value="1.8424535479182349" table:style-name="ce39">
            <text:p>1.84</text:p>
          </table:table-cell>
          <table:table-cell office:value-type="float" office:value="0.9834542349506038" table:style-name="ce39">
            <text:p>0.98</text:p>
          </table:table-cell>
          <table:table-cell office:value-type="float" office:value="0" table:style-name="ce40">
            <text:p>0.00</text:p>
          </table:table-cell>
          <table:table-cell office:value-type="float" office:value="3.770023848421419" table:style-name="ce40">
            <text:p>3.77</text:p>
          </table:table-cell>
          <table:table-cell office:value-type="float" office:value="53.377423602445575" table:style-name="ce40">
            <text:p>53.38</text:p>
          </table:table-cell>
          <table:table-cell office:value-type="float" office:value="1.019499609233846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All purposes</text:p>
          </table:table-cell>
          <table:table-cell office:value-type="float" office:value="4061.612906644184" table:style-name="ce39">
            <text:p>4,061.61</text:p>
          </table:table-cell>
          <table:table-cell office:value-type="float" office:value="168.88262673043309" table:style-name="ce39">
            <text:p>168.88</text:p>
          </table:table-cell>
          <table:table-cell office:value-type="float" office:value="3730.6029582525348" table:style-name="ce40">
            <text:p>3,730.60</text:p>
          </table:table-cell>
          <table:table-cell office:value-type="float" office:value="4392.6228550358319" table:style-name="ce40">
            <text:p>4,392.62</text:p>
          </table:table-cell>
          <table:table-cell office:value-type="float" office:value="4.1580187627965888" table:style-name="ce40">
            <text:p>4.16</text:p>
          </table:table-cell>
          <table:table-cell office:value-type="float" office:value="1.8065158423247949" table:style-name="ce40">
            <text:p>1.81</text:p>
          </table:table-cell>
          <table:table-cell table:number-columns-repeated="16375"/>
        </table:table-row>
        <table:table-row table:number-rows-repeated="950" table:style-name="ro2">
          <table:table-cell table:number-columns-repeated="3" table:style-name="ce35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144" table:style-name="ro2">
          <table:table-cell table:style-name="ce35"/>
          <table:table-cell table:number-columns-repeated="2" table:style-name="ce1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046204" table:style-name="ro5">
          <table:table-cell table:number-columns-repeated="16384"/>
        </table:table-row>
      </table:table>
      <table:table table:name="SE_NTS0403d_miles_excl_sw" table:style-name="ta1"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29" table:default-cell-style-name="ce1"/>
        <table:table-column table:style-name="co12" table:default-cell-style-name="ce1"/>
        <table:table-column table:style-name="co30" table:number-columns-repeated="2" table:default-cell-style-name="ce1"/>
        <table:table-column table:style-name="co19" table:default-cell-style-name="ce1"/>
        <table:table-column table:style-name="co23" table:default-cell-style-name="ce1"/>
        <table:table-column table:style-name="co17" table:number-columns-repeated="16375" table:default-cell-style-name="ce1"/>
        <table:table-row table:style-name="ro1">
          <table:table-cell office:value-type="string" table:style-name="ce29">
            <text:p>SE_NTS0403d_CA: Standard errors for the average distance travelled by trip purpose and combined authority of residence excluding short walks (miles per person per year): England, 2025 [note 1]</text:p>
          </table:table-cell>
          <table:table-cell table:number-columns-repeated="2" table:style-name="ce29"/>
          <table:table-cell table:number-columns-repeated="6" table:style-name="ce30"/>
          <table:table-cell table:number-columns-repeated="16375"/>
        </table:table-row>
        <table:table-row table:style-name="ro2">
          <table:table-cell office:value-type="string" table:style-name="ce26">
            <text:p>This worksheet contains one table. Some cells refer to notes which can be found on the notes worksheet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The table in this worksheet contains numbers. These represent average trip length by main mode and combined authority of residence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Some shorthand is used in these tables, [low] denotes rounds to 0, [u] denotes the data is of low quality due to small sample sizes, [x] denotes the data is not available due to no observations in the category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Filters are active in row 6 and may hide some data. To turn off all filters select the 'Data' ribbon then 'Filters' button or use [Ctrl, Shift, L]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32">
            <text:p>Year</text:p>
          </table:table-cell>
          <table:table-cell office:value-type="string" table:style-name="ce24">
            <text:p>Combined authority [notes 2, 3]</text:p>
          </table:table-cell>
          <table:table-cell office:value-type="string" table:style-name="ce33">
            <text:p>Trip purpose</text:p>
          </table:table-cell>
          <table:table-cell office:value-type="string" table:style-name="ce34">
            <text:p>Average distance</text:p>
          </table:table-cell>
          <table:table-cell office:value-type="string" table:style-name="ce34">
            <text:p>Standard error</text:p>
          </table:table-cell>
          <table:table-cell office:value-type="string" table:style-name="ce34">
            <text:p>95% Lower confidence interval</text:p>
          </table:table-cell>
          <table:table-cell office:value-type="string" table:style-name="ce34">
            <text:p>95% Upper confidence interval</text:p>
          </table:table-cell>
          <table:table-cell office:value-type="string" table:style-name="ce34">
            <text:p>Relative standard error (%)</text:p>
          </table:table-cell>
          <table:table-cell office:value-type="string" table:style-name="ce34">
            <text:p>Design factor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6">
            <text:p>Commuting</text:p>
          </table:table-cell>
          <table:table-cell office:value-type="float" office:value="698.15085253793734" table:style-name="ce37">
            <text:p>698.15</text:p>
          </table:table-cell>
          <table:table-cell office:value-type="float" office:value="60.516799144116128" table:style-name="ce37">
            <text:p>60.52</text:p>
          </table:table-cell>
          <table:table-cell office:value-type="float" office:value="579.53792621546972" table:style-name="ce37">
            <text:p>579.54</text:p>
          </table:table-cell>
          <table:table-cell office:value-type="float" office:value="816.76377886040495" table:style-name="ce37">
            <text:p>816.76</text:p>
          </table:table-cell>
          <table:table-cell office:value-type="float" office:value="8.6681551593217687" table:style-name="ce37">
            <text:p>8.67</text:p>
          </table:table-cell>
          <table:table-cell office:value-type="float" office:value="0.99182455898776389" table:style-name="ce37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Business</text:p>
          </table:table-cell>
          <table:table-cell office:value-type="float" office:value="278.93201738823188" table:style-name="ce37">
            <text:p>278.93</text:p>
          </table:table-cell>
          <table:table-cell office:value-type="float" office:value="74.451597643949654" table:style-name="ce37">
            <text:p>74.45</text:p>
          </table:table-cell>
          <table:table-cell office:value-type="float" office:value="133.00688600609061" table:style-name="ce37">
            <text:p>133.01</text:p>
          </table:table-cell>
          <table:table-cell office:value-type="float" office:value="424.85714877037321" table:style-name="ce37">
            <text:p>424.86</text:p>
          </table:table-cell>
          <table:table-cell office:value-type="float" office:value="26.691664277580617" table:style-name="ce37">
            <text:p>26.69</text:p>
          </table:table-cell>
          <table:table-cell office:value-type="float" office:value="1.323472957136697" table:style-name="ce37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ducation</text:p>
          </table:table-cell>
          <table:table-cell office:value-type="float" office:value="250.18161031508981" table:style-name="ce37">
            <text:p>250.18</text:p>
          </table:table-cell>
          <table:table-cell office:value-type="float" office:value="67.781795983053954" table:style-name="ce37">
            <text:p>67.78</text:p>
          </table:table-cell>
          <table:table-cell office:value-type="float" office:value="117.329290188304" table:style-name="ce37">
            <text:p>117.33</text:p>
          </table:table-cell>
          <table:table-cell office:value-type="float" office:value="383.03393044187561" table:style-name="ce37">
            <text:p>383.03</text:p>
          </table:table-cell>
          <table:table-cell office:value-type="float" office:value="27.093036893353812" table:style-name="ce37">
            <text:p>27.09</text:p>
          </table:table-cell>
          <table:table-cell office:value-type="float" office:value="1.9440998916780821" table:style-name="ce37">
            <text:p>1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scort education</text:p>
          </table:table-cell>
          <table:table-cell office:value-type="float" office:value="95.307371764896118" table:style-name="ce37">
            <text:p>95.31</text:p>
          </table:table-cell>
          <table:table-cell office:value-type="float" office:value="21.20521371280746" table:style-name="ce37">
            <text:p>21.21</text:p>
          </table:table-cell>
          <table:table-cell office:value-type="float" office:value="53.745152887793488" table:style-name="ce37">
            <text:p>53.75</text:p>
          </table:table-cell>
          <table:table-cell office:value-type="float" office:value="136.86959064199871" table:style-name="ce37">
            <text:p>136.87</text:p>
          </table:table-cell>
          <table:table-cell office:value-type="float" office:value="22.249290186195044" table:style-name="ce37">
            <text:p>22.25</text:p>
          </table:table-cell>
          <table:table-cell office:value-type="float" office:value="1.6003674007355759" table:style-name="ce37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hopping</text:p>
          </table:table-cell>
          <table:table-cell office:value-type="float" office:value="414.50452328467372" table:style-name="ce37">
            <text:p>414.50</text:p>
          </table:table-cell>
          <table:table-cell office:value-type="float" office:value="68.691728242323123" table:style-name="ce37">
            <text:p>68.69</text:p>
          </table:table-cell>
          <table:table-cell office:value-type="float" office:value="279.86873592972029" table:style-name="ce37">
            <text:p>279.87</text:p>
          </table:table-cell>
          <table:table-cell office:value-type="float" office:value="549.14031063962693" table:style-name="ce37">
            <text:p>549.14</text:p>
          </table:table-cell>
          <table:table-cell office:value-type="float" office:value="16.572009322838429" table:style-name="ce37">
            <text:p>16.57</text:p>
          </table:table-cell>
          <table:table-cell office:value-type="float" office:value="1.780683332656968" table:style-name="ce37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 escort</text:p>
          </table:table-cell>
          <table:table-cell office:value-type="float" office:value="272.06391474875602" table:style-name="ce37">
            <text:p>272.06</text:p>
          </table:table-cell>
          <table:table-cell office:value-type="float" office:value="44.925307417133887" table:style-name="ce37">
            <text:p>44.93</text:p>
          </table:table-cell>
          <table:table-cell office:value-type="float" office:value="184.01031221117361" table:style-name="ce37">
            <text:p>184.01</text:p>
          </table:table-cell>
          <table:table-cell office:value-type="float" office:value="360.11751728633851" table:style-name="ce37">
            <text:p>360.12</text:p>
          </table:table-cell>
          <table:table-cell office:value-type="float" office:value="16.512776954864169" table:style-name="ce37">
            <text:p>16.51</text:p>
          </table:table-cell>
          <table:table-cell office:value-type="float" office:value="1.554118505618924" table:style-name="ce37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Personal business</text:p>
          </table:table-cell>
          <table:table-cell office:value-type="float" office:value="233.95184811868759" table:style-name="ce37">
            <text:p>233.95</text:p>
          </table:table-cell>
          <table:table-cell office:value-type="float" office:value="40.427844554333888" table:style-name="ce37">
            <text:p>40.43</text:p>
          </table:table-cell>
          <table:table-cell office:value-type="float" office:value="154.71327279219321" table:style-name="ce37">
            <text:p>154.71</text:p>
          </table:table-cell>
          <table:table-cell office:value-type="float" office:value="313.19042344518198" table:style-name="ce37">
            <text:p>313.19</text:p>
          </table:table-cell>
          <table:table-cell office:value-type="float" office:value="17.280412563282756" table:style-name="ce37">
            <text:p>17.28</text:p>
          </table:table-cell>
          <table:table-cell office:value-type="float" office:value="1.6986821384372051" table:style-name="ce37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35.64350066232134" table:style-name="ce37">
            <text:p>635.64</text:p>
          </table:table-cell>
          <table:table-cell office:value-type="float" office:value="160.4674242217045" table:style-name="ce37">
            <text:p>160.47</text:p>
          </table:table-cell>
          <table:table-cell office:value-type="float" office:value="321.12734918778062" table:style-name="ce37">
            <text:p>321.13</text:p>
          </table:table-cell>
          <table:table-cell office:value-type="float" office:value="950.15965213686218" table:style-name="ce37">
            <text:p>950.16</text:p>
          </table:table-cell>
          <table:table-cell office:value-type="float" office:value="25.244877679784704" table:style-name="ce37">
            <text:p>25.24</text:p>
          </table:table-cell>
          <table:table-cell office:value-type="float" office:value="1.7770887882364821" table:style-name="ce37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elsewhere</text:p>
          </table:table-cell>
          <table:table-cell office:value-type="float" office:value="154.67353046091759" table:style-name="ce37">
            <text:p>154.67</text:p>
          </table:table-cell>
          <table:table-cell office:value-type="float" office:value="38.311468769101637" table:style-name="ce37">
            <text:p>38.31</text:p>
          </table:table-cell>
          <table:table-cell office:value-type="float" office:value="79.583051673478394" table:style-name="ce37">
            <text:p>79.58</text:p>
          </table:table-cell>
          <table:table-cell office:value-type="float" office:value="229.76400924835681" table:style-name="ce37">
            <text:p>229.76</text:p>
          </table:table-cell>
          <table:table-cell office:value-type="float" office:value="24.769246977770418" table:style-name="ce37">
            <text:p>24.77</text:p>
          </table:table-cell>
          <table:table-cell office:value-type="float" office:value="1.5738583611040049" table:style-name="ce37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70.28052119388371" table:style-name="ce37">
            <text:p>270.28</text:p>
          </table:table-cell>
          <table:table-cell office:value-type="float" office:value="47.826749896742257" table:style-name="ce37">
            <text:p>47.83</text:p>
          </table:table-cell>
          <table:table-cell office:value-type="float" office:value="176.54009139626891" table:style-name="ce37">
            <text:p>176.54</text:p>
          </table:table-cell>
          <table:table-cell office:value-type="float" office:value="364.02095099149858" table:style-name="ce37">
            <text:p>364.02</text:p>
          </table:table-cell>
          <table:table-cell office:value-type="float" office:value="17.695226309865703" table:style-name="ce37">
            <text:p>17.70</text:p>
          </table:table-cell>
          <table:table-cell office:value-type="float" office:value="1.509708921663085" table:style-name="ce37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port: participate</text:p>
          </table:table-cell>
          <table:table-cell office:value-type="float" office:value="36.154720893457743" table:style-name="ce37">
            <text:p>36.15</text:p>
          </table:table-cell>
          <table:table-cell office:value-type="float" office:value="10.79515155050391" table:style-name="ce37">
            <text:p>10.80</text:p>
          </table:table-cell>
          <table:table-cell office:value-type="float" office:value="14.99622385447009" table:style-name="ce37">
            <text:p>15.00</text:p>
          </table:table-cell>
          <table:table-cell office:value-type="float" office:value="57.313217932445397" table:style-name="ce37">
            <text:p>57.31</text:p>
          </table:table-cell>
          <table:table-cell office:value-type="float" office:value="29.858207403441224" table:style-name="ce37">
            <text:p>29.86</text:p>
          </table:table-cell>
          <table:table-cell office:value-type="float" office:value="1.6786147627069461" table:style-name="ce37">
            <text:p>1.6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Holiday: base</text:p>
          </table:table-cell>
          <table:table-cell office:value-type="float" office:value="320.70083375481693" table:style-name="ce37">
            <text:p>320.70</text:p>
          </table:table-cell>
          <table:table-cell office:value-type="float" office:value="136.64077669064599" table:style-name="ce37">
            <text:p>136.64</text:p>
          </table:table-cell>
          <table:table-cell office:value-type="float" office:value="52.884911441150791" table:style-name="ce37">
            <text:p>52.88</text:p>
          </table:table-cell>
          <table:table-cell office:value-type="float" office:value="588.51675606848289" table:style-name="ce37">
            <text:p>588.52</text:p>
          </table:table-cell>
          <table:table-cell office:value-type="float" office:value="42.606929046873319" table:style-name="ce37">
            <text:p>42.61</text:p>
          </table:table-cell>
          <table:table-cell office:value-type="float" office:value="2.0888976500216421" table:style-name="ce37">
            <text:p>2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Day trip</text:p>
          </table:table-cell>
          <table:table-cell office:value-type="float" office:value="349.25701972878983" table:style-name="ce37">
            <text:p>349.26</text:p>
          </table:table-cell>
          <table:table-cell office:value-type="float" office:value="82.434966292503262" table:style-name="ce37">
            <text:p>82.43</text:p>
          </table:table-cell>
          <table:table-cell office:value-type="float" office:value="187.6844857954834" table:style-name="ce37">
            <text:p>187.68</text:p>
          </table:table-cell>
          <table:table-cell office:value-type="float" office:value="510.82955366209609" table:style-name="ce37">
            <text:p>510.83</text:p>
          </table:table-cell>
          <table:table-cell office:value-type="float" office:value="23.602951876677199" table:style-name="ce37">
            <text:p>23.60</text:p>
          </table:table-cell>
          <table:table-cell office:value-type="float" office:value="1.7868035186834299" table:style-name="ce37">
            <text:p>1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Just walk</text:p>
          </table:table-cell>
          <table:table-cell office:value-type="float" office:value="73.586999741506446" table:style-name="ce37">
            <text:p>73.59</text:p>
          </table:table-cell>
          <table:table-cell office:value-type="float" office:value="14.803299665344429" table:style-name="ce37">
            <text:p>14.80</text:p>
          </table:table-cell>
          <table:table-cell office:value-type="float" office:value="44.572532397431367" table:style-name="ce37">
            <text:p>44.57</text:p>
          </table:table-cell>
          <table:table-cell office:value-type="float" office:value="102.6014670855815" table:style-name="ce37">
            <text:p>102.60</text:p>
          </table:table-cell>
          <table:table-cell office:value-type="float" office:value="20.116732190937103" table:style-name="ce37">
            <text:p>20.12</text:p>
          </table:table-cell>
          <table:table-cell office:value-type="float" office:value="1.6738175551050889" table:style-name="ce37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</text:p>
          </table:table-cell>
          <table:table-cell office:value-type="float" office:value="0.61917347992564709" table:style-name="ce37">
            <text:p>0.62</text:p>
          </table:table-cell>
          <table:table-cell office:value-type="float" office:value="0.43362646999278143" table:style-name="ce37">
            <text:p>[low]</text:p>
          </table:table-cell>
          <table:table-cell office:value-type="float" office:value="0" table:style-name="ce37">
            <text:p>0.00</text:p>
          </table:table-cell>
          <table:table-cell office:value-type="float" office:value="1.469081361111499" table:style-name="ce37">
            <text:p>1.47</text:p>
          </table:table-cell>
          <table:table-cell office:value-type="float" office:value="70.033114151603044" table:style-name="ce37">
            <text:p>70.03</text:p>
          </table:table-cell>
          <table:table-cell office:value-type="float" office:value="1.139625570749399" table:style-name="ce37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All purposes</text:p>
          </table:table-cell>
          <table:table-cell office:value-type="float" office:value="4084.0084380738922" table:style-name="ce39">
            <text:p>4,084.01</text:p>
          </table:table-cell>
          <table:table-cell office:value-type="float" office:value="365.23861365737929" table:style-name="ce39">
            <text:p>365.24</text:p>
          </table:table-cell>
          <table:table-cell office:value-type="float" office:value="3368.1407553054278" table:style-name="ce40">
            <text:p>3,368.14</text:p>
          </table:table-cell>
          <table:table-cell office:value-type="float" office:value="4799.8761208423548" table:style-name="ce40">
            <text:p>4,799.88</text:p>
          </table:table-cell>
          <table:table-cell office:value-type="float" office:value="8.9431405246957283" table:style-name="ce40">
            <text:p>8.94</text:p>
          </table:table-cell>
          <table:table-cell office:value-type="float" office:value="2.0397154057910289" table:style-name="ce40">
            <text:p>2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Commuting</text:p>
          </table:table-cell>
          <table:table-cell office:value-type="float" office:value="917.05891775494729" table:style-name="ce39">
            <text:p>917.06</text:p>
          </table:table-cell>
          <table:table-cell office:value-type="float" office:value="128.41751490493101" table:style-name="ce39">
            <text:p>128.42</text:p>
          </table:table-cell>
          <table:table-cell office:value-type="float" office:value="665.36058854128248" table:style-name="ce40">
            <text:p>665.36</text:p>
          </table:table-cell>
          <table:table-cell office:value-type="float" office:value="1168.757246968612" table:style-name="ce40">
            <text:p>1,168.76</text:p>
          </table:table-cell>
          <table:table-cell office:value-type="float" office:value="14.003191334675643" table:style-name="ce40">
            <text:p>14.00</text:p>
          </table:table-cell>
          <table:table-cell office:value-type="float" office:value="0.9820515027723723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Business</text:p>
          </table:table-cell>
          <table:table-cell office:value-type="float" office:value="453.29316219350619" table:style-name="ce39">
            <text:p>453.29</text:p>
          </table:table-cell>
          <table:table-cell office:value-type="float" office:value="185.1404372924209" table:style-name="ce39">
            <text:p>185.14</text:p>
          </table:table-cell>
          <table:table-cell office:value-type="float" office:value="90.417905100361281" table:style-name="ce40">
            <text:p>90.42</text:p>
          </table:table-cell>
          <table:table-cell office:value-type="float" office:value="816.16841928665121" table:style-name="ce40">
            <text:p>816.17</text:p>
          </table:table-cell>
          <table:table-cell office:value-type="float" office:value="40.843421594210227" table:style-name="ce40">
            <text:p>40.84</text:p>
          </table:table-cell>
          <table:table-cell office:value-type="float" office:value="1.5470599639652589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ducation</text:p>
          </table:table-cell>
          <table:table-cell office:value-type="float" office:value="135.89518992139591" table:style-name="ce39">
            <text:p>135.90</text:p>
          </table:table-cell>
          <table:table-cell office:value-type="float" office:value="27.326547140887062" table:style-name="ce39">
            <text:p>27.33</text:p>
          </table:table-cell>
          <table:table-cell office:value-type="float" office:value="82.335157525257216" table:style-name="ce40">
            <text:p>82.34</text:p>
          </table:table-cell>
          <table:table-cell office:value-type="float" office:value="189.45522231753449" table:style-name="ce40">
            <text:p>189.46</text:p>
          </table:table-cell>
          <table:table-cell office:value-type="float" office:value="20.108546267673788" table:style-name="ce40">
            <text:p>20.11</text:p>
          </table:table-cell>
          <table:table-cell office:value-type="float" office:value="1.439096591409313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scort education</text:p>
          </table:table-cell>
          <table:table-cell office:value-type="float" office:value="136.87788786526639" table:style-name="ce39">
            <text:p>136.88</text:p>
          </table:table-cell>
          <table:table-cell office:value-type="float" office:value="39.291740651655608" table:style-name="ce39">
            <text:p>39.29</text:p>
          </table:table-cell>
          <table:table-cell office:value-type="float" office:value="59.866076188021403" table:style-name="ce40">
            <text:p>59.87</text:p>
          </table:table-cell>
          <table:table-cell office:value-type="float" office:value="213.88969954251141" table:style-name="ce40">
            <text:p>213.89</text:p>
          </table:table-cell>
          <table:table-cell office:value-type="float" office:value="28.705688891350967" table:style-name="ce40">
            <text:p>28.71</text:p>
          </table:table-cell>
          <table:table-cell office:value-type="float" office:value="0.88205592906530805" table:style-name="ce40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hopping</text:p>
          </table:table-cell>
          <table:table-cell office:value-type="float" office:value="502.75358421893839" table:style-name="ce39">
            <text:p>502.75</text:p>
          </table:table-cell>
          <table:table-cell office:value-type="float" office:value="51.622944581395707" table:style-name="ce39">
            <text:p>51.62</text:p>
          </table:table-cell>
          <table:table-cell office:value-type="float" office:value="401.57261283940278" table:style-name="ce40">
            <text:p>401.57</text:p>
          </table:table-cell>
          <table:table-cell office:value-type="float" office:value="603.93455559847393" table:style-name="ce40">
            <text:p>603.93</text:p>
          </table:table-cell>
          <table:table-cell office:value-type="float" office:value="10.268041084499762" table:style-name="ce40">
            <text:p>10.27</text:p>
          </table:table-cell>
          <table:table-cell office:value-type="float" office:value="1.280581960040585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 escort</text:p>
          </table:table-cell>
          <table:table-cell office:value-type="float" office:value="356.82330114061301" table:style-name="ce39">
            <text:p>356.82</text:p>
          </table:table-cell>
          <table:table-cell office:value-type="float" office:value="74.829379320355272" table:style-name="ce39">
            <text:p>74.83</text:p>
          </table:table-cell>
          <table:table-cell office:value-type="float" office:value="210.1577176727167" table:style-name="ce40">
            <text:p>210.16</text:p>
          </table:table-cell>
          <table:table-cell office:value-type="float" office:value="503.48888460850941" table:style-name="ce40">
            <text:p>503.49</text:p>
          </table:table-cell>
          <table:table-cell office:value-type="float" office:value="20.970990145866995" table:style-name="ce40">
            <text:p>20.97</text:p>
          </table:table-cell>
          <table:table-cell office:value-type="float" office:value="1.305446072934896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Personal business</text:p>
          </table:table-cell>
          <table:table-cell office:value-type="float" office:value="487.55014953367288" table:style-name="ce39">
            <text:p>487.55</text:p>
          </table:table-cell>
          <table:table-cell office:value-type="float" office:value="92.66268139443568" table:style-name="ce39">
            <text:p>92.66</text:p>
          </table:table-cell>
          <table:table-cell office:value-type="float" office:value="305.93129400057899" table:style-name="ce40">
            <text:p>305.93</text:p>
          </table:table-cell>
          <table:table-cell office:value-type="float" office:value="669.16900506676689" table:style-name="ce40">
            <text:p>669.17</text:p>
          </table:table-cell>
          <table:table-cell office:value-type="float" office:value="19.005774376864569" table:style-name="ce40">
            <text:p>19.01</text:p>
          </table:table-cell>
          <table:table-cell office:value-type="float" office:value="1.4299527144720421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07.3883000017438" table:style-name="ce39">
            <text:p>707.39</text:p>
          </table:table-cell>
          <table:table-cell office:value-type="float" office:value="167.96397767782551" table:style-name="ce39">
            <text:p>167.96</text:p>
          </table:table-cell>
          <table:table-cell office:value-type="float" office:value="378.17890375320582" table:style-name="ce40">
            <text:p>378.18</text:p>
          </table:table-cell>
          <table:table-cell office:value-type="float" office:value="1036.5976962502821" table:style-name="ce40">
            <text:p>1,036.60</text:p>
          </table:table-cell>
          <table:table-cell office:value-type="float" office:value="23.744240281810068" table:style-name="ce40">
            <text:p>23.74</text:p>
          </table:table-cell>
          <table:table-cell office:value-type="float" office:value="1.7670241102288451" table:style-name="ce40">
            <text:p>1.7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188.23195777640589" table:style-name="ce39">
            <text:p>188.23</text:p>
          </table:table-cell>
          <table:table-cell office:value-type="float" office:value="48.530514319601757" table:style-name="ce39">
            <text:p>48.53</text:p>
          </table:table-cell>
          <table:table-cell office:value-type="float" office:value="93.112149709986483" table:style-name="ce40">
            <text:p>93.11</text:p>
          </table:table-cell>
          <table:table-cell office:value-type="float" office:value="283.35176584282527" table:style-name="ce40">
            <text:p>283.35</text:p>
          </table:table-cell>
          <table:table-cell office:value-type="float" office:value="25.782292705710177" table:style-name="ce40">
            <text:p>25.78</text:p>
          </table:table-cell>
          <table:table-cell office:value-type="float" office:value="1.6407654346735401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03.42532367844308" table:style-name="ce39">
            <text:p>403.43</text:p>
          </table:table-cell>
          <table:table-cell office:value-type="float" office:value="106.2595578633486" table:style-name="ce39">
            <text:p>106.26</text:p>
          </table:table-cell>
          <table:table-cell office:value-type="float" office:value="195.15659026627989" table:style-name="ce40">
            <text:p>195.16</text:p>
          </table:table-cell>
          <table:table-cell office:value-type="float" office:value="611.69405709060641" table:style-name="ce40">
            <text:p>611.69</text:p>
          </table:table-cell>
          <table:table-cell office:value-type="float" office:value="26.339337574168887" table:style-name="ce40">
            <text:p>26.34</text:p>
          </table:table-cell>
          <table:table-cell office:value-type="float" office:value="1.2866355473019211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port: participate</text:p>
          </table:table-cell>
          <table:table-cell office:value-type="float" office:value="79.754078531922531" table:style-name="ce39">
            <text:p>79.75</text:p>
          </table:table-cell>
          <table:table-cell office:value-type="float" office:value="23.002719720834001" table:style-name="ce39">
            <text:p>23.00</text:p>
          </table:table-cell>
          <table:table-cell office:value-type="float" office:value="34.668747879087881" table:style-name="ce40">
            <text:p>34.67</text:p>
          </table:table-cell>
          <table:table-cell office:value-type="float" office:value="124.8394091847572" table:style-name="ce40">
            <text:p>124.84</text:p>
          </table:table-cell>
          <table:table-cell office:value-type="float" office:value="28.842060674836695" table:style-name="ce40">
            <text:p>28.84</text:p>
          </table:table-cell>
          <table:table-cell office:value-type="float" office:value="1.126489068404873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Holiday: base</text:p>
          </table:table-cell>
          <table:table-cell office:value-type="float" office:value="351.23140801953377" table:style-name="ce39">
            <text:p>351.23</text:p>
          </table:table-cell>
          <table:table-cell office:value-type="float" office:value="117.2870690384139" table:style-name="ce39">
            <text:p>117.29</text:p>
          </table:table-cell>
          <table:table-cell office:value-type="float" office:value="121.3487527042425" table:style-name="ce40">
            <text:p>121.35</text:p>
          </table:table-cell>
          <table:table-cell office:value-type="float" office:value="581.11406333482512" table:style-name="ce40">
            <text:p>581.11</text:p>
          </table:table-cell>
          <table:table-cell office:value-type="float" office:value="33.393103908261807" table:style-name="ce40">
            <text:p>33.39</text:p>
          </table:table-cell>
          <table:table-cell office:value-type="float" office:value="1.488155791023819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Day trip</text:p>
          </table:table-cell>
          <table:table-cell office:value-type="float" office:value="562.16996926842501" table:style-name="ce39">
            <text:p>562.17</text:p>
          </table:table-cell>
          <table:table-cell office:value-type="float" office:value="166.71645859146551" table:style-name="ce39">
            <text:p>166.72</text:p>
          </table:table-cell>
          <table:table-cell office:value-type="float" office:value="235.40571042915269" table:style-name="ce40">
            <text:p>235.41</text:p>
          </table:table-cell>
          <table:table-cell office:value-type="float" office:value="888.93422810769732" table:style-name="ce40">
            <text:p>888.93</text:p>
          </table:table-cell>
          <table:table-cell office:value-type="float" office:value="29.655881264596989" table:style-name="ce40">
            <text:p>29.66</text:p>
          </table:table-cell>
          <table:table-cell office:value-type="float" office:value="1.545912506250068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Just walk</text:p>
          </table:table-cell>
          <table:table-cell office:value-type="float" office:value="71.098687905828186" table:style-name="ce39">
            <text:p>71.10</text:p>
          </table:table-cell>
          <table:table-cell office:value-type="float" office:value="12.43772704592522" table:style-name="ce39">
            <text:p>12.44</text:p>
          </table:table-cell>
          <table:table-cell office:value-type="float" office:value="46.720742895814752" table:style-name="ce40">
            <text:p>46.72</text:p>
          </table:table-cell>
          <table:table-cell office:value-type="float" office:value="95.47663291584162" table:style-name="ce40">
            <text:p>95.48</text:p>
          </table:table-cell>
          <table:table-cell office:value-type="float" office:value="17.493609815133677" table:style-name="ce40">
            <text:p>17.49</text:p>
          </table:table-cell>
          <table:table-cell office:value-type="float" office:value="1.105520385220182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</text:p>
          </table:table-cell>
          <table:table-cell office:value-type="float" office:value="2.1561272582938571" table:style-name="ce39">
            <text:p>2.16</text:p>
          </table:table-cell>
          <table:table-cell office:value-type="float" office:value="1.7423805214146599" table:style-name="ce39">
            <text:p>1.74</text:p>
          </table:table-cell>
          <table:table-cell office:value-type="float" office:value="0" table:style-name="ce40">
            <text:p>0.00</text:p>
          </table:table-cell>
          <table:table-cell office:value-type="float" office:value="5.5711930802665899" table:style-name="ce40">
            <text:p>5.57</text:p>
          </table:table-cell>
          <table:table-cell office:value-type="float" office:value="80.810653207612859" table:style-name="ce40">
            <text:p>80.81</text:p>
          </table:table-cell>
          <table:table-cell office:value-type="float" office:value="0.86813982372474874" table:style-name="ce40">
            <text:p>0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All purposes</text:p>
          </table:table-cell>
          <table:table-cell office:value-type="float" office:value="5355.7080450689364" table:style-name="ce39">
            <text:p>5,355.71</text:p>
          </table:table-cell>
          <table:table-cell office:value-type="float" office:value="443.9462278864296" table:style-name="ce39">
            <text:p>443.95</text:p>
          </table:table-cell>
          <table:table-cell office:value-type="float" office:value="4485.5734384115349" table:style-name="ce40">
            <text:p>4,485.57</text:p>
          </table:table-cell>
          <table:table-cell office:value-type="float" office:value="6225.8426517263379" table:style-name="ce40">
            <text:p>6,225.84</text:p>
          </table:table-cell>
          <table:table-cell office:value-type="float" office:value="8.2892163678559019" table:style-name="ce40">
            <text:p>8.29</text:p>
          </table:table-cell>
          <table:table-cell office:value-type="float" office:value="1.4083876052955551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Commuting</text:p>
          </table:table-cell>
          <table:table-cell office:value-type="float" office:value="809.41687122106896" table:style-name="ce39">
            <text:p>809.42</text:p>
          </table:table-cell>
          <table:table-cell office:value-type="float" office:value="93.681220982109608" table:style-name="ce39">
            <text:p>93.68</text:p>
          </table:table-cell>
          <table:table-cell office:value-type="float" office:value="625.80167809613408" table:style-name="ce40">
            <text:p>625.80</text:p>
          </table:table-cell>
          <table:table-cell office:value-type="float" office:value="993.03206434600384" table:style-name="ce40">
            <text:p>993.03</text:p>
          </table:table-cell>
          <table:table-cell office:value-type="float" office:value="11.573915038462705" table:style-name="ce40">
            <text:p>11.57</text:p>
          </table:table-cell>
          <table:table-cell office:value-type="float" office:value="1.058538859223416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Business</text:p>
          </table:table-cell>
          <table:table-cell office:value-type="float" office:value="331.11049755429838" table:style-name="ce39">
            <text:p>331.11</text:p>
          </table:table-cell>
          <table:table-cell office:value-type="float" office:value="78.999972309695394" table:style-name="ce39">
            <text:p>79.00</text:p>
          </table:table-cell>
          <table:table-cell office:value-type="float" office:value="176.27055182729549" table:style-name="ce40">
            <text:p>176.27</text:p>
          </table:table-cell>
          <table:table-cell office:value-type="float" office:value="485.95044328130138" table:style-name="ce40">
            <text:p>485.95</text:p>
          </table:table-cell>
          <table:table-cell office:value-type="float" office:value="23.859096251317219" table:style-name="ce40">
            <text:p>23.86</text:p>
          </table:table-cell>
          <table:table-cell office:value-type="float" office:value="1.10122727521190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ducation</text:p>
          </table:table-cell>
          <table:table-cell office:value-type="float" office:value="141.69421374605059" table:style-name="ce39">
            <text:p>141.69</text:p>
          </table:table-cell>
          <table:table-cell office:value-type="float" office:value="36.095461232077803" table:style-name="ce39">
            <text:p>36.10</text:p>
          </table:table-cell>
          <table:table-cell office:value-type="float" office:value="70.947109731178145" table:style-name="ce40">
            <text:p>70.95</text:p>
          </table:table-cell>
          <table:table-cell office:value-type="float" office:value="212.44131776092311" table:style-name="ce40">
            <text:p>212.44</text:p>
          </table:table-cell>
          <table:table-cell office:value-type="float" office:value="25.474195648362446" table:style-name="ce40">
            <text:p>25.47</text:p>
          </table:table-cell>
          <table:table-cell office:value-type="float" office:value="1.5253324078902111" table:style-name="ce40">
            <text:p>1.5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scort education</text:p>
          </table:table-cell>
          <table:table-cell office:value-type="float" office:value="82.547387085696712" table:style-name="ce39">
            <text:p>82.55</text:p>
          </table:table-cell>
          <table:table-cell office:value-type="float" office:value="24.866077550097689" table:style-name="ce39">
            <text:p>24.87</text:p>
          </table:table-cell>
          <table:table-cell office:value-type="float" office:value="33.809875087505233" table:style-name="ce40">
            <text:p>33.81</text:p>
          </table:table-cell>
          <table:table-cell office:value-type="float" office:value="131.28489908388821" table:style-name="ce40">
            <text:p>131.28</text:p>
          </table:table-cell>
          <table:table-cell office:value-type="float" office:value="30.123397515033307" table:style-name="ce40">
            <text:p>30.12</text:p>
          </table:table-cell>
          <table:table-cell office:value-type="float" office:value="1.329307382184546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hopping</text:p>
          </table:table-cell>
          <table:table-cell office:value-type="float" office:value="424.09379760250869" table:style-name="ce39">
            <text:p>424.09</text:p>
          </table:table-cell>
          <table:table-cell office:value-type="float" office:value="43.532324268629473" table:style-name="ce39">
            <text:p>43.53</text:p>
          </table:table-cell>
          <table:table-cell office:value-type="float" office:value="338.77044203599502" table:style-name="ce40">
            <text:p>338.77</text:p>
          </table:table-cell>
          <table:table-cell office:value-type="float" office:value="509.41715316902253" table:style-name="ce40">
            <text:p>509.42</text:p>
          </table:table-cell>
          <table:table-cell office:value-type="float" office:value="10.264786826576302" table:style-name="ce40">
            <text:p>10.26</text:p>
          </table:table-cell>
          <table:table-cell office:value-type="float" office:value="1.496641530450729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 escort</text:p>
          </table:table-cell>
          <table:table-cell office:value-type="float" office:value="285.55841498537842" table:style-name="ce39">
            <text:p>285.56</text:p>
          </table:table-cell>
          <table:table-cell office:value-type="float" office:value="50.573090382839482" table:style-name="ce39">
            <text:p>50.57</text:p>
          </table:table-cell>
          <table:table-cell office:value-type="float" office:value="186.43515783501309" table:style-name="ce40">
            <text:p>186.44</text:p>
          </table:table-cell>
          <table:table-cell office:value-type="float" office:value="384.68167213574378" table:style-name="ce40">
            <text:p>384.68</text:p>
          </table:table-cell>
          <table:table-cell office:value-type="float" office:value="17.710243413919006" table:style-name="ce40">
            <text:p>17.71</text:p>
          </table:table-cell>
          <table:table-cell office:value-type="float" office:value="1.320883014202772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Personal business</text:p>
          </table:table-cell>
          <table:table-cell office:value-type="float" office:value="278.0445331986104" table:style-name="ce39">
            <text:p>278.04</text:p>
          </table:table-cell>
          <table:table-cell office:value-type="float" office:value="42.141305902168092" table:style-name="ce39">
            <text:p>42.14</text:p>
          </table:table-cell>
          <table:table-cell office:value-type="float" office:value="195.44757363036089" table:style-name="ce40">
            <text:p>195.45</text:p>
          </table:table-cell>
          <table:table-cell office:value-type="float" office:value="360.64149276685993" table:style-name="ce40">
            <text:p>360.64</text:p>
          </table:table-cell>
          <table:table-cell office:value-type="float" office:value="15.156315219499774" table:style-name="ce40">
            <text:p>15.16</text:p>
          </table:table-cell>
          <table:table-cell office:value-type="float" office:value="1.4066480356930831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22.63314580170049" table:style-name="ce39">
            <text:p>622.63</text:p>
          </table:table-cell>
          <table:table-cell office:value-type="float" office:value="124.5093543578548" table:style-name="ce39">
            <text:p>124.51</text:p>
          </table:table-cell>
          <table:table-cell office:value-type="float" office:value="378.59481126030511" table:style-name="ce40">
            <text:p>378.59</text:p>
          </table:table-cell>
          <table:table-cell office:value-type="float" office:value="866.67148034309594" table:style-name="ce40">
            <text:p>866.67</text:p>
          </table:table-cell>
          <table:table-cell office:value-type="float" office:value="19.997225524756949" table:style-name="ce40">
            <text:p>20.00</text:p>
          </table:table-cell>
          <table:table-cell office:value-type="float" office:value="1.7553935548436721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30.2915248705809" table:style-name="ce39">
            <text:p>230.29</text:p>
          </table:table-cell>
          <table:table-cell office:value-type="float" office:value="52.50521238613883" table:style-name="ce39">
            <text:p>52.51</text:p>
          </table:table-cell>
          <table:table-cell office:value-type="float" office:value="127.3813085937488" table:style-name="ce40">
            <text:p>127.38</text:p>
          </table:table-cell>
          <table:table-cell office:value-type="float" office:value="333.20174114741297" table:style-name="ce40">
            <text:p>333.20</text:p>
          </table:table-cell>
          <table:table-cell office:value-type="float" office:value="22.799454915088898" table:style-name="ce40">
            <text:p>22.80</text:p>
          </table:table-cell>
          <table:table-cell office:value-type="float" office:value="1.717275335668774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61.41236481995782" table:style-name="ce39">
            <text:p>361.41</text:p>
          </table:table-cell>
          <table:table-cell office:value-type="float" office:value="70.061300340655905" table:style-name="ce39">
            <text:p>70.06</text:p>
          </table:table-cell>
          <table:table-cell office:value-type="float" office:value="224.09221615227219" table:style-name="ce40">
            <text:p>224.09</text:p>
          </table:table-cell>
          <table:table-cell office:value-type="float" office:value="498.73251348764342" table:style-name="ce40">
            <text:p>498.73</text:p>
          </table:table-cell>
          <table:table-cell office:value-type="float" office:value="19.385418751668286" table:style-name="ce40">
            <text:p>19.39</text:p>
          </table:table-cell>
          <table:table-cell office:value-type="float" office:value="1.408462388204073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port: participate</text:p>
          </table:table-cell>
          <table:table-cell office:value-type="float" office:value="65.570525019303176" table:style-name="ce39">
            <text:p>65.57</text:p>
          </table:table-cell>
          <table:table-cell office:value-type="float" office:value="17.339727757257549" table:style-name="ce39">
            <text:p>17.34</text:p>
          </table:table-cell>
          <table:table-cell office:value-type="float" office:value="31.584658615078389" table:style-name="ce40">
            <text:p>31.58</text:p>
          </table:table-cell>
          <table:table-cell office:value-type="float" office:value="99.55639142352797" table:style-name="ce40">
            <text:p>99.56</text:p>
          </table:table-cell>
          <table:table-cell office:value-type="float" office:value="26.444393654241662" table:style-name="ce40">
            <text:p>26.44</text:p>
          </table:table-cell>
          <table:table-cell office:value-type="float" office:value="1.214520304550867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Holiday: base</text:p>
          </table:table-cell>
          <table:table-cell office:value-type="float" office:value="634.88379306944341" table:style-name="ce39">
            <text:p>634.88</text:p>
          </table:table-cell>
          <table:table-cell office:value-type="float" office:value="157.5904161624801" table:style-name="ce39">
            <text:p>157.59</text:p>
          </table:table-cell>
          <table:table-cell office:value-type="float" office:value="326.00657739098239" table:style-name="ce40">
            <text:p>326.01</text:p>
          </table:table-cell>
          <table:table-cell office:value-type="float" office:value="943.7610087479045" table:style-name="ce40">
            <text:p>943.76</text:p>
          </table:table-cell>
          <table:table-cell office:value-type="float" office:value="24.821930860856437" table:style-name="ce40">
            <text:p>24.82</text:p>
          </table:table-cell>
          <table:table-cell office:value-type="float" office:value="1.6944170864605019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Day trip</text:p>
          </table:table-cell>
          <table:table-cell office:value-type="float" office:value="371.99654454629552" table:style-name="ce39">
            <text:p>372.00</text:p>
          </table:table-cell>
          <table:table-cell office:value-type="float" office:value="70.218566411125323" table:style-name="ce39">
            <text:p>70.22</text:p>
          </table:table-cell>
          <table:table-cell office:value-type="float" office:value="234.3681543804899" table:style-name="ce40">
            <text:p>234.37</text:p>
          </table:table-cell>
          <table:table-cell office:value-type="float" office:value="509.62493471210121" table:style-name="ce40">
            <text:p>509.62</text:p>
          </table:table-cell>
          <table:table-cell office:value-type="float" office:value="18.876134050322211" table:style-name="ce40">
            <text:p>18.88</text:p>
          </table:table-cell>
          <table:table-cell office:value-type="float" office:value="1.1305513526795521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Just walk</text:p>
          </table:table-cell>
          <table:table-cell office:value-type="float" office:value="53.431122629765369" table:style-name="ce39">
            <text:p>53.43</text:p>
          </table:table-cell>
          <table:table-cell office:value-type="float" office:value="8.6406765668611616" table:style-name="ce39">
            <text:p>8.64</text:p>
          </table:table-cell>
          <table:table-cell office:value-type="float" office:value="36.495396558717488" table:style-name="ce40">
            <text:p>36.50</text:p>
          </table:table-cell>
          <table:table-cell office:value-type="float" office:value="70.36684870081325" table:style-name="ce40">
            <text:p>70.37</text:p>
          </table:table-cell>
          <table:table-cell office:value-type="float" office:value="16.171617105509998" table:style-name="ce40">
            <text:p>16.17</text:p>
          </table:table-cell>
          <table:table-cell office:value-type="float" office:value="1.277468257881601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</text:p>
          </table:table-cell>
          <table:table-cell office:value-type="float" office:value="2.19068908274763" table:style-name="ce39">
            <text:p>2.19</text:p>
          </table:table-cell>
          <table:table-cell office:value-type="float" office:value="1.37338747520293" table:style-name="ce39">
            <text:p>1.37</text:p>
          </table:table-cell>
          <table:table-cell office:value-type="float" office:value="0" table:style-name="ce40">
            <text:p>0.00</text:p>
          </table:table-cell>
          <table:table-cell office:value-type="float" office:value="4.8825285341453721" table:style-name="ce40">
            <text:p>4.88</text:p>
          </table:table-cell>
          <table:table-cell office:value-type="float" office:value="62.692030832617519" table:style-name="ce40">
            <text:p>62.69</text:p>
          </table:table-cell>
          <table:table-cell office:value-type="float" office:value="0.79483424186554452" table:style-name="ce40">
            <text:p>0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All purposes</text:p>
          </table:table-cell>
          <table:table-cell office:value-type="float" office:value="4694.8754252334074" table:style-name="ce39">
            <text:p>4,694.88</text:p>
          </table:table-cell>
          <table:table-cell office:value-type="float" office:value="445.53342950365328" table:style-name="ce39">
            <text:p>445.53</text:p>
          </table:table-cell>
          <table:table-cell office:value-type="float" office:value="3821.6299034062458" table:style-name="ce40">
            <text:p>3,821.63</text:p>
          </table:table-cell>
          <table:table-cell office:value-type="float" office:value="5568.1209470605672" table:style-name="ce40">
            <text:p>5,568.12</text:p>
          </table:table-cell>
          <table:table-cell office:value-type="float" office:value="9.4897817119716947" table:style-name="ce40">
            <text:p>9.49</text:p>
          </table:table-cell>
          <table:table-cell office:value-type="float" office:value="2.0189854626624162" table:style-name="ce40">
            <text:p>2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Commuting</text:p>
          </table:table-cell>
          <table:table-cell office:value-type="float" office:value="989.9850999934539" table:style-name="ce39">
            <text:p>989.99</text:p>
          </table:table-cell>
          <table:table-cell office:value-type="float" office:value="126.72898797013021" table:style-name="ce39">
            <text:p>126.73</text:p>
          </table:table-cell>
          <table:table-cell office:value-type="float" office:value="741.5962835719987" table:style-name="ce40">
            <text:p>741.60</text:p>
          </table:table-cell>
          <table:table-cell office:value-type="float" office:value="1238.373916414909" table:style-name="ce40">
            <text:p>1,238.37</text:p>
          </table:table-cell>
          <table:table-cell office:value-type="float" office:value="12.801100538883684" table:style-name="ce40">
            <text:p>12.80</text:p>
          </table:table-cell>
          <table:table-cell office:value-type="float" office:value="1.2621490778028861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Business</text:p>
          </table:table-cell>
          <table:table-cell office:value-type="float" office:value="464.10004643531892" table:style-name="ce39">
            <text:p>464.10</text:p>
          </table:table-cell>
          <table:table-cell office:value-type="float" office:value="150.66474004692611" table:style-name="ce39">
            <text:p>150.66</text:p>
          </table:table-cell>
          <table:table-cell office:value-type="float" office:value="168.79715594334391" table:style-name="ce40">
            <text:p>168.80</text:p>
          </table:table-cell>
          <table:table-cell office:value-type="float" office:value="759.40293692729392" table:style-name="ce40">
            <text:p>759.40</text:p>
          </table:table-cell>
          <table:table-cell office:value-type="float" office:value="32.463849379925477" table:style-name="ce40">
            <text:p>32.46</text:p>
          </table:table-cell>
          <table:table-cell office:value-type="float" office:value="1.259659109702763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ducation</text:p>
          </table:table-cell>
          <table:table-cell office:value-type="float" office:value="112.5499165276964" table:style-name="ce39">
            <text:p>112.55</text:p>
          </table:table-cell>
          <table:table-cell office:value-type="float" office:value="26.592861911852399" table:style-name="ce39">
            <text:p>26.59</text:p>
          </table:table-cell>
          <table:table-cell office:value-type="float" office:value="60.427907180465688" table:style-name="ce40">
            <text:p>60.43</text:p>
          </table:table-cell>
          <table:table-cell office:value-type="float" office:value="164.6719258749271" table:style-name="ce40">
            <text:p>164.67</text:p>
          </table:table-cell>
          <table:table-cell office:value-type="float" office:value="23.627615845728684" table:style-name="ce40">
            <text:p>23.63</text:p>
          </table:table-cell>
          <table:table-cell office:value-type="float" office:value="1.2935009842862091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scort education</text:p>
          </table:table-cell>
          <table:table-cell office:value-type="float" office:value="87.159490127602879" table:style-name="ce39">
            <text:p>87.16</text:p>
          </table:table-cell>
          <table:table-cell office:value-type="float" office:value="31.76661268833961" table:style-name="ce39">
            <text:p>31.77</text:p>
          </table:table-cell>
          <table:table-cell office:value-type="float" office:value="24.896929258457259" table:style-name="ce40">
            <text:p>24.90</text:p>
          </table:table-cell>
          <table:table-cell office:value-type="float" office:value="149.42205099674851" table:style-name="ce40">
            <text:p>149.42</text:p>
          </table:table-cell>
          <table:table-cell office:value-type="float" office:value="36.446533408849433" table:style-name="ce40">
            <text:p>36.45</text:p>
          </table:table-cell>
          <table:table-cell office:value-type="float" office:value="1.359022267528774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hopping</text:p>
          </table:table-cell>
          <table:table-cell office:value-type="float" office:value="562.78148671559143" table:style-name="ce39">
            <text:p>562.78</text:p>
          </table:table-cell>
          <table:table-cell office:value-type="float" office:value="65.270080117158045" table:style-name="ce39">
            <text:p>65.27</text:p>
          </table:table-cell>
          <table:table-cell office:value-type="float" office:value="434.85212968596159" table:style-name="ce40">
            <text:p>434.85</text:p>
          </table:table-cell>
          <table:table-cell office:value-type="float" office:value="690.71084374522115" table:style-name="ce40">
            <text:p>690.71</text:p>
          </table:table-cell>
          <table:table-cell office:value-type="float" office:value="11.597766034926996" table:style-name="ce40">
            <text:p>11.60</text:p>
          </table:table-cell>
          <table:table-cell office:value-type="float" office:value="1.7044315362705511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 escort</text:p>
          </table:table-cell>
          <table:table-cell office:value-type="float" office:value="382.45085533800869" table:style-name="ce39">
            <text:p>382.45</text:p>
          </table:table-cell>
          <table:table-cell office:value-type="float" office:value="70.494219582881072" table:style-name="ce39">
            <text:p>70.49</text:p>
          </table:table-cell>
          <table:table-cell office:value-type="float" office:value="244.2821849555618" table:style-name="ce40">
            <text:p>244.28</text:p>
          </table:table-cell>
          <table:table-cell office:value-type="float" office:value="520.61952572045561" table:style-name="ce40">
            <text:p>520.62</text:p>
          </table:table-cell>
          <table:table-cell office:value-type="float" office:value="18.432229552886874" table:style-name="ce40">
            <text:p>18.43</text:p>
          </table:table-cell>
          <table:table-cell office:value-type="float" office:value="1.43672353545348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Personal business</text:p>
          </table:table-cell>
          <table:table-cell office:value-type="float" office:value="272.40008666760713" table:style-name="ce39">
            <text:p>272.40</text:p>
          </table:table-cell>
          <table:table-cell office:value-type="float" office:value="39.056349968160447" table:style-name="ce39">
            <text:p>39.06</text:p>
          </table:table-cell>
          <table:table-cell office:value-type="float" office:value="195.84964073001271" table:style-name="ce40">
            <text:p>195.85</text:p>
          </table:table-cell>
          <table:table-cell office:value-type="float" office:value="348.9505326052016" table:style-name="ce40">
            <text:p>348.95</text:p>
          </table:table-cell>
          <table:table-cell office:value-type="float" office:value="14.337862533729103" table:style-name="ce40">
            <text:p>14.34</text:p>
          </table:table-cell>
          <table:table-cell office:value-type="float" office:value="1.2185144121804179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528.77205389471033" table:style-name="ce39">
            <text:p>528.77</text:p>
          </table:table-cell>
          <table:table-cell office:value-type="float" office:value="110.49882458462579" table:style-name="ce39">
            <text:p>110.50</text:p>
          </table:table-cell>
          <table:table-cell office:value-type="float" office:value="312.19435770884382" table:style-name="ce40">
            <text:p>312.19</text:p>
          </table:table-cell>
          <table:table-cell office:value-type="float" office:value="745.34975008057688" table:style-name="ce40">
            <text:p>745.35</text:p>
          </table:table-cell>
          <table:table-cell office:value-type="float" office:value="20.89725123911871" table:style-name="ce40">
            <text:p>20.90</text:p>
          </table:table-cell>
          <table:table-cell office:value-type="float" office:value="1.493292850896849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elsewhere</text:p>
          </table:table-cell>
          <table:table-cell office:value-type="float" office:value="238.01258071282251" table:style-name="ce39">
            <text:p>238.01</text:p>
          </table:table-cell>
          <table:table-cell office:value-type="float" office:value="39.545034375615508" table:style-name="ce39">
            <text:p>39.55</text:p>
          </table:table-cell>
          <table:table-cell office:value-type="float" office:value="160.50431333661609" table:style-name="ce40">
            <text:p>160.50</text:p>
          </table:table-cell>
          <table:table-cell office:value-type="float" office:value="315.5208480890289" table:style-name="ce40">
            <text:p>315.52</text:p>
          </table:table-cell>
          <table:table-cell office:value-type="float" office:value="16.614682407619931" table:style-name="ce40">
            <text:p>16.61</text:p>
          </table:table-cell>
          <table:table-cell office:value-type="float" office:value="1.523949085052007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83.43044798357261" table:style-name="ce39">
            <text:p>483.43</text:p>
          </table:table-cell>
          <table:table-cell office:value-type="float" office:value="131.8643252880224" table:style-name="ce39">
            <text:p>131.86</text:p>
          </table:table-cell>
          <table:table-cell office:value-type="float" office:value="224.97637041904861" table:style-name="ce40">
            <text:p>224.98</text:p>
          </table:table-cell>
          <table:table-cell office:value-type="float" office:value="741.88452554809658" table:style-name="ce40">
            <text:p>741.88</text:p>
          </table:table-cell>
          <table:table-cell office:value-type="float" office:value="27.276793556971668" table:style-name="ce40">
            <text:p>27.28</text:p>
          </table:table-cell>
          <table:table-cell office:value-type="float" office:value="1.8362731696018191" table:style-name="ce40">
            <text:p>1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port: participate</text:p>
          </table:table-cell>
          <table:table-cell office:value-type="float" office:value="63.992846951830629" table:style-name="ce39">
            <text:p>63.99</text:p>
          </table:table-cell>
          <table:table-cell office:value-type="float" office:value="26.01230470675948" table:style-name="ce39">
            <text:p>26.01</text:p>
          </table:table-cell>
          <table:table-cell office:value-type="float" office:value="13.00872972658205" table:style-name="ce40">
            <text:p>13.01</text:p>
          </table:table-cell>
          <table:table-cell office:value-type="float" office:value="114.9769641770792" table:style-name="ce40">
            <text:p>114.98</text:p>
          </table:table-cell>
          <table:table-cell office:value-type="float" office:value="40.648769270008785" table:style-name="ce40">
            <text:p>40.65</text:p>
          </table:table-cell>
          <table:table-cell office:value-type="float" office:value="1.570280635419393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Holiday: base</text:p>
          </table:table-cell>
          <table:table-cell office:value-type="float" office:value="314.53541737610971" table:style-name="ce39">
            <text:p>314.54</text:p>
          </table:table-cell>
          <table:table-cell office:value-type="float" office:value="115.20264903767131" table:style-name="ce39">
            <text:p>115.20</text:p>
          </table:table-cell>
          <table:table-cell office:value-type="float" office:value="88.738225262273858" table:style-name="ce40">
            <text:p>88.74</text:p>
          </table:table-cell>
          <table:table-cell office:value-type="float" office:value="540.33260948994553" table:style-name="ce40">
            <text:p>540.33</text:p>
          </table:table-cell>
          <table:table-cell office:value-type="float" office:value="36.62628838389805" table:style-name="ce40">
            <text:p>36.63</text:p>
          </table:table-cell>
          <table:table-cell office:value-type="float" office:value="1.267064491821293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Day trip</text:p>
          </table:table-cell>
          <table:table-cell office:value-type="float" office:value="383.21308288804403" table:style-name="ce39">
            <text:p>383.21</text:p>
          </table:table-cell>
          <table:table-cell office:value-type="float" office:value="102.4401189014791" table:style-name="ce39">
            <text:p>102.44</text:p>
          </table:table-cell>
          <table:table-cell office:value-type="float" office:value="182.43044984114499" table:style-name="ce40">
            <text:p>182.43</text:p>
          </table:table-cell>
          <table:table-cell office:value-type="float" office:value="583.99571593494295" table:style-name="ce40">
            <text:p>584.00</text:p>
          </table:table-cell>
          <table:table-cell office:value-type="float" office:value="26.731894988931536" table:style-name="ce40">
            <text:p>26.73</text:p>
          </table:table-cell>
          <table:table-cell office:value-type="float" office:value="1.8147340620471879" table:style-name="ce40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Just walk</text:p>
          </table:table-cell>
          <table:table-cell office:value-type="float" office:value="43.916898234666903" table:style-name="ce39">
            <text:p>43.92</text:p>
          </table:table-cell>
          <table:table-cell office:value-type="float" office:value="10.11823370572497" table:style-name="ce39">
            <text:p>10.12</text:p>
          </table:table-cell>
          <table:table-cell office:value-type="float" office:value="24.08516017144596" table:style-name="ce40">
            <text:p>24.09</text:p>
          </table:table-cell>
          <table:table-cell office:value-type="float" office:value="63.748636297887828" table:style-name="ce40">
            <text:p>63.75</text:p>
          </table:table-cell>
          <table:table-cell office:value-type="float" office:value="23.039499856430865" table:style-name="ce40">
            <text:p>23.04</text:p>
          </table:table-cell>
          <table:table-cell office:value-type="float" office:value="1.5459277873824591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All purposes</text:p>
          </table:table-cell>
          <table:table-cell office:value-type="float" office:value="4927.3003098470363" table:style-name="ce39">
            <text:p>4,927.30</text:p>
          </table:table-cell>
          <table:table-cell office:value-type="float" office:value="416.98340510018249" table:style-name="ce39">
            <text:p>416.98</text:p>
          </table:table-cell>
          <table:table-cell office:value-type="float" office:value="4110.012835850679" table:style-name="ce40">
            <text:p>4,110.01</text:p>
          </table:table-cell>
          <table:table-cell office:value-type="float" office:value="5744.5877838433926" table:style-name="ce40">
            <text:p>5,744.59</text:p>
          </table:table-cell>
          <table:table-cell office:value-type="float" office:value="8.4627154603679386" table:style-name="ce40">
            <text:p>8.46</text:p>
          </table:table-cell>
          <table:table-cell office:value-type="float" office:value="1.6595267389704489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Commuting</text:p>
          </table:table-cell>
          <table:table-cell office:value-type="float" office:value="1050.1042567994739" table:style-name="ce39">
            <text:p>1,050.10</text:p>
          </table:table-cell>
          <table:table-cell office:value-type="float" office:value="109.85438413255361" table:style-name="ce39">
            <text:p>109.85</text:p>
          </table:table-cell>
          <table:table-cell office:value-type="float" office:value="834.78966389966865" table:style-name="ce40">
            <text:p>834.79</text:p>
          </table:table-cell>
          <table:table-cell office:value-type="float" office:value="1265.418849699279" table:style-name="ce40">
            <text:p>1,265.42</text:p>
          </table:table-cell>
          <table:table-cell office:value-type="float" office:value="10.461283574582367" table:style-name="ce40">
            <text:p>10.46</text:p>
          </table:table-cell>
          <table:table-cell office:value-type="float" office:value="1.00787732998628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Business</text:p>
          </table:table-cell>
          <table:table-cell office:value-type="float" office:value="351.83886290081648" table:style-name="ce39">
            <text:p>351.84</text:p>
          </table:table-cell>
          <table:table-cell office:value-type="float" office:value="97.306634782123751" table:style-name="ce39">
            <text:p>97.31</text:p>
          </table:table-cell>
          <table:table-cell office:value-type="float" office:value="161.1178587278539" table:style-name="ce40">
            <text:p>161.12</text:p>
          </table:table-cell>
          <table:table-cell office:value-type="float" office:value="542.55986707377906" table:style-name="ce40">
            <text:p>542.56</text:p>
          </table:table-cell>
          <table:table-cell office:value-type="float" office:value="27.656590855216166" table:style-name="ce40">
            <text:p>27.66</text:p>
          </table:table-cell>
          <table:table-cell office:value-type="float" office:value="1.3886137556242411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ducation</text:p>
          </table:table-cell>
          <table:table-cell office:value-type="float" office:value="120.9072799283875" table:style-name="ce39">
            <text:p>120.91</text:p>
          </table:table-cell>
          <table:table-cell office:value-type="float" office:value="26.116513456343089" table:style-name="ce39">
            <text:p>26.12</text:p>
          </table:table-cell>
          <table:table-cell office:value-type="float" office:value="69.718913553955048" table:style-name="ce40">
            <text:p>69.72</text:p>
          </table:table-cell>
          <table:table-cell office:value-type="float" office:value="172.09564630282" table:style-name="ce40">
            <text:p>172.10</text:p>
          </table:table-cell>
          <table:table-cell office:value-type="float" office:value="21.600447443538311" table:style-name="ce40">
            <text:p>21.60</text:p>
          </table:table-cell>
          <table:table-cell office:value-type="float" office:value="1.295766553847109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scort education</text:p>
          </table:table-cell>
          <table:table-cell office:value-type="float" office:value="118.4805587774662" table:style-name="ce39">
            <text:p>118.48</text:p>
          </table:table-cell>
          <table:table-cell office:value-type="float" office:value="35.135144341957812" table:style-name="ce39">
            <text:p>35.14</text:p>
          </table:table-cell>
          <table:table-cell office:value-type="float" office:value="49.615675867228873" table:style-name="ce40">
            <text:p>49.62</text:p>
          </table:table-cell>
          <table:table-cell office:value-type="float" office:value="187.3454416877035" table:style-name="ce40">
            <text:p>187.35</text:p>
          </table:table-cell>
          <table:table-cell office:value-type="float" office:value="29.654776027812051" table:style-name="ce40">
            <text:p>29.65</text:p>
          </table:table-cell>
          <table:table-cell office:value-type="float" office:value="1.9206635059097521" table:style-name="ce40">
            <text:p>1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hopping</text:p>
          </table:table-cell>
          <table:table-cell office:value-type="float" office:value="359.07008982248851" table:style-name="ce39">
            <text:p>359.07</text:p>
          </table:table-cell>
          <table:table-cell office:value-type="float" office:value="49.931712760653419" table:style-name="ce39">
            <text:p>49.93</text:p>
          </table:table-cell>
          <table:table-cell office:value-type="float" office:value="261.20393281160779" table:style-name="ce40">
            <text:p>261.20</text:p>
          </table:table-cell>
          <table:table-cell office:value-type="float" office:value="456.93624683336918" table:style-name="ce40">
            <text:p>456.94</text:p>
          </table:table-cell>
          <table:table-cell office:value-type="float" office:value="13.905840162108152" table:style-name="ce40">
            <text:p>13.91</text:p>
          </table:table-cell>
          <table:table-cell office:value-type="float" office:value="1.634486531945889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 escort</text:p>
          </table:table-cell>
          <table:table-cell office:value-type="float" office:value="260.99769089308762" table:style-name="ce39">
            <text:p>261.00</text:p>
          </table:table-cell>
          <table:table-cell office:value-type="float" office:value="55.777481243496197" table:style-name="ce39">
            <text:p>55.78</text:p>
          </table:table-cell>
          <table:table-cell office:value-type="float" office:value="151.67382765583511" table:style-name="ce40">
            <text:p>151.67</text:p>
          </table:table-cell>
          <table:table-cell office:value-type="float" office:value="370.32155413034008" table:style-name="ce40">
            <text:p>370.32</text:p>
          </table:table-cell>
          <table:table-cell office:value-type="float" office:value="21.37087154014106" table:style-name="ce40">
            <text:p>21.37</text:p>
          </table:table-cell>
          <table:table-cell office:value-type="float" office:value="1.8250660517684409" table:style-name="ce40">
            <text:p>1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Personal business</text:p>
          </table:table-cell>
          <table:table-cell office:value-type="float" office:value="250.3715327518554" table:style-name="ce39">
            <text:p>250.37</text:p>
          </table:table-cell>
          <table:table-cell office:value-type="float" office:value="24.307880755204732" table:style-name="ce39">
            <text:p>24.31</text:p>
          </table:table-cell>
          <table:table-cell office:value-type="float" office:value="202.72808647165411" table:style-name="ce40">
            <text:p>202.73</text:p>
          </table:table-cell>
          <table:table-cell office:value-type="float" office:value="298.01497903205671" table:style-name="ce40">
            <text:p>298.01</text:p>
          </table:table-cell>
          <table:table-cell office:value-type="float" office:value="9.7087238665013906" table:style-name="ce40">
            <text:p>9.71</text:p>
          </table:table-cell>
          <table:table-cell office:value-type="float" office:value="1.031631610684451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00.49378937447727" table:style-name="ce39">
            <text:p>600.49</text:p>
          </table:table-cell>
          <table:table-cell office:value-type="float" office:value="112.9428518444569" table:style-name="ce39">
            <text:p>112.94</text:p>
          </table:table-cell>
          <table:table-cell office:value-type="float" office:value="379.1257997593417" table:style-name="ce40">
            <text:p>379.13</text:p>
          </table:table-cell>
          <table:table-cell office:value-type="float" office:value="821.86177898961284" table:style-name="ce40">
            <text:p>821.86</text:p>
          </table:table-cell>
          <table:table-cell office:value-type="float" office:value="18.808329718465078" table:style-name="ce40">
            <text:p>18.81</text:p>
          </table:table-cell>
          <table:table-cell office:value-type="float" office:value="1.8153821698990671" table:style-name="ce40">
            <text:p>1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228.50874994060169" table:style-name="ce39">
            <text:p>228.51</text:p>
          </table:table-cell>
          <table:table-cell office:value-type="float" office:value="52.893248096373448" table:style-name="ce39">
            <text:p>52.89</text:p>
          </table:table-cell>
          <table:table-cell office:value-type="float" office:value="124.83798367170979" table:style-name="ce40">
            <text:p>124.84</text:p>
          </table:table-cell>
          <table:table-cell office:value-type="float" office:value="332.17951620949373" table:style-name="ce40">
            <text:p>332.18</text:p>
          </table:table-cell>
          <table:table-cell office:value-type="float" office:value="23.147143428915722" table:style-name="ce40">
            <text:p>23.15</text:p>
          </table:table-cell>
          <table:table-cell office:value-type="float" office:value="1.722481502531108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31.70068935344099" table:style-name="ce39">
            <text:p>231.70</text:p>
          </table:table-cell>
          <table:table-cell office:value-type="float" office:value="39.017049162912443" table:style-name="ce39">
            <text:p>39.02</text:p>
          </table:table-cell>
          <table:table-cell office:value-type="float" office:value="155.22727299413259" table:style-name="ce40">
            <text:p>155.23</text:p>
          </table:table-cell>
          <table:table-cell office:value-type="float" office:value="308.17410571274928" table:style-name="ce40">
            <text:p>308.17</text:p>
          </table:table-cell>
          <table:table-cell office:value-type="float" office:value="16.839418679240541" table:style-name="ce40">
            <text:p>16.84</text:p>
          </table:table-cell>
          <table:table-cell office:value-type="float" office:value="1.308036230756302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port: participate</text:p>
          </table:table-cell>
          <table:table-cell office:value-type="float" office:value="33.63412852792014" table:style-name="ce39">
            <text:p>33.63</text:p>
          </table:table-cell>
          <table:table-cell office:value-type="float" office:value="9.0797470036200227" table:style-name="ce39">
            <text:p>9.08</text:p>
          </table:table-cell>
          <table:table-cell office:value-type="float" office:value="15.8378244008249" table:style-name="ce40">
            <text:p>15.84</text:p>
          </table:table-cell>
          <table:table-cell office:value-type="float" office:value="51.43043265501538" table:style-name="ce40">
            <text:p>51.43</text:p>
          </table:table-cell>
          <table:table-cell office:value-type="float" office:value="26.995636280817575" table:style-name="ce40">
            <text:p>27.00</text:p>
          </table:table-cell>
          <table:table-cell office:value-type="float" office:value="1.5878987388242429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Holiday: base</text:p>
          </table:table-cell>
          <table:table-cell office:value-type="float" office:value="348.53262013250452" table:style-name="ce39">
            <text:p>348.53</text:p>
          </table:table-cell>
          <table:table-cell office:value-type="float" office:value="106.8840456936762" table:style-name="ce39">
            <text:p>106.88</text:p>
          </table:table-cell>
          <table:table-cell office:value-type="float" office:value="139.03989057289911" table:style-name="ce40">
            <text:p>139.04</text:p>
          </table:table-cell>
          <table:table-cell office:value-type="float" office:value="558.0253496921099" table:style-name="ce40">
            <text:p>558.03</text:p>
          </table:table-cell>
          <table:table-cell office:value-type="float" office:value="30.66687004878947" table:style-name="ce40">
            <text:p>30.67</text:p>
          </table:table-cell>
          <table:table-cell office:value-type="float" office:value="1.77977229703783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Day trip</text:p>
          </table:table-cell>
          <table:table-cell office:value-type="float" office:value="255.9726097265648" table:style-name="ce39">
            <text:p>255.97</text:p>
          </table:table-cell>
          <table:table-cell office:value-type="float" office:value="74.470268288652818" table:style-name="ce39">
            <text:p>74.47</text:p>
          </table:table-cell>
          <table:table-cell office:value-type="float" office:value="110.0108838808053" table:style-name="ce40">
            <text:p>110.01</text:p>
          </table:table-cell>
          <table:table-cell office:value-type="float" office:value="401.93433557232441" table:style-name="ce40">
            <text:p>401.93</text:p>
          </table:table-cell>
          <table:table-cell office:value-type="float" office:value="29.093061311600287" table:style-name="ce40">
            <text:p>29.09</text:p>
          </table:table-cell>
          <table:table-cell office:value-type="float" office:value="1.7801586181189051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Just walk</text:p>
          </table:table-cell>
          <table:table-cell office:value-type="float" office:value="34.348165248012783" table:style-name="ce39">
            <text:p>34.35</text:p>
          </table:table-cell>
          <table:table-cell office:value-type="float" office:value="5.2894299560544189" table:style-name="ce39">
            <text:p>5.29</text:p>
          </table:table-cell>
          <table:table-cell office:value-type="float" office:value="23.980882534146119" table:style-name="ce40">
            <text:p>23.98</text:p>
          </table:table-cell>
          <table:table-cell office:value-type="float" office:value="44.715447961879427" table:style-name="ce40">
            <text:p>44.72</text:p>
          </table:table-cell>
          <table:table-cell office:value-type="float" office:value="15.399454142198874" table:style-name="ce40">
            <text:p>15.40</text:p>
          </table:table-cell>
          <table:table-cell office:value-type="float" office:value="1.308473491519466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</text:p>
          </table:table-cell>
          <table:table-cell office:value-type="float" office:value="3.4238898184862978" table:style-name="ce39">
            <text:p>3.42</text:p>
          </table:table-cell>
          <table:table-cell office:value-type="float" office:value="3.3309117489779432" table:style-name="ce39">
            <text:p>3.33</text:p>
          </table:table-cell>
          <table:table-cell office:value-type="float" office:value="0" table:style-name="ce40">
            <text:p>0.00</text:p>
          </table:table-cell>
          <table:table-cell office:value-type="float" office:value="9.9524768464830657" table:style-name="ce40">
            <text:p>9.95</text:p>
          </table:table-cell>
          <table:table-cell office:value-type="float" office:value="97.284431613238638" table:style-name="ce40">
            <text:p>97.28</text:p>
          </table:table-cell>
          <table:table-cell office:value-type="float" office:value="1.11578606410543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All purposes</text:p>
          </table:table-cell>
          <table:table-cell office:value-type="float" office:value="4248.3849139955837" table:style-name="ce39">
            <text:p>4,248.38</text:p>
          </table:table-cell>
          <table:table-cell office:value-type="float" office:value="265.16072360130272" table:style-name="ce39">
            <text:p>265.16</text:p>
          </table:table-cell>
          <table:table-cell office:value-type="float" office:value="3728.6698957370299" table:style-name="ce40">
            <text:p>3,728.67</text:p>
          </table:table-cell>
          <table:table-cell office:value-type="float" office:value="4768.0999322541365" table:style-name="ce40">
            <text:p>4,768.10</text:p>
          </table:table-cell>
          <table:table-cell office:value-type="float" office:value="6.241447725882268" table:style-name="ce40">
            <text:p>6.24</text:p>
          </table:table-cell>
          <table:table-cell office:value-type="float" office:value="1.4701001139200389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Commuting</text:p>
          </table:table-cell>
          <table:table-cell office:value-type="float" office:value="1338.8621253955239" table:style-name="ce39">
            <text:p>1,338.86</text:p>
          </table:table-cell>
          <table:table-cell office:value-type="float" office:value="190.92512210462891" table:style-name="ce39">
            <text:p>190.93</text:p>
          </table:table-cell>
          <table:table-cell office:value-type="float" office:value="964.64888607045145" table:style-name="ce40">
            <text:p>964.65</text:p>
          </table:table-cell>
          <table:table-cell office:value-type="float" office:value="1713.075364720597" table:style-name="ce40">
            <text:p>1,713.08</text:p>
          </table:table-cell>
          <table:table-cell office:value-type="float" office:value="14.260252678984866" table:style-name="ce40">
            <text:p>14.26</text:p>
          </table:table-cell>
          <table:table-cell office:value-type="float" office:value="1.051131515262179" table:style-name="ce40">
            <text:p>1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Business</text:p>
          </table:table-cell>
          <table:table-cell office:value-type="float" office:value="593.6730392425269" table:style-name="ce39">
            <text:p>593.67</text:p>
          </table:table-cell>
          <table:table-cell office:value-type="float" office:value="188.6138984019224" table:style-name="ce39">
            <text:p>188.61</text:p>
          </table:table-cell>
          <table:table-cell office:value-type="float" office:value="223.989798374759" table:style-name="ce40">
            <text:p>223.99</text:p>
          </table:table-cell>
          <table:table-cell office:value-type="float" office:value="963.35628011029485" table:style-name="ce40">
            <text:p>963.36</text:p>
          </table:table-cell>
          <table:table-cell office:value-type="float" office:value="31.770669364163258" table:style-name="ce40">
            <text:p>31.77</text:p>
          </table:table-cell>
          <table:table-cell office:value-type="float" office:value="1.3451768513139839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ducation</text:p>
          </table:table-cell>
          <table:table-cell office:value-type="float" office:value="194.01551369638591" table:style-name="ce39">
            <text:p>194.02</text:p>
          </table:table-cell>
          <table:table-cell office:value-type="float" office:value="68.905340930387041" table:style-name="ce39">
            <text:p>68.91</text:p>
          </table:table-cell>
          <table:table-cell office:value-type="float" office:value="58.961045472827287" table:style-name="ce40">
            <text:p>58.96</text:p>
          </table:table-cell>
          <table:table-cell office:value-type="float" office:value="329.06998191994438" table:style-name="ce40">
            <text:p>329.07</text:p>
          </table:table-cell>
          <table:table-cell office:value-type="float" office:value="35.515376898270482" table:style-name="ce40">
            <text:p>35.52</text:p>
          </table:table-cell>
          <table:table-cell office:value-type="float" office:value="1.178137104886029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scort education</text:p>
          </table:table-cell>
          <table:table-cell office:value-type="float" office:value="120.6667927355236" table:style-name="ce39">
            <text:p>120.67</text:p>
          </table:table-cell>
          <table:table-cell office:value-type="float" office:value="34.262578182542832" table:style-name="ce39">
            <text:p>34.26</text:p>
          </table:table-cell>
          <table:table-cell office:value-type="float" office:value="53.512139497739618" table:style-name="ce40">
            <text:p>53.51</text:p>
          </table:table-cell>
          <table:table-cell office:value-type="float" office:value="187.8214459733075" table:style-name="ce40">
            <text:p>187.82</text:p>
          </table:table-cell>
          <table:table-cell office:value-type="float" office:value="28.39437214316224" table:style-name="ce40">
            <text:p>28.39</text:p>
          </table:table-cell>
          <table:table-cell office:value-type="float" office:value="1.0398130248757831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hopping</text:p>
          </table:table-cell>
          <table:table-cell office:value-type="float" office:value="1105.46654628593" table:style-name="ce39">
            <text:p>1,105.47</text:p>
          </table:table-cell>
          <table:table-cell office:value-type="float" office:value="177.48256487278229" table:style-name="ce39">
            <text:p>177.48</text:p>
          </table:table-cell>
          <table:table-cell office:value-type="float" office:value="757.6007191352769" table:style-name="ce40">
            <text:p>757.60</text:p>
          </table:table-cell>
          <table:table-cell office:value-type="float" office:value="1453.332373436584" table:style-name="ce40">
            <text:p>1,453.33</text:p>
          </table:table-cell>
          <table:table-cell office:value-type="float" office:value="16.054991937031104" table:style-name="ce40">
            <text:p>16.05</text:p>
          </table:table-cell>
          <table:table-cell office:value-type="float" office:value="1.235920940660983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 escort</text:p>
          </table:table-cell>
          <table:table-cell office:value-type="float" office:value="913.2341877919921" table:style-name="ce39">
            <text:p>913.23</text:p>
          </table:table-cell>
          <table:table-cell office:value-type="float" office:value="169.3708885840843" table:style-name="ce39">
            <text:p>169.37</text:p>
          </table:table-cell>
          <table:table-cell office:value-type="float" office:value="581.26724616718684" table:style-name="ce40">
            <text:p>581.27</text:p>
          </table:table-cell>
          <table:table-cell office:value-type="float" office:value="1245.2011294167969" table:style-name="ce40">
            <text:p>1,245.20</text:p>
          </table:table-cell>
          <table:table-cell office:value-type="float" office:value="18.546271137043984" table:style-name="ce40">
            <text:p>18.55</text:p>
          </table:table-cell>
          <table:table-cell office:value-type="float" office:value="1.122053510102960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Personal business</text:p>
          </table:table-cell>
          <table:table-cell office:value-type="float" office:value="578.70426438534446" table:style-name="ce39">
            <text:p>578.70</text:p>
          </table:table-cell>
          <table:table-cell office:value-type="float" office:value="125.3284116029094" table:style-name="ce39">
            <text:p>125.33</text:p>
          </table:table-cell>
          <table:table-cell office:value-type="float" office:value="333.06057764364198" table:style-name="ce40">
            <text:p>333.06</text:p>
          </table:table-cell>
          <table:table-cell office:value-type="float" office:value="824.34795112704683" table:style-name="ce40">
            <text:p>824.35</text:p>
          </table:table-cell>
          <table:table-cell office:value-type="float" office:value="21.656728542690743" table:style-name="ce40">
            <text:p>21.66</text:p>
          </table:table-cell>
          <table:table-cell office:value-type="float" office:value="1.350381748490151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50.84899213231711" table:style-name="ce39">
            <text:p>850.85</text:p>
          </table:table-cell>
          <table:table-cell office:value-type="float" office:value="199.0416020974225" table:style-name="ce39">
            <text:p>199.04</text:p>
          </table:table-cell>
          <table:table-cell office:value-type="float" office:value="460.72745202136889" table:style-name="ce40">
            <text:p>460.73</text:p>
          </table:table-cell>
          <table:table-cell office:value-type="float" office:value="1240.9705322432651" table:style-name="ce40">
            <text:p>1,240.97</text:p>
          </table:table-cell>
          <table:table-cell office:value-type="float" office:value="23.393293514822567" table:style-name="ce40">
            <text:p>23.39</text:p>
          </table:table-cell>
          <table:table-cell office:value-type="float" office:value="1.728664827350465" table:style-name="ce40">
            <text:p>1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elsewhere</text:p>
          </table:table-cell>
          <table:table-cell office:value-type="float" office:value="257.55888404431971" table:style-name="ce39">
            <text:p>257.56</text:p>
          </table:table-cell>
          <table:table-cell office:value-type="float" office:value="58.785601943359431" table:style-name="ce39">
            <text:p>58.79</text:p>
          </table:table-cell>
          <table:table-cell office:value-type="float" office:value="142.33910423533521" table:style-name="ce40">
            <text:p>142.34</text:p>
          </table:table-cell>
          <table:table-cell office:value-type="float" office:value="372.77866385330418" table:style-name="ce40">
            <text:p>372.78</text:p>
          </table:table-cell>
          <table:table-cell office:value-type="float" office:value="22.824140647093284" table:style-name="ce40">
            <text:p>22.82</text:p>
          </table:table-cell>
          <table:table-cell office:value-type="float" office:value="1.377502191607261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89.84400652040972" table:style-name="ce39">
            <text:p>489.84</text:p>
          </table:table-cell>
          <table:table-cell office:value-type="float" office:value="90.826240295734735" table:style-name="ce39">
            <text:p>90.83</text:p>
          </table:table-cell>
          <table:table-cell office:value-type="float" office:value="311.82457554076962" table:style-name="ce40">
            <text:p>311.82</text:p>
          </table:table-cell>
          <table:table-cell office:value-type="float" office:value="667.86343750004983" table:style-name="ce40">
            <text:p>667.86</text:p>
          </table:table-cell>
          <table:table-cell office:value-type="float" office:value="18.541870286607331" table:style-name="ce40">
            <text:p>18.54</text:p>
          </table:table-cell>
          <table:table-cell office:value-type="float" office:value="0.82561210322173328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port: participate</text:p>
          </table:table-cell>
          <table:table-cell office:value-type="float" office:value="180.46413744068121" table:style-name="ce39">
            <text:p>180.46</text:p>
          </table:table-cell>
          <table:table-cell office:value-type="float" office:value="78.454364346732646" table:style-name="ce39">
            <text:p>78.45</text:p>
          </table:table-cell>
          <table:table-cell office:value-type="float" office:value="26.693583321085239" table:style-name="ce40">
            <text:p>26.69</text:p>
          </table:table-cell>
          <table:table-cell office:value-type="float" office:value="334.23469156027721" table:style-name="ce40">
            <text:p>334.23</text:p>
          </table:table-cell>
          <table:table-cell office:value-type="float" office:value="43.473659342716054" table:style-name="ce40">
            <text:p>43.47</text:p>
          </table:table-cell>
          <table:table-cell office:value-type="float" office:value="1.179706467146804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Holiday: base</text:p>
          </table:table-cell>
          <table:table-cell office:value-type="float" office:value="370.32757075298281" table:style-name="ce39">
            <text:p>370.33</text:p>
          </table:table-cell>
          <table:table-cell office:value-type="float" office:value="123.2472569257673" table:style-name="ce39">
            <text:p>123.25</text:p>
          </table:table-cell>
          <table:table-cell office:value-type="float" office:value="128.76294717847881" table:style-name="ce40">
            <text:p>128.76</text:p>
          </table:table-cell>
          <table:table-cell office:value-type="float" office:value="611.89219432748666" table:style-name="ce40">
            <text:p>611.89</text:p>
          </table:table-cell>
          <table:table-cell office:value-type="float" office:value="33.280605242318323" table:style-name="ce40">
            <text:p>33.28</text:p>
          </table:table-cell>
          <table:table-cell office:value-type="float" office:value="1.081316615954687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Day trip</text:p>
          </table:table-cell>
          <table:table-cell office:value-type="float" office:value="442.40924514109759" table:style-name="ce39">
            <text:p>442.41</text:p>
          </table:table-cell>
          <table:table-cell office:value-type="float" office:value="171.47757006359299" table:style-name="ce39">
            <text:p>171.48</text:p>
          </table:table-cell>
          <table:table-cell office:value-type="float" office:value="106.3132078164554" table:style-name="ce40">
            <text:p>106.31</text:p>
          </table:table-cell>
          <table:table-cell office:value-type="float" office:value="778.50528246573992" table:style-name="ce40">
            <text:p>778.51</text:p>
          </table:table-cell>
          <table:table-cell office:value-type="float" office:value="38.759942733317807" table:style-name="ce40">
            <text:p>38.76</text:p>
          </table:table-cell>
          <table:table-cell office:value-type="float" office:value="1.275071234406258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Just walk</text:p>
          </table:table-cell>
          <table:table-cell office:value-type="float" office:value="80.65328111325843" table:style-name="ce39">
            <text:p>80.65</text:p>
          </table:table-cell>
          <table:table-cell office:value-type="float" office:value="15.77679778933939" table:style-name="ce39">
            <text:p>15.78</text:p>
          </table:table-cell>
          <table:table-cell office:value-type="float" office:value="49.73075744615322" table:style-name="ce40">
            <text:p>49.73</text:p>
          </table:table-cell>
          <table:table-cell office:value-type="float" office:value="111.5758047803636" table:style-name="ce40">
            <text:p>111.58</text:p>
          </table:table-cell>
          <table:table-cell office:value-type="float" office:value="19.561259717611009" table:style-name="ce40">
            <text:p>19.56</text:p>
          </table:table-cell>
          <table:table-cell office:value-type="float" office:value="1.09222759143939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</text:p>
          </table:table-cell>
          <table:table-cell office:value-type="float" office:value="13.20687721505063" table:style-name="ce39">
            <text:p>13.21</text:p>
          </table:table-cell>
          <table:table-cell office:value-type="float" office:value="13.094925823422489" table:style-name="ce39">
            <text:p>13.09</text:p>
          </table:table-cell>
          <table:table-cell office:value-type="float" office:value="0" table:style-name="ce40">
            <text:p>0.00</text:p>
          </table:table-cell>
          <table:table-cell office:value-type="float" office:value="38.872931828958713" table:style-name="ce40">
            <text:p>38.87</text:p>
          </table:table-cell>
          <table:table-cell office:value-type="float" office:value="99.152325036379068" table:style-name="ce40">
            <text:p>99.15</text:p>
          </table:table-cell>
          <table:table-cell office:value-type="float" office:value="0.98024149575946451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All purposes</text:p>
          </table:table-cell>
          <table:table-cell office:value-type="float" office:value="7529.9354638933446" table:style-name="ce39">
            <text:p>7,529.94</text:p>
          </table:table-cell>
          <table:table-cell office:value-type="float" office:value="659.20992586960756" table:style-name="ce39">
            <text:p>659.21</text:p>
          </table:table-cell>
          <table:table-cell office:value-type="float" office:value="6237.8840091889142" table:style-name="ce40">
            <text:p>6,237.88</text:p>
          </table:table-cell>
          <table:table-cell office:value-type="float" office:value="8821.986918597775" table:style-name="ce40">
            <text:p>8,821.99</text:p>
          </table:table-cell>
          <table:table-cell office:value-type="float" office:value="8.7545229176341941" table:style-name="ce40">
            <text:p>8.75</text:p>
          </table:table-cell>
          <table:table-cell office:value-type="float" office:value="1.517420723443061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Commuting</text:p>
          </table:table-cell>
          <table:table-cell office:value-type="float" office:value="955.18880034617439" table:style-name="ce39">
            <text:p>955.19</text:p>
          </table:table-cell>
          <table:table-cell office:value-type="float" office:value="139.4847525445293" table:style-name="ce39">
            <text:p>139.48</text:p>
          </table:table-cell>
          <table:table-cell office:value-type="float" office:value="681.79868535889705" table:style-name="ce40">
            <text:p>681.80</text:p>
          </table:table-cell>
          <table:table-cell office:value-type="float" office:value="1228.578915333452" table:style-name="ce40">
            <text:p>1,228.58</text:p>
          </table:table-cell>
          <table:table-cell office:value-type="float" office:value="14.602846316244284" table:style-name="ce40">
            <text:p>14.60</text:p>
          </table:table-cell>
          <table:table-cell office:value-type="float" office:value="1.0688605878742321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Business</text:p>
          </table:table-cell>
          <table:table-cell office:value-type="float" office:value="231.93222038010089" table:style-name="ce39">
            <text:p>231.93</text:p>
          </table:table-cell>
          <table:table-cell office:value-type="float" office:value="66.763241884994272" table:style-name="ce39">
            <text:p>66.76</text:p>
          </table:table-cell>
          <table:table-cell office:value-type="float" office:value="101.0762662855122" table:style-name="ce40">
            <text:p>101.08</text:p>
          </table:table-cell>
          <table:table-cell office:value-type="float" office:value="362.78817447468981" table:style-name="ce40">
            <text:p>362.79</text:p>
          </table:table-cell>
          <table:table-cell office:value-type="float" office:value="28.785669268193825" table:style-name="ce40">
            <text:p>28.79</text:p>
          </table:table-cell>
          <table:table-cell office:value-type="float" office:value="1.0747123918710479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ducation</text:p>
          </table:table-cell>
          <table:table-cell office:value-type="float" office:value="124.02734923661041" table:style-name="ce39">
            <text:p>124.03</text:p>
          </table:table-cell>
          <table:table-cell office:value-type="float" office:value="48.18502894453249" table:style-name="ce39">
            <text:p>48.19</text:p>
          </table:table-cell>
          <table:table-cell office:value-type="float" office:value="29.5846925053267" table:style-name="ce40">
            <text:p>29.58</text:p>
          </table:table-cell>
          <table:table-cell office:value-type="float" office:value="218.47000596789411" table:style-name="ce40">
            <text:p>218.47</text:p>
          </table:table-cell>
          <table:table-cell office:value-type="float" office:value="38.850325546028216" table:style-name="ce40">
            <text:p>38.85</text:p>
          </table:table-cell>
          <table:table-cell office:value-type="float" office:value="1.5142753555649009" table:style-name="ce40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scort education</text:p>
          </table:table-cell>
          <table:table-cell office:value-type="float" office:value="56.931819014547209" table:style-name="ce39">
            <text:p>56.93</text:p>
          </table:table-cell>
          <table:table-cell office:value-type="float" office:value="18.88252869512889" table:style-name="ce39">
            <text:p>18.88</text:p>
          </table:table-cell>
          <table:table-cell office:value-type="float" office:value="19.922062772094581" table:style-name="ce40">
            <text:p>19.92</text:p>
          </table:table-cell>
          <table:table-cell office:value-type="float" office:value="93.94157525699984" table:style-name="ce40">
            <text:p>93.94</text:p>
          </table:table-cell>
          <table:table-cell office:value-type="float" office:value="33.166916184961579" table:style-name="ce40">
            <text:p>33.17</text:p>
          </table:table-cell>
          <table:table-cell office:value-type="float" office:value="1.2384325938352949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hopping</text:p>
          </table:table-cell>
          <table:table-cell office:value-type="float" office:value="688.54878554436743" table:style-name="ce39">
            <text:p>688.55</text:p>
          </table:table-cell>
          <table:table-cell office:value-type="float" office:value="119.3431615574365" table:style-name="ce39">
            <text:p>119.34</text:p>
          </table:table-cell>
          <table:table-cell office:value-type="float" office:value="454.63618889179179" table:style-name="ce40">
            <text:p>454.64</text:p>
          </table:table-cell>
          <table:table-cell office:value-type="float" office:value="922.46138219694308" table:style-name="ce40">
            <text:p>922.46</text:p>
          </table:table-cell>
          <table:table-cell office:value-type="float" office:value="17.332564382214933" table:style-name="ce40">
            <text:p>17.33</text:p>
          </table:table-cell>
          <table:table-cell office:value-type="float" office:value="1.7269539634898641" table:style-name="ce40">
            <text:p>1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 escort</text:p>
          </table:table-cell>
          <table:table-cell office:value-type="float" office:value="452.87403085380203" table:style-name="ce39">
            <text:p>452.87</text:p>
          </table:table-cell>
          <table:table-cell office:value-type="float" office:value="71.906363832691866" table:style-name="ce39">
            <text:p>71.91</text:p>
          </table:table-cell>
          <table:table-cell office:value-type="float" office:value="311.93755774172593" table:style-name="ce40">
            <text:p>311.94</text:p>
          </table:table-cell>
          <table:table-cell office:value-type="float" office:value="593.81050396587807" table:style-name="ce40">
            <text:p>593.81</text:p>
          </table:table-cell>
          <table:table-cell office:value-type="float" office:value="15.877784755537212" table:style-name="ce40">
            <text:p>15.88</text:p>
          </table:table-cell>
          <table:table-cell office:value-type="float" office:value="0.81663699878958351" table:style-name="ce40">
            <text:p>0.8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Personal business</text:p>
          </table:table-cell>
          <table:table-cell office:value-type="float" office:value="593.3201874834516" table:style-name="ce39">
            <text:p>593.32</text:p>
          </table:table-cell>
          <table:table-cell office:value-type="float" office:value="157.03807794139061" table:style-name="ce39">
            <text:p>157.04</text:p>
          </table:table-cell>
          <table:table-cell office:value-type="float" office:value="285.52555471832602" table:style-name="ce40">
            <text:p>285.53</text:p>
          </table:table-cell>
          <table:table-cell office:value-type="float" office:value="901.11482024857719" table:style-name="ce40">
            <text:p>901.11</text:p>
          </table:table-cell>
          <table:table-cell office:value-type="float" office:value="26.467678203814799" table:style-name="ce40">
            <text:p>26.47</text:p>
          </table:table-cell>
          <table:table-cell office:value-type="float" office:value="1.0165542761510189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304.002888596908" table:style-name="ce39">
            <text:p>1,304.00</text:p>
          </table:table-cell>
          <table:table-cell office:value-type="float" office:value="238.65413509126211" table:style-name="ce39">
            <text:p>238.65</text:p>
          </table:table-cell>
          <table:table-cell office:value-type="float" office:value="836.24078381803406" table:style-name="ce40">
            <text:p>836.24</text:p>
          </table:table-cell>
          <table:table-cell office:value-type="float" office:value="1771.7649933757809" table:style-name="ce40">
            <text:p>1,771.76</text:p>
          </table:table-cell>
          <table:table-cell office:value-type="float" office:value="18.301656934828664" table:style-name="ce40">
            <text:p>18.30</text:p>
          </table:table-cell>
          <table:table-cell office:value-type="float" office:value="1.3872707515641369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elsewhere</text:p>
          </table:table-cell>
          <table:table-cell office:value-type="float" office:value="391.75764377400139" table:style-name="ce39">
            <text:p>391.76</text:p>
          </table:table-cell>
          <table:table-cell office:value-type="float" office:value="117.4379134560092" table:style-name="ce39">
            <text:p>117.44</text:p>
          </table:table-cell>
          <table:table-cell office:value-type="float" office:value="161.57933340022331" table:style-name="ce40">
            <text:p>161.58</text:p>
          </table:table-cell>
          <table:table-cell office:value-type="float" office:value="621.93595414777951" table:style-name="ce40">
            <text:p>621.94</text:p>
          </table:table-cell>
          <table:table-cell office:value-type="float" office:value="29.977184956666019" table:style-name="ce40">
            <text:p>29.98</text:p>
          </table:table-cell>
          <table:table-cell office:value-type="float" office:value="1.669801986030522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70.95635966832867" table:style-name="ce39">
            <text:p>570.96</text:p>
          </table:table-cell>
          <table:table-cell office:value-type="float" office:value="165.00904716585401" table:style-name="ce39">
            <text:p>165.01</text:p>
          </table:table-cell>
          <table:table-cell office:value-type="float" office:value="247.53862722325479" table:style-name="ce40">
            <text:p>247.54</text:p>
          </table:table-cell>
          <table:table-cell office:value-type="float" office:value="894.37409211340264" table:style-name="ce40">
            <text:p>894.37</text:p>
          </table:table-cell>
          <table:table-cell office:value-type="float" office:value="28.900465748679739" table:style-name="ce40">
            <text:p>28.90</text:p>
          </table:table-cell>
          <table:table-cell office:value-type="float" office:value="1.578222344414836" table:style-name="ce40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port: participate</text:p>
          </table:table-cell>
          <table:table-cell office:value-type="float" office:value="140.66092553364919" table:style-name="ce39">
            <text:p>140.66</text:p>
          </table:table-cell>
          <table:table-cell office:value-type="float" office:value="32.289521480008482" table:style-name="ce39">
            <text:p>32.29</text:p>
          </table:table-cell>
          <table:table-cell office:value-type="float" office:value="77.373463432832565" table:style-name="ce40">
            <text:p>77.37</text:p>
          </table:table-cell>
          <table:table-cell office:value-type="float" office:value="203.9483876344658" table:style-name="ce40">
            <text:p>203.95</text:p>
          </table:table-cell>
          <table:table-cell office:value-type="float" office:value="22.955573026059835" table:style-name="ce40">
            <text:p>22.96</text:p>
          </table:table-cell>
          <table:table-cell office:value-type="float" office:value="0.88381835558528676" table:style-name="ce40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Holiday: base</text:p>
          </table:table-cell>
          <table:table-cell office:value-type="float" office:value="629.01516627487194" table:style-name="ce39">
            <text:p>629.02</text:p>
          </table:table-cell>
          <table:table-cell office:value-type="float" office:value="150.1173697456673" table:style-name="ce39">
            <text:p>150.12</text:p>
          </table:table-cell>
          <table:table-cell office:value-type="float" office:value="334.78512157336399" table:style-name="ce40">
            <text:p>334.79</text:p>
          </table:table-cell>
          <table:table-cell office:value-type="float" office:value="923.24521097637989" table:style-name="ce40">
            <text:p>923.25</text:p>
          </table:table-cell>
          <table:table-cell office:value-type="float" office:value="23.865461088114344" table:style-name="ce40">
            <text:p>23.87</text:p>
          </table:table-cell>
          <table:table-cell office:value-type="float" office:value="1.2458342452952711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Day trip</text:p>
          </table:table-cell>
          <table:table-cell office:value-type="float" office:value="609.8874524273067" table:style-name="ce39">
            <text:p>609.89</text:p>
          </table:table-cell>
          <table:table-cell office:value-type="float" office:value="275.91576218117689" table:style-name="ce39">
            <text:p>275.92</text:p>
          </table:table-cell>
          <table:table-cell office:value-type="float" office:value="69.092558552199989" table:style-name="ce40">
            <text:p>69.09</text:p>
          </table:table-cell>
          <table:table-cell office:value-type="float" office:value="1150.682346302413" table:style-name="ce40">
            <text:p>1,150.68</text:p>
          </table:table-cell>
          <table:table-cell office:value-type="float" office:value="45.240439212686326" table:style-name="ce40">
            <text:p>45.24</text:p>
          </table:table-cell>
          <table:table-cell office:value-type="float" office:value="2.488984954806587" table:style-name="ce40">
            <text:p>2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Just walk</text:p>
          </table:table-cell>
          <table:table-cell office:value-type="float" office:value="73.840099373144639" table:style-name="ce39">
            <text:p>73.84</text:p>
          </table:table-cell>
          <table:table-cell office:value-type="float" office:value="13.41652817301877" table:style-name="ce39">
            <text:p>13.42</text:p>
          </table:table-cell>
          <table:table-cell office:value-type="float" office:value="47.543704154027857" table:style-name="ce40">
            <text:p>47.54</text:p>
          </table:table-cell>
          <table:table-cell office:value-type="float" office:value="100.1364945922614" table:style-name="ce40">
            <text:p>100.14</text:p>
          </table:table-cell>
          <table:table-cell office:value-type="float" office:value="18.169704925801213" table:style-name="ce40">
            <text:p>18.17</text:p>
          </table:table-cell>
          <table:table-cell office:value-type="float" office:value="1.3189799370495809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All purposes</text:p>
          </table:table-cell>
          <table:table-cell office:value-type="float" office:value="6822.9437285072636" table:style-name="ce39">
            <text:p>6,822.94</text:p>
          </table:table-cell>
          <table:table-cell office:value-type="float" office:value="645.29972342954613" table:style-name="ce39">
            <text:p>645.30</text:p>
          </table:table-cell>
          <table:table-cell office:value-type="float" office:value="5558.1562705853539" table:style-name="ce40">
            <text:p>5,558.16</text:p>
          </table:table-cell>
          <table:table-cell office:value-type="float" office:value="8087.7311864291751" table:style-name="ce40">
            <text:p>8,087.73</text:p>
          </table:table-cell>
          <table:table-cell office:value-type="float" office:value="9.4577904949353293" table:style-name="ce40">
            <text:p>9.46</text:p>
          </table:table-cell>
          <table:table-cell office:value-type="float" office:value="1.6373269343826229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Commuting</text:p>
          </table:table-cell>
          <table:table-cell office:value-type="float" office:value="773.77365409660388" table:style-name="ce39">
            <text:p>773.77</text:p>
          </table:table-cell>
          <table:table-cell office:value-type="float" office:value="154.89936942557199" table:style-name="ce39">
            <text:p>154.90</text:p>
          </table:table-cell>
          <table:table-cell office:value-type="float" office:value="470.17089002248281" table:style-name="ce40">
            <text:p>470.17</text:p>
          </table:table-cell>
          <table:table-cell office:value-type="float" office:value="1077.3764181707249" table:style-name="ce40">
            <text:p>1,077.38</text:p>
          </table:table-cell>
          <table:table-cell office:value-type="float" office:value="20.018692624837438" table:style-name="ce40">
            <text:p>20.02</text:p>
          </table:table-cell>
          <table:table-cell office:value-type="float" office:value="1.2117022916036551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Business</text:p>
          </table:table-cell>
          <table:table-cell office:value-type="float" office:value="577.94898160944649" table:style-name="ce39">
            <text:p>577.95</text:p>
          </table:table-cell>
          <table:table-cell office:value-type="float" office:value="235.65936641773001" table:style-name="ce39">
            <text:p>235.66</text:p>
          </table:table-cell>
          <table:table-cell office:value-type="float" office:value="116.05662343069559" table:style-name="ce40">
            <text:p>116.06</text:p>
          </table:table-cell>
          <table:table-cell office:value-type="float" office:value="1039.841339788197" table:style-name="ce40">
            <text:p>1,039.84</text:p>
          </table:table-cell>
          <table:table-cell office:value-type="float" office:value="40.775115782966921" table:style-name="ce40">
            <text:p>40.78</text:p>
          </table:table-cell>
          <table:table-cell office:value-type="float" office:value="0.93026251259614867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ducation</text:p>
          </table:table-cell>
          <table:table-cell office:value-type="float" office:value="111.83657773435991" table:style-name="ce39">
            <text:p>111.84</text:p>
          </table:table-cell>
          <table:table-cell office:value-type="float" office:value="27.486029896690479" table:style-name="ce39">
            <text:p>27.49</text:p>
          </table:table-cell>
          <table:table-cell office:value-type="float" office:value="57.963959136846533" table:style-name="ce40">
            <text:p>57.96</text:p>
          </table:table-cell>
          <table:table-cell office:value-type="float" office:value="165.70919633187319" table:style-name="ce40">
            <text:p>165.71</text:p>
          </table:table-cell>
          <table:table-cell office:value-type="float" office:value="24.57695903568932" table:style-name="ce40">
            <text:p>24.58</text:p>
          </table:table-cell>
          <table:table-cell office:value-type="float" office:value="0.93392057754711666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scort education</text:p>
          </table:table-cell>
          <table:table-cell office:value-type="float" office:value="141.1216250362024" table:style-name="ce39">
            <text:p>141.12</text:p>
          </table:table-cell>
          <table:table-cell office:value-type="float" office:value="53.898507283404207" table:style-name="ce39">
            <text:p>53.90</text:p>
          </table:table-cell>
          <table:table-cell office:value-type="float" office:value="35.480550760730168" table:style-name="ce40">
            <text:p>35.48</text:p>
          </table:table-cell>
          <table:table-cell office:value-type="float" office:value="246.76269931167471" table:style-name="ce40">
            <text:p>246.76</text:p>
          </table:table-cell>
          <table:table-cell office:value-type="float" office:value="38.192946877969582" table:style-name="ce40">
            <text:p>38.19</text:p>
          </table:table-cell>
          <table:table-cell office:value-type="float" office:value="1.097145265287261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hopping</text:p>
          </table:table-cell>
          <table:table-cell office:value-type="float" office:value="719.5411157303937" table:style-name="ce39">
            <text:p>719.54</text:p>
          </table:table-cell>
          <table:table-cell office:value-type="float" office:value="148.01993288639071" table:style-name="ce39">
            <text:p>148.02</text:p>
          </table:table-cell>
          <table:table-cell office:value-type="float" office:value="429.42204727306779" table:style-name="ce40">
            <text:p>429.42</text:p>
          </table:table-cell>
          <table:table-cell office:value-type="float" office:value="1009.66018418772" table:style-name="ce40">
            <text:p>1,009.66</text:p>
          </table:table-cell>
          <table:table-cell office:value-type="float" office:value="20.571434995224454" table:style-name="ce40">
            <text:p>20.57</text:p>
          </table:table-cell>
          <table:table-cell office:value-type="float" office:value="1.9741646410054059" table:style-name="ce40">
            <text:p>1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 escort</text:p>
          </table:table-cell>
          <table:table-cell office:value-type="float" office:value="440.07377258326659" table:style-name="ce39">
            <text:p>440.07</text:p>
          </table:table-cell>
          <table:table-cell office:value-type="float" office:value="123.04070314299619" table:style-name="ce39">
            <text:p>123.04</text:p>
          </table:table-cell>
          <table:table-cell office:value-type="float" office:value="198.91399442299411" table:style-name="ce40">
            <text:p>198.91</text:p>
          </table:table-cell>
          <table:table-cell office:value-type="float" office:value="681.23355074353901" table:style-name="ce40">
            <text:p>681.23</text:p>
          </table:table-cell>
          <table:table-cell office:value-type="float" office:value="27.959108406015176" table:style-name="ce40">
            <text:p>27.96</text:p>
          </table:table-cell>
          <table:table-cell office:value-type="float" office:value="1.60047701796155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Personal business</text:p>
          </table:table-cell>
          <table:table-cell office:value-type="float" office:value="469.90865739327631" table:style-name="ce39">
            <text:p>469.91</text:p>
          </table:table-cell>
          <table:table-cell office:value-type="float" office:value="74.842416641632624" table:style-name="ce39">
            <text:p>74.84</text:p>
          </table:table-cell>
          <table:table-cell office:value-type="float" office:value="323.21752077567629" table:style-name="ce40">
            <text:p>323.22</text:p>
          </table:table-cell>
          <table:table-cell office:value-type="float" office:value="616.59979401087617" table:style-name="ce40">
            <text:p>616.60</text:p>
          </table:table-cell>
          <table:table-cell office:value-type="float" office:value="15.927013785361153" table:style-name="ce40">
            <text:p>15.93</text:p>
          </table:table-cell>
          <table:table-cell office:value-type="float" office:value="0.93263650550812804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043.6617222535369" table:style-name="ce39">
            <text:p>1,043.66</text:p>
          </table:table-cell>
          <table:table-cell office:value-type="float" office:value="318.95899103571003" table:style-name="ce39">
            <text:p>318.96</text:p>
          </table:table-cell>
          <table:table-cell office:value-type="float" office:value="418.50209982354568" table:style-name="ce40">
            <text:p>418.50</text:p>
          </table:table-cell>
          <table:table-cell office:value-type="float" office:value="1668.8213446835291" table:style-name="ce40">
            <text:p>1,668.82</text:p>
          </table:table-cell>
          <table:table-cell office:value-type="float" office:value="30.561530066178406" table:style-name="ce40">
            <text:p>30.56</text:p>
          </table:table-cell>
          <table:table-cell office:value-type="float" office:value="1.532992113496858" table:style-name="ce40">
            <text:p>1.5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74.71873489360519" table:style-name="ce39">
            <text:p>274.72</text:p>
          </table:table-cell>
          <table:table-cell office:value-type="float" office:value="79.002371130927912" table:style-name="ce39">
            <text:p>79.00</text:p>
          </table:table-cell>
          <table:table-cell office:value-type="float" office:value="119.8740874769865" table:style-name="ce40">
            <text:p>119.87</text:p>
          </table:table-cell>
          <table:table-cell office:value-type="float" office:value="429.56338231022391" table:style-name="ce40">
            <text:p>429.56</text:p>
          </table:table-cell>
          <table:table-cell office:value-type="float" office:value="28.757547664714039" table:style-name="ce40">
            <text:p>28.76</text:p>
          </table:table-cell>
          <table:table-cell office:value-type="float" office:value="1.6325349658623589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10.32711938178608" table:style-name="ce39">
            <text:p>410.33</text:p>
          </table:table-cell>
          <table:table-cell office:value-type="float" office:value="113.0146153153992" table:style-name="ce39">
            <text:p>113.01</text:p>
          </table:table-cell>
          <table:table-cell office:value-type="float" office:value="188.81847336360369" table:style-name="ce40">
            <text:p>188.82</text:p>
          </table:table-cell>
          <table:table-cell office:value-type="float" office:value="631.83576539996852" table:style-name="ce40">
            <text:p>631.84</text:p>
          </table:table-cell>
          <table:table-cell office:value-type="float" office:value="27.542565425768391" table:style-name="ce40">
            <text:p>27.54</text:p>
          </table:table-cell>
          <table:table-cell office:value-type="float" office:value="0.99816731991157237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port: participate</text:p>
          </table:table-cell>
          <table:table-cell office:value-type="float" office:value="89.632001498512821" table:style-name="ce39">
            <text:p>89.63</text:p>
          </table:table-cell>
          <table:table-cell office:value-type="float" office:value="16.24781110824723" table:style-name="ce39">
            <text:p>16.25</text:p>
          </table:table-cell>
          <table:table-cell office:value-type="float" office:value="57.786291726348239" table:style-name="ce40">
            <text:p>57.79</text:p>
          </table:table-cell>
          <table:table-cell office:value-type="float" office:value="121.4777112706774" table:style-name="ce40">
            <text:p>121.48</text:p>
          </table:table-cell>
          <table:table-cell office:value-type="float" office:value="18.12724343605873" table:style-name="ce40">
            <text:p>18.13</text:p>
          </table:table-cell>
          <table:table-cell office:value-type="float" office:value="0.68701089332083065" table:style-name="ce40">
            <text:p>0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Holiday: base</text:p>
          </table:table-cell>
          <table:table-cell office:value-type="float" office:value="833.85654644205829" table:style-name="ce39">
            <text:p>833.86</text:p>
          </table:table-cell>
          <table:table-cell office:value-type="float" office:value="245.6032117894857" table:style-name="ce39">
            <text:p>245.60</text:p>
          </table:table-cell>
          <table:table-cell office:value-type="float" office:value="352.47425133466629" table:style-name="ce40">
            <text:p>352.47</text:p>
          </table:table-cell>
          <table:table-cell office:value-type="float" office:value="1315.2388415494499" table:style-name="ce40">
            <text:p>1,315.24</text:p>
          </table:table-cell>
          <table:table-cell office:value-type="float" office:value="29.453892619472498" table:style-name="ce40">
            <text:p>29.45</text:p>
          </table:table-cell>
          <table:table-cell office:value-type="float" office:value="1.11702936549047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Day trip</text:p>
          </table:table-cell>
          <table:table-cell office:value-type="float" office:value="412.99079531103371" table:style-name="ce39">
            <text:p>412.99</text:p>
          </table:table-cell>
          <table:table-cell office:value-type="float" office:value="81.583462877693734" table:style-name="ce39">
            <text:p>81.58</text:p>
          </table:table-cell>
          <table:table-cell office:value-type="float" office:value="253.087208070754" table:style-name="ce40">
            <text:p>253.09</text:p>
          </table:table-cell>
          <table:table-cell office:value-type="float" office:value="572.89438255131336" table:style-name="ce40">
            <text:p>572.89</text:p>
          </table:table-cell>
          <table:table-cell office:value-type="float" office:value="19.754305375317429" table:style-name="ce40">
            <text:p>19.75</text:p>
          </table:table-cell>
          <table:table-cell office:value-type="float" office:value="1.149590699737238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Just walk</text:p>
          </table:table-cell>
          <table:table-cell office:value-type="float" office:value="48.625096037848728" table:style-name="ce39">
            <text:p>48.63</text:p>
          </table:table-cell>
          <table:table-cell office:value-type="float" office:value="8.445136219837579" table:style-name="ce39">
            <text:p>8.45</text:p>
          </table:table-cell>
          <table:table-cell office:value-type="float" office:value="32.072629046967073" table:style-name="ce40">
            <text:p>32.07</text:p>
          </table:table-cell>
          <table:table-cell office:value-type="float" office:value="65.17756302873039" table:style-name="ce40">
            <text:p>65.18</text:p>
          </table:table-cell>
          <table:table-cell office:value-type="float" office:value="17.367855095368999" table:style-name="ce40">
            <text:p>17.37</text:p>
          </table:table-cell>
          <table:table-cell office:value-type="float" office:value="0.89711127845061622" table:style-name="ce40">
            <text:p>0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All purposes</text:p>
          </table:table-cell>
          <table:table-cell office:value-type="float" office:value="6348.0164000019304" table:style-name="ce39">
            <text:p>6,348.02</text:p>
          </table:table-cell>
          <table:table-cell office:value-type="float" office:value="775.1155006867325" table:style-name="ce39">
            <text:p>775.12</text:p>
          </table:table-cell>
          <table:table-cell office:value-type="float" office:value="4828.7900186559345" table:style-name="ce40">
            <text:p>4,828.79</text:p>
          </table:table-cell>
          <table:table-cell office:value-type="float" office:value="7867.2427813479262" table:style-name="ce40">
            <text:p>7,867.24</text:p>
          </table:table-cell>
          <table:table-cell office:value-type="float" office:value="12.210357564395972" table:style-name="ce40">
            <text:p>12.21</text:p>
          </table:table-cell>
          <table:table-cell office:value-type="float" office:value="1.64235755450137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Commuting</text:p>
          </table:table-cell>
          <table:table-cell office:value-type="float" office:value="845.74237672094159" table:style-name="ce39">
            <text:p>845.74</text:p>
          </table:table-cell>
          <table:table-cell office:value-type="float" office:value="91.409248911138263" table:style-name="ce39">
            <text:p>91.41</text:p>
          </table:table-cell>
          <table:table-cell office:value-type="float" office:value="666.58024885511054" table:style-name="ce40">
            <text:p>666.58</text:p>
          </table:table-cell>
          <table:table-cell office:value-type="float" office:value="1024.9045045867731" table:style-name="ce40">
            <text:p>1,024.90</text:p>
          </table:table-cell>
          <table:table-cell office:value-type="float" office:value="10.808167052660217" table:style-name="ce40">
            <text:p>10.81</text:p>
          </table:table-cell>
          <table:table-cell office:value-type="float" office:value="1.1853874408218921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Business</text:p>
          </table:table-cell>
          <table:table-cell office:value-type="float" office:value="332.0999332990994" table:style-name="ce39">
            <text:p>332.10</text:p>
          </table:table-cell>
          <table:table-cell office:value-type="float" office:value="76.944423445907532" table:style-name="ce39">
            <text:p>76.94</text:p>
          </table:table-cell>
          <table:table-cell office:value-type="float" office:value="181.2888633451206" table:style-name="ce40">
            <text:p>181.29</text:p>
          </table:table-cell>
          <table:table-cell office:value-type="float" office:value="482.91100325307821" table:style-name="ce40">
            <text:p>482.91</text:p>
          </table:table-cell>
          <table:table-cell office:value-type="float" office:value="23.169057181534878" table:style-name="ce40">
            <text:p>23.17</text:p>
          </table:table-cell>
          <table:table-cell office:value-type="float" office:value="1.2865992840443019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ducation</text:p>
          </table:table-cell>
          <table:table-cell office:value-type="float" office:value="126.57511017053049" table:style-name="ce39">
            <text:p>126.58</text:p>
          </table:table-cell>
          <table:table-cell office:value-type="float" office:value="33.337821202874757" table:style-name="ce39">
            <text:p>33.34</text:p>
          </table:table-cell>
          <table:table-cell office:value-type="float" office:value="61.232980612895958" table:style-name="ce40">
            <text:p>61.23</text:p>
          </table:table-cell>
          <table:table-cell office:value-type="float" office:value="191.91723972816499" table:style-name="ce40">
            <text:p>191.92</text:p>
          </table:table-cell>
          <table:table-cell office:value-type="float" office:value="26.338370283035744" table:style-name="ce40">
            <text:p>26.34</text:p>
          </table:table-cell>
          <table:table-cell office:value-type="float" office:value="1.436936587291048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scort education</text:p>
          </table:table-cell>
          <table:table-cell office:value-type="float" office:value="114.3984504835398" table:style-name="ce39">
            <text:p>114.40</text:p>
          </table:table-cell>
          <table:table-cell office:value-type="float" office:value="29.19630110020579" table:style-name="ce39">
            <text:p>29.20</text:p>
          </table:table-cell>
          <table:table-cell office:value-type="float" office:value="57.17370032713648" table:style-name="ce40">
            <text:p>57.17</text:p>
          </table:table-cell>
          <table:table-cell office:value-type="float" office:value="171.62320063994309" table:style-name="ce40">
            <text:p>171.62</text:p>
          </table:table-cell>
          <table:table-cell office:value-type="float" office:value="25.521587903331515" table:style-name="ce40">
            <text:p>25.52</text:p>
          </table:table-cell>
          <table:table-cell office:value-type="float" office:value="1.454690419616776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hopping</text:p>
          </table:table-cell>
          <table:table-cell office:value-type="float" office:value="617.76333887503642" table:style-name="ce39">
            <text:p>617.76</text:p>
          </table:table-cell>
          <table:table-cell office:value-type="float" office:value="49.917255719141693" table:style-name="ce39">
            <text:p>49.92</text:p>
          </table:table-cell>
          <table:table-cell office:value-type="float" office:value="519.92551766551867" table:style-name="ce40">
            <text:p>519.93</text:p>
          </table:table-cell>
          <table:table-cell office:value-type="float" office:value="715.60116008455418" table:style-name="ce40">
            <text:p>715.60</text:p>
          </table:table-cell>
          <table:table-cell office:value-type="float" office:value="8.0803201773097051" table:style-name="ce40">
            <text:p>8.08</text:p>
          </table:table-cell>
          <table:table-cell office:value-type="float" office:value="1.490322219393325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 escort</text:p>
          </table:table-cell>
          <table:table-cell office:value-type="float" office:value="407.25092287212448" table:style-name="ce39">
            <text:p>407.25</text:p>
          </table:table-cell>
          <table:table-cell office:value-type="float" office:value="59.724317210267706" table:style-name="ce39">
            <text:p>59.72</text:p>
          </table:table-cell>
          <table:table-cell office:value-type="float" office:value="290.19126113999982" table:style-name="ce40">
            <text:p>290.19</text:p>
          </table:table-cell>
          <table:table-cell office:value-type="float" office:value="524.31058460424924" table:style-name="ce40">
            <text:p>524.31</text:p>
          </table:table-cell>
          <table:table-cell office:value-type="float" office:value="14.665238027961683" table:style-name="ce40">
            <text:p>14.67</text:p>
          </table:table-cell>
          <table:table-cell office:value-type="float" office:value="1.318021631818602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Personal business</text:p>
          </table:table-cell>
          <table:table-cell office:value-type="float" office:value="401.74708803138418" table:style-name="ce39">
            <text:p>401.75</text:p>
          </table:table-cell>
          <table:table-cell office:value-type="float" office:value="47.04202139338306" table:style-name="ce39">
            <text:p>47.04</text:p>
          </table:table-cell>
          <table:table-cell office:value-type="float" office:value="309.54472610035339" table:style-name="ce40">
            <text:p>309.54</text:p>
          </table:table-cell>
          <table:table-cell office:value-type="float" office:value="493.94944996241497" table:style-name="ce40">
            <text:p>493.95</text:p>
          </table:table-cell>
          <table:table-cell office:value-type="float" office:value="11.709362132254752" table:style-name="ce40">
            <text:p>11.71</text:p>
          </table:table-cell>
          <table:table-cell office:value-type="float" office:value="1.329302487835625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41.34892371279977" table:style-name="ce39">
            <text:p>841.35</text:p>
          </table:table-cell>
          <table:table-cell office:value-type="float" office:value="153.85260269980591" table:style-name="ce39">
            <text:p>153.85</text:p>
          </table:table-cell>
          <table:table-cell office:value-type="float" office:value="539.79782242118017" table:style-name="ce40">
            <text:p>539.80</text:p>
          </table:table-cell>
          <table:table-cell office:value-type="float" office:value="1142.9000250044189" table:style-name="ce40">
            <text:p>1,142.90</text:p>
          </table:table-cell>
          <table:table-cell office:value-type="float" office:value="18.286420575766321" table:style-name="ce40">
            <text:p>18.29</text:p>
          </table:table-cell>
          <table:table-cell office:value-type="float" office:value="1.81376025144747" table:style-name="ce40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232.1126860208673" table:style-name="ce39">
            <text:p>232.11</text:p>
          </table:table-cell>
          <table:table-cell office:value-type="float" office:value="32.352101956515263" table:style-name="ce39">
            <text:p>32.35</text:p>
          </table:table-cell>
          <table:table-cell office:value-type="float" office:value="168.70256618609741" table:style-name="ce40">
            <text:p>168.70</text:p>
          </table:table-cell>
          <table:table-cell office:value-type="float" office:value="295.52280585563722" table:style-name="ce40">
            <text:p>295.52</text:p>
          </table:table-cell>
          <table:table-cell office:value-type="float" office:value="13.938101579508997" table:style-name="ce40">
            <text:p>13.94</text:p>
          </table:table-cell>
          <table:table-cell office:value-type="float" office:value="1.415747594285784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53.61139994743888" table:style-name="ce39">
            <text:p>353.61</text:p>
          </table:table-cell>
          <table:table-cell office:value-type="float" office:value="50.546805798658291" table:style-name="ce39">
            <text:p>50.55</text:p>
          </table:table-cell>
          <table:table-cell office:value-type="float" office:value="254.53966058206871" table:style-name="ce40">
            <text:p>254.54</text:p>
          </table:table-cell>
          <table:table-cell office:value-type="float" office:value="452.6831393128092" table:style-name="ce40">
            <text:p>452.68</text:p>
          </table:table-cell>
          <table:table-cell office:value-type="float" office:value="14.294450293789062" table:style-name="ce40">
            <text:p>14.29</text:p>
          </table:table-cell>
          <table:table-cell office:value-type="float" office:value="1.386551955809725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port: participate</text:p>
          </table:table-cell>
          <table:table-cell office:value-type="float" office:value="129.97879121093681" table:style-name="ce39">
            <text:p>129.98</text:p>
          </table:table-cell>
          <table:table-cell office:value-type="float" office:value="37.00548414118785" table:style-name="ce39">
            <text:p>37.01</text:p>
          </table:table-cell>
          <table:table-cell office:value-type="float" office:value="57.448042294208591" table:style-name="ce40">
            <text:p>57.45</text:p>
          </table:table-cell>
          <table:table-cell office:value-type="float" office:value="202.50954012766499" table:style-name="ce40">
            <text:p>202.51</text:p>
          </table:table-cell>
          <table:table-cell office:value-type="float" office:value="28.470401822042867" table:style-name="ce40">
            <text:p>28.47</text:p>
          </table:table-cell>
          <table:table-cell office:value-type="float" office:value="1.449029753368166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Holiday: base</text:p>
          </table:table-cell>
          <table:table-cell office:value-type="float" office:value="764.33053281240882" table:style-name="ce39">
            <text:p>764.33</text:p>
          </table:table-cell>
          <table:table-cell office:value-type="float" office:value="182.64007409690959" table:style-name="ce39">
            <text:p>182.64</text:p>
          </table:table-cell>
          <table:table-cell office:value-type="float" office:value="406.35598758246613" table:style-name="ce40">
            <text:p>406.36</text:p>
          </table:table-cell>
          <table:table-cell office:value-type="float" office:value="1122.3050780423521" table:style-name="ce40">
            <text:p>1,122.31</text:p>
          </table:table-cell>
          <table:table-cell office:value-type="float" office:value="23.895430871362993" table:style-name="ce40">
            <text:p>23.90</text:p>
          </table:table-cell>
          <table:table-cell office:value-type="float" office:value="1.7416269639372901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Day trip</text:p>
          </table:table-cell>
          <table:table-cell office:value-type="float" office:value="583.88137083261438" table:style-name="ce39">
            <text:p>583.88</text:p>
          </table:table-cell>
          <table:table-cell office:value-type="float" office:value="105.16892956869459" table:style-name="ce39">
            <text:p>105.17</text:p>
          </table:table-cell>
          <table:table-cell office:value-type="float" office:value="377.7502688779731" table:style-name="ce40">
            <text:p>377.75</text:p>
          </table:table-cell>
          <table:table-cell office:value-type="float" office:value="790.01247278725566" table:style-name="ce40">
            <text:p>790.01</text:p>
          </table:table-cell>
          <table:table-cell office:value-type="float" office:value="18.012037174387629" table:style-name="ce40">
            <text:p>18.01</text:p>
          </table:table-cell>
          <table:table-cell office:value-type="float" office:value="1.7546209781336339" table:style-name="ce40">
            <text:p>1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Just walk</text:p>
          </table:table-cell>
          <table:table-cell office:value-type="float" office:value="80.403281127192301" table:style-name="ce39">
            <text:p>80.40</text:p>
          </table:table-cell>
          <table:table-cell office:value-type="float" office:value="13.621292082370831" table:style-name="ce39">
            <text:p>13.62</text:p>
          </table:table-cell>
          <table:table-cell office:value-type="float" office:value="53.70554864574548" table:style-name="ce40">
            <text:p>53.71</text:p>
          </table:table-cell>
          <table:table-cell office:value-type="float" office:value="107.10101360863909" table:style-name="ce40">
            <text:p>107.10</text:p>
          </table:table-cell>
          <table:table-cell office:value-type="float" office:value="16.941214203463801" table:style-name="ce40">
            <text:p>16.94</text:p>
          </table:table-cell>
          <table:table-cell office:value-type="float" office:value="1.6469968151371639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</text:p>
          </table:table-cell>
          <table:table-cell office:value-type="float" office:value="5.3843069907968184" table:style-name="ce39">
            <text:p>5.38</text:p>
          </table:table-cell>
          <table:table-cell office:value-type="float" office:value="4.1854232886021183" table:style-name="ce39">
            <text:p>4.19</text:p>
          </table:table-cell>
          <table:table-cell office:value-type="float" office:value="0" table:style-name="ce40">
            <text:p>0.00</text:p>
          </table:table-cell>
          <table:table-cell office:value-type="float" office:value="13.58773663645697" table:style-name="ce40">
            <text:p>13.59</text:p>
          </table:table-cell>
          <table:table-cell office:value-type="float" office:value="77.733741700762891" table:style-name="ce40">
            <text:p>77.73</text:p>
          </table:table-cell>
          <table:table-cell office:value-type="float" office:value="1.12038311674684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All purposes</text:p>
          </table:table-cell>
          <table:table-cell office:value-type="float" office:value="5836.628513107712" table:style-name="ce39">
            <text:p>5,836.63</text:p>
          </table:table-cell>
          <table:table-cell office:value-type="float" office:value="348.48369057813579" table:style-name="ce39">
            <text:p>348.48</text:p>
          </table:table-cell>
          <table:table-cell office:value-type="float" office:value="5153.6004795745657" table:style-name="ce40">
            <text:p>5,153.60</text:p>
          </table:table-cell>
          <table:table-cell office:value-type="float" office:value="6519.6565466408583" table:style-name="ce40">
            <text:p>6,519.66</text:p>
          </table:table-cell>
          <table:table-cell office:value-type="float" office:value="5.9706333852758036" table:style-name="ce40">
            <text:p>5.97</text:p>
          </table:table-cell>
          <table:table-cell office:value-type="float" office:value="1.633192770103074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Commuting</text:p>
          </table:table-cell>
          <table:table-cell office:value-type="float" office:value="827.95285220480275" table:style-name="ce39">
            <text:p>827.95</text:p>
          </table:table-cell>
          <table:table-cell office:value-type="float" office:value="85.067601874046048" table:style-name="ce39">
            <text:p>85.07</text:p>
          </table:table-cell>
          <table:table-cell office:value-type="float" office:value="661.22035253167246" table:style-name="ce40">
            <text:p>661.22</text:p>
          </table:table-cell>
          <table:table-cell office:value-type="float" office:value="994.68535187793304" table:style-name="ce40">
            <text:p>994.69</text:p>
          </table:table-cell>
          <table:table-cell office:value-type="float" office:value="10.274450006122292" table:style-name="ce40">
            <text:p>10.27</text:p>
          </table:table-cell>
          <table:table-cell office:value-type="float" office:value="1.1043725754508249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Business</text:p>
          </table:table-cell>
          <table:table-cell office:value-type="float" office:value="490.5123583444207" table:style-name="ce39">
            <text:p>490.51</text:p>
          </table:table-cell>
          <table:table-cell office:value-type="float" office:value="118.8979948712303" table:style-name="ce39">
            <text:p>118.90</text:p>
          </table:table-cell>
          <table:table-cell office:value-type="float" office:value="257.4722883968094" table:style-name="ce40">
            <text:p>257.47</text:p>
          </table:table-cell>
          <table:table-cell office:value-type="float" office:value="723.552428292032" table:style-name="ce40">
            <text:p>723.55</text:p>
          </table:table-cell>
          <table:table-cell office:value-type="float" office:value="24.239551328030814" table:style-name="ce40">
            <text:p>24.24</text:p>
          </table:table-cell>
          <table:table-cell office:value-type="float" office:value="1.216216924379504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ducation</text:p>
          </table:table-cell>
          <table:table-cell office:value-type="float" office:value="144.42138044751979" table:style-name="ce39">
            <text:p>144.42</text:p>
          </table:table-cell>
          <table:table-cell office:value-type="float" office:value="22.272355708132551" table:style-name="ce39">
            <text:p>22.27</text:p>
          </table:table-cell>
          <table:table-cell office:value-type="float" office:value="100.76756325958" table:style-name="ce40">
            <text:p>100.77</text:p>
          </table:table-cell>
          <table:table-cell office:value-type="float" office:value="188.0751976354596" table:style-name="ce40">
            <text:p>188.08</text:p>
          </table:table-cell>
          <table:table-cell office:value-type="float" office:value="15.421785638052349" table:style-name="ce40">
            <text:p>15.42</text:p>
          </table:table-cell>
          <table:table-cell office:value-type="float" office:value="0.95928538249425488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scort education</text:p>
          </table:table-cell>
          <table:table-cell office:value-type="float" office:value="111.26596765813559" table:style-name="ce39">
            <text:p>111.27</text:p>
          </table:table-cell>
          <table:table-cell office:value-type="float" office:value="29.91357981122464" table:style-name="ce39">
            <text:p>29.91</text:p>
          </table:table-cell>
          <table:table-cell office:value-type="float" office:value="52.635351228135249" table:style-name="ce40">
            <text:p>52.64</text:p>
          </table:table-cell>
          <table:table-cell office:value-type="float" office:value="169.89658408813591" table:style-name="ce40">
            <text:p>169.90</text:p>
          </table:table-cell>
          <table:table-cell office:value-type="float" office:value="26.884752310907896" table:style-name="ce40">
            <text:p>26.88</text:p>
          </table:table-cell>
          <table:table-cell office:value-type="float" office:value="0.93372490281298526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hopping</text:p>
          </table:table-cell>
          <table:table-cell office:value-type="float" office:value="515.57374371756998" table:style-name="ce39">
            <text:p>515.57</text:p>
          </table:table-cell>
          <table:table-cell office:value-type="float" office:value="47.318412094137358" table:style-name="ce39">
            <text:p>47.32</text:p>
          </table:table-cell>
          <table:table-cell office:value-type="float" office:value="422.82965601306068" table:style-name="ce40">
            <text:p>422.83</text:p>
          </table:table-cell>
          <table:table-cell office:value-type="float" office:value="608.31783142207928" table:style-name="ce40">
            <text:p>608.32</text:p>
          </table:table-cell>
          <table:table-cell office:value-type="float" office:value="9.1778164948714434" table:style-name="ce40">
            <text:p>9.18</text:p>
          </table:table-cell>
          <table:table-cell office:value-type="float" office:value="1.335952784216992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 escort</text:p>
          </table:table-cell>
          <table:table-cell office:value-type="float" office:value="348.96511487563612" table:style-name="ce39">
            <text:p>348.97</text:p>
          </table:table-cell>
          <table:table-cell office:value-type="float" office:value="38.477287365618672" table:style-name="ce39">
            <text:p>38.48</text:p>
          </table:table-cell>
          <table:table-cell office:value-type="float" office:value="273.54963163902352" table:style-name="ce40">
            <text:p>273.55</text:p>
          </table:table-cell>
          <table:table-cell office:value-type="float" office:value="424.38059811224872" table:style-name="ce40">
            <text:p>424.38</text:p>
          </table:table-cell>
          <table:table-cell office:value-type="float" office:value="11.02611284779316" table:style-name="ce40">
            <text:p>11.03</text:p>
          </table:table-cell>
          <table:table-cell office:value-type="float" office:value="0.99149655858282415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Personal business</text:p>
          </table:table-cell>
          <table:table-cell office:value-type="float" office:value="460.04972331608491" table:style-name="ce39">
            <text:p>460.05</text:p>
          </table:table-cell>
          <table:table-cell office:value-type="float" office:value="77.426314600943925" table:style-name="ce39">
            <text:p>77.43</text:p>
          </table:table-cell>
          <table:table-cell office:value-type="float" office:value="308.29414669823478" table:style-name="ce40">
            <text:p>308.29</text:p>
          </table:table-cell>
          <table:table-cell office:value-type="float" office:value="611.80529993393498" table:style-name="ce40">
            <text:p>611.81</text:p>
          </table:table-cell>
          <table:table-cell office:value-type="float" office:value="16.829988298405489" table:style-name="ce40">
            <text:p>16.83</text:p>
          </table:table-cell>
          <table:table-cell office:value-type="float" office:value="1.268764154378683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19.27478437268928" table:style-name="ce39">
            <text:p>819.27</text:p>
          </table:table-cell>
          <table:table-cell office:value-type="float" office:value="161.36668697495401" table:style-name="ce39">
            <text:p>161.37</text:p>
          </table:table-cell>
          <table:table-cell office:value-type="float" office:value="502.99607790177942" table:style-name="ce40">
            <text:p>503.00</text:p>
          </table:table-cell>
          <table:table-cell office:value-type="float" office:value="1135.5534908435991" table:style-name="ce40">
            <text:p>1,135.55</text:p>
          </table:table-cell>
          <table:table-cell office:value-type="float" office:value="19.696283841874969" table:style-name="ce40">
            <text:p>19.70</text:p>
          </table:table-cell>
          <table:table-cell office:value-type="float" office:value="1.601936052336155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elsewhere</text:p>
          </table:table-cell>
          <table:table-cell office:value-type="float" office:value="177.0900748938945" table:style-name="ce39">
            <text:p>177.09</text:p>
          </table:table-cell>
          <table:table-cell office:value-type="float" office:value="22.43035245093041" table:style-name="ce39">
            <text:p>22.43</text:p>
          </table:table-cell>
          <table:table-cell office:value-type="float" office:value="133.12658409007091" table:style-name="ce40">
            <text:p>133.13</text:p>
          </table:table-cell>
          <table:table-cell office:value-type="float" office:value="221.05356569771811" table:style-name="ce40">
            <text:p>221.05</text:p>
          </table:table-cell>
          <table:table-cell office:value-type="float" office:value="12.666069775152453" table:style-name="ce40">
            <text:p>12.67</text:p>
          </table:table-cell>
          <table:table-cell office:value-type="float" office:value="0.92674894560555721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78.38781077476767" table:style-name="ce39">
            <text:p>378.39</text:p>
          </table:table-cell>
          <table:table-cell office:value-type="float" office:value="68.866962622907408" table:style-name="ce39">
            <text:p>68.87</text:p>
          </table:table-cell>
          <table:table-cell office:value-type="float" office:value="243.40856403386911" table:style-name="ce40">
            <text:p>243.41</text:p>
          </table:table-cell>
          <table:table-cell office:value-type="float" office:value="513.36705751566615" table:style-name="ce40">
            <text:p>513.37</text:p>
          </table:table-cell>
          <table:table-cell office:value-type="float" office:value="18.200100706705882" table:style-name="ce40">
            <text:p>18.20</text:p>
          </table:table-cell>
          <table:table-cell office:value-type="float" office:value="1.3755141619000391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port: participate</text:p>
          </table:table-cell>
          <table:table-cell office:value-type="float" office:value="121.3797445859035" table:style-name="ce39">
            <text:p>121.38</text:p>
          </table:table-cell>
          <table:table-cell office:value-type="float" office:value="28.883970930107491" table:style-name="ce39">
            <text:p>28.88</text:p>
          </table:table-cell>
          <table:table-cell office:value-type="float" office:value="64.767161562892795" table:style-name="ce40">
            <text:p>64.77</text:p>
          </table:table-cell>
          <table:table-cell office:value-type="float" office:value="177.99232760891411" table:style-name="ce40">
            <text:p>177.99</text:p>
          </table:table-cell>
          <table:table-cell office:value-type="float" office:value="23.796368190300136" table:style-name="ce40">
            <text:p>23.80</text:p>
          </table:table-cell>
          <table:table-cell office:value-type="float" office:value="0.96883864683031706" table:style-name="ce40">
            <text:p>0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Holiday: base</text:p>
          </table:table-cell>
          <table:table-cell office:value-type="float" office:value="465.52672025719579" table:style-name="ce39">
            <text:p>465.53</text:p>
          </table:table-cell>
          <table:table-cell office:value-type="float" office:value="139.3248686272841" table:style-name="ce39">
            <text:p>139.32</text:p>
          </table:table-cell>
          <table:table-cell office:value-type="float" office:value="192.44997774771889" table:style-name="ce40">
            <text:p>192.45</text:p>
          </table:table-cell>
          <table:table-cell office:value-type="float" office:value="738.60346276667269" table:style-name="ce40">
            <text:p>738.60</text:p>
          </table:table-cell>
          <table:table-cell office:value-type="float" office:value="29.928436449428602" table:style-name="ce40">
            <text:p>29.93</text:p>
          </table:table-cell>
          <table:table-cell office:value-type="float" office:value="1.324073369538784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Day trip</text:p>
          </table:table-cell>
          <table:table-cell office:value-type="float" office:value="331.54067917829281" table:style-name="ce39">
            <text:p>331.54</text:p>
          </table:table-cell>
          <table:table-cell office:value-type="float" office:value="58.639943992590347" table:style-name="ce39">
            <text:p>58.64</text:p>
          </table:table-cell>
          <table:table-cell office:value-type="float" office:value="216.60638895281571" table:style-name="ce40">
            <text:p>216.61</text:p>
          </table:table-cell>
          <table:table-cell office:value-type="float" office:value="446.47496940376988" table:style-name="ce40">
            <text:p>446.47</text:p>
          </table:table-cell>
          <table:table-cell office:value-type="float" office:value="17.687103778011963" table:style-name="ce40">
            <text:p>17.69</text:p>
          </table:table-cell>
          <table:table-cell office:value-type="float" office:value="1.42656789523873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Just walk</text:p>
          </table:table-cell>
          <table:table-cell office:value-type="float" office:value="83.133002979645738" table:style-name="ce39">
            <text:p>83.13</text:p>
          </table:table-cell>
          <table:table-cell office:value-type="float" office:value="13.52200054679709" table:style-name="ce39">
            <text:p>13.52</text:p>
          </table:table-cell>
          <table:table-cell office:value-type="float" office:value="56.629881907923448" table:style-name="ce40">
            <text:p>56.63</text:p>
          </table:table-cell>
          <table:table-cell office:value-type="float" office:value="109.636124051368" table:style-name="ce40">
            <text:p>109.64</text:p>
          </table:table-cell>
          <table:table-cell office:value-type="float" office:value="16.265502342201941" table:style-name="ce40">
            <text:p>16.27</text:p>
          </table:table-cell>
          <table:table-cell office:value-type="float" office:value="1.38679030456791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</text:p>
          </table:table-cell>
          <table:table-cell office:value-type="float" office:value="2.4569542464315299" table:style-name="ce39">
            <text:p>2.46</text:p>
          </table:table-cell>
          <table:table-cell office:value-type="float" office:value="1.756844863819643" table:style-name="ce39">
            <text:p>1.76</text:p>
          </table:table-cell>
          <table:table-cell office:value-type="float" office:value="0" table:style-name="ce40">
            <text:p>0.00</text:p>
          </table:table-cell>
          <table:table-cell office:value-type="float" office:value="5.9003701795180312" table:style-name="ce40">
            <text:p>5.90</text:p>
          </table:table-cell>
          <table:table-cell office:value-type="float" office:value="71.504989007071543" table:style-name="ce40">
            <text:p>71.50</text:p>
          </table:table-cell>
          <table:table-cell office:value-type="float" office:value="0.83532362242600111" table:style-name="ce40">
            <text:p>0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All purposes</text:p>
          </table:table-cell>
          <table:table-cell office:value-type="float" office:value="5277.5309118529904" table:style-name="ce39">
            <text:p>5,277.53</text:p>
          </table:table-cell>
          <table:table-cell office:value-type="float" office:value="287.57333406610138" table:style-name="ce39">
            <text:p>287.57</text:p>
          </table:table-cell>
          <table:table-cell office:value-type="float" office:value="4713.8871770834312" table:style-name="ce40">
            <text:p>4,713.89</text:p>
          </table:table-cell>
          <table:table-cell office:value-type="float" office:value="5841.1746466225504" table:style-name="ce40">
            <text:p>5,841.17</text:p>
          </table:table-cell>
          <table:table-cell office:value-type="float" office:value="5.4490127839939397" table:style-name="ce40">
            <text:p>5.45</text:p>
          </table:table-cell>
          <table:table-cell office:value-type="float" office:value="1.2074521022869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Commuting</text:p>
          </table:table-cell>
          <table:table-cell office:value-type="float" office:value="934.08749347429989" table:style-name="ce39">
            <text:p>934.09</text:p>
          </table:table-cell>
          <table:table-cell office:value-type="float" office:value="201.91505323283039" table:style-name="ce39">
            <text:p>201.92</text:p>
          </table:table-cell>
          <table:table-cell office:value-type="float" office:value="538.33398913795224" table:style-name="ce40">
            <text:p>538.33</text:p>
          </table:table-cell>
          <table:table-cell office:value-type="float" office:value="1329.840997810647" table:style-name="ce40">
            <text:p>1,329.84</text:p>
          </table:table-cell>
          <table:table-cell office:value-type="float" office:value="21.616289121034658" table:style-name="ce40">
            <text:p>21.62</text:p>
          </table:table-cell>
          <table:table-cell office:value-type="float" office:value="1.09760197822314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Business</text:p>
          </table:table-cell>
          <table:table-cell office:value-type="float" office:value="485.79698514142598" table:style-name="ce39">
            <text:p>485.80</text:p>
          </table:table-cell>
          <table:table-cell office:value-type="float" office:value="143.27495345160861" table:style-name="ce39">
            <text:p>143.27</text:p>
          </table:table-cell>
          <table:table-cell office:value-type="float" office:value="204.97807637627309" table:style-name="ce40">
            <text:p>204.98</text:p>
          </table:table-cell>
          <table:table-cell office:value-type="float" office:value="766.61589390657889" table:style-name="ce40">
            <text:p>766.62</text:p>
          </table:table-cell>
          <table:table-cell office:value-type="float" office:value="29.492762992322437" table:style-name="ce40">
            <text:p>29.49</text:p>
          </table:table-cell>
          <table:table-cell office:value-type="float" office:value="1.228560121277579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ducation</text:p>
          </table:table-cell>
          <table:table-cell office:value-type="float" office:value="152.39135653678451" table:style-name="ce39">
            <text:p>152.39</text:p>
          </table:table-cell>
          <table:table-cell office:value-type="float" office:value="53.356554626982359" table:style-name="ce39">
            <text:p>53.36</text:p>
          </table:table-cell>
          <table:table-cell office:value-type="float" office:value="47.812509467899091" table:style-name="ce40">
            <text:p>47.81</text:p>
          </table:table-cell>
          <table:table-cell office:value-type="float" office:value="256.97020360567001" table:style-name="ce40">
            <text:p>256.97</text:p>
          </table:table-cell>
          <table:table-cell office:value-type="float" office:value="35.012848392161303" table:style-name="ce40">
            <text:p>35.01</text:p>
          </table:table-cell>
          <table:table-cell office:value-type="float" office:value="0.98972276666687675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scort education</text:p>
          </table:table-cell>
          <table:table-cell office:value-type="float" office:value="87.954685675944546" table:style-name="ce39">
            <text:p>87.95</text:p>
          </table:table-cell>
          <table:table-cell office:value-type="float" office:value="23.248011232583739" table:style-name="ce39">
            <text:p>23.25</text:p>
          </table:table-cell>
          <table:table-cell office:value-type="float" office:value="42.388583660080407" table:style-name="ce40">
            <text:p>42.39</text:p>
          </table:table-cell>
          <table:table-cell office:value-type="float" office:value="133.52078769180869" table:style-name="ce40">
            <text:p>133.52</text:p>
          </table:table-cell>
          <table:table-cell office:value-type="float" office:value="26.431805257354274" table:style-name="ce40">
            <text:p>26.43</text:p>
          </table:table-cell>
          <table:table-cell office:value-type="float" office:value="0.78177344811246019" table:style-name="ce40">
            <text:p>0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hopping</text:p>
          </table:table-cell>
          <table:table-cell office:value-type="float" office:value="809.88046507132754" table:style-name="ce39">
            <text:p>809.88</text:p>
          </table:table-cell>
          <table:table-cell office:value-type="float" office:value="89.00526640019001" table:style-name="ce39">
            <text:p>89.01</text:p>
          </table:table-cell>
          <table:table-cell office:value-type="float" office:value="635.43014292695511" table:style-name="ce40">
            <text:p>635.43</text:p>
          </table:table-cell>
          <table:table-cell office:value-type="float" office:value="984.33078721569996" table:style-name="ce40">
            <text:p>984.33</text:p>
          </table:table-cell>
          <table:table-cell office:value-type="float" office:value="10.989926321083836" table:style-name="ce40">
            <text:p>10.99</text:p>
          </table:table-cell>
          <table:table-cell office:value-type="float" office:value="1.151768582967706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 escort</text:p>
          </table:table-cell>
          <table:table-cell office:value-type="float" office:value="413.28769499529608" table:style-name="ce39">
            <text:p>413.29</text:p>
          </table:table-cell>
          <table:table-cell office:value-type="float" office:value="122.5026801198603" table:style-name="ce39">
            <text:p>122.50</text:p>
          </table:table-cell>
          <table:table-cell office:value-type="float" office:value="173.18244196037" table:style-name="ce40">
            <text:p>173.18</text:p>
          </table:table-cell>
          <table:table-cell office:value-type="float" office:value="653.39294803022221" table:style-name="ce40">
            <text:p>653.39</text:p>
          </table:table-cell>
          <table:table-cell office:value-type="float" office:value="29.641018013191655" table:style-name="ce40">
            <text:p>29.64</text:p>
          </table:table-cell>
          <table:table-cell office:value-type="float" office:value="1.244795178813493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Personal business</text:p>
          </table:table-cell>
          <table:table-cell office:value-type="float" office:value="644.08939840144171" table:style-name="ce39">
            <text:p>644.09</text:p>
          </table:table-cell>
          <table:table-cell office:value-type="float" office:value="164.2011614532619" table:style-name="ce39">
            <text:p>164.20</text:p>
          </table:table-cell>
          <table:table-cell office:value-type="float" office:value="322.25512195304827" table:style-name="ce40">
            <text:p>322.26</text:p>
          </table:table-cell>
          <table:table-cell office:value-type="float" office:value="965.92367484983515" table:style-name="ce40">
            <text:p>965.92</text:p>
          </table:table-cell>
          <table:table-cell office:value-type="float" office:value="25.493535813629432" table:style-name="ce40">
            <text:p>25.49</text:p>
          </table:table-cell>
          <table:table-cell office:value-type="float" office:value="1.6470311265514721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95.97993889449845" table:style-name="ce39">
            <text:p>895.98</text:p>
          </table:table-cell>
          <table:table-cell office:value-type="float" office:value="206.91504617170341" table:style-name="ce39">
            <text:p>206.92</text:p>
          </table:table-cell>
          <table:table-cell office:value-type="float" office:value="490.4264483979598" table:style-name="ce40">
            <text:p>490.43</text:p>
          </table:table-cell>
          <table:table-cell office:value-type="float" office:value="1301.5334293910371" table:style-name="ce40">
            <text:p>1,301.53</text:p>
          </table:table-cell>
          <table:table-cell office:value-type="float" office:value="23.093714177016594" table:style-name="ce40">
            <text:p>23.09</text:p>
          </table:table-cell>
          <table:table-cell office:value-type="float" office:value="1.187003517141755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elsewhere</text:p>
          </table:table-cell>
          <table:table-cell office:value-type="float" office:value="469.2804602052143" table:style-name="ce39">
            <text:p>469.28</text:p>
          </table:table-cell>
          <table:table-cell office:value-type="float" office:value="151.5702837343614" table:style-name="ce39">
            <text:p>151.57</text:p>
          </table:table-cell>
          <table:table-cell office:value-type="float" office:value="172.202704085866" table:style-name="ce40">
            <text:p>172.20</text:p>
          </table:table-cell>
          <table:table-cell office:value-type="float" office:value="766.35821632456259" table:style-name="ce40">
            <text:p>766.36</text:p>
          </table:table-cell>
          <table:table-cell office:value-type="float" office:value="32.29844338033601" table:style-name="ce40">
            <text:p>32.30</text:p>
          </table:table-cell>
          <table:table-cell office:value-type="float" office:value="1.8915350741650949" table:style-name="ce40">
            <text:p>1.8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76.143792055706" table:style-name="ce39">
            <text:p>476.14</text:p>
          </table:table-cell>
          <table:table-cell office:value-type="float" office:value="161.14857158331151" table:style-name="ce39">
            <text:p>161.15</text:p>
          </table:table-cell>
          <table:table-cell office:value-type="float" office:value="160.29259175241549" table:style-name="ce40">
            <text:p>160.29</text:p>
          </table:table-cell>
          <table:table-cell office:value-type="float" office:value="791.99499235899657" table:style-name="ce40">
            <text:p>791.99</text:p>
          </table:table-cell>
          <table:table-cell office:value-type="float" office:value="33.84451803678207" table:style-name="ce40">
            <text:p>33.84</text:p>
          </table:table-cell>
          <table:table-cell office:value-type="float" office:value="1.8627928195491339" table:style-name="ce40">
            <text:p>1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port: participate</text:p>
          </table:table-cell>
          <table:table-cell office:value-type="float" office:value="158.7768623104364" table:style-name="ce39">
            <text:p>158.78</text:p>
          </table:table-cell>
          <table:table-cell office:value-type="float" office:value="51.574726072881077" table:style-name="ce39">
            <text:p>51.57</text:p>
          </table:table-cell>
          <table:table-cell office:value-type="float" office:value="57.690399207589493" table:style-name="ce40">
            <text:p>57.69</text:p>
          </table:table-cell>
          <table:table-cell office:value-type="float" office:value="259.86332541328329" table:style-name="ce40">
            <text:p>259.86</text:p>
          </table:table-cell>
          <table:table-cell office:value-type="float" office:value="32.482520011035056" table:style-name="ce40">
            <text:p>32.48</text:p>
          </table:table-cell>
          <table:table-cell office:value-type="float" office:value="0.99181837694041808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Holiday: base</text:p>
          </table:table-cell>
          <table:table-cell office:value-type="float" office:value="460.35240091972241" table:style-name="ce39">
            <text:p>460.35</text:p>
          </table:table-cell>
          <table:table-cell office:value-type="float" office:value="92.528183645083928" table:style-name="ce39">
            <text:p>92.53</text:p>
          </table:table-cell>
          <table:table-cell office:value-type="float" office:value="278.99716097535787" table:style-name="ce40">
            <text:p>279.00</text:p>
          </table:table-cell>
          <table:table-cell office:value-type="float" office:value="641.7076408640869" table:style-name="ce40">
            <text:p>641.71</text:p>
          </table:table-cell>
          <table:table-cell office:value-type="float" office:value="20.099424584345606" table:style-name="ce40">
            <text:p>20.10</text:p>
          </table:table-cell>
          <table:table-cell office:value-type="float" office:value="0.87554170086637184" table:style-name="ce40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Day trip</text:p>
          </table:table-cell>
          <table:table-cell office:value-type="float" office:value="710.43622541194168" table:style-name="ce39">
            <text:p>710.44</text:p>
          </table:table-cell>
          <table:table-cell office:value-type="float" office:value="135.81965689489431" table:style-name="ce39">
            <text:p>135.82</text:p>
          </table:table-cell>
          <table:table-cell office:value-type="float" office:value="444.22969789794882" table:style-name="ce40">
            <text:p>444.23</text:p>
          </table:table-cell>
          <table:table-cell office:value-type="float" office:value="976.64275292593447" table:style-name="ce40">
            <text:p>976.64</text:p>
          </table:table-cell>
          <table:table-cell office:value-type="float" office:value="19.117783136148525" table:style-name="ce40">
            <text:p>19.12</text:p>
          </table:table-cell>
          <table:table-cell office:value-type="float" office:value="1.5400924079221789" table:style-name="ce40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Just walk</text:p>
          </table:table-cell>
          <table:table-cell office:value-type="float" office:value="58.818281579878949" table:style-name="ce39">
            <text:p>58.82</text:p>
          </table:table-cell>
          <table:table-cell office:value-type="float" office:value="12.143083288684791" table:style-name="ce39">
            <text:p>12.14</text:p>
          </table:table-cell>
          <table:table-cell office:value-type="float" office:value="35.017838334056769" table:style-name="ce40">
            <text:p>35.02</text:p>
          </table:table-cell>
          <table:table-cell office:value-type="float" office:value="82.618724825701122" table:style-name="ce40">
            <text:p>82.62</text:p>
          </table:table-cell>
          <table:table-cell office:value-type="float" office:value="20.645083403522619" table:style-name="ce40">
            <text:p>20.65</text:p>
          </table:table-cell>
          <table:table-cell office:value-type="float" office:value="0.93321339778559487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All purposes</text:p>
          </table:table-cell>
          <table:table-cell office:value-type="float" office:value="6757.276040673918" table:style-name="ce39">
            <text:p>6,757.28</text:p>
          </table:table-cell>
          <table:table-cell office:value-type="float" office:value="508.42284745377742" table:style-name="ce39">
            <text:p>508.42</text:p>
          </table:table-cell>
          <table:table-cell office:value-type="float" office:value="5760.7672596645143" table:style-name="ce40">
            <text:p>5,760.77</text:p>
          </table:table-cell>
          <table:table-cell office:value-type="float" office:value="7753.7848216833218" table:style-name="ce40">
            <text:p>7,753.78</text:p>
          </table:table-cell>
          <table:table-cell office:value-type="float" office:value="7.5240798865317817" table:style-name="ce40">
            <text:p>7.52</text:p>
          </table:table-cell>
          <table:table-cell office:value-type="float" office:value="1.261229012800748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Commuting</text:p>
          </table:table-cell>
          <table:table-cell office:value-type="float" office:value="1010.819440365471" table:style-name="ce39">
            <text:p>1,010.82</text:p>
          </table:table-cell>
          <table:table-cell office:value-type="float" office:value="148.75053157595531" table:style-name="ce39">
            <text:p>148.75</text:p>
          </table:table-cell>
          <table:table-cell office:value-type="float" office:value="719.26839847659812" table:style-name="ce40">
            <text:p>719.27</text:p>
          </table:table-cell>
          <table:table-cell office:value-type="float" office:value="1302.370482254343" table:style-name="ce40">
            <text:p>1,302.37</text:p>
          </table:table-cell>
          <table:table-cell office:value-type="float" office:value="14.715836047056355" table:style-name="ce40">
            <text:p>14.72</text:p>
          </table:table-cell>
          <table:table-cell office:value-type="float" office:value="1.4282535935106679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Business</text:p>
          </table:table-cell>
          <table:table-cell office:value-type="float" office:value="514.01124983878378" table:style-name="ce39">
            <text:p>514.01</text:p>
          </table:table-cell>
          <table:table-cell office:value-type="float" office:value="177.65469891713829" table:style-name="ce39">
            <text:p>177.65</text:p>
          </table:table-cell>
          <table:table-cell office:value-type="float" office:value="165.8080399611928" table:style-name="ce40">
            <text:p>165.81</text:p>
          </table:table-cell>
          <table:table-cell office:value-type="float" office:value="862.21445971637479" table:style-name="ce40">
            <text:p>862.21</text:p>
          </table:table-cell>
          <table:table-cell office:value-type="float" office:value="34.562414533311966" table:style-name="ce40">
            <text:p>34.56</text:p>
          </table:table-cell>
          <table:table-cell office:value-type="float" office:value="1.372411252099321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ducation</text:p>
          </table:table-cell>
          <table:table-cell office:value-type="float" office:value="266.1140233259614" table:style-name="ce39">
            <text:p>266.11</text:p>
          </table:table-cell>
          <table:table-cell office:value-type="float" office:value="105.0195856077285" table:style-name="ce39">
            <text:p>105.02</text:p>
          </table:table-cell>
          <table:table-cell office:value-type="float" office:value="60.275635534813553" table:style-name="ce40">
            <text:p>60.28</text:p>
          </table:table-cell>
          <table:table-cell office:value-type="float" office:value="471.95241111710919" table:style-name="ce40">
            <text:p>471.95</text:p>
          </table:table-cell>
          <table:table-cell office:value-type="float" office:value="39.464130561466384" table:style-name="ce40">
            <text:p>39.46</text:p>
          </table:table-cell>
          <table:table-cell office:value-type="float" office:value="2.3364502509055729" table:style-name="ce40">
            <text:p>2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scort education</text:p>
          </table:table-cell>
          <table:table-cell office:value-type="float" office:value="155.56829101151769" table:style-name="ce39">
            <text:p>155.57</text:p>
          </table:table-cell>
          <table:table-cell office:value-type="float" office:value="28.635913004438791" table:style-name="ce39">
            <text:p>28.64</text:p>
          </table:table-cell>
          <table:table-cell office:value-type="float" office:value="99.441901522817659" table:style-name="ce40">
            <text:p>99.44</text:p>
          </table:table-cell>
          <table:table-cell office:value-type="float" office:value="211.69468050021769" table:style-name="ce40">
            <text:p>211.69</text:p>
          </table:table-cell>
          <table:table-cell office:value-type="float" office:value="18.407294197452291" table:style-name="ce40">
            <text:p>18.41</text:p>
          </table:table-cell>
          <table:table-cell office:value-type="float" office:value="1.088782878341978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hopping</text:p>
          </table:table-cell>
          <table:table-cell office:value-type="float" office:value="990.79326216311222" table:style-name="ce39">
            <text:p>990.79</text:p>
          </table:table-cell>
          <table:table-cell office:value-type="float" office:value="184.31431300819611" table:style-name="ce39">
            <text:p>184.31</text:p>
          </table:table-cell>
          <table:table-cell office:value-type="float" office:value="629.53720866704782" table:style-name="ce40">
            <text:p>629.54</text:p>
          </table:table-cell>
          <table:table-cell office:value-type="float" office:value="1352.049315659177" table:style-name="ce40">
            <text:p>1,352.05</text:p>
          </table:table-cell>
          <table:table-cell office:value-type="float" office:value="18.602701496556286" table:style-name="ce40">
            <text:p>18.60</text:p>
          </table:table-cell>
          <table:table-cell office:value-type="float" office:value="1.497082314875176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 escort</text:p>
          </table:table-cell>
          <table:table-cell office:value-type="float" office:value="402.13089828724469" table:style-name="ce39">
            <text:p>402.13</text:p>
          </table:table-cell>
          <table:table-cell office:value-type="float" office:value="78.097213125411002" table:style-name="ce39">
            <text:p>78.10</text:p>
          </table:table-cell>
          <table:table-cell office:value-type="float" office:value="249.0603605614391" table:style-name="ce40">
            <text:p>249.06</text:p>
          </table:table-cell>
          <table:table-cell office:value-type="float" office:value="555.20143601305028" table:style-name="ce40">
            <text:p>555.20</text:p>
          </table:table-cell>
          <table:table-cell office:value-type="float" office:value="19.420843675042761" table:style-name="ce40">
            <text:p>19.42</text:p>
          </table:table-cell>
          <table:table-cell office:value-type="float" office:value="1.307938847692337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Personal business</text:p>
          </table:table-cell>
          <table:table-cell office:value-type="float" office:value="494.70540262244231" table:style-name="ce39">
            <text:p>494.71</text:p>
          </table:table-cell>
          <table:table-cell office:value-type="float" office:value="169.79827455665909" table:style-name="ce39">
            <text:p>169.80</text:p>
          </table:table-cell>
          <table:table-cell office:value-type="float" office:value="161.90078449139051" table:style-name="ce40">
            <text:p>161.90</text:p>
          </table:table-cell>
          <table:table-cell office:value-type="float" office:value="827.51002075349413" table:style-name="ce40">
            <text:p>827.51</text:p>
          </table:table-cell>
          <table:table-cell office:value-type="float" office:value="34.323108997103198" table:style-name="ce40">
            <text:p>34.32</text:p>
          </table:table-cell>
          <table:table-cell office:value-type="float" office:value="1.646178446883318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893.29014068343758" table:style-name="ce39">
            <text:p>893.29</text:p>
          </table:table-cell>
          <table:table-cell office:value-type="float" office:value="279.95389114461102" table:style-name="ce39">
            <text:p>279.95</text:p>
          </table:table-cell>
          <table:table-cell office:value-type="float" office:value="344.58051404000008" table:style-name="ce40">
            <text:p>344.58</text:p>
          </table:table-cell>
          <table:table-cell office:value-type="float" office:value="1441.9997673268749" table:style-name="ce40">
            <text:p>1,442.00</text:p>
          </table:table-cell>
          <table:table-cell office:value-type="float" office:value="31.339637413934085" table:style-name="ce40">
            <text:p>31.34</text:p>
          </table:table-cell>
          <table:table-cell office:value-type="float" office:value="1.951925062840008" table:style-name="ce40">
            <text:p>1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12.71019433398089" table:style-name="ce39">
            <text:p>212.71</text:p>
          </table:table-cell>
          <table:table-cell office:value-type="float" office:value="51.572417180009722" table:style-name="ce39">
            <text:p>51.57</text:p>
          </table:table-cell>
          <table:table-cell office:value-type="float" office:value="111.6282566611618" table:style-name="ce40">
            <text:p>111.63</text:p>
          </table:table-cell>
          <table:table-cell office:value-type="float" office:value="313.79213200679987" table:style-name="ce40">
            <text:p>313.79</text:p>
          </table:table-cell>
          <table:table-cell office:value-type="float" office:value="24.245390467292204" table:style-name="ce40">
            <text:p>24.25</text:p>
          </table:table-cell>
          <table:table-cell office:value-type="float" office:value="1.626906502107609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51.03389455017867" table:style-name="ce39">
            <text:p>451.03</text:p>
          </table:table-cell>
          <table:table-cell office:value-type="float" office:value="68.41062975759607" table:style-name="ce39">
            <text:p>68.41</text:p>
          </table:table-cell>
          <table:table-cell office:value-type="float" office:value="316.9490602252904" table:style-name="ce40">
            <text:p>316.95</text:p>
          </table:table-cell>
          <table:table-cell office:value-type="float" office:value="585.11872887506706" table:style-name="ce40">
            <text:p>585.12</text:p>
          </table:table-cell>
          <table:table-cell office:value-type="float" office:value="15.167514145654792" table:style-name="ce40">
            <text:p>15.17</text:p>
          </table:table-cell>
          <table:table-cell office:value-type="float" office:value="1.3293166453119281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port: participate</text:p>
          </table:table-cell>
          <table:table-cell office:value-type="float" office:value="103.9762962417695" table:style-name="ce39">
            <text:p>103.98</text:p>
          </table:table-cell>
          <table:table-cell office:value-type="float" office:value="30.541694857828851" table:style-name="ce39">
            <text:p>30.54</text:p>
          </table:table-cell>
          <table:table-cell office:value-type="float" office:value="44.114574320424971" table:style-name="ce40">
            <text:p>44.11</text:p>
          </table:table-cell>
          <table:table-cell office:value-type="float" office:value="163.8380181631141" table:style-name="ce40">
            <text:p>163.84</text:p>
          </table:table-cell>
          <table:table-cell office:value-type="float" office:value="29.373709164261996" table:style-name="ce40">
            <text:p>29.37</text:p>
          </table:table-cell>
          <table:table-cell office:value-type="float" office:value="1.600541349765523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Holiday: base</text:p>
          </table:table-cell>
          <table:table-cell office:value-type="float" office:value="376.22540373281009" table:style-name="ce39">
            <text:p>376.23</text:p>
          </table:table-cell>
          <table:table-cell office:value-type="float" office:value="150.09328158693239" table:style-name="ce39">
            <text:p>150.09</text:p>
          </table:table-cell>
          <table:table-cell office:value-type="float" office:value="82.042571822422644" table:style-name="ce40">
            <text:p>82.04</text:p>
          </table:table-cell>
          <table:table-cell office:value-type="float" office:value="670.40823564319749" table:style-name="ce40">
            <text:p>670.41</text:p>
          </table:table-cell>
          <table:table-cell office:value-type="float" office:value="39.894510072351864" table:style-name="ce40">
            <text:p>39.89</text:p>
          </table:table-cell>
          <table:table-cell office:value-type="float" office:value="1.89909380082976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Day trip</text:p>
          </table:table-cell>
          <table:table-cell office:value-type="float" office:value="306.3597206217006" table:style-name="ce39">
            <text:p>306.36</text:p>
          </table:table-cell>
          <table:table-cell office:value-type="float" office:value="99.200523266184405" table:style-name="ce39">
            <text:p>99.20</text:p>
          </table:table-cell>
          <table:table-cell office:value-type="float" office:value="111.92669501997921" table:style-name="ce40">
            <text:p>111.93</text:p>
          </table:table-cell>
          <table:table-cell office:value-type="float" office:value="500.792746223422" table:style-name="ce40">
            <text:p>500.79</text:p>
          </table:table-cell>
          <table:table-cell office:value-type="float" office:value="32.380406622931766" table:style-name="ce40">
            <text:p>32.38</text:p>
          </table:table-cell>
          <table:table-cell office:value-type="float" office:value="1.90478398662119" table:style-name="ce40">
            <text:p>1.9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Just walk</text:p>
          </table:table-cell>
          <table:table-cell office:value-type="float" office:value="53.127244784750012" table:style-name="ce39">
            <text:p>53.13</text:p>
          </table:table-cell>
          <table:table-cell office:value-type="float" office:value="11.87040623866117" table:style-name="ce39">
            <text:p>11.87</text:p>
          </table:table-cell>
          <table:table-cell office:value-type="float" office:value="29.861248556974111" table:style-name="ce40">
            <text:p>29.86</text:p>
          </table:table-cell>
          <table:table-cell office:value-type="float" office:value="76.393241012525905" table:style-name="ce40">
            <text:p>76.39</text:p>
          </table:table-cell>
          <table:table-cell office:value-type="float" office:value="22.343349983149377" table:style-name="ce40">
            <text:p>22.34</text:p>
          </table:table-cell>
          <table:table-cell office:value-type="float" office:value="1.325437504922347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All purposes</text:p>
          </table:table-cell>
          <table:table-cell office:value-type="float" office:value="6230.8654625631598" table:style-name="ce39">
            <text:p>6,230.87</text:p>
          </table:table-cell>
          <table:table-cell office:value-type="float" office:value="532.22839506605578" table:style-name="ce39">
            <text:p>532.23</text:p>
          </table:table-cell>
          <table:table-cell office:value-type="float" office:value="5187.69780823369" table:style-name="ce40">
            <text:p>5,187.70</text:p>
          </table:table-cell>
          <table:table-cell office:value-type="float" office:value="7274.0331168926296" table:style-name="ce40">
            <text:p>7,274.03</text:p>
          </table:table-cell>
          <table:table-cell office:value-type="float" office:value="8.5418052799219915" table:style-name="ce40">
            <text:p>8.54</text:p>
          </table:table-cell>
          <table:table-cell office:value-type="float" office:value="1.669689027686847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Commuting</text:p>
          </table:table-cell>
          <table:table-cell office:value-type="float" office:value="900.25285978525858" table:style-name="ce39">
            <text:p>900.25</text:p>
          </table:table-cell>
          <table:table-cell office:value-type="float" office:value="31.64277633254504" table:style-name="ce39">
            <text:p>31.64</text:p>
          </table:table-cell>
          <table:table-cell office:value-type="float" office:value="838.23301817347033" table:style-name="ce40">
            <text:p>838.23</text:p>
          </table:table-cell>
          <table:table-cell office:value-type="float" office:value="962.27270139704683" table:style-name="ce40">
            <text:p>962.27</text:p>
          </table:table-cell>
          <table:table-cell office:value-type="float" office:value="3.5148765137044866" table:style-name="ce40">
            <text:p>3.51</text:p>
          </table:table-cell>
          <table:table-cell office:value-type="float" office:value="1.1171313270263989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Business</text:p>
          </table:table-cell>
          <table:table-cell office:value-type="float" office:value="393.07704339893519" table:style-name="ce39">
            <text:p>393.08</text:p>
          </table:table-cell>
          <table:table-cell office:value-type="float" office:value="33.757358885015357" table:style-name="ce39">
            <text:p>33.76</text:p>
          </table:table-cell>
          <table:table-cell office:value-type="float" office:value="326.91261998430508" table:style-name="ce40">
            <text:p>326.91</text:p>
          </table:table-cell>
          <table:table-cell office:value-type="float" office:value="459.2414668135653" table:style-name="ce40">
            <text:p>459.24</text:p>
          </table:table-cell>
          <table:table-cell office:value-type="float" office:value="8.5879751697315232" table:style-name="ce40">
            <text:p>8.59</text:p>
          </table:table-cell>
          <table:table-cell office:value-type="float" office:value="1.2788658180013599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ducation</text:p>
          </table:table-cell>
          <table:table-cell office:value-type="float" office:value="160.95907312520069" table:style-name="ce39">
            <text:p>160.96</text:p>
          </table:table-cell>
          <table:table-cell office:value-type="float" office:value="14.188714237753089" table:style-name="ce39">
            <text:p>14.19</text:p>
          </table:table-cell>
          <table:table-cell office:value-type="float" office:value="133.14919321920459" table:style-name="ce40">
            <text:p>133.15</text:p>
          </table:table-cell>
          <table:table-cell office:value-type="float" office:value="188.7689530311967" table:style-name="ce40">
            <text:p>188.77</text:p>
          </table:table-cell>
          <table:table-cell office:value-type="float" office:value="8.8151068232832799" table:style-name="ce40">
            <text:p>8.82</text:p>
          </table:table-cell>
          <table:table-cell office:value-type="float" office:value="1.622648048369348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scort education</text:p>
          </table:table-cell>
          <table:table-cell office:value-type="float" office:value="106.06646024028289" table:style-name="ce39">
            <text:p>106.07</text:p>
          </table:table-cell>
          <table:table-cell office:value-type="float" office:value="8.6461319695545935" table:style-name="ce39">
            <text:p>8.65</text:p>
          </table:table-cell>
          <table:table-cell office:value-type="float" office:value="89.120041579955895" table:style-name="ce40">
            <text:p>89.12</text:p>
          </table:table-cell>
          <table:table-cell office:value-type="float" office:value="123.01287890060991" table:style-name="ce40">
            <text:p>123.01</text:p>
          </table:table-cell>
          <table:table-cell office:value-type="float" office:value="8.1516173444156159" table:style-name="ce40">
            <text:p>8.15</text:p>
          </table:table-cell>
          <table:table-cell office:value-type="float" office:value="1.2564563151970289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hopping</text:p>
          </table:table-cell>
          <table:table-cell office:value-type="float" office:value="577.35433132475157" table:style-name="ce39">
            <text:p>577.35</text:p>
          </table:table-cell>
          <table:table-cell office:value-type="float" office:value="23.64680900527528" table:style-name="ce39">
            <text:p>23.65</text:p>
          </table:table-cell>
          <table:table-cell office:value-type="float" office:value="531.00658567441201" table:style-name="ce40">
            <text:p>531.01</text:p>
          </table:table-cell>
          <table:table-cell office:value-type="float" office:value="623.70207697509113" table:style-name="ce40">
            <text:p>623.70</text:p>
          </table:table-cell>
          <table:table-cell office:value-type="float" office:value="4.0957186466441122" table:style-name="ce40">
            <text:p>4.10</text:p>
          </table:table-cell>
          <table:table-cell office:value-type="float" office:value="1.55170974221517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 escort</text:p>
          </table:table-cell>
          <table:table-cell office:value-type="float" office:value="368.03446089916741" table:style-name="ce39">
            <text:p>368.03</text:p>
          </table:table-cell>
          <table:table-cell office:value-type="float" office:value="18.925866566737689" table:style-name="ce39">
            <text:p>18.93</text:p>
          </table:table-cell>
          <table:table-cell office:value-type="float" office:value="330.93976242836152" table:style-name="ce40">
            <text:p>330.94</text:p>
          </table:table-cell>
          <table:table-cell office:value-type="float" office:value="405.12915936997331" table:style-name="ce40">
            <text:p>405.13</text:p>
          </table:table-cell>
          <table:table-cell office:value-type="float" office:value="5.142416968372677" table:style-name="ce40">
            <text:p>5.14</text:p>
          </table:table-cell>
          <table:table-cell office:value-type="float" office:value="1.319664382801015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Personal business</text:p>
          </table:table-cell>
          <table:table-cell office:value-type="float" office:value="383.43790652346831" table:style-name="ce39">
            <text:p>383.44</text:p>
          </table:table-cell>
          <table:table-cell office:value-type="float" office:value="21.97915450323335" table:style-name="ce39">
            <text:p>21.98</text:p>
          </table:table-cell>
          <table:table-cell office:value-type="float" office:value="340.35876369713088" table:style-name="ce40">
            <text:p>340.36</text:p>
          </table:table-cell>
          <table:table-cell office:value-type="float" office:value="426.51704934980569" table:style-name="ce40">
            <text:p>426.52</text:p>
          </table:table-cell>
          <table:table-cell office:value-type="float" office:value="5.7321287565208729" table:style-name="ce40">
            <text:p>5.73</text:p>
          </table:table-cell>
          <table:table-cell office:value-type="float" office:value="1.381624334901457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56.12115325183163" table:style-name="ce39">
            <text:p>756.12</text:p>
          </table:table-cell>
          <table:table-cell office:value-type="float" office:value="46.83887080873096" table:style-name="ce39">
            <text:p>46.84</text:p>
          </table:table-cell>
          <table:table-cell office:value-type="float" office:value="664.3169664667189" table:style-name="ce40">
            <text:p>664.32</text:p>
          </table:table-cell>
          <table:table-cell office:value-type="float" office:value="847.92534003694436" table:style-name="ce40">
            <text:p>847.93</text:p>
          </table:table-cell>
          <table:table-cell office:value-type="float" office:value="6.1946251083298201" table:style-name="ce40">
            <text:p>6.19</text:p>
          </table:table-cell>
          <table:table-cell office:value-type="float" office:value="1.6536575833244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elsewhere</text:p>
          </table:table-cell>
          <table:table-cell office:value-type="float" office:value="230.784436796714" table:style-name="ce39">
            <text:p>230.78</text:p>
          </table:table-cell>
          <table:table-cell office:value-type="float" office:value="15.27204325450521" table:style-name="ce39">
            <text:p>15.27</text:p>
          </table:table-cell>
          <table:table-cell office:value-type="float" office:value="200.8512320178838" table:style-name="ce40">
            <text:p>200.85</text:p>
          </table:table-cell>
          <table:table-cell office:value-type="float" office:value="260.71764157554418" table:style-name="ce40">
            <text:p>260.72</text:p>
          </table:table-cell>
          <table:table-cell office:value-type="float" office:value="6.6174493681120952" table:style-name="ce40">
            <text:p>6.62</text:p>
          </table:table-cell>
          <table:table-cell office:value-type="float" office:value="1.614726649238245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387.64585356554159" table:style-name="ce39">
            <text:p>387.65</text:p>
          </table:table-cell>
          <table:table-cell office:value-type="float" office:value="23.96610868014541" table:style-name="ce39">
            <text:p>23.97</text:p>
          </table:table-cell>
          <table:table-cell office:value-type="float" office:value="340.67228055245658" table:style-name="ce40">
            <text:p>340.67</text:p>
          </table:table-cell>
          <table:table-cell office:value-type="float" office:value="434.61942657862659" table:style-name="ce40">
            <text:p>434.62</text:p>
          </table:table-cell>
          <table:table-cell office:value-type="float" office:value="6.1824751792665102" table:style-name="ce40">
            <text:p>6.18</text:p>
          </table:table-cell>
          <table:table-cell office:value-type="float" office:value="1.4393237144732089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port: participate</text:p>
          </table:table-cell>
          <table:table-cell office:value-type="float" office:value="93.966757832806536" table:style-name="ce39">
            <text:p>93.97</text:p>
          </table:table-cell>
          <table:table-cell office:value-type="float" office:value="8.0148859413367308" table:style-name="ce39">
            <text:p>8.01</text:p>
          </table:table-cell>
          <table:table-cell office:value-type="float" office:value="78.257581387786544" table:style-name="ce40">
            <text:p>78.26</text:p>
          </table:table-cell>
          <table:table-cell office:value-type="float" office:value="109.6759342778265" table:style-name="ce40">
            <text:p>109.68</text:p>
          </table:table-cell>
          <table:table-cell office:value-type="float" office:value="8.5294907754479325" table:style-name="ce40">
            <text:p>8.53</text:p>
          </table:table-cell>
          <table:table-cell office:value-type="float" office:value="1.1866543148470929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Holiday: base</text:p>
          </table:table-cell>
          <table:table-cell office:value-type="float" office:value="504.09481533516248" table:style-name="ce39">
            <text:p>504.09</text:p>
          </table:table-cell>
          <table:table-cell office:value-type="float" office:value="44.242018514512388" table:style-name="ce39">
            <text:p>44.24</text:p>
          </table:table-cell>
          <table:table-cell office:value-type="float" office:value="417.38045904671822" table:style-name="ce40">
            <text:p>417.38</text:p>
          </table:table-cell>
          <table:table-cell office:value-type="float" office:value="590.80917162360674" table:style-name="ce40">
            <text:p>590.81</text:p>
          </table:table-cell>
          <table:table-cell office:value-type="float" office:value="8.7765271866755388" table:style-name="ce40">
            <text:p>8.78</text:p>
          </table:table-cell>
          <table:table-cell office:value-type="float" office:value="1.616437351593397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Day trip</text:p>
          </table:table-cell>
          <table:table-cell office:value-type="float" office:value="413.53444284128301" table:style-name="ce39">
            <text:p>413.53</text:p>
          </table:table-cell>
          <table:table-cell office:value-type="float" office:value="30.554169667873381" table:style-name="ce39">
            <text:p>30.55</text:p>
          </table:table-cell>
          <table:table-cell office:value-type="float" office:value="353.6482702922512" table:style-name="ce40">
            <text:p>353.65</text:p>
          </table:table-cell>
          <table:table-cell office:value-type="float" office:value="473.42061539031482" table:style-name="ce40">
            <text:p>473.42</text:p>
          </table:table-cell>
          <table:table-cell office:value-type="float" office:value="7.3885428884578443" table:style-name="ce40">
            <text:p>7.39</text:p>
          </table:table-cell>
          <table:table-cell office:value-type="float" office:value="1.69952077898085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Just walk</text:p>
          </table:table-cell>
          <table:table-cell office:value-type="float" office:value="62.313019105501724" table:style-name="ce39">
            <text:p>62.31</text:p>
          </table:table-cell>
          <table:table-cell office:value-type="float" office:value="3.4172432102453461" table:style-name="ce39">
            <text:p>3.42</text:p>
          </table:table-cell>
          <table:table-cell office:value-type="float" office:value="55.615222413420852" table:style-name="ce40">
            <text:p>55.62</text:p>
          </table:table-cell>
          <table:table-cell office:value-type="float" office:value="69.010815797582609" table:style-name="ce40">
            <text:p>69.01</text:p>
          </table:table-cell>
          <table:table-cell office:value-type="float" office:value="5.4839955747604465" table:style-name="ce40">
            <text:p>5.48</text:p>
          </table:table-cell>
          <table:table-cell office:value-type="float" office:value="1.3933150751516219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</text:p>
          </table:table-cell>
          <table:table-cell office:value-type="float" office:value="2.2339672967696802" table:style-name="ce39">
            <text:p>2.23</text:p>
          </table:table-cell>
          <table:table-cell office:value-type="float" office:value="0.82173587746380872" table:style-name="ce39">
            <text:p>0.82</text:p>
          </table:table-cell>
          <table:table-cell office:value-type="float" office:value="0.62336497694061466" table:style-name="ce40">
            <text:p>0.62</text:p>
          </table:table-cell>
          <table:table-cell office:value-type="float" office:value="3.8445696165987449" table:style-name="ce40">
            <text:p>3.84</text:p>
          </table:table-cell>
          <table:table-cell office:value-type="float" office:value="36.783702189912979" table:style-name="ce40">
            <text:p>36.78</text:p>
          </table:table-cell>
          <table:table-cell office:value-type="float" office:value="1.0353439871575141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All purposes</text:p>
          </table:table-cell>
          <table:table-cell office:value-type="float" office:value="5339.8765813226764" table:style-name="ce39">
            <text:p>5,339.88</text:p>
          </table:table-cell>
          <table:table-cell office:value-type="float" office:value="123.6917496021974" table:style-name="ce39">
            <text:p>123.69</text:p>
          </table:table-cell>
          <table:table-cell office:value-type="float" office:value="5097.4407521023686" table:style-name="ce40">
            <text:p>5,097.44</text:p>
          </table:table-cell>
          <table:table-cell office:value-type="float" office:value="5582.3124105429824" table:style-name="ce40">
            <text:p>5,582.31</text:p>
          </table:table-cell>
          <table:table-cell office:value-type="float" office:value="2.3163784353150576" table:style-name="ce40">
            <text:p>2.32</text:p>
          </table:table-cell>
          <table:table-cell office:value-type="float" office:value="1.688566624232275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Commuting</text:p>
          </table:table-cell>
          <table:table-cell office:value-type="float" office:value="1092.955975052869" table:style-name="ce39">
            <text:p>1,092.96</text:p>
          </table:table-cell>
          <table:table-cell office:value-type="float" office:value="75.906300825846799" table:style-name="ce39">
            <text:p>75.91</text:p>
          </table:table-cell>
          <table:table-cell office:value-type="float" office:value="944.1796254342097" table:style-name="ce40">
            <text:p>944.18</text:p>
          </table:table-cell>
          <table:table-cell office:value-type="float" office:value="1241.7323246715291" table:style-name="ce40">
            <text:p>1,241.73</text:p>
          </table:table-cell>
          <table:table-cell office:value-type="float" office:value="6.9450465122508724" table:style-name="ce40">
            <text:p>6.95</text:p>
          </table:table-cell>
          <table:table-cell office:value-type="float" office:value="1.595754588220538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Business</text:p>
          </table:table-cell>
          <table:table-cell office:value-type="float" office:value="185.7272566226292" table:style-name="ce39">
            <text:p>185.73</text:p>
          </table:table-cell>
          <table:table-cell office:value-type="float" office:value="22.82156271169314" table:style-name="ce39">
            <text:p>22.82</text:p>
          </table:table-cell>
          <table:table-cell office:value-type="float" office:value="140.99699370771069" table:style-name="ce40">
            <text:p>141.00</text:p>
          </table:table-cell>
          <table:table-cell office:value-type="float" office:value="230.4575195375478" table:style-name="ce40">
            <text:p>230.46</text:p>
          </table:table-cell>
          <table:table-cell office:value-type="float" office:value="12.287675555378089" table:style-name="ce40">
            <text:p>12.29</text:p>
          </table:table-cell>
          <table:table-cell office:value-type="float" office:value="1.0484033778105011" table:style-name="ce40">
            <text:p>1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ducation</text:p>
          </table:table-cell>
          <table:table-cell office:value-type="float" office:value="152.86487216544029" table:style-name="ce39">
            <text:p>152.86</text:p>
          </table:table-cell>
          <table:table-cell office:value-type="float" office:value="14.322444373602851" table:style-name="ce39">
            <text:p>14.32</text:p>
          </table:table-cell>
          <table:table-cell office:value-type="float" office:value="124.7928811931788" table:style-name="ce40">
            <text:p>124.79</text:p>
          </table:table-cell>
          <table:table-cell office:value-type="float" office:value="180.93686313770189" table:style-name="ce40">
            <text:p>180.94</text:p>
          </table:table-cell>
          <table:table-cell office:value-type="float" office:value="9.3693496554932345" table:style-name="ce40">
            <text:p>9.37</text:p>
          </table:table-cell>
          <table:table-cell office:value-type="float" office:value="1.2421980319613231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scort education</text:p>
          </table:table-cell>
          <table:table-cell office:value-type="float" office:value="75.193014386789102" table:style-name="ce39">
            <text:p>75.19</text:p>
          </table:table-cell>
          <table:table-cell office:value-type="float" office:value="11.583672129441309" table:style-name="ce39">
            <text:p>11.58</text:p>
          </table:table-cell>
          <table:table-cell office:value-type="float" office:value="52.48901701308413" table:style-name="ce40">
            <text:p>52.49</text:p>
          </table:table-cell>
          <table:table-cell office:value-type="float" office:value="97.897011760494081" table:style-name="ce40">
            <text:p>97.90</text:p>
          </table:table-cell>
          <table:table-cell office:value-type="float" office:value="15.405250373200202" table:style-name="ce40">
            <text:p>15.41</text:p>
          </table:table-cell>
          <table:table-cell office:value-type="float" office:value="1.1198680176016651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hopping</text:p>
          </table:table-cell>
          <table:table-cell office:value-type="float" office:value="266.60060215437812" table:style-name="ce39">
            <text:p>266.60</text:p>
          </table:table-cell>
          <table:table-cell office:value-type="float" office:value="21.205075649480811" table:style-name="ce39">
            <text:p>21.21</text:p>
          </table:table-cell>
          <table:table-cell office:value-type="float" office:value="225.0386538813957" table:style-name="ce40">
            <text:p>225.04</text:p>
          </table:table-cell>
          <table:table-cell office:value-type="float" office:value="308.16255042736037" table:style-name="ce40">
            <text:p>308.16</text:p>
          </table:table-cell>
          <table:table-cell office:value-type="float" office:value="7.9538738765495252" table:style-name="ce40">
            <text:p>7.95</text:p>
          </table:table-cell>
          <table:table-cell office:value-type="float" office:value="1.3396633069885231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 escort</text:p>
          </table:table-cell>
          <table:table-cell office:value-type="float" office:value="159.429178200179" table:style-name="ce39">
            <text:p>159.43</text:p>
          </table:table-cell>
          <table:table-cell office:value-type="float" office:value="13.406018459249109" table:style-name="ce39">
            <text:p>13.41</text:p>
          </table:table-cell>
          <table:table-cell office:value-type="float" office:value="133.15338202005071" table:style-name="ce40">
            <text:p>133.15</text:p>
          </table:table-cell>
          <table:table-cell office:value-type="float" office:value="185.70497438030719" table:style-name="ce40">
            <text:p>185.70</text:p>
          </table:table-cell>
          <table:table-cell office:value-type="float" office:value="8.4087609373589913" table:style-name="ce40">
            <text:p>8.41</text:p>
          </table:table-cell>
          <table:table-cell office:value-type="float" office:value="1.0996496320169169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Personal business</text:p>
          </table:table-cell>
          <table:table-cell office:value-type="float" office:value="285.28711094528882" table:style-name="ce39">
            <text:p>285.29</text:p>
          </table:table-cell>
          <table:table-cell office:value-type="float" office:value="35.791986110082718" table:style-name="ce39">
            <text:p>35.79</text:p>
          </table:table-cell>
          <table:table-cell office:value-type="float" office:value="215.1348181695266" table:style-name="ce40">
            <text:p>215.13</text:p>
          </table:table-cell>
          <table:table-cell office:value-type="float" office:value="355.43940372105089" table:style-name="ce40">
            <text:p>355.44</text:p>
          </table:table-cell>
          <table:table-cell office:value-type="float" office:value="12.545952739150124" table:style-name="ce40">
            <text:p>12.55</text:p>
          </table:table-cell>
          <table:table-cell office:value-type="float" office:value="1.4670795380453809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647.08208499716352" table:style-name="ce39">
            <text:p>647.08</text:p>
          </table:table-cell>
          <table:table-cell office:value-type="float" office:value="78.849983328271804" table:style-name="ce39">
            <text:p>78.85</text:p>
          </table:table-cell>
          <table:table-cell office:value-type="float" office:value="492.53611767375082" table:style-name="ce40">
            <text:p>492.54</text:p>
          </table:table-cell>
          <table:table-cell office:value-type="float" office:value="801.62805232057622" table:style-name="ce40">
            <text:p>801.63</text:p>
          </table:table-cell>
          <table:table-cell office:value-type="float" office:value="12.185468452370682" table:style-name="ce40">
            <text:p>12.19</text:p>
          </table:table-cell>
          <table:table-cell office:value-type="float" office:value="2.061941576129307" table:style-name="ce40">
            <text:p>2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elsewhere</text:p>
          </table:table-cell>
          <table:table-cell office:value-type="float" office:value="178.7578912007543" table:style-name="ce39">
            <text:p>178.76</text:p>
          </table:table-cell>
          <table:table-cell office:value-type="float" office:value="17.227522133884769" table:style-name="ce39">
            <text:p>17.23</text:p>
          </table:table-cell>
          <table:table-cell office:value-type="float" office:value="144.99194781834021" table:style-name="ce40">
            <text:p>144.99</text:p>
          </table:table-cell>
          <table:table-cell office:value-type="float" office:value="212.52383458316851" table:style-name="ce40">
            <text:p>212.52</text:p>
          </table:table-cell>
          <table:table-cell office:value-type="float" office:value="9.6373491643719245" table:style-name="ce40">
            <text:p>9.64</text:p>
          </table:table-cell>
          <table:table-cell office:value-type="float" office:value="1.4932753012816451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10.9397395597527" table:style-name="ce39">
            <text:p>210.94</text:p>
          </table:table-cell>
          <table:table-cell office:value-type="float" office:value="18.8114026108241" table:style-name="ce39">
            <text:p>18.81</text:p>
          </table:table-cell>
          <table:table-cell office:value-type="float" office:value="174.06939044253741" table:style-name="ce40">
            <text:p>174.07</text:p>
          </table:table-cell>
          <table:table-cell office:value-type="float" office:value="247.81008867696789" table:style-name="ce40">
            <text:p>247.81</text:p>
          </table:table-cell>
          <table:table-cell office:value-type="float" office:value="8.9179035918433058" table:style-name="ce40">
            <text:p>8.92</text:p>
          </table:table-cell>
          <table:table-cell office:value-type="float" office:value="1.39911317676888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port: participate</text:p>
          </table:table-cell>
          <table:table-cell office:value-type="float" office:value="63.833694705723197" table:style-name="ce39">
            <text:p>63.83</text:p>
          </table:table-cell>
          <table:table-cell office:value-type="float" office:value="10.76761612525701" table:style-name="ce39">
            <text:p>10.77</text:p>
          </table:table-cell>
          <table:table-cell office:value-type="float" office:value="42.729167100219463" table:style-name="ce40">
            <text:p>42.73</text:p>
          </table:table-cell>
          <table:table-cell office:value-type="float" office:value="84.938222311226937" table:style-name="ce40">
            <text:p>84.94</text:p>
          </table:table-cell>
          <table:table-cell office:value-type="float" office:value="16.868232639354979" table:style-name="ce40">
            <text:p>16.87</text:p>
          </table:table-cell>
          <table:table-cell office:value-type="float" office:value="1.4533334533308939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Holiday: base</text:p>
          </table:table-cell>
          <table:table-cell office:value-type="float" office:value="430.50281729712549" table:style-name="ce39">
            <text:p>430.50</text:p>
          </table:table-cell>
          <table:table-cell office:value-type="float" office:value="86.330597161709122" table:style-name="ce39">
            <text:p>86.33</text:p>
          </table:table-cell>
          <table:table-cell office:value-type="float" office:value="261.29484686017571" table:style-name="ce40">
            <text:p>261.29</text:p>
          </table:table-cell>
          <table:table-cell office:value-type="float" office:value="599.71078773407532" table:style-name="ce40">
            <text:p>599.71</text:p>
          </table:table-cell>
          <table:table-cell office:value-type="float" office:value="20.053433727502242" table:style-name="ce40">
            <text:p>20.05</text:p>
          </table:table-cell>
          <table:table-cell office:value-type="float" office:value="2.0153812273264151" table:style-name="ce40">
            <text:p>2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Day trip</text:p>
          </table:table-cell>
          <table:table-cell office:value-type="float" office:value="204.78659998574281" table:style-name="ce39">
            <text:p>204.79</text:p>
          </table:table-cell>
          <table:table-cell office:value-type="float" office:value="25.048585545739041" table:style-name="ce39">
            <text:p>25.05</text:p>
          </table:table-cell>
          <table:table-cell office:value-type="float" office:value="155.6913723160942" table:style-name="ce40">
            <text:p>155.69</text:p>
          </table:table-cell>
          <table:table-cell office:value-type="float" office:value="253.88182765539131" table:style-name="ce40">
            <text:p>253.88</text:p>
          </table:table-cell>
          <table:table-cell office:value-type="float" office:value="12.231554968676132" table:style-name="ce40">
            <text:p>12.23</text:p>
          </table:table-cell>
          <table:table-cell office:value-type="float" office:value="1.600263563039094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Just walk</text:p>
          </table:table-cell>
          <table:table-cell office:value-type="float" office:value="40.060523635355182" table:style-name="ce39">
            <text:p>40.06</text:p>
          </table:table-cell>
          <table:table-cell office:value-type="float" office:value="3.7878123399636152" table:style-name="ce39">
            <text:p>3.79</text:p>
          </table:table-cell>
          <table:table-cell office:value-type="float" office:value="32.636411449026497" table:style-name="ce40">
            <text:p>32.64</text:p>
          </table:table-cell>
          <table:table-cell office:value-type="float" office:value="47.484635821683867" table:style-name="ce40">
            <text:p>47.48</text:p>
          </table:table-cell>
          <table:table-cell office:value-type="float" office:value="9.4552242363120378" table:style-name="ce40">
            <text:p>9.46</text:p>
          </table:table-cell>
          <table:table-cell office:value-type="float" office:value="1.2953126063335101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</text:p>
          </table:table-cell>
          <table:table-cell office:value-type="float" office:value="1.8424535479182349" table:style-name="ce39">
            <text:p>1.84</text:p>
          </table:table-cell>
          <table:table-cell office:value-type="float" office:value="0.9834542349506038" table:style-name="ce39">
            <text:p>0.98</text:p>
          </table:table-cell>
          <table:table-cell office:value-type="float" office:value="0" table:style-name="ce40">
            <text:p>0.00</text:p>
          </table:table-cell>
          <table:table-cell office:value-type="float" office:value="3.770023848421419" table:style-name="ce40">
            <text:p>3.77</text:p>
          </table:table-cell>
          <table:table-cell office:value-type="float" office:value="53.377423602445575" table:style-name="ce40">
            <text:p>53.38</text:p>
          </table:table-cell>
          <table:table-cell office:value-type="float" office:value="1.019499609233846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All purposes</text:p>
          </table:table-cell>
          <table:table-cell office:value-type="float" office:value="3995.86381445711" table:style-name="ce39">
            <text:p>3,995.86</text:p>
          </table:table-cell>
          <table:table-cell office:value-type="float" office:value="169.28341151858109" table:style-name="ce39">
            <text:p>169.28</text:p>
          </table:table-cell>
          <table:table-cell office:value-type="float" office:value="3664.068327880691" table:style-name="ce40">
            <text:p>3,664.07</text:p>
          </table:table-cell>
          <table:table-cell office:value-type="float" office:value="4327.6593010335282" table:style-name="ce40">
            <text:p>4,327.66</text:p>
          </table:table-cell>
          <table:table-cell office:value-type="float" office:value="4.2364659903100437" table:style-name="ce40">
            <text:p>4.24</text:p>
          </table:table-cell>
          <table:table-cell office:value-type="float" office:value="1.8083150547051989" table:style-name="ce40">
            <text:p>1.81</text:p>
          </table:table-cell>
          <table:table-cell table:number-columns-repeated="16375"/>
        </table:table-row>
        <table:table-row table:number-rows-repeated="950" table:style-name="ro2">
          <table:table-cell table:number-columns-repeated="3" table:style-name="ce35"/>
          <table:table-cell table:number-columns-repeated="2" table:style-name="ce44"/>
          <table:table-cell table:number-columns-repeated="4" table:style-name="ce45"/>
          <table:table-cell table:number-columns-repeated="16375"/>
        </table:table-row>
        <table:table-row table:number-rows-repeated="1520" table:style-name="ro2">
          <table:table-cell table:style-name="ce35"/>
          <table:table-cell table:number-columns-repeated="2" table:style-name="ce1"/>
          <table:table-cell table:number-columns-repeated="2" table:style-name="ce44"/>
          <table:table-cell table:number-columns-repeated="4" table:style-name="ce45"/>
          <table:table-cell table:number-columns-repeated="16375"/>
        </table:table-row>
        <table:table-row table:number-rows-repeated="1045828" table:style-name="ro5">
          <table:table-cell table:number-columns-repeated="16384"/>
        </table:table-row>
      </table:table>
      <table:table table:name="SE_NTS0403e_trip_length" table:style-name="ta1">
        <table:table-column table:style-name="co31" table:default-cell-style-name="ce1"/>
        <table:table-column table:style-name="co9" table:default-cell-style-name="ce1"/>
        <table:table-column table:style-name="co10" table:default-cell-style-name="ce1"/>
        <table:table-column table:style-name="co32" table:default-cell-style-name="ce1"/>
        <table:table-column table:style-name="co1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23" table:default-cell-style-name="ce1"/>
        <table:table-column table:style-name="co17" table:number-columns-repeated="16375" table:default-cell-style-name="ce1"/>
        <table:table-row table:style-name="ro1">
          <table:table-cell office:value-type="string" table:style-name="ce46">
            <text:p>SE_NTS0403e_CA: Standard errors for the average trip length by trip purpose and combined authority of residence (miles): England, 2025 [note 1]</text:p>
          </table:table-cell>
          <table:table-cell table:number-columns-repeated="2" table:style-name="ce29"/>
          <table:table-cell table:number-columns-repeated="6" table:style-name="ce30"/>
          <table:table-cell table:number-columns-repeated="16375"/>
        </table:table-row>
        <table:table-row table:style-name="ro2">
          <table:table-cell office:value-type="string" table:style-name="ce26">
            <text:p>This worksheet contains one table. Some cells refer to notes which can be found on the notes worksheet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The table in this worksheet contains numbers. These represent average time spent travelling by main mode and combined authority of residence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Some shorthand is used in these tables, [low] denotes rounds to 0, [u] denotes the data is of low quality due to small sample sizes, [x] denotes the data is not available due to one or no observations in the category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Filters are active in row 6 and may hide some data. To turn off all filters select the 'Data' ribbon then 'Filters' button or use [Ctrl, Shift, L]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32">
            <text:p>Year</text:p>
          </table:table-cell>
          <table:table-cell office:value-type="string" table:style-name="ce24">
            <text:p>Combined authority [notes 2, 3]</text:p>
          </table:table-cell>
          <table:table-cell office:value-type="string" table:style-name="ce24">
            <text:p>Trip purpose</text:p>
          </table:table-cell>
          <table:table-cell office:value-type="string" table:style-name="ce34">
            <text:p>Average trip length</text:p>
          </table:table-cell>
          <table:table-cell office:value-type="string" table:style-name="ce34">
            <text:p>Standard error</text:p>
          </table:table-cell>
          <table:table-cell office:value-type="string" table:style-name="ce34">
            <text:p>95% Lower confidence interval</text:p>
          </table:table-cell>
          <table:table-cell office:value-type="string" table:style-name="ce34">
            <text:p>95% Upper confidence interval</text:p>
          </table:table-cell>
          <table:table-cell office:value-type="string" table:style-name="ce34">
            <text:p>Relative standard error (%)</text:p>
          </table:table-cell>
          <table:table-cell office:value-type="string" table:style-name="ce34">
            <text:p>Design factor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6">
            <text:p>Commuting</text:p>
          </table:table-cell>
          <table:table-cell office:value-type="float" office:value="7.0190929967428168" table:style-name="ce37">
            <text:p>7.02</text:p>
          </table:table-cell>
          <table:table-cell office:value-type="float" office:value="0.59326365434093664" table:style-name="ce37">
            <text:p>0.59</text:p>
          </table:table-cell>
          <table:table-cell office:value-type="float" office:value="5.8562962342345806" table:style-name="ce37">
            <text:p>5.86</text:p>
          </table:table-cell>
          <table:table-cell office:value-type="float" office:value="8.1818897592510531" table:style-name="ce37">
            <text:p>8.18</text:p>
          </table:table-cell>
          <table:table-cell office:value-type="float" office:value="8.4521412469707755" table:style-name="ce37">
            <text:p>8.45</text:p>
          </table:table-cell>
          <table:table-cell office:value-type="float" office:value="1.284257427527334" table:style-name="ce37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Business</text:p>
          </table:table-cell>
          <table:table-cell office:value-type="float" office:value="18.35396079122706" table:style-name="ce37">
            <text:p>18.35</text:p>
          </table:table-cell>
          <table:table-cell office:value-type="float" office:value="3.048195040763749" table:style-name="ce37">
            <text:p>3.05</text:p>
          </table:table-cell>
          <table:table-cell office:value-type="float" office:value="12.379498511330111" table:style-name="ce37">
            <text:p>12.38</text:p>
          </table:table-cell>
          <table:table-cell office:value-type="float" office:value="24.328423071124011" table:style-name="ce37">
            <text:p>24.33</text:p>
          </table:table-cell>
          <table:table-cell office:value-type="float" office:value="16.607832366192827" table:style-name="ce37">
            <text:p>16.61</text:p>
          </table:table-cell>
          <table:table-cell office:value-type="float" office:value="1.0040746221168819" table:style-name="ce37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ducation</text:p>
          </table:table-cell>
          <table:table-cell office:value-type="float" office:value="3.0685042406358529" table:style-name="ce37">
            <text:p>3.07</text:p>
          </table:table-cell>
          <table:table-cell office:value-type="float" office:value="0.57910918744419781" table:style-name="ce37">
            <text:p>0.58</text:p>
          </table:table-cell>
          <table:table-cell office:value-type="float" office:value="1.933450233245225" table:style-name="ce37">
            <text:p>1.93</text:p>
          </table:table-cell>
          <table:table-cell office:value-type="float" office:value="4.2035582480264804" table:style-name="ce37">
            <text:p>4.20</text:p>
          </table:table-cell>
          <table:table-cell office:value-type="float" office:value="18.872686560934827" table:style-name="ce37">
            <text:p>18.87</text:p>
          </table:table-cell>
          <table:table-cell office:value-type="float" office:value="1.544791089698095" table:style-name="ce37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scort education</text:p>
          </table:table-cell>
          <table:table-cell office:value-type="float" office:value="1.6402038544836131" table:style-name="ce37">
            <text:p>1.64</text:p>
          </table:table-cell>
          <table:table-cell office:value-type="float" office:value="0.25575299395878898" table:style-name="ce37">
            <text:p>[low]</text:p>
          </table:table-cell>
          <table:table-cell office:value-type="float" office:value="1.138927986324386" table:style-name="ce37">
            <text:p>1.14</text:p>
          </table:table-cell>
          <table:table-cell office:value-type="float" office:value="2.1414797226428388" table:style-name="ce37">
            <text:p>2.14</text:p>
          </table:table-cell>
          <table:table-cell office:value-type="float" office:value="15.592756550331845" table:style-name="ce37">
            <text:p>15.59</text:p>
          </table:table-cell>
          <table:table-cell office:value-type="float" office:value="1.649373723477632" table:style-name="ce37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hopping</text:p>
          </table:table-cell>
          <table:table-cell office:value-type="float" office:value="3.1756169694108269" table:style-name="ce37">
            <text:p>3.18</text:p>
          </table:table-cell>
          <table:table-cell office:value-type="float" office:value="0.42323276258563752" table:style-name="ce37">
            <text:p>[low]</text:p>
          </table:table-cell>
          <table:table-cell office:value-type="float" office:value="2.3460807547429772" table:style-name="ce37">
            <text:p>2.35</text:p>
          </table:table-cell>
          <table:table-cell office:value-type="float" office:value="4.0051531840786767" table:style-name="ce37">
            <text:p>4.01</text:p>
          </table:table-cell>
          <table:table-cell office:value-type="float" office:value="13.327575921858109" table:style-name="ce37">
            <text:p>13.33</text:p>
          </table:table-cell>
          <table:table-cell office:value-type="float" office:value="1.6402487201414579" table:style-name="ce37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 escort</text:p>
          </table:table-cell>
          <table:table-cell office:value-type="float" office:value="4.1146171441420147" table:style-name="ce37">
            <text:p>4.11</text:p>
          </table:table-cell>
          <table:table-cell office:value-type="float" office:value="0.39966547412391201" table:style-name="ce37">
            <text:p>[low]</text:p>
          </table:table-cell>
          <table:table-cell office:value-type="float" office:value="3.3312728148591479" table:style-name="ce37">
            <text:p>3.33</text:p>
          </table:table-cell>
          <table:table-cell office:value-type="float" office:value="4.897961473424882" table:style-name="ce37">
            <text:p>4.90</text:p>
          </table:table-cell>
          <table:table-cell office:value-type="float" office:value="9.7133089209263659" table:style-name="ce37">
            <text:p>9.71</text:p>
          </table:table-cell>
          <table:table-cell office:value-type="float" office:value="1.0682979064440949" table:style-name="ce37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Personal business</text:p>
          </table:table-cell>
          <table:table-cell office:value-type="float" office:value="3.3166634236773911" table:style-name="ce37">
            <text:p>3.32</text:p>
          </table:table-cell>
          <table:table-cell office:value-type="float" office:value="0.5726337932337846" table:style-name="ce37">
            <text:p>0.57</text:p>
          </table:table-cell>
          <table:table-cell office:value-type="float" office:value="2.194301188939173" table:style-name="ce37">
            <text:p>2.19</text:p>
          </table:table-cell>
          <table:table-cell office:value-type="float" office:value="4.4390256584156091" table:style-name="ce37">
            <text:p>4.44</text:p>
          </table:table-cell>
          <table:table-cell office:value-type="float" office:value="17.265357381330841" table:style-name="ce37">
            <text:p>17.27</text:p>
          </table:table-cell>
          <table:table-cell office:value-type="float" office:value="1.702506249536065" table:style-name="ce37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9.9587508972084215" table:style-name="ce37">
            <text:p>9.96</text:p>
          </table:table-cell>
          <table:table-cell office:value-type="float" office:value="2.2249435055160141" table:style-name="ce37">
            <text:p>2.22</text:p>
          </table:table-cell>
          <table:table-cell office:value-type="float" office:value="5.5978616263970329" table:style-name="ce37">
            <text:p>5.60</text:p>
          </table:table-cell>
          <table:table-cell office:value-type="float" office:value="14.319640168019809" table:style-name="ce37">
            <text:p>14.32</text:p>
          </table:table-cell>
          <table:table-cell office:value-type="float" office:value="22.341592118141012" table:style-name="ce37">
            <text:p>22.34</text:p>
          </table:table-cell>
          <table:table-cell office:value-type="float" office:value="1.6289732077563359" table:style-name="ce37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elsewhere</text:p>
          </table:table-cell>
          <table:table-cell office:value-type="float" office:value="4.6796449445889339" table:style-name="ce37">
            <text:p>4.68</text:p>
          </table:table-cell>
          <table:table-cell office:value-type="float" office:value="1.3475172784754961" table:style-name="ce37">
            <text:p>1.35</text:p>
          </table:table-cell>
          <table:table-cell office:value-type="float" office:value="2.038511078776962" table:style-name="ce37">
            <text:p>2.04</text:p>
          </table:table-cell>
          <table:table-cell office:value-type="float" office:value="7.3207788104009053" table:style-name="ce37">
            <text:p>7.32</text:p>
          </table:table-cell>
          <table:table-cell office:value-type="float" office:value="28.795288839885774" table:style-name="ce37">
            <text:p>28.80</text:p>
          </table:table-cell>
          <table:table-cell office:value-type="float" office:value="1.909799038180378" table:style-name="ce37">
            <text:p>1.9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.7060959636989583" table:style-name="ce37">
            <text:p>5.71</text:p>
          </table:table-cell>
          <table:table-cell office:value-type="float" office:value="0.75956924628184086" table:style-name="ce37">
            <text:p>0.76</text:p>
          </table:table-cell>
          <table:table-cell office:value-type="float" office:value="4.2173402409865499" table:style-name="ce37">
            <text:p>4.22</text:p>
          </table:table-cell>
          <table:table-cell office:value-type="float" office:value="7.1948516864113667" table:style-name="ce37">
            <text:p>7.19</text:p>
          </table:table-cell>
          <table:table-cell office:value-type="float" office:value="13.311539993615048" table:style-name="ce37">
            <text:p>13.31</text:p>
          </table:table-cell>
          <table:table-cell office:value-type="float" office:value="1.3308479504947239" table:style-name="ce37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port: participate</text:p>
          </table:table-cell>
          <table:table-cell office:value-type="float" office:value="3.1905540499314808" table:style-name="ce37">
            <text:p>3.19</text:p>
          </table:table-cell>
          <table:table-cell office:value-type="float" office:value="0.66565369905112459" table:style-name="ce37">
            <text:p>0.67</text:p>
          </table:table-cell>
          <table:table-cell office:value-type="float" office:value="1.885872799791277" table:style-name="ce37">
            <text:p>1.89</text:p>
          </table:table-cell>
          <table:table-cell office:value-type="float" office:value="4.4952353000716858" table:style-name="ce37">
            <text:p>4.50</text:p>
          </table:table-cell>
          <table:table-cell office:value-type="float" office:value="20.863263515796575" table:style-name="ce37">
            <text:p>20.86</text:p>
          </table:table-cell>
          <table:table-cell office:value-type="float" office:value="1.278631282110005" table:style-name="ce37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Holiday: base</text:p>
          </table:table-cell>
          <table:table-cell office:value-type="float" office:value="51.799017917044303" table:style-name="ce37">
            <text:p>51.80</text:p>
          </table:table-cell>
          <table:table-cell office:value-type="float" office:value="12.77807258068162" table:style-name="ce37">
            <text:p>12.78</text:p>
          </table:table-cell>
          <table:table-cell office:value-type="float" office:value="26.75399565890833" table:style-name="ce37">
            <text:p>26.75</text:p>
          </table:table-cell>
          <table:table-cell office:value-type="float" office:value="76.844040175180282" table:style-name="ce37">
            <text:p>76.84</text:p>
          </table:table-cell>
          <table:table-cell office:value-type="float" office:value="24.668561479573988" table:style-name="ce37">
            <text:p>24.67</text:p>
          </table:table-cell>
          <table:table-cell office:value-type="float" office:value="1.71545987631494" table:style-name="ce37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Day trip</text:p>
          </table:table-cell>
          <table:table-cell office:value-type="float" office:value="13.964601721089769" table:style-name="ce37">
            <text:p>13.96</text:p>
          </table:table-cell>
          <table:table-cell office:value-type="float" office:value="2.7581873737640161" table:style-name="ce37">
            <text:p>2.76</text:p>
          </table:table-cell>
          <table:table-cell office:value-type="float" office:value="8.5585544685122983" table:style-name="ce37">
            <text:p>8.56</text:p>
          </table:table-cell>
          <table:table-cell office:value-type="float" office:value="19.37064897366724" table:style-name="ce37">
            <text:p>19.37</text:p>
          </table:table-cell>
          <table:table-cell office:value-type="float" office:value="19.751278474333549" table:style-name="ce37">
            <text:p>19.75</text:p>
          </table:table-cell>
          <table:table-cell office:value-type="float" office:value="1.692586331587058" table:style-name="ce37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Just walk</text:p>
          </table:table-cell>
          <table:table-cell office:value-type="float" office:value="1.1037769092118981" table:style-name="ce37">
            <text:p>1.10</text:p>
          </table:table-cell>
          <table:table-cell office:value-type="float" office:value="0.12741981504557831" table:style-name="ce37">
            <text:p>[low]</text:p>
          </table:table-cell>
          <table:table-cell office:value-type="float" office:value="0.85403407172256474" table:style-name="ce37">
            <text:p>0.85</text:p>
          </table:table-cell>
          <table:table-cell office:value-type="float" office:value="1.353519746701231" table:style-name="ce37">
            <text:p>1.35</text:p>
          </table:table-cell>
          <table:table-cell office:value-type="float" office:value="11.54398266372112" table:style-name="ce37">
            <text:p>11.54</text:p>
          </table:table-cell>
          <table:table-cell office:value-type="float" office:value="1.6090200498709339" table:style-name="ce37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</text:p>
          </table:table-cell>
          <table:table-cell office:value-type="float" office:value="2" table:style-name="ce37">
            <text:p>2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All purposes</text:p>
          </table:table-cell>
          <table:table-cell office:value-type="float" office:value="5.1434995188399242" table:style-name="ce39">
            <text:p>5.14</text:p>
          </table:table-cell>
          <table:table-cell office:value-type="float" office:value="0.36284187346525593" table:style-name="ce39">
            <text:p>[low]</text:p>
          </table:table-cell>
          <table:table-cell office:value-type="float" office:value="4.4323294468480228" table:style-name="ce40">
            <text:p>4.43</text:p>
          </table:table-cell>
          <table:table-cell office:value-type="float" office:value="5.8546695908318256" table:style-name="ce40">
            <text:p>5.85</text:p>
          </table:table-cell>
          <table:table-cell office:value-type="float" office:value="7.0543775135239448" table:style-name="ce40">
            <text:p>7.05</text:p>
          </table:table-cell>
          <table:table-cell office:value-type="float" office:value="1.679085565397197" table:style-name="ce40">
            <text:p>1.6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Commuting</text:p>
          </table:table-cell>
          <table:table-cell office:value-type="float" office:value="9.3130183919312159" table:style-name="ce39">
            <text:p>9.31</text:p>
          </table:table-cell>
          <table:table-cell office:value-type="float" office:value="0.85702424515907094" table:style-name="ce39">
            <text:p>0.86</text:p>
          </table:table-cell>
          <table:table-cell office:value-type="float" office:value="7.6332508714194356" table:style-name="ce40">
            <text:p>7.63</text:p>
          </table:table-cell>
          <table:table-cell office:value-type="float" office:value="10.992785912443001" table:style-name="ce40">
            <text:p>10.99</text:p>
          </table:table-cell>
          <table:table-cell office:value-type="float" office:value="9.2024326495649937" table:style-name="ce40">
            <text:p>9.20</text:p>
          </table:table-cell>
          <table:table-cell office:value-type="float" office:value="0.74167451312015364" table:style-name="ce40">
            <text:p>0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Business</text:p>
          </table:table-cell>
          <table:table-cell office:value-type="float" office:value="32.900081265512718" table:style-name="ce39">
            <text:p>32.90</text:p>
          </table:table-cell>
          <table:table-cell office:value-type="float" office:value="13.29839254922855" table:style-name="ce39">
            <text:p>13.30</text:p>
          </table:table-cell>
          <table:table-cell office:value-type="float" office:value="6.8352318690247778" table:style-name="ce40">
            <text:p>6.84</text:p>
          </table:table-cell>
          <table:table-cell office:value-type="float" office:value="58.964930662000668" table:style-name="ce40">
            <text:p>58.96</text:p>
          </table:table-cell>
          <table:table-cell office:value-type="float" office:value="40.420546204451171" table:style-name="ce40">
            <text:p>40.42</text:p>
          </table:table-cell>
          <table:table-cell office:value-type="float" office:value="1.354973347368734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ducation</text:p>
          </table:table-cell>
          <table:table-cell office:value-type="float" office:value="1.694537513504041" table:style-name="ce39">
            <text:p>1.69</text:p>
          </table:table-cell>
          <table:table-cell office:value-type="float" office:value="0.26957716173796359" table:style-name="ce39">
            <text:p>[low]</text:p>
          </table:table-cell>
          <table:table-cell office:value-type="float" office:value="1.1661662764976319" table:style-name="ce40">
            <text:p>1.17</text:p>
          </table:table-cell>
          <table:table-cell office:value-type="float" office:value="2.2229087505104488" table:style-name="ce40">
            <text:p>2.22</text:p>
          </table:table-cell>
          <table:table-cell office:value-type="float" office:value="15.908598044579126" table:style-name="ce40">
            <text:p>15.91</text:p>
          </table:table-cell>
          <table:table-cell office:value-type="float" office:value="1.610949461918872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scort education</text:p>
          </table:table-cell>
          <table:table-cell office:value-type="float" office:value="1.9464292032996811" table:style-name="ce39">
            <text:p>1.95</text:p>
          </table:table-cell>
          <table:table-cell office:value-type="float" office:value="0.46381424160399631" table:style-name="ce39">
            <text:p>[low]</text:p>
          </table:table-cell>
          <table:table-cell office:value-type="float" office:value="1.037353289755848" table:style-name="ce40">
            <text:p>1.04</text:p>
          </table:table-cell>
          <table:table-cell office:value-type="float" office:value="2.855505116843513" table:style-name="ce40">
            <text:p>2.86</text:p>
          </table:table-cell>
          <table:table-cell office:value-type="float" office:value="23.828980823844812" table:style-name="ce40">
            <text:p>23.83</text:p>
          </table:table-cell>
          <table:table-cell office:value-type="float" office:value="0.87920768042899544" table:style-name="ce40">
            <text:p>0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hopping</text:p>
          </table:table-cell>
          <table:table-cell office:value-type="float" office:value="3.347782218067588" table:style-name="ce39">
            <text:p>3.35</text:p>
          </table:table-cell>
          <table:table-cell office:value-type="float" office:value="0.28873121814306418" table:style-name="ce39">
            <text:p>[low]</text:p>
          </table:table-cell>
          <table:table-cell office:value-type="float" office:value="2.781869030507182" table:style-name="ce40">
            <text:p>2.78</text:p>
          </table:table-cell>
          <table:table-cell office:value-type="float" office:value="3.9136954056279931" table:style-name="ce40">
            <text:p>3.91</text:p>
          </table:table-cell>
          <table:table-cell office:value-type="float" office:value="8.6245519969852182" table:style-name="ce40">
            <text:p>8.62</text:p>
          </table:table-cell>
          <table:table-cell office:value-type="float" office:value="1.295297648008392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 escort</text:p>
          </table:table-cell>
          <table:table-cell office:value-type="float" office:value="6.193458058950176" table:style-name="ce39">
            <text:p>6.19</text:p>
          </table:table-cell>
          <table:table-cell office:value-type="float" office:value="1.1563554483231471" table:style-name="ce39">
            <text:p>1.16</text:p>
          </table:table-cell>
          <table:table-cell office:value-type="float" office:value="3.927001380236808" table:style-name="ce40">
            <text:p>3.93</text:p>
          </table:table-cell>
          <table:table-cell office:value-type="float" office:value="8.459914737663544" table:style-name="ce40">
            <text:p>8.46</text:p>
          </table:table-cell>
          <table:table-cell office:value-type="float" office:value="18.670594639001326" table:style-name="ce40">
            <text:p>18.67</text:p>
          </table:table-cell>
          <table:table-cell office:value-type="float" office:value="1.312797747469846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Personal business</text:p>
          </table:table-cell>
          <table:table-cell office:value-type="float" office:value="7.0820252640119179" table:style-name="ce39">
            <text:p>7.08</text:p>
          </table:table-cell>
          <table:table-cell office:value-type="float" office:value="1.5464680512998099" table:style-name="ce39">
            <text:p>1.55</text:p>
          </table:table-cell>
          <table:table-cell office:value-type="float" office:value="4.05094788346429" table:style-name="ce40">
            <text:p>4.05</text:p>
          </table:table-cell>
          <table:table-cell office:value-type="float" office:value="10.11310264455955" table:style-name="ce40">
            <text:p>10.11</text:p>
          </table:table-cell>
          <table:table-cell office:value-type="float" office:value="21.836522656285283" table:style-name="ce40">
            <text:p>21.84</text:p>
          </table:table-cell>
          <table:table-cell office:value-type="float" office:value="1.7802845532805469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0.570626757871359" table:style-name="ce39">
            <text:p>10.57</text:p>
          </table:table-cell>
          <table:table-cell office:value-type="float" office:value="1.921141908572352" table:style-name="ce39">
            <text:p>1.92</text:p>
          </table:table-cell>
          <table:table-cell office:value-type="float" office:value="6.805188617069553" table:style-name="ce40">
            <text:p>6.81</text:p>
          </table:table-cell>
          <table:table-cell office:value-type="float" office:value="14.33606489867317" table:style-name="ce40">
            <text:p>14.34</text:p>
          </table:table-cell>
          <table:table-cell office:value-type="float" office:value="18.174342473513068" table:style-name="ce40">
            <text:p>18.17</text:p>
          </table:table-cell>
          <table:table-cell office:value-type="float" office:value="1.5290747817929631" table:style-name="ce40">
            <text:p>1.5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5.0773168932044968" table:style-name="ce39">
            <text:p>5.08</text:p>
          </table:table-cell>
          <table:table-cell office:value-type="float" office:value="1.009107887872136" table:style-name="ce39">
            <text:p>1.01</text:p>
          </table:table-cell>
          <table:table-cell office:value-type="float" office:value="3.0994654329751108" table:style-name="ce40">
            <text:p>3.10</text:p>
          </table:table-cell>
          <table:table-cell office:value-type="float" office:value="7.0551683534338823" table:style-name="ce40">
            <text:p>7.06</text:p>
          </table:table-cell>
          <table:table-cell office:value-type="float" office:value="19.874825800665118" table:style-name="ce40">
            <text:p>19.87</text:p>
          </table:table-cell>
          <table:table-cell office:value-type="float" office:value="1.3651735491597301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7.7544087181113612" table:style-name="ce39">
            <text:p>7.75</text:p>
          </table:table-cell>
          <table:table-cell office:value-type="float" office:value="1.821627722059135" table:style-name="ce39">
            <text:p>1.82</text:p>
          </table:table-cell>
          <table:table-cell office:value-type="float" office:value="4.1840183828754576" table:style-name="ce40">
            <text:p>4.18</text:p>
          </table:table-cell>
          <table:table-cell office:value-type="float" office:value="11.32479905334726" table:style-name="ce40">
            <text:p>11.32</text:p>
          </table:table-cell>
          <table:table-cell office:value-type="float" office:value="23.491510291487508" table:style-name="ce40">
            <text:p>23.49</text:p>
          </table:table-cell>
          <table:table-cell office:value-type="float" office:value="1.1749364113226961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port: participate</text:p>
          </table:table-cell>
          <table:table-cell office:value-type="float" office:value="8.1417273354298629" table:style-name="ce39">
            <text:p>8.14</text:p>
          </table:table-cell>
          <table:table-cell office:value-type="float" office:value="1.8786069955721769" table:style-name="ce39">
            <text:p>1.88</text:p>
          </table:table-cell>
          <table:table-cell office:value-type="float" office:value="4.4596576241083952" table:style-name="ce40">
            <text:p>4.46</text:p>
          </table:table-cell>
          <table:table-cell office:value-type="float" office:value="11.823797046751331" table:style-name="ce40">
            <text:p>11.82</text:p>
          </table:table-cell>
          <table:table-cell office:value-type="float" office:value="23.073813678298414" table:style-name="ce40">
            <text:p>23.07</text:p>
          </table:table-cell>
          <table:table-cell office:value-type="float" office:value="1.322390296364877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Holiday: base</text:p>
          </table:table-cell>
          <table:table-cell office:value-type="float" office:value="50.683971440848161" table:style-name="ce39">
            <text:p>50.68</text:p>
          </table:table-cell>
          <table:table-cell office:value-type="float" office:value="5.7446311178187797" table:style-name="ce39">
            <text:p>5.74</text:p>
          </table:table-cell>
          <table:table-cell office:value-type="float" office:value="39.424494449923351" table:style-name="ce40">
            <text:p>39.42</text:p>
          </table:table-cell>
          <table:table-cell office:value-type="float" office:value="61.943448431772971" table:style-name="ce40">
            <text:p>61.94</text:p>
          </table:table-cell>
          <table:table-cell office:value-type="float" office:value="11.33421662610472" table:style-name="ce40">
            <text:p>11.33</text:p>
          </table:table-cell>
          <table:table-cell office:value-type="float" office:value="1.028359103956427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Day trip</text:p>
          </table:table-cell>
          <table:table-cell office:value-type="float" office:value="16.812582313463071" table:style-name="ce39">
            <text:p>16.81</text:p>
          </table:table-cell>
          <table:table-cell office:value-type="float" office:value="3.9999289577592871" table:style-name="ce39">
            <text:p>4.00</text:p>
          </table:table-cell>
          <table:table-cell office:value-type="float" office:value="8.9727215562548679" table:style-name="ce40">
            <text:p>8.97</text:p>
          </table:table-cell>
          <table:table-cell office:value-type="float" office:value="24.652443070671271" table:style-name="ce40">
            <text:p>24.65</text:p>
          </table:table-cell>
          <table:table-cell office:value-type="float" office:value="23.791282523900268" table:style-name="ce40">
            <text:p>23.79</text:p>
          </table:table-cell>
          <table:table-cell office:value-type="float" office:value="1.403685884450339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Just walk</text:p>
          </table:table-cell>
          <table:table-cell office:value-type="float" office:value="1.2293548013402049" table:style-name="ce39">
            <text:p>1.23</text:p>
          </table:table-cell>
          <table:table-cell office:value-type="float" office:value="0.18010124051101961" table:style-name="ce39">
            <text:p>[low]</text:p>
          </table:table-cell>
          <table:table-cell office:value-type="float" office:value="0.87635636993860633" table:style-name="ce40">
            <text:p>0.88</text:p>
          </table:table-cell>
          <table:table-cell office:value-type="float" office:value="1.5823532327418031" table:style-name="ce40">
            <text:p>1.58</text:p>
          </table:table-cell>
          <table:table-cell office:value-type="float" office:value="14.650061993061625" table:style-name="ce40">
            <text:p>14.65</text:p>
          </table:table-cell>
          <table:table-cell office:value-type="float" office:value="1.3300928965651331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</text:p>
          </table:table-cell>
          <table:table-cell office:value-type="float" office:value="5.1411916857717834" table:style-name="ce39">
            <text:p>5.14</text:p>
          </table:table-cell>
          <table:table-cell office:value-type="float" office:value="3.2386367678329089" table:style-name="ce39">
            <text:p>3.24</text:p>
          </table:table-cell>
          <table:table-cell office:value-type="float" office:value="0" table:style-name="ce40">
            <text:p>0.00</text:p>
          </table:table-cell>
          <table:table-cell office:value-type="float" office:value="11.488919750724291" table:style-name="ce40">
            <text:p>11.49</text:p>
          </table:table-cell>
          <table:table-cell office:value-type="float" office:value="62.993892579337519" table:style-name="ce40">
            <text:p>62.99</text:p>
          </table:table-cell>
          <table:table-cell office:value-type="float" office:value="0.94867052488624082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All purposes</text:p>
          </table:table-cell>
          <table:table-cell office:value-type="float" office:value="6.5081969161861064" table:style-name="ce39">
            <text:p>6.51</text:p>
          </table:table-cell>
          <table:table-cell office:value-type="float" office:value="0.48565877294246329" table:style-name="ce39">
            <text:p>[low]</text:p>
          </table:table-cell>
          <table:table-cell office:value-type="float" office:value="5.5563057212188776" table:style-name="ce40">
            <text:p>5.56</text:p>
          </table:table-cell>
          <table:table-cell office:value-type="float" office:value="7.4600881111533326" table:style-name="ce40">
            <text:p>7.46</text:p>
          </table:table-cell>
          <table:table-cell office:value-type="float" office:value="7.4622630383941431" table:style-name="ce40">
            <text:p>7.46</text:p>
          </table:table-cell>
          <table:table-cell office:value-type="float" office:value="1.306223808932458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Commuting</text:p>
          </table:table-cell>
          <table:table-cell office:value-type="float" office:value="8.4674512094198544" table:style-name="ce39">
            <text:p>8.47</text:p>
          </table:table-cell>
          <table:table-cell office:value-type="float" office:value="0.88664373050042788" table:style-name="ce39">
            <text:p>0.89</text:p>
          </table:table-cell>
          <table:table-cell office:value-type="float" office:value="6.7296294976390154" table:style-name="ce40">
            <text:p>6.73</text:p>
          </table:table-cell>
          <table:table-cell office:value-type="float" office:value="10.20527292120069" table:style-name="ce40">
            <text:p>10.21</text:p>
          </table:table-cell>
          <table:table-cell office:value-type="float" office:value="10.471199757419992" table:style-name="ce40">
            <text:p>10.47</text:p>
          </table:table-cell>
          <table:table-cell office:value-type="float" office:value="1.074538639275709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Business</text:p>
          </table:table-cell>
          <table:table-cell office:value-type="float" office:value="22.271971134051419" table:style-name="ce39">
            <text:p>22.27</text:p>
          </table:table-cell>
          <table:table-cell office:value-type="float" office:value="4.6349101346312986" table:style-name="ce39">
            <text:p>4.63</text:p>
          </table:table-cell>
          <table:table-cell office:value-type="float" office:value="13.18754727017407" table:style-name="ce40">
            <text:p>13.19</text:p>
          </table:table-cell>
          <table:table-cell office:value-type="float" office:value="31.35639499792876" table:style-name="ce40">
            <text:p>31.36</text:p>
          </table:table-cell>
          <table:table-cell office:value-type="float" office:value="20.810507102108378" table:style-name="ce40">
            <text:p>20.81</text:p>
          </table:table-cell>
          <table:table-cell office:value-type="float" office:value="0.99734617786777824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ducation</text:p>
          </table:table-cell>
          <table:table-cell office:value-type="float" office:value="2.283534754509267" table:style-name="ce39">
            <text:p>2.28</text:p>
          </table:table-cell>
          <table:table-cell office:value-type="float" office:value="0.4714849335088952" table:style-name="ce39">
            <text:p>[low]</text:p>
          </table:table-cell>
          <table:table-cell office:value-type="float" office:value="1.3594242848318321" table:style-name="ce40">
            <text:p>1.36</text:p>
          </table:table-cell>
          <table:table-cell office:value-type="float" office:value="3.2076452241867011" table:style-name="ce40">
            <text:p>3.21</text:p>
          </table:table-cell>
          <table:table-cell office:value-type="float" office:value="20.64715382929294" table:style-name="ce40">
            <text:p>20.65</text:p>
          </table:table-cell>
          <table:table-cell office:value-type="float" office:value="1.4585055268106171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scort education</text:p>
          </table:table-cell>
          <table:table-cell office:value-type="float" office:value="1.701870700628263" table:style-name="ce39">
            <text:p>1.70</text:p>
          </table:table-cell>
          <table:table-cell office:value-type="float" office:value="0.36852330191096577" table:style-name="ce39">
            <text:p>[low]</text:p>
          </table:table-cell>
          <table:table-cell office:value-type="float" office:value="0.97956502888277042" table:style-name="ce40">
            <text:p>0.98</text:p>
          </table:table-cell>
          <table:table-cell office:value-type="float" office:value="2.4241763723737559" table:style-name="ce40">
            <text:p>2.42</text:p>
          </table:table-cell>
          <table:table-cell office:value-type="float" office:value="21.654012950274169" table:style-name="ce40">
            <text:p>21.65</text:p>
          </table:table-cell>
          <table:table-cell office:value-type="float" office:value="1.268318117405185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hopping</text:p>
          </table:table-cell>
          <table:table-cell office:value-type="float" office:value="3.5729792692922411" table:style-name="ce39">
            <text:p>3.57</text:p>
          </table:table-cell>
          <table:table-cell office:value-type="float" office:value="0.23447390495239179" table:style-name="ce39">
            <text:p>[low]</text:p>
          </table:table-cell>
          <table:table-cell office:value-type="float" office:value="3.1134104155855531" table:style-name="ce40">
            <text:p>3.11</text:p>
          </table:table-cell>
          <table:table-cell office:value-type="float" office:value="4.0325481229989286" table:style-name="ce40">
            <text:p>4.03</text:p>
          </table:table-cell>
          <table:table-cell office:value-type="float" office:value="6.5624199660928317" table:style-name="ce40">
            <text:p>6.56</text:p>
          </table:table-cell>
          <table:table-cell office:value-type="float" office:value="1.105317658742504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 escort</text:p>
          </table:table-cell>
          <table:table-cell office:value-type="float" office:value="4.7657219025442714" table:style-name="ce39">
            <text:p>4.77</text:p>
          </table:table-cell>
          <table:table-cell office:value-type="float" office:value="0.59289372953325303" table:style-name="ce39">
            <text:p>0.59</text:p>
          </table:table-cell>
          <table:table-cell office:value-type="float" office:value="3.6036501926590958" table:style-name="ce40">
            <text:p>3.60</text:p>
          </table:table-cell>
          <table:table-cell office:value-type="float" office:value="5.927793612429447" table:style-name="ce40">
            <text:p>5.93</text:p>
          </table:table-cell>
          <table:table-cell office:value-type="float" office:value="12.440795784091502" table:style-name="ce40">
            <text:p>12.44</text:p>
          </table:table-cell>
          <table:table-cell office:value-type="float" office:value="1.1235133748514261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Personal business</text:p>
          </table:table-cell>
          <table:table-cell office:value-type="float" office:value="3.563144912962052" table:style-name="ce39">
            <text:p>3.56</text:p>
          </table:table-cell>
          <table:table-cell office:value-type="float" office:value="0.5301633447098506" table:style-name="ce39">
            <text:p>0.53</text:p>
          </table:table-cell>
          <table:table-cell office:value-type="float" office:value="2.5240247573307451" table:style-name="ce40">
            <text:p>2.52</text:p>
          </table:table-cell>
          <table:table-cell office:value-type="float" office:value="4.6022650685933586" table:style-name="ce40">
            <text:p>4.60</text:p>
          </table:table-cell>
          <table:table-cell office:value-type="float" office:value="14.879084563224357" table:style-name="ce40">
            <text:p>14.88</text:p>
          </table:table-cell>
          <table:table-cell office:value-type="float" office:value="1.444463171237168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0.532015947626331" table:style-name="ce39">
            <text:p>10.53</text:p>
          </table:table-cell>
          <table:table-cell office:value-type="float" office:value="1.867642419492606" table:style-name="ce39">
            <text:p>1.87</text:p>
          </table:table-cell>
          <table:table-cell office:value-type="float" office:value="6.8714368054208181" table:style-name="ce40">
            <text:p>6.87</text:p>
          </table:table-cell>
          <table:table-cell office:value-type="float" office:value="14.19259508983183" table:style-name="ce40">
            <text:p>14.19</text:p>
          </table:table-cell>
          <table:table-cell office:value-type="float" office:value="17.733000299088314" table:style-name="ce40">
            <text:p>17.73</text:p>
          </table:table-cell>
          <table:table-cell office:value-type="float" office:value="1.6031912560271979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7.1784487551140614" table:style-name="ce39">
            <text:p>7.18</text:p>
          </table:table-cell>
          <table:table-cell office:value-type="float" office:value="1.0720680375309151" table:style-name="ce39">
            <text:p>1.07</text:p>
          </table:table-cell>
          <table:table-cell office:value-type="float" office:value="5.0771954015534666" table:style-name="ce40">
            <text:p>5.08</text:p>
          </table:table-cell>
          <table:table-cell office:value-type="float" office:value="9.2797021086746536" table:style-name="ce40">
            <text:p>9.28</text:p>
          </table:table-cell>
          <table:table-cell office:value-type="float" office:value="14.934536333733018" table:style-name="ce40">
            <text:p>14.93</text:p>
          </table:table-cell>
          <table:table-cell office:value-type="float" office:value="1.3529793393014891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7.732340943090322" table:style-name="ce39">
            <text:p>7.73</text:p>
          </table:table-cell>
          <table:table-cell office:value-type="float" office:value="1.036921244124507" table:style-name="ce39">
            <text:p>1.04</text:p>
          </table:table-cell>
          <table:table-cell office:value-type="float" office:value="5.6999753046062889" table:style-name="ce40">
            <text:p>5.70</text:p>
          </table:table-cell>
          <table:table-cell office:value-type="float" office:value="9.7647065815743552" table:style-name="ce40">
            <text:p>9.76</text:p>
          </table:table-cell>
          <table:table-cell office:value-type="float" office:value="13.410185243462495" table:style-name="ce40">
            <text:p>13.41</text:p>
          </table:table-cell>
          <table:table-cell office:value-type="float" office:value="1.028626812507661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port: participate</text:p>
          </table:table-cell>
          <table:table-cell office:value-type="float" office:value="6.5732518221038356" table:style-name="ce39">
            <text:p>6.57</text:p>
          </table:table-cell>
          <table:table-cell office:value-type="float" office:value="1.414060015391988" table:style-name="ce39">
            <text:p>1.41</text:p>
          </table:table-cell>
          <table:table-cell office:value-type="float" office:value="3.8016941919355389" table:style-name="ce40">
            <text:p>3.80</text:p>
          </table:table-cell>
          <table:table-cell office:value-type="float" office:value="9.3448094522721323" table:style-name="ce40">
            <text:p>9.34</text:p>
          </table:table-cell>
          <table:table-cell office:value-type="float" office:value="21.51233595884668" table:style-name="ce40">
            <text:p>21.51</text:p>
          </table:table-cell>
          <table:table-cell office:value-type="float" office:value="1.1376940511370199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Holiday: base</text:p>
          </table:table-cell>
          <table:table-cell office:value-type="float" office:value="49.358461507421559" table:style-name="ce39">
            <text:p>49.36</text:p>
          </table:table-cell>
          <table:table-cell office:value-type="float" office:value="5.7476363685631782" table:style-name="ce39">
            <text:p>5.75</text:p>
          </table:table-cell>
          <table:table-cell office:value-type="float" office:value="38.093094225037731" table:style-name="ce40">
            <text:p>38.09</text:p>
          </table:table-cell>
          <table:table-cell office:value-type="float" office:value="60.623828789805387" table:style-name="ce40">
            <text:p>60.62</text:p>
          </table:table-cell>
          <table:table-cell office:value-type="float" office:value="11.64468298449489" table:style-name="ce40">
            <text:p>11.64</text:p>
          </table:table-cell>
          <table:table-cell office:value-type="float" office:value="1.0743669957305431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Day trip</text:p>
          </table:table-cell>
          <table:table-cell office:value-type="float" office:value="11.823548601024189" table:style-name="ce39">
            <text:p>11.82</text:p>
          </table:table-cell>
          <table:table-cell office:value-type="float" office:value="2.067427882790795" table:style-name="ce39">
            <text:p>2.07</text:p>
          </table:table-cell>
          <table:table-cell office:value-type="float" office:value="7.7713899507542363" table:style-name="ce40">
            <text:p>7.77</text:p>
          </table:table-cell>
          <table:table-cell office:value-type="float" office:value="15.87570725129415" table:style-name="ce40">
            <text:p>15.88</text:p>
          </table:table-cell>
          <table:table-cell office:value-type="float" office:value="17.485680082642098" table:style-name="ce40">
            <text:p>17.49</text:p>
          </table:table-cell>
          <table:table-cell office:value-type="float" office:value="1.2962148883245139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Just walk</text:p>
          </table:table-cell>
          <table:table-cell office:value-type="float" office:value="0.93835485874139501" table:style-name="ce39">
            <text:p>0.94</text:p>
          </table:table-cell>
          <table:table-cell office:value-type="float" office:value="8.7292547230316431E-2" table:style-name="ce39">
            <text:p>[low]</text:p>
          </table:table-cell>
          <table:table-cell office:value-type="float" office:value="0.76726146616997482" table:style-name="ce40">
            <text:p>0.77</text:p>
          </table:table-cell>
          <table:table-cell office:value-type="float" office:value="1.109448251312815" table:style-name="ce40">
            <text:p>1.11</text:p>
          </table:table-cell>
          <table:table-cell office:value-type="float" office:value="9.3027223568065676" table:style-name="ce40">
            <text:p>9.30</text:p>
          </table:table-cell>
          <table:table-cell office:value-type="float" office:value="1.464542176277841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</text:p>
          </table:table-cell>
          <table:table-cell office:value-type="float" office:value="8.9282711848627407" table:style-name="ce39">
            <text:p>8.93</text:p>
          </table:table-cell>
          <table:table-cell office:value-type="float" office:value="4.1597609206738246" table:style-name="ce39">
            <text:p>4.16</text:p>
          </table:table-cell>
          <table:table-cell office:value-type="float" office:value="0.77513978034204456" table:style-name="ce40">
            <text:p>0.78</text:p>
          </table:table-cell>
          <table:table-cell office:value-type="float" office:value="17.08140258938344" table:style-name="ce40">
            <text:p>17.08</text:p>
          </table:table-cell>
          <table:table-cell office:value-type="float" office:value="46.590889037134183" table:style-name="ce40">
            <text:p>46.59</text:p>
          </table:table-cell>
          <table:table-cell office:value-type="float" office:value="0.80023619229525267" table:style-name="ce40">
            <text:p>0.8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All purposes</text:p>
          </table:table-cell>
          <table:table-cell office:value-type="float" office:value="6.2231411962396619" table:style-name="ce39">
            <text:p>6.22</text:p>
          </table:table-cell>
          <table:table-cell office:value-type="float" office:value="0.48872461345289031" table:style-name="ce39">
            <text:p>[low]</text:p>
          </table:table-cell>
          <table:table-cell office:value-type="float" office:value="5.2652409538719969" table:style-name="ce40">
            <text:p>5.27</text:p>
          </table:table-cell>
          <table:table-cell office:value-type="float" office:value="7.1810414386073269" table:style-name="ce40">
            <text:p>7.18</text:p>
          </table:table-cell>
          <table:table-cell office:value-type="float" office:value="7.8533428383113435" table:style-name="ce40">
            <text:p>7.85</text:p>
          </table:table-cell>
          <table:table-cell office:value-type="float" office:value="1.7793469979958989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Commuting</text:p>
          </table:table-cell>
          <table:table-cell office:value-type="float" office:value="7.7135952016696177" table:style-name="ce39">
            <text:p>7.71</text:p>
          </table:table-cell>
          <table:table-cell office:value-type="float" office:value="0.87911560688629975" table:style-name="ce39">
            <text:p>0.88</text:p>
          </table:table-cell>
          <table:table-cell office:value-type="float" office:value="5.9905286121724703" table:style-name="ce40">
            <text:p>5.99</text:p>
          </table:table-cell>
          <table:table-cell office:value-type="float" office:value="9.436661791166765" table:style-name="ce40">
            <text:p>9.44</text:p>
          </table:table-cell>
          <table:table-cell office:value-type="float" office:value="11.396963204602882" table:style-name="ce40">
            <text:p>11.40</text:p>
          </table:table-cell>
          <table:table-cell office:value-type="float" office:value="1.410686790479015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Business</text:p>
          </table:table-cell>
          <table:table-cell office:value-type="float" office:value="31.862584669372911" table:style-name="ce39">
            <text:p>31.86</text:p>
          </table:table-cell>
          <table:table-cell office:value-type="float" office:value="11.222531444291571" table:style-name="ce39">
            <text:p>11.22</text:p>
          </table:table-cell>
          <table:table-cell office:value-type="float" office:value="9.8664230385614253" table:style-name="ce40">
            <text:p>9.87</text:p>
          </table:table-cell>
          <table:table-cell office:value-type="float" office:value="53.858746300184393" table:style-name="ce40">
            <text:p>53.86</text:p>
          </table:table-cell>
          <table:table-cell office:value-type="float" office:value="35.221660642863476" table:style-name="ce40">
            <text:p>35.22</text:p>
          </table:table-cell>
          <table:table-cell office:value-type="float" office:value="1.3689212963594251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ducation</text:p>
          </table:table-cell>
          <table:table-cell office:value-type="float" office:value="2.8185787934922288" table:style-name="ce39">
            <text:p>2.82</text:p>
          </table:table-cell>
          <table:table-cell office:value-type="float" office:value="0.52761384630885799" table:style-name="ce39">
            <text:p>0.53</text:p>
          </table:table-cell>
          <table:table-cell office:value-type="float" office:value="1.784455654726868" table:style-name="ce40">
            <text:p>1.78</text:p>
          </table:table-cell>
          <table:table-cell office:value-type="float" office:value="3.8527019322575908" table:style-name="ce40">
            <text:p>3.85</text:p>
          </table:table-cell>
          <table:table-cell office:value-type="float" office:value="18.719144823166097" table:style-name="ce40">
            <text:p>18.72</text:p>
          </table:table-cell>
          <table:table-cell office:value-type="float" office:value="1.471113337074498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scort education</text:p>
          </table:table-cell>
          <table:table-cell office:value-type="float" office:value="1.507434624158279" table:style-name="ce39">
            <text:p>1.51</text:p>
          </table:table-cell>
          <table:table-cell office:value-type="float" office:value="0.50582500322052371" table:style-name="ce39">
            <text:p>0.51</text:p>
          </table:table-cell>
          <table:table-cell office:value-type="float" office:value="0.51601761784605304" table:style-name="ce40">
            <text:p>0.52</text:p>
          </table:table-cell>
          <table:table-cell office:value-type="float" office:value="2.4988516304705062" table:style-name="ce40">
            <text:p>2.50</text:p>
          </table:table-cell>
          <table:table-cell office:value-type="float" office:value="33.555352591358059" table:style-name="ce40">
            <text:p>33.56</text:p>
          </table:table-cell>
          <table:table-cell office:value-type="float" office:value="1.670604231522814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hopping</text:p>
          </table:table-cell>
          <table:table-cell office:value-type="float" office:value="3.4638750253669981" table:style-name="ce39">
            <text:p>3.46</text:p>
          </table:table-cell>
          <table:table-cell office:value-type="float" office:value="0.29084257308568762" table:style-name="ce39">
            <text:p>[low]</text:p>
          </table:table-cell>
          <table:table-cell office:value-type="float" office:value="2.8938235821190501" table:style-name="ce40">
            <text:p>2.89</text:p>
          </table:table-cell>
          <table:table-cell office:value-type="float" office:value="4.0339264686149452" table:style-name="ce40">
            <text:p>4.03</text:p>
          </table:table-cell>
          <table:table-cell office:value-type="float" office:value="8.3964511119991343" table:style-name="ce40">
            <text:p>8.40</text:p>
          </table:table-cell>
          <table:table-cell office:value-type="float" office:value="1.438495282352547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 escort</text:p>
          </table:table-cell>
          <table:table-cell office:value-type="float" office:value="4.401356445116126" table:style-name="ce39">
            <text:p>4.40</text:p>
          </table:table-cell>
          <table:table-cell office:value-type="float" office:value="0.61923940178634718" table:style-name="ce39">
            <text:p>0.62</text:p>
          </table:table-cell>
          <table:table-cell office:value-type="float" office:value="3.1876472176148849" table:style-name="ce40">
            <text:p>3.19</text:p>
          </table:table-cell>
          <table:table-cell office:value-type="float" office:value="5.6150656726173667" table:style-name="ce40">
            <text:p>5.62</text:p>
          </table:table-cell>
          <table:table-cell office:value-type="float" office:value="14.06928544661438" table:style-name="ce40">
            <text:p>14.07</text:p>
          </table:table-cell>
          <table:table-cell office:value-type="float" office:value="1.306144365123924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Personal business</text:p>
          </table:table-cell>
          <table:table-cell office:value-type="float" office:value="3.312203505541059" table:style-name="ce39">
            <text:p>3.31</text:p>
          </table:table-cell>
          <table:table-cell office:value-type="float" office:value="0.38860588816184738" table:style-name="ce39">
            <text:p>[low]</text:p>
          </table:table-cell>
          <table:table-cell office:value-type="float" office:value="2.550535964743839" table:style-name="ce40">
            <text:p>2.55</text:p>
          </table:table-cell>
          <table:table-cell office:value-type="float" office:value="4.0738710463382803" table:style-name="ce40">
            <text:p>4.07</text:p>
          </table:table-cell>
          <table:table-cell office:value-type="float" office:value="11.732548664710365" table:style-name="ce40">
            <text:p>11.73</text:p>
          </table:table-cell>
          <table:table-cell office:value-type="float" office:value="1.239397133245421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7.0586509745029256" table:style-name="ce39">
            <text:p>7.06</text:p>
          </table:table-cell>
          <table:table-cell office:value-type="float" office:value="1.228223310285762" table:style-name="ce39">
            <text:p>1.23</text:p>
          </table:table-cell>
          <table:table-cell office:value-type="float" office:value="4.6513332863428332" table:style-name="ce40">
            <text:p>4.65</text:p>
          </table:table-cell>
          <table:table-cell office:value-type="float" office:value="9.4659686626630197" table:style-name="ce40">
            <text:p>9.47</text:p>
          </table:table-cell>
          <table:table-cell office:value-type="float" office:value="17.400255583146386" table:style-name="ce40">
            <text:p>17.40</text:p>
          </table:table-cell>
          <table:table-cell office:value-type="float" office:value="1.306593892477651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elsewhere</text:p>
          </table:table-cell>
          <table:table-cell office:value-type="float" office:value="6.1749218908083714" table:style-name="ce39">
            <text:p>6.17</text:p>
          </table:table-cell>
          <table:table-cell office:value-type="float" office:value="0.72539642512612434" table:style-name="ce39">
            <text:p>0.73</text:p>
          </table:table-cell>
          <table:table-cell office:value-type="float" office:value="4.7531448975611674" table:style-name="ce40">
            <text:p>4.75</text:p>
          </table:table-cell>
          <table:table-cell office:value-type="float" office:value="7.5966988840555754" table:style-name="ce40">
            <text:p>7.60</text:p>
          </table:table-cell>
          <table:table-cell office:value-type="float" office:value="11.747459125044273" table:style-name="ce40">
            <text:p>11.75</text:p>
          </table:table-cell>
          <table:table-cell office:value-type="float" office:value="1.658358392154295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9.2429487679869275" table:style-name="ce39">
            <text:p>9.24</text:p>
          </table:table-cell>
          <table:table-cell office:value-type="float" office:value="2.1262777480198909" table:style-name="ce39">
            <text:p>2.13</text:p>
          </table:table-cell>
          <table:table-cell office:value-type="float" office:value="5.0754443818679418" table:style-name="ce40">
            <text:p>5.08</text:p>
          </table:table-cell>
          <table:table-cell office:value-type="float" office:value="13.410453154105911" table:style-name="ce40">
            <text:p>13.41</text:p>
          </table:table-cell>
          <table:table-cell office:value-type="float" office:value="23.004322553255747" table:style-name="ce40">
            <text:p>23.00</text:p>
          </table:table-cell>
          <table:table-cell office:value-type="float" office:value="1.661548193700346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port: participate</text:p>
          </table:table-cell>
          <table:table-cell office:value-type="float" office:value="5.8566431255718543" table:style-name="ce39">
            <text:p>5.86</text:p>
          </table:table-cell>
          <table:table-cell office:value-type="float" office:value="1.6035103171503231" table:style-name="ce39">
            <text:p>1.60</text:p>
          </table:table-cell>
          <table:table-cell office:value-type="float" office:value="2.7137629039572211" table:style-name="ce40">
            <text:p>2.71</text:p>
          </table:table-cell>
          <table:table-cell office:value-type="float" office:value="8.9995233471864875" table:style-name="ce40">
            <text:p>9.00</text:p>
          </table:table-cell>
          <table:table-cell office:value-type="float" office:value="27.379341420837438" table:style-name="ce40">
            <text:p>27.38</text:p>
          </table:table-cell>
          <table:table-cell office:value-type="float" office:value="1.4196154319947241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Holiday: base</text:p>
          </table:table-cell>
          <table:table-cell office:value-type="float" office:value="61.005907594126441" table:style-name="ce39">
            <text:p>61.01</text:p>
          </table:table-cell>
          <table:table-cell office:value-type="float" office:value="15.50397645943065" table:style-name="ce39">
            <text:p>15.50</text:p>
          </table:table-cell>
          <table:table-cell office:value-type="float" office:value="30.618113733642371" table:style-name="ce40">
            <text:p>30.62</text:p>
          </table:table-cell>
          <table:table-cell office:value-type="float" office:value="91.393701454610508" table:style-name="ce40">
            <text:p>91.39</text:p>
          </table:table-cell>
          <table:table-cell office:value-type="float" office:value="25.413893622530665" table:style-name="ce40">
            <text:p>25.41</text:p>
          </table:table-cell>
          <table:table-cell office:value-type="float" office:value="1.103450785625011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Day trip</text:p>
          </table:table-cell>
          <table:table-cell office:value-type="float" office:value="9.6287801267338828" table:style-name="ce39">
            <text:p>9.63</text:p>
          </table:table-cell>
          <table:table-cell office:value-type="float" office:value="1.603143353500484" table:style-name="ce39">
            <text:p>1.60</text:p>
          </table:table-cell>
          <table:table-cell office:value-type="float" office:value="6.4866191538729332" table:style-name="ce40">
            <text:p>6.49</text:p>
          </table:table-cell>
          <table:table-cell office:value-type="float" office:value="12.770941099594831" table:style-name="ce40">
            <text:p>12.77</text:p>
          </table:table-cell>
          <table:table-cell office:value-type="float" office:value="16.649495911215453" table:style-name="ce40">
            <text:p>16.65</text:p>
          </table:table-cell>
          <table:table-cell office:value-type="float" office:value="1.2869333403066909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Just walk</text:p>
          </table:table-cell>
          <table:table-cell office:value-type="float" office:value="0.88603257650301359" table:style-name="ce39">
            <text:p>0.89</text:p>
          </table:table-cell>
          <table:table-cell office:value-type="float" office:value="9.7694150877663741E-2" table:style-name="ce39">
            <text:p>[low]</text:p>
          </table:table-cell>
          <table:table-cell office:value-type="float" office:value="0.69455204078279265" table:style-name="ce40">
            <text:p>0.69</text:p>
          </table:table-cell>
          <table:table-cell office:value-type="float" office:value="1.077513112223234" table:style-name="ce40">
            <text:p>1.08</text:p>
          </table:table-cell>
          <table:table-cell office:value-type="float" office:value="11.026022458817739" table:style-name="ce40">
            <text:p>11.03</text:p>
          </table:table-cell>
          <table:table-cell office:value-type="float" office:value="1.5191002376376199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All purposes</text:p>
          </table:table-cell>
          <table:table-cell office:value-type="float" office:value="5.6330225943876586" table:style-name="ce39">
            <text:p>5.63</text:p>
          </table:table-cell>
          <table:table-cell office:value-type="float" office:value="0.50654051388191812" table:style-name="ce39">
            <text:p>0.51</text:p>
          </table:table-cell>
          <table:table-cell office:value-type="float" office:value="4.6402031871790994" table:style-name="ce40">
            <text:p>4.64</text:p>
          </table:table-cell>
          <table:table-cell office:value-type="float" office:value="6.6258420015962178" table:style-name="ce40">
            <text:p>6.63</text:p>
          </table:table-cell>
          <table:table-cell office:value-type="float" office:value="8.9923394659662641" table:style-name="ce40">
            <text:p>8.99</text:p>
          </table:table-cell>
          <table:table-cell office:value-type="float" office:value="1.7861150229268079" table:style-name="ce40">
            <text:p>1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Commuting</text:p>
          </table:table-cell>
          <table:table-cell office:value-type="float" office:value="9.511750735178687" table:style-name="ce39">
            <text:p>9.51</text:p>
          </table:table-cell>
          <table:table-cell office:value-type="float" office:value="1.0109497543506141" table:style-name="ce39">
            <text:p>1.01</text:p>
          </table:table-cell>
          <table:table-cell office:value-type="float" office:value="7.5302892166514832" table:style-name="ce40">
            <text:p>7.53</text:p>
          </table:table-cell>
          <table:table-cell office:value-type="float" office:value="11.49321225370589" table:style-name="ce40">
            <text:p>11.49</text:p>
          </table:table-cell>
          <table:table-cell office:value-type="float" office:value="10.628429849529928" table:style-name="ce40">
            <text:p>10.63</text:p>
          </table:table-cell>
          <table:table-cell office:value-type="float" office:value="1.1258252215888389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Business</text:p>
          </table:table-cell>
          <table:table-cell office:value-type="float" office:value="23.531003060312891" table:style-name="ce39">
            <text:p>23.53</text:p>
          </table:table-cell>
          <table:table-cell office:value-type="float" office:value="5.2125746705069052" table:style-name="ce39">
            <text:p>5.21</text:p>
          </table:table-cell>
          <table:table-cell office:value-type="float" office:value="13.31435670611936" table:style-name="ce40">
            <text:p>13.31</text:p>
          </table:table-cell>
          <table:table-cell office:value-type="float" office:value="33.747649414506427" table:style-name="ce40">
            <text:p>33.75</text:p>
          </table:table-cell>
          <table:table-cell office:value-type="float" office:value="22.1519442122651" table:style-name="ce40">
            <text:p>22.15</text:p>
          </table:table-cell>
          <table:table-cell office:value-type="float" office:value="1.3585620651143451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ducation</text:p>
          </table:table-cell>
          <table:table-cell office:value-type="float" office:value="2.1542536552352471" table:style-name="ce39">
            <text:p>2.15</text:p>
          </table:table-cell>
          <table:table-cell office:value-type="float" office:value="0.36651884592298051" table:style-name="ce39">
            <text:p>[low]</text:p>
          </table:table-cell>
          <table:table-cell office:value-type="float" office:value="1.435876717226205" table:style-name="ce40">
            <text:p>1.44</text:p>
          </table:table-cell>
          <table:table-cell office:value-type="float" office:value="2.8726305932442879" table:style-name="ce40">
            <text:p>2.87</text:p>
          </table:table-cell>
          <table:table-cell office:value-type="float" office:value="17.013727470405808" table:style-name="ce40">
            <text:p>17.01</text:p>
          </table:table-cell>
          <table:table-cell office:value-type="float" office:value="1.2431847594265131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scort education</text:p>
          </table:table-cell>
          <table:table-cell office:value-type="float" office:value="2.1270151558632411" table:style-name="ce39">
            <text:p>2.13</text:p>
          </table:table-cell>
          <table:table-cell office:value-type="float" office:value="0.41439497225811978" table:style-name="ce39">
            <text:p>[low]</text:p>
          </table:table-cell>
          <table:table-cell office:value-type="float" office:value="1.314801010237326" table:style-name="ce40">
            <text:p>1.31</text:p>
          </table:table-cell>
          <table:table-cell office:value-type="float" office:value="2.939229301489156" table:style-name="ce40">
            <text:p>2.94</text:p>
          </table:table-cell>
          <table:table-cell office:value-type="float" office:value="19.482464481544287" table:style-name="ce40">
            <text:p>19.48</text:p>
          </table:table-cell>
          <table:table-cell office:value-type="float" office:value="1.653492201858066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hopping</text:p>
          </table:table-cell>
          <table:table-cell office:value-type="float" office:value="2.6577850056668249" table:style-name="ce39">
            <text:p>2.66</text:p>
          </table:table-cell>
          <table:table-cell office:value-type="float" office:value="0.34535426473720598" table:style-name="ce39">
            <text:p>[low]</text:p>
          </table:table-cell>
          <table:table-cell office:value-type="float" office:value="1.980890646781901" table:style-name="ce40">
            <text:p>1.98</text:p>
          </table:table-cell>
          <table:table-cell office:value-type="float" office:value="3.3346793645517492" table:style-name="ce40">
            <text:p>3.33</text:p>
          </table:table-cell>
          <table:table-cell office:value-type="float" office:value="12.994063251950596" table:style-name="ce40">
            <text:p>12.99</text:p>
          </table:table-cell>
          <table:table-cell office:value-type="float" office:value="1.6571347793226141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 escort</text:p>
          </table:table-cell>
          <table:table-cell office:value-type="float" office:value="3.5405052839658788" table:style-name="ce39">
            <text:p>3.54</text:p>
          </table:table-cell>
          <table:table-cell office:value-type="float" office:value="0.61989776441009359" table:style-name="ce39">
            <text:p>0.62</text:p>
          </table:table-cell>
          <table:table-cell office:value-type="float" office:value="2.3255056657220958" table:style-name="ce40">
            <text:p>2.33</text:p>
          </table:table-cell>
          <table:table-cell office:value-type="float" office:value="4.7555049022096627" table:style-name="ce40">
            <text:p>4.76</text:p>
          </table:table-cell>
          <table:table-cell office:value-type="float" office:value="17.508737162954276" table:style-name="ce40">
            <text:p>17.51</text:p>
          </table:table-cell>
          <table:table-cell office:value-type="float" office:value="1.762126272544847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Personal business</text:p>
          </table:table-cell>
          <table:table-cell office:value-type="float" office:value="4.0201050924892341" table:style-name="ce39">
            <text:p>4.02</text:p>
          </table:table-cell>
          <table:table-cell office:value-type="float" office:value="0.45210691427213251" table:style-name="ce39">
            <text:p>[low]</text:p>
          </table:table-cell>
          <table:table-cell office:value-type="float" office:value="3.1339755405158551" table:style-name="ce40">
            <text:p>3.13</text:p>
          </table:table-cell>
          <table:table-cell office:value-type="float" office:value="4.9062346444626126" table:style-name="ce40">
            <text:p>4.91</text:p>
          </table:table-cell>
          <table:table-cell office:value-type="float" office:value="11.246146652156041" table:style-name="ce40">
            <text:p>11.25</text:p>
          </table:table-cell>
          <table:table-cell office:value-type="float" office:value="1.438040149976133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9.2415280731507767" table:style-name="ce39">
            <text:p>9.24</text:p>
          </table:table-cell>
          <table:table-cell office:value-type="float" office:value="1.7216452734702281" table:style-name="ce39">
            <text:p>1.72</text:p>
          </table:table-cell>
          <table:table-cell office:value-type="float" office:value="5.8671033371491301" table:style-name="ce40">
            <text:p>5.87</text:p>
          </table:table-cell>
          <table:table-cell office:value-type="float" office:value="12.61595280915242" table:style-name="ce40">
            <text:p>12.62</text:p>
          </table:table-cell>
          <table:table-cell office:value-type="float" office:value="18.629443743963609" table:style-name="ce40">
            <text:p>18.63</text:p>
          </table:table-cell>
          <table:table-cell office:value-type="float" office:value="1.794591222180316" table:style-name="ce40">
            <text:p>1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6.3129468670420383" table:style-name="ce39">
            <text:p>6.31</text:p>
          </table:table-cell>
          <table:table-cell office:value-type="float" office:value="1.263003170164489" table:style-name="ce39">
            <text:p>1.26</text:p>
          </table:table-cell>
          <table:table-cell office:value-type="float" office:value="3.8374606535196389" table:style-name="ce40">
            <text:p>3.84</text:p>
          </table:table-cell>
          <table:table-cell office:value-type="float" office:value="8.7884330805644382" table:style-name="ce40">
            <text:p>8.79</text:p>
          </table:table-cell>
          <table:table-cell office:value-type="float" office:value="20.006554732121089" table:style-name="ce40">
            <text:p>20.01</text:p>
          </table:table-cell>
          <table:table-cell office:value-type="float" office:value="1.5669610490026831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6.0283702858411443" table:style-name="ce39">
            <text:p>6.03</text:p>
          </table:table-cell>
          <table:table-cell office:value-type="float" office:value="0.94414079703036979" table:style-name="ce39">
            <text:p>0.94</text:p>
          </table:table-cell>
          <table:table-cell office:value-type="float" office:value="4.1778543236616192" table:style-name="ce40">
            <text:p>4.18</text:p>
          </table:table-cell>
          <table:table-cell office:value-type="float" office:value="7.8788862480206694" table:style-name="ce40">
            <text:p>7.88</text:p>
          </table:table-cell>
          <table:table-cell office:value-type="float" office:value="15.661625816978708" table:style-name="ce40">
            <text:p>15.66</text:p>
          </table:table-cell>
          <table:table-cell office:value-type="float" office:value="1.3530197032715809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port: participate</text:p>
          </table:table-cell>
          <table:table-cell office:value-type="float" office:value="3.652112039799646" table:style-name="ce39">
            <text:p>3.65</text:p>
          </table:table-cell>
          <table:table-cell office:value-type="float" office:value="0.48950796889112153" table:style-name="ce39">
            <text:p>[low]</text:p>
          </table:table-cell>
          <table:table-cell office:value-type="float" office:value="2.692676420773048" table:style-name="ce40">
            <text:p>2.69</text:p>
          </table:table-cell>
          <table:table-cell office:value-type="float" office:value="4.6115476588262441" table:style-name="ce40">
            <text:p>4.61</text:p>
          </table:table-cell>
          <table:table-cell office:value-type="float" office:value="13.403421460147094" table:style-name="ce40">
            <text:p>13.40</text:p>
          </table:table-cell>
          <table:table-cell office:value-type="float" office:value="1.195993595421242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Holiday: base</text:p>
          </table:table-cell>
          <table:table-cell office:value-type="float" office:value="61.494166657094027" table:style-name="ce39">
            <text:p>61.49</text:p>
          </table:table-cell>
          <table:table-cell office:value-type="float" office:value="9.6379885392052707" table:style-name="ce39">
            <text:p>9.64</text:p>
          </table:table-cell>
          <table:table-cell office:value-type="float" office:value="42.603709120251708" table:style-name="ce40">
            <text:p>42.60</text:p>
          </table:table-cell>
          <table:table-cell office:value-type="float" office:value="80.384624193936361" table:style-name="ce40">
            <text:p>80.38</text:p>
          </table:table-cell>
          <table:table-cell office:value-type="float" office:value="15.673012682567059" table:style-name="ce40">
            <text:p>15.67</text:p>
          </table:table-cell>
          <table:table-cell office:value-type="float" office:value="1.5458626777298421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Day trip</text:p>
          </table:table-cell>
          <table:table-cell office:value-type="float" office:value="18.167784082745591" table:style-name="ce39">
            <text:p>18.17</text:p>
          </table:table-cell>
          <table:table-cell office:value-type="float" office:value="3.83520991718416" table:style-name="ce39">
            <text:p>3.84</text:p>
          </table:table-cell>
          <table:table-cell office:value-type="float" office:value="10.650772645064629" table:style-name="ce40">
            <text:p>10.65</text:p>
          </table:table-cell>
          <table:table-cell office:value-type="float" office:value="25.68479552042654" table:style-name="ce40">
            <text:p>25.68</text:p>
          </table:table-cell>
          <table:table-cell office:value-type="float" office:value="21.109948795717784" table:style-name="ce40">
            <text:p>21.11</text:p>
          </table:table-cell>
          <table:table-cell office:value-type="float" office:value="1.4704357955741341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Just walk</text:p>
          </table:table-cell>
          <table:table-cell office:value-type="float" office:value="0.9535928259246621" table:style-name="ce39">
            <text:p>0.95</text:p>
          </table:table-cell>
          <table:table-cell office:value-type="float" office:value="8.8635886103674316E-2" table:style-name="ce39">
            <text:p>[low]</text:p>
          </table:table-cell>
          <table:table-cell office:value-type="float" office:value="0.7798664891614604" table:style-name="ce40">
            <text:p>0.78</text:p>
          </table:table-cell>
          <table:table-cell office:value-type="float" office:value="1.127319162687864" table:style-name="ce40">
            <text:p>1.13</text:p>
          </table:table-cell>
          <table:table-cell office:value-type="float" office:value="9.2949405337364546" table:style-name="ce40">
            <text:p>9.29</text:p>
          </table:table-cell>
          <table:table-cell office:value-type="float" office:value="1.4606427580368231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</text:p>
          </table:table-cell>
          <table:table-cell office:value-type="float" office:value="10.952563751880749" table:style-name="ce39">
            <text:p>10.95</text:p>
          </table:table-cell>
          <table:table-cell office:value-type="float" office:value="4.2845374364749897E-15" table:style-name="ce39">
            <text:p>[low]</text:p>
          </table:table-cell>
          <table:table-cell office:value-type="float" office:value="10.95256375188074" table:style-name="ce40">
            <text:p>10.95</text:p>
          </table:table-cell>
          <table:table-cell office:value-type="float" office:value="10.95256375188076" table:style-name="ce40">
            <text:p>10.95</text:p>
          </table:table-cell>
          <table:table-cell office:value-type="float" office:value="3.911903672543571E-14" table:style-name="ce40">
            <text:p>[low]</text:p>
          </table:table-cell>
          <table:table-cell office:value-type="float" office:value="1.39404967847759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All purposes</text:p>
          </table:table-cell>
          <table:table-cell office:value-type="float" office:value="5.812618284828047" table:style-name="ce39">
            <text:p>5.81</text:p>
          </table:table-cell>
          <table:table-cell office:value-type="float" office:value="0.38416981700699809" table:style-name="ce39">
            <text:p>[low]</text:p>
          </table:table-cell>
          <table:table-cell office:value-type="float" office:value="5.0596454434943308" table:style-name="ce40">
            <text:p>5.06</text:p>
          </table:table-cell>
          <table:table-cell office:value-type="float" office:value="6.5655911261617632" table:style-name="ce40">
            <text:p>6.57</text:p>
          </table:table-cell>
          <table:table-cell office:value-type="float" office:value="6.6092386972966848" table:style-name="ce40">
            <text:p>6.61</text:p>
          </table:table-cell>
          <table:table-cell office:value-type="float" office:value="1.553701386681432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Commuting</text:p>
          </table:table-cell>
          <table:table-cell office:value-type="float" office:value="10.63432804690501" table:style-name="ce39">
            <text:p>10.63</text:p>
          </table:table-cell>
          <table:table-cell office:value-type="float" office:value="1.7191856818838069" table:style-name="ce39">
            <text:p>1.72</text:p>
          </table:table-cell>
          <table:table-cell office:value-type="float" office:value="7.264724110412752" table:style-name="ce40">
            <text:p>7.26</text:p>
          </table:table-cell>
          <table:table-cell office:value-type="float" office:value="14.003931983397271" table:style-name="ce40">
            <text:p>14.00</text:p>
          </table:table-cell>
          <table:table-cell office:value-type="float" office:value="16.166378113416904" table:style-name="ce40">
            <text:p>16.17</text:p>
          </table:table-cell>
          <table:table-cell office:value-type="float" office:value="1.371981906371845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Business</text:p>
          </table:table-cell>
          <table:table-cell office:value-type="float" office:value="17.573772430418231" table:style-name="ce39">
            <text:p>17.57</text:p>
          </table:table-cell>
          <table:table-cell office:value-type="float" office:value="2.8638922758004979" table:style-name="ce39">
            <text:p>2.86</text:p>
          </table:table-cell>
          <table:table-cell office:value-type="float" office:value="11.96054356984925" table:style-name="ce40">
            <text:p>11.96</text:p>
          </table:table-cell>
          <table:table-cell office:value-type="float" office:value="23.187001290987212" table:style-name="ce40">
            <text:p>23.19</text:p>
          </table:table-cell>
          <table:table-cell office:value-type="float" office:value="16.296400144817063" table:style-name="ce40">
            <text:p>16.30</text:p>
          </table:table-cell>
          <table:table-cell office:value-type="float" office:value="0.92359188052669228" table:style-name="ce40">
            <text:p>0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ducation</text:p>
          </table:table-cell>
          <table:table-cell office:value-type="float" office:value="2.822238737261106" table:style-name="ce39">
            <text:p>2.82</text:p>
          </table:table-cell>
          <table:table-cell office:value-type="float" office:value="0.69447199212686572" table:style-name="ce39">
            <text:p>0.69</text:p>
          </table:table-cell>
          <table:table-cell office:value-type="float" office:value="1.4610736326924501" table:style-name="ce40">
            <text:p>1.46</text:p>
          </table:table-cell>
          <table:table-cell office:value-type="float" office:value="4.1834038418297634" table:style-name="ce40">
            <text:p>4.18</text:p>
          </table:table-cell>
          <table:table-cell office:value-type="float" office:value="24.607131315929319" table:style-name="ce40">
            <text:p>24.61</text:p>
          </table:table-cell>
          <table:table-cell office:value-type="float" office:value="1.00706839632367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scort education</text:p>
          </table:table-cell>
          <table:table-cell office:value-type="float" office:value="2.4091593410690488" table:style-name="ce39">
            <text:p>2.41</text:p>
          </table:table-cell>
          <table:table-cell office:value-type="float" office:value="0.66220184838505325" table:style-name="ce39">
            <text:p>0.66</text:p>
          </table:table-cell>
          <table:table-cell office:value-type="float" office:value="1.111243718234344" table:style-name="ce40">
            <text:p>1.11</text:p>
          </table:table-cell>
          <table:table-cell office:value-type="float" office:value="3.7070749639037528" table:style-name="ce40">
            <text:p>3.71</text:p>
          </table:table-cell>
          <table:table-cell office:value-type="float" office:value="27.486843111473291" table:style-name="ce40">
            <text:p>27.49</text:p>
          </table:table-cell>
          <table:table-cell office:value-type="float" office:value="1.231198127982406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hopping</text:p>
          </table:table-cell>
          <table:table-cell office:value-type="float" office:value="6.6145465965446668" table:style-name="ce39">
            <text:p>6.61</text:p>
          </table:table-cell>
          <table:table-cell office:value-type="float" office:value="0.85922175986961546" table:style-name="ce39">
            <text:p>0.86</text:p>
          </table:table-cell>
          <table:table-cell office:value-type="float" office:value="4.9304719472002203" table:style-name="ce40">
            <text:p>4.93</text:p>
          </table:table-cell>
          <table:table-cell office:value-type="float" office:value="8.2986212458891124" table:style-name="ce40">
            <text:p>8.30</text:p>
          </table:table-cell>
          <table:table-cell office:value-type="float" office:value="12.989881427677282" table:style-name="ce40">
            <text:p>12.99</text:p>
          </table:table-cell>
          <table:table-cell office:value-type="float" office:value="1.2317130881350871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 escort</text:p>
          </table:table-cell>
          <table:table-cell office:value-type="float" office:value="10.002287182037341" table:style-name="ce39">
            <text:p>10.00</text:p>
          </table:table-cell>
          <table:table-cell office:value-type="float" office:value="1.798511138942902" table:style-name="ce39">
            <text:p>1.80</text:p>
          </table:table-cell>
          <table:table-cell office:value-type="float" office:value="6.4772053497092523" table:style-name="ce40">
            <text:p>6.48</text:p>
          </table:table-cell>
          <table:table-cell office:value-type="float" office:value="13.52736901436543" table:style-name="ce40">
            <text:p>13.53</text:p>
          </table:table-cell>
          <table:table-cell office:value-type="float" office:value="17.980998807680386" table:style-name="ce40">
            <text:p>17.98</text:p>
          </table:table-cell>
          <table:table-cell office:value-type="float" office:value="1.252929018158909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Personal business</text:p>
          </table:table-cell>
          <table:table-cell office:value-type="float" office:value="6.2046040716518522" table:style-name="ce39">
            <text:p>6.20</text:p>
          </table:table-cell>
          <table:table-cell office:value-type="float" office:value="1.312009701218694" table:style-name="ce39">
            <text:p>1.31</text:p>
          </table:table-cell>
          <table:table-cell office:value-type="float" office:value="3.633065057263213" table:style-name="ce40">
            <text:p>3.63</text:p>
          </table:table-cell>
          <table:table-cell office:value-type="float" office:value="8.7761430860404914" table:style-name="ce40">
            <text:p>8.78</text:p>
          </table:table-cell>
          <table:table-cell office:value-type="float" office:value="21.145744129155972" table:style-name="ce40">
            <text:p>21.15</text:p>
          </table:table-cell>
          <table:table-cell office:value-type="float" office:value="1.4320807418484041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1.237446554102011" table:style-name="ce39">
            <text:p>11.24</text:p>
          </table:table-cell>
          <table:table-cell office:value-type="float" office:value="1.451713284452516" table:style-name="ce39">
            <text:p>1.45</text:p>
          </table:table-cell>
          <table:table-cell office:value-type="float" office:value="8.3920885165750789" table:style-name="ce40">
            <text:p>8.39</text:p>
          </table:table-cell>
          <table:table-cell office:value-type="float" office:value="14.082804591628941" table:style-name="ce40">
            <text:p>14.08</text:p>
          </table:table-cell>
          <table:table-cell office:value-type="float" office:value="12.918533382680216" table:style-name="ce40">
            <text:p>12.92</text:p>
          </table:table-cell>
          <table:table-cell office:value-type="float" office:value="1.0537677816628079" table:style-name="ce40">
            <text:p>1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elsewhere</text:p>
          </table:table-cell>
          <table:table-cell office:value-type="float" office:value="6.7263650024563173" table:style-name="ce39">
            <text:p>6.73</text:p>
          </table:table-cell>
          <table:table-cell office:value-type="float" office:value="1.5065434871388801" table:style-name="ce39">
            <text:p>1.51</text:p>
          </table:table-cell>
          <table:table-cell office:value-type="float" office:value="3.7735397676641131" table:style-name="ce40">
            <text:p>3.77</text:p>
          </table:table-cell>
          <table:table-cell office:value-type="float" office:value="9.6791902372485215" table:style-name="ce40">
            <text:p>9.68</text:p>
          </table:table-cell>
          <table:table-cell office:value-type="float" office:value="22.39758750214602" table:style-name="ce40">
            <text:p>22.40</text:p>
          </table:table-cell>
          <table:table-cell office:value-type="float" office:value="1.488289288782801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8.9040243667478673" table:style-name="ce39">
            <text:p>8.90</text:p>
          </table:table-cell>
          <table:table-cell office:value-type="float" office:value="1.967295870833252" table:style-name="ce39">
            <text:p>1.97</text:p>
          </table:table-cell>
          <table:table-cell office:value-type="float" office:value="5.0481244599146944" table:style-name="ce40">
            <text:p>5.05</text:p>
          </table:table-cell>
          <table:table-cell office:value-type="float" office:value="12.75992427358104" table:style-name="ce40">
            <text:p>12.76</text:p>
          </table:table-cell>
          <table:table-cell office:value-type="float" office:value="22.094457402656378" table:style-name="ce40">
            <text:p>22.09</text:p>
          </table:table-cell>
          <table:table-cell office:value-type="float" office:value="1.03921445492639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port: participate</text:p>
          </table:table-cell>
          <table:table-cell office:value-type="float" office:value="8.7847698503853877" table:style-name="ce39">
            <text:p>8.78</text:p>
          </table:table-cell>
          <table:table-cell office:value-type="float" office:value="1.6537540629874421" table:style-name="ce39">
            <text:p>1.65</text:p>
          </table:table-cell>
          <table:table-cell office:value-type="float" office:value="5.5434118869300013" table:style-name="ce40">
            <text:p>5.54</text:p>
          </table:table-cell>
          <table:table-cell office:value-type="float" office:value="12.02612781384077" table:style-name="ce40">
            <text:p>12.03</text:p>
          </table:table-cell>
          <table:table-cell office:value-type="float" office:value="18.825240628414321" table:style-name="ce40">
            <text:p>18.83</text:p>
          </table:table-cell>
          <table:table-cell office:value-type="float" office:value="0.71337700157157502" table:style-name="ce40">
            <text:p>0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Holiday: base</text:p>
          </table:table-cell>
          <table:table-cell office:value-type="float" office:value="42.649564479388303" table:style-name="ce39">
            <text:p>42.65</text:p>
          </table:table-cell>
          <table:table-cell office:value-type="float" office:value="9.8745979727748772" table:style-name="ce39">
            <text:p>9.87</text:p>
          </table:table-cell>
          <table:table-cell office:value-type="float" office:value="23.29535245274954" table:style-name="ce40">
            <text:p>23.30</text:p>
          </table:table-cell>
          <table:table-cell office:value-type="float" office:value="62.003776506027052" table:style-name="ce40">
            <text:p>62.00</text:p>
          </table:table-cell>
          <table:table-cell office:value-type="float" office:value="23.152869421555469" table:style-name="ce40">
            <text:p>23.15</text:p>
          </table:table-cell>
          <table:table-cell office:value-type="float" office:value="1.227247017907958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Day trip</text:p>
          </table:table-cell>
          <table:table-cell office:value-type="float" office:value="23.397177746772609" table:style-name="ce39">
            <text:p>23.40</text:p>
          </table:table-cell>
          <table:table-cell office:value-type="float" office:value="5.5468974666644257" table:style-name="ce39">
            <text:p>5.55</text:p>
          </table:table-cell>
          <table:table-cell office:value-type="float" office:value="12.525258712110331" table:style-name="ce40">
            <text:p>12.53</text:p>
          </table:table-cell>
          <table:table-cell office:value-type="float" office:value="34.269096781434882" table:style-name="ce40">
            <text:p>34.27</text:p>
          </table:table-cell>
          <table:table-cell office:value-type="float" office:value="23.707549374964941" table:style-name="ce40">
            <text:p>23.71</text:p>
          </table:table-cell>
          <table:table-cell office:value-type="float" office:value="0.7903796494789006" table:style-name="ce40">
            <text:p>0.7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Just walk</text:p>
          </table:table-cell>
          <table:table-cell office:value-type="float" office:value="0.93188182371857653" table:style-name="ce39">
            <text:p>0.93</text:p>
          </table:table-cell>
          <table:table-cell office:value-type="float" office:value="9.5269326605633184E-2" table:style-name="ce39">
            <text:p>[low]</text:p>
          </table:table-cell>
          <table:table-cell office:value-type="float" office:value="0.74515394357153553" table:style-name="ce40">
            <text:p>0.75</text:p>
          </table:table-cell>
          <table:table-cell office:value-type="float" office:value="1.118609703865618" table:style-name="ce40">
            <text:p>1.12</text:p>
          </table:table-cell>
          <table:table-cell office:value-type="float" office:value="10.223327055084189" table:style-name="ce40">
            <text:p>10.22</text:p>
          </table:table-cell>
          <table:table-cell office:value-type="float" office:value="1.18575254638556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</text:p>
          </table:table-cell>
          <table:table-cell office:value-type="float" office:value="15.75" table:style-name="ce39">
            <text:p>15.75</text:p>
          </table:table-cell>
          <table:table-cell office:value-type="float" office:value="1.239098362751794E-14" table:style-name="ce39">
            <text:p>[low]</text:p>
          </table:table-cell>
          <table:table-cell office:value-type="float" office:value="15.74999999999998" table:style-name="ce40">
            <text:p>15.75</text:p>
          </table:table-cell>
          <table:table-cell office:value-type="float" office:value="15.75000000000003" table:style-name="ce40">
            <text:p>15.75</text:p>
          </table:table-cell>
          <table:table-cell office:value-type="float" office:value="7.8672911920748825E-14" table:style-name="ce40">
            <text:p>[low]</text:p>
          </table:table-cell>
          <table:table-cell office:value-type="float" office:value="1.105564614181392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All purposes</text:p>
          </table:table-cell>
          <table:table-cell office:value-type="float" office:value="7.7586454133136362" table:style-name="ce39">
            <text:p>7.76</text:p>
          </table:table-cell>
          <table:table-cell office:value-type="float" office:value="0.78613716805238687" table:style-name="ce39">
            <text:p>0.79</text:p>
          </table:table-cell>
          <table:table-cell office:value-type="float" office:value="6.2178165639309579" table:style-name="ce40">
            <text:p>6.22</text:p>
          </table:table-cell>
          <table:table-cell office:value-type="float" office:value="9.2994742626963145" table:style-name="ce40">
            <text:p>9.30</text:p>
          </table:table-cell>
          <table:table-cell office:value-type="float" office:value="10.132402322490414" table:style-name="ce40">
            <text:p>10.13</text:p>
          </table:table-cell>
          <table:table-cell office:value-type="float" office:value="1.7491560921196001" table:style-name="ce40">
            <text:p>1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Commuting</text:p>
          </table:table-cell>
          <table:table-cell office:value-type="float" office:value="7.8807768591108811" table:style-name="ce39">
            <text:p>7.88</text:p>
          </table:table-cell>
          <table:table-cell office:value-type="float" office:value="1.1591583349363179" table:style-name="ce39">
            <text:p>1.16</text:p>
          </table:table-cell>
          <table:table-cell office:value-type="float" office:value="5.6088265226356988" table:style-name="ce40">
            <text:p>5.61</text:p>
          </table:table-cell>
          <table:table-cell office:value-type="float" office:value="10.15272719558606" table:style-name="ce40">
            <text:p>10.15</text:p>
          </table:table-cell>
          <table:table-cell office:value-type="float" office:value="14.708681081310246" table:style-name="ce40">
            <text:p>14.71</text:p>
          </table:table-cell>
          <table:table-cell office:value-type="float" office:value="1.232010519430325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Business</text:p>
          </table:table-cell>
          <table:table-cell office:value-type="float" office:value="14.221776916646411" table:style-name="ce39">
            <text:p>14.22</text:p>
          </table:table-cell>
          <table:table-cell office:value-type="float" office:value="3.9796101048044221" table:style-name="ce39">
            <text:p>3.98</text:p>
          </table:table-cell>
          <table:table-cell office:value-type="float" office:value="6.4217411112297382" table:style-name="ce40">
            <text:p>6.42</text:p>
          </table:table-cell>
          <table:table-cell office:value-type="float" office:value="22.021812722063071" table:style-name="ce40">
            <text:p>22.02</text:p>
          </table:table-cell>
          <table:table-cell office:value-type="float" office:value="27.982509697127501" table:style-name="ce40">
            <text:p>27.98</text:p>
          </table:table-cell>
          <table:table-cell office:value-type="float" office:value="1.307536268617792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ducation</text:p>
          </table:table-cell>
          <table:table-cell office:value-type="float" office:value="2.3558344033335659" table:style-name="ce39">
            <text:p>2.36</text:p>
          </table:table-cell>
          <table:table-cell office:value-type="float" office:value="0.72946058717755768" table:style-name="ce39">
            <text:p>0.73</text:p>
          </table:table-cell>
          <table:table-cell office:value-type="float" office:value="0.92609165246555336" table:style-name="ce40">
            <text:p>0.93</text:p>
          </table:table-cell>
          <table:table-cell office:value-type="float" office:value="3.785577154201579" table:style-name="ce40">
            <text:p>3.79</text:p>
          </table:table-cell>
          <table:table-cell office:value-type="float" office:value="30.964000956321563" table:style-name="ce40">
            <text:p>30.96</text:p>
          </table:table-cell>
          <table:table-cell office:value-type="float" office:value="1.5395367837240821" table:style-name="ce40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scort education</text:p>
          </table:table-cell>
          <table:table-cell office:value-type="float" office:value="1.619314630976006" table:style-name="ce39">
            <text:p>1.62</text:p>
          </table:table-cell>
          <table:table-cell office:value-type="float" office:value="0.37313496130263968" table:style-name="ce39">
            <text:p>[low]</text:p>
          </table:table-cell>
          <table:table-cell office:value-type="float" office:value="0.88797010682283262" table:style-name="ce40">
            <text:p>0.89</text:p>
          </table:table-cell>
          <table:table-cell office:value-type="float" office:value="2.35065915512918" table:style-name="ce40">
            <text:p>2.35</text:p>
          </table:table-cell>
          <table:table-cell office:value-type="float" office:value="23.042770945491974" table:style-name="ce40">
            <text:p>23.04</text:p>
          </table:table-cell>
          <table:table-cell office:value-type="float" office:value="1.0827053573017931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hopping</text:p>
          </table:table-cell>
          <table:table-cell office:value-type="float" office:value="3.8014315807659691" table:style-name="ce39">
            <text:p>3.80</text:p>
          </table:table-cell>
          <table:table-cell office:value-type="float" office:value="0.47561793584879158" table:style-name="ce39">
            <text:p>[low]</text:p>
          </table:table-cell>
          <table:table-cell office:value-type="float" office:value="2.8692204265023382" table:style-name="ce40">
            <text:p>2.87</text:p>
          </table:table-cell>
          <table:table-cell office:value-type="float" office:value="4.7336427350296004" table:style-name="ce40">
            <text:p>4.73</text:p>
          </table:table-cell>
          <table:table-cell office:value-type="float" office:value="12.511547971960526" table:style-name="ce40">
            <text:p>12.51</text:p>
          </table:table-cell>
          <table:table-cell office:value-type="float" office:value="1.3125127348461221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 escort</text:p>
          </table:table-cell>
          <table:table-cell office:value-type="float" office:value="5.886481305179367" table:style-name="ce39">
            <text:p>5.89</text:p>
          </table:table-cell>
          <table:table-cell office:value-type="float" office:value="0.72987495176564909" table:style-name="ce39">
            <text:p>0.73</text:p>
          </table:table-cell>
          <table:table-cell office:value-type="float" office:value="4.4559263997186953" table:style-name="ce40">
            <text:p>4.46</text:p>
          </table:table-cell>
          <table:table-cell office:value-type="float" office:value="7.3170362106400386" table:style-name="ce40">
            <text:p>7.32</text:p>
          </table:table-cell>
          <table:table-cell office:value-type="float" office:value="12.399172169687356" table:style-name="ce40">
            <text:p>12.40</text:p>
          </table:table-cell>
          <table:table-cell office:value-type="float" office:value="0.74682501887366393" table:style-name="ce40">
            <text:p>0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Personal business</text:p>
          </table:table-cell>
          <table:table-cell office:value-type="float" office:value="7.9550416741107011" table:style-name="ce39">
            <text:p>7.96</text:p>
          </table:table-cell>
          <table:table-cell office:value-type="float" office:value="1.718694564061684" table:style-name="ce39">
            <text:p>1.72</text:p>
          </table:table-cell>
          <table:table-cell office:value-type="float" office:value="4.5864003285498001" table:style-name="ce40">
            <text:p>4.59</text:p>
          </table:table-cell>
          <table:table-cell office:value-type="float" office:value="11.3236830196716" table:style-name="ce40">
            <text:p>11.32</text:p>
          </table:table-cell>
          <table:table-cell office:value-type="float" office:value="21.605098181384676" table:style-name="ce40">
            <text:p>21.61</text:p>
          </table:table-cell>
          <table:table-cell office:value-type="float" office:value="0.86465516868733994" table:style-name="ce40">
            <text:p>0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8.95572955121359" table:style-name="ce39">
            <text:p>18.96</text:p>
          </table:table-cell>
          <table:table-cell office:value-type="float" office:value="2.791252934466772" table:style-name="ce39">
            <text:p>2.79</text:p>
          </table:table-cell>
          <table:table-cell office:value-type="float" office:value="13.484873799658709" table:style-name="ce40">
            <text:p>13.48</text:p>
          </table:table-cell>
          <table:table-cell office:value-type="float" office:value="24.426585302768459" table:style-name="ce40">
            <text:p>24.43</text:p>
          </table:table-cell>
          <table:table-cell office:value-type="float" office:value="14.725114783503912" table:style-name="ce40">
            <text:p>14.73</text:p>
          </table:table-cell>
          <table:table-cell office:value-type="float" office:value="1.129120484072027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elsewhere</text:p>
          </table:table-cell>
          <table:table-cell office:value-type="float" office:value="6.2646282892843166" table:style-name="ce39">
            <text:p>6.26</text:p>
          </table:table-cell>
          <table:table-cell office:value-type="float" office:value="2.0023972701345349" table:style-name="ce39">
            <text:p>2.00</text:p>
          </table:table-cell>
          <table:table-cell office:value-type="float" office:value="2.3399296398206268" table:style-name="ce40">
            <text:p>2.34</text:p>
          </table:table-cell>
          <table:table-cell office:value-type="float" office:value="10.18932693874801" table:style-name="ce40">
            <text:p>10.19</text:p>
          </table:table-cell>
          <table:table-cell office:value-type="float" office:value="31.963544805358161" table:style-name="ce40">
            <text:p>31.96</text:p>
          </table:table-cell>
          <table:table-cell office:value-type="float" office:value="1.832947964244851" table:style-name="ce40">
            <text:p>1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7.3052511728903724" table:style-name="ce39">
            <text:p>7.31</text:p>
          </table:table-cell>
          <table:table-cell office:value-type="float" office:value="2.1785365017794929" table:style-name="ce39">
            <text:p>2.18</text:p>
          </table:table-cell>
          <table:table-cell office:value-type="float" office:value="3.0353196294025659" table:style-name="ce40">
            <text:p>3.04</text:p>
          </table:table-cell>
          <table:table-cell office:value-type="float" office:value="11.57518271637818" table:style-name="ce40">
            <text:p>11.58</text:p>
          </table:table-cell>
          <table:table-cell office:value-type="float" office:value="29.82151400712948" table:style-name="ce40">
            <text:p>29.82</text:p>
          </table:table-cell>
          <table:table-cell office:value-type="float" office:value="1.6051970046662101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port: participate</text:p>
          </table:table-cell>
          <table:table-cell office:value-type="float" office:value="6.6559446714593049" table:style-name="ce39">
            <text:p>6.66</text:p>
          </table:table-cell>
          <table:table-cell office:value-type="float" office:value="1.647554118683985" table:style-name="ce39">
            <text:p>1.65</text:p>
          </table:table-cell>
          <table:table-cell office:value-type="float" office:value="3.426738598838694" table:style-name="ce40">
            <text:p>3.43</text:p>
          </table:table-cell>
          <table:table-cell office:value-type="float" office:value="9.8851507440799153" table:style-name="ce40">
            <text:p>9.89</text:p>
          </table:table-cell>
          <table:table-cell office:value-type="float" office:value="24.75312220891346" table:style-name="ce40">
            <text:p>24.75</text:p>
          </table:table-cell>
          <table:table-cell office:value-type="float" office:value="1.1673520554033121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Holiday: base</text:p>
          </table:table-cell>
          <table:table-cell office:value-type="float" office:value="36.074892798297121" table:style-name="ce39">
            <text:p>36.07</text:p>
          </table:table-cell>
          <table:table-cell office:value-type="float" office:value="8.8023599876614966" table:style-name="ce39">
            <text:p>8.80</text:p>
          </table:table-cell>
          <table:table-cell office:value-type="float" office:value="18.82226722248059" table:style-name="ce40">
            <text:p>18.82</text:p>
          </table:table-cell>
          <table:table-cell office:value-type="float" office:value="53.327518374113652" table:style-name="ce40">
            <text:p>53.33</text:p>
          </table:table-cell>
          <table:table-cell office:value-type="float" office:value="24.400238794547448" table:style-name="ce40">
            <text:p>24.40</text:p>
          </table:table-cell>
          <table:table-cell office:value-type="float" office:value="1.71021388964094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Day trip</text:p>
          </table:table-cell>
          <table:table-cell office:value-type="float" office:value="17.740754432014729" table:style-name="ce39">
            <text:p>17.74</text:p>
          </table:table-cell>
          <table:table-cell office:value-type="float" office:value="6.4783059084707091" table:style-name="ce39">
            <text:p>6.48</text:p>
          </table:table-cell>
          <table:table-cell office:value-type="float" office:value="5.0432748514121357" table:style-name="ce40">
            <text:p>5.04</text:p>
          </table:table-cell>
          <table:table-cell office:value-type="float" office:value="30.438234012617311" table:style-name="ce40">
            <text:p>30.44</text:p>
          </table:table-cell>
          <table:table-cell office:value-type="float" office:value="36.516518693139929" table:style-name="ce40">
            <text:p>36.52</text:p>
          </table:table-cell>
          <table:table-cell office:value-type="float" office:value="2.447692733256452" table:style-name="ce40">
            <text:p>2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Just walk</text:p>
          </table:table-cell>
          <table:table-cell office:value-type="float" office:value="1.077669612804758" table:style-name="ce39">
            <text:p>1.08</text:p>
          </table:table-cell>
          <table:table-cell office:value-type="float" office:value="9.9203856760404829E-2" table:style-name="ce39">
            <text:p>[low]</text:p>
          </table:table-cell>
          <table:table-cell office:value-type="float" office:value="0.88323005355436479" table:style-name="ce40">
            <text:p>0.88</text:p>
          </table:table-cell>
          <table:table-cell office:value-type="float" office:value="1.2721091720551521" table:style-name="ce40">
            <text:p>1.27</text:p>
          </table:table-cell>
          <table:table-cell office:value-type="float" office:value="9.2054054027018068" table:style-name="ce40">
            <text:p>9.21</text:p>
          </table:table-cell>
          <table:table-cell office:value-type="float" office:value="1.127081894579294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All purposes</text:p>
          </table:table-cell>
          <table:table-cell office:value-type="float" office:value="7.3371569465438364" table:style-name="ce39">
            <text:p>7.34</text:p>
          </table:table-cell>
          <table:table-cell office:value-type="float" office:value="0.69437305821387052" table:style-name="ce39">
            <text:p>0.69</text:p>
          </table:table-cell>
          <table:table-cell office:value-type="float" office:value="5.9761857524446498" table:style-name="ce40">
            <text:p>5.98</text:p>
          </table:table-cell>
          <table:table-cell office:value-type="float" office:value="8.6981281406430213" table:style-name="ce40">
            <text:p>8.70</text:p>
          </table:table-cell>
          <table:table-cell office:value-type="float" office:value="9.4637890844212418" table:style-name="ce40">
            <text:p>9.46</text:p>
          </table:table-cell>
          <table:table-cell office:value-type="float" office:value="1.64301404210569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Commuting</text:p>
          </table:table-cell>
          <table:table-cell office:value-type="float" office:value="7.922202236791847" table:style-name="ce39">
            <text:p>7.92</text:p>
          </table:table-cell>
          <table:table-cell office:value-type="float" office:value="1.181920677080919" table:style-name="ce39">
            <text:p>1.18</text:p>
          </table:table-cell>
          <table:table-cell office:value-type="float" office:value="5.6056377097132462" table:style-name="ce40">
            <text:p>5.61</text:p>
          </table:table-cell>
          <table:table-cell office:value-type="float" office:value="10.23876676387045" table:style-name="ce40">
            <text:p>10.24</text:p>
          </table:table-cell>
          <table:table-cell office:value-type="float" office:value="14.919092466384024" table:style-name="ce40">
            <text:p>14.92</text:p>
          </table:table-cell>
          <table:table-cell office:value-type="float" office:value="1.108439360158856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Business</text:p>
          </table:table-cell>
          <table:table-cell office:value-type="float" office:value="26.451942040459389" table:style-name="ce39">
            <text:p>26.45</text:p>
          </table:table-cell>
          <table:table-cell office:value-type="float" office:value="9.6055086090294939" table:style-name="ce39">
            <text:p>9.61</text:p>
          </table:table-cell>
          <table:table-cell office:value-type="float" office:value="7.6251451667615839" table:style-name="ce40">
            <text:p>7.63</text:p>
          </table:table-cell>
          <table:table-cell office:value-type="float" office:value="45.278738914157202" table:style-name="ce40">
            <text:p>45.28</text:p>
          </table:table-cell>
          <table:table-cell office:value-type="float" office:value="36.31305631298244" table:style-name="ce40">
            <text:p>36.31</text:p>
          </table:table-cell>
          <table:table-cell office:value-type="float" office:value="0.95878021546357228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ducation</text:p>
          </table:table-cell>
          <table:table-cell office:value-type="float" office:value="1.801041384090206" table:style-name="ce39">
            <text:p>1.80</text:p>
          </table:table-cell>
          <table:table-cell office:value-type="float" office:value="0.61248113404973448" table:style-name="ce39">
            <text:p>0.61</text:p>
          </table:table-cell>
          <table:table-cell office:value-type="float" office:value="0.60057836135272691" table:style-name="ce40">
            <text:p>0.60</text:p>
          </table:table-cell>
          <table:table-cell office:value-type="float" office:value="3.0015044068276859" table:style-name="ce40">
            <text:p>3.00</text:p>
          </table:table-cell>
          <table:table-cell office:value-type="float" office:value="34.007054999412389" table:style-name="ce40">
            <text:p>34.01</text:p>
          </table:table-cell>
          <table:table-cell office:value-type="float" office:value="1.715037611026859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scort education</text:p>
          </table:table-cell>
          <table:table-cell office:value-type="float" office:value="3.095080703340976" table:style-name="ce39">
            <text:p>3.10</text:p>
          </table:table-cell>
          <table:table-cell office:value-type="float" office:value="1.0266908169135089" table:style-name="ce39">
            <text:p>1.03</text:p>
          </table:table-cell>
          <table:table-cell office:value-type="float" office:value="1.082766702190499" table:style-name="ce40">
            <text:p>1.08</text:p>
          </table:table-cell>
          <table:table-cell office:value-type="float" office:value="5.1073947044914538" table:style-name="ce40">
            <text:p>5.11</text:p>
          </table:table-cell>
          <table:table-cell office:value-type="float" office:value="33.171697778518364" table:style-name="ce40">
            <text:p>33.17</text:p>
          </table:table-cell>
          <table:table-cell office:value-type="float" office:value="1.2625252339979951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hopping</text:p>
          </table:table-cell>
          <table:table-cell office:value-type="float" office:value="4.6335294783796721" table:style-name="ce39">
            <text:p>4.63</text:p>
          </table:table-cell>
          <table:table-cell office:value-type="float" office:value="0.75719269278629309" table:style-name="ce39">
            <text:p>0.76</text:p>
          </table:table-cell>
          <table:table-cell office:value-type="float" office:value="3.149431800518538" table:style-name="ce40">
            <text:p>3.15</text:p>
          </table:table-cell>
          <table:table-cell office:value-type="float" office:value="6.1176271562408067" table:style-name="ce40">
            <text:p>6.12</text:p>
          </table:table-cell>
          <table:table-cell office:value-type="float" office:value="16.341596537140852" table:style-name="ce40">
            <text:p>16.34</text:p>
          </table:table-cell>
          <table:table-cell office:value-type="float" office:value="1.886404212748253" table:style-name="ce40">
            <text:p>1.8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 escort</text:p>
          </table:table-cell>
          <table:table-cell office:value-type="float" office:value="5.3898271716973838" table:style-name="ce39">
            <text:p>5.39</text:p>
          </table:table-cell>
          <table:table-cell office:value-type="float" office:value="1.093355617598994" table:style-name="ce39">
            <text:p>1.09</text:p>
          </table:table-cell>
          <table:table-cell office:value-type="float" office:value="3.2468501612033558" table:style-name="ce40">
            <text:p>3.25</text:p>
          </table:table-cell>
          <table:table-cell office:value-type="float" office:value="7.5328041821914109" table:style-name="ce40">
            <text:p>7.53</text:p>
          </table:table-cell>
          <table:table-cell office:value-type="float" office:value="20.285541312722103" table:style-name="ce40">
            <text:p>20.29</text:p>
          </table:table-cell>
          <table:table-cell office:value-type="float" office:value="1.725385536844027" table:style-name="ce40">
            <text:p>1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Personal business</text:p>
          </table:table-cell>
          <table:table-cell office:value-type="float" office:value="5.1700359852917348" table:style-name="ce39">
            <text:p>5.17</text:p>
          </table:table-cell>
          <table:table-cell office:value-type="float" office:value="0.86096642359750952" table:style-name="ce39">
            <text:p>0.86</text:p>
          </table:table-cell>
          <table:table-cell office:value-type="float" office:value="3.4825417950406159" table:style-name="ce40">
            <text:p>3.48</text:p>
          </table:table-cell>
          <table:table-cell office:value-type="float" office:value="6.8575301755428537" table:style-name="ce40">
            <text:p>6.86</text:p>
          </table:table-cell>
          <table:table-cell office:value-type="float" office:value="16.653006401635846" table:style-name="ce40">
            <text:p>16.65</text:p>
          </table:table-cell>
          <table:table-cell office:value-type="float" office:value="1.058998576904379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7.944671271771551" table:style-name="ce39">
            <text:p>17.94</text:p>
          </table:table-cell>
          <table:table-cell office:value-type="float" office:value="4.4651402513248906" table:style-name="ce39">
            <text:p>4.47</text:p>
          </table:table-cell>
          <table:table-cell office:value-type="float" office:value="9.19299637917476" table:style-name="ce40">
            <text:p>9.19</text:p>
          </table:table-cell>
          <table:table-cell office:value-type="float" office:value="26.69634616436834" table:style-name="ce40">
            <text:p>26.70</text:p>
          </table:table-cell>
          <table:table-cell office:value-type="float" office:value="24.882819995420729" table:style-name="ce40">
            <text:p>24.88</text:p>
          </table:table-cell>
          <table:table-cell office:value-type="float" office:value="1.3649070418349381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8.0166530780324354" table:style-name="ce39">
            <text:p>8.02</text:p>
          </table:table-cell>
          <table:table-cell office:value-type="float" office:value="1.1651765086590049" table:style-name="ce39">
            <text:p>1.17</text:p>
          </table:table-cell>
          <table:table-cell office:value-type="float" office:value="5.7329071210607863" table:style-name="ce40">
            <text:p>5.73</text:p>
          </table:table-cell>
          <table:table-cell office:value-type="float" office:value="10.30039903500408" table:style-name="ce40">
            <text:p>10.30</text:p>
          </table:table-cell>
          <table:table-cell office:value-type="float" office:value="14.534450940029696" table:style-name="ce40">
            <text:p>14.53</text:p>
          </table:table-cell>
          <table:table-cell office:value-type="float" office:value="1.1740866913871271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8.4077657199097597" table:style-name="ce39">
            <text:p>8.41</text:p>
          </table:table-cell>
          <table:table-cell office:value-type="float" office:value="2.0764104963343541" table:style-name="ce39">
            <text:p>2.08</text:p>
          </table:table-cell>
          <table:table-cell office:value-type="float" office:value="4.3380011470944266" table:style-name="ce40">
            <text:p>4.34</text:p>
          </table:table-cell>
          <table:table-cell office:value-type="float" office:value="12.47753029272509" table:style-name="ce40">
            <text:p>12.48</text:p>
          </table:table-cell>
          <table:table-cell office:value-type="float" office:value="24.696341043582745" table:style-name="ce40">
            <text:p>24.70</text:p>
          </table:table-cell>
          <table:table-cell office:value-type="float" office:value="0.9367930928844963" table:style-name="ce40">
            <text:p>0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port: participate</text:p>
          </table:table-cell>
          <table:table-cell office:value-type="float" office:value="4.6598525441963599" table:style-name="ce39">
            <text:p>4.66</text:p>
          </table:table-cell>
          <table:table-cell office:value-type="float" office:value="0.45798070282487469" table:style-name="ce39">
            <text:p>[low]</text:p>
          </table:table-cell>
          <table:table-cell office:value-type="float" office:value="3.762210366659605" table:style-name="ce40">
            <text:p>3.76</text:p>
          </table:table-cell>
          <table:table-cell office:value-type="float" office:value="5.5574947217331143" table:style-name="ce40">
            <text:p>5.56</text:p>
          </table:table-cell>
          <table:table-cell office:value-type="float" office:value="9.8282230710340688" table:style-name="ce40">
            <text:p>9.83</text:p>
          </table:table-cell>
          <table:table-cell office:value-type="float" office:value="0.97813797441424555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Holiday: base</text:p>
          </table:table-cell>
          <table:table-cell office:value-type="float" office:value="91.091875607235664" table:style-name="ce39">
            <text:p>91.09</text:p>
          </table:table-cell>
          <table:table-cell office:value-type="float" office:value="12.29206010960988" table:style-name="ce39">
            <text:p>12.29</text:p>
          </table:table-cell>
          <table:table-cell office:value-type="float" office:value="66.9994377924003" table:style-name="ce40">
            <text:p>67.00</text:p>
          </table:table-cell>
          <table:table-cell office:value-type="float" office:value="115.184313422071" table:style-name="ce40">
            <text:p>115.18</text:p>
          </table:table-cell>
          <table:table-cell office:value-type="float" office:value="13.494134386484728" table:style-name="ce40">
            <text:p>13.49</text:p>
          </table:table-cell>
          <table:table-cell office:value-type="float" office:value="0.99443082531018245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Day trip</text:p>
          </table:table-cell>
          <table:table-cell office:value-type="float" office:value="11.006439119824529" table:style-name="ce39">
            <text:p>11.01</text:p>
          </table:table-cell>
          <table:table-cell office:value-type="float" office:value="0.89087507451406067" table:style-name="ce39">
            <text:p>0.89</text:p>
          </table:table-cell>
          <table:table-cell office:value-type="float" office:value="9.2603239737769698" table:style-name="ce40">
            <text:p>9.26</text:p>
          </table:table-cell>
          <table:table-cell office:value-type="float" office:value="12.752554265872091" table:style-name="ce40">
            <text:p>12.75</text:p>
          </table:table-cell>
          <table:table-cell office:value-type="float" office:value="8.094126218437335" table:style-name="ce40">
            <text:p>8.09</text:p>
          </table:table-cell>
          <table:table-cell office:value-type="float" office:value="0.70189395071491367" table:style-name="ce40">
            <text:p>0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Just walk</text:p>
          </table:table-cell>
          <table:table-cell office:value-type="float" office:value="1.110910345566356" table:style-name="ce39">
            <text:p>1.11</text:p>
          </table:table-cell>
          <table:table-cell office:value-type="float" office:value="0.16657698658218181" table:style-name="ce39">
            <text:p>[low]</text:p>
          </table:table-cell>
          <table:table-cell office:value-type="float" office:value="0.78441945186528006" table:style-name="ce40">
            <text:p>0.78</text:p>
          </table:table-cell>
          <table:table-cell office:value-type="float" office:value="1.4374012392674329" table:style-name="ce40">
            <text:p>1.44</text:p>
          </table:table-cell>
          <table:table-cell office:value-type="float" office:value="14.994638158424817" table:style-name="ce40">
            <text:p>14.99</text:p>
          </table:table-cell>
          <table:table-cell office:value-type="float" office:value="1.3494638320056589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All purposes</text:p>
          </table:table-cell>
          <table:table-cell office:value-type="float" office:value="7.6458831808387533" table:style-name="ce39">
            <text:p>7.65</text:p>
          </table:table-cell>
          <table:table-cell office:value-type="float" office:value="0.98326931701142251" table:style-name="ce39">
            <text:p>0.98</text:p>
          </table:table-cell>
          <table:table-cell office:value-type="float" office:value="5.7186753194963664" table:style-name="ce40">
            <text:p>5.72</text:p>
          </table:table-cell>
          <table:table-cell office:value-type="float" office:value="9.5730910421811419" table:style-name="ce40">
            <text:p>9.57</text:p>
          </table:table-cell>
          <table:table-cell office:value-type="float" office:value="12.860114309300208" table:style-name="ce40">
            <text:p>12.86</text:p>
          </table:table-cell>
          <table:table-cell office:value-type="float" office:value="1.7048427640519099" table:style-name="ce40">
            <text:p>1.7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Commuting</text:p>
          </table:table-cell>
          <table:table-cell office:value-type="float" office:value="8.3741358092849261" table:style-name="ce39">
            <text:p>8.37</text:p>
          </table:table-cell>
          <table:table-cell office:value-type="float" office:value="0.70499076464937582" table:style-name="ce39">
            <text:p>0.70</text:p>
          </table:table-cell>
          <table:table-cell office:value-type="float" office:value="6.9923539105721497" table:style-name="ce40">
            <text:p>6.99</text:p>
          </table:table-cell>
          <table:table-cell office:value-type="float" office:value="9.7559177079977033" table:style-name="ce40">
            <text:p>9.76</text:p>
          </table:table-cell>
          <table:table-cell office:value-type="float" office:value="8.4186688716907199" table:style-name="ce40">
            <text:p>8.42</text:p>
          </table:table-cell>
          <table:table-cell office:value-type="float" office:value="1.099100023063553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Business</text:p>
          </table:table-cell>
          <table:table-cell office:value-type="float" office:value="19.670545472372361" table:style-name="ce39">
            <text:p>19.67</text:p>
          </table:table-cell>
          <table:table-cell office:value-type="float" office:value="2.7951434566972981" table:style-name="ce39">
            <text:p>2.80</text:p>
          </table:table-cell>
          <table:table-cell office:value-type="float" office:value="14.192064297245651" table:style-name="ce40">
            <text:p>14.19</text:p>
          </table:table-cell>
          <table:table-cell office:value-type="float" office:value="25.14902664749906" table:style-name="ce40">
            <text:p>25.15</text:p>
          </table:table-cell>
          <table:table-cell office:value-type="float" office:value="14.209791287298707" table:style-name="ce40">
            <text:p>14.21</text:p>
          </table:table-cell>
          <table:table-cell office:value-type="float" office:value="0.96284257151536745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ducation</text:p>
          </table:table-cell>
          <table:table-cell office:value-type="float" office:value="2.9395833721059139" table:style-name="ce39">
            <text:p>2.94</text:p>
          </table:table-cell>
          <table:table-cell office:value-type="float" office:value="0.59523615440868372" table:style-name="ce39">
            <text:p>0.60</text:p>
          </table:table-cell>
          <table:table-cell office:value-type="float" office:value="1.7729205094648941" table:style-name="ce40">
            <text:p>1.77</text:p>
          </table:table-cell>
          <table:table-cell office:value-type="float" office:value="4.1062462347469344" table:style-name="ce40">
            <text:p>4.11</text:p>
          </table:table-cell>
          <table:table-cell office:value-type="float" office:value="20.248997189770375" table:style-name="ce40">
            <text:p>20.25</text:p>
          </table:table-cell>
          <table:table-cell office:value-type="float" office:value="1.2709780684440939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scort education</text:p>
          </table:table-cell>
          <table:table-cell office:value-type="float" office:value="2.311733262412778" table:style-name="ce39">
            <text:p>2.31</text:p>
          </table:table-cell>
          <table:table-cell office:value-type="float" office:value="0.52906384598969214" table:style-name="ce39">
            <text:p>0.53</text:p>
          </table:table-cell>
          <table:table-cell office:value-type="float" office:value="1.274768124272982" table:style-name="ce40">
            <text:p>1.27</text:p>
          </table:table-cell>
          <table:table-cell office:value-type="float" office:value="3.3486984005525748" table:style-name="ce40">
            <text:p>3.35</text:p>
          </table:table-cell>
          <table:table-cell office:value-type="float" office:value="22.886024724042045" table:style-name="ce40">
            <text:p>22.89</text:p>
          </table:table-cell>
          <table:table-cell office:value-type="float" office:value="1.4818456825216519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hopping</text:p>
          </table:table-cell>
          <table:table-cell office:value-type="float" office:value="3.600489965512327" table:style-name="ce39">
            <text:p>3.60</text:p>
          </table:table-cell>
          <table:table-cell office:value-type="float" office:value="0.2483486760063594" table:style-name="ce39">
            <text:p>[low]</text:p>
          </table:table-cell>
          <table:table-cell office:value-type="float" office:value="3.1137265605398619" table:style-name="ce40">
            <text:p>3.11</text:p>
          </table:table-cell>
          <table:table-cell office:value-type="float" office:value="4.0872533704847909" table:style-name="ce40">
            <text:p>4.09</text:p>
          </table:table-cell>
          <table:table-cell office:value-type="float" office:value="6.8976355547493098" table:style-name="ce40">
            <text:p>6.90</text:p>
          </table:table-cell>
          <table:table-cell office:value-type="float" office:value="1.5010908990583161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 escort</text:p>
          </table:table-cell>
          <table:table-cell office:value-type="float" office:value="4.6780238191735526" table:style-name="ce39">
            <text:p>4.68</text:p>
          </table:table-cell>
          <table:table-cell office:value-type="float" office:value="0.47796213758536787" table:style-name="ce39">
            <text:p>[low]</text:p>
          </table:table-cell>
          <table:table-cell office:value-type="float" office:value="3.7412180295062321" table:style-name="ce40">
            <text:p>3.74</text:p>
          </table:table-cell>
          <table:table-cell office:value-type="float" office:value="5.6148296088408731" table:style-name="ce40">
            <text:p>5.61</text:p>
          </table:table-cell>
          <table:table-cell office:value-type="float" office:value="10.21718050315117" table:style-name="ce40">
            <text:p>10.22</text:p>
          </table:table-cell>
          <table:table-cell office:value-type="float" office:value="1.026854647782542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Personal business</text:p>
          </table:table-cell>
          <table:table-cell office:value-type="float" office:value="4.8584421694595088" table:style-name="ce39">
            <text:p>4.86</text:p>
          </table:table-cell>
          <table:table-cell office:value-type="float" office:value="0.54363334368046534" table:style-name="ce39">
            <text:p>0.54</text:p>
          </table:table-cell>
          <table:table-cell office:value-type="float" office:value="3.7929208158457972" table:style-name="ce40">
            <text:p>3.79</text:p>
          </table:table-cell>
          <table:table-cell office:value-type="float" office:value="5.9239635230732208" table:style-name="ce40">
            <text:p>5.92</text:p>
          </table:table-cell>
          <table:table-cell office:value-type="float" office:value="11.18945795213496" table:style-name="ce40">
            <text:p>11.19</text:p>
          </table:table-cell>
          <table:table-cell office:value-type="float" office:value="1.4463805224556181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1.640422428900081" table:style-name="ce39">
            <text:p>11.64</text:p>
          </table:table-cell>
          <table:table-cell office:value-type="float" office:value="2.1662405700563929" table:style-name="ce39">
            <text:p>2.17</text:p>
          </table:table-cell>
          <table:table-cell office:value-type="float" office:value="7.3945909115895478" table:style-name="ce40">
            <text:p>7.39</text:p>
          </table:table-cell>
          <table:table-cell office:value-type="float" office:value="15.88625394621061" table:style-name="ce40">
            <text:p>15.89</text:p>
          </table:table-cell>
          <table:table-cell office:value-type="float" office:value="18.609638810686047" table:style-name="ce40">
            <text:p>18.61</text:p>
          </table:table-cell>
          <table:table-cell office:value-type="float" office:value="1.810156048409951" table:style-name="ce40">
            <text:p>1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5.9805159797813481" table:style-name="ce39">
            <text:p>5.98</text:p>
          </table:table-cell>
          <table:table-cell office:value-type="float" office:value="0.84458843644898707" table:style-name="ce39">
            <text:p>0.84</text:p>
          </table:table-cell>
          <table:table-cell office:value-type="float" office:value="4.3251226443413344" table:style-name="ce40">
            <text:p>4.33</text:p>
          </table:table-cell>
          <table:table-cell office:value-type="float" office:value="7.6359093152213626" table:style-name="ce40">
            <text:p>7.64</text:p>
          </table:table-cell>
          <table:table-cell office:value-type="float" office:value="14.122333914069163" table:style-name="ce40">
            <text:p>14.12</text:p>
          </table:table-cell>
          <table:table-cell office:value-type="float" office:value="1.742735301722437" table:style-name="ce40">
            <text:p>1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5.743736596793215" table:style-name="ce39">
            <text:p>5.74</text:p>
          </table:table-cell>
          <table:table-cell office:value-type="float" office:value="0.68876453005526983" table:style-name="ce39">
            <text:p>0.69</text:p>
          </table:table-cell>
          <table:table-cell office:value-type="float" office:value="4.3937581178848859" table:style-name="ce40">
            <text:p>4.39</text:p>
          </table:table-cell>
          <table:table-cell office:value-type="float" office:value="7.0937150757015441" table:style-name="ce40">
            <text:p>7.09</text:p>
          </table:table-cell>
          <table:table-cell office:value-type="float" office:value="11.991575840017001" table:style-name="ce40">
            <text:p>11.99</text:p>
          </table:table-cell>
          <table:table-cell office:value-type="float" office:value="1.2318811658833511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port: participate</text:p>
          </table:table-cell>
          <table:table-cell office:value-type="float" office:value="8.9373438017444435" table:style-name="ce39">
            <text:p>8.94</text:p>
          </table:table-cell>
          <table:table-cell office:value-type="float" office:value="1.779387987015105" table:style-name="ce39">
            <text:p>1.78</text:p>
          </table:table-cell>
          <table:table-cell office:value-type="float" office:value="5.449743347194838" table:style-name="ce40">
            <text:p>5.45</text:p>
          </table:table-cell>
          <table:table-cell office:value-type="float" office:value="12.424944256294051" table:style-name="ce40">
            <text:p>12.42</text:p>
          </table:table-cell>
          <table:table-cell office:value-type="float" office:value="19.909584172735904" table:style-name="ce40">
            <text:p>19.91</text:p>
          </table:table-cell>
          <table:table-cell office:value-type="float" office:value="1.292571581748958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Holiday: base</text:p>
          </table:table-cell>
          <table:table-cell office:value-type="float" office:value="43.041567489356851" table:style-name="ce39">
            <text:p>43.04</text:p>
          </table:table-cell>
          <table:table-cell office:value-type="float" office:value="8.0569863711482128" table:style-name="ce39">
            <text:p>8.06</text:p>
          </table:table-cell>
          <table:table-cell office:value-type="float" office:value="27.249874201906351" table:style-name="ce40">
            <text:p>27.25</text:p>
          </table:table-cell>
          <table:table-cell office:value-type="float" office:value="58.83326077680735" table:style-name="ce40">
            <text:p>58.83</text:p>
          </table:table-cell>
          <table:table-cell office:value-type="float" office:value="18.71908213644987" table:style-name="ce40">
            <text:p>18.72</text:p>
          </table:table-cell>
          <table:table-cell office:value-type="float" office:value="1.436149917345134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Day trip</text:p>
          </table:table-cell>
          <table:table-cell office:value-type="float" office:value="14.195098040318291" table:style-name="ce39">
            <text:p>14.20</text:p>
          </table:table-cell>
          <table:table-cell office:value-type="float" office:value="2.684679603048997" table:style-name="ce39">
            <text:p>2.68</text:p>
          </table:table-cell>
          <table:table-cell office:value-type="float" office:value="8.9331260183422607" table:style-name="ce40">
            <text:p>8.93</text:p>
          </table:table-cell>
          <table:table-cell office:value-type="float" office:value="19.457070062294331" table:style-name="ce40">
            <text:p>19.46</text:p>
          </table:table-cell>
          <table:table-cell office:value-type="float" office:value="18.912723219126139" table:style-name="ce40">
            <text:p>18.91</text:p>
          </table:table-cell>
          <table:table-cell office:value-type="float" office:value="1.9410640459893389" table:style-name="ce40">
            <text:p>1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Just walk</text:p>
          </table:table-cell>
          <table:table-cell office:value-type="float" office:value="1.135939447033294" table:style-name="ce39">
            <text:p>1.14</text:p>
          </table:table-cell>
          <table:table-cell office:value-type="float" office:value="0.1016526845962489" table:style-name="ce39">
            <text:p>[low]</text:p>
          </table:table-cell>
          <table:table-cell office:value-type="float" office:value="0.93670018522464593" table:style-name="ce40">
            <text:p>0.94</text:p>
          </table:table-cell>
          <table:table-cell office:value-type="float" office:value="1.335178708841942" table:style-name="ce40">
            <text:p>1.34</text:p>
          </table:table-cell>
          <table:table-cell office:value-type="float" office:value="8.9487767029952874" table:style-name="ce40">
            <text:p>8.95</text:p>
          </table:table-cell>
          <table:table-cell office:value-type="float" office:value="1.7332871722236549" table:style-name="ce40">
            <text:p>1.7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</text:p>
          </table:table-cell>
          <table:table-cell office:value-type="float" office:value="15.23783434242573" table:style-name="ce39">
            <text:p>15.24</text:p>
          </table:table-cell>
          <table:table-cell office:value-type="float" office:value="4.9270678612625884" table:style-name="ce39">
            <text:p>4.93</text:p>
          </table:table-cell>
          <table:table-cell office:value-type="float" office:value="5.5807813343510606" table:style-name="ce40">
            <text:p>5.58</text:p>
          </table:table-cell>
          <table:table-cell office:value-type="float" office:value="24.894887350500401" table:style-name="ce40">
            <text:p>24.89</text:p>
          </table:table-cell>
          <table:table-cell office:value-type="float" office:value="32.334436446421186" table:style-name="ce40">
            <text:p>32.33</text:p>
          </table:table-cell>
          <table:table-cell office:value-type="float" office:value="1.155543367366004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All purposes</text:p>
          </table:table-cell>
          <table:table-cell office:value-type="float" office:value="6.5726063405402222" table:style-name="ce39">
            <text:p>6.57</text:p>
          </table:table-cell>
          <table:table-cell office:value-type="float" office:value="0.38248477292712341" table:style-name="ce39">
            <text:p>[low]</text:p>
          </table:table-cell>
          <table:table-cell office:value-type="float" office:value="5.8229361856030604" table:style-name="ce40">
            <text:p>5.82</text:p>
          </table:table-cell>
          <table:table-cell office:value-type="float" office:value="7.322276495477384" table:style-name="ce40">
            <text:p>7.32</text:p>
          </table:table-cell>
          <table:table-cell office:value-type="float" office:value="5.8193774753849912" table:style-name="ce40">
            <text:p>5.82</text:p>
          </table:table-cell>
          <table:table-cell office:value-type="float" office:value="1.6572291481038179" table:style-name="ce40">
            <text:p>1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Commuting</text:p>
          </table:table-cell>
          <table:table-cell office:value-type="float" office:value="7.3318934811545242" table:style-name="ce39">
            <text:p>7.33</text:p>
          </table:table-cell>
          <table:table-cell office:value-type="float" office:value="0.48503648685703249" table:style-name="ce39">
            <text:p>[low]</text:p>
          </table:table-cell>
          <table:table-cell office:value-type="float" office:value="6.3812219669147403" table:style-name="ce40">
            <text:p>6.38</text:p>
          </table:table-cell>
          <table:table-cell office:value-type="float" office:value="8.2825649953943081" table:style-name="ce40">
            <text:p>8.28</text:p>
          </table:table-cell>
          <table:table-cell office:value-type="float" office:value="6.6154328087791008" table:style-name="ce40">
            <text:p>6.62</text:p>
          </table:table-cell>
          <table:table-cell office:value-type="float" office:value="0.86358423269329565" table:style-name="ce40">
            <text:p>0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Business</text:p>
          </table:table-cell>
          <table:table-cell office:value-type="float" office:value="23.132630085500988" table:style-name="ce39">
            <text:p>23.13</text:p>
          </table:table-cell>
          <table:table-cell office:value-type="float" office:value="4.3057492413616956" table:style-name="ce39">
            <text:p>4.31</text:p>
          </table:table-cell>
          <table:table-cell office:value-type="float" office:value="14.693361572432069" table:style-name="ce40">
            <text:p>14.69</text:p>
          </table:table-cell>
          <table:table-cell office:value-type="float" office:value="31.57189859856992" table:style-name="ce40">
            <text:p>31.57</text:p>
          </table:table-cell>
          <table:table-cell office:value-type="float" office:value="18.613314722308392" table:style-name="ce40">
            <text:p>18.61</text:p>
          </table:table-cell>
          <table:table-cell office:value-type="float" office:value="1.097635333328336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ducation</text:p>
          </table:table-cell>
          <table:table-cell office:value-type="float" office:value="2.017216259753543" table:style-name="ce39">
            <text:p>2.02</text:p>
          </table:table-cell>
          <table:table-cell office:value-type="float" office:value="0.39098752972730971" table:style-name="ce39">
            <text:p>[low]</text:p>
          </table:table-cell>
          <table:table-cell office:value-type="float" office:value="1.2508807014880159" table:style-name="ce40">
            <text:p>1.25</text:p>
          </table:table-cell>
          <table:table-cell office:value-type="float" office:value="2.783551818019069" table:style-name="ce40">
            <text:p>2.78</text:p>
          </table:table-cell>
          <table:table-cell office:value-type="float" office:value="19.382529158032831" table:style-name="ce40">
            <text:p>19.38</text:p>
          </table:table-cell>
          <table:table-cell office:value-type="float" office:value="1.509613869848943" table:style-name="ce40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scort education</text:p>
          </table:table-cell>
          <table:table-cell office:value-type="float" office:value="2.5459376664943512" table:style-name="ce39">
            <text:p>2.55</text:p>
          </table:table-cell>
          <table:table-cell office:value-type="float" office:value="0.64796787412851731" table:style-name="ce39">
            <text:p>0.65</text:p>
          </table:table-cell>
          <table:table-cell office:value-type="float" office:value="1.2759206332024571" table:style-name="ce40">
            <text:p>1.28</text:p>
          </table:table-cell>
          <table:table-cell office:value-type="float" office:value="3.815954699786245" table:style-name="ce40">
            <text:p>3.82</text:p>
          </table:table-cell>
          <table:table-cell office:value-type="float" office:value="25.451050222323069" table:style-name="ce40">
            <text:p>25.45</text:p>
          </table:table-cell>
          <table:table-cell office:value-type="float" office:value="0.95295074055975726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hopping</text:p>
          </table:table-cell>
          <table:table-cell office:value-type="float" office:value="3.718170436700444" table:style-name="ce39">
            <text:p>3.72</text:p>
          </table:table-cell>
          <table:table-cell office:value-type="float" office:value="0.27590914742894629" table:style-name="ce39">
            <text:p>[low]</text:p>
          </table:table-cell>
          <table:table-cell office:value-type="float" office:value="3.177388507739709" table:style-name="ce40">
            <text:p>3.18</text:p>
          </table:table-cell>
          <table:table-cell office:value-type="float" office:value="4.2589523656611794" table:style-name="ce40">
            <text:p>4.26</text:p>
          </table:table-cell>
          <table:table-cell office:value-type="float" office:value="7.4205621319982278" table:style-name="ce40">
            <text:p>7.42</text:p>
          </table:table-cell>
          <table:table-cell office:value-type="float" office:value="1.415812096131164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 escort</text:p>
          </table:table-cell>
          <table:table-cell office:value-type="float" office:value="5.1662029766124187" table:style-name="ce39">
            <text:p>5.17</text:p>
          </table:table-cell>
          <table:table-cell office:value-type="float" office:value="0.45818118976511168" table:style-name="ce39">
            <text:p>[low]</text:p>
          </table:table-cell>
          <table:table-cell office:value-type="float" office:value="4.2681678446727993" table:style-name="ce40">
            <text:p>4.27</text:p>
          </table:table-cell>
          <table:table-cell office:value-type="float" office:value="6.064238108552038" table:style-name="ce40">
            <text:p>6.06</text:p>
          </table:table-cell>
          <table:table-cell office:value-type="float" office:value="8.8688189728377687" table:style-name="ce40">
            <text:p>8.87</text:p>
          </table:table-cell>
          <table:table-cell office:value-type="float" office:value="1.0630727247794389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Personal business</text:p>
          </table:table-cell>
          <table:table-cell office:value-type="float" office:value="7.2154884312647827" table:style-name="ce39">
            <text:p>7.22</text:p>
          </table:table-cell>
          <table:table-cell office:value-type="float" office:value="1.091770278657348" table:style-name="ce39">
            <text:p>1.09</text:p>
          </table:table-cell>
          <table:table-cell office:value-type="float" office:value="5.0756186850963818" table:style-name="ce40">
            <text:p>5.08</text:p>
          </table:table-cell>
          <table:table-cell office:value-type="float" office:value="9.3553581774331835" table:style-name="ce40">
            <text:p>9.36</text:p>
          </table:table-cell>
          <table:table-cell office:value-type="float" office:value="15.130926881217031" table:style-name="ce40">
            <text:p>15.13</text:p>
          </table:table-cell>
          <table:table-cell office:value-type="float" office:value="1.220467318305688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0.64573226116398" table:style-name="ce39">
            <text:p>10.65</text:p>
          </table:table-cell>
          <table:table-cell office:value-type="float" office:value="1.7822599030399711" table:style-name="ce39">
            <text:p>1.78</text:p>
          </table:table-cell>
          <table:table-cell office:value-type="float" office:value="7.1525028512056359" table:style-name="ce40">
            <text:p>7.15</text:p>
          </table:table-cell>
          <table:table-cell office:value-type="float" office:value="14.13896167112232" table:style-name="ce40">
            <text:p>14.14</text:p>
          </table:table-cell>
          <table:table-cell office:value-type="float" office:value="16.74154355301345" table:style-name="ce40">
            <text:p>16.74</text:p>
          </table:table-cell>
          <table:table-cell office:value-type="float" office:value="1.411977578321260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elsewhere</text:p>
          </table:table-cell>
          <table:table-cell office:value-type="float" office:value="4.5542288174962096" table:style-name="ce39">
            <text:p>4.55</text:p>
          </table:table-cell>
          <table:table-cell office:value-type="float" office:value="0.59405783889463593" table:style-name="ce39">
            <text:p>0.59</text:p>
          </table:table-cell>
          <table:table-cell office:value-type="float" office:value="3.3898754532627229" table:style-name="ce40">
            <text:p>3.39</text:p>
          </table:table-cell>
          <table:table-cell office:value-type="float" office:value="5.7185821817296958" table:style-name="ce40">
            <text:p>5.72</text:p>
          </table:table-cell>
          <table:table-cell office:value-type="float" office:value="13.044092923315889" table:style-name="ce40">
            <text:p>13.04</text:p>
          </table:table-cell>
          <table:table-cell office:value-type="float" office:value="1.0087693235417301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7.5163133043558066" table:style-name="ce39">
            <text:p>7.52</text:p>
          </table:table-cell>
          <table:table-cell office:value-type="float" office:value="1.163118955265626" table:style-name="ce39">
            <text:p>1.16</text:p>
          </table:table-cell>
          <table:table-cell office:value-type="float" office:value="5.2366001520351793" table:style-name="ce40">
            <text:p>5.24</text:p>
          </table:table-cell>
          <table:table-cell office:value-type="float" office:value="9.796026456676433" table:style-name="ce40">
            <text:p>9.80</text:p>
          </table:table-cell>
          <table:table-cell office:value-type="float" office:value="15.47459383567184" table:style-name="ce40">
            <text:p>15.47</text:p>
          </table:table-cell>
          <table:table-cell office:value-type="float" office:value="1.250273641491187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port: participate</text:p>
          </table:table-cell>
          <table:table-cell office:value-type="float" office:value="7.2123462564505303" table:style-name="ce39">
            <text:p>7.21</text:p>
          </table:table-cell>
          <table:table-cell office:value-type="float" office:value="1.553893501282223" table:style-name="ce39">
            <text:p>1.55</text:p>
          </table:table-cell>
          <table:table-cell office:value-type="float" office:value="4.166714993937374" table:style-name="ce40">
            <text:p>4.17</text:p>
          </table:table-cell>
          <table:table-cell office:value-type="float" office:value="10.25797751896369" table:style-name="ce40">
            <text:p>10.26</text:p>
          </table:table-cell>
          <table:table-cell office:value-type="float" office:value="21.544909881336633" table:style-name="ce40">
            <text:p>21.54</text:p>
          </table:table-cell>
          <table:table-cell office:value-type="float" office:value="1.0156543023094879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Holiday: base</text:p>
          </table:table-cell>
          <table:table-cell office:value-type="float" office:value="59.203911029689479" table:style-name="ce39">
            <text:p>59.20</text:p>
          </table:table-cell>
          <table:table-cell office:value-type="float" office:value="12.410959276580931" table:style-name="ce39">
            <text:p>12.41</text:p>
          </table:table-cell>
          <table:table-cell office:value-type="float" office:value="34.878430847590863" table:style-name="ce40">
            <text:p>34.88</text:p>
          </table:table-cell>
          <table:table-cell office:value-type="float" office:value="83.529391211788095" table:style-name="ce40">
            <text:p>83.53</text:p>
          </table:table-cell>
          <table:table-cell office:value-type="float" office:value="20.963073318512865" table:style-name="ce40">
            <text:p>20.96</text:p>
          </table:table-cell>
          <table:table-cell office:value-type="float" office:value="1.1541975340796591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Day trip</text:p>
          </table:table-cell>
          <table:table-cell office:value-type="float" office:value="11.120166325901019" table:style-name="ce39">
            <text:p>11.12</text:p>
          </table:table-cell>
          <table:table-cell office:value-type="float" office:value="1.1292417566462261" table:style-name="ce39">
            <text:p>1.13</text:p>
          </table:table-cell>
          <table:table-cell office:value-type="float" office:value="8.9068524828744167" table:style-name="ce40">
            <text:p>8.91</text:p>
          </table:table-cell>
          <table:table-cell office:value-type="float" office:value="13.33348016892762" table:style-name="ce40">
            <text:p>13.33</text:p>
          </table:table-cell>
          <table:table-cell office:value-type="float" office:value="10.154899877855275" table:style-name="ce40">
            <text:p>10.15</text:p>
          </table:table-cell>
          <table:table-cell office:value-type="float" office:value="0.96236107475710908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Just walk</text:p>
          </table:table-cell>
          <table:table-cell office:value-type="float" office:value="0.9955496758348652" table:style-name="ce39">
            <text:p>1.00</text:p>
          </table:table-cell>
          <table:table-cell office:value-type="float" office:value="9.5606382224712988E-2" table:style-name="ce39">
            <text:p>[low]</text:p>
          </table:table-cell>
          <table:table-cell office:value-type="float" office:value="0.80816116667442772" table:style-name="ce40">
            <text:p>0.81</text:p>
          </table:table-cell>
          <table:table-cell office:value-type="float" office:value="1.1829381849953029" table:style-name="ce40">
            <text:p>1.18</text:p>
          </table:table-cell>
          <table:table-cell office:value-type="float" office:value="9.6033763603546696" table:style-name="ce40">
            <text:p>9.60</text:p>
          </table:table-cell>
          <table:table-cell office:value-type="float" office:value="1.358864243901895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</text:p>
          </table:table-cell>
          <table:table-cell office:value-type="float" office:value="12.33767941544389" table:style-name="ce39">
            <text:p>12.34</text:p>
          </table:table-cell>
          <table:table-cell office:value-type="float" office:value="1.76043222189045" table:style-name="ce39">
            <text:p>1.76</text:p>
          </table:table-cell>
          <table:table-cell office:value-type="float" office:value="8.8872322605386103" table:style-name="ce40">
            <text:p>8.89</text:p>
          </table:table-cell>
          <table:table-cell office:value-type="float" office:value="15.788126570349171" table:style-name="ce40">
            <text:p>15.79</text:p>
          </table:table-cell>
          <table:table-cell office:value-type="float" office:value="14.268746679272606" table:style-name="ce40">
            <text:p>14.27</text:p>
          </table:table-cell>
          <table:table-cell office:value-type="float" office:value="0.82733752581149356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All purposes</text:p>
          </table:table-cell>
          <table:table-cell office:value-type="float" office:value="6.1623613803112152" table:style-name="ce39">
            <text:p>6.16</text:p>
          </table:table-cell>
          <table:table-cell office:value-type="float" office:value="0.3816767545887792" table:style-name="ce39">
            <text:p>[low]</text:p>
          </table:table-cell>
          <table:table-cell office:value-type="float" office:value="5.414274941317208" table:style-name="ce40">
            <text:p>5.41</text:p>
          </table:table-cell>
          <table:table-cell office:value-type="float" office:value="6.9104478193052223" table:style-name="ce40">
            <text:p>6.91</text:p>
          </table:table-cell>
          <table:table-cell office:value-type="float" office:value="6.1936769208024529" table:style-name="ce40">
            <text:p>6.19</text:p>
          </table:table-cell>
          <table:table-cell office:value-type="float" office:value="1.4051192981403331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Commuting</text:p>
          </table:table-cell>
          <table:table-cell office:value-type="float" office:value="10.088777867153791" table:style-name="ce39">
            <text:p>10.09</text:p>
          </table:table-cell>
          <table:table-cell office:value-type="float" office:value="1.9648423562942019" table:style-name="ce39">
            <text:p>1.96</text:p>
          </table:table-cell>
          <table:table-cell office:value-type="float" office:value="6.2376868488171544" table:style-name="ce40">
            <text:p>6.24</text:p>
          </table:table-cell>
          <table:table-cell office:value-type="float" office:value="13.939868885490419" table:style-name="ce40">
            <text:p>13.94</text:p>
          </table:table-cell>
          <table:table-cell office:value-type="float" office:value="19.475524014570418" table:style-name="ce40">
            <text:p>19.48</text:p>
          </table:table-cell>
          <table:table-cell office:value-type="float" office:value="1.135700270164907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Business</text:p>
          </table:table-cell>
          <table:table-cell office:value-type="float" office:value="19.299721425318609" table:style-name="ce39">
            <text:p>19.30</text:p>
          </table:table-cell>
          <table:table-cell office:value-type="float" office:value="4.0803661187993674" table:style-name="ce39">
            <text:p>4.08</text:p>
          </table:table-cell>
          <table:table-cell office:value-type="float" office:value="11.30220383247185" table:style-name="ce40">
            <text:p>11.30</text:p>
          </table:table-cell>
          <table:table-cell office:value-type="float" office:value="27.29723901816536" table:style-name="ce40">
            <text:p>27.30</text:p>
          </table:table-cell>
          <table:table-cell office:value-type="float" office:value="21.142098525041312" table:style-name="ce40">
            <text:p>21.14</text:p>
          </table:table-cell>
          <table:table-cell office:value-type="float" office:value="0.94739165055417696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ducation</text:p>
          </table:table-cell>
          <table:table-cell office:value-type="float" office:value="3.4398531904894449" table:style-name="ce39">
            <text:p>3.44</text:p>
          </table:table-cell>
          <table:table-cell office:value-type="float" office:value="1.1817676604915111" table:style-name="ce39">
            <text:p>1.18</text:p>
          </table:table-cell>
          <table:table-cell office:value-type="float" office:value="1.123588575926084" table:style-name="ce40">
            <text:p>1.12</text:p>
          </table:table-cell>
          <table:table-cell office:value-type="float" office:value="5.7561178050528063" table:style-name="ce40">
            <text:p>5.76</text:p>
          </table:table-cell>
          <table:table-cell office:value-type="float" office:value="34.355177242996277" table:style-name="ce40">
            <text:p>34.36</text:p>
          </table:table-cell>
          <table:table-cell office:value-type="float" office:value="1.034737867013954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scort education</text:p>
          </table:table-cell>
          <table:table-cell office:value-type="float" office:value="1.8940584455821079" table:style-name="ce39">
            <text:p>1.89</text:p>
          </table:table-cell>
          <table:table-cell office:value-type="float" office:value="0.56098922131441153" table:style-name="ce39">
            <text:p>0.56</text:p>
          </table:table-cell>
          <table:table-cell office:value-type="float" office:value="0.79451957180586175" table:style-name="ce40">
            <text:p>0.79</text:p>
          </table:table-cell>
          <table:table-cell office:value-type="float" office:value="2.9935973193583552" table:style-name="ce40">
            <text:p>2.99</text:p>
          </table:table-cell>
          <table:table-cell office:value-type="float" office:value="29.61836909641934" table:style-name="ce40">
            <text:p>29.62</text:p>
          </table:table-cell>
          <table:table-cell office:value-type="float" office:value="1.090153462693517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hopping</text:p>
          </table:table-cell>
          <table:table-cell office:value-type="float" office:value="4.4421847650354822" table:style-name="ce39">
            <text:p>4.44</text:p>
          </table:table-cell>
          <table:table-cell office:value-type="float" office:value="0.39779879181850508" table:style-name="ce39">
            <text:p>[low]</text:p>
          </table:table-cell>
          <table:table-cell office:value-type="float" office:value="3.6624991330712122" table:style-name="ce40">
            <text:p>3.66</text:p>
          </table:table-cell>
          <table:table-cell office:value-type="float" office:value="5.2218703969997522" table:style-name="ce40">
            <text:p>5.22</text:p>
          </table:table-cell>
          <table:table-cell office:value-type="float" office:value="8.9550258005832326" table:style-name="ce40">
            <text:p>8.96</text:p>
          </table:table-cell>
          <table:table-cell office:value-type="float" office:value="1.031866380408246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 escort</text:p>
          </table:table-cell>
          <table:table-cell office:value-type="float" office:value="6.0009187271276954" table:style-name="ce39">
            <text:p>6.00</text:p>
          </table:table-cell>
          <table:table-cell office:value-type="float" office:value="1.697516201095415" table:style-name="ce39">
            <text:p>1.70</text:p>
          </table:table-cell>
          <table:table-cell office:value-type="float" office:value="2.673786972980682" table:style-name="ce40">
            <text:p>2.67</text:p>
          </table:table-cell>
          <table:table-cell office:value-type="float" office:value="9.3280504812747083" table:style-name="ce40">
            <text:p>9.33</text:p>
          </table:table-cell>
          <table:table-cell office:value-type="float" office:value="28.287605253202976" table:style-name="ce40">
            <text:p>28.29</text:p>
          </table:table-cell>
          <table:table-cell office:value-type="float" office:value="1.236271930994278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Personal business</text:p>
          </table:table-cell>
          <table:table-cell office:value-type="float" office:value="6.7525661008068694" table:style-name="ce39">
            <text:p>6.75</text:p>
          </table:table-cell>
          <table:table-cell office:value-type="float" office:value="1.6264612763853079" table:style-name="ce39">
            <text:p>1.63</text:p>
          </table:table-cell>
          <table:table-cell office:value-type="float" office:value="3.5647019990916649" table:style-name="ce40">
            <text:p>3.56</text:p>
          </table:table-cell>
          <table:table-cell office:value-type="float" office:value="9.940430202522073" table:style-name="ce40">
            <text:p>9.94</text:p>
          </table:table-cell>
          <table:table-cell office:value-type="float" office:value="24.08656579001812" table:style-name="ce40">
            <text:p>24.09</text:p>
          </table:table-cell>
          <table:table-cell office:value-type="float" office:value="1.6657602984594091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5.50951125827728" table:style-name="ce39">
            <text:p>15.51</text:p>
          </table:table-cell>
          <table:table-cell office:value-type="float" office:value="3.8233032879082569" table:style-name="ce39">
            <text:p>3.82</text:p>
          </table:table-cell>
          <table:table-cell office:value-type="float" office:value="8.0158368139770957" table:style-name="ce40">
            <text:p>8.02</text:p>
          </table:table-cell>
          <table:table-cell office:value-type="float" office:value="23.003185702577461" table:style-name="ce40">
            <text:p>23.00</text:p>
          </table:table-cell>
          <table:table-cell office:value-type="float" office:value="24.651346030441779" table:style-name="ce40">
            <text:p>24.65</text:p>
          </table:table-cell>
          <table:table-cell office:value-type="float" office:value="1.316048003407217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elsewhere</text:p>
          </table:table-cell>
          <table:table-cell office:value-type="float" office:value="7.6249196378856956" table:style-name="ce39">
            <text:p>7.62</text:p>
          </table:table-cell>
          <table:table-cell office:value-type="float" office:value="2.4583184510909009" table:style-name="ce39">
            <text:p>2.46</text:p>
          </table:table-cell>
          <table:table-cell office:value-type="float" office:value="2.8066154737475308" table:style-name="ce40">
            <text:p>2.81</text:p>
          </table:table-cell>
          <table:table-cell office:value-type="float" office:value="12.44322380202386" table:style-name="ce40">
            <text:p>12.44</text:p>
          </table:table-cell>
          <table:table-cell office:value-type="float" office:value="32.240581774479722" table:style-name="ce40">
            <text:p>32.24</text:p>
          </table:table-cell>
          <table:table-cell office:value-type="float" office:value="1.7816123087391029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9.1267421758067186" table:style-name="ce39">
            <text:p>9.13</text:p>
          </table:table-cell>
          <table:table-cell office:value-type="float" office:value="3.4023481620837499" table:style-name="ce39">
            <text:p>3.40</text:p>
          </table:table-cell>
          <table:table-cell office:value-type="float" office:value="2.4581397781225678" table:style-name="ce40">
            <text:p>2.46</text:p>
          </table:table-cell>
          <table:table-cell office:value-type="float" office:value="15.795344573490871" table:style-name="ce40">
            <text:p>15.80</text:p>
          </table:table-cell>
          <table:table-cell office:value-type="float" office:value="37.278889844206802" table:style-name="ce40">
            <text:p>37.28</text:p>
          </table:table-cell>
          <table:table-cell office:value-type="float" office:value="1.878875215203283" table:style-name="ce40">
            <text:p>1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port: participate</text:p>
          </table:table-cell>
          <table:table-cell office:value-type="float" office:value="7.9564379327106041" table:style-name="ce39">
            <text:p>7.96</text:p>
          </table:table-cell>
          <table:table-cell office:value-type="float" office:value="2.011059397100639" table:style-name="ce39">
            <text:p>2.01</text:p>
          </table:table-cell>
          <table:table-cell office:value-type="float" office:value="4.014761514393351" table:style-name="ce40">
            <text:p>4.01</text:p>
          </table:table-cell>
          <table:table-cell office:value-type="float" office:value="11.898114351027861" table:style-name="ce40">
            <text:p>11.90</text:p>
          </table:table-cell>
          <table:table-cell office:value-type="float" office:value="25.275876140914104" table:style-name="ce40">
            <text:p>25.28</text:p>
          </table:table-cell>
          <table:table-cell office:value-type="float" office:value="0.8262046208323881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Holiday: base</text:p>
          </table:table-cell>
          <table:table-cell office:value-type="float" office:value="32.89913921931398" table:style-name="ce39">
            <text:p>32.90</text:p>
          </table:table-cell>
          <table:table-cell office:value-type="float" office:value="11.73188530901745" table:style-name="ce39">
            <text:p>11.73</text:p>
          </table:table-cell>
          <table:table-cell office:value-type="float" office:value="9.9046440136397855" table:style-name="ce40">
            <text:p>9.90</text:p>
          </table:table-cell>
          <table:table-cell office:value-type="float" office:value="55.893634424988178" table:style-name="ce40">
            <text:p>55.89</text:p>
          </table:table-cell>
          <table:table-cell office:value-type="float" office:value="35.660158859506133" table:style-name="ce40">
            <text:p>35.66</text:p>
          </table:table-cell>
          <table:table-cell office:value-type="float" office:value="1.5023610861293339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Day trip</text:p>
          </table:table-cell>
          <table:table-cell office:value-type="float" office:value="8.6509530318505501" table:style-name="ce39">
            <text:p>8.65</text:p>
          </table:table-cell>
          <table:table-cell office:value-type="float" office:value="1.2553018130386411" table:style-name="ce39">
            <text:p>1.26</text:p>
          </table:table-cell>
          <table:table-cell office:value-type="float" office:value="6.1905614782948142" table:style-name="ce40">
            <text:p>6.19</text:p>
          </table:table-cell>
          <table:table-cell office:value-type="float" office:value="11.11134458540629" table:style-name="ce40">
            <text:p>11.11</text:p>
          </table:table-cell>
          <table:table-cell office:value-type="float" office:value="14.510560956890503" table:style-name="ce40">
            <text:p>14.51</text:p>
          </table:table-cell>
          <table:table-cell office:value-type="float" office:value="1.297840535256102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Just walk</text:p>
          </table:table-cell>
          <table:table-cell office:value-type="float" office:value="0.89585749825000227" table:style-name="ce39">
            <text:p>0.90</text:p>
          </table:table-cell>
          <table:table-cell office:value-type="float" office:value="6.9443543212268588E-2" table:style-name="ce39">
            <text:p>[low]</text:p>
          </table:table-cell>
          <table:table-cell office:value-type="float" office:value="0.75974815355395586" table:style-name="ce40">
            <text:p>0.76</text:p>
          </table:table-cell>
          <table:table-cell office:value-type="float" office:value="1.0319668429460489" table:style-name="ce40">
            <text:p>1.03</text:p>
          </table:table-cell>
          <table:table-cell office:value-type="float" office:value="7.7516282832841048" table:style-name="ce40">
            <text:p>7.75</text:p>
          </table:table-cell>
          <table:table-cell office:value-type="float" office:value="0.64863657287388388" table:style-name="ce40">
            <text:p>0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All purposes</text:p>
          </table:table-cell>
          <table:table-cell office:value-type="float" office:value="7.1780801771213856" table:style-name="ce39">
            <text:p>7.18</text:p>
          </table:table-cell>
          <table:table-cell office:value-type="float" office:value="0.5927753749466248" table:style-name="ce39">
            <text:p>0.59</text:p>
          </table:table-cell>
          <table:table-cell office:value-type="float" office:value="6.0162404422260014" table:style-name="ce40">
            <text:p>6.02</text:p>
          </table:table-cell>
          <table:table-cell office:value-type="float" office:value="8.3399199120167697" table:style-name="ce40">
            <text:p>8.34</text:p>
          </table:table-cell>
          <table:table-cell office:value-type="float" office:value="8.2581325412882833" table:style-name="ce40">
            <text:p>8.26</text:p>
          </table:table-cell>
          <table:table-cell office:value-type="float" office:value="1.3959498399700621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Commuting</text:p>
          </table:table-cell>
          <table:table-cell office:value-type="float" office:value="9.464833172118869" table:style-name="ce39">
            <text:p>9.46</text:p>
          </table:table-cell>
          <table:table-cell office:value-type="float" office:value="0.76954259497355082" table:style-name="ce39">
            <text:p>0.77</text:p>
          </table:table-cell>
          <table:table-cell office:value-type="float" office:value="7.9565296859707093" table:style-name="ce40">
            <text:p>7.96</text:p>
          </table:table-cell>
          <table:table-cell office:value-type="float" office:value="10.97313665826703" table:style-name="ce40">
            <text:p>10.97</text:p>
          </table:table-cell>
          <table:table-cell office:value-type="float" office:value="8.1305457896546862" table:style-name="ce40">
            <text:p>8.13</text:p>
          </table:table-cell>
          <table:table-cell office:value-type="float" office:value="1.0243123905560501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Business</text:p>
          </table:table-cell>
          <table:table-cell office:value-type="float" office:value="30.994986973562941" table:style-name="ce39">
            <text:p>30.99</text:p>
          </table:table-cell>
          <table:table-cell office:value-type="float" office:value="5.8482033020597042" table:style-name="ce39">
            <text:p>5.85</text:p>
          </table:table-cell>
          <table:table-cell office:value-type="float" office:value="19.532508501525921" table:style-name="ce40">
            <text:p>19.53</text:p>
          </table:table-cell>
          <table:table-cell office:value-type="float" office:value="42.457465445599958" table:style-name="ce40">
            <text:p>42.46</text:p>
          </table:table-cell>
          <table:table-cell office:value-type="float" office:value="18.868223132495288" table:style-name="ce40">
            <text:p>18.87</text:p>
          </table:table-cell>
          <table:table-cell office:value-type="float" office:value="1.2404011370579879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ducation</text:p>
          </table:table-cell>
          <table:table-cell office:value-type="float" office:value="3.061668350636654" table:style-name="ce39">
            <text:p>3.06</text:p>
          </table:table-cell>
          <table:table-cell office:value-type="float" office:value="1.178915953334116" table:style-name="ce39">
            <text:p>1.18</text:p>
          </table:table-cell>
          <table:table-cell office:value-type="float" office:value="0.75099308210178606" table:style-name="ce40">
            <text:p>0.75</text:p>
          </table:table-cell>
          <table:table-cell office:value-type="float" office:value="5.3723436191715228" table:style-name="ce40">
            <text:p>5.37</text:p>
          </table:table-cell>
          <table:table-cell office:value-type="float" office:value="38.505671363424064" table:style-name="ce40">
            <text:p>38.51</text:p>
          </table:table-cell>
          <table:table-cell office:value-type="float" office:value="2.5910255592810301" table:style-name="ce40">
            <text:p>2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scort education</text:p>
          </table:table-cell>
          <table:table-cell office:value-type="float" office:value="1.9716762408548469" table:style-name="ce39">
            <text:p>1.97</text:p>
          </table:table-cell>
          <table:table-cell office:value-type="float" office:value="0.46157197334762701" table:style-name="ce39">
            <text:p>[low]</text:p>
          </table:table-cell>
          <table:table-cell office:value-type="float" office:value="1.0669951730934979" table:style-name="ce40">
            <text:p>1.07</text:p>
          </table:table-cell>
          <table:table-cell office:value-type="float" office:value="2.8763573086161962" table:style-name="ce40">
            <text:p>2.88</text:p>
          </table:table-cell>
          <table:table-cell office:value-type="float" office:value="23.410130110788689" table:style-name="ce40">
            <text:p>23.41</text:p>
          </table:table-cell>
          <table:table-cell office:value-type="float" office:value="1.6448085954726921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hopping</text:p>
          </table:table-cell>
          <table:table-cell office:value-type="float" office:value="6.8265428402119372" table:style-name="ce39">
            <text:p>6.83</text:p>
          </table:table-cell>
          <table:table-cell office:value-type="float" office:value="1.2165711420748651" table:style-name="ce39">
            <text:p>1.22</text:p>
          </table:table-cell>
          <table:table-cell office:value-type="float" office:value="4.4420634017452034" table:style-name="ce40">
            <text:p>4.44</text:p>
          </table:table-cell>
          <table:table-cell office:value-type="float" office:value="9.2110222786786728" table:style-name="ce40">
            <text:p>9.21</text:p>
          </table:table-cell>
          <table:table-cell office:value-type="float" office:value="17.821189591144428" table:style-name="ce40">
            <text:p>17.82</text:p>
          </table:table-cell>
          <table:table-cell office:value-type="float" office:value="1.4724661318386021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 escort</text:p>
          </table:table-cell>
          <table:table-cell office:value-type="float" office:value="4.764594628344863" table:style-name="ce39">
            <text:p>4.76</text:p>
          </table:table-cell>
          <table:table-cell office:value-type="float" office:value="0.75017998301601541" table:style-name="ce39">
            <text:p>0.75</text:p>
          </table:table-cell>
          <table:table-cell office:value-type="float" office:value="3.294241861633473" table:style-name="ce40">
            <text:p>3.29</text:p>
          </table:table-cell>
          <table:table-cell office:value-type="float" office:value="6.2349473950562544" table:style-name="ce40">
            <text:p>6.23</text:p>
          </table:table-cell>
          <table:table-cell office:value-type="float" office:value="15.744885798954419" table:style-name="ce40">
            <text:p>15.74</text:p>
          </table:table-cell>
          <table:table-cell office:value-type="float" office:value="1.099847353459487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Personal business</text:p>
          </table:table-cell>
          <table:table-cell office:value-type="float" office:value="5.3583929040280944" table:style-name="ce39">
            <text:p>5.36</text:p>
          </table:table-cell>
          <table:table-cell office:value-type="float" office:value="1.4567308252742679" table:style-name="ce39">
            <text:p>1.46</text:p>
          </table:table-cell>
          <table:table-cell office:value-type="float" office:value="2.5032004864905288" table:style-name="ce40">
            <text:p>2.50</text:p>
          </table:table-cell>
          <table:table-cell office:value-type="float" office:value="8.2135853215656596" table:style-name="ce40">
            <text:p>8.21</text:p>
          </table:table-cell>
          <table:table-cell office:value-type="float" office:value="27.185965108665165" table:style-name="ce40">
            <text:p>27.19</text:p>
          </table:table-cell>
          <table:table-cell office:value-type="float" office:value="1.415906956630993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2.0187825055313" table:style-name="ce39">
            <text:p>12.02</text:p>
          </table:table-cell>
          <table:table-cell office:value-type="float" office:value="3.7972832827788001" table:style-name="ce39">
            <text:p>3.80</text:p>
          </table:table-cell>
          <table:table-cell office:value-type="float" office:value="4.5761072712848492" table:style-name="ce40">
            <text:p>4.58</text:p>
          </table:table-cell>
          <table:table-cell office:value-type="float" office:value="19.461457739777739" table:style-name="ce40">
            <text:p>19.46</text:p>
          </table:table-cell>
          <table:table-cell office:value-type="float" office:value="31.594575249458167" table:style-name="ce40">
            <text:p>31.59</text:p>
          </table:table-cell>
          <table:table-cell office:value-type="float" office:value="2.0480493955458972" table:style-name="ce40">
            <text:p>2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elsewhere</text:p>
          </table:table-cell>
          <table:table-cell office:value-type="float" office:value="7.6058781764823911" table:style-name="ce39">
            <text:p>7.61</text:p>
          </table:table-cell>
          <table:table-cell office:value-type="float" office:value="1.643299353417214" table:style-name="ce39">
            <text:p>1.64</text:p>
          </table:table-cell>
          <table:table-cell office:value-type="float" office:value="4.3850114437846504" table:style-name="ce40">
            <text:p>4.39</text:p>
          </table:table-cell>
          <table:table-cell office:value-type="float" office:value="10.82674490918013" table:style-name="ce40">
            <text:p>10.83</text:p>
          </table:table-cell>
          <table:table-cell office:value-type="float" office:value="21.605649147765028" table:style-name="ce40">
            <text:p>21.61</text:p>
          </table:table-cell>
          <table:table-cell office:value-type="float" office:value="1.760179179214113" table:style-name="ce40">
            <text:p>1.7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8.3654964239353724" table:style-name="ce39">
            <text:p>8.37</text:p>
          </table:table-cell>
          <table:table-cell office:value-type="float" office:value="0.98694699896433424" table:style-name="ce39">
            <text:p>0.99</text:p>
          </table:table-cell>
          <table:table-cell office:value-type="float" office:value="6.4310803059652777" table:style-name="ce40">
            <text:p>6.43</text:p>
          </table:table-cell>
          <table:table-cell office:value-type="float" office:value="10.299912541905471" table:style-name="ce40">
            <text:p>10.30</text:p>
          </table:table-cell>
          <table:table-cell office:value-type="float" office:value="11.797829428753085" table:style-name="ce40">
            <text:p>11.80</text:p>
          </table:table-cell>
          <table:table-cell office:value-type="float" office:value="1.2275348738985641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port: participate</text:p>
          </table:table-cell>
          <table:table-cell office:value-type="float" office:value="6.4515311216121143" table:style-name="ce39">
            <text:p>6.45</text:p>
          </table:table-cell>
          <table:table-cell office:value-type="float" office:value="1.143185874760142" table:style-name="ce39">
            <text:p>1.14</text:p>
          </table:table-cell>
          <table:table-cell office:value-type="float" office:value="4.2108868070822361" table:style-name="ce40">
            <text:p>4.21</text:p>
          </table:table-cell>
          <table:table-cell office:value-type="float" office:value="8.6921754361419925" table:style-name="ce40">
            <text:p>8.69</text:p>
          </table:table-cell>
          <table:table-cell office:value-type="float" office:value="17.719605675163848" table:style-name="ce40">
            <text:p>17.72</text:p>
          </table:table-cell>
          <table:table-cell office:value-type="float" office:value="1.197666598822364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Holiday: base</text:p>
          </table:table-cell>
          <table:table-cell office:value-type="float" office:value="41.713261482951147" table:style-name="ce39">
            <text:p>41.71</text:p>
          </table:table-cell>
          <table:table-cell office:value-type="float" office:value="5.4324722704237551" table:style-name="ce39">
            <text:p>5.43</text:p>
          </table:table-cell>
          <table:table-cell office:value-type="float" office:value="31.065615832920589" table:style-name="ce40">
            <text:p>31.07</text:p>
          </table:table-cell>
          <table:table-cell office:value-type="float" office:value="52.360907132981723" table:style-name="ce40">
            <text:p>52.36</text:p>
          </table:table-cell>
          <table:table-cell office:value-type="float" office:value="13.023369732534798" table:style-name="ce40">
            <text:p>13.02</text:p>
          </table:table-cell>
          <table:table-cell office:value-type="float" office:value="1.5702187462688759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Day trip</text:p>
          </table:table-cell>
          <table:table-cell office:value-type="float" office:value="11.737465342240659" table:style-name="ce39">
            <text:p>11.74</text:p>
          </table:table-cell>
          <table:table-cell office:value-type="float" office:value="2.091574141354998" table:style-name="ce39">
            <text:p>2.09</text:p>
          </table:table-cell>
          <table:table-cell office:value-type="float" office:value="7.6379800251848673" table:style-name="ce40">
            <text:p>7.64</text:p>
          </table:table-cell>
          <table:table-cell office:value-type="float" office:value="15.836950659296461" table:style-name="ce40">
            <text:p>15.84</text:p>
          </table:table-cell>
          <table:table-cell office:value-type="float" office:value="17.819640615490162" table:style-name="ce40">
            <text:p>17.82</text:p>
          </table:table-cell>
          <table:table-cell office:value-type="float" office:value="1.3724974632500171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Just walk</text:p>
          </table:table-cell>
          <table:table-cell office:value-type="float" office:value="0.9624427211165224" table:style-name="ce39">
            <text:p>0.96</text:p>
          </table:table-cell>
          <table:table-cell office:value-type="float" office:value="9.4923465293704767E-2" table:style-name="ce39">
            <text:p>[low]</text:p>
          </table:table-cell>
          <table:table-cell office:value-type="float" office:value="0.7763927291408611" table:style-name="ce40">
            <text:p>0.78</text:p>
          </table:table-cell>
          <table:table-cell office:value-type="float" office:value="1.148492713092184" table:style-name="ce40">
            <text:p>1.15</text:p>
          </table:table-cell>
          <table:table-cell office:value-type="float" office:value="9.8627651506974647" table:style-name="ce40">
            <text:p>9.86</text:p>
          </table:table-cell>
          <table:table-cell office:value-type="float" office:value="0.99561827654900947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All purposes</text:p>
          </table:table-cell>
          <table:table-cell office:value-type="float" office:value="6.9521738044120296" table:style-name="ce39">
            <text:p>6.95</text:p>
          </table:table-cell>
          <table:table-cell office:value-type="float" office:value="0.55334968107666216" table:style-name="ce39">
            <text:p>0.55</text:p>
          </table:table-cell>
          <table:table-cell office:value-type="float" office:value="5.8676084295017734" table:style-name="ce40">
            <text:p>5.87</text:p>
          </table:table-cell>
          <table:table-cell office:value-type="float" office:value="8.0367391793222875" table:style-name="ce40">
            <text:p>8.04</text:p>
          </table:table-cell>
          <table:table-cell office:value-type="float" office:value="7.9593764000188276" table:style-name="ce40">
            <text:p>7.96</text:p>
          </table:table-cell>
          <table:table-cell office:value-type="float" office:value="1.5331458384424721" table:style-name="ce40">
            <text:p>1.5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Commuting</text:p>
          </table:table-cell>
          <table:table-cell office:value-type="float" office:value="8.434195366901756" table:style-name="ce39">
            <text:p>8.43</text:p>
          </table:table-cell>
          <table:table-cell office:value-type="float" office:value="0.26035992011950121" table:style-name="ce39">
            <text:p>[low]</text:p>
          </table:table-cell>
          <table:table-cell office:value-type="float" office:value="7.9238899234675344" table:style-name="ce40">
            <text:p>7.92</text:p>
          </table:table-cell>
          <table:table-cell office:value-type="float" office:value="8.9445008103359775" table:style-name="ce40">
            <text:p>8.94</text:p>
          </table:table-cell>
          <table:table-cell office:value-type="float" office:value="3.0869562393732246" table:style-name="ce40">
            <text:p>3.09</text:p>
          </table:table-cell>
          <table:table-cell office:value-type="float" office:value="1.12985264872084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Business</text:p>
          </table:table-cell>
          <table:table-cell office:value-type="float" office:value="22.691842205783502" table:style-name="ce39">
            <text:p>22.69</text:p>
          </table:table-cell>
          <table:table-cell office:value-type="float" office:value="1.565365606298313" table:style-name="ce39">
            <text:p>1.57</text:p>
          </table:table-cell>
          <table:table-cell office:value-type="float" office:value="19.623725617438801" table:style-name="ce40">
            <text:p>19.62</text:p>
          </table:table-cell>
          <table:table-cell office:value-type="float" office:value="25.759958794128188" table:style-name="ce40">
            <text:p>25.76</text:p>
          </table:table-cell>
          <table:table-cell office:value-type="float" office:value="6.8983628217692523" table:style-name="ce40">
            <text:p>6.90</text:p>
          </table:table-cell>
          <table:table-cell office:value-type="float" office:value="1.1782866941651029" table:style-name="ce40">
            <text:p>1.1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ducation</text:p>
          </table:table-cell>
          <table:table-cell office:value-type="float" office:value="2.6012808103728431" table:style-name="ce39">
            <text:p>2.60</text:p>
          </table:table-cell>
          <table:table-cell office:value-type="float" office:value="0.19975121555251149" table:style-name="ce39">
            <text:p>[low]</text:p>
          </table:table-cell>
          <table:table-cell office:value-type="float" office:value="2.2097684278899199" table:style-name="ce40">
            <text:p>2.21</text:p>
          </table:table-cell>
          <table:table-cell office:value-type="float" office:value="2.9927931928557649" table:style-name="ce40">
            <text:p>2.99</text:p>
          </table:table-cell>
          <table:table-cell office:value-type="float" office:value="7.6789562570863321" table:style-name="ce40">
            <text:p>7.68</text:p>
          </table:table-cell>
          <table:table-cell office:value-type="float" office:value="1.6213658774534081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scort education</text:p>
          </table:table-cell>
          <table:table-cell office:value-type="float" office:value="2.01047782482605" table:style-name="ce39">
            <text:p>2.01</text:p>
          </table:table-cell>
          <table:table-cell office:value-type="float" office:value="0.1390132612784889" table:style-name="ce39">
            <text:p>[low]</text:p>
          </table:table-cell>
          <table:table-cell office:value-type="float" office:value="1.7380118327202121" table:style-name="ce40">
            <text:p>1.74</text:p>
          </table:table-cell>
          <table:table-cell office:value-type="float" office:value="2.2829438169318879" table:style-name="ce40">
            <text:p>2.28</text:p>
          </table:table-cell>
          <table:table-cell office:value-type="float" office:value="6.9144389240163129" table:style-name="ce40">
            <text:p>6.91</text:p>
          </table:table-cell>
          <table:table-cell office:value-type="float" office:value="1.2864028155398251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hopping</text:p>
          </table:table-cell>
          <table:table-cell office:value-type="float" office:value="3.9154118826328879" table:style-name="ce39">
            <text:p>3.92</text:p>
          </table:table-cell>
          <table:table-cell office:value-type="float" office:value="0.143955232189625" table:style-name="ce39">
            <text:p>[low]</text:p>
          </table:table-cell>
          <table:table-cell office:value-type="float" office:value="3.6332596275412228" table:style-name="ce40">
            <text:p>3.63</text:p>
          </table:table-cell>
          <table:table-cell office:value-type="float" office:value="4.1975641377245534" table:style-name="ce40">
            <text:p>4.20</text:p>
          </table:table-cell>
          <table:table-cell office:value-type="float" office:value="3.6766306203480035" table:style-name="ce40">
            <text:p>3.68</text:p>
          </table:table-cell>
          <table:table-cell office:value-type="float" office:value="1.519635393849607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 escort</text:p>
          </table:table-cell>
          <table:table-cell office:value-type="float" office:value="5.0309377641225277" table:style-name="ce39">
            <text:p>5.03</text:p>
          </table:table-cell>
          <table:table-cell office:value-type="float" office:value="0.20859254593177329" table:style-name="ce39">
            <text:p>[low]</text:p>
          </table:table-cell>
          <table:table-cell office:value-type="float" office:value="4.6220963740962517" table:style-name="ce40">
            <text:p>4.62</text:p>
          </table:table-cell>
          <table:table-cell office:value-type="float" office:value="5.4397791541488036" table:style-name="ce40">
            <text:p>5.44</text:p>
          </table:table-cell>
          <table:table-cell office:value-type="float" office:value="4.1461961111768" table:style-name="ce40">
            <text:p>4.15</text:p>
          </table:table-cell>
          <table:table-cell office:value-type="float" office:value="1.1989953910118529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Personal business</text:p>
          </table:table-cell>
          <table:table-cell office:value-type="float" office:value="5.0359193985523163" table:style-name="ce39">
            <text:p>5.04</text:p>
          </table:table-cell>
          <table:table-cell office:value-type="float" office:value="0.26914124022202629" table:style-name="ce39">
            <text:p>[low]</text:p>
          </table:table-cell>
          <table:table-cell office:value-type="float" office:value="4.5084025677171446" table:style-name="ce40">
            <text:p>4.51</text:p>
          </table:table-cell>
          <table:table-cell office:value-type="float" office:value="5.5634362293874879" table:style-name="ce40">
            <text:p>5.56</text:p>
          </table:table-cell>
          <table:table-cell office:value-type="float" office:value="5.3444310546232474" table:style-name="ce40">
            <text:p>5.34</text:p>
          </table:table-cell>
          <table:table-cell office:value-type="float" office:value="1.3714817014006671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0.99499113256385" table:style-name="ce39">
            <text:p>10.99</text:p>
          </table:table-cell>
          <table:table-cell office:value-type="float" office:value="0.63458885412855826" table:style-name="ce39">
            <text:p>0.63</text:p>
          </table:table-cell>
          <table:table-cell office:value-type="float" office:value="9.7511969784718779" table:style-name="ce40">
            <text:p>9.75</text:p>
          </table:table-cell>
          <table:table-cell office:value-type="float" office:value="12.23878528665583" table:style-name="ce40">
            <text:p>12.24</text:p>
          </table:table-cell>
          <table:table-cell office:value-type="float" office:value="5.7716176982544107" table:style-name="ce40">
            <text:p>5.77</text:p>
          </table:table-cell>
          <table:table-cell office:value-type="float" office:value="1.589592178011245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elsewhere</text:p>
          </table:table-cell>
          <table:table-cell office:value-type="float" office:value="6.1967518562117228" table:style-name="ce39">
            <text:p>6.20</text:p>
          </table:table-cell>
          <table:table-cell office:value-type="float" office:value="0.38760865497170133" table:style-name="ce39">
            <text:p>[low]</text:p>
          </table:table-cell>
          <table:table-cell office:value-type="float" office:value="5.4370388924671884" table:style-name="ce40">
            <text:p>5.44</text:p>
          </table:table-cell>
          <table:table-cell office:value-type="float" office:value="6.9564648199562571" table:style-name="ce40">
            <text:p>6.96</text:p>
          </table:table-cell>
          <table:table-cell office:value-type="float" office:value="6.2550294729513203" table:style-name="ce40">
            <text:p>6.26</text:p>
          </table:table-cell>
          <table:table-cell office:value-type="float" office:value="1.648787563547303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7.5156229979867986" table:style-name="ce39">
            <text:p>7.52</text:p>
          </table:table-cell>
          <table:table-cell office:value-type="float" office:value="0.41510399245141072" table:style-name="ce39">
            <text:p>[low]</text:p>
          </table:table-cell>
          <table:table-cell office:value-type="float" office:value="6.702019172782034" table:style-name="ce40">
            <text:p>6.70</text:p>
          </table:table-cell>
          <table:table-cell office:value-type="float" office:value="8.3292268231915632" table:style-name="ce40">
            <text:p>8.33</text:p>
          </table:table-cell>
          <table:table-cell office:value-type="float" office:value="5.5232146764493661" table:style-name="ce40">
            <text:p>5.52</text:p>
          </table:table-cell>
          <table:table-cell office:value-type="float" office:value="1.3469978510934231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port: participate</text:p>
          </table:table-cell>
          <table:table-cell office:value-type="float" office:value="6.8722579247319961" table:style-name="ce39">
            <text:p>6.87</text:p>
          </table:table-cell>
          <table:table-cell office:value-type="float" office:value="0.45939295115612688" table:style-name="ce39">
            <text:p>[low]</text:p>
          </table:table-cell>
          <table:table-cell office:value-type="float" office:value="5.9718477404659884" table:style-name="ce40">
            <text:p>5.97</text:p>
          </table:table-cell>
          <table:table-cell office:value-type="float" office:value="7.7726681089980048" table:style-name="ce40">
            <text:p>7.77</text:p>
          </table:table-cell>
          <table:table-cell office:value-type="float" office:value="6.6847454823087462" table:style-name="ce40">
            <text:p>6.68</text:p>
          </table:table-cell>
          <table:table-cell office:value-type="float" office:value="1.11658086671681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Holiday: base</text:p>
          </table:table-cell>
          <table:table-cell office:value-type="float" office:value="49.835018114226017" table:style-name="ce39">
            <text:p>49.84</text:p>
          </table:table-cell>
          <table:table-cell office:value-type="float" office:value="3.020229986956299" table:style-name="ce39">
            <text:p>3.02</text:p>
          </table:table-cell>
          <table:table-cell office:value-type="float" office:value="43.915367339791679" table:style-name="ce40">
            <text:p>43.92</text:p>
          </table:table-cell>
          <table:table-cell office:value-type="float" office:value="55.754668888660369" table:style-name="ce40">
            <text:p>55.75</text:p>
          </table:table-cell>
          <table:table-cell office:value-type="float" office:value="6.060457287350995" table:style-name="ce40">
            <text:p>6.06</text:p>
          </table:table-cell>
          <table:table-cell office:value-type="float" office:value="1.3725922431543831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Day trip</text:p>
          </table:table-cell>
          <table:table-cell office:value-type="float" office:value="12.98569976634373" table:style-name="ce39">
            <text:p>12.99</text:p>
          </table:table-cell>
          <table:table-cell office:value-type="float" office:value="0.80893164237536619" table:style-name="ce39">
            <text:p>0.81</text:p>
          </table:table-cell>
          <table:table-cell office:value-type="float" office:value="11.40019374728802" table:style-name="ce40">
            <text:p>11.40</text:p>
          </table:table-cell>
          <table:table-cell office:value-type="float" office:value="14.571205785399449" table:style-name="ce40">
            <text:p>14.57</text:p>
          </table:table-cell>
          <table:table-cell office:value-type="float" office:value="6.2294035510658503" table:style-name="ce40">
            <text:p>6.23</text:p>
          </table:table-cell>
          <table:table-cell office:value-type="float" office:value="1.616334508445614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Just walk</text:p>
          </table:table-cell>
          <table:table-cell office:value-type="float" office:value="1.021723580490226" table:style-name="ce39">
            <text:p>1.02</text:p>
          </table:table-cell>
          <table:table-cell office:value-type="float" office:value="3.1355155365191491E-2" table:style-name="ce39">
            <text:p>[low]</text:p>
          </table:table-cell>
          <table:table-cell office:value-type="float" office:value="0.96026747597445072" table:style-name="ce40">
            <text:p>0.96</text:p>
          </table:table-cell>
          <table:table-cell office:value-type="float" office:value="1.0831796850060009" table:style-name="ce40">
            <text:p>1.08</text:p>
          </table:table-cell>
          <table:table-cell office:value-type="float" office:value="3.0688491451031399" table:style-name="ce40">
            <text:p>3.07</text:p>
          </table:table-cell>
          <table:table-cell office:value-type="float" office:value="1.4000225383360729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</text:p>
          </table:table-cell>
          <table:table-cell office:value-type="float" office:value="9.8606272807687372" table:style-name="ce39">
            <text:p>9.86</text:p>
          </table:table-cell>
          <table:table-cell office:value-type="float" office:value="1.8465802245745111" table:style-name="ce39">
            <text:p>1.85</text:p>
          </table:table-cell>
          <table:table-cell office:value-type="float" office:value="6.2413300406026959" table:style-name="ce40">
            <text:p>6.24</text:p>
          </table:table-cell>
          <table:table-cell office:value-type="float" office:value="13.47992452093478" table:style-name="ce40">
            <text:p>13.48</text:p>
          </table:table-cell>
          <table:table-cell office:value-type="float" office:value="18.72680278845862" table:style-name="ce40">
            <text:p>18.73</text:p>
          </table:table-cell>
          <table:table-cell office:value-type="float" office:value="1.0607177029614521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All purposes</text:p>
          </table:table-cell>
          <table:table-cell office:value-type="float" office:value="6.4138763091144542" table:style-name="ce39">
            <text:p>6.41</text:p>
          </table:table-cell>
          <table:table-cell office:value-type="float" office:value="0.13676550076697261" table:style-name="ce39">
            <text:p>[low]</text:p>
          </table:table-cell>
          <table:table-cell office:value-type="float" office:value="6.1458159276111877" table:style-name="ce40">
            <text:p>6.15</text:p>
          </table:table-cell>
          <table:table-cell office:value-type="float" office:value="6.6819366906177207" table:style-name="ce40">
            <text:p>6.68</text:p>
          </table:table-cell>
          <table:table-cell office:value-type="float" office:value="2.1323376718790423" table:style-name="ce40">
            <text:p>2.13</text:p>
          </table:table-cell>
          <table:table-cell office:value-type="float" office:value="1.5863691729478631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Commuting</text:p>
          </table:table-cell>
          <table:table-cell office:value-type="float" office:value="8.3743018826066997" table:style-name="ce39">
            <text:p>8.37</text:p>
          </table:table-cell>
          <table:table-cell office:value-type="float" office:value="0.4892675769327437" table:style-name="ce39">
            <text:p>[low]</text:p>
          </table:table-cell>
          <table:table-cell office:value-type="float" office:value="7.4153374318185223" table:style-name="ce40">
            <text:p>7.42</text:p>
          </table:table-cell>
          <table:table-cell office:value-type="float" office:value="9.333266333394878" table:style-name="ce40">
            <text:p>9.33</text:p>
          </table:table-cell>
          <table:table-cell office:value-type="float" office:value="5.8424879326233174" table:style-name="ce40">
            <text:p>5.84</text:p>
          </table:table-cell>
          <table:table-cell office:value-type="float" office:value="1.6021144029179151" table:style-name="ce40">
            <text:p>1.6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Business</text:p>
          </table:table-cell>
          <table:table-cell office:value-type="float" office:value="12.61200931919265" table:style-name="ce39">
            <text:p>12.61</text:p>
          </table:table-cell>
          <table:table-cell office:value-type="float" office:value="1.338549373877427" table:style-name="ce39">
            <text:p>1.34</text:p>
          </table:table-cell>
          <table:table-cell office:value-type="float" office:value="9.9884525463928995" table:style-name="ce40">
            <text:p>9.99</text:p>
          </table:table-cell>
          <table:table-cell office:value-type="float" office:value="15.235566091992411" table:style-name="ce40">
            <text:p>15.24</text:p>
          </table:table-cell>
          <table:table-cell office:value-type="float" office:value="10.613291982273237" table:style-name="ce40">
            <text:p>10.61</text:p>
          </table:table-cell>
          <table:table-cell office:value-type="float" office:value="1.005181213416432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ducation</text:p>
          </table:table-cell>
          <table:table-cell office:value-type="float" office:value="2.526452986148378" table:style-name="ce39">
            <text:p>2.53</text:p>
          </table:table-cell>
          <table:table-cell office:value-type="float" office:value="0.1920495481978266" table:style-name="ce39">
            <text:p>[low]</text:p>
          </table:table-cell>
          <table:table-cell office:value-type="float" office:value="2.1500358716806369" table:style-name="ce40">
            <text:p>2.15</text:p>
          </table:table-cell>
          <table:table-cell office:value-type="float" office:value="2.9028701006161182" table:style-name="ce40">
            <text:p>2.90</text:p>
          </table:table-cell>
          <table:table-cell office:value-type="float" office:value="7.6015484654083947" table:style-name="ce40">
            <text:p>7.60</text:p>
          </table:table-cell>
          <table:table-cell office:value-type="float" office:value="1.2056946410040841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scort education</text:p>
          </table:table-cell>
          <table:table-cell office:value-type="float" office:value="1.9349791011852731" table:style-name="ce39">
            <text:p>1.93</text:p>
          </table:table-cell>
          <table:table-cell office:value-type="float" office:value="0.25203991755345539" table:style-name="ce39">
            <text:p>[low]</text:p>
          </table:table-cell>
          <table:table-cell office:value-type="float" office:value="1.4409808627805001" table:style-name="ce40">
            <text:p>1.44</text:p>
          </table:table-cell>
          <table:table-cell office:value-type="float" office:value="2.428977339590046" table:style-name="ce40">
            <text:p>2.43</text:p>
          </table:table-cell>
          <table:table-cell office:value-type="float" office:value="13.025459417058723" table:style-name="ce40">
            <text:p>13.03</text:p>
          </table:table-cell>
          <table:table-cell office:value-type="float" office:value="1.0882142485752671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hopping</text:p>
          </table:table-cell>
          <table:table-cell office:value-type="float" office:value="2.464058875363341" table:style-name="ce39">
            <text:p>2.46</text:p>
          </table:table-cell>
          <table:table-cell office:value-type="float" office:value="0.17814183906171391" table:style-name="ce39">
            <text:p>[low]</text:p>
          </table:table-cell>
          <table:table-cell office:value-type="float" office:value="2.1149008708023822" table:style-name="ce40">
            <text:p>2.11</text:p>
          </table:table-cell>
          <table:table-cell office:value-type="float" office:value="2.8132168799242998" table:style-name="ce40">
            <text:p>2.81</text:p>
          </table:table-cell>
          <table:table-cell office:value-type="float" office:value="7.2296096835529458" table:style-name="ce40">
            <text:p>7.23</text:p>
          </table:table-cell>
          <table:table-cell office:value-type="float" office:value="1.317724188422513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 escort</text:p>
          </table:table-cell>
          <table:table-cell office:value-type="float" office:value="3.368294025379114" table:style-name="ce39">
            <text:p>3.37</text:p>
          </table:table-cell>
          <table:table-cell office:value-type="float" office:value="0.26865680640560807" table:style-name="ce39">
            <text:p>[low]</text:p>
          </table:table-cell>
          <table:table-cell office:value-type="float" office:value="2.8417266848241232" table:style-name="ce40">
            <text:p>2.84</text:p>
          </table:table-cell>
          <table:table-cell office:value-type="float" office:value="3.8948613659341058" table:style-name="ce40">
            <text:p>3.89</text:p>
          </table:table-cell>
          <table:table-cell office:value-type="float" office:value="7.9760497266971733" table:style-name="ce40">
            <text:p>7.98</text:p>
          </table:table-cell>
          <table:table-cell office:value-type="float" office:value="1.168816951285623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Personal business</text:p>
          </table:table-cell>
          <table:table-cell office:value-type="float" office:value="4.8353736964896994" table:style-name="ce39">
            <text:p>4.84</text:p>
          </table:table-cell>
          <table:table-cell office:value-type="float" office:value="0.53904858375557574" table:style-name="ce39">
            <text:p>0.54</text:p>
          </table:table-cell>
          <table:table-cell office:value-type="float" office:value="3.7788384723287698" table:style-name="ce40">
            <text:p>3.78</text:p>
          </table:table-cell>
          <table:table-cell office:value-type="float" office:value="5.8919089206506268" table:style-name="ce40">
            <text:p>5.89</text:p>
          </table:table-cell>
          <table:table-cell office:value-type="float" office:value="11.148023246825883" table:style-name="ce40">
            <text:p>11.15</text:p>
          </table:table-cell>
          <table:table-cell office:value-type="float" office:value="1.3632005187870579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14.88233169019362" table:style-name="ce39">
            <text:p>14.88</text:p>
          </table:table-cell>
          <table:table-cell office:value-type="float" office:value="1.418580557004459" table:style-name="ce39">
            <text:p>1.42</text:p>
          </table:table-cell>
          <table:table-cell office:value-type="float" office:value="12.10191379846488" table:style-name="ce40">
            <text:p>12.10</text:p>
          </table:table-cell>
          <table:table-cell office:value-type="float" office:value="17.662749581922359" table:style-name="ce40">
            <text:p>17.66</text:p>
          </table:table-cell>
          <table:table-cell office:value-type="float" office:value="9.5319778280388743" table:style-name="ce40">
            <text:p>9.53</text:p>
          </table:table-cell>
          <table:table-cell office:value-type="float" office:value="1.716597864226292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elsewhere</text:p>
          </table:table-cell>
          <table:table-cell office:value-type="float" office:value="5.2127831518307417" table:style-name="ce39">
            <text:p>5.21</text:p>
          </table:table-cell>
          <table:table-cell office:value-type="float" office:value="0.41545999167883929" table:style-name="ce39">
            <text:p>[low]</text:p>
          </table:table-cell>
          <table:table-cell office:value-type="float" office:value="4.398481568140217" table:style-name="ce40">
            <text:p>4.40</text:p>
          </table:table-cell>
          <table:table-cell office:value-type="float" office:value="6.0270847355212656" table:style-name="ce40">
            <text:p>6.03</text:p>
          </table:table-cell>
          <table:table-cell office:value-type="float" office:value="7.9700225307267729" table:style-name="ce40">
            <text:p>7.97</text:p>
          </table:table-cell>
          <table:table-cell office:value-type="float" office:value="1.315788755630628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4.3640485263166591" table:style-name="ce39">
            <text:p>4.36</text:p>
          </table:table-cell>
          <table:table-cell office:value-type="float" office:value="0.38016658470176251" table:style-name="ce39">
            <text:p>[low]</text:p>
          </table:table-cell>
          <table:table-cell office:value-type="float" office:value="3.6189220203012051" table:style-name="ce40">
            <text:p>3.62</text:p>
          </table:table-cell>
          <table:table-cell office:value-type="float" office:value="5.1091750323321126" table:style-name="ce40">
            <text:p>5.11</text:p>
          </table:table-cell>
          <table:table-cell office:value-type="float" office:value="8.7113280800896682" table:style-name="ce40">
            <text:p>8.71</text:p>
          </table:table-cell>
          <table:table-cell office:value-type="float" office:value="1.4930987302582941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port: participate</text:p>
          </table:table-cell>
          <table:table-cell office:value-type="float" office:value="4.6689477087148408" table:style-name="ce39">
            <text:p>4.67</text:p>
          </table:table-cell>
          <table:table-cell office:value-type="float" office:value="0.7024044518703122" table:style-name="ce39">
            <text:p>0.70</text:p>
          </table:table-cell>
          <table:table-cell office:value-type="float" office:value="3.292234983049029" table:style-name="ce40">
            <text:p>3.29</text:p>
          </table:table-cell>
          <table:table-cell office:value-type="float" office:value="6.0456604343806521" table:style-name="ce40">
            <text:p>6.05</text:p>
          </table:table-cell>
          <table:table-cell office:value-type="float" office:value="15.044170457493811" table:style-name="ce40">
            <text:p>15.04</text:p>
          </table:table-cell>
          <table:table-cell office:value-type="float" office:value="1.43939560785659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Holiday: base</text:p>
          </table:table-cell>
          <table:table-cell office:value-type="float" office:value="55.425928524244547" table:style-name="ce39">
            <text:p>55.43</text:p>
          </table:table-cell>
          <table:table-cell office:value-type="float" office:value="7.8271108936687179" table:style-name="ce39">
            <text:p>7.83</text:p>
          </table:table-cell>
          <table:table-cell office:value-type="float" office:value="40.084791172653873" table:style-name="ce40">
            <text:p>40.08</text:p>
          </table:table-cell>
          <table:table-cell office:value-type="float" office:value="70.767065875835243" table:style-name="ce40">
            <text:p>70.77</text:p>
          </table:table-cell>
          <table:table-cell office:value-type="float" office:value="14.121749697427196" table:style-name="ce40">
            <text:p>14.12</text:p>
          </table:table-cell>
          <table:table-cell office:value-type="float" office:value="1.8662938607155739" table:style-name="ce40">
            <text:p>1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Day trip</text:p>
          </table:table-cell>
          <table:table-cell office:value-type="float" office:value="11.067280156657491" table:style-name="ce39">
            <text:p>11.07</text:p>
          </table:table-cell>
          <table:table-cell office:value-type="float" office:value="1.0141246631238829" table:style-name="ce39">
            <text:p>1.01</text:p>
          </table:table-cell>
          <table:table-cell office:value-type="float" office:value="9.0795958169346758" table:style-name="ce40">
            <text:p>9.08</text:p>
          </table:table-cell>
          <table:table-cell office:value-type="float" office:value="13.0549644963803" table:style-name="ce40">
            <text:p>13.05</text:p>
          </table:table-cell>
          <table:table-cell office:value-type="float" office:value="9.1632691028774502" table:style-name="ce40">
            <text:p>9.16</text:p>
          </table:table-cell>
          <table:table-cell office:value-type="float" office:value="1.5439395357509671" table:style-name="ce40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Just walk</text:p>
          </table:table-cell>
          <table:table-cell office:value-type="float" office:value="1.0680500944560229" table:style-name="ce39">
            <text:p>1.07</text:p>
          </table:table-cell>
          <table:table-cell office:value-type="float" office:value="6.2074462129827847E-2" table:style-name="ce39">
            <text:p>[low]</text:p>
          </table:table-cell>
          <table:table-cell office:value-type="float" office:value="0.9463841486815604" table:style-name="ce40">
            <text:p>0.95</text:p>
          </table:table-cell>
          <table:table-cell office:value-type="float" office:value="1.189716040230486" table:style-name="ce40">
            <text:p>1.19</text:p>
          </table:table-cell>
          <table:table-cell office:value-type="float" office:value="5.8119429465004151" table:style-name="ce40">
            <text:p>5.81</text:p>
          </table:table-cell>
          <table:table-cell office:value-type="float" office:value="1.3292550599135291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</text:p>
          </table:table-cell>
          <table:table-cell office:value-type="float" office:value="5.9126383667346971" table:style-name="ce39">
            <text:p>5.91</text:p>
          </table:table-cell>
          <table:table-cell office:value-type="float" office:value="0.61534949369728342" table:style-name="ce39">
            <text:p>0.62</text:p>
          </table:table-cell>
          <table:table-cell office:value-type="float" office:value="4.7065533590880211" table:style-name="ce40">
            <text:p>4.71</text:p>
          </table:table-cell>
          <table:table-cell office:value-type="float" office:value="7.1187233743813731" table:style-name="ce40">
            <text:p>7.12</text:p>
          </table:table-cell>
          <table:table-cell office:value-type="float" office:value="10.407358873144059" table:style-name="ce40">
            <text:p>10.41</text:p>
          </table:table-cell>
          <table:table-cell office:value-type="float" office:value="1.201212909623445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All purposes</text:p>
          </table:table-cell>
          <table:table-cell office:value-type="float" office:value="5.8653519901286781" table:style-name="ce39">
            <text:p>5.87</text:p>
          </table:table-cell>
          <table:table-cell office:value-type="float" office:value="0.25309580405462118" table:style-name="ce39">
            <text:p>[low]</text:p>
          </table:table-cell>
          <table:table-cell office:value-type="float" office:value="5.3692842141816204" table:style-name="ce40">
            <text:p>5.37</text:p>
          </table:table-cell>
          <table:table-cell office:value-type="float" office:value="6.3614197660757359" table:style-name="ce40">
            <text:p>6.36</text:p>
          </table:table-cell>
          <table:table-cell office:value-type="float" office:value="4.3151000056020266" table:style-name="ce40">
            <text:p>4.32</text:p>
          </table:table-cell>
          <table:table-cell office:value-type="float" office:value="1.82042581031105" table:style-name="ce40">
            <text:p>1.82</text:p>
          </table:table-cell>
          <table:table-cell table:number-columns-repeated="16375"/>
        </table:table-row>
        <table:table-row table:number-rows-repeated="950" table:style-name="ro2">
          <table:table-cell table:number-columns-repeated="3" table:style-name="ce35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195" table:style-name="ro2">
          <table:table-cell table:style-name="ce35"/>
          <table:table-cell table:number-columns-repeated="2" table:style-name="ce1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046153" table:style-name="ro5">
          <table:table-cell table:number-columns-repeated="16384"/>
        </table:table-row>
      </table:table>
      <table:table table:name="SE_NTS0403f_trip_duration" table:style-name="ta1">
        <table:table-column table:style-name="co31" table:default-cell-style-name="ce1"/>
        <table:table-column table:style-name="co9" table:default-cell-style-name="ce1"/>
        <table:table-column table:style-name="co10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22" table:default-cell-style-name="ce1"/>
        <table:table-column table:style-name="co23" table:default-cell-style-name="ce1"/>
        <table:table-column table:style-name="co17" table:number-columns-repeated="16375" table:default-cell-style-name="ce1"/>
        <table:table-row table:style-name="ro1">
          <table:table-cell office:value-type="string" table:style-name="ce46">
            <text:p>SE_NTS0403f_CA: Standard errors for the average trip time by trip purpose and combined authority of residence (minutes): England, 2025 [notes 1, 4]</text:p>
          </table:table-cell>
          <table:table-cell table:number-columns-repeated="2" table:style-name="ce29"/>
          <table:table-cell table:number-columns-repeated="6" table:style-name="ce30"/>
          <table:table-cell table:number-columns-repeated="16375"/>
        </table:table-row>
        <table:table-row table:style-name="ro2">
          <table:table-cell office:value-type="string" table:style-name="ce26">
            <text:p>This worksheet contains one table. Some cells refer to notes which can be found on the notes worksheet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The table in this worksheet contains numbers. These represent average trip time by main mode and combined authority of residence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Some shorthand is used in these tables,<text:span text:style-name="T11"><text:s/>[low] denotes rounds to 0,</text:span><text:s/>[u] denotes the data is of low quality due to small sample sizes, [x] denotes the data is not available due to no observations in the category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26">
            <text:p>Filters are active in row 6 and may hide some data. To turn off all filters select the 'Data' ribbon then 'Filters' button or use [Ctrl, Shift, L].</text:p>
          </table:table-cell>
          <table:table-cell table:number-columns-repeated="2" table:style-name="ce26"/>
          <table:table-cell table:number-columns-repeated="6" table:style-name="ce31"/>
          <table:table-cell table:number-columns-repeated="16375"/>
        </table:table-row>
        <table:table-row table:style-name="ro2">
          <table:table-cell office:value-type="string" table:style-name="ce32">
            <text:p>Year</text:p>
          </table:table-cell>
          <table:table-cell office:value-type="string" table:style-name="ce24">
            <text:p>Combined authority [notes 2, 3]</text:p>
          </table:table-cell>
          <table:table-cell office:value-type="string" table:style-name="ce33">
            <text:p>Trip purpose</text:p>
          </table:table-cell>
          <table:table-cell office:value-type="string" table:style-name="ce34">
            <text:p>Average trip duration</text:p>
          </table:table-cell>
          <table:table-cell office:value-type="string" table:style-name="ce34">
            <text:p>Standard error</text:p>
          </table:table-cell>
          <table:table-cell office:value-type="string" table:style-name="ce34">
            <text:p>95% Lower confidence interval</text:p>
          </table:table-cell>
          <table:table-cell office:value-type="string" table:style-name="ce34">
            <text:p>95% Upper confidence interval</text:p>
          </table:table-cell>
          <table:table-cell office:value-type="string" table:style-name="ce34">
            <text:p>Relative standard error (%)</text:p>
          </table:table-cell>
          <table:table-cell office:value-type="string" table:style-name="ce34">
            <text:p>Design factor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6">
            <text:p>Commuting</text:p>
          </table:table-cell>
          <table:table-cell office:value-type="float" office:value="32.475585189013508" table:style-name="ce37">
            <text:p>32.48</text:p>
          </table:table-cell>
          <table:table-cell office:value-type="float" office:value="1.441822610846601" table:style-name="ce37">
            <text:p>1.44</text:p>
          </table:table-cell>
          <table:table-cell office:value-type="float" office:value="29.649612871754179" table:style-name="ce37">
            <text:p>29.65</text:p>
          </table:table-cell>
          <table:table-cell office:value-type="float" office:value="35.301557506272857" table:style-name="ce37">
            <text:p>35.30</text:p>
          </table:table-cell>
          <table:table-cell office:value-type="float" office:value="4.4397124869496416" table:style-name="ce37">
            <text:p>4.44</text:p>
          </table:table-cell>
          <table:table-cell office:value-type="float" office:value="1.0649017760877899" table:style-name="ce37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Business</text:p>
          </table:table-cell>
          <table:table-cell office:value-type="float" office:value="40.341988834482009" table:style-name="ce37">
            <text:p>40.34</text:p>
          </table:table-cell>
          <table:table-cell office:value-type="float" office:value="4.5069192884371132" table:style-name="ce37">
            <text:p>4.51</text:p>
          </table:table-cell>
          <table:table-cell office:value-type="float" office:value="31.50842702914527" table:style-name="ce37">
            <text:p>31.51</text:p>
          </table:table-cell>
          <table:table-cell office:value-type="float" office:value="49.175550639818752" table:style-name="ce37">
            <text:p>49.18</text:p>
          </table:table-cell>
          <table:table-cell office:value-type="float" office:value="11.17178259834542" table:style-name="ce37">
            <text:p>11.17</text:p>
          </table:table-cell>
          <table:table-cell office:value-type="float" office:value="1.080180542171302" table:style-name="ce37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ducation</text:p>
          </table:table-cell>
          <table:table-cell office:value-type="float" office:value="25.641707503037821" table:style-name="ce37">
            <text:p>25.64</text:p>
          </table:table-cell>
          <table:table-cell office:value-type="float" office:value="2.610184824541526" table:style-name="ce37">
            <text:p>2.61</text:p>
          </table:table-cell>
          <table:table-cell office:value-type="float" office:value="20.525745246936431" table:style-name="ce37">
            <text:p>20.53</text:p>
          </table:table-cell>
          <table:table-cell office:value-type="float" office:value="30.757669759139208" table:style-name="ce37">
            <text:p>30.76</text:p>
          </table:table-cell>
          <table:table-cell office:value-type="float" office:value="10.179450117478691" table:style-name="ce37">
            <text:p>10.18</text:p>
          </table:table-cell>
          <table:table-cell office:value-type="float" office:value="1.86777848436981" table:style-name="ce37">
            <text:p>1.8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scort education</text:p>
          </table:table-cell>
          <table:table-cell office:value-type="float" office:value="14.7208056211193" table:style-name="ce37">
            <text:p>14.72</text:p>
          </table:table-cell>
          <table:table-cell office:value-type="float" office:value="1.671602008148134" table:style-name="ce37">
            <text:p>1.67</text:p>
          </table:table-cell>
          <table:table-cell office:value-type="float" office:value="11.444465685148961" table:style-name="ce37">
            <text:p>11.44</text:p>
          </table:table-cell>
          <table:table-cell office:value-type="float" office:value="17.997145557089642" table:style-name="ce37">
            <text:p>18.00</text:p>
          </table:table-cell>
          <table:table-cell office:value-type="float" office:value="11.355370427213298" table:style-name="ce37">
            <text:p>11.36</text:p>
          </table:table-cell>
          <table:table-cell office:value-type="float" office:value="1.5703300332373611" table:style-name="ce37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hopping</text:p>
          </table:table-cell>
          <table:table-cell office:value-type="float" office:value="18.211965155120669" table:style-name="ce37">
            <text:p>18.21</text:p>
          </table:table-cell>
          <table:table-cell office:value-type="float" office:value="0.81677526089269459" table:style-name="ce37">
            <text:p>0.82</text:p>
          </table:table-cell>
          <table:table-cell office:value-type="float" office:value="16.611085643770991" table:style-name="ce37">
            <text:p>16.61</text:p>
          </table:table-cell>
          <table:table-cell office:value-type="float" office:value="19.812844666470351" table:style-name="ce37">
            <text:p>19.81</text:p>
          </table:table-cell>
          <table:table-cell office:value-type="float" office:value="4.4848277159318055" table:style-name="ce37">
            <text:p>4.48</text:p>
          </table:table-cell>
          <table:table-cell office:value-type="float" office:value="1.360411407784389" table:style-name="ce37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 escort</text:p>
          </table:table-cell>
          <table:table-cell office:value-type="float" office:value="17.40915432389075" table:style-name="ce37">
            <text:p>17.41</text:p>
          </table:table-cell>
          <table:table-cell office:value-type="float" office:value="1.133573253229079" table:style-name="ce37">
            <text:p>1.13</text:p>
          </table:table-cell>
          <table:table-cell office:value-type="float" office:value="15.18735074756176" table:style-name="ce37">
            <text:p>15.19</text:p>
          </table:table-cell>
          <table:table-cell office:value-type="float" office:value="19.630957900219752" table:style-name="ce37">
            <text:p>19.63</text:p>
          </table:table-cell>
          <table:table-cell office:value-type="float" office:value="6.5113631147118127" table:style-name="ce37">
            <text:p>6.51</text:p>
          </table:table-cell>
          <table:table-cell office:value-type="float" office:value="1.53605864445276" table:style-name="ce37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Personal business</text:p>
          </table:table-cell>
          <table:table-cell office:value-type="float" office:value="18.182542261340672" table:style-name="ce37">
            <text:p>18.18</text:p>
          </table:table-cell>
          <table:table-cell office:value-type="float" office:value="1.8182162713836929" table:style-name="ce37">
            <text:p>1.82</text:p>
          </table:table-cell>
          <table:table-cell office:value-type="float" office:value="14.61883836942863" table:style-name="ce37">
            <text:p>14.62</text:p>
          </table:table-cell>
          <table:table-cell office:value-type="float" office:value="21.746246153252709" table:style-name="ce37">
            <text:p>21.75</text:p>
          </table:table-cell>
          <table:table-cell office:value-type="float" office:value="9.9997912571859935" table:style-name="ce37">
            <text:p>10.00</text:p>
          </table:table-cell>
          <table:table-cell office:value-type="float" office:value="2.0605475260769341" table:style-name="ce37">
            <text:p>2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8.439399467317902" table:style-name="ce37">
            <text:p>28.44</text:p>
          </table:table-cell>
          <table:table-cell office:value-type="float" office:value="3.1834048452577219" table:style-name="ce37">
            <text:p>3.18</text:p>
          </table:table-cell>
          <table:table-cell office:value-type="float" office:value="22.199925970612771" table:style-name="ce37">
            <text:p>22.20</text:p>
          </table:table-cell>
          <table:table-cell office:value-type="float" office:value="34.678872964023043" table:style-name="ce37">
            <text:p>34.68</text:p>
          </table:table-cell>
          <table:table-cell office:value-type="float" office:value="11.193642991357954" table:style-name="ce37">
            <text:p>11.19</text:p>
          </table:table-cell>
          <table:table-cell office:value-type="float" office:value="1.8337847152664339" table:style-name="ce37">
            <text:p>1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Visiting friends elsewhere</text:p>
          </table:table-cell>
          <table:table-cell office:value-type="float" office:value="23.039632893233929" table:style-name="ce37">
            <text:p>23.04</text:p>
          </table:table-cell>
          <table:table-cell office:value-type="float" office:value="2.6728649338471069" table:style-name="ce37">
            <text:p>2.67</text:p>
          </table:table-cell>
          <table:table-cell office:value-type="float" office:value="17.8008176228936" table:style-name="ce37">
            <text:p>17.80</text:p>
          </table:table-cell>
          <table:table-cell office:value-type="float" office:value="28.27844816357425" table:style-name="ce37">
            <text:p>28.28</text:p>
          </table:table-cell>
          <table:table-cell office:value-type="float" office:value="11.601161121938057" table:style-name="ce37">
            <text:p>11.60</text:p>
          </table:table-cell>
          <table:table-cell office:value-type="float" office:value="1.769903493968803" table:style-name="ce37">
            <text:p>1.7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5.1350592840883" table:style-name="ce37">
            <text:p>25.14</text:p>
          </table:table-cell>
          <table:table-cell office:value-type="float" office:value="1.6467274891163479" table:style-name="ce37">
            <text:p>1.65</text:p>
          </table:table-cell>
          <table:table-cell office:value-type="float" office:value="21.907473405420259" table:style-name="ce37">
            <text:p>21.91</text:p>
          </table:table-cell>
          <table:table-cell office:value-type="float" office:value="28.362645162756341" table:style-name="ce37">
            <text:p>28.36</text:p>
          </table:table-cell>
          <table:table-cell office:value-type="float" office:value="6.5515162327816974" table:style-name="ce37">
            <text:p>6.55</text:p>
          </table:table-cell>
          <table:table-cell office:value-type="float" office:value="1.335971762602769" table:style-name="ce37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Sport: participate</text:p>
          </table:table-cell>
          <table:table-cell office:value-type="float" office:value="14.685532163115701" table:style-name="ce37">
            <text:p>14.69</text:p>
          </table:table-cell>
          <table:table-cell office:value-type="float" office:value="1.53895968374938" table:style-name="ce37">
            <text:p>1.54</text:p>
          </table:table-cell>
          <table:table-cell office:value-type="float" office:value="11.66917118296691" table:style-name="ce37">
            <text:p>11.67</text:p>
          </table:table-cell>
          <table:table-cell office:value-type="float" office:value="17.701893143264481" table:style-name="ce37">
            <text:p>17.70</text:p>
          </table:table-cell>
          <table:table-cell office:value-type="float" office:value="10.479427416424468" table:style-name="ce37">
            <text:p>10.48</text:p>
          </table:table-cell>
          <table:table-cell office:value-type="float" office:value="1.224759993893922" table:style-name="ce37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Holiday: base</text:p>
          </table:table-cell>
          <table:table-cell office:value-type="float" office:value="94.826142835915078" table:style-name="ce37">
            <text:p>94.83</text:p>
          </table:table-cell>
          <table:table-cell office:value-type="float" office:value="10.51036657449224" table:style-name="ce37">
            <text:p>10.51</text:p>
          </table:table-cell>
          <table:table-cell office:value-type="float" office:value="74.225824349910297" table:style-name="ce37">
            <text:p>74.23</text:p>
          </table:table-cell>
          <table:table-cell office:value-type="float" office:value="115.4264613219199" table:style-name="ce37">
            <text:p>115.43</text:p>
          </table:table-cell>
          <table:table-cell office:value-type="float" office:value="11.083828003717425" table:style-name="ce37">
            <text:p>11.08</text:p>
          </table:table-cell>
          <table:table-cell office:value-type="float" office:value="1.0310433884831141" table:style-name="ce37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Day trip</text:p>
          </table:table-cell>
          <table:table-cell office:value-type="float" office:value="37.874429849142388" table:style-name="ce37">
            <text:p>37.87</text:p>
          </table:table-cell>
          <table:table-cell office:value-type="float" office:value="4.3696194563163333" table:style-name="ce37">
            <text:p>4.37</text:p>
          </table:table-cell>
          <table:table-cell office:value-type="float" office:value="29.309975714762381" table:style-name="ce37">
            <text:p>29.31</text:p>
          </table:table-cell>
          <table:table-cell office:value-type="float" office:value="46.438883983522409" table:style-name="ce37">
            <text:p>46.44</text:p>
          </table:table-cell>
          <table:table-cell office:value-type="float" office:value="11.537122733519583" table:style-name="ce37">
            <text:p>11.54</text:p>
          </table:table-cell>
          <table:table-cell office:value-type="float" office:value="1.575021777492148" table:style-name="ce37">
            <text:p>1.5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Just walk</text:p>
          </table:table-cell>
          <table:table-cell office:value-type="float" office:value="26.19750945185169" table:style-name="ce37">
            <text:p>26.20</text:p>
          </table:table-cell>
          <table:table-cell office:value-type="float" office:value="2.8411817670750881" table:style-name="ce37">
            <text:p>2.84</text:p>
          </table:table-cell>
          <table:table-cell office:value-type="float" office:value="20.62879318838451" table:style-name="ce37">
            <text:p>20.63</text:p>
          </table:table-cell>
          <table:table-cell office:value-type="float" office:value="31.766225715318861" table:style-name="ce37">
            <text:p>31.77</text:p>
          </table:table-cell>
          <table:table-cell office:value-type="float" office:value="10.845236156119672" table:style-name="ce37">
            <text:p>10.85</text:p>
          </table:table-cell>
          <table:table-cell office:value-type="float" office:value="1.724308113373354" table:style-name="ce37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Other</text:p>
          </table:table-cell>
          <table:table-cell office:value-type="float" office:value="63.034071736129967" table:style-name="ce37">
            <text:p>63.03</text:p>
          </table:table-cell>
          <table:table-cell office:value-type="float" office:value="17.51244785403577" table:style-name="ce37">
            <text:p>17.51</text:p>
          </table:table-cell>
          <table:table-cell office:value-type="float" office:value="28.709673942219869" table:style-name="ce37">
            <text:p>28.71</text:p>
          </table:table-cell>
          <table:table-cell office:value-type="float" office:value="97.358469530040082" table:style-name="ce37">
            <text:p>97.36</text:p>
          </table:table-cell>
          <table:table-cell office:value-type="float" office:value="27.782510905126816" table:style-name="ce37">
            <text:p>27.78</text:p>
          </table:table-cell>
          <table:table-cell office:value-type="float" office:value="1.1345184018624139" table:style-name="ce37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Manchester</text:p>
          </table:table-cell>
          <table:table-cell office:value-type="string" table:style-name="ce38">
            <text:p>All purposes</text:p>
          </table:table-cell>
          <table:table-cell office:value-type="float" office:value="24.260278506448572" table:style-name="ce39">
            <text:p>24.26</text:p>
          </table:table-cell>
          <table:table-cell office:value-type="float" office:value="0.84165943842366009" table:style-name="ce39">
            <text:p>0.84</text:p>
          </table:table-cell>
          <table:table-cell office:value-type="float" office:value="22.61062600713819" table:style-name="ce40">
            <text:p>22.61</text:p>
          </table:table-cell>
          <table:table-cell office:value-type="float" office:value="25.909931005758938" table:style-name="ce40">
            <text:p>25.91</text:p>
          </table:table-cell>
          <table:table-cell office:value-type="float" office:value="3.4692900916200959" table:style-name="ce40">
            <text:p>3.47</text:p>
          </table:table-cell>
          <table:table-cell office:value-type="float" office:value="1.7472554104440829" table:style-name="ce40">
            <text:p>1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Commuting</text:p>
          </table:table-cell>
          <table:table-cell office:value-type="float" office:value="29.913059338753971" table:style-name="ce39">
            <text:p>29.91</text:p>
          </table:table-cell>
          <table:table-cell office:value-type="float" office:value="2.3139398968618998" table:style-name="ce39">
            <text:p>2.31</text:p>
          </table:table-cell>
          <table:table-cell office:value-type="float" office:value="25.377737140904649" table:style-name="ce40">
            <text:p>25.38</text:p>
          </table:table-cell>
          <table:table-cell office:value-type="float" office:value="34.448381536603293" table:style-name="ce40">
            <text:p>34.45</text:p>
          </table:table-cell>
          <table:table-cell office:value-type="float" office:value="7.7355507862215438" table:style-name="ce40">
            <text:p>7.74</text:p>
          </table:table-cell>
          <table:table-cell office:value-type="float" office:value="1.347578188947167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Business</text:p>
          </table:table-cell>
          <table:table-cell office:value-type="float" office:value="57.814546655384838" table:style-name="ce39">
            <text:p>57.81</text:p>
          </table:table-cell>
          <table:table-cell office:value-type="float" office:value="14.09482084784063" table:style-name="ce39">
            <text:p>14.09</text:p>
          </table:table-cell>
          <table:table-cell office:value-type="float" office:value="30.188697793617202" table:style-name="ce40">
            <text:p>30.19</text:p>
          </table:table-cell>
          <table:table-cell office:value-type="float" office:value="85.440395517152467" table:style-name="ce40">
            <text:p>85.44</text:p>
          </table:table-cell>
          <table:table-cell office:value-type="float" office:value="24.379367586942482" table:style-name="ce40">
            <text:p>24.38</text:p>
          </table:table-cell>
          <table:table-cell office:value-type="float" office:value="1.3123130868488111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ducation</text:p>
          </table:table-cell>
          <table:table-cell office:value-type="float" office:value="20.132317574482599" table:style-name="ce39">
            <text:p>20.13</text:p>
          </table:table-cell>
          <table:table-cell office:value-type="float" office:value="2.6937383311541199" table:style-name="ce39">
            <text:p>2.69</text:p>
          </table:table-cell>
          <table:table-cell office:value-type="float" office:value="14.852590445420519" table:style-name="ce40">
            <text:p>14.85</text:p>
          </table:table-cell>
          <table:table-cell office:value-type="float" office:value="25.412044703544669" table:style-name="ce40">
            <text:p>25.41</text:p>
          </table:table-cell>
          <table:table-cell office:value-type="float" office:value="13.380170073257695" table:style-name="ce40">
            <text:p>13.38</text:p>
          </table:table-cell>
          <table:table-cell office:value-type="float" office:value="1.8363768374000049" table:style-name="ce40">
            <text:p>1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scort education</text:p>
          </table:table-cell>
          <table:table-cell office:value-type="float" office:value="13.73605710544201" table:style-name="ce39">
            <text:p>13.74</text:p>
          </table:table-cell>
          <table:table-cell office:value-type="float" office:value="1.941298088108558" table:style-name="ce39">
            <text:p>1.94</text:p>
          </table:table-cell>
          <table:table-cell office:value-type="float" office:value="9.9311128527492372" table:style-name="ce40">
            <text:p>9.93</text:p>
          </table:table-cell>
          <table:table-cell office:value-type="float" office:value="17.541001358134789" table:style-name="ce40">
            <text:p>17.54</text:p>
          </table:table-cell>
          <table:table-cell office:value-type="float" office:value="14.132862678180381" table:style-name="ce40">
            <text:p>14.13</text:p>
          </table:table-cell>
          <table:table-cell office:value-type="float" office:value="1.165015409859518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hopping</text:p>
          </table:table-cell>
          <table:table-cell office:value-type="float" office:value="18.859763915517039" table:style-name="ce39">
            <text:p>18.86</text:p>
          </table:table-cell>
          <table:table-cell office:value-type="float" office:value="0.59132159812717588" table:style-name="ce39">
            <text:p>0.59</text:p>
          </table:table-cell>
          <table:table-cell office:value-type="float" office:value="17.700773583187779" table:style-name="ce40">
            <text:p>17.70</text:p>
          </table:table-cell>
          <table:table-cell office:value-type="float" office:value="20.01875424784631" table:style-name="ce40">
            <text:p>20.02</text:p>
          </table:table-cell>
          <table:table-cell office:value-type="float" office:value="3.1353605526348116" table:style-name="ce40">
            <text:p>3.14</text:p>
          </table:table-cell>
          <table:table-cell office:value-type="float" office:value="0.98677173792575024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 escort</text:p>
          </table:table-cell>
          <table:table-cell office:value-type="float" office:value="21.996857854854021" table:style-name="ce39">
            <text:p>22.00</text:p>
          </table:table-cell>
          <table:table-cell office:value-type="float" office:value="1.8846008724561021" table:style-name="ce39">
            <text:p>1.88</text:p>
          </table:table-cell>
          <table:table-cell office:value-type="float" office:value="18.303040144840061" table:style-name="ce40">
            <text:p>18.30</text:p>
          </table:table-cell>
          <table:table-cell office:value-type="float" office:value="25.690675564867981" table:style-name="ce40">
            <text:p>25.69</text:p>
          </table:table-cell>
          <table:table-cell office:value-type="float" office:value="8.5675912664054863" table:style-name="ce40">
            <text:p>8.57</text:p>
          </table:table-cell>
          <table:table-cell office:value-type="float" office:value="1.240626606769706" table:style-name="ce40">
            <text:p>1.2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Personal business</text:p>
          </table:table-cell>
          <table:table-cell office:value-type="float" office:value="25.317622669988118" table:style-name="ce39">
            <text:p>25.32</text:p>
          </table:table-cell>
          <table:table-cell office:value-type="float" office:value="2.281278404878349" table:style-name="ce39">
            <text:p>2.28</text:p>
          </table:table-cell>
          <table:table-cell office:value-type="float" office:value="20.846316996426559" table:style-name="ce40">
            <text:p>20.85</text:p>
          </table:table-cell>
          <table:table-cell office:value-type="float" office:value="29.788928343549681" table:style-name="ce40">
            <text:p>29.79</text:p>
          </table:table-cell>
          <table:table-cell office:value-type="float" office:value="9.0106343498934045" table:style-name="ce40">
            <text:p>9.01</text:p>
          </table:table-cell>
          <table:table-cell office:value-type="float" office:value="1.360415891588888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8.591201315858619" table:style-name="ce39">
            <text:p>28.59</text:p>
          </table:table-cell>
          <table:table-cell office:value-type="float" office:value="2.9758408338088458" table:style-name="ce39">
            <text:p>2.98</text:p>
          </table:table-cell>
          <table:table-cell office:value-type="float" office:value="22.758553281593279" table:style-name="ce40">
            <text:p>22.76</text:p>
          </table:table-cell>
          <table:table-cell office:value-type="float" office:value="34.423849350123952" table:style-name="ce40">
            <text:p>34.42</text:p>
          </table:table-cell>
          <table:table-cell office:value-type="float" office:value="10.408239936942568" table:style-name="ce40">
            <text:p>10.41</text:p>
          </table:table-cell>
          <table:table-cell office:value-type="float" office:value="1.506381365555362" table:style-name="ce40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2.93968638161947" table:style-name="ce39">
            <text:p>22.94</text:p>
          </table:table-cell>
          <table:table-cell office:value-type="float" office:value="1.7496458117924809" table:style-name="ce39">
            <text:p>1.75</text:p>
          </table:table-cell>
          <table:table-cell office:value-type="float" office:value="19.510380590506209" table:style-name="ce40">
            <text:p>19.51</text:p>
          </table:table-cell>
          <table:table-cell office:value-type="float" office:value="26.368992172732739" table:style-name="ce40">
            <text:p>26.37</text:p>
          </table:table-cell>
          <table:table-cell office:value-type="float" office:value="7.6271566345143791" table:style-name="ce40">
            <text:p>7.63</text:p>
          </table:table-cell>
          <table:table-cell office:value-type="float" office:value="0.9902922317112921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5.60265211628694" table:style-name="ce39">
            <text:p>25.60</text:p>
          </table:table-cell>
          <table:table-cell office:value-type="float" office:value="3.2077983520138118" table:style-name="ce39">
            <text:p>3.21</text:p>
          </table:table-cell>
          <table:table-cell office:value-type="float" office:value="19.315367346339869" table:style-name="ce40">
            <text:p>19.32</text:p>
          </table:table-cell>
          <table:table-cell office:value-type="float" office:value="31.889936886234011" table:style-name="ce40">
            <text:p>31.89</text:p>
          </table:table-cell>
          <table:table-cell office:value-type="float" office:value="12.529164312525243" table:style-name="ce40">
            <text:p>12.53</text:p>
          </table:table-cell>
          <table:table-cell office:value-type="float" office:value="1.123868713749546" table:style-name="ce40">
            <text:p>1.1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Sport: participate</text:p>
          </table:table-cell>
          <table:table-cell office:value-type="float" office:value="24.77803426932865" table:style-name="ce39">
            <text:p>24.78</text:p>
          </table:table-cell>
          <table:table-cell office:value-type="float" office:value="3.036334105393883" table:style-name="ce39">
            <text:p>3.04</text:p>
          </table:table-cell>
          <table:table-cell office:value-type="float" office:value="18.826819422756639" table:style-name="ce40">
            <text:p>18.83</text:p>
          </table:table-cell>
          <table:table-cell office:value-type="float" office:value="30.729249115900661" table:style-name="ce40">
            <text:p>30.73</text:p>
          </table:table-cell>
          <table:table-cell office:value-type="float" office:value="12.254136354764801" table:style-name="ce40">
            <text:p>12.25</text:p>
          </table:table-cell>
          <table:table-cell office:value-type="float" office:value="1.094257440675269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Holiday: base</text:p>
          </table:table-cell>
          <table:table-cell office:value-type="float" office:value="105.6319277847757" table:style-name="ce39">
            <text:p>105.63</text:p>
          </table:table-cell>
          <table:table-cell office:value-type="float" office:value="16.073395651400041" table:style-name="ce39">
            <text:p>16.07</text:p>
          </table:table-cell>
          <table:table-cell office:value-type="float" office:value="74.128072308031591" table:style-name="ce40">
            <text:p>74.13</text:p>
          </table:table-cell>
          <table:table-cell office:value-type="float" office:value="137.13578326151969" table:style-name="ce40">
            <text:p>137.14</text:p>
          </table:table-cell>
          <table:table-cell office:value-type="float" office:value="15.216417979372174" table:style-name="ce40">
            <text:p>15.22</text:p>
          </table:table-cell>
          <table:table-cell office:value-type="float" office:value="0.987767171056805" table:style-name="ce40">
            <text:p>0.9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Day trip</text:p>
          </table:table-cell>
          <table:table-cell office:value-type="float" office:value="37.036029871453358" table:style-name="ce39">
            <text:p>37.04</text:p>
          </table:table-cell>
          <table:table-cell office:value-type="float" office:value="6.0563279443589826" table:style-name="ce39">
            <text:p>6.06</text:p>
          </table:table-cell>
          <table:table-cell office:value-type="float" office:value="25.165627100509749" table:style-name="ce40">
            <text:p>25.17</text:p>
          </table:table-cell>
          <table:table-cell office:value-type="float" office:value="48.906432642396958" table:style-name="ce40">
            <text:p>48.91</text:p>
          </table:table-cell>
          <table:table-cell office:value-type="float" office:value="16.352530131819236" table:style-name="ce40">
            <text:p>16.35</text:p>
          </table:table-cell>
          <table:table-cell office:value-type="float" office:value="1.505734857581905" table:style-name="ce40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Just walk</text:p>
          </table:table-cell>
          <table:table-cell office:value-type="float" office:value="29.100903386136729" table:style-name="ce39">
            <text:p>29.10</text:p>
          </table:table-cell>
          <table:table-cell office:value-type="float" office:value="3.6008720765110191" table:style-name="ce39">
            <text:p>3.60</text:p>
          </table:table-cell>
          <table:table-cell office:value-type="float" office:value="22.04319411617514" table:style-name="ce40">
            <text:p>22.04</text:p>
          </table:table-cell>
          <table:table-cell office:value-type="float" office:value="36.158612656098327" table:style-name="ce40">
            <text:p>36.16</text:p>
          </table:table-cell>
          <table:table-cell office:value-type="float" office:value="12.373746714084572" table:style-name="ce40">
            <text:p>12.37</text:p>
          </table:table-cell>
          <table:table-cell office:value-type="float" office:value="1.5056195993732711" table:style-name="ce40">
            <text:p>1.5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Other</text:p>
          </table:table-cell>
          <table:table-cell office:value-type="float" office:value="15.01144420258027" table:style-name="ce39">
            <text:p>15.01</text:p>
          </table:table-cell>
          <table:table-cell office:value-type="float" office:value="4.7164613123780246" table:style-name="ce39">
            <text:p>4.72</text:p>
          </table:table-cell>
          <table:table-cell office:value-type="float" office:value="5.7671800303193379" table:style-name="ce40">
            <text:p>5.77</text:p>
          </table:table-cell>
          <table:table-cell office:value-type="float" office:value="24.255708374841191" table:style-name="ce40">
            <text:p>24.26</text:p>
          </table:table-cell>
          <table:table-cell office:value-type="float" office:value="31.419104309546224" table:style-name="ce40">
            <text:p>31.42</text:p>
          </table:table-cell>
          <table:table-cell office:value-type="float" office:value="0.94867052488624082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South Yorkshire</text:p>
          </table:table-cell>
          <table:table-cell office:value-type="string" table:style-name="ce38">
            <text:p>All purposes</text:p>
          </table:table-cell>
          <table:table-cell office:value-type="float" office:value="25.012120087299369" table:style-name="ce39">
            <text:p>25.01</text:p>
          </table:table-cell>
          <table:table-cell office:value-type="float" office:value="0.94084726412593045" table:style-name="ce39">
            <text:p>0.94</text:p>
          </table:table-cell>
          <table:table-cell office:value-type="float" office:value="23.168059449612549" table:style-name="ce40">
            <text:p>23.17</text:p>
          </table:table-cell>
          <table:table-cell office:value-type="float" office:value="26.856180724986199" table:style-name="ce40">
            <text:p>26.86</text:p>
          </table:table-cell>
          <table:table-cell office:value-type="float" office:value="3.7615654364448421" table:style-name="ce40">
            <text:p>3.76</text:p>
          </table:table-cell>
          <table:table-cell office:value-type="float" office:value="1.3078778452612849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Commuting</text:p>
          </table:table-cell>
          <table:table-cell office:value-type="float" office:value="28.402106398569799" table:style-name="ce39">
            <text:p>28.40</text:p>
          </table:table-cell>
          <table:table-cell office:value-type="float" office:value="1.5294550393729229" table:style-name="ce39">
            <text:p>1.53</text:p>
          </table:table-cell>
          <table:table-cell office:value-type="float" office:value="25.404374521398871" table:style-name="ce40">
            <text:p>25.40</text:p>
          </table:table-cell>
          <table:table-cell office:value-type="float" office:value="31.399838275740731" table:style-name="ce40">
            <text:p>31.40</text:p>
          </table:table-cell>
          <table:table-cell office:value-type="float" office:value="5.3850056679244727" table:style-name="ce40">
            <text:p>5.39</text:p>
          </table:table-cell>
          <table:table-cell office:value-type="float" office:value="1.0583376717771411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Business</text:p>
          </table:table-cell>
          <table:table-cell office:value-type="float" office:value="42.874016123802207" table:style-name="ce39">
            <text:p>42.87</text:p>
          </table:table-cell>
          <table:table-cell office:value-type="float" office:value="6.3312716301653129" table:style-name="ce39">
            <text:p>6.33</text:p>
          </table:table-cell>
          <table:table-cell office:value-type="float" office:value="30.464723728678202" table:style-name="ce40">
            <text:p>30.46</text:p>
          </table:table-cell>
          <table:table-cell office:value-type="float" office:value="55.283308518926233" table:style-name="ce40">
            <text:p>55.28</text:p>
          </table:table-cell>
          <table:table-cell office:value-type="float" office:value="14.767153167744423" table:style-name="ce40">
            <text:p>14.77</text:p>
          </table:table-cell>
          <table:table-cell office:value-type="float" office:value="1.0109461502505339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ducation</text:p>
          </table:table-cell>
          <table:table-cell office:value-type="float" office:value="18.698108601377552" table:style-name="ce39">
            <text:p>18.70</text:p>
          </table:table-cell>
          <table:table-cell office:value-type="float" office:value="1.802771878098685" table:style-name="ce39">
            <text:p>1.80</text:p>
          </table:table-cell>
          <table:table-cell office:value-type="float" office:value="15.164675720304119" table:style-name="ce40">
            <text:p>15.16</text:p>
          </table:table-cell>
          <table:table-cell office:value-type="float" office:value="22.231541482450972" table:style-name="ce40">
            <text:p>22.23</text:p>
          </table:table-cell>
          <table:table-cell office:value-type="float" office:value="9.6414665062212155" table:style-name="ce40">
            <text:p>9.64</text:p>
          </table:table-cell>
          <table:table-cell office:value-type="float" office:value="1.4189098256318531" table:style-name="ce40">
            <text:p>1.4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scort education</text:p>
          </table:table-cell>
          <table:table-cell office:value-type="float" office:value="12.611807317264629" table:style-name="ce39">
            <text:p>12.61</text:p>
          </table:table-cell>
          <table:table-cell office:value-type="float" office:value="1.2685915237949761" table:style-name="ce39">
            <text:p>1.27</text:p>
          </table:table-cell>
          <table:table-cell office:value-type="float" office:value="10.12536793062648" table:style-name="ce40">
            <text:p>10.13</text:p>
          </table:table-cell>
          <table:table-cell office:value-type="float" office:value="15.098246703902779" table:style-name="ce40">
            <text:p>15.10</text:p>
          </table:table-cell>
          <table:table-cell office:value-type="float" office:value="10.058760746038105" table:style-name="ce40">
            <text:p>10.06</text:p>
          </table:table-cell>
          <table:table-cell office:value-type="float" office:value="1.1438280835042951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hopping</text:p>
          </table:table-cell>
          <table:table-cell office:value-type="float" office:value="18.54059278337326" table:style-name="ce39">
            <text:p>18.54</text:p>
          </table:table-cell>
          <table:table-cell office:value-type="float" office:value="0.68935712281116657" table:style-name="ce39">
            <text:p>0.69</text:p>
          </table:table-cell>
          <table:table-cell office:value-type="float" office:value="17.18945282266338" table:style-name="ce40">
            <text:p>17.19</text:p>
          </table:table-cell>
          <table:table-cell office:value-type="float" office:value="19.89173274408315" table:style-name="ce40">
            <text:p>19.89</text:p>
          </table:table-cell>
          <table:table-cell office:value-type="float" office:value="3.7180964539028376" table:style-name="ce40">
            <text:p>3.72</text:p>
          </table:table-cell>
          <table:table-cell office:value-type="float" office:value="1.1729852567712931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 escort</text:p>
          </table:table-cell>
          <table:table-cell office:value-type="float" office:value="18.810158375087351" table:style-name="ce39">
            <text:p>18.81</text:p>
          </table:table-cell>
          <table:table-cell office:value-type="float" office:value="1.0762540325622441" table:style-name="ce39">
            <text:p>1.08</text:p>
          </table:table-cell>
          <table:table-cell office:value-type="float" office:value="16.70070047126535" table:style-name="ce40">
            <text:p>16.70</text:p>
          </table:table-cell>
          <table:table-cell office:value-type="float" office:value="20.919616278909348" table:style-name="ce40">
            <text:p>20.92</text:p>
          </table:table-cell>
          <table:table-cell office:value-type="float" office:value="5.7216638536529398" table:style-name="ce40">
            <text:p>5.72</text:p>
          </table:table-cell>
          <table:table-cell office:value-type="float" office:value="1.273364257932255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Personal business</text:p>
          </table:table-cell>
          <table:table-cell office:value-type="float" office:value="17.903650046860701" table:style-name="ce39">
            <text:p>17.90</text:p>
          </table:table-cell>
          <table:table-cell office:value-type="float" office:value="1.184959557812961" table:style-name="ce39">
            <text:p>1.18</text:p>
          </table:table-cell>
          <table:table-cell office:value-type="float" office:value="15.58112931354729" table:style-name="ce40">
            <text:p>15.58</text:p>
          </table:table-cell>
          <table:table-cell office:value-type="float" office:value="20.226170780174101" table:style-name="ce40">
            <text:p>20.23</text:p>
          </table:table-cell>
          <table:table-cell office:value-type="float" office:value="6.6185361907290892" table:style-name="ce40">
            <text:p>6.62</text:p>
          </table:table-cell>
          <table:table-cell office:value-type="float" office:value="1.451497354201492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7.493599952880238" table:style-name="ce39">
            <text:p>27.49</text:p>
          </table:table-cell>
          <table:table-cell office:value-type="float" office:value="2.60102494399244" table:style-name="ce39">
            <text:p>2.60</text:p>
          </table:table-cell>
          <table:table-cell office:value-type="float" office:value="22.395591062655051" table:style-name="ce40">
            <text:p>22.40</text:p>
          </table:table-cell>
          <table:table-cell office:value-type="float" office:value="32.591608843105419" table:style-name="ce40">
            <text:p>32.59</text:p>
          </table:table-cell>
          <table:table-cell office:value-type="float" office:value="9.4604742501898365" table:style-name="ce40">
            <text:p>9.46</text:p>
          </table:table-cell>
          <table:table-cell office:value-type="float" office:value="1.373787804083282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6.081362165961281" table:style-name="ce39">
            <text:p>26.08</text:p>
          </table:table-cell>
          <table:table-cell office:value-type="float" office:value="2.9664506267248609" table:style-name="ce39">
            <text:p>2.97</text:p>
          </table:table-cell>
          <table:table-cell office:value-type="float" office:value="20.267118937580548" table:style-name="ce40">
            <text:p>20.27</text:p>
          </table:table-cell>
          <table:table-cell office:value-type="float" office:value="31.895605394342009" table:style-name="ce40">
            <text:p>31.90</text:p>
          </table:table-cell>
          <table:table-cell office:value-type="float" office:value="11.373833191106744" table:style-name="ce40">
            <text:p>11.37</text:p>
          </table:table-cell>
          <table:table-cell office:value-type="float" office:value="1.6500860429648869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7.290633035789181" table:style-name="ce39">
            <text:p>27.29</text:p>
          </table:table-cell>
          <table:table-cell office:value-type="float" office:value="1.346730176649249" table:style-name="ce39">
            <text:p>1.35</text:p>
          </table:table-cell>
          <table:table-cell office:value-type="float" office:value="24.651041889556659" table:style-name="ce40">
            <text:p>24.65</text:p>
          </table:table-cell>
          <table:table-cell office:value-type="float" office:value="29.930224182021711" table:style-name="ce40">
            <text:p>29.93</text:p>
          </table:table-cell>
          <table:table-cell office:value-type="float" office:value="4.9347707504004577" table:style-name="ce40">
            <text:p>4.93</text:p>
          </table:table-cell>
          <table:table-cell office:value-type="float" office:value="0.74720208276237376" table:style-name="ce40">
            <text:p>0.7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Sport: participate</text:p>
          </table:table-cell>
          <table:table-cell office:value-type="float" office:value="23.426604072389221" table:style-name="ce39">
            <text:p>23.43</text:p>
          </table:table-cell>
          <table:table-cell office:value-type="float" office:value="3.297144095950864" table:style-name="ce39">
            <text:p>3.30</text:p>
          </table:table-cell>
          <table:table-cell office:value-type="float" office:value="16.964201644325531" table:style-name="ce40">
            <text:p>16.96</text:p>
          </table:table-cell>
          <table:table-cell office:value-type="float" office:value="29.889006500452911" table:style-name="ce40">
            <text:p>29.89</text:p>
          </table:table-cell>
          <table:table-cell office:value-type="float" office:value="14.074357878600527" table:style-name="ce40">
            <text:p>14.07</text:p>
          </table:table-cell>
          <table:table-cell office:value-type="float" office:value="1.2959148236445119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Holiday: base</text:p>
          </table:table-cell>
          <table:table-cell office:value-type="float" office:value="88.273219055951671" table:style-name="ce39">
            <text:p>88.27</text:p>
          </table:table-cell>
          <table:table-cell office:value-type="float" office:value="8.1120859980491407" table:style-name="ce39">
            <text:p>8.11</text:p>
          </table:table-cell>
          <table:table-cell office:value-type="float" office:value="72.373530499775356" table:style-name="ce40">
            <text:p>72.37</text:p>
          </table:table-cell>
          <table:table-cell office:value-type="float" office:value="104.172907612128" table:style-name="ce40">
            <text:p>104.17</text:p>
          </table:table-cell>
          <table:table-cell office:value-type="float" office:value="9.1897475642157378" table:style-name="ce40">
            <text:p>9.19</text:p>
          </table:table-cell>
          <table:table-cell office:value-type="float" office:value="0.97778717146658467" table:style-name="ce40">
            <text:p>0.9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Day trip</text:p>
          </table:table-cell>
          <table:table-cell office:value-type="float" office:value="33.697111390280106" table:style-name="ce39">
            <text:p>33.70</text:p>
          </table:table-cell>
          <table:table-cell office:value-type="float" office:value="3.5048127756984591" table:style-name="ce39">
            <text:p>3.50</text:p>
          </table:table-cell>
          <table:table-cell office:value-type="float" office:value="26.827678349911132" table:style-name="ce40">
            <text:p>26.83</text:p>
          </table:table-cell>
          <table:table-cell office:value-type="float" office:value="40.566544430649088" table:style-name="ce40">
            <text:p>40.57</text:p>
          </table:table-cell>
          <table:table-cell office:value-type="float" office:value="10.40092943013928" table:style-name="ce40">
            <text:p>10.40</text:p>
          </table:table-cell>
          <table:table-cell office:value-type="float" office:value="1.2259938807052519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Just walk</text:p>
          </table:table-cell>
          <table:table-cell office:value-type="float" office:value="23.528366587590732" table:style-name="ce39">
            <text:p>23.53</text:p>
          </table:table-cell>
          <table:table-cell office:value-type="float" office:value="2.0798268585057031" table:style-name="ce39">
            <text:p>2.08</text:p>
          </table:table-cell>
          <table:table-cell office:value-type="float" office:value="19.451905944919549" table:style-name="ce40">
            <text:p>19.45</text:p>
          </table:table-cell>
          <table:table-cell office:value-type="float" office:value="27.604827230261911" table:style-name="ce40">
            <text:p>27.60</text:p>
          </table:table-cell>
          <table:table-cell office:value-type="float" office:value="8.8396568064467331" table:style-name="ce40">
            <text:p>8.84</text:p>
          </table:table-cell>
          <table:table-cell office:value-type="float" office:value="1.6189867946663259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Other</text:p>
          </table:table-cell>
          <table:table-cell office:value-type="float" office:value="34.285386747122992" table:style-name="ce39">
            <text:p>34.29</text:p>
          </table:table-cell>
          <table:table-cell office:value-type="float" office:value="4.5379210043714444" table:style-name="ce39">
            <text:p>4.54</text:p>
          </table:table-cell>
          <table:table-cell office:value-type="float" office:value="25.391061578554961" table:style-name="ce40">
            <text:p>25.39</text:p>
          </table:table-cell>
          <table:table-cell office:value-type="float" office:value="43.179711915691023" table:style-name="ce40">
            <text:p>43.18</text:p>
          </table:table-cell>
          <table:table-cell office:value-type="float" office:value="13.235729373104526" table:style-name="ce40">
            <text:p>13.24</text:p>
          </table:table-cell>
          <table:table-cell office:value-type="float" office:value="0.80023619229525278" table:style-name="ce40">
            <text:p>0.8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Yorkshire</text:p>
          </table:table-cell>
          <table:table-cell office:value-type="string" table:style-name="ce38">
            <text:p>All purposes</text:p>
          </table:table-cell>
          <table:table-cell office:value-type="float" office:value="23.724534702687919" table:style-name="ce39">
            <text:p>23.72</text:p>
          </table:table-cell>
          <table:table-cell office:value-type="float" office:value="0.88168921573094761" table:style-name="ce39">
            <text:p>0.88</text:p>
          </table:table-cell>
          <table:table-cell office:value-type="float" office:value="21.996423839855261" table:style-name="ce40">
            <text:p>22.00</text:p>
          </table:table-cell>
          <table:table-cell office:value-type="float" office:value="25.452645565520569" table:style-name="ce40">
            <text:p>25.45</text:p>
          </table:table-cell>
          <table:table-cell office:value-type="float" office:value="3.7163604124596588" table:style-name="ce40">
            <text:p>3.72</text:p>
          </table:table-cell>
          <table:table-cell office:value-type="float" office:value="1.708745227223732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Commuting</text:p>
          </table:table-cell>
          <table:table-cell office:value-type="float" office:value="25.71766517245835" table:style-name="ce39">
            <text:p>25.72</text:p>
          </table:table-cell>
          <table:table-cell office:value-type="float" office:value="1.632286675629554" table:style-name="ce39">
            <text:p>1.63</text:p>
          </table:table-cell>
          <table:table-cell office:value-type="float" office:value="22.518383288224431" table:style-name="ce40">
            <text:p>22.52</text:p>
          </table:table-cell>
          <table:table-cell office:value-type="float" office:value="28.91694705669228" table:style-name="ce40">
            <text:p>28.92</text:p>
          </table:table-cell>
          <table:table-cell office:value-type="float" office:value="6.346947379101926" table:style-name="ce40">
            <text:p>6.35</text:p>
          </table:table-cell>
          <table:table-cell office:value-type="float" office:value="1.501543381578234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Business</text:p>
          </table:table-cell>
          <table:table-cell office:value-type="float" office:value="51.199893321539328" table:style-name="ce39">
            <text:p>51.20</text:p>
          </table:table-cell>
          <table:table-cell office:value-type="float" office:value="13.570337258532181" table:style-name="ce39">
            <text:p>13.57</text:p>
          </table:table-cell>
          <table:table-cell office:value-type="float" office:value="24.602032294816269" table:style-name="ce40">
            <text:p>24.60</text:p>
          </table:table-cell>
          <table:table-cell office:value-type="float" office:value="77.797754348262387" table:style-name="ce40">
            <text:p>77.80</text:p>
          </table:table-cell>
          <table:table-cell office:value-type="float" office:value="26.504620182134765" table:style-name="ce40">
            <text:p>26.50</text:p>
          </table:table-cell>
          <table:table-cell office:value-type="float" office:value="1.3439374126089989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ducation</text:p>
          </table:table-cell>
          <table:table-cell office:value-type="float" office:value="18.36485039987738" table:style-name="ce39">
            <text:p>18.36</text:p>
          </table:table-cell>
          <table:table-cell office:value-type="float" office:value="2.7198676465865201" table:style-name="ce39">
            <text:p>2.72</text:p>
          </table:table-cell>
          <table:table-cell office:value-type="float" office:value="13.033909812567799" table:style-name="ce40">
            <text:p>13.03</text:p>
          </table:table-cell>
          <table:table-cell office:value-type="float" office:value="23.69579098718696" table:style-name="ce40">
            <text:p>23.70</text:p>
          </table:table-cell>
          <table:table-cell office:value-type="float" office:value="14.810181337522252" table:style-name="ce40">
            <text:p>14.81</text:p>
          </table:table-cell>
          <table:table-cell office:value-type="float" office:value="1.7144613549003549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scort education</text:p>
          </table:table-cell>
          <table:table-cell office:value-type="float" office:value="11.29034536700248" table:style-name="ce39">
            <text:p>11.29</text:p>
          </table:table-cell>
          <table:table-cell office:value-type="float" office:value="1.0542813478199951" table:style-name="ce39">
            <text:p>1.05</text:p>
          </table:table-cell>
          <table:table-cell office:value-type="float" office:value="9.2239539252752856" table:style-name="ce40">
            <text:p>9.22</text:p>
          </table:table-cell>
          <table:table-cell office:value-type="float" office:value="13.35673680872967" table:style-name="ce40">
            <text:p>13.36</text:p>
          </table:table-cell>
          <table:table-cell office:value-type="float" office:value="9.3379016633208671" table:style-name="ce40">
            <text:p>9.34</text:p>
          </table:table-cell>
          <table:table-cell office:value-type="float" office:value="1.481065000256711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hopping</text:p>
          </table:table-cell>
          <table:table-cell office:value-type="float" office:value="15.95725157851477" table:style-name="ce39">
            <text:p>15.96</text:p>
          </table:table-cell>
          <table:table-cell office:value-type="float" office:value="0.98640178934267675" table:style-name="ce39">
            <text:p>0.99</text:p>
          </table:table-cell>
          <table:table-cell office:value-type="float" office:value="14.02390407140312" table:style-name="ce40">
            <text:p>14.02</text:p>
          </table:table-cell>
          <table:table-cell office:value-type="float" office:value="17.89059908562642" table:style-name="ce40">
            <text:p>17.89</text:p>
          </table:table-cell>
          <table:table-cell office:value-type="float" office:value="6.1815268405669057" table:style-name="ce40">
            <text:p>6.18</text:p>
          </table:table-cell>
          <table:table-cell office:value-type="float" office:value="1.680870355386443" table:style-name="ce40">
            <text:p>1.6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 escort</text:p>
          </table:table-cell>
          <table:table-cell office:value-type="float" office:value="15.20865996260433" table:style-name="ce39">
            <text:p>15.21</text:p>
          </table:table-cell>
          <table:table-cell office:value-type="float" office:value="1.1371186270062581" table:style-name="ce39">
            <text:p>1.14</text:p>
          </table:table-cell>
          <table:table-cell office:value-type="float" office:value="12.979907453672061" table:style-name="ce40">
            <text:p>12.98</text:p>
          </table:table-cell>
          <table:table-cell office:value-type="float" office:value="17.437412471536589" table:style-name="ce40">
            <text:p>17.44</text:p>
          </table:table-cell>
          <table:table-cell office:value-type="float" office:value="7.4767838179185517" table:style-name="ce40">
            <text:p>7.48</text:p>
          </table:table-cell>
          <table:table-cell office:value-type="float" office:value="1.3629173733526809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Personal business</text:p>
          </table:table-cell>
          <table:table-cell office:value-type="float" office:value="15.53208808328713" table:style-name="ce39">
            <text:p>15.53</text:p>
          </table:table-cell>
          <table:table-cell office:value-type="float" office:value="1.0794828814051669" table:style-name="ce39">
            <text:p>1.08</text:p>
          </table:table-cell>
          <table:table-cell office:value-type="float" office:value="13.41630163573301" table:style-name="ce40">
            <text:p>13.42</text:p>
          </table:table-cell>
          <table:table-cell office:value-type="float" office:value="17.647874530841261" table:style-name="ce40">
            <text:p>17.65</text:p>
          </table:table-cell>
          <table:table-cell office:value-type="float" office:value="6.9500177671971501" table:style-name="ce40">
            <text:p>6.95</text:p>
          </table:table-cell>
          <table:table-cell office:value-type="float" office:value="1.3556972720695999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0.073502756582219" table:style-name="ce39">
            <text:p>20.07</text:p>
          </table:table-cell>
          <table:table-cell office:value-type="float" office:value="1.5930647946531009" table:style-name="ce39">
            <text:p>1.59</text:p>
          </table:table-cell>
          <table:table-cell office:value-type="float" office:value="16.951095759062142" table:style-name="ce40">
            <text:p>16.95</text:p>
          </table:table-cell>
          <table:table-cell office:value-type="float" office:value="23.195909754102299" table:style-name="ce40">
            <text:p>23.20</text:p>
          </table:table-cell>
          <table:table-cell office:value-type="float" office:value="7.9361575006172043" table:style-name="ce40">
            <text:p>7.94</text:p>
          </table:table-cell>
          <table:table-cell office:value-type="float" office:value="1.251194162630574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Visiting friends elsewhere</text:p>
          </table:table-cell>
          <table:table-cell office:value-type="float" office:value="23.741683814282361" table:style-name="ce39">
            <text:p>23.74</text:p>
          </table:table-cell>
          <table:table-cell office:value-type="float" office:value="1.5657134235367789" table:style-name="ce39">
            <text:p>1.57</text:p>
          </table:table-cell>
          <table:table-cell office:value-type="float" office:value="20.672885504150269" table:style-name="ce40">
            <text:p>20.67</text:p>
          </table:table-cell>
          <table:table-cell office:value-type="float" office:value="26.810482124414449" table:style-name="ce40">
            <text:p>26.81</text:p>
          </table:table-cell>
          <table:table-cell office:value-type="float" office:value="6.5947867715889963" table:style-name="ce40">
            <text:p>6.59</text:p>
          </table:table-cell>
          <table:table-cell office:value-type="float" office:value="1.431882235597979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5.40050714757664" table:style-name="ce39">
            <text:p>25.40</text:p>
          </table:table-cell>
          <table:table-cell office:value-type="float" office:value="3.029291517759753" table:style-name="ce39">
            <text:p>3.03</text:p>
          </table:table-cell>
          <table:table-cell office:value-type="float" office:value="19.46309577276752" table:style-name="ce40">
            <text:p>19.46</text:p>
          </table:table-cell>
          <table:table-cell office:value-type="float" office:value="31.337918522385749" table:style-name="ce40">
            <text:p>31.34</text:p>
          </table:table-cell>
          <table:table-cell office:value-type="float" office:value="11.926106436220371" table:style-name="ce40">
            <text:p>11.93</text:p>
          </table:table-cell>
          <table:table-cell office:value-type="float" office:value="1.4610212550676569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Sport: participate</text:p>
          </table:table-cell>
          <table:table-cell office:value-type="float" office:value="19.635889894550719" table:style-name="ce39">
            <text:p>19.64</text:p>
          </table:table-cell>
          <table:table-cell office:value-type="float" office:value="3.5015969473609112" table:style-name="ce39">
            <text:p>3.50</text:p>
          </table:table-cell>
          <table:table-cell office:value-type="float" office:value="12.77275987772334" table:style-name="ce40">
            <text:p>12.77</text:p>
          </table:table-cell>
          <table:table-cell office:value-type="float" office:value="26.49901991137811" table:style-name="ce40">
            <text:p>26.50</text:p>
          </table:table-cell>
          <table:table-cell office:value-type="float" office:value="17.832636901944852" table:style-name="ce40">
            <text:p>17.83</text:p>
          </table:table-cell>
          <table:table-cell office:value-type="float" office:value="1.37379865445655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Holiday: base</text:p>
          </table:table-cell>
          <table:table-cell office:value-type="float" office:value="110.6018370874407" table:style-name="ce39">
            <text:p>110.60</text:p>
          </table:table-cell>
          <table:table-cell office:value-type="float" office:value="26.310257812901028" table:style-name="ce39">
            <text:p>26.31</text:p>
          </table:table-cell>
          <table:table-cell office:value-type="float" office:value="59.033731774154653" table:style-name="ce40">
            <text:p>59.03</text:p>
          </table:table-cell>
          <table:table-cell office:value-type="float" office:value="162.16994240072671" table:style-name="ce40">
            <text:p>162.17</text:p>
          </table:table-cell>
          <table:table-cell office:value-type="float" office:value="23.788264739310254" table:style-name="ce40">
            <text:p>23.79</text:p>
          </table:table-cell>
          <table:table-cell office:value-type="float" office:value="1.1582208415882911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Day trip</text:p>
          </table:table-cell>
          <table:table-cell office:value-type="float" office:value="27.277721981252679" table:style-name="ce39">
            <text:p>27.28</text:p>
          </table:table-cell>
          <table:table-cell office:value-type="float" office:value="2.847553837256132" table:style-name="ce39">
            <text:p>2.85</text:p>
          </table:table-cell>
          <table:table-cell office:value-type="float" office:value="21.696516460230669" table:style-name="ce40">
            <text:p>21.70</text:p>
          </table:table-cell>
          <table:table-cell office:value-type="float" office:value="32.858927502274703" table:style-name="ce40">
            <text:p>32.86</text:p>
          </table:table-cell>
          <table:table-cell office:value-type="float" office:value="10.439118923542029" table:style-name="ce40">
            <text:p>10.44</text:p>
          </table:table-cell>
          <table:table-cell office:value-type="float" office:value="1.250857092962451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Just walk</text:p>
          </table:table-cell>
          <table:table-cell office:value-type="float" office:value="23.241404210988751" table:style-name="ce39">
            <text:p>23.24</text:p>
          </table:table-cell>
          <table:table-cell office:value-type="float" office:value="1.891360286753772" table:style-name="ce39">
            <text:p>1.89</text:p>
          </table:table-cell>
          <table:table-cell office:value-type="float" office:value="19.534338048951359" table:style-name="ce40">
            <text:p>19.53</text:p>
          </table:table-cell>
          <table:table-cell office:value-type="float" office:value="26.948470373026151" table:style-name="ce40">
            <text:p>26.95</text:p>
          </table:table-cell>
          <table:table-cell office:value-type="float" office:value="8.137891624721707" table:style-name="ce40">
            <text:p>8.14</text:p>
          </table:table-cell>
          <table:table-cell office:value-type="float" office:value="1.245850335259715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iverpool City Region</text:p>
          </table:table-cell>
          <table:table-cell office:value-type="string" table:style-name="ce38">
            <text:p>All purposes</text:p>
          </table:table-cell>
          <table:table-cell office:value-type="float" office:value="20.56780054951609" table:style-name="ce39">
            <text:p>20.57</text:p>
          </table:table-cell>
          <table:table-cell office:value-type="float" office:value="1.1324664108387761" table:style-name="ce39">
            <text:p>1.13</text:p>
          </table:table-cell>
          <table:table-cell office:value-type="float" office:value="18.348166384272091" table:style-name="ce40">
            <text:p>18.35</text:p>
          </table:table-cell>
          <table:table-cell office:value-type="float" office:value="22.787434714760089" table:style-name="ce40">
            <text:p>22.79</text:p>
          </table:table-cell>
          <table:table-cell office:value-type="float" office:value="5.506016105671641" table:style-name="ce40">
            <text:p>5.51</text:p>
          </table:table-cell>
          <table:table-cell office:value-type="float" office:value="2.1707915753488929" table:style-name="ce40">
            <text:p>2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Tees Valley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Commuting</text:p>
          </table:table-cell>
          <table:table-cell office:value-type="float" office:value="33.496277655105601" table:style-name="ce39">
            <text:p>33.50</text:p>
          </table:table-cell>
          <table:table-cell office:value-type="float" office:value="2.95111116365499" table:style-name="ce39">
            <text:p>2.95</text:p>
          </table:table-cell>
          <table:table-cell office:value-type="float" office:value="27.712099774341819" table:style-name="ce40">
            <text:p>27.71</text:p>
          </table:table-cell>
          <table:table-cell office:value-type="float" office:value="39.280455535869379" table:style-name="ce40">
            <text:p>39.28</text:p>
          </table:table-cell>
          <table:table-cell office:value-type="float" office:value="8.8102660063936167" table:style-name="ce40">
            <text:p>8.81</text:p>
          </table:table-cell>
          <table:table-cell office:value-type="float" office:value="1.5942498844327559" table:style-name="ce40">
            <text:p>1.5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Business</text:p>
          </table:table-cell>
          <table:table-cell office:value-type="float" office:value="46.542474622564789" table:style-name="ce39">
            <text:p>46.54</text:p>
          </table:table-cell>
          <table:table-cell office:value-type="float" office:value="6.7566462375420686" table:style-name="ce39">
            <text:p>6.76</text:p>
          </table:table-cell>
          <table:table-cell office:value-type="float" office:value="33.299447996982337" table:style-name="ce40">
            <text:p>33.30</text:p>
          </table:table-cell>
          <table:table-cell office:value-type="float" office:value="59.785501248147241" table:style-name="ce40">
            <text:p>59.79</text:p>
          </table:table-cell>
          <table:table-cell office:value-type="float" office:value="14.517161565505376" table:style-name="ce40">
            <text:p>14.52</text:p>
          </table:table-cell>
          <table:table-cell office:value-type="float" office:value="1.374208369238942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ducation</text:p>
          </table:table-cell>
          <table:table-cell office:value-type="float" office:value="20.59045245956143" table:style-name="ce39">
            <text:p>20.59</text:p>
          </table:table-cell>
          <table:table-cell office:value-type="float" office:value="1.643938131298003" table:style-name="ce39">
            <text:p>1.64</text:p>
          </table:table-cell>
          <table:table-cell office:value-type="float" office:value="17.368333722217351" table:style-name="ce40">
            <text:p>17.37</text:p>
          </table:table-cell>
          <table:table-cell office:value-type="float" office:value="23.81257119690552" table:style-name="ce40">
            <text:p>23.81</text:p>
          </table:table-cell>
          <table:table-cell office:value-type="float" office:value="7.9839825498085162" table:style-name="ce40">
            <text:p>7.98</text:p>
          </table:table-cell>
          <table:table-cell office:value-type="float" office:value="1.0958447133827689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scort education</text:p>
          </table:table-cell>
          <table:table-cell office:value-type="float" office:value="15.30251066381884" table:style-name="ce39">
            <text:p>15.30</text:p>
          </table:table-cell>
          <table:table-cell office:value-type="float" office:value="1.472677761043474" table:style-name="ce39">
            <text:p>1.47</text:p>
          </table:table-cell>
          <table:table-cell office:value-type="float" office:value="12.41606225217363" table:style-name="ce40">
            <text:p>12.42</text:p>
          </table:table-cell>
          <table:table-cell office:value-type="float" office:value="18.188959075464052" table:style-name="ce40">
            <text:p>18.19</text:p>
          </table:table-cell>
          <table:table-cell office:value-type="float" office:value="9.6237656251105523" table:style-name="ce40">
            <text:p>9.62</text:p>
          </table:table-cell>
          <table:table-cell office:value-type="float" office:value="1.567126499752608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hopping</text:p>
          </table:table-cell>
          <table:table-cell office:value-type="float" office:value="16.458720474559762" table:style-name="ce39">
            <text:p>16.46</text:p>
          </table:table-cell>
          <table:table-cell office:value-type="float" office:value="0.64494625127755123" table:style-name="ce39">
            <text:p>0.64</text:p>
          </table:table-cell>
          <table:table-cell office:value-type="float" office:value="15.194625822055761" table:style-name="ce40">
            <text:p>15.19</text:p>
          </table:table-cell>
          <table:table-cell office:value-type="float" office:value="17.722815127063761" table:style-name="ce40">
            <text:p>17.72</text:p>
          </table:table-cell>
          <table:table-cell office:value-type="float" office:value="3.9185685927070968" table:style-name="ce40">
            <text:p>3.92</text:p>
          </table:table-cell>
          <table:table-cell office:value-type="float" office:value="1.1700350470981971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 escort</text:p>
          </table:table-cell>
          <table:table-cell office:value-type="float" office:value="15.581193917946401" table:style-name="ce39">
            <text:p>15.58</text:p>
          </table:table-cell>
          <table:table-cell office:value-type="float" office:value="0.87674507360828824" table:style-name="ce39">
            <text:p>0.88</text:p>
          </table:table-cell>
          <table:table-cell office:value-type="float" office:value="13.862773573674151" table:style-name="ce40">
            <text:p>13.86</text:p>
          </table:table-cell>
          <table:table-cell office:value-type="float" office:value="17.29961426221864" table:style-name="ce40">
            <text:p>17.30</text:p>
          </table:table-cell>
          <table:table-cell office:value-type="float" office:value="5.626944111121384" table:style-name="ce40">
            <text:p>5.63</text:p>
          </table:table-cell>
          <table:table-cell office:value-type="float" office:value="1.473104847904144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Personal business</text:p>
          </table:table-cell>
          <table:table-cell office:value-type="float" office:value="19.430449705371021" table:style-name="ce39">
            <text:p>19.43</text:p>
          </table:table-cell>
          <table:table-cell office:value-type="float" office:value="0.90713504528354016" table:style-name="ce39">
            <text:p>0.91</text:p>
          </table:table-cell>
          <table:table-cell office:value-type="float" office:value="17.652465016615281" table:style-name="ce40">
            <text:p>17.65</text:p>
          </table:table-cell>
          <table:table-cell office:value-type="float" office:value="21.208434394126751" table:style-name="ce40">
            <text:p>21.21</text:p>
          </table:table-cell>
          <table:table-cell office:value-type="float" office:value="4.6686260948082294" table:style-name="ce40">
            <text:p>4.67</text:p>
          </table:table-cell>
          <table:table-cell office:value-type="float" office:value="1.125155373722853" table:style-name="ce40">
            <text:p>1.1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6.370558775580609" table:style-name="ce39">
            <text:p>26.37</text:p>
          </table:table-cell>
          <table:table-cell office:value-type="float" office:value="2.9566890378217479" table:style-name="ce39">
            <text:p>2.96</text:p>
          </table:table-cell>
          <table:table-cell office:value-type="float" office:value="20.575448261449981" table:style-name="ce40">
            <text:p>20.58</text:p>
          </table:table-cell>
          <table:table-cell office:value-type="float" office:value="32.165669289711239" table:style-name="ce40">
            <text:p>32.17</text:p>
          </table:table-cell>
          <table:table-cell office:value-type="float" office:value="11.212083380499584" table:style-name="ce40">
            <text:p>11.21</text:p>
          </table:table-cell>
          <table:table-cell office:value-type="float" office:value="1.8648471627765939" table:style-name="ce40">
            <text:p>1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22.468027467205712" table:style-name="ce39">
            <text:p>22.47</text:p>
          </table:table-cell>
          <table:table-cell office:value-type="float" office:value="1.822797208171854" table:style-name="ce39">
            <text:p>1.82</text:p>
          </table:table-cell>
          <table:table-cell office:value-type="float" office:value="18.89534493918887" table:style-name="ce40">
            <text:p>18.90</text:p>
          </table:table-cell>
          <table:table-cell office:value-type="float" office:value="26.040709995222539" table:style-name="ce40">
            <text:p>26.04</text:p>
          </table:table-cell>
          <table:table-cell office:value-type="float" office:value="8.1128492958823593" table:style-name="ce40">
            <text:p>8.11</text:p>
          </table:table-cell>
          <table:table-cell office:value-type="float" office:value="1.4989246835538721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3.005833669037649" table:style-name="ce39">
            <text:p>23.01</text:p>
          </table:table-cell>
          <table:table-cell office:value-type="float" office:value="2.164287026631345" table:style-name="ce39">
            <text:p>2.16</text:p>
          </table:table-cell>
          <table:table-cell office:value-type="float" office:value="18.76383109684021" table:style-name="ce40">
            <text:p>18.76</text:p>
          </table:table-cell>
          <table:table-cell office:value-type="float" office:value="27.247836241235081" table:style-name="ce40">
            <text:p>27.25</text:p>
          </table:table-cell>
          <table:table-cell office:value-type="float" office:value="9.4075574820144237" table:style-name="ce40">
            <text:p>9.41</text:p>
          </table:table-cell>
          <table:table-cell office:value-type="float" office:value="1.3639907706883809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Sport: participate</text:p>
          </table:table-cell>
          <table:table-cell office:value-type="float" office:value="15.296162791688101" table:style-name="ce39">
            <text:p>15.30</text:p>
          </table:table-cell>
          <table:table-cell office:value-type="float" office:value="0.98925873142362541" table:style-name="ce39">
            <text:p>0.99</text:p>
          </table:table-cell>
          <table:table-cell office:value-type="float" office:value="13.35721567809779" table:style-name="ce40">
            <text:p>13.36</text:p>
          </table:table-cell>
          <table:table-cell office:value-type="float" office:value="17.235109905278399" table:style-name="ce40">
            <text:p>17.24</text:p>
          </table:table-cell>
          <table:table-cell office:value-type="float" office:value="6.4673653444717925" table:style-name="ce40">
            <text:p>6.47</text:p>
          </table:table-cell>
          <table:table-cell office:value-type="float" office:value="1.0283720475186431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Holiday: base</text:p>
          </table:table-cell>
          <table:table-cell office:value-type="float" office:value="98.120945943820217" table:style-name="ce39">
            <text:p>98.12</text:p>
          </table:table-cell>
          <table:table-cell office:value-type="float" office:value="13.120798820541211" table:style-name="ce39">
            <text:p>13.12</text:p>
          </table:table-cell>
          <table:table-cell office:value-type="float" office:value="72.404180255559453" table:style-name="ce40">
            <text:p>72.40</text:p>
          </table:table-cell>
          <table:table-cell office:value-type="float" office:value="123.837711632081" table:style-name="ce40">
            <text:p>123.84</text:p>
          </table:table-cell>
          <table:table-cell office:value-type="float" office:value="13.372067191498143" table:style-name="ce40">
            <text:p>13.37</text:p>
          </table:table-cell>
          <table:table-cell office:value-type="float" office:value="1.4774768675106389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Day trip</text:p>
          </table:table-cell>
          <table:table-cell office:value-type="float" office:value="43.712239683095113" table:style-name="ce39">
            <text:p>43.71</text:p>
          </table:table-cell>
          <table:table-cell office:value-type="float" office:value="6.038924185904472" table:style-name="ce39">
            <text:p>6.04</text:p>
          </table:table-cell>
          <table:table-cell office:value-type="float" office:value="31.875948278722351" table:style-name="ce40">
            <text:p>31.88</text:p>
          </table:table-cell>
          <table:table-cell office:value-type="float" office:value="55.548531087467879" table:style-name="ce40">
            <text:p>55.55</text:p>
          </table:table-cell>
          <table:table-cell office:value-type="float" office:value="13.815179065830188" table:style-name="ce40">
            <text:p>13.82</text:p>
          </table:table-cell>
          <table:table-cell office:value-type="float" office:value="1.3969192439227289" table:style-name="ce40">
            <text:p>1.4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Just walk</text:p>
          </table:table-cell>
          <table:table-cell office:value-type="float" office:value="22.800109495361621" table:style-name="ce39">
            <text:p>22.80</text:p>
          </table:table-cell>
          <table:table-cell office:value-type="float" office:value="1.948612459757596" table:style-name="ce39">
            <text:p>1.95</text:p>
          </table:table-cell>
          <table:table-cell office:value-type="float" office:value="18.98082907423673" table:style-name="ce40">
            <text:p>18.98</text:p>
          </table:table-cell>
          <table:table-cell office:value-type="float" office:value="26.619389916486512" table:style-name="ce40">
            <text:p>26.62</text:p>
          </table:table-cell>
          <table:table-cell office:value-type="float" office:value="8.5465048321544916" table:style-name="ce40">
            <text:p>8.55</text:p>
          </table:table-cell>
          <table:table-cell office:value-type="float" office:value="1.5747078972293109" table:style-name="ce40">
            <text:p>1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Other</text:p>
          </table:table-cell>
          <table:table-cell office:value-type="float" office:value="53.586937897090081" table:style-name="ce39">
            <text:p>53.59</text:p>
          </table:table-cell>
          <table:table-cell office:value-type="float" office:value="3.9621204833868333E-14" table:style-name="ce39">
            <text:p>[low]</text:p>
          </table:table-cell>
          <table:table-cell office:value-type="float" office:value="53.586937897090003" table:style-name="ce40">
            <text:p>53.59</text:p>
          </table:table-cell>
          <table:table-cell office:value-type="float" office:value="53.586937897090159" table:style-name="ce40">
            <text:p>53.59</text:p>
          </table:table-cell>
          <table:table-cell office:value-type="float" office:value="7.3938176706342229E-14" table:style-name="ce40">
            <text:p>[low]</text:p>
          </table:table-cell>
          <table:table-cell office:value-type="float" office:value="1.3326210567406549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Midlands</text:p>
          </table:table-cell>
          <table:table-cell office:value-type="string" table:style-name="ce38">
            <text:p>All purposes</text:p>
          </table:table-cell>
          <table:table-cell office:value-type="float" office:value="23.10753987414909" table:style-name="ce39">
            <text:p>23.11</text:p>
          </table:table-cell>
          <table:table-cell office:value-type="float" office:value="0.8065767659204055" table:style-name="ce39">
            <text:p>0.81</text:p>
          </table:table-cell>
          <table:table-cell office:value-type="float" office:value="21.52664941294509" table:style-name="ce40">
            <text:p>21.53</text:p>
          </table:table-cell>
          <table:table-cell office:value-type="float" office:value="24.688430335353079" table:style-name="ce40">
            <text:p>24.69</text:p>
          </table:table-cell>
          <table:table-cell office:value-type="float" office:value="3.4905349955610836" table:style-name="ce40">
            <text:p>3.49</text:p>
          </table:table-cell>
          <table:table-cell office:value-type="float" office:value="1.6470081348468151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Commuting</text:p>
          </table:table-cell>
          <table:table-cell office:value-type="float" office:value="28.917624493880851" table:style-name="ce39">
            <text:p>28.92</text:p>
          </table:table-cell>
          <table:table-cell office:value-type="float" office:value="2.908771812207775" table:style-name="ce39">
            <text:p>2.91</text:p>
          </table:table-cell>
          <table:table-cell office:value-type="float" office:value="23.21643174195361" table:style-name="ce40">
            <text:p>23.22</text:p>
          </table:table-cell>
          <table:table-cell office:value-type="float" office:value="34.618817245808103" table:style-name="ce40">
            <text:p>34.62</text:p>
          </table:table-cell>
          <table:table-cell office:value-type="float" office:value="10.05882005564907" table:style-name="ce40">
            <text:p>10.06</text:p>
          </table:table-cell>
          <table:table-cell office:value-type="float" office:value="1.2780486182483011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Business</text:p>
          </table:table-cell>
          <table:table-cell office:value-type="float" office:value="36.570451144568921" table:style-name="ce39">
            <text:p>36.57</text:p>
          </table:table-cell>
          <table:table-cell office:value-type="float" office:value="4.9651234332541607" table:style-name="ce39">
            <text:p>4.97</text:p>
          </table:table-cell>
          <table:table-cell office:value-type="float" office:value="26.838809215390771" table:style-name="ce40">
            <text:p>26.84</text:p>
          </table:table-cell>
          <table:table-cell office:value-type="float" office:value="46.302093073747074" table:style-name="ce40">
            <text:p>46.30</text:p>
          </table:table-cell>
          <table:table-cell office:value-type="float" office:value="13.576872250293611" table:style-name="ce40">
            <text:p>13.58</text:p>
          </table:table-cell>
          <table:table-cell office:value-type="float" office:value="0.96030978182197391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ducation</text:p>
          </table:table-cell>
          <table:table-cell office:value-type="float" office:value="18.077728840747088" table:style-name="ce39">
            <text:p>18.08</text:p>
          </table:table-cell>
          <table:table-cell office:value-type="float" office:value="1.773852677510823" table:style-name="ce39">
            <text:p>1.77</text:p>
          </table:table-cell>
          <table:table-cell office:value-type="float" office:value="14.600977592825879" table:style-name="ce40">
            <text:p>14.60</text:p>
          </table:table-cell>
          <table:table-cell office:value-type="float" office:value="21.55448008866831" table:style-name="ce40">
            <text:p>21.55</text:p>
          </table:table-cell>
          <table:table-cell office:value-type="float" office:value="9.8123646678036796" table:style-name="ce40">
            <text:p>9.81</text:p>
          </table:table-cell>
          <table:table-cell office:value-type="float" office:value="0.83806695039202461" table:style-name="ce40">
            <text:p>0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scort education</text:p>
          </table:table-cell>
          <table:table-cell office:value-type="float" office:value="12.615866447023871" table:style-name="ce39">
            <text:p>12.62</text:p>
          </table:table-cell>
          <table:table-cell office:value-type="float" office:value="1.7642712211391589" table:style-name="ce39">
            <text:p>1.76</text:p>
          </table:table-cell>
          <table:table-cell office:value-type="float" office:value="9.1578948535911131" table:style-name="ce40">
            <text:p>9.16</text:p>
          </table:table-cell>
          <table:table-cell office:value-type="float" office:value="16.073838040456621" table:style-name="ce40">
            <text:p>16.07</text:p>
          </table:table-cell>
          <table:table-cell office:value-type="float" office:value="13.98454262771113" table:style-name="ce40">
            <text:p>13.98</text:p>
          </table:table-cell>
          <table:table-cell office:value-type="float" office:value="1.094137855564278" table:style-name="ce40">
            <text:p>1.0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hopping</text:p>
          </table:table-cell>
          <table:table-cell office:value-type="float" office:value="21.641899681254309" table:style-name="ce39">
            <text:p>21.64</text:p>
          </table:table-cell>
          <table:table-cell office:value-type="float" office:value="1.029913223822351" table:style-name="ce39">
            <text:p>1.03</text:p>
          </table:table-cell>
          <table:table-cell office:value-type="float" office:value="19.623269762562501" table:style-name="ce40">
            <text:p>19.62</text:p>
          </table:table-cell>
          <table:table-cell office:value-type="float" office:value="23.66052959994612" table:style-name="ce40">
            <text:p>23.66</text:p>
          </table:table-cell>
          <table:table-cell office:value-type="float" office:value="4.7588854906043068" table:style-name="ce40">
            <text:p>4.76</text:p>
          </table:table-cell>
          <table:table-cell office:value-type="float" office:value="0.7403191862285472" table:style-name="ce40">
            <text:p>0.7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 escort</text:p>
          </table:table-cell>
          <table:table-cell office:value-type="float" office:value="21.789128579799691" table:style-name="ce39">
            <text:p>21.79</text:p>
          </table:table-cell>
          <table:table-cell office:value-type="float" office:value="3.0579144346520311" table:style-name="ce39">
            <text:p>3.06</text:p>
          </table:table-cell>
          <table:table-cell office:value-type="float" office:value="15.79561628788171" table:style-name="ce40">
            <text:p>15.80</text:p>
          </table:table-cell>
          <table:table-cell office:value-type="float" office:value="27.782640871717671" table:style-name="ce40">
            <text:p>27.78</text:p>
          </table:table-cell>
          <table:table-cell office:value-type="float" office:value="14.034129099990572" table:style-name="ce40">
            <text:p>14.03</text:p>
          </table:table-cell>
          <table:table-cell office:value-type="float" office:value="1.304912207741195" table:style-name="ce40">
            <text:p>1.3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Personal business</text:p>
          </table:table-cell>
          <table:table-cell office:value-type="float" office:value="19.598720887199061" table:style-name="ce39">
            <text:p>19.60</text:p>
          </table:table-cell>
          <table:table-cell office:value-type="float" office:value="2.2051978321372139" table:style-name="ce39">
            <text:p>2.21</text:p>
          </table:table-cell>
          <table:table-cell office:value-type="float" office:value="15.276533136210119" table:style-name="ce40">
            <text:p>15.28</text:p>
          </table:table-cell>
          <table:table-cell office:value-type="float" office:value="23.920908638187999" table:style-name="ce40">
            <text:p>23.92</text:p>
          </table:table-cell>
          <table:table-cell office:value-type="float" office:value="11.251743646074081" table:style-name="ce40">
            <text:p>11.25</text:p>
          </table:table-cell>
          <table:table-cell office:value-type="float" office:value="1.273325405092647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6.79097127400383" table:style-name="ce39">
            <text:p>26.79</text:p>
          </table:table-cell>
          <table:table-cell office:value-type="float" office:value="2.483807154409595" table:style-name="ce39">
            <text:p>2.48</text:p>
          </table:table-cell>
          <table:table-cell office:value-type="float" office:value="21.92270925136102" table:style-name="ce40">
            <text:p>21.92</text:p>
          </table:table-cell>
          <table:table-cell office:value-type="float" office:value="31.659233296646629" table:style-name="ce40">
            <text:p>31.66</text:p>
          </table:table-cell>
          <table:table-cell office:value-type="float" office:value="9.2710604964879177" table:style-name="ce40">
            <text:p>9.27</text:p>
          </table:table-cell>
          <table:table-cell office:value-type="float" office:value="1.158503328775671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Visiting friends elsewhere</text:p>
          </table:table-cell>
          <table:table-cell office:value-type="float" office:value="20.643135926763051" table:style-name="ce39">
            <text:p>20.64</text:p>
          </table:table-cell>
          <table:table-cell office:value-type="float" office:value="2.460441280678265" table:style-name="ce39">
            <text:p>2.46</text:p>
          </table:table-cell>
          <table:table-cell office:value-type="float" office:value="15.820671016633661" table:style-name="ce40">
            <text:p>15.82</text:p>
          </table:table-cell>
          <table:table-cell office:value-type="float" office:value="25.465600836892449" table:style-name="ce40">
            <text:p>25.47</text:p>
          </table:table-cell>
          <table:table-cell office:value-type="float" office:value="11.918931742770706" table:style-name="ce40">
            <text:p>11.92</text:p>
          </table:table-cell>
          <table:table-cell office:value-type="float" office:value="1.647927655806775" table:style-name="ce40">
            <text:p>1.6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4.157700681660671" table:style-name="ce39">
            <text:p>24.16</text:p>
          </table:table-cell>
          <table:table-cell office:value-type="float" office:value="3.4043079501917228" table:style-name="ce39">
            <text:p>3.40</text:p>
          </table:table-cell>
          <table:table-cell office:value-type="float" office:value="17.485257099284901" table:style-name="ce40">
            <text:p>17.49</text:p>
          </table:table-cell>
          <table:table-cell office:value-type="float" office:value="30.830144264036448" table:style-name="ce40">
            <text:p>30.83</text:p>
          </table:table-cell>
          <table:table-cell office:value-type="float" office:value="14.092019745803478" table:style-name="ce40">
            <text:p>14.09</text:p>
          </table:table-cell>
          <table:table-cell office:value-type="float" office:value="1.2124605222593281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Sport: participate</text:p>
          </table:table-cell>
          <table:table-cell office:value-type="float" office:value="19.192224135031481" table:style-name="ce39">
            <text:p>19.19</text:p>
          </table:table-cell>
          <table:table-cell office:value-type="float" office:value="0.97910855091410343" table:style-name="ce39">
            <text:p>0.98</text:p>
          </table:table-cell>
          <table:table-cell office:value-type="float" office:value="17.273171375239841" table:style-name="ce40">
            <text:p>17.27</text:p>
          </table:table-cell>
          <table:table-cell office:value-type="float" office:value="21.111276894823121" table:style-name="ce40">
            <text:p>21.11</text:p>
          </table:table-cell>
          <table:table-cell office:value-type="float" office:value="5.1015898106720261" table:style-name="ce40">
            <text:p>5.10</text:p>
          </table:table-cell>
          <table:table-cell office:value-type="float" office:value="0.42572876949685728" table:style-name="ce40">
            <text:p>[low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Holiday: base</text:p>
          </table:table-cell>
          <table:table-cell office:value-type="float" office:value="86.826281310644987" table:style-name="ce39">
            <text:p>86.83</text:p>
          </table:table-cell>
          <table:table-cell office:value-type="float" office:value="18.8772736011001" table:style-name="ce39">
            <text:p>18.88</text:p>
          </table:table-cell>
          <table:table-cell office:value-type="float" office:value="49.826825052488793" table:style-name="ce40">
            <text:p>49.83</text:p>
          </table:table-cell>
          <table:table-cell office:value-type="float" office:value="123.8257375688012" table:style-name="ce40">
            <text:p>123.83</text:p>
          </table:table-cell>
          <table:table-cell office:value-type="float" office:value="21.741428189883479" table:style-name="ce40">
            <text:p>21.74</text:p>
          </table:table-cell>
          <table:table-cell office:value-type="float" office:value="1.2069143873429951" table:style-name="ce40">
            <text:p>1.2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Day trip</text:p>
          </table:table-cell>
          <table:table-cell office:value-type="float" office:value="43.843797772837434" table:style-name="ce39">
            <text:p>43.84</text:p>
          </table:table-cell>
          <table:table-cell office:value-type="float" office:value="7.3313825640582442" table:style-name="ce39">
            <text:p>7.33</text:p>
          </table:table-cell>
          <table:table-cell office:value-type="float" office:value="29.474287947283269" table:style-name="ce40">
            <text:p>29.47</text:p>
          </table:table-cell>
          <table:table-cell office:value-type="float" office:value="58.213307598391587" table:style-name="ce40">
            <text:p>58.21</text:p>
          </table:table-cell>
          <table:table-cell office:value-type="float" office:value="16.721595610953798" table:style-name="ce40">
            <text:p>16.72</text:p>
          </table:table-cell>
          <table:table-cell office:value-type="float" office:value="0.78002740335766285" table:style-name="ce40">
            <text:p>0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Just walk</text:p>
          </table:table-cell>
          <table:table-cell office:value-type="float" office:value="23.537878124607118" table:style-name="ce39">
            <text:p>23.54</text:p>
          </table:table-cell>
          <table:table-cell office:value-type="float" office:value="1.958668184087232" table:style-name="ce39">
            <text:p>1.96</text:p>
          </table:table-cell>
          <table:table-cell office:value-type="float" office:value="19.698888483796139" table:style-name="ce40">
            <text:p>19.70</text:p>
          </table:table-cell>
          <table:table-cell office:value-type="float" office:value="27.376867765418091" table:style-name="ce40">
            <text:p>27.38</text:p>
          </table:table-cell>
          <table:table-cell office:value-type="float" office:value="8.3213455933378651" table:style-name="ce40">
            <text:p>8.32</text:p>
          </table:table-cell>
          <table:table-cell office:value-type="float" office:value="1.1509280294991571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Other</text:p>
          </table:table-cell>
          <table:table-cell office:value-type="float" office:value="77.25" table:style-name="ce39">
            <text:p>77.25</text:p>
          </table:table-cell>
          <table:table-cell office:value-type="float" office:value="5.0894129448337268E-14" table:style-name="ce39">
            <text:p>[low]</text:p>
          </table:table-cell>
          <table:table-cell office:value-type="float" office:value="77.249999999999901" table:style-name="ce40">
            <text:p>77.25</text:p>
          </table:table-cell>
          <table:table-cell office:value-type="float" office:value="77.250000000000099" table:style-name="ce40">
            <text:p>77.25</text:p>
          </table:table-cell>
          <table:table-cell office:value-type="float" office:value="6.5882368217912319E-14" table:style-name="ce40">
            <text:p>[low]</text:p>
          </table:table-cell>
          <table:table-cell office:value-type="float" office:value="1.410987011493662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Cambridgeshire and Peterborough</text:p>
          </table:table-cell>
          <table:table-cell office:value-type="string" table:style-name="ce38">
            <text:p>All purposes</text:p>
          </table:table-cell>
          <table:table-cell office:value-type="float" office:value="23.886837349040199" table:style-name="ce39">
            <text:p>23.89</text:p>
          </table:table-cell>
          <table:table-cell office:value-type="float" office:value="1.038527061472488" table:style-name="ce39">
            <text:p>1.04</text:p>
          </table:table-cell>
          <table:table-cell office:value-type="float" office:value="21.85132430855413" table:style-name="ce40">
            <text:p>21.85</text:p>
          </table:table-cell>
          <table:table-cell office:value-type="float" office:value="25.922350389526279" table:style-name="ce40">
            <text:p>25.92</text:p>
          </table:table-cell>
          <table:table-cell office:value-type="float" office:value="4.3476959561338377" table:style-name="ce40">
            <text:p>4.35</text:p>
          </table:table-cell>
          <table:table-cell office:value-type="float" office:value="1.346681990025262" table:style-name="ce40">
            <text:p>1.3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Commuting</text:p>
          </table:table-cell>
          <table:table-cell office:value-type="float" office:value="32.526917904392768" table:style-name="ce39">
            <text:p>32.53</text:p>
          </table:table-cell>
          <table:table-cell office:value-type="float" office:value="2.197370072917427" table:style-name="ce39">
            <text:p>2.20</text:p>
          </table:table-cell>
          <table:table-cell office:value-type="float" office:value="28.22007256147462" table:style-name="ce40">
            <text:p>28.22</text:p>
          </table:table-cell>
          <table:table-cell office:value-type="float" office:value="36.833763247310927" table:style-name="ce40">
            <text:p>36.83</text:p>
          </table:table-cell>
          <table:table-cell office:value-type="float" office:value="6.7555434528909721" table:style-name="ce40">
            <text:p>6.76</text:p>
          </table:table-cell>
          <table:table-cell office:value-type="float" office:value="1.254381596213127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Business</text:p>
          </table:table-cell>
          <table:table-cell office:value-type="float" office:value="36.153038112136528" table:style-name="ce39">
            <text:p>36.15</text:p>
          </table:table-cell>
          <table:table-cell office:value-type="float" office:value="7.7010062356189719" table:style-name="ce39">
            <text:p>7.70</text:p>
          </table:table-cell>
          <table:table-cell office:value-type="float" office:value="21.059065890323339" table:style-name="ce40">
            <text:p>21.06</text:p>
          </table:table-cell>
          <table:table-cell office:value-type="float" office:value="51.247010333949717" table:style-name="ce40">
            <text:p>51.25</text:p>
          </table:table-cell>
          <table:table-cell office:value-type="float" office:value="21.301131627534655" table:style-name="ce40">
            <text:p>21.30</text:p>
          </table:table-cell>
          <table:table-cell office:value-type="float" office:value="1.273591159926232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ducation</text:p>
          </table:table-cell>
          <table:table-cell office:value-type="float" office:value="22.725915324248199" table:style-name="ce39">
            <text:p>22.73</text:p>
          </table:table-cell>
          <table:table-cell office:value-type="float" office:value="2.8220217509676639" table:style-name="ce39">
            <text:p>2.82</text:p>
          </table:table-cell>
          <table:table-cell office:value-type="float" office:value="17.194752692351582" table:style-name="ce40">
            <text:p>17.19</text:p>
          </table:table-cell>
          <table:table-cell office:value-type="float" office:value="28.257077956144819" table:style-name="ce40">
            <text:p>28.26</text:p>
          </table:table-cell>
          <table:table-cell office:value-type="float" office:value="12.417637356751966" table:style-name="ce40">
            <text:p>12.42</text:p>
          </table:table-cell>
          <table:table-cell office:value-type="float" office:value="1.2165599595307861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scort education</text:p>
          </table:table-cell>
          <table:table-cell office:value-type="float" office:value="13.596630768949909" table:style-name="ce39">
            <text:p>13.60</text:p>
          </table:table-cell>
          <table:table-cell office:value-type="float" office:value="0.97600577432818303" table:style-name="ce39">
            <text:p>0.98</text:p>
          </table:table-cell>
          <table:table-cell office:value-type="float" office:value="11.683659451266671" table:style-name="ce40">
            <text:p>11.68</text:p>
          </table:table-cell>
          <table:table-cell office:value-type="float" office:value="15.50960208663315" table:style-name="ce40">
            <text:p>15.51</text:p>
          </table:table-cell>
          <table:table-cell office:value-type="float" office:value="7.1782913790455272" table:style-name="ce40">
            <text:p>7.18</text:p>
          </table:table-cell>
          <table:table-cell office:value-type="float" office:value="0.93285091287446575" table:style-name="ce40">
            <text:p>0.9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hopping</text:p>
          </table:table-cell>
          <table:table-cell office:value-type="float" office:value="17.204099323790292" table:style-name="ce39">
            <text:p>17.20</text:p>
          </table:table-cell>
          <table:table-cell office:value-type="float" office:value="0.86309923035796421" table:style-name="ce39">
            <text:p>0.86</text:p>
          </table:table-cell>
          <table:table-cell office:value-type="float" office:value="15.51242483228868" table:style-name="ce40">
            <text:p>15.51</text:p>
          </table:table-cell>
          <table:table-cell office:value-type="float" office:value="18.8957738152919" table:style-name="ce40">
            <text:p>18.90</text:p>
          </table:table-cell>
          <table:table-cell office:value-type="float" office:value="5.0168231077604126" table:style-name="ce40">
            <text:p>5.02</text:p>
          </table:table-cell>
          <table:table-cell office:value-type="float" office:value="1.0440681203569719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 escort</text:p>
          </table:table-cell>
          <table:table-cell office:value-type="float" office:value="20.482030385224679" table:style-name="ce39">
            <text:p>20.48</text:p>
          </table:table-cell>
          <table:table-cell office:value-type="float" office:value="1.649780436976156" table:style-name="ce39">
            <text:p>1.65</text:p>
          </table:table-cell>
          <table:table-cell office:value-type="float" office:value="17.248460728751411" table:style-name="ce40">
            <text:p>17.25</text:p>
          </table:table-cell>
          <table:table-cell office:value-type="float" office:value="23.71560004169794" table:style-name="ce40">
            <text:p>23.72</text:p>
          </table:table-cell>
          <table:table-cell office:value-type="float" office:value="8.0547699908026402" table:style-name="ce40">
            <text:p>8.05</text:p>
          </table:table-cell>
          <table:table-cell office:value-type="float" office:value="1.0556236436738471" table:style-name="ce40">
            <text:p>1.0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Personal business</text:p>
          </table:table-cell>
          <table:table-cell office:value-type="float" office:value="26.289435622429419" table:style-name="ce39">
            <text:p>26.29</text:p>
          </table:table-cell>
          <table:table-cell office:value-type="float" office:value="3.4825544795184999" table:style-name="ce39">
            <text:p>3.48</text:p>
          </table:table-cell>
          <table:table-cell office:value-type="float" office:value="19.463628842573151" table:style-name="ce40">
            <text:p>19.46</text:p>
          </table:table-cell>
          <table:table-cell office:value-type="float" office:value="33.115242402285674" table:style-name="ce40">
            <text:p>33.12</text:p>
          </table:table-cell>
          <table:table-cell office:value-type="float" office:value="13.24697315505427" table:style-name="ce40">
            <text:p>13.25</text:p>
          </table:table-cell>
          <table:table-cell office:value-type="float" office:value="0.9953249284413338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39.406778208485889" table:style-name="ce39">
            <text:p>39.41</text:p>
          </table:table-cell>
          <table:table-cell office:value-type="float" office:value="4.8591366654428434" table:style-name="ce39">
            <text:p>4.86</text:p>
          </table:table-cell>
          <table:table-cell office:value-type="float" office:value="29.88287034421792" table:style-name="ce40">
            <text:p>29.88</text:p>
          </table:table-cell>
          <table:table-cell office:value-type="float" office:value="48.930686072753858" table:style-name="ce40">
            <text:p>48.93</text:p>
          </table:table-cell>
          <table:table-cell office:value-type="float" office:value="12.330712852837264" table:style-name="ce40">
            <text:p>12.33</text:p>
          </table:table-cell>
          <table:table-cell office:value-type="float" office:value="1.2485377109668041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Visiting friends elsewhere</text:p>
          </table:table-cell>
          <table:table-cell office:value-type="float" office:value="23.453636353750849" table:style-name="ce39">
            <text:p>23.45</text:p>
          </table:table-cell>
          <table:table-cell office:value-type="float" office:value="2.8341683987834689" table:style-name="ce39">
            <text:p>2.83</text:p>
          </table:table-cell>
          <table:table-cell office:value-type="float" office:value="17.89866629213525" table:style-name="ce40">
            <text:p>17.90</text:p>
          </table:table-cell>
          <table:table-cell office:value-type="float" office:value="29.008606415366451" table:style-name="ce40">
            <text:p>29.01</text:p>
          </table:table-cell>
          <table:table-cell office:value-type="float" office:value="12.084132098049739" table:style-name="ce40">
            <text:p>12.08</text:p>
          </table:table-cell>
          <table:table-cell office:value-type="float" office:value="1.6351181351787829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5.442172628711649" table:style-name="ce39">
            <text:p>25.44</text:p>
          </table:table-cell>
          <table:table-cell office:value-type="float" office:value="3.1342250295830669" table:style-name="ce39">
            <text:p>3.13</text:p>
          </table:table-cell>
          <table:table-cell office:value-type="float" office:value="19.29909157072883" table:style-name="ce40">
            <text:p>19.30</text:p>
          </table:table-cell>
          <table:table-cell office:value-type="float" office:value="31.585253686694461" table:style-name="ce40">
            <text:p>31.59</text:p>
          </table:table-cell>
          <table:table-cell office:value-type="float" office:value="12.319014870790063" table:style-name="ce40">
            <text:p>12.32</text:p>
          </table:table-cell>
          <table:table-cell office:value-type="float" office:value="1.283201933904476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Sport: participate</text:p>
          </table:table-cell>
          <table:table-cell office:value-type="float" office:value="21.113985360077109" table:style-name="ce39">
            <text:p>21.11</text:p>
          </table:table-cell>
          <table:table-cell office:value-type="float" office:value="3.0609071575702562" table:style-name="ce39">
            <text:p>3.06</text:p>
          </table:table-cell>
          <table:table-cell office:value-type="float" office:value="15.11460733123941" table:style-name="ce40">
            <text:p>15.11</text:p>
          </table:table-cell>
          <table:table-cell office:value-type="float" office:value="27.113363388914809" table:style-name="ce40">
            <text:p>27.11</text:p>
          </table:table-cell>
          <table:table-cell office:value-type="float" office:value="14.497060149325961" table:style-name="ce40">
            <text:p>14.50</text:p>
          </table:table-cell>
          <table:table-cell office:value-type="float" office:value="1.3669291007525519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Holiday: base</text:p>
          </table:table-cell>
          <table:table-cell office:value-type="float" office:value="73.018749506298562" table:style-name="ce39">
            <text:p>73.02</text:p>
          </table:table-cell>
          <table:table-cell office:value-type="float" office:value="14.63417468416333" table:style-name="ce39">
            <text:p>14.63</text:p>
          </table:table-cell>
          <table:table-cell office:value-type="float" office:value="44.335767125338442" table:style-name="ce40">
            <text:p>44.34</text:p>
          </table:table-cell>
          <table:table-cell office:value-type="float" office:value="101.7017318872587" table:style-name="ce40">
            <text:p>101.70</text:p>
          </table:table-cell>
          <table:table-cell office:value-type="float" office:value="20.041667082919563" table:style-name="ce40">
            <text:p>20.04</text:p>
          </table:table-cell>
          <table:table-cell office:value-type="float" office:value="1.881733021267429" table:style-name="ce40">
            <text:p>1.8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Day trip</text:p>
          </table:table-cell>
          <table:table-cell office:value-type="float" office:value="41.385501400432567" table:style-name="ce39">
            <text:p>41.39</text:p>
          </table:table-cell>
          <table:table-cell office:value-type="float" office:value="8.3857199518843402" table:style-name="ce39">
            <text:p>8.39</text:p>
          </table:table-cell>
          <table:table-cell office:value-type="float" office:value="24.94949029473926" table:style-name="ce40">
            <text:p>24.95</text:p>
          </table:table-cell>
          <table:table-cell office:value-type="float" office:value="57.82151250612587" table:style-name="ce40">
            <text:p>57.82</text:p>
          </table:table-cell>
          <table:table-cell office:value-type="float" office:value="20.262458271912326" table:style-name="ce40">
            <text:p>20.26</text:p>
          </table:table-cell>
          <table:table-cell office:value-type="float" office:value="2.0775800008548839" table:style-name="ce40">
            <text:p>2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Just walk</text:p>
          </table:table-cell>
          <table:table-cell office:value-type="float" office:value="27.219658808767651" table:style-name="ce39">
            <text:p>27.22</text:p>
          </table:table-cell>
          <table:table-cell office:value-type="float" office:value="2.643471533184869" table:style-name="ce39">
            <text:p>2.64</text:p>
          </table:table-cell>
          <table:table-cell office:value-type="float" office:value="22.03845460372531" table:style-name="ce40">
            <text:p>22.04</text:p>
          </table:table-cell>
          <table:table-cell office:value-type="float" office:value="32.400863013809989" table:style-name="ce40">
            <text:p>32.40</text:p>
          </table:table-cell>
          <table:table-cell office:value-type="float" office:value="9.7116262615804256" table:style-name="ce40">
            <text:p>9.71</text:p>
          </table:table-cell>
          <table:table-cell office:value-type="float" office:value="1.327910101497193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West of England</text:p>
          </table:table-cell>
          <table:table-cell office:value-type="string" table:style-name="ce38">
            <text:p>All purposes</text:p>
          </table:table-cell>
          <table:table-cell office:value-type="float" office:value="26.317273885323019" table:style-name="ce39">
            <text:p>26.32</text:p>
          </table:table-cell>
          <table:table-cell office:value-type="float" office:value="1.1610669949741781" table:style-name="ce39">
            <text:p>1.16</text:p>
          </table:table-cell>
          <table:table-cell office:value-type="float" office:value="24.041582575173631" table:style-name="ce40">
            <text:p>24.04</text:p>
          </table:table-cell>
          <table:table-cell office:value-type="float" office:value="28.592965195472409" table:style-name="ce40">
            <text:p>28.59</text:p>
          </table:table-cell>
          <table:table-cell office:value-type="float" office:value="4.4118057213429616" table:style-name="ce40">
            <text:p>4.41</text:p>
          </table:table-cell>
          <table:table-cell office:value-type="float" office:value="1.5179402372736279" table:style-name="ce40">
            <text:p>1.5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Commuting</text:p>
          </table:table-cell>
          <table:table-cell office:value-type="float" office:value="24.938214649654821" table:style-name="ce39">
            <text:p>24.94</text:p>
          </table:table-cell>
          <table:table-cell office:value-type="float" office:value="2.105448396403288" table:style-name="ce39">
            <text:p>2.11</text:p>
          </table:table-cell>
          <table:table-cell office:value-type="float" office:value="20.81153579270438" table:style-name="ce40">
            <text:p>20.81</text:p>
          </table:table-cell>
          <table:table-cell office:value-type="float" office:value="29.064893506605269" table:style-name="ce40">
            <text:p>29.06</text:p>
          </table:table-cell>
          <table:table-cell office:value-type="float" office:value="8.442658891110435" table:style-name="ce40">
            <text:p>8.44</text:p>
          </table:table-cell>
          <table:table-cell office:value-type="float" office:value="1.077229060819848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Business</text:p>
          </table:table-cell>
          <table:table-cell office:value-type="float" office:value="46.009828726058167" table:style-name="ce39">
            <text:p>46.01</text:p>
          </table:table-cell>
          <table:table-cell office:value-type="float" office:value="11.561486155186699" table:style-name="ce39">
            <text:p>11.56</text:p>
          </table:table-cell>
          <table:table-cell office:value-type="float" office:value="23.349315861892251" table:style-name="ce40">
            <text:p>23.35</text:p>
          </table:table-cell>
          <table:table-cell office:value-type="float" office:value="68.670341590224098" table:style-name="ce40">
            <text:p>68.67</text:p>
          </table:table-cell>
          <table:table-cell office:value-type="float" office:value="25.128296442970075" table:style-name="ce40">
            <text:p>25.13</text:p>
          </table:table-cell>
          <table:table-cell office:value-type="float" office:value="0.96900942835687209" table:style-name="ce40">
            <text:p>0.9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ducation</text:p>
          </table:table-cell>
          <table:table-cell office:value-type="float" office:value="17.440991857265399" table:style-name="ce39">
            <text:p>17.44</text:p>
          </table:table-cell>
          <table:table-cell office:value-type="float" office:value="1.017779577712332" table:style-name="ce39">
            <text:p>1.02</text:p>
          </table:table-cell>
          <table:table-cell office:value-type="float" office:value="15.44614388494923" table:style-name="ce40">
            <text:p>15.45</text:p>
          </table:table-cell>
          <table:table-cell office:value-type="float" office:value="19.43583982958156" table:style-name="ce40">
            <text:p>19.44</text:p>
          </table:table-cell>
          <table:table-cell office:value-type="float" office:value="5.8355601908520773" table:style-name="ce40">
            <text:p>5.84</text:p>
          </table:table-cell>
          <table:table-cell office:value-type="float" office:value="0.64300708662116712" table:style-name="ce40">
            <text:p>0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scort education</text:p>
          </table:table-cell>
          <table:table-cell office:value-type="float" office:value="13.285857906688429" table:style-name="ce39">
            <text:p>13.29</text:p>
          </table:table-cell>
          <table:table-cell office:value-type="float" office:value="1.1708424029532321" table:style-name="ce39">
            <text:p>1.17</text:p>
          </table:table-cell>
          <table:table-cell office:value-type="float" office:value="10.99100679690009" table:style-name="ce40">
            <text:p>10.99</text:p>
          </table:table-cell>
          <table:table-cell office:value-type="float" office:value="15.58070901647676" table:style-name="ce40">
            <text:p>15.58</text:p>
          </table:table-cell>
          <table:table-cell office:value-type="float" office:value="8.8126970134446569" table:style-name="ce40">
            <text:p>8.81</text:p>
          </table:table-cell>
          <table:table-cell office:value-type="float" office:value="0.6619894500394834" table:style-name="ce40">
            <text:p>0.6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hopping</text:p>
          </table:table-cell>
          <table:table-cell office:value-type="float" office:value="19.496095879275131" table:style-name="ce39">
            <text:p>19.50</text:p>
          </table:table-cell>
          <table:table-cell office:value-type="float" office:value="1.052469933786397" table:style-name="ce39">
            <text:p>1.05</text:p>
          </table:table-cell>
          <table:table-cell office:value-type="float" office:value="17.433254809053789" table:style-name="ce40">
            <text:p>17.43</text:p>
          </table:table-cell>
          <table:table-cell office:value-type="float" office:value="21.55893694949647" table:style-name="ce40">
            <text:p>21.56</text:p>
          </table:table-cell>
          <table:table-cell office:value-type="float" office:value="5.3983625250078946" table:style-name="ce40">
            <text:p>5.40</text:p>
          </table:table-cell>
          <table:table-cell office:value-type="float" office:value="1.0165184286193281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 escort</text:p>
          </table:table-cell>
          <table:table-cell office:value-type="float" office:value="17.791615749831841" table:style-name="ce39">
            <text:p>17.79</text:p>
          </table:table-cell>
          <table:table-cell office:value-type="float" office:value="1.698977480676674" table:style-name="ce39">
            <text:p>1.70</text:p>
          </table:table-cell>
          <table:table-cell office:value-type="float" office:value="14.46161988770556" table:style-name="ce40">
            <text:p>14.46</text:p>
          </table:table-cell>
          <table:table-cell office:value-type="float" office:value="21.121611611958119" table:style-name="ce40">
            <text:p>21.12</text:p>
          </table:table-cell>
          <table:table-cell office:value-type="float" office:value="9.5493152761728908" table:style-name="ce40">
            <text:p>9.55</text:p>
          </table:table-cell>
          <table:table-cell office:value-type="float" office:value="1.333518785057253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Personal business</text:p>
          </table:table-cell>
          <table:table-cell office:value-type="float" office:value="19.015106211535109" table:style-name="ce39">
            <text:p>19.02</text:p>
          </table:table-cell>
          <table:table-cell office:value-type="float" office:value="1.258509068929957" table:style-name="ce39">
            <text:p>1.26</text:p>
          </table:table-cell>
          <table:table-cell office:value-type="float" office:value="16.548428436432388" table:style-name="ce40">
            <text:p>16.55</text:p>
          </table:table-cell>
          <table:table-cell office:value-type="float" office:value="21.481783986637819" table:style-name="ce40">
            <text:p>21.48</text:p>
          </table:table-cell>
          <table:table-cell office:value-type="float" office:value="6.6184698361900773" table:style-name="ce40">
            <text:p>6.62</text:p>
          </table:table-cell>
          <table:table-cell office:value-type="float" office:value="0.81071173029557664" table:style-name="ce40">
            <text:p>0.8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36.597077446732648" table:style-name="ce39">
            <text:p>36.60</text:p>
          </table:table-cell>
          <table:table-cell office:value-type="float" office:value="4.080814929034287" table:style-name="ce39">
            <text:p>4.08</text:p>
          </table:table-cell>
          <table:table-cell office:value-type="float" office:value="28.598680185825451" table:style-name="ce40">
            <text:p>28.60</text:p>
          </table:table-cell>
          <table:table-cell office:value-type="float" office:value="44.595474707639859" table:style-name="ce40">
            <text:p>44.60</text:p>
          </table:table-cell>
          <table:table-cell office:value-type="float" office:value="11.15065795888742" table:style-name="ce40">
            <text:p>11.15</text:p>
          </table:table-cell>
          <table:table-cell office:value-type="float" office:value="1.067569304175259" table:style-name="ce40">
            <text:p>1.0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4.53213060691477" table:style-name="ce39">
            <text:p>24.53</text:p>
          </table:table-cell>
          <table:table-cell office:value-type="float" office:value="2.892105869963125" table:style-name="ce39">
            <text:p>2.89</text:p>
          </table:table-cell>
          <table:table-cell office:value-type="float" office:value="18.863603101787049" table:style-name="ce40">
            <text:p>18.86</text:p>
          </table:table-cell>
          <table:table-cell office:value-type="float" office:value="30.20065811204249" table:style-name="ce40">
            <text:p>30.20</text:p>
          </table:table-cell>
          <table:table-cell office:value-type="float" office:value="11.789052962028251" table:style-name="ce40">
            <text:p>11.79</text:p>
          </table:table-cell>
          <table:table-cell office:value-type="float" office:value="1.342260824588938" table:style-name="ce40">
            <text:p>1.3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3.910278136856078" table:style-name="ce39">
            <text:p>23.91</text:p>
          </table:table-cell>
          <table:table-cell office:value-type="float" office:value="2.7484494439406468" table:style-name="ce39">
            <text:p>2.75</text:p>
          </table:table-cell>
          <table:table-cell office:value-type="float" office:value="18.523317226732409" table:style-name="ce40">
            <text:p>18.52</text:p>
          </table:table-cell>
          <table:table-cell office:value-type="float" office:value="29.297239046979751" table:style-name="ce40">
            <text:p>29.30</text:p>
          </table:table-cell>
          <table:table-cell office:value-type="float" office:value="11.494845138183891" table:style-name="ce40">
            <text:p>11.49</text:p>
          </table:table-cell>
          <table:table-cell office:value-type="float" office:value="0.99870327899767075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Sport: participate</text:p>
          </table:table-cell>
          <table:table-cell office:value-type="float" office:value="17.597722717528459" table:style-name="ce39">
            <text:p>17.60</text:p>
          </table:table-cell>
          <table:table-cell office:value-type="float" office:value="1.368923717416767" table:style-name="ce39">
            <text:p>1.37</text:p>
          </table:table-cell>
          <table:table-cell office:value-type="float" office:value="14.9146322313916" table:style-name="ce40">
            <text:p>14.91</text:p>
          </table:table-cell>
          <table:table-cell office:value-type="float" office:value="20.280813203665321" table:style-name="ce40">
            <text:p>20.28</text:p>
          </table:table-cell>
          <table:table-cell office:value-type="float" office:value="7.778982197811489" table:style-name="ce40">
            <text:p>7.78</text:p>
          </table:table-cell>
          <table:table-cell office:value-type="float" office:value="0.99982554352331743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Holiday: base</text:p>
          </table:table-cell>
          <table:table-cell office:value-type="float" office:value="141.5370523053121" table:style-name="ce39">
            <text:p>141.54</text:p>
          </table:table-cell>
          <table:table-cell office:value-type="float" office:value="17.57333970042832" table:style-name="ce39">
            <text:p>17.57</text:p>
          </table:table-cell>
          <table:table-cell office:value-type="float" office:value="107.09330649247261" table:style-name="ce40">
            <text:p>107.09</text:p>
          </table:table-cell>
          <table:table-cell office:value-type="float" office:value="175.98079811815171" table:style-name="ce40">
            <text:p>175.98</text:p>
          </table:table-cell>
          <table:table-cell office:value-type="float" office:value="12.416070148557676" table:style-name="ce40">
            <text:p>12.42</text:p>
          </table:table-cell>
          <table:table-cell office:value-type="float" office:value="1.1413972524671161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Day trip</text:p>
          </table:table-cell>
          <table:table-cell office:value-type="float" office:value="33.50008522157102" table:style-name="ce39">
            <text:p>33.50</text:p>
          </table:table-cell>
          <table:table-cell office:value-type="float" office:value="1.8104653057509039" table:style-name="ce39">
            <text:p>1.81</text:p>
          </table:table-cell>
          <table:table-cell office:value-type="float" office:value="29.951573222299249" table:style-name="ce40">
            <text:p>29.95</text:p>
          </table:table-cell>
          <table:table-cell office:value-type="float" office:value="37.048597220842787" table:style-name="ce40">
            <text:p>37.05</text:p>
          </table:table-cell>
          <table:table-cell office:value-type="float" office:value="5.4043602987168766" table:style-name="ce40">
            <text:p>5.40</text:p>
          </table:table-cell>
          <table:table-cell office:value-type="float" office:value="0.57070759063820897" table:style-name="ce40">
            <text:p>0.5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Just walk</text:p>
          </table:table-cell>
          <table:table-cell office:value-type="float" office:value="26.31663299703672" table:style-name="ce39">
            <text:p>26.32</text:p>
          </table:table-cell>
          <table:table-cell office:value-type="float" office:value="3.1910209684521251" table:style-name="ce39">
            <text:p>3.19</text:p>
          </table:table-cell>
          <table:table-cell office:value-type="float" office:value="20.06223189887055" table:style-name="ce40">
            <text:p>20.06</text:p>
          </table:table-cell>
          <table:table-cell office:value-type="float" office:value="32.571034095202883" table:style-name="ce40">
            <text:p>32.57</text:p>
          </table:table-cell>
          <table:table-cell office:value-type="float" office:value="12.125491010994596" table:style-name="ce40">
            <text:p>12.13</text:p>
          </table:table-cell>
          <table:table-cell office:value-type="float" office:value="1.225133411421323" table:style-name="ce40">
            <text:p>1.2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York and North Yorkshire</text:p>
          </table:table-cell>
          <table:table-cell office:value-type="string" table:style-name="ce38">
            <text:p>All purposes</text:p>
          </table:table-cell>
          <table:table-cell office:value-type="float" office:value="24.13080430201499" table:style-name="ce39">
            <text:p>24.13</text:p>
          </table:table-cell>
          <table:table-cell office:value-type="float" office:value="1.224009607493671" table:style-name="ce39">
            <text:p>1.22</text:p>
          </table:table-cell>
          <table:table-cell office:value-type="float" office:value="21.73174547132739" table:style-name="ce40">
            <text:p>21.73</text:p>
          </table:table-cell>
          <table:table-cell office:value-type="float" office:value="26.52986313270258" table:style-name="ce40">
            <text:p>26.53</text:p>
          </table:table-cell>
          <table:table-cell office:value-type="float" office:value="5.0723945715786307" table:style-name="ce40">
            <text:p>5.07</text:p>
          </table:table-cell>
          <table:table-cell office:value-type="float" office:value="1.3561728294809661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Commuting</text:p>
          </table:table-cell>
          <table:table-cell office:value-type="float" office:value="26.952101451320459" table:style-name="ce39">
            <text:p>26.95</text:p>
          </table:table-cell>
          <table:table-cell office:value-type="float" office:value="1.594200274497255" table:style-name="ce39">
            <text:p>1.59</text:p>
          </table:table-cell>
          <table:table-cell office:value-type="float" office:value="23.827468913305839" table:style-name="ce40">
            <text:p>23.83</text:p>
          </table:table-cell>
          <table:table-cell office:value-type="float" office:value="30.076733989335079" table:style-name="ce40">
            <text:p>30.08</text:p>
          </table:table-cell>
          <table:table-cell office:value-type="float" office:value="5.9149386825239585" table:style-name="ce40">
            <text:p>5.91</text:p>
          </table:table-cell>
          <table:table-cell office:value-type="float" office:value="1.4825794858605259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Business</text:p>
          </table:table-cell>
          <table:table-cell office:value-type="float" office:value="41.831511706948262" table:style-name="ce39">
            <text:p>41.83</text:p>
          </table:table-cell>
          <table:table-cell office:value-type="float" office:value="3.9515808095362361" table:style-name="ce39">
            <text:p>3.95</text:p>
          </table:table-cell>
          <table:table-cell office:value-type="float" office:value="34.086413320257243" table:style-name="ce40">
            <text:p>34.09</text:p>
          </table:table-cell>
          <table:table-cell office:value-type="float" office:value="49.576610093639282" table:style-name="ce40">
            <text:p>49.58</text:p>
          </table:table-cell>
          <table:table-cell office:value-type="float" office:value="9.4464212463062243" table:style-name="ce40">
            <text:p>9.45</text:p>
          </table:table-cell>
          <table:table-cell office:value-type="float" office:value="1.0092540501977389" table:style-name="ce40">
            <text:p>1.0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ducation</text:p>
          </table:table-cell>
          <table:table-cell office:value-type="float" office:value="19.548810832724119" table:style-name="ce39">
            <text:p>19.55</text:p>
          </table:table-cell>
          <table:table-cell office:value-type="float" office:value="1.7298838820973641" table:style-name="ce39">
            <text:p>1.73</text:p>
          </table:table-cell>
          <table:table-cell office:value-type="float" office:value="16.15823842381328" table:style-name="ce40">
            <text:p>16.16</text:p>
          </table:table-cell>
          <table:table-cell office:value-type="float" office:value="22.93938324163495" table:style-name="ce40">
            <text:p>22.94</text:p>
          </table:table-cell>
          <table:table-cell office:value-type="float" office:value="8.8490491667226667" table:style-name="ce40">
            <text:p>8.85</text:p>
          </table:table-cell>
          <table:table-cell office:value-type="float" office:value="1.0027652338593001" table:style-name="ce40">
            <text:p>1.0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scort education</text:p>
          </table:table-cell>
          <table:table-cell office:value-type="float" office:value="12.68997942190061" table:style-name="ce39">
            <text:p>12.69</text:p>
          </table:table-cell>
          <table:table-cell office:value-type="float" office:value="1.0783674395846561" table:style-name="ce39">
            <text:p>1.08</text:p>
          </table:table-cell>
          <table:table-cell office:value-type="float" office:value="10.57637924031469" table:style-name="ce40">
            <text:p>10.58</text:p>
          </table:table-cell>
          <table:table-cell office:value-type="float" office:value="14.80357960348654" table:style-name="ce40">
            <text:p>14.80</text:p>
          </table:table-cell>
          <table:table-cell office:value-type="float" office:value="8.4977871415897557" table:style-name="ce40">
            <text:p>8.50</text:p>
          </table:table-cell>
          <table:table-cell office:value-type="float" office:value="1.1421843770207021" table:style-name="ce40">
            <text:p>1.1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hopping</text:p>
          </table:table-cell>
          <table:table-cell office:value-type="float" office:value="16.348830665804609" table:style-name="ce39">
            <text:p>16.35</text:p>
          </table:table-cell>
          <table:table-cell office:value-type="float" office:value="0.73167563268384317" table:style-name="ce39">
            <text:p>0.73</text:p>
          </table:table-cell>
          <table:table-cell office:value-type="float" office:value="14.91474642574428" table:style-name="ce40">
            <text:p>14.91</text:p>
          </table:table-cell>
          <table:table-cell office:value-type="float" office:value="17.782914905864939" table:style-name="ce40">
            <text:p>17.78</text:p>
          </table:table-cell>
          <table:table-cell office:value-type="float" office:value="4.475400397988242" table:style-name="ce40">
            <text:p>4.48</text:p>
          </table:table-cell>
          <table:table-cell office:value-type="float" office:value="1.542946959829715" table:style-name="ce40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 escort</text:p>
          </table:table-cell>
          <table:table-cell office:value-type="float" office:value="17.228089040593609" table:style-name="ce39">
            <text:p>17.23</text:p>
          </table:table-cell>
          <table:table-cell office:value-type="float" office:value="1.2865059764205189" table:style-name="ce39">
            <text:p>1.29</text:p>
          </table:table-cell>
          <table:table-cell office:value-type="float" office:value="14.706537326809389" table:style-name="ce40">
            <text:p>14.71</text:p>
          </table:table-cell>
          <table:table-cell office:value-type="float" office:value="19.749640754377829" table:style-name="ce40">
            <text:p>19.75</text:p>
          </table:table-cell>
          <table:table-cell office:value-type="float" office:value="7.4674908713856469" table:style-name="ce40">
            <text:p>7.47</text:p>
          </table:table-cell>
          <table:table-cell office:value-type="float" office:value="1.620608421162564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Personal business</text:p>
          </table:table-cell>
          <table:table-cell office:value-type="float" office:value="19.53336896668338" table:style-name="ce39">
            <text:p>19.53</text:p>
          </table:table-cell>
          <table:table-cell office:value-type="float" office:value="1.004476617538171" table:style-name="ce39">
            <text:p>1.00</text:p>
          </table:table-cell>
          <table:table-cell office:value-type="float" office:value="17.564594796308569" table:style-name="ce40">
            <text:p>17.56</text:p>
          </table:table-cell>
          <table:table-cell office:value-type="float" office:value="21.502143137058201" table:style-name="ce40">
            <text:p>21.50</text:p>
          </table:table-cell>
          <table:table-cell office:value-type="float" office:value="5.1423623812739745" table:style-name="ce40">
            <text:p>5.14</text:p>
          </table:table-cell>
          <table:table-cell office:value-type="float" office:value="1.3606803329263131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8.975580024534619" table:style-name="ce39">
            <text:p>28.98</text:p>
          </table:table-cell>
          <table:table-cell office:value-type="float" office:value="2.6633222534916521" table:style-name="ce39">
            <text:p>2.66</text:p>
          </table:table-cell>
          <table:table-cell office:value-type="float" office:value="23.75546840769098" table:style-name="ce40">
            <text:p>23.76</text:p>
          </table:table-cell>
          <table:table-cell office:value-type="float" office:value="34.195691641378261" table:style-name="ce40">
            <text:p>34.20</text:p>
          </table:table-cell>
          <table:table-cell office:value-type="float" office:value="9.1916098012068286" table:style-name="ce40">
            <text:p>9.19</text:p>
          </table:table-cell>
          <table:table-cell office:value-type="float" office:value="1.4935556822217271" table:style-name="ce40">
            <text:p>1.4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Visiting friends elsewhere</text:p>
          </table:table-cell>
          <table:table-cell office:value-type="float" office:value="21.526307221304329" table:style-name="ce39">
            <text:p>21.53</text:p>
          </table:table-cell>
          <table:table-cell office:value-type="float" office:value="1.3120117554116619" table:style-name="ce39">
            <text:p>1.31</text:p>
          </table:table-cell>
          <table:table-cell office:value-type="float" office:value="18.95476418069747" table:style-name="ce40">
            <text:p>18.95</text:p>
          </table:table-cell>
          <table:table-cell office:value-type="float" office:value="24.09785026191118" table:style-name="ce40">
            <text:p>24.10</text:p>
          </table:table-cell>
          <table:table-cell office:value-type="float" office:value="6.0949225611403497" table:style-name="ce40">
            <text:p>6.09</text:p>
          </table:table-cell>
          <table:table-cell office:value-type="float" office:value="1.378480175590268" table:style-name="ce40">
            <text:p>1.3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2.625019009206099" table:style-name="ce39">
            <text:p>22.63</text:p>
          </table:table-cell>
          <table:table-cell office:value-type="float" office:value="1.810917194132752" table:style-name="ce39">
            <text:p>1.81</text:p>
          </table:table-cell>
          <table:table-cell office:value-type="float" office:value="19.075621308705902" table:style-name="ce40">
            <text:p>19.08</text:p>
          </table:table-cell>
          <table:table-cell office:value-type="float" office:value="26.174416709706289" table:style-name="ce40">
            <text:p>26.17</text:p>
          </table:table-cell>
          <table:table-cell office:value-type="float" office:value="8.0040471718317292" table:style-name="ce40">
            <text:p>8.00</text:p>
          </table:table-cell>
          <table:table-cell office:value-type="float" office:value="1.4627467419355029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Sport: participate</text:p>
          </table:table-cell>
          <table:table-cell office:value-type="float" office:value="22.407834021296281" table:style-name="ce39">
            <text:p>22.41</text:p>
          </table:table-cell>
          <table:table-cell office:value-type="float" office:value="2.7674380071376872" table:style-name="ce39">
            <text:p>2.77</text:p>
          </table:table-cell>
          <table:table-cell office:value-type="float" office:value="16.983655527306411" table:style-name="ce40">
            <text:p>16.98</text:p>
          </table:table-cell>
          <table:table-cell office:value-type="float" office:value="27.832012515286149" table:style-name="ce40">
            <text:p>27.83</text:p>
          </table:table-cell>
          <table:table-cell office:value-type="float" office:value="12.350314646687982" table:style-name="ce40">
            <text:p>12.35</text:p>
          </table:table-cell>
          <table:table-cell office:value-type="float" office:value="1.3337767166849479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Holiday: base</text:p>
          </table:table-cell>
          <table:table-cell office:value-type="float" office:value="77.872155874706237" table:style-name="ce39">
            <text:p>77.87</text:p>
          </table:table-cell>
          <table:table-cell office:value-type="float" office:value="13.34309873007328" table:style-name="ce39">
            <text:p>13.34</text:p>
          </table:table-cell>
          <table:table-cell office:value-type="float" office:value="51.719682363762622" table:style-name="ce40">
            <text:p>51.72</text:p>
          </table:table-cell>
          <table:table-cell office:value-type="float" office:value="104.0246293856499" table:style-name="ce40">
            <text:p>104.02</text:p>
          </table:table-cell>
          <table:table-cell office:value-type="float" office:value="17.13462094402766" table:style-name="ce40">
            <text:p>17.13</text:p>
          </table:table-cell>
          <table:table-cell office:value-type="float" office:value="1.444448870849067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Day trip</text:p>
          </table:table-cell>
          <table:table-cell office:value-type="float" office:value="36.573371288462873" table:style-name="ce39">
            <text:p>36.57</text:p>
          </table:table-cell>
          <table:table-cell office:value-type="float" office:value="4.1841447728215826" table:style-name="ce39">
            <text:p>4.18</text:p>
          </table:table-cell>
          <table:table-cell office:value-type="float" office:value="28.372447533732569" table:style-name="ce40">
            <text:p>28.37</text:p>
          </table:table-cell>
          <table:table-cell office:value-type="float" office:value="44.774295043193163" table:style-name="ce40">
            <text:p>44.77</text:p>
          </table:table-cell>
          <table:table-cell office:value-type="float" office:value="11.440413135065505" table:style-name="ce40">
            <text:p>11.44</text:p>
          </table:table-cell>
          <table:table-cell office:value-type="float" office:value="1.6225676917090359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Just walk</text:p>
          </table:table-cell>
          <table:table-cell office:value-type="float" office:value="27.170067966883899" table:style-name="ce39">
            <text:p>27.17</text:p>
          </table:table-cell>
          <table:table-cell office:value-type="float" office:value="2.2346692627763112" table:style-name="ce39">
            <text:p>2.23</text:p>
          </table:table-cell>
          <table:table-cell office:value-type="float" office:value="22.790116211842321" table:style-name="ce40">
            <text:p>22.79</text:p>
          </table:table-cell>
          <table:table-cell office:value-type="float" office:value="31.550019721925469" table:style-name="ce40">
            <text:p>31.55</text:p>
          </table:table-cell>
          <table:table-cell office:value-type="float" office:value="8.2247466789557784" table:style-name="ce40">
            <text:p>8.22</text:p>
          </table:table-cell>
          <table:table-cell office:value-type="float" office:value="1.6295867441624321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Other</text:p>
          </table:table-cell>
          <table:table-cell office:value-type="float" office:value="45.509645019483713" table:style-name="ce39">
            <text:p>45.51</text:p>
          </table:table-cell>
          <table:table-cell office:value-type="float" office:value="10.55800255984839" table:style-name="ce39">
            <text:p>10.56</text:p>
          </table:table-cell>
          <table:table-cell office:value-type="float" office:value="24.815960002180859" table:style-name="ce40">
            <text:p>24.82</text:p>
          </table:table-cell>
          <table:table-cell office:value-type="float" office:value="66.203330036786568" table:style-name="ce40">
            <text:p>66.20</text:p>
          </table:table-cell>
          <table:table-cell office:value-type="float" office:value="23.199483439891193" table:style-name="ce40">
            <text:p>23.20</text:p>
          </table:table-cell>
          <table:table-cell office:value-type="float" office:value="1.155543367366004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East Midlands</text:p>
          </table:table-cell>
          <table:table-cell office:value-type="string" table:style-name="ce38">
            <text:p>All purposes</text:p>
          </table:table-cell>
          <table:table-cell office:value-type="float" office:value="23.356917516760241" table:style-name="ce39">
            <text:p>23.36</text:p>
          </table:table-cell>
          <table:table-cell office:value-type="float" office:value="0.77365259887680382" table:style-name="ce39">
            <text:p>0.77</text:p>
          </table:table-cell>
          <table:table-cell office:value-type="float" office:value="21.840558422961699" table:style-name="ce40">
            <text:p>21.84</text:p>
          </table:table-cell>
          <table:table-cell office:value-type="float" office:value="24.873276610558769" table:style-name="ce40">
            <text:p>24.87</text:p>
          </table:table-cell>
          <table:table-cell office:value-type="float" office:value="3.3123060794372945" table:style-name="ce40">
            <text:p>3.31</text:p>
          </table:table-cell>
          <table:table-cell office:value-type="float" office:value="1.7124052057526331" table:style-name="ce40">
            <text:p>1.7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Commuting</text:p>
          </table:table-cell>
          <table:table-cell office:value-type="float" office:value="26.256016471548829" table:style-name="ce39">
            <text:p>26.26</text:p>
          </table:table-cell>
          <table:table-cell office:value-type="float" office:value="1.4771925478750849" table:style-name="ce39">
            <text:p>1.48</text:p>
          </table:table-cell>
          <table:table-cell office:value-type="float" office:value="23.360719077713661" table:style-name="ce40">
            <text:p>23.36</text:p>
          </table:table-cell>
          <table:table-cell office:value-type="float" office:value="29.15131386538399" table:style-name="ce40">
            <text:p>29.15</text:p>
          </table:table-cell>
          <table:table-cell office:value-type="float" office:value="5.6261106839104071" table:style-name="ce40">
            <text:p>5.63</text:p>
          </table:table-cell>
          <table:table-cell office:value-type="float" office:value="1.1646669767763771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Business</text:p>
          </table:table-cell>
          <table:table-cell office:value-type="float" office:value="46.771078476241229" table:style-name="ce39">
            <text:p>46.77</text:p>
          </table:table-cell>
          <table:table-cell office:value-type="float" office:value="8.2777439732300415" table:style-name="ce39">
            <text:p>8.28</text:p>
          </table:table-cell>
          <table:table-cell office:value-type="float" office:value="30.546700288710351" table:style-name="ce40">
            <text:p>30.55</text:p>
          </table:table-cell>
          <table:table-cell office:value-type="float" office:value="62.99545666377211" table:style-name="ce40">
            <text:p>63.00</text:p>
          </table:table-cell>
          <table:table-cell office:value-type="float" office:value="17.698424417206819" table:style-name="ce40">
            <text:p>17.70</text:p>
          </table:table-cell>
          <table:table-cell office:value-type="float" office:value="1.170689380882888" table:style-name="ce40">
            <text:p>1.1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ducation</text:p>
          </table:table-cell>
          <table:table-cell office:value-type="float" office:value="16.732119299538979" table:style-name="ce39">
            <text:p>16.73</text:p>
          </table:table-cell>
          <table:table-cell office:value-type="float" office:value="1.1221389046358801" table:style-name="ce39">
            <text:p>1.12</text:p>
          </table:table-cell>
          <table:table-cell office:value-type="float" office:value="14.53272704645266" table:style-name="ce40">
            <text:p>14.53</text:p>
          </table:table-cell>
          <table:table-cell office:value-type="float" office:value="18.931511552625309" table:style-name="ce40">
            <text:p>18.93</text:p>
          </table:table-cell>
          <table:table-cell office:value-type="float" office:value="6.7064959587444388" table:style-name="ce40">
            <text:p>6.71</text:p>
          </table:table-cell>
          <table:table-cell office:value-type="float" office:value="1.2231173757705891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scort education</text:p>
          </table:table-cell>
          <table:table-cell office:value-type="float" office:value="14.42615075486651" table:style-name="ce39">
            <text:p>14.43</text:p>
          </table:table-cell>
          <table:table-cell office:value-type="float" office:value="1.512947170514195" table:style-name="ce39">
            <text:p>1.51</text:p>
          </table:table-cell>
          <table:table-cell office:value-type="float" office:value="11.46077430065869" table:style-name="ce40">
            <text:p>11.46</text:p>
          </table:table-cell>
          <table:table-cell office:value-type="float" office:value="17.391527209074329" table:style-name="ce40">
            <text:p>17.39</text:p>
          </table:table-cell>
          <table:table-cell office:value-type="float" office:value="10.487531956532607" table:style-name="ce40">
            <text:p>10.49</text:p>
          </table:table-cell>
          <table:table-cell office:value-type="float" office:value="1.1456030323548789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hopping</text:p>
          </table:table-cell>
          <table:table-cell office:value-type="float" office:value="16.545041018117839" table:style-name="ce39">
            <text:p>16.55</text:p>
          </table:table-cell>
          <table:table-cell office:value-type="float" office:value="0.62064290983480908" table:style-name="ce39">
            <text:p>0.62</text:p>
          </table:table-cell>
          <table:table-cell office:value-type="float" office:value="15.328580914841609" table:style-name="ce40">
            <text:p>15.33</text:p>
          </table:table-cell>
          <table:table-cell office:value-type="float" office:value="17.761501121394058" table:style-name="ce40">
            <text:p>17.76</text:p>
          </table:table-cell>
          <table:table-cell office:value-type="float" office:value="3.7512322221212195" table:style-name="ce40">
            <text:p>3.75</text:p>
          </table:table-cell>
          <table:table-cell office:value-type="float" office:value="1.0770846471674329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 escort</text:p>
          </table:table-cell>
          <table:table-cell office:value-type="float" office:value="18.121336269242299" table:style-name="ce39">
            <text:p>18.12</text:p>
          </table:table-cell>
          <table:table-cell office:value-type="float" office:value="0.98744026139179841" table:style-name="ce39">
            <text:p>0.99</text:p>
          </table:table-cell>
          <table:table-cell office:value-type="float" office:value="16.185953356914379" table:style-name="ce40">
            <text:p>16.19</text:p>
          </table:table-cell>
          <table:table-cell office:value-type="float" office:value="20.05671918157023" table:style-name="ce40">
            <text:p>20.06</text:p>
          </table:table-cell>
          <table:table-cell office:value-type="float" office:value="5.449047723195779" table:style-name="ce40">
            <text:p>5.45</text:p>
          </table:table-cell>
          <table:table-cell office:value-type="float" office:value="1.259829330965244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Personal business</text:p>
          </table:table-cell>
          <table:table-cell office:value-type="float" office:value="23.090835973916331" table:style-name="ce39">
            <text:p>23.09</text:p>
          </table:table-cell>
          <table:table-cell office:value-type="float" office:value="1.5591497012125859" table:style-name="ce39">
            <text:p>1.56</text:p>
          </table:table-cell>
          <table:table-cell office:value-type="float" office:value="20.03490255953966" table:style-name="ce40">
            <text:p>20.03</text:p>
          </table:table-cell>
          <table:table-cell office:value-type="float" office:value="26.146769388292999" table:style-name="ce40">
            <text:p>26.15</text:p>
          </table:table-cell>
          <table:table-cell office:value-type="float" office:value="6.7522444963613228" table:style-name="ce40">
            <text:p>6.75</text:p>
          </table:table-cell>
          <table:table-cell office:value-type="float" office:value="1.1118995388874391" table:style-name="ce40">
            <text:p>1.1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5.179463661106531" table:style-name="ce39">
            <text:p>25.18</text:p>
          </table:table-cell>
          <table:table-cell office:value-type="float" office:value="2.2374397452926371" table:style-name="ce39">
            <text:p>2.24</text:p>
          </table:table-cell>
          <table:table-cell office:value-type="float" office:value="20.794081760332968" table:style-name="ce40">
            <text:p>20.79</text:p>
          </table:table-cell>
          <table:table-cell office:value-type="float" office:value="29.564845561880102" table:style-name="ce40">
            <text:p>29.56</text:p>
          </table:table-cell>
          <table:table-cell office:value-type="float" office:value="8.8859706283128634" table:style-name="ce40">
            <text:p>8.89</text:p>
          </table:table-cell>
          <table:table-cell office:value-type="float" office:value="1.2753792101111889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Visiting friends elsewhere</text:p>
          </table:table-cell>
          <table:table-cell office:value-type="float" office:value="20.021919714107892" table:style-name="ce39">
            <text:p>20.02</text:p>
          </table:table-cell>
          <table:table-cell office:value-type="float" office:value="1.356390330932685" table:style-name="ce39">
            <text:p>1.36</text:p>
          </table:table-cell>
          <table:table-cell office:value-type="float" office:value="17.363394665479831" table:style-name="ce40">
            <text:p>17.36</text:p>
          </table:table-cell>
          <table:table-cell office:value-type="float" office:value="22.680444762735959" table:style-name="ce40">
            <text:p>22.68</text:p>
          </table:table-cell>
          <table:table-cell office:value-type="float" office:value="6.7745268700530357" table:style-name="ce40">
            <text:p>6.77</text:p>
          </table:table-cell>
          <table:table-cell office:value-type="float" office:value="1.0807063751100641" table:style-name="ce40">
            <text:p>1.0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2.695010484153819" table:style-name="ce39">
            <text:p>22.70</text:p>
          </table:table-cell>
          <table:table-cell office:value-type="float" office:value="1.6543567542994491" table:style-name="ce39">
            <text:p>1.65</text:p>
          </table:table-cell>
          <table:table-cell office:value-type="float" office:value="19.452471245726901" table:style-name="ce40">
            <text:p>19.45</text:p>
          </table:table-cell>
          <table:table-cell office:value-type="float" office:value="25.937549722580741" table:style-name="ce40">
            <text:p>25.94</text:p>
          </table:table-cell>
          <table:table-cell office:value-type="float" office:value="7.2895174710518829" table:style-name="ce40">
            <text:p>7.29</text:p>
          </table:table-cell>
          <table:table-cell office:value-type="float" office:value="1.157360623930739" table:style-name="ce40">
            <text:p>1.1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Sport: participate</text:p>
          </table:table-cell>
          <table:table-cell office:value-type="float" office:value="22.60889578191119" table:style-name="ce39">
            <text:p>22.61</text:p>
          </table:table-cell>
          <table:table-cell office:value-type="float" office:value="1.652451544267169" table:style-name="ce39">
            <text:p>1.65</text:p>
          </table:table-cell>
          <table:table-cell office:value-type="float" office:value="19.37009075514754" table:style-name="ce40">
            <text:p>19.37</text:p>
          </table:table-cell>
          <table:table-cell office:value-type="float" office:value="25.847700808674841" table:style-name="ce40">
            <text:p>25.85</text:p>
          </table:table-cell>
          <table:table-cell office:value-type="float" office:value="7.3088555947489215" table:style-name="ce40">
            <text:p>7.31</text:p>
          </table:table-cell>
          <table:table-cell office:value-type="float" office:value="0.84717468231720772" table:style-name="ce40">
            <text:p>0.8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Holiday: base</text:p>
          </table:table-cell>
          <table:table-cell office:value-type="float" office:value="90.099651508897949" table:style-name="ce39">
            <text:p>90.10</text:p>
          </table:table-cell>
          <table:table-cell office:value-type="float" office:value="11.99363497597041" table:style-name="ce39">
            <text:p>11.99</text:p>
          </table:table-cell>
          <table:table-cell office:value-type="float" office:value="66.592126955995951" table:style-name="ce40">
            <text:p>66.59</text:p>
          </table:table-cell>
          <table:table-cell office:value-type="float" office:value="113.6071760617999" table:style-name="ce40">
            <text:p>113.61</text:p>
          </table:table-cell>
          <table:table-cell office:value-type="float" office:value="13.311522048213426" table:style-name="ce40">
            <text:p>13.31</text:p>
          </table:table-cell>
          <table:table-cell office:value-type="float" office:value="0.94992730451787388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Day trip</text:p>
          </table:table-cell>
          <table:table-cell office:value-type="float" office:value="34.866745254806013" table:style-name="ce39">
            <text:p>34.87</text:p>
          </table:table-cell>
          <table:table-cell office:value-type="float" office:value="3.762586045967228" table:style-name="ce39">
            <text:p>3.76</text:p>
          </table:table-cell>
          <table:table-cell office:value-type="float" office:value="27.492076604710238" table:style-name="ce40">
            <text:p>27.49</text:p>
          </table:table-cell>
          <table:table-cell office:value-type="float" office:value="42.241413904901783" table:style-name="ce40">
            <text:p>42.24</text:p>
          </table:table-cell>
          <table:table-cell office:value-type="float" office:value="10.79133144912227" table:style-name="ce40">
            <text:p>10.79</text:p>
          </table:table-cell>
          <table:table-cell office:value-type="float" office:value="1.0287188840281669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Just walk</text:p>
          </table:table-cell>
          <table:table-cell office:value-type="float" office:value="24.861583253763591" table:style-name="ce39">
            <text:p>24.86</text:p>
          </table:table-cell>
          <table:table-cell office:value-type="float" office:value="2.3471269941987751" table:style-name="ce39">
            <text:p>2.35</text:p>
          </table:table-cell>
          <table:table-cell office:value-type="float" office:value="20.261214345134" table:style-name="ce40">
            <text:p>20.26</text:p>
          </table:table-cell>
          <table:table-cell office:value-type="float" office:value="29.461952162393189" table:style-name="ce40">
            <text:p>29.46</text:p>
          </table:table-cell>
          <table:table-cell office:value-type="float" office:value="9.4407784501956975" table:style-name="ce40">
            <text:p>9.44</text:p>
          </table:table-cell>
          <table:table-cell office:value-type="float" office:value="1.4435551888826641" table:style-name="ce40">
            <text:p>1.4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Other</text:p>
          </table:table-cell>
          <table:table-cell office:value-type="float" office:value="37.013038246331668" table:style-name="ce39">
            <text:p>37.01</text:p>
          </table:table-cell>
          <table:table-cell office:value-type="float" office:value="5.2812966656713529" table:style-name="ce39">
            <text:p>5.28</text:p>
          </table:table-cell>
          <table:table-cell office:value-type="float" office:value="26.66169678161582" table:style-name="ce40">
            <text:p>26.66</text:p>
          </table:table-cell>
          <table:table-cell office:value-type="float" office:value="47.364379711047519" table:style-name="ce40">
            <text:p>47.36</text:p>
          </table:table-cell>
          <table:table-cell office:value-type="float" office:value="14.268746679272615" table:style-name="ce40">
            <text:p>14.27</text:p>
          </table:table-cell>
          <table:table-cell office:value-type="float" office:value="0.82733752581149345" table:style-name="ce40">
            <text:p>0.8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North East</text:p>
          </table:table-cell>
          <table:table-cell office:value-type="string" table:style-name="ce38">
            <text:p>All purposes</text:p>
          </table:table-cell>
          <table:table-cell office:value-type="float" office:value="22.85258828966116" table:style-name="ce39">
            <text:p>22.85</text:p>
          </table:table-cell>
          <table:table-cell office:value-type="float" office:value="0.83166525384596235" table:style-name="ce39">
            <text:p>0.83</text:p>
          </table:table-cell>
          <table:table-cell office:value-type="float" office:value="21.22252439212307" table:style-name="ce40">
            <text:p>21.22</text:p>
          </table:table-cell>
          <table:table-cell office:value-type="float" office:value="24.48265218719925" table:style-name="ce40">
            <text:p>24.48</text:p>
          </table:table-cell>
          <table:table-cell office:value-type="float" office:value="3.6392606531235661" table:style-name="ce40">
            <text:p>3.64</text:p>
          </table:table-cell>
          <table:table-cell office:value-type="float" office:value="1.553255397383396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Commuting</text:p>
          </table:table-cell>
          <table:table-cell office:value-type="float" office:value="24.841555273588359" table:style-name="ce39">
            <text:p>24.84</text:p>
          </table:table-cell>
          <table:table-cell office:value-type="float" office:value="2.5046053645407542" table:style-name="ce39">
            <text:p>2.50</text:p>
          </table:table-cell>
          <table:table-cell office:value-type="float" office:value="19.932528759088481" table:style-name="ce40">
            <text:p>19.93</text:p>
          </table:table-cell>
          <table:table-cell office:value-type="float" office:value="29.75058178808823" table:style-name="ce40">
            <text:p>29.75</text:p>
          </table:table-cell>
          <table:table-cell office:value-type="float" office:value="10.082321082382716" table:style-name="ce40">
            <text:p>10.08</text:p>
          </table:table-cell>
          <table:table-cell office:value-type="float" office:value="1.0952464834579521" table:style-name="ce40">
            <text:p>1.1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Business</text:p>
          </table:table-cell>
          <table:table-cell office:value-type="float" office:value="39.213888545821682" table:style-name="ce39">
            <text:p>39.21</text:p>
          </table:table-cell>
          <table:table-cell office:value-type="float" office:value="5.0661771390059407" table:style-name="ce39">
            <text:p>5.07</text:p>
          </table:table-cell>
          <table:table-cell office:value-type="float" office:value="29.284181353370041" table:style-name="ce40">
            <text:p>29.28</text:p>
          </table:table-cell>
          <table:table-cell office:value-type="float" office:value="49.143595738273333" table:style-name="ce40">
            <text:p>49.14</text:p>
          </table:table-cell>
          <table:table-cell office:value-type="float" office:value="12.919343954084228" table:style-name="ce40">
            <text:p>12.92</text:p>
          </table:table-cell>
          <table:table-cell office:value-type="float" office:value="0.94946981920203211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ducation</text:p>
          </table:table-cell>
          <table:table-cell office:value-type="float" office:value="18.208843422538731" table:style-name="ce39">
            <text:p>18.21</text:p>
          </table:table-cell>
          <table:table-cell office:value-type="float" office:value="2.9074763531399621" table:style-name="ce39">
            <text:p>2.91</text:p>
          </table:table-cell>
          <table:table-cell office:value-type="float" office:value="12.510189770384409" table:style-name="ce40">
            <text:p>12.51</text:p>
          </table:table-cell>
          <table:table-cell office:value-type="float" office:value="23.907497074693062" table:style-name="ce40">
            <text:p>23.91</text:p>
          </table:table-cell>
          <table:table-cell office:value-type="float" office:value="15.967386207193785" table:style-name="ce40">
            <text:p>15.97</text:p>
          </table:table-cell>
          <table:table-cell office:value-type="float" office:value="1.016662539115246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scort education</text:p>
          </table:table-cell>
          <table:table-cell office:value-type="float" office:value="13.20186117333914" table:style-name="ce39">
            <text:p>13.20</text:p>
          </table:table-cell>
          <table:table-cell office:value-type="float" office:value="2.6321714179685478" table:style-name="ce39">
            <text:p>2.63</text:p>
          </table:table-cell>
          <table:table-cell office:value-type="float" office:value="8.0428051941207848" table:style-name="ce40">
            <text:p>8.04</text:p>
          </table:table-cell>
          <table:table-cell office:value-type="float" office:value="18.360917152557491" table:style-name="ce40">
            <text:p>18.36</text:p>
          </table:table-cell>
          <table:table-cell office:value-type="float" office:value="19.937881359365896" table:style-name="ce40">
            <text:p>19.94</text:p>
          </table:table-cell>
          <table:table-cell office:value-type="float" office:value="1.2815648776579991" table:style-name="ce40">
            <text:p>1.2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hopping</text:p>
          </table:table-cell>
          <table:table-cell office:value-type="float" office:value="17.410019231618719" table:style-name="ce39">
            <text:p>17.41</text:p>
          </table:table-cell>
          <table:table-cell office:value-type="float" office:value="0.76529947992356251" table:style-name="ce39">
            <text:p>0.77</text:p>
          </table:table-cell>
          <table:table-cell office:value-type="float" office:value="15.910032250968539" table:style-name="ce40">
            <text:p>15.91</text:p>
          </table:table-cell>
          <table:table-cell office:value-type="float" office:value="18.9100062122689" table:style-name="ce40">
            <text:p>18.91</text:p>
          </table:table-cell>
          <table:table-cell office:value-type="float" office:value="4.3957417263140366" table:style-name="ce40">
            <text:p>4.40</text:p>
          </table:table-cell>
          <table:table-cell office:value-type="float" office:value="0.90912461766571739" table:style-name="ce40">
            <text:p>0.9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 escort</text:p>
          </table:table-cell>
          <table:table-cell office:value-type="float" office:value="16.60409689671819" table:style-name="ce39">
            <text:p>16.60</text:p>
          </table:table-cell>
          <table:table-cell office:value-type="float" office:value="2.009307619527859" table:style-name="ce39">
            <text:p>2.01</text:p>
          </table:table-cell>
          <table:table-cell office:value-type="float" office:value="12.665853962443579" table:style-name="ce40">
            <text:p>12.67</text:p>
          </table:table-cell>
          <table:table-cell office:value-type="float" office:value="20.542339830992791" table:style-name="ce40">
            <text:p>20.54</text:p>
          </table:table-cell>
          <table:table-cell office:value-type="float" office:value="12.101276161096122" table:style-name="ce40">
            <text:p>12.10</text:p>
          </table:table-cell>
          <table:table-cell office:value-type="float" office:value="1.203338552161304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Personal business</text:p>
          </table:table-cell>
          <table:table-cell office:value-type="float" office:value="21.950340900375458" table:style-name="ce39">
            <text:p>21.95</text:p>
          </table:table-cell>
          <table:table-cell office:value-type="float" office:value="2.922553678248013" table:style-name="ce39">
            <text:p>2.92</text:p>
          </table:table-cell>
          <table:table-cell office:value-type="float" office:value="16.22213569100936" table:style-name="ce40">
            <text:p>16.22</text:p>
          </table:table-cell>
          <table:table-cell office:value-type="float" office:value="27.678546109741571" table:style-name="ce40">
            <text:p>27.68</text:p>
          </table:table-cell>
          <table:table-cell office:value-type="float" office:value="13.314388562402796" table:style-name="ce40">
            <text:p>13.31</text:p>
          </table:table-cell>
          <table:table-cell office:value-type="float" office:value="1.715411287925767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32.238036021110517" table:style-name="ce39">
            <text:p>32.24</text:p>
          </table:table-cell>
          <table:table-cell office:value-type="float" office:value="5.4721184321968206" table:style-name="ce39">
            <text:p>5.47</text:p>
          </table:table-cell>
          <table:table-cell office:value-type="float" office:value="21.512683894004759" table:style-name="ce40">
            <text:p>21.51</text:p>
          </table:table-cell>
          <table:table-cell office:value-type="float" office:value="42.963388148216303" table:style-name="ce40">
            <text:p>42.96</text:p>
          </table:table-cell>
          <table:table-cell office:value-type="float" office:value="16.97410607958096" table:style-name="ce40">
            <text:p>16.97</text:p>
          </table:table-cell>
          <table:table-cell office:value-type="float" office:value="1.4693640269537489" table:style-name="ce40">
            <text:p>1.4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Visiting friends elsewhere</text:p>
          </table:table-cell>
          <table:table-cell office:value-type="float" office:value="21.20974397167123" table:style-name="ce39">
            <text:p>21.21</text:p>
          </table:table-cell>
          <table:table-cell office:value-type="float" office:value="3.2243393617903848" table:style-name="ce39">
            <text:p>3.22</text:p>
          </table:table-cell>
          <table:table-cell office:value-type="float" office:value="14.890038822562079" table:style-name="ce40">
            <text:p>14.89</text:p>
          </table:table-cell>
          <table:table-cell office:value-type="float" office:value="27.529449120780381" table:style-name="ce40">
            <text:p>27.53</text:p>
          </table:table-cell>
          <table:table-cell office:value-type="float" office:value="15.202160696031832" table:style-name="ce40">
            <text:p>15.20</text:p>
          </table:table-cell>
          <table:table-cell office:value-type="float" office:value="1.614712322994422" table:style-name="ce40">
            <text:p>1.6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2.503349956694251" table:style-name="ce39">
            <text:p>22.50</text:p>
          </table:table-cell>
          <table:table-cell office:value-type="float" office:value="5.1806565221403149" table:style-name="ce39">
            <text:p>5.18</text:p>
          </table:table-cell>
          <table:table-cell office:value-type="float" office:value="12.34926317329923" table:style-name="ce40">
            <text:p>12.35</text:p>
          </table:table-cell>
          <table:table-cell office:value-type="float" office:value="32.657436740089267" table:style-name="ce40">
            <text:p>32.66</text:p>
          </table:table-cell>
          <table:table-cell office:value-type="float" office:value="23.021712465521976" table:style-name="ce40">
            <text:p>23.02</text:p>
          </table:table-cell>
          <table:table-cell office:value-type="float" office:value="1.6897353611137551" table:style-name="ce40">
            <text:p>1.6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Sport: participate</text:p>
          </table:table-cell>
          <table:table-cell office:value-type="float" office:value="19.660003402453111" table:style-name="ce39">
            <text:p>19.66</text:p>
          </table:table-cell>
          <table:table-cell office:value-type="float" office:value="3.4459610033623931" table:style-name="ce39">
            <text:p>3.45</text:p>
          </table:table-cell>
          <table:table-cell office:value-type="float" office:value="12.90591983586283" table:style-name="ce40">
            <text:p>12.91</text:p>
          </table:table-cell>
          <table:table-cell office:value-type="float" office:value="26.414086969043399" table:style-name="ce40">
            <text:p>26.41</text:p>
          </table:table-cell>
          <table:table-cell office:value-type="float" office:value="17.527774196277186" table:style-name="ce40">
            <text:p>17.53</text:p>
          </table:table-cell>
          <table:table-cell office:value-type="float" office:value="0.93540866252864163" table:style-name="ce40">
            <text:p>0.9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Holiday: base</text:p>
          </table:table-cell>
          <table:table-cell office:value-type="float" office:value="61.58690561455542" table:style-name="ce39">
            <text:p>61.59</text:p>
          </table:table-cell>
          <table:table-cell office:value-type="float" office:value="19.232240167655469" table:style-name="ce39">
            <text:p>19.23</text:p>
          </table:table-cell>
          <table:table-cell office:value-type="float" office:value="23.891714885950702" table:style-name="ce40">
            <text:p>23.89</text:p>
          </table:table-cell>
          <table:table-cell office:value-type="float" office:value="99.282096343160134" table:style-name="ce40">
            <text:p>99.28</text:p>
          </table:table-cell>
          <table:table-cell office:value-type="float" office:value="31.227807235553218" table:style-name="ce40">
            <text:p>31.23</text:p>
          </table:table-cell>
          <table:table-cell office:value-type="float" office:value="1.4757654770711031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Day trip</text:p>
          </table:table-cell>
          <table:table-cell office:value-type="float" office:value="23.019242014904119" table:style-name="ce39">
            <text:p>23.02</text:p>
          </table:table-cell>
          <table:table-cell office:value-type="float" office:value="2.140296396386467" table:style-name="ce39">
            <text:p>2.14</text:p>
          </table:table-cell>
          <table:table-cell office:value-type="float" office:value="18.824261077986641" table:style-name="ce40">
            <text:p>18.82</text:p>
          </table:table-cell>
          <table:table-cell office:value-type="float" office:value="27.21422295182159" table:style-name="ce40">
            <text:p>27.21</text:p>
          </table:table-cell>
          <table:table-cell office:value-type="float" office:value="9.2978578312904627" table:style-name="ce40">
            <text:p>9.30</text:p>
          </table:table-cell>
          <table:table-cell office:value-type="float" office:value="1.05310079854173" table:style-name="ce40">
            <text:p>1.0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Just walk</text:p>
          </table:table-cell>
          <table:table-cell office:value-type="float" office:value="21.920880162826879" table:style-name="ce39">
            <text:p>21.92</text:p>
          </table:table-cell>
          <table:table-cell office:value-type="float" office:value="1.498987406661155" table:style-name="ce39">
            <text:p>1.50</text:p>
          </table:table-cell>
          <table:table-cell office:value-type="float" office:value="18.982864845771012" table:style-name="ce40">
            <text:p>18.98</text:p>
          </table:table-cell>
          <table:table-cell office:value-type="float" office:value="24.85889547988274" table:style-name="ce40">
            <text:p>24.86</text:p>
          </table:table-cell>
          <table:table-cell office:value-type="float" office:value="6.8381716223380336" table:style-name="ce40">
            <text:p>6.84</text:p>
          </table:table-cell>
          <table:table-cell office:value-type="float" office:value="0.85904796666210348" table:style-name="ce40">
            <text:p>0.8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Devon and Torbay</text:p>
          </table:table-cell>
          <table:table-cell office:value-type="string" table:style-name="ce38">
            <text:p>All purposes</text:p>
          </table:table-cell>
          <table:table-cell office:value-type="float" office:value="21.990468579135079" table:style-name="ce39">
            <text:p>21.99</text:p>
          </table:table-cell>
          <table:table-cell office:value-type="float" office:value="0.89390078438118348" table:style-name="ce39">
            <text:p>0.89</text:p>
          </table:table-cell>
          <table:table-cell office:value-type="float" office:value="20.238423041747961" table:style-name="ce40">
            <text:p>20.24</text:p>
          </table:table-cell>
          <table:table-cell office:value-type="float" office:value="23.742514116522202" table:style-name="ce40">
            <text:p>23.74</text:p>
          </table:table-cell>
          <table:table-cell office:value-type="float" office:value="4.0649465070031807" table:style-name="ce40">
            <text:p>4.06</text:p>
          </table:table-cell>
          <table:table-cell office:value-type="float" office:value="1.2012270962836431" table:style-name="ce40">
            <text:p>1.2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Hull and East York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Commut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scort education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hopping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 escort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Personal busines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at private hom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Visiting friends elsewher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Entertainment or public activity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Sport: participat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Holiday: base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Day trip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Just walk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Other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incolnshire</text:p>
          </table:table-cell>
          <table:table-cell office:value-type="string" table:style-name="ce38">
            <text:p>All purposes</text:p>
          </table:table-cell>
          <table:table-cell office:value-type="string" table:style-name="ce39">
            <text:p>[u]</text:p>
          </table:table-cell>
          <table:table-cell office:value-type="string" table:style-name="ce39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office:value-type="string" table:style-name="ce40">
            <text:p>[u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Commuting</text:p>
          </table:table-cell>
          <table:table-cell office:value-type="float" office:value="26.94681477228546" table:style-name="ce39">
            <text:p>26.95</text:p>
          </table:table-cell>
          <table:table-cell office:value-type="float" office:value="1.412164200030424" table:style-name="ce39">
            <text:p>1.41</text:p>
          </table:table-cell>
          <table:table-cell office:value-type="float" office:value="24.17897294022583" table:style-name="ce40">
            <text:p>24.18</text:p>
          </table:table-cell>
          <table:table-cell office:value-type="float" office:value="29.714656604345091" table:style-name="ce40">
            <text:p>29.71</text:p>
          </table:table-cell>
          <table:table-cell office:value-type="float" office:value="5.240560756304383" table:style-name="ce40">
            <text:p>5.24</text:p>
          </table:table-cell>
          <table:table-cell office:value-type="float" office:value="0.95133199869038687" table:style-name="ce40">
            <text:p>0.9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Business</text:p>
          </table:table-cell>
          <table:table-cell office:value-type="float" office:value="49.643243180732668" table:style-name="ce39">
            <text:p>49.64</text:p>
          </table:table-cell>
          <table:table-cell office:value-type="float" office:value="8.763080785878536" table:style-name="ce39">
            <text:p>8.76</text:p>
          </table:table-cell>
          <table:table-cell office:value-type="float" office:value="32.467604840410743" table:style-name="ce40">
            <text:p>32.47</text:p>
          </table:table-cell>
          <table:table-cell office:value-type="float" office:value="66.818881521054607" table:style-name="ce40">
            <text:p>66.82</text:p>
          </table:table-cell>
          <table:table-cell office:value-type="float" office:value="17.652111796917463" table:style-name="ce40">
            <text:p>17.65</text:p>
          </table:table-cell>
          <table:table-cell office:value-type="float" office:value="1.3936792781908101" table:style-name="ce40">
            <text:p>1.3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ducation</text:p>
          </table:table-cell>
          <table:table-cell office:value-type="float" office:value="18.72772910605044" table:style-name="ce39">
            <text:p>18.73</text:p>
          </table:table-cell>
          <table:table-cell office:value-type="float" office:value="3.503316815761" table:style-name="ce39">
            <text:p>3.50</text:p>
          </table:table-cell>
          <table:table-cell office:value-type="float" office:value="11.861228147158879" table:style-name="ce40">
            <text:p>11.86</text:p>
          </table:table-cell>
          <table:table-cell office:value-type="float" office:value="25.594230064942" table:style-name="ce40">
            <text:p>25.59</text:p>
          </table:table-cell>
          <table:table-cell office:value-type="float" office:value="18.706575666075658" table:style-name="ce40">
            <text:p>18.71</text:p>
          </table:table-cell>
          <table:table-cell office:value-type="float" office:value="2.3208821619454429" table:style-name="ce40">
            <text:p>2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scort education</text:p>
          </table:table-cell>
          <table:table-cell office:value-type="float" office:value="12.981181142703621" table:style-name="ce39">
            <text:p>12.98</text:p>
          </table:table-cell>
          <table:table-cell office:value-type="float" office:value="1.5220787327993031" table:style-name="ce39">
            <text:p>1.52</text:p>
          </table:table-cell>
          <table:table-cell office:value-type="float" office:value="9.9979068264169868" table:style-name="ce40">
            <text:p>10.00</text:p>
          </table:table-cell>
          <table:table-cell office:value-type="float" office:value="15.964455458990249" table:style-name="ce40">
            <text:p>15.96</text:p>
          </table:table-cell>
          <table:table-cell office:value-type="float" office:value="11.725271499310548" table:style-name="ce40">
            <text:p>11.73</text:p>
          </table:table-cell>
          <table:table-cell office:value-type="float" office:value="1.6197931666796279" table:style-name="ce40">
            <text:p>1.6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hopping</text:p>
          </table:table-cell>
          <table:table-cell office:value-type="float" office:value="20.006079016622959" table:style-name="ce39">
            <text:p>20.01</text:p>
          </table:table-cell>
          <table:table-cell office:value-type="float" office:value="1.415153198565855" table:style-name="ce39">
            <text:p>1.42</text:p>
          </table:table-cell>
          <table:table-cell office:value-type="float" office:value="17.232378747433881" table:style-name="ce40">
            <text:p>17.23</text:p>
          </table:table-cell>
          <table:table-cell office:value-type="float" office:value="22.77977928581203" table:style-name="ce40">
            <text:p>22.78</text:p>
          </table:table-cell>
          <table:table-cell office:value-type="float" office:value="7.0736159613785929" table:style-name="ce40">
            <text:p>7.07</text:p>
          </table:table-cell>
          <table:table-cell office:value-type="float" office:value="1.331767378760609" table:style-name="ce40">
            <text:p>1.3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 escort</text:p>
          </table:table-cell>
          <table:table-cell office:value-type="float" office:value="16.125932021077549" table:style-name="ce39">
            <text:p>16.13</text:p>
          </table:table-cell>
          <table:table-cell office:value-type="float" office:value="1.197226320726996" table:style-name="ce39">
            <text:p>1.20</text:p>
          </table:table-cell>
          <table:table-cell office:value-type="float" office:value="13.779368432452641" table:style-name="ce40">
            <text:p>13.78</text:p>
          </table:table-cell>
          <table:table-cell office:value-type="float" office:value="18.47249560970246" table:style-name="ce40">
            <text:p>18.47</text:p>
          </table:table-cell>
          <table:table-cell office:value-type="float" office:value="7.4242302346441136" table:style-name="ce40">
            <text:p>7.42</text:p>
          </table:table-cell>
          <table:table-cell office:value-type="float" office:value="1.4099339803879389" table:style-name="ce40">
            <text:p>1.4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Personal business</text:p>
          </table:table-cell>
          <table:table-cell office:value-type="float" office:value="17.93021950333117" table:style-name="ce39">
            <text:p>17.93</text:p>
          </table:table-cell>
          <table:table-cell office:value-type="float" office:value="1.0682981547444459" table:style-name="ce39">
            <text:p>1.07</text:p>
          </table:table-cell>
          <table:table-cell office:value-type="float" office:value="15.83635512003206" table:style-name="ce40">
            <text:p>15.84</text:p>
          </table:table-cell>
          <table:table-cell office:value-type="float" office:value="20.02408388663029" table:style-name="ce40">
            <text:p>20.02</text:p>
          </table:table-cell>
          <table:table-cell office:value-type="float" office:value="5.9580874319244774" table:style-name="ce40">
            <text:p>5.96</text:p>
          </table:table-cell>
          <table:table-cell office:value-type="float" office:value="0.9100120371725372" table:style-name="ce40">
            <text:p>0.9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6.317149238725001" table:style-name="ce39">
            <text:p>26.32</text:p>
          </table:table-cell>
          <table:table-cell office:value-type="float" office:value="4.5393169534996227" table:style-name="ce39">
            <text:p>4.54</text:p>
          </table:table-cell>
          <table:table-cell office:value-type="float" office:value="17.42008800986574" table:style-name="ce40">
            <text:p>17.42</text:p>
          </table:table-cell>
          <table:table-cell office:value-type="float" office:value="35.214210467584273" table:style-name="ce40">
            <text:p>35.21</text:p>
          </table:table-cell>
          <table:table-cell office:value-type="float" office:value="17.248513174140214" table:style-name="ce40">
            <text:p>17.25</text:p>
          </table:table-cell>
          <table:table-cell office:value-type="float" office:value="1.9205563261832901" table:style-name="ce40">
            <text:p>1.9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Visiting friends elsewhere</text:p>
          </table:table-cell>
          <table:table-cell office:value-type="float" office:value="24.03831546729462" table:style-name="ce39">
            <text:p>24.04</text:p>
          </table:table-cell>
          <table:table-cell office:value-type="float" office:value="2.9111527127551868" table:style-name="ce39">
            <text:p>2.91</text:p>
          </table:table-cell>
          <table:table-cell office:value-type="float" office:value="18.332456150294451" table:style-name="ce40">
            <text:p>18.33</text:p>
          </table:table-cell>
          <table:table-cell office:value-type="float" office:value="29.744174784294781" table:style-name="ce40">
            <text:p>29.74</text:p>
          </table:table-cell>
          <table:table-cell office:value-type="float" office:value="12.11046887505891" table:style-name="ce40">
            <text:p>12.11</text:p>
          </table:table-cell>
          <table:table-cell office:value-type="float" office:value="1.723203791911885" table:style-name="ce40">
            <text:p>1.7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3.389605135392291" table:style-name="ce39">
            <text:p>23.39</text:p>
          </table:table-cell>
          <table:table-cell office:value-type="float" office:value="2.0390311709987201" table:style-name="ce39">
            <text:p>2.04</text:p>
          </table:table-cell>
          <table:table-cell office:value-type="float" office:value="19.3931040402348" table:style-name="ce40">
            <text:p>19.39</text:p>
          </table:table-cell>
          <table:table-cell office:value-type="float" office:value="27.386106230549782" table:style-name="ce40">
            <text:p>27.39</text:p>
          </table:table-cell>
          <table:table-cell office:value-type="float" office:value="8.7176810347829807" table:style-name="ce40">
            <text:p>8.72</text:p>
          </table:table-cell>
          <table:table-cell office:value-type="float" office:value="1.668585924967861" table:style-name="ce40">
            <text:p>1.6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Sport: participate</text:p>
          </table:table-cell>
          <table:table-cell office:value-type="float" office:value="19.88878667419657" table:style-name="ce39">
            <text:p>19.89</text:p>
          </table:table-cell>
          <table:table-cell office:value-type="float" office:value="1.5121568286022919" table:style-name="ce39">
            <text:p>1.51</text:p>
          </table:table-cell>
          <table:table-cell office:value-type="float" office:value="16.924959290136069" table:style-name="ce40">
            <text:p>16.92</text:p>
          </table:table-cell>
          <table:table-cell office:value-type="float" office:value="22.85261405825706" table:style-name="ce40">
            <text:p>22.85</text:p>
          </table:table-cell>
          <table:table-cell office:value-type="float" office:value="7.6030622348830494" table:style-name="ce40">
            <text:p>7.60</text:p>
          </table:table-cell>
          <table:table-cell office:value-type="float" office:value="1.0225353180694341" table:style-name="ce40">
            <text:p>1.0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Holiday: base</text:p>
          </table:table-cell>
          <table:table-cell office:value-type="float" office:value="79.985888516886007" table:style-name="ce39">
            <text:p>79.99</text:p>
          </table:table-cell>
          <table:table-cell office:value-type="float" office:value="8.6307774047111927" table:style-name="ce39">
            <text:p>8.63</text:p>
          </table:table-cell>
          <table:table-cell office:value-type="float" office:value="63.069564803652071" table:style-name="ce40">
            <text:p>63.07</text:p>
          </table:table-cell>
          <table:table-cell office:value-type="float" office:value="96.902212230119943" table:style-name="ce40">
            <text:p>96.90</text:p>
          </table:table-cell>
          <table:table-cell office:value-type="float" office:value="10.79037510834068" table:style-name="ce40">
            <text:p>10.79</text:p>
          </table:table-cell>
          <table:table-cell office:value-type="float" office:value="1.2210925439663829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Day trip</text:p>
          </table:table-cell>
          <table:table-cell office:value-type="float" office:value="40.12560453276857" table:style-name="ce39">
            <text:p>40.13</text:p>
          </table:table-cell>
          <table:table-cell office:value-type="float" office:value="5.9973598492531934" table:style-name="ce39">
            <text:p>6.00</text:p>
          </table:table-cell>
          <table:table-cell office:value-type="float" office:value="28.370779228232308" table:style-name="ce40">
            <text:p>28.37</text:p>
          </table:table-cell>
          <table:table-cell office:value-type="float" office:value="51.880429837304831" table:style-name="ce40">
            <text:p>51.88</text:p>
          </table:table-cell>
          <table:table-cell office:value-type="float" office:value="14.946466026089277" table:style-name="ce40">
            <text:p>14.95</text:p>
          </table:table-cell>
          <table:table-cell office:value-type="float" office:value="1.2153817149446999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Just walk</text:p>
          </table:table-cell>
          <table:table-cell office:value-type="float" office:value="25.263431083051341" table:style-name="ce39">
            <text:p>25.26</text:p>
          </table:table-cell>
          <table:table-cell office:value-type="float" office:value="2.4284667806343809" table:style-name="ce39">
            <text:p>2.43</text:p>
          </table:table-cell>
          <table:table-cell office:value-type="float" office:value="20.50363619300796" table:style-name="ce40">
            <text:p>20.50</text:p>
          </table:table-cell>
          <table:table-cell office:value-type="float" office:value="30.023225973094728" table:style-name="ce40">
            <text:p>30.02</text:p>
          </table:table-cell>
          <table:table-cell office:value-type="float" office:value="9.6125770591136526" table:style-name="ce40">
            <text:p>9.61</text:p>
          </table:table-cell>
          <table:table-cell office:value-type="float" office:value="1.028156075387568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Other</text:p>
          </table:table-cell>
          <table:table-cell office:value-type="float" office:value="0" table:style-name="ce39">
            <text:p>0.00</text:p>
          </table:table-cell>
          <table:table-cell office:value-type="string" table:style-name="ce39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office:value-type="string" table:style-name="ce40">
            <text:p>[x]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Lancashire</text:p>
          </table:table-cell>
          <table:table-cell office:value-type="string" table:style-name="ce38">
            <text:p>All purposes</text:p>
          </table:table-cell>
          <table:table-cell office:value-type="float" office:value="22.447304794362179" table:style-name="ce39">
            <text:p>22.45</text:p>
          </table:table-cell>
          <table:table-cell office:value-type="float" office:value="1.2403532991698989" table:style-name="ce39">
            <text:p>1.24</text:p>
          </table:table-cell>
          <table:table-cell office:value-type="float" office:value="20.01621232798918" table:style-name="ce40">
            <text:p>20.02</text:p>
          </table:table-cell>
          <table:table-cell office:value-type="float" office:value="24.878397260735181" table:style-name="ce40">
            <text:p>24.88</text:p>
          </table:table-cell>
          <table:table-cell office:value-type="float" office:value="5.5256223877773669" table:style-name="ce40">
            <text:p>5.53</text:p>
          </table:table-cell>
          <table:table-cell office:value-type="float" office:value="1.8445638114761691" table:style-name="ce40">
            <text:p>1.8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Commuting</text:p>
          </table:table-cell>
          <table:table-cell office:value-type="float" office:value="28.534211451080889" table:style-name="ce39">
            <text:p>28.53</text:p>
          </table:table-cell>
          <table:table-cell office:value-type="float" office:value="0.57510457940934612" table:style-name="ce39">
            <text:p>0.58</text:p>
          </table:table-cell>
          <table:table-cell office:value-type="float" office:value="27.407006475438571" table:style-name="ce40">
            <text:p>27.41</text:p>
          </table:table-cell>
          <table:table-cell office:value-type="float" office:value="29.661416426723211" table:style-name="ce40">
            <text:p>29.66</text:p>
          </table:table-cell>
          <table:table-cell office:value-type="float" office:value="2.0154914054495832" table:style-name="ce40">
            <text:p>2.02</text:p>
          </table:table-cell>
          <table:table-cell office:value-type="float" office:value="1.31011170094565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Business</text:p>
          </table:table-cell>
          <table:table-cell office:value-type="float" office:value="43.726754435660197" table:style-name="ce39">
            <text:p>43.73</text:p>
          </table:table-cell>
          <table:table-cell office:value-type="float" office:value="2.1382437719173861" table:style-name="ce39">
            <text:p>2.14</text:p>
          </table:table-cell>
          <table:table-cell office:value-type="float" office:value="39.535796642702131" table:style-name="ce40">
            <text:p>39.54</text:p>
          </table:table-cell>
          <table:table-cell office:value-type="float" office:value="47.917712228618278" table:style-name="ce40">
            <text:p>47.92</text:p>
          </table:table-cell>
          <table:table-cell office:value-type="float" office:value="4.8900125324041843" table:style-name="ce40">
            <text:p>4.89</text:p>
          </table:table-cell>
          <table:table-cell office:value-type="float" office:value="1.192383959346424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ducation</text:p>
          </table:table-cell>
          <table:table-cell office:value-type="float" office:value="20.20759362991086" table:style-name="ce39">
            <text:p>20.21</text:p>
          </table:table-cell>
          <table:table-cell office:value-type="float" office:value="0.8103337551420271" table:style-name="ce39">
            <text:p>0.81</text:p>
          </table:table-cell>
          <table:table-cell office:value-type="float" office:value="18.619339469832489" table:style-name="ce40">
            <text:p>18.62</text:p>
          </table:table-cell>
          <table:table-cell office:value-type="float" office:value="21.795847789989239" table:style-name="ce40">
            <text:p>21.80</text:p>
          </table:table-cell>
          <table:table-cell office:value-type="float" office:value="4.0100457777544962" table:style-name="ce40">
            <text:p>4.01</text:p>
          </table:table-cell>
          <table:table-cell office:value-type="float" office:value="1.78437616187887" table:style-name="ce40">
            <text:p>1.7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scort education</text:p>
          </table:table-cell>
          <table:table-cell office:value-type="float" office:value="13.53591340658854" table:style-name="ce39">
            <text:p>13.54</text:p>
          </table:table-cell>
          <table:table-cell office:value-type="float" office:value="0.47282856057222888" table:style-name="ce39">
            <text:p>[low]</text:p>
          </table:table-cell>
          <table:table-cell office:value-type="float" office:value="12.609169427866981" table:style-name="ce40">
            <text:p>12.61</text:p>
          </table:table-cell>
          <table:table-cell office:value-type="float" office:value="14.462657385310109" table:style-name="ce40">
            <text:p>14.46</text:p>
          </table:table-cell>
          <table:table-cell office:value-type="float" office:value="3.4931411451116543" table:style-name="ce40">
            <text:p>3.49</text:p>
          </table:table-cell>
          <table:table-cell office:value-type="float" office:value="1.3666499954952891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hopping</text:p>
          </table:table-cell>
          <table:table-cell office:value-type="float" office:value="17.66800846236297" table:style-name="ce39">
            <text:p>17.67</text:p>
          </table:table-cell>
          <table:table-cell office:value-type="float" office:value="0.24786973050290639" table:style-name="ce39">
            <text:p>[low]</text:p>
          </table:table-cell>
          <table:table-cell office:value-type="float" office:value="17.18218379057728" table:style-name="ce40">
            <text:p>17.18</text:p>
          </table:table-cell>
          <table:table-cell office:value-type="float" office:value="18.15383313414867" table:style-name="ce40">
            <text:p>18.15</text:p>
          </table:table-cell>
          <table:table-cell office:value-type="float" office:value="1.4029296569046108" table:style-name="ce40">
            <text:p>1.40</text:p>
          </table:table-cell>
          <table:table-cell office:value-type="float" office:value="1.2719016581907241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 escort</text:p>
          </table:table-cell>
          <table:table-cell office:value-type="float" office:value="17.723316938136001" table:style-name="ce39">
            <text:p>17.72</text:p>
          </table:table-cell>
          <table:table-cell office:value-type="float" office:value="0.38638423035837599" table:style-name="ce39">
            <text:p>[low]</text:p>
          </table:table-cell>
          <table:table-cell office:value-type="float" office:value="16.96600384663358" table:style-name="ce40">
            <text:p>16.97</text:p>
          </table:table-cell>
          <table:table-cell office:value-type="float" office:value="18.480630029638419" table:style-name="ce40">
            <text:p>18.48</text:p>
          </table:table-cell>
          <table:table-cell office:value-type="float" office:value="2.1800898314185022" table:style-name="ce40">
            <text:p>2.18</text:p>
          </table:table-cell>
          <table:table-cell office:value-type="float" office:value="1.3563503701837221" table:style-name="ce40">
            <text:p>1.3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Personal business</text:p>
          </table:table-cell>
          <table:table-cell office:value-type="float" office:value="19.800605749527669" table:style-name="ce39">
            <text:p>19.80</text:p>
          </table:table-cell>
          <table:table-cell office:value-type="float" office:value="0.45697926210497591" table:style-name="ce39">
            <text:p>[low]</text:p>
          </table:table-cell>
          <table:table-cell office:value-type="float" office:value="18.904926395801908" table:style-name="ce40">
            <text:p>18.90</text:p>
          </table:table-cell>
          <table:table-cell office:value-type="float" office:value="20.69628510325342" table:style-name="ce40">
            <text:p>20.70</text:p>
          </table:table-cell>
          <table:table-cell office:value-type="float" office:value="2.307905464538007" table:style-name="ce40">
            <text:p>2.31</text:p>
          </table:table-cell>
          <table:table-cell office:value-type="float" office:value="1.316523005698657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27.429636530791409" table:style-name="ce39">
            <text:p>27.43</text:p>
          </table:table-cell>
          <table:table-cell office:value-type="float" office:value="0.88139157021741255" table:style-name="ce39">
            <text:p>0.88</text:p>
          </table:table-cell>
          <table:table-cell office:value-type="float" office:value="25.70210905316528" table:style-name="ce40">
            <text:p>25.70</text:p>
          </table:table-cell>
          <table:table-cell office:value-type="float" office:value="29.157164008417539" table:style-name="ce40">
            <text:p>29.16</text:p>
          </table:table-cell>
          <table:table-cell office:value-type="float" office:value="3.2132819887277684" table:style-name="ce40">
            <text:p>3.21</text:p>
          </table:table-cell>
          <table:table-cell office:value-type="float" office:value="1.5356267558466281" table:style-name="ce40">
            <text:p>1.5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Visiting friends elsewhere</text:p>
          </table:table-cell>
          <table:table-cell office:value-type="float" office:value="22.700004174935511" table:style-name="ce39">
            <text:p>22.70</text:p>
          </table:table-cell>
          <table:table-cell office:value-type="float" office:value="0.65068224223503524" table:style-name="ce39">
            <text:p>0.65</text:p>
          </table:table-cell>
          <table:table-cell office:value-type="float" office:value="21.424666980154839" table:style-name="ce40">
            <text:p>21.42</text:p>
          </table:table-cell>
          <table:table-cell office:value-type="float" office:value="23.97534136971618" table:style-name="ce40">
            <text:p>23.98</text:p>
          </table:table-cell>
          <table:table-cell office:value-type="float" office:value="2.8664410685593356" table:style-name="ce40">
            <text:p>2.87</text:p>
          </table:table-cell>
          <table:table-cell office:value-type="float" office:value="1.500749360988282" table:style-name="ce40">
            <text:p>1.50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4.202990102074988" table:style-name="ce39">
            <text:p>24.20</text:p>
          </table:table-cell>
          <table:table-cell office:value-type="float" office:value="0.65880096899141039" table:style-name="ce39">
            <text:p>0.66</text:p>
          </table:table-cell>
          <table:table-cell office:value-type="float" office:value="22.911740202851831" table:style-name="ce40">
            <text:p>22.91</text:p>
          </table:table-cell>
          <table:table-cell office:value-type="float" office:value="25.494240001298159" table:style-name="ce40">
            <text:p>25.49</text:p>
          </table:table-cell>
          <table:table-cell office:value-type="float" office:value="2.7219817312362968" table:style-name="ce40">
            <text:p>2.72</text:p>
          </table:table-cell>
          <table:table-cell office:value-type="float" office:value="1.274649664942185" table:style-name="ce40">
            <text:p>1.2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Sport: participate</text:p>
          </table:table-cell>
          <table:table-cell office:value-type="float" office:value="20.29407714852481" table:style-name="ce39">
            <text:p>20.29</text:p>
          </table:table-cell>
          <table:table-cell office:value-type="float" office:value="0.71585683731475125" table:style-name="ce39">
            <text:p>0.72</text:p>
          </table:table-cell>
          <table:table-cell office:value-type="float" office:value="18.8909977473879" table:style-name="ce40">
            <text:p>18.89</text:p>
          </table:table-cell>
          <table:table-cell office:value-type="float" office:value="21.69715654966172" table:style-name="ce40">
            <text:p>21.70</text:p>
          </table:table-cell>
          <table:table-cell office:value-type="float" office:value="3.5274175419540441" table:style-name="ce40">
            <text:p>3.53</text:p>
          </table:table-cell>
          <table:table-cell office:value-type="float" office:value="1.1519832359315361" table:style-name="ce40">
            <text:p>1.1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Holiday: base</text:p>
          </table:table-cell>
          <table:table-cell office:value-type="float" office:value="88.08487378574597" table:style-name="ce39">
            <text:p>88.08</text:p>
          </table:table-cell>
          <table:table-cell office:value-type="float" office:value="4.3851300121360879" table:style-name="ce39">
            <text:p>4.39</text:p>
          </table:table-cell>
          <table:table-cell office:value-type="float" office:value="79.490018961959237" table:style-name="ce40">
            <text:p>79.49</text:p>
          </table:table-cell>
          <table:table-cell office:value-type="float" office:value="96.679728609532702" table:style-name="ce40">
            <text:p>96.68</text:p>
          </table:table-cell>
          <table:table-cell office:value-type="float" office:value="4.9783008406213973" table:style-name="ce40">
            <text:p>4.98</text:p>
          </table:table-cell>
          <table:table-cell office:value-type="float" office:value="1.313169158209931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Day trip</text:p>
          </table:table-cell>
          <table:table-cell office:value-type="float" office:value="34.721764697123568" table:style-name="ce39">
            <text:p>34.72</text:p>
          </table:table-cell>
          <table:table-cell office:value-type="float" office:value="1.3795267454359099" table:style-name="ce39">
            <text:p>1.38</text:p>
          </table:table-cell>
          <table:table-cell office:value-type="float" office:value="32.017892276069183" table:style-name="ce40">
            <text:p>32.02</text:p>
          </table:table-cell>
          <table:table-cell office:value-type="float" office:value="37.425637118177953" table:style-name="ce40">
            <text:p>37.43</text:p>
          </table:table-cell>
          <table:table-cell office:value-type="float" office:value="3.9730893791529929" table:style-name="ce40">
            <text:p>3.97</text:p>
          </table:table-cell>
          <table:table-cell office:value-type="float" office:value="1.45863026482723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Just walk</text:p>
          </table:table-cell>
          <table:table-cell office:value-type="float" office:value="25.17153031056824" table:style-name="ce39">
            <text:p>25.17</text:p>
          </table:table-cell>
          <table:table-cell office:value-type="float" office:value="0.71137203415429029" table:style-name="ce39">
            <text:p>0.71</text:p>
          </table:table-cell>
          <table:table-cell office:value-type="float" office:value="23.777241123625831" table:style-name="ce40">
            <text:p>23.78</text:p>
          </table:table-cell>
          <table:table-cell office:value-type="float" office:value="26.565819497510649" table:style-name="ce40">
            <text:p>26.57</text:p>
          </table:table-cell>
          <table:table-cell office:value-type="float" office:value="2.8260976801065665" table:style-name="ce40">
            <text:p>2.83</text:p>
          </table:table-cell>
          <table:table-cell office:value-type="float" office:value="1.475647388069637" table:style-name="ce40">
            <text:p>1.48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Other</text:p>
          </table:table-cell>
          <table:table-cell office:value-type="float" office:value="48.524476427200902" table:style-name="ce39">
            <text:p>48.52</text:p>
          </table:table-cell>
          <table:table-cell office:value-type="float" office:value="6.4270569538343043" table:style-name="ce39">
            <text:p>6.43</text:p>
          </table:table-cell>
          <table:table-cell office:value-type="float" office:value="35.927444797685659" table:style-name="ce40">
            <text:p>35.93</text:p>
          </table:table-cell>
          <table:table-cell office:value-type="float" office:value="61.121508056716131" table:style-name="ce40">
            <text:p>61.12</text:p>
          </table:table-cell>
          <table:table-cell office:value-type="float" office:value="13.244979497051409" table:style-name="ce40">
            <text:p>13.24</text:p>
          </table:table-cell>
          <table:table-cell office:value-type="float" office:value="1.0311720625668159" table:style-name="ce40">
            <text:p>1.0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All combined authorities</text:p>
          </table:table-cell>
          <table:table-cell office:value-type="string" table:style-name="ce38">
            <text:p>All purposes</text:p>
          </table:table-cell>
          <table:table-cell office:value-type="float" office:value="23.39511104748788" table:style-name="ce39">
            <text:p>23.40</text:p>
          </table:table-cell>
          <table:table-cell office:value-type="float" office:value="0.26461911244741682" table:style-name="ce39">
            <text:p>[low]</text:p>
          </table:table-cell>
          <table:table-cell office:value-type="float" office:value="22.87645758709095" table:style-name="ce40">
            <text:p>22.88</text:p>
          </table:table-cell>
          <table:table-cell office:value-type="float" office:value="23.913764507884821" table:style-name="ce40">
            <text:p>23.91</text:p>
          </table:table-cell>
          <table:table-cell office:value-type="float" office:value="1.131087225490349" table:style-name="ce40">
            <text:p>1.13</text:p>
          </table:table-cell>
          <table:table-cell office:value-type="float" office:value="1.632461383424038" table:style-name="ce40">
            <text:p>1.6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Commuting</text:p>
          </table:table-cell>
          <table:table-cell office:value-type="float" office:value="43.493530863469928" table:style-name="ce39">
            <text:p>43.49</text:p>
          </table:table-cell>
          <table:table-cell office:value-type="float" office:value="1.115477074350695" table:style-name="ce39">
            <text:p>1.12</text:p>
          </table:table-cell>
          <table:table-cell office:value-type="float" office:value="41.307195797742573" table:style-name="ce40">
            <text:p>41.31</text:p>
          </table:table-cell>
          <table:table-cell office:value-type="float" office:value="45.679865929197291" table:style-name="ce40">
            <text:p>45.68</text:p>
          </table:table-cell>
          <table:table-cell office:value-type="float" office:value="2.5646965242998485" table:style-name="ce40">
            <text:p>2.56</text:p>
          </table:table-cell>
          <table:table-cell office:value-type="float" office:value="1.3225128494354761" table:style-name="ce40">
            <text:p>1.3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Business</text:p>
          </table:table-cell>
          <table:table-cell office:value-type="float" office:value="49.116288513524204" table:style-name="ce39">
            <text:p>49.12</text:p>
          </table:table-cell>
          <table:table-cell office:value-type="float" office:value="2.7386477495068058" table:style-name="ce39">
            <text:p>2.74</text:p>
          </table:table-cell>
          <table:table-cell office:value-type="float" office:value="43.748538924490859" table:style-name="ce40">
            <text:p>43.75</text:p>
          </table:table-cell>
          <table:table-cell office:value-type="float" office:value="54.484038102557527" table:style-name="ce40">
            <text:p>54.48</text:p>
          </table:table-cell>
          <table:table-cell office:value-type="float" office:value="5.5758442512461359" table:style-name="ce40">
            <text:p>5.58</text:p>
          </table:table-cell>
          <table:table-cell office:value-type="float" office:value="1.039900652008535" table:style-name="ce40">
            <text:p>1.0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ducation</text:p>
          </table:table-cell>
          <table:table-cell office:value-type="float" office:value="23.84597650784648" table:style-name="ce39">
            <text:p>23.85</text:p>
          </table:table-cell>
          <table:table-cell office:value-type="float" office:value="1.076490912113907" table:style-name="ce39">
            <text:p>1.08</text:p>
          </table:table-cell>
          <table:table-cell office:value-type="float" office:value="21.736054320103229" table:style-name="ce40">
            <text:p>21.74</text:p>
          </table:table-cell>
          <table:table-cell office:value-type="float" office:value="25.955898695589742" table:style-name="ce40">
            <text:p>25.96</text:p>
          </table:table-cell>
          <table:table-cell office:value-type="float" office:value="4.5143503003942387" table:style-name="ce40">
            <text:p>4.51</text:p>
          </table:table-cell>
          <table:table-cell office:value-type="float" office:value="1.255266058603262" table:style-name="ce40">
            <text:p>1.2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scort education</text:p>
          </table:table-cell>
          <table:table-cell office:value-type="float" office:value="15.8191471410743" table:style-name="ce39">
            <text:p>15.82</text:p>
          </table:table-cell>
          <table:table-cell office:value-type="float" office:value="0.93862864022223724" table:style-name="ce39">
            <text:p>0.94</text:p>
          </table:table-cell>
          <table:table-cell office:value-type="float" office:value="13.97943500623871" table:style-name="ce40">
            <text:p>13.98</text:p>
          </table:table-cell>
          <table:table-cell office:value-type="float" office:value="17.658859275909879" table:style-name="ce40">
            <text:p>17.66</text:p>
          </table:table-cell>
          <table:table-cell office:value-type="float" office:value="5.933497121251845" table:style-name="ce40">
            <text:p>5.93</text:p>
          </table:table-cell>
          <table:table-cell office:value-type="float" office:value="1.1934472850832161" table:style-name="ce40">
            <text:p>1.1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hopping</text:p>
          </table:table-cell>
          <table:table-cell office:value-type="float" office:value="20.61656220845186" table:style-name="ce39">
            <text:p>20.62</text:p>
          </table:table-cell>
          <table:table-cell office:value-type="float" office:value="0.57183936626387921" table:style-name="ce39">
            <text:p>0.57</text:p>
          </table:table-cell>
          <table:table-cell office:value-type="float" office:value="19.49575705057465" table:style-name="ce40">
            <text:p>19.50</text:p>
          </table:table-cell>
          <table:table-cell office:value-type="float" office:value="21.73736736632906" table:style-name="ce40">
            <text:p>21.74</text:p>
          </table:table-cell>
          <table:table-cell office:value-type="float" office:value="2.7736892333555536" table:style-name="ce40">
            <text:p>2.77</text:p>
          </table:table-cell>
          <table:table-cell office:value-type="float" office:value="1.2546914013112269" table:style-name="ce40">
            <text:p>1.2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 escort</text:p>
          </table:table-cell>
          <table:table-cell office:value-type="float" office:value="20.402677687198061" table:style-name="ce39">
            <text:p>20.40</text:p>
          </table:table-cell>
          <table:table-cell office:value-type="float" office:value="0.90637417551097121" table:style-name="ce39">
            <text:p>0.91</text:p>
          </table:table-cell>
          <table:table-cell office:value-type="float" office:value="18.62618430319656" table:style-name="ce40">
            <text:p>18.63</text:p>
          </table:table-cell>
          <table:table-cell office:value-type="float" office:value="22.179171071199569" table:style-name="ce40">
            <text:p>22.18</text:p>
          </table:table-cell>
          <table:table-cell office:value-type="float" office:value="4.4424275548875043" table:style-name="ce40">
            <text:p>4.44</text:p>
          </table:table-cell>
          <table:table-cell office:value-type="float" office:value="1.3075188695236251" table:style-name="ce40">
            <text:p>1.31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Personal business</text:p>
          </table:table-cell>
          <table:table-cell office:value-type="float" office:value="26.025846438251001" table:style-name="ce39">
            <text:p>26.03</text:p>
          </table:table-cell>
          <table:table-cell office:value-type="float" office:value="1.144597173232051" table:style-name="ce39">
            <text:p>1.14</text:p>
          </table:table-cell>
          <table:table-cell office:value-type="float" office:value="23.78243597871619" table:style-name="ce40">
            <text:p>23.78</text:p>
          </table:table-cell>
          <table:table-cell office:value-type="float" office:value="28.269256897785819" table:style-name="ce40">
            <text:p>28.27</text:p>
          </table:table-cell>
          <table:table-cell office:value-type="float" office:value="4.3979248703696365" table:style-name="ce40">
            <text:p>4.40</text:p>
          </table:table-cell>
          <table:table-cell office:value-type="float" office:value="1.2241640493473569" table:style-name="ce40">
            <text:p>1.22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at private home</text:p>
          </table:table-cell>
          <table:table-cell office:value-type="float" office:value="45.877246068355838" table:style-name="ce39">
            <text:p>45.88</text:p>
          </table:table-cell>
          <table:table-cell office:value-type="float" office:value="2.089409873344882" table:style-name="ce39">
            <text:p>2.09</text:p>
          </table:table-cell>
          <table:table-cell office:value-type="float" office:value="41.782002716599877" table:style-name="ce40">
            <text:p>41.78</text:p>
          </table:table-cell>
          <table:table-cell office:value-type="float" office:value="49.972489420111813" table:style-name="ce40">
            <text:p>49.97</text:p>
          </table:table-cell>
          <table:table-cell office:value-type="float" office:value="4.5543489472574672" table:style-name="ce40">
            <text:p>4.55</text:p>
          </table:table-cell>
          <table:table-cell office:value-type="float" office:value="1.4648089345126649" table:style-name="ce40">
            <text:p>1.4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Visiting friends elsewhere</text:p>
          </table:table-cell>
          <table:table-cell office:value-type="float" office:value="30.373780230154491" table:style-name="ce39">
            <text:p>30.37</text:p>
          </table:table-cell>
          <table:table-cell office:value-type="float" office:value="1.399556740061181" table:style-name="ce39">
            <text:p>1.40</text:p>
          </table:table-cell>
          <table:table-cell office:value-type="float" office:value="27.630649019634578" table:style-name="ce40">
            <text:p>27.63</text:p>
          </table:table-cell>
          <table:table-cell office:value-type="float" office:value="33.116911440674407" table:style-name="ce40">
            <text:p>33.12</text:p>
          </table:table-cell>
          <table:table-cell office:value-type="float" office:value="4.6077792407009275" table:style-name="ce40">
            <text:p>4.61</text:p>
          </table:table-cell>
          <table:table-cell office:value-type="float" office:value="1.370301791488443" table:style-name="ce40">
            <text:p>1.37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Entertainment or public activity</text:p>
          </table:table-cell>
          <table:table-cell office:value-type="float" office:value="29.014462678753439" table:style-name="ce39">
            <text:p>29.01</text:p>
          </table:table-cell>
          <table:table-cell office:value-type="float" office:value="1.263916924472257" table:style-name="ce39">
            <text:p>1.26</text:p>
          </table:table-cell>
          <table:table-cell office:value-type="float" office:value="26.537185506787811" table:style-name="ce40">
            <text:p>26.54</text:p>
          </table:table-cell>
          <table:table-cell office:value-type="float" office:value="31.49173985071906" table:style-name="ce40">
            <text:p>31.49</text:p>
          </table:table-cell>
          <table:table-cell office:value-type="float" office:value="4.3561617475611278" table:style-name="ce40">
            <text:p>4.36</text:p>
          </table:table-cell>
          <table:table-cell office:value-type="float" office:value="1.4530173325622009" table:style-name="ce40">
            <text:p>1.4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Sport: participate</text:p>
          </table:table-cell>
          <table:table-cell office:value-type="float" office:value="23.890949666259878" table:style-name="ce39">
            <text:p>23.89</text:p>
          </table:table-cell>
          <table:table-cell office:value-type="float" office:value="1.5584615213149751" table:style-name="ce39">
            <text:p>1.56</text:p>
          </table:table-cell>
          <table:table-cell office:value-type="float" office:value="20.83636508448253" table:style-name="ce40">
            <text:p>20.84</text:p>
          </table:table-cell>
          <table:table-cell office:value-type="float" office:value="26.94553424803723" table:style-name="ce40">
            <text:p>26.95</text:p>
          </table:table-cell>
          <table:table-cell office:value-type="float" office:value="6.5232296877504234" table:style-name="ce40">
            <text:p>6.52</text:p>
          </table:table-cell>
          <table:table-cell office:value-type="float" office:value="1.28999953273116" table:style-name="ce40">
            <text:p>1.29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Holiday: base</text:p>
          </table:table-cell>
          <table:table-cell office:value-type="float" office:value="101.6763447829035" table:style-name="ce39">
            <text:p>101.68</text:p>
          </table:table-cell>
          <table:table-cell office:value-type="float" office:value="9.7599637252713638" table:style-name="ce39">
            <text:p>9.76</text:p>
          </table:table-cell>
          <table:table-cell office:value-type="float" office:value="82.546815881371586" table:style-name="ce40">
            <text:p>82.55</text:p>
          </table:table-cell>
          <table:table-cell office:value-type="float" office:value="120.8058736844353" table:style-name="ce40">
            <text:p>120.81</text:p>
          </table:table-cell>
          <table:table-cell office:value-type="float" office:value="9.5990505422972916" table:style-name="ce40">
            <text:p>9.60</text:p>
          </table:table-cell>
          <table:table-cell office:value-type="float" office:value="1.637828423780747" table:style-name="ce40">
            <text:p>1.64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Day trip</text:p>
          </table:table-cell>
          <table:table-cell office:value-type="float" office:value="43.05591565147337" table:style-name="ce39">
            <text:p>43.06</text:p>
          </table:table-cell>
          <table:table-cell office:value-type="float" office:value="2.3816552357594309" table:style-name="ce39">
            <text:p>2.38</text:p>
          </table:table-cell>
          <table:table-cell office:value-type="float" office:value="38.387871389384877" table:style-name="ce40">
            <text:p>38.39</text:p>
          </table:table-cell>
          <table:table-cell office:value-type="float" office:value="47.723959913561863" table:style-name="ce40">
            <text:p>47.72</text:p>
          </table:table-cell>
          <table:table-cell office:value-type="float" office:value="5.5315400908862822" table:style-name="ce40">
            <text:p>5.53</text:p>
          </table:table-cell>
          <table:table-cell office:value-type="float" office:value="1.5458941892742419" table:style-name="ce40">
            <text:p>1.55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Just walk</text:p>
          </table:table-cell>
          <table:table-cell office:value-type="float" office:value="25.263749813311051" table:style-name="ce39">
            <text:p>25.26</text:p>
          </table:table-cell>
          <table:table-cell office:value-type="float" office:value="1.305936482143" table:style-name="ce39">
            <text:p>1.31</text:p>
          </table:table-cell>
          <table:table-cell office:value-type="float" office:value="22.704114308310771" table:style-name="ce40">
            <text:p>22.70</text:p>
          </table:table-cell>
          <table:table-cell office:value-type="float" office:value="27.823385318311331" table:style-name="ce40">
            <text:p>27.82</text:p>
          </table:table-cell>
          <table:table-cell office:value-type="float" office:value="5.1692107933040239" table:style-name="ce40">
            <text:p>5.17</text:p>
          </table:table-cell>
          <table:table-cell office:value-type="float" office:value="1.429519734775184" table:style-name="ce40">
            <text:p>1.43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Other</text:p>
          </table:table-cell>
          <table:table-cell office:value-type="float" office:value="31.430187882883502" table:style-name="ce39">
            <text:p>31.43</text:p>
          </table:table-cell>
          <table:table-cell office:value-type="float" office:value="3.960324748085629" table:style-name="ce39">
            <text:p>3.96</text:p>
          </table:table-cell>
          <table:table-cell office:value-type="float" office:value="23.667951376635671" table:style-name="ce40">
            <text:p>23.67</text:p>
          </table:table-cell>
          <table:table-cell office:value-type="float" office:value="39.192424389131332" table:style-name="ce40">
            <text:p>39.19</text:p>
          </table:table-cell>
          <table:table-cell office:value-type="float" office:value="12.600385218321822" table:style-name="ce40">
            <text:p>12.60</text:p>
          </table:table-cell>
          <table:table-cell office:value-type="float" office:value="0.95581674120414273" table:style-name="ce40">
            <text:p>0.96</text:p>
          </table:table-cell>
          <table:table-cell table:number-columns-repeated="16375"/>
        </table:table-row>
        <table:table-row table:style-name="ro2">
          <table:table-cell office:value-type="float" office:value="2025" table:style-name="ce35">
            <text:p>2025</text:p>
          </table:table-cell>
          <table:table-cell office:value-type="string" table:style-name="ce35">
            <text:p>Greater London</text:p>
          </table:table-cell>
          <table:table-cell office:value-type="string" table:style-name="ce38">
            <text:p>All purposes</text:p>
          </table:table-cell>
          <table:table-cell office:value-type="float" office:value="30.600016556675349" table:style-name="ce39">
            <text:p>30.60</text:p>
          </table:table-cell>
          <table:table-cell office:value-type="float" office:value="0.54529028339647589" table:style-name="ce39">
            <text:p>0.55</text:p>
          </table:table-cell>
          <table:table-cell office:value-type="float" office:value="29.531247601218261" table:style-name="ce40">
            <text:p>29.53</text:p>
          </table:table-cell>
          <table:table-cell office:value-type="float" office:value="31.668785512132441" table:style-name="ce40">
            <text:p>31.67</text:p>
          </table:table-cell>
          <table:table-cell office:value-type="float" office:value="1.7819934260052599" table:style-name="ce40">
            <text:p>1.78</text:p>
          </table:table-cell>
          <table:table-cell office:value-type="float" office:value="1.5491092382692571" table:style-name="ce40">
            <text:p>1.55</text:p>
          </table:table-cell>
          <table:table-cell table:number-columns-repeated="16375"/>
        </table:table-row>
        <table:table-row table:number-rows-repeated="950" table:style-name="ro2">
          <table:table-cell table:number-columns-repeated="3" table:style-name="ce35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437" table:style-name="ro2">
          <table:table-cell table:style-name="ce35"/>
          <table:table-cell table:number-columns-repeated="2" table:style-name="ce1"/>
          <table:table-cell table:number-columns-repeated="2" table:style-name="ce41"/>
          <table:table-cell table:number-columns-repeated="4" table:style-name="ce42"/>
          <table:table-cell table:number-columns-repeated="16375"/>
        </table:table-row>
        <table:table-row table:number-rows-repeated="1045911" table:style-name="ro5">
          <table:table-cell table:number-columns-repeated="16384"/>
        </table:table-row>
      </table:table>
      <table:database-ranges>
        <table:database-range table:target-range-address="Table_of_contents.A3:Table_of_contents.B9" table:name="Table_of_contents"/>
        <table:database-range table:target-range-address="Notes.A3:Notes.B7" table:name="Notes"/>
        <table:database-range table:target-range-address="SE_NTS0403a_CA_trips_incl_sw.A6:SE_NTS0403a_CA_trips_incl_sw.I278" table:name="SE_NTS0403a_CA_trips_incl_sw" table:display-filter-buttons="true"/>
        <table:database-range table:target-range-address="SE_NTS0403b_trips_excl_sw.A6:SE_NTS0403b_trips_excl_sw.I278" table:name="SE_NTS0403b_CA_trips_excl_sw" table:display-filter-buttons="true"/>
        <table:database-range table:target-range-address="SE_NTS0403c_miles_incl_sw.A6:SE_NTS0403c_miles_incl_sw.I278" table:name="SE_NTS0403c_CA_miles_incl_sw" table:display-filter-buttons="true"/>
        <table:database-range table:target-range-address="SE_NTS0403d_miles_excl_sw.A6:SE_NTS0403d_miles_excl_sw.I278" table:name="SE_NTS0403d_CA_miles_excl_sw" table:display-filter-buttons="true"/>
        <table:database-range table:target-range-address="SE_NTS0403e_trip_length.A6:SE_NTS0403e_trip_length.I278" table:name="SE_NTS0403e_CA_trip_length" table:display-filter-buttons="true"/>
        <table:database-range table:target-range-address="SE_NTS0403f_trip_duration.A6:SE_NTS0403f_trip_duration.I278" table:name="SE_NTS0403f_CA_trip_duration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Aptos Narrow" svg:font-family="&quot;Aptos Narrow&quot;"/>
    <style:font-face style:name="Times New Roman" svg:font-family="&quot;Times New Roman&quot;"/>
    <style:font-face style:name="Helv" svg:font-family="Helv"/>
  </office:font-face-decls>
  <office:styles>
    <number:number-style style:name="N0">
      <number:number number:min-integer-digits="1"/>
    </number:number-style>
    <number:number-style style:name="N36P0">
      <number:number number:decimal-places="0" number:min-decimal-places="0" number:min-integer-digits="1" number:grouping="true"/>
    </number:number-style>
    <number:number-style style:name="N36P1">
      <number:text>-</number:text>
      <number:number number:decimal-places="0" number:min-decimal-places="0" number:min-integer-digits="1" number:grouping="true"/>
    </number:number-style>
    <number:text-style style:name="N36">
      <number:text>-</number:text>
      <style:map style:condition="value()&gt;0.5" style:apply-style-name="N36P0"/>
      <style:map style:condition="value()&lt;-0.5" style:apply-style-name="N36P1"/>
    </number:text-style>
    <number:number-style style:name="N37">
      <number:text> </number:text>
      <number:number number:min-integer-digits="1"/>
    </number:number-style>
    <number:number-style style:name="N38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">
      <number:number number:decimal-places="1" number:min-decimal-places="1" number:min-integer-digits="1"/>
    </number:number-style>
    <number:number-style style:name="N40P0">
      <number:number number:decimal-places="0" number:min-decimal-places="0" number:min-integer-digits="1" number:grouping="true"/>
    </number:number-style>
    <number:number-style style:name="N40P1">
      <number:text>-</number:text>
      <number:number number:decimal-places="0" number:min-decimal-places="0" number:min-integer-digits="1" number:grouping="true"/>
    </number:number-style>
    <number:text-style style:name="N40">
      <number:text>-</number:text>
      <style:map style:condition="value()&gt;0.5" style:apply-style-name="N40P0"/>
      <style:map style:condition="value()&lt;0" style:apply-style-name="N40P1"/>
    </number:text-style>
    <number:number-style style:name="N41P0">
      <number:number number:decimal-places="1" number:min-decimal-places="1" number:min-integer-digits="1" number:grouping="true"/>
    </number:number-style>
    <number:number-style style:name="N41P1">
      <number:text>-</number:text>
      <number:number number:decimal-places="1" number:min-decimal-places="1" number:min-integer-digits="1" number:grouping="true"/>
    </number:number-style>
    <number:text-style style:name="N41">
      <number:text>-</number:text>
      <style:map style:condition="value()&gt;0.5" style:apply-style-name="N41P0"/>
      <style:map style:condition="value()&lt;-0.5" style:apply-style-name="N41P1"/>
    </number:text-style>
    <number:number-style style:name="N42P0">
      <number:number number:decimal-places="2" number:min-decimal-places="2" number:min-integer-digits="1"/>
    </number:number-style>
    <number:text-style style:name="N42P1">
      <number:text>[low]</number:text>
    </number:text-style>
    <number:number-style style:name="N42">
      <number:number number:decimal-places="2" number:min-decimal-places="2" number:min-integer-digits="1" number:grouping="true"/>
      <style:map style:condition="value()=0" style:apply-style-name="N42P0"/>
      <style:map style:condition="value()&lt;0.5" style:apply-style-name="N42P1"/>
    </number:number-style>
    <number:number-style style:name="N43P0">
      <number:number number:decimal-places="0" number:min-decimal-places="0" number:min-integer-digits="1"/>
    </number:number-style>
    <number:text-style style:name="N43P1">
      <number:text>[low]</number:text>
    </number:text-style>
    <number:number-style style:name="N43">
      <number:number number:decimal-places="0" number:min-decimal-places="0" number:min-integer-digits="1" number:grouping="true"/>
      <style:map style:condition="value()=0" style:apply-style-name="N43P0"/>
      <style:map style:condition="value()&lt;0.5" style:apply-style-name="N43P1"/>
    </number:number-style>
    <number:number-style style:name="N44P0">
      <number:number number:decimal-places="1" number:min-decimal-places="1" number:min-integer-digits="1"/>
    </number:number-style>
    <number:text-style style:name="N44P1">
      <number:text>[low]</number:text>
    </number:text-style>
    <number:number-style style:name="N44">
      <number:number number:decimal-places="1" number:min-decimal-places="1" number:min-integer-digits="1" number:grouping="true"/>
      <style:map style:condition="value()=0" style:apply-style-name="N44P0"/>
      <style:map style:condition="value()&lt;0.5" style:apply-style-name="N44P1"/>
    </number:number-style>
    <number:number-style style:name="N45P0">
      <number:text> </number:text>
      <number:number number:decimal-places="2" number:min-decimal-places="2" number:min-integer-digits="1" number:grouping="true"/>
      <number:text> </number:text>
    </number:number-style>
    <number:number-style style:name="N45P1">
      <number:text>-</number:text>
      <number:number number:decimal-places="2" number:min-decimal-places="2" number:min-integer-digits="1" number:grouping="true"/>
      <number:text> </number:text>
    </number:number-style>
    <number:number-style style:name="N45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5">
      <number:text> </number:text>
      <number:text-content/>
      <number:text> </number:text>
      <style:map style:condition="value()&gt;0" style:apply-style-name="N45P0"/>
      <style:map style:condition="value()&lt;0" style:apply-style-name="N45P1"/>
      <style:map style:condition="value()=0" style:apply-style-name="N45P2"/>
    </number:text-style>
    <style:style style:name="Comma" style:family="table-cell" style:data-style-name="N45"/>
    <style:style style:name="Comma_32_2" style:display-name="Comma 2" style:family="table-cell" style:data-style-name="N45"/>
    <style:style style:name="Heading" style:family="table-cell" style:data-style-name="N36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Normal_5_32_Tables_32_raw" style:display-name="Normal_5 Tables raw" style:family="table-cel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Normal_5_32_Tables_32_raw_32_2" style:display-name="Normal_5 Tables raw 2" style:family="table-cell" style:data-style-name="N4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Normal_tab1_32__40_2_41_" style:display-name="Normal_tab1 (2)" style:family="table-cell" style:data-style-name="N37">
      <style:table-cell-properties style:vertical-align="automatic" fo:background-color="transparent"/>
      <style:text-properties style:font-name="Helv" style:font-name-asian="Helv" style:font-name-complex="Helv" fo:font-size="11pt" style:font-size-asian="11pt" style:font-size-complex="11pt"/>
    </style:style>
    <style:style style:name="Normal_tables_32_values" style:display-name="Normal_tables values" style:family="table-cel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Publication_style" style:family="table-cell" style:data-style-name="N36">
      <style:text-properties style:font-name="Times New Roman" style:font-name-asian="Times New Roman" style:font-name-complex="Times New Roman" style:font-family-generic="roman"/>
    </style:style>
    <style:style style:name="Refdb_32_standard" style:display-name="Refdb standard" style:family="table-cell" style:data-style-name="N0">
      <style:table-cell-properties style:vertical-align="automatic" fo:background-color="transparent"/>
    </style:style>
    <style:style style:name="Source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6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7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8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  <style:master-page style:name="mp2" style:page-layout-name="pm2">
      <style:header>
        <text:p><text:span text:style-name="T5"><text:s/></text:span><text:span text:style-name="T5">OFFICIAL</text:span><text:span text:style-name="T6">#</text:span></text:p>
        <text:p/>
      </style:header>
      <style:header-left style:display="false"/>
      <style:header-first/>
      <style:footer>
        <text:p/>
        <text:p><text:span text:style-name="T7">#</text:span><text:span text:style-name="T8"> </text:span><text:span text:style-name="T8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Standard errors for the average number of trips, miles and time spent travelling by trip purpose and combines authority of residence: England, 2025</dc:title>
    <meta:initial-creator>sdickins</meta:initial-creator>
    <dc:creator>Volodymyr Samborskyi</dc:creator>
    <meta:creation-date>2012-10-17T11:08:23Z</meta:creation-date>
    <dc:date>2026-09-07T08:27:31Z</dc:date>
    <meta:print-date>2016-08-24T16:08:31Z</meta:print-date>
    <meta:user-defined meta:name="ContentTypeId">0x010100F23F13EBF19E264189C9A75F12C001AF</meta:user-defined>
    <meta:user-defined meta:name="CustomTag"/>
    <meta:user-defined meta:name="MediaServiceImageTags"/>
    <meta:user-defined meta:name="FinancialYear"/>
  </office:meta>
</office:document-meta>
</file>