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0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1" style:family="table-cell" style:parent-style-name="Hyperlink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2" style:family="table-cell" style:parent-style-name="Hyperlink" style:data-style-name="N2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21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5" style:family="table-cell" style:parent-style-name="Hyperlink" style:data-style-name="N21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6" style:family="table-cell" style:parent-style-name="Default" style:data-style-name="N21">
      <style:table-cell-properties fo:border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21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20" style:family="table-cell" style:parent-style-name="Hyperlink" style:data-style-name="N2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21" style:family="table-cell" style:parent-style-name="Default" style:data-style-name="N21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B0C0C"/>
    </style:style>
    <style:style style:name="ce26" style:family="table-cell" style:parent-style-name="Hyperlink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21">
      <style:table-cell-properties fo:border="thin solid #000000" style:vertical-align="middle" fo:wrap-option="wrap" style:repeat-content="false"/>
      <style:paragraph-properties fo:text-align="center"/>
      <style:text-properties fo:color="#0B0C0C"/>
    </style:style>
    <style:style style:name="ce29" style:family="table-cell" style:parent-style-name="Default" style:data-style-name="N2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0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31" style:family="table-cell" style:parent-style-name="Default" style:data-style-name="N22">
      <style:table-cell-properties fo:border="thin solid #000000" style:vertical-align="middle" style:repeat-content="false"/>
      <style:paragraph-properties fo:text-align="center"/>
    </style:style>
    <style:style style:name="ce32" style:family="table-cell" style:parent-style-name="Hyperlink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text-underline-style="solid" style:text-underline-type="single"/>
    </style:style>
    <style:style style:name="ce33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34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ackground-color="transparen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Hyperlink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0" style:family="table-cell" style:parent-style-name="Hyperlink" style:data-style-name="N2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1" style:family="table-cell" style:parent-style-name="Default" style:data-style-name="N2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42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3" style:family="table-cell" style:parent-style-name="Default" style:data-style-name="N21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44" style:family="table-cell" style:parent-style-name="Default" style:data-style-name="N21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B0C0C"/>
    </style:style>
    <style:style style:name="ce48" style:family="table-cell" style:parent-style-name="Hyperlink" style:data-style-name="N21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49" style:family="table-cell" style:parent-style-name="Hyperlink" style:data-style-name="N21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2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56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57" style:family="table-cell" style:parent-style-name="Hyperlink" style:data-style-name="N21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5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59" style:family="table-cell" style:parent-style-name="Hyperlink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60" style:family="table-cell" style:parent-style-name="Hyperlink" style:data-style-name="N21">
      <style:table-cell-properties fo:border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62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70C0" style:text-underline-style="solid" style:text-underline-type="single"/>
    </style:style>
    <style:style style:name="ce63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70C0" style:text-underline-style="solid" style:text-underline-type="single"/>
    </style:style>
    <style:style style:name="ce64" style:family="table-cell" style:parent-style-name="Hyperlink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70C0" style:text-underline-style="solid" style:text-underline-type="single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70C0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5.423958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6.48229166666667cm"/>
    </style:style>
    <style:style style:name="co6" style:family="table-column">
      <style:table-column-properties fo:break-before="auto" style:column-width="8.59895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2.8322916666667cm"/>
    </style:style>
    <style:style style:name="ro1" style:family="table-row">
      <style:table-row-properties style:row-height="80.1pt" style:use-optimal-row-height="false" fo:break-before="auto"/>
    </style:style>
    <style:style style:name="ro2" style:family="table-row">
      <style:table-row-properties style:row-height="67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4.1pt" style:use-optimal-row-height="tru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3" table:default-cell-style-name="ce27"/>
        <table:table-column table:style-name="co4" table:number-columns-repeated="3" table:default-cell-style-name="ce27"/>
        <table:table-column table:style-name="co5" table:number-columns-repeated="2" table:default-cell-style-name="ce27"/>
        <table:table-column table:style-name="co6" table:default-cell-style-name="ce27"/>
        <table:table-column table:style-name="co7" table:number-columns-repeated="16373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roduct group (core Defra only)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(AOS) / Official Statistic (OS)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office:value-type="string" table:style-name="ce2">
            <text:p>Notes</text:p>
          </table:table-cell>
          <table:table-cell table:number-columns-repeated="16373" table:style-name="ce1"/>
        </table:table-row>
        <table:table-row table:style-name="ro2">
          <table:table-cell table:number-columns-repeated="4" table:style-name="ce3"/>
          <table:table-cell office:value-type="string" table:style-name="ce4">
            <text:p>Accredited Official Statistics are called National Statistics in the Statistics and Registration Service Act 2007<text:s/></text:p>
          </table:table-cell>
          <table:table-cell table:number-columns-repeated="3" table:style-name="ce3"/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agricultural-price-indices">Agricultural Price Ind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date" office:date-value="2026-12-17T00:00:00" table:style-name="ce12">
            <text:p>17-Dec</text:p>
          </table:table-cell>
          <table:table-cell office:value-type="string" table:style-name="ce12">
            <text:p>29-Jan, 26-Feb, 26-Mar, 30-Apr, 28-May, 25-Jun, 30-Jul, 27-Aug, 24-Sep, 29-Oct, 26-Nov</text:p>
          </table:table-cell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table:style-name="ce14"/>
          <table:table-cell office:value-type="string" table:style-name="ce14">
            <text:p>15-Jan, 19-Feb, 19-Mar, 23-Apr, 21-May, 18-Jun, 23-Jul, 20-Aug, 17-Sep, 22-Oct, 19-Nov, 17-Dec</text:p>
          </table:table-cell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15-Jan, 12-Feb, 12-Mar, 16-Apr, 14-May, 11-Jun, 16-Jul, 13-Aug, 10-Sep, 15-Oct, 12-Nov, 10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table:style-name="ce14"/>
          <table:table-cell office:value-type="string" table:style-name="ce14">
            <text:p>29-Jan, 05-Mar, 02-Apr, 07-May, 04-Jun, 02-Jul, 06-Aug, 03-Sep, 01-Oct, 05-Nov, 03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26-Feb, 26-Mar, 30-Apr, 28-May, 25-Jun, 30-Jul, 27-Aug, 24-Sep, 29-Oct, 26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egg-production-and-prices">United Kingdom Egg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30-Apr, 30-Jul, 29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Quarterly compound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2"/>
          <table:table-cell office:value-type="string" table:style-name="ce12">
            <text:p>12-Feb, 14-May, 13-Aug, 12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Animal feed prices: Straights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19-Feb, 19-Mar, 23-Apr, 21-May, 18-Jun, 23-Jul, 20-Aug, 17-Sep, 22-Oct, 19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Quarterly headline statistics on TB in Cattle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Yes</text:p>
          </table:table-cell>
          <table:table-cell office:value-type="string" table:style-name="ce10">
            <text:p>GB</text:p>
          </table:table-cell>
          <table:table-cell office:value-type="date" office:date-value="2026-12-16T00:00:00" table:style-name="ce15">
            <text:p>16-Dec</text:p>
          </table:table-cell>
          <table:table-cell office:value-type="string" table:style-name="ce12">
            <text:p>18-Mar, 17-Jun, 16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GB</text:p>
          </table:table-cell>
          <table:table-cell office:value-type="date" office:date-value="2026-12-10T00:00:00" table:style-name="ce15">
            <text:p>10-Dec</text:p>
          </table:table-cell>
          <table:table-cell office:value-type="string" table:style-name="ce12">
            <text:p>12-Mar, 11-Jun, 10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Plant health statistics</text:p>
          </table:table-cell>
          <table:table-cell office:value-type="string" table:style-name="ce8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/GB</text:p>
          </table:table-cell>
          <table:table-cell table:style-name="ce16"/>
          <table:table-cell office:value-type="date" office:date-value="2026-10-22T00:00:00" table:style-name="ce16">
            <text:p>22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horticultural-statistics">Horticulture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6"/>
          <table:table-cell office:value-type="date" office:date-value="2026-06-25T00:00:00" table:style-name="ce16">
            <text:p>25-Jun</text:p>
          </table:table-cell>
          <table:table-cell table:style-name="ce1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rm-business-survey">Energy use of farm businesses,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</text:p>
          </table:table-cell>
          <table:table-cell table:style-name="ce18"/>
          <table:table-cell office:value-type="date" office:date-value="2026-09-03T00:00:00" table:style-name="ce12">
            <text:p>03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non-food-crops">Crops grown in the UK for non-food use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UK</text:p>
          </table:table-cell>
          <table:table-cell table:style-name="ce9"/>
          <table:table-cell office:value-type="date" office:date-value="2026-02-12T00:00:00" table:style-name="ce12">
            <text:p>12-Feb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s (FAnGR) poultry inventory results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5-14T00:00:00" table:style-name="ce16">
            <text:p>14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organic-farming">Organic Statistics,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5-07T00:00:00" table:style-name="ce16">
            <text:p>07-May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26T00:00:00" table:style-name="ce20">
            <text:p>26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gri-environment scheme payments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Nov-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7-30T00:00:00" table:style-name="ce16">
            <text:p>30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SFI action uptake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9-09T00:00:00" table:style-name="ce16">
            <text:p>09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2-26T00:00:00" table:style-name="ce12">
            <text:p>26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3-26T00:00:00" table:style-name="ce16">
            <text:p>26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8-27T00:00:00" table:style-name="ce16">
            <text:p>27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9-24T00:00:00" table:style-name="ce16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9-24T00:00:00" table:style-name="ce16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&amp; oilseed area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8-27T00:00:00" table:style-name="ce16">
            <text:p>27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estimates for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10-08T00:00:00" table:style-name="ce16">
            <text:p>08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stocks held on farms in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Wales</text:p>
          </table:table-cell>
          <table:table-cell table:style-name="ce16"/>
          <table:table-cell office:value-type="string" table:style-name="ce16">
            <text:p>07-May, 20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the-united-kingdom">Agriculture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7-09T00:00:00" table:style-name="ce16">
            <text:p>09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farmer-opinion-tracker">Farmer Opinion Tracker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7-29T00:00:00" table:style-name="ce21">
            <text:p>29-Jul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9-24T00:00:00" table:style-name="ce21">
            <text:p>24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date" office:date-value="2026-06-11T00:00:00" table:style-name="ce16">
            <text:p>11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9-24T00:00:00" table:style-name="ce21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ing-statistics-evidence-packs">Farming evidence pack: A high-level overview of the UK agricultural industry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productivity-of-the-agricultural-industry">Total Factor Productivity of the UK Agriculture Industr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date" office:date-value="2026-06-11T00:00:00" table:style-name="ce16">
            <text:p>11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ccounts in England<text:s text:c="2"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1-22T00:00:00" table:style-name="ce16">
            <text:p>22-Jan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Rent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2-19T00:00:00" table:style-name="ce16">
            <text:p>19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12T00:00:00" table:style-name="ce16">
            <text:p>12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Business Income by Farm Typ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Farm Business Management Practic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4-30T00:00:00" table:style-name="ce16">
            <text:p>30-Ap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Monitoring the agricultural transition period in England: results from the Farm Business Survey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Household Earning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2"/>
          <table:table-cell office:value-type="date" office:date-value="2026-07-30T00:00:00" table:style-name="ce12">
            <text:p>30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gri-Environment Activitie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Balance sheet analysis and farming performance, England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19T00:00:00" table:style-name="ce16">
            <text:p>19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ertiliser usage on farm business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5-21T00:00:00" table:style-name="ce16">
            <text:p>21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office:value-type="date" office:date-value="2026-01-22T00:00:00" table:style-name="ce18">
            <text:p>22-Jan</text:p>
          </table:table-cell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farming-investment-fund-statistics-september-2025">Farming Investment Fund statistics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d hoc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office:value-type="string" table:style-name="ce18">
            <text:p>29-Jan, 30-Jul</text:p>
          </table:table-cell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amily-food-statistics">Family Foo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9-17T00:00:00" table:style-name="ce16">
            <text:p>17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6-18T00:00:00" table:style-name="ce16">
            <text:p>18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ood-statistics-pocketbook">Food Statistics Pocketboo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Ongoing throughout the year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25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26">
            <text:p><text:a xlink:href="https://www.gov.uk/government/collections/united-kingdom-food-security-report">United Kingdom Food Security Repor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2">
            <text:p>Yes</text:p>
          </table:table-cell>
          <table:table-cell office:value-type="string" table:style-name="ce22">
            <text:p>UK</text:p>
          </table:table-cell>
          <table:table-cell table:number-columns-repeated="2" table:style-name="ce25"/>
          <table:table-cell office:value-type="string" table:style-name="ce7">
            <text:p>Last updated in 2024. Update not expected before 2027.</text:p>
          </table:table-cell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13">
            <text:p>No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Nov-Dec</text:p>
          </table:table-cell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22">
            <text:p>UK</text:p>
          </table:table-cell>
          <table:table-cell table:style-name="ce25"/>
          <table:table-cell office:value-type="string" table:style-name="ce28">
            <text:p>30-Apr, 08-Oct</text:p>
          </table:table-cell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6-11T00:00:00" table:style-name="ce12">
            <text:p>11-Jun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ertiliser-usage">British Survey of Fertiliser Practice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GB</text:p>
          </table:table-cell>
          <table:table-cell table:style-name="ce16"/>
          <table:table-cell office:value-type="date" office:date-value="2026-07-16T00:00:00" table:style-name="ce16">
            <text:p>16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agricultural-statistics-and-climate-change">Agri-Climate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">UK and England Soil Nutrient Balance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-for-the-regions-of-england">Soil nutrient balances for the regions of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No planned updates for this publication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england-regional-profiles">Agricultural facts, England regional profi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9"/>
          <table:table-cell office:value-type="date" office:date-value="2026-10-29T00:00:00" table:style-name="ce29">
            <text:p>29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Air Quality Statistic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UK</text:p>
          </table:table-cell>
          <table:table-cell table:style-name="ce21"/>
          <table:table-cell office:value-type="date" office:date-value="2026-06-30T00:00:00" table:style-name="ce21">
            <text:p>30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7">
            <text:p>UK</text:p>
          </table:table-cell>
          <table:table-cell table:style-name="ce21"/>
          <table:table-cell office:value-type="date" office:date-value="2026-02-12T00:00:00" table:style-name="ce21">
            <text:p>12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green-economy-green-business-statistics">UK and England's carbon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6-30T00:00:00" table:style-name="ce16">
            <text:p>30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3-31T00:00:00" table:style-name="ce12">
            <text:p>31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UK Statistics on waste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9-23T00:00:00" table:style-name="ce16">
            <text:p>23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Nov-Dec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30">
            <text:p><text:a xlink:href="https://www.gov.uk/government/collections/waste-and-recycling-statistics">Fly tipping in England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2-25T00:00:00" table:style-name="ce18">
            <text:p>25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4-29T00:00:00" table:style-name="ce18">
            <text:p>29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table:number-columns-repeated="2" table:style-name="ce16"/>
          <table:table-cell office:value-type="string" table:style-name="ce21">
            <text:p>This publication is no longer being updated. The Environment Agency are developing a new publication which will become available on their water hub published during 2026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bathing-waters">Bathing water quality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statistics/englands-material-footprint">England’s material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9-30T00:00:00" table:style-name="ce16">
            <text:p>30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an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UK</text:p>
          </table:table-cell>
          <table:table-cell table:style-name="ce16"/>
          <table:table-cell office:value-type="date" office:date-value="2026-10-13T00:00:00" table:style-name="ce16">
            <text:p>13-Oct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19">
            <text:p><text:a xlink:href="https://www.gov.uk/government/collections/access-to-nature-statistics">Access to green and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3-04T00:00:00" table:style-name="ce21">
            <text:p>04-Mar</text:p>
          </table:table-cell>
          <table:table-cell office:value-type="string" table:style-name="ce7">
            <text:p>Combination of Access to green space and blue space in England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4-28T00:00:00" table:style-name="ce21">
            <text:p>28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 – Extent and condition of priority habitats indicator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England</text:p>
          </table:table-cell>
          <table:table-cell office:value-type="string" table:style-name="ce16">
            <text:p>Nov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9">
            <text:p>A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UK</text:p>
          </table:table-cell>
          <table:table-cell office:value-type="string" table:style-name="ce16">
            <text:p>Nov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Butterflies in the United Kingdom and in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8-26T00:00:00" table:style-name="ce16">
            <text:p>26-Aug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Cormorant population indices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7-23T00:00:00" table:style-name="ce16">
            <text:p>23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Cross Cutting</text:p>
          </table:table-cell>
          <table:table-cell office:value-type="string" table:style-name="ce8">
            <text:p><text:a xlink:href="https://www.gov.uk/government/collections/funding-for-flood-and-coastal-erosion">Central Government Funding for Flood and Coastal Erosion Risk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1"/>
          <table:table-cell office:value-type="date" office:date-value="2026-07-15T00:00:00" table:style-name="ce16">
            <text:p>15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urban-classification">Rural Urban Classification (Engalnd)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string" table:style-name="ce21">
            <text:p>14-Jan, 11-Feb, 11-Mar,15-Apr, 20-May, 24-Jun, 22-Jul, 16-Sep, 14-Oct, 11-Nov, 09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10-29T00:00:00" table:style-name="ce16">
            <text:p>29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date" office:date-value="2026-10-22T00:00:00" table:style-name="ce16">
            <text:p>22-Oct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timber-statistics/">UK Wood Production and Trade (provisional figures)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5-28T00:00:00" table:style-name="ce12">
            <text:p>28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Access to woodland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6-25T00:00:00" table:style-name="ce12">
            <text:p>25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office:value-type="string" table:style-name="ce12">
            <text:p>28-May, 19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Timber Forecast Questionnair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Provisio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Fi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9-17T00:00:00" table:style-name="ce16">
            <text:p>17-Sep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3"/>
          <table:table-cell office:value-type="date" office:date-value="2026-11-12T00:00:00" table:style-name="ce16">
            <text:p>12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6-25T00:00:00" table:style-name="ce21">
            <text:p>25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UK/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7">
            <text:p>UK/Eng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Scot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Scot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Wa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Wales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23">
            <text:p>Environment<text:s/></text:p>
          </table:table-cell>
          <table:table-cell table:style-name="ce34"/>
          <table:table-cell office:value-type="string" table:style-name="ce19">
            <text:p><text:a xlink:href="https://www.forestresearch.gov.uk/tools-and-resources/statistics/statistics-by-topic/public-opinion-of-forestry/">Public Opinion of Forestry Northern Ireland</text:a></text:p>
          </table:table-cell>
          <table:table-cell office:value-type="string" table:style-name="ce23">
            <text:p>OS</text:p>
          </table:table-cell>
          <table:table-cell office:value-type="string" table:style-name="ce35">
            <text:p>Every 4 years</text:p>
          </table:table-cell>
          <table:table-cell office:value-type="string" table:style-name="ce6">
            <text:p>Yes</text:p>
          </table:table-cell>
          <table:table-cell office:value-type="string" table:style-name="ce23">
            <text:p>Northern Ireland</text:p>
          </table:table-cell>
          <table:table-cell table:style-name="ce13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national-forest-inventory/">National Forest Inventory: Estimates of the ownership type and property type of woodlands in Britain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Every 5 years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UK bat spec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office:value-type="date" office:date-value="2026-05-28T00:00:00" table:style-name="ce16">
            <text:p>28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of Breeding 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16"/>
          <table:table-cell office:value-type="date" office:date-value="2026-04-09T00:00:00" table:style-name="ce18">
            <text:p>09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Diverse seas: status of threatened and declining featur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Turtle Dove in the UK and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int of first release for statistics on abundance of UK butterfl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office:value-type="date" office:date-value="2026-03-27T00:00:00" table:style-name="ce16">
            <text:p>27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Trends in abundance and species richness of pollinating insect group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GB</text:p>
          </table:table-cell>
          <table:table-cell table:style-name="ce31"/>
          <table:table-cell office:value-type="date" office:date-value="2026-06-23T00:00:00" table:style-name="ce16">
            <text:p>23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Seabird monitoring programme population trends <text:s/>(annual report) (UK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3-19T00:00:00" table:style-name="ce16">
            <text:p>19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Indicators of Soil Health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3-25T00:00:00" table:style-name="ce16">
            <text:p>25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Population trends for water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4-16T00:00:00" table:style-name="ce16">
            <text:p>16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Wetland Bird Survey - 3 year alerts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1">
            <text:p>Last published Oct 2019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UK Protected Site Extent and Condition Statistics (annual report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Joint Nature Conservation Committee</text:p>
          </table:table-cell>
          <table:table-cell office:value-type="string" table:style-name="ce23">
            <text:p>Environment<text:s/></text:p>
          </table:table-cell>
          <table:table-cell table:style-name="ce23"/>
          <table:table-cell office:value-type="string" table:style-name="ce19">
            <text:p><text:a xlink:href="https://jncc.gov.uk/about-jncc/corporate-information/jncc-official-statistics-list-and-release-dates">Global biodiversity impacts of UK economic activity / sustainable consumption<text:s/>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3">
            <text:p>Released as part of the UK Biodiversity Indicators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23"/>
          <table:table-cell office:value-type="string" table:style-name="ce8">
            <text:p><text:a xlink:href="https://www.gov.uk/government/collections/bluefin-tuna-catch-and-release-recreational-fishery-crrf">Bluefin Tuna Catch and Release Recreational Fishery (CRRF)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5-02-05T00:00:00" table:style-name="ce16">
            <text:p>05-Feb</text:p>
          </table:table-cell>
          <table:table-cell table:style-name="ce23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uk-sea-fisheries-annual-statistics">UK Sea Fisheries Annual Report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date" office:date-value="2026-10-29T00:00:00" table:style-name="ce16">
            <text:p>29-Oct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14">
            <text:p>30-Jan, 27-Feb, 27-Mar, 24-Apr, 29-May, 26-Jun, 31-Jul, 28-Aug, 25-Sep, 30-Oct, 27-Nov, 18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provisional-non-quota-uptake-by-uk-vessels-in-eu-waters">Non-Quota uptake by UK vessels in EU waters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14">
            <text:p>23-Jan, 20-Feb, 20-Mar, 17-Apr, 22-May, 19-Jun, 24-Jul, 21-Aug, 18-Sep, 23-Oct, 20-Nov, 18-Dec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date" office:date-value="2026-10-07T00:00:00" table:style-name="ce21">
            <text:p>07-Oct</text:p>
          </table:table-cell>
          <table:table-cell table:style-name="ce14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Annual Report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9-09T00:00:00" table:style-name="ce21">
            <text:p>09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32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Nov</text:p>
          </table:table-cell>
          <table:table-cell office:value-type="string" table:style-name="ce21">
            <text:p>11-Feb, 13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number-rows-repeated="12" table:style-name="ro4">
          <table:table-cell table:number-columns-repeated="14" table:style-name="ce27"/>
          <table:table-cell table:number-columns-repeated="16370" table:style-name="ce1"/>
        </table:table-row>
        <table:table-row table:number-rows-repeated="1048435" table:style-name="ro5">
          <table:table-cell table:number-columns-repeated="16384"/>
        </table:table-row>
      </table:table>
      <table:table table:name="Sep-2026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24T00:00:00" table:style-name="ce18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17T00:00:00" table:style-name="ce18">
            <text:p>17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10T00:00:00" table:style-name="ce18">
            <text:p>10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03T00:00:00" table:style-name="ce18">
            <text:p>03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24T00:00:00" table:style-name="ce18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9-17T00:00:00" table:style-name="ce14">
            <text:p>17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table:style-name="ce40"/>
          <table:table-cell office:value-type="date" office:date-value="2026-09-16T00:00:00" table:style-name="ce20">
            <text:p>16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20"/>
          <table:table-cell office:value-type="date" office:date-value="2026-09-10T00:00:00" table:style-name="ce20">
            <text:p>10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Energy use of farm businesses,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18"/>
          <table:table-cell office:value-type="date" office:date-value="2026-09-03T00:00:00" table:style-name="ce20">
            <text:p>03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SFI action uptake</text:a></text:p>
          </table:table-cell>
          <table:table-cell office:value-type="string" table:style-name="ce6">
            <text:p>Ad hoc</text:p>
          </table:table-cell>
          <table:table-cell office:value-type="string" table:style-name="ce39">
            <text:p>Yes</text:p>
          </table:table-cell>
          <table:table-cell table:style-name="ce18"/>
          <table:table-cell office:value-type="date" office:date-value="2026-09-09T00:00:00" table:style-name="ce20">
            <text:p>09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workforce">Agricultural workforce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Agricultural land use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23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23">
            <text:p>Twice a year</text:p>
          </table:table-cell>
          <table:table-cell table:style-name="ce39"/>
          <table:table-cell table:style-name="ce14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mily-food-statistics">Family Food<text:s/></text:a></text:p>
          </table:table-cell>
          <table:table-cell office:value-type="string" table:style-name="ce22">
            <text:p>Annual</text:p>
          </table:table-cell>
          <table:table-cell table:style-name="ce39"/>
          <table:table-cell table:style-name="ce14"/>
          <table:table-cell office:value-type="date" office:date-value="2026-09-17T00:00:00" table:style-name="ce18">
            <text:p>17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UK Statistics on waste<text:s/>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table:style-name="ce18"/>
          <table:table-cell office:value-type="date" office:date-value="2026-09-23T00:00:00" table:style-name="ce18">
            <text:p>23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englands-material-footprint">England’s material footprint</text:a></text:p>
          </table:table-cell>
          <table:table-cell office:value-type="string" table:style-name="ce22">
            <text:p>Annual</text:p>
          </table:table-cell>
          <table:table-cell table:style-name="ce39"/>
          <table:table-cell table:style-name="ce20"/>
          <table:table-cell office:value-type="date" office:date-value="2026-09-30T00:00:00" table:style-name="ce18">
            <text:p>30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09-16T00:00:00" table:style-name="ce14">
            <text:p>16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23">
            <text:p>Annual</text:p>
          </table:table-cell>
          <table:table-cell office:value-type="string" table:style-name="ce39">
            <text:p>Yes</text:p>
          </table:table-cell>
          <table:table-cell table:style-name="ce20"/>
          <table:table-cell office:value-type="date" office:date-value="2026-09-17T00:00:00" table:style-name="ce20">
            <text:p>17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09-25T00:00:00" table:style-name="ce14">
            <text:p>25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9-18T00:00:00" table:style-name="ce14">
            <text:p>18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Annual Report</text:a></text:p>
          </table:table-cell>
          <table:table-cell office:value-type="string" table:style-name="ce22">
            <text:p>Annual</text:p>
          </table:table-cell>
          <table:table-cell table:style-name="ce22"/>
          <table:table-cell table:style-name="ce23"/>
          <table:table-cell office:value-type="date" office:date-value="2026-09-09T00:00:00" table:style-name="ce14">
            <text:p>09-Sep</text:p>
          </table:table-cell>
          <table:table-cell table:number-columns-repeated="16378" table:style-name="ce38"/>
        </table:table-row>
        <table:table-row table:number-rows-repeated="4" table:style-name="ro4">
          <table:table-cell table:number-columns-repeated="6" table:style-name="ce1"/>
          <table:table-cell table:number-columns-repeated="16378"/>
        </table:table-row>
        <table:table-row table:number-rows-repeated="1048548" table:style-name="ro5">
          <table:table-cell table:number-columns-repeated="16384"/>
        </table:table-row>
      </table:table>
      <table:table table:name="Oct-2026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2T00:00:00" table:style-name="ce18">
            <text:p>22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15T00:00:00" table:style-name="ce18">
            <text:p>15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01T00:00:00" table:style-name="ce18">
            <text:p>01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egg-production-and-prices">United Kingdom Egg Statistic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10-22T00:00:00" table:style-name="ce14">
            <text:p>22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14"/>
          <table:table-cell office:value-type="date" office:date-value="2026-10-22T00:00:00" table:style-name="ce14">
            <text:p>22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and oilseed production estimates for England</text:a></text:p>
          </table:table-cell>
          <table:table-cell office:value-type="string" table:style-name="ce22">
            <text:p>Ad hoc</text:p>
          </table:table-cell>
          <table:table-cell table:style-name="ce39"/>
          <table:table-cell table:style-name="ce18"/>
          <table:table-cell office:value-type="date" office:date-value="2026-10-08T00:00:00" table:style-name="ce14">
            <text:p>08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23">
            <text:p>Ad hoc</text:p>
          </table:table-cell>
          <table:table-cell table:style-name="ce39"/>
          <table:table-cell table:style-name="ce18"/>
          <table:table-cell office:value-type="date" office:date-value="2026-10-08T00:00:00" table:style-name="ce41">
            <text:p>08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e-in-england-regional-profiles">Agricultural facts, England regional profiles</text:a></text:p>
          </table:table-cell>
          <table:table-cell office:value-type="string" table:style-name="ce23">
            <text:p>Ad hoc<text:s/></text:p>
          </table:table-cell>
          <table:table-cell table:style-name="ce42"/>
          <table:table-cell table:style-name="ce43"/>
          <table:table-cell office:value-type="date" office:date-value="2026-10-29T00:00:00" table:style-name="ce14">
            <text:p>29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22">
            <text:p>Annual</text:p>
          </table:table-cell>
          <table:table-cell table:style-name="ce42"/>
          <table:table-cell table:style-name="ce20"/>
          <table:table-cell office:value-type="date" office:date-value="2026-10-13T00:00:00" table:style-name="ce44">
            <text:p>13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0-14T00:00:00" table:style-name="ce14">
            <text:p>14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table:style-name="ce22"/>
          <table:table-cell table:style-name="ce39"/>
          <table:table-cell table:style-name="ce18"/>
          <table:table-cell office:value-type="date" office:date-value="2026-10-29T00:00:00" table:style-name="ce14">
            <text:p>29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23">
            <text:p>Annual</text:p>
          </table:table-cell>
          <table:table-cell office:value-type="string" table:style-name="ce39">
            <text:p>Yes</text:p>
          </table:table-cell>
          <table:table-cell office:value-type="date" office:date-value="2026-10-22T00:00:00" table:style-name="ce14">
            <text:p>22-Oct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uk-sea-fisheries-annual-statistics">UK Sea Fisheries Annual Report</text:a></text:p>
          </table:table-cell>
          <table:table-cell office:value-type="string" table:style-name="ce23">
            <text:p>Annual</text:p>
          </table:table-cell>
          <table:table-cell table:style-name="ce39"/>
          <table:table-cell office:value-type="date" office:date-value="2026-10-29T00:00:00" table:style-name="ce14">
            <text:p>29-Oct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10-30T00:00:00" table:style-name="ce14">
            <text:p>30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0-23T00:00:00" table:style-name="ce14">
            <text:p>23-Oct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39">
            <text:p>Annual</text:p>
          </table:table-cell>
          <table:table-cell table:style-name="ce22"/>
          <table:table-cell office:value-type="date" office:date-value="2026-10-07T00:00:00" table:style-name="ce14">
            <text:p>07-Oct</text:p>
          </table:table-cell>
          <table:table-cell table:style-name="ce14"/>
          <table:table-cell table:number-columns-repeated="16378" table:style-name="ce38"/>
        </table:table-row>
        <table:table-row table:number-rows-repeated="1048555" table:style-name="ro5">
          <table:table-cell table:number-columns-repeated="16384"/>
        </table:table-row>
      </table:table>
      <table:table table:name="Nov-2026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45"/>
          <table:table-cell office:value-type="string" table:style-name="ce46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26T00:00:00" table:style-name="ce18">
            <text:p>26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12T00:00:00" table:style-name="ce18">
            <text:p>12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05T00:00:00" table:style-name="ce18">
            <text:p>05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26T00:00:00" table:style-name="ce18">
            <text:p>26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Quarterly compound feed price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18"/>
          <table:table-cell office:value-type="date" office:date-value="2026-11-12T00:00:00" table:style-name="ce18">
            <text:p>12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20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Nov-Dec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2">
            <text:p>Ad-hoc</text:p>
          </table:table-cell>
          <table:table-cell table:style-name="ce39"/>
          <table:table-cell office:value-type="string" table:style-name="ce20">
            <text:p>Nov-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string" table:style-name="ce22">
            <text:p>Nov-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3">
            <text:p>Core Defra / Joint Nature Conservation Committee</text:p>
          </table:table-cell>
          <table:table-cell office:value-type="string" table:style-name="ce19">
            <text:p><text:a xlink:href="https://www.gov.uk/government/collections/biodiversity-and-wildlife-statistics">England Biodiversity Indicators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0">
            <text:p>Nov</text:p>
          </table:table-cell>
          <table:table-cell table:style-name="ce18"/>
          <table:table-cell table:number-columns-repeated="16378" table:style-name="ce38"/>
        </table:table-row>
        <table:table-row table:style-name="ro6">
          <table:table-cell office:value-type="string" table:style-name="ce23">
            <text:p>Core Defra / Joint Nature Conservation Committee</text:p>
          </table:table-cell>
          <table:table-cell office:value-type="string" table:style-name="ce19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0">
            <text:p>Nov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1-11T00:00:00" table:style-name="ce14">
            <text:p>11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23">
            <text:p>Twice a year</text:p>
          </table:table-cell>
          <table:table-cell office:value-type="string" table:style-name="ce39">
            <text:p>Yes</text:p>
          </table:table-cell>
          <table:table-cell table:style-name="ce20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table:style-name="ce20"/>
          <table:table-cell office:value-type="date" office:date-value="2026-11-12T00:00:00" table:style-name="ce18">
            <text:p>12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11-27T00:00:00" table:style-name="ce14">
            <text:p>27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1-20T00:00:00" table:style-name="ce14">
            <text:p>20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Nov</text:p>
          </table:table-cell>
          <table:table-cell table:style-name="ce14"/>
          <table:table-cell table:number-columns-repeated="16378" table:style-name="ce38"/>
        </table:table-row>
        <table:table-row table:style-name="ro4">
          <table:table-cell table:number-columns-repeated="6" table:style-name="ce1"/>
          <table:table-cell table:number-columns-repeated="16378"/>
        </table:table-row>
        <table:table-row table:number-rows-repeated="1048555" table:style-name="ro5">
          <table:table-cell table:number-columns-repeated="16384"/>
        </table:table-row>
      </table:table>
      <table:table table:name="Dec-2026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45"/>
          <table:table-cell office:value-type="string" table:style-name="ce46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6-12-17T00:00:00" table:style-name="ce18">
            <text:p>17-Dec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17T00:00:00" table:style-name="ce18">
            <text:p>17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10T00:00:00" table:style-name="ce18">
            <text:p>10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03T00:00:00" table:style-name="ce18">
            <text:p>03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office:value-type="date" office:date-value="2026-12-16T00:00:00" table:style-name="ce20">
            <text:p>16-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6-12-10T00:00:00" table:style-name="ce20">
            <text:p>10-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7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and oilseed production in the United Kingdom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7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Business Income by Farm Type in England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7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workforce">Agricultural workforce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Agricultural land use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2-09T00:00:00" table:style-name="ce18">
            <text:p>09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office:value-type="string" table:style-name="ce14">
            <text:p><text:s/></text:p>
          </table:table-cell>
          <table:table-cell office:value-type="date" office:date-value="2026-12-18T00:00:00" table:style-name="ce18">
            <text:p>18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2-18T00:00:00" table:style-name="ce18">
            <text:p>18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22">
            <text:p>Ad hoc</text:p>
          </table:table-cell>
          <table:table-cell table:style-name="ce22"/>
          <table:table-cell office:value-type="string" table:style-name="ce23">
            <text:p>Dec</text:p>
          </table:table-cell>
          <table:table-cell table:style-name="ce14"/>
          <table:table-cell table:number-columns-repeated="16378" table:style-name="ce38"/>
        </table:table-row>
        <table:table-row table:number-rows-repeated="1048559" table:style-name="ro4">
          <table:table-cell table:number-columns-repeated="16384"/>
        </table:table-row>
      </table:table>
      <table:table table:name="2027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3" table:default-cell-style-name="ce27"/>
        <table:table-column table:style-name="co4" table:number-columns-repeated="3" table:default-cell-style-name="ce27"/>
        <table:table-column table:style-name="co5" table:number-columns-repeated="2" table:default-cell-style-name="ce27"/>
        <table:table-column table:style-name="co6" table:default-cell-style-name="ce27"/>
        <table:table-column table:style-name="co7" table:number-columns-repeated="16373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(AOS) / Official Statistic (OS)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office:value-type="string" table:style-name="ce2">
            <text:p>Notes</text:p>
          </table:table-cell>
          <table:table-cell table:number-columns-repeated="16373" table:style-name="ce1"/>
        </table:table-row>
        <table:table-row table:style-name="ro2">
          <table:table-cell table:number-columns-repeated="4" table:style-name="ce3"/>
          <table:table-cell office:value-type="string" table:style-name="ce4">
            <text:p>Accredited Official Statistics are called National Statistics in the Statistics and Registration Service Act 2007<text:s/></text:p>
          </table:table-cell>
          <table:table-cell table:number-columns-repeated="3" table:style-name="ce3"/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agricultural-price-indices">Agricultural Price Ind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string" table:style-name="ce12">
            <text:p>28-Jan, 25-Feb</text:p>
          </table:table-cell>
          <table:table-cell table:style-name="ce48"/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date" office:date-value="2027-01-21T00:00:00" table:style-name="ce49">
            <text:p>21-Jan</text:p>
          </table:table-cell>
          <table:table-cell table:style-name="ce7"/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14T00:00:00" table:style-name="ce49">
            <text:p>14-Jan</text:p>
          </table:table-cell>
          <table:table-cell table:style-name="ce49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office:value-type="date" office:date-value="2027-02-04T00:00:00" table:style-name="ce49">
            <text:p>04-Feb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28T00:00:00" table:style-name="ce49">
            <text:p>28-Jan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egg-production-and-prices">United Kingdom Egg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28T00:00:00" table:style-name="ce49">
            <text:p>28-Jan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Quarterly compound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Animal feed prices: Straights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20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Quarterly headline statistics on TB in Cattle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Yes</text:p>
          </table:table-cell>
          <table:table-cell office:value-type="string" table:style-name="ce10">
            <text:p>GB</text:p>
          </table:table-cell>
          <table:table-cell office:value-type="string" table:style-name="ce15">
            <text:p>17-Mar, 16-Jun, 15-Sep, 15-Dec</text:p>
          </table:table-cell>
          <table:table-cell table:style-name="ce18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GB</text:p>
          </table:table-cell>
          <table:table-cell office:value-type="string" table:style-name="ce15">
            <text:p>11-Mar, 10-Jun, 09-Sep, 09-Dec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Plant health statistics</text:p>
          </table:table-cell>
          <table:table-cell office:value-type="string" table:style-name="ce8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/GB</text:p>
          </table:table-cell>
          <table:table-cell table:style-name="ce1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horticultural-statistics">Horticulture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16"/>
          <table:table-cell table:style-name="ce1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rm-business-survey">Farm Energy Use,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non-food-crops">Crops grown in the UK for non-food use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UK</text:p>
          </table:table-cell>
          <table:table-cell table:style-name="ce9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s (FAnGR) poultry inventory results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organic-farming">Organic Statistics,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Mar-Apr</text:p>
          </table:table-cell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gri-environment scheme payments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Jul-Aug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SFI action uptake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r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&amp; oilseed area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estimates for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stocks held on farms in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Wales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the-united-kingdom">Agriculture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farmer-opinion-tracker">Farmer Opinion Tracker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21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21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ing-statistics-evidence-packs">Farming evidence pack: A high-level overview of the UK agricultural industry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productivity-of-the-agricultural-industry">Total factor productivity of the UK agricultural industr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ccounts in England<text:s text:c="2"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an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Rent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Mar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Business Income by Farm Typ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Farm Business Management Practic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Monitoring the agricultural transition period in England: results from the Farm Business Survey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Household Earning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gri-Environment Activitie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Balance sheet analysis and farming performance, England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ertiliser usage on farm -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office:value-type="string" table:style-name="ce22">
            <text:p>Jan</text:p>
          </table:table-cell>
          <table:table-cell table:style-name="ce18"/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farming-investment-fund-statistics-september-2025">Farming Investment Fund statistics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d hoc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table:style-name="ce18"/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amily-food-statistics">Family Foo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Nov-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50">
            <text:p>Core Defra</text:p>
          </table:table-cell>
          <table:table-cell office:value-type="string" table:style-name="ce51">
            <text:p>Food, Farming, Biosecurity</text:p>
          </table:table-cell>
          <table:table-cell office:value-type="string" table:style-name="ce51">
            <text:p>Food Statistics</text:p>
          </table:table-cell>
          <table:table-cell office:value-type="string" table:style-name="ce5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52">
            <text:p>AOS</text:p>
          </table:table-cell>
          <table:table-cell office:value-type="string" table:style-name="ce50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Jun-Jul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ood-statistics-pocketbook">Food Statistics Pocketboo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Ongoing throughout the year</text:p>
          </table:table-cell>
          <table:table-cell office:value-type="string" table:style-name="ce13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25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report">United Kingdom Food Security Repor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53">
            <text:p>Yes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Nov-Dec</text:p>
          </table:table-cell>
          <table:table-cell table:style-name="ce25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13">
            <text:p>No</text:p>
          </table:table-cell>
          <table:table-cell office:value-type="string" table:style-name="ce22">
            <text:p>UK</text:p>
          </table:table-cell>
          <table:table-cell table:style-name="ce25"/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54">
            <text:p>Core Defra</text:p>
          </table:table-cell>
          <table:table-cell office:value-type="string" table:style-name="ce55">
            <text:p>Food, Farming, Biosecurity</text:p>
          </table:table-cell>
          <table:table-cell office:value-type="string" table:style-name="ce55">
            <text:p>Food Statistics</text:p>
          </table:table-cell>
          <table:table-cell office:value-type="string" table:style-name="ce56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55">
            <text:p>OS</text:p>
          </table:table-cell>
          <table:table-cell office:value-type="string" table:style-name="ce55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Apr-May</text:p>
          </table:table-cell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un</text:p>
          </table:table-cell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 - Greenhouse gas mitigation practices -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ertiliser-usage">British Survey of Fertiliser Practice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GB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agricultural-statistics-and-climate-change">Agri-Climate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">UK and England Soil Nutrient Balance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-for-the-regions-of-england">Soil nutrient balances for the regions of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No planned updates for this publication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england-regional-profiles">Agricultural facts, England regional profi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9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Air Quality Statistic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UK</text:p>
          </table:table-cell>
          <table:table-cell office:value-type="date" office:date-value="2027-06-30T00:00:00" table:style-name="ce16">
            <text:p>30-Jun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7">
            <text:p>UK</text:p>
          </table:table-cell>
          <table:table-cell office:value-type="date" office:date-value="2027-02-11T00:00:00" table:style-name="ce21">
            <text:p>11-Feb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green-economy-green-business-statistics">UK's Carbon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Feb-Mar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UK Statistics on waste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30">
            <text:p><text:a xlink:href="https://www.gov.uk/government/collections/waste-and-recycling-statistics">Fly tipping in England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Jan-Feb</text:p>
          </table:table-cell>
          <table:table-cell table:style-name="ce57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Apr-May</text:p>
          </table:table-cell>
          <table:table-cell table:style-name="ce18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table:number-columns-repeated="2" table:style-name="ce16"/>
          <table:table-cell office:value-type="string" table:style-name="ce21">
            <text:p>This publication is no longer being updated. The Environment Agency are developing a new publication which will become available on their water hub published during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bathing-waters">Bathing water quality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statistics/englands-material-footprint">England’s material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UK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19">
            <text:p><text:a xlink:href="https://www.gov.uk/government/collections/access-to-nature-statistics">Access to green and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Apr-May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 – Extent and condition of priority habitats indicator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9">
            <text:p>A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Butterflies in the United Kingdom and in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Cormorant population indices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Cross Cutting</text:p>
          </table:table-cell>
          <table:table-cell office:value-type="string" table:style-name="ce8">
            <text:p><text:a xlink:href="https://www.gov.uk/government/collections/funding-for-flood-and-coastal-erosion">Central Government Funding for Flood and Coastal Erosion Risk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urban-classification">Rural Urban Classification (Engalnd)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7-07-22T00:00:00" table:style-name="ce14">
            <text:p>22-Jul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timber-statistics/">UK Wood Production and Trade (provisional figures)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Access to woodland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7-06-24T00:00:00" table:style-name="ce21">
            <text:p>24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office:value-type="date" office:date-value="2027-05-20T00:00:00" table:style-name="ce12">
            <text:p>20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Timber Forecast Questionnair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Provisio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Fi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3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7-06-24T00:00:00" table:style-name="ce21">
            <text:p>24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UK/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7">
            <text:p>UK/Eng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Scot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Scot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Wa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Wales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23">
            <text:p>Environment<text:s/></text:p>
          </table:table-cell>
          <table:table-cell table:style-name="ce34"/>
          <table:table-cell office:value-type="string" table:style-name="ce19">
            <text:p><text:a xlink:href="https://www.forestresearch.gov.uk/tools-and-resources/statistics/statistics-by-topic/public-opinion-of-forestry/">Public Opinion of Forestry Northern Ireland</text:a></text:p>
          </table:table-cell>
          <table:table-cell office:value-type="string" table:style-name="ce23">
            <text:p>OS</text:p>
          </table:table-cell>
          <table:table-cell office:value-type="string" table:style-name="ce35">
            <text:p>Every 4 years</text:p>
          </table:table-cell>
          <table:table-cell office:value-type="string" table:style-name="ce6">
            <text:p>Yes</text:p>
          </table:table-cell>
          <table:table-cell office:value-type="string" table:style-name="ce23">
            <text:p>Northern Ireland</text:p>
          </table:table-cell>
          <table:table-cell table:style-name="ce13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national-forest-inventory/">National Forest Inventory: Estimates of the ownership type and property type of woodlands in Britain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Every 5 years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UK bat spec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of Breeding 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Diverse seas: status of threatened and declining featur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Turtle Dove in the UK and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int of first release for statistics on abundance of UK butterfl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Trends in abundance and species richness of pollinating insect group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GB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Seabird monitoring programme population trends <text:s/>(annual report) (UK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Indicators of Soil Health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3-25T00:00:00" table:style-name="ce16">
            <text:p>25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Population trends for water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Wetland Bird Survey - 3 year alerts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1">
            <text:p>Last published Oct 2019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UK Protected Site Extent and Condition Statistics (annual report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Joint Nature Conservation Committee</text:p>
          </table:table-cell>
          <table:table-cell office:value-type="string" table:style-name="ce23">
            <text:p>Environment<text:s/></text:p>
          </table:table-cell>
          <table:table-cell table:style-name="ce23"/>
          <table:table-cell office:value-type="string" table:style-name="ce19">
            <text:p><text:a xlink:href="https://jncc.gov.uk/about-jncc/corporate-information/jncc-official-statistics-list-and-release-dates">Global biodiversity impacts of UK economic activity / sustainable consumption<text:s/>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3">
            <text:p>Released as part of the UK Biodiversity Indicators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23"/>
          <table:table-cell office:value-type="string" table:style-name="ce8">
            <text:p><text:a xlink:href="https://www.gov.uk/government/collections/bluefin-tuna-catch-and-release-recreational-fishery-crrf">Bluefin Tuna Catch and Release Recreational Fishery (CRRF)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23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uk-sea-fisheries-annual-statistics">UK Sea Fisheries Annual Report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21">
            <text:p>29-Jan, 26-Feb, 26-Mar, 30-Apr, 28-May, 25-Jun, 30-Jul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provisional-non-quota-uptake-by-uk-vessels-in-eu-waters">Non-Quota uptake by UK vessels in EU waters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21">
            <text:p>22-Jan, 19-Feb, 19-Mar, 23-Apr, 21-May, 18-Jun, 23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table:style-name="ce14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Annual Report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Sep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32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Feb, May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number-rows-repeated="11" table:style-name="ro4">
          <table:table-cell table:number-columns-repeated="14" table:style-name="ce27"/>
          <table:table-cell table:number-columns-repeated="16370" table:style-name="ce1"/>
        </table:table-row>
        <table:table-row table:style-name="ro4">
          <table:table-cell table:number-columns-repeated="16384" table:style-name="ce27"/>
        </table:table-row>
        <table:table-row table:number-rows-repeated="1048434" table:style-name="ro5">
          <table:table-cell table:number-columns-repeated="16384"/>
        </table:table-row>
      </table:table>
      <table:table table:name="Jan_2027" table:style-name="ta2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8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8"/>
          <table:table-cell table:number-columns-repeated="16377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21T00:00:00" table:style-name="ce14">
            <text:p>21-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14T00:00:00" table:style-name="ce14">
            <text:p>14-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egg-production-and-prices">United Kingdom Egg Statistic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accounts in England<text:s text:c="2"/>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Ja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Annual</text:p>
          </table:table-cell>
          <table:table-cell table:style-name="ce42"/>
          <table:table-cell office:value-type="string" table:style-name="ce18">
            <text:p>Jan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59">
            <text:p><text:a xlink:href="https://www.gov.uk/government/collections/waste-and-recycling-statistics">Fly tipping in England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Jan-Feb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4">
            <text:p>Monthly</text:p>
          </table:table-cell>
          <table:table-cell table:style-name="ce54"/>
          <table:table-cell table:style-name="ce14"/>
          <table:table-cell office:value-type="date" office:date-value="2027-01-29T00:00:00" table:style-name="ce14">
            <text:p>29-Jan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1-22T00:00:00" table:style-name="ce14">
            <text:p>22-Jan</text:p>
          </table:table-cell>
          <table:table-cell table:number-columns-repeated="16378" table:style-name="ce38"/>
        </table:table-row>
        <table:table-row table:number-rows-repeated="16" table:style-name="ro4">
          <table:table-cell table:number-columns-repeated="6" table:style-name="ce27"/>
          <table:table-cell table:style-name="ce58"/>
          <table:table-cell table:number-columns-repeated="16377" table:style-name="ce1"/>
        </table:table-row>
        <table:table-row table:number-rows-repeated="1048548" table:style-name="ro5">
          <table:table-cell table:number-columns-repeated="16384"/>
        </table:table-row>
      </table:table>
      <table:table table:name="Feb_2027" table:style-name="ta2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8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8"/>
          <table:table-cell table:number-columns-repeated="16377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2-25T00:00:00" table:style-name="ce18">
            <text:p>25-Feb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2-04T00:00:00" table:style-name="ce18">
            <text:p>04-Feb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22">
            <text:p>Annual</text:p>
          </table:table-cell>
          <table:table-cell table:style-name="ce42"/>
          <table:table-cell office:value-type="string" table:style-name="ce18">
            <text:p>Feb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Rents, England</text:a></text:p>
          </table:table-cell>
          <table:table-cell office:value-type="string" table:style-name="ce22">
            <text:p>Annual</text:p>
          </table:table-cell>
          <table:table-cell table:style-name="ce42"/>
          <table:table-cell office:value-type="string" table:style-name="ce14">
            <text:p>Feb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22">
            <text:p>Annual</text:p>
          </table:table-cell>
          <table:table-cell office:value-type="string" table:style-name="ce42">
            <text:p>Yes</text:p>
          </table:table-cell>
          <table:table-cell office:value-type="date" office:date-value="2027-02-11T00:00:00" table:style-name="ce18">
            <text:p>11-Feb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Feb-Mar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23">
            <text:p>Annual</text:p>
          </table:table-cell>
          <table:table-cell table:style-name="ce55"/>
          <table:table-cell office:value-type="string" table:style-name="ce18">
            <text:p>Feb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4">
            <text:p>Monthly</text:p>
          </table:table-cell>
          <table:table-cell table:style-name="ce54"/>
          <table:table-cell table:style-name="ce14"/>
          <table:table-cell office:value-type="date" office:date-value="2027-02-26T00:00:00" table:style-name="ce18">
            <text:p>26-Feb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2-19T00:00:00" table:style-name="ce18">
            <text:p>19-Feb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Feb</text:p>
          </table:table-cell>
          <table:table-cell table:style-name="ce14"/>
          <table:table-cell table:number-columns-repeated="16378" table:style-name="ce38"/>
        </table:table-row>
        <table:table-row table:number-rows-repeated="18" table:style-name="ro4">
          <table:table-cell table:number-columns-repeated="6" table:style-name="ce27"/>
          <table:table-cell table:style-name="ce58"/>
          <table:table-cell table:number-columns-repeated="16377" table:style-name="ce1"/>
        </table:table-row>
        <table:table-row table:style-name="ro4">
          <table:table-cell table:number-columns-repeated="6" table:style-name="ce27"/>
          <table:table-cell table:style-name="ce58"/>
          <table:table-cell table:number-columns-repeated="16377"/>
        </table:table-row>
        <table:table-row table:number-rows-repeated="1048545" table:style-name="ro5">
          <table:table-cell table:number-columns-repeated="16384"/>
        </table:table-row>
      </table:table>
      <table:table table:name="Mar_2027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23">
            <text:p>Yes</text:p>
          </table:table-cell>
          <table:table-cell office:value-type="date" office:date-value="2027-03-17T00:00:00" table:style-name="ce60">
            <text:p>17-Mar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7"/>
          <table:table-cell office:value-type="date" office:date-value="2027-03-11T00:00:00" table:style-name="ce60">
            <text:p>11-Mar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60">
            <text:p>Mar-Apr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18">
            <text:p>Mar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18">
            <text:p>Mar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3-26T00:00:00" table:style-name="ce18">
            <text:p>26-Mar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3-19T00:00:00" table:style-name="ce18">
            <text:p>19-Mar</text:p>
          </table:table-cell>
          <table:table-cell table:number-columns-repeated="16378" table:style-name="ce38"/>
        </table:table-row>
        <table:table-row table:number-rows-repeated="1048567" table:style-name="ro5">
          <table:table-cell table:number-columns-repeated="16384"/>
        </table:table-row>
      </table:table>
      <table:table table:name="Apr-2027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56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55">
            <text:p>Ad hoc</text:p>
          </table:table-cell>
          <table:table-cell table:style-name="ce37"/>
          <table:table-cell office:value-type="string" table:style-name="ce18">
            <text:p>Apr-May</text:p>
          </table:table-cell>
          <table:table-cell table:style-name="ce19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Apr-May</text:p>
          </table:table-cell>
          <table:table-cell table:style-name="ce19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Apr-May</text:p>
          </table:table-cell>
          <table:table-cell table:style-name="ce18"/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4-30T00:00:00" table:style-name="ce18">
            <text:p>30-Apr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4-23T00:00:00" table:style-name="ce18">
            <text:p>23-Apr</text:p>
          </table:table-cell>
          <table:table-cell table:number-columns-repeated="16378" table:style-name="ce38"/>
        </table:table-row>
        <table:table-row table:number-rows-repeated="9" table:style-name="ro4">
          <table:table-cell table:number-columns-repeated="6" table:style-name="ce1"/>
          <table:table-cell table:number-columns-repeated="16378"/>
        </table:table-row>
        <table:table-row table:number-rows-repeated="1048560" table:style-name="ro5">
          <table:table-cell table:number-columns-repeated="16384"/>
        </table:table-row>
      </table:table>
      <table:table table:name="May_2027" table:style-name="ta2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8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8"/>
          <table:table-cell table:number-columns-repeated="16377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22">
            <text:p>Annual</text:p>
          </table:table-cell>
          <table:table-cell table:style-name="ce42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organic-farming">Organic Statistics, United Kingdom</text:a></text:p>
          </table:table-cell>
          <table:table-cell office:value-type="string" table:style-name="ce22">
            <text:p>Annual</text:p>
          </table:table-cell>
          <table:table-cell table:style-name="ce42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stocks held on farms in England and Wales</text:a></text:p>
          </table:table-cell>
          <table:table-cell office:value-type="string" table:style-name="ce22">
            <text:p>Ad hoc</text:p>
          </table:table-cell>
          <table:table-cell table:style-name="ce42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UK</text:a></text:p>
          </table:table-cell>
          <table:table-cell office:value-type="string" table:style-name="ce23">
            <text:p>Twice a year</text:p>
          </table:table-cell>
          <table:table-cell office:value-type="string" table:style-name="ce39">
            <text:p>Yes</text:p>
          </table:table-cell>
          <table:table-cell office:value-type="string" table:style-name="ce14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roductivity-of-the-agricultural-industry">Total factor productivity of the UK agricultural industry</text:a></text:p>
          </table:table-cell>
          <table:table-cell office:value-type="string" table:style-name="ce23">
            <text:p>Twice a year</text:p>
          </table:table-cell>
          <table:table-cell table:style-name="ce42"/>
          <table:table-cell office:value-type="string" table:style-name="ce14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green-economy-green-business-statistics">UK's Carbon Footprint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23">
            <text:p>Twice a year</text:p>
          </table:table-cell>
          <table:table-cell table:style-name="ce42"/>
          <table:table-cell table:style-name="ce14"/>
          <table:table-cell office:value-type="date" office:date-value="2027-05-20T00:00:00" table:style-name="ce14">
            <text:p>20-May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4">
            <text:p>Monthly</text:p>
          </table:table-cell>
          <table:table-cell table:style-name="ce54"/>
          <table:table-cell table:style-name="ce14"/>
          <table:table-cell office:value-type="date" office:date-value="2027-05-28T00:00:00" table:style-name="ce14">
            <text:p>28-May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5-21T00:00:00" table:style-name="ce14">
            <text:p>21-May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May</text:p>
          </table:table-cell>
          <table:table-cell table:style-name="ce14"/>
          <table:table-cell table:number-columns-repeated="16378" table:style-name="ce38"/>
        </table:table-row>
        <table:table-row table:number-rows-repeated="24" table:style-name="ro4">
          <table:table-cell table:number-columns-repeated="6" table:style-name="ce27"/>
          <table:table-cell table:style-name="ce58"/>
          <table:table-cell table:number-columns-repeated="16377" table:style-name="ce1"/>
        </table:table-row>
        <table:table-row table:number-rows-repeated="1048540" table:style-name="ro5">
          <table:table-cell table:number-columns-repeated="16384"/>
        </table:table-row>
      </table:table>
      <table:table table:name="Jun-2027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office:value-type="date" office:date-value="2027-06-16T00:00:00" table:style-name="ce18">
            <text:p>16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7-06-10T00:00:00" table:style-name="ce18">
            <text:p>10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46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61">
            <text:p>Annual</text:p>
          </table:table-cell>
          <table:table-cell table:style-name="ce39"/>
          <table:table-cell office:value-type="string" table:style-name="ce18">
            <text:p>Jun-Jul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practices-survey">Farm Practices Survey</text:a></text:p>
          </table:table-cell>
          <table:table-cell office:value-type="string" table:style-name="ce23">
            <text:p>Survey run once or twice a year, depending on demand. Release annual</text:p>
          </table:table-cell>
          <table:table-cell table:style-name="ce39"/>
          <table:table-cell office:value-type="string" table:style-name="ce14">
            <text:p>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ir-quality-and-emissions-statistics">Air Quality Statistics in the UK</text:a></text:p>
          </table:table-cell>
          <table:table-cell office:value-type="string" table:style-name="ce23">
            <text:p>Annual</text:p>
          </table:table-cell>
          <table:table-cell table:style-name="ce39"/>
          <table:table-cell office:value-type="date" office:date-value="2027-06-30T00:00:00" table:style-name="ce18">
            <text:p>30-Jun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Yes</text:p>
          </table:table-cell>
          <table:table-cell table:style-name="ce14"/>
          <table:table-cell office:value-type="date" office:date-value="2027-06-24T00:00:00" table:style-name="ce14">
            <text:p>24-Jun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Yes</text:p>
          </table:table-cell>
          <table:table-cell table:style-name="ce14"/>
          <table:table-cell office:value-type="date" office:date-value="2027-06-24T00:00:00" table:style-name="ce14">
            <text:p>24-Jun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6-25T00:00:00" table:style-name="ce18">
            <text:p>25-Jun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6-18T00:00:00" table:style-name="ce18">
            <text:p>18-Jun</text:p>
          </table:table-cell>
          <table:table-cell table:number-columns-repeated="16378" table:style-name="ce38"/>
        </table:table-row>
        <table:table-row table:number-rows-repeated="1048565" table:style-name="ro8">
          <table:table-cell table:number-columns-repeated="16384"/>
        </table:table-row>
      </table:table>
      <table:table table:name="Jul-2027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Jul-Aug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table:style-name="ce14"/>
          <table:table-cell office:value-type="date" office:date-value="2027-07-22T00:00:00" table:style-name="ce14">
            <text:p>22-Jul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7-30T00:00:00" table:style-name="ce14">
            <text:p>30-Jul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7-23T00:00:00" table:style-name="ce14">
            <text:p>23-Jul</text:p>
          </table:table-cell>
          <table:table-cell table:number-columns-repeated="16378" table:style-name="ce38"/>
        </table:table-row>
        <table:table-row table:number-rows-repeated="1048570" table:style-name="ro8">
          <table:table-cell table:number-columns-repeated="16384"/>
        </table:table-row>
      </table:table>
      <table:table table:name="Aug-2027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string" table:style-name="ce14">
            <text:p>Aug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&amp; oilseed areas in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string" table:style-name="ce14">
            <text:p>Aug</text:p>
          </table:table-cell>
          <table:table-cell table:style-name="ce14"/>
          <table:table-cell table:number-columns-repeated="16378" table:style-name="ce38"/>
        </table:table-row>
        <table:table-row table:number-rows-repeated="12" table:style-name="ro4">
          <table:table-cell table:number-columns-repeated="6" table:style-name="ce1"/>
          <table:table-cell table:number-columns-repeated="16378"/>
        </table:table-row>
        <table:table-row table:number-rows-repeated="1048560" table:style-name="ro5">
          <table:table-cell table:number-columns-repeated="16384"/>
        </table:table-row>
      </table:table>
      <table:table table:name="Cancelled_&amp;_Irregular_Releases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4" table:number-columns-repeated="4" table:default-cell-style-name="ce27"/>
        <table:table-column table:style-name="co8" table:default-cell-style-name="ce27"/>
        <table:table-column table:style-name="co7" table:number-columns-repeated="16375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roduct group (core Defra only)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/ Official Statistic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Notes</text:p>
          </table:table-cell>
          <table:table-cell table:number-columns-repeated="16375" table:style-name="ce1"/>
        </table:table-row>
        <table:table-row table:style-name="ro3">
          <table:table-cell table:number-columns-repeated="8" table:style-name="ce3"/>
          <table:table-cell table:style-name="ce6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62">
            <text:p><text:a xlink:href="https://www.gov.uk/government/collections/orchard-fruit">Survey of Orchard Fruit at October,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62">
            <text:p><text:a xlink:href="https://www.gov.uk/government/collections/structure-of-the-agricultural-industry">Farm structure survey: Agricultural labour in England and the U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d hoc. Farm Structure Survey is conducted across the European Union every three or four years as a sample survey and once every ten years as a census.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UK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63">
            <text:p><text:a xlink:href="https://www.gov.uk/government/collections/crops">Agricultural tenanted land practices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One-off publication in 2024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62">
            <text:p><text:a xlink:href="https://www.gov.uk/government/collections/farm-practices-survey">Farm Practices Survey,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Content of the survey changes each year. Releases ad hoc and topics change.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2">
            <text:p><text:a xlink:href="https://www.gov.uk/government/statistics/forecast-estimate-total-income-from-farming-in-the-uk">Forecast estimate total income from farming in the UK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Last published Dec 2019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2">
            <text:p><text:a xlink:href="https://www.gov.uk/government/collections/farm-business-survey">Off farm incom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Farm Household Earnings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3">
            <text:p><text:a xlink:href="https://www.gov.uk/government/collections/farming-statistics-evidence-packs">Farm performance and productivity dashboar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This dashboard will be replaced by other publications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2">
            <text:p><text:a xlink:href="https://www.gov.uk/government/collections/farm-business-survey">Water Usage in Agriculture and Horticulture: Results from the Farm Business Survey and Irrigation Survey (England)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Last published Jan 2017.<text:s/>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2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Last published Mar 2019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2">
            <text:p><text:a xlink:href="https://www.gov.uk/government/collections/food-farming-and-bio-security-statistics">Horticulture Business Development, Productivity and Sustainabilit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62">
            <text:p><text:a xlink:href="https://www.gov.uk/government/collections/digest-of-waste-and-resource-statistics">Digest of waste and resource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England and UK</text:p>
          </table:table-cell>
          <table:table-cell office:value-type="string" table:style-name="ce21">
            <text:p>Last published May 2018. Replaced by https://www.gov.uk/government/publications/resources-and-waste-strategy-for-england-monitoring-and-evaluation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2">
            <text:p><text:a xlink:href="https://www.gov.uk/government/collections/biodiversity-and-wildlife-statistics">Nature Conservation: Local Sites in Positive Conservation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62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Merged into Statistical Digest of Rural England (https://www.gov.uk/government/collections/statistical-digest-of-rural-england)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62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office:value-type="string" table:style-name="ce21">
            <text:p>This publication is no longer being updated. The Environment Agency are developing a new publication which will become available on their water hub published during 202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3">
            <text:p><text:a xlink:href="https://www.gov.uk/government/collections/access-to-nature-statistics">Access to green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Access to nature in Englan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2">
            <text:p><text:a xlink:href="https://www.gov.uk/government/collections/access-to-nature-statistics">Access to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Access to nature in Englan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4">
            <text:p><text:a xlink:href="https://jncc.gov.uk/our-work/ukbi-c2-habitat-connectivity/">UK Biodiversity Indicators: C2. Habitat connectivity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21"/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62">
            <text:p><text:a xlink:href="http://www.forestry.gov.uk/forestry/infd-8ekk3r">European Forest Account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62">
            <text:p><text:a xlink:href="https://forestry.gov.scot/forests-environment/climate-change/woodfuel-and-bio-energy">Woodfuel Demand and Usage in Scot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Scotland</text:p>
          </table:table-cell>
          <table:table-cell office:value-type="string" table:style-name="ce21">
            <text:p>Transferred to Scottish Government from April 2019 and is in the process of being cancelle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64">
            <text:p><text:a xlink:href="http://www.forestry.gov.uk/forestry/infd-8ekjqc">Joint Wood Energy Enquiry (JWEE)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62">
            <text:p><text:a xlink:href="https://www.forestry.gov.uk/forestry/infd-8ujdd3">UK softwood removals and deliveries by country</text:a></text:p>
          </table:table-cell>
          <table:table-cell office:value-type="string" table:style-name="ce9">
            <text:p>Official Statistics in development</text:p>
          </table:table-cell>
          <table:table-cell table:style-name="ce6"/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62">
            <text:p><text:a xlink:href="https://www.gov.uk/government/collections/uk-sea-fisheries-annual-statistics">Experimental statistics; Exclusive Economic Zone Analysis: UK commercial sea fisheries landings by EEZ of capture 2012 to 2018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table:number-columns-repeated="16375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62">
            <text:p><text:a xlink:href="https://www.gov.uk/government/collections/monitor-of-engagement-with-the-natural-environment-survey-purpose-and-results">Monitor of Engagement with the Natural Environment (MENE) – Annual report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21">
            <text:p>Last published Jun 19. Replaced by the People &amp; Nature Survey (https://www.gov.uk/government/collections/people-and-nature-survey-for-england)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3"/>
          <table:table-cell office:value-type="string" table:style-name="ce62">
            <text:p><text:a xlink:href="https://www.gov.uk/government/collections/monitor-of-engagement-with-the-natural-environment-survey-purpose-and-results">Monitor of Engagement with the Natural Environment (MENE) Children’s Report<text:s/>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21">
            <text:p>Last published Sep 19. Replaced by the People &amp; Nature Survey (https://www.gov.uk/government/collections/people-and-nature-survey-for-england).</text:p>
          </table:table-cell>
          <table:table-cell table:number-columns-repeated="16375" table:style-name="ce1"/>
        </table:table-row>
        <table:table-row table:style-name="ro4">
          <table:table-cell table:number-columns-repeated="3" table:style-name="ce27"/>
          <table:table-cell table:style-name="ce65"/>
          <table:table-cell table:number-columns-repeated="5" table:style-name="ce27"/>
          <table:table-cell table:number-columns-repeated="16375" table:style-name="ce1"/>
        </table:table-row>
        <table:table-row table:number-rows-repeated="1048549" table:style-name="ro4">
          <table:table-cell table:number-columns-repeated="16384"/>
        </table:table-row>
      </table:table>
      <table:database-ranges>
        <table:database-range table:target-range-address="2026.A1:2026.K129" table:display-filter-buttons="true"/>
        <table:database-range table:target-range-address="Sep-2026.A1:Sep-2026.F10" table:display-filter-buttons="true"/>
        <table:database-range table:target-range-address="Oct-2026.A1:Oct-2026.F2" table:display-filter-buttons="true"/>
        <table:database-range table:target-range-address="Nov-2026.A1:Nov-2026.F3" table:display-filter-buttons="true"/>
        <table:database-range table:target-range-address="Dec-2026.A1:Dec-2026.F3" table:display-filter-buttons="true"/>
        <table:database-range table:target-range-address="2027.A1:2027.K130" table:display-filter-buttons="true"/>
        <table:database-range table:target-range-address="Jan_2027.A1:Jan_2027.F7" table:display-filter-buttons="true"/>
        <table:database-range table:target-range-address="Feb_2027.A1:Feb_2027.F3" table:display-filter-buttons="true"/>
        <table:database-range table:target-range-address="Mar_2027.A1:Mar_2027.F2" table:display-filter-buttons="true"/>
        <table:database-range table:target-range-address="Apr-2027.A1:Apr-2027.F2" table:display-filter-buttons="true"/>
        <table:database-range table:target-range-address="May_2027.A1:May_2027.F2" table:display-filter-buttons="true"/>
        <table:database-range table:target-range-address="Jun-2027.A1:Jun-2027.F2" table:display-filter-buttons="true"/>
        <table:database-range table:target-range-address="Jul-2027.A1:Jul-2027.F2" table:display-filter-buttons="true"/>
        <table:database-range table:target-range-address="Aug-2027.A1:Aug-2027.F2" table:display-filter-buttons="true"/>
        <table:database-range table:target-range-address="Cancelled_&amp;_Irregular_Releases.A1:Cancelled_&amp;_Irregular_Releases.I2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number:date-style style:name="N21">
      <number:day number:style="long"/>
      <number:text>-</number:text>
      <number:month number:textual="true"/>
    </number:date-style>
    <number:date-style style:name="N22">
      <number:month number:textual="true"/>
      <number:text>-</number:text>
      <number:year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563C1" style:text-underline-style="solid" style:text-underline-type="single"/>
    </style:style>
    <style:style style:name="Hyperlink_32_3" style:display-name="Hyperlink 3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Simcock</meta:initial-creator>
    <dc:creator>Martin Fernandes Fernandes</dc:creator>
    <meta:creation-date>2013-04-19T07:08:30Z</meta:creation-date>
    <dc:date>2026-09-03T14:30:42Z</dc:date>
  </office:meta>
</office:document-meta>
</file>