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Aptos Narrow" svg:font-family="&quot;Aptos Narrow&quot;"/>
    <style:font-face style:name="Helv" svg:font-family="Helv"/>
  </office:font-face-decls>
  <office:automatic-styles>
    <style:style style:name="ce1" style:family="table-cell" style:parent-style-name="Default" style:data-style-name="N0"/>
    <style:style style:name="ce2" style:family="table-cell" style:parent-style-name="Heading_32_1" style:data-style-name="N0">
      <style:table-cell-properties style:vertical-align="automatic" fo:background-color="transparent"/>
      <style:text-properties fo:font-size="15pt" style:font-size-asian="15pt" style:font-size-complex="15pt" fo:font-weight="bold" style:font-weight-asian="bold" style:font-weight-complex="bold"/>
    </style:style>
    <style:style style:name="ce3" style:family="table-cell" style:parent-style-name="Default" style:data-style-name="N0">
      <style:text-properties fo:font-size="12pt" style:font-size-asian="12pt" style:font-size-complex="12pt"/>
    </style:style>
    <style:style style:name="ce4" style:family="table-cell" style:parent-style-name="Default" style:data-style-name="N0">
      <style:table-cell-properties style:vertical-align="automatic" style:repeat-content="false"/>
      <style:paragraph-properties fo:text-align="start" fo:margin-left="0cm"/>
      <style:text-properties fo:color="#0563C1" fo:font-size="12pt" style:font-size-asian="12pt" style:font-size-complex="12pt" style:text-underline-style="solid" style:text-underline-type="single"/>
    </style:style>
    <style:style style:name="ce5" style:family="table-cell" style:parent-style-name="Default" style:data-style-name="N0">
      <style:table-cell-properties style:vertical-align="automatic" fo:wrap-option="wrap"/>
      <style:text-properties fo:font-size="12pt" style:font-size-asian="12pt" style:font-size-complex="12pt"/>
    </style:style>
    <style:style style:name="ce6" style:family="table-cell" style:parent-style-name="Normal_32_2" style:data-style-name="N0">
      <style:table-cell-properties style:vertical-align="automatic"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2" style:data-style-name="N0">
      <style:table-cell-properties style:vertical-align="automatic"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8" style:family="table-cell" style:parent-style-name="Default" style:data-style-name="N0">
      <style:text-properties fo:font-size="11pt" style:font-size-asian="11pt" style:font-size-complex="11pt"/>
    </style:style>
    <style:style style:name="ce9" style:family="table-cell" style:parent-style-name="Default" style:data-style-name="N0">
      <style:table-cell-properties style:vertical-align="automatic" fo:wrap-option="wrap"/>
      <style:text-properties fo:font-size="11pt" style:font-size-asian="11pt" style:font-size-complex="11pt"/>
    </style:style>
    <style:style style:name="ce10" style:family="table-cell" style:parent-style-name="Default" style:data-style-name="N36">
      <style:text-properties fo:font-size="11pt" style:font-size-asian="11pt" style:font-size-complex="11pt"/>
    </style:style>
    <style:style style:name="ce11" style:family="table-cell" style:parent-style-name="Default" style:data-style-name="N36">
      <style:table-cell-properties style:vertical-align="automatic" style:repeat-content="false"/>
      <style:paragraph-properties fo:text-align="end" fo:margin-right="0cm"/>
      <style:text-properties fo:font-size="11pt" style:font-size-asian="11pt" style:font-size-complex="11pt"/>
    </style:style>
    <style:style style:name="ce12" style:family="table-cell" style:parent-style-name="Default" style:data-style-name="N37">
      <style:text-properties style:font-name="Helv" style:font-name-asian="Helv" style:font-name-complex="Helv" fo:font-size="11pt" style:font-size-asian="11pt" style:font-size-complex="11pt"/>
    </style:style>
    <style:style style:name="ce13" style:family="table-cell" style:parent-style-name="Default" style:data-style-name="N38">
      <style:text-properties fo:font-size="11pt" style:font-size-asian="11pt" style:font-size-complex="11pt"/>
    </style:style>
    <style:style style:name="ce14" style:family="table-cell" style:parent-style-name="Default" style:data-style-name="N0">
      <style:table-cell-properties style:vertical-align="automatic" fo:wrap-option="wrap" style:repeat-content="false"/>
      <style:paragraph-properties fo:text-align="start" fo:margin-left="0cm"/>
      <style:text-properties fo:font-size="11pt" style:font-size-asian="11pt" style:font-size-complex="11pt" fo:font-weight="bold" style:font-weight-asian="bold" style:font-weight-complex="bold"/>
    </style:style>
    <style:style style:name="ce15"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fo:font-style="italic" style:font-style-asian="italic" style:font-style-complex="italic"/>
    </style:style>
    <style:style style:name="ce16" style:family="table-cell" style:parent-style-name="Default" style:data-style-name="N0">
      <style:table-cell-properties style:vertical-align="automatic" style:repeat-content="false"/>
      <style:paragraph-properties fo:text-align="start" fo:margin-left="0cm"/>
      <style:text-properties fo:font-size="11pt" style:font-size-asian="11pt" style:font-size-complex="11pt" style:text-underline-style="solid" style:text-underline-type="single"/>
    </style:style>
    <style:style style:name="ce17"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style:style>
    <style:style style:name="ce18" style:family="table-cell" style:parent-style-name="Default" style:data-style-name="N0">
      <style:table-cell-properties style:vertical-align="automatic" style:repeat-content="false"/>
      <style:paragraph-properties fo:text-align="start" fo:margin-left="0cm"/>
      <style:text-properties fo:font-size="11pt" style:font-size-asian="11pt" style:font-size-complex="11pt" style:text-underline-style="solid" style:text-underline-type="single" fo:font-weight="bold" style:font-weight-asian="bold" style:font-weight-complex="bold"/>
    </style:style>
    <style:style style:name="ce19" style:family="table-cell" style:parent-style-name="Default" style:data-style-name="N39">
      <style:text-properties fo:font-size="11pt" style:font-size-asian="11pt" style:font-size-complex="11pt"/>
    </style:style>
    <style:style style:name="ce20" style:family="table-cell" style:parent-style-name="Default" style:data-style-name="N0">
      <style:table-cell-properties fo:border-top="none" fo:border-bottom="thin solid #000000" fo:border-left="none" fo:border-right="none"/>
      <style:text-properties fo:font-size="12pt" style:font-size-asian="12pt" style:font-size-complex="12pt" fo:font-weight="bold" style:font-weight-asian="bold" style:font-weight-complex="bold"/>
    </style:style>
    <style:style style:name="ce21"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22" style:family="table-cell" style:parent-style-name="Default" style:data-style-name="N36">
      <style:table-cell-properties style:vertical-align="automatic" fo:wrap-option="wrap" style:repeat-content="false"/>
      <style:paragraph-properties fo:text-align="start" fo:margin-left="0cm"/>
      <style:text-properties fo:font-size="12pt" style:font-size-asian="12pt" style:font-size-complex="12pt"/>
    </style:style>
    <style:style style:name="ce23" style:family="table-cell" style:parent-style-name="Default" style:data-style-name="N36">
      <style:table-cell-properties style:vertical-align="automatic" fo:wrap-option="wrap"/>
      <style:text-properties fo:font-size="12pt" style:font-size-asian="12pt" style:font-size-complex="12pt"/>
    </style:style>
    <style:style style:name="ce24"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25"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26"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27"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28" style:family="table-cell" style:parent-style-name="Default" style:data-style-name="N0">
      <style:table-cell-properties style:vertical-align="automatic" fo:wrap-option="wrap"/>
      <style:text-properties fo:font-size="12pt" style:font-size-asian="12pt" style:font-size-complex="12pt" fo:font-weight="bold" style:font-weight-asian="bold" style:font-weight-complex="bold"/>
    </style:style>
    <style:style style:name="ce29" style:family="table-cell" style:parent-style-name="Default" style:data-style-name="N40">
      <style:text-properties fo:font-size="12pt" style:font-size-asian="12pt" style:font-size-complex="12pt"/>
    </style:style>
    <style:style style:name="ce30" style:family="table-cell" style:parent-style-name="Comma" style:data-style-name="N40">
      <style:table-cell-properties style:vertical-align="automatic" fo:background-color="transparent" style:repeat-content="false"/>
      <style:paragraph-properties fo:text-align="end" fo:margin-right="0cm"/>
      <style:text-properties fo:font-size="12pt" style:font-size-asian="12pt" style:font-size-complex="12pt"/>
    </style:style>
    <style:style style:name="ce31" style:family="table-cell" style:parent-style-name="Default" style:data-style-name="N41">
      <style:text-properties fo:font-size="12pt" style:font-size-asian="12pt" style:font-size-complex="12pt"/>
    </style:style>
    <style:style style:name="ce32" style:family="table-cell" style:parent-style-name="Default" style:data-style-name="N0">
      <style:table-cell-properties style:vertical-align="automatic" style:repeat-content="false"/>
      <style:paragraph-properties fo:text-align="start" fo:margin-left="0cm"/>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4.4122222222222cm"/>
    </style:style>
    <style:style style:name="co2" style:family="table-column">
      <style:table-column-properties fo:break-before="auto" style:column-width="2.08138888888889cm"/>
    </style:style>
    <style:style style:name="co3" style:family="table-column">
      <style:table-column-properties fo:break-before="auto" style:column-width="1.69333333333333cm"/>
    </style:style>
    <style:style style:name="co4" style:family="table-column">
      <style:table-column-properties fo:break-before="auto" style:column-width="7.16138888888889cm"/>
    </style:style>
    <style:style style:name="co5" style:family="table-column">
      <style:table-column-properties fo:break-before="auto" style:column-width="19.4909722222222cm"/>
    </style:style>
    <style:style style:name="co6" style:family="table-column">
      <style:table-column-properties fo:break-before="auto" style:column-width="3.03388888888889cm"/>
    </style:style>
    <style:style style:name="co7" style:family="table-column">
      <style:table-column-properties fo:break-before="auto" style:column-width="21.0608333333333cm"/>
    </style:style>
    <style:style style:name="co8" style:family="table-column">
      <style:table-column-properties fo:break-before="auto" style:column-width="1.65805555555556cm"/>
    </style:style>
    <style:style style:name="co9" style:family="table-column">
      <style:table-column-properties fo:break-before="auto" style:column-width="2.55763888888889cm" style:use-optimal-column-width="true"/>
    </style:style>
    <style:style style:name="co10" style:family="table-column">
      <style:table-column-properties fo:break-before="auto" style:column-width="3.05152777777778cm" style:use-optimal-column-width="true"/>
    </style:style>
    <style:style style:name="co11" style:family="table-column">
      <style:table-column-properties fo:break-before="auto" style:column-width="6.54402777777778cm" style:use-optimal-column-width="true"/>
    </style:style>
    <style:style style:name="co12" style:family="table-column">
      <style:table-column-properties fo:break-before="auto" style:column-width="6.0325cm"/>
    </style:style>
    <style:style style:name="co13" style:family="table-column">
      <style:table-column-properties fo:break-before="auto" style:column-width="4.30388888888889cm"/>
    </style:style>
    <style:style style:name="co14" style:family="table-column">
      <style:table-column-properties fo:break-before="auto" style:column-width="7.21430555555556cm"/>
    </style:style>
    <style:style style:name="co15" style:family="table-column">
      <style:table-column-properties fo:break-before="auto" style:column-width="7.63763888888889cm"/>
    </style:style>
    <style:style style:name="co16" style:family="table-column">
      <style:table-column-properties fo:break-before="auto" style:column-width="6.38527777777778cm"/>
    </style:style>
    <style:style style:name="co17" style:family="table-column">
      <style:table-column-properties fo:break-before="auto" style:column-width="3.56305555555556cm" style:use-optimal-column-width="true"/>
    </style:style>
    <style:style style:name="co18" style:family="table-column">
      <style:table-column-properties fo:break-before="auto" style:column-width="6.77333333333333cm"/>
    </style:style>
    <style:style style:name="co19" style:family="table-column">
      <style:table-column-properties fo:break-before="auto" style:column-width="6.31472222222222cm"/>
    </style:style>
    <style:style style:name="co20" style:family="table-column">
      <style:table-column-properties fo:break-before="auto" style:column-width="4.56847222222222cm"/>
    </style:style>
    <style:style style:name="co21" style:family="table-column">
      <style:table-column-properties fo:break-before="auto" style:column-width="7.70819444444444cm"/>
    </style:style>
    <style:style style:name="co22" style:family="table-column">
      <style:table-column-properties fo:break-before="auto" style:column-width="7.19666666666667cm"/>
    </style:style>
    <style:style style:name="co23" style:family="table-column">
      <style:table-column-properties fo:break-before="auto" style:column-width="6.33236111111111cm"/>
    </style:style>
    <style:style style:name="co24" style:family="table-column">
      <style:table-column-properties fo:break-before="auto" style:column-width="3.61597222222222cm"/>
    </style:style>
    <style:style style:name="co25" style:family="table-column">
      <style:table-column-properties fo:break-before="auto" style:column-width="6.52638888888889cm"/>
    </style:style>
    <style:style style:name="co26" style:family="table-column">
      <style:table-column-properties fo:break-before="auto" style:column-width="4.51555555555556cm"/>
    </style:style>
    <style:style style:name="co27" style:family="table-column">
      <style:table-column-properties fo:break-before="auto" style:column-width="4.05694444444444cm"/>
    </style:style>
    <style:style style:name="co28" style:family="table-column">
      <style:table-column-properties fo:break-before="auto" style:column-width="7.26722222222222cm"/>
    </style:style>
    <style:style style:name="co29" style:family="table-column">
      <style:table-column-properties fo:break-before="auto" style:column-width="7.42597222222222cm"/>
    </style:style>
    <style:style style:name="co30" style:family="table-column">
      <style:table-column-properties fo:break-before="auto" style:column-width="6.49111111111111cm"/>
    </style:style>
    <style:style style:name="ro1" style:family="table-row">
      <style:table-row-properties style:row-height="19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93pt" style:use-optimal-row-height="true" fo:break-before="auto"/>
    </style:style>
    <style:style style:name="ro4" style:family="table-row">
      <style:table-row-properties style:row-height="12.5pt" style:use-optimal-row-height="true" fo:break-before="auto"/>
    </style:style>
    <style:style style:name="ro5" style:family="table-row">
      <style:table-row-properties style:row-height="15pt" style:use-optimal-row-height="true" fo:break-before="auto"/>
    </style:style>
    <style:style style:name="ro6" style:family="table-row">
      <style:table-row-properties style:row-height="14.25pt" style:use-optimal-row-height="false" fo:break-before="auto"/>
    </style:style>
    <style:style style:name="ro7" style:family="table-row">
      <style:table-row-properties style:row-height="13.5pt" style:use-optimal-row-height="false" fo:break-before="auto"/>
    </style:style>
    <style:style style:name="ro8" style:family="table-row">
      <style:table-row-properties style:row-height="15pt" style:use-optimal-row-height="false" fo:break-before="auto"/>
    </style:style>
    <style:style style:name="ro9" style:family="table-row">
      <style:table-row-properties style:row-height="19.5pt" style:use-optimal-row-height="false" fo:break-before="auto"/>
    </style:style>
    <style:style style:name="ro10" style:family="table-row">
      <style:table-row-properties style:row-height="27pt" style:use-optimal-row-height="false" fo:break-before="auto"/>
    </style:style>
    <style:style style:name="ro11" style:family="table-row">
      <style:table-row-properties style:row-height="30pt" style:use-optimal-row-height="false" fo:break-before="auto"/>
    </style:style>
    <style:style style:name="ro12" style:family="table-row">
      <style:table-row-properties style:row-height="15.75pt" style:use-optimal-row-height="false" fo:break-before="auto"/>
    </style:style>
    <style:style style:name="ro13" style:family="table-row">
      <style:table-row-properties style:row-height="45.75pt" style:use-optimal-row-height="false" fo:break-before="auto"/>
    </style:style>
    <style:style style:name="ro14" style:family="table-row">
      <style:table-row-properties style:row-height="60.75pt" style:use-optimal-row-height="false" fo:break-before="auto"/>
    </style:style>
    <style:style style:name="ro15" style:family="table-row">
      <style:table-row-properties style:row-height="31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1"/>
        <table:table-column table:style-name="co2" table:number-columns-repeated="1023" table:default-cell-style-name="ce1"/>
        <table:table-column table:style-name="co3" table:number-columns-repeated="15360" table:default-cell-style-name="ce1"/>
        <table:table-row table:style-name="ro1">
          <table:table-cell office:value-type="string" table:style-name="ce2">
            <text:p>SE_NTS0601: Standard errors for the average number of trips, stages and distance travelled by sex, age and mode: England, 2025</text:p>
          </table:table-cell>
          <table:table-cell table:number-columns-repeated="16383"/>
        </table:table-row>
        <table:table-row table:style-name="ro2">
          <table:table-cell office:value-type="string" table:style-name="ce3">
            <text:p>This cover sheet describes the content of this workbook.</text:p>
          </table:table-cell>
          <table:table-cell table:number-columns-repeated="16383"/>
        </table:table-row>
        <table:table-row table:style-name="ro2">
          <table:table-cell office:value-type="string" table:style-name="ce3">
            <text:p>Source: National Travel Survey, Department for Transport statistics</text:p>
          </table:table-cell>
          <table:table-cell table:number-columns-repeated="16383"/>
        </table:table-row>
        <table:table-row table:style-name="ro2">
          <table:table-cell office:value-type="string" table:style-name="ce4">
            <text:p><text:a xlink:href="https://www.gov.uk/government/organisations/department-for-transport/series/national-travel-survey-statistics">National Travel Survey Statistics</text:a></text:p>
          </table:table-cell>
          <table:table-cell table:number-columns-repeated="16383"/>
        </table:table-row>
        <table:table-row table:style-name="ro2">
          <table:table-cell office:value-type="string" table:style-name="ce3">
            <text:p>Last updated: 10 September 2026</text:p>
          </table:table-cell>
          <table:table-cell table:number-columns-repeated="16383"/>
        </table:table-row>
        <table:table-row table:style-name="ro2">
          <table:table-cell office:value-type="string" table:style-name="ce3">
            <text:p>Next update: Summer 2027</text:p>
          </table:table-cell>
          <table:table-cell table:number-columns-repeated="16383"/>
        </table:table-row>
        <table:table-row table:style-name="ro3">
          <table:table-cell office:value-type="string" table:style-name="ce5">
            <text:p>Standard errors, together with the 95% confidence intervals, provide an indication of the degree of uncertainty associated with estimates derived from sample data. Relative standard errors express the standard error as a percentage of the estimate, providing a standardised measure of uncertainty that allows estimates to be compared consistently. The design factor compares the standard error obtained under the NTS sample design with that expected from a simple random sample of the same size. Values greater than one indicate that features of the survey design increase the variance of the estimates relative to a simple random sample.</text:p>
          </table:table-cell>
          <table:table-cell table:number-columns-repeated="16383"/>
        </table:table-row>
        <table:table-row table:style-name="ro2">
          <table:table-cell office:value-type="string" table:style-name="ce6">
            <text:p><text:a xlink:href="https://www.gov.uk/government/statistics/national-travel-survey-2025">Notes and definitions</text:a></text:p>
          </table:table-cell>
          <table:table-cell table:number-columns-repeated="16383"/>
        </table:table-row>
        <table:table-row table:style-name="ro2">
          <table:table-cell office:value-type="string" table:style-name="ce7">
            <text:p><text:a xlink:href="mailto:national.travelsurvey@dft.gov.uk"><text:span text:style-name="T1">Email:<text:s/></text:span><text:span text:style-name="T2">national.travelsurvey@dft.gov.uk</text:span></text:a></text:p>
          </table:table-cell>
          <table:table-cell table:number-columns-repeated="16383"/>
        </table:table-row>
        <table:table-row table:number-rows-repeated="7" table:style-name="ro4">
          <table:table-cell table:number-columns-repeated="16384" table:style-name="ce1"/>
        </table:table-row>
        <table:table-row table:number-rows-repeated="2" table:style-name="ro5">
          <table:table-cell table:number-columns-repeated="16384"/>
        </table:table-row>
        <table:table-row table:style-name="ro6">
          <table:table-cell/>
          <table:table-cell table:style-name="ce8"/>
          <table:table-cell table:number-columns-repeated="18" table:style-name="ce9"/>
          <table:table-cell table:number-columns-repeated="8" table:style-name="ce8"/>
          <table:table-cell table:number-columns-repeated="16356"/>
        </table:table-row>
        <table:table-row table:style-name="ro6">
          <table:table-cell/>
          <table:table-cell table:style-name="ce8"/>
          <table:table-cell table:number-columns-repeated="3" table:style-name="ce10"/>
          <table:table-cell table:style-name="ce11"/>
          <table:table-cell table:number-columns-repeated="5" table:style-name="ce10"/>
          <table:table-cell table:number-columns-repeated="6" table:style-name="ce12"/>
          <table:table-cell table:style-name="ce8"/>
          <table:table-cell table:style-name="ce13"/>
          <table:table-cell table:number-columns-repeated="9" table:style-name="ce8"/>
          <table:table-cell table:number-columns-repeated="16356"/>
        </table:table-row>
        <table:table-row table:style-name="ro7">
          <table:table-cell/>
          <table:table-cell table:style-name="ce14"/>
          <table:table-cell table:number-columns-repeated="26" table:style-name="ce9"/>
          <table:table-cell table:number-columns-repeated="16356"/>
        </table:table-row>
        <table:table-row table:style-name="ro6">
          <table:table-cell/>
          <table:table-cell table:number-columns-repeated="8" table:style-name="ce8"/>
          <table:table-cell table:number-columns-repeated="5" table:style-name="ce12"/>
          <table:table-cell table:number-columns-repeated="5" table:style-name="ce8"/>
          <table:table-cell table:style-name="ce15"/>
          <table:table-cell table:number-columns-repeated="7" table:style-name="ce8"/>
          <table:table-cell table:number-columns-repeated="16357" table:style-name="ce1"/>
        </table:table-row>
        <table:table-row table:style-name="ro6">
          <table:table-cell/>
          <table:table-cell table:style-name="ce16"/>
          <table:table-cell table:number-columns-repeated="3" table:style-name="ce10"/>
          <table:table-cell table:style-name="ce11"/>
          <table:table-cell table:style-name="ce10"/>
          <table:table-cell table:number-columns-repeated="2" table:style-name="ce8"/>
          <table:table-cell table:number-columns-repeated="2" table:style-name="ce10"/>
          <table:table-cell table:number-columns-repeated="3" table:style-name="ce12"/>
          <table:table-cell table:number-columns-repeated="5" table:style-name="ce8"/>
          <table:table-cell table:style-name="ce15"/>
          <table:table-cell table:number-columns-repeated="7" table:style-name="ce8"/>
          <table:table-cell table:style-name="ce17"/>
          <table:table-cell table:number-columns-repeated="16356"/>
        </table:table-row>
        <table:table-row table:style-name="ro8">
          <table:table-cell/>
          <table:table-cell table:style-name="ce18"/>
          <table:table-cell table:number-columns-repeated="3" table:style-name="ce10"/>
          <table:table-cell table:style-name="ce11"/>
          <table:table-cell table:style-name="ce10"/>
          <table:table-cell table:style-name="ce19"/>
          <table:table-cell table:number-columns-repeated="10" table:style-name="ce8"/>
          <table:table-cell table:style-name="ce13"/>
          <table:table-cell table:number-columns-repeated="8" table:style-name="ce8"/>
          <table:table-cell table:style-name="ce17"/>
          <table:table-cell table:number-columns-repeated="16356"/>
        </table:table-row>
        <table:table-row table:style-name="ro6">
          <table:table-cell/>
          <table:table-cell table:number-columns-repeated="6" table:style-name="ce8"/>
          <table:table-cell table:style-name="ce19"/>
          <table:table-cell table:number-columns-repeated="10" table:style-name="ce8"/>
          <table:table-cell table:style-name="ce13"/>
          <table:table-cell table:number-columns-repeated="5" table:style-name="ce8"/>
          <table:table-cell table:number-columns-repeated="4" table:style-name="ce17"/>
          <table:table-cell table:number-columns-repeated="16356"/>
        </table:table-row>
        <table:table-row table:number-rows-repeated="1048551" table:style-name="ro5">
          <table:table-cell table:number-columns-repeated="16384"/>
        </table:table-row>
      </table:table>
      <table:table table:name="Table_of_contents" table:style-name="ta1">
        <table:table-column table:style-name="co4" table:default-cell-style-name="ce1"/>
        <table:table-column table:style-name="co5" table:default-cell-style-name="ce1"/>
        <table:table-column table:style-name="co2" table:number-columns-repeated="1022" table:default-cell-style-name="ce1"/>
        <table:table-column table:style-name="co3" table:number-columns-repeated="15360" table:default-cell-style-name="ce1"/>
        <table:table-row table:style-name="ro9">
          <table:table-cell office:value-type="string" table:style-name="ce2">
            <text:p>Table of contents</text:p>
          </table:table-cell>
          <table:table-cell table:number-columns-repeated="16383" table:style-name="ce1"/>
        </table:table-row>
        <table:table-row table:style-name="ro8">
          <table:table-cell office:value-type="string" table:style-name="ce3">
            <text:p>This worksheet contains one table.</text:p>
          </table:table-cell>
          <table:table-cell table:style-name="ce3"/>
          <table:table-cell table:number-columns-repeated="16382"/>
        </table:table-row>
        <table:table-row table:style-name="ro10">
          <table:table-cell office:value-type="string" table:style-name="ce20">
            <text:p>Worksheet title</text:p>
          </table:table-cell>
          <table:table-cell office:value-type="string" table:style-name="ce20">
            <text:p>Table title</text:p>
          </table:table-cell>
          <table:table-cell table:number-columns-repeated="16382"/>
        </table:table-row>
        <table:table-row table:style-name="ro11">
          <table:table-cell office:value-type="string" table:style-name="ce3">
            <text:p>SE_NTS0601a_trips</text:p>
          </table:table-cell>
          <table:table-cell office:value-type="string" table:style-name="ce5">
            <text:p>Standard errors for the average number of trips by sex, age and main mode (trips per person per year): England, 2025</text:p>
          </table:table-cell>
          <table:table-cell table:number-columns-repeated="16382"/>
        </table:table-row>
        <table:table-row table:style-name="ro11">
          <table:table-cell office:value-type="string" table:style-name="ce3">
            <text:p>SE_NTS0601b_stages</text:p>
          </table:table-cell>
          <table:table-cell office:value-type="string" table:style-name="ce5">
            <text:p>Standard errors for the average number of stages by sex, age and mode (stages per person per year): England, 2025</text:p>
          </table:table-cell>
          <table:table-cell table:number-columns-repeated="16382"/>
        </table:table-row>
        <table:table-row table:style-name="ro11">
          <table:table-cell office:value-type="string" table:style-name="ce3">
            <text:p>SE_NTS0601c_distance</text:p>
          </table:table-cell>
          <table:table-cell office:value-type="string" table:style-name="ce5">
            <text:p>Standard errors for the average distance travelled by sex, age and mode (miles per person per year): England, 2025</text:p>
          </table:table-cell>
          <table:table-cell table:number-columns-repeated="16382"/>
        </table:table-row>
        <table:table-row table:number-rows-repeated="1048570" table:style-name="ro5">
          <table:table-cell table:number-columns-repeated="16384"/>
        </table:table-row>
      </table:table>
      <table:table table:name="Notes" table:style-name="ta1">
        <table:table-column table:style-name="co6" table:default-cell-style-name="ce1"/>
        <table:table-column table:style-name="co7" table:default-cell-style-name="ce1"/>
        <table:table-column table:style-name="co2" table:number-columns-repeated="1022" table:default-cell-style-name="ce1"/>
        <table:table-column table:style-name="co3" table:number-columns-repeated="15360" table:default-cell-style-name="ce1"/>
        <table:table-row table:style-name="ro9">
          <table:table-cell office:value-type="string" table:style-name="ce2">
            <text:p>Notes</text:p>
          </table:table-cell>
          <table:table-cell table:number-columns-repeated="16383" table:style-name="ce1"/>
        </table:table-row>
        <table:table-row table:style-name="ro12">
          <table:table-cell office:value-type="string" table:style-name="ce3">
            <text:p>This worksheet contains one table.</text:p>
          </table:table-cell>
          <table:table-cell table:style-name="ce3"/>
          <table:table-cell table:number-columns-repeated="16382"/>
        </table:table-row>
        <table:table-row table:style-name="ro10">
          <table:table-cell office:value-type="string" table:style-name="ce20">
            <text:p>Note number</text:p>
          </table:table-cell>
          <table:table-cell office:value-type="string" table:style-name="ce20">
            <text:p>Note text</text:p>
          </table:table-cell>
          <table:table-cell table:number-columns-repeated="16382"/>
        </table:table-row>
        <table:table-row table:style-name="ro13">
          <table:table-cell office:value-type="float" office:value="1" table:style-name="ce21">
            <text:p>1</text:p>
          </table:table-cell>
          <table:table-cell office:value-type="string" table:style-name="ce22">
            <text:p>Private transport modes include walk, pedal cycle, car or van driver, car or van passenger, motorcycle and other private transport. Public transport modes include bus in London, other local bus, non-local bus, London Underground, surface rail, taxi or minicab and other public transport.</text:p>
          </table:table-cell>
          <table:table-cell table:number-columns-repeated="16382"/>
        </table:table-row>
        <table:table-row table:style-name="ro14">
          <table:table-cell office:value-type="float" office:value="2" table:style-name="ce21">
            <text:p>2</text:p>
          </table:table-cell>
          <table:table-cell office:value-type="string" table:style-name="ce5">
            <text:p>Walk includes all travel on foot. It is also used when respondents ride in non-motorised wheelchairs, prams or pushchairs, as well as when they ride on toy pedal cycles, roller-skates, skateboards, non-motorised scooters, or when they jog. For example, children who accompany their parents on a visit to the shops on toy pedal cycles (where the parents are walking) are coded as having walked there.</text:p>
          </table:table-cell>
          <table:table-cell table:number-columns-repeated="16382"/>
        </table:table-row>
        <table:table-row table:style-name="ro12">
          <table:table-cell office:value-type="float" office:value="3" table:style-name="ce21">
            <text:p>3</text:p>
          </table:table-cell>
          <table:table-cell office:value-type="string" table:style-name="ce23">
            <text:p>E-bikes are included within the mode of pedal cycle.</text:p>
          </table:table-cell>
          <table:table-cell table:number-columns-repeated="16382"/>
        </table:table-row>
        <table:table-row table:style-name="ro15">
          <table:table-cell office:value-type="float" office:value="4" table:style-name="ce21">
            <text:p>4</text:p>
          </table:table-cell>
          <table:table-cell office:value-type="string" table:style-name="ce5">
            <text:p>Other private transport includes electric scooters, mobility scooters, motorised wheelchairs, ambulances, hospital cars, caravans, dormobiles, quad bikes, minibuses and private hire bus (including school bus).</text:p>
          </table:table-cell>
          <table:table-cell table:number-columns-repeated="16382"/>
        </table:table-row>
        <table:table-row table:style-name="ro12">
          <table:table-cell office:value-type="float" office:value="5" table:style-name="ce21">
            <text:p>5</text:p>
          </table:table-cell>
          <table:table-cell office:value-type="string" table:style-name="ce5">
            <text:p>Other public transport includes air, ferries and light rail.</text:p>
          </table:table-cell>
          <table:table-cell table:number-columns-repeated="16382"/>
        </table:table-row>
        <table:table-row table:style-name="ro15">
          <table:table-cell office:value-type="float" office:value="6" table:style-name="ce21">
            <text:p>6</text:p>
          </table:table-cell>
          <table:table-cell office:value-type="string" table:style-name="ce5">
            <text:p>In 2024, the option to record a refusal was introduced. Sex was not recorded in less than 0.1% of cases. 'All people' includes cases where sex is not known.</text:p>
          </table:table-cell>
          <table:table-cell table:number-columns-repeated="16382"/>
        </table:table-row>
        <table:table-row table:number-rows-repeated="2" table:style-name="ro4">
          <table:table-cell table:number-columns-repeated="16384" table:style-name="ce1"/>
        </table:table-row>
        <table:table-row table:number-rows-repeated="1048565" table:style-name="ro5">
          <table:table-cell table:number-columns-repeated="16384"/>
        </table:table-row>
      </table:table>
      <table:table table:name="SE_NTS0601a_trips" table:style-name="ta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2" table:number-columns-repeated="974" table:default-cell-style-name="ce1"/>
        <table:table-column table:style-name="co3" table:number-columns-repeated="15400" table:default-cell-style-name="ce1"/>
        <table:table-row table:style-name="ro9">
          <table:table-cell office:value-type="string" table:style-name="ce2">
            <text:p>SE_NTS0601a: Standard errors for the average number of trips by sex, age and main mode (trips per person per year): England, 2025 [note 1]</text:p>
          </table:table-cell>
          <table:table-cell table:style-name="ce2"/>
          <table:table-cell table:number-columns-repeated="16382" table:style-name="ce1"/>
        </table:table-row>
        <table:table-row table:style-name="ro8">
          <table:table-cell office:value-type="string" table:style-name="ce21">
            <text:p>This worksheet contains one table. Some cells refer to notes which can be found on the notes worksheet.</text:p>
          </table:table-cell>
          <table:table-cell table:style-name="ce21"/>
          <table:table-cell table:number-columns-repeated="16382" table:style-name="ce1"/>
        </table:table-row>
        <table:table-row table:style-name="ro8">
          <table:table-cell office:value-type="string" table:style-name="ce21">
            <text:p>The table in this worksheet contains numbers. These represent average trips by sex, age and main mode.</text:p>
          </table:table-cell>
          <table:table-cell table:style-name="ce21"/>
          <table:table-cell table:number-columns-repeated="16382" table:style-name="ce1"/>
        </table:table-row>
        <table:table-row table:style-name="ro8">
          <table:table-cell office:value-type="string" table:style-name="ce21">
            <text:p>Some shorthand is used in these tables, [low] denotes rounds to 0, [x] denotes the data is not available due to no observations in the category.</text:p>
          </table:table-cell>
          <table:table-cell table:style-name="ce21"/>
          <table:table-cell table:number-columns-repeated="16382" table:style-name="ce1"/>
        </table:table-row>
        <table:table-row table:style-name="ro8">
          <table:table-cell office:value-type="string" table:style-name="ce21">
            <text:p>Filters are active in row 6 and may hide some data. To turn off all filters select the 'Data' ribbon then 'Filters' button or use [Ctrl, Shift, L].</text:p>
          </table:table-cell>
          <table:table-cell table:style-name="ce21"/>
          <table:table-cell table:number-columns-repeated="16382" table:style-name="ce1"/>
        </table:table-row>
        <table:table-row table:style-name="ro2">
          <table:table-cell office:value-type="string" table:style-name="ce24">
            <text:p>Year</text:p>
          </table:table-cell>
          <table:table-cell office:value-type="string" table:style-name="ce24">
            <text:p>Age</text:p>
          </table:table-cell>
          <table:table-cell office:value-type="string" table:style-name="ce25">
            <text:p>Sex [note 6]</text:p>
          </table:table-cell>
          <table:table-cell office:value-type="string" table:style-name="ce25">
            <text:p>Mode</text:p>
          </table:table-cell>
          <table:table-cell office:value-type="string" table:style-name="ce26">
            <text:p>Average number of trips</text:p>
          </table:table-cell>
          <table:table-cell office:value-type="string" table:style-name="ce26">
            <text:p>Standard error</text:p>
          </table:table-cell>
          <table:table-cell office:value-type="string" table:style-name="ce26">
            <text:p>95% Lower confidence interval</text:p>
          </table:table-cell>
          <table:table-cell office:value-type="string" table:style-name="ce26">
            <text:p>95% Upper confidence interval</text:p>
          </table:table-cell>
          <table:table-cell office:value-type="string" table:style-name="ce26">
            <text:p>Relative standard error (%)</text:p>
          </table:table-cell>
          <table:table-cell office:value-type="string" table:style-name="ce26">
            <text:p>Design factor</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Walk [note 2]</text:p>
          </table:table-cell>
          <table:table-cell office:value-type="float" office:value="252.09762869071031" table:style-name="ce29">
            <text:p>252.10</text:p>
          </table:table-cell>
          <table:table-cell office:value-type="float" office:value="11.970722017040121" table:style-name="ce29">
            <text:p>11.97</text:p>
          </table:table-cell>
          <table:table-cell office:value-type="float" office:value="228.63501353731161" table:style-name="ce29">
            <text:p>228.64</text:p>
          </table:table-cell>
          <table:table-cell office:value-type="float" office:value="275.56024384410892" table:style-name="ce29">
            <text:p>275.56</text:p>
          </table:table-cell>
          <table:table-cell office:value-type="float" office:value="4.7484468930592669" table:style-name="ce29">
            <text:p>4.75</text:p>
          </table:table-cell>
          <table:table-cell office:value-type="float" office:value="1.414127302342316" table:style-name="ce29">
            <text:p>1.41</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Walk [note 2]</text:p>
          </table:table-cell>
          <table:table-cell office:value-type="float" office:value="264.83216400863142" table:style-name="ce29">
            <text:p>264.83</text:p>
          </table:table-cell>
          <table:table-cell office:value-type="float" office:value="11.490989654025419" table:style-name="ce29">
            <text:p>11.49</text:p>
          </table:table-cell>
          <table:table-cell office:value-type="float" office:value="242.30982428674159" table:style-name="ce29">
            <text:p>242.31</text:p>
          </table:table-cell>
          <table:table-cell office:value-type="float" office:value="287.35450373052117" table:style-name="ce29">
            <text:p>287.35</text:p>
          </table:table-cell>
          <table:table-cell office:value-type="float" office:value="4.3389705691680653" table:style-name="ce29">
            <text:p>4.34</text:p>
          </table:table-cell>
          <table:table-cell office:value-type="float" office:value="1.312654668936502" table:style-name="ce29">
            <text:p>1.31</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Walk [note 2]</text:p>
          </table:table-cell>
          <table:table-cell office:value-type="float" office:value="258.65904914580392" table:style-name="ce29">
            <text:p>258.66</text:p>
          </table:table-cell>
          <table:table-cell office:value-type="float" office:value="9.3845771040646664" table:style-name="ce29">
            <text:p>9.38</text:p>
          </table:table-cell>
          <table:table-cell office:value-type="float" office:value="240.26527802183719" table:style-name="ce29">
            <text:p>240.27</text:p>
          </table:table-cell>
          <table:table-cell office:value-type="float" office:value="277.05282026977068" table:style-name="ce29">
            <text:p>277.05</text:p>
          </table:table-cell>
          <table:table-cell office:value-type="float" office:value="3.6281650052670913" table:style-name="ce29">
            <text:p>3.63</text:p>
          </table:table-cell>
          <table:table-cell office:value-type="float" office:value="1.5433953064443211" table:style-name="ce29">
            <text:p>1.54</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Walks of a mile or more</text:p>
          </table:table-cell>
          <table:table-cell office:value-type="float" office:value="69.100424972270858" table:style-name="ce29">
            <text:p>69.10</text:p>
          </table:table-cell>
          <table:table-cell office:value-type="float" office:value="4.4451474082557842" table:style-name="ce29">
            <text:p>4.45</text:p>
          </table:table-cell>
          <table:table-cell office:value-type="float" office:value="60.387936052089522" table:style-name="ce29">
            <text:p>60.39</text:p>
          </table:table-cell>
          <table:table-cell office:value-type="float" office:value="77.812913892452201" table:style-name="ce29">
            <text:p>77.81</text:p>
          </table:table-cell>
          <table:table-cell office:value-type="float" office:value="6.4328799859618329" table:style-name="ce29">
            <text:p>6.43</text:p>
          </table:table-cell>
          <table:table-cell office:value-type="float" office:value="1.3444932546830819" table:style-name="ce29">
            <text:p>1.34</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Walks of a mile or more</text:p>
          </table:table-cell>
          <table:table-cell office:value-type="float" office:value="70.279202686522723" table:style-name="ce29">
            <text:p>70.28</text:p>
          </table:table-cell>
          <table:table-cell office:value-type="float" office:value="4.3974259250427554" table:style-name="ce29">
            <text:p>4.40</text:p>
          </table:table-cell>
          <table:table-cell office:value-type="float" office:value="61.660247873438919" table:style-name="ce29">
            <text:p>61.66</text:p>
          </table:table-cell>
          <table:table-cell office:value-type="float" office:value="78.898157499606526" table:style-name="ce29">
            <text:p>78.90</text:p>
          </table:table-cell>
          <table:table-cell office:value-type="float" office:value="6.2570799851803667" table:style-name="ce29">
            <text:p>6.26</text:p>
          </table:table-cell>
          <table:table-cell office:value-type="float" office:value="1.230749952095882" table:style-name="ce29">
            <text:p>1.23</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Walks of a mile or more</text:p>
          </table:table-cell>
          <table:table-cell office:value-type="float" office:value="69.78251729421882" table:style-name="ce29">
            <text:p>69.78</text:p>
          </table:table-cell>
          <table:table-cell office:value-type="float" office:value="3.522961349839191" table:style-name="ce29">
            <text:p>3.52</text:p>
          </table:table-cell>
          <table:table-cell office:value-type="float" office:value="62.877513048534013" table:style-name="ce29">
            <text:p>62.88</text:p>
          </table:table-cell>
          <table:table-cell office:value-type="float" office:value="76.687521539903628" table:style-name="ce29">
            <text:p>76.69</text:p>
          </table:table-cell>
          <table:table-cell office:value-type="float" office:value="5.048487051542712" table:style-name="ce29">
            <text:p>5.05</text:p>
          </table:table-cell>
          <table:table-cell office:value-type="float" office:value="1.454085259234124" table:style-name="ce29">
            <text:p>1.45</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Pedal cycle [note 3]</text:p>
          </table:table-cell>
          <table:table-cell office:value-type="float" office:value="21.694058139230648" table:style-name="ce29">
            <text:p>21.69</text:p>
          </table:table-cell>
          <table:table-cell office:value-type="float" office:value="2.644087423007865" table:style-name="ce29">
            <text:p>2.64</text:p>
          </table:table-cell>
          <table:table-cell office:value-type="float" office:value="16.511646790135231" table:style-name="ce29">
            <text:p>16.51</text:p>
          </table:table-cell>
          <table:table-cell office:value-type="float" office:value="26.876469488326059" table:style-name="ce29">
            <text:p>26.88</text:p>
          </table:table-cell>
          <table:table-cell office:value-type="float" office:value="12.188071987446209" table:style-name="ce29">
            <text:p>12.19</text:p>
          </table:table-cell>
          <table:table-cell office:value-type="float" office:value="1.1904590309450001" table:style-name="ce29">
            <text:p>1.19</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Pedal cycle [note 3]</text:p>
          </table:table-cell>
          <table:table-cell office:value-type="float" office:value="10.22819026839592" table:style-name="ce29">
            <text:p>10.23</text:p>
          </table:table-cell>
          <table:table-cell office:value-type="float" office:value="1.640521968752616" table:style-name="ce29">
            <text:p>1.64</text:p>
          </table:table-cell>
          <table:table-cell office:value-type="float" office:value="7.012767209640792" table:style-name="ce29">
            <text:p>7.01</text:p>
          </table:table-cell>
          <table:table-cell office:value-type="float" office:value="13.44361332715105" table:style-name="ce29">
            <text:p>13.44</text:p>
          </table:table-cell>
          <table:table-cell office:value-type="float" office:value="16.039220289259422" table:style-name="ce29">
            <text:p>16.04</text:p>
          </table:table-cell>
          <table:table-cell office:value-type="float" office:value="1.17817445388819"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Pedal cycle [note 3]</text:p>
          </table:table-cell>
          <table:table-cell office:value-type="float" office:value="16.10671329198852" table:style-name="ce29">
            <text:p>16.11</text:p>
          </table:table-cell>
          <table:table-cell office:value-type="float" office:value="1.759371257872663" table:style-name="ce29">
            <text:p>1.76</text:p>
          </table:table-cell>
          <table:table-cell office:value-type="float" office:value="12.6583456265581" table:style-name="ce29">
            <text:p>12.66</text:p>
          </table:table-cell>
          <table:table-cell office:value-type="float" office:value="19.555080957418941" table:style-name="ce29">
            <text:p>19.56</text:p>
          </table:table-cell>
          <table:table-cell office:value-type="float" office:value="10.923217083324968" table:style-name="ce29">
            <text:p>10.92</text:p>
          </table:table-cell>
          <table:table-cell office:value-type="float" office:value="1.3237180024151269" table:style-name="ce29">
            <text:p>1.32</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Car or van driver</text:p>
          </table:table-cell>
          <table:table-cell office:value-type="float" office:value="0.19493075440944621" table:style-name="ce29">
            <text:p>[low]</text:p>
          </table:table-cell>
          <table:table-cell office:value-type="float" office:value="0.1959405412333465" table:style-name="ce29">
            <text:p>[low]</text:p>
          </table:table-cell>
          <table:table-cell office:value-type="float" office:value="0" table:style-name="ce29">
            <text:p>0.00</text:p>
          </table:table-cell>
          <table:table-cell office:value-type="float" office:value="0.57897421522680537" table:style-name="ce29">
            <text:p>0.58</text:p>
          </table:table-cell>
          <table:table-cell office:value-type="float" office:value="100.51802334986057" table:style-name="ce29">
            <text:p>100.52</text:p>
          </table:table-cell>
          <table:table-cell office:value-type="float" office:value="1.0803242319984581"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Car or van driver</text:p>
          </table:table-cell>
          <table:table-cell office:value-type="float" office:value="5.7840814801725253E-2" table:style-name="ce29">
            <text:p>[low]</text:p>
          </table:table-cell>
          <table:table-cell office:value-type="float" office:value="5.7920790703669199E-2" table:style-name="ce29">
            <text:p>[low]</text:p>
          </table:table-cell>
          <table:table-cell office:value-type="float" office:value="0" table:style-name="ce29">
            <text:p>0.00</text:p>
          </table:table-cell>
          <table:table-cell office:value-type="float" office:value="0.1713655645809169" table:style-name="ce29">
            <text:p>[low]</text:p>
          </table:table-cell>
          <table:table-cell office:value-type="float" office:value="100.13826897532149" table:style-name="ce29">
            <text:p>100.14</text:p>
          </table:table-cell>
          <table:table-cell office:value-type="float" office:value="1.049564196423205"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Car or van driver</text:p>
          </table:table-cell>
          <table:table-cell office:value-type="float" office:value="0.12818670444057079" table:style-name="ce29">
            <text:p>[low]</text:p>
          </table:table-cell>
          <table:table-cell office:value-type="float" office:value="0.1044968181074136" table:style-name="ce29">
            <text:p>[low]</text:p>
          </table:table-cell>
          <table:table-cell office:value-type="float" office:value="0" table:style-name="ce29">
            <text:p>0.00</text:p>
          </table:table-cell>
          <table:table-cell office:value-type="float" office:value="0.3330004679311015" table:style-name="ce29">
            <text:p>[low]</text:p>
          </table:table-cell>
          <table:table-cell office:value-type="float" office:value="81.519232874779021" table:style-name="ce29">
            <text:p>81.52</text:p>
          </table:table-cell>
          <table:table-cell office:value-type="float" office:value="1.0785222076768"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Car or van passenger</text:p>
          </table:table-cell>
          <table:table-cell office:value-type="float" office:value="383.75400690094472" table:style-name="ce29">
            <text:p>383.75</text:p>
          </table:table-cell>
          <table:table-cell office:value-type="float" office:value="11.402914194373929" table:style-name="ce29">
            <text:p>11.40</text:p>
          </table:table-cell>
          <table:table-cell office:value-type="float" office:value="361.40429507997169" table:style-name="ce29">
            <text:p>361.40</text:p>
          </table:table-cell>
          <table:table-cell office:value-type="float" office:value="406.10371872191757" table:style-name="ce29">
            <text:p>406.10</text:p>
          </table:table-cell>
          <table:table-cell office:value-type="float" office:value="2.9714124124617336" table:style-name="ce29">
            <text:p>2.97</text:p>
          </table:table-cell>
          <table:table-cell office:value-type="float" office:value="1.3692978738662009" table:style-name="ce29">
            <text:p>1.37</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Car or van passenger</text:p>
          </table:table-cell>
          <table:table-cell office:value-type="float" office:value="405.06180112623417" table:style-name="ce29">
            <text:p>405.06</text:p>
          </table:table-cell>
          <table:table-cell office:value-type="float" office:value="11.21531546076768" table:style-name="ce29">
            <text:p>11.22</text:p>
          </table:table-cell>
          <table:table-cell office:value-type="float" office:value="383.07978282312962" table:style-name="ce29">
            <text:p>383.08</text:p>
          </table:table-cell>
          <table:table-cell office:value-type="float" office:value="427.0438194293389" table:style-name="ce29">
            <text:p>427.04</text:p>
          </table:table-cell>
          <table:table-cell office:value-type="float" office:value="2.7687911892912656" table:style-name="ce29">
            <text:p>2.77</text:p>
          </table:table-cell>
          <table:table-cell office:value-type="float" office:value="1.3065164203886921" table:style-name="ce29">
            <text:p>1.31</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Car or van passenger</text:p>
          </table:table-cell>
          <table:table-cell office:value-type="float" office:value="394.06178399506888" table:style-name="ce29">
            <text:p>394.06</text:p>
          </table:table-cell>
          <table:table-cell office:value-type="float" office:value="9.3323381852994913" table:style-name="ce29">
            <text:p>9.33</text:p>
          </table:table-cell>
          <table:table-cell office:value-type="float" office:value="375.77040115188191" table:style-name="ce29">
            <text:p>375.77</text:p>
          </table:table-cell>
          <table:table-cell office:value-type="float" office:value="412.3531668382559" table:style-name="ce29">
            <text:p>412.35</text:p>
          </table:table-cell>
          <table:table-cell office:value-type="float" office:value="2.3682423833863249" table:style-name="ce29">
            <text:p>2.37</text:p>
          </table:table-cell>
          <table:table-cell office:value-type="float" office:value="1.571083429550798" table:style-name="ce29">
            <text:p>1.57</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Motorcycle</text:p>
          </table:table-cell>
          <table:table-cell office:value-type="float" office:value="0" table:style-name="ce29">
            <text:p>0.00</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Motorcycle</text:p>
          </table:table-cell>
          <table:table-cell office:value-type="float" office:value="7.3551834076255027E-2" table:style-name="ce29">
            <text:p>[low]</text:p>
          </table:table-cell>
          <table:table-cell office:value-type="float" office:value="5.5136854010830981E-2" table:style-name="ce29">
            <text:p>[low]</text:p>
          </table:table-cell>
          <table:table-cell office:value-type="float" office:value="0" table:style-name="ce29">
            <text:p>0.00</text:p>
          </table:table-cell>
          <table:table-cell office:value-type="float" office:value="0.18162006793748381" table:style-name="ce29">
            <text:p>[low]</text:p>
          </table:table-cell>
          <table:table-cell office:value-type="float" office:value="74.963261899992489" table:style-name="ce29">
            <text:p>74.96</text:p>
          </table:table-cell>
          <table:table-cell office:value-type="float" office:value="1.1915394508049539" table:style-name="ce29">
            <text:p>1.19</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Motorcycle</text:p>
          </table:table-cell>
          <table:table-cell office:value-type="float" office:value="3.5711987361201278E-2" table:style-name="ce29">
            <text:p>[low]</text:p>
          </table:table-cell>
          <table:table-cell office:value-type="float" office:value="2.6781434225850331E-2" table:style-name="ce29">
            <text:p>[low]</text:p>
          </table:table-cell>
          <table:table-cell office:value-type="float" office:value="0" table:style-name="ce29">
            <text:p>0.00</text:p>
          </table:table-cell>
          <table:table-cell office:value-type="float" office:value="8.8203598443867937E-2" table:style-name="ce29">
            <text:p>[low]</text:p>
          </table:table-cell>
          <table:table-cell office:value-type="float" office:value="74.992841913207542" table:style-name="ce29">
            <text:p>74.99</text:p>
          </table:table-cell>
          <table:table-cell office:value-type="float" office:value="1.1916924728411491" table:style-name="ce29">
            <text:p>1.19</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Other private transport [note 4]</text:p>
          </table:table-cell>
          <table:table-cell office:value-type="float" office:value="14.148801657449219" table:style-name="ce29">
            <text:p>14.15</text:p>
          </table:table-cell>
          <table:table-cell office:value-type="float" office:value="1.989479175863256" table:style-name="ce29">
            <text:p>1.99</text:p>
          </table:table-cell>
          <table:table-cell office:value-type="float" office:value="10.24942247275723" table:style-name="ce29">
            <text:p>10.25</text:p>
          </table:table-cell>
          <table:table-cell office:value-type="float" office:value="18.0481808421412" table:style-name="ce29">
            <text:p>18.05</text:p>
          </table:table-cell>
          <table:table-cell office:value-type="float" office:value="14.061114319288043" table:style-name="ce29">
            <text:p>14.06</text:p>
          </table:table-cell>
          <table:table-cell office:value-type="float" office:value="1.147873240792721"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Other private transport [note 4]</text:p>
          </table:table-cell>
          <table:table-cell office:value-type="float" office:value="13.55359009393419" table:style-name="ce29">
            <text:p>13.55</text:p>
          </table:table-cell>
          <table:table-cell office:value-type="float" office:value="2.0409839863453749" table:style-name="ce29">
            <text:p>2.04</text:p>
          </table:table-cell>
          <table:table-cell office:value-type="float" office:value="9.5532614806972518" table:style-name="ce29">
            <text:p>9.55</text:p>
          </table:table-cell>
          <table:table-cell office:value-type="float" office:value="17.553918707171121" table:style-name="ce29">
            <text:p>17.55</text:p>
          </table:table-cell>
          <table:table-cell office:value-type="float" office:value="15.058622639464375" table:style-name="ce29">
            <text:p>15.06</text:p>
          </table:table-cell>
          <table:table-cell office:value-type="float" office:value="1.2126912895800339" table:style-name="ce29">
            <text:p>1.21</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Other private transport [note 4]</text:p>
          </table:table-cell>
          <table:table-cell office:value-type="float" office:value="13.84658881436363" table:style-name="ce29">
            <text:p>13.85</text:p>
          </table:table-cell>
          <table:table-cell office:value-type="float" office:value="1.6184394614371269" table:style-name="ce29">
            <text:p>1.62</text:p>
          </table:table-cell>
          <table:table-cell office:value-type="float" office:value="10.67444746994687" table:style-name="ce29">
            <text:p>10.67</text:p>
          </table:table-cell>
          <table:table-cell office:value-type="float" office:value="17.0187301587804" table:style-name="ce29">
            <text:p>17.02</text:p>
          </table:table-cell>
          <table:table-cell office:value-type="float" office:value="11.688362261167558" table:style-name="ce29">
            <text:p>11.69</text:p>
          </table:table-cell>
          <table:table-cell office:value-type="float" office:value="1.3495158039411039" table:style-name="ce29">
            <text:p>1.35</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Bus in London</text:p>
          </table:table-cell>
          <table:table-cell office:value-type="float" office:value="16.729616973429319" table:style-name="ce29">
            <text:p>16.73</text:p>
          </table:table-cell>
          <table:table-cell office:value-type="float" office:value="1.869808120039655" table:style-name="ce29">
            <text:p>1.87</text:p>
          </table:table-cell>
          <table:table-cell office:value-type="float" office:value="13.064793058151601" table:style-name="ce29">
            <text:p>13.06</text:p>
          </table:table-cell>
          <table:table-cell office:value-type="float" office:value="20.394440888707049" table:style-name="ce29">
            <text:p>20.39</text:p>
          </table:table-cell>
          <table:table-cell office:value-type="float" office:value="11.176634366521139" table:style-name="ce29">
            <text:p>11.18</text:p>
          </table:table-cell>
          <table:table-cell office:value-type="float" office:value="1.060222396971225"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Bus in London</text:p>
          </table:table-cell>
          <table:table-cell office:value-type="float" office:value="14.301257069971131" table:style-name="ce29">
            <text:p>14.30</text:p>
          </table:table-cell>
          <table:table-cell office:value-type="float" office:value="2.1650444286937041" table:style-name="ce29">
            <text:p>2.17</text:p>
          </table:table-cell>
          <table:table-cell office:value-type="float" office:value="10.057769989731471" table:style-name="ce29">
            <text:p>10.06</text:p>
          </table:table-cell>
          <table:table-cell office:value-type="float" office:value="18.5447441502108" table:style-name="ce29">
            <text:p>18.54</text:p>
          </table:table-cell>
          <table:table-cell office:value-type="float" office:value="15.13884002015268" table:style-name="ce29">
            <text:p>15.14</text:p>
          </table:table-cell>
          <table:table-cell office:value-type="float" office:value="1.293857408275439" table:style-name="ce29">
            <text:p>1.29</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Bus in London</text:p>
          </table:table-cell>
          <table:table-cell office:value-type="float" office:value="15.621317341922669" table:style-name="ce29">
            <text:p>15.62</text:p>
          </table:table-cell>
          <table:table-cell office:value-type="float" office:value="1.535021455098899" table:style-name="ce29">
            <text:p>1.54</text:p>
          </table:table-cell>
          <table:table-cell office:value-type="float" office:value="12.612675289928831" table:style-name="ce29">
            <text:p>12.61</text:p>
          </table:table-cell>
          <table:table-cell office:value-type="float" office:value="18.629959393916511" table:style-name="ce29">
            <text:p>18.63</text:p>
          </table:table-cell>
          <table:table-cell office:value-type="float" office:value="9.8264533105629166" table:style-name="ce29">
            <text:p>9.83</text:p>
          </table:table-cell>
          <table:table-cell office:value-type="float" office:value="1.277293175007995" table:style-name="ce29">
            <text:p>1.28</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Other local bus</text:p>
          </table:table-cell>
          <table:table-cell office:value-type="float" office:value="26.947911071619981" table:style-name="ce29">
            <text:p>26.95</text:p>
          </table:table-cell>
          <table:table-cell office:value-type="float" office:value="3.025174189945067" table:style-name="ce29">
            <text:p>3.03</text:p>
          </table:table-cell>
          <table:table-cell office:value-type="float" office:value="21.01856965932765" table:style-name="ce29">
            <text:p>21.02</text:p>
          </table:table-cell>
          <table:table-cell office:value-type="float" office:value="32.877252483912308" table:style-name="ce29">
            <text:p>32.88</text:p>
          </table:table-cell>
          <table:table-cell office:value-type="float" office:value="11.226006282657693" table:style-name="ce29">
            <text:p>11.23</text:p>
          </table:table-cell>
          <table:table-cell office:value-type="float" office:value="1.3172328478388351" table:style-name="ce29">
            <text:p>1.32</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Other local bus</text:p>
          </table:table-cell>
          <table:table-cell office:value-type="float" office:value="29.693796738541518" table:style-name="ce29">
            <text:p>29.69</text:p>
          </table:table-cell>
          <table:table-cell office:value-type="float" office:value="3.1809788597333299" table:style-name="ce29">
            <text:p>3.18</text:p>
          </table:table-cell>
          <table:table-cell office:value-type="float" office:value="23.459078173464189" table:style-name="ce29">
            <text:p>23.46</text:p>
          </table:table-cell>
          <table:table-cell office:value-type="float" office:value="35.928515303618838" table:style-name="ce29">
            <text:p>35.93</text:p>
          </table:table-cell>
          <table:table-cell office:value-type="float" office:value="10.712604008649826" table:style-name="ce29">
            <text:p>10.71</text:p>
          </table:table-cell>
          <table:table-cell office:value-type="float" office:value="1.301636532118843" table:style-name="ce29">
            <text:p>1.30</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Other local bus</text:p>
          </table:table-cell>
          <table:table-cell office:value-type="float" office:value="28.255961735062069" table:style-name="ce29">
            <text:p>28.26</text:p>
          </table:table-cell>
          <table:table-cell office:value-type="float" office:value="2.4445495037173872" table:style-name="ce29">
            <text:p>2.44</text:p>
          </table:table-cell>
          <table:table-cell office:value-type="float" office:value="23.464644707775989" table:style-name="ce29">
            <text:p>23.46</text:p>
          </table:table-cell>
          <table:table-cell office:value-type="float" office:value="33.047278762348149" table:style-name="ce29">
            <text:p>33.05</text:p>
          </table:table-cell>
          <table:table-cell office:value-type="float" office:value="8.6514468225797856" table:style-name="ce29">
            <text:p>8.65</text:p>
          </table:table-cell>
          <table:table-cell office:value-type="float" office:value="1.4702958092738501" table:style-name="ce29">
            <text:p>1.47</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Non-local bus</text:p>
          </table:table-cell>
          <table:table-cell office:value-type="float" office:value="4.6217054925084877E-2" table:style-name="ce29">
            <text:p>[low]</text:p>
          </table:table-cell>
          <table:table-cell office:value-type="float" office:value="4.6289190958765998E-2" table:style-name="ce29">
            <text:p>[low]</text:p>
          </table:table-cell>
          <table:table-cell office:value-type="float" office:value="0" table:style-name="ce29">
            <text:p>0.00</text:p>
          </table:table-cell>
          <table:table-cell office:value-type="float" office:value="0.13694386920426621" table:style-name="ce29">
            <text:p>[low]</text:p>
          </table:table-cell>
          <table:table-cell office:value-type="float" office:value="100.15608098308742" table:style-name="ce29">
            <text:p>100.16</text:p>
          </table:table-cell>
          <table:table-cell office:value-type="float" office:value="0.94404631860216082" table:style-name="ce29">
            <text:p>0.94</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Non-local bus</text:p>
          </table:table-cell>
          <table:table-cell office:value-type="float" office:value="0.27176710242240332" table:style-name="ce29">
            <text:p>[low]</text:p>
          </table:table-cell>
          <table:table-cell office:value-type="float" office:value="0.2027950001550739" table:style-name="ce29">
            <text:p>[low]</text:p>
          </table:table-cell>
          <table:table-cell office:value-type="float" office:value="0" table:style-name="ce29">
            <text:p>0.00</text:p>
          </table:table-cell>
          <table:table-cell office:value-type="float" office:value="0.66924530272634808" table:style-name="ce29">
            <text:p>0.67</text:p>
          </table:table-cell>
          <table:table-cell office:value-type="float" office:value="74.620878814048965" table:style-name="ce29">
            <text:p>74.62</text:p>
          </table:table-cell>
          <table:table-cell office:value-type="float" office:value="1.5439315654329839" table:style-name="ce29">
            <text:p>1.54</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Non-local bus</text:p>
          </table:table-cell>
          <table:table-cell office:value-type="float" office:value="0.15568631716202189" table:style-name="ce29">
            <text:p>[low]</text:p>
          </table:table-cell>
          <table:table-cell office:value-type="float" office:value="0.1013458420707479" table:style-name="ce29">
            <text:p>[low]</text:p>
          </table:table-cell>
          <table:table-cell office:value-type="float" office:value="0" table:style-name="ce29">
            <text:p>0.00</text:p>
          </table:table-cell>
          <table:table-cell office:value-type="float" office:value="0.35432416762068791" table:style-name="ce29">
            <text:p>[low]</text:p>
          </table:table-cell>
          <table:table-cell office:value-type="float" office:value="65.096177954596897" table:style-name="ce29">
            <text:p>65.10</text:p>
          </table:table-cell>
          <table:table-cell office:value-type="float" office:value="1.4773363123972421" table:style-name="ce29">
            <text:p>1.48</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London Underground</text:p>
          </table:table-cell>
          <table:table-cell office:value-type="float" office:value="2.1780398338100659" table:style-name="ce29">
            <text:p>2.18</text:p>
          </table:table-cell>
          <table:table-cell office:value-type="float" office:value="0.81189965986699453" table:style-name="ce29">
            <text:p>0.81</text:p>
          </table:table-cell>
          <table:table-cell office:value-type="float" office:value="0.58671650047075663" table:style-name="ce29">
            <text:p>0.59</text:p>
          </table:table-cell>
          <table:table-cell office:value-type="float" office:value="3.769363167149375" table:style-name="ce29">
            <text:p>3.77</text:p>
          </table:table-cell>
          <table:table-cell office:value-type="float" office:value="37.276621265770451" table:style-name="ce29">
            <text:p>37.28</text:p>
          </table:table-cell>
          <table:table-cell office:value-type="float" office:value="1.299678400687247" table:style-name="ce29">
            <text:p>1.30</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London Underground</text:p>
          </table:table-cell>
          <table:table-cell office:value-type="float" office:value="1.656624599251888" table:style-name="ce29">
            <text:p>1.66</text:p>
          </table:table-cell>
          <table:table-cell office:value-type="float" office:value="0.37740626347429668" table:style-name="ce29">
            <text:p>[low]</text:p>
          </table:table-cell>
          <table:table-cell office:value-type="float" office:value="0.91690832284226698" table:style-name="ce29">
            <text:p>0.92</text:p>
          </table:table-cell>
          <table:table-cell office:value-type="float" office:value="2.3963408756615099" table:style-name="ce29">
            <text:p>2.40</text:p>
          </table:table-cell>
          <table:table-cell office:value-type="float" office:value="22.781640671322208" table:style-name="ce29">
            <text:p>22.78</text:p>
          </table:table-cell>
          <table:table-cell office:value-type="float" office:value="1.2152967457732531" table:style-name="ce29">
            <text:p>1.22</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London Underground</text:p>
          </table:table-cell>
          <table:table-cell office:value-type="float" office:value="1.9228399331727359" table:style-name="ce29">
            <text:p>1.92</text:p>
          </table:table-cell>
          <table:table-cell office:value-type="float" office:value="0.45696376172171682" table:style-name="ce29">
            <text:p>[low]</text:p>
          </table:table-cell>
          <table:table-cell office:value-type="float" office:value="1.027190960198171" table:style-name="ce29">
            <text:p>1.03</text:p>
          </table:table-cell>
          <table:table-cell office:value-type="float" office:value="2.8184889061473011" table:style-name="ce29">
            <text:p>2.82</text:p>
          </table:table-cell>
          <table:table-cell office:value-type="float" office:value="23.765044288825159" table:style-name="ce29">
            <text:p>23.77</text:p>
          </table:table-cell>
          <table:table-cell office:value-type="float" office:value="1.290533713086621" table:style-name="ce29">
            <text:p>1.29</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Surface Rail</text:p>
          </table:table-cell>
          <table:table-cell office:value-type="float" office:value="8.1565091176702502" table:style-name="ce29">
            <text:p>8.16</text:p>
          </table:table-cell>
          <table:table-cell office:value-type="float" office:value="1.203962839655832" table:style-name="ce29">
            <text:p>1.20</text:p>
          </table:table-cell>
          <table:table-cell office:value-type="float" office:value="5.7967419519448189" table:style-name="ce29">
            <text:p>5.80</text:p>
          </table:table-cell>
          <table:table-cell office:value-type="float" office:value="10.51627628339568" table:style-name="ce29">
            <text:p>10.52</text:p>
          </table:table-cell>
          <table:table-cell office:value-type="float" office:value="14.760761280185031" table:style-name="ce29">
            <text:p>14.76</text:p>
          </table:table-cell>
          <table:table-cell office:value-type="float" office:value="1.2076750830773859" table:style-name="ce29">
            <text:p>1.21</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Surface Rail</text:p>
          </table:table-cell>
          <table:table-cell office:value-type="float" office:value="5.6717276421245737" table:style-name="ce29">
            <text:p>5.67</text:p>
          </table:table-cell>
          <table:table-cell office:value-type="float" office:value="0.79107202479137506" table:style-name="ce29">
            <text:p>0.79</text:p>
          </table:table-cell>
          <table:table-cell office:value-type="float" office:value="4.1212264735334792" table:style-name="ce29">
            <text:p>4.12</text:p>
          </table:table-cell>
          <table:table-cell office:value-type="float" office:value="7.2222288107156682" table:style-name="ce29">
            <text:p>7.22</text:p>
          </table:table-cell>
          <table:table-cell office:value-type="float" office:value="13.947637734153384" table:style-name="ce29">
            <text:p>13.95</text:p>
          </table:table-cell>
          <table:table-cell office:value-type="float" office:value="1.1845491451217169"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Surface Rail</text:p>
          </table:table-cell>
          <table:table-cell office:value-type="float" office:value="6.9424415874205048" table:style-name="ce29">
            <text:p>6.94</text:p>
          </table:table-cell>
          <table:table-cell office:value-type="float" office:value="0.76632593983547292" table:style-name="ce29">
            <text:p>0.77</text:p>
          </table:table-cell>
          <table:table-cell office:value-type="float" office:value="5.4404427453429776" table:style-name="ce29">
            <text:p>5.44</text:p>
          </table:table-cell>
          <table:table-cell office:value-type="float" office:value="8.444440429498032" table:style-name="ce29">
            <text:p>8.44</text:p>
          </table:table-cell>
          <table:table-cell office:value-type="float" office:value="11.038277098708797" table:style-name="ce29">
            <text:p>11.04</text:p>
          </table:table-cell>
          <table:table-cell office:value-type="float" office:value="1.265974904560716" table:style-name="ce29">
            <text:p>1.27</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Taxi or minicab</text:p>
          </table:table-cell>
          <table:table-cell office:value-type="float" office:value="7.4262018077255938" table:style-name="ce29">
            <text:p>7.43</text:p>
          </table:table-cell>
          <table:table-cell office:value-type="float" office:value="1.2446758083926019" table:style-name="ce29">
            <text:p>1.24</text:p>
          </table:table-cell>
          <table:table-cell office:value-type="float" office:value="4.9866372232760936" table:style-name="ce29">
            <text:p>4.99</text:p>
          </table:table-cell>
          <table:table-cell office:value-type="float" office:value="9.8657663921750931" table:style-name="ce29">
            <text:p>9.87</text:p>
          </table:table-cell>
          <table:table-cell office:value-type="float" office:value="16.760597686663274" table:style-name="ce29">
            <text:p>16.76</text:p>
          </table:table-cell>
          <table:table-cell office:value-type="float" office:value="1.1472756069319809"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Taxi or minicab</text:p>
          </table:table-cell>
          <table:table-cell office:value-type="float" office:value="6.6846133937229011" table:style-name="ce29">
            <text:p>6.68</text:p>
          </table:table-cell>
          <table:table-cell office:value-type="float" office:value="1.087205475034223" table:style-name="ce29">
            <text:p>1.09</text:p>
          </table:table-cell>
          <table:table-cell office:value-type="float" office:value="4.5536906626558249" table:style-name="ce29">
            <text:p>4.55</text:p>
          </table:table-cell>
          <table:table-cell office:value-type="float" office:value="8.8155361247899773" table:style-name="ce29">
            <text:p>8.82</text:p>
          </table:table-cell>
          <table:table-cell office:value-type="float" office:value="16.26429848665817" table:style-name="ce29">
            <text:p>16.26</text:p>
          </table:table-cell>
          <table:table-cell office:value-type="float" office:value="1.169791937386526"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Taxi or minicab</text:p>
          </table:table-cell>
          <table:table-cell office:value-type="float" office:value="7.0591976655582256" table:style-name="ce29">
            <text:p>7.06</text:p>
          </table:table-cell>
          <table:table-cell office:value-type="float" office:value="0.9008173175688321" table:style-name="ce29">
            <text:p>0.90</text:p>
          </table:table-cell>
          <table:table-cell office:value-type="float" office:value="5.2935957231233157" table:style-name="ce29">
            <text:p>5.29</text:p>
          </table:table-cell>
          <table:table-cell office:value-type="float" office:value="8.8247996079931372" table:style-name="ce29">
            <text:p>8.82</text:p>
          </table:table-cell>
          <table:table-cell office:value-type="float" office:value="12.760902304293209" table:style-name="ce29">
            <text:p>12.76</text:p>
          </table:table-cell>
          <table:table-cell office:value-type="float" office:value="1.2569008272671089" table:style-name="ce29">
            <text:p>1.26</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Other public transport [note 5]</text:p>
          </table:table-cell>
          <table:table-cell office:value-type="float" office:value="2.1050829484609159" table:style-name="ce29">
            <text:p>2.11</text:p>
          </table:table-cell>
          <table:table-cell office:value-type="float" office:value="0.90018707383565888" table:style-name="ce29">
            <text:p>0.90</text:p>
          </table:table-cell>
          <table:table-cell office:value-type="float" office:value="0.34071628374302509" table:style-name="ce29">
            <text:p>[low]</text:p>
          </table:table-cell>
          <table:table-cell office:value-type="float" office:value="3.8694496131788081" table:style-name="ce29">
            <text:p>3.87</text:p>
          </table:table-cell>
          <table:table-cell office:value-type="float" office:value="42.762546458979699" table:style-name="ce29">
            <text:p>42.76</text:p>
          </table:table-cell>
          <table:table-cell office:value-type="float" office:value="1.5684296449558499" table:style-name="ce29">
            <text:p>1.57</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Other public transport [note 5]</text:p>
          </table:table-cell>
          <table:table-cell office:value-type="float" office:value="1.003395254792848" table:style-name="ce29">
            <text:p>1.00</text:p>
          </table:table-cell>
          <table:table-cell office:value-type="float" office:value="0.35686932911881958" table:style-name="ce29">
            <text:p>[low]</text:p>
          </table:table-cell>
          <table:table-cell office:value-type="float" office:value="0.30393136971996199" table:style-name="ce29">
            <text:p>[low]</text:p>
          </table:table-cell>
          <table:table-cell office:value-type="float" office:value="1.7028591398657349" table:style-name="ce29">
            <text:p>1.70</text:p>
          </table:table-cell>
          <table:table-cell office:value-type="float" office:value="35.56617668004575" table:style-name="ce29">
            <text:p>35.57</text:p>
          </table:table-cell>
          <table:table-cell office:value-type="float" office:value="0.99917230142273894" table:style-name="ce29">
            <text:p>1.00</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Other public transport [note 5]</text:p>
          </table:table-cell>
          <table:table-cell office:value-type="float" office:value="1.5682086294945889" table:style-name="ce29">
            <text:p>1.57</text:p>
          </table:table-cell>
          <table:table-cell office:value-type="float" office:value="0.51032084356617891" table:style-name="ce29">
            <text:p>0.51</text:p>
          </table:table-cell>
          <table:table-cell office:value-type="float" office:value="0.5679797761048786" table:style-name="ce29">
            <text:p>0.57</text:p>
          </table:table-cell>
          <table:table-cell office:value-type="float" office:value="2.5684374828843" table:style-name="ce29">
            <text:p>2.57</text:p>
          </table:table-cell>
          <table:table-cell office:value-type="float" office:value="32.541642353457014" table:style-name="ce29">
            <text:p>32.54</text:p>
          </table:table-cell>
          <table:table-cell office:value-type="float" office:value="1.4932673766597859" table:style-name="ce29">
            <text:p>1.49</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All modes</text:p>
          </table:table-cell>
          <table:table-cell office:value-type="float" office:value="735.47900495038539" table:style-name="ce29">
            <text:p>735.48</text:p>
          </table:table-cell>
          <table:table-cell office:value-type="float" office:value="13.617223068396889" table:style-name="ce29">
            <text:p>13.62</text:p>
          </table:table-cell>
          <table:table-cell office:value-type="float" office:value="708.78924773632752" table:style-name="ce29">
            <text:p>708.79</text:p>
          </table:table-cell>
          <table:table-cell office:value-type="float" office:value="762.16876216444325" table:style-name="ce29">
            <text:p>762.17</text:p>
          </table:table-cell>
          <table:table-cell office:value-type="float" office:value="1.8514767895129096" table:style-name="ce29">
            <text:p>1.85</text:p>
          </table:table-cell>
          <table:table-cell office:value-type="float" office:value="1.380218687051546" table:style-name="ce29">
            <text:p>1.38</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All modes</text:p>
          </table:table-cell>
          <table:table-cell office:value-type="float" office:value="753.09031994690099" table:style-name="ce29">
            <text:p>753.09</text:p>
          </table:table-cell>
          <table:table-cell office:value-type="float" office:value="14.080189078386169" table:style-name="ce29">
            <text:p>14.08</text:p>
          </table:table-cell>
          <table:table-cell office:value-type="float" office:value="725.49314935326413" table:style-name="ce29">
            <text:p>725.49</text:p>
          </table:table-cell>
          <table:table-cell office:value-type="float" office:value="780.68749054053785" table:style-name="ce29">
            <text:p>780.69</text:p>
          </table:table-cell>
          <table:table-cell office:value-type="float" office:value="1.869654768551392" table:style-name="ce29">
            <text:p>1.87</text:p>
          </table:table-cell>
          <table:table-cell office:value-type="float" office:value="1.327680552845248" table:style-name="ce29">
            <text:p>1.33</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All modes</text:p>
          </table:table-cell>
          <table:table-cell office:value-type="float" office:value="744.36368714881951" table:style-name="ce29">
            <text:p>744.36</text:p>
          </table:table-cell>
          <table:table-cell office:value-type="float" office:value="11.35834607037742" table:style-name="ce29">
            <text:p>11.36</text:p>
          </table:table-cell>
          <table:table-cell office:value-type="float" office:value="722.10132885087978" table:style-name="ce29">
            <text:p>722.10</text:p>
          </table:table-cell>
          <table:table-cell office:value-type="float" office:value="766.62604544675924" table:style-name="ce29">
            <text:p>766.63</text:p>
          </table:table-cell>
          <table:table-cell office:value-type="float" office:value="1.5259135106232773" table:style-name="ce29">
            <text:p>1.53</text:p>
          </table:table-cell>
          <table:table-cell office:value-type="float" office:value="1.5735293002116519" table:style-name="ce29">
            <text:p>1.57</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Walk [note 2]</text:p>
          </table:table-cell>
          <table:table-cell office:value-type="float" office:value="168.95157226422899" table:style-name="ce29">
            <text:p>168.95</text:p>
          </table:table-cell>
          <table:table-cell office:value-type="float" office:value="20.221288251218461" table:style-name="ce29">
            <text:p>20.22</text:p>
          </table:table-cell>
          <table:table-cell office:value-type="float" office:value="129.31784729184079" table:style-name="ce29">
            <text:p>129.32</text:p>
          </table:table-cell>
          <table:table-cell office:value-type="float" office:value="208.58529723661721" table:style-name="ce29">
            <text:p>208.59</text:p>
          </table:table-cell>
          <table:table-cell office:value-type="float" office:value="11.968689003730439" table:style-name="ce29">
            <text:p>11.97</text:p>
          </table:table-cell>
          <table:table-cell office:value-type="float" office:value="1.379936241462955" table:style-name="ce29">
            <text:p>1.38</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Walk [note 2]</text:p>
          </table:table-cell>
          <table:table-cell office:value-type="float" office:value="181.44358732928791" table:style-name="ce29">
            <text:p>181.44</text:p>
          </table:table-cell>
          <table:table-cell office:value-type="float" office:value="22.45426736174915" table:style-name="ce29">
            <text:p>22.45</text:p>
          </table:table-cell>
          <table:table-cell office:value-type="float" office:value="137.43322330025961" table:style-name="ce29">
            <text:p>137.43</text:p>
          </table:table-cell>
          <table:table-cell office:value-type="float" office:value="225.45395135831629" table:style-name="ce29">
            <text:p>225.45</text:p>
          </table:table-cell>
          <table:table-cell office:value-type="float" office:value="12.375343594259212" table:style-name="ce29">
            <text:p>12.38</text:p>
          </table:table-cell>
          <table:table-cell office:value-type="float" office:value="1.3886068544818" table:style-name="ce29">
            <text:p>1.39</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Walk [note 2]</text:p>
          </table:table-cell>
          <table:table-cell office:value-type="float" office:value="175.07056890595021" table:style-name="ce29">
            <text:p>175.07</text:p>
          </table:table-cell>
          <table:table-cell office:value-type="float" office:value="17.27096311678665" table:style-name="ce29">
            <text:p>17.27</text:p>
          </table:table-cell>
          <table:table-cell office:value-type="float" office:value="141.2194811970484" table:style-name="ce29">
            <text:p>141.22</text:p>
          </table:table-cell>
          <table:table-cell office:value-type="float" office:value="208.92165661485211" table:style-name="ce29">
            <text:p>208.92</text:p>
          </table:table-cell>
          <table:table-cell office:value-type="float" office:value="9.8651436530515841" table:style-name="ce29">
            <text:p>9.87</text:p>
          </table:table-cell>
          <table:table-cell office:value-type="float" office:value="1.586225312781081" table:style-name="ce29">
            <text:p>1.59</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Walks of a mile or more</text:p>
          </table:table-cell>
          <table:table-cell office:value-type="float" office:value="86.211401197889145" table:style-name="ce29">
            <text:p>86.21</text:p>
          </table:table-cell>
          <table:table-cell office:value-type="float" office:value="11.51439990437696" table:style-name="ce29">
            <text:p>11.51</text:p>
          </table:table-cell>
          <table:table-cell office:value-type="float" office:value="63.643177385310302" table:style-name="ce29">
            <text:p>63.64</text:p>
          </table:table-cell>
          <table:table-cell office:value-type="float" office:value="108.779625010468" table:style-name="ce29">
            <text:p>108.78</text:p>
          </table:table-cell>
          <table:table-cell office:value-type="float" office:value="13.356005985736012" table:style-name="ce29">
            <text:p>13.36</text:p>
          </table:table-cell>
          <table:table-cell office:value-type="float" office:value="1.45291144869091" table:style-name="ce29">
            <text:p>1.45</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Walks of a mile or more</text:p>
          </table:table-cell>
          <table:table-cell office:value-type="float" office:value="66.49561964391134" table:style-name="ce29">
            <text:p>66.50</text:p>
          </table:table-cell>
          <table:table-cell office:value-type="float" office:value="8.4490445814920552" table:style-name="ce29">
            <text:p>8.45</text:p>
          </table:table-cell>
          <table:table-cell office:value-type="float" office:value="49.935492264186912" table:style-name="ce29">
            <text:p>49.94</text:p>
          </table:table-cell>
          <table:table-cell office:value-type="float" office:value="83.055747023635774" table:style-name="ce29">
            <text:p>83.06</text:p>
          </table:table-cell>
          <table:table-cell office:value-type="float" office:value="12.706167153170803" table:style-name="ce29">
            <text:p>12.71</text:p>
          </table:table-cell>
          <table:table-cell office:value-type="float" office:value="1.2219730403251781" table:style-name="ce29">
            <text:p>1.22</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Walks of a mile or more</text:p>
          </table:table-cell>
          <table:table-cell office:value-type="float" office:value="76.553967990404445" table:style-name="ce29">
            <text:p>76.55</text:p>
          </table:table-cell>
          <table:table-cell office:value-type="float" office:value="8.0008902684814966" table:style-name="ce29">
            <text:p>8.00</text:p>
          </table:table-cell>
          <table:table-cell office:value-type="float" office:value="60.872223064180723" table:style-name="ce29">
            <text:p>60.87</text:p>
          </table:table-cell>
          <table:table-cell office:value-type="float" office:value="92.235712916628174" table:style-name="ce29">
            <text:p>92.24</text:p>
          </table:table-cell>
          <table:table-cell office:value-type="float" office:value="10.45130706939235" table:style-name="ce29">
            <text:p>10.45</text:p>
          </table:table-cell>
          <table:table-cell office:value-type="float" office:value="1.5144598944074861" table:style-name="ce29">
            <text:p>1.51</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Pedal cycle [note 3]</text:p>
          </table:table-cell>
          <table:table-cell office:value-type="float" office:value="20.110598525904859" table:style-name="ce29">
            <text:p>20.11</text:p>
          </table:table-cell>
          <table:table-cell office:value-type="float" office:value="5.3249863129485639" table:style-name="ce29">
            <text:p>5.32</text:p>
          </table:table-cell>
          <table:table-cell office:value-type="float" office:value="9.6736253525256739" table:style-name="ce29">
            <text:p>9.67</text:p>
          </table:table-cell>
          <table:table-cell office:value-type="float" office:value="30.547571699284038" table:style-name="ce29">
            <text:p>30.55</text:p>
          </table:table-cell>
          <table:table-cell office:value-type="float" office:value="26.478507370575489" table:style-name="ce29">
            <text:p>26.48</text:p>
          </table:table-cell>
          <table:table-cell office:value-type="float" office:value="1.196533342050385" table:style-name="ce29">
            <text:p>1.20</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Pedal cycle [note 3]</text:p>
          </table:table-cell>
          <table:table-cell office:value-type="float" office:value="0" table:style-name="ce29">
            <text:p>0.00</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Pedal cycle [note 3]</text:p>
          </table:table-cell>
          <table:table-cell office:value-type="float" office:value="10.259771081162651" table:style-name="ce29">
            <text:p>10.26</text:p>
          </table:table-cell>
          <table:table-cell office:value-type="float" office:value="2.7756329580863022" table:style-name="ce29">
            <text:p>2.78</text:p>
          </table:table-cell>
          <table:table-cell office:value-type="float" office:value="4.8195304833134971" table:style-name="ce29">
            <text:p>4.82</text:p>
          </table:table-cell>
          <table:table-cell office:value-type="float" office:value="15.7000116790118" table:style-name="ce29">
            <text:p>15.70</text:p>
          </table:table-cell>
          <table:table-cell office:value-type="float" office:value="27.053556420790663" table:style-name="ce29">
            <text:p>27.05</text:p>
          </table:table-cell>
          <table:table-cell office:value-type="float" office:value="1.2095531376863049" table:style-name="ce29">
            <text:p>1.21</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Car or van driver</text:p>
          </table:table-cell>
          <table:table-cell office:value-type="float" office:value="157.88535935795579" table:style-name="ce29">
            <text:p>157.89</text:p>
          </table:table-cell>
          <table:table-cell office:value-type="float" office:value="18.069964423862199" table:style-name="ce29">
            <text:p>18.07</text:p>
          </table:table-cell>
          <table:table-cell office:value-type="float" office:value="122.4682290871858" table:style-name="ce29">
            <text:p>122.47</text:p>
          </table:table-cell>
          <table:table-cell office:value-type="float" office:value="193.30248962872571" table:style-name="ce29">
            <text:p>193.30</text:p>
          </table:table-cell>
          <table:table-cell office:value-type="float" office:value="11.444990528155428" table:style-name="ce29">
            <text:p>11.44</text:p>
          </table:table-cell>
          <table:table-cell office:value-type="float" office:value="1.136354184205014" table:style-name="ce29">
            <text:p>1.14</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Car or van driver</text:p>
          </table:table-cell>
          <table:table-cell office:value-type="float" office:value="107.6690690607323" table:style-name="ce29">
            <text:p>107.67</text:p>
          </table:table-cell>
          <table:table-cell office:value-type="float" office:value="13.44615689940766" table:style-name="ce29">
            <text:p>13.45</text:p>
          </table:table-cell>
          <table:table-cell office:value-type="float" office:value="81.314601537893253" table:style-name="ce29">
            <text:p>81.31</text:p>
          </table:table-cell>
          <table:table-cell office:value-type="float" office:value="134.02353658357131" table:style-name="ce29">
            <text:p>134.02</text:p>
          </table:table-cell>
          <table:table-cell office:value-type="float" office:value="12.48841196149208" table:style-name="ce29">
            <text:p>12.49</text:p>
          </table:table-cell>
          <table:table-cell office:value-type="float" office:value="1.091644150494582"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Car or van driver</text:p>
          </table:table-cell>
          <table:table-cell office:value-type="float" office:value="133.2877816182463" table:style-name="ce29">
            <text:p>133.29</text:p>
          </table:table-cell>
          <table:table-cell office:value-type="float" office:value="11.51953560693622" table:style-name="ce29">
            <text:p>11.52</text:p>
          </table:table-cell>
          <table:table-cell office:value-type="float" office:value="110.7094918286513" table:style-name="ce29">
            <text:p>110.71</text:p>
          </table:table-cell>
          <table:table-cell office:value-type="float" office:value="155.8660714078413" table:style-name="ce29">
            <text:p>155.87</text:p>
          </table:table-cell>
          <table:table-cell office:value-type="float" office:value="8.6426043460830346" table:style-name="ce29">
            <text:p>8.64</text:p>
          </table:table-cell>
          <table:table-cell office:value-type="float" office:value="1.1355547867384339" table:style-name="ce29">
            <text:p>1.14</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Car or van passenger</text:p>
          </table:table-cell>
          <table:table-cell office:value-type="float" office:value="129.16614422968649" table:style-name="ce29">
            <text:p>129.17</text:p>
          </table:table-cell>
          <table:table-cell office:value-type="float" office:value="11.101969044176769" table:style-name="ce29">
            <text:p>11.10</text:p>
          </table:table-cell>
          <table:table-cell office:value-type="float" office:value="107.4062849031" table:style-name="ce29">
            <text:p>107.41</text:p>
          </table:table-cell>
          <table:table-cell office:value-type="float" office:value="150.926003556273" table:style-name="ce29">
            <text:p>150.93</text:p>
          </table:table-cell>
          <table:table-cell office:value-type="float" office:value="8.5951075727978434" table:style-name="ce29">
            <text:p>8.60</text:p>
          </table:table-cell>
          <table:table-cell office:value-type="float" office:value="1.2032655064249691" table:style-name="ce29">
            <text:p>1.20</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Car or van passenger</text:p>
          </table:table-cell>
          <table:table-cell office:value-type="float" office:value="161.6779655903928" table:style-name="ce29">
            <text:p>161.68</text:p>
          </table:table-cell>
          <table:table-cell office:value-type="float" office:value="13.85204769164662" table:style-name="ce29">
            <text:p>13.85</text:p>
          </table:table-cell>
          <table:table-cell office:value-type="float" office:value="134.52795211476541" table:style-name="ce29">
            <text:p>134.53</text:p>
          </table:table-cell>
          <table:table-cell office:value-type="float" office:value="188.82797906602019" table:style-name="ce29">
            <text:p>188.83</text:p>
          </table:table-cell>
          <table:table-cell office:value-type="float" office:value="8.567678125503166" table:style-name="ce29">
            <text:p>8.57</text:p>
          </table:table-cell>
          <table:table-cell office:value-type="float" office:value="1.172792606453342"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Car or van passenger</text:p>
          </table:table-cell>
          <table:table-cell office:value-type="float" office:value="145.09149531886749" table:style-name="ce29">
            <text:p>145.09</text:p>
          </table:table-cell>
          <table:table-cell office:value-type="float" office:value="9.3817501343177465" table:style-name="ce29">
            <text:p>9.38</text:p>
          </table:table-cell>
          <table:table-cell office:value-type="float" office:value="126.7032650556048" table:style-name="ce29">
            <text:p>126.70</text:p>
          </table:table-cell>
          <table:table-cell office:value-type="float" office:value="163.4797255821303" table:style-name="ce29">
            <text:p>163.48</text:p>
          </table:table-cell>
          <table:table-cell office:value-type="float" office:value="6.4660923879097663" table:style-name="ce29">
            <text:p>6.47</text:p>
          </table:table-cell>
          <table:table-cell office:value-type="float" office:value="1.254810778324958" table:style-name="ce29">
            <text:p>1.25</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Motorcycle</text:p>
          </table:table-cell>
          <table:table-cell office:value-type="float" office:value="3.0491855635554201" table:style-name="ce29">
            <text:p>3.05</text:p>
          </table:table-cell>
          <table:table-cell office:value-type="float" office:value="1.7550832285951761" table:style-name="ce29">
            <text:p>1.76</text:p>
          </table:table-cell>
          <table:table-cell office:value-type="float" office:value="0" table:style-name="ce29">
            <text:p>0.00</text:p>
          </table:table-cell>
          <table:table-cell office:value-type="float" office:value="6.4891486916019652" table:style-name="ce29">
            <text:p>6.49</text:p>
          </table:table-cell>
          <table:table-cell office:value-type="float" office:value="57.559082319303286" table:style-name="ce29">
            <text:p>57.56</text:p>
          </table:table-cell>
          <table:table-cell office:value-type="float" office:value="0.99959082246361064" table:style-name="ce29">
            <text:p>1.00</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Motorcycle</text:p>
          </table:table-cell>
          <table:table-cell office:value-type="float" office:value="0" table:style-name="ce29">
            <text:p>0.00</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Motorcycle</text:p>
          </table:table-cell>
          <table:table-cell office:value-type="float" office:value="1.5555949677861189" table:style-name="ce29">
            <text:p>1.56</text:p>
          </table:table-cell>
          <table:table-cell office:value-type="float" office:value="0.89684082648684338" table:style-name="ce29">
            <text:p>0.90</text:p>
          </table:table-cell>
          <table:table-cell office:value-type="float" office:value="0" table:style-name="ce29">
            <text:p>0.00</text:p>
          </table:table-cell>
          <table:table-cell office:value-type="float" office:value="3.3134029877003321" table:style-name="ce29">
            <text:p>3.31</text:p>
          </table:table-cell>
          <table:table-cell office:value-type="float" office:value="57.652592420198125" table:style-name="ce29">
            <text:p>57.65</text:p>
          </table:table-cell>
          <table:table-cell office:value-type="float" office:value="0.99961546548789282" table:style-name="ce29">
            <text:p>1.00</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Other private transport [note 4]</text:p>
          </table:table-cell>
          <table:table-cell office:value-type="float" office:value="5.8932898530838589" table:style-name="ce29">
            <text:p>5.89</text:p>
          </table:table-cell>
          <table:table-cell office:value-type="float" office:value="2.7371132837054901" table:style-name="ce29">
            <text:p>2.74</text:p>
          </table:table-cell>
          <table:table-cell office:value-type="float" office:value="0.52854781702109843" table:style-name="ce29">
            <text:p>0.53</text:p>
          </table:table-cell>
          <table:table-cell office:value-type="float" office:value="11.25803188914662" table:style-name="ce29">
            <text:p>11.26</text:p>
          </table:table-cell>
          <table:table-cell office:value-type="float" office:value="46.44457258916605" table:style-name="ce29">
            <text:p>46.44</text:p>
          </table:table-cell>
          <table:table-cell office:value-type="float" office:value="1.0896185749776"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Other private transport [note 4]</text:p>
          </table:table-cell>
          <table:table-cell office:value-type="float" office:value="3.851191639944084" table:style-name="ce29">
            <text:p>3.85</text:p>
          </table:table-cell>
          <table:table-cell office:value-type="float" office:value="1.871571686870972" table:style-name="ce29">
            <text:p>1.87</text:p>
          </table:table-cell>
          <table:table-cell office:value-type="float" office:value="0.18291113367697859" table:style-name="ce29">
            <text:p>[low]</text:p>
          </table:table-cell>
          <table:table-cell office:value-type="float" office:value="7.5194721462111902" table:style-name="ce29">
            <text:p>7.52</text:p>
          </table:table-cell>
          <table:table-cell office:value-type="float" office:value="48.5972099507919" table:style-name="ce29">
            <text:p>48.60</text:p>
          </table:table-cell>
          <table:table-cell office:value-type="float" office:value="1.094380539603071"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Other private transport [note 4]</text:p>
          </table:table-cell>
          <table:table-cell office:value-type="float" office:value="4.8930035067106248" table:style-name="ce29">
            <text:p>4.89</text:p>
          </table:table-cell>
          <table:table-cell office:value-type="float" office:value="1.678483758537715" table:style-name="ce29">
            <text:p>1.68</text:p>
          </table:table-cell>
          <table:table-cell office:value-type="float" office:value="1.603175339976703" table:style-name="ce29">
            <text:p>1.60</text:p>
          </table:table-cell>
          <table:table-cell office:value-type="float" office:value="8.1828316734445465" table:style-name="ce29">
            <text:p>8.18</text:p>
          </table:table-cell>
          <table:table-cell office:value-type="float" office:value="34.30375139187452" table:style-name="ce29">
            <text:p>34.30</text:p>
          </table:table-cell>
          <table:table-cell office:value-type="float" office:value="1.095886840116143"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Bus in London</text:p>
          </table:table-cell>
          <table:table-cell office:value-type="float" office:value="17.827198828938929" table:style-name="ce29">
            <text:p>17.83</text:p>
          </table:table-cell>
          <table:table-cell office:value-type="float" office:value="4.2857831589041711" table:style-name="ce29">
            <text:p>4.29</text:p>
          </table:table-cell>
          <table:table-cell office:value-type="float" office:value="9.4270638374867506" table:style-name="ce29">
            <text:p>9.43</text:p>
          </table:table-cell>
          <table:table-cell office:value-type="float" office:value="26.227333820391099" table:style-name="ce29">
            <text:p>26.23</text:p>
          </table:table-cell>
          <table:table-cell office:value-type="float" office:value="24.040698710035421" table:style-name="ce29">
            <text:p>24.04</text:p>
          </table:table-cell>
          <table:table-cell office:value-type="float" office:value="1.109313808536196" table:style-name="ce29">
            <text:p>1.11</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Bus in London</text:p>
          </table:table-cell>
          <table:table-cell office:value-type="float" office:value="21.793626591033231" table:style-name="ce29">
            <text:p>21.79</text:p>
          </table:table-cell>
          <table:table-cell office:value-type="float" office:value="6.4534798730894627" table:style-name="ce29">
            <text:p>6.45</text:p>
          </table:table-cell>
          <table:table-cell office:value-type="float" office:value="9.144806039777885" table:style-name="ce29">
            <text:p>9.14</text:p>
          </table:table-cell>
          <table:table-cell office:value-type="float" office:value="34.442447142288579" table:style-name="ce29">
            <text:p>34.44</text:p>
          </table:table-cell>
          <table:table-cell office:value-type="float" office:value="29.611775929687084" table:style-name="ce29">
            <text:p>29.61</text:p>
          </table:table-cell>
          <table:table-cell office:value-type="float" office:value="1.4110483337408419" table:style-name="ce29">
            <text:p>1.41</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Bus in London</text:p>
          </table:table-cell>
          <table:table-cell office:value-type="float" office:value="19.770084586719619" table:style-name="ce29">
            <text:p>19.77</text:p>
          </table:table-cell>
          <table:table-cell office:value-type="float" office:value="3.8811527155830148" table:style-name="ce29">
            <text:p>3.88</text:p>
          </table:table-cell>
          <table:table-cell office:value-type="float" office:value="12.163025264176911" table:style-name="ce29">
            <text:p>12.16</text:p>
          </table:table-cell>
          <table:table-cell office:value-type="float" office:value="27.37714390926233" table:style-name="ce29">
            <text:p>27.38</text:p>
          </table:table-cell>
          <table:table-cell office:value-type="float" office:value="19.631442134497217" table:style-name="ce29">
            <text:p>19.63</text:p>
          </table:table-cell>
          <table:table-cell office:value-type="float" office:value="1.3038325188744311" table:style-name="ce29">
            <text:p>1.30</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Other local bus</text:p>
          </table:table-cell>
          <table:table-cell office:value-type="float" office:value="63.481357792297558" table:style-name="ce29">
            <text:p>63.48</text:p>
          </table:table-cell>
          <table:table-cell office:value-type="float" office:value="9.3990383751392592" table:style-name="ce29">
            <text:p>9.40</text:p>
          </table:table-cell>
          <table:table-cell office:value-type="float" office:value="45.059242577024612" table:style-name="ce29">
            <text:p>45.06</text:p>
          </table:table-cell>
          <table:table-cell office:value-type="float" office:value="81.903473007570511" table:style-name="ce29">
            <text:p>81.90</text:p>
          </table:table-cell>
          <table:table-cell office:value-type="float" office:value="14.805981948104584" table:style-name="ce29">
            <text:p>14.81</text:p>
          </table:table-cell>
          <table:table-cell office:value-type="float" office:value="1.3660287752219309" table:style-name="ce29">
            <text:p>1.37</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Other local bus</text:p>
          </table:table-cell>
          <table:table-cell office:value-type="float" office:value="62.605744334524303" table:style-name="ce29">
            <text:p>62.61</text:p>
          </table:table-cell>
          <table:table-cell office:value-type="float" office:value="8.3864060350540015" table:style-name="ce29">
            <text:p>8.39</text:p>
          </table:table-cell>
          <table:table-cell office:value-type="float" office:value="46.168388505818463" table:style-name="ce29">
            <text:p>46.17</text:p>
          </table:table-cell>
          <table:table-cell office:value-type="float" office:value="79.04310016323015" table:style-name="ce29">
            <text:p>79.04</text:p>
          </table:table-cell>
          <table:table-cell office:value-type="float" office:value="13.395585539631174" table:style-name="ce29">
            <text:p>13.40</text:p>
          </table:table-cell>
          <table:table-cell office:value-type="float" office:value="1.21937382361331" table:style-name="ce29">
            <text:p>1.22</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Other local bus</text:p>
          </table:table-cell>
          <table:table-cell office:value-type="float" office:value="63.052453746020277" table:style-name="ce29">
            <text:p>63.05</text:p>
          </table:table-cell>
          <table:table-cell office:value-type="float" office:value="6.3614626293923537" table:style-name="ce29">
            <text:p>6.36</text:p>
          </table:table-cell>
          <table:table-cell office:value-type="float" office:value="50.583986992411269" table:style-name="ce29">
            <text:p>50.58</text:p>
          </table:table-cell>
          <table:table-cell office:value-type="float" office:value="75.520920499629298" table:style-name="ce29">
            <text:p>75.52</text:p>
          </table:table-cell>
          <table:table-cell office:value-type="float" office:value="10.089159503636088" table:style-name="ce29">
            <text:p>10.09</text:p>
          </table:table-cell>
          <table:table-cell office:value-type="float" office:value="1.3076974117737239" table:style-name="ce29">
            <text:p>1.31</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Non-local bus</text:p>
          </table:table-cell>
          <table:table-cell office:value-type="float" office:value="0.68451280775242029" table:style-name="ce29">
            <text:p>0.68</text:p>
          </table:table-cell>
          <table:table-cell office:value-type="float" office:value="0.38798127525305143" table:style-name="ce29">
            <text:p>[low]</text:p>
          </table:table-cell>
          <table:table-cell office:value-type="float" office:value="0" table:style-name="ce29">
            <text:p>0.00</text:p>
          </table:table-cell>
          <table:table-cell office:value-type="float" office:value="1.444956107248401" table:style-name="ce29">
            <text:p>1.44</text:p>
          </table:table-cell>
          <table:table-cell office:value-type="float" office:value="56.679914657401028" table:style-name="ce29">
            <text:p>56.68</text:p>
          </table:table-cell>
          <table:table-cell office:value-type="float" office:value="1.0639773033817661"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Non-local bus</text:p>
          </table:table-cell>
          <table:table-cell office:value-type="float" office:value="0.2441903707484756" table:style-name="ce29">
            <text:p>[low]</text:p>
          </table:table-cell>
          <table:table-cell office:value-type="float" office:value="0.2418729546852452" table:style-name="ce29">
            <text:p>[low]</text:p>
          </table:table-cell>
          <table:table-cell office:value-type="float" office:value="0" table:style-name="ce29">
            <text:p>0.00</text:p>
          </table:table-cell>
          <table:table-cell office:value-type="float" office:value="0.7182613619315561" table:style-name="ce29">
            <text:p>0.72</text:p>
          </table:table-cell>
          <table:table-cell office:value-type="float" office:value="99.050979751524508" table:style-name="ce29">
            <text:p>99.05</text:p>
          </table:table-cell>
          <table:table-cell office:value-type="float" office:value="1.2623619610544621" table:style-name="ce29">
            <text:p>1.26</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Non-local bus</text:p>
          </table:table-cell>
          <table:table-cell office:value-type="float" office:value="0.46882850868061698" table:style-name="ce29">
            <text:p>[low]</text:p>
          </table:table-cell>
          <table:table-cell office:value-type="float" office:value="0.22954941441381049" table:style-name="ce29">
            <text:p>[low]</text:p>
          </table:table-cell>
          <table:table-cell office:value-type="float" office:value="1.8911656429548399E-2" table:style-name="ce29">
            <text:p>[low]</text:p>
          </table:table-cell>
          <table:table-cell office:value-type="float" office:value="0.91874536093168557" table:style-name="ce29">
            <text:p>0.92</text:p>
          </table:table-cell>
          <table:table-cell office:value-type="float" office:value="48.962341274810974" table:style-name="ce29">
            <text:p>48.96</text:p>
          </table:table-cell>
          <table:table-cell office:value-type="float" office:value="1.1010769520146131"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London Underground</text:p>
          </table:table-cell>
          <table:table-cell office:value-type="float" office:value="10.245708806579501" table:style-name="ce29">
            <text:p>10.25</text:p>
          </table:table-cell>
          <table:table-cell office:value-type="float" office:value="3.8234935613050238" table:style-name="ce29">
            <text:p>3.82</text:p>
          </table:table-cell>
          <table:table-cell office:value-type="float" office:value="2.751661426421657" table:style-name="ce29">
            <text:p>2.75</text:p>
          </table:table-cell>
          <table:table-cell office:value-type="float" office:value="17.739756186737349" table:style-name="ce29">
            <text:p>17.74</text:p>
          </table:table-cell>
          <table:table-cell office:value-type="float" office:value="37.317999500919704" table:style-name="ce29">
            <text:p>37.32</text:p>
          </table:table-cell>
          <table:table-cell office:value-type="float" office:value="1.2656246881388411" table:style-name="ce29">
            <text:p>1.27</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London Underground</text:p>
          </table:table-cell>
          <table:table-cell office:value-type="float" office:value="16.60383530147659" table:style-name="ce29">
            <text:p>16.60</text:p>
          </table:table-cell>
          <table:table-cell office:value-type="float" office:value="5.3475200280811466" table:style-name="ce29">
            <text:p>5.35</text:p>
          </table:table-cell>
          <table:table-cell office:value-type="float" office:value="6.1226960464375448" table:style-name="ce29">
            <text:p>6.12</text:p>
          </table:table-cell>
          <table:table-cell office:value-type="float" office:value="27.08497455651564" table:style-name="ce29">
            <text:p>27.08</text:p>
          </table:table-cell>
          <table:table-cell office:value-type="float" office:value="32.206535002220768" table:style-name="ce29">
            <text:p>32.21</text:p>
          </table:table-cell>
          <table:table-cell office:value-type="float" office:value="1.331166843872889" table:style-name="ce29">
            <text:p>1.33</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London Underground</text:p>
          </table:table-cell>
          <table:table-cell office:value-type="float" office:value="13.36012665408396" table:style-name="ce29">
            <text:p>13.36</text:p>
          </table:table-cell>
          <table:table-cell office:value-type="float" office:value="3.3187714868429361" table:style-name="ce29">
            <text:p>3.32</text:p>
          </table:table-cell>
          <table:table-cell office:value-type="float" office:value="6.8553345398718024" table:style-name="ce29">
            <text:p>6.86</text:p>
          </table:table-cell>
          <table:table-cell office:value-type="float" office:value="19.864918768296111" table:style-name="ce29">
            <text:p>19.86</text:p>
          </table:table-cell>
          <table:table-cell office:value-type="float" office:value="24.840868449614923" table:style-name="ce29">
            <text:p>24.84</text:p>
          </table:table-cell>
          <table:table-cell office:value-type="float" office:value="1.328744455455058" table:style-name="ce29">
            <text:p>1.33</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Surface Rail</text:p>
          </table:table-cell>
          <table:table-cell office:value-type="float" office:value="26.144083852830509" table:style-name="ce29">
            <text:p>26.14</text:p>
          </table:table-cell>
          <table:table-cell office:value-type="float" office:value="3.8993144093164922" table:style-name="ce29">
            <text:p>3.90</text:p>
          </table:table-cell>
          <table:table-cell office:value-type="float" office:value="18.50142761057019" table:style-name="ce29">
            <text:p>18.50</text:p>
          </table:table-cell>
          <table:table-cell office:value-type="float" office:value="33.786740095090828" table:style-name="ce29">
            <text:p>33.79</text:p>
          </table:table-cell>
          <table:table-cell office:value-type="float" office:value="14.914710460945566" table:style-name="ce29">
            <text:p>14.91</text:p>
          </table:table-cell>
          <table:table-cell office:value-type="float" office:value="1.016263553804722" table:style-name="ce29">
            <text:p>1.02</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Surface Rail</text:p>
          </table:table-cell>
          <table:table-cell office:value-type="float" office:value="40.287763031596562" table:style-name="ce29">
            <text:p>40.29</text:p>
          </table:table-cell>
          <table:table-cell office:value-type="float" office:value="9.3541919659299033" table:style-name="ce29">
            <text:p>9.35</text:p>
          </table:table-cell>
          <table:table-cell office:value-type="float" office:value="21.953546778373951" table:style-name="ce29">
            <text:p>21.95</text:p>
          </table:table-cell>
          <table:table-cell office:value-type="float" office:value="58.621979284819183" table:style-name="ce29">
            <text:p>58.62</text:p>
          </table:table-cell>
          <table:table-cell office:value-type="float" office:value="23.218444664186674" table:style-name="ce29">
            <text:p>23.22</text:p>
          </table:table-cell>
          <table:table-cell office:value-type="float" office:value="1.793242802784853" table:style-name="ce29">
            <text:p>1.79</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Surface Rail</text:p>
          </table:table-cell>
          <table:table-cell office:value-type="float" office:value="33.072119477645337" table:style-name="ce29">
            <text:p>33.07</text:p>
          </table:table-cell>
          <table:table-cell office:value-type="float" office:value="5.2655410257184041" table:style-name="ce29">
            <text:p>5.27</text:p>
          </table:table-cell>
          <table:table-cell office:value-type="float" office:value="22.75165906723727" table:style-name="ce29">
            <text:p>22.75</text:p>
          </table:table-cell>
          <table:table-cell office:value-type="float" office:value="43.392579888053419" table:style-name="ce29">
            <text:p>43.39</text:p>
          </table:table-cell>
          <table:table-cell office:value-type="float" office:value="15.921389704937347" table:style-name="ce29">
            <text:p>15.92</text:p>
          </table:table-cell>
          <table:table-cell office:value-type="float" office:value="1.6319769826330459" table:style-name="ce29">
            <text:p>1.63</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Taxi or minicab</text:p>
          </table:table-cell>
          <table:table-cell office:value-type="float" office:value="11.6614576946622" table:style-name="ce29">
            <text:p>11.66</text:p>
          </table:table-cell>
          <table:table-cell office:value-type="float" office:value="2.5654044509191589" table:style-name="ce29">
            <text:p>2.57</text:p>
          </table:table-cell>
          <table:table-cell office:value-type="float" office:value="6.6332649708606466" table:style-name="ce29">
            <text:p>6.63</text:p>
          </table:table-cell>
          <table:table-cell office:value-type="float" office:value="16.689650418463749" table:style-name="ce29">
            <text:p>16.69</text:p>
          </table:table-cell>
          <table:table-cell office:value-type="float" office:value="21.999003195744745" table:style-name="ce29">
            <text:p>22.00</text:p>
          </table:table-cell>
          <table:table-cell office:value-type="float" office:value="1.179231445613806"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Taxi or minicab</text:p>
          </table:table-cell>
          <table:table-cell office:value-type="float" office:value="15.444857612366119" table:style-name="ce29">
            <text:p>15.44</text:p>
          </table:table-cell>
          <table:table-cell office:value-type="float" office:value="3.0503185112034079" table:style-name="ce29">
            <text:p>3.05</text:p>
          </table:table-cell>
          <table:table-cell office:value-type="float" office:value="9.4662333304074373" table:style-name="ce29">
            <text:p>9.47</text:p>
          </table:table-cell>
          <table:table-cell office:value-type="float" office:value="21.423481894324802" table:style-name="ce29">
            <text:p>21.42</text:p>
          </table:table-cell>
          <table:table-cell office:value-type="float" office:value="19.749735399056913" table:style-name="ce29">
            <text:p>19.75</text:p>
          </table:table-cell>
          <table:table-cell office:value-type="float" office:value="1.0783116409529501"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Taxi or minicab</text:p>
          </table:table-cell>
          <table:table-cell office:value-type="float" office:value="13.51469044135273" table:style-name="ce29">
            <text:p>13.51</text:p>
          </table:table-cell>
          <table:table-cell office:value-type="float" office:value="1.9550307992718241" table:style-name="ce29">
            <text:p>1.96</text:p>
          </table:table-cell>
          <table:table-cell office:value-type="float" office:value="9.6828300747799538" table:style-name="ce29">
            <text:p>9.68</text:p>
          </table:table-cell>
          <table:table-cell office:value-type="float" office:value="17.3465508079255" table:style-name="ce29">
            <text:p>17.35</text:p>
          </table:table-cell>
          <table:table-cell office:value-type="float" office:value="14.465968034974381" table:style-name="ce29">
            <text:p>14.47</text:p>
          </table:table-cell>
          <table:table-cell office:value-type="float" office:value="1.100475478304288"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Other public transport [note 5]</text:p>
          </table:table-cell>
          <table:table-cell office:value-type="float" office:value="3.7598215664813108" table:style-name="ce29">
            <text:p>3.76</text:p>
          </table:table-cell>
          <table:table-cell office:value-type="float" office:value="2.1554244412545001" table:style-name="ce29">
            <text:p>2.16</text:p>
          </table:table-cell>
          <table:table-cell office:value-type="float" office:value="0" table:style-name="ce29">
            <text:p>0.00</text:p>
          </table:table-cell>
          <table:table-cell office:value-type="float" office:value="7.9844534713401316" table:style-name="ce29">
            <text:p>7.98</text:p>
          </table:table-cell>
          <table:table-cell office:value-type="float" office:value="57.327838652505214" table:style-name="ce29">
            <text:p>57.33</text:p>
          </table:table-cell>
          <table:table-cell office:value-type="float" office:value="1.7067851884149501" table:style-name="ce29">
            <text:p>1.71</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Other public transport [note 5]</text:p>
          </table:table-cell>
          <table:table-cell office:value-type="float" office:value="10.331737609858569" table:style-name="ce29">
            <text:p>10.33</text:p>
          </table:table-cell>
          <table:table-cell office:value-type="float" office:value="5.2114565555402086" table:style-name="ce29">
            <text:p>5.21</text:p>
          </table:table-cell>
          <table:table-cell office:value-type="float" office:value="0.1172827609997569" table:style-name="ce29">
            <text:p>[low]</text:p>
          </table:table-cell>
          <table:table-cell office:value-type="float" office:value="20.546192458717378" table:style-name="ce29">
            <text:p>20.55</text:p>
          </table:table-cell>
          <table:table-cell office:value-type="float" office:value="50.441239918515002" table:style-name="ce29">
            <text:p>50.44</text:p>
          </table:table-cell>
          <table:table-cell office:value-type="float" office:value="1.842983225727352" table:style-name="ce29">
            <text:p>1.84</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Other public transport [note 5]</text:p>
          </table:table-cell>
          <table:table-cell office:value-type="float" office:value="6.9789605116127049" table:style-name="ce29">
            <text:p>6.98</text:p>
          </table:table-cell>
          <table:table-cell office:value-type="float" office:value="3.565690872135534" table:style-name="ce29">
            <text:p>3.57</text:p>
          </table:table-cell>
          <table:table-cell office:value-type="float" office:value="0" table:style-name="ce29">
            <text:p>0.00</text:p>
          </table:table-cell>
          <table:table-cell office:value-type="float" office:value="13.96771462099835" table:style-name="ce29">
            <text:p>13.97</text:p>
          </table:table-cell>
          <table:table-cell office:value-type="float" office:value="51.092005266434313" table:style-name="ce29">
            <text:p>51.09</text:p>
          </table:table-cell>
          <table:table-cell office:value-type="float" office:value="2.332526008515706" table:style-name="ce29">
            <text:p>2.33</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All modes</text:p>
          </table:table-cell>
          <table:table-cell office:value-type="float" office:value="618.86029114395785" table:style-name="ce29">
            <text:p>618.86</text:p>
          </table:table-cell>
          <table:table-cell office:value-type="float" office:value="21.727202495937721" table:style-name="ce29">
            <text:p>21.73</text:p>
          </table:table-cell>
          <table:table-cell office:value-type="float" office:value="576.27497425191996" table:style-name="ce29">
            <text:p>576.27</text:p>
          </table:table-cell>
          <table:table-cell office:value-type="float" office:value="661.44560803599575" table:style-name="ce29">
            <text:p>661.45</text:p>
          </table:table-cell>
          <table:table-cell office:value-type="float" office:value="3.5108412685155765" table:style-name="ce29">
            <text:p>3.51</text:p>
          </table:table-cell>
          <table:table-cell office:value-type="float" office:value="1.188124266172611" table:style-name="ce29">
            <text:p>1.19</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All modes</text:p>
          </table:table-cell>
          <table:table-cell office:value-type="float" office:value="621.95356847196092" table:style-name="ce29">
            <text:p>621.95</text:p>
          </table:table-cell>
          <table:table-cell office:value-type="float" office:value="26.237138230545671" table:style-name="ce29">
            <text:p>26.24</text:p>
          </table:table-cell>
          <table:table-cell office:value-type="float" office:value="570.52877754009137" table:style-name="ce29">
            <text:p>570.53</text:p>
          </table:table-cell>
          <table:table-cell office:value-type="float" office:value="673.37835940383047" table:style-name="ce29">
            <text:p>673.38</text:p>
          </table:table-cell>
          <table:table-cell office:value-type="float" office:value="4.2185043322455833" table:style-name="ce29">
            <text:p>4.22</text:p>
          </table:table-cell>
          <table:table-cell office:value-type="float" office:value="1.254793882525054" table:style-name="ce29">
            <text:p>1.25</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All modes</text:p>
          </table:table-cell>
          <table:table-cell office:value-type="float" office:value="620.37547932483869" table:style-name="ce29">
            <text:p>620.38</text:p>
          </table:table-cell>
          <table:table-cell office:value-type="float" office:value="18.6551160070264" table:style-name="ce29">
            <text:p>18.66</text:p>
          </table:table-cell>
          <table:table-cell office:value-type="float" office:value="583.81145195106694" table:style-name="ce29">
            <text:p>583.81</text:p>
          </table:table-cell>
          <table:table-cell office:value-type="float" office:value="656.93950669861044" table:style-name="ce29">
            <text:p>656.94</text:p>
          </table:table-cell>
          <table:table-cell office:value-type="float" office:value="3.0070685623050357" table:style-name="ce29">
            <text:p>3.01</text:p>
          </table:table-cell>
          <table:table-cell office:value-type="float" office:value="1.3470863137178151" table:style-name="ce29">
            <text:p>1.35</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Walk [note 2]</text:p>
          </table:table-cell>
          <table:table-cell office:value-type="float" office:value="162.95378236298001" table:style-name="ce29">
            <text:p>162.95</text:p>
          </table:table-cell>
          <table:table-cell office:value-type="float" office:value="13.765224657627961" table:style-name="ce29">
            <text:p>13.77</text:p>
          </table:table-cell>
          <table:table-cell office:value-type="float" office:value="135.97394203402919" table:style-name="ce29">
            <text:p>135.97</text:p>
          </table:table-cell>
          <table:table-cell office:value-type="float" office:value="189.93362269193091" table:style-name="ce29">
            <text:p>189.93</text:p>
          </table:table-cell>
          <table:table-cell office:value-type="float" office:value="8.4473182874429291" table:style-name="ce29">
            <text:p>8.45</text:p>
          </table:table-cell>
          <table:table-cell office:value-type="float" office:value="1.4725896476015219" table:style-name="ce29">
            <text:p>1.47</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Walk [note 2]</text:p>
          </table:table-cell>
          <table:table-cell office:value-type="float" office:value="232.6770660286883" table:style-name="ce29">
            <text:p>232.68</text:p>
          </table:table-cell>
          <table:table-cell office:value-type="float" office:value="19.606494352156108" table:style-name="ce29">
            <text:p>19.61</text:p>
          </table:table-cell>
          <table:table-cell office:value-type="float" office:value="194.24833709846229" table:style-name="ce29">
            <text:p>194.25</text:p>
          </table:table-cell>
          <table:table-cell office:value-type="float" office:value="271.10579495891432" table:style-name="ce29">
            <text:p>271.11</text:p>
          </table:table-cell>
          <table:table-cell office:value-type="float" office:value="8.4264834032842302" table:style-name="ce29">
            <text:p>8.43</text:p>
          </table:table-cell>
          <table:table-cell office:value-type="float" office:value="1.49124202143639" table:style-name="ce29">
            <text:p>1.49</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Walk [note 2]</text:p>
          </table:table-cell>
          <table:table-cell office:value-type="float" office:value="199.15773174212561" table:style-name="ce29">
            <text:p>199.16</text:p>
          </table:table-cell>
          <table:table-cell office:value-type="float" office:value="13.186191980667299" table:style-name="ce29">
            <text:p>13.19</text:p>
          </table:table-cell>
          <table:table-cell office:value-type="float" office:value="173.3127954600177" table:style-name="ce29">
            <text:p>173.31</text:p>
          </table:table-cell>
          <table:table-cell office:value-type="float" office:value="225.00266802423349" table:style-name="ce29">
            <text:p>225.00</text:p>
          </table:table-cell>
          <table:table-cell office:value-type="float" office:value="6.6209791933868321" table:style-name="ce29">
            <text:p>6.62</text:p>
          </table:table-cell>
          <table:table-cell office:value-type="float" office:value="1.6261531450939479" table:style-name="ce29">
            <text:p>1.63</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Walks of a mile or more</text:p>
          </table:table-cell>
          <table:table-cell office:value-type="float" office:value="71.937205663706905" table:style-name="ce29">
            <text:p>71.94</text:p>
          </table:table-cell>
          <table:table-cell office:value-type="float" office:value="7.5933171837142499" table:style-name="ce29">
            <text:p>7.59</text:p>
          </table:table-cell>
          <table:table-cell office:value-type="float" office:value="57.05430398362698" table:style-name="ce29">
            <text:p>57.05</text:p>
          </table:table-cell>
          <table:table-cell office:value-type="float" office:value="86.82010734378683" table:style-name="ce29">
            <text:p>86.82</text:p>
          </table:table-cell>
          <table:table-cell office:value-type="float" office:value="10.555479759961207" table:style-name="ce29">
            <text:p>10.56</text:p>
          </table:table-cell>
          <table:table-cell office:value-type="float" office:value="1.59443364211613" table:style-name="ce29">
            <text:p>1.59</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Walks of a mile or more</text:p>
          </table:table-cell>
          <table:table-cell office:value-type="float" office:value="81.776516881141802" table:style-name="ce29">
            <text:p>81.78</text:p>
          </table:table-cell>
          <table:table-cell office:value-type="float" office:value="9.0664838511525669" table:style-name="ce29">
            <text:p>9.07</text:p>
          </table:table-cell>
          <table:table-cell office:value-type="float" office:value="64.006208532882766" table:style-name="ce29">
            <text:p>64.01</text:p>
          </table:table-cell>
          <table:table-cell office:value-type="float" office:value="99.546825229400838" table:style-name="ce29">
            <text:p>99.55</text:p>
          </table:table-cell>
          <table:table-cell office:value-type="float" office:value="11.086903914396673" table:style-name="ce29">
            <text:p>11.09</text:p>
          </table:table-cell>
          <table:table-cell office:value-type="float" office:value="1.7037056412103511" table:style-name="ce29">
            <text:p>1.70</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Walks of a mile or more</text:p>
          </table:table-cell>
          <table:table-cell office:value-type="float" office:value="77.520704459311744" table:style-name="ce29">
            <text:p>77.52</text:p>
          </table:table-cell>
          <table:table-cell office:value-type="float" office:value="6.896137506168313" table:style-name="ce29">
            <text:p>6.90</text:p>
          </table:table-cell>
          <table:table-cell office:value-type="float" office:value="64.004274947221859" table:style-name="ce29">
            <text:p>64.00</text:p>
          </table:table-cell>
          <table:table-cell office:value-type="float" office:value="91.03713397140163" table:style-name="ce29">
            <text:p>91.04</text:p>
          </table:table-cell>
          <table:table-cell office:value-type="float" office:value="8.8958653746340577" table:style-name="ce29">
            <text:p>8.90</text:p>
          </table:table-cell>
          <table:table-cell office:value-type="float" office:value="1.9244466011018291" table:style-name="ce29">
            <text:p>1.92</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Pedal cycle [note 3]</text:p>
          </table:table-cell>
          <table:table-cell office:value-type="float" office:value="14.75145526896554" table:style-name="ce29">
            <text:p>14.75</text:p>
          </table:table-cell>
          <table:table-cell office:value-type="float" office:value="3.3791139405324482" table:style-name="ce29">
            <text:p>3.38</text:p>
          </table:table-cell>
          <table:table-cell office:value-type="float" office:value="8.1283919455219369" table:style-name="ce29">
            <text:p>8.13</text:p>
          </table:table-cell>
          <table:table-cell office:value-type="float" office:value="21.374518592409139" table:style-name="ce29">
            <text:p>21.37</text:p>
          </table:table-cell>
          <table:table-cell office:value-type="float" office:value="22.906986998370986" table:style-name="ce29">
            <text:p>22.91</text:p>
          </table:table-cell>
          <table:table-cell office:value-type="float" office:value="1.4112866796358821" table:style-name="ce29">
            <text:p>1.41</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Pedal cycle [note 3]</text:p>
          </table:table-cell>
          <table:table-cell office:value-type="float" office:value="9.0254567355077668" table:style-name="ce29">
            <text:p>9.03</text:p>
          </table:table-cell>
          <table:table-cell office:value-type="float" office:value="2.8448425990139201" table:style-name="ce29">
            <text:p>2.84</text:p>
          </table:table-cell>
          <table:table-cell office:value-type="float" office:value="3.4495652414404829" table:style-name="ce29">
            <text:p>3.45</text:p>
          </table:table-cell>
          <table:table-cell office:value-type="float" office:value="14.60134822957505" table:style-name="ce29">
            <text:p>14.60</text:p>
          </table:table-cell>
          <table:table-cell office:value-type="float" office:value="31.520206482424307" table:style-name="ce29">
            <text:p>31.52</text:p>
          </table:table-cell>
          <table:table-cell office:value-type="float" office:value="1.348563734048428" table:style-name="ce29">
            <text:p>1.35</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Pedal cycle [note 3]</text:p>
          </table:table-cell>
          <table:table-cell office:value-type="float" office:value="14.655315940443471" table:style-name="ce29">
            <text:p>14.66</text:p>
          </table:table-cell>
          <table:table-cell office:value-type="float" office:value="3.2865130034992962" table:style-name="ce29">
            <text:p>3.29</text:p>
          </table:table-cell>
          <table:table-cell office:value-type="float" office:value="8.2137504535848542" table:style-name="ce29">
            <text:p>8.21</text:p>
          </table:table-cell>
          <table:table-cell office:value-type="float" office:value="21.09688142730209" table:style-name="ce29">
            <text:p>21.10</text:p>
          </table:table-cell>
          <table:table-cell office:value-type="float" office:value="22.42539851651841" table:style-name="ce29">
            <text:p>22.43</text:p>
          </table:table-cell>
          <table:table-cell office:value-type="float" office:value="1.8054897894630231" table:style-name="ce29">
            <text:p>1.81</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Car or van driver</text:p>
          </table:table-cell>
          <table:table-cell office:value-type="float" office:value="293.45707852619569" table:style-name="ce29">
            <text:p>293.46</text:p>
          </table:table-cell>
          <table:table-cell office:value-type="float" office:value="15.58024575454275" table:style-name="ce29">
            <text:p>15.58</text:p>
          </table:table-cell>
          <table:table-cell office:value-type="float" office:value="262.91979684729188" table:style-name="ce29">
            <text:p>262.92</text:p>
          </table:table-cell>
          <table:table-cell office:value-type="float" office:value="323.99436020509961" table:style-name="ce29">
            <text:p>323.99</text:p>
          </table:table-cell>
          <table:table-cell office:value-type="float" office:value="5.3092076813379592" table:style-name="ce29">
            <text:p>5.31</text:p>
          </table:table-cell>
          <table:table-cell office:value-type="float" office:value="1.360121794149497" table:style-name="ce29">
            <text:p>1.36</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Car or van driver</text:p>
          </table:table-cell>
          <table:table-cell office:value-type="float" office:value="244.6065292477507" table:style-name="ce29">
            <text:p>244.61</text:p>
          </table:table-cell>
          <table:table-cell office:value-type="float" office:value="16.615952570456809" table:style-name="ce29">
            <text:p>16.62</text:p>
          </table:table-cell>
          <table:table-cell office:value-type="float" office:value="212.03926220965531" table:style-name="ce29">
            <text:p>212.04</text:p>
          </table:table-cell>
          <table:table-cell office:value-type="float" office:value="277.17379628584598" table:style-name="ce29">
            <text:p>277.17</text:p>
          </table:table-cell>
          <table:table-cell office:value-type="float" office:value="6.7929309252523158" table:style-name="ce29">
            <text:p>6.79</text:p>
          </table:table-cell>
          <table:table-cell office:value-type="float" office:value="1.3590417961497421" table:style-name="ce29">
            <text:p>1.36</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Car or van driver</text:p>
          </table:table-cell>
          <table:table-cell office:value-type="float" office:value="266.988240050733" table:style-name="ce29">
            <text:p>266.99</text:p>
          </table:table-cell>
          <table:table-cell office:value-type="float" office:value="12.87419565353426" table:style-name="ce29">
            <text:p>12.87</text:p>
          </table:table-cell>
          <table:table-cell office:value-type="float" office:value="241.75481656980591" table:style-name="ce29">
            <text:p>241.75</text:p>
          </table:table-cell>
          <table:table-cell office:value-type="float" office:value="292.22166353166023" table:style-name="ce29">
            <text:p>292.22</text:p>
          </table:table-cell>
          <table:table-cell office:value-type="float" office:value="4.8220085090968468" table:style-name="ce29">
            <text:p>4.82</text:p>
          </table:table-cell>
          <table:table-cell office:value-type="float" office:value="1.545494087227081" table:style-name="ce29">
            <text:p>1.55</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Car or van passenger</text:p>
          </table:table-cell>
          <table:table-cell office:value-type="float" office:value="67.217179585443787" table:style-name="ce29">
            <text:p>67.22</text:p>
          </table:table-cell>
          <table:table-cell office:value-type="float" office:value="5.6012315244955326" table:style-name="ce29">
            <text:p>5.60</text:p>
          </table:table-cell>
          <table:table-cell office:value-type="float" office:value="56.238765797432542" table:style-name="ce29">
            <text:p>56.24</text:p>
          </table:table-cell>
          <table:table-cell office:value-type="float" office:value="78.195593373455026" table:style-name="ce29">
            <text:p>78.20</text:p>
          </table:table-cell>
          <table:table-cell office:value-type="float" office:value="8.3330356302371644" table:style-name="ce29">
            <text:p>8.33</text:p>
          </table:table-cell>
          <table:table-cell office:value-type="float" office:value="1.336222081861816" table:style-name="ce29">
            <text:p>1.34</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Car or van passenger</text:p>
          </table:table-cell>
          <table:table-cell office:value-type="float" office:value="129.89856863422071" table:style-name="ce29">
            <text:p>129.90</text:p>
          </table:table-cell>
          <table:table-cell office:value-type="float" office:value="8.6483237529113239" table:style-name="ce29">
            <text:p>8.65</text:p>
          </table:table-cell>
          <table:table-cell office:value-type="float" office:value="112.9478540785145" table:style-name="ce29">
            <text:p>112.95</text:p>
          </table:table-cell>
          <table:table-cell office:value-type="float" office:value="146.84928318992689" table:style-name="ce29">
            <text:p>146.85</text:p>
          </table:table-cell>
          <table:table-cell office:value-type="float" office:value="6.6577513854398198" table:style-name="ce29">
            <text:p>6.66</text:p>
          </table:table-cell>
          <table:table-cell office:value-type="float" office:value="1.3788147634394929" table:style-name="ce29">
            <text:p>1.38</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Car or van passenger</text:p>
          </table:table-cell>
          <table:table-cell office:value-type="float" office:value="97.789418160928889" table:style-name="ce29">
            <text:p>97.79</text:p>
          </table:table-cell>
          <table:table-cell office:value-type="float" office:value="5.3862590368400953" table:style-name="ce29">
            <text:p>5.39</text:p>
          </table:table-cell>
          <table:table-cell office:value-type="float" office:value="87.2323504487223" table:style-name="ce29">
            <text:p>87.23</text:p>
          </table:table-cell>
          <table:table-cell office:value-type="float" office:value="108.34648587313551" table:style-name="ce29">
            <text:p>108.35</text:p>
          </table:table-cell>
          <table:table-cell office:value-type="float" office:value="5.5080182888255891" table:style-name="ce29">
            <text:p>5.51</text:p>
          </table:table-cell>
          <table:table-cell office:value-type="float" office:value="1.4181446782729461" table:style-name="ce29">
            <text:p>1.42</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Motorcycle</text:p>
          </table:table-cell>
          <table:table-cell office:value-type="float" office:value="1.99994752240173" table:style-name="ce29">
            <text:p>2.00</text:p>
          </table:table-cell>
          <table:table-cell office:value-type="float" office:value="1.0678272765844501" table:style-name="ce29">
            <text:p>1.07</text:p>
          </table:table-cell>
          <table:table-cell office:value-type="float" office:value="0" table:style-name="ce29">
            <text:p>0.00</text:p>
          </table:table-cell>
          <table:table-cell office:value-type="float" office:value="4.092888984507252" table:style-name="ce29">
            <text:p>4.09</text:p>
          </table:table-cell>
          <table:table-cell office:value-type="float" office:value="53.392764791253121" table:style-name="ce29">
            <text:p>53.39</text:p>
          </table:table-cell>
          <table:table-cell office:value-type="float" office:value="1.1279945448919"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Motorcycle</text:p>
          </table:table-cell>
          <table:table-cell office:value-type="float" office:value="1.558432150860555" table:style-name="ce29">
            <text:p>1.56</text:p>
          </table:table-cell>
          <table:table-cell office:value-type="float" office:value="1.306263721244908" table:style-name="ce29">
            <text:p>1.31</text:p>
          </table:table-cell>
          <table:table-cell office:value-type="float" office:value="0" table:style-name="ce29">
            <text:p>0.00</text:p>
          </table:table-cell>
          <table:table-cell office:value-type="float" office:value="4.1187090445005756" table:style-name="ce29">
            <text:p>4.12</text:p>
          </table:table-cell>
          <table:table-cell office:value-type="float" office:value="83.819094756457545" table:style-name="ce29">
            <text:p>83.82</text:p>
          </table:table-cell>
          <table:table-cell office:value-type="float" office:value="1.6500014470677491" table:style-name="ce29">
            <text:p>1.65</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Motorcycle</text:p>
          </table:table-cell>
          <table:table-cell office:value-type="float" office:value="1.7657042450215721" table:style-name="ce29">
            <text:p>1.77</text:p>
          </table:table-cell>
          <table:table-cell office:value-type="float" office:value="0.83881293532592649" table:style-name="ce29">
            <text:p>0.84</text:p>
          </table:table-cell>
          <table:table-cell office:value-type="float" office:value="0.1216308917827562" table:style-name="ce29">
            <text:p>[low]</text:p>
          </table:table-cell>
          <table:table-cell office:value-type="float" office:value="3.409777598260388" table:style-name="ce29">
            <text:p>3.41</text:p>
          </table:table-cell>
          <table:table-cell office:value-type="float" office:value="47.505857093053457" table:style-name="ce29">
            <text:p>47.51</text:p>
          </table:table-cell>
          <table:table-cell office:value-type="float" office:value="1.370258091759484" table:style-name="ce29">
            <text:p>1.37</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Other private transport [note 4]</text:p>
          </table:table-cell>
          <table:table-cell office:value-type="float" office:value="1.848753234667182" table:style-name="ce29">
            <text:p>1.85</text:p>
          </table:table-cell>
          <table:table-cell office:value-type="float" office:value="0.87203144777715069" table:style-name="ce29">
            <text:p>0.87</text:p>
          </table:table-cell>
          <table:table-cell office:value-type="float" office:value="0.1395715970239666" table:style-name="ce29">
            <text:p>[low]</text:p>
          </table:table-cell>
          <table:table-cell office:value-type="float" office:value="3.5579348723103981" table:style-name="ce29">
            <text:p>3.56</text:p>
          </table:table-cell>
          <table:table-cell office:value-type="float" office:value="47.168623233491537" table:style-name="ce29">
            <text:p>47.17</text:p>
          </table:table-cell>
          <table:table-cell office:value-type="float" office:value="1.218913591485479" table:style-name="ce29">
            <text:p>1.22</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Other private transport [note 4]</text:p>
          </table:table-cell>
          <table:table-cell office:value-type="float" office:value="0.64434673241876506" table:style-name="ce29">
            <text:p>0.64</text:p>
          </table:table-cell>
          <table:table-cell office:value-type="float" office:value="0.32418527309853101" table:style-name="ce29">
            <text:p>[low]</text:p>
          </table:table-cell>
          <table:table-cell office:value-type="float" office:value="8.9435971456444108E-3" table:style-name="ce29">
            <text:p>[low]</text:p>
          </table:table-cell>
          <table:table-cell office:value-type="float" office:value="1.2797498676918859" table:style-name="ce29">
            <text:p>1.28</text:p>
          </table:table-cell>
          <table:table-cell office:value-type="float" office:value="50.31223979077167" table:style-name="ce29">
            <text:p>50.31</text:p>
          </table:table-cell>
          <table:table-cell office:value-type="float" office:value="1.2890527620517049" table:style-name="ce29">
            <text:p>1.29</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Other private transport [note 4]</text:p>
          </table:table-cell>
          <table:table-cell office:value-type="float" office:value="1.237321666091713" table:style-name="ce29">
            <text:p>1.24</text:p>
          </table:table-cell>
          <table:table-cell office:value-type="float" office:value="0.46950730819977721" table:style-name="ce29">
            <text:p>[low]</text:p>
          </table:table-cell>
          <table:table-cell office:value-type="float" office:value="0.31708734202014982" table:style-name="ce29">
            <text:p>[low]</text:p>
          </table:table-cell>
          <table:table-cell office:value-type="float" office:value="2.1575559901632761" table:style-name="ce29">
            <text:p>2.16</text:p>
          </table:table-cell>
          <table:table-cell office:value-type="float" office:value="37.945452752217165" table:style-name="ce29">
            <text:p>37.95</text:p>
          </table:table-cell>
          <table:table-cell office:value-type="float" office:value="1.246540917047432" table:style-name="ce29">
            <text:p>1.25</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Bus in London</text:p>
          </table:table-cell>
          <table:table-cell office:value-type="float" office:value="13.020556427122139" table:style-name="ce29">
            <text:p>13.02</text:p>
          </table:table-cell>
          <table:table-cell office:value-type="float" office:value="3.5183833518402992" table:style-name="ce29">
            <text:p>3.52</text:p>
          </table:table-cell>
          <table:table-cell office:value-type="float" office:value="6.1245250575151582" table:style-name="ce29">
            <text:p>6.12</text:p>
          </table:table-cell>
          <table:table-cell office:value-type="float" office:value="19.916587796729129" table:style-name="ce29">
            <text:p>19.92</text:p>
          </table:table-cell>
          <table:table-cell office:value-type="float" office:value="27.021758797584255" table:style-name="ce29">
            <text:p>27.02</text:p>
          </table:table-cell>
          <table:table-cell office:value-type="float" office:value="1.7243758000811" table:style-name="ce29">
            <text:p>1.72</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Bus in London</text:p>
          </table:table-cell>
          <table:table-cell office:value-type="float" office:value="21.214092287026531" table:style-name="ce29">
            <text:p>21.21</text:p>
          </table:table-cell>
          <table:table-cell office:value-type="float" office:value="4.0367012026526794" table:style-name="ce29">
            <text:p>4.04</text:p>
          </table:table-cell>
          <table:table-cell office:value-type="float" office:value="13.302157929827279" table:style-name="ce29">
            <text:p>13.30</text:p>
          </table:table-cell>
          <table:table-cell office:value-type="float" office:value="29.126026644225789" table:style-name="ce29">
            <text:p>29.13</text:p>
          </table:table-cell>
          <table:table-cell office:value-type="float" office:value="19.028394654063622" table:style-name="ce29">
            <text:p>19.03</text:p>
          </table:table-cell>
          <table:table-cell office:value-type="float" office:value="1.5874099482090691" table:style-name="ce29">
            <text:p>1.59</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Bus in London</text:p>
          </table:table-cell>
          <table:table-cell office:value-type="float" office:value="16.98452261116006" table:style-name="ce29">
            <text:p>16.98</text:p>
          </table:table-cell>
          <table:table-cell office:value-type="float" office:value="2.8765610080184372" table:style-name="ce29">
            <text:p>2.88</text:p>
          </table:table-cell>
          <table:table-cell office:value-type="float" office:value="11.34646303544392" table:style-name="ce29">
            <text:p>11.35</text:p>
          </table:table-cell>
          <table:table-cell office:value-type="float" office:value="22.622582186876201" table:style-name="ce29">
            <text:p>22.62</text:p>
          </table:table-cell>
          <table:table-cell office:value-type="float" office:value="16.936366560743537" table:style-name="ce29">
            <text:p>16.94</text:p>
          </table:table-cell>
          <table:table-cell office:value-type="float" office:value="1.784868202725298" table:style-name="ce29">
            <text:p>1.78</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Other local bus</text:p>
          </table:table-cell>
          <table:table-cell office:value-type="float" office:value="35.141453115621573" table:style-name="ce29">
            <text:p>35.14</text:p>
          </table:table-cell>
          <table:table-cell office:value-type="float" office:value="5.2482892396792513" table:style-name="ce29">
            <text:p>5.25</text:p>
          </table:table-cell>
          <table:table-cell office:value-type="float" office:value="24.854806205850231" table:style-name="ce29">
            <text:p>24.85</text:p>
          </table:table-cell>
          <table:table-cell office:value-type="float" office:value="45.428100025392901" table:style-name="ce29">
            <text:p>45.43</text:p>
          </table:table-cell>
          <table:table-cell office:value-type="float" office:value="14.934753046242724" table:style-name="ce29">
            <text:p>14.93</text:p>
          </table:table-cell>
          <table:table-cell office:value-type="float" office:value="1.5449164494766761" table:style-name="ce29">
            <text:p>1.54</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Other local bus</text:p>
          </table:table-cell>
          <table:table-cell office:value-type="float" office:value="29.415111748479109" table:style-name="ce29">
            <text:p>29.42</text:p>
          </table:table-cell>
          <table:table-cell office:value-type="float" office:value="4.3940829791742404" table:style-name="ce29">
            <text:p>4.39</text:p>
          </table:table-cell>
          <table:table-cell office:value-type="float" office:value="20.802709109297599" table:style-name="ce29">
            <text:p>20.80</text:p>
          </table:table-cell>
          <table:table-cell office:value-type="float" office:value="38.027514387660617" table:style-name="ce29">
            <text:p>38.03</text:p>
          </table:table-cell>
          <table:table-cell office:value-type="float" office:value="14.938182172302758" table:style-name="ce29">
            <text:p>14.94</text:p>
          </table:table-cell>
          <table:table-cell office:value-type="float" office:value="1.676459468753813" table:style-name="ce29">
            <text:p>1.68</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Other local bus</text:p>
          </table:table-cell>
          <table:table-cell office:value-type="float" office:value="33.70640104166182" table:style-name="ce29">
            <text:p>33.71</text:p>
          </table:table-cell>
          <table:table-cell office:value-type="float" office:value="3.9280349981478442" table:style-name="ce29">
            <text:p>3.93</text:p>
          </table:table-cell>
          <table:table-cell office:value-type="float" office:value="26.007452445292049" table:style-name="ce29">
            <text:p>26.01</text:p>
          </table:table-cell>
          <table:table-cell office:value-type="float" office:value="41.405349638031588" table:style-name="ce29">
            <text:p>41.41</text:p>
          </table:table-cell>
          <table:table-cell office:value-type="float" office:value="11.653676680855694" table:style-name="ce29">
            <text:p>11.65</text:p>
          </table:table-cell>
          <table:table-cell office:value-type="float" office:value="1.7835653260201989" table:style-name="ce29">
            <text:p>1.78</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Non-local bus</text:p>
          </table:table-cell>
          <table:table-cell office:value-type="float" office:value="0.25514202964556998" table:style-name="ce29">
            <text:p>[low]</text:p>
          </table:table-cell>
          <table:table-cell office:value-type="float" office:value="0.15534835051346771" table:style-name="ce29">
            <text:p>[low]</text:p>
          </table:table-cell>
          <table:table-cell office:value-type="float" office:value="0" table:style-name="ce29">
            <text:p>0.00</text:p>
          </table:table-cell>
          <table:table-cell office:value-type="float" office:value="0.55962479665196674" table:style-name="ce29">
            <text:p>0.56</text:p>
          </table:table-cell>
          <table:table-cell office:value-type="float" office:value="60.887008984474079" table:style-name="ce29">
            <text:p>60.89</text:p>
          </table:table-cell>
          <table:table-cell office:value-type="float" office:value="1.379937826036794" table:style-name="ce29">
            <text:p>1.38</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Non-local bus</text:p>
          </table:table-cell>
          <table:table-cell office:value-type="float" office:value="0.40248540329784721" table:style-name="ce29">
            <text:p>[low]</text:p>
          </table:table-cell>
          <table:table-cell office:value-type="float" office:value="0.39928787725025311" table:style-name="ce29">
            <text:p>[low]</text:p>
          </table:table-cell>
          <table:table-cell office:value-type="float" office:value="0" table:style-name="ce29">
            <text:p>0.00</text:p>
          </table:table-cell>
          <table:table-cell office:value-type="float" office:value="1.185089642708343" table:style-name="ce29">
            <text:p>1.19</text:p>
          </table:table-cell>
          <table:table-cell office:value-type="float" office:value="99.205554780025679" table:style-name="ce29">
            <text:p>99.21</text:p>
          </table:table-cell>
          <table:table-cell office:value-type="float" office:value="2.3088747456233669" table:style-name="ce29">
            <text:p>2.31</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Non-local bus</text:p>
          </table:table-cell>
          <table:table-cell office:value-type="float" office:value="0.326265143997227" table:style-name="ce29">
            <text:p>[low]</text:p>
          </table:table-cell>
          <table:table-cell office:value-type="float" office:value="0.21265196817512039" table:style-name="ce29">
            <text:p>[low]</text:p>
          </table:table-cell>
          <table:table-cell office:value-type="float" office:value="0" table:style-name="ce29">
            <text:p>0.00</text:p>
          </table:table-cell>
          <table:table-cell office:value-type="float" office:value="0.74306300162046302" table:style-name="ce29">
            <text:p>0.74</text:p>
          </table:table-cell>
          <table:table-cell office:value-type="float" office:value="65.177654459137614" table:style-name="ce29">
            <text:p>65.18</text:p>
          </table:table-cell>
          <table:table-cell office:value-type="float" office:value="2.0772520265368701" table:style-name="ce29">
            <text:p>2.08</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London Underground</text:p>
          </table:table-cell>
          <table:table-cell office:value-type="float" office:value="27.246013400385809" table:style-name="ce29">
            <text:p>27.25</text:p>
          </table:table-cell>
          <table:table-cell office:value-type="float" office:value="6.7923204128450347" table:style-name="ce29">
            <text:p>6.79</text:p>
          </table:table-cell>
          <table:table-cell office:value-type="float" office:value="13.93306539120954" table:style-name="ce29">
            <text:p>13.93</text:p>
          </table:table-cell>
          <table:table-cell office:value-type="float" office:value="40.558961409562073" table:style-name="ce29">
            <text:p>40.56</text:p>
          </table:table-cell>
          <table:table-cell office:value-type="float" office:value="24.929593599733217" table:style-name="ce29">
            <text:p>24.93</text:p>
          </table:table-cell>
          <table:table-cell office:value-type="float" office:value="2.1479881066520572" table:style-name="ce29">
            <text:p>2.15</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London Underground</text:p>
          </table:table-cell>
          <table:table-cell office:value-type="float" office:value="26.153920919356668" table:style-name="ce29">
            <text:p>26.15</text:p>
          </table:table-cell>
          <table:table-cell office:value-type="float" office:value="5.0043009617478162" table:style-name="ce29">
            <text:p>5.00</text:p>
          </table:table-cell>
          <table:table-cell office:value-type="float" office:value="16.345491034330951" table:style-name="ce29">
            <text:p>16.35</text:p>
          </table:table-cell>
          <table:table-cell office:value-type="float" office:value="35.962350804382389" table:style-name="ce29">
            <text:p>35.96</text:p>
          </table:table-cell>
          <table:table-cell office:value-type="float" office:value="19.134037214451098" table:style-name="ce29">
            <text:p>19.13</text:p>
          </table:table-cell>
          <table:table-cell office:value-type="float" office:value="1.5793274007492679" table:style-name="ce29">
            <text:p>1.58</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London Underground</text:p>
          </table:table-cell>
          <table:table-cell office:value-type="float" office:value="26.496230907228249" table:style-name="ce29">
            <text:p>26.50</text:p>
          </table:table-cell>
          <table:table-cell office:value-type="float" office:value="5.0682895553156904" table:style-name="ce29">
            <text:p>5.07</text:p>
          </table:table-cell>
          <table:table-cell office:value-type="float" office:value="16.562383378809489" table:style-name="ce29">
            <text:p>16.56</text:p>
          </table:table-cell>
          <table:table-cell office:value-type="float" office:value="36.430078435646998" table:style-name="ce29">
            <text:p>36.43</text:p>
          </table:table-cell>
          <table:table-cell office:value-type="float" office:value="19.128341585870789" table:style-name="ce29">
            <text:p>19.13</text:p>
          </table:table-cell>
          <table:table-cell office:value-type="float" office:value="2.2954903393915411" table:style-name="ce29">
            <text:p>2.30</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Surface Rail</text:p>
          </table:table-cell>
          <table:table-cell office:value-type="float" office:value="31.681420417811999" table:style-name="ce29">
            <text:p>31.68</text:p>
          </table:table-cell>
          <table:table-cell office:value-type="float" office:value="3.7752564195830902" table:style-name="ce29">
            <text:p>3.78</text:p>
          </table:table-cell>
          <table:table-cell office:value-type="float" office:value="24.281917835429141" table:style-name="ce29">
            <text:p>24.28</text:p>
          </table:table-cell>
          <table:table-cell office:value-type="float" office:value="39.080923000194851" table:style-name="ce29">
            <text:p>39.08</text:p>
          </table:table-cell>
          <table:table-cell office:value-type="float" office:value="11.916310474073812" table:style-name="ce29">
            <text:p>11.92</text:p>
          </table:table-cell>
          <table:table-cell office:value-type="float" office:value="1.295683748044828" table:style-name="ce29">
            <text:p>1.30</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Surface Rail</text:p>
          </table:table-cell>
          <table:table-cell office:value-type="float" office:value="29.58618727264157" table:style-name="ce29">
            <text:p>29.59</text:p>
          </table:table-cell>
          <table:table-cell office:value-type="float" office:value="3.69551764193189" table:style-name="ce29">
            <text:p>3.70</text:p>
          </table:table-cell>
          <table:table-cell office:value-type="float" office:value="22.34297269445506" table:style-name="ce29">
            <text:p>22.34</text:p>
          </table:table-cell>
          <table:table-cell office:value-type="float" office:value="36.829401850828077" table:style-name="ce29">
            <text:p>36.83</text:p>
          </table:table-cell>
          <table:table-cell office:value-type="float" office:value="12.490685629334692" table:style-name="ce29">
            <text:p>12.49</text:p>
          </table:table-cell>
          <table:table-cell office:value-type="float" office:value="1.435148168568138" table:style-name="ce29">
            <text:p>1.44</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Surface Rail</text:p>
          </table:table-cell>
          <table:table-cell office:value-type="float" office:value="30.43998504355184" table:style-name="ce29">
            <text:p>30.44</text:p>
          </table:table-cell>
          <table:table-cell office:value-type="float" office:value="2.7224114432181858" table:style-name="ce29">
            <text:p>2.72</text:p>
          </table:table-cell>
          <table:table-cell office:value-type="float" office:value="25.104058614844199" table:style-name="ce29">
            <text:p>25.10</text:p>
          </table:table-cell>
          <table:table-cell office:value-type="float" office:value="35.775911472259487" table:style-name="ce29">
            <text:p>35.78</text:p>
          </table:table-cell>
          <table:table-cell office:value-type="float" office:value="8.943537387824307" table:style-name="ce29">
            <text:p>8.94</text:p>
          </table:table-cell>
          <table:table-cell office:value-type="float" office:value="1.411576222298907" table:style-name="ce29">
            <text:p>1.41</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Taxi or minicab</text:p>
          </table:table-cell>
          <table:table-cell office:value-type="float" office:value="10.30031614008557" table:style-name="ce29">
            <text:p>10.30</text:p>
          </table:table-cell>
          <table:table-cell office:value-type="float" office:value="2.073035094709077" table:style-name="ce29">
            <text:p>2.07</text:p>
          </table:table-cell>
          <table:table-cell office:value-type="float" office:value="6.2371673544557842" table:style-name="ce29">
            <text:p>6.24</text:p>
          </table:table-cell>
          <table:table-cell office:value-type="float" office:value="14.363464925715361" table:style-name="ce29">
            <text:p>14.36</text:p>
          </table:table-cell>
          <table:table-cell office:value-type="float" office:value="20.125936587921615" table:style-name="ce29">
            <text:p>20.13</text:p>
          </table:table-cell>
          <table:table-cell office:value-type="float" office:value="1.622330115218698" table:style-name="ce29">
            <text:p>1.62</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Taxi or minicab</text:p>
          </table:table-cell>
          <table:table-cell office:value-type="float" office:value="16.97460293665689" table:style-name="ce29">
            <text:p>16.97</text:p>
          </table:table-cell>
          <table:table-cell office:value-type="float" office:value="3.7048580981755399" table:style-name="ce29">
            <text:p>3.70</text:p>
          </table:table-cell>
          <table:table-cell office:value-type="float" office:value="9.7130810642328349" table:style-name="ce29">
            <text:p>9.71</text:p>
          </table:table-cell>
          <table:table-cell office:value-type="float" office:value="24.236124809080948" table:style-name="ce29">
            <text:p>24.24</text:p>
          </table:table-cell>
          <table:table-cell office:value-type="float" office:value="21.82588960696599" table:style-name="ce29">
            <text:p>21.83</text:p>
          </table:table-cell>
          <table:table-cell office:value-type="float" office:value="1.576207391258899" table:style-name="ce29">
            <text:p>1.58</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Taxi or minicab</text:p>
          </table:table-cell>
          <table:table-cell office:value-type="float" office:value="13.531619702885671" table:style-name="ce29">
            <text:p>13.53</text:p>
          </table:table-cell>
          <table:table-cell office:value-type="float" office:value="2.0881240869029138" table:style-name="ce29">
            <text:p>2.09</text:p>
          </table:table-cell>
          <table:table-cell office:value-type="float" office:value="9.4388964925559531" table:style-name="ce29">
            <text:p>9.44</text:p>
          </table:table-cell>
          <table:table-cell office:value-type="float" office:value="17.624342913215379" table:style-name="ce29">
            <text:p>17.62</text:p>
          </table:table-cell>
          <table:table-cell office:value-type="float" office:value="15.431442301453485" table:style-name="ce29">
            <text:p>15.43</text:p>
          </table:table-cell>
          <table:table-cell office:value-type="float" office:value="1.571512404414962" table:style-name="ce29">
            <text:p>1.57</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Other public transport [note 5]</text:p>
          </table:table-cell>
          <table:table-cell office:value-type="float" office:value="2.3728204901053251" table:style-name="ce29">
            <text:p>2.37</text:p>
          </table:table-cell>
          <table:table-cell office:value-type="float" office:value="0.85914171679270035" table:style-name="ce29">
            <text:p>0.86</text:p>
          </table:table-cell>
          <table:table-cell office:value-type="float" office:value="0.68890272519163243" table:style-name="ce29">
            <text:p>0.69</text:p>
          </table:table-cell>
          <table:table-cell office:value-type="float" office:value="4.0567382550190176" table:style-name="ce29">
            <text:p>4.06</text:p>
          </table:table-cell>
          <table:table-cell office:value-type="float" office:value="36.207615383267552" table:style-name="ce29">
            <text:p>36.21</text:p>
          </table:table-cell>
          <table:table-cell office:value-type="float" office:value="1.277478208266583" table:style-name="ce29">
            <text:p>1.28</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Other public transport [note 5]</text:p>
          </table:table-cell>
          <table:table-cell office:value-type="float" office:value="4.6063643659453932" table:style-name="ce29">
            <text:p>4.61</text:p>
          </table:table-cell>
          <table:table-cell office:value-type="float" office:value="1.7714494134942029" table:style-name="ce29">
            <text:p>1.77</text:p>
          </table:table-cell>
          <table:table-cell office:value-type="float" office:value="1.134323515496755" table:style-name="ce29">
            <text:p>1.13</text:p>
          </table:table-cell>
          <table:table-cell office:value-type="float" office:value="8.0784052163940316" table:style-name="ce29">
            <text:p>8.08</text:p>
          </table:table-cell>
          <table:table-cell office:value-type="float" office:value="38.456562980350277" table:style-name="ce29">
            <text:p>38.46</text:p>
          </table:table-cell>
          <table:table-cell office:value-type="float" office:value="1.478349373170742" table:style-name="ce29">
            <text:p>1.48</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Other public transport [note 5]</text:p>
          </table:table-cell>
          <table:table-cell office:value-type="float" office:value="3.462380574098654" table:style-name="ce29">
            <text:p>3.46</text:p>
          </table:table-cell>
          <table:table-cell office:value-type="float" office:value="1.1525571578531191" table:style-name="ce29">
            <text:p>1.15</text:p>
          </table:table-cell>
          <table:table-cell office:value-type="float" office:value="1.203368544706541" table:style-name="ce29">
            <text:p>1.20</text:p>
          </table:table-cell>
          <table:table-cell office:value-type="float" office:value="5.7213926034907683" table:style-name="ce29">
            <text:p>5.72</text:p>
          </table:table-cell>
          <table:table-cell office:value-type="float" office:value="33.287997468422695" table:style-name="ce29">
            <text:p>33.29</text:p>
          </table:table-cell>
          <table:table-cell office:value-type="float" office:value="1.6908296309080599" table:style-name="ce29">
            <text:p>1.69</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All modes</text:p>
          </table:table-cell>
          <table:table-cell office:value-type="float" office:value="662.24591852143192" table:style-name="ce29">
            <text:p>662.25</text:p>
          </table:table-cell>
          <table:table-cell office:value-type="float" office:value="17.255340755718311" table:style-name="ce29">
            <text:p>17.26</text:p>
          </table:table-cell>
          <table:table-cell office:value-type="float" office:value="628.42545064022397" table:style-name="ce29">
            <text:p>628.43</text:p>
          </table:table-cell>
          <table:table-cell office:value-type="float" office:value="696.06638640263986" table:style-name="ce29">
            <text:p>696.07</text:p>
          </table:table-cell>
          <table:table-cell office:value-type="float" office:value="2.6055790263296106" table:style-name="ce29">
            <text:p>2.61</text:p>
          </table:table-cell>
          <table:table-cell office:value-type="float" office:value="1.35166468476332" table:style-name="ce29">
            <text:p>1.35</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All modes</text:p>
          </table:table-cell>
          <table:table-cell office:value-type="float" office:value="746.7631644628508" table:style-name="ce29">
            <text:p>746.76</text:p>
          </table:table-cell>
          <table:table-cell office:value-type="float" office:value="23.322181977068919" table:style-name="ce29">
            <text:p>23.32</text:p>
          </table:table-cell>
          <table:table-cell office:value-type="float" office:value="701.05168778779569" table:style-name="ce29">
            <text:p>701.05</text:p>
          </table:table-cell>
          <table:table-cell office:value-type="float" office:value="792.47464113790591" table:style-name="ce29">
            <text:p>792.47</text:p>
          </table:table-cell>
          <table:table-cell office:value-type="float" office:value="3.1231028908401823" table:style-name="ce29">
            <text:p>3.12</text:p>
          </table:table-cell>
          <table:table-cell office:value-type="float" office:value="1.3774759453233341" table:style-name="ce29">
            <text:p>1.38</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All modes</text:p>
          </table:table-cell>
          <table:table-cell office:value-type="float" office:value="706.54113682992772" table:style-name="ce29">
            <text:p>706.54</text:p>
          </table:table-cell>
          <table:table-cell office:value-type="float" office:value="16.025473517411811" table:style-name="ce29">
            <text:p>16.03</text:p>
          </table:table-cell>
          <table:table-cell office:value-type="float" office:value="675.13120873580056" table:style-name="ce29">
            <text:p>675.13</text:p>
          </table:table-cell>
          <table:table-cell office:value-type="float" office:value="737.95106492405489" table:style-name="ce29">
            <text:p>737.95</text:p>
          </table:table-cell>
          <table:table-cell office:value-type="float" office:value="2.2681585943196567" table:style-name="ce29">
            <text:p>2.27</text:p>
          </table:table-cell>
          <table:table-cell office:value-type="float" office:value="1.5150305539019711" table:style-name="ce29">
            <text:p>1.52</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Walk [note 2]</text:p>
          </table:table-cell>
          <table:table-cell office:value-type="float" office:value="239.8852010416756" table:style-name="ce29">
            <text:p>239.89</text:p>
          </table:table-cell>
          <table:table-cell office:value-type="float" office:value="13.21707777485191" table:style-name="ce29">
            <text:p>13.22</text:p>
          </table:table-cell>
          <table:table-cell office:value-type="float" office:value="213.97972860296579" table:style-name="ce29">
            <text:p>213.98</text:p>
          </table:table-cell>
          <table:table-cell office:value-type="float" office:value="265.79067348038541" table:style-name="ce29">
            <text:p>265.79</text:p>
          </table:table-cell>
          <table:table-cell office:value-type="float" office:value="5.5097512132712554" table:style-name="ce29">
            <text:p>5.51</text:p>
          </table:table-cell>
          <table:table-cell office:value-type="float" office:value="1.1674138049158549"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Walk [note 2]</text:p>
          </table:table-cell>
          <table:table-cell office:value-type="float" office:value="323.84252512214971" table:style-name="ce29">
            <text:p>323.84</text:p>
          </table:table-cell>
          <table:table-cell office:value-type="float" office:value="15.061331174802209" table:style-name="ce29">
            <text:p>15.06</text:p>
          </table:table-cell>
          <table:table-cell office:value-type="float" office:value="294.32231601953742" table:style-name="ce29">
            <text:p>294.32</text:p>
          </table:table-cell>
          <table:table-cell office:value-type="float" office:value="353.36273422476211" table:style-name="ce29">
            <text:p>353.36</text:p>
          </table:table-cell>
          <table:table-cell office:value-type="float" office:value="4.6508194589704512" table:style-name="ce29">
            <text:p>4.65</text:p>
          </table:table-cell>
          <table:table-cell office:value-type="float" office:value="1.1082462589635069" table:style-name="ce29">
            <text:p>1.11</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Walk [note 2]</text:p>
          </table:table-cell>
          <table:table-cell office:value-type="float" office:value="283.38284034382752" table:style-name="ce29">
            <text:p>283.38</text:p>
          </table:table-cell>
          <table:table-cell office:value-type="float" office:value="11.05298053366087" table:style-name="ce29">
            <text:p>11.05</text:p>
          </table:table-cell>
          <table:table-cell office:value-type="float" office:value="261.71899849785223" table:style-name="ce29">
            <text:p>261.72</text:p>
          </table:table-cell>
          <table:table-cell office:value-type="float" office:value="305.04668218980282" table:style-name="ce29">
            <text:p>305.05</text:p>
          </table:table-cell>
          <table:table-cell office:value-type="float" office:value="3.9003704388911915" table:style-name="ce29">
            <text:p>3.90</text:p>
          </table:table-cell>
          <table:table-cell office:value-type="float" office:value="1.2366046963475501" table:style-name="ce29">
            <text:p>1.24</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Walks of a mile or more</text:p>
          </table:table-cell>
          <table:table-cell office:value-type="float" office:value="80.085434802336465" table:style-name="ce29">
            <text:p>80.09</text:p>
          </table:table-cell>
          <table:table-cell office:value-type="float" office:value="5.575232342949076" table:style-name="ce29">
            <text:p>5.58</text:p>
          </table:table-cell>
          <table:table-cell office:value-type="float" office:value="69.157979410156273" table:style-name="ce29">
            <text:p>69.16</text:p>
          </table:table-cell>
          <table:table-cell office:value-type="float" office:value="91.012890194516658" table:style-name="ce29">
            <text:p>91.01</text:p>
          </table:table-cell>
          <table:table-cell office:value-type="float" office:value="6.9616058859012657" table:style-name="ce29">
            <text:p>6.96</text:p>
          </table:table-cell>
          <table:table-cell office:value-type="float" office:value="1.180536964675208"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Walks of a mile or more</text:p>
          </table:table-cell>
          <table:table-cell office:value-type="float" office:value="88.049599338306493" table:style-name="ce29">
            <text:p>88.05</text:p>
          </table:table-cell>
          <table:table-cell office:value-type="float" office:value="5.5931776137754232" table:style-name="ce29">
            <text:p>5.59</text:p>
          </table:table-cell>
          <table:table-cell office:value-type="float" office:value="77.086971215306662" table:style-name="ce29">
            <text:p>77.09</text:p>
          </table:table-cell>
          <table:table-cell office:value-type="float" office:value="99.012227461306324" table:style-name="ce29">
            <text:p>99.01</text:p>
          </table:table-cell>
          <table:table-cell office:value-type="float" office:value="6.3523033106433218" table:style-name="ce29">
            <text:p>6.35</text:p>
          </table:table-cell>
          <table:table-cell office:value-type="float" office:value="1.161711093723083"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Walks of a mile or more</text:p>
          </table:table-cell>
          <table:table-cell office:value-type="float" office:value="84.211606760801516" table:style-name="ce29">
            <text:p>84.21</text:p>
          </table:table-cell>
          <table:table-cell office:value-type="float" office:value="4.5035676977078696" table:style-name="ce29">
            <text:p>4.50</text:p>
          </table:table-cell>
          <table:table-cell office:value-type="float" office:value="75.384614073294088" table:style-name="ce29">
            <text:p>75.38</text:p>
          </table:table-cell>
          <table:table-cell office:value-type="float" office:value="93.038599448308943" table:style-name="ce29">
            <text:p>93.04</text:p>
          </table:table-cell>
          <table:table-cell office:value-type="float" office:value="5.3479180257182461" table:style-name="ce29">
            <text:p>5.35</text:p>
          </table:table-cell>
          <table:table-cell office:value-type="float" office:value="1.3334703429063119" table:style-name="ce29">
            <text:p>1.33</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Pedal cycle [note 3]</text:p>
          </table:table-cell>
          <table:table-cell office:value-type="float" office:value="31.40234236884514" table:style-name="ce29">
            <text:p>31.40</text:p>
          </table:table-cell>
          <table:table-cell office:value-type="float" office:value="4.0073778793899546" table:style-name="ce29">
            <text:p>4.01</text:p>
          </table:table-cell>
          <table:table-cell office:value-type="float" office:value="23.547881725240831" table:style-name="ce29">
            <text:p>23.55</text:p>
          </table:table-cell>
          <table:table-cell office:value-type="float" office:value="39.256803012449453" table:style-name="ce29">
            <text:p>39.26</text:p>
          </table:table-cell>
          <table:table-cell office:value-type="float" office:value="12.7613979629932" table:style-name="ce29">
            <text:p>12.76</text:p>
          </table:table-cell>
          <table:table-cell office:value-type="float" office:value="1.230729446449133" table:style-name="ce29">
            <text:p>1.23</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Pedal cycle [note 3]</text:p>
          </table:table-cell>
          <table:table-cell office:value-type="float" office:value="8.767473101652536" table:style-name="ce29">
            <text:p>8.77</text:p>
          </table:table-cell>
          <table:table-cell office:value-type="float" office:value="2.4753992474102211" table:style-name="ce29">
            <text:p>2.48</text:p>
          </table:table-cell>
          <table:table-cell office:value-type="float" office:value="3.9156905767285042" table:style-name="ce29">
            <text:p>3.92</text:p>
          </table:table-cell>
          <table:table-cell office:value-type="float" office:value="13.619255626576569" table:style-name="ce29">
            <text:p>13.62</text:p>
          </table:table-cell>
          <table:table-cell office:value-type="float" office:value="28.233896114761343" table:style-name="ce29">
            <text:p>28.23</text:p>
          </table:table-cell>
          <table:table-cell office:value-type="float" office:value="1.435501853370436" table:style-name="ce29">
            <text:p>1.44</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Pedal cycle [note 3]</text:p>
          </table:table-cell>
          <table:table-cell office:value-type="float" office:value="19.675391923259351" table:style-name="ce29">
            <text:p>19.68</text:p>
          </table:table-cell>
          <table:table-cell office:value-type="float" office:value="2.3521332743337742" table:style-name="ce29">
            <text:p>2.35</text:p>
          </table:table-cell>
          <table:table-cell office:value-type="float" office:value="15.06521070556515" table:style-name="ce29">
            <text:p>15.07</text:p>
          </table:table-cell>
          <table:table-cell office:value-type="float" office:value="24.285573140953549" table:style-name="ce29">
            <text:p>24.29</text:p>
          </table:table-cell>
          <table:table-cell office:value-type="float" office:value="11.954695914103695" table:style-name="ce29">
            <text:p>11.95</text:p>
          </table:table-cell>
          <table:table-cell office:value-type="float" office:value="1.2953742169573921" table:style-name="ce29">
            <text:p>1.30</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Car or van driver</text:p>
          </table:table-cell>
          <table:table-cell office:value-type="float" office:value="442.18554586159269" table:style-name="ce29">
            <text:p>442.19</text:p>
          </table:table-cell>
          <table:table-cell office:value-type="float" office:value="16.367107294136009" table:style-name="ce29">
            <text:p>16.37</text:p>
          </table:table-cell>
          <table:table-cell office:value-type="float" office:value="410.10601556508612" table:style-name="ce29">
            <text:p>410.11</text:p>
          </table:table-cell>
          <table:table-cell office:value-type="float" office:value="474.26507615809919" table:style-name="ce29">
            <text:p>474.27</text:p>
          </table:table-cell>
          <table:table-cell office:value-type="float" office:value="3.7014116466075158" table:style-name="ce29">
            <text:p>3.70</text:p>
          </table:table-cell>
          <table:table-cell office:value-type="float" office:value="1.2376795554275379" table:style-name="ce29">
            <text:p>1.24</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Car or van driver</text:p>
          </table:table-cell>
          <table:table-cell office:value-type="float" office:value="406.20334014239899" table:style-name="ce29">
            <text:p>406.20</text:p>
          </table:table-cell>
          <table:table-cell office:value-type="float" office:value="16.439936858576338" table:style-name="ce29">
            <text:p>16.44</text:p>
          </table:table-cell>
          <table:table-cell office:value-type="float" office:value="373.98106389958929" table:style-name="ce29">
            <text:p>373.98</text:p>
          </table:table-cell>
          <table:table-cell office:value-type="float" office:value="438.42561638520863" table:style-name="ce29">
            <text:p>438.43</text:p>
          </table:table-cell>
          <table:table-cell office:value-type="float" office:value="4.047218531687391" table:style-name="ce29">
            <text:p>4.05</text:p>
          </table:table-cell>
          <table:table-cell office:value-type="float" office:value="1.1684615811924479"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Car or van driver</text:p>
          </table:table-cell>
          <table:table-cell office:value-type="float" office:value="423.54344378400498" table:style-name="ce29">
            <text:p>423.54</text:p>
          </table:table-cell>
          <table:table-cell office:value-type="float" office:value="12.1657478890112" table:style-name="ce29">
            <text:p>12.17</text:p>
          </table:table-cell>
          <table:table-cell office:value-type="float" office:value="399.69857792154312" table:style-name="ce29">
            <text:p>399.70</text:p>
          </table:table-cell>
          <table:table-cell office:value-type="float" office:value="447.38830964646701" table:style-name="ce29">
            <text:p>447.39</text:p>
          </table:table-cell>
          <table:table-cell office:value-type="float" office:value="2.8723730865293202" table:style-name="ce29">
            <text:p>2.87</text:p>
          </table:table-cell>
          <table:table-cell office:value-type="float" office:value="1.2590766475011861" table:style-name="ce29">
            <text:p>1.26</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Car or van passenger</text:p>
          </table:table-cell>
          <table:table-cell office:value-type="float" office:value="62.503047211965672" table:style-name="ce29">
            <text:p>62.50</text:p>
          </table:table-cell>
          <table:table-cell office:value-type="float" office:value="4.0153895126366308" table:style-name="ce29">
            <text:p>4.02</text:p>
          </table:table-cell>
          <table:table-cell office:value-type="float" office:value="54.632883767197868" table:style-name="ce29">
            <text:p>54.63</text:p>
          </table:table-cell>
          <table:table-cell office:value-type="float" office:value="70.373210656733463" table:style-name="ce29">
            <text:p>70.37</text:p>
          </table:table-cell>
          <table:table-cell office:value-type="float" office:value="6.4243100004697347" table:style-name="ce29">
            <text:p>6.42</text:p>
          </table:table-cell>
          <table:table-cell office:value-type="float" office:value="1.089628994165289"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Car or van passenger</text:p>
          </table:table-cell>
          <table:table-cell office:value-type="float" office:value="130.91357090416199" table:style-name="ce29">
            <text:p>130.91</text:p>
          </table:table-cell>
          <table:table-cell office:value-type="float" office:value="6.4775576122562279" table:style-name="ce29">
            <text:p>6.48</text:p>
          </table:table-cell>
          <table:table-cell office:value-type="float" office:value="118.2175579841397" table:style-name="ce29">
            <text:p>118.22</text:p>
          </table:table-cell>
          <table:table-cell office:value-type="float" office:value="143.6095838241842" table:style-name="ce29">
            <text:p>143.61</text:p>
          </table:table-cell>
          <table:table-cell office:value-type="float" office:value="4.9479649569701678" table:style-name="ce29">
            <text:p>4.95</text:p>
          </table:table-cell>
          <table:table-cell office:value-type="float" office:value="1.1466547347785121"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Car or van passenger</text:p>
          </table:table-cell>
          <table:table-cell office:value-type="float" office:value="97.946009653005703" table:style-name="ce29">
            <text:p>97.95</text:p>
          </table:table-cell>
          <table:table-cell office:value-type="float" office:value="3.7490503910155528" table:style-name="ce29">
            <text:p>3.75</text:p>
          </table:table-cell>
          <table:table-cell office:value-type="float" office:value="90.597870886615226" table:style-name="ce29">
            <text:p>90.60</text:p>
          </table:table-cell>
          <table:table-cell office:value-type="float" office:value="105.29414841939619" table:style-name="ce29">
            <text:p>105.29</text:p>
          </table:table-cell>
          <table:table-cell office:value-type="float" office:value="3.8276703709496185" table:style-name="ce29">
            <text:p>3.83</text:p>
          </table:table-cell>
          <table:table-cell office:value-type="float" office:value="1.0798729466593699"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Motorcycle</text:p>
          </table:table-cell>
          <table:table-cell office:value-type="float" office:value="6.4991376885741587" table:style-name="ce29">
            <text:p>6.50</text:p>
          </table:table-cell>
          <table:table-cell office:value-type="float" office:value="2.447881180697955" table:style-name="ce29">
            <text:p>2.45</text:p>
          </table:table-cell>
          <table:table-cell office:value-type="float" office:value="1.701290574406167" table:style-name="ce29">
            <text:p>1.70</text:p>
          </table:table-cell>
          <table:table-cell office:value-type="float" office:value="11.29698480274215" table:style-name="ce29">
            <text:p>11.30</text:p>
          </table:table-cell>
          <table:table-cell office:value-type="float" office:value="37.664707196486461" table:style-name="ce29">
            <text:p>37.66</text:p>
          </table:table-cell>
          <table:table-cell office:value-type="float" office:value="1.415040004978775" table:style-name="ce29">
            <text:p>1.42</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Motorcycle</text:p>
          </table:table-cell>
          <table:table-cell office:value-type="float" office:value="0.26163424623590442" table:style-name="ce29">
            <text:p>[low]</text:p>
          </table:table-cell>
          <table:table-cell office:value-type="float" office:value="0.26068251898843359" table:style-name="ce29">
            <text:p>[low]</text:p>
          </table:table-cell>
          <table:table-cell office:value-type="float" office:value="0" table:style-name="ce29">
            <text:p>0.00</text:p>
          </table:table-cell>
          <table:table-cell office:value-type="float" office:value="0.7725719834532343" table:style-name="ce29">
            <text:p>0.77</text:p>
          </table:table-cell>
          <table:table-cell office:value-type="float" office:value="99.636237510508195" table:style-name="ce29">
            <text:p>99.64</text:p>
          </table:table-cell>
          <table:table-cell office:value-type="float" office:value="1.0427317025844589" table:style-name="ce29">
            <text:p>1.04</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Motorcycle</text:p>
          </table:table-cell>
          <table:table-cell office:value-type="float" office:value="3.26753546860941" table:style-name="ce29">
            <text:p>3.27</text:p>
          </table:table-cell>
          <table:table-cell office:value-type="float" office:value="1.186455559103458" table:style-name="ce29">
            <text:p>1.19</text:p>
          </table:table-cell>
          <table:table-cell office:value-type="float" office:value="0.94208257276663332" table:style-name="ce29">
            <text:p>0.94</text:p>
          </table:table-cell>
          <table:table-cell office:value-type="float" office:value="5.5929883644521867" table:style-name="ce29">
            <text:p>5.59</text:p>
          </table:table-cell>
          <table:table-cell office:value-type="float" office:value="36.310411026950135" table:style-name="ce29">
            <text:p>36.31</text:p>
          </table:table-cell>
          <table:table-cell office:value-type="float" office:value="1.403415075917259" table:style-name="ce29">
            <text:p>1.40</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Other private transport [note 4]</text:p>
          </table:table-cell>
          <table:table-cell office:value-type="float" office:value="2.8835417232189959" table:style-name="ce29">
            <text:p>2.88</text:p>
          </table:table-cell>
          <table:table-cell office:value-type="float" office:value="1.1131149328088139" table:style-name="ce29">
            <text:p>1.11</text:p>
          </table:table-cell>
          <table:table-cell office:value-type="float" office:value="0.70183645491372015" table:style-name="ce29">
            <text:p>0.70</text:p>
          </table:table-cell>
          <table:table-cell office:value-type="float" office:value="5.0652469915242726" table:style-name="ce29">
            <text:p>5.07</text:p>
          </table:table-cell>
          <table:table-cell office:value-type="float" office:value="38.602352233912043" table:style-name="ce29">
            <text:p>38.60</text:p>
          </table:table-cell>
          <table:table-cell office:value-type="float" office:value="1.0359448774740161" table:style-name="ce29">
            <text:p>1.04</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Other private transport [note 4]</text:p>
          </table:table-cell>
          <table:table-cell office:value-type="float" office:value="2.1562538696163691" table:style-name="ce29">
            <text:p>2.16</text:p>
          </table:table-cell>
          <table:table-cell office:value-type="float" office:value="0.99998539604848957" table:style-name="ce29">
            <text:p>1.00</text:p>
          </table:table-cell>
          <table:table-cell office:value-type="float" office:value="0.19628249336132919" table:style-name="ce29">
            <text:p>[low]</text:p>
          </table:table-cell>
          <table:table-cell office:value-type="float" office:value="4.1162252458714086" table:style-name="ce29">
            <text:p>4.12</text:p>
          </table:table-cell>
          <table:table-cell office:value-type="float" office:value="46.376051082816254" table:style-name="ce29">
            <text:p>46.38</text:p>
          </table:table-cell>
          <table:table-cell office:value-type="float" office:value="1.067944773676037"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Other private transport [note 4]</text:p>
          </table:table-cell>
          <table:table-cell office:value-type="float" office:value="2.506739519583725" table:style-name="ce29">
            <text:p>2.51</text:p>
          </table:table-cell>
          <table:table-cell office:value-type="float" office:value="0.78523163570000143" table:style-name="ce29">
            <text:p>0.79</text:p>
          </table:table-cell>
          <table:table-cell office:value-type="float" office:value="0.96768551361172173" table:style-name="ce29">
            <text:p>0.97</text:p>
          </table:table-cell>
          <table:table-cell office:value-type="float" office:value="4.0457935255557276" table:style-name="ce29">
            <text:p>4.05</text:p>
          </table:table-cell>
          <table:table-cell office:value-type="float" office:value="31.324819733579613" table:style-name="ce29">
            <text:p>31.32</text:p>
          </table:table-cell>
          <table:table-cell office:value-type="float" office:value="1.106611470874264" table:style-name="ce29">
            <text:p>1.11</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Bus in London</text:p>
          </table:table-cell>
          <table:table-cell office:value-type="float" office:value="12.11212454511651" table:style-name="ce29">
            <text:p>12.11</text:p>
          </table:table-cell>
          <table:table-cell office:value-type="float" office:value="2.036855688509998" table:style-name="ce29">
            <text:p>2.04</text:p>
          </table:table-cell>
          <table:table-cell office:value-type="float" office:value="8.119887395636912" table:style-name="ce29">
            <text:p>8.12</text:p>
          </table:table-cell>
          <table:table-cell office:value-type="float" office:value="16.104361694596101" table:style-name="ce29">
            <text:p>16.10</text:p>
          </table:table-cell>
          <table:table-cell office:value-type="float" office:value="16.816667306572885" table:style-name="ce29">
            <text:p>16.82</text:p>
          </table:table-cell>
          <table:table-cell office:value-type="float" office:value="1.1535032916493539"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Bus in London</text:p>
          </table:table-cell>
          <table:table-cell office:value-type="float" office:value="15.179878463533431" table:style-name="ce29">
            <text:p>15.18</text:p>
          </table:table-cell>
          <table:table-cell office:value-type="float" office:value="1.774827558805848" table:style-name="ce29">
            <text:p>1.77</text:p>
          </table:table-cell>
          <table:table-cell office:value-type="float" office:value="11.701216448273961" table:style-name="ce29">
            <text:p>11.70</text:p>
          </table:table-cell>
          <table:table-cell office:value-type="float" office:value="18.65854047879289" table:style-name="ce29">
            <text:p>18.66</text:p>
          </table:table-cell>
          <table:table-cell office:value-type="float" office:value="11.691974761652475" table:style-name="ce29">
            <text:p>11.69</text:p>
          </table:table-cell>
          <table:table-cell office:value-type="float" office:value="0.96569666850875158" table:style-name="ce29">
            <text:p>0.97</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Bus in London</text:p>
          </table:table-cell>
          <table:table-cell office:value-type="float" office:value="13.701504088504031" table:style-name="ce29">
            <text:p>13.70</text:p>
          </table:table-cell>
          <table:table-cell office:value-type="float" office:value="1.510541287859583" table:style-name="ce29">
            <text:p>1.51</text:p>
          </table:table-cell>
          <table:table-cell office:value-type="float" office:value="10.74084316429925" table:style-name="ce29">
            <text:p>10.74</text:p>
          </table:table-cell>
          <table:table-cell office:value-type="float" office:value="16.662165012708819" table:style-name="ce29">
            <text:p>16.66</text:p>
          </table:table-cell>
          <table:table-cell office:value-type="float" office:value="11.0246384491975" table:style-name="ce29">
            <text:p>11.02</text:p>
          </table:table-cell>
          <table:table-cell office:value-type="float" office:value="1.18956816329434" table:style-name="ce29">
            <text:p>1.19</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Other local bus</text:p>
          </table:table-cell>
          <table:table-cell office:value-type="float" office:value="16.620684949578521" table:style-name="ce29">
            <text:p>16.62</text:p>
          </table:table-cell>
          <table:table-cell office:value-type="float" office:value="2.5528221217397662" table:style-name="ce29">
            <text:p>2.55</text:p>
          </table:table-cell>
          <table:table-cell office:value-type="float" office:value="11.617153590968581" table:style-name="ce29">
            <text:p>11.62</text:p>
          </table:table-cell>
          <table:table-cell office:value-type="float" office:value="21.624216308188458" table:style-name="ce29">
            <text:p>21.62</text:p>
          </table:table-cell>
          <table:table-cell office:value-type="float" office:value="15.359307570561359" table:style-name="ce29">
            <text:p>15.36</text:p>
          </table:table-cell>
          <table:table-cell office:value-type="float" office:value="1.216575803248324" table:style-name="ce29">
            <text:p>1.22</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Other local bus</text:p>
          </table:table-cell>
          <table:table-cell office:value-type="float" office:value="28.42903808396472" table:style-name="ce29">
            <text:p>28.43</text:p>
          </table:table-cell>
          <table:table-cell office:value-type="float" office:value="3.1932749947899919" table:style-name="ce29">
            <text:p>3.19</text:p>
          </table:table-cell>
          <table:table-cell office:value-type="float" office:value="22.170219094176339" table:style-name="ce29">
            <text:p>22.17</text:p>
          </table:table-cell>
          <table:table-cell office:value-type="float" office:value="34.687857073753108" table:style-name="ce29">
            <text:p>34.69</text:p>
          </table:table-cell>
          <table:table-cell office:value-type="float" office:value="11.232441229135871" table:style-name="ce29">
            <text:p>11.23</text:p>
          </table:table-cell>
          <table:table-cell office:value-type="float" office:value="1.133295829076723"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Other local bus</text:p>
          </table:table-cell>
          <table:table-cell office:value-type="float" office:value="22.738501245148399" table:style-name="ce29">
            <text:p>22.74</text:p>
          </table:table-cell>
          <table:table-cell office:value-type="float" office:value="2.233642219588754" table:style-name="ce29">
            <text:p>2.23</text:p>
          </table:table-cell>
          <table:table-cell office:value-type="float" office:value="18.36056249475444" table:style-name="ce29">
            <text:p>18.36</text:p>
          </table:table-cell>
          <table:table-cell office:value-type="float" office:value="27.116439995542351" table:style-name="ce29">
            <text:p>27.12</text:p>
          </table:table-cell>
          <table:table-cell office:value-type="float" office:value="9.8231725807580883" table:style-name="ce29">
            <text:p>9.82</text:p>
          </table:table-cell>
          <table:table-cell office:value-type="float" office:value="1.2564579578590711" table:style-name="ce29">
            <text:p>1.26</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Non-local bus</text:p>
          </table:table-cell>
          <table:table-cell office:value-type="float" office:value="0.20032226511208279" table:style-name="ce29">
            <text:p>[low]</text:p>
          </table:table-cell>
          <table:table-cell office:value-type="float" office:value="0.11758093508383551" table:style-name="ce29">
            <text:p>[low]</text:p>
          </table:table-cell>
          <table:table-cell office:value-type="float" office:value="0" table:style-name="ce29">
            <text:p>0.00</text:p>
          </table:table-cell>
          <table:table-cell office:value-type="float" office:value="0.4307808978764005" table:style-name="ce29">
            <text:p>[low]</text:p>
          </table:table-cell>
          <table:table-cell office:value-type="float" office:value="58.69588935510864" table:style-name="ce29">
            <text:p>58.70</text:p>
          </table:table-cell>
          <table:table-cell office:value-type="float" office:value="1.0744386448662171"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Non-local bus</text:p>
          </table:table-cell>
          <table:table-cell office:value-type="float" office:value="0.61436821821682885" table:style-name="ce29">
            <text:p>0.61</text:p>
          </table:table-cell>
          <table:table-cell office:value-type="float" office:value="0.2445062825017742" table:style-name="ce29">
            <text:p>[low]</text:p>
          </table:table-cell>
          <table:table-cell office:value-type="float" office:value="0.1351359045133515" table:style-name="ce29">
            <text:p>[low]</text:p>
          </table:table-cell>
          <table:table-cell office:value-type="float" office:value="1.0936005319203059" table:style-name="ce29">
            <text:p>1.09</text:p>
          </table:table-cell>
          <table:table-cell office:value-type="float" office:value="39.79800309518626" table:style-name="ce29">
            <text:p>39.80</text:p>
          </table:table-cell>
          <table:table-cell office:value-type="float" office:value="1.102032950638729"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Non-local bus</text:p>
          </table:table-cell>
          <table:table-cell office:value-type="float" office:value="0.41483626636113541" table:style-name="ce29">
            <text:p>[low]</text:p>
          </table:table-cell>
          <table:table-cell office:value-type="float" office:value="0.14369878096048941" table:style-name="ce29">
            <text:p>[low]</text:p>
          </table:table-cell>
          <table:table-cell office:value-type="float" office:value="0.1331866556785761" table:style-name="ce29">
            <text:p>[low]</text:p>
          </table:table-cell>
          <table:table-cell office:value-type="float" office:value="0.69648587704369458" table:style-name="ce29">
            <text:p>0.70</text:p>
          </table:table-cell>
          <table:table-cell office:value-type="float" office:value="34.63987905902917" table:style-name="ce29">
            <text:p>34.64</text:p>
          </table:table-cell>
          <table:table-cell office:value-type="float" office:value="1.13583504098329" table:style-name="ce29">
            <text:p>1.14</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London Underground</text:p>
          </table:table-cell>
          <table:table-cell office:value-type="float" office:value="18.75520039183175" table:style-name="ce29">
            <text:p>18.76</text:p>
          </table:table-cell>
          <table:table-cell office:value-type="float" office:value="3.4109781961462131" table:style-name="ce29">
            <text:p>3.41</text:p>
          </table:table-cell>
          <table:table-cell office:value-type="float" office:value="12.069683127385179" table:style-name="ce29">
            <text:p>12.07</text:p>
          </table:table-cell>
          <table:table-cell office:value-type="float" office:value="25.440717656278331" table:style-name="ce29">
            <text:p>25.44</text:p>
          </table:table-cell>
          <table:table-cell office:value-type="float" office:value="18.186839515891069" table:style-name="ce29">
            <text:p>18.19</text:p>
          </table:table-cell>
          <table:table-cell office:value-type="float" office:value="1.4835727753376351" table:style-name="ce29">
            <text:p>1.48</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London Underground</text:p>
          </table:table-cell>
          <table:table-cell office:value-type="float" office:value="21.574916346950111" table:style-name="ce29">
            <text:p>21.57</text:p>
          </table:table-cell>
          <table:table-cell office:value-type="float" office:value="3.748605355746875" table:style-name="ce29">
            <text:p>3.75</text:p>
          </table:table-cell>
          <table:table-cell office:value-type="float" office:value="14.227649849686239" table:style-name="ce29">
            <text:p>14.23</text:p>
          </table:table-cell>
          <table:table-cell office:value-type="float" office:value="28.922182844213989" table:style-name="ce29">
            <text:p>28.92</text:p>
          </table:table-cell>
          <table:table-cell office:value-type="float" office:value="17.374831473109225" table:style-name="ce29">
            <text:p>17.37</text:p>
          </table:table-cell>
          <table:table-cell office:value-type="float" office:value="1.5201814212466589" table:style-name="ce29">
            <text:p>1.52</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London Underground</text:p>
          </table:table-cell>
          <table:table-cell office:value-type="float" office:value="20.216073387649239" table:style-name="ce29">
            <text:p>20.22</text:p>
          </table:table-cell>
          <table:table-cell office:value-type="float" office:value="2.7313304399635712" table:style-name="ce29">
            <text:p>2.73</text:p>
          </table:table-cell>
          <table:table-cell office:value-type="float" office:value="14.862665725320641" table:style-name="ce29">
            <text:p>14.86</text:p>
          </table:table-cell>
          <table:table-cell office:value-type="float" office:value="25.569481049977831" table:style-name="ce29">
            <text:p>25.57</text:p>
          </table:table-cell>
          <table:table-cell office:value-type="float" office:value="13.510687202155905" table:style-name="ce29">
            <text:p>13.51</text:p>
          </table:table-cell>
          <table:table-cell office:value-type="float" office:value="1.6264595559465249" table:style-name="ce29">
            <text:p>1.63</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Surface Rail</text:p>
          </table:table-cell>
          <table:table-cell office:value-type="float" office:value="33.18995299792887" table:style-name="ce29">
            <text:p>33.19</text:p>
          </table:table-cell>
          <table:table-cell office:value-type="float" office:value="3.6772476871595741" table:style-name="ce29">
            <text:p>3.68</text:p>
          </table:table-cell>
          <table:table-cell office:value-type="float" office:value="25.98254753109611" table:style-name="ce29">
            <text:p>25.98</text:p>
          </table:table-cell>
          <table:table-cell office:value-type="float" office:value="40.397358464761638" table:style-name="ce29">
            <text:p>40.40</text:p>
          </table:table-cell>
          <table:table-cell office:value-type="float" office:value="11.079400104570931" table:style-name="ce29">
            <text:p>11.08</text:p>
          </table:table-cell>
          <table:table-cell office:value-type="float" office:value="1.4415207989983161" table:style-name="ce29">
            <text:p>1.44</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Surface Rail</text:p>
          </table:table-cell>
          <table:table-cell office:value-type="float" office:value="25.400393660183809" table:style-name="ce29">
            <text:p>25.40</text:p>
          </table:table-cell>
          <table:table-cell office:value-type="float" office:value="2.391844105513834" table:style-name="ce29">
            <text:p>2.39</text:p>
          </table:table-cell>
          <table:table-cell office:value-type="float" office:value="20.7123792133767" table:style-name="ce29">
            <text:p>20.71</text:p>
          </table:table-cell>
          <table:table-cell office:value-type="float" office:value="30.088408106990929" table:style-name="ce29">
            <text:p>30.09</text:p>
          </table:table-cell>
          <table:table-cell office:value-type="float" office:value="9.4165631348586167" table:style-name="ce29">
            <text:p>9.42</text:p>
          </table:table-cell>
          <table:table-cell office:value-type="float" office:value="1.209706125096661" table:style-name="ce29">
            <text:p>1.21</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Surface Rail</text:p>
          </table:table-cell>
          <table:table-cell office:value-type="float" office:value="29.154242640233662" table:style-name="ce29">
            <text:p>29.15</text:p>
          </table:table-cell>
          <table:table-cell office:value-type="float" office:value="2.4406029966589791" table:style-name="ce29">
            <text:p>2.44</text:p>
          </table:table-cell>
          <table:table-cell office:value-type="float" office:value="24.370660766782059" table:style-name="ce29">
            <text:p>24.37</text:p>
          </table:table-cell>
          <table:table-cell office:value-type="float" office:value="33.937824513685257" table:style-name="ce29">
            <text:p>33.94</text:p>
          </table:table-cell>
          <table:table-cell office:value-type="float" office:value="8.3713476174849397" table:style-name="ce29">
            <text:p>8.37</text:p>
          </table:table-cell>
          <table:table-cell office:value-type="float" office:value="1.5286476461595819" table:style-name="ce29">
            <text:p>1.53</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Taxi or minicab</text:p>
          </table:table-cell>
          <table:table-cell office:value-type="float" office:value="9.7334829955207436" table:style-name="ce29">
            <text:p>9.73</text:p>
          </table:table-cell>
          <table:table-cell office:value-type="float" office:value="1.3137371641760911" table:style-name="ce29">
            <text:p>1.31</text:p>
          </table:table-cell>
          <table:table-cell office:value-type="float" office:value="7.1585581537356049" table:style-name="ce29">
            <text:p>7.16</text:p>
          </table:table-cell>
          <table:table-cell office:value-type="float" office:value="12.308407837305881" table:style-name="ce29">
            <text:p>12.31</text:p>
          </table:table-cell>
          <table:table-cell office:value-type="float" office:value="13.497092097255017" table:style-name="ce29">
            <text:p>13.50</text:p>
          </table:table-cell>
          <table:table-cell office:value-type="float" office:value="1.173211912950193"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Taxi or minicab</text:p>
          </table:table-cell>
          <table:table-cell office:value-type="float" office:value="14.02982002538611" table:style-name="ce29">
            <text:p>14.03</text:p>
          </table:table-cell>
          <table:table-cell office:value-type="float" office:value="1.442894062056888" table:style-name="ce29">
            <text:p>1.44</text:p>
          </table:table-cell>
          <table:table-cell office:value-type="float" office:value="11.20174766375461" table:style-name="ce29">
            <text:p>11.20</text:p>
          </table:table-cell>
          <table:table-cell office:value-type="float" office:value="16.857892387017611" table:style-name="ce29">
            <text:p>16.86</text:p>
          </table:table-cell>
          <table:table-cell office:value-type="float" office:value="10.284480196082761" table:style-name="ce29">
            <text:p>10.28</text:p>
          </table:table-cell>
          <table:table-cell office:value-type="float" office:value="1.1277831691691851"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Taxi or minicab</text:p>
          </table:table-cell>
          <table:table-cell office:value-type="float" office:value="11.95938193277647" table:style-name="ce29">
            <text:p>11.96</text:p>
          </table:table-cell>
          <table:table-cell office:value-type="float" office:value="1.067234889097767" table:style-name="ce29">
            <text:p>1.07</text:p>
          </table:table-cell>
          <table:table-cell office:value-type="float" office:value="9.8676015501448493" table:style-name="ce29">
            <text:p>9.87</text:p>
          </table:table-cell>
          <table:table-cell office:value-type="float" office:value="14.05116231540809" table:style-name="ce29">
            <text:p>14.05</text:p>
          </table:table-cell>
          <table:table-cell office:value-type="float" office:value="8.9238298023817642" table:style-name="ce29">
            <text:p>8.92</text:p>
          </table:table-cell>
          <table:table-cell office:value-type="float" office:value="1.247709134250931" table:style-name="ce29">
            <text:p>1.25</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Other public transport [note 5]</text:p>
          </table:table-cell>
          <table:table-cell office:value-type="float" office:value="1.978312483144123" table:style-name="ce29">
            <text:p>1.98</text:p>
          </table:table-cell>
          <table:table-cell office:value-type="float" office:value="0.59360804378535448" table:style-name="ce29">
            <text:p>0.59</text:p>
          </table:table-cell>
          <table:table-cell office:value-type="float" office:value="0.81484071732482843" table:style-name="ce29">
            <text:p>0.81</text:p>
          </table:table-cell>
          <table:table-cell office:value-type="float" office:value="3.1417842489634178" table:style-name="ce29">
            <text:p>3.14</text:p>
          </table:table-cell>
          <table:table-cell office:value-type="float" office:value="30.005777592927885" table:style-name="ce29">
            <text:p>30.01</text:p>
          </table:table-cell>
          <table:table-cell office:value-type="float" office:value="1.060048140378087"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Other public transport [note 5]</text:p>
          </table:table-cell>
          <table:table-cell office:value-type="float" office:value="1.371839049440976" table:style-name="ce29">
            <text:p>1.37</text:p>
          </table:table-cell>
          <table:table-cell office:value-type="float" office:value="0.4859005628150862" table:style-name="ce29">
            <text:p>[low]</text:p>
          </table:table-cell>
          <table:table-cell office:value-type="float" office:value="0.41947394632340662" table:style-name="ce29">
            <text:p>[low]</text:p>
          </table:table-cell>
          <table:table-cell office:value-type="float" office:value="2.324204152558544" table:style-name="ce29">
            <text:p>2.32</text:p>
          </table:table-cell>
          <table:table-cell office:value-type="float" office:value="35.419648027448304" table:style-name="ce29">
            <text:p>35.42</text:p>
          </table:table-cell>
          <table:table-cell office:value-type="float" office:value="1.066737642363238"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Other public transport [note 5]</text:p>
          </table:table-cell>
          <table:table-cell office:value-type="float" office:value="1.6641032946727119" table:style-name="ce29">
            <text:p>1.66</text:p>
          </table:table-cell>
          <table:table-cell office:value-type="float" office:value="0.38211544744697618" table:style-name="ce29">
            <text:p>[low]</text:p>
          </table:table-cell>
          <table:table-cell office:value-type="float" office:value="0.91515701767663882" table:style-name="ce29">
            <text:p>0.92</text:p>
          </table:table-cell>
          <table:table-cell office:value-type="float" office:value="2.4130495716687852" table:style-name="ce29">
            <text:p>2.41</text:p>
          </table:table-cell>
          <table:table-cell office:value-type="float" office:value="22.962243309669599" table:style-name="ce29">
            <text:p>22.96</text:p>
          </table:table-cell>
          <table:table-cell office:value-type="float" office:value="1.065873875884112"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All modes</text:p>
          </table:table-cell>
          <table:table-cell office:value-type="float" office:value="877.94889652410484" table:style-name="ce29">
            <text:p>877.95</text:p>
          </table:table-cell>
          <table:table-cell office:value-type="float" office:value="18.69850848532727" table:style-name="ce29">
            <text:p>18.70</text:p>
          </table:table-cell>
          <table:table-cell office:value-type="float" office:value="841.29981989286341" table:style-name="ce29">
            <text:p>841.30</text:p>
          </table:table-cell>
          <table:table-cell office:value-type="float" office:value="914.59797315534627" table:style-name="ce29">
            <text:p>914.60</text:p>
          </table:table-cell>
          <table:table-cell office:value-type="float" office:value="2.1297946337601994" table:style-name="ce29">
            <text:p>2.13</text:p>
          </table:table-cell>
          <table:table-cell office:value-type="float" office:value="1.198466370537119" table:style-name="ce29">
            <text:p>1.20</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All modes</text:p>
          </table:table-cell>
          <table:table-cell office:value-type="float" office:value="978.74505123389145" table:style-name="ce29">
            <text:p>978.75</text:p>
          </table:table-cell>
          <table:table-cell office:value-type="float" office:value="20.204591083553929" table:style-name="ce29">
            <text:p>20.20</text:p>
          </table:table-cell>
          <table:table-cell office:value-type="float" office:value="939.14405271012572" table:style-name="ce29">
            <text:p>939.14</text:p>
          </table:table-cell>
          <table:table-cell office:value-type="float" office:value="1018.3460497576571" table:style-name="ce29">
            <text:p>1,018.35</text:p>
          </table:table-cell>
          <table:table-cell office:value-type="float" office:value="2.0643364743537918" table:style-name="ce29">
            <text:p>2.06</text:p>
          </table:table-cell>
          <table:table-cell office:value-type="float" office:value="1.1718093670420699"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All modes</text:p>
          </table:table-cell>
          <table:table-cell office:value-type="float" office:value="930.17060354763623" table:style-name="ce29">
            <text:p>930.17</text:p>
          </table:table-cell>
          <table:table-cell office:value-type="float" office:value="14.96694371643251" table:style-name="ce29">
            <text:p>14.97</text:p>
          </table:table-cell>
          <table:table-cell office:value-type="float" office:value="900.83539386342852" table:style-name="ce29">
            <text:p>900.84</text:p>
          </table:table-cell>
          <table:table-cell office:value-type="float" office:value="959.50581323184394" table:style-name="ce29">
            <text:p>959.51</text:p>
          </table:table-cell>
          <table:table-cell office:value-type="float" office:value="1.6090536143960197" table:style-name="ce29">
            <text:p>1.61</text:p>
          </table:table-cell>
          <table:table-cell office:value-type="float" office:value="1.2792354500057479" table:style-name="ce29">
            <text:p>1.28</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Walk [note 2]</text:p>
          </table:table-cell>
          <table:table-cell office:value-type="float" office:value="241.0208961328573" table:style-name="ce29">
            <text:p>241.02</text:p>
          </table:table-cell>
          <table:table-cell office:value-type="float" office:value="13.254247304119099" table:style-name="ce29">
            <text:p>13.25</text:p>
          </table:table-cell>
          <table:table-cell office:value-type="float" office:value="215.04257141678389" table:style-name="ce29">
            <text:p>215.04</text:p>
          </table:table-cell>
          <table:table-cell office:value-type="float" office:value="266.99922084893069" table:style-name="ce29">
            <text:p>267.00</text:p>
          </table:table-cell>
          <table:table-cell office:value-type="float" office:value="5.4992108637804566" table:style-name="ce29">
            <text:p>5.50</text:p>
          </table:table-cell>
          <table:table-cell office:value-type="float" office:value="1.117278635640699" table:style-name="ce29">
            <text:p>1.12</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Walk [note 2]</text:p>
          </table:table-cell>
          <table:table-cell office:value-type="float" office:value="285.87329649749768" table:style-name="ce29">
            <text:p>285.87</text:p>
          </table:table-cell>
          <table:table-cell office:value-type="float" office:value="14.19296428982185" table:style-name="ce29">
            <text:p>14.19</text:p>
          </table:table-cell>
          <table:table-cell office:value-type="float" office:value="258.05508648944692" table:style-name="ce29">
            <text:p>258.06</text:p>
          </table:table-cell>
          <table:table-cell office:value-type="float" office:value="313.69150650554849" table:style-name="ce29">
            <text:p>313.69</text:p>
          </table:table-cell>
          <table:table-cell office:value-type="float" office:value="4.9647744170977806" table:style-name="ce29">
            <text:p>4.96</text:p>
          </table:table-cell>
          <table:table-cell office:value-type="float" office:value="1.06226592465156"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Walk [note 2]</text:p>
          </table:table-cell>
          <table:table-cell office:value-type="float" office:value="263.9629989491288" table:style-name="ce29">
            <text:p>263.96</text:p>
          </table:table-cell>
          <table:table-cell office:value-type="float" office:value="10.32906855661524" table:style-name="ce29">
            <text:p>10.33</text:p>
          </table:table-cell>
          <table:table-cell office:value-type="float" office:value="243.7180245781629" table:style-name="ce29">
            <text:p>243.72</text:p>
          </table:table-cell>
          <table:table-cell office:value-type="float" office:value="284.20797332009471" table:style-name="ce29">
            <text:p>284.21</text:p>
          </table:table-cell>
          <table:table-cell office:value-type="float" office:value="3.9130744072982249" table:style-name="ce29">
            <text:p>3.91</text:p>
          </table:table-cell>
          <table:table-cell office:value-type="float" office:value="1.1511638961045501"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Walks of a mile or more</text:p>
          </table:table-cell>
          <table:table-cell office:value-type="float" office:value="71.434009628211484" table:style-name="ce29">
            <text:p>71.43</text:p>
          </table:table-cell>
          <table:table-cell office:value-type="float" office:value="5.3539081330558069" table:style-name="ce29">
            <text:p>5.35</text:p>
          </table:table-cell>
          <table:table-cell office:value-type="float" office:value="60.940349687422099" table:style-name="ce29">
            <text:p>60.94</text:p>
          </table:table-cell>
          <table:table-cell office:value-type="float" office:value="81.927669569000869" table:style-name="ce29">
            <text:p>81.93</text:p>
          </table:table-cell>
          <table:table-cell office:value-type="float" office:value="7.4949007635452451" table:style-name="ce29">
            <text:p>7.49</text:p>
          </table:table-cell>
          <table:table-cell office:value-type="float" office:value="1.189636766527838" table:style-name="ce29">
            <text:p>1.19</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Walks of a mile or more</text:p>
          </table:table-cell>
          <table:table-cell office:value-type="float" office:value="94.197266102266823" table:style-name="ce29">
            <text:p>94.20</text:p>
          </table:table-cell>
          <table:table-cell office:value-type="float" office:value="5.6223394157713216" table:style-name="ce29">
            <text:p>5.62</text:p>
          </table:table-cell>
          <table:table-cell office:value-type="float" office:value="83.177480847355028" table:style-name="ce29">
            <text:p>83.18</text:p>
          </table:table-cell>
          <table:table-cell office:value-type="float" office:value="105.2170513571786" table:style-name="ce29">
            <text:p>105.22</text:p>
          </table:table-cell>
          <table:table-cell office:value-type="float" office:value="5.9686864050463369" table:style-name="ce29">
            <text:p>5.97</text:p>
          </table:table-cell>
          <table:table-cell office:value-type="float" office:value="1.052712154034128"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Walks of a mile or more</text:p>
          </table:table-cell>
          <table:table-cell office:value-type="float" office:value="83.099233004578466" table:style-name="ce29">
            <text:p>83.10</text:p>
          </table:table-cell>
          <table:table-cell office:value-type="float" office:value="4.1624833815393281" table:style-name="ce29">
            <text:p>4.16</text:p>
          </table:table-cell>
          <table:table-cell office:value-type="float" office:value="74.940765576761379" table:style-name="ce29">
            <text:p>74.94</text:p>
          </table:table-cell>
          <table:table-cell office:value-type="float" office:value="91.257700432395552" table:style-name="ce29">
            <text:p>91.26</text:p>
          </table:table-cell>
          <table:table-cell office:value-type="float" office:value="5.0090515050963109" table:style-name="ce29">
            <text:p>5.01</text:p>
          </table:table-cell>
          <table:table-cell office:value-type="float" office:value="1.1841528005874269"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Pedal cycle [note 3]</text:p>
          </table:table-cell>
          <table:table-cell office:value-type="float" office:value="29.13108768739313" table:style-name="ce29">
            <text:p>29.13</text:p>
          </table:table-cell>
          <table:table-cell office:value-type="float" office:value="3.963551015032674" table:style-name="ce29">
            <text:p>3.96</text:p>
          </table:table-cell>
          <table:table-cell office:value-type="float" office:value="21.362527697929089" table:style-name="ce29">
            <text:p>21.36</text:p>
          </table:table-cell>
          <table:table-cell office:value-type="float" office:value="36.899647676857171" table:style-name="ce29">
            <text:p>36.90</text:p>
          </table:table-cell>
          <table:table-cell office:value-type="float" office:value="13.605914950947589" table:style-name="ce29">
            <text:p>13.61</text:p>
          </table:table-cell>
          <table:table-cell office:value-type="float" office:value="1.0943042197248261"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Pedal cycle [note 3]</text:p>
          </table:table-cell>
          <table:table-cell office:value-type="float" office:value="15.781607112841719" table:style-name="ce29">
            <text:p>15.78</text:p>
          </table:table-cell>
          <table:table-cell office:value-type="float" office:value="2.637647817608832" table:style-name="ce29">
            <text:p>2.64</text:p>
          </table:table-cell>
          <table:table-cell office:value-type="float" office:value="10.61181739032841" table:style-name="ce29">
            <text:p>10.61</text:p>
          </table:table-cell>
          <table:table-cell office:value-type="float" office:value="20.95139683535503" table:style-name="ce29">
            <text:p>20.95</text:p>
          </table:table-cell>
          <table:table-cell office:value-type="float" office:value="16.713429746090565" table:style-name="ce29">
            <text:p>16.71</text:p>
          </table:table-cell>
          <table:table-cell office:value-type="float" office:value="1.038662976781189" table:style-name="ce29">
            <text:p>1.04</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Pedal cycle [note 3]</text:p>
          </table:table-cell>
          <table:table-cell office:value-type="float" office:value="22.259653513158359" table:style-name="ce29">
            <text:p>22.26</text:p>
          </table:table-cell>
          <table:table-cell office:value-type="float" office:value="2.5560933552265448" table:style-name="ce29">
            <text:p>2.56</text:p>
          </table:table-cell>
          <table:table-cell office:value-type="float" office:value="17.249710536914339" table:style-name="ce29">
            <text:p>17.25</text:p>
          </table:table-cell>
          <table:table-cell office:value-type="float" office:value="27.269596489402389" table:style-name="ce29">
            <text:p>27.27</text:p>
          </table:table-cell>
          <table:table-cell office:value-type="float" office:value="11.483077909166736" table:style-name="ce29">
            <text:p>11.48</text:p>
          </table:table-cell>
          <table:table-cell office:value-type="float" office:value="1.165140839090177"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Car or van driver</text:p>
          </table:table-cell>
          <table:table-cell office:value-type="float" office:value="521.14315781645769" table:style-name="ce29">
            <text:p>521.14</text:p>
          </table:table-cell>
          <table:table-cell office:value-type="float" office:value="17.907749161857328" table:style-name="ce29">
            <text:p>17.91</text:p>
          </table:table-cell>
          <table:table-cell office:value-type="float" office:value="486.04396945921729" table:style-name="ce29">
            <text:p>486.04</text:p>
          </table:table-cell>
          <table:table-cell office:value-type="float" office:value="556.24234617369802" table:style-name="ce29">
            <text:p>556.24</text:p>
          </table:table-cell>
          <table:table-cell office:value-type="float" office:value="3.4362437447877405" table:style-name="ce29">
            <text:p>3.44</text:p>
          </table:table-cell>
          <table:table-cell office:value-type="float" office:value="1.1681959367726551"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Car or van driver</text:p>
          </table:table-cell>
          <table:table-cell office:value-type="float" office:value="510.74069498133332" table:style-name="ce29">
            <text:p>510.74</text:p>
          </table:table-cell>
          <table:table-cell office:value-type="float" office:value="17.17447297532096" table:style-name="ce29">
            <text:p>17.17</text:p>
          </table:table-cell>
          <table:table-cell office:value-type="float" office:value="477.07872794970422" table:style-name="ce29">
            <text:p>477.08</text:p>
          </table:table-cell>
          <table:table-cell office:value-type="float" office:value="544.40266201296242" table:style-name="ce29">
            <text:p>544.40</text:p>
          </table:table-cell>
          <table:table-cell office:value-type="float" office:value="3.3626599846226584" table:style-name="ce29">
            <text:p>3.36</text:p>
          </table:table-cell>
          <table:table-cell office:value-type="float" office:value="1.0690802305957121"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Car or van driver</text:p>
          </table:table-cell>
          <table:table-cell office:value-type="float" office:value="515.93320711944966" table:style-name="ce29">
            <text:p>515.93</text:p>
          </table:table-cell>
          <table:table-cell office:value-type="float" office:value="13.164313147814219" table:style-name="ce29">
            <text:p>13.16</text:p>
          </table:table-cell>
          <table:table-cell office:value-type="float" office:value="490.13115334973378" table:style-name="ce29">
            <text:p>490.13</text:p>
          </table:table-cell>
          <table:table-cell office:value-type="float" office:value="541.73526088916549" table:style-name="ce29">
            <text:p>541.74</text:p>
          </table:table-cell>
          <table:table-cell office:value-type="float" office:value="2.5515537604786109" table:style-name="ce29">
            <text:p>2.55</text:p>
          </table:table-cell>
          <table:table-cell office:value-type="float" office:value="1.1865513553235301" table:style-name="ce29">
            <text:p>1.19</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Car or van passenger</text:p>
          </table:table-cell>
          <table:table-cell office:value-type="float" office:value="55.245960013216042" table:style-name="ce29">
            <text:p>55.25</text:p>
          </table:table-cell>
          <table:table-cell office:value-type="float" office:value="4.5341830334948634" table:style-name="ce29">
            <text:p>4.53</text:p>
          </table:table-cell>
          <table:table-cell office:value-type="float" office:value="46.358961267566109" table:style-name="ce29">
            <text:p>46.36</text:p>
          </table:table-cell>
          <table:table-cell office:value-type="float" office:value="64.132958758865968" table:style-name="ce29">
            <text:p>64.13</text:p>
          </table:table-cell>
          <table:table-cell office:value-type="float" office:value="8.2072662551437023" table:style-name="ce29">
            <text:p>8.21</text:p>
          </table:table-cell>
          <table:table-cell office:value-type="float" office:value="1.1662869161341169"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Car or van passenger</text:p>
          </table:table-cell>
          <table:table-cell office:value-type="float" office:value="127.0223446060882" table:style-name="ce29">
            <text:p>127.02</text:p>
          </table:table-cell>
          <table:table-cell office:value-type="float" office:value="5.4240532252699794" table:style-name="ce29">
            <text:p>5.42</text:p>
          </table:table-cell>
          <table:table-cell office:value-type="float" office:value="116.39120028455901" table:style-name="ce29">
            <text:p>116.39</text:p>
          </table:table-cell>
          <table:table-cell office:value-type="float" office:value="137.6534889276173" table:style-name="ce29">
            <text:p>137.65</text:p>
          </table:table-cell>
          <table:table-cell office:value-type="float" office:value="4.2701567524128379" table:style-name="ce29">
            <text:p>4.27</text:p>
          </table:table-cell>
          <table:table-cell office:value-type="float" office:value="1.020259724120437" table:style-name="ce29">
            <text:p>1.02</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Car or van passenger</text:p>
          </table:table-cell>
          <table:table-cell office:value-type="float" office:value="92.101091110412696" table:style-name="ce29">
            <text:p>92.10</text:p>
          </table:table-cell>
          <table:table-cell office:value-type="float" office:value="3.494972278901852" table:style-name="ce29">
            <text:p>3.49</text:p>
          </table:table-cell>
          <table:table-cell office:value-type="float" office:value="85.250945443765062" table:style-name="ce29">
            <text:p>85.25</text:p>
          </table:table-cell>
          <table:table-cell office:value-type="float" office:value="98.95123677706033" table:style-name="ce29">
            <text:p>98.95</text:p>
          </table:table-cell>
          <table:table-cell office:value-type="float" office:value="3.794713218665354" table:style-name="ce29">
            <text:p>3.79</text:p>
          </table:table-cell>
          <table:table-cell office:value-type="float" office:value="1.0324287043040361"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Motorcycle</text:p>
          </table:table-cell>
          <table:table-cell office:value-type="float" office:value="2.6477209799347321" table:style-name="ce29">
            <text:p>2.65</text:p>
          </table:table-cell>
          <table:table-cell office:value-type="float" office:value="1.159611600535126" table:style-name="ce29">
            <text:p>1.16</text:p>
          </table:table-cell>
          <table:table-cell office:value-type="float" office:value="0.37488224288588512" table:style-name="ce29">
            <text:p>[low]</text:p>
          </table:table-cell>
          <table:table-cell office:value-type="float" office:value="4.9205597169835782" table:style-name="ce29">
            <text:p>4.92</text:p>
          </table:table-cell>
          <table:table-cell office:value-type="float" office:value="43.796593724302141" table:style-name="ce29">
            <text:p>43.80</text:p>
          </table:table-cell>
          <table:table-cell office:value-type="float" office:value="1.1433657815725899" table:style-name="ce29">
            <text:p>1.14</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Motorcycle</text:p>
          </table:table-cell>
          <table:table-cell office:value-type="float" office:value="0" table:style-name="ce29">
            <text:p>0.00</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Motorcycle</text:p>
          </table:table-cell>
          <table:table-cell office:value-type="float" office:value="1.2861873315443491" table:style-name="ce29">
            <text:p>1.29</text:p>
          </table:table-cell>
          <table:table-cell office:value-type="float" office:value="0.56307848260527804" table:style-name="ce29">
            <text:p>0.56</text:p>
          </table:table-cell>
          <table:table-cell office:value-type="float" office:value="0.18255350563800429" table:style-name="ce29">
            <text:p>[low]</text:p>
          </table:table-cell>
          <table:table-cell office:value-type="float" office:value="2.3898211574506938" table:style-name="ce29">
            <text:p>2.39</text:p>
          </table:table-cell>
          <table:table-cell office:value-type="float" office:value="43.778885765355753" table:style-name="ce29">
            <text:p>43.78</text:p>
          </table:table-cell>
          <table:table-cell office:value-type="float" office:value="1.141476899885598" table:style-name="ce29">
            <text:p>1.14</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Other private transport [note 4]</text:p>
          </table:table-cell>
          <table:table-cell office:value-type="float" office:value="4.5109903387896129" table:style-name="ce29">
            <text:p>4.51</text:p>
          </table:table-cell>
          <table:table-cell office:value-type="float" office:value="1.343929010186135" table:style-name="ce29">
            <text:p>1.34</text:p>
          </table:table-cell>
          <table:table-cell office:value-type="float" office:value="1.876889478824789" table:style-name="ce29">
            <text:p>1.88</text:p>
          </table:table-cell>
          <table:table-cell office:value-type="float" office:value="7.1450911987544368" table:style-name="ce29">
            <text:p>7.15</text:p>
          </table:table-cell>
          <table:table-cell office:value-type="float" office:value="29.792327388285596" table:style-name="ce29">
            <text:p>29.79</text:p>
          </table:table-cell>
          <table:table-cell office:value-type="float" office:value="0.99194202194965797" table:style-name="ce29">
            <text:p>0.99</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Other private transport [note 4]</text:p>
          </table:table-cell>
          <table:table-cell office:value-type="float" office:value="4.8888922037282541" table:style-name="ce29">
            <text:p>4.89</text:p>
          </table:table-cell>
          <table:table-cell office:value-type="float" office:value="1.639128283552588" table:style-name="ce29">
            <text:p>1.64</text:p>
          </table:table-cell>
          <table:table-cell office:value-type="float" office:value="1.6762007679651829" table:style-name="ce29">
            <text:p>1.68</text:p>
          </table:table-cell>
          <table:table-cell office:value-type="float" office:value="8.1015836394913254" table:style-name="ce29">
            <text:p>8.10</text:p>
          </table:table-cell>
          <table:table-cell office:value-type="float" office:value="33.527601248859483" table:style-name="ce29">
            <text:p>33.53</text:p>
          </table:table-cell>
          <table:table-cell office:value-type="float" office:value="0.99057855300973729" table:style-name="ce29">
            <text:p>0.99</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Other private transport [note 4]</text:p>
          </table:table-cell>
          <table:table-cell office:value-type="float" office:value="4.7032270591628942" table:style-name="ce29">
            <text:p>4.70</text:p>
          </table:table-cell>
          <table:table-cell office:value-type="float" office:value="1.1356999979182221" table:style-name="ce29">
            <text:p>1.14</text:p>
          </table:table-cell>
          <table:table-cell office:value-type="float" office:value="2.4772550632431791" table:style-name="ce29">
            <text:p>2.48</text:p>
          </table:table-cell>
          <table:table-cell office:value-type="float" office:value="6.9291990550826092" table:style-name="ce29">
            <text:p>6.93</text:p>
          </table:table-cell>
          <table:table-cell office:value-type="float" office:value="24.147250039855827" table:style-name="ce29">
            <text:p>24.15</text:p>
          </table:table-cell>
          <table:table-cell office:value-type="float" office:value="1.0564649341148991"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Bus in London</text:p>
          </table:table-cell>
          <table:table-cell office:value-type="float" office:value="13.515749132939611" table:style-name="ce29">
            <text:p>13.52</text:p>
          </table:table-cell>
          <table:table-cell office:value-type="float" office:value="2.364376272443685" table:style-name="ce29">
            <text:p>2.36</text:p>
          </table:table-cell>
          <table:table-cell office:value-type="float" office:value="8.8815716389499908" table:style-name="ce29">
            <text:p>8.88</text:p>
          </table:table-cell>
          <table:table-cell office:value-type="float" office:value="18.14992662692924" table:style-name="ce29">
            <text:p>18.15</text:p>
          </table:table-cell>
          <table:table-cell office:value-type="float" office:value="17.493490365853251" table:style-name="ce29">
            <text:p>17.49</text:p>
          </table:table-cell>
          <table:table-cell office:value-type="float" office:value="1.1439829187968209" table:style-name="ce29">
            <text:p>1.14</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Bus in London</text:p>
          </table:table-cell>
          <table:table-cell office:value-type="float" office:value="16.596433828493851" table:style-name="ce29">
            <text:p>16.60</text:p>
          </table:table-cell>
          <table:table-cell office:value-type="float" office:value="2.7082521805477491" table:style-name="ce29">
            <text:p>2.71</text:p>
          </table:table-cell>
          <table:table-cell office:value-type="float" office:value="11.28825955462027" table:style-name="ce29">
            <text:p>11.29</text:p>
          </table:table-cell>
          <table:table-cell office:value-type="float" office:value="21.90460810236744" table:style-name="ce29">
            <text:p>21.90</text:p>
          </table:table-cell>
          <table:table-cell office:value-type="float" office:value="16.318277821215084" table:style-name="ce29">
            <text:p>16.32</text:p>
          </table:table-cell>
          <table:table-cell office:value-type="float" office:value="1.1061283602385961" table:style-name="ce29">
            <text:p>1.11</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Bus in London</text:p>
          </table:table-cell>
          <table:table-cell office:value-type="float" office:value="15.092826037725921" table:style-name="ce29">
            <text:p>15.09</text:p>
          </table:table-cell>
          <table:table-cell office:value-type="float" office:value="1.9088913828522349" table:style-name="ce29">
            <text:p>1.91</text:p>
          </table:table-cell>
          <table:table-cell office:value-type="float" office:value="11.35139892733554" table:style-name="ce29">
            <text:p>11.35</text:p>
          </table:table-cell>
          <table:table-cell office:value-type="float" office:value="18.8342531481163" table:style-name="ce29">
            <text:p>18.83</text:p>
          </table:table-cell>
          <table:table-cell office:value-type="float" office:value="12.647673656880318" table:style-name="ce29">
            <text:p>12.65</text:p>
          </table:table-cell>
          <table:table-cell office:value-type="float" office:value="1.192088859707191" table:style-name="ce29">
            <text:p>1.19</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Other local bus</text:p>
          </table:table-cell>
          <table:table-cell office:value-type="float" office:value="13.957380992660971" table:style-name="ce29">
            <text:p>13.96</text:p>
          </table:table-cell>
          <table:table-cell office:value-type="float" office:value="2.4110297379088261" table:style-name="ce29">
            <text:p>2.41</text:p>
          </table:table-cell>
          <table:table-cell office:value-type="float" office:value="9.2317627063596728" table:style-name="ce29">
            <text:p>9.23</text:p>
          </table:table-cell>
          <table:table-cell office:value-type="float" office:value="18.682999278962271" table:style-name="ce29">
            <text:p>18.68</text:p>
          </table:table-cell>
          <table:table-cell office:value-type="float" office:value="17.27422744407842" table:style-name="ce29">
            <text:p>17.27</text:p>
          </table:table-cell>
          <table:table-cell office:value-type="float" office:value="1.261922551442582" table:style-name="ce29">
            <text:p>1.26</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Other local bus</text:p>
          </table:table-cell>
          <table:table-cell office:value-type="float" office:value="22.47750863761609" table:style-name="ce29">
            <text:p>22.48</text:p>
          </table:table-cell>
          <table:table-cell office:value-type="float" office:value="2.9189172008029178" table:style-name="ce29">
            <text:p>2.92</text:p>
          </table:table-cell>
          <table:table-cell office:value-type="float" office:value="16.75643092404237" table:style-name="ce29">
            <text:p>16.76</text:p>
          </table:table-cell>
          <table:table-cell office:value-type="float" office:value="28.19858635118981" table:style-name="ce29">
            <text:p>28.20</text:p>
          </table:table-cell>
          <table:table-cell office:value-type="float" office:value="12.985946297972331" table:style-name="ce29">
            <text:p>12.99</text:p>
          </table:table-cell>
          <table:table-cell office:value-type="float" office:value="1.158890201157373"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Other local bus</text:p>
          </table:table-cell>
          <table:table-cell office:value-type="float" office:value="18.329059012164642" table:style-name="ce29">
            <text:p>18.33</text:p>
          </table:table-cell>
          <table:table-cell office:value-type="float" office:value="2.111986771423628" table:style-name="ce29">
            <text:p>2.11</text:p>
          </table:table-cell>
          <table:table-cell office:value-type="float" office:value="14.18956494017433" table:style-name="ce29">
            <text:p>14.19</text:p>
          </table:table-cell>
          <table:table-cell office:value-type="float" office:value="22.468553084154959" table:style-name="ce29">
            <text:p>22.47</text:p>
          </table:table-cell>
          <table:table-cell office:value-type="float" office:value="11.522614281627568" table:style-name="ce29">
            <text:p>11.52</text:p>
          </table:table-cell>
          <table:table-cell office:value-type="float" office:value="1.325041242874615" table:style-name="ce29">
            <text:p>1.33</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Non-local bus</text:p>
          </table:table-cell>
          <table:table-cell office:value-type="float" office:value="0.39410481667681391" table:style-name="ce29">
            <text:p>[low]</text:p>
          </table:table-cell>
          <table:table-cell office:value-type="float" office:value="0.22962169114263259" table:style-name="ce29">
            <text:p>[low]</text:p>
          </table:table-cell>
          <table:table-cell office:value-type="float" office:value="0" table:style-name="ce29">
            <text:p>0.00</text:p>
          </table:table-cell>
          <table:table-cell office:value-type="float" office:value="0.84416333131637389" table:style-name="ce29">
            <text:p>0.84</text:p>
          </table:table-cell>
          <table:table-cell office:value-type="float" office:value="58.264116911551" table:style-name="ce29">
            <text:p>58.26</text:p>
          </table:table-cell>
          <table:table-cell office:value-type="float" office:value="1.254894613886314" table:style-name="ce29">
            <text:p>1.25</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Non-local bus</text:p>
          </table:table-cell>
          <table:table-cell office:value-type="float" office:value="0.19959191036233981" table:style-name="ce29">
            <text:p>[low]</text:p>
          </table:table-cell>
          <table:table-cell office:value-type="float" office:value="0.14635462778913569" table:style-name="ce29">
            <text:p>[low]</text:p>
          </table:table-cell>
          <table:table-cell office:value-type="float" office:value="0" table:style-name="ce29">
            <text:p>0.00</text:p>
          </table:table-cell>
          <table:table-cell office:value-type="float" office:value="0.48644698082904581" table:style-name="ce29">
            <text:p>[low]</text:p>
          </table:table-cell>
          <table:table-cell office:value-type="float" office:value="73.326933703597007" table:style-name="ce29">
            <text:p>73.33</text:p>
          </table:table-cell>
          <table:table-cell office:value-type="float" office:value="1.0149641813689261" table:style-name="ce29">
            <text:p>1.01</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Non-local bus</text:p>
          </table:table-cell>
          <table:table-cell office:value-type="float" office:value="0.2939953578216089" table:style-name="ce29">
            <text:p>[low]</text:p>
          </table:table-cell>
          <table:table-cell office:value-type="float" office:value="0.1337360078771784" table:style-name="ce29">
            <text:p>[low]</text:p>
          </table:table-cell>
          <table:table-cell office:value-type="float" office:value="3.187278238233926E-2" table:style-name="ce29">
            <text:p>[low]</text:p>
          </table:table-cell>
          <table:table-cell office:value-type="float" office:value="0.55611793326087855" table:style-name="ce29">
            <text:p>0.56</text:p>
          </table:table-cell>
          <table:table-cell office:value-type="float" office:value="45.489156314613311" table:style-name="ce29">
            <text:p>45.49</text:p>
          </table:table-cell>
          <table:table-cell office:value-type="float" office:value="1.155712192960221"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London Underground</text:p>
          </table:table-cell>
          <table:table-cell office:value-type="float" office:value="15.69463423857413" table:style-name="ce29">
            <text:p>15.69</text:p>
          </table:table-cell>
          <table:table-cell office:value-type="float" office:value="2.4649172455861201" table:style-name="ce29">
            <text:p>2.46</text:p>
          </table:table-cell>
          <table:table-cell office:value-type="float" office:value="10.86339643722534" table:style-name="ce29">
            <text:p>10.86</text:p>
          </table:table-cell>
          <table:table-cell office:value-type="float" office:value="20.52587203992292" table:style-name="ce29">
            <text:p>20.53</text:p>
          </table:table-cell>
          <table:table-cell office:value-type="float" office:value="15.705477477951471" table:style-name="ce29">
            <text:p>15.71</text:p>
          </table:table-cell>
          <table:table-cell office:value-type="float" office:value="1.1609600841523651"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London Underground</text:p>
          </table:table-cell>
          <table:table-cell office:value-type="float" office:value="9.5580964580176833" table:style-name="ce29">
            <text:p>9.56</text:p>
          </table:table-cell>
          <table:table-cell office:value-type="float" office:value="1.473377179437843" table:style-name="ce29">
            <text:p>1.47</text:p>
          </table:table-cell>
          <table:table-cell office:value-type="float" office:value="6.6702771863195114" table:style-name="ce29">
            <text:p>6.67</text:p>
          </table:table-cell>
          <table:table-cell office:value-type="float" office:value="12.44591572971586" table:style-name="ce29">
            <text:p>12.45</text:p>
          </table:table-cell>
          <table:table-cell office:value-type="float" office:value="15.414964537231887" table:style-name="ce29">
            <text:p>15.41</text:p>
          </table:table-cell>
          <table:table-cell office:value-type="float" office:value="1.073002601831595"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London Underground</text:p>
          </table:table-cell>
          <table:table-cell office:value-type="float" office:value="12.53496305587953" table:style-name="ce29">
            <text:p>12.53</text:p>
          </table:table-cell>
          <table:table-cell office:value-type="float" office:value="1.591392817630084" table:style-name="ce29">
            <text:p>1.59</text:p>
          </table:table-cell>
          <table:table-cell office:value-type="float" office:value="9.4158331333245631" table:style-name="ce29">
            <text:p>9.42</text:p>
          </table:table-cell>
          <table:table-cell office:value-type="float" office:value="15.654092978434489" table:style-name="ce29">
            <text:p>15.65</text:p>
          </table:table-cell>
          <table:table-cell office:value-type="float" office:value="12.695632292937956" table:style-name="ce29">
            <text:p>12.70</text:p>
          </table:table-cell>
          <table:table-cell office:value-type="float" office:value="1.2777174767715309" table:style-name="ce29">
            <text:p>1.28</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Surface Rail</text:p>
          </table:table-cell>
          <table:table-cell office:value-type="float" office:value="32.003810726776322" table:style-name="ce29">
            <text:p>32.00</text:p>
          </table:table-cell>
          <table:table-cell office:value-type="float" office:value="3.932354159010083" table:style-name="ce29">
            <text:p>3.93</text:p>
          </table:table-cell>
          <table:table-cell office:value-type="float" office:value="24.29639657511655" table:style-name="ce29">
            <text:p>24.30</text:p>
          </table:table-cell>
          <table:table-cell office:value-type="float" office:value="39.711224878436077" table:style-name="ce29">
            <text:p>39.71</text:p>
          </table:table-cell>
          <table:table-cell office:value-type="float" office:value="12.287143529817335" table:style-name="ce29">
            <text:p>12.29</text:p>
          </table:table-cell>
          <table:table-cell office:value-type="float" office:value="1.494641636930589" table:style-name="ce29">
            <text:p>1.49</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Surface Rail</text:p>
          </table:table-cell>
          <table:table-cell office:value-type="float" office:value="22.84168878609659" table:style-name="ce29">
            <text:p>22.84</text:p>
          </table:table-cell>
          <table:table-cell office:value-type="float" office:value="2.1379925247879599" table:style-name="ce29">
            <text:p>2.14</text:p>
          </table:table-cell>
          <table:table-cell office:value-type="float" office:value="18.65122343751219" table:style-name="ce29">
            <text:p>18.65</text:p>
          </table:table-cell>
          <table:table-cell office:value-type="float" office:value="27.03215413468099" table:style-name="ce29">
            <text:p>27.03</text:p>
          </table:table-cell>
          <table:table-cell office:value-type="float" office:value="9.3600457689858967" table:style-name="ce29">
            <text:p>9.36</text:p>
          </table:table-cell>
          <table:table-cell office:value-type="float" office:value="1.112293107415623" table:style-name="ce29">
            <text:p>1.11</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Surface Rail</text:p>
          </table:table-cell>
          <table:table-cell office:value-type="float" office:value="27.282615885359181" table:style-name="ce29">
            <text:p>27.28</text:p>
          </table:table-cell>
          <table:table-cell office:value-type="float" office:value="2.3278971815903549" table:style-name="ce29">
            <text:p>2.33</text:p>
          </table:table-cell>
          <table:table-cell office:value-type="float" office:value="22.719937409442089" table:style-name="ce29">
            <text:p>22.72</text:p>
          </table:table-cell>
          <table:table-cell office:value-type="float" office:value="31.845294361276281" table:style-name="ce29">
            <text:p>31.85</text:p>
          </table:table-cell>
          <table:table-cell office:value-type="float" office:value="8.5325292536907611" table:style-name="ce29">
            <text:p>8.53</text:p>
          </table:table-cell>
          <table:table-cell office:value-type="float" office:value="1.4415185177281129" table:style-name="ce29">
            <text:p>1.44</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Taxi or minicab</text:p>
          </table:table-cell>
          <table:table-cell office:value-type="float" office:value="9.5267095388556875" table:style-name="ce29">
            <text:p>9.53</text:p>
          </table:table-cell>
          <table:table-cell office:value-type="float" office:value="1.7793473601437011" table:style-name="ce29">
            <text:p>1.78</text:p>
          </table:table-cell>
          <table:table-cell office:value-type="float" office:value="6.0391887129740329" table:style-name="ce29">
            <text:p>6.04</text:p>
          </table:table-cell>
          <table:table-cell office:value-type="float" office:value="13.01423036473734" table:style-name="ce29">
            <text:p>13.01</text:p>
          </table:table-cell>
          <table:table-cell office:value-type="float" office:value="18.677459965441852" table:style-name="ce29">
            <text:p>18.68</text:p>
          </table:table-cell>
          <table:table-cell office:value-type="float" office:value="1.205785054793838" table:style-name="ce29">
            <text:p>1.21</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Taxi or minicab</text:p>
          </table:table-cell>
          <table:table-cell office:value-type="float" office:value="8.2315872555386811" table:style-name="ce29">
            <text:p>8.23</text:p>
          </table:table-cell>
          <table:table-cell office:value-type="float" office:value="1.105160365236028" table:style-name="ce29">
            <text:p>1.11</text:p>
          </table:table-cell>
          <table:table-cell office:value-type="float" office:value="6.0654729396760656" table:style-name="ce29">
            <text:p>6.07</text:p>
          </table:table-cell>
          <table:table-cell office:value-type="float" office:value="10.397701571401299" table:style-name="ce29">
            <text:p>10.40</text:p>
          </table:table-cell>
          <table:table-cell office:value-type="float" office:value="13.425847663734757" table:style-name="ce29">
            <text:p>13.43</text:p>
          </table:table-cell>
          <table:table-cell office:value-type="float" office:value="1.04689414307119"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Taxi or minicab</text:p>
          </table:table-cell>
          <table:table-cell office:value-type="float" office:value="8.857199702930199" table:style-name="ce29">
            <text:p>8.86</text:p>
          </table:table-cell>
          <table:table-cell office:value-type="float" office:value="1.0563197401144091" table:style-name="ce29">
            <text:p>1.06</text:p>
          </table:table-cell>
          <table:table-cell office:value-type="float" office:value="6.7868130123059576" table:style-name="ce29">
            <text:p>6.79</text:p>
          </table:table-cell>
          <table:table-cell office:value-type="float" office:value="10.92758639355444" table:style-name="ce29">
            <text:p>10.93</text:p>
          </table:table-cell>
          <table:table-cell office:value-type="float" office:value="11.926114071527035" table:style-name="ce29">
            <text:p>11.93</text:p>
          </table:table-cell>
          <table:table-cell office:value-type="float" office:value="1.175195956618778"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Other public transport [note 5]</text:p>
          </table:table-cell>
          <table:table-cell office:value-type="float" office:value="1.124364082526073" table:style-name="ce29">
            <text:p>1.12</text:p>
          </table:table-cell>
          <table:table-cell office:value-type="float" office:value="0.60002467896725675" table:style-name="ce29">
            <text:p>0.60</text:p>
          </table:table-cell>
          <table:table-cell office:value-type="float" office:value="0" table:style-name="ce29">
            <text:p>0.00</text:p>
          </table:table-cell>
          <table:table-cell office:value-type="float" office:value="2.3004124533018961" table:style-name="ce29">
            <text:p>2.30</text:p>
          </table:table-cell>
          <table:table-cell office:value-type="float" office:value="53.365692509422779" table:style-name="ce29">
            <text:p>53.37</text:p>
          </table:table-cell>
          <table:table-cell office:value-type="float" office:value="1.181835823829517"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Other public transport [note 5]</text:p>
          </table:table-cell>
          <table:table-cell office:value-type="float" office:value="1.730654401749572" table:style-name="ce29">
            <text:p>1.73</text:p>
          </table:table-cell>
          <table:table-cell office:value-type="float" office:value="0.51492017597658113" table:style-name="ce29">
            <text:p>0.51</text:p>
          </table:table-cell>
          <table:table-cell office:value-type="float" office:value="0.72141085683547335" table:style-name="ce29">
            <text:p>0.72</text:p>
          </table:table-cell>
          <table:table-cell office:value-type="float" office:value="2.739897946663671" table:style-name="ce29">
            <text:p>2.74</text:p>
          </table:table-cell>
          <table:table-cell office:value-type="float" office:value="29.752917477691238" table:style-name="ce29">
            <text:p>29.75</text:p>
          </table:table-cell>
          <table:table-cell office:value-type="float" office:value="1.1571249614409911"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Other public transport [note 5]</text:p>
          </table:table-cell>
          <table:table-cell office:value-type="float" office:value="1.4353955796542099" table:style-name="ce29">
            <text:p>1.44</text:p>
          </table:table-cell>
          <table:table-cell office:value-type="float" office:value="0.41959509517438942" table:style-name="ce29">
            <text:p>[low]</text:p>
          </table:table-cell>
          <table:table-cell office:value-type="float" office:value="0.61298919311240685" table:style-name="ce29">
            <text:p>0.61</text:p>
          </table:table-cell>
          <table:table-cell office:value-type="float" office:value="2.2578019661960131" table:style-name="ce29">
            <text:p>2.26</text:p>
          </table:table-cell>
          <table:table-cell office:value-type="float" office:value="29.232018066787614" table:style-name="ce29">
            <text:p>29.23</text:p>
          </table:table-cell>
          <table:table-cell office:value-type="float" office:value="1.2474266453973151" table:style-name="ce29">
            <text:p>1.25</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All modes</text:p>
          </table:table-cell>
          <table:table-cell office:value-type="float" office:value="939.9165664976581" table:style-name="ce29">
            <text:p>939.92</text:p>
          </table:table-cell>
          <table:table-cell office:value-type="float" office:value="19.91480156491841" table:style-name="ce29">
            <text:p>19.91</text:p>
          </table:table-cell>
          <table:table-cell office:value-type="float" office:value="900.88355543041803" table:style-name="ce29">
            <text:p>900.88</text:p>
          </table:table-cell>
          <table:table-cell office:value-type="float" office:value="978.94957756489816" table:style-name="ce29">
            <text:p>978.95</text:p>
          </table:table-cell>
          <table:table-cell office:value-type="float" office:value="2.1187839724035795" table:style-name="ce29">
            <text:p>2.12</text:p>
          </table:table-cell>
          <table:table-cell office:value-type="float" office:value="1.1356499415132519" table:style-name="ce29">
            <text:p>1.14</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All modes</text:p>
          </table:table-cell>
          <table:table-cell office:value-type="float" office:value="1025.942396679364" table:style-name="ce29">
            <text:p>1,025.94</text:p>
          </table:table-cell>
          <table:table-cell office:value-type="float" office:value="20.883468062915931" table:style-name="ce29">
            <text:p>20.88</text:p>
          </table:table-cell>
          <table:table-cell office:value-type="float" office:value="985.0107992760486" table:style-name="ce29">
            <text:p>985.01</text:p>
          </table:table-cell>
          <table:table-cell office:value-type="float" office:value="1066.873994082679" table:style-name="ce29">
            <text:p>1,066.87</text:p>
          </table:table-cell>
          <table:table-cell office:value-type="float" office:value="2.0355400196452362" table:style-name="ce29">
            <text:p>2.04</text:p>
          </table:table-cell>
          <table:table-cell office:value-type="float" office:value="1.096135071074505"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All modes</text:p>
          </table:table-cell>
          <table:table-cell office:value-type="float" office:value="984.07241971439203" table:style-name="ce29">
            <text:p>984.07</text:p>
          </table:table-cell>
          <table:table-cell office:value-type="float" office:value="15.306804935432771" table:style-name="ce29">
            <text:p>15.31</text:p>
          </table:table-cell>
          <table:table-cell office:value-type="float" office:value="954.07108204094379" table:style-name="ce29">
            <text:p>954.07</text:p>
          </table:table-cell>
          <table:table-cell office:value-type="float" office:value="1014.07375738784" table:style-name="ce29">
            <text:p>1,014.07</text:p>
          </table:table-cell>
          <table:table-cell office:value-type="float" office:value="1.5554551300071264" table:style-name="ce29">
            <text:p>1.56</text:p>
          </table:table-cell>
          <table:table-cell office:value-type="float" office:value="1.1785325314323161"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Walk [note 2]</text:p>
          </table:table-cell>
          <table:table-cell office:value-type="float" office:value="226.50143171267871" table:style-name="ce29">
            <text:p>226.50</text:p>
          </table:table-cell>
          <table:table-cell office:value-type="float" office:value="12.513092102001719" table:style-name="ce29">
            <text:p>12.51</text:p>
          </table:table-cell>
          <table:table-cell office:value-type="float" office:value="201.9757711927553" table:style-name="ce29">
            <text:p>201.98</text:p>
          </table:table-cell>
          <table:table-cell office:value-type="float" office:value="251.02709223260209" table:style-name="ce29">
            <text:p>251.03</text:p>
          </table:table-cell>
          <table:table-cell office:value-type="float" office:value="5.5245090538212622" table:style-name="ce29">
            <text:p>5.52</text:p>
          </table:table-cell>
          <table:table-cell office:value-type="float" office:value="1.098356073134968"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Walk [note 2]</text:p>
          </table:table-cell>
          <table:table-cell office:value-type="float" office:value="244.51826721034999" table:style-name="ce29">
            <text:p>244.52</text:p>
          </table:table-cell>
          <table:table-cell office:value-type="float" office:value="13.311798983349471" table:style-name="ce29">
            <text:p>13.31</text:p>
          </table:table-cell>
          <table:table-cell office:value-type="float" office:value="218.42714120298501" table:style-name="ce29">
            <text:p>218.43</text:p>
          </table:table-cell>
          <table:table-cell office:value-type="float" office:value="270.60939321771502" table:style-name="ce29">
            <text:p>270.61</text:p>
          </table:table-cell>
          <table:table-cell office:value-type="float" office:value="5.44409181989574" table:style-name="ce29">
            <text:p>5.44</text:p>
          </table:table-cell>
          <table:table-cell office:value-type="float" office:value="1.1396659375373139" table:style-name="ce29">
            <text:p>1.14</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Walk [note 2]</text:p>
          </table:table-cell>
          <table:table-cell office:value-type="float" office:value="235.6338289648167" table:style-name="ce29">
            <text:p>235.63</text:p>
          </table:table-cell>
          <table:table-cell office:value-type="float" office:value="9.6259895968264981" table:style-name="ce29">
            <text:p>9.63</text:p>
          </table:table-cell>
          <table:table-cell office:value-type="float" office:value="216.7668893550368" table:style-name="ce29">
            <text:p>216.77</text:p>
          </table:table-cell>
          <table:table-cell office:value-type="float" office:value="254.50076857459661" table:style-name="ce29">
            <text:p>254.50</text:p>
          </table:table-cell>
          <table:table-cell office:value-type="float" office:value="4.0851475525035017" table:style-name="ce29">
            <text:p>4.09</text:p>
          </table:table-cell>
          <table:table-cell office:value-type="float" office:value="1.1791342300588299"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Walks of a mile or more</text:p>
          </table:table-cell>
          <table:table-cell office:value-type="float" office:value="82.286687170408285" table:style-name="ce29">
            <text:p>82.29</text:p>
          </table:table-cell>
          <table:table-cell office:value-type="float" office:value="5.7140005244392524" table:style-name="ce29">
            <text:p>5.71</text:p>
          </table:table-cell>
          <table:table-cell office:value-type="float" office:value="71.087246142507354" table:style-name="ce29">
            <text:p>71.09</text:p>
          </table:table-cell>
          <table:table-cell office:value-type="float" office:value="93.486128198309217" table:style-name="ce29">
            <text:p>93.49</text:p>
          </table:table-cell>
          <table:table-cell office:value-type="float" office:value="6.9440157587169287" table:style-name="ce29">
            <text:p>6.94</text:p>
          </table:table-cell>
          <table:table-cell office:value-type="float" office:value="1.090948839696414"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Walks of a mile or more</text:p>
          </table:table-cell>
          <table:table-cell office:value-type="float" office:value="89.410329509059935" table:style-name="ce29">
            <text:p>89.41</text:p>
          </table:table-cell>
          <table:table-cell office:value-type="float" office:value="5.1667623579183246" table:style-name="ce29">
            <text:p>5.17</text:p>
          </table:table-cell>
          <table:table-cell office:value-type="float" office:value="79.283475287540014" table:style-name="ce29">
            <text:p>79.28</text:p>
          </table:table-cell>
          <table:table-cell office:value-type="float" office:value="99.537183730579855" table:style-name="ce29">
            <text:p>99.54</text:p>
          </table:table-cell>
          <table:table-cell office:value-type="float" office:value="5.7787085522314037" table:style-name="ce29">
            <text:p>5.78</text:p>
          </table:table-cell>
          <table:table-cell office:value-type="float" office:value="1.0089692200369369" table:style-name="ce29">
            <text:p>1.01</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Walks of a mile or more</text:p>
          </table:table-cell>
          <table:table-cell office:value-type="float" office:value="85.899695448826506" table:style-name="ce29">
            <text:p>85.90</text:p>
          </table:table-cell>
          <table:table-cell office:value-type="float" office:value="4.0335117632796402" table:style-name="ce29">
            <text:p>4.03</text:p>
          </table:table-cell>
          <table:table-cell office:value-type="float" office:value="77.99401239279841" table:style-name="ce29">
            <text:p>77.99</text:p>
          </table:table-cell>
          <table:table-cell office:value-type="float" office:value="93.805378504854602" table:style-name="ce29">
            <text:p>93.81</text:p>
          </table:table-cell>
          <table:table-cell office:value-type="float" office:value="4.6956065934861746" table:style-name="ce29">
            <text:p>4.70</text:p>
          </table:table-cell>
          <table:table-cell office:value-type="float" office:value="1.102082107524567"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Pedal cycle [note 3]</text:p>
          </table:table-cell>
          <table:table-cell office:value-type="float" office:value="27.317644709442931" table:style-name="ce29">
            <text:p>27.32</text:p>
          </table:table-cell>
          <table:table-cell office:value-type="float" office:value="3.3283793264336232" table:style-name="ce29">
            <text:p>3.33</text:p>
          </table:table-cell>
          <table:table-cell office:value-type="float" office:value="20.794021229633021" table:style-name="ce29">
            <text:p>20.79</text:p>
          </table:table-cell>
          <table:table-cell office:value-type="float" office:value="33.84126818925283" table:style-name="ce29">
            <text:p>33.84</text:p>
          </table:table-cell>
          <table:table-cell office:value-type="float" office:value="12.183990830231046" table:style-name="ce29">
            <text:p>12.18</text:p>
          </table:table-cell>
          <table:table-cell office:value-type="float" office:value="1.037526422504041" table:style-name="ce29">
            <text:p>1.04</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Pedal cycle [note 3]</text:p>
          </table:table-cell>
          <table:table-cell office:value-type="float" office:value="8.9753498856013234" table:style-name="ce29">
            <text:p>8.98</text:p>
          </table:table-cell>
          <table:table-cell office:value-type="float" office:value="1.619074029696757" table:style-name="ce29">
            <text:p>1.62</text:p>
          </table:table-cell>
          <table:table-cell office:value-type="float" office:value="5.801964787395681" table:style-name="ce29">
            <text:p>5.80</text:p>
          </table:table-cell>
          <table:table-cell office:value-type="float" office:value="12.148734983806969" table:style-name="ce29">
            <text:p>12.15</text:p>
          </table:table-cell>
          <table:table-cell office:value-type="float" office:value="18.039118812450436" table:style-name="ce29">
            <text:p>18.04</text:p>
          </table:table-cell>
          <table:table-cell office:value-type="float" office:value="1.015611565453465" table:style-name="ce29">
            <text:p>1.02</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Pedal cycle [note 3]</text:p>
          </table:table-cell>
          <table:table-cell office:value-type="float" office:value="17.94339094388112" table:style-name="ce29">
            <text:p>17.94</text:p>
          </table:table-cell>
          <table:table-cell office:value-type="float" office:value="1.952847165640039" table:style-name="ce29">
            <text:p>1.95</text:p>
          </table:table-cell>
          <table:table-cell office:value-type="float" office:value="14.115810499226651" table:style-name="ce29">
            <text:p>14.12</text:p>
          </table:table-cell>
          <table:table-cell office:value-type="float" office:value="21.7709713885356" table:style-name="ce29">
            <text:p>21.77</text:p>
          </table:table-cell>
          <table:table-cell office:value-type="float" office:value="10.883378575140391" table:style-name="ce29">
            <text:p>10.88</text:p>
          </table:table-cell>
          <table:table-cell office:value-type="float" office:value="1.10000570588741"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Car or van driver</text:p>
          </table:table-cell>
          <table:table-cell office:value-type="float" office:value="525.59130666368935" table:style-name="ce29">
            <text:p>525.59</text:p>
          </table:table-cell>
          <table:table-cell office:value-type="float" office:value="14.61931875096557" table:style-name="ce29">
            <text:p>14.62</text:p>
          </table:table-cell>
          <table:table-cell office:value-type="float" office:value="496.93744191179678" table:style-name="ce29">
            <text:p>496.94</text:p>
          </table:table-cell>
          <table:table-cell office:value-type="float" office:value="554.24517141558181" table:style-name="ce29">
            <text:p>554.25</text:p>
          </table:table-cell>
          <table:table-cell office:value-type="float" office:value="2.7814993447599101" table:style-name="ce29">
            <text:p>2.78</text:p>
          </table:table-cell>
          <table:table-cell office:value-type="float" office:value="1.1024242590058311"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Car or van driver</text:p>
          </table:table-cell>
          <table:table-cell office:value-type="float" office:value="471.80945485553872" table:style-name="ce29">
            <text:p>471.81</text:p>
          </table:table-cell>
          <table:table-cell office:value-type="float" office:value="14.59374526032609" table:style-name="ce29">
            <text:p>14.59</text:p>
          </table:table-cell>
          <table:table-cell office:value-type="float" office:value="443.20571414529951" table:style-name="ce29">
            <text:p>443.21</text:p>
          </table:table-cell>
          <table:table-cell office:value-type="float" office:value="500.41319556577781" table:style-name="ce29">
            <text:p>500.41</text:p>
          </table:table-cell>
          <table:table-cell office:value-type="float" office:value="3.0931438762274244" table:style-name="ce29">
            <text:p>3.09</text:p>
          </table:table-cell>
          <table:table-cell office:value-type="float" office:value="1.0644317701058701"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Car or van driver</text:p>
          </table:table-cell>
          <table:table-cell office:value-type="float" office:value="498.11536556668068" table:style-name="ce29">
            <text:p>498.12</text:p>
          </table:table-cell>
          <table:table-cell office:value-type="float" office:value="10.775067576887659" table:style-name="ce29">
            <text:p>10.78</text:p>
          </table:table-cell>
          <table:table-cell office:value-type="float" office:value="476.99623311598089" table:style-name="ce29">
            <text:p>477.00</text:p>
          </table:table-cell>
          <table:table-cell office:value-type="float" office:value="519.23449801738059" table:style-name="ce29">
            <text:p>519.23</text:p>
          </table:table-cell>
          <table:table-cell office:value-type="float" office:value="2.1631670736816981" table:style-name="ce29">
            <text:p>2.16</text:p>
          </table:table-cell>
          <table:table-cell office:value-type="float" office:value="1.129270770543104"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Car or van passenger</text:p>
          </table:table-cell>
          <table:table-cell office:value-type="float" office:value="57.556117629631437" table:style-name="ce29">
            <text:p>57.56</text:p>
          </table:table-cell>
          <table:table-cell office:value-type="float" office:value="4.1362975435852638" table:style-name="ce29">
            <text:p>4.14</text:p>
          </table:table-cell>
          <table:table-cell office:value-type="float" office:value="49.448974444204318" table:style-name="ce29">
            <text:p>49.45</text:p>
          </table:table-cell>
          <table:table-cell office:value-type="float" office:value="65.663260815058564" table:style-name="ce29">
            <text:p>65.66</text:p>
          </table:table-cell>
          <table:table-cell office:value-type="float" office:value="7.186547171583002" table:style-name="ce29">
            <text:p>7.19</text:p>
          </table:table-cell>
          <table:table-cell office:value-type="float" office:value="1.078198367517111"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Car or van passenger</text:p>
          </table:table-cell>
          <table:table-cell office:value-type="float" office:value="131.28849802526111" table:style-name="ce29">
            <text:p>131.29</text:p>
          </table:table-cell>
          <table:table-cell office:value-type="float" office:value="5.4590191571243327" table:style-name="ce29">
            <text:p>5.46</text:p>
          </table:table-cell>
          <table:table-cell office:value-type="float" office:value="120.5888204772974" table:style-name="ce29">
            <text:p>120.59</text:p>
          </table:table-cell>
          <table:table-cell office:value-type="float" office:value="141.98817557322479" table:style-name="ce29">
            <text:p>141.99</text:p>
          </table:table-cell>
          <table:table-cell office:value-type="float" office:value="4.1580330640038001" table:style-name="ce29">
            <text:p>4.16</text:p>
          </table:table-cell>
          <table:table-cell office:value-type="float" office:value="1.030259874859232"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Car or van passenger</text:p>
          </table:table-cell>
          <table:table-cell office:value-type="float" office:value="95.250586390524973" table:style-name="ce29">
            <text:p>95.25</text:p>
          </table:table-cell>
          <table:table-cell office:value-type="float" office:value="3.5025655615419522" table:style-name="ce29">
            <text:p>3.50</text:p>
          </table:table-cell>
          <table:table-cell office:value-type="float" office:value="88.385557889902742" table:style-name="ce29">
            <text:p>88.39</text:p>
          </table:table-cell>
          <table:table-cell office:value-type="float" office:value="102.1156148911472" table:style-name="ce29">
            <text:p>102.12</text:p>
          </table:table-cell>
          <table:table-cell office:value-type="float" office:value="3.6772115472145468" table:style-name="ce29">
            <text:p>3.68</text:p>
          </table:table-cell>
          <table:table-cell office:value-type="float" office:value="1.04274855007638" table:style-name="ce29">
            <text:p>1.04</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Motorcycle</text:p>
          </table:table-cell>
          <table:table-cell office:value-type="float" office:value="8.2586242269006149" table:style-name="ce29">
            <text:p>8.26</text:p>
          </table:table-cell>
          <table:table-cell office:value-type="float" office:value="1.7656885814352079" table:style-name="ce29">
            <text:p>1.77</text:p>
          </table:table-cell>
          <table:table-cell office:value-type="float" office:value="4.7978746072876071" table:style-name="ce29">
            <text:p>4.80</text:p>
          </table:table-cell>
          <table:table-cell office:value-type="float" office:value="11.719373846513619" table:style-name="ce29">
            <text:p>11.72</text:p>
          </table:table-cell>
          <table:table-cell office:value-type="float" office:value="21.379936087706639" table:style-name="ce29">
            <text:p>21.38</text:p>
          </table:table-cell>
          <table:table-cell office:value-type="float" office:value="1.1551022913755149"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Motorcycle</text:p>
          </table:table-cell>
          <table:table-cell office:value-type="float" office:value="0.21139858901718531" table:style-name="ce29">
            <text:p>[low]</text:p>
          </table:table-cell>
          <table:table-cell office:value-type="float" office:value="0.2145081232242326" table:style-name="ce29">
            <text:p>[low]</text:p>
          </table:table-cell>
          <table:table-cell office:value-type="float" office:value="0" table:style-name="ce29">
            <text:p>0.00</text:p>
          </table:table-cell>
          <table:table-cell office:value-type="float" office:value="0.63183451053668127" table:style-name="ce29">
            <text:p>0.63</text:p>
          </table:table-cell>
          <table:table-cell office:value-type="float" office:value="101.47093422974289" table:style-name="ce29">
            <text:p>101.47</text:p>
          </table:table-cell>
          <table:table-cell office:value-type="float" office:value="0.96148167780691118" table:style-name="ce29">
            <text:p>0.96</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Motorcycle</text:p>
          </table:table-cell>
          <table:table-cell office:value-type="float" office:value="4.1470144201717094" table:style-name="ce29">
            <text:p>4.15</text:p>
          </table:table-cell>
          <table:table-cell office:value-type="float" office:value="0.87465457841094107" table:style-name="ce29">
            <text:p>0.87</text:p>
          </table:table-cell>
          <table:table-cell office:value-type="float" office:value="2.432691446486265" table:style-name="ce29">
            <text:p>2.43</text:p>
          </table:table-cell>
          <table:table-cell office:value-type="float" office:value="5.8613373938571538" table:style-name="ce29">
            <text:p>5.86</text:p>
          </table:table-cell>
          <table:table-cell office:value-type="float" office:value="21.091187292633663" table:style-name="ce29">
            <text:p>21.09</text:p>
          </table:table-cell>
          <table:table-cell office:value-type="float" office:value="1.1512798829216859"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Other private transport [note 4]</text:p>
          </table:table-cell>
          <table:table-cell office:value-type="float" office:value="7.6086920661293496" table:style-name="ce29">
            <text:p>7.61</text:p>
          </table:table-cell>
          <table:table-cell office:value-type="float" office:value="2.0287764741049399" table:style-name="ce29">
            <text:p>2.03</text:p>
          </table:table-cell>
          <table:table-cell office:value-type="float" office:value="3.632290176883668" table:style-name="ce29">
            <text:p>3.63</text:p>
          </table:table-cell>
          <table:table-cell office:value-type="float" office:value="11.585093955375029" table:style-name="ce29">
            <text:p>11.59</text:p>
          </table:table-cell>
          <table:table-cell office:value-type="float" office:value="26.663931940894116" table:style-name="ce29">
            <text:p>26.66</text:p>
          </table:table-cell>
          <table:table-cell office:value-type="float" office:value="1.041216694619763" table:style-name="ce29">
            <text:p>1.04</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Other private transport [note 4]</text:p>
          </table:table-cell>
          <table:table-cell office:value-type="float" office:value="6.3155092581393406" table:style-name="ce29">
            <text:p>6.32</text:p>
          </table:table-cell>
          <table:table-cell office:value-type="float" office:value="1.96792089065874" table:style-name="ce29">
            <text:p>1.97</text:p>
          </table:table-cell>
          <table:table-cell office:value-type="float" office:value="2.4583843124482119" table:style-name="ce29">
            <text:p>2.46</text:p>
          </table:table-cell>
          <table:table-cell office:value-type="float" office:value="10.172634203830469" table:style-name="ce29">
            <text:p>10.17</text:p>
          </table:table-cell>
          <table:table-cell office:value-type="float" office:value="31.160129931287976" table:style-name="ce29">
            <text:p>31.16</text:p>
          </table:table-cell>
          <table:table-cell office:value-type="float" office:value="1.006836436209587" table:style-name="ce29">
            <text:p>1.01</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Other private transport [note 4]</text:p>
          </table:table-cell>
          <table:table-cell office:value-type="float" office:value="6.9460869893918611" table:style-name="ce29">
            <text:p>6.95</text:p>
          </table:table-cell>
          <table:table-cell office:value-type="float" office:value="1.414761651646685" table:style-name="ce29">
            <text:p>1.41</text:p>
          </table:table-cell>
          <table:table-cell office:value-type="float" office:value="4.1731541521643587" table:style-name="ce29">
            <text:p>4.17</text:p>
          </table:table-cell>
          <table:table-cell office:value-type="float" office:value="9.7190198266193626" table:style-name="ce29">
            <text:p>9.72</text:p>
          </table:table-cell>
          <table:table-cell office:value-type="float" office:value="20.36775027158923" table:style-name="ce29">
            <text:p>20.37</text:p>
          </table:table-cell>
          <table:table-cell office:value-type="float" office:value="1.025571934955972"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Bus in London</text:p>
          </table:table-cell>
          <table:table-cell office:value-type="float" office:value="13.338181091296191" table:style-name="ce29">
            <text:p>13.34</text:p>
          </table:table-cell>
          <table:table-cell office:value-type="float" office:value="3.668253812429541" table:style-name="ce29">
            <text:p>3.67</text:p>
          </table:table-cell>
          <table:table-cell office:value-type="float" office:value="6.1484036189342861" table:style-name="ce29">
            <text:p>6.15</text:p>
          </table:table-cell>
          <table:table-cell office:value-type="float" office:value="20.527958563658089" table:style-name="ce29">
            <text:p>20.53</text:p>
          </table:table-cell>
          <table:table-cell office:value-type="float" office:value="27.501904400017889" table:style-name="ce29">
            <text:p>27.50</text:p>
          </table:table-cell>
          <table:table-cell office:value-type="float" office:value="1.547393490879732" table:style-name="ce29">
            <text:p>1.55</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Bus in London</text:p>
          </table:table-cell>
          <table:table-cell office:value-type="float" office:value="12.913359770429601" table:style-name="ce29">
            <text:p>12.91</text:p>
          </table:table-cell>
          <table:table-cell office:value-type="float" office:value="2.4682796576549531" table:style-name="ce29">
            <text:p>2.47</text:p>
          </table:table-cell>
          <table:table-cell office:value-type="float" office:value="8.0755316414258935" table:style-name="ce29">
            <text:p>8.08</text:p>
          </table:table-cell>
          <table:table-cell office:value-type="float" office:value="17.751187899433312" table:style-name="ce29">
            <text:p>17.75</text:p>
          </table:table-cell>
          <table:table-cell office:value-type="float" office:value="19.114155429225203" table:style-name="ce29">
            <text:p>19.11</text:p>
          </table:table-cell>
          <table:table-cell office:value-type="float" office:value="1.1852707974848951" table:style-name="ce29">
            <text:p>1.19</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Bus in London</text:p>
          </table:table-cell>
          <table:table-cell office:value-type="float" office:value="13.117278628412199" table:style-name="ce29">
            <text:p>13.12</text:p>
          </table:table-cell>
          <table:table-cell office:value-type="float" office:value="2.1327513255019999" table:style-name="ce29">
            <text:p>2.13</text:p>
          </table:table-cell>
          <table:table-cell office:value-type="float" office:value="8.9370860304282829" table:style-name="ce29">
            <text:p>8.94</text:p>
          </table:table-cell>
          <table:table-cell office:value-type="float" office:value="17.297471226396119" table:style-name="ce29">
            <text:p>17.30</text:p>
          </table:table-cell>
          <table:table-cell office:value-type="float" office:value="16.259099054909395" table:style-name="ce29">
            <text:p>16.26</text:p>
          </table:table-cell>
          <table:table-cell office:value-type="float" office:value="1.3621320766691589" table:style-name="ce29">
            <text:p>1.36</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Other local bus</text:p>
          </table:table-cell>
          <table:table-cell office:value-type="float" office:value="10.85814908846314" table:style-name="ce29">
            <text:p>10.86</text:p>
          </table:table-cell>
          <table:table-cell office:value-type="float" office:value="1.668333381279071" table:style-name="ce29">
            <text:p>1.67</text:p>
          </table:table-cell>
          <table:table-cell office:value-type="float" office:value="7.5882156611561644" table:style-name="ce29">
            <text:p>7.59</text:p>
          </table:table-cell>
          <table:table-cell office:value-type="float" office:value="14.128082515770121" table:style-name="ce29">
            <text:p>14.13</text:p>
          </table:table-cell>
          <table:table-cell office:value-type="float" office:value="15.36480451398192" table:style-name="ce29">
            <text:p>15.36</text:p>
          </table:table-cell>
          <table:table-cell office:value-type="float" office:value="1.0613558850375899"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Other local bus</text:p>
          </table:table-cell>
          <table:table-cell office:value-type="float" office:value="19.647781452417689" table:style-name="ce29">
            <text:p>19.65</text:p>
          </table:table-cell>
          <table:table-cell office:value-type="float" office:value="2.4128666055608319" table:style-name="ce29">
            <text:p>2.41</text:p>
          </table:table-cell>
          <table:table-cell office:value-type="float" office:value="14.91856290551846" table:style-name="ce29">
            <text:p>14.92</text:p>
          </table:table-cell>
          <table:table-cell office:value-type="float" office:value="24.376999999316919" table:style-name="ce29">
            <text:p>24.38</text:p>
          </table:table-cell>
          <table:table-cell office:value-type="float" office:value="12.28060588623824" table:style-name="ce29">
            <text:p>12.28</text:p>
          </table:table-cell>
          <table:table-cell office:value-type="float" office:value="0.99459487602126384" table:style-name="ce29">
            <text:p>0.99</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Other local bus</text:p>
          </table:table-cell>
          <table:table-cell office:value-type="float" office:value="15.343154377400801" table:style-name="ce29">
            <text:p>15.34</text:p>
          </table:table-cell>
          <table:table-cell office:value-type="float" office:value="1.56966029820683" table:style-name="ce29">
            <text:p>1.57</text:p>
          </table:table-cell>
          <table:table-cell office:value-type="float" office:value="12.26662019291541" table:style-name="ce29">
            <text:p>12.27</text:p>
          </table:table-cell>
          <table:table-cell office:value-type="float" office:value="18.41968856188619" table:style-name="ce29">
            <text:p>18.42</text:p>
          </table:table-cell>
          <table:table-cell office:value-type="float" office:value="10.230362411778962" table:style-name="ce29">
            <text:p>10.23</text:p>
          </table:table-cell>
          <table:table-cell office:value-type="float" office:value="1.0753224494677831"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Non-local bus</text:p>
          </table:table-cell>
          <table:table-cell office:value-type="float" office:value="0.1268500363434725" table:style-name="ce29">
            <text:p>[low]</text:p>
          </table:table-cell>
          <table:table-cell office:value-type="float" office:value="8.8878988023123051E-2" table:style-name="ce29">
            <text:p>[low]</text:p>
          </table:table-cell>
          <table:table-cell office:value-type="float" office:value="0" table:style-name="ce29">
            <text:p>0.00</text:p>
          </table:table-cell>
          <table:table-cell office:value-type="float" office:value="0.30105285286879369" table:style-name="ce29">
            <text:p>[low]</text:p>
          </table:table-cell>
          <table:table-cell office:value-type="float" office:value="70.066190428566344" table:style-name="ce29">
            <text:p>70.07</text:p>
          </table:table-cell>
          <table:table-cell office:value-type="float" office:value="1.0161920824482571" table:style-name="ce29">
            <text:p>1.02</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Non-local bus</text:p>
          </table:table-cell>
          <table:table-cell office:value-type="float" office:value="0.15648282889679119" table:style-name="ce29">
            <text:p>[low]</text:p>
          </table:table-cell>
          <table:table-cell office:value-type="float" office:value="0.1558052869398236" table:style-name="ce29">
            <text:p>[low]</text:p>
          </table:table-cell>
          <table:table-cell office:value-type="float" office:value="0" table:style-name="ce29">
            <text:p>0.00</text:p>
          </table:table-cell>
          <table:table-cell office:value-type="float" office:value="0.4618611912988454" table:style-name="ce29">
            <text:p>[low]</text:p>
          </table:table-cell>
          <table:table-cell office:value-type="float" office:value="99.56701833565748" table:style-name="ce29">
            <text:p>99.57</text:p>
          </table:table-cell>
          <table:table-cell office:value-type="float" office:value="0.95630161743378184" table:style-name="ce29">
            <text:p>0.96</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Non-local bus</text:p>
          </table:table-cell>
          <table:table-cell office:value-type="float" office:value="0.1419435872389592" table:style-name="ce29">
            <text:p>[low]</text:p>
          </table:table-cell>
          <table:table-cell office:value-type="float" office:value="9.1052640025848564E-2" table:style-name="ce29">
            <text:p>[low]</text:p>
          </table:table-cell>
          <table:table-cell office:value-type="float" office:value="0" table:style-name="ce29">
            <text:p>0.00</text:p>
          </table:table-cell>
          <table:table-cell office:value-type="float" office:value="0.32040676168962229" table:style-name="ce29">
            <text:p>[low]</text:p>
          </table:table-cell>
          <table:table-cell office:value-type="float" office:value="64.14706137626581" table:style-name="ce29">
            <text:p>64.15</text:p>
          </table:table-cell>
          <table:table-cell office:value-type="float" office:value="0.97337563689836892" table:style-name="ce29">
            <text:p>0.97</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London Underground</text:p>
          </table:table-cell>
          <table:table-cell office:value-type="float" office:value="11.03575748965509" table:style-name="ce29">
            <text:p>11.04</text:p>
          </table:table-cell>
          <table:table-cell office:value-type="float" office:value="1.880127217059854" table:style-name="ce29">
            <text:p>1.88</text:p>
          </table:table-cell>
          <table:table-cell office:value-type="float" office:value="7.3507081442177782" table:style-name="ce29">
            <text:p>7.35</text:p>
          </table:table-cell>
          <table:table-cell office:value-type="float" office:value="14.720806835092411" table:style-name="ce29">
            <text:p>14.72</text:p>
          </table:table-cell>
          <table:table-cell office:value-type="float" office:value="17.036684784187074" table:style-name="ce29">
            <text:p>17.04</text:p>
          </table:table-cell>
          <table:table-cell office:value-type="float" office:value="1.0873264196609149"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London Underground</text:p>
          </table:table-cell>
          <table:table-cell office:value-type="float" office:value="6.7847501288238954" table:style-name="ce29">
            <text:p>6.78</text:p>
          </table:table-cell>
          <table:table-cell office:value-type="float" office:value="1.3383902341444669" table:style-name="ce29">
            <text:p>1.34</text:p>
          </table:table-cell>
          <table:table-cell office:value-type="float" office:value="4.16150526990074" table:style-name="ce29">
            <text:p>4.16</text:p>
          </table:table-cell>
          <table:table-cell office:value-type="float" office:value="9.4079949877470508" table:style-name="ce29">
            <text:p>9.41</text:p>
          </table:table-cell>
          <table:table-cell office:value-type="float" office:value="19.726448413457938" table:style-name="ce29">
            <text:p>19.73</text:p>
          </table:table-cell>
          <table:table-cell office:value-type="float" office:value="1.149938113570806"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London Underground</text:p>
          </table:table-cell>
          <table:table-cell office:value-type="float" office:value="8.8617793893346573" table:style-name="ce29">
            <text:p>8.86</text:p>
          </table:table-cell>
          <table:table-cell office:value-type="float" office:value="1.178535346615152" table:style-name="ce29">
            <text:p>1.18</text:p>
          </table:table-cell>
          <table:table-cell office:value-type="float" office:value="6.5518501099689601" table:style-name="ce29">
            <text:p>6.55</text:p>
          </table:table-cell>
          <table:table-cell office:value-type="float" office:value="11.171708668700351" table:style-name="ce29">
            <text:p>11.17</text:p>
          </table:table-cell>
          <table:table-cell office:value-type="float" office:value="13.299082439736029" table:style-name="ce29">
            <text:p>13.30</text:p>
          </table:table-cell>
          <table:table-cell office:value-type="float" office:value="1.1429288183305299" table:style-name="ce29">
            <text:p>1.14</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Surface Rail</text:p>
          </table:table-cell>
          <table:table-cell office:value-type="float" office:value="22.68133146766354" table:style-name="ce29">
            <text:p>22.68</text:p>
          </table:table-cell>
          <table:table-cell office:value-type="float" office:value="2.272412833747774" table:style-name="ce29">
            <text:p>2.27</text:p>
          </table:table-cell>
          <table:table-cell office:value-type="float" office:value="18.227402313517899" table:style-name="ce29">
            <text:p>18.23</text:p>
          </table:table-cell>
          <table:table-cell office:value-type="float" office:value="27.135260621809181" table:style-name="ce29">
            <text:p>27.14</text:p>
          </table:table-cell>
          <table:table-cell office:value-type="float" office:value="10.018868764329474" table:style-name="ce29">
            <text:p>10.02</text:p>
          </table:table-cell>
          <table:table-cell office:value-type="float" office:value="1.08410055309449"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Surface Rail</text:p>
          </table:table-cell>
          <table:table-cell office:value-type="float" office:value="16.005077842694789" table:style-name="ce29">
            <text:p>16.01</text:p>
          </table:table-cell>
          <table:table-cell office:value-type="float" office:value="1.6563258128782441" table:style-name="ce29">
            <text:p>1.66</text:p>
          </table:table-cell>
          <table:table-cell office:value-type="float" office:value="12.758679249453429" table:style-name="ce29">
            <text:p>12.76</text:p>
          </table:table-cell>
          <table:table-cell office:value-type="float" office:value="19.251476435936151" table:style-name="ce29">
            <text:p>19.25</text:p>
          </table:table-cell>
          <table:table-cell office:value-type="float" office:value="10.348751997068495" table:style-name="ce29">
            <text:p>10.35</text:p>
          </table:table-cell>
          <table:table-cell office:value-type="float" office:value="1.0582638060292611"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Surface Rail</text:p>
          </table:table-cell>
          <table:table-cell office:value-type="float" office:value="19.26548026079092" table:style-name="ce29">
            <text:p>19.27</text:p>
          </table:table-cell>
          <table:table-cell office:value-type="float" office:value="1.5295269922098009" table:style-name="ce29">
            <text:p>1.53</text:p>
          </table:table-cell>
          <table:table-cell office:value-type="float" office:value="16.26760735605971" table:style-name="ce29">
            <text:p>16.27</text:p>
          </table:table-cell>
          <table:table-cell office:value-type="float" office:value="22.26335316552213" table:style-name="ce29">
            <text:p>22.26</text:p>
          </table:table-cell>
          <table:table-cell office:value-type="float" office:value="7.9392102948125949" table:style-name="ce29">
            <text:p>7.94</text:p>
          </table:table-cell>
          <table:table-cell office:value-type="float" office:value="1.177313363957881"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Taxi or minicab</text:p>
          </table:table-cell>
          <table:table-cell office:value-type="float" office:value="9.5793390566799257" table:style-name="ce29">
            <text:p>9.58</text:p>
          </table:table-cell>
          <table:table-cell office:value-type="float" office:value="1.8311121629757341" table:style-name="ce29">
            <text:p>1.83</text:p>
          </table:table-cell>
          <table:table-cell office:value-type="float" office:value="5.9903592172474873" table:style-name="ce29">
            <text:p>5.99</text:p>
          </table:table-cell>
          <table:table-cell office:value-type="float" office:value="13.168318896112361" table:style-name="ce29">
            <text:p>13.17</text:p>
          </table:table-cell>
          <table:table-cell office:value-type="float" office:value="19.115224465291803" table:style-name="ce29">
            <text:p>19.12</text:p>
          </table:table-cell>
          <table:table-cell office:value-type="float" office:value="1.1139422202832829" table:style-name="ce29">
            <text:p>1.11</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Taxi or minicab</text:p>
          </table:table-cell>
          <table:table-cell office:value-type="float" office:value="11.06598733221051" table:style-name="ce29">
            <text:p>11.07</text:p>
          </table:table-cell>
          <table:table-cell office:value-type="float" office:value="1.345700386503407" table:style-name="ce29">
            <text:p>1.35</text:p>
          </table:table-cell>
          <table:table-cell office:value-type="float" office:value="8.4284145746638295" table:style-name="ce29">
            <text:p>8.43</text:p>
          </table:table-cell>
          <table:table-cell office:value-type="float" office:value="13.70356008975719" table:style-name="ce29">
            <text:p>13.70</text:p>
          </table:table-cell>
          <table:table-cell office:value-type="float" office:value="12.160689743303671" table:style-name="ce29">
            <text:p>12.16</text:p>
          </table:table-cell>
          <table:table-cell office:value-type="float" office:value="1.0984957433251401"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Taxi or minicab</text:p>
          </table:table-cell>
          <table:table-cell office:value-type="float" office:value="10.33560921027553" table:style-name="ce29">
            <text:p>10.34</text:p>
          </table:table-cell>
          <table:table-cell office:value-type="float" office:value="1.1594387366840231" table:style-name="ce29">
            <text:p>1.16</text:p>
          </table:table-cell>
          <table:table-cell office:value-type="float" office:value="8.0631092863748464" table:style-name="ce29">
            <text:p>8.06</text:p>
          </table:table-cell>
          <table:table-cell office:value-type="float" office:value="12.60810913417621" table:style-name="ce29">
            <text:p>12.61</text:p>
          </table:table-cell>
          <table:table-cell office:value-type="float" office:value="11.217904170867103" table:style-name="ce29">
            <text:p>11.22</text:p>
          </table:table-cell>
          <table:table-cell office:value-type="float" office:value="1.1381123381030469" table:style-name="ce29">
            <text:p>1.14</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Other public transport [note 5]</text:p>
          </table:table-cell>
          <table:table-cell office:value-type="float" office:value="1.419356160061112" table:style-name="ce29">
            <text:p>1.42</text:p>
          </table:table-cell>
          <table:table-cell office:value-type="float" office:value="0.52342617325628449" table:style-name="ce29">
            <text:p>0.52</text:p>
          </table:table-cell>
          <table:table-cell office:value-type="float" office:value="0.39344086047879417" table:style-name="ce29">
            <text:p>[low]</text:p>
          </table:table-cell>
          <table:table-cell office:value-type="float" office:value="2.4452714596434291" table:style-name="ce29">
            <text:p>2.45</text:p>
          </table:table-cell>
          <table:table-cell office:value-type="float" office:value="36.877718784392201" table:style-name="ce29">
            <text:p>36.88</text:p>
          </table:table-cell>
          <table:table-cell office:value-type="float" office:value="1.0634289029212469"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Other public transport [note 5]</text:p>
          </table:table-cell>
          <table:table-cell office:value-type="float" office:value="1.6897805584809049" table:style-name="ce29">
            <text:p>1.69</text:p>
          </table:table-cell>
          <table:table-cell office:value-type="float" office:value="0.59779703441127818" table:style-name="ce29">
            <text:p>0.60</text:p>
          </table:table-cell>
          <table:table-cell office:value-type="float" office:value="0.5180983710347995" table:style-name="ce29">
            <text:p>0.52</text:p>
          </table:table-cell>
          <table:table-cell office:value-type="float" office:value="2.8614627459270099" table:style-name="ce29">
            <text:p>2.86</text:p>
          </table:table-cell>
          <table:table-cell office:value-type="float" office:value="35.377199211517237" table:style-name="ce29">
            <text:p>35.38</text:p>
          </table:table-cell>
          <table:table-cell office:value-type="float" office:value="1.0826429887344651"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Other public transport [note 5]</text:p>
          </table:table-cell>
          <table:table-cell office:value-type="float" office:value="1.5570196011411981" table:style-name="ce29">
            <text:p>1.56</text:p>
          </table:table-cell>
          <table:table-cell office:value-type="float" office:value="0.40107971927394581" table:style-name="ce29">
            <text:p>[low]</text:p>
          </table:table-cell>
          <table:table-cell office:value-type="float" office:value="0.77090335136426391" table:style-name="ce29">
            <text:p>0.77</text:p>
          </table:table-cell>
          <table:table-cell office:value-type="float" office:value="2.3431358509181308" table:style-name="ce29">
            <text:p>2.34</text:p>
          </table:table-cell>
          <table:table-cell office:value-type="float" office:value="25.759452159753121" table:style-name="ce29">
            <text:p>25.76</text:p>
          </table:table-cell>
          <table:table-cell office:value-type="float" office:value="1.082169643734302"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All modes</text:p>
          </table:table-cell>
          <table:table-cell office:value-type="float" office:value="921.87278139863486" table:style-name="ce29">
            <text:p>921.87</text:p>
          </table:table-cell>
          <table:table-cell office:value-type="float" office:value="16.94414296347254" table:style-name="ce29">
            <text:p>16.94</text:p>
          </table:table-cell>
          <table:table-cell office:value-type="float" office:value="888.66226119022872" table:style-name="ce29">
            <text:p>888.66</text:p>
          </table:table-cell>
          <table:table-cell office:value-type="float" office:value="955.08330160704099" table:style-name="ce29">
            <text:p>955.08</text:p>
          </table:table-cell>
          <table:table-cell office:value-type="float" office:value="1.8380131516374143" table:style-name="ce29">
            <text:p>1.84</text:p>
          </table:table-cell>
          <table:table-cell office:value-type="float" office:value="1.0452326591447541"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All modes</text:p>
          </table:table-cell>
          <table:table-cell office:value-type="float" office:value="931.38169773786194" table:style-name="ce29">
            <text:p>931.38</text:p>
          </table:table-cell>
          <table:table-cell office:value-type="float" office:value="18.82459696329175" table:style-name="ce29">
            <text:p>18.82</text:p>
          </table:table-cell>
          <table:table-cell office:value-type="float" office:value="894.48548768981016" table:style-name="ce29">
            <text:p>894.49</text:p>
          </table:table-cell>
          <table:table-cell office:value-type="float" office:value="968.27790778591373" table:style-name="ce29">
            <text:p>968.28</text:p>
          </table:table-cell>
          <table:table-cell office:value-type="float" office:value="2.0211473995047244" table:style-name="ce29">
            <text:p>2.02</text:p>
          </table:table-cell>
          <table:table-cell office:value-type="float" office:value="1.1130251720213289" table:style-name="ce29">
            <text:p>1.11</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All modes</text:p>
          </table:table-cell>
          <table:table-cell office:value-type="float" office:value="926.65853833006145" table:style-name="ce29">
            <text:p>926.66</text:p>
          </table:table-cell>
          <table:table-cell office:value-type="float" office:value="13.89045682011176" table:style-name="ce29">
            <text:p>13.89</text:p>
          </table:table-cell>
          <table:table-cell office:value-type="float" office:value="899.43324296264234" table:style-name="ce29">
            <text:p>899.43</text:p>
          </table:table-cell>
          <table:table-cell office:value-type="float" office:value="953.88383369748055" table:style-name="ce29">
            <text:p>953.88</text:p>
          </table:table-cell>
          <table:table-cell office:value-type="float" office:value="1.4989833089051183" table:style-name="ce29">
            <text:p>1.50</text:p>
          </table:table-cell>
          <table:table-cell office:value-type="float" office:value="1.18546717875528" table:style-name="ce29">
            <text:p>1.19</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Walk [note 2]</text:p>
          </table:table-cell>
          <table:table-cell office:value-type="float" office:value="241.47691280664509" table:style-name="ce29">
            <text:p>241.48</text:p>
          </table:table-cell>
          <table:table-cell office:value-type="float" office:value="12.17634731628997" table:style-name="ce29">
            <text:p>12.18</text:p>
          </table:table-cell>
          <table:table-cell office:value-type="float" office:value="217.61127206671679" table:style-name="ce29">
            <text:p>217.61</text:p>
          </table:table-cell>
          <table:table-cell office:value-type="float" office:value="265.34255354657341" table:style-name="ce29">
            <text:p>265.34</text:p>
          </table:table-cell>
          <table:table-cell office:value-type="float" office:value="5.0424478161354456" table:style-name="ce29">
            <text:p>5.04</text:p>
          </table:table-cell>
          <table:table-cell office:value-type="float" office:value="0.92480621186939072" table:style-name="ce29">
            <text:p>0.92</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Walk [note 2]</text:p>
          </table:table-cell>
          <table:table-cell office:value-type="float" office:value="250.0035223325209" table:style-name="ce29">
            <text:p>250.00</text:p>
          </table:table-cell>
          <table:table-cell office:value-type="float" office:value="12.6538563820245" table:style-name="ce29">
            <text:p>12.65</text:p>
          </table:table-cell>
          <table:table-cell office:value-type="float" office:value="225.20196382375289" table:style-name="ce29">
            <text:p>225.20</text:p>
          </table:table-cell>
          <table:table-cell office:value-type="float" office:value="274.80508084128888" table:style-name="ce29">
            <text:p>274.81</text:p>
          </table:table-cell>
          <table:table-cell office:value-type="float" office:value="5.06147124007079" table:style-name="ce29">
            <text:p>5.06</text:p>
          </table:table-cell>
          <table:table-cell office:value-type="float" office:value="0.97866200617298782" table:style-name="ce29">
            <text:p>0.98</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Walk [note 2]</text:p>
          </table:table-cell>
          <table:table-cell office:value-type="float" office:value="245.8516841428368" table:style-name="ce29">
            <text:p>245.85</text:p>
          </table:table-cell>
          <table:table-cell office:value-type="float" office:value="9.9233067648696061" table:style-name="ce29">
            <text:p>9.92</text:p>
          </table:table-cell>
          <table:table-cell office:value-type="float" office:value="226.40200288369229" table:style-name="ce29">
            <text:p>226.40</text:p>
          </table:table-cell>
          <table:table-cell office:value-type="float" office:value="265.30136540198117" table:style-name="ce29">
            <text:p>265.30</text:p>
          </table:table-cell>
          <table:table-cell office:value-type="float" office:value="4.0362980629834881" table:style-name="ce29">
            <text:p>4.04</text:p>
          </table:table-cell>
          <table:table-cell office:value-type="float" office:value="1.0755350217274331"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Walks of a mile or more</text:p>
          </table:table-cell>
          <table:table-cell office:value-type="float" office:value="95.946078502224921" table:style-name="ce29">
            <text:p>95.95</text:p>
          </table:table-cell>
          <table:table-cell office:value-type="float" office:value="5.8641257567622613" table:style-name="ce29">
            <text:p>5.86</text:p>
          </table:table-cell>
          <table:table-cell office:value-type="float" office:value="84.452392018970883" table:style-name="ce29">
            <text:p>84.45</text:p>
          </table:table-cell>
          <table:table-cell office:value-type="float" office:value="107.439764985479" table:style-name="ce29">
            <text:p>107.44</text:p>
          </table:table-cell>
          <table:table-cell office:value-type="float" office:value="6.1118972742864903" table:style-name="ce29">
            <text:p>6.11</text:p>
          </table:table-cell>
          <table:table-cell office:value-type="float" office:value="0.95680955328779271" table:style-name="ce29">
            <text:p>0.96</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Walks of a mile or more</text:p>
          </table:table-cell>
          <table:table-cell office:value-type="float" office:value="91.837577197856632" table:style-name="ce29">
            <text:p>91.84</text:p>
          </table:table-cell>
          <table:table-cell office:value-type="float" office:value="5.4356560941553402" table:style-name="ce29">
            <text:p>5.44</text:p>
          </table:table-cell>
          <table:table-cell office:value-type="float" office:value="81.183691253312162" table:style-name="ce29">
            <text:p>81.18</text:p>
          </table:table-cell>
          <table:table-cell office:value-type="float" office:value="102.4914631424011" table:style-name="ce29">
            <text:p>102.49</text:p>
          </table:table-cell>
          <table:table-cell office:value-type="float" office:value="5.9187712263408896" table:style-name="ce29">
            <text:p>5.92</text:p>
          </table:table-cell>
          <table:table-cell office:value-type="float" office:value="0.9398355130469378" table:style-name="ce29">
            <text:p>0.94</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Walks of a mile or more</text:p>
          </table:table-cell>
          <table:table-cell office:value-type="float" office:value="93.838118276473821" table:style-name="ce29">
            <text:p>93.84</text:p>
          </table:table-cell>
          <table:table-cell office:value-type="float" office:value="4.5586866903495409" table:style-name="ce29">
            <text:p>4.56</text:p>
          </table:table-cell>
          <table:table-cell office:value-type="float" office:value="84.903092363388723" table:style-name="ce29">
            <text:p>84.90</text:p>
          </table:table-cell>
          <table:table-cell office:value-type="float" office:value="102.77314418955891" table:style-name="ce29">
            <text:p>102.77</text:p>
          </table:table-cell>
          <table:table-cell office:value-type="float" office:value="4.8580329338215753" table:style-name="ce29">
            <text:p>4.86</text:p>
          </table:table-cell>
          <table:table-cell office:value-type="float" office:value="1.0831308489403819"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Pedal cycle [note 3]</text:p>
          </table:table-cell>
          <table:table-cell office:value-type="float" office:value="17.0497875798312" table:style-name="ce29">
            <text:p>17.05</text:p>
          </table:table-cell>
          <table:table-cell office:value-type="float" office:value="2.7163417357358268" table:style-name="ce29">
            <text:p>2.72</text:p>
          </table:table-cell>
          <table:table-cell office:value-type="float" office:value="11.72575777778898" table:style-name="ce29">
            <text:p>11.73</text:p>
          </table:table-cell>
          <table:table-cell office:value-type="float" office:value="22.37381738187343" table:style-name="ce29">
            <text:p>22.37</text:p>
          </table:table-cell>
          <table:table-cell office:value-type="float" office:value="15.931821572657503" table:style-name="ce29">
            <text:p>15.93</text:p>
          </table:table-cell>
          <table:table-cell office:value-type="float" office:value="0.97066321854711257" table:style-name="ce29">
            <text:p>0.97</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Pedal cycle [note 3]</text:p>
          </table:table-cell>
          <table:table-cell office:value-type="float" office:value="8.2169015926104141" table:style-name="ce29">
            <text:p>8.22</text:p>
          </table:table-cell>
          <table:table-cell office:value-type="float" office:value="1.388246778715347" table:style-name="ce29">
            <text:p>1.39</text:p>
          </table:table-cell>
          <table:table-cell office:value-type="float" office:value="5.4959379063283338" table:style-name="ce29">
            <text:p>5.50</text:p>
          </table:table-cell>
          <table:table-cell office:value-type="float" office:value="10.937865278892501" table:style-name="ce29">
            <text:p>10.94</text:p>
          </table:table-cell>
          <table:table-cell office:value-type="float" office:value="16.895015269062231" table:style-name="ce29">
            <text:p>16.90</text:p>
          </table:table-cell>
          <table:table-cell office:value-type="float" office:value="0.90999237988303838" table:style-name="ce29">
            <text:p>0.91</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Pedal cycle [note 3]</text:p>
          </table:table-cell>
          <table:table-cell office:value-type="float" office:value="12.517874125195361" table:style-name="ce29">
            <text:p>12.52</text:p>
          </table:table-cell>
          <table:table-cell office:value-type="float" office:value="1.535256194918081" table:style-name="ce29">
            <text:p>1.54</text:p>
          </table:table-cell>
          <table:table-cell office:value-type="float" office:value="9.5087719831559205" table:style-name="ce29">
            <text:p>9.51</text:p>
          </table:table-cell>
          <table:table-cell office:value-type="float" office:value="15.526976267234801" table:style-name="ce29">
            <text:p>15.53</text:p>
          </table:table-cell>
          <table:table-cell office:value-type="float" office:value="12.264512165272478" table:style-name="ce29">
            <text:p>12.26</text:p>
          </table:table-cell>
          <table:table-cell office:value-type="float" office:value="0.97571229647000024" table:style-name="ce29">
            <text:p>0.98</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Car or van driver</text:p>
          </table:table-cell>
          <table:table-cell office:value-type="float" office:value="529.37119189363807" table:style-name="ce29">
            <text:p>529.37</text:p>
          </table:table-cell>
          <table:table-cell office:value-type="float" office:value="13.5279536365891" table:style-name="ce29">
            <text:p>13.53</text:p>
          </table:table-cell>
          <table:table-cell office:value-type="float" office:value="502.85640276592341" table:style-name="ce29">
            <text:p>502.86</text:p>
          </table:table-cell>
          <table:table-cell office:value-type="float" office:value="555.88598102135268" table:style-name="ce29">
            <text:p>555.89</text:p>
          </table:table-cell>
          <table:table-cell office:value-type="float" office:value="2.555475976733383" table:style-name="ce29">
            <text:p>2.56</text:p>
          </table:table-cell>
          <table:table-cell office:value-type="float" office:value="0.92311314092616603" table:style-name="ce29">
            <text:p>0.92</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Car or van driver</text:p>
          </table:table-cell>
          <table:table-cell office:value-type="float" office:value="395.96203129885049" table:style-name="ce29">
            <text:p>395.96</text:p>
          </table:table-cell>
          <table:table-cell office:value-type="float" office:value="12.10098748890767" table:style-name="ce29">
            <text:p>12.10</text:p>
          </table:table-cell>
          <table:table-cell office:value-type="float" office:value="372.2440958205915" table:style-name="ce29">
            <text:p>372.24</text:p>
          </table:table-cell>
          <table:table-cell office:value-type="float" office:value="419.6799667771096" table:style-name="ce29">
            <text:p>419.68</text:p>
          </table:table-cell>
          <table:table-cell office:value-type="float" office:value="3.0560979418186958" table:style-name="ce29">
            <text:p>3.06</text:p>
          </table:table-cell>
          <table:table-cell office:value-type="float" office:value="0.90431092766503829" table:style-name="ce29">
            <text:p>0.90</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Car or van driver</text:p>
          </table:table-cell>
          <table:table-cell office:value-type="float" office:value="460.92258169467129" table:style-name="ce29">
            <text:p>460.92</text:p>
          </table:table-cell>
          <table:table-cell office:value-type="float" office:value="8.8619510927239364" table:style-name="ce29">
            <text:p>8.86</text:p>
          </table:table-cell>
          <table:table-cell office:value-type="float" office:value="443.55315755293242" table:style-name="ce29">
            <text:p>443.55</text:p>
          </table:table-cell>
          <table:table-cell office:value-type="float" office:value="478.29200583641023" table:style-name="ce29">
            <text:p>478.29</text:p>
          </table:table-cell>
          <table:table-cell office:value-type="float" office:value="1.9226550064310701" table:style-name="ce29">
            <text:p>1.92</text:p>
          </table:table-cell>
          <table:table-cell office:value-type="float" office:value="0.88730183158608333" table:style-name="ce29">
            <text:p>0.89</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Car or van passenger</text:p>
          </table:table-cell>
          <table:table-cell office:value-type="float" office:value="62.277285312478959" table:style-name="ce29">
            <text:p>62.28</text:p>
          </table:table-cell>
          <table:table-cell office:value-type="float" office:value="4.066056281263867" table:style-name="ce29">
            <text:p>4.07</text:p>
          </table:table-cell>
          <table:table-cell office:value-type="float" office:value="54.307815001201782" table:style-name="ce29">
            <text:p>54.31</text:p>
          </table:table-cell>
          <table:table-cell office:value-type="float" office:value="70.246755623756144" table:style-name="ce29">
            <text:p>70.25</text:p>
          </table:table-cell>
          <table:table-cell office:value-type="float" office:value="6.5289555587759711" table:style-name="ce29">
            <text:p>6.53</text:p>
          </table:table-cell>
          <table:table-cell office:value-type="float" office:value="0.91762244740239662" table:style-name="ce29">
            <text:p>0.92</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Car or van passenger</text:p>
          </table:table-cell>
          <table:table-cell office:value-type="float" office:value="181.17827098683051" table:style-name="ce29">
            <text:p>181.18</text:p>
          </table:table-cell>
          <table:table-cell office:value-type="float" office:value="6.7982085114748898" table:style-name="ce29">
            <text:p>6.80</text:p>
          </table:table-cell>
          <table:table-cell office:value-type="float" office:value="167.85378230433969" table:style-name="ce29">
            <text:p>167.85</text:p>
          </table:table-cell>
          <table:table-cell office:value-type="float" office:value="194.50275966932131" table:style-name="ce29">
            <text:p>194.50</text:p>
          </table:table-cell>
          <table:table-cell office:value-type="float" office:value="3.7522206578343154" table:style-name="ce29">
            <text:p>3.75</text:p>
          </table:table-cell>
          <table:table-cell office:value-type="float" office:value="0.90004526408829022" table:style-name="ce29">
            <text:p>0.90</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Car or van passenger</text:p>
          </table:table-cell>
          <table:table-cell office:value-type="float" office:value="123.28214573144631" table:style-name="ce29">
            <text:p>123.28</text:p>
          </table:table-cell>
          <table:table-cell office:value-type="float" office:value="4.1132983130981788" table:style-name="ce29">
            <text:p>4.11</text:p>
          </table:table-cell>
          <table:table-cell office:value-type="float" office:value="115.22008103777389" table:style-name="ce29">
            <text:p>115.22</text:p>
          </table:table-cell>
          <table:table-cell office:value-type="float" office:value="131.34421042511869" table:style-name="ce29">
            <text:p>131.34</text:p>
          </table:table-cell>
          <table:table-cell office:value-type="float" office:value="3.3364914997979103" table:style-name="ce29">
            <text:p>3.34</text:p>
          </table:table-cell>
          <table:table-cell office:value-type="float" office:value="0.89607533997730104" table:style-name="ce29">
            <text:p>0.90</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Motorcycle</text:p>
          </table:table-cell>
          <table:table-cell office:value-type="float" office:value="5.3871940874511912" table:style-name="ce29">
            <text:p>5.39</text:p>
          </table:table-cell>
          <table:table-cell office:value-type="float" office:value="1.4159032596653589" table:style-name="ce29">
            <text:p>1.42</text:p>
          </table:table-cell>
          <table:table-cell office:value-type="float" office:value="2.6120236985070879" table:style-name="ce29">
            <text:p>2.61</text:p>
          </table:table-cell>
          <table:table-cell office:value-type="float" office:value="8.1623644763952949" table:style-name="ce29">
            <text:p>8.16</text:p>
          </table:table-cell>
          <table:table-cell office:value-type="float" office:value="26.2827593860695" table:style-name="ce29">
            <text:p>26.28</text:p>
          </table:table-cell>
          <table:table-cell office:value-type="float" office:value="0.89115999886393682" table:style-name="ce29">
            <text:p>0.89</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Motorcycle</text:p>
          </table:table-cell>
          <table:table-cell office:value-type="float" office:value="0.66051558657282183" table:style-name="ce29">
            <text:p>0.66</text:p>
          </table:table-cell>
          <table:table-cell office:value-type="float" office:value="0.40221044984911269" table:style-name="ce29">
            <text:p>[low]</text:p>
          </table:table-cell>
          <table:table-cell office:value-type="float" office:value="0" table:style-name="ce29">
            <text:p>0.00</text:p>
          </table:table-cell>
          <table:table-cell office:value-type="float" office:value="1.448848068277083" table:style-name="ce29">
            <text:p>1.45</text:p>
          </table:table-cell>
          <table:table-cell office:value-type="float" office:value="60.893407820402587" table:style-name="ce29">
            <text:p>60.89</text:p>
          </table:table-cell>
          <table:table-cell office:value-type="float" office:value="0.8389350737197302" table:style-name="ce29">
            <text:p>0.84</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Motorcycle</text:p>
          </table:table-cell>
          <table:table-cell office:value-type="float" office:value="2.9620639629528229" table:style-name="ce29">
            <text:p>2.96</text:p>
          </table:table-cell>
          <table:table-cell office:value-type="float" office:value="0.72143782831775727" table:style-name="ce29">
            <text:p>0.72</text:p>
          </table:table-cell>
          <table:table-cell office:value-type="float" office:value="1.5480458194500191" table:style-name="ce29">
            <text:p>1.55</text:p>
          </table:table-cell>
          <table:table-cell office:value-type="float" office:value="4.3760821064556277" table:style-name="ce29">
            <text:p>4.38</text:p>
          </table:table-cell>
          <table:table-cell office:value-type="float" office:value="24.355916595351648" table:style-name="ce29">
            <text:p>24.36</text:p>
          </table:table-cell>
          <table:table-cell office:value-type="float" office:value="0.8873540243563478" table:style-name="ce29">
            <text:p>0.89</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Other private transport [note 4]</text:p>
          </table:table-cell>
          <table:table-cell office:value-type="float" office:value="9.8470999369611683" table:style-name="ce29">
            <text:p>9.85</text:p>
          </table:table-cell>
          <table:table-cell office:value-type="float" office:value="1.917733649761586" table:style-name="ce29">
            <text:p>1.92</text:p>
          </table:table-cell>
          <table:table-cell office:value-type="float" office:value="6.0883419834284593" table:style-name="ce29">
            <text:p>6.09</text:p>
          </table:table-cell>
          <table:table-cell office:value-type="float" office:value="13.60585789049388" table:style-name="ce29">
            <text:p>13.61</text:p>
          </table:table-cell>
          <table:table-cell office:value-type="float" office:value="19.475111068623946" table:style-name="ce29">
            <text:p>19.48</text:p>
          </table:table-cell>
          <table:table-cell office:value-type="float" office:value="0.74333277688759647" table:style-name="ce29">
            <text:p>0.74</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Other private transport [note 4]</text:p>
          </table:table-cell>
          <table:table-cell office:value-type="float" office:value="3.4962734308573622" table:style-name="ce29">
            <text:p>3.50</text:p>
          </table:table-cell>
          <table:table-cell office:value-type="float" office:value="0.69657011630562216" table:style-name="ce29">
            <text:p>0.70</text:p>
          </table:table-cell>
          <table:table-cell office:value-type="float" office:value="2.130996002898343" table:style-name="ce29">
            <text:p>2.13</text:p>
          </table:table-cell>
          <table:table-cell office:value-type="float" office:value="4.8615508588163809" table:style-name="ce29">
            <text:p>4.86</text:p>
          </table:table-cell>
          <table:table-cell office:value-type="float" office:value="19.923216249559982" table:style-name="ce29">
            <text:p>19.92</text:p>
          </table:table-cell>
          <table:table-cell office:value-type="float" office:value="0.85410102884952854" table:style-name="ce29">
            <text:p>0.85</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Other private transport [note 4]</text:p>
          </table:table-cell>
          <table:table-cell office:value-type="float" office:value="6.5886636645231436" table:style-name="ce29">
            <text:p>6.59</text:p>
          </table:table-cell>
          <table:table-cell office:value-type="float" office:value="1.0296570008882919" table:style-name="ce29">
            <text:p>1.03</text:p>
          </table:table-cell>
          <table:table-cell office:value-type="float" office:value="4.5705359427820902" table:style-name="ce29">
            <text:p>4.57</text:p>
          </table:table-cell>
          <table:table-cell office:value-type="float" office:value="8.6067913862641969" table:style-name="ce29">
            <text:p>8.61</text:p>
          </table:table-cell>
          <table:table-cell office:value-type="float" office:value="15.627706213515053" table:style-name="ce29">
            <text:p>15.63</text:p>
          </table:table-cell>
          <table:table-cell office:value-type="float" office:value="0.77678795611451212" table:style-name="ce29">
            <text:p>0.78</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Bus in London</text:p>
          </table:table-cell>
          <table:table-cell office:value-type="float" office:value="9.844466334405789" table:style-name="ce29">
            <text:p>9.84</text:p>
          </table:table-cell>
          <table:table-cell office:value-type="float" office:value="2.2067401350342739" table:style-name="ce29">
            <text:p>2.21</text:p>
          </table:table-cell>
          <table:table-cell office:value-type="float" office:value="5.5192556697386106" table:style-name="ce29">
            <text:p>5.52</text:p>
          </table:table-cell>
          <table:table-cell office:value-type="float" office:value="14.169676999072969" table:style-name="ce29">
            <text:p>14.17</text:p>
          </table:table-cell>
          <table:table-cell office:value-type="float" office:value="22.416046335816663" table:style-name="ce29">
            <text:p>22.42</text:p>
          </table:table-cell>
          <table:table-cell office:value-type="float" office:value="1.098212664200056"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Bus in London</text:p>
          </table:table-cell>
          <table:table-cell office:value-type="float" office:value="14.21277236759212" table:style-name="ce29">
            <text:p>14.21</text:p>
          </table:table-cell>
          <table:table-cell office:value-type="float" office:value="2.1904488711940622" table:style-name="ce29">
            <text:p>2.19</text:p>
          </table:table-cell>
          <table:table-cell office:value-type="float" office:value="9.919492580051763" table:style-name="ce29">
            <text:p>9.92</text:p>
          </table:table-cell>
          <table:table-cell office:value-type="float" office:value="18.50605215513249" table:style-name="ce29">
            <text:p>18.51</text:p>
          </table:table-cell>
          <table:table-cell office:value-type="float" office:value="15.411833909256936" table:style-name="ce29">
            <text:p>15.41</text:p>
          </table:table-cell>
          <table:table-cell office:value-type="float" office:value="0.96582471109525514" table:style-name="ce29">
            <text:p>0.97</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Bus in London</text:p>
          </table:table-cell>
          <table:table-cell office:value-type="float" office:value="12.085725297150869" table:style-name="ce29">
            <text:p>12.09</text:p>
          </table:table-cell>
          <table:table-cell office:value-type="float" office:value="1.6401796330500129" table:style-name="ce29">
            <text:p>1.64</text:p>
          </table:table-cell>
          <table:table-cell office:value-type="float" office:value="8.8709732163728461" table:style-name="ce29">
            <text:p>8.87</text:p>
          </table:table-cell>
          <table:table-cell office:value-type="float" office:value="15.3004773779289" table:style-name="ce29">
            <text:p>15.30</text:p>
          </table:table-cell>
          <table:table-cell office:value-type="float" office:value="13.571213913298811" table:style-name="ce29">
            <text:p>13.57</text:p>
          </table:table-cell>
          <table:table-cell office:value-type="float" office:value="1.082368361273186"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Other local bus</text:p>
          </table:table-cell>
          <table:table-cell office:value-type="float" office:value="23.2258064950543" table:style-name="ce29">
            <text:p>23.23</text:p>
          </table:table-cell>
          <table:table-cell office:value-type="float" office:value="2.8600549709408791" table:style-name="ce29">
            <text:p>2.86</text:p>
          </table:table-cell>
          <table:table-cell office:value-type="float" office:value="17.620098752010179" table:style-name="ce29">
            <text:p>17.62</text:p>
          </table:table-cell>
          <table:table-cell office:value-type="float" office:value="28.831514238098421" table:style-name="ce29">
            <text:p>28.83</text:p>
          </table:table-cell>
          <table:table-cell office:value-type="float" office:value="12.314125546296525" table:style-name="ce29">
            <text:p>12.31</text:p>
          </table:table-cell>
          <table:table-cell office:value-type="float" office:value="0.99646929838129783" table:style-name="ce29">
            <text:p>1.00</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Other local bus</text:p>
          </table:table-cell>
          <table:table-cell office:value-type="float" office:value="32.910205803976019" table:style-name="ce29">
            <text:p>32.91</text:p>
          </table:table-cell>
          <table:table-cell office:value-type="float" office:value="2.9193470061173659" table:style-name="ce29">
            <text:p>2.92</text:p>
          </table:table-cell>
          <table:table-cell office:value-type="float" office:value="27.18828567198598" table:style-name="ce29">
            <text:p>27.19</text:p>
          </table:table-cell>
          <table:table-cell office:value-type="float" office:value="38.632125935966059" table:style-name="ce29">
            <text:p>38.63</text:p>
          </table:table-cell>
          <table:table-cell office:value-type="float" office:value="8.870643421393213" table:style-name="ce29">
            <text:p>8.87</text:p>
          </table:table-cell>
          <table:table-cell office:value-type="float" office:value="0.95451607036790942" table:style-name="ce29">
            <text:p>0.95</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Other local bus</text:p>
          </table:table-cell>
          <table:table-cell office:value-type="float" office:value="28.194608265128739" table:style-name="ce29">
            <text:p>28.19</text:p>
          </table:table-cell>
          <table:table-cell office:value-type="float" office:value="2.1599492135838179" table:style-name="ce29">
            <text:p>2.16</text:p>
          </table:table-cell>
          <table:table-cell office:value-type="float" office:value="23.961107806504451" table:style-name="ce29">
            <text:p>23.96</text:p>
          </table:table-cell>
          <table:table-cell office:value-type="float" office:value="32.42810872375302" table:style-name="ce29">
            <text:p>32.43</text:p>
          </table:table-cell>
          <table:table-cell office:value-type="float" office:value="7.6608591021115764" table:style-name="ce29">
            <text:p>7.66</text:p>
          </table:table-cell>
          <table:table-cell office:value-type="float" office:value="1.0276230861539459"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Non-local bus</text:p>
          </table:table-cell>
          <table:table-cell office:value-type="float" office:value="0.50469251589623754" table:style-name="ce29">
            <text:p>0.50</text:p>
          </table:table-cell>
          <table:table-cell office:value-type="float" office:value="0.27644700290236962" table:style-name="ce29">
            <text:p>[low]</text:p>
          </table:table-cell>
          <table:table-cell office:value-type="float" office:value="0" table:style-name="ce29">
            <text:p>0.00</text:p>
          </table:table-cell>
          <table:table-cell office:value-type="float" office:value="1.046528641584882" table:style-name="ce29">
            <text:p>1.05</text:p>
          </table:table-cell>
          <table:table-cell office:value-type="float" office:value="54.775332344972959" table:style-name="ce29">
            <text:p>54.78</text:p>
          </table:table-cell>
          <table:table-cell office:value-type="float" office:value="0.93879238381571772" table:style-name="ce29">
            <text:p>0.94</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Non-local bus</text:p>
          </table:table-cell>
          <table:table-cell office:value-type="float" office:value="0.70026102753326747" table:style-name="ce29">
            <text:p>0.70</text:p>
          </table:table-cell>
          <table:table-cell office:value-type="float" office:value="0.2294904394408824" table:style-name="ce29">
            <text:p>[low]</text:p>
          </table:table-cell>
          <table:table-cell office:value-type="float" office:value="0.2504597662291379" table:style-name="ce29">
            <text:p>[low]</text:p>
          </table:table-cell>
          <table:table-cell office:value-type="float" office:value="1.150062288837397" table:style-name="ce29">
            <text:p>1.15</text:p>
          </table:table-cell>
          <table:table-cell office:value-type="float" office:value="32.772127880553789" table:style-name="ce29">
            <text:p>32.77</text:p>
          </table:table-cell>
          <table:table-cell office:value-type="float" office:value="0.86376667467290624" table:style-name="ce29">
            <text:p>0.86</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Non-local bus</text:p>
          </table:table-cell>
          <table:table-cell office:value-type="float" office:value="0.60503339774088483" table:style-name="ce29">
            <text:p>0.61</text:p>
          </table:table-cell>
          <table:table-cell office:value-type="float" office:value="0.2022762169969298" table:style-name="ce29">
            <text:p>[low]</text:p>
          </table:table-cell>
          <table:table-cell office:value-type="float" office:value="0.2085720124269024" table:style-name="ce29">
            <text:p>[low]</text:p>
          </table:table-cell>
          <table:table-cell office:value-type="float" office:value="1.0014947830548671" table:style-name="ce29">
            <text:p>1.00</text:p>
          </table:table-cell>
          <table:table-cell office:value-type="float" office:value="33.432239898194481" table:style-name="ce29">
            <text:p>33.43</text:p>
          </table:table-cell>
          <table:table-cell office:value-type="float" office:value="1.0225163876766781" table:style-name="ce29">
            <text:p>1.02</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London Underground</text:p>
          </table:table-cell>
          <table:table-cell office:value-type="float" office:value="9.1985330311010074" table:style-name="ce29">
            <text:p>9.20</text:p>
          </table:table-cell>
          <table:table-cell office:value-type="float" office:value="1.7016304857487869" table:style-name="ce29">
            <text:p>1.70</text:p>
          </table:table-cell>
          <table:table-cell office:value-type="float" office:value="5.8633372790333862" table:style-name="ce29">
            <text:p>5.86</text:p>
          </table:table-cell>
          <table:table-cell office:value-type="float" office:value="12.53372878316863" table:style-name="ce29">
            <text:p>12.53</text:p>
          </table:table-cell>
          <table:table-cell office:value-type="float" office:value="18.498933253763749" table:style-name="ce29">
            <text:p>18.50</text:p>
          </table:table-cell>
          <table:table-cell office:value-type="float" office:value="0.98780915040022443" table:style-name="ce29">
            <text:p>0.99</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London Underground</text:p>
          </table:table-cell>
          <table:table-cell office:value-type="float" office:value="7.6726606921215774" table:style-name="ce29">
            <text:p>7.67</text:p>
          </table:table-cell>
          <table:table-cell office:value-type="float" office:value="1.465817325811182" table:style-name="ce29">
            <text:p>1.47</text:p>
          </table:table-cell>
          <table:table-cell office:value-type="float" office:value="4.7996587335316612" table:style-name="ce29">
            <text:p>4.80</text:p>
          </table:table-cell>
          <table:table-cell office:value-type="float" office:value="10.54566265071149" table:style-name="ce29">
            <text:p>10.55</text:p>
          </table:table-cell>
          <table:table-cell office:value-type="float" office:value="19.104420026240817" table:style-name="ce29">
            <text:p>19.10</text:p>
          </table:table-cell>
          <table:table-cell office:value-type="float" office:value="1.075912972566416"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London Underground</text:p>
          </table:table-cell>
          <table:table-cell office:value-type="float" office:value="8.4156494534025992" table:style-name="ce29">
            <text:p>8.42</text:p>
          </table:table-cell>
          <table:table-cell office:value-type="float" office:value="1.162936983353908" table:style-name="ce29">
            <text:p>1.16</text:p>
          </table:table-cell>
          <table:table-cell office:value-type="float" office:value="6.1362929660289396" table:style-name="ce29">
            <text:p>6.14</text:p>
          </table:table-cell>
          <table:table-cell office:value-type="float" office:value="10.695005940776261" table:style-name="ce29">
            <text:p>10.70</text:p>
          </table:table-cell>
          <table:table-cell office:value-type="float" office:value="13.818743161690412" table:style-name="ce29">
            <text:p>13.82</text:p>
          </table:table-cell>
          <table:table-cell office:value-type="float" office:value="1.0687825491704961"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Surface Rail</text:p>
          </table:table-cell>
          <table:table-cell office:value-type="float" office:value="11.71566269973559" table:style-name="ce29">
            <text:p>11.72</text:p>
          </table:table-cell>
          <table:table-cell office:value-type="float" office:value="1.2717358782864969" table:style-name="ce29">
            <text:p>1.27</text:p>
          </table:table-cell>
          <table:table-cell office:value-type="float" office:value="9.2230603782940523" table:style-name="ce29">
            <text:p>9.22</text:p>
          </table:table-cell>
          <table:table-cell office:value-type="float" office:value="14.20826502117712" table:style-name="ce29">
            <text:p>14.21</text:p>
          </table:table-cell>
          <table:table-cell office:value-type="float" office:value="10.855005908587643" table:style-name="ce29">
            <text:p>10.86</text:p>
          </table:table-cell>
          <table:table-cell office:value-type="float" office:value="0.96965074026002296" table:style-name="ce29">
            <text:p>0.97</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Surface Rail</text:p>
          </table:table-cell>
          <table:table-cell office:value-type="float" office:value="11.838233577266401" table:style-name="ce29">
            <text:p>11.84</text:p>
          </table:table-cell>
          <table:table-cell office:value-type="float" office:value="1.5196445154018869" table:style-name="ce29">
            <text:p>1.52</text:p>
          </table:table-cell>
          <table:table-cell office:value-type="float" office:value="8.8597303270787027" table:style-name="ce29">
            <text:p>8.86</text:p>
          </table:table-cell>
          <table:table-cell office:value-type="float" office:value="14.8167368274541" table:style-name="ce29">
            <text:p>14.82</text:p>
          </table:table-cell>
          <table:table-cell office:value-type="float" office:value="12.836750563193334" table:style-name="ce29">
            <text:p>12.84</text:p>
          </table:table-cell>
          <table:table-cell office:value-type="float" office:value="1.0520972828793169"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Surface Rail</text:p>
          </table:table-cell>
          <table:table-cell office:value-type="float" office:value="11.778550481807279" table:style-name="ce29">
            <text:p>11.78</text:p>
          </table:table-cell>
          <table:table-cell office:value-type="float" office:value="1.077404430269818" table:style-name="ce29">
            <text:p>1.08</text:p>
          </table:table-cell>
          <table:table-cell office:value-type="float" office:value="9.6668377984784328" table:style-name="ce29">
            <text:p>9.67</text:p>
          </table:table-cell>
          <table:table-cell office:value-type="float" office:value="13.890263165136121" table:style-name="ce29">
            <text:p>13.89</text:p>
          </table:table-cell>
          <table:table-cell office:value-type="float" office:value="9.1471733464481702" table:style-name="ce29">
            <text:p>9.15</text:p>
          </table:table-cell>
          <table:table-cell office:value-type="float" office:value="1.10168037728654"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Taxi or minicab</text:p>
          </table:table-cell>
          <table:table-cell office:value-type="float" office:value="9.2827112639173777" table:style-name="ce29">
            <text:p>9.28</text:p>
          </table:table-cell>
          <table:table-cell office:value-type="float" office:value="2.0452164584765602" table:style-name="ce29">
            <text:p>2.05</text:p>
          </table:table-cell>
          <table:table-cell office:value-type="float" office:value="5.2740870053033202" table:style-name="ce29">
            <text:p>5.27</text:p>
          </table:table-cell>
          <table:table-cell office:value-type="float" office:value="13.29133552253144" table:style-name="ce29">
            <text:p>13.29</text:p>
          </table:table-cell>
          <table:table-cell office:value-type="float" office:value="22.032533387378709" table:style-name="ce29">
            <text:p>22.03</text:p>
          </table:table-cell>
          <table:table-cell office:value-type="float" office:value="1.001762653965607" table:style-name="ce29">
            <text:p>1.00</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Taxi or minicab</text:p>
          </table:table-cell>
          <table:table-cell office:value-type="float" office:value="8.3221637686175196" table:style-name="ce29">
            <text:p>8.32</text:p>
          </table:table-cell>
          <table:table-cell office:value-type="float" office:value="1.29850303980882" table:style-name="ce29">
            <text:p>1.30</text:p>
          </table:table-cell>
          <table:table-cell office:value-type="float" office:value="5.7770978105922328" table:style-name="ce29">
            <text:p>5.78</text:p>
          </table:table-cell>
          <table:table-cell office:value-type="float" office:value="10.86722972664281" table:style-name="ce29">
            <text:p>10.87</text:p>
          </table:table-cell>
          <table:table-cell office:value-type="float" office:value="15.602949856687665" table:style-name="ce29">
            <text:p>15.60</text:p>
          </table:table-cell>
          <table:table-cell office:value-type="float" office:value="1.0584693629690241"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Taxi or minicab</text:p>
          </table:table-cell>
          <table:table-cell office:value-type="float" office:value="8.7898804808568709" table:style-name="ce29">
            <text:p>8.79</text:p>
          </table:table-cell>
          <table:table-cell office:value-type="float" office:value="1.3613730824849279" table:style-name="ce29">
            <text:p>1.36</text:p>
          </table:table-cell>
          <table:table-cell office:value-type="float" office:value="6.1215892391864122" table:style-name="ce29">
            <text:p>6.12</text:p>
          </table:table-cell>
          <table:table-cell office:value-type="float" office:value="11.458171722527331" table:style-name="ce29">
            <text:p>11.46</text:p>
          </table:table-cell>
          <table:table-cell office:value-type="float" office:value="15.487958971112381" table:style-name="ce29">
            <text:p>15.49</text:p>
          </table:table-cell>
          <table:table-cell office:value-type="float" office:value="1.1571242107848381"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Other public transport [note 5]</text:p>
          </table:table-cell>
          <table:table-cell office:value-type="float" office:value="1.085252792510681" table:style-name="ce29">
            <text:p>1.09</text:p>
          </table:table-cell>
          <table:table-cell office:value-type="float" office:value="0.31506897494536029" table:style-name="ce29">
            <text:p>[low]</text:p>
          </table:table-cell>
          <table:table-cell office:value-type="float" office:value="0.46771760161777448" table:style-name="ce29">
            <text:p>[low]</text:p>
          </table:table-cell>
          <table:table-cell office:value-type="float" office:value="1.7027879834035871" table:style-name="ce29">
            <text:p>1.70</text:p>
          </table:table-cell>
          <table:table-cell office:value-type="float" office:value="29.031851115210046" table:style-name="ce29">
            <text:p>29.03</text:p>
          </table:table-cell>
          <table:table-cell office:value-type="float" office:value="0.92554188604637744" table:style-name="ce29">
            <text:p>0.93</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Other public transport [note 5]</text:p>
          </table:table-cell>
          <table:table-cell office:value-type="float" office:value="1.230611084325804" table:style-name="ce29">
            <text:p>1.23</text:p>
          </table:table-cell>
          <table:table-cell office:value-type="float" office:value="0.41978378328444022" table:style-name="ce29">
            <text:p>[low]</text:p>
          </table:table-cell>
          <table:table-cell office:value-type="float" office:value="0.40783486908830152" table:style-name="ce29">
            <text:p>[low]</text:p>
          </table:table-cell>
          <table:table-cell office:value-type="float" office:value="2.0533872995633069" table:style-name="ce29">
            <text:p>2.05</text:p>
          </table:table-cell>
          <table:table-cell office:value-type="float" office:value="34.111815554986705" table:style-name="ce29">
            <text:p>34.11</text:p>
          </table:table-cell>
          <table:table-cell office:value-type="float" office:value="1.0264161706587009"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Other public transport [note 5]</text:p>
          </table:table-cell>
          <table:table-cell office:value-type="float" office:value="1.1598321767994519" table:style-name="ce29">
            <text:p>1.16</text:p>
          </table:table-cell>
          <table:table-cell office:value-type="float" office:value="0.28491351812521792" table:style-name="ce29">
            <text:p>[low]</text:p>
          </table:table-cell>
          <table:table-cell office:value-type="float" office:value="0.60140168127402482" table:style-name="ce29">
            <text:p>0.60</text:p>
          </table:table-cell>
          <table:table-cell office:value-type="float" office:value="1.7182626723248791" table:style-name="ce29">
            <text:p>1.72</text:p>
          </table:table-cell>
          <table:table-cell office:value-type="float" office:value="24.565064138109584" table:style-name="ce29">
            <text:p>24.57</text:p>
          </table:table-cell>
          <table:table-cell office:value-type="float" office:value="1.06502298854799"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All modes</text:p>
          </table:table-cell>
          <table:table-cell office:value-type="float" office:value="930.26659674962673" table:style-name="ce29">
            <text:p>930.27</text:p>
          </table:table-cell>
          <table:table-cell office:value-type="float" office:value="17.668595587445591" table:style-name="ce29">
            <text:p>17.67</text:p>
          </table:table-cell>
          <table:table-cell office:value-type="float" office:value="895.63614939823333" table:style-name="ce29">
            <text:p>895.64</text:p>
          </table:table-cell>
          <table:table-cell office:value-type="float" office:value="964.89704410102013" table:style-name="ce29">
            <text:p>964.90</text:p>
          </table:table-cell>
          <table:table-cell office:value-type="float" office:value="1.8993045272376841" table:style-name="ce29">
            <text:p>1.90</text:p>
          </table:table-cell>
          <table:table-cell office:value-type="float" office:value="0.92134649887868869" table:style-name="ce29">
            <text:p>0.92</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All modes</text:p>
          </table:table-cell>
          <table:table-cell office:value-type="float" office:value="916.40442354967547" table:style-name="ce29">
            <text:p>916.40</text:p>
          </table:table-cell>
          <table:table-cell office:value-type="float" office:value="17.131476020784032" table:style-name="ce29">
            <text:p>17.13</text:p>
          </table:table-cell>
          <table:table-cell office:value-type="float" office:value="882.82673054893871" table:style-name="ce29">
            <text:p>882.83</text:p>
          </table:table-cell>
          <table:table-cell office:value-type="float" office:value="949.98211655041223" table:style-name="ce29">
            <text:p>949.98</text:p>
          </table:table-cell>
          <table:table-cell office:value-type="float" office:value="1.8694231040947595" table:style-name="ce29">
            <text:p>1.87</text:p>
          </table:table-cell>
          <table:table-cell office:value-type="float" office:value="0.94418097395478817" table:style-name="ce29">
            <text:p>0.94</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All modes</text:p>
          </table:table-cell>
          <table:table-cell office:value-type="float" office:value="923.15429287451241" table:style-name="ce29">
            <text:p>923.15</text:p>
          </table:table-cell>
          <table:table-cell office:value-type="float" office:value="13.47063876601616" table:style-name="ce29">
            <text:p>13.47</text:p>
          </table:table-cell>
          <table:table-cell office:value-type="float" office:value="896.75184089312074" table:style-name="ce29">
            <text:p>896.75</text:p>
          </table:table-cell>
          <table:table-cell office:value-type="float" office:value="949.55674485590407" table:style-name="ce29">
            <text:p>949.56</text:p>
          </table:table-cell>
          <table:table-cell office:value-type="float" office:value="1.45919689373608" table:style-name="ce29">
            <text:p>1.46</text:p>
          </table:table-cell>
          <table:table-cell office:value-type="float" office:value="1.0213173826238879" table:style-name="ce29">
            <text:p>1.02</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Walk [note 2]</text:p>
          </table:table-cell>
          <table:table-cell office:value-type="float" office:value="235.08293899373311" table:style-name="ce29">
            <text:p>235.08</text:p>
          </table:table-cell>
          <table:table-cell office:value-type="float" office:value="9.825820517228232" table:style-name="ce29">
            <text:p>9.83</text:p>
          </table:table-cell>
          <table:table-cell office:value-type="float" office:value="215.82433077996569" table:style-name="ce29">
            <text:p>215.82</text:p>
          </table:table-cell>
          <table:table-cell office:value-type="float" office:value="254.34154720750041" table:style-name="ce29">
            <text:p>254.34</text:p>
          </table:table-cell>
          <table:table-cell office:value-type="float" office:value="4.1797250618387798" table:style-name="ce29">
            <text:p>4.18</text:p>
          </table:table-cell>
          <table:table-cell office:value-type="float" office:value="0.8430312279393255" table:style-name="ce29">
            <text:p>0.84</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Walk [note 2]</text:p>
          </table:table-cell>
          <table:table-cell office:value-type="float" office:value="213.2920284973556" table:style-name="ce29">
            <text:p>213.29</text:p>
          </table:table-cell>
          <table:table-cell office:value-type="float" office:value="10.197269138734971" table:style-name="ce29">
            <text:p>10.20</text:p>
          </table:table-cell>
          <table:table-cell office:value-type="float" office:value="193.30538098543511" table:style-name="ce29">
            <text:p>193.31</text:p>
          </table:table-cell>
          <table:table-cell office:value-type="float" office:value="233.2786760092761" table:style-name="ce29">
            <text:p>233.28</text:p>
          </table:table-cell>
          <table:table-cell office:value-type="float" office:value="4.7808955686599406" table:style-name="ce29">
            <text:p>4.78</text:p>
          </table:table-cell>
          <table:table-cell office:value-type="float" office:value="0.89666506018756309" table:style-name="ce29">
            <text:p>0.90</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Walk [note 2]</text:p>
          </table:table-cell>
          <table:table-cell office:value-type="float" office:value="223.18659186937501" table:style-name="ce29">
            <text:p>223.19</text:p>
          </table:table-cell>
          <table:table-cell office:value-type="float" office:value="7.7380165124163636" table:style-name="ce29">
            <text:p>7.74</text:p>
          </table:table-cell>
          <table:table-cell office:value-type="float" office:value="208.02007950503901" table:style-name="ce29">
            <text:p>208.02</text:p>
          </table:table-cell>
          <table:table-cell office:value-type="float" office:value="238.35310423371109" table:style-name="ce29">
            <text:p>238.35</text:p>
          </table:table-cell>
          <table:table-cell office:value-type="float" office:value="3.4670615504291638" table:style-name="ce29">
            <text:p>3.47</text:p>
          </table:table-cell>
          <table:table-cell office:value-type="float" office:value="0.94866157768827497" table:style-name="ce29">
            <text:p>0.95</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Walks of a mile or more</text:p>
          </table:table-cell>
          <table:table-cell office:value-type="float" office:value="74.219099700239823" table:style-name="ce29">
            <text:p>74.22</text:p>
          </table:table-cell>
          <table:table-cell office:value-type="float" office:value="3.7336245543638" table:style-name="ce29">
            <text:p>3.73</text:p>
          </table:table-cell>
          <table:table-cell office:value-type="float" office:value="66.901195573686778" table:style-name="ce29">
            <text:p>66.90</text:p>
          </table:table-cell>
          <table:table-cell office:value-type="float" office:value="81.537003826792869" table:style-name="ce29">
            <text:p>81.54</text:p>
          </table:table-cell>
          <table:table-cell office:value-type="float" office:value="5.0305441179472234" table:style-name="ce29">
            <text:p>5.03</text:p>
          </table:table-cell>
          <table:table-cell office:value-type="float" office:value="0.76860948057246359" table:style-name="ce29">
            <text:p>0.77</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Walks of a mile or more</text:p>
          </table:table-cell>
          <table:table-cell office:value-type="float" office:value="60.621354215223462" table:style-name="ce29">
            <text:p>60.62</text:p>
          </table:table-cell>
          <table:table-cell office:value-type="float" office:value="3.7435705575406271" table:style-name="ce29">
            <text:p>3.74</text:p>
          </table:table-cell>
          <table:table-cell office:value-type="float" office:value="53.28395592244383" table:style-name="ce29">
            <text:p>53.28</text:p>
          </table:table-cell>
          <table:table-cell office:value-type="float" office:value="67.958752508003087" table:style-name="ce29">
            <text:p>67.96</text:p>
          </table:table-cell>
          <table:table-cell office:value-type="float" office:value="6.1753331082803946" table:style-name="ce29">
            <text:p>6.18</text:p>
          </table:table-cell>
          <table:table-cell office:value-type="float" office:value="0.91600200041003366" table:style-name="ce29">
            <text:p>0.92</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Walks of a mile or more</text:p>
          </table:table-cell>
          <table:table-cell office:value-type="float" office:value="66.828846326062333" table:style-name="ce29">
            <text:p>66.83</text:p>
          </table:table-cell>
          <table:table-cell office:value-type="float" office:value="2.860885800497706" table:style-name="ce29">
            <text:p>2.86</text:p>
          </table:table-cell>
          <table:table-cell office:value-type="float" office:value="61.221510157086833" table:style-name="ce29">
            <text:p>61.22</text:p>
          </table:table-cell>
          <table:table-cell office:value-type="float" office:value="72.436182495037841" table:style-name="ce29">
            <text:p>72.44</text:p>
          </table:table-cell>
          <table:table-cell office:value-type="float" office:value="4.2809145418121632" table:style-name="ce29">
            <text:p>4.28</text:p>
          </table:table-cell>
          <table:table-cell office:value-type="float" office:value="0.91137355645490703" table:style-name="ce29">
            <text:p>0.91</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Pedal cycle [note 3]</text:p>
          </table:table-cell>
          <table:table-cell office:value-type="float" office:value="10.77772465127315" table:style-name="ce29">
            <text:p>10.78</text:p>
          </table:table-cell>
          <table:table-cell office:value-type="float" office:value="1.871662624938601" table:style-name="ce29">
            <text:p>1.87</text:p>
          </table:table-cell>
          <table:table-cell office:value-type="float" office:value="7.1092659063934889" table:style-name="ce29">
            <text:p>7.11</text:p>
          </table:table-cell>
          <table:table-cell office:value-type="float" office:value="14.446183396152801" table:style-name="ce29">
            <text:p>14.45</text:p>
          </table:table-cell>
          <table:table-cell office:value-type="float" office:value="17.366027482595829" table:style-name="ce29">
            <text:p>17.37</text:p>
          </table:table-cell>
          <table:table-cell office:value-type="float" office:value="0.91674244842047825" table:style-name="ce29">
            <text:p>0.92</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Pedal cycle [note 3]</text:p>
          </table:table-cell>
          <table:table-cell office:value-type="float" office:value="1.4554281895837009" table:style-name="ce29">
            <text:p>1.46</text:p>
          </table:table-cell>
          <table:table-cell office:value-type="float" office:value="0.4921037198744832" table:style-name="ce29">
            <text:p>[low]</text:p>
          </table:table-cell>
          <table:table-cell office:value-type="float" office:value="0.49090489862971393" table:style-name="ce29">
            <text:p>[low]</text:p>
          </table:table-cell>
          <table:table-cell office:value-type="float" office:value="2.419951480537688" table:style-name="ce29">
            <text:p>2.42</text:p>
          </table:table-cell>
          <table:table-cell office:value-type="float" office:value="33.811611139347292" table:style-name="ce29">
            <text:p>33.81</text:p>
          </table:table-cell>
          <table:table-cell office:value-type="float" office:value="0.79604154222674628" table:style-name="ce29">
            <text:p>0.80</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Pedal cycle [note 3]</text:p>
          </table:table-cell>
          <table:table-cell office:value-type="float" office:value="5.69284036679512" table:style-name="ce29">
            <text:p>5.69</text:p>
          </table:table-cell>
          <table:table-cell office:value-type="float" office:value="0.94021587118005756" table:style-name="ce29">
            <text:p>0.94</text:p>
          </table:table-cell>
          <table:table-cell office:value-type="float" office:value="3.8500172592822071" table:style-name="ce29">
            <text:p>3.85</text:p>
          </table:table-cell>
          <table:table-cell office:value-type="float" office:value="7.5356634743080324" table:style-name="ce29">
            <text:p>7.54</text:p>
          </table:table-cell>
          <table:table-cell office:value-type="float" office:value="16.515760334052153" table:style-name="ce29">
            <text:p>16.52</text:p>
          </table:table-cell>
          <table:table-cell office:value-type="float" office:value="0.94868532292533647" table:style-name="ce29">
            <text:p>0.95</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Car or van driver</text:p>
          </table:table-cell>
          <table:table-cell office:value-type="float" office:value="452.95027989574481" table:style-name="ce29">
            <text:p>452.95</text:p>
          </table:table-cell>
          <table:table-cell office:value-type="float" office:value="11.136905109473769" table:style-name="ce29">
            <text:p>11.14</text:p>
          </table:table-cell>
          <table:table-cell office:value-type="float" office:value="431.12194588117609" table:style-name="ce29">
            <text:p>431.12</text:p>
          </table:table-cell>
          <table:table-cell office:value-type="float" office:value="474.77861391031342" table:style-name="ce29">
            <text:p>474.78</text:p>
          </table:table-cell>
          <table:table-cell office:value-type="float" office:value="2.4587478148897803" table:style-name="ce29">
            <text:p>2.46</text:p>
          </table:table-cell>
          <table:table-cell office:value-type="float" office:value="0.83581535228453618" table:style-name="ce29">
            <text:p>0.84</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Car or van driver</text:p>
          </table:table-cell>
          <table:table-cell office:value-type="float" office:value="240.68534997040899" table:style-name="ce29">
            <text:p>240.69</text:p>
          </table:table-cell>
          <table:table-cell office:value-type="float" office:value="8.9348301927609146" table:style-name="ce29">
            <text:p>8.93</text:p>
          </table:table-cell>
          <table:table-cell office:value-type="float" office:value="223.1730827925976" table:style-name="ce29">
            <text:p>223.17</text:p>
          </table:table-cell>
          <table:table-cell office:value-type="float" office:value="258.19761714822027" table:style-name="ce29">
            <text:p>258.20</text:p>
          </table:table-cell>
          <table:table-cell office:value-type="float" office:value="3.7122451340970293" table:style-name="ce29">
            <text:p>3.71</text:p>
          </table:table-cell>
          <table:table-cell office:value-type="float" office:value="0.92502940449956883" table:style-name="ce29">
            <text:p>0.93</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Car or van driver</text:p>
          </table:table-cell>
          <table:table-cell office:value-type="float" office:value="337.28256896125731" table:style-name="ce29">
            <text:p>337.28</text:p>
          </table:table-cell>
          <table:table-cell office:value-type="float" office:value="6.7838655657725351" table:style-name="ce29">
            <text:p>6.78</text:p>
          </table:table-cell>
          <table:table-cell office:value-type="float" office:value="323.98619245234312" table:style-name="ce29">
            <text:p>323.99</text:p>
          </table:table-cell>
          <table:table-cell office:value-type="float" office:value="350.5789454701715" table:style-name="ce29">
            <text:p>350.58</text:p>
          </table:table-cell>
          <table:table-cell office:value-type="float" office:value="2.0113300211941221" table:style-name="ce29">
            <text:p>2.01</text:p>
          </table:table-cell>
          <table:table-cell office:value-type="float" office:value="0.82158800898798867" table:style-name="ce29">
            <text:p>0.82</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Car or van passenger</text:p>
          </table:table-cell>
          <table:table-cell office:value-type="float" office:value="72.865440226818734" table:style-name="ce29">
            <text:p>72.87</text:p>
          </table:table-cell>
          <table:table-cell office:value-type="float" office:value="3.8410557552469919" table:style-name="ce29">
            <text:p>3.84</text:p>
          </table:table-cell>
          <table:table-cell office:value-type="float" office:value="65.336970946534635" table:style-name="ce29">
            <text:p>65.34</text:p>
          </table:table-cell>
          <table:table-cell office:value-type="float" office:value="80.393909507102833" table:style-name="ce29">
            <text:p>80.39</text:p>
          </table:table-cell>
          <table:table-cell office:value-type="float" office:value="5.2714369710666471" table:style-name="ce29">
            <text:p>5.27</text:p>
          </table:table-cell>
          <table:table-cell office:value-type="float" office:value="0.82373181068301893" table:style-name="ce29">
            <text:p>0.82</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Car or van passenger</text:p>
          </table:table-cell>
          <table:table-cell office:value-type="float" office:value="196.73418036864541" table:style-name="ce29">
            <text:p>196.73</text:p>
          </table:table-cell>
          <table:table-cell office:value-type="float" office:value="6.1759534820720123" table:style-name="ce29">
            <text:p>6.18</text:p>
          </table:table-cell>
          <table:table-cell office:value-type="float" office:value="184.62931154378421" table:style-name="ce29">
            <text:p>184.63</text:p>
          </table:table-cell>
          <table:table-cell office:value-type="float" office:value="208.8390491935065" table:style-name="ce29">
            <text:p>208.84</text:p>
          </table:table-cell>
          <table:table-cell office:value-type="float" office:value="3.1392376609389157" table:style-name="ce29">
            <text:p>3.14</text:p>
          </table:table-cell>
          <table:table-cell office:value-type="float" office:value="0.86630919637344306" table:style-name="ce29">
            <text:p>0.87</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Car or van passenger</text:p>
          </table:table-cell>
          <table:table-cell office:value-type="float" office:value="140.37719610679079" table:style-name="ce29">
            <text:p>140.38</text:p>
          </table:table-cell>
          <table:table-cell office:value-type="float" office:value="3.6119302599498" table:style-name="ce29">
            <text:p>3.61</text:p>
          </table:table-cell>
          <table:table-cell office:value-type="float" office:value="133.2978127972892" table:style-name="ce29">
            <text:p>133.30</text:p>
          </table:table-cell>
          <table:table-cell office:value-type="float" office:value="147.45657941629241" table:style-name="ce29">
            <text:p>147.46</text:p>
          </table:table-cell>
          <table:table-cell office:value-type="float" office:value="2.5730178120968126" table:style-name="ce29">
            <text:p>2.57</text:p>
          </table:table-cell>
          <table:table-cell office:value-type="float" office:value="0.79108556044104583" table:style-name="ce29">
            <text:p>0.79</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Motorcycle</text:p>
          </table:table-cell>
          <table:table-cell office:value-type="float" office:value="1.2240142188832519" table:style-name="ce29">
            <text:p>1.22</text:p>
          </table:table-cell>
          <table:table-cell office:value-type="float" office:value="0.38425710584592121" table:style-name="ce29">
            <text:p>[low]</text:p>
          </table:table-cell>
          <table:table-cell office:value-type="float" office:value="0.4708702914252465" table:style-name="ce29">
            <text:p>[low]</text:p>
          </table:table-cell>
          <table:table-cell office:value-type="float" office:value="1.9771581463412571" table:style-name="ce29">
            <text:p>1.98</text:p>
          </table:table-cell>
          <table:table-cell office:value-type="float" office:value="31.393189712820824" table:style-name="ce29">
            <text:p>31.39</text:p>
          </table:table-cell>
          <table:table-cell office:value-type="float" office:value="0.79487572825562081" table:style-name="ce29">
            <text:p>0.79</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Motorcycle</text:p>
          </table:table-cell>
          <table:table-cell office:value-type="float" office:value="4.2955737733497562E-2" table:style-name="ce29">
            <text:p>[low]</text:p>
          </table:table-cell>
          <table:table-cell office:value-type="float" office:value="4.3151901435360039E-2" table:style-name="ce29">
            <text:p>[low]</text:p>
          </table:table-cell>
          <table:table-cell office:value-type="float" office:value="0" table:style-name="ce29">
            <text:p>0.00</text:p>
          </table:table-cell>
          <table:table-cell office:value-type="float" office:value="0.12753346454680331" table:style-name="ce29">
            <text:p>[low]</text:p>
          </table:table-cell>
          <table:table-cell office:value-type="float" office:value="100.45666472562873" table:style-name="ce29">
            <text:p>100.46</text:p>
          </table:table-cell>
          <table:table-cell office:value-type="float" office:value="0.75999058679668008" table:style-name="ce29">
            <text:p>0.76</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Motorcycle</text:p>
          </table:table-cell>
          <table:table-cell office:value-type="float" office:value="0.5798357555937057" table:style-name="ce29">
            <text:p>0.58</text:p>
          </table:table-cell>
          <table:table-cell office:value-type="float" office:value="0.17929541314378339" table:style-name="ce29">
            <text:p>[low]</text:p>
          </table:table-cell>
          <table:table-cell office:value-type="float" office:value="0.22841674583189031" table:style-name="ce29">
            <text:p>[low]</text:p>
          </table:table-cell>
          <table:table-cell office:value-type="float" office:value="0.9312547653555211" table:style-name="ce29">
            <text:p>0.93</text:p>
          </table:table-cell>
          <table:table-cell office:value-type="float" office:value="30.921758690130989" table:style-name="ce29">
            <text:p>30.92</text:p>
          </table:table-cell>
          <table:table-cell office:value-type="float" office:value="0.80682548090058459" table:style-name="ce29">
            <text:p>0.81</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Other private transport [note 4]</text:p>
          </table:table-cell>
          <table:table-cell office:value-type="float" office:value="5.3926152007956487" table:style-name="ce29">
            <text:p>5.39</text:p>
          </table:table-cell>
          <table:table-cell office:value-type="float" office:value="1.1625999823419171" table:style-name="ce29">
            <text:p>1.16</text:p>
          </table:table-cell>
          <table:table-cell office:value-type="float" office:value="3.1139192354054921" table:style-name="ce29">
            <text:p>3.11</text:p>
          </table:table-cell>
          <table:table-cell office:value-type="float" office:value="7.6713111661858058" table:style-name="ce29">
            <text:p>7.67</text:p>
          </table:table-cell>
          <table:table-cell office:value-type="float" office:value="21.559112583638125" table:style-name="ce29">
            <text:p>21.56</text:p>
          </table:table-cell>
          <table:table-cell office:value-type="float" office:value="0.75185257016542006" table:style-name="ce29">
            <text:p>0.75</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Other private transport [note 4]</text:p>
          </table:table-cell>
          <table:table-cell office:value-type="float" office:value="6.0309802510380424" table:style-name="ce29">
            <text:p>6.03</text:p>
          </table:table-cell>
          <table:table-cell office:value-type="float" office:value="1.4131222285796361" table:style-name="ce29">
            <text:p>1.41</text:p>
          </table:table-cell>
          <table:table-cell office:value-type="float" office:value="3.261260683021955" table:style-name="ce29">
            <text:p>3.26</text:p>
          </table:table-cell>
          <table:table-cell office:value-type="float" office:value="8.8006998190541292" table:style-name="ce29">
            <text:p>8.80</text:p>
          </table:table-cell>
          <table:table-cell office:value-type="float" office:value="23.431053821415048" table:style-name="ce29">
            <text:p>23.43</text:p>
          </table:table-cell>
          <table:table-cell office:value-type="float" office:value="0.86690778713116357" table:style-name="ce29">
            <text:p>0.87</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Other private transport [note 4]</text:p>
          </table:table-cell>
          <table:table-cell office:value-type="float" office:value="5.7393116718080659" table:style-name="ce29">
            <text:p>5.74</text:p>
          </table:table-cell>
          <table:table-cell office:value-type="float" office:value="1.0652880865428751" table:style-name="ce29">
            <text:p>1.07</text:p>
          </table:table-cell>
          <table:table-cell office:value-type="float" office:value="3.651347022184031" table:style-name="ce29">
            <text:p>3.65</text:p>
          </table:table-cell>
          <table:table-cell office:value-type="float" office:value="7.8272763214321008" table:style-name="ce29">
            <text:p>7.83</text:p>
          </table:table-cell>
          <table:table-cell office:value-type="float" office:value="18.561251722495765" table:style-name="ce29">
            <text:p>18.56</text:p>
          </table:table-cell>
          <table:table-cell office:value-type="float" office:value="0.94028535670760416" table:style-name="ce29">
            <text:p>0.94</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Bus in London</text:p>
          </table:table-cell>
          <table:table-cell office:value-type="float" office:value="12.324970461756511" table:style-name="ce29">
            <text:p>12.32</text:p>
          </table:table-cell>
          <table:table-cell office:value-type="float" office:value="2.220101385937677" table:style-name="ce29">
            <text:p>2.22</text:p>
          </table:table-cell>
          <table:table-cell office:value-type="float" office:value="7.9735717453186643" table:style-name="ce29">
            <text:p>7.97</text:p>
          </table:table-cell>
          <table:table-cell office:value-type="float" office:value="16.67636917819436" table:style-name="ce29">
            <text:p>16.68</text:p>
          </table:table-cell>
          <table:table-cell office:value-type="float" office:value="18.013036159611826" table:style-name="ce29">
            <text:p>18.01</text:p>
          </table:table-cell>
          <table:table-cell office:value-type="float" office:value="0.96204492305591804" table:style-name="ce29">
            <text:p>0.96</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Bus in London</text:p>
          </table:table-cell>
          <table:table-cell office:value-type="float" office:value="15.794555139224659" table:style-name="ce29">
            <text:p>15.79</text:p>
          </table:table-cell>
          <table:table-cell office:value-type="float" office:value="2.2193504936063801" table:style-name="ce29">
            <text:p>2.22</text:p>
          </table:table-cell>
          <table:table-cell office:value-type="float" office:value="11.444628171756159" table:style-name="ce29">
            <text:p>11.44</text:p>
          </table:table-cell>
          <table:table-cell office:value-type="float" office:value="20.144482106693172" table:style-name="ce29">
            <text:p>20.14</text:p>
          </table:table-cell>
          <table:table-cell office:value-type="float" office:value="14.051364372363867" table:style-name="ce29">
            <text:p>14.05</text:p>
          </table:table-cell>
          <table:table-cell office:value-type="float" office:value="1.0980516702208889"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Bus in London</text:p>
          </table:table-cell>
          <table:table-cell office:value-type="float" office:value="14.238877273754101" table:style-name="ce29">
            <text:p>14.24</text:p>
          </table:table-cell>
          <table:table-cell office:value-type="float" office:value="1.7178826076177161" table:style-name="ce29">
            <text:p>1.72</text:p>
          </table:table-cell>
          <table:table-cell office:value-type="float" office:value="10.87182736282338" table:style-name="ce29">
            <text:p>10.87</text:p>
          </table:table-cell>
          <table:table-cell office:value-type="float" office:value="17.60592718468483" table:style-name="ce29">
            <text:p>17.61</text:p>
          </table:table-cell>
          <table:table-cell office:value-type="float" office:value="12.0647335782872" table:style-name="ce29">
            <text:p>12.06</text:p>
          </table:table-cell>
          <table:table-cell office:value-type="float" office:value="1.1348236119895261"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Other local bus</text:p>
          </table:table-cell>
          <table:table-cell office:value-type="float" office:value="32.748794877882069" table:style-name="ce29">
            <text:p>32.75</text:p>
          </table:table-cell>
          <table:table-cell office:value-type="float" office:value="2.8773563906640862" table:style-name="ce29">
            <text:p>2.88</text:p>
          </table:table-cell>
          <table:table-cell office:value-type="float" office:value="27.109176352180459" table:style-name="ce29">
            <text:p>27.11</text:p>
          </table:table-cell>
          <table:table-cell office:value-type="float" office:value="38.388413403583677" table:style-name="ce29">
            <text:p>38.39</text:p>
          </table:table-cell>
          <table:table-cell office:value-type="float" office:value="8.7861443494136005" table:style-name="ce29">
            <text:p>8.79</text:p>
          </table:table-cell>
          <table:table-cell office:value-type="float" office:value="0.88871254994207283" table:style-name="ce29">
            <text:p>0.89</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Other local bus</text:p>
          </table:table-cell>
          <table:table-cell office:value-type="float" office:value="39.257097218895289" table:style-name="ce29">
            <text:p>39.26</text:p>
          </table:table-cell>
          <table:table-cell office:value-type="float" office:value="2.699418244957553" table:style-name="ce29">
            <text:p>2.70</text:p>
          </table:table-cell>
          <table:table-cell office:value-type="float" office:value="33.966237458778487" table:style-name="ce29">
            <text:p>33.97</text:p>
          </table:table-cell>
          <table:table-cell office:value-type="float" office:value="44.547956979012092" table:style-name="ce29">
            <text:p>44.55</text:p>
          </table:table-cell>
          <table:table-cell office:value-type="float" office:value="6.8762553428384017" table:style-name="ce29">
            <text:p>6.88</text:p>
          </table:table-cell>
          <table:table-cell office:value-type="float" office:value="0.94912320316796572" table:style-name="ce29">
            <text:p>0.95</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Other local bus</text:p>
          </table:table-cell>
          <table:table-cell office:value-type="float" office:value="36.288905673240272" table:style-name="ce29">
            <text:p>36.29</text:p>
          </table:table-cell>
          <table:table-cell office:value-type="float" office:value="2.1567020571212381" table:style-name="ce29">
            <text:p>2.16</text:p>
          </table:table-cell>
          <table:table-cell office:value-type="float" office:value="32.061769641282638" table:style-name="ce29">
            <text:p>32.06</text:p>
          </table:table-cell>
          <table:table-cell office:value-type="float" office:value="40.5160417051979" table:style-name="ce29">
            <text:p>40.52</text:p>
          </table:table-cell>
          <table:table-cell office:value-type="float" office:value="5.9431443773505892" table:style-name="ce29">
            <text:p>5.94</text:p>
          </table:table-cell>
          <table:table-cell office:value-type="float" office:value="1.0084555858576121" table:style-name="ce29">
            <text:p>1.01</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Non-local bus</text:p>
          </table:table-cell>
          <table:table-cell office:value-type="float" office:value="0.42706516477146289" table:style-name="ce29">
            <text:p>[low]</text:p>
          </table:table-cell>
          <table:table-cell office:value-type="float" office:value="0.22986650765596439" table:style-name="ce29">
            <text:p>[low]</text:p>
          </table:table-cell>
          <table:table-cell office:value-type="float" office:value="0" table:style-name="ce29">
            <text:p>0.00</text:p>
          </table:table-cell>
          <table:table-cell office:value-type="float" office:value="0.87760351977715323" table:style-name="ce29">
            <text:p>0.88</text:p>
          </table:table-cell>
          <table:table-cell office:value-type="float" office:value="53.824691550052741" table:style-name="ce29">
            <text:p>53.82</text:p>
          </table:table-cell>
          <table:table-cell office:value-type="float" office:value="0.788577616116514" table:style-name="ce29">
            <text:p>0.79</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Non-local bus</text:p>
          </table:table-cell>
          <table:table-cell office:value-type="float" office:value="0.38611096198566869" table:style-name="ce29">
            <text:p>[low]</text:p>
          </table:table-cell>
          <table:table-cell office:value-type="float" office:value="0.16231100632532411" table:style-name="ce29">
            <text:p>[low]</text:p>
          </table:table-cell>
          <table:table-cell office:value-type="float" office:value="6.7981389588033458E-2" table:style-name="ce29">
            <text:p>[low]</text:p>
          </table:table-cell>
          <table:table-cell office:value-type="float" office:value="0.70424053438330392" table:style-name="ce29">
            <text:p>0.70</text:p>
          </table:table-cell>
          <table:table-cell office:value-type="float" office:value="42.037399169036959" table:style-name="ce29">
            <text:p>42.04</text:p>
          </table:table-cell>
          <table:table-cell office:value-type="float" office:value="0.82917025444271097" table:style-name="ce29">
            <text:p>0.83</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Non-local bus</text:p>
          </table:table-cell>
          <table:table-cell office:value-type="float" office:value="0.40463347895241952" table:style-name="ce29">
            <text:p>[low]</text:p>
          </table:table-cell>
          <table:table-cell office:value-type="float" office:value="0.1392712567054934" table:style-name="ce29">
            <text:p>[low]</text:p>
          </table:table-cell>
          <table:table-cell office:value-type="float" office:value="0.13166181580965239" table:style-name="ce29">
            <text:p>[low]</text:p>
          </table:table-cell>
          <table:table-cell office:value-type="float" office:value="0.67760514209518652" table:style-name="ce29">
            <text:p>0.68</text:p>
          </table:table-cell>
          <table:table-cell office:value-type="float" office:value="34.41911358053251" table:style-name="ce29">
            <text:p>34.42</text:p>
          </table:table-cell>
          <table:table-cell office:value-type="float" office:value="0.81854634885592259" table:style-name="ce29">
            <text:p>0.82</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London Underground</text:p>
          </table:table-cell>
          <table:table-cell office:value-type="float" office:value="2.6115830892149279" table:style-name="ce29">
            <text:p>2.61</text:p>
          </table:table-cell>
          <table:table-cell office:value-type="float" office:value="0.57958012736692799" table:style-name="ce29">
            <text:p>0.58</text:p>
          </table:table-cell>
          <table:table-cell office:value-type="float" office:value="1.47560603957575" table:style-name="ce29">
            <text:p>1.48</text:p>
          </table:table-cell>
          <table:table-cell office:value-type="float" office:value="3.7475601388541069" table:style-name="ce29">
            <text:p>3.75</text:p>
          </table:table-cell>
          <table:table-cell office:value-type="float" office:value="22.192674235042489" table:style-name="ce29">
            <text:p>22.19</text:p>
          </table:table-cell>
          <table:table-cell office:value-type="float" office:value="0.94728070228617955" table:style-name="ce29">
            <text:p>0.95</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London Underground</text:p>
          </table:table-cell>
          <table:table-cell office:value-type="float" office:value="4.3624832516778094" table:style-name="ce29">
            <text:p>4.36</text:p>
          </table:table-cell>
          <table:table-cell office:value-type="float" office:value="1.5230615016815241" table:style-name="ce29">
            <text:p>1.52</text:p>
          </table:table-cell>
          <table:table-cell office:value-type="float" office:value="1.377282708382022" table:style-name="ce29">
            <text:p>1.38</text:p>
          </table:table-cell>
          <table:table-cell office:value-type="float" office:value="7.3476837949735971" table:style-name="ce29">
            <text:p>7.35</text:p>
          </table:table-cell>
          <table:table-cell office:value-type="float" office:value="34.912718601171825" table:style-name="ce29">
            <text:p>34.91</text:p>
          </table:table-cell>
          <table:table-cell office:value-type="float" office:value="1.5640221914269581" table:style-name="ce29">
            <text:p>1.56</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London Underground</text:p>
          </table:table-cell>
          <table:table-cell office:value-type="float" office:value="3.5654826385042822" table:style-name="ce29">
            <text:p>3.57</text:p>
          </table:table-cell>
          <table:table-cell office:value-type="float" office:value="0.86688167284076234" table:style-name="ce29">
            <text:p>0.87</text:p>
          </table:table-cell>
          <table:table-cell office:value-type="float" office:value="1.866394559736388" table:style-name="ce29">
            <text:p>1.87</text:p>
          </table:table-cell>
          <table:table-cell office:value-type="float" office:value="5.2645707172721767" table:style-name="ce29">
            <text:p>5.26</text:p>
          </table:table-cell>
          <table:table-cell office:value-type="float" office:value="24.31316488486447" table:style-name="ce29">
            <text:p>24.31</text:p>
          </table:table-cell>
          <table:table-cell office:value-type="float" office:value="1.448209743196933" table:style-name="ce29">
            <text:p>1.45</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Surface Rail</text:p>
          </table:table-cell>
          <table:table-cell office:value-type="float" office:value="6.0197532101485294" table:style-name="ce29">
            <text:p>6.02</text:p>
          </table:table-cell>
          <table:table-cell office:value-type="float" office:value="0.76277467101636476" table:style-name="ce29">
            <text:p>0.76</text:p>
          </table:table-cell>
          <table:table-cell office:value-type="float" office:value="4.5247148549564544" table:style-name="ce29">
            <text:p>4.52</text:p>
          </table:table-cell>
          <table:table-cell office:value-type="float" office:value="7.5147915653406043" table:style-name="ce29">
            <text:p>7.51</text:p>
          </table:table-cell>
          <table:table-cell office:value-type="float" office:value="12.671195053817568" table:style-name="ce29">
            <text:p>12.67</text:p>
          </table:table-cell>
          <table:table-cell office:value-type="float" office:value="0.89852027443542537" table:style-name="ce29">
            <text:p>0.90</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Surface Rail</text:p>
          </table:table-cell>
          <table:table-cell office:value-type="float" office:value="4.6356554526601093" table:style-name="ce29">
            <text:p>4.64</text:p>
          </table:table-cell>
          <table:table-cell office:value-type="float" office:value="0.5757716436374134" table:style-name="ce29">
            <text:p>0.58</text:p>
          </table:table-cell>
          <table:table-cell office:value-type="float" office:value="3.507143031130779" table:style-name="ce29">
            <text:p>3.51</text:p>
          </table:table-cell>
          <table:table-cell office:value-type="float" office:value="5.7641678741894404" table:style-name="ce29">
            <text:p>5.76</text:p>
          </table:table-cell>
          <table:table-cell office:value-type="float" office:value="12.420501254186494" table:style-name="ce29">
            <text:p>12.42</text:p>
          </table:table-cell>
          <table:table-cell office:value-type="float" office:value="0.86493028327923138" table:style-name="ce29">
            <text:p>0.86</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Surface Rail</text:p>
          </table:table-cell>
          <table:table-cell office:value-type="float" office:value="5.2920299559418629" table:style-name="ce29">
            <text:p>5.29</text:p>
          </table:table-cell>
          <table:table-cell office:value-type="float" office:value="0.49988953417803722" table:style-name="ce29">
            <text:p>[low]</text:p>
          </table:table-cell>
          <table:table-cell office:value-type="float" office:value="4.3122464689529103" table:style-name="ce29">
            <text:p>4.31</text:p>
          </table:table-cell>
          <table:table-cell office:value-type="float" office:value="6.2718134429308154" table:style-name="ce29">
            <text:p>6.27</text:p>
          </table:table-cell>
          <table:table-cell office:value-type="float" office:value="9.4460828517564206" table:style-name="ce29">
            <text:p>9.45</text:p>
          </table:table-cell>
          <table:table-cell office:value-type="float" office:value="0.94260197685337754" table:style-name="ce29">
            <text:p>0.94</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Taxi or minicab</text:p>
          </table:table-cell>
          <table:table-cell office:value-type="float" office:value="7.017849308640252" table:style-name="ce29">
            <text:p>7.02</text:p>
          </table:table-cell>
          <table:table-cell office:value-type="float" office:value="0.88016107834649626" table:style-name="ce29">
            <text:p>0.88</text:p>
          </table:table-cell>
          <table:table-cell office:value-type="float" office:value="5.2927335950811196" table:style-name="ce29">
            <text:p>5.29</text:p>
          </table:table-cell>
          <table:table-cell office:value-type="float" office:value="8.7429650221993853" table:style-name="ce29">
            <text:p>8.74</text:p>
          </table:table-cell>
          <table:table-cell office:value-type="float" office:value="12.541749468214677" table:style-name="ce29">
            <text:p>12.54</text:p>
          </table:table-cell>
          <table:table-cell office:value-type="float" office:value="0.85799452684752531" table:style-name="ce29">
            <text:p>0.86</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Taxi or minicab</text:p>
          </table:table-cell>
          <table:table-cell office:value-type="float" office:value="10.368350981780249" table:style-name="ce29">
            <text:p>10.37</text:p>
          </table:table-cell>
          <table:table-cell office:value-type="float" office:value="1.1139770997939551" table:style-name="ce29">
            <text:p>1.11</text:p>
          </table:table-cell>
          <table:table-cell office:value-type="float" office:value="8.1849558661840955" table:style-name="ce29">
            <text:p>8.18</text:p>
          </table:table-cell>
          <table:table-cell office:value-type="float" office:value="12.5517460973764" table:style-name="ce29">
            <text:p>12.55</text:p>
          </table:table-cell>
          <table:table-cell office:value-type="float" office:value="10.744014180764982" table:style-name="ce29">
            <text:p>10.74</text:p>
          </table:table-cell>
          <table:table-cell office:value-type="float" office:value="0.98553103499037209" table:style-name="ce29">
            <text:p>0.99</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Taxi or minicab</text:p>
          </table:table-cell>
          <table:table-cell office:value-type="float" office:value="8.8427250200496594" table:style-name="ce29">
            <text:p>8.84</text:p>
          </table:table-cell>
          <table:table-cell office:value-type="float" office:value="0.80262499410761434" table:style-name="ce29">
            <text:p>0.80</text:p>
          </table:table-cell>
          <table:table-cell office:value-type="float" office:value="7.2695800315987356" table:style-name="ce29">
            <text:p>7.27</text:p>
          </table:table-cell>
          <table:table-cell office:value-type="float" office:value="10.41587000850058" table:style-name="ce29">
            <text:p>10.42</text:p>
          </table:table-cell>
          <table:table-cell office:value-type="float" office:value="9.0766702830606274" table:style-name="ce29">
            <text:p>9.08</text:p>
          </table:table-cell>
          <table:table-cell office:value-type="float" office:value="1.0378079842153161" table:style-name="ce29">
            <text:p>1.04</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Other public transport [note 5]</text:p>
          </table:table-cell>
          <table:table-cell office:value-type="float" office:value="1.869138176463284" table:style-name="ce29">
            <text:p>1.87</text:p>
          </table:table-cell>
          <table:table-cell office:value-type="float" office:value="0.59795929957431093" table:style-name="ce29">
            <text:p>0.60</text:p>
          </table:table-cell>
          <table:table-cell office:value-type="float" office:value="0.69713794929763484" table:style-name="ce29">
            <text:p>0.70</text:p>
          </table:table-cell>
          <table:table-cell office:value-type="float" office:value="3.041138403628934" table:style-name="ce29">
            <text:p>3.04</text:p>
          </table:table-cell>
          <table:table-cell office:value-type="float" office:value="31.991176848452586" table:style-name="ce29">
            <text:p>31.99</text:p>
          </table:table-cell>
          <table:table-cell office:value-type="float" office:value="0.87403478297653381" table:style-name="ce29">
            <text:p>0.87</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Other public transport [note 5]</text:p>
          </table:table-cell>
          <table:table-cell office:value-type="float" office:value="1.6612022682749319" table:style-name="ce29">
            <text:p>1.66</text:p>
          </table:table-cell>
          <table:table-cell office:value-type="float" office:value="0.50076003055481966" table:style-name="ce29">
            <text:p>0.50</text:p>
          </table:table-cell>
          <table:table-cell office:value-type="float" office:value="0.67971260838748582" table:style-name="ce29">
            <text:p>0.68</text:p>
          </table:table-cell>
          <table:table-cell office:value-type="float" office:value="2.6426919281623791" table:style-name="ce29">
            <text:p>2.64</text:p>
          </table:table-cell>
          <table:table-cell office:value-type="float" office:value="30.144434553104222" table:style-name="ce29">
            <text:p>30.14</text:p>
          </table:table-cell>
          <table:table-cell office:value-type="float" office:value="0.90180185461051687" table:style-name="ce29">
            <text:p>0.90</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Other public transport [note 5]</text:p>
          </table:table-cell>
          <table:table-cell office:value-type="float" office:value="1.7553195694325909" table:style-name="ce29">
            <text:p>1.76</text:p>
          </table:table-cell>
          <table:table-cell office:value-type="float" office:value="0.48517346928622268" table:style-name="ce29">
            <text:p>[low]</text:p>
          </table:table-cell>
          <table:table-cell office:value-type="float" office:value="0.80437956963159429" table:style-name="ce29">
            <text:p>0.80</text:p>
          </table:table-cell>
          <table:table-cell office:value-type="float" office:value="2.7062595692335871" table:style-name="ce29">
            <text:p>2.71</text:p>
          </table:table-cell>
          <table:table-cell office:value-type="float" office:value="27.640178901614799" table:style-name="ce29">
            <text:p>27.64</text:p>
          </table:table-cell>
          <table:table-cell office:value-type="float" office:value="1.1182558122625661" table:style-name="ce29">
            <text:p>1.12</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All modes</text:p>
          </table:table-cell>
          <table:table-cell office:value-type="float" office:value="841.31216747612564" table:style-name="ce29">
            <text:p>841.31</text:p>
          </table:table-cell>
          <table:table-cell office:value-type="float" office:value="14.503757100819771" table:style-name="ce29">
            <text:p>14.50</text:p>
          </table:table-cell>
          <table:table-cell office:value-type="float" office:value="812.88480355851891" table:style-name="ce29">
            <text:p>812.88</text:p>
          </table:table-cell>
          <table:table-cell office:value-type="float" office:value="869.73953139373236" table:style-name="ce29">
            <text:p>869.74</text:p>
          </table:table-cell>
          <table:table-cell office:value-type="float" office:value="1.7239447688400811" table:style-name="ce29">
            <text:p>1.72</text:p>
          </table:table-cell>
          <table:table-cell office:value-type="float" office:value="0.84970737442658706" table:style-name="ce29">
            <text:p>0.85</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All modes</text:p>
          </table:table-cell>
          <table:table-cell office:value-type="float" office:value="734.70637828926374" table:style-name="ce29">
            <text:p>734.71</text:p>
          </table:table-cell>
          <table:table-cell office:value-type="float" office:value="14.04145556650934" table:style-name="ce29">
            <text:p>14.04</text:p>
          </table:table-cell>
          <table:table-cell office:value-type="float" office:value="707.18512537890547" table:style-name="ce29">
            <text:p>707.19</text:p>
          </table:table-cell>
          <table:table-cell office:value-type="float" office:value="762.22763119962201" table:style-name="ce29">
            <text:p>762.23</text:p>
          </table:table-cell>
          <table:table-cell office:value-type="float" office:value="1.9111656004953084" table:style-name="ce29">
            <text:p>1.91</text:p>
          </table:table-cell>
          <table:table-cell office:value-type="float" office:value="0.92204979092425587" table:style-name="ce29">
            <text:p>0.92</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All modes</text:p>
          </table:table-cell>
          <table:table-cell office:value-type="float" office:value="783.24631834149511" table:style-name="ce29">
            <text:p>783.25</text:p>
          </table:table-cell>
          <table:table-cell office:value-type="float" office:value="11.008228822921369" table:style-name="ce29">
            <text:p>11.01</text:p>
          </table:table-cell>
          <table:table-cell office:value-type="float" office:value="761.67018984856918" table:style-name="ce29">
            <text:p>761.67</text:p>
          </table:table-cell>
          <table:table-cell office:value-type="float" office:value="804.82244683442104" table:style-name="ce29">
            <text:p>804.82</text:p>
          </table:table-cell>
          <table:table-cell office:value-type="float" office:value="1.4054619300644813" table:style-name="ce29">
            <text:p>1.41</text:p>
          </table:table-cell>
          <table:table-cell office:value-type="float" office:value="0.96550930381150146" table:style-name="ce29">
            <text:p>0.97</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Walk [note 2]</text:p>
          </table:table-cell>
          <table:table-cell office:value-type="float" office:value="228.43783654144181" table:style-name="ce29">
            <text:p>228.44</text:p>
          </table:table-cell>
          <table:table-cell office:value-type="float" office:value="5.4194419578813608" table:style-name="ce29">
            <text:p>5.42</text:p>
          </table:table-cell>
          <table:table-cell office:value-type="float" office:value="217.81573030399429" table:style-name="ce29">
            <text:p>217.82</text:p>
          </table:table-cell>
          <table:table-cell office:value-type="float" office:value="239.05994277888931" table:style-name="ce29">
            <text:p>239.06</text:p>
          </table:table-cell>
          <table:table-cell office:value-type="float" office:value="2.3723924372301601" table:style-name="ce29">
            <text:p>2.37</text:p>
          </table:table-cell>
          <table:table-cell office:value-type="float" office:value="1.3577370109808069" table:style-name="ce29">
            <text:p>1.36</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Walk [note 2]</text:p>
          </table:table-cell>
          <table:table-cell office:value-type="float" office:value="257.22561634270988" table:style-name="ce29">
            <text:p>257.23</text:p>
          </table:table-cell>
          <table:table-cell office:value-type="float" office:value="5.968676005395614" table:style-name="ce29">
            <text:p>5.97</text:p>
          </table:table-cell>
          <table:table-cell office:value-type="float" office:value="245.52701137213461" table:style-name="ce29">
            <text:p>245.53</text:p>
          </table:table-cell>
          <table:table-cell office:value-type="float" office:value="268.92422131328527" table:style-name="ce29">
            <text:p>268.92</text:p>
          </table:table-cell>
          <table:table-cell office:value-type="float" office:value="2.3204049776455222" table:style-name="ce29">
            <text:p>2.32</text:p>
          </table:table-cell>
          <table:table-cell office:value-type="float" office:value="1.3619415602004019" table:style-name="ce29">
            <text:p>1.36</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Walk [note 2]</text:p>
          </table:table-cell>
          <table:table-cell office:value-type="float" office:value="243.2871747864684" table:style-name="ce29">
            <text:p>243.29</text:p>
          </table:table-cell>
          <table:table-cell office:value-type="float" office:value="4.91300235697629" table:style-name="ce29">
            <text:p>4.91</text:p>
          </table:table-cell>
          <table:table-cell office:value-type="float" office:value="233.65769016679491" table:style-name="ce29">
            <text:p>233.66</text:p>
          </table:table-cell>
          <table:table-cell office:value-type="float" office:value="252.91665940614189" table:style-name="ce29">
            <text:p>252.92</text:p>
          </table:table-cell>
          <table:table-cell office:value-type="float" office:value="2.0194251346329297" table:style-name="ce29">
            <text:p>2.02</text:p>
          </table:table-cell>
          <table:table-cell office:value-type="float" office:value="1.656717449637445" table:style-name="ce29">
            <text:p>1.66</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Walks of a mile or more</text:p>
          </table:table-cell>
          <table:table-cell office:value-type="float" office:value="77.384653209497529" table:style-name="ce29">
            <text:p>77.38</text:p>
          </table:table-cell>
          <table:table-cell office:value-type="float" office:value="2.24270323577765" table:style-name="ce29">
            <text:p>2.24</text:p>
          </table:table-cell>
          <table:table-cell office:value-type="float" office:value="72.988954867373337" table:style-name="ce29">
            <text:p>72.99</text:p>
          </table:table-cell>
          <table:table-cell office:value-type="float" office:value="81.78035155162172" table:style-name="ce29">
            <text:p>81.78</text:p>
          </table:table-cell>
          <table:table-cell office:value-type="float" office:value="2.8981240372120709" table:style-name="ce29">
            <text:p>2.90</text:p>
          </table:table-cell>
          <table:table-cell office:value-type="float" office:value="1.3041085760013289" table:style-name="ce29">
            <text:p>1.30</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Walks of a mile or more</text:p>
          </table:table-cell>
          <table:table-cell office:value-type="float" office:value="80.548135877381227" table:style-name="ce29">
            <text:p>80.55</text:p>
          </table:table-cell>
          <table:table-cell office:value-type="float" office:value="2.2209717998719718" table:style-name="ce29">
            <text:p>2.22</text:p>
          </table:table-cell>
          <table:table-cell office:value-type="float" office:value="76.195031149632158" table:style-name="ce29">
            <text:p>76.20</text:p>
          </table:table-cell>
          <table:table-cell office:value-type="float" office:value="84.901240605130297" table:style-name="ce29">
            <text:p>84.90</text:p>
          </table:table-cell>
          <table:table-cell office:value-type="float" office:value="2.7573224081224756" table:style-name="ce29">
            <text:p>2.76</text:p>
          </table:table-cell>
          <table:table-cell office:value-type="float" office:value="1.2711629045536681" table:style-name="ce29">
            <text:p>1.27</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Walks of a mile or more</text:p>
          </table:table-cell>
          <table:table-cell office:value-type="float" office:value="79.086772388555914" table:style-name="ce29">
            <text:p>79.09</text:p>
          </table:table-cell>
          <table:table-cell office:value-type="float" office:value="1.9245894641683541" table:style-name="ce29">
            <text:p>1.92</text:p>
          </table:table-cell>
          <table:table-cell office:value-type="float" office:value="75.314577038785941" table:style-name="ce29">
            <text:p>75.31</text:p>
          </table:table-cell>
          <table:table-cell office:value-type="float" office:value="82.858967738325887" table:style-name="ce29">
            <text:p>82.86</text:p>
          </table:table-cell>
          <table:table-cell office:value-type="float" office:value="2.4335162582091261" table:style-name="ce29">
            <text:p>2.43</text:p>
          </table:table-cell>
          <table:table-cell office:value-type="float" office:value="1.5706682941502059" table:style-name="ce29">
            <text:p>1.57</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Pedal cycle [note 3]</text:p>
          </table:table-cell>
          <table:table-cell office:value-type="float" office:value="21.966625851409351" table:style-name="ce29">
            <text:p>21.97</text:p>
          </table:table-cell>
          <table:table-cell office:value-type="float" office:value="1.3129118853749131" table:style-name="ce29">
            <text:p>1.31</text:p>
          </table:table-cell>
          <table:table-cell office:value-type="float" office:value="19.393318556074529" table:style-name="ce29">
            <text:p>19.39</text:p>
          </table:table-cell>
          <table:table-cell office:value-type="float" office:value="24.539933146744179" table:style-name="ce29">
            <text:p>24.54</text:p>
          </table:table-cell>
          <table:table-cell office:value-type="float" office:value="5.9768482162711321" table:style-name="ce29">
            <text:p>5.98</text:p>
          </table:table-cell>
          <table:table-cell office:value-type="float" office:value="1.261560443191617" table:style-name="ce29">
            <text:p>1.26</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Pedal cycle [note 3]</text:p>
          </table:table-cell>
          <table:table-cell office:value-type="float" office:value="8.5162651997146064" table:style-name="ce29">
            <text:p>8.52</text:p>
          </table:table-cell>
          <table:table-cell office:value-type="float" office:value="0.84080349431625345" table:style-name="ce29">
            <text:p>0.84</text:p>
          </table:table-cell>
          <table:table-cell office:value-type="float" office:value="6.8682903508547497" table:style-name="ce29">
            <text:p>6.87</text:p>
          </table:table-cell>
          <table:table-cell office:value-type="float" office:value="10.16424004857446" table:style-name="ce29">
            <text:p>10.16</text:p>
          </table:table-cell>
          <table:table-cell office:value-type="float" office:value="9.8729134732021979" table:style-name="ce29">
            <text:p>9.87</text:p>
          </table:table-cell>
          <table:table-cell office:value-type="float" office:value="1.380158220471404" table:style-name="ce29">
            <text:p>1.38</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Pedal cycle [note 3]</text:p>
          </table:table-cell>
          <table:table-cell office:value-type="float" office:value="15.40911870615076" table:style-name="ce29">
            <text:p>15.41</text:p>
          </table:table-cell>
          <table:table-cell office:value-type="float" office:value="0.93079309057209525" table:style-name="ce29">
            <text:p>0.93</text:p>
          </table:table-cell>
          <table:table-cell office:value-type="float" office:value="13.584764248629449" table:style-name="ce29">
            <text:p>13.58</text:p>
          </table:table-cell>
          <table:table-cell office:value-type="float" office:value="17.233473163672059" table:style-name="ce29">
            <text:p>17.23</text:p>
          </table:table-cell>
          <table:table-cell office:value-type="float" office:value="6.0405342338011616" table:style-name="ce29">
            <text:p>6.04</text:p>
          </table:table-cell>
          <table:table-cell office:value-type="float" office:value="1.5396952345725461" table:style-name="ce29">
            <text:p>1.54</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Car or van driver</text:p>
          </table:table-cell>
          <table:table-cell office:value-type="float" office:value="352.31220842782341" table:style-name="ce29">
            <text:p>352.31</text:p>
          </table:table-cell>
          <table:table-cell office:value-type="float" office:value="5.1203207682136611" table:style-name="ce29">
            <text:p>5.12</text:p>
          </table:table-cell>
          <table:table-cell office:value-type="float" office:value="342.2763797221246" table:style-name="ce29">
            <text:p>342.28</text:p>
          </table:table-cell>
          <table:table-cell office:value-type="float" office:value="362.34803713352221" table:style-name="ce29">
            <text:p>362.35</text:p>
          </table:table-cell>
          <table:table-cell office:value-type="float" office:value="1.4533475269173473" table:style-name="ce29">
            <text:p>1.45</text:p>
          </table:table-cell>
          <table:table-cell office:value-type="float" office:value="1.1553799227768531"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Car or van driver</text:p>
          </table:table-cell>
          <table:table-cell office:value-type="float" office:value="296.26450281892221" table:style-name="ce29">
            <text:p>296.26</text:p>
          </table:table-cell>
          <table:table-cell office:value-type="float" office:value="5.2884436635092893" table:style-name="ce29">
            <text:p>5.29</text:p>
          </table:table-cell>
          <table:table-cell office:value-type="float" office:value="285.89915323844389" table:style-name="ce29">
            <text:p>285.90</text:p>
          </table:table-cell>
          <table:table-cell office:value-type="float" office:value="306.62985239940042" table:style-name="ce29">
            <text:p>306.63</text:p>
          </table:table-cell>
          <table:table-cell office:value-type="float" office:value="1.7850412766937531" table:style-name="ce29">
            <text:p>1.79</text:p>
          </table:table-cell>
          <table:table-cell office:value-type="float" office:value="1.20806383768745" table:style-name="ce29">
            <text:p>1.21</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Car or van driver</text:p>
          </table:table-cell>
          <table:table-cell office:value-type="float" office:value="323.43114969986698" table:style-name="ce29">
            <text:p>323.43</text:p>
          </table:table-cell>
          <table:table-cell office:value-type="float" office:value="3.966307231524457" table:style-name="ce29">
            <text:p>3.97</text:p>
          </table:table-cell>
          <table:table-cell office:value-type="float" office:value="315.65718752607899" table:style-name="ce29">
            <text:p>315.66</text:p>
          </table:table-cell>
          <table:table-cell office:value-type="float" office:value="331.20511187365491" table:style-name="ce29">
            <text:p>331.21</text:p>
          </table:table-cell>
          <table:table-cell office:value-type="float" office:value="1.2263219653410173" table:style-name="ce29">
            <text:p>1.23</text:p>
          </table:table-cell>
          <table:table-cell office:value-type="float" office:value="1.3442391796550519" table:style-name="ce29">
            <text:p>1.34</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Car or van passenger</text:p>
          </table:table-cell>
          <table:table-cell office:value-type="float" office:value="132.69331687266671" table:style-name="ce29">
            <text:p>132.69</text:p>
          </table:table-cell>
          <table:table-cell office:value-type="float" office:value="3.0222449070173019" table:style-name="ce29">
            <text:p>3.02</text:p>
          </table:table-cell>
          <table:table-cell office:value-type="float" office:value="126.7697168549128" table:style-name="ce29">
            <text:p>126.77</text:p>
          </table:table-cell>
          <table:table-cell office:value-type="float" office:value="138.61691689042061" table:style-name="ce29">
            <text:p>138.62</text:p>
          </table:table-cell>
          <table:table-cell office:value-type="float" office:value="2.2776165207457026" table:style-name="ce29">
            <text:p>2.28</text:p>
          </table:table-cell>
          <table:table-cell office:value-type="float" office:value="1.280774846464215" table:style-name="ce29">
            <text:p>1.28</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Car or van passenger</text:p>
          </table:table-cell>
          <table:table-cell office:value-type="float" office:value="198.6883095352884" table:style-name="ce29">
            <text:p>198.69</text:p>
          </table:table-cell>
          <table:table-cell office:value-type="float" office:value="3.474301865150851" table:style-name="ce29">
            <text:p>3.47</text:p>
          </table:table-cell>
          <table:table-cell office:value-type="float" office:value="191.87867787959269" table:style-name="ce29">
            <text:p>191.88</text:p>
          </table:table-cell>
          <table:table-cell office:value-type="float" office:value="205.49794119098411" table:style-name="ce29">
            <text:p>205.50</text:p>
          </table:table-cell>
          <table:table-cell office:value-type="float" office:value="1.7486191680209504" table:style-name="ce29">
            <text:p>1.75</text:p>
          </table:table-cell>
          <table:table-cell office:value-type="float" office:value="1.2935567676398709" table:style-name="ce29">
            <text:p>1.29</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Car or van passenger</text:p>
          </table:table-cell>
          <table:table-cell office:value-type="float" office:value="166.23276144549581" table:style-name="ce29">
            <text:p>166.23</text:p>
          </table:table-cell>
          <table:table-cell office:value-type="float" office:value="2.594034912049541" table:style-name="ce29">
            <text:p>2.59</text:p>
          </table:table-cell>
          <table:table-cell office:value-type="float" office:value="161.14845301787869" table:style-name="ce29">
            <text:p>161.15</text:p>
          </table:table-cell>
          <table:table-cell office:value-type="float" office:value="171.3170698731129" table:style-name="ce29">
            <text:p>171.32</text:p>
          </table:table-cell>
          <table:table-cell office:value-type="float" office:value="1.5604835590125656" table:style-name="ce29">
            <text:p>1.56</text:p>
          </table:table-cell>
          <table:table-cell office:value-type="float" office:value="1.5372689158720441" table:style-name="ce29">
            <text:p>1.54</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Motorcycle</text:p>
          </table:table-cell>
          <table:table-cell office:value-type="float" office:value="3.4387341344604829" table:style-name="ce29">
            <text:p>3.44</text:p>
          </table:table-cell>
          <table:table-cell office:value-type="float" office:value="0.48872140674562059" table:style-name="ce29">
            <text:p>[low]</text:p>
          </table:table-cell>
          <table:table-cell office:value-type="float" office:value="2.4808401772390671" table:style-name="ce29">
            <text:p>2.48</text:p>
          </table:table-cell>
          <table:table-cell office:value-type="float" office:value="4.3966280916819001" table:style-name="ce29">
            <text:p>4.40</text:p>
          </table:table-cell>
          <table:table-cell office:value-type="float" office:value="14.212247520039757" table:style-name="ce29">
            <text:p>14.21</text:p>
          </table:table-cell>
          <table:table-cell office:value-type="float" office:value="1.1937991129679759" table:style-name="ce29">
            <text:p>1.19</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Motorcycle</text:p>
          </table:table-cell>
          <table:table-cell office:value-type="float" office:value="0.33060726215971042" table:style-name="ce29">
            <text:p>[low]</text:p>
          </table:table-cell>
          <table:table-cell office:value-type="float" office:value="0.15766554676053521" table:style-name="ce29">
            <text:p>[low]</text:p>
          </table:table-cell>
          <table:table-cell office:value-type="float" office:value="2.1582790509061481E-2" table:style-name="ce29">
            <text:p>[low]</text:p>
          </table:table-cell>
          <table:table-cell office:value-type="float" office:value="0.63963173381035943" table:style-name="ce29">
            <text:p>0.64</text:p>
          </table:table-cell>
          <table:table-cell office:value-type="float" office:value="47.689680417355689" table:style-name="ce29">
            <text:p>47.69</text:p>
          </table:table-cell>
          <table:table-cell office:value-type="float" office:value="1.396745024666024" table:style-name="ce29">
            <text:p>1.40</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Motorcycle</text:p>
          </table:table-cell>
          <table:table-cell office:value-type="float" office:value="1.851190344920852" table:style-name="ce29">
            <text:p>1.85</text:p>
          </table:table-cell>
          <table:table-cell office:value-type="float" office:value="0.25216036075452852" table:style-name="ce29">
            <text:p>[low]</text:p>
          </table:table-cell>
          <table:table-cell office:value-type="float" office:value="1.356956037841976" table:style-name="ce29">
            <text:p>1.36</text:p>
          </table:table-cell>
          <table:table-cell office:value-type="float" office:value="2.3454246519997279" table:style-name="ce29">
            <text:p>2.35</text:p>
          </table:table-cell>
          <table:table-cell office:value-type="float" office:value="13.621525276770482" table:style-name="ce29">
            <text:p>13.62</text:p>
          </table:table-cell>
          <table:table-cell office:value-type="float" office:value="1.2099062838707839" table:style-name="ce29">
            <text:p>1.21</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Other private transport [note 4]</text:p>
          </table:table-cell>
          <table:table-cell office:value-type="float" office:value="7.1658705001668119" table:style-name="ce29">
            <text:p>7.17</text:p>
          </table:table-cell>
          <table:table-cell office:value-type="float" office:value="0.67317144879123503" table:style-name="ce29">
            <text:p>0.67</text:p>
          </table:table-cell>
          <table:table-cell office:value-type="float" office:value="5.8464544605359912" table:style-name="ce29">
            <text:p>5.85</text:p>
          </table:table-cell>
          <table:table-cell office:value-type="float" office:value="8.4852865397976327" table:style-name="ce29">
            <text:p>8.49</text:p>
          </table:table-cell>
          <table:table-cell office:value-type="float" office:value="9.3941336056179701" table:style-name="ce29">
            <text:p>9.39</text:p>
          </table:table-cell>
          <table:table-cell office:value-type="float" office:value="1.080666471893057"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Other private transport [note 4]</text:p>
          </table:table-cell>
          <table:table-cell office:value-type="float" office:value="5.8242555554088806" table:style-name="ce29">
            <text:p>5.82</text:p>
          </table:table-cell>
          <table:table-cell office:value-type="float" office:value="0.58914518591865273" table:style-name="ce29">
            <text:p>0.59</text:p>
          </table:table-cell>
          <table:table-cell office:value-type="float" office:value="4.6695309910083216" table:style-name="ce29">
            <text:p>4.67</text:p>
          </table:table-cell>
          <table:table-cell office:value-type="float" office:value="6.9789801198094397" table:style-name="ce29">
            <text:p>6.98</text:p>
          </table:table-cell>
          <table:table-cell office:value-type="float" office:value="10.115373206306586" table:style-name="ce29">
            <text:p>10.12</text:p>
          </table:table-cell>
          <table:table-cell office:value-type="float" office:value="1.0747203795187401"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Other private transport [note 4]</text:p>
          </table:table-cell>
          <table:table-cell office:value-type="float" office:value="6.4739634130359196" table:style-name="ce29">
            <text:p>6.47</text:p>
          </table:table-cell>
          <table:table-cell office:value-type="float" office:value="0.51637737299134334" table:style-name="ce29">
            <text:p>0.52</text:p>
          </table:table-cell>
          <table:table-cell office:value-type="float" office:value="5.4618637619728867" table:style-name="ce29">
            <text:p>5.46</text:p>
          </table:table-cell>
          <table:table-cell office:value-type="float" office:value="7.4860630640989534" table:style-name="ce29">
            <text:p>7.49</text:p>
          </table:table-cell>
          <table:table-cell office:value-type="float" office:value="7.976217041195663" table:style-name="ce29">
            <text:p>7.98</text:p>
          </table:table-cell>
          <table:table-cell office:value-type="float" office:value="1.2538372580688919" table:style-name="ce29">
            <text:p>1.25</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Bus in London</text:p>
          </table:table-cell>
          <table:table-cell office:value-type="float" office:value="13.545173270582611" table:style-name="ce29">
            <text:p>13.55</text:p>
          </table:table-cell>
          <table:table-cell office:value-type="float" office:value="1.003686681972167" table:style-name="ce29">
            <text:p>1.00</text:p>
          </table:table-cell>
          <table:table-cell office:value-type="float" office:value="11.57794737391716" table:style-name="ce29">
            <text:p>11.58</text:p>
          </table:table-cell>
          <table:table-cell office:value-type="float" office:value="15.512399167248059" table:style-name="ce29">
            <text:p>15.51</text:p>
          </table:table-cell>
          <table:table-cell office:value-type="float" office:value="7.4099213197366218" table:style-name="ce29">
            <text:p>7.41</text:p>
          </table:table-cell>
          <table:table-cell office:value-type="float" office:value="1.3682465796386221" table:style-name="ce29">
            <text:p>1.37</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Bus in London</text:p>
          </table:table-cell>
          <table:table-cell office:value-type="float" office:value="15.80994198367909" table:style-name="ce29">
            <text:p>15.81</text:p>
          </table:table-cell>
          <table:table-cell office:value-type="float" office:value="1.100998643197864" table:style-name="ce29">
            <text:p>1.10</text:p>
          </table:table-cell>
          <table:table-cell office:value-type="float" office:value="13.65198464301127" table:style-name="ce29">
            <text:p>13.65</text:p>
          </table:table-cell>
          <table:table-cell office:value-type="float" office:value="17.967899324346899" table:style-name="ce29">
            <text:p>17.97</text:p>
          </table:table-cell>
          <table:table-cell office:value-type="float" office:value="6.9639638420839631" table:style-name="ce29">
            <text:p>6.96</text:p>
          </table:table-cell>
          <table:table-cell office:value-type="float" office:value="1.4808889422720231" table:style-name="ce29">
            <text:p>1.48</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Bus in London</text:p>
          </table:table-cell>
          <table:table-cell office:value-type="float" office:value="14.703747432278959" table:style-name="ce29">
            <text:p>14.70</text:p>
          </table:table-cell>
          <table:table-cell office:value-type="float" office:value="0.87777541329164821" table:style-name="ce29">
            <text:p>0.88</text:p>
          </table:table-cell>
          <table:table-cell office:value-type="float" office:value="12.983307622227329" table:style-name="ce29">
            <text:p>12.98</text:p>
          </table:table-cell>
          <table:table-cell office:value-type="float" office:value="16.424187242330589" table:style-name="ce29">
            <text:p>16.42</text:p>
          </table:table-cell>
          <table:table-cell office:value-type="float" office:value="5.9697394649521689" table:style-name="ce29">
            <text:p>5.97</text:p>
          </table:table-cell>
          <table:table-cell office:value-type="float" office:value="1.772610581254809" table:style-name="ce29">
            <text:p>1.77</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Other local bus</text:p>
          </table:table-cell>
          <table:table-cell office:value-type="float" office:value="24.657568201053461" table:style-name="ce29">
            <text:p>24.66</text:p>
          </table:table-cell>
          <table:table-cell office:value-type="float" office:value="1.3441373815837061" table:style-name="ce29">
            <text:p>1.34</text:p>
          </table:table-cell>
          <table:table-cell office:value-type="float" office:value="22.02305893314939" table:style-name="ce29">
            <text:p>22.02</text:p>
          </table:table-cell>
          <table:table-cell office:value-type="float" office:value="27.292077468957519" table:style-name="ce29">
            <text:p>27.29</text:p>
          </table:table-cell>
          <table:table-cell office:value-type="float" office:value="5.4512163187539295" table:style-name="ce29">
            <text:p>5.45</text:p>
          </table:table-cell>
          <table:table-cell office:value-type="float" office:value="1.395819555793949" table:style-name="ce29">
            <text:p>1.40</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Other local bus</text:p>
          </table:table-cell>
          <table:table-cell office:value-type="float" office:value="30.346783267835811" table:style-name="ce29">
            <text:p>30.35</text:p>
          </table:table-cell>
          <table:table-cell office:value-type="float" office:value="1.348154441857869" table:style-name="ce29">
            <text:p>1.35</text:p>
          </table:table-cell>
          <table:table-cell office:value-type="float" office:value="27.70440056179438" table:style-name="ce29">
            <text:p>27.70</text:p>
          </table:table-cell>
          <table:table-cell office:value-type="float" office:value="32.989165973877228" table:style-name="ce29">
            <text:p>32.99</text:p>
          </table:table-cell>
          <table:table-cell office:value-type="float" office:value="4.4424953707919403" table:style-name="ce29">
            <text:p>4.44</text:p>
          </table:table-cell>
          <table:table-cell office:value-type="float" office:value="1.3304833477183129" table:style-name="ce29">
            <text:p>1.33</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Other local bus</text:p>
          </table:table-cell>
          <table:table-cell office:value-type="float" office:value="27.71521038006934" table:style-name="ce29">
            <text:p>27.72</text:p>
          </table:table-cell>
          <table:table-cell office:value-type="float" office:value="1.1239456677951221" table:style-name="ce29">
            <text:p>1.12</text:p>
          </table:table-cell>
          <table:table-cell office:value-type="float" office:value="25.51227687119091" table:style-name="ce29">
            <text:p>25.51</text:p>
          </table:table-cell>
          <table:table-cell office:value-type="float" office:value="29.918143888947782" table:style-name="ce29">
            <text:p>29.92</text:p>
          </table:table-cell>
          <table:table-cell office:value-type="float" office:value="4.0553387558024019" table:style-name="ce29">
            <text:p>4.06</text:p>
          </table:table-cell>
          <table:table-cell office:value-type="float" office:value="1.615230598060744" table:style-name="ce29">
            <text:p>1.62</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Non-local bus</text:p>
          </table:table-cell>
          <table:table-cell office:value-type="float" office:value="0.27341046951268599" table:style-name="ce29">
            <text:p>[low]</text:p>
          </table:table-cell>
          <table:table-cell office:value-type="float" office:value="6.4987019653452188E-2" table:style-name="ce29">
            <text:p>[low]</text:p>
          </table:table-cell>
          <table:table-cell office:value-type="float" office:value="0.14603591099191979" table:style-name="ce29">
            <text:p>[low]</text:p>
          </table:table-cell>
          <table:table-cell office:value-type="float" office:value="0.40078502803345228" table:style-name="ce29">
            <text:p>[low]</text:p>
          </table:table-cell>
          <table:table-cell office:value-type="float" office:value="23.76903114547223" table:style-name="ce29">
            <text:p>23.77</text:p>
          </table:table-cell>
          <table:table-cell office:value-type="float" office:value="1.0477138190383271"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Non-local bus</text:p>
          </table:table-cell>
          <table:table-cell office:value-type="float" office:value="0.37463506587163398" table:style-name="ce29">
            <text:p>[low]</text:p>
          </table:table-cell>
          <table:table-cell office:value-type="float" office:value="9.2528624144782134E-2" table:style-name="ce29">
            <text:p>[low]</text:p>
          </table:table-cell>
          <table:table-cell office:value-type="float" office:value="0.19327896254786101" table:style-name="ce29">
            <text:p>[low]</text:p>
          </table:table-cell>
          <table:table-cell office:value-type="float" office:value="0.55599116919540692" table:style-name="ce29">
            <text:p>0.56</text:p>
          </table:table-cell>
          <table:table-cell office:value-type="float" office:value="24.698335146365185" table:style-name="ce29">
            <text:p>24.70</text:p>
          </table:table-cell>
          <table:table-cell office:value-type="float" office:value="1.372383214507751" table:style-name="ce29">
            <text:p>1.37</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Non-local bus</text:p>
          </table:table-cell>
          <table:table-cell office:value-type="float" office:value="0.32466219233835503" table:style-name="ce29">
            <text:p>[low]</text:p>
          </table:table-cell>
          <table:table-cell office:value-type="float" office:value="6.7199874838921939E-2" table:style-name="ce29">
            <text:p>[low]</text:p>
          </table:table-cell>
          <table:table-cell office:value-type="float" office:value="0.192950437654068" table:style-name="ce29">
            <text:p>[low]</text:p>
          </table:table-cell>
          <table:table-cell office:value-type="float" office:value="0.456373947022642" table:style-name="ce29">
            <text:p>[low]</text:p>
          </table:table-cell>
          <table:table-cell office:value-type="float" office:value="20.698398650893068" table:style-name="ce29">
            <text:p>20.70</text:p>
          </table:table-cell>
          <table:table-cell office:value-type="float" office:value="1.4662082817961679" table:style-name="ce29">
            <text:p>1.47</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London Underground</text:p>
          </table:table-cell>
          <table:table-cell office:value-type="float" office:value="11.399674438120799" table:style-name="ce29">
            <text:p>11.40</text:p>
          </table:table-cell>
          <table:table-cell office:value-type="float" office:value="1.1376253465349999" table:style-name="ce29">
            <text:p>1.14</text:p>
          </table:table-cell>
          <table:table-cell office:value-type="float" office:value="9.1699287589121976" table:style-name="ce29">
            <text:p>9.17</text:p>
          </table:table-cell>
          <table:table-cell office:value-type="float" office:value="13.629420117329399" table:style-name="ce29">
            <text:p>13.63</text:p>
          </table:table-cell>
          <table:table-cell office:value-type="float" office:value="9.9794547003092653" table:style-name="ce29">
            <text:p>9.98</text:p>
          </table:table-cell>
          <table:table-cell office:value-type="float" office:value="1.7659135915222011" table:style-name="ce29">
            <text:p>1.77</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London Underground</text:p>
          </table:table-cell>
          <table:table-cell office:value-type="float" office:value="10.56505549066881" table:style-name="ce29">
            <text:p>10.57</text:p>
          </table:table-cell>
          <table:table-cell office:value-type="float" office:value="0.83565476682760775" table:style-name="ce29">
            <text:p>0.84</text:p>
          </table:table-cell>
          <table:table-cell office:value-type="float" office:value="8.9271721476866972" table:style-name="ce29">
            <text:p>8.93</text:p>
          </table:table-cell>
          <table:table-cell office:value-type="float" office:value="12.20293883365092" table:style-name="ce29">
            <text:p>12.20</text:p>
          </table:table-cell>
          <table:table-cell office:value-type="float" office:value="7.9096107688754556" table:style-name="ce29">
            <text:p>7.91</text:p>
          </table:table-cell>
          <table:table-cell office:value-type="float" office:value="1.393795854371809" table:style-name="ce29">
            <text:p>1.39</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London Underground</text:p>
          </table:table-cell>
          <table:table-cell office:value-type="float" office:value="10.961116398435539" table:style-name="ce29">
            <text:p>10.96</text:p>
          </table:table-cell>
          <table:table-cell office:value-type="float" office:value="0.81423124123022073" table:style-name="ce29">
            <text:p>0.81</text:p>
          </table:table-cell>
          <table:table-cell office:value-type="float" office:value="9.3652231656243092" table:style-name="ce29">
            <text:p>9.37</text:p>
          </table:table-cell>
          <table:table-cell office:value-type="float" office:value="12.557009631246769" table:style-name="ce29">
            <text:p>12.56</text:p>
          </table:table-cell>
          <table:table-cell office:value-type="float" office:value="7.4283605030089319" table:style-name="ce29">
            <text:p>7.43</text:p>
          </table:table-cell>
          <table:table-cell office:value-type="float" office:value="1.92365079273966" table:style-name="ce29">
            <text:p>1.92</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Surface Rail</text:p>
          </table:table-cell>
          <table:table-cell office:value-type="float" office:value="20.155900734285549" table:style-name="ce29">
            <text:p>20.16</text:p>
          </table:table-cell>
          <table:table-cell office:value-type="float" office:value="1.0259158789008269" table:style-name="ce29">
            <text:p>1.03</text:p>
          </table:table-cell>
          <table:table-cell office:value-type="float" office:value="18.145105611639931" table:style-name="ce29">
            <text:p>18.15</text:p>
          </table:table-cell>
          <table:table-cell office:value-type="float" office:value="22.16669585693117" table:style-name="ce29">
            <text:p>22.17</text:p>
          </table:table-cell>
          <table:table-cell office:value-type="float" office:value="5.0899034105467962" table:style-name="ce29">
            <text:p>5.09</text:p>
          </table:table-cell>
          <table:table-cell office:value-type="float" office:value="1.4157161773095359" table:style-name="ce29">
            <text:p>1.42</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Surface Rail</text:p>
          </table:table-cell>
          <table:table-cell office:value-type="float" office:value="16.652176425488321" table:style-name="ce29">
            <text:p>16.65</text:p>
          </table:table-cell>
          <table:table-cell office:value-type="float" office:value="0.87461250005712043" table:style-name="ce29">
            <text:p>0.87</text:p>
          </table:table-cell>
          <table:table-cell office:value-type="float" office:value="14.937935925376371" table:style-name="ce29">
            <text:p>14.94</text:p>
          </table:table-cell>
          <table:table-cell office:value-type="float" office:value="18.36641692560028" table:style-name="ce29">
            <text:p>18.37</text:p>
          </table:table-cell>
          <table:table-cell office:value-type="float" office:value="5.2522413749977588" table:style-name="ce29">
            <text:p>5.25</text:p>
          </table:table-cell>
          <table:table-cell office:value-type="float" office:value="1.4541859524224861" table:style-name="ce29">
            <text:p>1.45</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Surface Rail</text:p>
          </table:table-cell>
          <table:table-cell office:value-type="float" office:value="18.355524640228889" table:style-name="ce29">
            <text:p>18.36</text:p>
          </table:table-cell>
          <table:table-cell office:value-type="float" office:value="0.76824544722992238" table:style-name="ce29">
            <text:p>0.77</text:p>
          </table:table-cell>
          <table:table-cell office:value-type="float" office:value="16.849763563658239" table:style-name="ce29">
            <text:p>16.85</text:p>
          </table:table-cell>
          <table:table-cell office:value-type="float" office:value="19.861285716799539" table:style-name="ce29">
            <text:p>19.86</text:p>
          </table:table-cell>
          <table:table-cell office:value-type="float" office:value="4.1853636018999811" table:style-name="ce29">
            <text:p>4.19</text:p>
          </table:table-cell>
          <table:table-cell office:value-type="float" office:value="1.662745563447082" table:style-name="ce29">
            <text:p>1.66</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Taxi or minicab</text:p>
          </table:table-cell>
          <table:table-cell office:value-type="float" office:value="8.9676639581680924" table:style-name="ce29">
            <text:p>8.97</text:p>
          </table:table-cell>
          <table:table-cell office:value-type="float" office:value="0.63212447198394084" table:style-name="ce29">
            <text:p>0.63</text:p>
          </table:table-cell>
          <table:table-cell office:value-type="float" office:value="7.7286999930795686" table:style-name="ce29">
            <text:p>7.73</text:p>
          </table:table-cell>
          <table:table-cell office:value-type="float" office:value="10.206627923256621" table:style-name="ce29">
            <text:p>10.21</text:p>
          </table:table-cell>
          <table:table-cell office:value-type="float" office:value="7.0489313039900168" table:style-name="ce29">
            <text:p>7.05</text:p>
          </table:table-cell>
          <table:table-cell office:value-type="float" office:value="1.251197092445119" table:style-name="ce29">
            <text:p>1.25</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Taxi or minicab</text:p>
          </table:table-cell>
          <table:table-cell office:value-type="float" office:value="10.71576747459482" table:style-name="ce29">
            <text:p>10.72</text:p>
          </table:table-cell>
          <table:table-cell office:value-type="float" office:value="0.67729653528448497" table:style-name="ce29">
            <text:p>0.68</text:p>
          </table:table-cell>
          <table:table-cell office:value-type="float" office:value="9.3882662654372275" table:style-name="ce29">
            <text:p>9.39</text:p>
          </table:table-cell>
          <table:table-cell office:value-type="float" office:value="12.043268683752411" table:style-name="ce29">
            <text:p>12.04</text:p>
          </table:table-cell>
          <table:table-cell office:value-type="float" office:value="6.3205602108316992" table:style-name="ce29">
            <text:p>6.32</text:p>
          </table:table-cell>
          <table:table-cell office:value-type="float" office:value="1.3991535145893399" table:style-name="ce29">
            <text:p>1.40</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Taxi or minicab</text:p>
          </table:table-cell>
          <table:table-cell office:value-type="float" office:value="9.8477901201415463" table:style-name="ce29">
            <text:p>9.85</text:p>
          </table:table-cell>
          <table:table-cell office:value-type="float" office:value="0.52016075823563757" table:style-name="ce29">
            <text:p>0.52</text:p>
          </table:table-cell>
          <table:table-cell office:value-type="float" office:value="8.8282750339996969" table:style-name="ce29">
            <text:p>8.83</text:p>
          </table:table-cell>
          <table:table-cell office:value-type="float" office:value="10.867305206283399" table:style-name="ce29">
            <text:p>10.87</text:p>
          </table:table-cell>
          <table:table-cell office:value-type="float" office:value="5.2820049157197211" table:style-name="ce29">
            <text:p>5.28</text:p>
          </table:table-cell>
          <table:table-cell office:value-type="float" office:value="1.4918839919764331" table:style-name="ce29">
            <text:p>1.49</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Other public transport [note 5]</text:p>
          </table:table-cell>
          <table:table-cell office:value-type="float" office:value="1.8355305072249339" table:style-name="ce29">
            <text:p>1.84</text:p>
          </table:table-cell>
          <table:table-cell office:value-type="float" office:value="0.33520009750272062" table:style-name="ce29">
            <text:p>[low]</text:p>
          </table:table-cell>
          <table:table-cell office:value-type="float" office:value="1.1785383161196019" table:style-name="ce29">
            <text:p>1.18</text:p>
          </table:table-cell>
          <table:table-cell office:value-type="float" office:value="2.4925226983302671" table:style-name="ce29">
            <text:p>2.49</text:p>
          </table:table-cell>
          <table:table-cell office:value-type="float" office:value="18.261755725841702" table:style-name="ce29">
            <text:p>18.26</text:p>
          </table:table-cell>
          <table:table-cell office:value-type="float" office:value="1.5592312824539649" table:style-name="ce29">
            <text:p>1.56</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Other public transport [note 5]</text:p>
          </table:table-cell>
          <table:table-cell office:value-type="float" office:value="2.1409061753707679" table:style-name="ce29">
            <text:p>2.14</text:p>
          </table:table-cell>
          <table:table-cell office:value-type="float" office:value="0.42544592686363902" table:style-name="ce29">
            <text:p>[low]</text:p>
          </table:table-cell>
          <table:table-cell office:value-type="float" office:value="1.307032158718036" table:style-name="ce29">
            <text:p>1.31</text:p>
          </table:table-cell>
          <table:table-cell office:value-type="float" office:value="2.9747801920235011" table:style-name="ce29">
            <text:p>2.97</text:p>
          </table:table-cell>
          <table:table-cell office:value-type="float" office:value="19.872235960548768" table:style-name="ce29">
            <text:p>19.87</text:p>
          </table:table-cell>
          <table:table-cell office:value-type="float" office:value="1.7876429398962239" table:style-name="ce29">
            <text:p>1.79</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Other public transport [note 5]</text:p>
          </table:table-cell>
          <table:table-cell office:value-type="float" office:value="1.9889647563936159" table:style-name="ce29">
            <text:p>1.99</text:p>
          </table:table-cell>
          <table:table-cell office:value-type="float" office:value="0.33169437204423408" table:style-name="ce29">
            <text:p>[low]</text:p>
          </table:table-cell>
          <table:table-cell office:value-type="float" office:value="1.338843787186917" table:style-name="ce29">
            <text:p>1.34</text:p>
          </table:table-cell>
          <table:table-cell office:value-type="float" office:value="2.6390857256003151" table:style-name="ce29">
            <text:p>2.64</text:p>
          </table:table-cell>
          <table:table-cell office:value-type="float" office:value="16.676734516184247" table:style-name="ce29">
            <text:p>16.68</text:p>
          </table:table-cell>
          <table:table-cell office:value-type="float" office:value="2.0752047497144721" table:style-name="ce29">
            <text:p>2.08</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All modes</text:p>
          </table:table-cell>
          <table:table-cell office:value-type="float" office:value="826.84951390691674" table:style-name="ce29">
            <text:p>826.85</text:p>
          </table:table-cell>
          <table:table-cell office:value-type="float" office:value="7.0277711247687531" table:style-name="ce29">
            <text:p>7.03</text:p>
          </table:table-cell>
          <table:table-cell office:value-type="float" office:value="813.07508250237004" table:style-name="ce29">
            <text:p>813.08</text:p>
          </table:table-cell>
          <table:table-cell office:value-type="float" office:value="840.62394531146344" table:style-name="ce29">
            <text:p>840.62</text:p>
          </table:table-cell>
          <table:table-cell office:value-type="float" office:value="0.84994560758245907" table:style-name="ce29">
            <text:p>0.85</text:p>
          </table:table-cell>
          <table:table-cell office:value-type="float" office:value="1.270212239087902" table:style-name="ce29">
            <text:p>1.27</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All modes</text:p>
          </table:table-cell>
          <table:table-cell office:value-type="float" office:value="853.45482259771291" table:style-name="ce29">
            <text:p>853.45</text:p>
          </table:table-cell>
          <table:table-cell office:value-type="float" office:value="8.3498391534389107" table:style-name="ce29">
            <text:p>8.35</text:p>
          </table:table-cell>
          <table:table-cell office:value-type="float" office:value="837.08913785697268" table:style-name="ce29">
            <text:p>837.09</text:p>
          </table:table-cell>
          <table:table-cell office:value-type="float" office:value="869.82050733845313" table:style-name="ce29">
            <text:p>869.82</text:p>
          </table:table-cell>
          <table:table-cell office:value-type="float" office:value="0.97835748681154455" table:style-name="ce29">
            <text:p>0.98</text:p>
          </table:table-cell>
          <table:table-cell office:value-type="float" office:value="1.416188916109506" table:style-name="ce29">
            <text:p>1.42</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All modes</text:p>
          </table:table-cell>
          <table:table-cell office:value-type="float" office:value="840.58237431582506" table:style-name="ce29">
            <text:p>840.58</text:p>
          </table:table-cell>
          <table:table-cell office:value-type="float" office:value="6.5905198139486743" table:style-name="ce29">
            <text:p>6.59</text:p>
          </table:table-cell>
          <table:table-cell office:value-type="float" office:value="827.66495548048567" table:style-name="ce29">
            <text:p>827.66</text:p>
          </table:table-cell>
          <table:table-cell office:value-type="float" office:value="853.49979315116445" table:style-name="ce29">
            <text:p>853.50</text:p>
          </table:table-cell>
          <table:table-cell office:value-type="float" office:value="0.78404211357785047" table:style-name="ce29">
            <text:p>0.78</text:p>
          </table:table-cell>
          <table:table-cell office:value-type="float" office:value="1.64965050414251" table:style-name="ce29">
            <text:p>1.65</text:p>
          </table:table-cell>
          <table:table-cell table:number-columns-repeated="16374"/>
        </table:table-row>
        <table:table-row table:number-rows-repeated="1445" table:style-name="ro12">
          <table:table-cell table:number-columns-repeated="4" table:style-name="ce27"/>
          <table:table-cell table:number-columns-repeated="6" table:style-name="ce31"/>
          <table:table-cell table:number-columns-repeated="16374"/>
        </table:table-row>
        <table:table-row table:number-rows-repeated="620" table:style-name="ro12">
          <table:table-cell table:number-columns-repeated="16384"/>
        </table:table-row>
        <table:table-row table:number-rows-repeated="1046100" table:style-name="ro4">
          <table:table-cell table:number-columns-repeated="16384"/>
        </table:table-row>
      </table:table>
      <table:table table:name="SE_NTS0601b_stages" table:style-name="ta1">
        <table:table-column table:style-name="co8" table:default-cell-style-name="ce1"/>
        <table:table-column table:style-name="co9" table:default-cell-style-name="ce1"/>
        <table:table-column table:style-name="co10" table:default-cell-style-name="ce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23" table:default-cell-style-name="ce1"/>
        <table:table-column table:style-name="co24" table:default-cell-style-name="ce1"/>
        <table:table-column table:style-name="co2" table:number-columns-repeated="974" table:default-cell-style-name="ce1"/>
        <table:table-column table:style-name="co3" table:number-columns-repeated="15400" table:default-cell-style-name="ce1"/>
        <table:table-row table:style-name="ro9">
          <table:table-cell office:value-type="string" table:style-name="ce2">
            <text:p>SE_NTS0601b: Standard errors for the average number of stages by sex, age and mode (stages per person per year): England, 2025 [note 1]</text:p>
          </table:table-cell>
          <table:table-cell table:number-columns-repeated="16383" table:style-name="ce1"/>
        </table:table-row>
        <table:table-row table:style-name="ro8">
          <table:table-cell office:value-type="string" table:style-name="ce21">
            <text:p>This worksheet contains one table. Some cells refer to notes which can be found on the notes worksheet.</text:p>
          </table:table-cell>
          <table:table-cell table:number-columns-repeated="16383" table:style-name="ce1"/>
        </table:table-row>
        <table:table-row table:style-name="ro8">
          <table:table-cell office:value-type="string" table:style-name="ce21">
            <text:p>The table in this worksheet contains numbers. These represent average stages by sex, age and mode.</text:p>
          </table:table-cell>
          <table:table-cell table:number-columns-repeated="8" table:style-name="ce1"/>
          <table:table-cell table:style-name="ce32"/>
          <table:table-cell table:number-columns-repeated="16374"/>
        </table:table-row>
        <table:table-row table:style-name="ro8">
          <table:table-cell office:value-type="string" table:style-name="ce21">
            <text:p>Some shorthand is used in these tables, [low] denotes rounds to 0, [x] denotes the data is not available due to no observations in the category.</text:p>
          </table:table-cell>
          <table:table-cell table:number-columns-repeated="16383" table:style-name="ce1"/>
        </table:table-row>
        <table:table-row table:style-name="ro8">
          <table:table-cell office:value-type="string" table:style-name="ce21">
            <text:p>Filters are active in row 6 and may hide some data. To turn off all filters select the 'Data' ribbon then 'Filters' button or use [Ctrl, Shift, L].</text:p>
          </table:table-cell>
          <table:table-cell table:number-columns-repeated="16383" table:style-name="ce1"/>
        </table:table-row>
        <table:table-row table:style-name="ro2">
          <table:table-cell office:value-type="string" table:style-name="ce24">
            <text:p>Year</text:p>
          </table:table-cell>
          <table:table-cell office:value-type="string" table:style-name="ce24">
            <text:p>Age</text:p>
          </table:table-cell>
          <table:table-cell office:value-type="string" table:style-name="ce25">
            <text:p>Sex [note 6]</text:p>
          </table:table-cell>
          <table:table-cell office:value-type="string" table:style-name="ce25">
            <text:p>Mode</text:p>
          </table:table-cell>
          <table:table-cell office:value-type="string" table:style-name="ce26">
            <text:p>Average number of stages</text:p>
          </table:table-cell>
          <table:table-cell office:value-type="string" table:style-name="ce26">
            <text:p>Standard error</text:p>
          </table:table-cell>
          <table:table-cell office:value-type="string" table:style-name="ce26">
            <text:p>95% Lower confidence interval</text:p>
          </table:table-cell>
          <table:table-cell office:value-type="string" table:style-name="ce26">
            <text:p>95% Upper confidence interval</text:p>
          </table:table-cell>
          <table:table-cell office:value-type="string" table:style-name="ce26">
            <text:p>Relative standard error (%)</text:p>
          </table:table-cell>
          <table:table-cell office:value-type="string" table:style-name="ce26">
            <text:p>Design factor</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Walk [note 2]</text:p>
          </table:table-cell>
          <table:table-cell office:value-type="float" office:value="300.74881037583992" table:style-name="ce29">
            <text:p>300.75</text:p>
          </table:table-cell>
          <table:table-cell office:value-type="float" office:value="12.611535857094591" table:style-name="ce29">
            <text:p>12.61</text:p>
          </table:table-cell>
          <table:table-cell office:value-type="float" office:value="276.0302000959345" table:style-name="ce29">
            <text:p>276.03</text:p>
          </table:table-cell>
          <table:table-cell office:value-type="float" office:value="325.46742065574529" table:style-name="ce29">
            <text:p>325.47</text:p>
          </table:table-cell>
          <table:table-cell office:value-type="float" office:value="4.1933784680092998" table:style-name="ce29">
            <text:p>4.19</text:p>
          </table:table-cell>
          <table:table-cell office:value-type="float" office:value="1.3494224347443169" table:style-name="ce29">
            <text:p>1.35</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Walk [note 2]</text:p>
          </table:table-cell>
          <table:table-cell office:value-type="float" office:value="317.70314436690961" table:style-name="ce29">
            <text:p>317.70</text:p>
          </table:table-cell>
          <table:table-cell office:value-type="float" office:value="12.56297992676703" table:style-name="ce29">
            <text:p>12.56</text:p>
          </table:table-cell>
          <table:table-cell office:value-type="float" office:value="293.07970371044621" table:style-name="ce29">
            <text:p>293.08</text:p>
          </table:table-cell>
          <table:table-cell office:value-type="float" office:value="342.32658502337301" table:style-name="ce29">
            <text:p>342.33</text:p>
          </table:table-cell>
          <table:table-cell office:value-type="float" office:value="3.9543140033446669" table:style-name="ce29">
            <text:p>3.95</text:p>
          </table:table-cell>
          <table:table-cell office:value-type="float" office:value="1.2815737669753431" table:style-name="ce29">
            <text:p>1.28</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Walk [note 2]</text:p>
          </table:table-cell>
          <table:table-cell office:value-type="float" office:value="309.31364412793152" table:style-name="ce29">
            <text:p>309.31</text:p>
          </table:table-cell>
          <table:table-cell office:value-type="float" office:value="9.9999959249403734" table:style-name="ce29">
            <text:p>10.00</text:p>
          </table:table-cell>
          <table:table-cell office:value-type="float" office:value="289.71365211504832" table:style-name="ce29">
            <text:p>289.71</text:p>
          </table:table-cell>
          <table:table-cell office:value-type="float" office:value="328.91363614081462" table:style-name="ce29">
            <text:p>328.91</text:p>
          </table:table-cell>
          <table:table-cell office:value-type="float" office:value="3.2329630828714415" table:style-name="ce29">
            <text:p>3.23</text:p>
          </table:table-cell>
          <table:table-cell office:value-type="float" office:value="1.4782506946039149" table:style-name="ce29">
            <text:p>1.48</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Walks of a mile or more</text:p>
          </table:table-cell>
          <table:table-cell office:value-type="float" office:value="72.012503565065018" table:style-name="ce29">
            <text:p>72.01</text:p>
          </table:table-cell>
          <table:table-cell office:value-type="float" office:value="4.4895789504093289" table:style-name="ce29">
            <text:p>4.49</text:p>
          </table:table-cell>
          <table:table-cell office:value-type="float" office:value="63.212928822262732" table:style-name="ce29">
            <text:p>63.21</text:p>
          </table:table-cell>
          <table:table-cell office:value-type="float" office:value="80.812078307867296" table:style-name="ce29">
            <text:p>80.81</text:p>
          </table:table-cell>
          <table:table-cell office:value-type="float" office:value="6.2344436426278209" table:style-name="ce29">
            <text:p>6.23</text:p>
          </table:table-cell>
          <table:table-cell office:value-type="float" office:value="1.3339142869595719" table:style-name="ce29">
            <text:p>1.33</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Walks of a mile or more</text:p>
          </table:table-cell>
          <table:table-cell office:value-type="float" office:value="73.225239841028909" table:style-name="ce29">
            <text:p>73.23</text:p>
          </table:table-cell>
          <table:table-cell office:value-type="float" office:value="4.4634150797232603" table:style-name="ce29">
            <text:p>4.46</text:p>
          </table:table-cell>
          <table:table-cell office:value-type="float" office:value="64.476946284771316" table:style-name="ce29">
            <text:p>64.48</text:p>
          </table:table-cell>
          <table:table-cell office:value-type="float" office:value="81.973533397286502" table:style-name="ce29">
            <text:p>81.97</text:p>
          </table:table-cell>
          <table:table-cell office:value-type="float" office:value="6.0954598297162006" table:style-name="ce29">
            <text:p>6.10</text:p>
          </table:table-cell>
          <table:table-cell office:value-type="float" office:value="1.2277515116830859" table:style-name="ce29">
            <text:p>1.23</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Walks of a mile or more</text:p>
          </table:table-cell>
          <table:table-cell office:value-type="float" office:value="72.708363697035168" table:style-name="ce29">
            <text:p>72.71</text:p>
          </table:table-cell>
          <table:table-cell office:value-type="float" office:value="3.5638638630412882" table:style-name="ce29">
            <text:p>3.56</text:p>
          </table:table-cell>
          <table:table-cell office:value-type="float" office:value="65.723190525474237" table:style-name="ce29">
            <text:p>65.72</text:p>
          </table:table-cell>
          <table:table-cell office:value-type="float" office:value="79.693536868596098" table:style-name="ce29">
            <text:p>79.69</text:p>
          </table:table-cell>
          <table:table-cell office:value-type="float" office:value="4.9015872202699731" table:style-name="ce29">
            <text:p>4.90</text:p>
          </table:table-cell>
          <table:table-cell office:value-type="float" office:value="1.4458174041156799" table:style-name="ce29">
            <text:p>1.45</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Pedal cycle [note 3]</text:p>
          </table:table-cell>
          <table:table-cell office:value-type="float" office:value="22.002330753020779" table:style-name="ce29">
            <text:p>22.00</text:p>
          </table:table-cell>
          <table:table-cell office:value-type="float" office:value="2.6668024072032241" table:style-name="ce29">
            <text:p>2.67</text:p>
          </table:table-cell>
          <table:table-cell office:value-type="float" office:value="16.775398034902459" table:style-name="ce29">
            <text:p>16.78</text:p>
          </table:table-cell>
          <table:table-cell office:value-type="float" office:value="27.229263471139092" table:style-name="ce29">
            <text:p>27.23</text:p>
          </table:table-cell>
          <table:table-cell office:value-type="float" office:value="12.120545032880615" table:style-name="ce29">
            <text:p>12.12</text:p>
          </table:table-cell>
          <table:table-cell office:value-type="float" office:value="1.194087592338809" table:style-name="ce29">
            <text:p>1.19</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Pedal cycle [note 3]</text:p>
          </table:table-cell>
          <table:table-cell office:value-type="float" office:value="10.301260987406501" table:style-name="ce29">
            <text:p>10.30</text:p>
          </table:table-cell>
          <table:table-cell office:value-type="float" office:value="1.644467779240838" table:style-name="ce29">
            <text:p>1.64</text:p>
          </table:table-cell>
          <table:table-cell office:value-type="float" office:value="7.0781041400944549" table:style-name="ce29">
            <text:p>7.08</text:p>
          </table:table-cell>
          <table:table-cell office:value-type="float" office:value="13.524417834718539" table:style-name="ce29">
            <text:p>13.52</text:p>
          </table:table-cell>
          <table:table-cell office:value-type="float" office:value="15.963752216852217" table:style-name="ce29">
            <text:p>15.96</text:p>
          </table:table-cell>
          <table:table-cell office:value-type="float" office:value="1.1770651623064881"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Pedal cycle [note 3]</text:p>
          </table:table-cell>
          <table:table-cell office:value-type="float" office:value="16.30049919485457" table:style-name="ce29">
            <text:p>16.30</text:p>
          </table:table-cell>
          <table:table-cell office:value-type="float" office:value="1.7715791070354909" table:style-name="ce29">
            <text:p>1.77</text:p>
          </table:table-cell>
          <table:table-cell office:value-type="float" office:value="12.82820414506501" table:style-name="ce29">
            <text:p>12.83</text:p>
          </table:table-cell>
          <table:table-cell office:value-type="float" office:value="19.772794244644139" table:style-name="ce29">
            <text:p>19.77</text:p>
          </table:table-cell>
          <table:table-cell office:value-type="float" office:value="10.868250633665925" table:style-name="ce29">
            <text:p>10.87</text:p>
          </table:table-cell>
          <table:table-cell office:value-type="float" office:value="1.326214209372139" table:style-name="ce29">
            <text:p>1.33</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Car or van driver</text:p>
          </table:table-cell>
          <table:table-cell office:value-type="float" office:value="0.25317190658120348" table:style-name="ce29">
            <text:p>[low]</text:p>
          </table:table-cell>
          <table:table-cell office:value-type="float" office:value="0.20418838690794561" table:style-name="ce29">
            <text:p>[low]</text:p>
          </table:table-cell>
          <table:table-cell office:value-type="float" office:value="0" table:style-name="ce29">
            <text:p>0.00</text:p>
          </table:table-cell>
          <table:table-cell office:value-type="float" office:value="0.65338114492077681" table:style-name="ce29">
            <text:p>0.65</text:p>
          </table:table-cell>
          <table:table-cell office:value-type="float" office:value="80.652071418695627" table:style-name="ce29">
            <text:p>80.65</text:p>
          </table:table-cell>
          <table:table-cell office:value-type="float" office:value="1.06197078325455"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Car or van driver</text:p>
          </table:table-cell>
          <table:table-cell office:value-type="float" office:value="5.7840814801725253E-2" table:style-name="ce29">
            <text:p>[low]</text:p>
          </table:table-cell>
          <table:table-cell office:value-type="float" office:value="5.7920790703669199E-2" table:style-name="ce29">
            <text:p>[low]</text:p>
          </table:table-cell>
          <table:table-cell office:value-type="float" office:value="0" table:style-name="ce29">
            <text:p>0.00</text:p>
          </table:table-cell>
          <table:table-cell office:value-type="float" office:value="0.1713655645809169" table:style-name="ce29">
            <text:p>[low]</text:p>
          </table:table-cell>
          <table:table-cell office:value-type="float" office:value="100.13826897532149" table:style-name="ce29">
            <text:p>100.14</text:p>
          </table:table-cell>
          <table:table-cell office:value-type="float" office:value="1.049564196423205"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Car or van driver</text:p>
          </table:table-cell>
          <table:table-cell office:value-type="float" office:value="0.15809533590006081" table:style-name="ce29">
            <text:p>[low]</text:p>
          </table:table-cell>
          <table:table-cell office:value-type="float" office:value="0.10857129149702879" table:style-name="ce29">
            <text:p>[low]</text:p>
          </table:table-cell>
          <table:table-cell office:value-type="float" office:value="0" table:style-name="ce29">
            <text:p>0.00</text:p>
          </table:table-cell>
          <table:table-cell office:value-type="float" office:value="0.37089506723423732" table:style-name="ce29">
            <text:p>[low]</text:p>
          </table:table-cell>
          <table:table-cell office:value-type="float" office:value="68.674569606317547" table:style-name="ce29">
            <text:p>68.67</text:p>
          </table:table-cell>
          <table:table-cell office:value-type="float" office:value="1.0615183025301049"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Car or van passenger</text:p>
          </table:table-cell>
          <table:table-cell office:value-type="float" office:value="389.20653402653699" table:style-name="ce29">
            <text:p>389.21</text:p>
          </table:table-cell>
          <table:table-cell office:value-type="float" office:value="11.48253892906922" table:style-name="ce29">
            <text:p>11.48</text:p>
          </table:table-cell>
          <table:table-cell office:value-type="float" office:value="366.70075772556129" table:style-name="ce29">
            <text:p>366.70</text:p>
          </table:table-cell>
          <table:table-cell office:value-type="float" office:value="411.71231032751268" table:style-name="ce29">
            <text:p>411.71</text:p>
          </table:table-cell>
          <table:table-cell office:value-type="float" office:value="2.9502431036490036" table:style-name="ce29">
            <text:p>2.95</text:p>
          </table:table-cell>
          <table:table-cell office:value-type="float" office:value="1.372100817709089" table:style-name="ce29">
            <text:p>1.37</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Car or van passenger</text:p>
          </table:table-cell>
          <table:table-cell office:value-type="float" office:value="411.23541923002227" table:style-name="ce29">
            <text:p>411.24</text:p>
          </table:table-cell>
          <table:table-cell office:value-type="float" office:value="11.419777976879381" table:style-name="ce29">
            <text:p>11.42</text:p>
          </table:table-cell>
          <table:table-cell office:value-type="float" office:value="388.85265439533867" table:style-name="ce29">
            <text:p>388.85</text:p>
          </table:table-cell>
          <table:table-cell office:value-type="float" office:value="433.61818406470587" table:style-name="ce29">
            <text:p>433.62</text:p>
          </table:table-cell>
          <table:table-cell office:value-type="float" office:value="2.7769441645520789" table:style-name="ce29">
            <text:p>2.78</text:p>
          </table:table-cell>
          <table:table-cell office:value-type="float" office:value="1.3197017115694301" table:style-name="ce29">
            <text:p>1.32</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Car or van passenger</text:p>
          </table:table-cell>
          <table:table-cell office:value-type="float" office:value="399.85933263767578" table:style-name="ce29">
            <text:p>399.86</text:p>
          </table:table-cell>
          <table:table-cell office:value-type="float" office:value="9.4850577913194201" table:style-name="ce29">
            <text:p>9.49</text:p>
          </table:table-cell>
          <table:table-cell office:value-type="float" office:value="381.26861936668979" table:style-name="ce29">
            <text:p>381.27</text:p>
          </table:table-cell>
          <table:table-cell office:value-type="float" office:value="418.45004590866188" table:style-name="ce29">
            <text:p>418.45</text:p>
          </table:table-cell>
          <table:table-cell office:value-type="float" office:value="2.372098639977001" table:style-name="ce29">
            <text:p>2.37</text:p>
          </table:table-cell>
          <table:table-cell office:value-type="float" office:value="1.5857412695738979" table:style-name="ce29">
            <text:p>1.59</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Motorcycle</text:p>
          </table:table-cell>
          <table:table-cell office:value-type="float" office:value="0" table:style-name="ce29">
            <text:p>0.00</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Motorcycle</text:p>
          </table:table-cell>
          <table:table-cell office:value-type="float" office:value="7.3551834076255027E-2" table:style-name="ce29">
            <text:p>[low]</text:p>
          </table:table-cell>
          <table:table-cell office:value-type="float" office:value="5.5136854010830981E-2" table:style-name="ce29">
            <text:p>[low]</text:p>
          </table:table-cell>
          <table:table-cell office:value-type="float" office:value="0" table:style-name="ce29">
            <text:p>0.00</text:p>
          </table:table-cell>
          <table:table-cell office:value-type="float" office:value="0.18162006793748381" table:style-name="ce29">
            <text:p>[low]</text:p>
          </table:table-cell>
          <table:table-cell office:value-type="float" office:value="74.963261899992489" table:style-name="ce29">
            <text:p>74.96</text:p>
          </table:table-cell>
          <table:table-cell office:value-type="float" office:value="1.1915394508049539" table:style-name="ce29">
            <text:p>1.19</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Motorcycle</text:p>
          </table:table-cell>
          <table:table-cell office:value-type="float" office:value="3.5711987361201278E-2" table:style-name="ce29">
            <text:p>[low]</text:p>
          </table:table-cell>
          <table:table-cell office:value-type="float" office:value="2.6781434225850331E-2" table:style-name="ce29">
            <text:p>[low]</text:p>
          </table:table-cell>
          <table:table-cell office:value-type="float" office:value="0" table:style-name="ce29">
            <text:p>0.00</text:p>
          </table:table-cell>
          <table:table-cell office:value-type="float" office:value="8.8203598443867937E-2" table:style-name="ce29">
            <text:p>[low]</text:p>
          </table:table-cell>
          <table:table-cell office:value-type="float" office:value="74.992841913207542" table:style-name="ce29">
            <text:p>74.99</text:p>
          </table:table-cell>
          <table:table-cell office:value-type="float" office:value="1.1916924728411491" table:style-name="ce29">
            <text:p>1.19</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Other private transport [note 4]</text:p>
          </table:table-cell>
          <table:table-cell office:value-type="float" office:value="14.22597962819043" table:style-name="ce29">
            <text:p>14.23</text:p>
          </table:table-cell>
          <table:table-cell office:value-type="float" office:value="2.0062942120972291" table:style-name="ce29">
            <text:p>2.01</text:p>
          </table:table-cell>
          <table:table-cell office:value-type="float" office:value="10.29364297247986" table:style-name="ce29">
            <text:p>10.29</text:p>
          </table:table-cell>
          <table:table-cell office:value-type="float" office:value="18.158316283901001" table:style-name="ce29">
            <text:p>18.16</text:p>
          </table:table-cell>
          <table:table-cell office:value-type="float" office:value="14.103030262475031" table:style-name="ce29">
            <text:p>14.10</text:p>
          </table:table-cell>
          <table:table-cell office:value-type="float" office:value="1.1530438936241709"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Other private transport [note 4]</text:p>
          </table:table-cell>
          <table:table-cell office:value-type="float" office:value="13.78313360828054" table:style-name="ce29">
            <text:p>13.78</text:p>
          </table:table-cell>
          <table:table-cell office:value-type="float" office:value="2.053265979844435" table:style-name="ce29">
            <text:p>2.05</text:p>
          </table:table-cell>
          <table:table-cell office:value-type="float" office:value="9.758732287785449" table:style-name="ce29">
            <text:p>9.76</text:p>
          </table:table-cell>
          <table:table-cell office:value-type="float" office:value="17.807534928775642" table:style-name="ce29">
            <text:p>17.81</text:p>
          </table:table-cell>
          <table:table-cell office:value-type="float" office:value="14.896946066102759" table:style-name="ce29">
            <text:p>14.90</text:p>
          </table:table-cell>
          <table:table-cell office:value-type="float" office:value="1.211684991572954" table:style-name="ce29">
            <text:p>1.21</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Other private transport [note 4]</text:p>
          </table:table-cell>
          <table:table-cell office:value-type="float" office:value="13.99767349011822" table:style-name="ce29">
            <text:p>14.00</text:p>
          </table:table-cell>
          <table:table-cell office:value-type="float" office:value="1.629018396089678" table:style-name="ce29">
            <text:p>1.63</text:p>
          </table:table-cell>
          <table:table-cell office:value-type="float" office:value="10.804797433782451" table:style-name="ce29">
            <text:p>10.80</text:p>
          </table:table-cell>
          <table:table-cell office:value-type="float" office:value="17.19054954645399" table:style-name="ce29">
            <text:p>17.19</text:p>
          </table:table-cell>
          <table:table-cell office:value-type="float" office:value="11.637779644165137" table:style-name="ce29">
            <text:p>11.64</text:p>
          </table:table-cell>
          <table:table-cell office:value-type="float" office:value="1.351369062173321" table:style-name="ce29">
            <text:p>1.35</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Bus in London</text:p>
          </table:table-cell>
          <table:table-cell office:value-type="float" office:value="18.054431713518259" table:style-name="ce29">
            <text:p>18.05</text:p>
          </table:table-cell>
          <table:table-cell office:value-type="float" office:value="1.9288107233390359" table:style-name="ce29">
            <text:p>1.93</text:p>
          </table:table-cell>
          <table:table-cell office:value-type="float" office:value="14.273962695773751" table:style-name="ce29">
            <text:p>14.27</text:p>
          </table:table-cell>
          <table:table-cell office:value-type="float" office:value="21.834900731262771" table:style-name="ce29">
            <text:p>21.83</text:p>
          </table:table-cell>
          <table:table-cell office:value-type="float" office:value="10.683308973357708" table:style-name="ce29">
            <text:p>10.68</text:p>
          </table:table-cell>
          <table:table-cell office:value-type="float" office:value="1.051540969917345"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Bus in London</text:p>
          </table:table-cell>
          <table:table-cell office:value-type="float" office:value="15.321311708493219" table:style-name="ce29">
            <text:p>15.32</text:p>
          </table:table-cell>
          <table:table-cell office:value-type="float" office:value="2.2555874485273111" table:style-name="ce29">
            <text:p>2.26</text:p>
          </table:table-cell>
          <table:table-cell office:value-type="float" office:value="10.900360309379691" table:style-name="ce29">
            <text:p>10.90</text:p>
          </table:table-cell>
          <table:table-cell office:value-type="float" office:value="19.74226310760675" table:style-name="ce29">
            <text:p>19.74</text:p>
          </table:table-cell>
          <table:table-cell office:value-type="float" office:value="14.721895170874621" table:style-name="ce29">
            <text:p>14.72</text:p>
          </table:table-cell>
          <table:table-cell office:value-type="float" office:value="1.288538207955614" table:style-name="ce29">
            <text:p>1.29</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Bus in London</text:p>
          </table:table-cell>
          <table:table-cell office:value-type="float" office:value="16.796922847220081" table:style-name="ce29">
            <text:p>16.80</text:p>
          </table:table-cell>
          <table:table-cell office:value-type="float" office:value="1.5781966206720359" table:style-name="ce29">
            <text:p>1.58</text:p>
          </table:table-cell>
          <table:table-cell office:value-type="float" office:value="13.70365747070289" table:style-name="ce29">
            <text:p>13.70</text:p>
          </table:table-cell>
          <table:table-cell office:value-type="float" office:value="19.89018822373728" table:style-name="ce29">
            <text:p>19.89</text:p>
          </table:table-cell>
          <table:table-cell office:value-type="float" office:value="9.3957484655186718" table:style-name="ce29">
            <text:p>9.40</text:p>
          </table:table-cell>
          <table:table-cell office:value-type="float" office:value="1.260239849702655" table:style-name="ce29">
            <text:p>1.26</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Other local bus</text:p>
          </table:table-cell>
          <table:table-cell office:value-type="float" office:value="27.829378991347109" table:style-name="ce29">
            <text:p>27.83</text:p>
          </table:table-cell>
          <table:table-cell office:value-type="float" office:value="3.107619657227513" table:style-name="ce29">
            <text:p>3.11</text:p>
          </table:table-cell>
          <table:table-cell office:value-type="float" office:value="21.738444463181189" table:style-name="ce29">
            <text:p>21.74</text:p>
          </table:table-cell>
          <table:table-cell office:value-type="float" office:value="33.920313519513037" table:style-name="ce29">
            <text:p>33.92</text:p>
          </table:table-cell>
          <table:table-cell office:value-type="float" office:value="11.166687040317193" table:style-name="ce29">
            <text:p>11.17</text:p>
          </table:table-cell>
          <table:table-cell office:value-type="float" office:value="1.3034561570052849" table:style-name="ce29">
            <text:p>1.30</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Other local bus</text:p>
          </table:table-cell>
          <table:table-cell office:value-type="float" office:value="30.259293556526188" table:style-name="ce29">
            <text:p>30.26</text:p>
          </table:table-cell>
          <table:table-cell office:value-type="float" office:value="3.2261444871889018" table:style-name="ce29">
            <text:p>3.23</text:p>
          </table:table-cell>
          <table:table-cell office:value-type="float" office:value="23.936050361635939" table:style-name="ce29">
            <text:p>23.94</text:p>
          </table:table-cell>
          <table:table-cell office:value-type="float" office:value="36.582536751416427" table:style-name="ce29">
            <text:p>36.58</text:p>
          </table:table-cell>
          <table:table-cell office:value-type="float" office:value="10.661664923413591" table:style-name="ce29">
            <text:p>10.66</text:p>
          </table:table-cell>
          <table:table-cell office:value-type="float" office:value="1.2922599752461399" table:style-name="ce29">
            <text:p>1.29</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Other local bus</text:p>
          </table:table-cell>
          <table:table-cell office:value-type="float" office:value="28.9831912308296" table:style-name="ce29">
            <text:p>28.98</text:p>
          </table:table-cell>
          <table:table-cell office:value-type="float" office:value="2.4932315401423581" table:style-name="ce29">
            <text:p>2.49</text:p>
          </table:table-cell>
          <table:table-cell office:value-type="float" office:value="24.096457412150571" table:style-name="ce29">
            <text:p>24.10</text:p>
          </table:table-cell>
          <table:table-cell office:value-type="float" office:value="33.869925049508623" table:style-name="ce29">
            <text:p>33.87</text:p>
          </table:table-cell>
          <table:table-cell office:value-type="float" office:value="8.6023361619692587" table:style-name="ce29">
            <text:p>8.60</text:p>
          </table:table-cell>
          <table:table-cell office:value-type="float" office:value="1.456043403458106" table:style-name="ce29">
            <text:p>1.46</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Non-local bus</text:p>
          </table:table-cell>
          <table:table-cell office:value-type="float" office:value="4.6217054925084877E-2" table:style-name="ce29">
            <text:p>[low]</text:p>
          </table:table-cell>
          <table:table-cell office:value-type="float" office:value="4.6289190958765998E-2" table:style-name="ce29">
            <text:p>[low]</text:p>
          </table:table-cell>
          <table:table-cell office:value-type="float" office:value="0" table:style-name="ce29">
            <text:p>0.00</text:p>
          </table:table-cell>
          <table:table-cell office:value-type="float" office:value="0.13694386920426621" table:style-name="ce29">
            <text:p>[low]</text:p>
          </table:table-cell>
          <table:table-cell office:value-type="float" office:value="100.15608098308742" table:style-name="ce29">
            <text:p>100.16</text:p>
          </table:table-cell>
          <table:table-cell office:value-type="float" office:value="0.94404631860216082" table:style-name="ce29">
            <text:p>0.94</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Non-local bus</text:p>
          </table:table-cell>
          <table:table-cell office:value-type="float" office:value="0.27176710242240332" table:style-name="ce29">
            <text:p>[low]</text:p>
          </table:table-cell>
          <table:table-cell office:value-type="float" office:value="0.2027950001550739" table:style-name="ce29">
            <text:p>[low]</text:p>
          </table:table-cell>
          <table:table-cell office:value-type="float" office:value="0" table:style-name="ce29">
            <text:p>0.00</text:p>
          </table:table-cell>
          <table:table-cell office:value-type="float" office:value="0.66924530272634808" table:style-name="ce29">
            <text:p>0.67</text:p>
          </table:table-cell>
          <table:table-cell office:value-type="float" office:value="74.620878814048965" table:style-name="ce29">
            <text:p>74.62</text:p>
          </table:table-cell>
          <table:table-cell office:value-type="float" office:value="1.5439315654329839" table:style-name="ce29">
            <text:p>1.54</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Non-local bus</text:p>
          </table:table-cell>
          <table:table-cell office:value-type="float" office:value="0.15568631716202189" table:style-name="ce29">
            <text:p>[low]</text:p>
          </table:table-cell>
          <table:table-cell office:value-type="float" office:value="0.1013458420707479" table:style-name="ce29">
            <text:p>[low]</text:p>
          </table:table-cell>
          <table:table-cell office:value-type="float" office:value="0" table:style-name="ce29">
            <text:p>0.00</text:p>
          </table:table-cell>
          <table:table-cell office:value-type="float" office:value="0.35432416762068791" table:style-name="ce29">
            <text:p>[low]</text:p>
          </table:table-cell>
          <table:table-cell office:value-type="float" office:value="65.096177954596897" table:style-name="ce29">
            <text:p>65.10</text:p>
          </table:table-cell>
          <table:table-cell office:value-type="float" office:value="1.4773363123972421" table:style-name="ce29">
            <text:p>1.48</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London Underground</text:p>
          </table:table-cell>
          <table:table-cell office:value-type="float" office:value="2.561936005603147" table:style-name="ce29">
            <text:p>2.56</text:p>
          </table:table-cell>
          <table:table-cell office:value-type="float" office:value="0.82877569105007698" table:style-name="ce29">
            <text:p>0.83</text:p>
          </table:table-cell>
          <table:table-cell office:value-type="float" office:value="0.93753565114499615" table:style-name="ce29">
            <text:p>0.94</text:p>
          </table:table-cell>
          <table:table-cell office:value-type="float" office:value="4.1863363600612979" table:style-name="ce29">
            <text:p>4.19</text:p>
          </table:table-cell>
          <table:table-cell office:value-type="float" office:value="32.3495859864369" table:style-name="ce29">
            <text:p>32.35</text:p>
          </table:table-cell>
          <table:table-cell office:value-type="float" office:value="1.279839255930959" table:style-name="ce29">
            <text:p>1.28</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London Underground</text:p>
          </table:table-cell>
          <table:table-cell office:value-type="float" office:value="2.2697835560310362" table:style-name="ce29">
            <text:p>2.27</text:p>
          </table:table-cell>
          <table:table-cell office:value-type="float" office:value="0.51791513973213721" table:style-name="ce29">
            <text:p>0.52</text:p>
          </table:table-cell>
          <table:table-cell office:value-type="float" office:value="1.2546698821560469" table:style-name="ce29">
            <text:p>1.25</text:p>
          </table:table-cell>
          <table:table-cell office:value-type="float" office:value="3.2848972299060248" table:style-name="ce29">
            <text:p>3.28</text:p>
          </table:table-cell>
          <table:table-cell office:value-type="float" office:value="22.817820595976485" table:style-name="ce29">
            <text:p>22.82</text:p>
          </table:table-cell>
          <table:table-cell office:value-type="float" office:value="1.13021958050886"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London Underground</text:p>
          </table:table-cell>
          <table:table-cell office:value-type="float" office:value="2.417692594982777" table:style-name="ce29">
            <text:p>2.42</text:p>
          </table:table-cell>
          <table:table-cell office:value-type="float" office:value="0.49999335205713408" table:style-name="ce29">
            <text:p>[low]</text:p>
          </table:table-cell>
          <table:table-cell office:value-type="float" office:value="1.437705624950794" table:style-name="ce29">
            <text:p>1.44</text:p>
          </table:table-cell>
          <table:table-cell office:value-type="float" office:value="3.39767956501476" table:style-name="ce29">
            <text:p>3.40</text:p>
          </table:table-cell>
          <table:table-cell office:value-type="float" office:value="20.680600713867676" table:style-name="ce29">
            <text:p>20.68</text:p>
          </table:table-cell>
          <table:table-cell office:value-type="float" office:value="1.251041671599171" table:style-name="ce29">
            <text:p>1.25</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Surface Rail</text:p>
          </table:table-cell>
          <table:table-cell office:value-type="float" office:value="8.5261919065434757" table:style-name="ce29">
            <text:p>8.53</text:p>
          </table:table-cell>
          <table:table-cell office:value-type="float" office:value="1.261413618547085" table:style-name="ce29">
            <text:p>1.26</text:p>
          </table:table-cell>
          <table:table-cell office:value-type="float" office:value="6.0538212141911902" table:style-name="ce29">
            <text:p>6.05</text:p>
          </table:table-cell>
          <table:table-cell office:value-type="float" office:value="10.998562598895759" table:style-name="ce29">
            <text:p>11.00</text:p>
          </table:table-cell>
          <table:table-cell office:value-type="float" office:value="14.794572211997783" table:style-name="ce29">
            <text:p>14.79</text:p>
          </table:table-cell>
          <table:table-cell office:value-type="float" office:value="1.223201824072115" table:style-name="ce29">
            <text:p>1.22</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Surface Rail</text:p>
          </table:table-cell>
          <table:table-cell office:value-type="float" office:value="5.8813457022835536" table:style-name="ce29">
            <text:p>5.88</text:p>
          </table:table-cell>
          <table:table-cell office:value-type="float" office:value="0.82080729643203865" table:style-name="ce29">
            <text:p>0.82</text:p>
          </table:table-cell>
          <table:table-cell office:value-type="float" office:value="4.2725634012767593" table:style-name="ce29">
            <text:p>4.27</text:p>
          </table:table-cell>
          <table:table-cell office:value-type="float" office:value="7.4901280032903497" table:style-name="ce29">
            <text:p>7.49</text:p>
          </table:table-cell>
          <table:table-cell office:value-type="float" office:value="13.956113753240917" table:style-name="ce29">
            <text:p>13.96</text:p>
          </table:table-cell>
          <table:table-cell office:value-type="float" office:value="1.19077388081484" table:style-name="ce29">
            <text:p>1.19</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Surface Rail</text:p>
          </table:table-cell>
          <table:table-cell office:value-type="float" office:value="7.2340620217774427" table:style-name="ce29">
            <text:p>7.23</text:p>
          </table:table-cell>
          <table:table-cell office:value-type="float" office:value="0.80159033620720155" table:style-name="ce29">
            <text:p>0.80</text:p>
          </table:table-cell>
          <table:table-cell office:value-type="float" office:value="5.662944962811328" table:style-name="ce29">
            <text:p>5.66</text:p>
          </table:table-cell>
          <table:table-cell office:value-type="float" office:value="8.8051790807435584" table:style-name="ce29">
            <text:p>8.81</text:p>
          </table:table-cell>
          <table:table-cell office:value-type="float" office:value="11.08077776765103" table:style-name="ce29">
            <text:p>11.08</text:p>
          </table:table-cell>
          <table:table-cell office:value-type="float" office:value="1.2809146607561359" table:style-name="ce29">
            <text:p>1.28</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Taxi or minicab</text:p>
          </table:table-cell>
          <table:table-cell office:value-type="float" office:value="7.6906745432278472" table:style-name="ce29">
            <text:p>7.69</text:p>
          </table:table-cell>
          <table:table-cell office:value-type="float" office:value="1.2669963891967739" table:style-name="ce29">
            <text:p>1.27</text:p>
          </table:table-cell>
          <table:table-cell office:value-type="float" office:value="5.2073616204021711" table:style-name="ce29">
            <text:p>5.21</text:p>
          </table:table-cell>
          <table:table-cell office:value-type="float" office:value="10.17398746605352" table:style-name="ce29">
            <text:p>10.17</text:p>
          </table:table-cell>
          <table:table-cell office:value-type="float" office:value="16.474450739986764" table:style-name="ce29">
            <text:p>16.47</text:p>
          </table:table-cell>
          <table:table-cell office:value-type="float" office:value="1.1506324100574341"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Taxi or minicab</text:p>
          </table:table-cell>
          <table:table-cell office:value-type="float" office:value="7.070938733996762" table:style-name="ce29">
            <text:p>7.07</text:p>
          </table:table-cell>
          <table:table-cell office:value-type="float" office:value="1.104513861646405" table:style-name="ce29">
            <text:p>1.10</text:p>
          </table:table-cell>
          <table:table-cell office:value-type="float" office:value="4.9060915651698078" table:style-name="ce29">
            <text:p>4.91</text:p>
          </table:table-cell>
          <table:table-cell office:value-type="float" office:value="9.2357859028237161" table:style-name="ce29">
            <text:p>9.24</text:p>
          </table:table-cell>
          <table:table-cell office:value-type="float" office:value="15.620469971489797" table:style-name="ce29">
            <text:p>15.62</text:p>
          </table:table-cell>
          <table:table-cell office:value-type="float" office:value="1.17043360935282"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Taxi or minicab</text:p>
          </table:table-cell>
          <table:table-cell office:value-type="float" office:value="7.3825870497073831" table:style-name="ce29">
            <text:p>7.38</text:p>
          </table:table-cell>
          <table:table-cell office:value-type="float" office:value="0.91581880188873155" table:style-name="ce29">
            <text:p>0.92</text:p>
          </table:table-cell>
          <table:table-cell office:value-type="float" office:value="5.5875821980054692" table:style-name="ce29">
            <text:p>5.59</text:p>
          </table:table-cell>
          <table:table-cell office:value-type="float" office:value="9.177591901409297" table:style-name="ce29">
            <text:p>9.18</text:p>
          </table:table-cell>
          <table:table-cell office:value-type="float" office:value="12.405120260993483" table:style-name="ce29">
            <text:p>12.41</text:p>
          </table:table-cell>
          <table:table-cell office:value-type="float" office:value="1.258777730359816" table:style-name="ce29">
            <text:p>1.26</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Other public transport [note 5]</text:p>
          </table:table-cell>
          <table:table-cell office:value-type="float" office:value="2.5653154166240322" table:style-name="ce29">
            <text:p>2.57</text:p>
          </table:table-cell>
          <table:table-cell office:value-type="float" office:value="0.93571577090591285" table:style-name="ce29">
            <text:p>0.94</text:p>
          </table:table-cell>
          <table:table-cell office:value-type="float" office:value="0.73131250564844263" table:style-name="ce29">
            <text:p>0.73</text:p>
          </table:table-cell>
          <table:table-cell office:value-type="float" office:value="4.3993183275996213" table:style-name="ce29">
            <text:p>4.40</text:p>
          </table:table-cell>
          <table:table-cell office:value-type="float" office:value="36.4756616220441" table:style-name="ce29">
            <text:p>36.48</text:p>
          </table:table-cell>
          <table:table-cell office:value-type="float" office:value="1.476190469704451" table:style-name="ce29">
            <text:p>1.48</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Other public transport [note 5]</text:p>
          </table:table-cell>
          <table:table-cell office:value-type="float" office:value="1.49419303749674" table:style-name="ce29">
            <text:p>1.49</text:p>
          </table:table-cell>
          <table:table-cell office:value-type="float" office:value="0.49642327131925629" table:style-name="ce29">
            <text:p>[low]</text:p>
          </table:table-cell>
          <table:table-cell office:value-type="float" office:value="0.5212034257109982" table:style-name="ce29">
            <text:p>0.52</text:p>
          </table:table-cell>
          <table:table-cell office:value-type="float" office:value="2.4671826492824831" table:style-name="ce29">
            <text:p>2.47</text:p>
          </table:table-cell>
          <table:table-cell office:value-type="float" office:value="33.223503179410265" table:style-name="ce29">
            <text:p>33.22</text:p>
          </table:table-cell>
          <table:table-cell office:value-type="float" office:value="1.003972648351585" table:style-name="ce29">
            <text:p>1.00</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Other public transport [note 5]</text:p>
          </table:table-cell>
          <table:table-cell office:value-type="float" office:value="2.0428517098350452" table:style-name="ce29">
            <text:p>2.04</text:p>
          </table:table-cell>
          <table:table-cell office:value-type="float" office:value="0.57797479732660229" table:style-name="ce29">
            <text:p>0.58</text:p>
          </table:table-cell>
          <table:table-cell office:value-type="float" office:value="0.91002110707490469" table:style-name="ce29">
            <text:p>0.91</text:p>
          </table:table-cell>
          <table:table-cell office:value-type="float" office:value="3.175682312595185" table:style-name="ce29">
            <text:p>3.18</text:p>
          </table:table-cell>
          <table:table-cell office:value-type="float" office:value="28.292547841040903" table:style-name="ce29">
            <text:p>28.29</text:p>
          </table:table-cell>
          <table:table-cell office:value-type="float" office:value="1.4302973698730219" table:style-name="ce29">
            <text:p>1.43</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All modes</text:p>
          </table:table-cell>
          <table:table-cell office:value-type="float" office:value="793.71097232195825" table:style-name="ce29">
            <text:p>793.71</text:p>
          </table:table-cell>
          <table:table-cell office:value-type="float" office:value="14.891465677146501" table:style-name="ce29">
            <text:p>14.89</text:p>
          </table:table-cell>
          <table:table-cell office:value-type="float" office:value="764.52369959475106" table:style-name="ce29">
            <text:p>764.52</text:p>
          </table:table-cell>
          <table:table-cell office:value-type="float" office:value="822.89824504916544" table:style-name="ce29">
            <text:p>822.90</text:p>
          </table:table-cell>
          <table:table-cell office:value-type="float" office:value="1.8761824135531766" table:style-name="ce29">
            <text:p>1.88</text:p>
          </table:table-cell>
          <table:table-cell office:value-type="float" office:value="1.339093723849474" table:style-name="ce29">
            <text:p>1.34</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All modes</text:p>
          </table:table-cell>
          <table:table-cell office:value-type="float" office:value="815.72298423874668" table:style-name="ce29">
            <text:p>815.72</text:p>
          </table:table-cell>
          <table:table-cell office:value-type="float" office:value="15.892595888226509" table:style-name="ce29">
            <text:p>15.89</text:p>
          </table:table-cell>
          <table:table-cell office:value-type="float" office:value="784.57349629782266" table:style-name="ce29">
            <text:p>784.57</text:p>
          </table:table-cell>
          <table:table-cell office:value-type="float" office:value="846.87247217967069" table:style-name="ce29">
            <text:p>846.87</text:p>
          </table:table-cell>
          <table:table-cell office:value-type="float" office:value="1.9482834485849241" table:style-name="ce29">
            <text:p>1.95</text:p>
          </table:table-cell>
          <table:table-cell office:value-type="float" office:value="1.3389225366570461" table:style-name="ce29">
            <text:p>1.34</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All modes</text:p>
          </table:table-cell>
          <table:table-cell office:value-type="float" office:value="804.67795054535566" table:style-name="ce29">
            <text:p>804.68</text:p>
          </table:table-cell>
          <table:table-cell office:value-type="float" office:value="12.586903817513051" table:style-name="ce29">
            <text:p>12.59</text:p>
          </table:table-cell>
          <table:table-cell office:value-type="float" office:value="780.00761906303012" table:style-name="ce29">
            <text:p>780.01</text:p>
          </table:table-cell>
          <table:table-cell office:value-type="float" office:value="829.34828202768119" table:style-name="ce29">
            <text:p>829.35</text:p>
          </table:table-cell>
          <table:table-cell office:value-type="float" office:value="1.5642163189612077" table:style-name="ce29">
            <text:p>1.56</text:p>
          </table:table-cell>
          <table:table-cell office:value-type="float" office:value="1.551198784842486" table:style-name="ce29">
            <text:p>1.55</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Walk [note 2]</text:p>
          </table:table-cell>
          <table:table-cell office:value-type="float" office:value="257.36353215976379" table:style-name="ce29">
            <text:p>257.36</text:p>
          </table:table-cell>
          <table:table-cell office:value-type="float" office:value="25.520523725130982" table:style-name="ce29">
            <text:p>25.52</text:p>
          </table:table-cell>
          <table:table-cell office:value-type="float" office:value="207.34330565850709" table:style-name="ce29">
            <text:p>207.34</text:p>
          </table:table-cell>
          <table:table-cell office:value-type="float" office:value="307.38375866102058" table:style-name="ce29">
            <text:p>307.38</text:p>
          </table:table-cell>
          <table:table-cell office:value-type="float" office:value="9.9161382776206946" table:style-name="ce29">
            <text:p>9.92</text:p>
          </table:table-cell>
          <table:table-cell office:value-type="float" office:value="1.2671310192219121" table:style-name="ce29">
            <text:p>1.27</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Walk [note 2]</text:p>
          </table:table-cell>
          <table:table-cell office:value-type="float" office:value="285.12130416496581" table:style-name="ce29">
            <text:p>285.12</text:p>
          </table:table-cell>
          <table:table-cell office:value-type="float" office:value="27.716689246691729" table:style-name="ce29">
            <text:p>27.72</text:p>
          </table:table-cell>
          <table:table-cell office:value-type="float" office:value="230.79659324145001" table:style-name="ce29">
            <text:p>230.80</text:p>
          </table:table-cell>
          <table:table-cell office:value-type="float" office:value="339.4460150884816" table:style-name="ce29">
            <text:p>339.45</text:p>
          </table:table-cell>
          <table:table-cell office:value-type="float" office:value="9.7210165784929838" table:style-name="ce29">
            <text:p>9.72</text:p>
          </table:table-cell>
          <table:table-cell office:value-type="float" office:value="1.365528886741016" table:style-name="ce29">
            <text:p>1.37</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Walk [note 2]</text:p>
          </table:table-cell>
          <table:table-cell office:value-type="float" office:value="270.96019473156753" table:style-name="ce29">
            <text:p>270.96</text:p>
          </table:table-cell>
          <table:table-cell office:value-type="float" office:value="20.71503584459435" table:style-name="ce29">
            <text:p>20.72</text:p>
          </table:table-cell>
          <table:table-cell office:value-type="float" office:value="230.35872447616259" table:style-name="ce29">
            <text:p>230.36</text:p>
          </table:table-cell>
          <table:table-cell office:value-type="float" office:value="311.56166498697252" table:style-name="ce29">
            <text:p>311.56</text:p>
          </table:table-cell>
          <table:table-cell office:value-type="float" office:value="7.6450475927344756" table:style-name="ce29">
            <text:p>7.65</text:p>
          </table:table-cell>
          <table:table-cell office:value-type="float" office:value="1.448568369798463" table:style-name="ce29">
            <text:p>1.45</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Walks of a mile or more</text:p>
          </table:table-cell>
          <table:table-cell office:value-type="float" office:value="94.151043257022451" table:style-name="ce29">
            <text:p>94.15</text:p>
          </table:table-cell>
          <table:table-cell office:value-type="float" office:value="12.23993526133339" table:style-name="ce29">
            <text:p>12.24</text:p>
          </table:table-cell>
          <table:table-cell office:value-type="float" office:value="70.160770144808993" table:style-name="ce29">
            <text:p>70.16</text:p>
          </table:table-cell>
          <table:table-cell office:value-type="float" office:value="118.14131636923589" table:style-name="ce29">
            <text:p>118.14</text:p>
          </table:table-cell>
          <table:table-cell office:value-type="float" office:value="13.000318252363549" table:style-name="ce29">
            <text:p>13.00</text:p>
          </table:table-cell>
          <table:table-cell office:value-type="float" office:value="1.446809479567674" table:style-name="ce29">
            <text:p>1.45</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Walks of a mile or more</text:p>
          </table:table-cell>
          <table:table-cell office:value-type="float" office:value="76.827130158571038" table:style-name="ce29">
            <text:p>76.83</text:p>
          </table:table-cell>
          <table:table-cell office:value-type="float" office:value="8.7800247358881567" table:style-name="ce29">
            <text:p>8.78</text:p>
          </table:table-cell>
          <table:table-cell office:value-type="float" office:value="59.618281676230247" table:style-name="ce29">
            <text:p>59.62</text:p>
          </table:table-cell>
          <table:table-cell office:value-type="float" office:value="94.035978640911821" table:style-name="ce29">
            <text:p>94.04</text:p>
          </table:table-cell>
          <table:table-cell office:value-type="float" office:value="11.42828674944151" table:style-name="ce29">
            <text:p>11.43</text:p>
          </table:table-cell>
          <table:table-cell office:value-type="float" office:value="1.222655641221815" table:style-name="ce29">
            <text:p>1.22</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Walks of a mile or more</text:p>
          </table:table-cell>
          <table:table-cell office:value-type="float" office:value="85.66522527499022" table:style-name="ce29">
            <text:p>85.67</text:p>
          </table:table-cell>
          <table:table-cell office:value-type="float" office:value="8.3972214406927037" table:style-name="ce29">
            <text:p>8.40</text:p>
          </table:table-cell>
          <table:table-cell office:value-type="float" office:value="69.206671251232521" table:style-name="ce29">
            <text:p>69.21</text:p>
          </table:table-cell>
          <table:table-cell office:value-type="float" office:value="102.12377929874791" table:style-name="ce29">
            <text:p>102.12</text:p>
          </table:table-cell>
          <table:table-cell office:value-type="float" office:value="9.8023689469526847" table:style-name="ce29">
            <text:p>9.80</text:p>
          </table:table-cell>
          <table:table-cell office:value-type="float" office:value="1.506521726522714" table:style-name="ce29">
            <text:p>1.51</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Pedal cycle [note 3]</text:p>
          </table:table-cell>
          <table:table-cell office:value-type="float" office:value="22.17974383157566" table:style-name="ce29">
            <text:p>22.18</text:p>
          </table:table-cell>
          <table:table-cell office:value-type="float" office:value="5.6401908096699556" table:style-name="ce29">
            <text:p>5.64</text:p>
          </table:table-cell>
          <table:table-cell office:value-type="float" office:value="11.12496984462255" table:style-name="ce29">
            <text:p>11.12</text:p>
          </table:table-cell>
          <table:table-cell office:value-type="float" office:value="33.234517818528772" table:style-name="ce29">
            <text:p>33.23</text:p>
          </table:table-cell>
          <table:table-cell office:value-type="float" office:value="25.429467772483616" table:style-name="ce29">
            <text:p>25.43</text:p>
          </table:table-cell>
          <table:table-cell office:value-type="float" office:value="1.204632317987" table:style-name="ce29">
            <text:p>1.20</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Pedal cycle [note 3]</text:p>
          </table:table-cell>
          <table:table-cell office:value-type="float" office:value="0" table:style-name="ce29">
            <text:p>0.00</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Pedal cycle [note 3]</text:p>
          </table:table-cell>
          <table:table-cell office:value-type="float" office:value="11.31538149188709" table:style-name="ce29">
            <text:p>11.32</text:p>
          </table:table-cell>
          <table:table-cell office:value-type="float" office:value="2.9369137455751502" table:style-name="ce29">
            <text:p>2.94</text:p>
          </table:table-cell>
          <table:table-cell office:value-type="float" office:value="5.5590305505597941" table:style-name="ce29">
            <text:p>5.56</text:p>
          </table:table-cell>
          <table:table-cell office:value-type="float" office:value="17.071732433214379" table:style-name="ce29">
            <text:p>17.07</text:p>
          </table:table-cell>
          <table:table-cell office:value-type="float" office:value="25.955057261488363" table:style-name="ce29">
            <text:p>25.96</text:p>
          </table:table-cell>
          <table:table-cell office:value-type="float" office:value="1.215206421178552" table:style-name="ce29">
            <text:p>1.22</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Car or van driver</text:p>
          </table:table-cell>
          <table:table-cell office:value-type="float" office:value="159.560992520078" table:style-name="ce29">
            <text:p>159.56</text:p>
          </table:table-cell>
          <table:table-cell office:value-type="float" office:value="18.19535896078262" table:style-name="ce29">
            <text:p>18.20</text:p>
          </table:table-cell>
          <table:table-cell office:value-type="float" office:value="123.89808895694399" table:style-name="ce29">
            <text:p>123.90</text:p>
          </table:table-cell>
          <table:table-cell office:value-type="float" office:value="195.22389608321191" table:style-name="ce29">
            <text:p>195.22</text:p>
          </table:table-cell>
          <table:table-cell office:value-type="float" office:value="11.403387929222768" table:style-name="ce29">
            <text:p>11.40</text:p>
          </table:table-cell>
          <table:table-cell office:value-type="float" office:value="1.138213622068436" table:style-name="ce29">
            <text:p>1.14</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Car or van driver</text:p>
          </table:table-cell>
          <table:table-cell office:value-type="float" office:value="108.39247695261869" table:style-name="ce29">
            <text:p>108.39</text:p>
          </table:table-cell>
          <table:table-cell office:value-type="float" office:value="13.480020400081809" table:style-name="ce29">
            <text:p>13.48</text:p>
          </table:table-cell>
          <table:table-cell office:value-type="float" office:value="81.971636968458341" table:style-name="ce29">
            <text:p>81.97</text:p>
          </table:table-cell>
          <table:table-cell office:value-type="float" office:value="134.81331693677899" table:style-name="ce29">
            <text:p>134.81</text:p>
          </table:table-cell>
          <table:table-cell office:value-type="float" office:value="12.436306263186783" table:style-name="ce29">
            <text:p>12.44</text:p>
          </table:table-cell>
          <table:table-cell office:value-type="float" office:value="1.091646634198991"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Car or van driver</text:p>
          </table:table-cell>
          <table:table-cell office:value-type="float" office:value="134.4969837682068" table:style-name="ce29">
            <text:p>134.50</text:p>
          </table:table-cell>
          <table:table-cell office:value-type="float" office:value="11.582680036303341" table:style-name="ce29">
            <text:p>11.58</text:p>
          </table:table-cell>
          <table:table-cell office:value-type="float" office:value="111.7949308970523" table:style-name="ce29">
            <text:p>111.79</text:p>
          </table:table-cell>
          <table:table-cell office:value-type="float" office:value="157.1990366393614" table:style-name="ce29">
            <text:p>157.20</text:p>
          </table:table-cell>
          <table:table-cell office:value-type="float" office:value="8.6118511447550574" table:style-name="ce29">
            <text:p>8.61</text:p>
          </table:table-cell>
          <table:table-cell office:value-type="float" office:value="1.1367670770638481" table:style-name="ce29">
            <text:p>1.14</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Car or van passenger</text:p>
          </table:table-cell>
          <table:table-cell office:value-type="float" office:value="139.39140591083711" table:style-name="ce29">
            <text:p>139.39</text:p>
          </table:table-cell>
          <table:table-cell office:value-type="float" office:value="11.394374332754451" table:style-name="ce29">
            <text:p>11.39</text:p>
          </table:table-cell>
          <table:table-cell office:value-type="float" office:value="117.0584322186384" table:style-name="ce29">
            <text:p>117.06</text:p>
          </table:table-cell>
          <table:table-cell office:value-type="float" office:value="161.7243796030358" table:style-name="ce29">
            <text:p>161.72</text:p>
          </table:table-cell>
          <table:table-cell office:value-type="float" office:value="8.1743736339405011" table:style-name="ce29">
            <text:p>8.17</text:p>
          </table:table-cell>
          <table:table-cell office:value-type="float" office:value="1.176190675411291"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Car or van passenger</text:p>
          </table:table-cell>
          <table:table-cell office:value-type="float" office:value="174.2255768330713" table:style-name="ce29">
            <text:p>174.23</text:p>
          </table:table-cell>
          <table:table-cell office:value-type="float" office:value="14.36027214818392" table:style-name="ce29">
            <text:p>14.36</text:p>
          </table:table-cell>
          <table:table-cell office:value-type="float" office:value="146.07944342263079" table:style-name="ce29">
            <text:p>146.08</text:p>
          </table:table-cell>
          <table:table-cell office:value-type="float" office:value="202.37171024351181" table:style-name="ce29">
            <text:p>202.37</text:p>
          </table:table-cell>
          <table:table-cell office:value-type="float" office:value="8.2423444417364511" table:style-name="ce29">
            <text:p>8.24</text:p>
          </table:table-cell>
          <table:table-cell office:value-type="float" office:value="1.179174690054847"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Car or van passenger</text:p>
          </table:table-cell>
          <table:table-cell office:value-type="float" office:value="156.45431960251929" table:style-name="ce29">
            <text:p>156.45</text:p>
          </table:table-cell>
          <table:table-cell office:value-type="float" office:value="9.6443672869578521" table:style-name="ce29">
            <text:p>9.64</text:p>
          </table:table-cell>
          <table:table-cell office:value-type="float" office:value="137.5513597200819" table:style-name="ce29">
            <text:p>137.55</text:p>
          </table:table-cell>
          <table:table-cell office:value-type="float" office:value="175.35727948495671" table:style-name="ce29">
            <text:p>175.36</text:p>
          </table:table-cell>
          <table:table-cell office:value-type="float" office:value="6.1643342999157147" table:style-name="ce29">
            <text:p>6.16</text:p>
          </table:table-cell>
          <table:table-cell office:value-type="float" office:value="1.2416872714328131" table:style-name="ce29">
            <text:p>1.24</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Motorcycle</text:p>
          </table:table-cell>
          <table:table-cell office:value-type="float" office:value="3.0491855635554201" table:style-name="ce29">
            <text:p>3.05</text:p>
          </table:table-cell>
          <table:table-cell office:value-type="float" office:value="1.7550832285951761" table:style-name="ce29">
            <text:p>1.76</text:p>
          </table:table-cell>
          <table:table-cell office:value-type="float" office:value="0" table:style-name="ce29">
            <text:p>0.00</text:p>
          </table:table-cell>
          <table:table-cell office:value-type="float" office:value="6.4891486916019652" table:style-name="ce29">
            <text:p>6.49</text:p>
          </table:table-cell>
          <table:table-cell office:value-type="float" office:value="57.559082319303286" table:style-name="ce29">
            <text:p>57.56</text:p>
          </table:table-cell>
          <table:table-cell office:value-type="float" office:value="0.99959082246361064" table:style-name="ce29">
            <text:p>1.00</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Motorcycle</text:p>
          </table:table-cell>
          <table:table-cell office:value-type="float" office:value="0" table:style-name="ce29">
            <text:p>0.00</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Motorcycle</text:p>
          </table:table-cell>
          <table:table-cell office:value-type="float" office:value="1.5555949677861189" table:style-name="ce29">
            <text:p>1.56</text:p>
          </table:table-cell>
          <table:table-cell office:value-type="float" office:value="0.89684082648684338" table:style-name="ce29">
            <text:p>0.90</text:p>
          </table:table-cell>
          <table:table-cell office:value-type="float" office:value="0" table:style-name="ce29">
            <text:p>0.00</text:p>
          </table:table-cell>
          <table:table-cell office:value-type="float" office:value="3.3134029877003321" table:style-name="ce29">
            <text:p>3.31</text:p>
          </table:table-cell>
          <table:table-cell office:value-type="float" office:value="57.652592420198125" table:style-name="ce29">
            <text:p>57.65</text:p>
          </table:table-cell>
          <table:table-cell office:value-type="float" office:value="0.99961546548789282" table:style-name="ce29">
            <text:p>1.00</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Other private transport [note 4]</text:p>
          </table:table-cell>
          <table:table-cell office:value-type="float" office:value="6.027891158535267" table:style-name="ce29">
            <text:p>6.03</text:p>
          </table:table-cell>
          <table:table-cell office:value-type="float" office:value="2.740125871927519" table:style-name="ce29">
            <text:p>2.74</text:p>
          </table:table-cell>
          <table:table-cell office:value-type="float" office:value="0.65724444955732864" table:style-name="ce29">
            <text:p>0.66</text:p>
          </table:table-cell>
          <table:table-cell office:value-type="float" office:value="11.398537867513211" table:style-name="ce29">
            <text:p>11.40</text:p>
          </table:table-cell>
          <table:table-cell office:value-type="float" office:value="45.457454354457013" table:style-name="ce29">
            <text:p>45.46</text:p>
          </table:table-cell>
          <table:table-cell office:value-type="float" office:value="1.089663390338468"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Other private transport [note 4]</text:p>
          </table:table-cell>
          <table:table-cell office:value-type="float" office:value="3.851191639944084" table:style-name="ce29">
            <text:p>3.85</text:p>
          </table:table-cell>
          <table:table-cell office:value-type="float" office:value="1.871571686870972" table:style-name="ce29">
            <text:p>1.87</text:p>
          </table:table-cell>
          <table:table-cell office:value-type="float" office:value="0.18291113367697859" table:style-name="ce29">
            <text:p>[low]</text:p>
          </table:table-cell>
          <table:table-cell office:value-type="float" office:value="7.5194721462111902" table:style-name="ce29">
            <text:p>7.52</text:p>
          </table:table-cell>
          <table:table-cell office:value-type="float" office:value="48.5972099507919" table:style-name="ce29">
            <text:p>48.60</text:p>
          </table:table-cell>
          <table:table-cell office:value-type="float" office:value="1.094380539603071"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Other private transport [note 4]</text:p>
          </table:table-cell>
          <table:table-cell office:value-type="float" office:value="4.9616727001897853" table:style-name="ce29">
            <text:p>4.96</text:p>
          </table:table-cell>
          <table:table-cell office:value-type="float" office:value="1.6801207680009249" table:style-name="ce29">
            <text:p>1.68</text:p>
          </table:table-cell>
          <table:table-cell office:value-type="float" office:value="1.6686359949079721" table:style-name="ce29">
            <text:p>1.67</text:p>
          </table:table-cell>
          <table:table-cell office:value-type="float" office:value="8.2547094054715977" table:style-name="ce29">
            <text:p>8.25</text:p>
          </table:table-cell>
          <table:table-cell office:value-type="float" office:value="33.86198303521028" table:style-name="ce29">
            <text:p>33.86</text:p>
          </table:table-cell>
          <table:table-cell office:value-type="float" office:value="1.0961067532541531"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Bus in London</text:p>
          </table:table-cell>
          <table:table-cell office:value-type="float" office:value="22.650081655078381" table:style-name="ce29">
            <text:p>22.65</text:p>
          </table:table-cell>
          <table:table-cell office:value-type="float" office:value="5.0271250469501219" table:style-name="ce29">
            <text:p>5.03</text:p>
          </table:table-cell>
          <table:table-cell office:value-type="float" office:value="12.79691656305614" table:style-name="ce29">
            <text:p>12.80</text:p>
          </table:table-cell>
          <table:table-cell office:value-type="float" office:value="32.503246747100619" table:style-name="ce29">
            <text:p>32.50</text:p>
          </table:table-cell>
          <table:table-cell office:value-type="float" office:value="22.194732555513717" table:style-name="ce29">
            <text:p>22.19</text:p>
          </table:table-cell>
          <table:table-cell office:value-type="float" office:value="1.0952728785236481"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Bus in London</text:p>
          </table:table-cell>
          <table:table-cell office:value-type="float" office:value="27.310563694440809" table:style-name="ce29">
            <text:p>27.31</text:p>
          </table:table-cell>
          <table:table-cell office:value-type="float" office:value="7.1835253974198778" table:style-name="ce29">
            <text:p>7.18</text:p>
          </table:table-cell>
          <table:table-cell office:value-type="float" office:value="13.230853915497841" table:style-name="ce29">
            <text:p>13.23</text:p>
          </table:table-cell>
          <table:table-cell office:value-type="float" office:value="41.390273473383758" table:style-name="ce29">
            <text:p>41.39</text:p>
          </table:table-cell>
          <table:table-cell office:value-type="float" office:value="26.303101897827609" table:style-name="ce29">
            <text:p>26.30</text:p>
          </table:table-cell>
          <table:table-cell office:value-type="float" office:value="1.362401521459643" table:style-name="ce29">
            <text:p>1.36</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Bus in London</text:p>
          </table:table-cell>
          <table:table-cell office:value-type="float" office:value="24.932937847545379" table:style-name="ce29">
            <text:p>24.93</text:p>
          </table:table-cell>
          <table:table-cell office:value-type="float" office:value="4.2740690344491252" table:style-name="ce29">
            <text:p>4.27</text:p>
          </table:table-cell>
          <table:table-cell office:value-type="float" office:value="16.555762540025089" table:style-name="ce29">
            <text:p>16.56</text:p>
          </table:table-cell>
          <table:table-cell office:value-type="float" office:value="33.310113155065658" table:style-name="ce29">
            <text:p>33.31</text:p>
          </table:table-cell>
          <table:table-cell office:value-type="float" office:value="17.14226001197008" table:style-name="ce29">
            <text:p>17.14</text:p>
          </table:table-cell>
          <table:table-cell office:value-type="float" office:value="1.22941427691312" table:style-name="ce29">
            <text:p>1.23</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Other local bus</text:p>
          </table:table-cell>
          <table:table-cell office:value-type="float" office:value="67.620714042488586" table:style-name="ce29">
            <text:p>67.62</text:p>
          </table:table-cell>
          <table:table-cell office:value-type="float" office:value="9.6438315461243214" table:style-name="ce29">
            <text:p>9.64</text:p>
          </table:table-cell>
          <table:table-cell office:value-type="float" office:value="48.718804212084919" table:style-name="ce29">
            <text:p>48.72</text:p>
          </table:table-cell>
          <table:table-cell office:value-type="float" office:value="86.522623872892254" table:style-name="ce29">
            <text:p>86.52</text:p>
          </table:table-cell>
          <table:table-cell office:value-type="float" office:value="14.26165293088261" table:style-name="ce29">
            <text:p>14.26</text:p>
          </table:table-cell>
          <table:table-cell office:value-type="float" office:value="1.37465437532392" table:style-name="ce29">
            <text:p>1.37</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Other local bus</text:p>
          </table:table-cell>
          <table:table-cell office:value-type="float" office:value="65.928350898020753" table:style-name="ce29">
            <text:p>65.93</text:p>
          </table:table-cell>
          <table:table-cell office:value-type="float" office:value="8.6032049140240385" table:style-name="ce29">
            <text:p>8.60</text:p>
          </table:table-cell>
          <table:table-cell office:value-type="float" office:value="49.066069266533638" table:style-name="ce29">
            <text:p>49.07</text:p>
          </table:table-cell>
          <table:table-cell office:value-type="float" office:value="82.79063252950786" table:style-name="ce29">
            <text:p>82.79</text:p>
          </table:table-cell>
          <table:table-cell office:value-type="float" office:value="13.049325209622856" table:style-name="ce29">
            <text:p>13.05</text:p>
          </table:table-cell>
          <table:table-cell office:value-type="float" office:value="1.210039794297628" table:style-name="ce29">
            <text:p>1.21</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Other local bus</text:p>
          </table:table-cell>
          <table:table-cell office:value-type="float" office:value="66.791739345961304" table:style-name="ce29">
            <text:p>66.79</text:p>
          </table:table-cell>
          <table:table-cell office:value-type="float" office:value="6.5737653360158506" table:style-name="ce29">
            <text:p>6.57</text:p>
          </table:table-cell>
          <table:table-cell office:value-type="float" office:value="53.907159287370227" table:style-name="ce29">
            <text:p>53.91</text:p>
          </table:table-cell>
          <table:table-cell office:value-type="float" office:value="79.676319404552373" table:style-name="ce29">
            <text:p>79.68</text:p>
          </table:table-cell>
          <table:table-cell office:value-type="float" office:value="9.8421831807159652" table:style-name="ce29">
            <text:p>9.84</text:p>
          </table:table-cell>
          <table:table-cell office:value-type="float" office:value="1.316602734049795" table:style-name="ce29">
            <text:p>1.32</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Non-local bus</text:p>
          </table:table-cell>
          <table:table-cell office:value-type="float" office:value="0.68451280775242029" table:style-name="ce29">
            <text:p>0.68</text:p>
          </table:table-cell>
          <table:table-cell office:value-type="float" office:value="0.38798127525305143" table:style-name="ce29">
            <text:p>[low]</text:p>
          </table:table-cell>
          <table:table-cell office:value-type="float" office:value="0" table:style-name="ce29">
            <text:p>0.00</text:p>
          </table:table-cell>
          <table:table-cell office:value-type="float" office:value="1.444956107248401" table:style-name="ce29">
            <text:p>1.44</text:p>
          </table:table-cell>
          <table:table-cell office:value-type="float" office:value="56.679914657401028" table:style-name="ce29">
            <text:p>56.68</text:p>
          </table:table-cell>
          <table:table-cell office:value-type="float" office:value="1.0639773033817661"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Non-local bus</text:p>
          </table:table-cell>
          <table:table-cell office:value-type="float" office:value="0.2441903707484756" table:style-name="ce29">
            <text:p>[low]</text:p>
          </table:table-cell>
          <table:table-cell office:value-type="float" office:value="0.2418729546852452" table:style-name="ce29">
            <text:p>[low]</text:p>
          </table:table-cell>
          <table:table-cell office:value-type="float" office:value="0" table:style-name="ce29">
            <text:p>0.00</text:p>
          </table:table-cell>
          <table:table-cell office:value-type="float" office:value="0.7182613619315561" table:style-name="ce29">
            <text:p>0.72</text:p>
          </table:table-cell>
          <table:table-cell office:value-type="float" office:value="99.050979751524508" table:style-name="ce29">
            <text:p>99.05</text:p>
          </table:table-cell>
          <table:table-cell office:value-type="float" office:value="1.2623619610544621" table:style-name="ce29">
            <text:p>1.26</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Non-local bus</text:p>
          </table:table-cell>
          <table:table-cell office:value-type="float" office:value="0.46882850868061698" table:style-name="ce29">
            <text:p>[low]</text:p>
          </table:table-cell>
          <table:table-cell office:value-type="float" office:value="0.22954941441381049" table:style-name="ce29">
            <text:p>[low]</text:p>
          </table:table-cell>
          <table:table-cell office:value-type="float" office:value="1.8911656429548399E-2" table:style-name="ce29">
            <text:p>[low]</text:p>
          </table:table-cell>
          <table:table-cell office:value-type="float" office:value="0.91874536093168557" table:style-name="ce29">
            <text:p>0.92</text:p>
          </table:table-cell>
          <table:table-cell office:value-type="float" office:value="48.962341274810974" table:style-name="ce29">
            <text:p>48.96</text:p>
          </table:table-cell>
          <table:table-cell office:value-type="float" office:value="1.1010769520146131"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London Underground</text:p>
          </table:table-cell>
          <table:table-cell office:value-type="float" office:value="13.904258008880729" table:style-name="ce29">
            <text:p>13.90</text:p>
          </table:table-cell>
          <table:table-cell office:value-type="float" office:value="5.0008018680945838" table:style-name="ce29">
            <text:p>5.00</text:p>
          </table:table-cell>
          <table:table-cell office:value-type="float" office:value="4.1026863474153501" table:style-name="ce29">
            <text:p>4.10</text:p>
          </table:table-cell>
          <table:table-cell office:value-type="float" office:value="23.70582967034612" table:style-name="ce29">
            <text:p>23.71</text:p>
          </table:table-cell>
          <table:table-cell office:value-type="float" office:value="35.965974343259042" table:style-name="ce29">
            <text:p>35.97</text:p>
          </table:table-cell>
          <table:table-cell office:value-type="float" office:value="1.3626928113051651" table:style-name="ce29">
            <text:p>1.36</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London Underground</text:p>
          </table:table-cell>
          <table:table-cell office:value-type="float" office:value="20.06050786493811" table:style-name="ce29">
            <text:p>20.06</text:p>
          </table:table-cell>
          <table:table-cell office:value-type="float" office:value="5.4854352646772622" table:style-name="ce29">
            <text:p>5.49</text:p>
          </table:table-cell>
          <table:table-cell office:value-type="float" office:value="9.309054746170677" table:style-name="ce29">
            <text:p>9.31</text:p>
          </table:table-cell>
          <table:table-cell office:value-type="float" office:value="30.811960983705539" table:style-name="ce29">
            <text:p>30.81</text:p>
          </table:table-cell>
          <table:table-cell office:value-type="float" office:value="27.344448613211547" table:style-name="ce29">
            <text:p>27.34</text:p>
          </table:table-cell>
          <table:table-cell office:value-type="float" office:value="1.3307223559947741" table:style-name="ce29">
            <text:p>1.33</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London Underground</text:p>
          </table:table-cell>
          <table:table-cell office:value-type="float" office:value="16.919790090664542" table:style-name="ce29">
            <text:p>16.92</text:p>
          </table:table-cell>
          <table:table-cell office:value-type="float" office:value="3.7457008382031671" table:style-name="ce29">
            <text:p>3.75</text:p>
          </table:table-cell>
          <table:table-cell office:value-type="float" office:value="9.5782164477863354" table:style-name="ce29">
            <text:p>9.58</text:p>
          </table:table-cell>
          <table:table-cell office:value-type="float" office:value="24.261363733542751" table:style-name="ce29">
            <text:p>24.26</text:p>
          </table:table-cell>
          <table:table-cell office:value-type="float" office:value="22.137986453329876" table:style-name="ce29">
            <text:p>22.14</text:p>
          </table:table-cell>
          <table:table-cell office:value-type="float" office:value="1.3619108744787609" table:style-name="ce29">
            <text:p>1.36</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Surface Rail</text:p>
          </table:table-cell>
          <table:table-cell office:value-type="float" office:value="27.08891804024034" table:style-name="ce29">
            <text:p>27.09</text:p>
          </table:table-cell>
          <table:table-cell office:value-type="float" office:value="3.8681453516624988" table:style-name="ce29">
            <text:p>3.87</text:p>
          </table:table-cell>
          <table:table-cell office:value-type="float" office:value="19.507353150981849" table:style-name="ce29">
            <text:p>19.51</text:p>
          </table:table-cell>
          <table:table-cell office:value-type="float" office:value="34.670482929498853" table:style-name="ce29">
            <text:p>34.67</text:p>
          </table:table-cell>
          <table:table-cell office:value-type="float" office:value="14.279438351566512" table:style-name="ce29">
            <text:p>14.28</text:p>
          </table:table-cell>
          <table:table-cell office:value-type="float" office:value="1.0003574579649011" table:style-name="ce29">
            <text:p>1.00</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Surface Rail</text:p>
          </table:table-cell>
          <table:table-cell office:value-type="float" office:value="41.284624326841687" table:style-name="ce29">
            <text:p>41.28</text:p>
          </table:table-cell>
          <table:table-cell office:value-type="float" office:value="9.3540888833756775" table:style-name="ce29">
            <text:p>9.35</text:p>
          </table:table-cell>
          <table:table-cell office:value-type="float" office:value="22.950610115425359" table:style-name="ce29">
            <text:p>22.95</text:p>
          </table:table-cell>
          <table:table-cell office:value-type="float" office:value="59.618638538258011" table:style-name="ce29">
            <text:p>59.62</text:p>
          </table:table-cell>
          <table:table-cell office:value-type="float" office:value="22.657560861693504" table:style-name="ce29">
            <text:p>22.66</text:p>
          </table:table-cell>
          <table:table-cell office:value-type="float" office:value="1.7842280927497129" table:style-name="ce29">
            <text:p>1.78</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Surface Rail</text:p>
          </table:table-cell>
          <table:table-cell office:value-type="float" office:value="34.042438240319022" table:style-name="ce29">
            <text:p>34.04</text:p>
          </table:table-cell>
          <table:table-cell office:value-type="float" office:value="5.2696981013941384" table:style-name="ce29">
            <text:p>5.27</text:p>
          </table:table-cell>
          <table:table-cell office:value-type="float" office:value="23.713829961586509" table:style-name="ce29">
            <text:p>23.71</text:p>
          </table:table-cell>
          <table:table-cell office:value-type="float" office:value="44.371046519051532" table:style-name="ce29">
            <text:p>44.37</text:p>
          </table:table-cell>
          <table:table-cell office:value-type="float" office:value="15.479790443308605" table:style-name="ce29">
            <text:p>15.48</text:p>
          </table:table-cell>
          <table:table-cell office:value-type="float" office:value="1.623413009219473" table:style-name="ce29">
            <text:p>1.62</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Taxi or minicab</text:p>
          </table:table-cell>
          <table:table-cell office:value-type="float" office:value="12.27558090013401" table:style-name="ce29">
            <text:p>12.28</text:p>
          </table:table-cell>
          <table:table-cell office:value-type="float" office:value="2.5758046902864682" table:style-name="ce29">
            <text:p>2.58</text:p>
          </table:table-cell>
          <table:table-cell office:value-type="float" office:value="7.2270037071725284" table:style-name="ce29">
            <text:p>7.23</text:p>
          </table:table-cell>
          <table:table-cell office:value-type="float" office:value="17.32415809309548" table:style-name="ce29">
            <text:p>17.32</text:p>
          </table:table-cell>
          <table:table-cell office:value-type="float" office:value="20.983159259358136" table:style-name="ce29">
            <text:p>20.98</text:p>
          </table:table-cell>
          <table:table-cell office:value-type="float" office:value="1.178649114393796"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Taxi or minicab</text:p>
          </table:table-cell>
          <table:table-cell office:value-type="float" office:value="17.48783000989383" table:style-name="ce29">
            <text:p>17.49</text:p>
          </table:table-cell>
          <table:table-cell office:value-type="float" office:value="3.2202662779398792" table:style-name="ce29">
            <text:p>3.22</text:p>
          </table:table-cell>
          <table:table-cell office:value-type="float" office:value="11.176108105131661" table:style-name="ce29">
            <text:p>11.18</text:p>
          </table:table-cell>
          <table:table-cell office:value-type="float" office:value="23.799551914655989" table:style-name="ce29">
            <text:p>23.80</text:p>
          </table:table-cell>
          <table:table-cell office:value-type="float" office:value="18.414327427233665" table:style-name="ce29">
            <text:p>18.41</text:p>
          </table:table-cell>
          <table:table-cell office:value-type="float" office:value="1.0986047637652201"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Taxi or minicab</text:p>
          </table:table-cell>
          <table:table-cell office:value-type="float" office:value="14.828710609979129" table:style-name="ce29">
            <text:p>14.83</text:p>
          </table:table-cell>
          <table:table-cell office:value-type="float" office:value="2.017459076905971" table:style-name="ce29">
            <text:p>2.02</text:p>
          </table:table-cell>
          <table:table-cell office:value-type="float" office:value="10.87449081924342" table:style-name="ce29">
            <text:p>10.87</text:p>
          </table:table-cell>
          <table:table-cell office:value-type="float" office:value="18.782930400714829" table:style-name="ce29">
            <text:p>18.78</text:p>
          </table:table-cell>
          <table:table-cell office:value-type="float" office:value="13.605087657104198" table:style-name="ce29">
            <text:p>13.61</text:p>
          </table:table-cell>
          <table:table-cell office:value-type="float" office:value="1.1085215311192489" table:style-name="ce29">
            <text:p>1.11</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Other public transport [note 5]</text:p>
          </table:table-cell>
          <table:table-cell office:value-type="float" office:value="5.6538210480293243" table:style-name="ce29">
            <text:p>5.65</text:p>
          </table:table-cell>
          <table:table-cell office:value-type="float" office:value="2.4637756929737762" table:style-name="ce29">
            <text:p>2.46</text:p>
          </table:table-cell>
          <table:table-cell office:value-type="float" office:value="0.82482068980072398" table:style-name="ce29">
            <text:p>0.82</text:p>
          </table:table-cell>
          <table:table-cell office:value-type="float" office:value="10.482821406257919" table:style-name="ce29">
            <text:p>10.48</text:p>
          </table:table-cell>
          <table:table-cell office:value-type="float" office:value="43.577178549585348" table:style-name="ce29">
            <text:p>43.58</text:p>
          </table:table-cell>
          <table:table-cell office:value-type="float" office:value="1.3915191242099261" table:style-name="ce29">
            <text:p>1.39</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Other public transport [note 5]</text:p>
          </table:table-cell>
          <table:table-cell office:value-type="float" office:value="11.458528906437129" table:style-name="ce29">
            <text:p>11.46</text:p>
          </table:table-cell>
          <table:table-cell office:value-type="float" office:value="5.287413896111703" table:style-name="ce29">
            <text:p>5.29</text:p>
          </table:table-cell>
          <table:table-cell office:value-type="float" office:value="1.095197670058196" table:style-name="ce29">
            <text:p>1.10</text:p>
          </table:table-cell>
          <table:table-cell office:value-type="float" office:value="21.821860142816071" table:style-name="ce29">
            <text:p>21.82</text:p>
          </table:table-cell>
          <table:table-cell office:value-type="float" office:value="46.143915499845356" table:style-name="ce29">
            <text:p>46.14</text:p>
          </table:table-cell>
          <table:table-cell office:value-type="float" office:value="1.816276175409818" table:style-name="ce29">
            <text:p>1.82</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Other public transport [note 5]</text:p>
          </table:table-cell>
          <table:table-cell office:value-type="float" office:value="8.4971563871868447" table:style-name="ce29">
            <text:p>8.50</text:p>
          </table:table-cell>
          <table:table-cell office:value-type="float" office:value="3.6409135798160199" table:style-name="ce29">
            <text:p>3.64</text:p>
          </table:table-cell>
          <table:table-cell office:value-type="float" office:value="1.3609657707474461" table:style-name="ce29">
            <text:p>1.36</text:p>
          </table:table-cell>
          <table:table-cell office:value-type="float" office:value="15.633347003626239" table:style-name="ce29">
            <text:p>15.63</text:p>
          </table:table-cell>
          <table:table-cell office:value-type="float" office:value="42.848612099293348" table:style-name="ce29">
            <text:p>42.85</text:p>
          </table:table-cell>
          <table:table-cell office:value-type="float" office:value="2.1578981258919701" table:style-name="ce29">
            <text:p>2.16</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All modes</text:p>
          </table:table-cell>
          <table:table-cell office:value-type="float" office:value="737.45063764694908" table:style-name="ce29">
            <text:p>737.45</text:p>
          </table:table-cell>
          <table:table-cell office:value-type="float" office:value="27.95462365161405" table:style-name="ce29">
            <text:p>27.95</text:p>
          </table:table-cell>
          <table:table-cell office:value-type="float" office:value="682.65957528978549" table:style-name="ce29">
            <text:p>682.66</text:p>
          </table:table-cell>
          <table:table-cell office:value-type="float" office:value="792.24170000411266" table:style-name="ce29">
            <text:p>792.24</text:p>
          </table:table-cell>
          <table:table-cell office:value-type="float" office:value="3.7907111641819737" table:style-name="ce29">
            <text:p>3.79</text:p>
          </table:table-cell>
          <table:table-cell office:value-type="float" office:value="1.175655337680813"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All modes</text:p>
          </table:table-cell>
          <table:table-cell office:value-type="float" office:value="755.36514566192068" table:style-name="ce29">
            <text:p>755.37</text:p>
          </table:table-cell>
          <table:table-cell office:value-type="float" office:value="32.956213667912913" table:style-name="ce29">
            <text:p>32.96</text:p>
          </table:table-cell>
          <table:table-cell office:value-type="float" office:value="690.77096687281141" table:style-name="ce29">
            <text:p>690.77</text:p>
          </table:table-cell>
          <table:table-cell office:value-type="float" office:value="819.95932445102994" table:style-name="ce29">
            <text:p>819.96</text:p>
          </table:table-cell>
          <table:table-cell office:value-type="float" office:value="4.3629513298543365" table:style-name="ce29">
            <text:p>4.36</text:p>
          </table:table-cell>
          <table:table-cell office:value-type="float" office:value="1.248672470020763" table:style-name="ce29">
            <text:p>1.25</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All modes</text:p>
          </table:table-cell>
          <table:table-cell office:value-type="float" office:value="746.22574829249345" table:style-name="ce29">
            <text:p>746.23</text:p>
          </table:table-cell>
          <table:table-cell office:value-type="float" office:value="22.45462249390399" table:style-name="ce29">
            <text:p>22.45</text:p>
          </table:table-cell>
          <table:table-cell office:value-type="float" office:value="702.21468820444159" table:style-name="ce29">
            <text:p>702.21</text:p>
          </table:table-cell>
          <table:table-cell office:value-type="float" office:value="790.23680838054531" table:style-name="ce29">
            <text:p>790.24</text:p>
          </table:table-cell>
          <table:table-cell office:value-type="float" office:value="3.0090924288373113" table:style-name="ce29">
            <text:p>3.01</text:p>
          </table:table-cell>
          <table:table-cell office:value-type="float" office:value="1.2669104139306779" table:style-name="ce29">
            <text:p>1.27</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Walk [note 2]</text:p>
          </table:table-cell>
          <table:table-cell office:value-type="float" office:value="249.42568607996949" table:style-name="ce29">
            <text:p>249.43</text:p>
          </table:table-cell>
          <table:table-cell office:value-type="float" office:value="18.04285780929316" table:style-name="ce29">
            <text:p>18.04</text:p>
          </table:table-cell>
          <table:table-cell office:value-type="float" office:value="214.06168477375491" table:style-name="ce29">
            <text:p>214.06</text:p>
          </table:table-cell>
          <table:table-cell office:value-type="float" office:value="284.78968738618408" table:style-name="ce29">
            <text:p>284.79</text:p>
          </table:table-cell>
          <table:table-cell office:value-type="float" office:value="7.2337609220841665" table:style-name="ce29">
            <text:p>7.23</text:p>
          </table:table-cell>
          <table:table-cell office:value-type="float" office:value="1.4518782488723669" table:style-name="ce29">
            <text:p>1.45</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Walk [note 2]</text:p>
          </table:table-cell>
          <table:table-cell office:value-type="float" office:value="320.62521674761939" table:style-name="ce29">
            <text:p>320.63</text:p>
          </table:table-cell>
          <table:table-cell office:value-type="float" office:value="22.2588630411643" table:style-name="ce29">
            <text:p>22.26</text:p>
          </table:table-cell>
          <table:table-cell office:value-type="float" office:value="276.99784518693741" table:style-name="ce29">
            <text:p>277.00</text:p>
          </table:table-cell>
          <table:table-cell office:value-type="float" office:value="364.25258830830143" table:style-name="ce29">
            <text:p>364.25</text:p>
          </table:table-cell>
          <table:table-cell office:value-type="float" office:value="6.9423307583088194" table:style-name="ce29">
            <text:p>6.94</text:p>
          </table:table-cell>
          <table:table-cell office:value-type="float" office:value="1.4225326963968701" table:style-name="ce29">
            <text:p>1.42</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Walk [note 2]</text:p>
          </table:table-cell>
          <table:table-cell office:value-type="float" office:value="286.94133520476561" table:style-name="ce29">
            <text:p>286.94</text:p>
          </table:table-cell>
          <table:table-cell office:value-type="float" office:value="16.387772241013941" table:style-name="ce29">
            <text:p>16.39</text:p>
          </table:table-cell>
          <table:table-cell office:value-type="float" office:value="254.82130161237819" table:style-name="ce29">
            <text:p>254.82</text:p>
          </table:table-cell>
          <table:table-cell office:value-type="float" office:value="319.06136879715291" table:style-name="ce29">
            <text:p>319.06</text:p>
          </table:table-cell>
          <table:table-cell office:value-type="float" office:value="5.7111925785524704" table:style-name="ce29">
            <text:p>5.71</text:p>
          </table:table-cell>
          <table:table-cell office:value-type="float" office:value="1.631029891031667" table:style-name="ce29">
            <text:p>1.63</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Walks of a mile or more</text:p>
          </table:table-cell>
          <table:table-cell office:value-type="float" office:value="81.144063645403762" table:style-name="ce29">
            <text:p>81.14</text:p>
          </table:table-cell>
          <table:table-cell office:value-type="float" office:value="7.8374261035212536" table:style-name="ce29">
            <text:p>7.84</text:p>
          </table:table-cell>
          <table:table-cell office:value-type="float" office:value="65.782708482502102" table:style-name="ce29">
            <text:p>65.78</text:p>
          </table:table-cell>
          <table:table-cell office:value-type="float" office:value="96.505418808305421" table:style-name="ce29">
            <text:p>96.51</text:p>
          </table:table-cell>
          <table:table-cell office:value-type="float" office:value="9.6586561621691569" table:style-name="ce29">
            <text:p>9.66</text:p>
          </table:table-cell>
          <table:table-cell office:value-type="float" office:value="1.547949709715509" table:style-name="ce29">
            <text:p>1.55</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Walks of a mile or more</text:p>
          </table:table-cell>
          <table:table-cell office:value-type="float" office:value="90.279439504494562" table:style-name="ce29">
            <text:p>90.28</text:p>
          </table:table-cell>
          <table:table-cell office:value-type="float" office:value="9.979554068120235" table:style-name="ce29">
            <text:p>9.98</text:p>
          </table:table-cell>
          <table:table-cell office:value-type="float" office:value="70.719513530978901" table:style-name="ce29">
            <text:p>70.72</text:p>
          </table:table-cell>
          <table:table-cell office:value-type="float" office:value="109.83936547801019" table:style-name="ce29">
            <text:p>109.84</text:p>
          </table:table-cell>
          <table:table-cell office:value-type="float" office:value="11.054071805157145" table:style-name="ce29">
            <text:p>11.05</text:p>
          </table:table-cell>
          <table:table-cell office:value-type="float" office:value="1.778157407622911" table:style-name="ce29">
            <text:p>1.78</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Walks of a mile or more</text:p>
          </table:table-cell>
          <table:table-cell office:value-type="float" office:value="86.573563105435127" table:style-name="ce29">
            <text:p>86.57</text:p>
          </table:table-cell>
          <table:table-cell office:value-type="float" office:value="7.4555478080917172" table:style-name="ce29">
            <text:p>7.46</text:p>
          </table:table-cell>
          <table:table-cell office:value-type="float" office:value="71.960689401575365" table:style-name="ce29">
            <text:p>71.96</text:p>
          </table:table-cell>
          <table:table-cell office:value-type="float" office:value="101.1864368092949" table:style-name="ce29">
            <text:p>101.19</text:p>
          </table:table-cell>
          <table:table-cell office:value-type="float" office:value="8.6118065846635528" table:style-name="ce29">
            <text:p>8.61</text:p>
          </table:table-cell>
          <table:table-cell office:value-type="float" office:value="1.9655519965603541" table:style-name="ce29">
            <text:p>1.97</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Pedal cycle [note 3]</text:p>
          </table:table-cell>
          <table:table-cell office:value-type="float" office:value="16.363321323578461" table:style-name="ce29">
            <text:p>16.36</text:p>
          </table:table-cell>
          <table:table-cell office:value-type="float" office:value="3.5572122951371661" table:style-name="ce29">
            <text:p>3.56</text:p>
          </table:table-cell>
          <table:table-cell office:value-type="float" office:value="9.3911852251096128" table:style-name="ce29">
            <text:p>9.39</text:p>
          </table:table-cell>
          <table:table-cell office:value-type="float" office:value="23.335457422047298" table:style-name="ce29">
            <text:p>23.34</text:p>
          </table:table-cell>
          <table:table-cell office:value-type="float" office:value="21.738938109168942" table:style-name="ce29">
            <text:p>21.74</text:p>
          </table:table-cell>
          <table:table-cell office:value-type="float" office:value="1.3990692652370871" table:style-name="ce29">
            <text:p>1.40</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Pedal cycle [note 3]</text:p>
          </table:table-cell>
          <table:table-cell office:value-type="float" office:value="10.53995153671524" table:style-name="ce29">
            <text:p>10.54</text:p>
          </table:table-cell>
          <table:table-cell office:value-type="float" office:value="2.9948879116944251" table:style-name="ce29">
            <text:p>2.99</text:p>
          </table:table-cell>
          <table:table-cell office:value-type="float" office:value="4.6699712297941716" table:style-name="ce29">
            <text:p>4.67</text:p>
          </table:table-cell>
          <table:table-cell office:value-type="float" office:value="16.409931843636318" table:style-name="ce29">
            <text:p>16.41</text:p>
          </table:table-cell>
          <table:table-cell office:value-type="float" office:value="28.414626967324537" table:style-name="ce29">
            <text:p>28.41</text:p>
          </table:table-cell>
          <table:table-cell office:value-type="float" office:value="1.328445547375428" table:style-name="ce29">
            <text:p>1.33</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Pedal cycle [note 3]</text:p>
          </table:table-cell>
          <table:table-cell office:value-type="float" office:value="16.206576614066361" table:style-name="ce29">
            <text:p>16.21</text:p>
          </table:table-cell>
          <table:table-cell office:value-type="float" office:value="3.356205628909855" table:style-name="ce29">
            <text:p>3.36</text:p>
          </table:table-cell>
          <table:table-cell office:value-type="float" office:value="9.6284135814030449" table:style-name="ce29">
            <text:p>9.63</text:p>
          </table:table-cell>
          <table:table-cell office:value-type="float" office:value="22.78473964672968" table:style-name="ce29">
            <text:p>22.78</text:p>
          </table:table-cell>
          <table:table-cell office:value-type="float" office:value="20.708911627868805" table:style-name="ce29">
            <text:p>20.71</text:p>
          </table:table-cell>
          <table:table-cell office:value-type="float" office:value="1.7575483728078829" table:style-name="ce29">
            <text:p>1.76</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Car or van driver</text:p>
          </table:table-cell>
          <table:table-cell office:value-type="float" office:value="297.38585572943742" table:style-name="ce29">
            <text:p>297.39</text:p>
          </table:table-cell>
          <table:table-cell office:value-type="float" office:value="15.71824444545763" table:style-name="ce29">
            <text:p>15.72</text:p>
          </table:table-cell>
          <table:table-cell office:value-type="float" office:value="266.57809661634047" table:style-name="ce29">
            <text:p>266.58</text:p>
          </table:table-cell>
          <table:table-cell office:value-type="float" office:value="328.19361484253437" table:style-name="ce29">
            <text:p>328.19</text:p>
          </table:table-cell>
          <table:table-cell office:value-type="float" office:value="5.2854714313508371" table:style-name="ce29">
            <text:p>5.29</text:p>
          </table:table-cell>
          <table:table-cell office:value-type="float" office:value="1.366926948025138" table:style-name="ce29">
            <text:p>1.37</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Car or van driver</text:p>
          </table:table-cell>
          <table:table-cell office:value-type="float" office:value="247.65257733085599" table:style-name="ce29">
            <text:p>247.65</text:p>
          </table:table-cell>
          <table:table-cell office:value-type="float" office:value="16.83182932152744" table:style-name="ce29">
            <text:p>16.83</text:p>
          </table:table-cell>
          <table:table-cell office:value-type="float" office:value="214.66219186066229" table:style-name="ce29">
            <text:p>214.66</text:p>
          </table:table-cell>
          <table:table-cell office:value-type="float" office:value="280.6429628010498" table:style-name="ce29">
            <text:p>280.64</text:p>
          </table:table-cell>
          <table:table-cell office:value-type="float" office:value="6.7965492234876486" table:style-name="ce29">
            <text:p>6.80</text:p>
          </table:table-cell>
          <table:table-cell office:value-type="float" office:value="1.3627400083199821" table:style-name="ce29">
            <text:p>1.36</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Car or van driver</text:p>
          </table:table-cell>
          <table:table-cell office:value-type="float" office:value="270.44922366984628" table:style-name="ce29">
            <text:p>270.45</text:p>
          </table:table-cell>
          <table:table-cell office:value-type="float" office:value="13.0279472443708" table:style-name="ce29">
            <text:p>13.03</text:p>
          </table:table-cell>
          <table:table-cell office:value-type="float" office:value="244.91444707087959" table:style-name="ce29">
            <text:p>244.91</text:p>
          </table:table-cell>
          <table:table-cell office:value-type="float" office:value="295.98400026881308" table:style-name="ce29">
            <text:p>295.98</text:p>
          </table:table-cell>
          <table:table-cell office:value-type="float" office:value="4.8171509119489295" table:style-name="ce29">
            <text:p>4.82</text:p>
          </table:table-cell>
          <table:table-cell office:value-type="float" office:value="1.5526845990097859" table:style-name="ce29">
            <text:p>1.55</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Car or van passenger</text:p>
          </table:table-cell>
          <table:table-cell office:value-type="float" office:value="70.549794480677662" table:style-name="ce29">
            <text:p>70.55</text:p>
          </table:table-cell>
          <table:table-cell office:value-type="float" office:value="5.7656382975740916" table:style-name="ce29">
            <text:p>5.77</text:p>
          </table:table-cell>
          <table:table-cell office:value-type="float" office:value="59.249143417432443" table:style-name="ce29">
            <text:p>59.25</text:p>
          </table:table-cell>
          <table:table-cell office:value-type="float" office:value="81.850445543922888" table:style-name="ce29">
            <text:p>81.85</text:p>
          </table:table-cell>
          <table:table-cell office:value-type="float" office:value="8.1724381197923943" table:style-name="ce29">
            <text:p>8.17</text:p>
          </table:table-cell>
          <table:table-cell office:value-type="float" office:value="1.346241057365144" table:style-name="ce29">
            <text:p>1.35</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Car or van passenger</text:p>
          </table:table-cell>
          <table:table-cell office:value-type="float" office:value="135.83400890721839" table:style-name="ce29">
            <text:p>135.83</text:p>
          </table:table-cell>
          <table:table-cell office:value-type="float" office:value="8.8724062212406665" table:style-name="ce29">
            <text:p>8.87</text:p>
          </table:table-cell>
          <table:table-cell office:value-type="float" office:value="118.4440927135867" table:style-name="ce29">
            <text:p>118.44</text:p>
          </table:table-cell>
          <table:table-cell office:value-type="float" office:value="153.22392510085021" table:style-name="ce29">
            <text:p>153.22</text:p>
          </table:table-cell>
          <table:table-cell office:value-type="float" office:value="6.5318003146774357" table:style-name="ce29">
            <text:p>6.53</text:p>
          </table:table-cell>
          <table:table-cell office:value-type="float" office:value="1.385362521517826" table:style-name="ce29">
            <text:p>1.39</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Car or van passenger</text:p>
          </table:table-cell>
          <table:table-cell office:value-type="float" office:value="102.3873988850026" table:style-name="ce29">
            <text:p>102.39</text:p>
          </table:table-cell>
          <table:table-cell office:value-type="float" office:value="5.5625799803322744" table:style-name="ce29">
            <text:p>5.56</text:p>
          </table:table-cell>
          <table:table-cell office:value-type="float" office:value="91.484742123551356" table:style-name="ce29">
            <text:p>91.48</text:p>
          </table:table-cell>
          <table:table-cell office:value-type="float" office:value="113.29005564645389" table:style-name="ce29">
            <text:p>113.29</text:p>
          </table:table-cell>
          <table:table-cell office:value-type="float" office:value="5.4328755695609967" table:style-name="ce29">
            <text:p>5.43</text:p>
          </table:table-cell>
          <table:table-cell office:value-type="float" office:value="1.4331815276073161" table:style-name="ce29">
            <text:p>1.43</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Motorcycle</text:p>
          </table:table-cell>
          <table:table-cell office:value-type="float" office:value="1.99994752240173" table:style-name="ce29">
            <text:p>2.00</text:p>
          </table:table-cell>
          <table:table-cell office:value-type="float" office:value="1.0678272765844501" table:style-name="ce29">
            <text:p>1.07</text:p>
          </table:table-cell>
          <table:table-cell office:value-type="float" office:value="0" table:style-name="ce29">
            <text:p>0.00</text:p>
          </table:table-cell>
          <table:table-cell office:value-type="float" office:value="4.092888984507252" table:style-name="ce29">
            <text:p>4.09</text:p>
          </table:table-cell>
          <table:table-cell office:value-type="float" office:value="53.392764791253121" table:style-name="ce29">
            <text:p>53.39</text:p>
          </table:table-cell>
          <table:table-cell office:value-type="float" office:value="1.1279945448919"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Motorcycle</text:p>
          </table:table-cell>
          <table:table-cell office:value-type="float" office:value="1.558432150860555" table:style-name="ce29">
            <text:p>1.56</text:p>
          </table:table-cell>
          <table:table-cell office:value-type="float" office:value="1.306263721244908" table:style-name="ce29">
            <text:p>1.31</text:p>
          </table:table-cell>
          <table:table-cell office:value-type="float" office:value="0" table:style-name="ce29">
            <text:p>0.00</text:p>
          </table:table-cell>
          <table:table-cell office:value-type="float" office:value="4.1187090445005756" table:style-name="ce29">
            <text:p>4.12</text:p>
          </table:table-cell>
          <table:table-cell office:value-type="float" office:value="83.819094756457545" table:style-name="ce29">
            <text:p>83.82</text:p>
          </table:table-cell>
          <table:table-cell office:value-type="float" office:value="1.6500014470677491" table:style-name="ce29">
            <text:p>1.65</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Motorcycle</text:p>
          </table:table-cell>
          <table:table-cell office:value-type="float" office:value="1.7657042450215721" table:style-name="ce29">
            <text:p>1.77</text:p>
          </table:table-cell>
          <table:table-cell office:value-type="float" office:value="0.83881293532592649" table:style-name="ce29">
            <text:p>0.84</text:p>
          </table:table-cell>
          <table:table-cell office:value-type="float" office:value="0.1216308917827562" table:style-name="ce29">
            <text:p>[low]</text:p>
          </table:table-cell>
          <table:table-cell office:value-type="float" office:value="3.409777598260388" table:style-name="ce29">
            <text:p>3.41</text:p>
          </table:table-cell>
          <table:table-cell office:value-type="float" office:value="47.505857093053457" table:style-name="ce29">
            <text:p>47.51</text:p>
          </table:table-cell>
          <table:table-cell office:value-type="float" office:value="1.370258091759484" table:style-name="ce29">
            <text:p>1.37</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Other private transport [note 4]</text:p>
          </table:table-cell>
          <table:table-cell office:value-type="float" office:value="2.2666117026603119" table:style-name="ce29">
            <text:p>2.27</text:p>
          </table:table-cell>
          <table:table-cell office:value-type="float" office:value="0.9247379668348058" table:style-name="ce29">
            <text:p>0.92</text:p>
          </table:table-cell>
          <table:table-cell office:value-type="float" office:value="0.45412528766409238" table:style-name="ce29">
            <text:p>[low]</text:p>
          </table:table-cell>
          <table:table-cell office:value-type="float" office:value="4.0790981176565317" table:style-name="ce29">
            <text:p>4.08</text:p>
          </table:table-cell>
          <table:table-cell office:value-type="float" office:value="40.798252552452858" table:style-name="ce29">
            <text:p>40.80</text:p>
          </table:table-cell>
          <table:table-cell office:value-type="float" office:value="1.2174761028932941" table:style-name="ce29">
            <text:p>1.22</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Other private transport [note 4]</text:p>
          </table:table-cell>
          <table:table-cell office:value-type="float" office:value="1.325882787280666" table:style-name="ce29">
            <text:p>1.33</text:p>
          </table:table-cell>
          <table:table-cell office:value-type="float" office:value="0.6814449638822121" table:style-name="ce29">
            <text:p>0.68</text:p>
          </table:table-cell>
          <table:table-cell office:value-type="float" office:value="0" table:style-name="ce29">
            <text:p>0.00</text:p>
          </table:table-cell>
          <table:table-cell office:value-type="float" office:value="2.6615149164898009" table:style-name="ce29">
            <text:p>2.66</text:p>
          </table:table-cell>
          <table:table-cell office:value-type="float" office:value="51.395566065068934" table:style-name="ce29">
            <text:p>51.40</text:p>
          </table:table-cell>
          <table:table-cell office:value-type="float" office:value="1.129101903716921"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Other private transport [note 4]</text:p>
          </table:table-cell>
          <table:table-cell office:value-type="float" office:value="1.782754061825752" table:style-name="ce29">
            <text:p>1.78</text:p>
          </table:table-cell>
          <table:table-cell office:value-type="float" office:value="0.57750234722997029" table:style-name="ce29">
            <text:p>0.58</text:p>
          </table:table-cell>
          <table:table-cell office:value-type="float" office:value="0.6508494612550102" table:style-name="ce29">
            <text:p>0.65</text:p>
          </table:table-cell>
          <table:table-cell office:value-type="float" office:value="2.9146586623964938" table:style-name="ce29">
            <text:p>2.91</text:p>
          </table:table-cell>
          <table:table-cell office:value-type="float" office:value="32.393831521468492" table:style-name="ce29">
            <text:p>32.39</text:p>
          </table:table-cell>
          <table:table-cell office:value-type="float" office:value="1.1994720722252079" table:style-name="ce29">
            <text:p>1.20</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Bus in London</text:p>
          </table:table-cell>
          <table:table-cell office:value-type="float" office:value="15.607544311921" table:style-name="ce29">
            <text:p>15.61</text:p>
          </table:table-cell>
          <table:table-cell office:value-type="float" office:value="3.7823163119985042" table:style-name="ce29">
            <text:p>3.78</text:p>
          </table:table-cell>
          <table:table-cell office:value-type="float" office:value="8.1942043404039318" table:style-name="ce29">
            <text:p>8.19</text:p>
          </table:table-cell>
          <table:table-cell office:value-type="float" office:value="23.020884283438068" table:style-name="ce29">
            <text:p>23.02</text:p>
          </table:table-cell>
          <table:table-cell office:value-type="float" office:value="24.233897635706736" table:style-name="ce29">
            <text:p>24.23</text:p>
          </table:table-cell>
          <table:table-cell office:value-type="float" office:value="1.6652325534103181" table:style-name="ce29">
            <text:p>1.67</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Bus in London</text:p>
          </table:table-cell>
          <table:table-cell office:value-type="float" office:value="26.310811776175228" table:style-name="ce29">
            <text:p>26.31</text:p>
          </table:table-cell>
          <table:table-cell office:value-type="float" office:value="4.6142262834791028" table:style-name="ce29">
            <text:p>4.61</text:p>
          </table:table-cell>
          <table:table-cell office:value-type="float" office:value="17.266928260556181" table:style-name="ce29">
            <text:p>17.27</text:p>
          </table:table-cell>
          <table:table-cell office:value-type="float" office:value="35.354695291794272" table:style-name="ce29">
            <text:p>35.35</text:p>
          </table:table-cell>
          <table:table-cell office:value-type="float" office:value="17.537377116039206" table:style-name="ce29">
            <text:p>17.54</text:p>
          </table:table-cell>
          <table:table-cell office:value-type="float" office:value="1.535017265260828" table:style-name="ce29">
            <text:p>1.54</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Bus in London</text:p>
          </table:table-cell>
          <table:table-cell office:value-type="float" office:value="20.796405039566121" table:style-name="ce29">
            <text:p>20.80</text:p>
          </table:table-cell>
          <table:table-cell office:value-type="float" office:value="3.1798977748068671" table:style-name="ce29">
            <text:p>3.18</text:p>
          </table:table-cell>
          <table:table-cell office:value-type="float" office:value="14.563805400944659" table:style-name="ce29">
            <text:p>14.56</text:p>
          </table:table-cell>
          <table:table-cell office:value-type="float" office:value="27.029004678187579" table:style-name="ce29">
            <text:p>27.03</text:p>
          </table:table-cell>
          <table:table-cell office:value-type="float" office:value="15.290612818691329" table:style-name="ce29">
            <text:p>15.29</text:p>
          </table:table-cell>
          <table:table-cell office:value-type="float" office:value="1.707366894001761" table:style-name="ce29">
            <text:p>1.71</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Other local bus</text:p>
          </table:table-cell>
          <table:table-cell office:value-type="float" office:value="41.383262801238743" table:style-name="ce29">
            <text:p>41.38</text:p>
          </table:table-cell>
          <table:table-cell office:value-type="float" office:value="6.8985330402596929" table:style-name="ce29">
            <text:p>6.90</text:p>
          </table:table-cell>
          <table:table-cell office:value-type="float" office:value="27.86213804232974" table:style-name="ce29">
            <text:p>27.86</text:p>
          </table:table-cell>
          <table:table-cell office:value-type="float" office:value="54.904387560147732" table:style-name="ce29">
            <text:p>54.90</text:p>
          </table:table-cell>
          <table:table-cell office:value-type="float" office:value="16.669862580417888" table:style-name="ce29">
            <text:p>16.67</text:p>
          </table:table-cell>
          <table:table-cell office:value-type="float" office:value="1.7207472807490041" table:style-name="ce29">
            <text:p>1.72</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Other local bus</text:p>
          </table:table-cell>
          <table:table-cell office:value-type="float" office:value="31.50828009080756" table:style-name="ce29">
            <text:p>31.51</text:p>
          </table:table-cell>
          <table:table-cell office:value-type="float" office:value="4.4256808515866481" table:style-name="ce29">
            <text:p>4.43</text:p>
          </table:table-cell>
          <table:table-cell office:value-type="float" office:value="22.83394562169773" table:style-name="ce29">
            <text:p>22.83</text:p>
          </table:table-cell>
          <table:table-cell office:value-type="float" office:value="40.18261455991739" table:style-name="ce29">
            <text:p>40.18</text:p>
          </table:table-cell>
          <table:table-cell office:value-type="float" office:value="14.046088326089961" table:style-name="ce29">
            <text:p>14.05</text:p>
          </table:table-cell>
          <table:table-cell office:value-type="float" office:value="1.624855631842103" table:style-name="ce29">
            <text:p>1.62</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Other local bus</text:p>
          </table:table-cell>
          <table:table-cell office:value-type="float" office:value="37.843067780492618" table:style-name="ce29">
            <text:p>37.84</text:p>
          </table:table-cell>
          <table:table-cell office:value-type="float" office:value="4.5912731837644882" table:style-name="ce29">
            <text:p>4.59</text:p>
          </table:table-cell>
          <table:table-cell office:value-type="float" office:value="28.84417234031423" table:style-name="ce29">
            <text:p>28.84</text:p>
          </table:table-cell>
          <table:table-cell office:value-type="float" office:value="46.841963220671019" table:style-name="ce29">
            <text:p>46.84</text:p>
          </table:table-cell>
          <table:table-cell office:value-type="float" office:value="12.132402188945164" table:style-name="ce29">
            <text:p>12.13</text:p>
          </table:table-cell>
          <table:table-cell office:value-type="float" office:value="1.858969849175155" table:style-name="ce29">
            <text:p>1.86</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Non-local bus</text:p>
          </table:table-cell>
          <table:table-cell office:value-type="float" office:value="0.25514202964556998" table:style-name="ce29">
            <text:p>[low]</text:p>
          </table:table-cell>
          <table:table-cell office:value-type="float" office:value="0.15534835051346771" table:style-name="ce29">
            <text:p>[low]</text:p>
          </table:table-cell>
          <table:table-cell office:value-type="float" office:value="0" table:style-name="ce29">
            <text:p>0.00</text:p>
          </table:table-cell>
          <table:table-cell office:value-type="float" office:value="0.55962479665196674" table:style-name="ce29">
            <text:p>0.56</text:p>
          </table:table-cell>
          <table:table-cell office:value-type="float" office:value="60.887008984474079" table:style-name="ce29">
            <text:p>60.89</text:p>
          </table:table-cell>
          <table:table-cell office:value-type="float" office:value="1.379937826036794" table:style-name="ce29">
            <text:p>1.38</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Non-local bus</text:p>
          </table:table-cell>
          <table:table-cell office:value-type="float" office:value="0.40248540329784721" table:style-name="ce29">
            <text:p>[low]</text:p>
          </table:table-cell>
          <table:table-cell office:value-type="float" office:value="0.39928787725025311" table:style-name="ce29">
            <text:p>[low]</text:p>
          </table:table-cell>
          <table:table-cell office:value-type="float" office:value="0" table:style-name="ce29">
            <text:p>0.00</text:p>
          </table:table-cell>
          <table:table-cell office:value-type="float" office:value="1.185089642708343" table:style-name="ce29">
            <text:p>1.19</text:p>
          </table:table-cell>
          <table:table-cell office:value-type="float" office:value="99.205554780025679" table:style-name="ce29">
            <text:p>99.21</text:p>
          </table:table-cell>
          <table:table-cell office:value-type="float" office:value="2.3088747456233669" table:style-name="ce29">
            <text:p>2.31</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Non-local bus</text:p>
          </table:table-cell>
          <table:table-cell office:value-type="float" office:value="0.326265143997227" table:style-name="ce29">
            <text:p>[low]</text:p>
          </table:table-cell>
          <table:table-cell office:value-type="float" office:value="0.21265196817512039" table:style-name="ce29">
            <text:p>[low]</text:p>
          </table:table-cell>
          <table:table-cell office:value-type="float" office:value="0" table:style-name="ce29">
            <text:p>0.00</text:p>
          </table:table-cell>
          <table:table-cell office:value-type="float" office:value="0.74306300162046302" table:style-name="ce29">
            <text:p>0.74</text:p>
          </table:table-cell>
          <table:table-cell office:value-type="float" office:value="65.177654459137614" table:style-name="ce29">
            <text:p>65.18</text:p>
          </table:table-cell>
          <table:table-cell office:value-type="float" office:value="2.0772520265368701" table:style-name="ce29">
            <text:p>2.08</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London Underground</text:p>
          </table:table-cell>
          <table:table-cell office:value-type="float" office:value="35.448607204931442" table:style-name="ce29">
            <text:p>35.45</text:p>
          </table:table-cell>
          <table:table-cell office:value-type="float" office:value="6.9228660520517904" table:style-name="ce29">
            <text:p>6.92</text:p>
          </table:table-cell>
          <table:table-cell office:value-type="float" office:value="21.879789742909939" table:style-name="ce29">
            <text:p>21.88</text:p>
          </table:table-cell>
          <table:table-cell office:value-type="float" office:value="49.017424666952948" table:style-name="ce29">
            <text:p>49.02</text:p>
          </table:table-cell>
          <table:table-cell office:value-type="float" office:value="19.529303399792571" table:style-name="ce29">
            <text:p>19.53</text:p>
          </table:table-cell>
          <table:table-cell office:value-type="float" office:value="1.9398277143817979" table:style-name="ce29">
            <text:p>1.94</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London Underground</text:p>
          </table:table-cell>
          <table:table-cell office:value-type="float" office:value="30.557457050277879" table:style-name="ce29">
            <text:p>30.56</text:p>
          </table:table-cell>
          <table:table-cell office:value-type="float" office:value="5.1253789135704384" table:style-name="ce29">
            <text:p>5.13</text:p>
          </table:table-cell>
          <table:table-cell office:value-type="float" office:value="20.51171437967982" table:style-name="ce29">
            <text:p>20.51</text:p>
          </table:table-cell>
          <table:table-cell office:value-type="float" office:value="40.603199720875928" table:style-name="ce29">
            <text:p>40.60</text:p>
          </table:table-cell>
          <table:table-cell office:value-type="float" office:value="16.772923562118955" table:style-name="ce29">
            <text:p>16.77</text:p>
          </table:table-cell>
          <table:table-cell office:value-type="float" office:value="1.541350454841466" table:style-name="ce29">
            <text:p>1.54</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London Underground</text:p>
          </table:table-cell>
          <table:table-cell office:value-type="float" office:value="32.75207048960069" table:style-name="ce29">
            <text:p>32.75</text:p>
          </table:table-cell>
          <table:table-cell office:value-type="float" office:value="5.0656272095979684" table:style-name="ce29">
            <text:p>5.07</text:p>
          </table:table-cell>
          <table:table-cell office:value-type="float" office:value="22.823441158788668" table:style-name="ce29">
            <text:p>22.82</text:p>
          </table:table-cell>
          <table:table-cell office:value-type="float" office:value="42.680699820412713" table:style-name="ce29">
            <text:p>42.68</text:p>
          </table:table-cell>
          <table:table-cell office:value-type="float" office:value="15.466586184853218" table:style-name="ce29">
            <text:p>15.47</text:p>
          </table:table-cell>
          <table:table-cell office:value-type="float" office:value="2.1055146375905531" table:style-name="ce29">
            <text:p>2.11</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Surface Rail</text:p>
          </table:table-cell>
          <table:table-cell office:value-type="float" office:value="33.566957335787627" table:style-name="ce29">
            <text:p>33.57</text:p>
          </table:table-cell>
          <table:table-cell office:value-type="float" office:value="4.0702047234648511" table:style-name="ce29">
            <text:p>4.07</text:p>
          </table:table-cell>
          <table:table-cell office:value-type="float" office:value="25.589356077796531" table:style-name="ce29">
            <text:p>25.59</text:p>
          </table:table-cell>
          <table:table-cell office:value-type="float" office:value="41.544558593778753" table:style-name="ce29">
            <text:p>41.54</text:p>
          </table:table-cell>
          <table:table-cell office:value-type="float" office:value="12.125629030801003" table:style-name="ce29">
            <text:p>12.13</text:p>
          </table:table-cell>
          <table:table-cell office:value-type="float" office:value="1.3039496078264681" table:style-name="ce29">
            <text:p>1.30</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Surface Rail</text:p>
          </table:table-cell>
          <table:table-cell office:value-type="float" office:value="31.492653428696549" table:style-name="ce29">
            <text:p>31.49</text:p>
          </table:table-cell>
          <table:table-cell office:value-type="float" office:value="3.895361151997689" table:style-name="ce29">
            <text:p>3.90</text:p>
          </table:table-cell>
          <table:table-cell office:value-type="float" office:value="23.857745570781081" table:style-name="ce29">
            <text:p>23.86</text:p>
          </table:table-cell>
          <table:table-cell office:value-type="float" office:value="39.127561286612021" table:style-name="ce29">
            <text:p>39.13</text:p>
          </table:table-cell>
          <table:table-cell office:value-type="float" office:value="12.369110658831246" table:style-name="ce29">
            <text:p>12.37</text:p>
          </table:table-cell>
          <table:table-cell office:value-type="float" office:value="1.4192640000681209" table:style-name="ce29">
            <text:p>1.42</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Surface Rail</text:p>
          </table:table-cell>
          <table:table-cell office:value-type="float" office:value="32.321494775330841" table:style-name="ce29">
            <text:p>32.32</text:p>
          </table:table-cell>
          <table:table-cell office:value-type="float" office:value="2.92846283820717" table:style-name="ce29">
            <text:p>2.93</text:p>
          </table:table-cell>
          <table:table-cell office:value-type="float" office:value="26.581707612444792" table:style-name="ce29">
            <text:p>26.58</text:p>
          </table:table-cell>
          <table:table-cell office:value-type="float" office:value="38.061281938216887" table:style-name="ce29">
            <text:p>38.06</text:p>
          </table:table-cell>
          <table:table-cell office:value-type="float" office:value="9.0604189520414735" table:style-name="ce29">
            <text:p>9.06</text:p>
          </table:table-cell>
          <table:table-cell office:value-type="float" office:value="1.42062333682959" table:style-name="ce29">
            <text:p>1.42</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Taxi or minicab</text:p>
          </table:table-cell>
          <table:table-cell office:value-type="float" office:value="11.70445287275269" table:style-name="ce29">
            <text:p>11.70</text:p>
          </table:table-cell>
          <table:table-cell office:value-type="float" office:value="2.1301067970763379" table:style-name="ce29">
            <text:p>2.13</text:p>
          </table:table-cell>
          <table:table-cell office:value-type="float" office:value="7.529443550483073" table:style-name="ce29">
            <text:p>7.53</text:p>
          </table:table-cell>
          <table:table-cell office:value-type="float" office:value="15.87946219502232" table:style-name="ce29">
            <text:p>15.88</text:p>
          </table:table-cell>
          <table:table-cell office:value-type="float" office:value="18.19911464665817" table:style-name="ce29">
            <text:p>18.20</text:p>
          </table:table-cell>
          <table:table-cell office:value-type="float" office:value="1.6000595875922961" table:style-name="ce29">
            <text:p>1.60</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Taxi or minicab</text:p>
          </table:table-cell>
          <table:table-cell office:value-type="float" office:value="18.526082197353531" table:style-name="ce29">
            <text:p>18.53</text:p>
          </table:table-cell>
          <table:table-cell office:value-type="float" office:value="3.7280834170519852" table:style-name="ce29">
            <text:p>3.73</text:p>
          </table:table-cell>
          <table:table-cell office:value-type="float" office:value="11.219038699931639" table:style-name="ce29">
            <text:p>11.22</text:p>
          </table:table-cell>
          <table:table-cell office:value-type="float" office:value="25.833125694775418" table:style-name="ce29">
            <text:p>25.83</text:p>
          </table:table-cell>
          <table:table-cell office:value-type="float" office:value="20.123431264838853" table:style-name="ce29">
            <text:p>20.12</text:p>
          </table:table-cell>
          <table:table-cell office:value-type="float" office:value="1.5594027277534499" table:style-name="ce29">
            <text:p>1.56</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Taxi or minicab</text:p>
          </table:table-cell>
          <table:table-cell office:value-type="float" office:value="14.99810007907624" table:style-name="ce29">
            <text:p>15.00</text:p>
          </table:table-cell>
          <table:table-cell office:value-type="float" office:value="2.145411926023348" table:style-name="ce29">
            <text:p>2.15</text:p>
          </table:table-cell>
          <table:table-cell office:value-type="float" office:value="10.79309270407048" table:style-name="ce29">
            <text:p>10.79</text:p>
          </table:table-cell>
          <table:table-cell office:value-type="float" office:value="19.203107454082001" table:style-name="ce29">
            <text:p>19.20</text:p>
          </table:table-cell>
          <table:table-cell office:value-type="float" office:value="14.304558008760052" table:style-name="ce29">
            <text:p>14.30</text:p>
          </table:table-cell>
          <table:table-cell office:value-type="float" office:value="1.5786137061881269" table:style-name="ce29">
            <text:p>1.58</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Other public transport [note 5]</text:p>
          </table:table-cell>
          <table:table-cell office:value-type="float" office:value="3.204153533206787" table:style-name="ce29">
            <text:p>3.20</text:p>
          </table:table-cell>
          <table:table-cell office:value-type="float" office:value="1.002567511826129" table:style-name="ce29">
            <text:p>1.00</text:p>
          </table:table-cell>
          <table:table-cell office:value-type="float" office:value="1.2391212100275739" table:style-name="ce29">
            <text:p>1.24</text:p>
          </table:table-cell>
          <table:table-cell office:value-type="float" office:value="5.1691858563860009" table:style-name="ce29">
            <text:p>5.17</text:p>
          </table:table-cell>
          <table:table-cell office:value-type="float" office:value="31.289621469004246" table:style-name="ce29">
            <text:p>31.29</text:p>
          </table:table-cell>
          <table:table-cell office:value-type="float" office:value="1.297470443544597" table:style-name="ce29">
            <text:p>1.30</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Other public transport [note 5]</text:p>
          </table:table-cell>
          <table:table-cell office:value-type="float" office:value="5.4393772218285008" table:style-name="ce29">
            <text:p>5.44</text:p>
          </table:table-cell>
          <table:table-cell office:value-type="float" office:value="1.8406112382998709" table:style-name="ce29">
            <text:p>1.84</text:p>
          </table:table-cell>
          <table:table-cell office:value-type="float" office:value="1.8317791947607529" table:style-name="ce29">
            <text:p>1.83</text:p>
          </table:table-cell>
          <table:table-cell office:value-type="float" office:value="9.0469752488962492" table:style-name="ce29">
            <text:p>9.05</text:p>
          </table:table-cell>
          <table:table-cell office:value-type="float" office:value="33.838639300716331" table:style-name="ce29">
            <text:p>33.84</text:p>
          </table:table-cell>
          <table:table-cell office:value-type="float" office:value="1.475772977876566" table:style-name="ce29">
            <text:p>1.48</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Other public transport [note 5]</text:p>
          </table:table-cell>
          <table:table-cell office:value-type="float" office:value="4.2881947791489923" table:style-name="ce29">
            <text:p>4.29</text:p>
          </table:table-cell>
          <table:table-cell office:value-type="float" office:value="1.2468904016609079" table:style-name="ce29">
            <text:p>1.25</text:p>
          </table:table-cell>
          <table:table-cell office:value-type="float" office:value="1.8442895918936131" table:style-name="ce29">
            <text:p>1.84</text:p>
          </table:table-cell>
          <table:table-cell office:value-type="float" office:value="6.7320999664043706" table:style-name="ce29">
            <text:p>6.73</text:p>
          </table:table-cell>
          <table:table-cell office:value-type="float" office:value="29.077279971605158" table:style-name="ce29">
            <text:p>29.08</text:p>
          </table:table-cell>
          <table:table-cell office:value-type="float" office:value="1.713026128209622" table:style-name="ce29">
            <text:p>1.71</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All modes</text:p>
          </table:table-cell>
          <table:table-cell office:value-type="float" office:value="779.16133692820893" table:style-name="ce29">
            <text:p>779.16</text:p>
          </table:table-cell>
          <table:table-cell office:value-type="float" office:value="21.738235566909239" table:style-name="ce29">
            <text:p>21.74</text:p>
          </table:table-cell>
          <table:table-cell office:value-type="float" office:value="736.55439521706683" table:style-name="ce29">
            <text:p>736.55</text:p>
          </table:table-cell>
          <table:table-cell office:value-type="float" office:value="821.76827863935102" table:style-name="ce29">
            <text:p>821.77</text:p>
          </table:table-cell>
          <table:table-cell office:value-type="float" office:value="2.789953060634498" table:style-name="ce29">
            <text:p>2.79</text:p>
          </table:table-cell>
          <table:table-cell office:value-type="float" office:value="1.3433124603395861" table:style-name="ce29">
            <text:p>1.34</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All modes</text:p>
          </table:table-cell>
          <table:table-cell office:value-type="float" office:value="861.77321662898748" table:style-name="ce29">
            <text:p>861.77</text:p>
          </table:table-cell>
          <table:table-cell office:value-type="float" office:value="27.17672570680017" table:style-name="ce29">
            <text:p>27.18</text:p>
          </table:table-cell>
          <table:table-cell office:value-type="float" office:value="808.50683424365911" table:style-name="ce29">
            <text:p>808.51</text:p>
          </table:table-cell>
          <table:table-cell office:value-type="float" office:value="915.03959901431585" table:style-name="ce29">
            <text:p>915.04</text:p>
          </table:table-cell>
          <table:table-cell office:value-type="float" office:value="3.1535820773251477" table:style-name="ce29">
            <text:p>3.15</text:p>
          </table:table-cell>
          <table:table-cell office:value-type="float" office:value="1.3650480306013171" table:style-name="ce29">
            <text:p>1.37</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All modes</text:p>
          </table:table-cell>
          <table:table-cell office:value-type="float" office:value="822.85859076774102" table:style-name="ce29">
            <text:p>822.86</text:p>
          </table:table-cell>
          <table:table-cell office:value-type="float" office:value="19.66501237783713" table:style-name="ce29">
            <text:p>19.67</text:p>
          </table:table-cell>
          <table:table-cell office:value-type="float" office:value="784.31516650718027" table:style-name="ce29">
            <text:p>784.32</text:p>
          </table:table-cell>
          <table:table-cell office:value-type="float" office:value="861.40201502830178" table:style-name="ce29">
            <text:p>861.40</text:p>
          </table:table-cell>
          <table:table-cell office:value-type="float" office:value="2.3898410490542901" table:style-name="ce29">
            <text:p>2.39</text:p>
          </table:table-cell>
          <table:table-cell office:value-type="float" office:value="1.5344356582268419" table:style-name="ce29">
            <text:p>1.53</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Walk [note 2]</text:p>
          </table:table-cell>
          <table:table-cell office:value-type="float" office:value="327.17365998640031" table:style-name="ce29">
            <text:p>327.17</text:p>
          </table:table-cell>
          <table:table-cell office:value-type="float" office:value="16.021142666772668" table:style-name="ce29">
            <text:p>16.02</text:p>
          </table:table-cell>
          <table:table-cell office:value-type="float" office:value="295.77222035952582" table:style-name="ce29">
            <text:p>295.77</text:p>
          </table:table-cell>
          <table:table-cell office:value-type="float" office:value="358.57509961327469" table:style-name="ce29">
            <text:p>358.58</text:p>
          </table:table-cell>
          <table:table-cell office:value-type="float" office:value="4.8968314464674885" table:style-name="ce29">
            <text:p>4.90</text:p>
          </table:table-cell>
          <table:table-cell office:value-type="float" office:value="1.1983641353035099" table:style-name="ce29">
            <text:p>1.20</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Walk [note 2]</text:p>
          </table:table-cell>
          <table:table-cell office:value-type="float" office:value="403.60863910208428" table:style-name="ce29">
            <text:p>403.61</text:p>
          </table:table-cell>
          <table:table-cell office:value-type="float" office:value="16.313878502915699" table:style-name="ce29">
            <text:p>16.31</text:p>
          </table:table-cell>
          <table:table-cell office:value-type="float" office:value="371.6334372363695" table:style-name="ce29">
            <text:p>371.63</text:p>
          </table:table-cell>
          <table:table-cell office:value-type="float" office:value="435.58384096779912" table:style-name="ce29">
            <text:p>435.58</text:p>
          </table:table-cell>
          <table:table-cell office:value-type="float" office:value="4.0420042889095464" table:style-name="ce29">
            <text:p>4.04</text:p>
          </table:table-cell>
          <table:table-cell office:value-type="float" office:value="1.084088612128419"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Walk [note 2]</text:p>
          </table:table-cell>
          <table:table-cell office:value-type="float" office:value="366.77403062773618" table:style-name="ce29">
            <text:p>366.77</text:p>
          </table:table-cell>
          <table:table-cell office:value-type="float" office:value="12.128268235174829" table:style-name="ce29">
            <text:p>12.13</text:p>
          </table:table-cell>
          <table:table-cell office:value-type="float" office:value="343.00262488679363" table:style-name="ce29">
            <text:p>343.00</text:p>
          </table:table-cell>
          <table:table-cell office:value-type="float" office:value="390.54543636867891" table:style-name="ce29">
            <text:p>390.55</text:p>
          </table:table-cell>
          <table:table-cell office:value-type="float" office:value="3.3067412691179956" table:style-name="ce29">
            <text:p>3.31</text:p>
          </table:table-cell>
          <table:table-cell office:value-type="float" office:value="1.1969592204251049" table:style-name="ce29">
            <text:p>1.20</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Walks of a mile or more</text:p>
          </table:table-cell>
          <table:table-cell office:value-type="float" office:value="89.502527618273447" table:style-name="ce29">
            <text:p>89.50</text:p>
          </table:table-cell>
          <table:table-cell office:value-type="float" office:value="6.1006509098668724" table:style-name="ce29">
            <text:p>6.10</text:p>
          </table:table-cell>
          <table:table-cell office:value-type="float" office:value="77.545251834934376" table:style-name="ce29">
            <text:p>77.55</text:p>
          </table:table-cell>
          <table:table-cell office:value-type="float" office:value="101.4598034016125" table:style-name="ce29">
            <text:p>101.46</text:p>
          </table:table-cell>
          <table:table-cell office:value-type="float" office:value="6.8161772323191041" table:style-name="ce29">
            <text:p>6.82</text:p>
          </table:table-cell>
          <table:table-cell office:value-type="float" office:value="1.216555389568585" table:style-name="ce29">
            <text:p>1.22</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Walks of a mile or more</text:p>
          </table:table-cell>
          <table:table-cell office:value-type="float" office:value="95.461413918169342" table:style-name="ce29">
            <text:p>95.46</text:p>
          </table:table-cell>
          <table:table-cell office:value-type="float" office:value="5.7788680396825249" table:style-name="ce29">
            <text:p>5.78</text:p>
          </table:table-cell>
          <table:table-cell office:value-type="float" office:value="84.134832560391601" table:style-name="ce29">
            <text:p>84.13</text:p>
          </table:table-cell>
          <table:table-cell office:value-type="float" office:value="106.7879952759471" table:style-name="ce29">
            <text:p>106.79</text:p>
          </table:table-cell>
          <table:table-cell office:value-type="float" office:value="6.0536166420458004" table:style-name="ce29">
            <text:p>6.05</text:p>
          </table:table-cell>
          <table:table-cell office:value-type="float" office:value="1.1512138784526971"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Walks of a mile or more</text:p>
          </table:table-cell>
          <table:table-cell office:value-type="float" office:value="92.589780454809343" table:style-name="ce29">
            <text:p>92.59</text:p>
          </table:table-cell>
          <table:table-cell office:value-type="float" office:value="4.7357608345032842" table:style-name="ce29">
            <text:p>4.74</text:p>
          </table:table-cell>
          <table:table-cell office:value-type="float" office:value="83.307689219182905" table:style-name="ce29">
            <text:p>83.31</text:p>
          </table:table-cell>
          <table:table-cell office:value-type="float" office:value="101.8718716904358" table:style-name="ce29">
            <text:p>101.87</text:p>
          </table:table-cell>
          <table:table-cell office:value-type="float" office:value="5.1147770426075105" table:style-name="ce29">
            <text:p>5.11</text:p>
          </table:table-cell>
          <table:table-cell office:value-type="float" office:value="1.333688584187827" table:style-name="ce29">
            <text:p>1.33</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Pedal cycle [note 3]</text:p>
          </table:table-cell>
          <table:table-cell office:value-type="float" office:value="33.219237276585318" table:style-name="ce29">
            <text:p>33.22</text:p>
          </table:table-cell>
          <table:table-cell office:value-type="float" office:value="4.2422808733967274" table:style-name="ce29">
            <text:p>4.24</text:p>
          </table:table-cell>
          <table:table-cell office:value-type="float" office:value="24.90436676472773" table:style-name="ce29">
            <text:p>24.90</text:p>
          </table:table-cell>
          <table:table-cell office:value-type="float" office:value="41.534107788442903" table:style-name="ce29">
            <text:p>41.53</text:p>
          </table:table-cell>
          <table:table-cell office:value-type="float" office:value="12.770554718265348" table:style-name="ce29">
            <text:p>12.77</text:p>
          </table:table-cell>
          <table:table-cell office:value-type="float" office:value="1.2610609099911281" table:style-name="ce29">
            <text:p>1.26</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Pedal cycle [note 3]</text:p>
          </table:table-cell>
          <table:table-cell office:value-type="float" office:value="9.6120911886808784" table:style-name="ce29">
            <text:p>9.61</text:p>
          </table:table-cell>
          <table:table-cell office:value-type="float" office:value="3.1191234899066029" table:style-name="ce29">
            <text:p>3.12</text:p>
          </table:table-cell>
          <table:table-cell office:value-type="float" office:value="3.4986091484639368" table:style-name="ce29">
            <text:p>3.50</text:p>
          </table:table-cell>
          <table:table-cell office:value-type="float" office:value="15.72557322889782" table:style-name="ce29">
            <text:p>15.73</text:p>
          </table:table-cell>
          <table:table-cell office:value-type="float" office:value="32.44999895110918" table:style-name="ce29">
            <text:p>32.45</text:p>
          </table:table-cell>
          <table:table-cell office:value-type="float" office:value="1.6164488706483171" table:style-name="ce29">
            <text:p>1.62</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Pedal cycle [note 3]</text:p>
          </table:table-cell>
          <table:table-cell office:value-type="float" office:value="20.98855774110346" table:style-name="ce29">
            <text:p>20.99</text:p>
          </table:table-cell>
          <table:table-cell office:value-type="float" office:value="2.6254904653481659" table:style-name="ce29">
            <text:p>2.63</text:p>
          </table:table-cell>
          <table:table-cell office:value-type="float" office:value="15.842596429021061" table:style-name="ce29">
            <text:p>15.84</text:p>
          </table:table-cell>
          <table:table-cell office:value-type="float" office:value="26.134519053185869" table:style-name="ce29">
            <text:p>26.13</text:p>
          </table:table-cell>
          <table:table-cell office:value-type="float" office:value="12.509151403988431" table:style-name="ce29">
            <text:p>12.51</text:p>
          </table:table-cell>
          <table:table-cell office:value-type="float" office:value="1.371057340386183" table:style-name="ce29">
            <text:p>1.37</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Car or van driver</text:p>
          </table:table-cell>
          <table:table-cell office:value-type="float" office:value="448.57285388170749" table:style-name="ce29">
            <text:p>448.57</text:p>
          </table:table-cell>
          <table:table-cell office:value-type="float" office:value="16.614847127634821" table:style-name="ce29">
            <text:p>16.61</text:p>
          </table:table-cell>
          <table:table-cell office:value-type="float" office:value="416.00775351154329" table:style-name="ce29">
            <text:p>416.01</text:p>
          </table:table-cell>
          <table:table-cell office:value-type="float" office:value="481.1379542518718" table:style-name="ce29">
            <text:p>481.14</text:p>
          </table:table-cell>
          <table:table-cell office:value-type="float" office:value="3.703935042849539" table:style-name="ce29">
            <text:p>3.70</text:p>
          </table:table-cell>
          <table:table-cell office:value-type="float" office:value="1.2443552391658661" table:style-name="ce29">
            <text:p>1.24</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Car or van driver</text:p>
          </table:table-cell>
          <table:table-cell office:value-type="float" office:value="410.28297673676309" table:style-name="ce29">
            <text:p>410.28</text:p>
          </table:table-cell>
          <table:table-cell office:value-type="float" office:value="16.543717541580289" table:style-name="ce29">
            <text:p>16.54</text:p>
          </table:table-cell>
          <table:table-cell office:value-type="float" office:value="377.85729035526577" table:style-name="ce29">
            <text:p>377.86</text:p>
          </table:table-cell>
          <table:table-cell office:value-type="float" office:value="442.70866311826052" table:style-name="ce29">
            <text:p>442.71</text:p>
          </table:table-cell>
          <table:table-cell office:value-type="float" office:value="4.0322700379047687" table:style-name="ce29">
            <text:p>4.03</text:p>
          </table:table-cell>
          <table:table-cell office:value-type="float" office:value="1.169491782667724"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Car or van driver</text:p>
          </table:table-cell>
          <table:table-cell office:value-type="float" office:value="428.73516511285072" table:style-name="ce29">
            <text:p>428.74</text:p>
          </table:table-cell>
          <table:table-cell office:value-type="float" office:value="12.327498818615959" table:style-name="ce29">
            <text:p>12.33</text:p>
          </table:table-cell>
          <table:table-cell office:value-type="float" office:value="404.57326742836341" table:style-name="ce29">
            <text:p>404.57</text:p>
          </table:table-cell>
          <table:table-cell office:value-type="float" office:value="452.89706279733798" table:style-name="ce29">
            <text:p>452.90</text:p>
          </table:table-cell>
          <table:table-cell office:value-type="float" office:value="2.8753178702687339" table:style-name="ce29">
            <text:p>2.88</text:p>
          </table:table-cell>
          <table:table-cell office:value-type="float" office:value="1.2664763201268541" table:style-name="ce29">
            <text:p>1.27</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Car or van passenger</text:p>
          </table:table-cell>
          <table:table-cell office:value-type="float" office:value="64.483892493362902" table:style-name="ce29">
            <text:p>64.48</text:p>
          </table:table-cell>
          <table:table-cell office:value-type="float" office:value="4.066611267122493" table:style-name="ce29">
            <text:p>4.07</text:p>
          </table:table-cell>
          <table:table-cell office:value-type="float" office:value="56.513334409802823" table:style-name="ce29">
            <text:p>56.51</text:p>
          </table:table-cell>
          <table:table-cell office:value-type="float" office:value="72.454450576922994" table:style-name="ce29">
            <text:p>72.45</text:p>
          </table:table-cell>
          <table:table-cell office:value-type="float" office:value="6.3063985592077199" table:style-name="ce29">
            <text:p>6.31</text:p>
          </table:table-cell>
          <table:table-cell office:value-type="float" office:value="1.0892803711172101"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Car or van passenger</text:p>
          </table:table-cell>
          <table:table-cell office:value-type="float" office:value="134.79709328976571" table:style-name="ce29">
            <text:p>134.80</text:p>
          </table:table-cell>
          <table:table-cell office:value-type="float" office:value="6.6355009225485571" table:style-name="ce29">
            <text:p>6.64</text:p>
          </table:table-cell>
          <table:table-cell office:value-type="float" office:value="121.7915114815705" table:style-name="ce29">
            <text:p>121.79</text:p>
          </table:table-cell>
          <table:table-cell office:value-type="float" office:value="147.8026750979609" table:style-name="ce29">
            <text:p>147.80</text:p>
          </table:table-cell>
          <table:table-cell office:value-type="float" office:value="4.9225845755327935" table:style-name="ce29">
            <text:p>4.92</text:p>
          </table:table-cell>
          <table:table-cell office:value-type="float" office:value="1.1530896700497759"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Car or van passenger</text:p>
          </table:table-cell>
          <table:table-cell office:value-type="float" office:value="100.9126172046238" table:style-name="ce29">
            <text:p>100.91</text:p>
          </table:table-cell>
          <table:table-cell office:value-type="float" office:value="3.8581713162825291" table:style-name="ce29">
            <text:p>3.86</text:p>
          </table:table-cell>
          <table:table-cell office:value-type="float" office:value="93.35060142471005" table:style-name="ce29">
            <text:p>93.35</text:p>
          </table:table-cell>
          <table:table-cell office:value-type="float" office:value="108.47463298453749" table:style-name="ce29">
            <text:p>108.47</text:p>
          </table:table-cell>
          <table:table-cell office:value-type="float" office:value="3.823279410600549" table:style-name="ce29">
            <text:p>3.82</text:p>
          </table:table-cell>
          <table:table-cell office:value-type="float" office:value="1.0922719205622089"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Motorcycle</text:p>
          </table:table-cell>
          <table:table-cell office:value-type="float" office:value="6.4991376885741587" table:style-name="ce29">
            <text:p>6.50</text:p>
          </table:table-cell>
          <table:table-cell office:value-type="float" office:value="2.447881180697955" table:style-name="ce29">
            <text:p>2.45</text:p>
          </table:table-cell>
          <table:table-cell office:value-type="float" office:value="1.701290574406167" table:style-name="ce29">
            <text:p>1.70</text:p>
          </table:table-cell>
          <table:table-cell office:value-type="float" office:value="11.29698480274215" table:style-name="ce29">
            <text:p>11.30</text:p>
          </table:table-cell>
          <table:table-cell office:value-type="float" office:value="37.664707196486461" table:style-name="ce29">
            <text:p>37.66</text:p>
          </table:table-cell>
          <table:table-cell office:value-type="float" office:value="1.415040004978775" table:style-name="ce29">
            <text:p>1.42</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Motorcycle</text:p>
          </table:table-cell>
          <table:table-cell office:value-type="float" office:value="0.26163424623590442" table:style-name="ce29">
            <text:p>[low]</text:p>
          </table:table-cell>
          <table:table-cell office:value-type="float" office:value="0.26068251898843359" table:style-name="ce29">
            <text:p>[low]</text:p>
          </table:table-cell>
          <table:table-cell office:value-type="float" office:value="0" table:style-name="ce29">
            <text:p>0.00</text:p>
          </table:table-cell>
          <table:table-cell office:value-type="float" office:value="0.7725719834532343" table:style-name="ce29">
            <text:p>0.77</text:p>
          </table:table-cell>
          <table:table-cell office:value-type="float" office:value="99.636237510508195" table:style-name="ce29">
            <text:p>99.64</text:p>
          </table:table-cell>
          <table:table-cell office:value-type="float" office:value="1.0427317025844589" table:style-name="ce29">
            <text:p>1.04</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Motorcycle</text:p>
          </table:table-cell>
          <table:table-cell office:value-type="float" office:value="3.26753546860941" table:style-name="ce29">
            <text:p>3.27</text:p>
          </table:table-cell>
          <table:table-cell office:value-type="float" office:value="1.186455559103458" table:style-name="ce29">
            <text:p>1.19</text:p>
          </table:table-cell>
          <table:table-cell office:value-type="float" office:value="0.94208257276663332" table:style-name="ce29">
            <text:p>0.94</text:p>
          </table:table-cell>
          <table:table-cell office:value-type="float" office:value="5.5929883644521867" table:style-name="ce29">
            <text:p>5.59</text:p>
          </table:table-cell>
          <table:table-cell office:value-type="float" office:value="36.310411026950135" table:style-name="ce29">
            <text:p>36.31</text:p>
          </table:table-cell>
          <table:table-cell office:value-type="float" office:value="1.403415075917259" table:style-name="ce29">
            <text:p>1.40</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Other private transport [note 4]</text:p>
          </table:table-cell>
          <table:table-cell office:value-type="float" office:value="3.2979704476953602" table:style-name="ce29">
            <text:p>3.30</text:p>
          </table:table-cell>
          <table:table-cell office:value-type="float" office:value="1.198855206894706" table:style-name="ce29">
            <text:p>1.20</text:p>
          </table:table-cell>
          <table:table-cell office:value-type="float" office:value="0.94821424218173522" table:style-name="ce29">
            <text:p>0.95</text:p>
          </table:table-cell>
          <table:table-cell office:value-type="float" office:value="5.6477266532089843" table:style-name="ce29">
            <text:p>5.65</text:p>
          </table:table-cell>
          <table:table-cell office:value-type="float" office:value="36.351302290548801" table:style-name="ce29">
            <text:p>36.35</text:p>
          </table:table-cell>
          <table:table-cell office:value-type="float" office:value="1.0337093500561589"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Other private transport [note 4]</text:p>
          </table:table-cell>
          <table:table-cell office:value-type="float" office:value="2.1948117460609442" table:style-name="ce29">
            <text:p>2.19</text:p>
          </table:table-cell>
          <table:table-cell office:value-type="float" office:value="1.0051525759284119" table:style-name="ce29">
            <text:p>1.01</text:p>
          </table:table-cell>
          <table:table-cell office:value-type="float" office:value="0.2247126972412565" table:style-name="ce29">
            <text:p>[low]</text:p>
          </table:table-cell>
          <table:table-cell office:value-type="float" office:value="4.1649107948806314" table:style-name="ce29">
            <text:p>4.16</text:p>
          </table:table-cell>
          <table:table-cell office:value-type="float" office:value="45.79675581435955" table:style-name="ce29">
            <text:p>45.80</text:p>
          </table:table-cell>
          <table:table-cell office:value-type="float" office:value="1.066652629551315"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Other private transport [note 4]</text:p>
          </table:table-cell>
          <table:table-cell office:value-type="float" office:value="2.7264324690583801" table:style-name="ce29">
            <text:p>2.73</text:p>
          </table:table-cell>
          <table:table-cell office:value-type="float" office:value="0.82630279938593676" table:style-name="ce29">
            <text:p>0.83</text:p>
          </table:table-cell>
          <table:table-cell office:value-type="float" office:value="1.106878982261944" table:style-name="ce29">
            <text:p>1.11</text:p>
          </table:table-cell>
          <table:table-cell office:value-type="float" office:value="4.3459859558548164" table:style-name="ce29">
            <text:p>4.35</text:p>
          </table:table-cell>
          <table:table-cell office:value-type="float" office:value="30.307106769136833" table:style-name="ce29">
            <text:p>30.31</text:p>
          </table:table-cell>
          <table:table-cell office:value-type="float" office:value="1.1133731550378989" table:style-name="ce29">
            <text:p>1.11</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Bus in London</text:p>
          </table:table-cell>
          <table:table-cell office:value-type="float" office:value="17.310772137065559" table:style-name="ce29">
            <text:p>17.31</text:p>
          </table:table-cell>
          <table:table-cell office:value-type="float" office:value="2.6714780371324771" table:style-name="ce29">
            <text:p>2.67</text:p>
          </table:table-cell>
          <table:table-cell office:value-type="float" office:value="12.074675184285899" table:style-name="ce29">
            <text:p>12.07</text:p>
          </table:table-cell>
          <table:table-cell office:value-type="float" office:value="22.54686908984521" table:style-name="ce29">
            <text:p>22.55</text:p>
          </table:table-cell>
          <table:table-cell office:value-type="float" office:value="15.432460296859604" table:style-name="ce29">
            <text:p>15.43</text:p>
          </table:table-cell>
          <table:table-cell office:value-type="float" office:value="1.217234891449372" table:style-name="ce29">
            <text:p>1.22</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Bus in London</text:p>
          </table:table-cell>
          <table:table-cell office:value-type="float" office:value="19.823769568251269" table:style-name="ce29">
            <text:p>19.82</text:p>
          </table:table-cell>
          <table:table-cell office:value-type="float" office:value="2.0606416331325619" table:style-name="ce29">
            <text:p>2.06</text:p>
          </table:table-cell>
          <table:table-cell office:value-type="float" office:value="15.78491196731145" table:style-name="ce29">
            <text:p>15.78</text:p>
          </table:table-cell>
          <table:table-cell office:value-type="float" office:value="23.862627169191089" table:style-name="ce29">
            <text:p>23.86</text:p>
          </table:table-cell>
          <table:table-cell office:value-type="float" office:value="10.394802189553189" table:style-name="ce29">
            <text:p>10.39</text:p>
          </table:table-cell>
          <table:table-cell office:value-type="float" office:value="0.96385424138496467" table:style-name="ce29">
            <text:p>0.96</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Bus in London</text:p>
          </table:table-cell>
          <table:table-cell office:value-type="float" office:value="18.61273664136748" table:style-name="ce29">
            <text:p>18.61</text:p>
          </table:table-cell>
          <table:table-cell office:value-type="float" office:value="1.85025949591177" table:style-name="ce29">
            <text:p>1.85</text:p>
          </table:table-cell>
          <table:table-cell office:value-type="float" office:value="14.98622802938041" table:style-name="ce29">
            <text:p>14.99</text:p>
          </table:table-cell>
          <table:table-cell office:value-type="float" office:value="22.23924525335455" table:style-name="ce29">
            <text:p>22.24</text:p>
          </table:table-cell>
          <table:table-cell office:value-type="float" office:value="9.940824563108583" table:style-name="ce29">
            <text:p>9.94</text:p>
          </table:table-cell>
          <table:table-cell office:value-type="float" office:value="1.217186924093645" table:style-name="ce29">
            <text:p>1.22</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Other local bus</text:p>
          </table:table-cell>
          <table:table-cell office:value-type="float" office:value="18.51750486514592" table:style-name="ce29">
            <text:p>18.52</text:p>
          </table:table-cell>
          <table:table-cell office:value-type="float" office:value="2.6982853237296611" table:style-name="ce29">
            <text:p>2.70</text:p>
          </table:table-cell>
          <table:table-cell office:value-type="float" office:value="13.228865630635781" table:style-name="ce29">
            <text:p>13.23</text:p>
          </table:table-cell>
          <table:table-cell office:value-type="float" office:value="23.806144099656048" table:style-name="ce29">
            <text:p>23.81</text:p>
          </table:table-cell>
          <table:table-cell office:value-type="float" office:value="14.571538354546011" table:style-name="ce29">
            <text:p>14.57</text:p>
          </table:table-cell>
          <table:table-cell office:value-type="float" office:value="1.228963929769977" table:style-name="ce29">
            <text:p>1.23</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Other local bus</text:p>
          </table:table-cell>
          <table:table-cell office:value-type="float" office:value="32.11033785443454" table:style-name="ce29">
            <text:p>32.11</text:p>
          </table:table-cell>
          <table:table-cell office:value-type="float" office:value="3.3669255757157752" table:style-name="ce29">
            <text:p>3.37</text:p>
          </table:table-cell>
          <table:table-cell office:value-type="float" office:value="25.511163726031619" table:style-name="ce29">
            <text:p>25.51</text:p>
          </table:table-cell>
          <table:table-cell office:value-type="float" office:value="38.709511982837448" table:style-name="ce29">
            <text:p>38.71</text:p>
          </table:table-cell>
          <table:table-cell office:value-type="float" office:value="10.485487854344679" table:style-name="ce29">
            <text:p>10.49</text:p>
          </table:table-cell>
          <table:table-cell office:value-type="float" office:value="1.1214231533710011" table:style-name="ce29">
            <text:p>1.12</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Other local bus</text:p>
          </table:table-cell>
          <table:table-cell office:value-type="float" office:value="25.559846351586589" table:style-name="ce29">
            <text:p>25.56</text:p>
          </table:table-cell>
          <table:table-cell office:value-type="float" office:value="2.3540431014467438" table:style-name="ce29">
            <text:p>2.35</text:p>
          </table:table-cell>
          <table:table-cell office:value-type="float" office:value="20.945921872750979" table:style-name="ce29">
            <text:p>20.95</text:p>
          </table:table-cell>
          <table:table-cell office:value-type="float" office:value="30.17377083042221" table:style-name="ce29">
            <text:p>30.17</text:p>
          </table:table-cell>
          <table:table-cell office:value-type="float" office:value="9.2099266523979715" table:style-name="ce29">
            <text:p>9.21</text:p>
          </table:table-cell>
          <table:table-cell office:value-type="float" office:value="1.2496947646395531" table:style-name="ce29">
            <text:p>1.25</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Non-local bus</text:p>
          </table:table-cell>
          <table:table-cell office:value-type="float" office:value="0.20032226511208279" table:style-name="ce29">
            <text:p>[low]</text:p>
          </table:table-cell>
          <table:table-cell office:value-type="float" office:value="0.11758093508383551" table:style-name="ce29">
            <text:p>[low]</text:p>
          </table:table-cell>
          <table:table-cell office:value-type="float" office:value="0" table:style-name="ce29">
            <text:p>0.00</text:p>
          </table:table-cell>
          <table:table-cell office:value-type="float" office:value="0.4307808978764005" table:style-name="ce29">
            <text:p>[low]</text:p>
          </table:table-cell>
          <table:table-cell office:value-type="float" office:value="58.69588935510864" table:style-name="ce29">
            <text:p>58.70</text:p>
          </table:table-cell>
          <table:table-cell office:value-type="float" office:value="1.0744386448662171"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Non-local bus</text:p>
          </table:table-cell>
          <table:table-cell office:value-type="float" office:value="0.61436821821682885" table:style-name="ce29">
            <text:p>0.61</text:p>
          </table:table-cell>
          <table:table-cell office:value-type="float" office:value="0.2445062825017742" table:style-name="ce29">
            <text:p>[low]</text:p>
          </table:table-cell>
          <table:table-cell office:value-type="float" office:value="0.1351359045133515" table:style-name="ce29">
            <text:p>[low]</text:p>
          </table:table-cell>
          <table:table-cell office:value-type="float" office:value="1.0936005319203059" table:style-name="ce29">
            <text:p>1.09</text:p>
          </table:table-cell>
          <table:table-cell office:value-type="float" office:value="39.79800309518626" table:style-name="ce29">
            <text:p>39.80</text:p>
          </table:table-cell>
          <table:table-cell office:value-type="float" office:value="1.102032950638729"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Non-local bus</text:p>
          </table:table-cell>
          <table:table-cell office:value-type="float" office:value="0.41483626636113541" table:style-name="ce29">
            <text:p>[low]</text:p>
          </table:table-cell>
          <table:table-cell office:value-type="float" office:value="0.14369878096048941" table:style-name="ce29">
            <text:p>[low]</text:p>
          </table:table-cell>
          <table:table-cell office:value-type="float" office:value="0.1331866556785761" table:style-name="ce29">
            <text:p>[low]</text:p>
          </table:table-cell>
          <table:table-cell office:value-type="float" office:value="0.69648587704369458" table:style-name="ce29">
            <text:p>0.70</text:p>
          </table:table-cell>
          <table:table-cell office:value-type="float" office:value="34.63987905902917" table:style-name="ce29">
            <text:p>34.64</text:p>
          </table:table-cell>
          <table:table-cell office:value-type="float" office:value="1.13583504098329" table:style-name="ce29">
            <text:p>1.14</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London Underground</text:p>
          </table:table-cell>
          <table:table-cell office:value-type="float" office:value="26.10783642862021" table:style-name="ce29">
            <text:p>26.11</text:p>
          </table:table-cell>
          <table:table-cell office:value-type="float" office:value="3.6870298992022001" table:style-name="ce29">
            <text:p>3.69</text:p>
          </table:table-cell>
          <table:table-cell office:value-type="float" office:value="18.881257826183891" table:style-name="ce29">
            <text:p>18.88</text:p>
          </table:table-cell>
          <table:table-cell office:value-type="float" office:value="33.334415031056523" table:style-name="ce29">
            <text:p>33.33</text:p>
          </table:table-cell>
          <table:table-cell office:value-type="float" office:value="14.122311166161456" table:style-name="ce29">
            <text:p>14.12</text:p>
          </table:table-cell>
          <table:table-cell office:value-type="float" office:value="1.405068498839499" table:style-name="ce29">
            <text:p>1.41</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London Underground</text:p>
          </table:table-cell>
          <table:table-cell office:value-type="float" office:value="28.20499145177013" table:style-name="ce29">
            <text:p>28.20</text:p>
          </table:table-cell>
          <table:table-cell office:value-type="float" office:value="3.8681595134931248" table:style-name="ce29">
            <text:p>3.87</text:p>
          </table:table-cell>
          <table:table-cell office:value-type="float" office:value="20.62339880532361" table:style-name="ce29">
            <text:p>20.62</text:p>
          </table:table-cell>
          <table:table-cell office:value-type="float" office:value="35.786584098216657" table:style-name="ce29">
            <text:p>35.79</text:p>
          </table:table-cell>
          <table:table-cell office:value-type="float" office:value="13.714450224555415" table:style-name="ce29">
            <text:p>13.71</text:p>
          </table:table-cell>
          <table:table-cell office:value-type="float" office:value="1.4323904382426" table:style-name="ce29">
            <text:p>1.43</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London Underground</text:p>
          </table:table-cell>
          <table:table-cell office:value-type="float" office:value="27.194356202288009" table:style-name="ce29">
            <text:p>27.19</text:p>
          </table:table-cell>
          <table:table-cell office:value-type="float" office:value="2.9640239057683488" table:style-name="ce29">
            <text:p>2.96</text:p>
          </table:table-cell>
          <table:table-cell office:value-type="float" office:value="21.38486934698205" table:style-name="ce29">
            <text:p>21.38</text:p>
          </table:table-cell>
          <table:table-cell office:value-type="float" office:value="33.003843057593983" table:style-name="ce29">
            <text:p>33.00</text:p>
          </table:table-cell>
          <table:table-cell office:value-type="float" office:value="10.899408258537738" table:style-name="ce29">
            <text:p>10.90</text:p>
          </table:table-cell>
          <table:table-cell office:value-type="float" office:value="1.5840357918574981" table:style-name="ce29">
            <text:p>1.58</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Surface Rail</text:p>
          </table:table-cell>
          <table:table-cell office:value-type="float" office:value="35.057941881423993" table:style-name="ce29">
            <text:p>35.06</text:p>
          </table:table-cell>
          <table:table-cell office:value-type="float" office:value="3.8138200651736751" table:style-name="ce29">
            <text:p>3.81</text:p>
          </table:table-cell>
          <table:table-cell office:value-type="float" office:value="27.582854553683578" table:style-name="ce29">
            <text:p>27.58</text:p>
          </table:table-cell>
          <table:table-cell office:value-type="float" office:value="42.53302920916439" table:style-name="ce29">
            <text:p>42.53</text:p>
          </table:table-cell>
          <table:table-cell office:value-type="float" office:value="10.8786193954942" table:style-name="ce29">
            <text:p>10.88</text:p>
          </table:table-cell>
          <table:table-cell office:value-type="float" office:value="1.442950320535374" table:style-name="ce29">
            <text:p>1.44</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Surface Rail</text:p>
          </table:table-cell>
          <table:table-cell office:value-type="float" office:value="27.560136028932671" table:style-name="ce29">
            <text:p>27.56</text:p>
          </table:table-cell>
          <table:table-cell office:value-type="float" office:value="2.5544089097307769" table:style-name="ce29">
            <text:p>2.55</text:p>
          </table:table-cell>
          <table:table-cell office:value-type="float" office:value="22.553494565860351" table:style-name="ce29">
            <text:p>22.55</text:p>
          </table:table-cell>
          <table:table-cell office:value-type="float" office:value="32.566777492005002" table:style-name="ce29">
            <text:p>32.57</text:p>
          </table:table-cell>
          <table:table-cell office:value-type="float" office:value="9.2684916614676887" table:style-name="ce29">
            <text:p>9.27</text:p>
          </table:table-cell>
          <table:table-cell office:value-type="float" office:value="1.211452432787899" table:style-name="ce29">
            <text:p>1.21</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Surface Rail</text:p>
          </table:table-cell>
          <table:table-cell office:value-type="float" office:value="31.173386744618721" table:style-name="ce29">
            <text:p>31.17</text:p>
          </table:table-cell>
          <table:table-cell office:value-type="float" office:value="2.563464152822271" table:style-name="ce29">
            <text:p>2.56</text:p>
          </table:table-cell>
          <table:table-cell office:value-type="float" office:value="26.148997005087061" table:style-name="ce29">
            <text:p>26.15</text:p>
          </table:table-cell>
          <table:table-cell office:value-type="float" office:value="36.197776484150367" table:style-name="ce29">
            <text:p>36.20</text:p>
          </table:table-cell>
          <table:table-cell office:value-type="float" office:value="8.2232455967101057" table:style-name="ce29">
            <text:p>8.22</text:p>
          </table:table-cell>
          <table:table-cell office:value-type="float" office:value="1.53149773708421" table:style-name="ce29">
            <text:p>1.53</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Taxi or minicab</text:p>
          </table:table-cell>
          <table:table-cell office:value-type="float" office:value="10.93329342262834" table:style-name="ce29">
            <text:p>10.93</text:p>
          </table:table-cell>
          <table:table-cell office:value-type="float" office:value="1.370435595587842" table:style-name="ce29">
            <text:p>1.37</text:p>
          </table:table-cell>
          <table:table-cell office:value-type="float" office:value="8.247239655276168" table:style-name="ce29">
            <text:p>8.25</text:p>
          </table:table-cell>
          <table:table-cell office:value-type="float" office:value="13.619347189980511" table:style-name="ce29">
            <text:p>13.62</text:p>
          </table:table-cell>
          <table:table-cell office:value-type="float" office:value="12.53451766648363" table:style-name="ce29">
            <text:p>12.53</text:p>
          </table:table-cell>
          <table:table-cell office:value-type="float" office:value="1.1560737320788981"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Taxi or minicab</text:p>
          </table:table-cell>
          <table:table-cell office:value-type="float" office:value="16.274392792702901" table:style-name="ce29">
            <text:p>16.27</text:p>
          </table:table-cell>
          <table:table-cell office:value-type="float" office:value="1.5698569664504161" table:style-name="ce29">
            <text:p>1.57</text:p>
          </table:table-cell>
          <table:table-cell office:value-type="float" office:value="13.19747313846009" table:style-name="ce29">
            <text:p>13.20</text:p>
          </table:table-cell>
          <table:table-cell office:value-type="float" office:value="19.35131244694572" table:style-name="ce29">
            <text:p>19.35</text:p>
          </table:table-cell>
          <table:table-cell office:value-type="float" office:value="9.6461784254974301" table:style-name="ce29">
            <text:p>9.65</text:p>
          </table:table-cell>
          <table:table-cell office:value-type="float" office:value="1.125604308156297"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Taxi or minicab</text:p>
          </table:table-cell>
          <table:table-cell office:value-type="float" office:value="13.70047563598435" table:style-name="ce29">
            <text:p>13.70</text:p>
          </table:table-cell>
          <table:table-cell office:value-type="float" office:value="1.137044166181358" table:style-name="ce29">
            <text:p>1.14</text:p>
          </table:table-cell>
          <table:table-cell office:value-type="float" office:value="11.471869070268889" table:style-name="ce29">
            <text:p>11.47</text:p>
          </table:table-cell>
          <table:table-cell office:value-type="float" office:value="15.92908220169981" table:style-name="ce29">
            <text:p>15.93</text:p>
          </table:table-cell>
          <table:table-cell office:value-type="float" office:value="8.2993043190041327" table:style-name="ce29">
            <text:p>8.30</text:p>
          </table:table-cell>
          <table:table-cell office:value-type="float" office:value="1.2330393609528041" table:style-name="ce29">
            <text:p>1.23</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Other public transport [note 5]</text:p>
          </table:table-cell>
          <table:table-cell office:value-type="float" office:value="3.285478085500571" table:style-name="ce29">
            <text:p>3.29</text:p>
          </table:table-cell>
          <table:table-cell office:value-type="float" office:value="0.9005367997792203" table:style-name="ce29">
            <text:p>0.90</text:p>
          </table:table-cell>
          <table:table-cell office:value-type="float" office:value="1.520425957933299" table:style-name="ce29">
            <text:p>1.52</text:p>
          </table:table-cell>
          <table:table-cell office:value-type="float" office:value="5.0505302130678427" table:style-name="ce29">
            <text:p>5.05</text:p>
          </table:table-cell>
          <table:table-cell office:value-type="float" office:value="27.409612127789178" table:style-name="ce29">
            <text:p>27.41</text:p>
          </table:table-cell>
          <table:table-cell office:value-type="float" office:value="1.1571273345525079"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Other public transport [note 5]</text:p>
          </table:table-cell>
          <table:table-cell office:value-type="float" office:value="1.8094390722147911" table:style-name="ce29">
            <text:p>1.81</text:p>
          </table:table-cell>
          <table:table-cell office:value-type="float" office:value="0.57365443547593864" table:style-name="ce29">
            <text:p>0.57</text:p>
          </table:table-cell>
          <table:table-cell office:value-type="float" office:value="0.68507637868195093" table:style-name="ce29">
            <text:p>0.69</text:p>
          </table:table-cell>
          <table:table-cell office:value-type="float" office:value="2.933801765747631" table:style-name="ce29">
            <text:p>2.93</text:p>
          </table:table-cell>
          <table:table-cell office:value-type="float" office:value="31.703440269683892" table:style-name="ce29">
            <text:p>31.70</text:p>
          </table:table-cell>
          <table:table-cell office:value-type="float" office:value="1.095926880675282"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Other public transport [note 5]</text:p>
          </table:table-cell>
          <table:table-cell office:value-type="float" office:value="2.5207537055969369" table:style-name="ce29">
            <text:p>2.52</text:p>
          </table:table-cell>
          <table:table-cell office:value-type="float" office:value="0.54367955650293376" table:style-name="ce29">
            <text:p>0.54</text:p>
          </table:table-cell>
          <table:table-cell office:value-type="float" office:value="1.455141774851187" table:style-name="ce29">
            <text:p>1.46</text:p>
          </table:table-cell>
          <table:table-cell office:value-type="float" office:value="3.5863656363426868" table:style-name="ce29">
            <text:p>3.59</text:p>
          </table:table-cell>
          <table:table-cell office:value-type="float" office:value="21.56813477238093" table:style-name="ce29">
            <text:p>21.57</text:p>
          </table:table-cell>
          <table:table-cell office:value-type="float" office:value="1.174516078275089"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All modes</text:p>
          </table:table-cell>
          <table:table-cell office:value-type="float" office:value="994.6599008598223" table:style-name="ce29">
            <text:p>994.66</text:p>
          </table:table-cell>
          <table:table-cell office:value-type="float" office:value="22.030886007560021" table:style-name="ce29">
            <text:p>22.03</text:p>
          </table:table-cell>
          <table:table-cell office:value-type="float" office:value="951.47936428500464" table:style-name="ce29">
            <text:p>951.48</text:p>
          </table:table-cell>
          <table:table-cell office:value-type="float" office:value="1037.8404374346401" table:style-name="ce29">
            <text:p>1,037.84</text:p>
          </table:table-cell>
          <table:table-cell office:value-type="float" office:value="2.2149164743160625" table:style-name="ce29">
            <text:p>2.21</text:p>
          </table:table-cell>
          <table:table-cell office:value-type="float" office:value="1.243127826694201" table:style-name="ce29">
            <text:p>1.24</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All modes</text:p>
          </table:table-cell>
          <table:table-cell office:value-type="float" office:value="1087.1546812961139" table:style-name="ce29">
            <text:p>1,087.15</text:p>
          </table:table-cell>
          <table:table-cell office:value-type="float" office:value="22.024824623549801" table:style-name="ce29">
            <text:p>22.02</text:p>
          </table:table-cell>
          <table:table-cell office:value-type="float" office:value="1043.9860250339559" table:style-name="ce29">
            <text:p>1,043.99</text:p>
          </table:table-cell>
          <table:table-cell office:value-type="float" office:value="1130.323337558272" table:style-name="ce29">
            <text:p>1,130.32</text:p>
          </table:table-cell>
          <table:table-cell office:value-type="float" office:value="2.0259145273873669" table:style-name="ce29">
            <text:p>2.03</text:p>
          </table:table-cell>
          <table:table-cell office:value-type="float" office:value="1.1632027714263811"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All modes</text:p>
          </table:table-cell>
          <table:table-cell office:value-type="float" office:value="1042.580730171785" table:style-name="ce29">
            <text:p>1,042.58</text:p>
          </table:table-cell>
          <table:table-cell office:value-type="float" office:value="16.768710361148472" table:style-name="ce29">
            <text:p>16.77</text:p>
          </table:table-cell>
          <table:table-cell office:value-type="float" office:value="1009.714057863934" table:style-name="ce29">
            <text:p>1,009.71</text:p>
          </table:table-cell>
          <table:table-cell office:value-type="float" office:value="1075.4474024796359" table:style-name="ce29">
            <text:p>1,075.45</text:p>
          </table:table-cell>
          <table:table-cell office:value-type="float" office:value="1.6083848354252153" table:style-name="ce29">
            <text:p>1.61</text:p>
          </table:table-cell>
          <table:table-cell office:value-type="float" office:value="1.286951399931572" table:style-name="ce29">
            <text:p>1.29</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Walk [note 2]</text:p>
          </table:table-cell>
          <table:table-cell office:value-type="float" office:value="320.95075761138332" table:style-name="ce29">
            <text:p>320.95</text:p>
          </table:table-cell>
          <table:table-cell office:value-type="float" office:value="16.670494143231569" table:style-name="ce29">
            <text:p>16.67</text:p>
          </table:table-cell>
          <table:table-cell office:value-type="float" office:value="288.27658909064951" table:style-name="ce29">
            <text:p>288.28</text:p>
          </table:table-cell>
          <table:table-cell office:value-type="float" office:value="353.6249261321172" table:style-name="ce29">
            <text:p>353.62</text:p>
          </table:table-cell>
          <table:table-cell office:value-type="float" office:value="5.194097146645996" table:style-name="ce29">
            <text:p>5.19</text:p>
          </table:table-cell>
          <table:table-cell office:value-type="float" office:value="1.146184167876706"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Walk [note 2]</text:p>
          </table:table-cell>
          <table:table-cell office:value-type="float" office:value="351.39961199606108" table:style-name="ce29">
            <text:p>351.40</text:p>
          </table:table-cell>
          <table:table-cell office:value-type="float" office:value="15.949121863128489" table:style-name="ce29">
            <text:p>15.95</text:p>
          </table:table-cell>
          <table:table-cell office:value-type="float" office:value="320.13933314432933" table:style-name="ce29">
            <text:p>320.14</text:p>
          </table:table-cell>
          <table:table-cell office:value-type="float" office:value="382.65989084779301" table:style-name="ce29">
            <text:p>382.66</text:p>
          </table:table-cell>
          <table:table-cell office:value-type="float" office:value="4.5387420243671945" table:style-name="ce29">
            <text:p>4.54</text:p>
          </table:table-cell>
          <table:table-cell office:value-type="float" office:value="1.0524127729687469"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Walk [note 2]</text:p>
          </table:table-cell>
          <table:table-cell office:value-type="float" office:value="336.45811772489913" table:style-name="ce29">
            <text:p>336.46</text:p>
          </table:table-cell>
          <table:table-cell office:value-type="float" office:value="12.08090037739357" table:style-name="ce29">
            <text:p>12.08</text:p>
          </table:table-cell>
          <table:table-cell office:value-type="float" office:value="312.77955298520772" table:style-name="ce29">
            <text:p>312.78</text:p>
          </table:table-cell>
          <table:table-cell office:value-type="float" office:value="360.13668246459048" table:style-name="ce29">
            <text:p>360.14</text:p>
          </table:table-cell>
          <table:table-cell office:value-type="float" office:value="3.5906104626286268" table:style-name="ce29">
            <text:p>3.59</text:p>
          </table:table-cell>
          <table:table-cell office:value-type="float" office:value="1.148759939527457"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Walks of a mile or more</text:p>
          </table:table-cell>
          <table:table-cell office:value-type="float" office:value="80.559276444359426" table:style-name="ce29">
            <text:p>80.56</text:p>
          </table:table-cell>
          <table:table-cell office:value-type="float" office:value="5.6762440163069163" table:style-name="ce29">
            <text:p>5.68</text:p>
          </table:table-cell>
          <table:table-cell office:value-type="float" office:value="69.43383817239787" table:style-name="ce29">
            <text:p>69.43</text:p>
          </table:table-cell>
          <table:table-cell office:value-type="float" office:value="91.684714716320983" table:style-name="ce29">
            <text:p>91.68</text:p>
          </table:table-cell>
          <table:table-cell office:value-type="float" office:value="7.0460464230055209" table:style-name="ce29">
            <text:p>7.05</text:p>
          </table:table-cell>
          <table:table-cell office:value-type="float" office:value="1.1856758450525711" table:style-name="ce29">
            <text:p>1.19</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Walks of a mile or more</text:p>
          </table:table-cell>
          <table:table-cell office:value-type="float" office:value="102.25912550368891" table:style-name="ce29">
            <text:p>102.26</text:p>
          </table:table-cell>
          <table:table-cell office:value-type="float" office:value="5.887941830994059" table:style-name="ce29">
            <text:p>5.89</text:p>
          </table:table-cell>
          <table:table-cell office:value-type="float" office:value="90.71875951494053" table:style-name="ce29">
            <text:p>90.72</text:p>
          </table:table-cell>
          <table:table-cell office:value-type="float" office:value="113.7994914924373" table:style-name="ce29">
            <text:p>113.80</text:p>
          </table:table-cell>
          <table:table-cell office:value-type="float" office:value="5.7578644468083748" table:style-name="ce29">
            <text:p>5.76</text:p>
          </table:table-cell>
          <table:table-cell office:value-type="float" office:value="1.047410912697927"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Walks of a mile or more</text:p>
          </table:table-cell>
          <table:table-cell office:value-type="float" office:value="91.674216979574368" table:style-name="ce29">
            <text:p>91.67</text:p>
          </table:table-cell>
          <table:table-cell office:value-type="float" office:value="4.3474702758986687" table:style-name="ce29">
            <text:p>4.35</text:p>
          </table:table-cell>
          <table:table-cell office:value-type="float" office:value="83.153175238812977" table:style-name="ce29">
            <text:p>83.15</text:p>
          </table:table-cell>
          <table:table-cell office:value-type="float" office:value="100.1952587203358" table:style-name="ce29">
            <text:p>100.20</text:p>
          </table:table-cell>
          <table:table-cell office:value-type="float" office:value="4.7423042368251851" table:style-name="ce29">
            <text:p>4.74</text:p>
          </table:table-cell>
          <table:table-cell office:value-type="float" office:value="1.1705995416290449"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Pedal cycle [note 3]</text:p>
          </table:table-cell>
          <table:table-cell office:value-type="float" office:value="32.25630351299489" table:style-name="ce29">
            <text:p>32.26</text:p>
          </table:table-cell>
          <table:table-cell office:value-type="float" office:value="4.0956982319495481" table:style-name="ce29">
            <text:p>4.10</text:p>
          </table:table-cell>
          <table:table-cell office:value-type="float" office:value="24.22873497837378" table:style-name="ce29">
            <text:p>24.23</text:p>
          </table:table-cell>
          <table:table-cell office:value-type="float" office:value="40.283872047616001" table:style-name="ce29">
            <text:p>40.28</text:p>
          </table:table-cell>
          <table:table-cell office:value-type="float" office:value="12.697357681730455" table:style-name="ce29">
            <text:p>12.70</text:p>
          </table:table-cell>
          <table:table-cell office:value-type="float" office:value="1.0741438612756671"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Pedal cycle [note 3]</text:p>
          </table:table-cell>
          <table:table-cell office:value-type="float" office:value="16.111343319544641" table:style-name="ce29">
            <text:p>16.11</text:p>
          </table:table-cell>
          <table:table-cell office:value-type="float" office:value="2.6925193243269692" table:style-name="ce29">
            <text:p>2.69</text:p>
          </table:table-cell>
          <table:table-cell office:value-type="float" office:value="10.834005443863781" table:style-name="ce29">
            <text:p>10.83</text:p>
          </table:table-cell>
          <table:table-cell office:value-type="float" office:value="21.388681195225491" table:style-name="ce29">
            <text:p>21.39</text:p>
          </table:table-cell>
          <table:table-cell office:value-type="float" office:value="16.711948041357168" table:style-name="ce29">
            <text:p>16.71</text:p>
          </table:table-cell>
          <table:table-cell office:value-type="float" office:value="1.0458647418087119"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Pedal cycle [note 3]</text:p>
          </table:table-cell>
          <table:table-cell office:value-type="float" office:value="23.947212940825811" table:style-name="ce29">
            <text:p>23.95</text:p>
          </table:table-cell>
          <table:table-cell office:value-type="float" office:value="2.6253493958827439" table:style-name="ce29">
            <text:p>2.63</text:p>
          </table:table-cell>
          <table:table-cell office:value-type="float" office:value="18.80152812489564" table:style-name="ce29">
            <text:p>18.80</text:p>
          </table:table-cell>
          <table:table-cell office:value-type="float" office:value="29.092897756755988" table:style-name="ce29">
            <text:p>29.09</text:p>
          </table:table-cell>
          <table:table-cell office:value-type="float" office:value="10.96306865592272" table:style-name="ce29">
            <text:p>10.96</text:p>
          </table:table-cell>
          <table:table-cell office:value-type="float" office:value="1.151060576018299"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Car or van driver</text:p>
          </table:table-cell>
          <table:table-cell office:value-type="float" office:value="528.23470159472538" table:style-name="ce29">
            <text:p>528.23</text:p>
          </table:table-cell>
          <table:table-cell office:value-type="float" office:value="17.954310951821249" table:style-name="ce29">
            <text:p>17.95</text:p>
          </table:table-cell>
          <table:table-cell office:value-type="float" office:value="493.04425212915572" table:style-name="ce29">
            <text:p>493.04</text:p>
          </table:table-cell>
          <table:table-cell office:value-type="float" office:value="563.42515106029498" table:style-name="ce29">
            <text:p>563.43</text:p>
          </table:table-cell>
          <table:table-cell office:value-type="float" office:value="3.3989268212818469" table:style-name="ce29">
            <text:p>3.40</text:p>
          </table:table-cell>
          <table:table-cell office:value-type="float" office:value="1.165282754816084"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Car or van driver</text:p>
          </table:table-cell>
          <table:table-cell office:value-type="float" office:value="517.17540431937448" table:style-name="ce29">
            <text:p>517.18</text:p>
          </table:table-cell>
          <table:table-cell office:value-type="float" office:value="17.354656966821558" table:style-name="ce29">
            <text:p>17.35</text:p>
          </table:table-cell>
          <table:table-cell office:value-type="float" office:value="483.16027666440431" table:style-name="ce29">
            <text:p>483.16</text:p>
          </table:table-cell>
          <table:table-cell office:value-type="float" office:value="551.19053197434471" table:style-name="ce29">
            <text:p>551.19</text:p>
          </table:table-cell>
          <table:table-cell office:value-type="float" office:value="3.3556617004362472" table:style-name="ce29">
            <text:p>3.36</text:p>
          </table:table-cell>
          <table:table-cell office:value-type="float" office:value="1.0702496829592989"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Car or van driver</text:p>
          </table:table-cell>
          <table:table-cell office:value-type="float" office:value="522.68423548137628" table:style-name="ce29">
            <text:p>522.68</text:p>
          </table:table-cell>
          <table:table-cell office:value-type="float" office:value="13.225522185167501" table:style-name="ce29">
            <text:p>13.23</text:p>
          </table:table-cell>
          <table:table-cell office:value-type="float" office:value="496.76221199844798" table:style-name="ce29">
            <text:p>496.76</text:p>
          </table:table-cell>
          <table:table-cell office:value-type="float" office:value="548.60625896430463" table:style-name="ce29">
            <text:p>548.61</text:p>
          </table:table-cell>
          <table:table-cell office:value-type="float" office:value="2.5303082219396185" table:style-name="ce29">
            <text:p>2.53</text:p>
          </table:table-cell>
          <table:table-cell office:value-type="float" office:value="1.183248680112204"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Car or van passenger</text:p>
          </table:table-cell>
          <table:table-cell office:value-type="float" office:value="57.538572705953563" table:style-name="ce29">
            <text:p>57.54</text:p>
          </table:table-cell>
          <table:table-cell office:value-type="float" office:value="4.6075721702779981" table:style-name="ce29">
            <text:p>4.61</text:p>
          </table:table-cell>
          <table:table-cell office:value-type="float" office:value="48.507731252208679" table:style-name="ce29">
            <text:p>48.51</text:p>
          </table:table-cell>
          <table:table-cell office:value-type="float" office:value="66.569414159698425" table:style-name="ce29">
            <text:p>66.57</text:p>
          </table:table-cell>
          <table:table-cell office:value-type="float" office:value="8.0077971238957204" table:style-name="ce29">
            <text:p>8.01</text:p>
          </table:table-cell>
          <table:table-cell office:value-type="float" office:value="1.164794652817251"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Car or van passenger</text:p>
          </table:table-cell>
          <table:table-cell office:value-type="float" office:value="130.4111286745655" table:style-name="ce29">
            <text:p>130.41</text:p>
          </table:table-cell>
          <table:table-cell office:value-type="float" office:value="5.4728473129366773" table:style-name="ce29">
            <text:p>5.47</text:p>
          </table:table-cell>
          <table:table-cell office:value-type="float" office:value="119.68434794120959" table:style-name="ce29">
            <text:p>119.68</text:p>
          </table:table-cell>
          <table:table-cell office:value-type="float" office:value="141.1379094079214" table:style-name="ce29">
            <text:p>141.14</text:p>
          </table:table-cell>
          <table:table-cell office:value-type="float" office:value="4.1966106486156525" table:style-name="ce29">
            <text:p>4.20</text:p>
          </table:table-cell>
          <table:table-cell office:value-type="float" office:value="1.018682950559344" table:style-name="ce29">
            <text:p>1.02</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Car or van passenger</text:p>
          </table:table-cell>
          <table:table-cell office:value-type="float" office:value="94.955936856266575" table:style-name="ce29">
            <text:p>94.96</text:p>
          </table:table-cell>
          <table:table-cell office:value-type="float" office:value="3.5364090218493249" table:style-name="ce29">
            <text:p>3.54</text:p>
          </table:table-cell>
          <table:table-cell office:value-type="float" office:value="88.024575173441903" table:style-name="ce29">
            <text:p>88.02</text:p>
          </table:table-cell>
          <table:table-cell office:value-type="float" office:value="101.8872985390912" table:style-name="ce29">
            <text:p>101.89</text:p>
          </table:table-cell>
          <table:table-cell office:value-type="float" office:value="3.7242632097899637" table:style-name="ce29">
            <text:p>3.72</text:p>
          </table:table-cell>
          <table:table-cell office:value-type="float" office:value="1.031349940405454"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Motorcycle</text:p>
          </table:table-cell>
          <table:table-cell office:value-type="float" office:value="2.843258314040717" table:style-name="ce29">
            <text:p>2.84</text:p>
          </table:table-cell>
          <table:table-cell office:value-type="float" office:value="1.22127755075108" table:style-name="ce29">
            <text:p>1.22</text:p>
          </table:table-cell>
          <table:table-cell office:value-type="float" office:value="0.44955431456859962" table:style-name="ce29">
            <text:p>[low]</text:p>
          </table:table-cell>
          <table:table-cell office:value-type="float" office:value="5.2369623135128336" table:style-name="ce29">
            <text:p>5.24</text:p>
          </table:table-cell>
          <table:table-cell office:value-type="float" office:value="42.953450438185918" table:style-name="ce29">
            <text:p>42.95</text:p>
          </table:table-cell>
          <table:table-cell office:value-type="float" office:value="1.117677138639761" table:style-name="ce29">
            <text:p>1.12</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Motorcycle</text:p>
          </table:table-cell>
          <table:table-cell office:value-type="float" office:value="0" table:style-name="ce29">
            <text:p>0.00</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Motorcycle</text:p>
          </table:table-cell>
          <table:table-cell office:value-type="float" office:value="1.381173791173971" table:style-name="ce29">
            <text:p>1.38</text:p>
          </table:table-cell>
          <table:table-cell office:value-type="float" office:value="0.59267683147433647" table:style-name="ce29">
            <text:p>0.59</text:p>
          </table:table-cell>
          <table:table-cell office:value-type="float" office:value="0.21952720148427199" table:style-name="ce29">
            <text:p>[low]</text:p>
          </table:table-cell>
          <table:table-cell office:value-type="float" office:value="2.5428203808636711" table:style-name="ce29">
            <text:p>2.54</text:p>
          </table:table-cell>
          <table:table-cell office:value-type="float" office:value="42.911097449262527" table:style-name="ce29">
            <text:p>42.91</text:p>
          </table:table-cell>
          <table:table-cell office:value-type="float" office:value="1.1151945633200031" table:style-name="ce29">
            <text:p>1.12</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Other private transport [note 4]</text:p>
          </table:table-cell>
          <table:table-cell office:value-type="float" office:value="5.1370494981068253" table:style-name="ce29">
            <text:p>5.14</text:p>
          </table:table-cell>
          <table:table-cell office:value-type="float" office:value="1.44762701024943" table:style-name="ce29">
            <text:p>1.45</text:p>
          </table:table-cell>
          <table:table-cell office:value-type="float" office:value="2.299700558017943" table:style-name="ce29">
            <text:p>2.30</text:p>
          </table:table-cell>
          <table:table-cell office:value-type="float" office:value="7.974398438195708" table:style-name="ce29">
            <text:p>7.97</text:p>
          </table:table-cell>
          <table:table-cell office:value-type="float" office:value="28.180125785880183" table:style-name="ce29">
            <text:p>28.18</text:p>
          </table:table-cell>
          <table:table-cell office:value-type="float" office:value="0.98564176251326163" table:style-name="ce29">
            <text:p>0.99</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Other private transport [note 4]</text:p>
          </table:table-cell>
          <table:table-cell office:value-type="float" office:value="5.3474174976809117" table:style-name="ce29">
            <text:p>5.35</text:p>
          </table:table-cell>
          <table:table-cell office:value-type="float" office:value="1.6707617556919001" table:style-name="ce29">
            <text:p>1.67</text:p>
          </table:table-cell>
          <table:table-cell office:value-type="float" office:value="2.0727244565247869" table:style-name="ce29">
            <text:p>2.07</text:p>
          </table:table-cell>
          <table:table-cell office:value-type="float" office:value="8.6221105388370365" table:style-name="ce29">
            <text:p>8.62</text:p>
          </table:table-cell>
          <table:table-cell office:value-type="float" office:value="31.24427364080853" table:style-name="ce29">
            <text:p>31.24</text:p>
          </table:table-cell>
          <table:table-cell office:value-type="float" office:value="0.98577326903507367" table:style-name="ce29">
            <text:p>0.99</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Other private transport [note 4]</text:p>
          </table:table-cell>
          <table:table-cell office:value-type="float" office:value="5.2429393946344556" table:style-name="ce29">
            <text:p>5.24</text:p>
          </table:table-cell>
          <table:table-cell office:value-type="float" office:value="1.177575885927554" table:style-name="ce29">
            <text:p>1.18</text:p>
          </table:table-cell>
          <table:table-cell office:value-type="float" office:value="2.93489065821645" table:style-name="ce29">
            <text:p>2.93</text:p>
          </table:table-cell>
          <table:table-cell office:value-type="float" office:value="7.5509881310524616" table:style-name="ce29">
            <text:p>7.55</text:p>
          </table:table-cell>
          <table:table-cell office:value-type="float" office:value="22.460223117068018" table:style-name="ce29">
            <text:p>22.46</text:p>
          </table:table-cell>
          <table:table-cell office:value-type="float" office:value="1.0462452580278101"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Bus in London</text:p>
          </table:table-cell>
          <table:table-cell office:value-type="float" office:value="17.97055234943555" table:style-name="ce29">
            <text:p>17.97</text:p>
          </table:table-cell>
          <table:table-cell office:value-type="float" office:value="2.8513299354526969" table:style-name="ce29">
            <text:p>2.85</text:p>
          </table:table-cell>
          <table:table-cell office:value-type="float" office:value="12.381945675948259" table:style-name="ce29">
            <text:p>12.38</text:p>
          </table:table-cell>
          <table:table-cell office:value-type="float" office:value="23.559159022922842" table:style-name="ce29">
            <text:p>23.56</text:p>
          </table:table-cell>
          <table:table-cell office:value-type="float" office:value="15.866679443173911" table:style-name="ce29">
            <text:p>15.87</text:p>
          </table:table-cell>
          <table:table-cell office:value-type="float" office:value="1.147538653268336"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Bus in London</text:p>
          </table:table-cell>
          <table:table-cell office:value-type="float" office:value="20.070776429161221" table:style-name="ce29">
            <text:p>20.07</text:p>
          </table:table-cell>
          <table:table-cell office:value-type="float" office:value="2.9287040129495669" table:style-name="ce29">
            <text:p>2.93</text:p>
          </table:table-cell>
          <table:table-cell office:value-type="float" office:value="14.330516563780071" table:style-name="ce29">
            <text:p>14.33</text:p>
          </table:table-cell>
          <table:table-cell office:value-type="float" office:value="25.811036294542379" table:style-name="ce29">
            <text:p>25.81</text:p>
          </table:table-cell>
          <table:table-cell office:value-type="float" office:value="14.591881999614106" table:style-name="ce29">
            <text:p>14.59</text:p>
          </table:table-cell>
          <table:table-cell office:value-type="float" office:value="1.094377096756544"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Bus in London</text:p>
          </table:table-cell>
          <table:table-cell office:value-type="float" office:value="19.041962308639562" table:style-name="ce29">
            <text:p>19.04</text:p>
          </table:table-cell>
          <table:table-cell office:value-type="float" office:value="2.3011170677752162" table:style-name="ce29">
            <text:p>2.30</text:p>
          </table:table-cell>
          <table:table-cell office:value-type="float" office:value="14.53177285580013" table:style-name="ce29">
            <text:p>14.53</text:p>
          </table:table-cell>
          <table:table-cell office:value-type="float" office:value="23.552151761478981" table:style-name="ce29">
            <text:p>23.55</text:p>
          </table:table-cell>
          <table:table-cell office:value-type="float" office:value="12.084453432255627" table:style-name="ce29">
            <text:p>12.08</text:p>
          </table:table-cell>
          <table:table-cell office:value-type="float" office:value="1.2655450957009791" table:style-name="ce29">
            <text:p>1.27</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Other local bus</text:p>
          </table:table-cell>
          <table:table-cell office:value-type="float" office:value="22.43795770459085" table:style-name="ce29">
            <text:p>22.44</text:p>
          </table:table-cell>
          <table:table-cell office:value-type="float" office:value="4.6293192764581788" table:style-name="ce29">
            <text:p>4.63</text:p>
          </table:table-cell>
          <table:table-cell office:value-type="float" office:value="13.364491922732819" table:style-name="ce29">
            <text:p>13.36</text:p>
          </table:table-cell>
          <table:table-cell office:value-type="float" office:value="31.51142348644888" table:style-name="ce29">
            <text:p>31.51</text:p>
          </table:table-cell>
          <table:table-cell office:value-type="float" office:value="20.631642760922983" table:style-name="ce29">
            <text:p>20.63</text:p>
          </table:table-cell>
          <table:table-cell office:value-type="float" office:value="1.6406787992185159" table:style-name="ce29">
            <text:p>1.64</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Other local bus</text:p>
          </table:table-cell>
          <table:table-cell office:value-type="float" office:value="24.68077238704382" table:style-name="ce29">
            <text:p>24.68</text:p>
          </table:table-cell>
          <table:table-cell office:value-type="float" office:value="3.1504372952997111" table:style-name="ce29">
            <text:p>3.15</text:p>
          </table:table-cell>
          <table:table-cell office:value-type="float" office:value="18.505915288256389" table:style-name="ce29">
            <text:p>18.51</text:p>
          </table:table-cell>
          <table:table-cell office:value-type="float" office:value="30.855629485831251" table:style-name="ce29">
            <text:p>30.86</text:p>
          </table:table-cell>
          <table:table-cell office:value-type="float" office:value="12.764743525423597" table:style-name="ce29">
            <text:p>12.76</text:p>
          </table:table-cell>
          <table:table-cell office:value-type="float" office:value="1.1573870292858239"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Other local bus</text:p>
          </table:table-cell>
          <table:table-cell office:value-type="float" office:value="23.580719917767659" table:style-name="ce29">
            <text:p>23.58</text:p>
          </table:table-cell>
          <table:table-cell office:value-type="float" office:value="2.9482673193480382" table:style-name="ce29">
            <text:p>2.95</text:p>
          </table:table-cell>
          <table:table-cell office:value-type="float" office:value="17.80211597184551" table:style-name="ce29">
            <text:p>17.80</text:p>
          </table:table-cell>
          <table:table-cell office:value-type="float" office:value="29.35932386368982" table:style-name="ce29">
            <text:p>29.36</text:p>
          </table:table-cell>
          <table:table-cell office:value-type="float" office:value="12.502872387397174" table:style-name="ce29">
            <text:p>12.50</text:p>
          </table:table-cell>
          <table:table-cell office:value-type="float" office:value="1.5054103242866901" table:style-name="ce29">
            <text:p>1.51</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Non-local bus</text:p>
          </table:table-cell>
          <table:table-cell office:value-type="float" office:value="0.39410481667681391" table:style-name="ce29">
            <text:p>[low]</text:p>
          </table:table-cell>
          <table:table-cell office:value-type="float" office:value="0.22962169114263259" table:style-name="ce29">
            <text:p>[low]</text:p>
          </table:table-cell>
          <table:table-cell office:value-type="float" office:value="0" table:style-name="ce29">
            <text:p>0.00</text:p>
          </table:table-cell>
          <table:table-cell office:value-type="float" office:value="0.84416333131637389" table:style-name="ce29">
            <text:p>0.84</text:p>
          </table:table-cell>
          <table:table-cell office:value-type="float" office:value="58.264116911551" table:style-name="ce29">
            <text:p>58.26</text:p>
          </table:table-cell>
          <table:table-cell office:value-type="float" office:value="1.254894613886314" table:style-name="ce29">
            <text:p>1.25</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Non-local bus</text:p>
          </table:table-cell>
          <table:table-cell office:value-type="float" office:value="0.19959191036233981" table:style-name="ce29">
            <text:p>[low]</text:p>
          </table:table-cell>
          <table:table-cell office:value-type="float" office:value="0.14635462778913569" table:style-name="ce29">
            <text:p>[low]</text:p>
          </table:table-cell>
          <table:table-cell office:value-type="float" office:value="0" table:style-name="ce29">
            <text:p>0.00</text:p>
          </table:table-cell>
          <table:table-cell office:value-type="float" office:value="0.48644698082904581" table:style-name="ce29">
            <text:p>[low]</text:p>
          </table:table-cell>
          <table:table-cell office:value-type="float" office:value="73.326933703597007" table:style-name="ce29">
            <text:p>73.33</text:p>
          </table:table-cell>
          <table:table-cell office:value-type="float" office:value="1.0149641813689261" table:style-name="ce29">
            <text:p>1.01</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Non-local bus</text:p>
          </table:table-cell>
          <table:table-cell office:value-type="float" office:value="0.2939953578216089" table:style-name="ce29">
            <text:p>[low]</text:p>
          </table:table-cell>
          <table:table-cell office:value-type="float" office:value="0.1337360078771784" table:style-name="ce29">
            <text:p>[low]</text:p>
          </table:table-cell>
          <table:table-cell office:value-type="float" office:value="3.187278238233926E-2" table:style-name="ce29">
            <text:p>[low]</text:p>
          </table:table-cell>
          <table:table-cell office:value-type="float" office:value="0.55611793326087855" table:style-name="ce29">
            <text:p>0.56</text:p>
          </table:table-cell>
          <table:table-cell office:value-type="float" office:value="45.489156314613311" table:style-name="ce29">
            <text:p>45.49</text:p>
          </table:table-cell>
          <table:table-cell office:value-type="float" office:value="1.155712192960221"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London Underground</text:p>
          </table:table-cell>
          <table:table-cell office:value-type="float" office:value="23.29625663426544" table:style-name="ce29">
            <text:p>23.30</text:p>
          </table:table-cell>
          <table:table-cell office:value-type="float" office:value="3.260793589853721" table:style-name="ce29">
            <text:p>3.26</text:p>
          </table:table-cell>
          <table:table-cell office:value-type="float" office:value="16.905101198152138" table:style-name="ce29">
            <text:p>16.91</text:p>
          </table:table-cell>
          <table:table-cell office:value-type="float" office:value="29.687412070378731" table:style-name="ce29">
            <text:p>29.69</text:p>
          </table:table-cell>
          <table:table-cell office:value-type="float" office:value="13.997071036114717" table:style-name="ce29">
            <text:p>14.00</text:p>
          </table:table-cell>
          <table:table-cell office:value-type="float" office:value="1.3047789762835691" table:style-name="ce29">
            <text:p>1.30</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London Underground</text:p>
          </table:table-cell>
          <table:table-cell office:value-type="float" office:value="14.772226251118861" table:style-name="ce29">
            <text:p>14.77</text:p>
          </table:table-cell>
          <table:table-cell office:value-type="float" office:value="1.9575545055033861" table:style-name="ce29">
            <text:p>1.96</text:p>
          </table:table-cell>
          <table:table-cell office:value-type="float" office:value="10.935419420332231" table:style-name="ce29">
            <text:p>10.94</text:p>
          </table:table-cell>
          <table:table-cell office:value-type="float" office:value="18.609033081905501" table:style-name="ce29">
            <text:p>18.61</text:p>
          </table:table-cell>
          <table:table-cell office:value-type="float" office:value="13.251587622787184" table:style-name="ce29">
            <text:p>13.25</text:p>
          </table:table-cell>
          <table:table-cell office:value-type="float" office:value="1.123093648459321" table:style-name="ce29">
            <text:p>1.12</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London Underground</text:p>
          </table:table-cell>
          <table:table-cell office:value-type="float" office:value="18.90663834121753" table:style-name="ce29">
            <text:p>18.91</text:p>
          </table:table-cell>
          <table:table-cell office:value-type="float" office:value="2.0415110091418431" table:style-name="ce29">
            <text:p>2.04</text:p>
          </table:table-cell>
          <table:table-cell office:value-type="float" office:value="14.90527676329951" table:style-name="ce29">
            <text:p>14.91</text:p>
          </table:table-cell>
          <table:table-cell office:value-type="float" office:value="22.907999919135541" table:style-name="ce29">
            <text:p>22.91</text:p>
          </table:table-cell>
          <table:table-cell office:value-type="float" office:value="10.797852967289456" table:style-name="ce29">
            <text:p>10.80</text:p>
          </table:table-cell>
          <table:table-cell office:value-type="float" office:value="1.357548174714839" table:style-name="ce29">
            <text:p>1.36</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Surface Rail</text:p>
          </table:table-cell>
          <table:table-cell office:value-type="float" office:value="33.764372532361413" table:style-name="ce29">
            <text:p>33.76</text:p>
          </table:table-cell>
          <table:table-cell office:value-type="float" office:value="4.091406225730247" table:style-name="ce29">
            <text:p>4.09</text:p>
          </table:table-cell>
          <table:table-cell office:value-type="float" office:value="25.74521632993012" table:style-name="ce29">
            <text:p>25.75</text:p>
          </table:table-cell>
          <table:table-cell office:value-type="float" office:value="41.783528734792689" table:style-name="ce29">
            <text:p>41.78</text:p>
          </table:table-cell>
          <table:table-cell office:value-type="float" office:value="12.11752483126658" table:style-name="ce29">
            <text:p>12.12</text:p>
          </table:table-cell>
          <table:table-cell office:value-type="float" office:value="1.4486642434164501" table:style-name="ce29">
            <text:p>1.45</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Surface Rail</text:p>
          </table:table-cell>
          <table:table-cell office:value-type="float" office:value="23.826688981381778" table:style-name="ce29">
            <text:p>23.83</text:p>
          </table:table-cell>
          <table:table-cell office:value-type="float" office:value="2.2437943154670461" table:style-name="ce29">
            <text:p>2.24</text:p>
          </table:table-cell>
          <table:table-cell office:value-type="float" office:value="19.42885212306637" table:style-name="ce29">
            <text:p>19.43</text:p>
          </table:table-cell>
          <table:table-cell office:value-type="float" office:value="28.22452583969719" table:style-name="ce29">
            <text:p>28.22</text:p>
          </table:table-cell>
          <table:table-cell office:value-type="float" office:value="9.4171469532353047" table:style-name="ce29">
            <text:p>9.42</text:p>
          </table:table-cell>
          <table:table-cell office:value-type="float" office:value="1.113353141256809" table:style-name="ce29">
            <text:p>1.11</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Surface Rail</text:p>
          </table:table-cell>
          <table:table-cell office:value-type="float" office:value="28.643940461163549" table:style-name="ce29">
            <text:p>28.64</text:p>
          </table:table-cell>
          <table:table-cell office:value-type="float" office:value="2.4412755870578211" table:style-name="ce29">
            <text:p>2.44</text:p>
          </table:table-cell>
          <table:table-cell office:value-type="float" office:value="23.859040310530219" table:style-name="ce29">
            <text:p>23.86</text:p>
          </table:table-cell>
          <table:table-cell office:value-type="float" office:value="33.428840611796879" table:style-name="ce29">
            <text:p>33.43</text:p>
          </table:table-cell>
          <table:table-cell office:value-type="float" office:value="8.5228343159272626" table:style-name="ce29">
            <text:p>8.52</text:p>
          </table:table-cell>
          <table:table-cell office:value-type="float" office:value="1.420526600996765" table:style-name="ce29">
            <text:p>1.42</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Taxi or minicab</text:p>
          </table:table-cell>
          <table:table-cell office:value-type="float" office:value="10.97124675585316" table:style-name="ce29">
            <text:p>10.97</text:p>
          </table:table-cell>
          <table:table-cell office:value-type="float" office:value="1.8122055548905269" table:style-name="ce29">
            <text:p>1.81</text:p>
          </table:table-cell>
          <table:table-cell office:value-type="float" office:value="7.41932386826773" table:style-name="ce29">
            <text:p>7.42</text:p>
          </table:table-cell>
          <table:table-cell office:value-type="float" office:value="14.523169643438591" table:style-name="ce29">
            <text:p>14.52</text:p>
          </table:table-cell>
          <table:table-cell office:value-type="float" office:value="16.517772275276876" table:style-name="ce29">
            <text:p>16.52</text:p>
          </table:table-cell>
          <table:table-cell office:value-type="float" office:value="1.1917504035751521" table:style-name="ce29">
            <text:p>1.19</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Taxi or minicab</text:p>
          </table:table-cell>
          <table:table-cell office:value-type="float" office:value="9.8915705682801605" table:style-name="ce29">
            <text:p>9.89</text:p>
          </table:table-cell>
          <table:table-cell office:value-type="float" office:value="1.262173030392209" table:style-name="ce29">
            <text:p>1.26</text:p>
          </table:table-cell>
          <table:table-cell office:value-type="float" office:value="7.4177114287114314" table:style-name="ce29">
            <text:p>7.42</text:p>
          </table:table-cell>
          <table:table-cell office:value-type="float" office:value="12.36542970784889" table:style-name="ce29">
            <text:p>12.37</text:p>
          </table:table-cell>
          <table:table-cell office:value-type="float" office:value="12.7600872043484" table:style-name="ce29">
            <text:p>12.76</text:p>
          </table:table-cell>
          <table:table-cell office:value-type="float" office:value="1.0709281537507089"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Taxi or minicab</text:p>
          </table:table-cell>
          <table:table-cell office:value-type="float" office:value="10.41181539853662" table:style-name="ce29">
            <text:p>10.41</text:p>
          </table:table-cell>
          <table:table-cell office:value-type="float" office:value="1.112202655610131" table:style-name="ce29">
            <text:p>1.11</text:p>
          </table:table-cell>
          <table:table-cell office:value-type="float" office:value="8.2318981935407649" table:style-name="ce29">
            <text:p>8.23</text:p>
          </table:table-cell>
          <table:table-cell office:value-type="float" office:value="12.591732603532479" table:style-name="ce29">
            <text:p>12.59</text:p>
          </table:table-cell>
          <table:table-cell office:value-type="float" office:value="10.682120389557147" table:style-name="ce29">
            <text:p>10.68</text:p>
          </table:table-cell>
          <table:table-cell office:value-type="float" office:value="1.1646355252361029"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Other public transport [note 5]</text:p>
          </table:table-cell>
          <table:table-cell office:value-type="float" office:value="2.8104493609151739" table:style-name="ce29">
            <text:p>2.81</text:p>
          </table:table-cell>
          <table:table-cell office:value-type="float" office:value="1.0290733666112739" table:style-name="ce29">
            <text:p>1.03</text:p>
          </table:table-cell>
          <table:table-cell office:value-type="float" office:value="0.79346556235707633" table:style-name="ce29">
            <text:p>0.79</text:p>
          </table:table-cell>
          <table:table-cell office:value-type="float" office:value="4.8274331594732711" table:style-name="ce29">
            <text:p>4.83</text:p>
          </table:table-cell>
          <table:table-cell office:value-type="float" office:value="36.61597255309286" table:style-name="ce29">
            <text:p>36.62</text:p>
          </table:table-cell>
          <table:table-cell office:value-type="float" office:value="1.120888116984694" table:style-name="ce29">
            <text:p>1.12</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Other public transport [note 5]</text:p>
          </table:table-cell>
          <table:table-cell office:value-type="float" office:value="2.147198570210834" table:style-name="ce29">
            <text:p>2.15</text:p>
          </table:table-cell>
          <table:table-cell office:value-type="float" office:value="0.66607334417455744" table:style-name="ce29">
            <text:p>0.67</text:p>
          </table:table-cell>
          <table:table-cell office:value-type="float" office:value="0.84169481562870185" table:style-name="ce29">
            <text:p>0.84</text:p>
          </table:table-cell>
          <table:table-cell office:value-type="float" office:value="3.4527023247929671" table:style-name="ce29">
            <text:p>3.45</text:p>
          </table:table-cell>
          <table:table-cell office:value-type="float" office:value="31.020575060701326" table:style-name="ce29">
            <text:p>31.02</text:p>
          </table:table-cell>
          <table:table-cell office:value-type="float" office:value="1.111386486609693" table:style-name="ce29">
            <text:p>1.11</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Other public transport [note 5]</text:p>
          </table:table-cell>
          <table:table-cell office:value-type="float" office:value="2.4684684338738978" table:style-name="ce29">
            <text:p>2.47</text:p>
          </table:table-cell>
          <table:table-cell office:value-type="float" office:value="0.64063640983197045" table:style-name="ce29">
            <text:p>0.64</text:p>
          </table:table-cell>
          <table:table-cell office:value-type="float" office:value="1.2128210706032361" table:style-name="ce29">
            <text:p>1.21</text:p>
          </table:table-cell>
          <table:table-cell office:value-type="float" office:value="3.72411579714456" table:style-name="ce29">
            <text:p>3.72</text:p>
          </table:table-cell>
          <table:table-cell office:value-type="float" office:value="25.952789229173405" table:style-name="ce29">
            <text:p>25.95</text:p>
          </table:table-cell>
          <table:table-cell office:value-type="float" office:value="1.1824112482217839"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All modes</text:p>
          </table:table-cell>
          <table:table-cell office:value-type="float" office:value="1058.6055833913031" table:style-name="ce29">
            <text:p>1,058.61</text:p>
          </table:table-cell>
          <table:table-cell office:value-type="float" office:value="23.191117979128322" table:style-name="ce29">
            <text:p>23.19</text:p>
          </table:table-cell>
          <table:table-cell office:value-type="float" office:value="1013.150992152212" table:style-name="ce29">
            <text:p>1,013.15</text:p>
          </table:table-cell>
          <table:table-cell office:value-type="float" office:value="1104.0601746303951" table:style-name="ce29">
            <text:p>1,104.06</text:p>
          </table:table-cell>
          <table:table-cell office:value-type="float" office:value="2.1907231874627242" table:style-name="ce29">
            <text:p>2.19</text:p>
          </table:table-cell>
          <table:table-cell office:value-type="float" office:value="1.154515386095871"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All modes</text:p>
          </table:table-cell>
          <table:table-cell office:value-type="float" office:value="1116.0337309047859" table:style-name="ce29">
            <text:p>1,116.03</text:p>
          </table:table-cell>
          <table:table-cell office:value-type="float" office:value="22.434927438980669" table:style-name="ce29">
            <text:p>22.43</text:p>
          </table:table-cell>
          <table:table-cell office:value-type="float" office:value="1072.0612731243839" table:style-name="ce29">
            <text:p>1,072.06</text:p>
          </table:table-cell>
          <table:table-cell office:value-type="float" office:value="1160.0061886851879" table:style-name="ce29">
            <text:p>1,160.01</text:p>
          </table:table-cell>
          <table:table-cell office:value-type="float" office:value="2.0102373985410211" table:style-name="ce29">
            <text:p>2.01</text:p>
          </table:table-cell>
          <table:table-cell office:value-type="float" office:value="1.083082855479867"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All modes</text:p>
          </table:table-cell>
          <table:table-cell office:value-type="float" office:value="1088.017156408197" table:style-name="ce29">
            <text:p>1,088.02</text:p>
          </table:table-cell>
          <table:table-cell office:value-type="float" office:value="16.878092690442021" table:style-name="ce29">
            <text:p>16.88</text:p>
          </table:table-cell>
          <table:table-cell office:value-type="float" office:value="1054.936094734931" table:style-name="ce29">
            <text:p>1,054.94</text:p>
          </table:table-cell>
          <table:table-cell office:value-type="float" office:value="1121.0982180814631" table:style-name="ce29">
            <text:p>1,121.10</text:p>
          </table:table-cell>
          <table:table-cell office:value-type="float" office:value="1.5512708224345113" table:style-name="ce29">
            <text:p>1.55</text:p>
          </table:table-cell>
          <table:table-cell office:value-type="float" office:value="1.168389192213166"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Walk [note 2]</text:p>
          </table:table-cell>
          <table:table-cell office:value-type="float" office:value="294.06554656536832" table:style-name="ce29">
            <text:p>294.07</text:p>
          </table:table-cell>
          <table:table-cell office:value-type="float" office:value="14.81957551268655" table:style-name="ce29">
            <text:p>14.82</text:p>
          </table:table-cell>
          <table:table-cell office:value-type="float" office:value="265.01917856050272" table:style-name="ce29">
            <text:p>265.02</text:p>
          </table:table-cell>
          <table:table-cell office:value-type="float" office:value="323.11191457023398" table:style-name="ce29">
            <text:p>323.11</text:p>
          </table:table-cell>
          <table:table-cell office:value-type="float" office:value="5.0395483883700329" table:style-name="ce29">
            <text:p>5.04</text:p>
          </table:table-cell>
          <table:table-cell office:value-type="float" office:value="1.0977284545683039"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Walk [note 2]</text:p>
          </table:table-cell>
          <table:table-cell office:value-type="float" office:value="299.79320742726281" table:style-name="ce29">
            <text:p>299.79</text:p>
          </table:table-cell>
          <table:table-cell office:value-type="float" office:value="14.586824277523011" table:style-name="ce29">
            <text:p>14.59</text:p>
          </table:table-cell>
          <table:table-cell office:value-type="float" office:value="271.20303184331772" table:style-name="ce29">
            <text:p>271.20</text:p>
          </table:table-cell>
          <table:table-cell office:value-type="float" office:value="328.38338301120791" table:style-name="ce29">
            <text:p>328.38</text:p>
          </table:table-cell>
          <table:table-cell office:value-type="float" office:value="4.8656286787492116" table:style-name="ce29">
            <text:p>4.87</text:p>
          </table:table-cell>
          <table:table-cell office:value-type="float" office:value="1.1135832483839561" table:style-name="ce29">
            <text:p>1.11</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Walk [note 2]</text:p>
          </table:table-cell>
          <table:table-cell office:value-type="float" office:value="296.90259139938883" table:style-name="ce29">
            <text:p>296.90</text:p>
          </table:table-cell>
          <table:table-cell office:value-type="float" office:value="11.031971909286989" table:style-name="ce29">
            <text:p>11.03</text:p>
          </table:table-cell>
          <table:table-cell office:value-type="float" office:value="275.27992645718632" table:style-name="ce29">
            <text:p>275.28</text:p>
          </table:table-cell>
          <table:table-cell office:value-type="float" office:value="318.52525634159127" table:style-name="ce29">
            <text:p>318.53</text:p>
          </table:table-cell>
          <table:table-cell office:value-type="float" office:value="3.7156873091912317" table:style-name="ce29">
            <text:p>3.72</text:p>
          </table:table-cell>
          <table:table-cell office:value-type="float" office:value="1.174116962014039"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Walks of a mile or more</text:p>
          </table:table-cell>
          <table:table-cell office:value-type="float" office:value="90.120661007271394" table:style-name="ce29">
            <text:p>90.12</text:p>
          </table:table-cell>
          <table:table-cell office:value-type="float" office:value="5.8516482866968724" table:style-name="ce29">
            <text:p>5.85</text:p>
          </table:table-cell>
          <table:table-cell office:value-type="float" office:value="78.651430365345533" table:style-name="ce29">
            <text:p>78.65</text:p>
          </table:table-cell>
          <table:table-cell office:value-type="float" office:value="101.5898916491973" table:style-name="ce29">
            <text:p>101.59</text:p>
          </table:table-cell>
          <table:table-cell office:value-type="float" office:value="6.4931262390815476" table:style-name="ce29">
            <text:p>6.49</text:p>
          </table:table-cell>
          <table:table-cell office:value-type="float" office:value="1.080660723824735"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Walks of a mile or more</text:p>
          </table:table-cell>
          <table:table-cell office:value-type="float" office:value="96.68954143468342" table:style-name="ce29">
            <text:p>96.69</text:p>
          </table:table-cell>
          <table:table-cell office:value-type="float" office:value="5.3473340062810486" table:style-name="ce29">
            <text:p>5.35</text:p>
          </table:table-cell>
          <table:table-cell office:value-type="float" office:value="86.208766782372564" table:style-name="ce29">
            <text:p>86.21</text:p>
          </table:table-cell>
          <table:table-cell office:value-type="float" office:value="107.1703160869943" table:style-name="ce29">
            <text:p>107.17</text:p>
          </table:table-cell>
          <table:table-cell office:value-type="float" office:value="5.5304161411224886" table:style-name="ce29">
            <text:p>5.53</text:p>
          </table:table-cell>
          <table:table-cell office:value-type="float" office:value="1.006865993034199" table:style-name="ce29">
            <text:p>1.01</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Walks of a mile or more</text:p>
          </table:table-cell>
          <table:table-cell office:value-type="float" office:value="93.448056264655307" table:style-name="ce29">
            <text:p>93.45</text:p>
          </table:table-cell>
          <table:table-cell office:value-type="float" office:value="4.219228963400008" table:style-name="ce29">
            <text:p>4.22</text:p>
          </table:table-cell>
          <table:table-cell office:value-type="float" office:value="85.178367496391289" table:style-name="ce29">
            <text:p>85.18</text:p>
          </table:table-cell>
          <table:table-cell office:value-type="float" office:value="101.7177450329193" table:style-name="ce29">
            <text:p>101.72</text:p>
          </table:table-cell>
          <table:table-cell office:value-type="float" office:value="4.5150526742372055" table:style-name="ce29">
            <text:p>4.52</text:p>
          </table:table-cell>
          <table:table-cell office:value-type="float" office:value="1.113261572594977" table:style-name="ce29">
            <text:p>1.11</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Pedal cycle [note 3]</text:p>
          </table:table-cell>
          <table:table-cell office:value-type="float" office:value="30.346343256770108" table:style-name="ce29">
            <text:p>30.35</text:p>
          </table:table-cell>
          <table:table-cell office:value-type="float" office:value="3.5828940464099501" table:style-name="ce29">
            <text:p>3.58</text:p>
          </table:table-cell>
          <table:table-cell office:value-type="float" office:value="23.323870925806609" table:style-name="ce29">
            <text:p>23.32</text:p>
          </table:table-cell>
          <table:table-cell office:value-type="float" office:value="37.368815587733607" table:style-name="ce29">
            <text:p>37.37</text:p>
          </table:table-cell>
          <table:table-cell office:value-type="float" office:value="11.806674748565053" table:style-name="ce29">
            <text:p>11.81</text:p>
          </table:table-cell>
          <table:table-cell office:value-type="float" office:value="1.024282086286979" table:style-name="ce29">
            <text:p>1.02</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Pedal cycle [note 3]</text:p>
          </table:table-cell>
          <table:table-cell office:value-type="float" office:value="9.5621205078707732" table:style-name="ce29">
            <text:p>9.56</text:p>
          </table:table-cell>
          <table:table-cell office:value-type="float" office:value="1.80484855480323" table:style-name="ce29">
            <text:p>1.80</text:p>
          </table:table-cell>
          <table:table-cell office:value-type="float" office:value="6.0246173404564418" table:style-name="ce29">
            <text:p>6.02</text:p>
          </table:table-cell>
          <table:table-cell office:value-type="float" office:value="13.099623675285111" table:style-name="ce29">
            <text:p>13.10</text:p>
          </table:table-cell>
          <table:table-cell office:value-type="float" office:value="18.874982315037997" table:style-name="ce29">
            <text:p>18.87</text:p>
          </table:table-cell>
          <table:table-cell office:value-type="float" office:value="1.0125575160917479" table:style-name="ce29">
            <text:p>1.01</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Pedal cycle [note 3]</text:p>
          </table:table-cell>
          <table:table-cell office:value-type="float" office:value="19.724267070336431" table:style-name="ce29">
            <text:p>19.72</text:p>
          </table:table-cell>
          <table:table-cell office:value-type="float" office:value="2.1248276536830821" table:style-name="ce29">
            <text:p>2.12</text:p>
          </table:table-cell>
          <table:table-cell office:value-type="float" office:value="15.559604869117591" table:style-name="ce29">
            <text:p>15.56</text:p>
          </table:table-cell>
          <table:table-cell office:value-type="float" office:value="23.88892927155527" table:style-name="ce29">
            <text:p>23.89</text:p>
          </table:table-cell>
          <table:table-cell office:value-type="float" office:value="10.772657083307479" table:style-name="ce29">
            <text:p>10.77</text:p>
          </table:table-cell>
          <table:table-cell office:value-type="float" office:value="1.091435735285845"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Car or van driver</text:p>
          </table:table-cell>
          <table:table-cell office:value-type="float" office:value="531.98557625741307" table:style-name="ce29">
            <text:p>531.99</text:p>
          </table:table-cell>
          <table:table-cell office:value-type="float" office:value="14.737191248414829" table:style-name="ce29">
            <text:p>14.74</text:p>
          </table:table-cell>
          <table:table-cell office:value-type="float" office:value="503.10068141052" table:style-name="ce29">
            <text:p>503.10</text:p>
          </table:table-cell>
          <table:table-cell office:value-type="float" office:value="560.87047110430615" table:style-name="ce29">
            <text:p>560.87</text:p>
          </table:table-cell>
          <table:table-cell office:value-type="float" office:value="2.7702238380395321" table:style-name="ce29">
            <text:p>2.77</text:p>
          </table:table-cell>
          <table:table-cell office:value-type="float" office:value="1.104229192423873"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Car or van driver</text:p>
          </table:table-cell>
          <table:table-cell office:value-type="float" office:value="478.05233760426103" table:style-name="ce29">
            <text:p>478.05</text:p>
          </table:table-cell>
          <table:table-cell office:value-type="float" office:value="14.714052413341051" table:style-name="ce29">
            <text:p>14.71</text:p>
          </table:table-cell>
          <table:table-cell office:value-type="float" office:value="449.21279487411249" table:style-name="ce29">
            <text:p>449.21</text:p>
          </table:table-cell>
          <table:table-cell office:value-type="float" office:value="506.89188033440939" table:style-name="ce29">
            <text:p>506.89</text:p>
          </table:table-cell>
          <table:table-cell office:value-type="float" office:value="3.0779166329527636" table:style-name="ce29">
            <text:p>3.08</text:p>
          </table:table-cell>
          <table:table-cell office:value-type="float" office:value="1.064129120230118"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Car or van driver</text:p>
          </table:table-cell>
          <table:table-cell office:value-type="float" office:value="504.43042639488618" table:style-name="ce29">
            <text:p>504.43</text:p>
          </table:table-cell>
          <table:table-cell office:value-type="float" office:value="10.86226251261653" table:style-name="ce29">
            <text:p>10.86</text:p>
          </table:table-cell>
          <table:table-cell office:value-type="float" office:value="483.14039187015783" table:style-name="ce29">
            <text:p>483.14</text:p>
          </table:table-cell>
          <table:table-cell office:value-type="float" office:value="525.72046091961454" table:style-name="ce29">
            <text:p>525.72</text:p>
          </table:table-cell>
          <table:table-cell office:value-type="float" office:value="2.1533717920721065" table:style-name="ce29">
            <text:p>2.15</text:p>
          </table:table-cell>
          <table:table-cell office:value-type="float" office:value="1.129901927822804"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Car or van passenger</text:p>
          </table:table-cell>
          <table:table-cell office:value-type="float" office:value="60.715284239606738" table:style-name="ce29">
            <text:p>60.72</text:p>
          </table:table-cell>
          <table:table-cell office:value-type="float" office:value="4.2015278018259803" table:style-name="ce29">
            <text:p>4.20</text:p>
          </table:table-cell>
          <table:table-cell office:value-type="float" office:value="52.480289748027808" table:style-name="ce29">
            <text:p>52.48</text:p>
          </table:table-cell>
          <table:table-cell office:value-type="float" office:value="68.950278731185662" table:style-name="ce29">
            <text:p>68.95</text:p>
          </table:table-cell>
          <table:table-cell office:value-type="float" office:value="6.9200496290935165" table:style-name="ce29">
            <text:p>6.92</text:p>
          </table:table-cell>
          <table:table-cell office:value-type="float" office:value="1.0682139457197251"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Car or van passenger</text:p>
          </table:table-cell>
          <table:table-cell office:value-type="float" office:value="135.31922932096259" table:style-name="ce29">
            <text:p>135.32</text:p>
          </table:table-cell>
          <table:table-cell office:value-type="float" office:value="5.5564704121728434" table:style-name="ce29">
            <text:p>5.56</text:p>
          </table:table-cell>
          <table:table-cell office:value-type="float" office:value="124.42854731310391" table:style-name="ce29">
            <text:p>124.43</text:p>
          </table:table-cell>
          <table:table-cell office:value-type="float" office:value="146.20991132882139" table:style-name="ce29">
            <text:p>146.21</text:p>
          </table:table-cell>
          <table:table-cell office:value-type="float" office:value="4.1061942490032184" table:style-name="ce29">
            <text:p>4.11</text:p>
          </table:table-cell>
          <table:table-cell office:value-type="float" office:value="1.030344988449083"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Car or van passenger</text:p>
          </table:table-cell>
          <table:table-cell office:value-type="float" office:value="98.853857514834445" table:style-name="ce29">
            <text:p>98.85</text:p>
          </table:table-cell>
          <table:table-cell office:value-type="float" office:value="3.5422723642182721" table:style-name="ce29">
            <text:p>3.54</text:p>
          </table:table-cell>
          <table:table-cell office:value-type="float" office:value="91.91100368096663" table:style-name="ce29">
            <text:p>91.91</text:p>
          </table:table-cell>
          <table:table-cell office:value-type="float" office:value="105.7967113487023" table:style-name="ce29">
            <text:p>105.80</text:p>
          </table:table-cell>
          <table:table-cell office:value-type="float" office:value="3.5833425758693362" table:style-name="ce29">
            <text:p>3.58</text:p>
          </table:table-cell>
          <table:table-cell office:value-type="float" office:value="1.0340311060113581"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Motorcycle</text:p>
          </table:table-cell>
          <table:table-cell office:value-type="float" office:value="8.6019181590420519" table:style-name="ce29">
            <text:p>8.60</text:p>
          </table:table-cell>
          <table:table-cell office:value-type="float" office:value="1.8513079952408169" table:style-name="ce29">
            <text:p>1.85</text:p>
          </table:table-cell>
          <table:table-cell office:value-type="float" office:value="4.9733544883700507" table:style-name="ce29">
            <text:p>4.97</text:p>
          </table:table-cell>
          <table:table-cell office:value-type="float" office:value="12.23048182971405" table:style-name="ce29">
            <text:p>12.23</text:p>
          </table:table-cell>
          <table:table-cell office:value-type="float" office:value="21.522036841222246" table:style-name="ce29">
            <text:p>21.52</text:p>
          </table:table-cell>
          <table:table-cell office:value-type="float" office:value="1.1484438958027181"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Motorcycle</text:p>
          </table:table-cell>
          <table:table-cell office:value-type="float" office:value="0.21139858901718531" table:style-name="ce29">
            <text:p>[low]</text:p>
          </table:table-cell>
          <table:table-cell office:value-type="float" office:value="0.2145081232242326" table:style-name="ce29">
            <text:p>[low]</text:p>
          </table:table-cell>
          <table:table-cell office:value-type="float" office:value="0" table:style-name="ce29">
            <text:p>0.00</text:p>
          </table:table-cell>
          <table:table-cell office:value-type="float" office:value="0.63183451053668127" table:style-name="ce29">
            <text:p>0.63</text:p>
          </table:table-cell>
          <table:table-cell office:value-type="float" office:value="101.47093422974289" table:style-name="ce29">
            <text:p>101.47</text:p>
          </table:table-cell>
          <table:table-cell office:value-type="float" office:value="0.96148167780691118" table:style-name="ce29">
            <text:p>0.96</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Motorcycle</text:p>
          </table:table-cell>
          <table:table-cell office:value-type="float" office:value="4.3149101310286291" table:style-name="ce29">
            <text:p>4.31</text:p>
          </table:table-cell>
          <table:table-cell office:value-type="float" office:value="0.91634483793077115" table:style-name="ce29">
            <text:p>0.92</text:p>
          </table:table-cell>
          <table:table-cell office:value-type="float" office:value="2.5188742486843179" table:style-name="ce29">
            <text:p>2.52</text:p>
          </table:table-cell>
          <table:table-cell office:value-type="float" office:value="6.1109460133729403" table:style-name="ce29">
            <text:p>6.11</text:p>
          </table:table-cell>
          <table:table-cell office:value-type="float" office:value="21.236707372914026" table:style-name="ce29">
            <text:p>21.24</text:p>
          </table:table-cell>
          <table:table-cell office:value-type="float" office:value="1.1451507213852561"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Other private transport [note 4]</text:p>
          </table:table-cell>
          <table:table-cell office:value-type="float" office:value="7.7661935215430233" table:style-name="ce29">
            <text:p>7.77</text:p>
          </table:table-cell>
          <table:table-cell office:value-type="float" office:value="2.0345881424030381" table:style-name="ce29">
            <text:p>2.03</text:p>
          </table:table-cell>
          <table:table-cell office:value-type="float" office:value="3.77840076243307" table:style-name="ce29">
            <text:p>3.78</text:p>
          </table:table-cell>
          <table:table-cell office:value-type="float" office:value="11.753986280652979" table:style-name="ce29">
            <text:p>11.75</text:p>
          </table:table-cell>
          <table:table-cell office:value-type="float" office:value="26.198009832734591" table:style-name="ce29">
            <text:p>26.20</text:p>
          </table:table-cell>
          <table:table-cell office:value-type="float" office:value="1.041524600760672" table:style-name="ce29">
            <text:p>1.04</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Other private transport [note 4]</text:p>
          </table:table-cell>
          <table:table-cell office:value-type="float" office:value="6.3814280822689176" table:style-name="ce29">
            <text:p>6.38</text:p>
          </table:table-cell>
          <table:table-cell office:value-type="float" office:value="1.9683330663588789" table:style-name="ce29">
            <text:p>1.97</text:p>
          </table:table-cell>
          <table:table-cell office:value-type="float" office:value="2.5234952722055159" table:style-name="ce29">
            <text:p>2.52</text:p>
          </table:table-cell>
          <table:table-cell office:value-type="float" office:value="10.23936089233232" table:style-name="ce29">
            <text:p>10.24</text:p>
          </table:table-cell>
          <table:table-cell office:value-type="float" office:value="30.844711261856578" table:style-name="ce29">
            <text:p>30.84</text:p>
          </table:table-cell>
          <table:table-cell office:value-type="float" office:value="1.006298903226557" table:style-name="ce29">
            <text:p>1.01</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Other private transport [note 4]</text:p>
          </table:table-cell>
          <table:table-cell office:value-type="float" office:value="7.0567767323148072" table:style-name="ce29">
            <text:p>7.06</text:p>
          </table:table-cell>
          <table:table-cell office:value-type="float" office:value="1.4169138455516559" table:style-name="ce29">
            <text:p>1.42</text:p>
          </table:table-cell>
          <table:table-cell office:value-type="float" office:value="4.2796255950335613" table:style-name="ce29">
            <text:p>4.28</text:p>
          </table:table-cell>
          <table:table-cell office:value-type="float" office:value="9.833927869596053" table:style-name="ce29">
            <text:p>9.83</text:p>
          </table:table-cell>
          <table:table-cell office:value-type="float" office:value="20.078768243626595" table:style-name="ce29">
            <text:p>20.08</text:p>
          </table:table-cell>
          <table:table-cell office:value-type="float" office:value="1.025475326233463"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Bus in London</text:p>
          </table:table-cell>
          <table:table-cell office:value-type="float" office:value="16.691068947935531" table:style-name="ce29">
            <text:p>16.69</text:p>
          </table:table-cell>
          <table:table-cell office:value-type="float" office:value="3.8918795739011678" table:style-name="ce29">
            <text:p>3.89</text:p>
          </table:table-cell>
          <table:table-cell office:value-type="float" office:value="9.0629849830892439" table:style-name="ce29">
            <text:p>9.06</text:p>
          </table:table-cell>
          <table:table-cell office:value-type="float" office:value="24.319152912781821" table:style-name="ce29">
            <text:p>24.32</text:p>
          </table:table-cell>
          <table:table-cell office:value-type="float" office:value="23.317137961871179" table:style-name="ce29">
            <text:p>23.32</text:p>
          </table:table-cell>
          <table:table-cell office:value-type="float" office:value="1.476779231182733" table:style-name="ce29">
            <text:p>1.48</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Bus in London</text:p>
          </table:table-cell>
          <table:table-cell office:value-type="float" office:value="15.775776909945129" table:style-name="ce29">
            <text:p>15.78</text:p>
          </table:table-cell>
          <table:table-cell office:value-type="float" office:value="2.7841318593718509" table:style-name="ce29">
            <text:p>2.78</text:p>
          </table:table-cell>
          <table:table-cell office:value-type="float" office:value="10.318878465576301" table:style-name="ce29">
            <text:p>10.32</text:p>
          </table:table-cell>
          <table:table-cell office:value-type="float" office:value="21.232675354313951" table:style-name="ce29">
            <text:p>21.23</text:p>
          </table:table-cell>
          <table:table-cell office:value-type="float" office:value="17.648144210360378" table:style-name="ce29">
            <text:p>17.65</text:p>
          </table:table-cell>
          <table:table-cell office:value-type="float" office:value="1.162012821034226"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Bus in London</text:p>
          </table:table-cell>
          <table:table-cell office:value-type="float" office:value="16.218718303146861" table:style-name="ce29">
            <text:p>16.22</text:p>
          </table:table-cell>
          <table:table-cell office:value-type="float" office:value="2.334137899917855" table:style-name="ce29">
            <text:p>2.33</text:p>
          </table:table-cell>
          <table:table-cell office:value-type="float" office:value="11.643808019307871" table:style-name="ce29">
            <text:p>11.64</text:p>
          </table:table-cell>
          <table:table-cell office:value-type="float" office:value="20.793628586985861" table:style-name="ce29">
            <text:p>20.79</text:p>
          </table:table-cell>
          <table:table-cell office:value-type="float" office:value="14.391629821112131" table:style-name="ce29">
            <text:p>14.39</text:p>
          </table:table-cell>
          <table:table-cell office:value-type="float" office:value="1.3206895550119451" table:style-name="ce29">
            <text:p>1.32</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Other local bus</text:p>
          </table:table-cell>
          <table:table-cell office:value-type="float" office:value="12.92173786828687" table:style-name="ce29">
            <text:p>12.92</text:p>
          </table:table-cell>
          <table:table-cell office:value-type="float" office:value="1.9201934783071459" table:style-name="ce29">
            <text:p>1.92</text:p>
          </table:table-cell>
          <table:table-cell office:value-type="float" office:value="9.1581586508048609" table:style-name="ce29">
            <text:p>9.16</text:p>
          </table:table-cell>
          <table:table-cell office:value-type="float" office:value="16.68531708576888" table:style-name="ce29">
            <text:p>16.69</text:p>
          </table:table-cell>
          <table:table-cell office:value-type="float" office:value="14.860179782935962" table:style-name="ce29">
            <text:p>14.86</text:p>
          </table:table-cell>
          <table:table-cell office:value-type="float" office:value="1.0249513949826019" table:style-name="ce29">
            <text:p>1.02</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Other local bus</text:p>
          </table:table-cell>
          <table:table-cell office:value-type="float" office:value="21.530369765807439" table:style-name="ce29">
            <text:p>21.53</text:p>
          </table:table-cell>
          <table:table-cell office:value-type="float" office:value="2.5515890611437819" table:style-name="ce29">
            <text:p>2.55</text:p>
          </table:table-cell>
          <table:table-cell office:value-type="float" office:value="16.529255205965629" table:style-name="ce29">
            <text:p>16.53</text:p>
          </table:table-cell>
          <table:table-cell office:value-type="float" office:value="26.531484325649249" table:style-name="ce29">
            <text:p>26.53</text:p>
          </table:table-cell>
          <table:table-cell office:value-type="float" office:value="11.851115837295009" table:style-name="ce29">
            <text:p>11.85</text:p>
          </table:table-cell>
          <table:table-cell office:value-type="float" office:value="0.98929391036281455" table:style-name="ce29">
            <text:p>0.99</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Other local bus</text:p>
          </table:table-cell>
          <table:table-cell office:value-type="float" office:value="17.313703858944692" table:style-name="ce29">
            <text:p>17.31</text:p>
          </table:table-cell>
          <table:table-cell office:value-type="float" office:value="1.6931286251497411" table:style-name="ce29">
            <text:p>1.69</text:p>
          </table:table-cell>
          <table:table-cell office:value-type="float" office:value="13.995171753651199" table:style-name="ce29">
            <text:p>14.00</text:p>
          </table:table-cell>
          <table:table-cell office:value-type="float" office:value="20.632235964238181" table:style-name="ce29">
            <text:p>20.63</text:p>
          </table:table-cell>
          <table:table-cell office:value-type="float" office:value="9.779124322234658" table:style-name="ce29">
            <text:p>9.78</text:p>
          </table:table-cell>
          <table:table-cell office:value-type="float" office:value="1.054318550566363"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Non-local bus</text:p>
          </table:table-cell>
          <table:table-cell office:value-type="float" office:value="0.1268500363434725" table:style-name="ce29">
            <text:p>[low]</text:p>
          </table:table-cell>
          <table:table-cell office:value-type="float" office:value="8.8878988023123051E-2" table:style-name="ce29">
            <text:p>[low]</text:p>
          </table:table-cell>
          <table:table-cell office:value-type="float" office:value="0" table:style-name="ce29">
            <text:p>0.00</text:p>
          </table:table-cell>
          <table:table-cell office:value-type="float" office:value="0.30105285286879369" table:style-name="ce29">
            <text:p>[low]</text:p>
          </table:table-cell>
          <table:table-cell office:value-type="float" office:value="70.066190428566344" table:style-name="ce29">
            <text:p>70.07</text:p>
          </table:table-cell>
          <table:table-cell office:value-type="float" office:value="1.0161920824482571" table:style-name="ce29">
            <text:p>1.02</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Non-local bus</text:p>
          </table:table-cell>
          <table:table-cell office:value-type="float" office:value="0.15648282889679119" table:style-name="ce29">
            <text:p>[low]</text:p>
          </table:table-cell>
          <table:table-cell office:value-type="float" office:value="0.1558052869398236" table:style-name="ce29">
            <text:p>[low]</text:p>
          </table:table-cell>
          <table:table-cell office:value-type="float" office:value="0" table:style-name="ce29">
            <text:p>0.00</text:p>
          </table:table-cell>
          <table:table-cell office:value-type="float" office:value="0.4618611912988454" table:style-name="ce29">
            <text:p>[low]</text:p>
          </table:table-cell>
          <table:table-cell office:value-type="float" office:value="99.56701833565748" table:style-name="ce29">
            <text:p>99.57</text:p>
          </table:table-cell>
          <table:table-cell office:value-type="float" office:value="0.95630161743378184" table:style-name="ce29">
            <text:p>0.96</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Non-local bus</text:p>
          </table:table-cell>
          <table:table-cell office:value-type="float" office:value="0.1419435872389592" table:style-name="ce29">
            <text:p>[low]</text:p>
          </table:table-cell>
          <table:table-cell office:value-type="float" office:value="9.1052640025848564E-2" table:style-name="ce29">
            <text:p>[low]</text:p>
          </table:table-cell>
          <table:table-cell office:value-type="float" office:value="0" table:style-name="ce29">
            <text:p>0.00</text:p>
          </table:table-cell>
          <table:table-cell office:value-type="float" office:value="0.32040676168962229" table:style-name="ce29">
            <text:p>[low]</text:p>
          </table:table-cell>
          <table:table-cell office:value-type="float" office:value="64.14706137626581" table:style-name="ce29">
            <text:p>64.15</text:p>
          </table:table-cell>
          <table:table-cell office:value-type="float" office:value="0.97337563689836892" table:style-name="ce29">
            <text:p>0.97</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London Underground</text:p>
          </table:table-cell>
          <table:table-cell office:value-type="float" office:value="15.229597885791639" table:style-name="ce29">
            <text:p>15.23</text:p>
          </table:table-cell>
          <table:table-cell office:value-type="float" office:value="2.1383227362250512" table:style-name="ce29">
            <text:p>2.14</text:p>
          </table:table-cell>
          <table:table-cell office:value-type="float" office:value="11.038485322790541" table:style-name="ce29">
            <text:p>11.04</text:p>
          </table:table-cell>
          <table:table-cell office:value-type="float" office:value="19.42071044879275" table:style-name="ce29">
            <text:p>19.42</text:p>
          </table:table-cell>
          <table:table-cell office:value-type="float" office:value="14.040572523717035" table:style-name="ce29">
            <text:p>14.04</text:p>
          </table:table-cell>
          <table:table-cell office:value-type="float" office:value="1.0930732705190791"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London Underground</text:p>
          </table:table-cell>
          <table:table-cell office:value-type="float" office:value="10.25639629088661" table:style-name="ce29">
            <text:p>10.26</text:p>
          </table:table-cell>
          <table:table-cell office:value-type="float" office:value="1.70494888667057" table:style-name="ce29">
            <text:p>1.70</text:p>
          </table:table-cell>
          <table:table-cell office:value-type="float" office:value="6.9146964730122944" table:style-name="ce29">
            <text:p>6.91</text:p>
          </table:table-cell>
          <table:table-cell office:value-type="float" office:value="13.598096108760929" table:style-name="ce29">
            <text:p>13.60</text:p>
          </table:table-cell>
          <table:table-cell office:value-type="float" office:value="16.623274279929237" table:style-name="ce29">
            <text:p>16.62</text:p>
          </table:table-cell>
          <table:table-cell office:value-type="float" office:value="1.2007775979277739" table:style-name="ce29">
            <text:p>1.20</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London Underground</text:p>
          </table:table-cell>
          <table:table-cell office:value-type="float" office:value="12.68559612573093" table:style-name="ce29">
            <text:p>12.69</text:p>
          </table:table-cell>
          <table:table-cell office:value-type="float" office:value="1.386717116214105" table:style-name="ce29">
            <text:p>1.39</text:p>
          </table:table-cell>
          <table:table-cell office:value-type="float" office:value="9.967630577951283" table:style-name="ce29">
            <text:p>9.97</text:p>
          </table:table-cell>
          <table:table-cell office:value-type="float" office:value="15.40356167351057" table:style-name="ce29">
            <text:p>15.40</text:p>
          </table:table-cell>
          <table:table-cell office:value-type="float" office:value="10.931430438663787" table:style-name="ce29">
            <text:p>10.93</text:p>
          </table:table-cell>
          <table:table-cell office:value-type="float" office:value="1.1587746757916859"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Surface Rail</text:p>
          </table:table-cell>
          <table:table-cell office:value-type="float" office:value="23.83883770550166" table:style-name="ce29">
            <text:p>23.84</text:p>
          </table:table-cell>
          <table:table-cell office:value-type="float" office:value="2.377650558429687" table:style-name="ce29">
            <text:p>2.38</text:p>
          </table:table-cell>
          <table:table-cell office:value-type="float" office:value="19.17864261097947" table:style-name="ce29">
            <text:p>19.18</text:p>
          </table:table-cell>
          <table:table-cell office:value-type="float" office:value="28.499032800023841" table:style-name="ce29">
            <text:p>28.50</text:p>
          </table:table-cell>
          <table:table-cell office:value-type="float" office:value="9.9738527012202418" table:style-name="ce29">
            <text:p>9.97</text:p>
          </table:table-cell>
          <table:table-cell office:value-type="float" office:value="1.085880484792823"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Surface Rail</text:p>
          </table:table-cell>
          <table:table-cell office:value-type="float" office:value="16.515468107913051" table:style-name="ce29">
            <text:p>16.52</text:p>
          </table:table-cell>
          <table:table-cell office:value-type="float" office:value="1.668339888694589" table:style-name="ce29">
            <text:p>1.67</text:p>
          </table:table-cell>
          <table:table-cell office:value-type="float" office:value="13.24552192607166" table:style-name="ce29">
            <text:p>13.25</text:p>
          </table:table-cell>
          <table:table-cell office:value-type="float" office:value="19.785414289754449" table:style-name="ce29">
            <text:p>19.79</text:p>
          </table:table-cell>
          <table:table-cell office:value-type="float" office:value="10.101680907822635" table:style-name="ce29">
            <text:p>10.10</text:p>
          </table:table-cell>
          <table:table-cell office:value-type="float" office:value="1.048438111748218"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Surface Rail</text:p>
          </table:table-cell>
          <table:table-cell office:value-type="float" office:value="20.092205165274081" table:style-name="ce29">
            <text:p>20.09</text:p>
          </table:table-cell>
          <table:table-cell office:value-type="float" office:value="1.576148993620331" table:style-name="ce29">
            <text:p>1.58</text:p>
          </table:table-cell>
          <table:table-cell office:value-type="float" office:value="17.002953137778231" table:style-name="ce29">
            <text:p>17.00</text:p>
          </table:table-cell>
          <table:table-cell office:value-type="float" office:value="23.18145719276993" table:style-name="ce29">
            <text:p>23.18</text:p>
          </table:table-cell>
          <table:table-cell office:value-type="float" office:value="7.8445794309548136" table:style-name="ce29">
            <text:p>7.84</text:p>
          </table:table-cell>
          <table:table-cell office:value-type="float" office:value="1.1729820775370989"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Taxi or minicab</text:p>
          </table:table-cell>
          <table:table-cell office:value-type="float" office:value="10.517255690064021" table:style-name="ce29">
            <text:p>10.52</text:p>
          </table:table-cell>
          <table:table-cell office:value-type="float" office:value="1.854078032081756" table:style-name="ce29">
            <text:p>1.85</text:p>
          </table:table-cell>
          <table:table-cell office:value-type="float" office:value="6.8832627471837817" table:style-name="ce29">
            <text:p>6.88</text:p>
          </table:table-cell>
          <table:table-cell office:value-type="float" office:value="14.15124863294427" table:style-name="ce29">
            <text:p>14.15</text:p>
          </table:table-cell>
          <table:table-cell office:value-type="float" office:value="17.628914678126169" table:style-name="ce29">
            <text:p>17.63</text:p>
          </table:table-cell>
          <table:table-cell office:value-type="float" office:value="1.11031469169329" table:style-name="ce29">
            <text:p>1.11</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Taxi or minicab</text:p>
          </table:table-cell>
          <table:table-cell office:value-type="float" office:value="12.6031739481208" table:style-name="ce29">
            <text:p>12.60</text:p>
          </table:table-cell>
          <table:table-cell office:value-type="float" office:value="1.4645373618088959" table:style-name="ce29">
            <text:p>1.46</text:p>
          </table:table-cell>
          <table:table-cell office:value-type="float" office:value="9.7326807189753684" table:style-name="ce29">
            <text:p>9.73</text:p>
          </table:table-cell>
          <table:table-cell office:value-type="float" office:value="15.47366717726624" table:style-name="ce29">
            <text:p>15.47</text:p>
          </table:table-cell>
          <table:table-cell office:value-type="float" office:value="11.620385212784168" table:style-name="ce29">
            <text:p>11.62</text:p>
          </table:table-cell>
          <table:table-cell office:value-type="float" office:value="1.128045324512811"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Taxi or minicab</text:p>
          </table:table-cell>
          <table:table-cell office:value-type="float" office:value="11.57925094211974" table:style-name="ce29">
            <text:p>11.58</text:p>
          </table:table-cell>
          <table:table-cell office:value-type="float" office:value="1.210500785224139" table:style-name="ce29">
            <text:p>1.21</text:p>
          </table:table-cell>
          <table:table-cell office:value-type="float" office:value="9.2066694030804257" table:style-name="ce29">
            <text:p>9.21</text:p>
          </table:table-cell>
          <table:table-cell office:value-type="float" office:value="13.95183248115905" table:style-name="ce29">
            <text:p>13.95</text:p>
          </table:table-cell>
          <table:table-cell office:value-type="float" office:value="10.454050881831396" table:style-name="ce29">
            <text:p>10.45</text:p>
          </table:table-cell>
          <table:table-cell office:value-type="float" office:value="1.150523799602355"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Other public transport [note 5]</text:p>
          </table:table-cell>
          <table:table-cell office:value-type="float" office:value="2.4763323617595412" table:style-name="ce29">
            <text:p>2.48</text:p>
          </table:table-cell>
          <table:table-cell office:value-type="float" office:value="0.73901675048192417" table:style-name="ce29">
            <text:p>0.74</text:p>
          </table:table-cell>
          <table:table-cell office:value-type="float" office:value="1.0278595308149701" table:style-name="ce29">
            <text:p>1.03</text:p>
          </table:table-cell>
          <table:table-cell office:value-type="float" office:value="3.9248051927041119" table:style-name="ce29">
            <text:p>3.92</text:p>
          </table:table-cell>
          <table:table-cell office:value-type="float" office:value="29.843197217550426" table:style-name="ce29">
            <text:p>29.84</text:p>
          </table:table-cell>
          <table:table-cell office:value-type="float" office:value="1.0306793517606849"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Other public transport [note 5]</text:p>
          </table:table-cell>
          <table:table-cell office:value-type="float" office:value="1.9577658996898251" table:style-name="ce29">
            <text:p>1.96</text:p>
          </table:table-cell>
          <table:table-cell office:value-type="float" office:value="0.61215780738951475" table:style-name="ce29">
            <text:p>0.61</text:p>
          </table:table-cell>
          <table:table-cell office:value-type="float" office:value="0.75793659720637607" table:style-name="ce29">
            <text:p>0.76</text:p>
          </table:table-cell>
          <table:table-cell office:value-type="float" office:value="3.1575952021732738" table:style-name="ce29">
            <text:p>3.16</text:p>
          </table:table-cell>
          <table:table-cell office:value-type="float" office:value="31.268182139984198" table:style-name="ce29">
            <text:p>31.27</text:p>
          </table:table-cell>
          <table:table-cell office:value-type="float" office:value="1.0742748259337249"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Other public transport [note 5]</text:p>
          </table:table-cell>
          <table:table-cell office:value-type="float" office:value="2.210798989351483" table:style-name="ce29">
            <text:p>2.21</text:p>
          </table:table-cell>
          <table:table-cell office:value-type="float" office:value="0.4833493172155795" table:style-name="ce29">
            <text:p>[low]</text:p>
          </table:table-cell>
          <table:table-cell office:value-type="float" office:value="1.2634343276089479" table:style-name="ce29">
            <text:p>1.26</text:p>
          </table:table-cell>
          <table:table-cell office:value-type="float" office:value="3.1581636510940192" table:style-name="ce29">
            <text:p>3.16</text:p>
          </table:table-cell>
          <table:table-cell office:value-type="float" office:value="21.863105580546943" table:style-name="ce29">
            <text:p>21.86</text:p>
          </table:table-cell>
          <table:table-cell office:value-type="float" office:value="1.060807881407313"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All modes</text:p>
          </table:table-cell>
          <table:table-cell office:value-type="float" office:value="1015.282542495426" table:style-name="ce29">
            <text:p>1,015.28</text:p>
          </table:table-cell>
          <table:table-cell office:value-type="float" office:value="19.6820722889336" table:style-name="ce29">
            <text:p>19.68</text:p>
          </table:table-cell>
          <table:table-cell office:value-type="float" office:value="976.70568080911619" table:style-name="ce29">
            <text:p>976.71</text:p>
          </table:table-cell>
          <table:table-cell office:value-type="float" office:value="1053.859404181736" table:style-name="ce29">
            <text:p>1,053.86</text:p>
          </table:table-cell>
          <table:table-cell office:value-type="float" office:value="1.9385807856557598" table:style-name="ce29">
            <text:p>1.94</text:p>
          </table:table-cell>
          <table:table-cell office:value-type="float" office:value="1.0655746274561231"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All modes</text:p>
          </table:table-cell>
          <table:table-cell office:value-type="float" office:value="1008.1151552829029" table:style-name="ce29">
            <text:p>1,008.12</text:p>
          </table:table-cell>
          <table:table-cell office:value-type="float" office:value="20.502003221368511" table:style-name="ce29">
            <text:p>20.50</text:p>
          </table:table-cell>
          <table:table-cell office:value-type="float" office:value="967.93122896902071" table:style-name="ce29">
            <text:p>967.93</text:p>
          </table:table-cell>
          <table:table-cell office:value-type="float" office:value="1048.2990815967851" table:style-name="ce29">
            <text:p>1,048.30</text:p>
          </table:table-cell>
          <table:table-cell office:value-type="float" office:value="2.0336965587641744" table:style-name="ce29">
            <text:p>2.03</text:p>
          </table:table-cell>
          <table:table-cell office:value-type="float" office:value="1.117750231957938" table:style-name="ce29">
            <text:p>1.12</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All modes</text:p>
          </table:table-cell>
          <table:table-cell office:value-type="float" office:value="1011.525046214596" table:style-name="ce29">
            <text:p>1,011.53</text:p>
          </table:table-cell>
          <table:table-cell office:value-type="float" office:value="15.73584799651977" table:style-name="ce29">
            <text:p>15.74</text:p>
          </table:table-cell>
          <table:table-cell office:value-type="float" office:value="980.6827841414173" table:style-name="ce29">
            <text:p>980.68</text:p>
          </table:table-cell>
          <table:table-cell office:value-type="float" office:value="1042.3673082877749" table:style-name="ce29">
            <text:p>1,042.37</text:p>
          </table:table-cell>
          <table:table-cell office:value-type="float" office:value="1.5556557947237812" table:style-name="ce29">
            <text:p>1.56</text:p>
          </table:table-cell>
          <table:table-cell office:value-type="float" office:value="1.20941211327695" table:style-name="ce29">
            <text:p>1.21</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Walk [note 2]</text:p>
          </table:table-cell>
          <table:table-cell office:value-type="float" office:value="292.10171362223929" table:style-name="ce29">
            <text:p>292.10</text:p>
          </table:table-cell>
          <table:table-cell office:value-type="float" office:value="14.031136647621381" table:style-name="ce29">
            <text:p>14.03</text:p>
          </table:table-cell>
          <table:table-cell office:value-type="float" office:value="264.60068579290152" table:style-name="ce29">
            <text:p>264.60</text:p>
          </table:table-cell>
          <table:table-cell office:value-type="float" office:value="319.60274145157717" table:style-name="ce29">
            <text:p>319.60</text:p>
          </table:table-cell>
          <table:table-cell office:value-type="float" office:value="4.8035105558357518" table:style-name="ce29">
            <text:p>4.80</text:p>
          </table:table-cell>
          <table:table-cell office:value-type="float" office:value="0.96551107042829343" table:style-name="ce29">
            <text:p>0.97</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Walk [note 2]</text:p>
          </table:table-cell>
          <table:table-cell office:value-type="float" office:value="313.53482833833033" table:style-name="ce29">
            <text:p>313.53</text:p>
          </table:table-cell>
          <table:table-cell office:value-type="float" office:value="14.639058054809251" table:style-name="ce29">
            <text:p>14.64</text:p>
          </table:table-cell>
          <table:table-cell office:value-type="float" office:value="284.84227455090422" table:style-name="ce29">
            <text:p>284.84</text:p>
          </table:table-cell>
          <table:table-cell office:value-type="float" office:value="342.22738212575638" table:style-name="ce29">
            <text:p>342.23</text:p>
          </table:table-cell>
          <table:table-cell office:value-type="float" office:value="4.6690372908149396" table:style-name="ce29">
            <text:p>4.67</text:p>
          </table:table-cell>
          <table:table-cell office:value-type="float" office:value="0.979842057427738" table:style-name="ce29">
            <text:p>0.98</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Walk [note 2]</text:p>
          </table:table-cell>
          <table:table-cell office:value-type="float" office:value="303.09846158175509" table:style-name="ce29">
            <text:p>303.10</text:p>
          </table:table-cell>
          <table:table-cell office:value-type="float" office:value="11.434444251381271" table:style-name="ce29">
            <text:p>11.43</text:p>
          </table:table-cell>
          <table:table-cell office:value-type="float" office:value="280.68695084904789" table:style-name="ce29">
            <text:p>280.69</text:p>
          </table:table-cell>
          <table:table-cell office:value-type="float" office:value="325.5099723144624" table:style-name="ce29">
            <text:p>325.51</text:p>
          </table:table-cell>
          <table:table-cell office:value-type="float" office:value="3.7725180760434331" table:style-name="ce29">
            <text:p>3.77</text:p>
          </table:table-cell>
          <table:table-cell office:value-type="float" office:value="1.0959738567802579"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Walks of a mile or more</text:p>
          </table:table-cell>
          <table:table-cell office:value-type="float" office:value="104.4987282755835" table:style-name="ce29">
            <text:p>104.50</text:p>
          </table:table-cell>
          <table:table-cell office:value-type="float" office:value="6.1019690367059578" table:style-name="ce29">
            <text:p>6.10</text:p>
          </table:table-cell>
          <table:table-cell office:value-type="float" office:value="92.538868963639786" table:style-name="ce29">
            <text:p>92.54</text:p>
          </table:table-cell>
          <table:table-cell office:value-type="float" office:value="116.45858758752711" table:style-name="ce29">
            <text:p>116.46</text:p>
          </table:table-cell>
          <table:table-cell office:value-type="float" office:value="5.839275881534058" table:style-name="ce29">
            <text:p>5.84</text:p>
          </table:table-cell>
          <table:table-cell office:value-type="float" office:value="0.95681635656459374" table:style-name="ce29">
            <text:p>0.96</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Walks of a mile or more</text:p>
          </table:table-cell>
          <table:table-cell office:value-type="float" office:value="101.24596204953789" table:style-name="ce29">
            <text:p>101.25</text:p>
          </table:table-cell>
          <table:table-cell office:value-type="float" office:value="5.778091930932634" table:style-name="ce29">
            <text:p>5.78</text:p>
          </table:table-cell>
          <table:table-cell office:value-type="float" office:value="89.920901864909965" table:style-name="ce29">
            <text:p>89.92</text:p>
          </table:table-cell>
          <table:table-cell office:value-type="float" office:value="112.57102223416589" table:style-name="ce29">
            <text:p>112.57</text:p>
          </table:table-cell>
          <table:table-cell office:value-type="float" office:value="5.7069850628763978" table:style-name="ce29">
            <text:p>5.71</text:p>
          </table:table-cell>
          <table:table-cell office:value-type="float" office:value="0.94261704519919698" table:style-name="ce29">
            <text:p>0.94</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Walks of a mile or more</text:p>
          </table:table-cell>
          <table:table-cell office:value-type="float" office:value="102.82982243371841" table:style-name="ce29">
            <text:p>102.83</text:p>
          </table:table-cell>
          <table:table-cell office:value-type="float" office:value="4.8153691947531767" table:style-name="ce29">
            <text:p>4.82</text:p>
          </table:table-cell>
          <table:table-cell office:value-type="float" office:value="93.391698812002161" table:style-name="ce29">
            <text:p>93.39</text:p>
          </table:table-cell>
          <table:table-cell office:value-type="float" office:value="112.26794605543461" table:style-name="ce29">
            <text:p>112.27</text:p>
          </table:table-cell>
          <table:table-cell office:value-type="float" office:value="4.6828527763500185" table:style-name="ce29">
            <text:p>4.68</text:p>
          </table:table-cell>
          <table:table-cell office:value-type="float" office:value="1.0895341233474809"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Pedal cycle [note 3]</text:p>
          </table:table-cell>
          <table:table-cell office:value-type="float" office:value="17.706481179613949" table:style-name="ce29">
            <text:p>17.71</text:p>
          </table:table-cell>
          <table:table-cell office:value-type="float" office:value="2.7853153787589249" table:style-name="ce29">
            <text:p>2.79</text:p>
          </table:table-cell>
          <table:table-cell office:value-type="float" office:value="12.24726303724645" table:style-name="ce29">
            <text:p>12.25</text:p>
          </table:table-cell>
          <table:table-cell office:value-type="float" office:value="23.165699321981439" table:style-name="ce29">
            <text:p>23.17</text:p>
          </table:table-cell>
          <table:table-cell office:value-type="float" office:value="15.730485072131382" table:style-name="ce29">
            <text:p>15.73</text:p>
          </table:table-cell>
          <table:table-cell office:value-type="float" office:value="0.97142734763628769" table:style-name="ce29">
            <text:p>0.97</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Pedal cycle [note 3]</text:p>
          </table:table-cell>
          <table:table-cell office:value-type="float" office:value="8.2169015926104141" table:style-name="ce29">
            <text:p>8.22</text:p>
          </table:table-cell>
          <table:table-cell office:value-type="float" office:value="1.388246778715347" table:style-name="ce29">
            <text:p>1.39</text:p>
          </table:table-cell>
          <table:table-cell office:value-type="float" office:value="5.4959379063283338" table:style-name="ce29">
            <text:p>5.50</text:p>
          </table:table-cell>
          <table:table-cell office:value-type="float" office:value="10.937865278892501" table:style-name="ce29">
            <text:p>10.94</text:p>
          </table:table-cell>
          <table:table-cell office:value-type="float" office:value="16.895015269062231" table:style-name="ce29">
            <text:p>16.90</text:p>
          </table:table-cell>
          <table:table-cell office:value-type="float" office:value="0.90999237988303838" table:style-name="ce29">
            <text:p>0.91</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Pedal cycle [note 3]</text:p>
          </table:table-cell>
          <table:table-cell office:value-type="float" office:value="12.8376361077542" table:style-name="ce29">
            <text:p>12.84</text:p>
          </table:table-cell>
          <table:table-cell office:value-type="float" office:value="1.560012506242517" table:style-name="ce29">
            <text:p>1.56</text:p>
          </table:table-cell>
          <table:table-cell office:value-type="float" office:value="9.780011595518868" table:style-name="ce29">
            <text:p>9.78</text:p>
          </table:table-cell>
          <table:table-cell office:value-type="float" office:value="15.895260619989539" table:style-name="ce29">
            <text:p>15.90</text:p>
          </table:table-cell>
          <table:table-cell office:value-type="float" office:value="12.151867315355954" table:style-name="ce29">
            <text:p>12.15</text:p>
          </table:table-cell>
          <table:table-cell office:value-type="float" office:value="0.97325657299473989" table:style-name="ce29">
            <text:p>0.97</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Car or van driver</text:p>
          </table:table-cell>
          <table:table-cell office:value-type="float" office:value="534.70033096392899" table:style-name="ce29">
            <text:p>534.70</text:p>
          </table:table-cell>
          <table:table-cell office:value-type="float" office:value="13.62137437197258" table:style-name="ce29">
            <text:p>13.62</text:p>
          </table:table-cell>
          <table:table-cell office:value-type="float" office:value="508.00243719486281" table:style-name="ce29">
            <text:p>508.00</text:p>
          </table:table-cell>
          <table:table-cell office:value-type="float" office:value="561.39822473299523" table:style-name="ce29">
            <text:p>561.40</text:p>
          </table:table-cell>
          <table:table-cell office:value-type="float" office:value="2.547478200998436" table:style-name="ce29">
            <text:p>2.55</text:p>
          </table:table-cell>
          <table:table-cell office:value-type="float" office:value="0.92230330640502245" table:style-name="ce29">
            <text:p>0.92</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Car or van driver</text:p>
          </table:table-cell>
          <table:table-cell office:value-type="float" office:value="402.70432374662869" table:style-name="ce29">
            <text:p>402.70</text:p>
          </table:table-cell>
          <table:table-cell office:value-type="float" office:value="12.262230683466409" table:style-name="ce29">
            <text:p>12.26</text:p>
          </table:table-cell>
          <table:table-cell office:value-type="float" office:value="378.6703516070346" table:style-name="ce29">
            <text:p>378.67</text:p>
          </table:table-cell>
          <table:table-cell office:value-type="float" office:value="426.73829588622289" table:style-name="ce29">
            <text:p>426.74</text:p>
          </table:table-cell>
          <table:table-cell office:value-type="float" office:value="3.0449712010496048" table:style-name="ce29">
            <text:p>3.04</text:p>
          </table:table-cell>
          <table:table-cell office:value-type="float" office:value="0.90696066081322724" table:style-name="ce29">
            <text:p>0.91</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Car or van driver</text:p>
          </table:table-cell>
          <table:table-cell office:value-type="float" office:value="466.97677131063489" table:style-name="ce29">
            <text:p>466.98</text:p>
          </table:table-cell>
          <table:table-cell office:value-type="float" office:value="8.943159106079996" table:style-name="ce29">
            <text:p>8.94</text:p>
          </table:table-cell>
          <table:table-cell office:value-type="float" office:value="449.44817946271809" table:style-name="ce29">
            <text:p>449.45</text:p>
          </table:table-cell>
          <table:table-cell office:value-type="float" office:value="484.50536315855169" table:style-name="ce29">
            <text:p>484.51</text:p>
          </table:table-cell>
          <table:table-cell office:value-type="float" office:value="1.9151186216350295" table:style-name="ce29">
            <text:p>1.92</text:p>
          </table:table-cell>
          <table:table-cell office:value-type="float" office:value="0.88772385439377299" table:style-name="ce29">
            <text:p>0.89</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Car or van passenger</text:p>
          </table:table-cell>
          <table:table-cell office:value-type="float" office:value="64.563009571496949" table:style-name="ce29">
            <text:p>64.56</text:p>
          </table:table-cell>
          <table:table-cell office:value-type="float" office:value="4.1457315477563323" table:style-name="ce29">
            <text:p>4.15</text:p>
          </table:table-cell>
          <table:table-cell office:value-type="float" office:value="56.437375737894541" table:style-name="ce29">
            <text:p>56.44</text:p>
          </table:table-cell>
          <table:table-cell office:value-type="float" office:value="72.688643405099356" table:style-name="ce29">
            <text:p>72.69</text:p>
          </table:table-cell>
          <table:table-cell office:value-type="float" office:value="6.4212179315546889" table:style-name="ce29">
            <text:p>6.42</text:p>
          </table:table-cell>
          <table:table-cell office:value-type="float" office:value="0.91542670275347704" table:style-name="ce29">
            <text:p>0.92</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Car or van passenger</text:p>
          </table:table-cell>
          <table:table-cell office:value-type="float" office:value="186.53146916393121" table:style-name="ce29">
            <text:p>186.53</text:p>
          </table:table-cell>
          <table:table-cell office:value-type="float" office:value="6.9384517187177188" table:style-name="ce29">
            <text:p>6.94</text:p>
          </table:table-cell>
          <table:table-cell office:value-type="float" office:value="172.9321037952445" table:style-name="ce29">
            <text:p>172.93</text:p>
          </table:table-cell>
          <table:table-cell office:value-type="float" office:value="200.130834532618" table:style-name="ce29">
            <text:p>200.13</text:p>
          </table:table-cell>
          <table:table-cell office:value-type="float" office:value="3.7197217980521744" table:style-name="ce29">
            <text:p>3.72</text:p>
          </table:table-cell>
          <table:table-cell office:value-type="float" office:value="0.90292368887755992" table:style-name="ce29">
            <text:p>0.90</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Car or van passenger</text:p>
          </table:table-cell>
          <table:table-cell office:value-type="float" office:value="127.1417073909714" table:style-name="ce29">
            <text:p>127.14</text:p>
          </table:table-cell>
          <table:table-cell office:value-type="float" office:value="4.1980162470705729" table:style-name="ce29">
            <text:p>4.20</text:p>
          </table:table-cell>
          <table:table-cell office:value-type="float" office:value="118.9135955467131" table:style-name="ce29">
            <text:p>118.91</text:p>
          </table:table-cell>
          <table:table-cell office:value-type="float" office:value="135.36981923522981" table:style-name="ce29">
            <text:p>135.37</text:p>
          </table:table-cell>
          <table:table-cell office:value-type="float" office:value="3.301840389921241" table:style-name="ce29">
            <text:p>3.30</text:p>
          </table:table-cell>
          <table:table-cell office:value-type="float" office:value="0.89751432621159233" table:style-name="ce29">
            <text:p>0.90</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Motorcycle</text:p>
          </table:table-cell>
          <table:table-cell office:value-type="float" office:value="5.4179230389299624" table:style-name="ce29">
            <text:p>5.42</text:p>
          </table:table-cell>
          <table:table-cell office:value-type="float" office:value="1.4207582363113811" table:style-name="ce29">
            <text:p>1.42</text:p>
          </table:table-cell>
          <table:table-cell office:value-type="float" office:value="2.633236895759655" table:style-name="ce29">
            <text:p>2.63</text:p>
          </table:table-cell>
          <table:table-cell office:value-type="float" office:value="8.2026091821002698" table:style-name="ce29">
            <text:p>8.20</text:p>
          </table:table-cell>
          <table:table-cell office:value-type="float" office:value="26.223300443780023" table:style-name="ce29">
            <text:p>26.22</text:p>
          </table:table-cell>
          <table:table-cell office:value-type="float" office:value="0.88966388059214452" table:style-name="ce29">
            <text:p>0.89</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Motorcycle</text:p>
          </table:table-cell>
          <table:table-cell office:value-type="float" office:value="0.66051558657282183" table:style-name="ce29">
            <text:p>0.66</text:p>
          </table:table-cell>
          <table:table-cell office:value-type="float" office:value="0.40221044984911269" table:style-name="ce29">
            <text:p>[low]</text:p>
          </table:table-cell>
          <table:table-cell office:value-type="float" office:value="0" table:style-name="ce29">
            <text:p>0.00</text:p>
          </table:table-cell>
          <table:table-cell office:value-type="float" office:value="1.448848068277083" table:style-name="ce29">
            <text:p>1.45</text:p>
          </table:table-cell>
          <table:table-cell office:value-type="float" office:value="60.893407820402587" table:style-name="ce29">
            <text:p>60.89</text:p>
          </table:table-cell>
          <table:table-cell office:value-type="float" office:value="0.8389350737197302" table:style-name="ce29">
            <text:p>0.84</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Motorcycle</text:p>
          </table:table-cell>
          <table:table-cell office:value-type="float" office:value="2.977026725571581" table:style-name="ce29">
            <text:p>2.98</text:p>
          </table:table-cell>
          <table:table-cell office:value-type="float" office:value="0.72367814358068649" table:style-name="ce29">
            <text:p>0.72</text:p>
          </table:table-cell>
          <table:table-cell office:value-type="float" office:value="1.558617564153435" table:style-name="ce29">
            <text:p>1.56</text:p>
          </table:table-cell>
          <table:table-cell office:value-type="float" office:value="4.3954358869897261" table:style-name="ce29">
            <text:p>4.40</text:p>
          </table:table-cell>
          <table:table-cell office:value-type="float" office:value="24.308755355286312" table:style-name="ce29">
            <text:p>24.31</text:p>
          </table:table-cell>
          <table:table-cell office:value-type="float" office:value="0.88598793299690204" table:style-name="ce29">
            <text:p>0.89</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Other private transport [note 4]</text:p>
          </table:table-cell>
          <table:table-cell office:value-type="float" office:value="9.937843324824625" table:style-name="ce29">
            <text:p>9.94</text:p>
          </table:table-cell>
          <table:table-cell office:value-type="float" office:value="1.9258711884938089" table:style-name="ce29">
            <text:p>1.93</text:p>
          </table:table-cell>
          <table:table-cell office:value-type="float" office:value="6.1631357953767587" table:style-name="ce29">
            <text:p>6.16</text:p>
          </table:table-cell>
          <table:table-cell office:value-type="float" office:value="13.712550854272489" table:style-name="ce29">
            <text:p>13.71</text:p>
          </table:table-cell>
          <table:table-cell office:value-type="float" office:value="19.379166339672548" table:style-name="ce29">
            <text:p>19.38</text:p>
          </table:table-cell>
          <table:table-cell office:value-type="float" office:value="0.74406303976807608" table:style-name="ce29">
            <text:p>0.74</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Other private transport [note 4]</text:p>
          </table:table-cell>
          <table:table-cell office:value-type="float" office:value="3.620731939510196" table:style-name="ce29">
            <text:p>3.62</text:p>
          </table:table-cell>
          <table:table-cell office:value-type="float" office:value="0.70713804456357421" table:style-name="ce29">
            <text:p>0.71</text:p>
          </table:table-cell>
          <table:table-cell office:value-type="float" office:value="2.23474137216559" table:style-name="ce29">
            <text:p>2.23</text:p>
          </table:table-cell>
          <table:table-cell office:value-type="float" office:value="5.0067225068548016" table:style-name="ce29">
            <text:p>5.01</text:p>
          </table:table-cell>
          <table:table-cell office:value-type="float" office:value="19.530251241389447" table:style-name="ce29">
            <text:p>19.53</text:p>
          </table:table-cell>
          <table:table-cell office:value-type="float" office:value="0.85600562246525613" table:style-name="ce29">
            <text:p>0.86</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Other private transport [note 4]</text:p>
          </table:table-cell>
          <table:table-cell office:value-type="float" office:value="6.6967053634653482" table:style-name="ce29">
            <text:p>6.70</text:p>
          </table:table-cell>
          <table:table-cell office:value-type="float" office:value="1.0364539034097919" table:style-name="ce29">
            <text:p>1.04</text:p>
          </table:table-cell>
          <table:table-cell office:value-type="float" office:value="4.6652557127821552" table:style-name="ce29">
            <text:p>4.67</text:p>
          </table:table-cell>
          <table:table-cell office:value-type="float" office:value="8.7281550141485411" table:style-name="ce29">
            <text:p>8.73</text:p>
          </table:table-cell>
          <table:table-cell office:value-type="float" office:value="15.477071890668601" table:style-name="ce29">
            <text:p>15.48</text:p>
          </table:table-cell>
          <table:table-cell office:value-type="float" office:value="0.77864046513363416" table:style-name="ce29">
            <text:p>0.78</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Bus in London</text:p>
          </table:table-cell>
          <table:table-cell office:value-type="float" office:value="12.9082292072905" table:style-name="ce29">
            <text:p>12.91</text:p>
          </table:table-cell>
          <table:table-cell office:value-type="float" office:value="2.9868608424833321" table:style-name="ce29">
            <text:p>2.99</text:p>
          </table:table-cell>
          <table:table-cell office:value-type="float" office:value="7.0539819560231676" table:style-name="ce29">
            <text:p>7.05</text:p>
          </table:table-cell>
          <table:table-cell office:value-type="float" office:value="18.762476458557831" table:style-name="ce29">
            <text:p>18.76</text:p>
          </table:table-cell>
          <table:table-cell office:value-type="float" office:value="23.139198990953531" table:style-name="ce29">
            <text:p>23.14</text:p>
          </table:table-cell>
          <table:table-cell office:value-type="float" office:value="1.1712936426014731"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Bus in London</text:p>
          </table:table-cell>
          <table:table-cell office:value-type="float" office:value="17.649904922195219" table:style-name="ce29">
            <text:p>17.65</text:p>
          </table:table-cell>
          <table:table-cell office:value-type="float" office:value="2.642306685193315" table:style-name="ce29">
            <text:p>2.64</text:p>
          </table:table-cell>
          <table:table-cell office:value-type="float" office:value="12.47098381921632" table:style-name="ce29">
            <text:p>12.47</text:p>
          </table:table-cell>
          <table:table-cell office:value-type="float" office:value="22.828826025174109" table:style-name="ce29">
            <text:p>22.83</text:p>
          </table:table-cell>
          <table:table-cell office:value-type="float" office:value="14.970656764674947" table:style-name="ce29">
            <text:p>14.97</text:p>
          </table:table-cell>
          <table:table-cell office:value-type="float" office:value="0.99978504338489438" table:style-name="ce29">
            <text:p>1.00</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Bus in London</text:p>
          </table:table-cell>
          <table:table-cell office:value-type="float" office:value="15.34105399422721" table:style-name="ce29">
            <text:p>15.34</text:p>
          </table:table-cell>
          <table:table-cell office:value-type="float" office:value="2.057644751068207" table:style-name="ce29">
            <text:p>2.06</text:p>
          </table:table-cell>
          <table:table-cell office:value-type="float" office:value="11.308070282133521" table:style-name="ce29">
            <text:p>11.31</text:p>
          </table:table-cell>
          <table:table-cell office:value-type="float" office:value="19.374037706320891" table:style-name="ce29">
            <text:p>19.37</text:p>
          </table:table-cell>
          <table:table-cell office:value-type="float" office:value="13.412668724342488" table:style-name="ce29">
            <text:p>13.41</text:p>
          </table:table-cell>
          <table:table-cell office:value-type="float" office:value="1.123489343302368" table:style-name="ce29">
            <text:p>1.12</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Other local bus</text:p>
          </table:table-cell>
          <table:table-cell office:value-type="float" office:value="26.110639131255429" table:style-name="ce29">
            <text:p>26.11</text:p>
          </table:table-cell>
          <table:table-cell office:value-type="float" office:value="3.1114407187302899" table:style-name="ce29">
            <text:p>3.11</text:p>
          </table:table-cell>
          <table:table-cell office:value-type="float" office:value="20.012215322544069" table:style-name="ce29">
            <text:p>20.01</text:p>
          </table:table-cell>
          <table:table-cell office:value-type="float" office:value="32.209062939966799" table:style-name="ce29">
            <text:p>32.21</text:p>
          </table:table-cell>
          <table:table-cell office:value-type="float" office:value="11.916371342307654" table:style-name="ce29">
            <text:p>11.92</text:p>
          </table:table-cell>
          <table:table-cell office:value-type="float" office:value="0.99649710442970896" table:style-name="ce29">
            <text:p>1.00</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Other local bus</text:p>
          </table:table-cell>
          <table:table-cell office:value-type="float" office:value="36.262079032048838" table:style-name="ce29">
            <text:p>36.26</text:p>
          </table:table-cell>
          <table:table-cell office:value-type="float" office:value="3.2079652066479878" table:style-name="ce29">
            <text:p>3.21</text:p>
          </table:table-cell>
          <table:table-cell office:value-type="float" office:value="29.974467227018781" table:style-name="ce29">
            <text:p>29.97</text:p>
          </table:table-cell>
          <table:table-cell office:value-type="float" office:value="42.549690837078892" table:style-name="ce29">
            <text:p>42.55</text:p>
          </table:table-cell>
          <table:table-cell office:value-type="float" office:value="8.8466113700010194" table:style-name="ce29">
            <text:p>8.85</text:p>
          </table:table-cell>
          <table:table-cell office:value-type="float" office:value="0.98164496919499666" table:style-name="ce29">
            <text:p>0.98</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Other local bus</text:p>
          </table:table-cell>
          <table:table-cell office:value-type="float" office:value="31.319066720708339" table:style-name="ce29">
            <text:p>31.32</text:p>
          </table:table-cell>
          <table:table-cell office:value-type="float" office:value="2.3434116319891372" table:style-name="ce29">
            <text:p>2.34</text:p>
          </table:table-cell>
          <table:table-cell office:value-type="float" office:value="26.725979922009628" table:style-name="ce29">
            <text:p>26.73</text:p>
          </table:table-cell>
          <table:table-cell office:value-type="float" office:value="35.912153519407042" table:style-name="ce29">
            <text:p>35.91</text:p>
          </table:table-cell>
          <table:table-cell office:value-type="float" office:value="7.4823801516398971" table:style-name="ce29">
            <text:p>7.48</text:p>
          </table:table-cell>
          <table:table-cell office:value-type="float" office:value="1.0351393468632759" table:style-name="ce29">
            <text:p>1.04</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Non-local bus</text:p>
          </table:table-cell>
          <table:table-cell office:value-type="float" office:value="0.53276902966843043" table:style-name="ce29">
            <text:p>0.53</text:p>
          </table:table-cell>
          <table:table-cell office:value-type="float" office:value="0.29153039547820331" table:style-name="ce29">
            <text:p>[low]</text:p>
          </table:table-cell>
          <table:table-cell office:value-type="float" office:value="0" table:style-name="ce29">
            <text:p>0.00</text:p>
          </table:table-cell>
          <table:table-cell office:value-type="float" office:value="1.1041686048057091" table:style-name="ce29">
            <text:p>1.10</text:p>
          </table:table-cell>
          <table:table-cell office:value-type="float" office:value="54.719846545816985" table:style-name="ce29">
            <text:p>54.72</text:p>
          </table:table-cell>
          <table:table-cell office:value-type="float" office:value="0.919195280511513" table:style-name="ce29">
            <text:p>0.92</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Non-local bus</text:p>
          </table:table-cell>
          <table:table-cell office:value-type="float" office:value="0.72690679554135229" table:style-name="ce29">
            <text:p>0.73</text:p>
          </table:table-cell>
          <table:table-cell office:value-type="float" office:value="0.2455736148554519" table:style-name="ce29">
            <text:p>[low]</text:p>
          </table:table-cell>
          <table:table-cell office:value-type="float" office:value="0.24558251042466661" table:style-name="ce29">
            <text:p>[low]</text:p>
          </table:table-cell>
          <table:table-cell office:value-type="float" office:value="1.2082310806580381" table:style-name="ce29">
            <text:p>1.21</text:p>
          </table:table-cell>
          <table:table-cell office:value-type="float" office:value="33.783370352531215" table:style-name="ce29">
            <text:p>33.78</text:p>
          </table:table-cell>
          <table:table-cell office:value-type="float" office:value="0.8520376915393657" table:style-name="ce29">
            <text:p>0.85</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Non-local bus</text:p>
          </table:table-cell>
          <table:table-cell office:value-type="float" office:value="0.63237583479252379" table:style-name="ce29">
            <text:p>0.63</text:p>
          </table:table-cell>
          <table:table-cell office:value-type="float" office:value="0.22135788103174189" table:style-name="ce29">
            <text:p>[low]</text:p>
          </table:table-cell>
          <table:table-cell office:value-type="float" office:value="0.19851438797030971" table:style-name="ce29">
            <text:p>[low]</text:p>
          </table:table-cell>
          <table:table-cell office:value-type="float" office:value="1.0662372816147381" table:style-name="ce29">
            <text:p>1.07</text:p>
          </table:table-cell>
          <table:table-cell office:value-type="float" office:value="35.004165063386274" table:style-name="ce29">
            <text:p>35.00</text:p>
          </table:table-cell>
          <table:table-cell office:value-type="float" office:value="1.0353794313181599" table:style-name="ce29">
            <text:p>1.04</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London Underground</text:p>
          </table:table-cell>
          <table:table-cell office:value-type="float" office:value="12.53152003157131" table:style-name="ce29">
            <text:p>12.53</text:p>
          </table:table-cell>
          <table:table-cell office:value-type="float" office:value="1.8489023148363251" table:style-name="ce29">
            <text:p>1.85</text:p>
          </table:table-cell>
          <table:table-cell office:value-type="float" office:value="8.9076714944921118" table:style-name="ce29">
            <text:p>8.91</text:p>
          </table:table-cell>
          <table:table-cell office:value-type="float" office:value="16.155368568650509" table:style-name="ce29">
            <text:p>16.16</text:p>
          </table:table-cell>
          <table:table-cell office:value-type="float" office:value="14.754014757813014" table:style-name="ce29">
            <text:p>14.75</text:p>
          </table:table-cell>
          <table:table-cell office:value-type="float" office:value="0.98460700017317571" table:style-name="ce29">
            <text:p>0.98</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London Underground</text:p>
          </table:table-cell>
          <table:table-cell office:value-type="float" office:value="10.606459503528381" table:style-name="ce29">
            <text:p>10.61</text:p>
          </table:table-cell>
          <table:table-cell office:value-type="float" office:value="1.8277595241197331" table:style-name="ce29">
            <text:p>1.83</text:p>
          </table:table-cell>
          <table:table-cell office:value-type="float" office:value="7.0240508362536982" table:style-name="ce29">
            <text:p>7.02</text:p>
          </table:table-cell>
          <table:table-cell office:value-type="float" office:value="14.188868170803049" table:style-name="ce29">
            <text:p>14.19</text:p>
          </table:table-cell>
          <table:table-cell office:value-type="float" office:value="17.232513106863834" table:style-name="ce29">
            <text:p>17.23</text:p>
          </table:table-cell>
          <table:table-cell office:value-type="float" office:value="1.0921042133417851"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London Underground</text:p>
          </table:table-cell>
          <table:table-cell office:value-type="float" office:value="11.54382385609162" table:style-name="ce29">
            <text:p>11.54</text:p>
          </table:table-cell>
          <table:table-cell office:value-type="float" office:value="1.3609507387661051" table:style-name="ce29">
            <text:p>1.36</text:p>
          </table:table-cell>
          <table:table-cell office:value-type="float" office:value="8.8763604081100489" table:style-name="ce29">
            <text:p>8.88</text:p>
          </table:table-cell>
          <table:table-cell office:value-type="float" office:value="14.21128730407318" table:style-name="ce29">
            <text:p>14.21</text:p>
          </table:table-cell>
          <table:table-cell office:value-type="float" office:value="11.789427452567528" table:style-name="ce29">
            <text:p>11.79</text:p>
          </table:table-cell>
          <table:table-cell office:value-type="float" office:value="1.0885074419165359"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Surface Rail</text:p>
          </table:table-cell>
          <table:table-cell office:value-type="float" office:value="13.334958916071329" table:style-name="ce29">
            <text:p>13.33</text:p>
          </table:table-cell>
          <table:table-cell office:value-type="float" office:value="1.4168290175189171" table:style-name="ce29">
            <text:p>1.42</text:p>
          </table:table-cell>
          <table:table-cell office:value-type="float" office:value="10.55797404173425" table:style-name="ce29">
            <text:p>10.56</text:p>
          </table:table-cell>
          <table:table-cell office:value-type="float" office:value="16.1119437904084" table:style-name="ce29">
            <text:p>16.11</text:p>
          </table:table-cell>
          <table:table-cell office:value-type="float" office:value="10.624922254626153" table:style-name="ce29">
            <text:p>10.62</text:p>
          </table:table-cell>
          <table:table-cell office:value-type="float" office:value="0.94720127373941987" table:style-name="ce29">
            <text:p>0.95</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Surface Rail</text:p>
          </table:table-cell>
          <table:table-cell office:value-type="float" office:value="13.39601157274522" table:style-name="ce29">
            <text:p>13.40</text:p>
          </table:table-cell>
          <table:table-cell office:value-type="float" office:value="1.7189497119569701" table:style-name="ce29">
            <text:p>1.72</text:p>
          </table:table-cell>
          <table:table-cell office:value-type="float" office:value="10.02687013730956" table:style-name="ce29">
            <text:p>10.03</text:p>
          </table:table-cell>
          <table:table-cell office:value-type="float" office:value="16.765153008180881" table:style-name="ce29">
            <text:p>16.77</text:p>
          </table:table-cell>
          <table:table-cell office:value-type="float" office:value="12.831802231749705" table:style-name="ce29">
            <text:p>12.83</text:p>
          </table:table-cell>
          <table:table-cell office:value-type="float" office:value="1.0511153096110091"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Surface Rail</text:p>
          </table:table-cell>
          <table:table-cell office:value-type="float" office:value="13.366283372950081" table:style-name="ce29">
            <text:p>13.37</text:p>
          </table:table-cell>
          <table:table-cell office:value-type="float" office:value="1.2158767669456509" table:style-name="ce29">
            <text:p>1.22</text:p>
          </table:table-cell>
          <table:table-cell office:value-type="float" office:value="10.98316490973661" table:style-name="ce29">
            <text:p>10.98</text:p>
          </table:table-cell>
          <table:table-cell office:value-type="float" office:value="15.74940183616356" table:style-name="ce29">
            <text:p>15.75</text:p>
          </table:table-cell>
          <table:table-cell office:value-type="float" office:value="9.0965957627852845" table:style-name="ce29">
            <text:p>9.10</text:p>
          </table:table-cell>
          <table:table-cell office:value-type="float" office:value="1.0947470197623479"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Taxi or minicab</text:p>
          </table:table-cell>
          <table:table-cell office:value-type="float" office:value="9.9417939800504485" table:style-name="ce29">
            <text:p>9.94</text:p>
          </table:table-cell>
          <table:table-cell office:value-type="float" office:value="2.0624339106926479" table:style-name="ce29">
            <text:p>2.06</text:p>
          </table:table-cell>
          <table:table-cell office:value-type="float" office:value="5.8994235150928587" table:style-name="ce29">
            <text:p>5.90</text:p>
          </table:table-cell>
          <table:table-cell office:value-type="float" office:value="13.984164445008039" table:style-name="ce29">
            <text:p>13.98</text:p>
          </table:table-cell>
          <table:table-cell office:value-type="float" office:value="20.745088007568853" table:style-name="ce29">
            <text:p>20.75</text:p>
          </table:table-cell>
          <table:table-cell office:value-type="float" office:value="0.99829108006036205" table:style-name="ce29">
            <text:p>1.00</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Taxi or minicab</text:p>
          </table:table-cell>
          <table:table-cell office:value-type="float" office:value="9.1472988741146075" table:style-name="ce29">
            <text:p>9.15</text:p>
          </table:table-cell>
          <table:table-cell office:value-type="float" office:value="1.318534801279881" table:style-name="ce29">
            <text:p>1.32</text:p>
          </table:table-cell>
          <table:table-cell office:value-type="float" office:value="6.5629706636060412" table:style-name="ce29">
            <text:p>6.56</text:p>
          </table:table-cell>
          <table:table-cell office:value-type="float" office:value="11.73162708462317" table:style-name="ce29">
            <text:p>11.73</text:p>
          </table:table-cell>
          <table:table-cell office:value-type="float" office:value="14.414471631741732" table:style-name="ce29">
            <text:p>14.41</text:p>
          </table:table-cell>
          <table:table-cell office:value-type="float" office:value="1.0589648967930889"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Taxi or minicab</text:p>
          </table:table-cell>
          <table:table-cell office:value-type="float" office:value="9.5341601596386116" table:style-name="ce29">
            <text:p>9.53</text:p>
          </table:table-cell>
          <table:table-cell office:value-type="float" office:value="1.3787182149960959" table:style-name="ce29">
            <text:p>1.38</text:p>
          </table:table-cell>
          <table:table-cell office:value-type="float" office:value="6.8318724582462629" table:style-name="ce29">
            <text:p>6.83</text:p>
          </table:table-cell>
          <table:table-cell office:value-type="float" office:value="12.23644786103096" table:style-name="ce29">
            <text:p>12.24</text:p>
          </table:table-cell>
          <table:table-cell office:value-type="float" office:value="14.460824990466236" table:style-name="ce29">
            <text:p>14.46</text:p>
          </table:table-cell>
          <table:table-cell office:value-type="float" office:value="1.1570885957632151"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Other public transport [note 5]</text:p>
          </table:table-cell>
          <table:table-cell office:value-type="float" office:value="1.523840663729626" table:style-name="ce29">
            <text:p>1.52</text:p>
          </table:table-cell>
          <table:table-cell office:value-type="float" office:value="0.34833406323573102" table:style-name="ce29">
            <text:p>[low]</text:p>
          </table:table-cell>
          <table:table-cell office:value-type="float" office:value="0.84110589978759276" table:style-name="ce29">
            <text:p>0.84</text:p>
          </table:table-cell>
          <table:table-cell office:value-type="float" office:value="2.206575427671658" table:style-name="ce29">
            <text:p>2.21</text:p>
          </table:table-cell>
          <table:table-cell office:value-type="float" office:value="22.858955763995525" table:style-name="ce29">
            <text:p>22.86</text:p>
          </table:table-cell>
          <table:table-cell office:value-type="float" office:value="0.86576455495464222" table:style-name="ce29">
            <text:p>0.87</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Other public transport [note 5]</text:p>
          </table:table-cell>
          <table:table-cell office:value-type="float" office:value="2.6040531489685619" table:style-name="ce29">
            <text:p>2.60</text:p>
          </table:table-cell>
          <table:table-cell office:value-type="float" office:value="0.69910344278751624" table:style-name="ce29">
            <text:p>0.70</text:p>
          </table:table-cell>
          <table:table-cell office:value-type="float" office:value="1.2338104011050299" table:style-name="ce29">
            <text:p>1.23</text:p>
          </table:table-cell>
          <table:table-cell office:value-type="float" office:value="3.9742958968320941" table:style-name="ce29">
            <text:p>3.97</text:p>
          </table:table-cell>
          <table:table-cell office:value-type="float" office:value="26.846742473917008" table:style-name="ce29">
            <text:p>26.85</text:p>
          </table:table-cell>
          <table:table-cell office:value-type="float" office:value="1.048128704396438"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Other public transport [note 5]</text:p>
          </table:table-cell>
          <table:table-cell office:value-type="float" office:value="2.0780682970085498" table:style-name="ce29">
            <text:p>2.08</text:p>
          </table:table-cell>
          <table:table-cell office:value-type="float" office:value="0.41902762243739322" table:style-name="ce29">
            <text:p>[low]</text:p>
          </table:table-cell>
          <table:table-cell office:value-type="float" office:value="1.2567741570312589" table:style-name="ce29">
            <text:p>1.26</text:p>
          </table:table-cell>
          <table:table-cell office:value-type="float" office:value="2.89936243698584" table:style-name="ce29">
            <text:p>2.90</text:p>
          </table:table-cell>
          <table:table-cell office:value-type="float" office:value="20.164285410667098" table:style-name="ce29">
            <text:p>20.16</text:p>
          </table:table-cell>
          <table:table-cell office:value-type="float" office:value="1.061961120143738"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All modes</text:p>
          </table:table-cell>
          <table:table-cell office:value-type="float" office:value="1001.311052660671" table:style-name="ce29">
            <text:p>1,001.31</text:p>
          </table:table-cell>
          <table:table-cell office:value-type="float" office:value="19.57714800328198" table:style-name="ce29">
            <text:p>19.58</text:p>
          </table:table-cell>
          <table:table-cell office:value-type="float" office:value="962.93984257423824" table:style-name="ce29">
            <text:p>962.94</text:p>
          </table:table-cell>
          <table:table-cell office:value-type="float" office:value="1039.682262747104" table:style-name="ce29">
            <text:p>1,039.68</text:p>
          </table:table-cell>
          <table:table-cell office:value-type="float" office:value="1.9551514937602887" table:style-name="ce29">
            <text:p>1.96</text:p>
          </table:table-cell>
          <table:table-cell office:value-type="float" office:value="0.95108528470781473" table:style-name="ce29">
            <text:p>0.95</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All modes</text:p>
          </table:table-cell>
          <table:table-cell office:value-type="float" office:value="1005.661484216726" table:style-name="ce29">
            <text:p>1,005.66</text:p>
          </table:table-cell>
          <table:table-cell office:value-type="float" office:value="19.88662823918709" table:style-name="ce29">
            <text:p>19.89</text:p>
          </table:table-cell>
          <table:table-cell office:value-type="float" office:value="966.68369286791915" table:style-name="ce29">
            <text:p>966.68</text:p>
          </table:table-cell>
          <table:table-cell office:value-type="float" office:value="1044.639275565532" table:style-name="ce29">
            <text:p>1,044.64</text:p>
          </table:table-cell>
          <table:table-cell office:value-type="float" office:value="1.9774674233125351" table:style-name="ce29">
            <text:p>1.98</text:p>
          </table:table-cell>
          <table:table-cell office:value-type="float" office:value="0.96928976552817314" table:style-name="ce29">
            <text:p>0.97</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All modes</text:p>
          </table:table-cell>
          <table:table-cell office:value-type="float" office:value="1003.54314071557" table:style-name="ce29">
            <text:p>1,003.54</text:p>
          </table:table-cell>
          <table:table-cell office:value-type="float" office:value="15.290022773840191" table:style-name="ce29">
            <text:p>15.29</text:p>
          </table:table-cell>
          <table:table-cell office:value-type="float" office:value="973.57469607884275" table:style-name="ce29">
            <text:p>973.57</text:p>
          </table:table-cell>
          <table:table-cell office:value-type="float" office:value="1033.5115853522959" table:style-name="ce29">
            <text:p>1,033.51</text:p>
          </table:table-cell>
          <table:table-cell office:value-type="float" office:value="1.5236039342501748" table:style-name="ce29">
            <text:p>1.52</text:p>
          </table:table-cell>
          <table:table-cell office:value-type="float" office:value="1.0516226897966401"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Walk [note 2]</text:p>
          </table:table-cell>
          <table:table-cell office:value-type="float" office:value="283.52957408141629" table:style-name="ce29">
            <text:p>283.53</text:p>
          </table:table-cell>
          <table:table-cell office:value-type="float" office:value="11.23847456275718" table:style-name="ce29">
            <text:p>11.24</text:p>
          </table:table-cell>
          <table:table-cell office:value-type="float" office:value="261.50216393841231" table:style-name="ce29">
            <text:p>261.50</text:p>
          </table:table-cell>
          <table:table-cell office:value-type="float" office:value="305.55698422442038" table:style-name="ce29">
            <text:p>305.56</text:p>
          </table:table-cell>
          <table:table-cell office:value-type="float" office:value="3.9637750662052702" table:style-name="ce29">
            <text:p>3.96</text:p>
          </table:table-cell>
          <table:table-cell office:value-type="float" office:value="0.84627604515072929" table:style-name="ce29">
            <text:p>0.85</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Walk [note 2]</text:p>
          </table:table-cell>
          <table:table-cell office:value-type="float" office:value="271.04928968768462" table:style-name="ce29">
            <text:p>271.05</text:p>
          </table:table-cell>
          <table:table-cell office:value-type="float" office:value="12.330647238028391" table:style-name="ce29">
            <text:p>12.33</text:p>
          </table:table-cell>
          <table:table-cell office:value-type="float" office:value="246.88122110114901" table:style-name="ce29">
            <text:p>246.88</text:p>
          </table:table-cell>
          <table:table-cell office:value-type="float" office:value="295.21735827422032" table:style-name="ce29">
            <text:p>295.22</text:p>
          </table:table-cell>
          <table:table-cell office:value-type="float" office:value="4.5492269144982176" table:style-name="ce29">
            <text:p>4.55</text:p>
          </table:table-cell>
          <table:table-cell office:value-type="float" office:value="0.95069806266716239" table:style-name="ce29">
            <text:p>0.95</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Walk [note 2]</text:p>
          </table:table-cell>
          <table:table-cell office:value-type="float" office:value="276.69723586263621" table:style-name="ce29">
            <text:p>276.70</text:p>
          </table:table-cell>
          <table:table-cell office:value-type="float" office:value="9.227187543217461" table:style-name="ce29">
            <text:p>9.23</text:p>
          </table:table-cell>
          <table:table-cell office:value-type="float" office:value="258.61194827793003" table:style-name="ce29">
            <text:p>258.61</text:p>
          </table:table-cell>
          <table:table-cell office:value-type="float" office:value="294.78252344734238" table:style-name="ce29">
            <text:p>294.78</text:p>
          </table:table-cell>
          <table:table-cell office:value-type="float" office:value="3.3347595665170338" table:style-name="ce29">
            <text:p>3.33</text:p>
          </table:table-cell>
          <table:table-cell office:value-type="float" office:value="0.99246228829049987" table:style-name="ce29">
            <text:p>0.99</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Walks of a mile or more</text:p>
          </table:table-cell>
          <table:table-cell office:value-type="float" office:value="79.898426821170119" table:style-name="ce29">
            <text:p>79.90</text:p>
          </table:table-cell>
          <table:table-cell office:value-type="float" office:value="3.9116677801633979" table:style-name="ce29">
            <text:p>3.91</text:p>
          </table:table-cell>
          <table:table-cell office:value-type="float" office:value="72.231557972049856" table:style-name="ce29">
            <text:p>72.23</text:p>
          </table:table-cell>
          <table:table-cell office:value-type="float" office:value="87.565295670290382" table:style-name="ce29">
            <text:p>87.57</text:p>
          </table:table-cell>
          <table:table-cell office:value-type="float" office:value="4.8958007507689141" table:style-name="ce29">
            <text:p>4.90</text:p>
          </table:table-cell>
          <table:table-cell office:value-type="float" office:value="0.77473717620007487" table:style-name="ce29">
            <text:p>0.77</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Walks of a mile or more</text:p>
          </table:table-cell>
          <table:table-cell office:value-type="float" office:value="65.492521670423784" table:style-name="ce29">
            <text:p>65.49</text:p>
          </table:table-cell>
          <table:table-cell office:value-type="float" office:value="3.9077310704948069" table:style-name="ce29">
            <text:p>3.91</text:p>
          </table:table-cell>
          <table:table-cell office:value-type="float" office:value="57.833368772253962" table:style-name="ce29">
            <text:p>57.83</text:p>
          </table:table-cell>
          <table:table-cell office:value-type="float" office:value="73.151674568593606" table:style-name="ce29">
            <text:p>73.15</text:p>
          </table:table-cell>
          <table:table-cell office:value-type="float" office:value="5.9666828682510875" table:style-name="ce29">
            <text:p>5.97</text:p>
          </table:table-cell>
          <table:table-cell office:value-type="float" office:value="0.92426818803325406" table:style-name="ce29">
            <text:p>0.92</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Walks of a mile or more</text:p>
          </table:table-cell>
          <table:table-cell office:value-type="float" office:value="72.066196720936659" table:style-name="ce29">
            <text:p>72.07</text:p>
          </table:table-cell>
          <table:table-cell office:value-type="float" office:value="2.9950511450994659" table:style-name="ce29">
            <text:p>3.00</text:p>
          </table:table-cell>
          <table:table-cell office:value-type="float" office:value="66.195896476541705" table:style-name="ce29">
            <text:p>66.20</text:p>
          </table:table-cell>
          <table:table-cell office:value-type="float" office:value="77.936496965331614" table:style-name="ce29">
            <text:p>77.94</text:p>
          </table:table-cell>
          <table:table-cell office:value-type="float" office:value="4.1559722607497394" table:style-name="ce29">
            <text:p>4.16</text:p>
          </table:table-cell>
          <table:table-cell office:value-type="float" office:value="0.92010889632606063" table:style-name="ce29">
            <text:p>0.92</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Pedal cycle [note 3]</text:p>
          </table:table-cell>
          <table:table-cell office:value-type="float" office:value="10.977528554616841" table:style-name="ce29">
            <text:p>10.98</text:p>
          </table:table-cell>
          <table:table-cell office:value-type="float" office:value="1.901600200302481" table:style-name="ce29">
            <text:p>1.90</text:p>
          </table:table-cell>
          <table:table-cell office:value-type="float" office:value="7.2503921620239726" table:style-name="ce29">
            <text:p>7.25</text:p>
          </table:table-cell>
          <table:table-cell office:value-type="float" office:value="14.7046649472097" table:style-name="ce29">
            <text:p>14.70</text:p>
          </table:table-cell>
          <table:table-cell office:value-type="float" office:value="17.322662299090275" table:style-name="ce29">
            <text:p>17.32</text:p>
          </table:table-cell>
          <table:table-cell office:value-type="float" office:value="0.91481695779722527" table:style-name="ce29">
            <text:p>0.91</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Pedal cycle [note 3]</text:p>
          </table:table-cell>
          <table:table-cell office:value-type="float" office:value="1.5607966300184599" table:style-name="ce29">
            <text:p>1.56</text:p>
          </table:table-cell>
          <table:table-cell office:value-type="float" office:value="0.53154302391102315" table:style-name="ce29">
            <text:p>0.53</text:p>
          </table:table-cell>
          <table:table-cell office:value-type="float" office:value="0.51897230315285503" table:style-name="ce29">
            <text:p>0.52</text:p>
          </table:table-cell>
          <table:table-cell office:value-type="float" office:value="2.6026209568840661" table:style-name="ce29">
            <text:p>2.60</text:p>
          </table:table-cell>
          <table:table-cell office:value-type="float" office:value="34.055879778824" table:style-name="ce29">
            <text:p>34.06</text:p>
          </table:table-cell>
          <table:table-cell office:value-type="float" office:value="0.80371846252242329" table:style-name="ce29">
            <text:p>0.80</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Pedal cycle [note 3]</text:p>
          </table:table-cell>
          <table:table-cell office:value-type="float" office:value="5.8411118574077143" table:style-name="ce29">
            <text:p>5.84</text:p>
          </table:table-cell>
          <table:table-cell office:value-type="float" office:value="0.97229449426469583" table:style-name="ce29">
            <text:p>0.97</text:p>
          </table:table-cell>
          <table:table-cell office:value-type="float" office:value="3.9354146486489099" table:style-name="ce29">
            <text:p>3.94</text:p>
          </table:table-cell>
          <table:table-cell office:value-type="float" office:value="7.7468090661665183" table:style-name="ce29">
            <text:p>7.75</text:p>
          </table:table-cell>
          <table:table-cell office:value-type="float" office:value="16.64570920742819" table:style-name="ce29">
            <text:p>16.65</text:p>
          </table:table-cell>
          <table:table-cell office:value-type="float" office:value="0.95788531702765467" table:style-name="ce29">
            <text:p>0.96</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Car or van driver</text:p>
          </table:table-cell>
          <table:table-cell office:value-type="float" office:value="457.61856447069169" table:style-name="ce29">
            <text:p>457.62</text:p>
          </table:table-cell>
          <table:table-cell office:value-type="float" office:value="11.22471046460493" table:style-name="ce29">
            <text:p>11.22</text:p>
          </table:table-cell>
          <table:table-cell office:value-type="float" office:value="435.61813196006602" table:style-name="ce29">
            <text:p>435.62</text:p>
          </table:table-cell>
          <table:table-cell office:value-type="float" office:value="479.61899698131742" table:style-name="ce29">
            <text:p>479.62</text:p>
          </table:table-cell>
          <table:table-cell office:value-type="float" office:value="2.4528529513631261" table:style-name="ce29">
            <text:p>2.45</text:p>
          </table:table-cell>
          <table:table-cell office:value-type="float" office:value="0.83507395877730894" table:style-name="ce29">
            <text:p>0.84</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Car or van driver</text:p>
          </table:table-cell>
          <table:table-cell office:value-type="float" office:value="243.75450082307469" table:style-name="ce29">
            <text:p>243.75</text:p>
          </table:table-cell>
          <table:table-cell office:value-type="float" office:value="9.0505410200293106" table:style-name="ce29">
            <text:p>9.05</text:p>
          </table:table-cell>
          <table:table-cell office:value-type="float" office:value="226.01544042381721" table:style-name="ce29">
            <text:p>226.02</text:p>
          </table:table-cell>
          <table:table-cell office:value-type="float" office:value="261.49356122233212" table:style-name="ce29">
            <text:p>261.49</text:p>
          </table:table-cell>
          <table:table-cell office:value-type="float" office:value="3.7129739100073076" table:style-name="ce29">
            <text:p>3.71</text:p>
          </table:table-cell>
          <table:table-cell office:value-type="float" office:value="0.92723898144976535" table:style-name="ce29">
            <text:p>0.93</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Car or van driver</text:p>
          </table:table-cell>
          <table:table-cell office:value-type="float" office:value="341.07790866289002" table:style-name="ce29">
            <text:p>341.08</text:p>
          </table:table-cell>
          <table:table-cell office:value-type="float" office:value="6.876412255120238" table:style-name="ce29">
            <text:p>6.88</text:p>
          </table:table-cell>
          <table:table-cell office:value-type="float" office:value="327.60014064285429" table:style-name="ce29">
            <text:p>327.60</text:p>
          </table:table-cell>
          <table:table-cell office:value-type="float" office:value="354.55567668292571" table:style-name="ce29">
            <text:p>354.56</text:p>
          </table:table-cell>
          <table:table-cell office:value-type="float" office:value="2.0160825666128539" table:style-name="ce29">
            <text:p>2.02</text:p>
          </table:table-cell>
          <table:table-cell office:value-type="float" office:value="0.82500224310034587" table:style-name="ce29">
            <text:p>0.83</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Car or van passenger</text:p>
          </table:table-cell>
          <table:table-cell office:value-type="float" office:value="74.442048993319332" table:style-name="ce29">
            <text:p>74.44</text:p>
          </table:table-cell>
          <table:table-cell office:value-type="float" office:value="3.8917346248891551" table:style-name="ce29">
            <text:p>3.89</text:p>
          </table:table-cell>
          <table:table-cell office:value-type="float" office:value="66.814249128536588" table:style-name="ce29">
            <text:p>66.81</text:p>
          </table:table-cell>
          <table:table-cell office:value-type="float" office:value="82.069848858102077" table:style-name="ce29">
            <text:p>82.07</text:p>
          </table:table-cell>
          <table:table-cell office:value-type="float" office:value="5.2278714483509336" table:style-name="ce29">
            <text:p>5.23</text:p>
          </table:table-cell>
          <table:table-cell office:value-type="float" office:value="0.82568720941252283" table:style-name="ce29">
            <text:p>0.83</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Car or van passenger</text:p>
          </table:table-cell>
          <table:table-cell office:value-type="float" office:value="199.61674355397469" table:style-name="ce29">
            <text:p>199.62</text:p>
          </table:table-cell>
          <table:table-cell office:value-type="float" office:value="6.2357425264715136" table:style-name="ce29">
            <text:p>6.24</text:p>
          </table:table-cell>
          <table:table-cell office:value-type="float" office:value="187.39468820209049" table:style-name="ce29">
            <text:p>187.39</text:p>
          </table:table-cell>
          <table:table-cell office:value-type="float" office:value="211.83879890585879" table:style-name="ce29">
            <text:p>211.84</text:p>
          </table:table-cell>
          <table:table-cell office:value-type="float" office:value="3.1238574557676926" table:style-name="ce29">
            <text:p>3.12</text:p>
          </table:table-cell>
          <table:table-cell office:value-type="float" office:value="0.86594917750170386" table:style-name="ce29">
            <text:p>0.87</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Car or van passenger</text:p>
          </table:table-cell>
          <table:table-cell office:value-type="float" office:value="142.6653866483779" table:style-name="ce29">
            <text:p>142.67</text:p>
          </table:table-cell>
          <table:table-cell office:value-type="float" office:value="3.6437372079650792" table:style-name="ce29">
            <text:p>3.64</text:p>
          </table:table-cell>
          <table:table-cell office:value-type="float" office:value="135.5236617207664" table:style-name="ce29">
            <text:p>135.52</text:p>
          </table:table-cell>
          <table:table-cell office:value-type="float" office:value="149.8071115759895" table:style-name="ce29">
            <text:p>149.81</text:p>
          </table:table-cell>
          <table:table-cell office:value-type="float" office:value="2.5540443225697507" table:style-name="ce29">
            <text:p>2.55</text:p>
          </table:table-cell>
          <table:table-cell office:value-type="float" office:value="0.7899214455344985" table:style-name="ce29">
            <text:p>0.79</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Motorcycle</text:p>
          </table:table-cell>
          <table:table-cell office:value-type="float" office:value="1.2240142188832519" table:style-name="ce29">
            <text:p>1.22</text:p>
          </table:table-cell>
          <table:table-cell office:value-type="float" office:value="0.38425710584592121" table:style-name="ce29">
            <text:p>[low]</text:p>
          </table:table-cell>
          <table:table-cell office:value-type="float" office:value="0.4708702914252465" table:style-name="ce29">
            <text:p>[low]</text:p>
          </table:table-cell>
          <table:table-cell office:value-type="float" office:value="1.9771581463412571" table:style-name="ce29">
            <text:p>1.98</text:p>
          </table:table-cell>
          <table:table-cell office:value-type="float" office:value="31.393189712820824" table:style-name="ce29">
            <text:p>31.39</text:p>
          </table:table-cell>
          <table:table-cell office:value-type="float" office:value="0.79487572825562081" table:style-name="ce29">
            <text:p>0.79</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Motorcycle</text:p>
          </table:table-cell>
          <table:table-cell office:value-type="float" office:value="4.2955737733497562E-2" table:style-name="ce29">
            <text:p>[low]</text:p>
          </table:table-cell>
          <table:table-cell office:value-type="float" office:value="4.3151901435360039E-2" table:style-name="ce29">
            <text:p>[low]</text:p>
          </table:table-cell>
          <table:table-cell office:value-type="float" office:value="0" table:style-name="ce29">
            <text:p>0.00</text:p>
          </table:table-cell>
          <table:table-cell office:value-type="float" office:value="0.12753346454680331" table:style-name="ce29">
            <text:p>[low]</text:p>
          </table:table-cell>
          <table:table-cell office:value-type="float" office:value="100.45666472562873" table:style-name="ce29">
            <text:p>100.46</text:p>
          </table:table-cell>
          <table:table-cell office:value-type="float" office:value="0.75999058679668008" table:style-name="ce29">
            <text:p>0.76</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Motorcycle</text:p>
          </table:table-cell>
          <table:table-cell office:value-type="float" office:value="0.5798357555937057" table:style-name="ce29">
            <text:p>0.58</text:p>
          </table:table-cell>
          <table:table-cell office:value-type="float" office:value="0.17929541314378339" table:style-name="ce29">
            <text:p>[low]</text:p>
          </table:table-cell>
          <table:table-cell office:value-type="float" office:value="0.22841674583189031" table:style-name="ce29">
            <text:p>[low]</text:p>
          </table:table-cell>
          <table:table-cell office:value-type="float" office:value="0.9312547653555211" table:style-name="ce29">
            <text:p>0.93</text:p>
          </table:table-cell>
          <table:table-cell office:value-type="float" office:value="30.921758690130989" table:style-name="ce29">
            <text:p>30.92</text:p>
          </table:table-cell>
          <table:table-cell office:value-type="float" office:value="0.80682548090058459" table:style-name="ce29">
            <text:p>0.81</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Other private transport [note 4]</text:p>
          </table:table-cell>
          <table:table-cell office:value-type="float" office:value="5.7462004082775513" table:style-name="ce29">
            <text:p>5.75</text:p>
          </table:table-cell>
          <table:table-cell office:value-type="float" office:value="1.2355515459898141" table:style-name="ce29">
            <text:p>1.24</text:p>
          </table:table-cell>
          <table:table-cell office:value-type="float" office:value="3.324519378137516" table:style-name="ce29">
            <text:p>3.32</text:p>
          </table:table-cell>
          <table:table-cell office:value-type="float" office:value="8.167881438417588" table:style-name="ce29">
            <text:p>8.17</text:p>
          </table:table-cell>
          <table:table-cell office:value-type="float" office:value="21.502061505024606" table:style-name="ce29">
            <text:p>21.50</text:p>
          </table:table-cell>
          <table:table-cell office:value-type="float" office:value="0.7510296586514783" table:style-name="ce29">
            <text:p>0.75</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Other private transport [note 4]</text:p>
          </table:table-cell>
          <table:table-cell office:value-type="float" office:value="6.2346338666453232" table:style-name="ce29">
            <text:p>6.23</text:p>
          </table:table-cell>
          <table:table-cell office:value-type="float" office:value="1.4467489891200429" table:style-name="ce29">
            <text:p>1.45</text:p>
          </table:table-cell>
          <table:table-cell office:value-type="float" office:value="3.3990058479700389" table:style-name="ce29">
            <text:p>3.40</text:p>
          </table:table-cell>
          <table:table-cell office:value-type="float" office:value="9.0702618853206065" table:style-name="ce29">
            <text:p>9.07</text:p>
          </table:table-cell>
          <table:table-cell office:value-type="float" office:value="23.205035292609683" table:style-name="ce29">
            <text:p>23.21</text:p>
          </table:table-cell>
          <table:table-cell office:value-type="float" office:value="0.85885956940803942" table:style-name="ce29">
            <text:p>0.86</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Other private transport [note 4]</text:p>
          </table:table-cell>
          <table:table-cell office:value-type="float" office:value="6.0110719169285094" table:style-name="ce29">
            <text:p>6.01</text:p>
          </table:table-cell>
          <table:table-cell office:value-type="float" office:value="1.121830529864001" table:style-name="ce29">
            <text:p>1.12</text:p>
          </table:table-cell>
          <table:table-cell office:value-type="float" office:value="3.812284078395066" table:style-name="ce29">
            <text:p>3.81</text:p>
          </table:table-cell>
          <table:table-cell office:value-type="float" office:value="8.2098597554619506" table:style-name="ce29">
            <text:p>8.21</text:p>
          </table:table-cell>
          <table:table-cell office:value-type="float" office:value="18.662736785841439" table:style-name="ce29">
            <text:p>18.66</text:p>
          </table:table-cell>
          <table:table-cell office:value-type="float" office:value="0.94733791819557256" table:style-name="ce29">
            <text:p>0.95</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Bus in London</text:p>
          </table:table-cell>
          <table:table-cell office:value-type="float" office:value="13.749924581889321" table:style-name="ce29">
            <text:p>13.75</text:p>
          </table:table-cell>
          <table:table-cell office:value-type="float" office:value="2.3574098412169762" table:style-name="ce29">
            <text:p>2.36</text:p>
          </table:table-cell>
          <table:table-cell office:value-type="float" office:value="9.129401293104042" table:style-name="ce29">
            <text:p>9.13</text:p>
          </table:table-cell>
          <table:table-cell office:value-type="float" office:value="18.370447870674589" table:style-name="ce29">
            <text:p>18.37</text:p>
          </table:table-cell>
          <table:table-cell office:value-type="float" office:value="17.144892884154672" table:style-name="ce29">
            <text:p>17.14</text:p>
          </table:table-cell>
          <table:table-cell office:value-type="float" office:value="0.9671728102373206" table:style-name="ce29">
            <text:p>0.97</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Bus in London</text:p>
          </table:table-cell>
          <table:table-cell office:value-type="float" office:value="17.687330895322731" table:style-name="ce29">
            <text:p>17.69</text:p>
          </table:table-cell>
          <table:table-cell office:value-type="float" office:value="2.4354928223045018" table:style-name="ce29">
            <text:p>2.44</text:p>
          </table:table-cell>
          <table:table-cell office:value-type="float" office:value="12.9137649636059" table:style-name="ce29">
            <text:p>12.91</text:p>
          </table:table-cell>
          <table:table-cell office:value-type="float" office:value="22.460896827039551" table:style-name="ce29">
            <text:p>22.46</text:p>
          </table:table-cell>
          <table:table-cell office:value-type="float" office:value="13.769702374644599" table:style-name="ce29">
            <text:p>13.77</text:p>
          </table:table-cell>
          <table:table-cell office:value-type="float" office:value="1.0972168641490041"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Bus in London</text:p>
          </table:table-cell>
          <table:table-cell office:value-type="float" office:value="15.918524869766539" table:style-name="ce29">
            <text:p>15.92</text:p>
          </table:table-cell>
          <table:table-cell office:value-type="float" office:value="1.8518310814413479" table:style-name="ce29">
            <text:p>1.85</text:p>
          </table:table-cell>
          <table:table-cell office:value-type="float" office:value="12.2889359501415" table:style-name="ce29">
            <text:p>12.29</text:p>
          </table:table-cell>
          <table:table-cell office:value-type="float" office:value="19.548113789391579" table:style-name="ce29">
            <text:p>19.55</text:p>
          </table:table-cell>
          <table:table-cell office:value-type="float" office:value="11.633182701234219" table:style-name="ce29">
            <text:p>11.63</text:p>
          </table:table-cell>
          <table:table-cell office:value-type="float" office:value="1.134739187084016"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Other local bus</text:p>
          </table:table-cell>
          <table:table-cell office:value-type="float" office:value="34.720210931093227" table:style-name="ce29">
            <text:p>34.72</text:p>
          </table:table-cell>
          <table:table-cell office:value-type="float" office:value="2.9809565548984942" table:style-name="ce29">
            <text:p>2.98</text:p>
          </table:table-cell>
          <table:table-cell office:value-type="float" office:value="28.877536083492181" table:style-name="ce29">
            <text:p>28.88</text:p>
          </table:table-cell>
          <table:table-cell office:value-type="float" office:value="40.562885778694273" table:style-name="ce29">
            <text:p>40.56</text:p>
          </table:table-cell>
          <table:table-cell office:value-type="float" office:value="8.5856522035957372" table:style-name="ce29">
            <text:p>8.59</text:p>
          </table:table-cell>
          <table:table-cell office:value-type="float" office:value="0.88822454574316867" table:style-name="ce29">
            <text:p>0.89</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Other local bus</text:p>
          </table:table-cell>
          <table:table-cell office:value-type="float" office:value="41.102791633157871" table:style-name="ce29">
            <text:p>41.10</text:p>
          </table:table-cell>
          <table:table-cell office:value-type="float" office:value="2.772226737180516" table:style-name="ce29">
            <text:p>2.77</text:p>
          </table:table-cell>
          <table:table-cell office:value-type="float" office:value="35.669227228284058" table:style-name="ce29">
            <text:p>35.67</text:p>
          </table:table-cell>
          <table:table-cell office:value-type="float" office:value="46.536356038031677" table:style-name="ce29">
            <text:p>46.54</text:p>
          </table:table-cell>
          <table:table-cell office:value-type="float" office:value="6.7446191050053743" table:style-name="ce29">
            <text:p>6.74</text:p>
          </table:table-cell>
          <table:table-cell office:value-type="float" office:value="0.9480285926787636" table:style-name="ce29">
            <text:p>0.95</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Other local bus</text:p>
          </table:table-cell>
          <table:table-cell office:value-type="float" office:value="38.19129886934919" table:style-name="ce29">
            <text:p>38.19</text:p>
          </table:table-cell>
          <table:table-cell office:value-type="float" office:value="2.2152195847965119" table:style-name="ce29">
            <text:p>2.22</text:p>
          </table:table-cell>
          <table:table-cell office:value-type="float" office:value="33.84946848314803" table:style-name="ce29">
            <text:p>33.85</text:p>
          </table:table-cell>
          <table:table-cell office:value-type="float" office:value="42.53312925555035" table:style-name="ce29">
            <text:p>42.53</text:p>
          </table:table-cell>
          <table:table-cell office:value-type="float" office:value="5.8003253368645149" table:style-name="ce29">
            <text:p>5.80</text:p>
          </table:table-cell>
          <table:table-cell office:value-type="float" office:value="1.003623554628633" table:style-name="ce29">
            <text:p>1.00</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Non-local bus</text:p>
          </table:table-cell>
          <table:table-cell office:value-type="float" office:value="0.42706516477146289" table:style-name="ce29">
            <text:p>[low]</text:p>
          </table:table-cell>
          <table:table-cell office:value-type="float" office:value="0.22986650765596439" table:style-name="ce29">
            <text:p>[low]</text:p>
          </table:table-cell>
          <table:table-cell office:value-type="float" office:value="0" table:style-name="ce29">
            <text:p>0.00</text:p>
          </table:table-cell>
          <table:table-cell office:value-type="float" office:value="0.87760351977715323" table:style-name="ce29">
            <text:p>0.88</text:p>
          </table:table-cell>
          <table:table-cell office:value-type="float" office:value="53.824691550052741" table:style-name="ce29">
            <text:p>53.82</text:p>
          </table:table-cell>
          <table:table-cell office:value-type="float" office:value="0.788577616116514" table:style-name="ce29">
            <text:p>0.79</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Non-local bus</text:p>
          </table:table-cell>
          <table:table-cell office:value-type="float" office:value="0.41221638880125872" table:style-name="ce29">
            <text:p>[low]</text:p>
          </table:table-cell>
          <table:table-cell office:value-type="float" office:value="0.16427832859401681" table:style-name="ce29">
            <text:p>[low]</text:p>
          </table:table-cell>
          <table:table-cell office:value-type="float" office:value="9.0230864756985774E-2" table:style-name="ce29">
            <text:p>[low]</text:p>
          </table:table-cell>
          <table:table-cell office:value-type="float" office:value="0.73420191284553149" table:style-name="ce29">
            <text:p>0.73</text:p>
          </table:table-cell>
          <table:table-cell office:value-type="float" office:value="39.852449600983739" table:style-name="ce29">
            <text:p>39.85</text:p>
          </table:table-cell>
          <table:table-cell office:value-type="float" office:value="0.82812642574980555" table:style-name="ce29">
            <text:p>0.83</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Non-local bus</text:p>
          </table:table-cell>
          <table:table-cell office:value-type="float" office:value="0.41886539358981251" table:style-name="ce29">
            <text:p>[low]</text:p>
          </table:table-cell>
          <table:table-cell office:value-type="float" office:value="0.13999337252448099" table:style-name="ce29">
            <text:p>[low]</text:p>
          </table:table-cell>
          <table:table-cell office:value-type="float" office:value="0.1444783834418297" table:style-name="ce29">
            <text:p>[low]</text:p>
          </table:table-cell>
          <table:table-cell office:value-type="float" office:value="0.6932524037377954" table:style-name="ce29">
            <text:p>0.69</text:p>
          </table:table-cell>
          <table:table-cell office:value-type="float" office:value="33.422043135311874" table:style-name="ce29">
            <text:p>33.42</text:p>
          </table:table-cell>
          <table:table-cell office:value-type="float" office:value="0.81846182142165869" table:style-name="ce29">
            <text:p>0.82</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London Underground</text:p>
          </table:table-cell>
          <table:table-cell office:value-type="float" office:value="3.6836103215017699" table:style-name="ce29">
            <text:p>3.68</text:p>
          </table:table-cell>
          <table:table-cell office:value-type="float" office:value="0.65254194972447066" table:style-name="ce29">
            <text:p>0.65</text:p>
          </table:table-cell>
          <table:table-cell office:value-type="float" office:value="2.4046281000418079" table:style-name="ce29">
            <text:p>2.40</text:p>
          </table:table-cell>
          <table:table-cell office:value-type="float" office:value="4.9625925429617332" table:style-name="ce29">
            <text:p>4.96</text:p>
          </table:table-cell>
          <table:table-cell office:value-type="float" office:value="17.71473887765729" table:style-name="ce29">
            <text:p>17.71</text:p>
          </table:table-cell>
          <table:table-cell office:value-type="float" office:value="0.88164150239230066" table:style-name="ce29">
            <text:p>0.88</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London Underground</text:p>
          </table:table-cell>
          <table:table-cell office:value-type="float" office:value="5.5564568441014313" table:style-name="ce29">
            <text:p>5.56</text:p>
          </table:table-cell>
          <table:table-cell office:value-type="float" office:value="1.605217741992681" table:style-name="ce29">
            <text:p>1.61</text:p>
          </table:table-cell>
          <table:table-cell office:value-type="float" office:value="2.410230069795777" table:style-name="ce29">
            <text:p>2.41</text:p>
          </table:table-cell>
          <table:table-cell office:value-type="float" office:value="8.7026836184070859" table:style-name="ce29">
            <text:p>8.70</text:p>
          </table:table-cell>
          <table:table-cell office:value-type="float" office:value="28.889232599668841" table:style-name="ce29">
            <text:p>28.89</text:p>
          </table:table-cell>
          <table:table-cell office:value-type="float" office:value="1.4737348009061031" table:style-name="ce29">
            <text:p>1.47</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London Underground</text:p>
          </table:table-cell>
          <table:table-cell office:value-type="float" office:value="4.7037287548812108" table:style-name="ce29">
            <text:p>4.70</text:p>
          </table:table-cell>
          <table:table-cell office:value-type="float" office:value="0.93164846704197624" table:style-name="ce29">
            <text:p>0.93</text:p>
          </table:table-cell>
          <table:table-cell office:value-type="float" office:value="2.877697759478937" table:style-name="ce29">
            <text:p>2.88</text:p>
          </table:table-cell>
          <table:table-cell office:value-type="float" office:value="6.5297597502834837" table:style-name="ce29">
            <text:p>6.53</text:p>
          </table:table-cell>
          <table:table-cell office:value-type="float" office:value="19.80659420624913" table:style-name="ce29">
            <text:p>19.81</text:p>
          </table:table-cell>
          <table:table-cell office:value-type="float" office:value="1.3668014307841529" table:style-name="ce29">
            <text:p>1.37</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Surface Rail</text:p>
          </table:table-cell>
          <table:table-cell office:value-type="float" office:value="6.8276037366573563" table:style-name="ce29">
            <text:p>6.83</text:p>
          </table:table-cell>
          <table:table-cell office:value-type="float" office:value="0.8397452189339828" table:style-name="ce29">
            <text:p>0.84</text:p>
          </table:table-cell>
          <table:table-cell office:value-type="float" office:value="5.1817031075467499" table:style-name="ce29">
            <text:p>5.18</text:p>
          </table:table-cell>
          <table:table-cell office:value-type="float" office:value="8.4735043657679618" table:style-name="ce29">
            <text:p>8.47</text:p>
          </table:table-cell>
          <table:table-cell office:value-type="float" office:value="12.29926708290636" table:style-name="ce29">
            <text:p>12.30</text:p>
          </table:table-cell>
          <table:table-cell office:value-type="float" office:value="0.87986572503810501" table:style-name="ce29">
            <text:p>0.88</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Surface Rail</text:p>
          </table:table-cell>
          <table:table-cell office:value-type="float" office:value="5.3703642721039113" table:style-name="ce29">
            <text:p>5.37</text:p>
          </table:table-cell>
          <table:table-cell office:value-type="float" office:value="0.6816823322262574" table:style-name="ce29">
            <text:p>0.68</text:p>
          </table:table-cell>
          <table:table-cell office:value-type="float" office:value="4.0342669009404464" table:style-name="ce29">
            <text:p>4.03</text:p>
          </table:table-cell>
          <table:table-cell office:value-type="float" office:value="6.7064616432673763" table:style-name="ce29">
            <text:p>6.71</text:p>
          </table:table-cell>
          <table:table-cell office:value-type="float" office:value="12.693409565664329" table:style-name="ce29">
            <text:p>12.69</text:p>
          </table:table-cell>
          <table:table-cell office:value-type="float" office:value="0.90560614876360146" table:style-name="ce29">
            <text:p>0.91</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Surface Rail</text:p>
          </table:table-cell>
          <table:table-cell office:value-type="float" office:value="6.0598077992044406" table:style-name="ce29">
            <text:p>6.06</text:p>
          </table:table-cell>
          <table:table-cell office:value-type="float" office:value="0.57319109182440831" table:style-name="ce29">
            <text:p>0.57</text:p>
          </table:table-cell>
          <table:table-cell office:value-type="float" office:value="4.9363532592286017" table:style-name="ce29">
            <text:p>4.94</text:p>
          </table:table-cell>
          <table:table-cell office:value-type="float" office:value="7.1832623391802812" table:style-name="ce29">
            <text:p>7.18</text:p>
          </table:table-cell>
          <table:table-cell office:value-type="float" office:value="9.4588988762920732" table:style-name="ce29">
            <text:p>9.46</text:p>
          </table:table-cell>
          <table:table-cell office:value-type="float" office:value="0.95932635826985269" table:style-name="ce29">
            <text:p>0.96</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Taxi or minicab</text:p>
          </table:table-cell>
          <table:table-cell office:value-type="float" office:value="7.9725351119992656" table:style-name="ce29">
            <text:p>7.97</text:p>
          </table:table-cell>
          <table:table-cell office:value-type="float" office:value="0.95036417211893476" table:style-name="ce29">
            <text:p>0.95</text:p>
          </table:table-cell>
          <table:table-cell office:value-type="float" office:value="6.1098213346461554" table:style-name="ce29">
            <text:p>6.11</text:p>
          </table:table-cell>
          <table:table-cell office:value-type="float" office:value="9.8352488893523784" table:style-name="ce29">
            <text:p>9.84</text:p>
          </table:table-cell>
          <table:table-cell office:value-type="float" office:value="11.920476470383495" table:style-name="ce29">
            <text:p>11.92</text:p>
          </table:table-cell>
          <table:table-cell office:value-type="float" office:value="0.85735271791837597" table:style-name="ce29">
            <text:p>0.86</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Taxi or minicab</text:p>
          </table:table-cell>
          <table:table-cell office:value-type="float" office:value="10.974509885467681" table:style-name="ce29">
            <text:p>10.97</text:p>
          </table:table-cell>
          <table:table-cell office:value-type="float" office:value="1.1324695254527919" table:style-name="ce29">
            <text:p>1.13</text:p>
          </table:table-cell>
          <table:table-cell office:value-type="float" office:value="8.7548696155802084" table:style-name="ce29">
            <text:p>8.75</text:p>
          </table:table-cell>
          <table:table-cell office:value-type="float" office:value="13.19415015535515" table:style-name="ce29">
            <text:p>13.19</text:p>
          </table:table-cell>
          <table:table-cell office:value-type="float" office:value="10.319089756822716" table:style-name="ce29">
            <text:p>10.32</text:p>
          </table:table-cell>
          <table:table-cell office:value-type="float" office:value="0.98140065269423549" table:style-name="ce29">
            <text:p>0.98</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Taxi or minicab</text:p>
          </table:table-cell>
          <table:table-cell office:value-type="float" office:value="9.6071702109596391" table:style-name="ce29">
            <text:p>9.61</text:p>
          </table:table-cell>
          <table:table-cell office:value-type="float" office:value="0.83313511941767704" table:style-name="ce29">
            <text:p>0.83</text:p>
          </table:table-cell>
          <table:table-cell office:value-type="float" office:value="7.9742253769009919" table:style-name="ce29">
            <text:p>7.97</text:p>
          </table:table-cell>
          <table:table-cell office:value-type="float" office:value="11.240115045018291" table:style-name="ce29">
            <text:p>11.24</text:p>
          </table:table-cell>
          <table:table-cell office:value-type="float" office:value="8.6720137264483519" table:style-name="ce29">
            <text:p>8.67</text:p>
          </table:table-cell>
          <table:table-cell office:value-type="float" office:value="1.033094103694435"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Other public transport [note 5]</text:p>
          </table:table-cell>
          <table:table-cell office:value-type="float" office:value="2.4140022548344748" table:style-name="ce29">
            <text:p>2.41</text:p>
          </table:table-cell>
          <table:table-cell office:value-type="float" office:value="0.63817972335177364" table:style-name="ce29">
            <text:p>0.64</text:p>
          </table:table-cell>
          <table:table-cell office:value-type="float" office:value="1.163169997064998" table:style-name="ce29">
            <text:p>1.16</text:p>
          </table:table-cell>
          <table:table-cell office:value-type="float" office:value="3.6648345126039512" table:style-name="ce29">
            <text:p>3.66</text:p>
          </table:table-cell>
          <table:table-cell office:value-type="float" office:value="26.436583564646789" table:style-name="ce29">
            <text:p>26.44</text:p>
          </table:table-cell>
          <table:table-cell office:value-type="float" office:value="0.87644850243847172" table:style-name="ce29">
            <text:p>0.88</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Other public transport [note 5]</text:p>
          </table:table-cell>
          <table:table-cell office:value-type="float" office:value="2.269005382900791" table:style-name="ce29">
            <text:p>2.27</text:p>
          </table:table-cell>
          <table:table-cell office:value-type="float" office:value="0.53351581792498548" table:style-name="ce29">
            <text:p>0.53</text:p>
          </table:table-cell>
          <table:table-cell office:value-type="float" office:value="1.223314379767819" table:style-name="ce29">
            <text:p>1.22</text:p>
          </table:table-cell>
          <table:table-cell office:value-type="float" office:value="3.3146963860337619" table:style-name="ce29">
            <text:p>3.31</text:p>
          </table:table-cell>
          <table:table-cell office:value-type="float" office:value="23.51320194943375" table:style-name="ce29">
            <text:p>23.51</text:p>
          </table:table-cell>
          <table:table-cell office:value-type="float" office:value="0.88275139354991194" table:style-name="ce29">
            <text:p>0.88</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Other public transport [note 5]</text:p>
          </table:table-cell>
          <table:table-cell office:value-type="float" office:value="2.3343626482818278" table:style-name="ce29">
            <text:p>2.33</text:p>
          </table:table-cell>
          <table:table-cell office:value-type="float" office:value="0.51490233232316218" table:style-name="ce29">
            <text:p>0.51</text:p>
          </table:table-cell>
          <table:table-cell office:value-type="float" office:value="1.32515407692843" table:style-name="ce29">
            <text:p>1.33</text:p>
          </table:table-cell>
          <table:table-cell office:value-type="float" office:value="3.3435712196352259" table:style-name="ce29">
            <text:p>3.34</text:p>
          </table:table-cell>
          <table:table-cell office:value-type="float" office:value="22.057512473571673" table:style-name="ce29">
            <text:p>22.06</text:p>
          </table:table-cell>
          <table:table-cell office:value-type="float" office:value="1.1028199283375699"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All modes</text:p>
          </table:table-cell>
          <table:table-cell office:value-type="float" office:value="903.33288282995181" table:style-name="ce29">
            <text:p>903.33</text:p>
          </table:table-cell>
          <table:table-cell office:value-type="float" office:value="15.81412782825015" table:style-name="ce29">
            <text:p>15.81</text:p>
          </table:table-cell>
          <table:table-cell office:value-type="float" office:value="872.33719228658151" table:style-name="ce29">
            <text:p>872.34</text:p>
          </table:table-cell>
          <table:table-cell office:value-type="float" office:value="934.32857337332212" table:style-name="ce29">
            <text:p>934.33</text:p>
          </table:table-cell>
          <table:table-cell office:value-type="float" office:value="1.7506423300686029" table:style-name="ce29">
            <text:p>1.75</text:p>
          </table:table-cell>
          <table:table-cell office:value-type="float" office:value="0.84074376787753824" table:style-name="ce29">
            <text:p>0.84</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All modes</text:p>
          </table:table-cell>
          <table:table-cell office:value-type="float" office:value="805.631595600987" table:style-name="ce29">
            <text:p>805.63</text:p>
          </table:table-cell>
          <table:table-cell office:value-type="float" office:value="16.244874108646929" table:style-name="ce29">
            <text:p>16.24</text:p>
          </table:table-cell>
          <table:table-cell office:value-type="float" office:value="773.79164234803898" table:style-name="ce29">
            <text:p>773.79</text:p>
          </table:table-cell>
          <table:table-cell office:value-type="float" office:value="837.47154885393502" table:style-name="ce29">
            <text:p>837.47</text:p>
          </table:table-cell>
          <table:table-cell office:value-type="float" office:value="2.0164147232245204" table:style-name="ce29">
            <text:p>2.02</text:p>
          </table:table-cell>
          <table:table-cell office:value-type="float" office:value="0.94947624773468786" table:style-name="ce29">
            <text:p>0.95</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All modes</text:p>
          </table:table-cell>
          <table:table-cell office:value-type="float" office:value="850.10630924986674" table:style-name="ce29">
            <text:p>850.11</text:p>
          </table:table-cell>
          <table:table-cell office:value-type="float" office:value="12.52997970959607" table:style-name="ce29">
            <text:p>12.53</text:p>
          </table:table-cell>
          <table:table-cell office:value-type="float" office:value="825.54754901905847" table:style-name="ce29">
            <text:p>825.55</text:p>
          </table:table-cell>
          <table:table-cell office:value-type="float" office:value="874.66506948067502" table:style-name="ce29">
            <text:p>874.67</text:p>
          </table:table-cell>
          <table:table-cell office:value-type="float" office:value="1.4739309158465741" table:style-name="ce29">
            <text:p>1.47</text:p>
          </table:table-cell>
          <table:table-cell office:value-type="float" office:value="0.98813352158065282" table:style-name="ce29">
            <text:p>0.99</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Walk [note 2]</text:p>
          </table:table-cell>
          <table:table-cell office:value-type="float" office:value="295.159376239344" table:style-name="ce29">
            <text:p>295.16</text:p>
          </table:table-cell>
          <table:table-cell office:value-type="float" office:value="6.2049372731698407" table:style-name="ce29">
            <text:p>6.20</text:p>
          </table:table-cell>
          <table:table-cell office:value-type="float" office:value="282.9976991839311" table:style-name="ce29">
            <text:p>283.00</text:p>
          </table:table-cell>
          <table:table-cell office:value-type="float" office:value="307.32105329475689" table:style-name="ce29">
            <text:p>307.32</text:p>
          </table:table-cell>
          <table:table-cell office:value-type="float" office:value="2.1022328181566126" table:style-name="ce29">
            <text:p>2.10</text:p>
          </table:table-cell>
          <table:table-cell office:value-type="float" office:value="1.3254947500318981" table:style-name="ce29">
            <text:p>1.33</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Walk [note 2]</text:p>
          </table:table-cell>
          <table:table-cell office:value-type="float" office:value="323.73914492512608" table:style-name="ce29">
            <text:p>323.74</text:p>
          </table:table-cell>
          <table:table-cell office:value-type="float" office:value="6.7143924046344194" table:style-name="ce29">
            <text:p>6.71</text:p>
          </table:table-cell>
          <table:table-cell office:value-type="float" office:value="310.57893581204269" table:style-name="ce29">
            <text:p>310.58</text:p>
          </table:table-cell>
          <table:table-cell office:value-type="float" office:value="336.89935403820959" table:style-name="ce29">
            <text:p>336.90</text:p>
          </table:table-cell>
          <table:table-cell office:value-type="float" office:value="2.0740131398652188" table:style-name="ce29">
            <text:p>2.07</text:p>
          </table:table-cell>
          <table:table-cell office:value-type="float" office:value="1.3480480873029459" table:style-name="ce29">
            <text:p>1.35</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Walk [note 2]</text:p>
          </table:table-cell>
          <table:table-cell office:value-type="float" office:value="309.96398931053648" table:style-name="ce29">
            <text:p>309.96</text:p>
          </table:table-cell>
          <table:table-cell office:value-type="float" office:value="5.5494221066150988" table:style-name="ce29">
            <text:p>5.55</text:p>
          </table:table-cell>
          <table:table-cell office:value-type="float" office:value="299.08712198157087" table:style-name="ce29">
            <text:p>299.09</text:p>
          </table:table-cell>
          <table:table-cell office:value-type="float" office:value="320.84085663950208" table:style-name="ce29">
            <text:p>320.84</text:p>
          </table:table-cell>
          <table:table-cell office:value-type="float" office:value="1.7903441360910564" table:style-name="ce29">
            <text:p>1.79</text:p>
          </table:table-cell>
          <table:table-cell office:value-type="float" office:value="1.6248728268117929" table:style-name="ce29">
            <text:p>1.62</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Walks of a mile or more</text:p>
          </table:table-cell>
          <table:table-cell office:value-type="float" office:value="84.547234774974527" table:style-name="ce29">
            <text:p>84.55</text:p>
          </table:table-cell>
          <table:table-cell office:value-type="float" office:value="2.3741977744849532" table:style-name="ce29">
            <text:p>2.37</text:p>
          </table:table-cell>
          <table:table-cell office:value-type="float" office:value="79.893807136984023" table:style-name="ce29">
            <text:p>79.89</text:p>
          </table:table-cell>
          <table:table-cell office:value-type="float" office:value="89.200662412965031" table:style-name="ce29">
            <text:p>89.20</text:p>
          </table:table-cell>
          <table:table-cell office:value-type="float" office:value="2.808131786691741" table:style-name="ce29">
            <text:p>2.81</text:p>
          </table:table-cell>
          <table:table-cell office:value-type="float" office:value="1.3209974576620449" table:style-name="ce29">
            <text:p>1.32</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Walks of a mile or more</text:p>
          </table:table-cell>
          <table:table-cell office:value-type="float" office:value="87.280991472109278" table:style-name="ce29">
            <text:p>87.28</text:p>
          </table:table-cell>
          <table:table-cell office:value-type="float" office:value="2.3553330125566601" table:style-name="ce29">
            <text:p>2.36</text:p>
          </table:table-cell>
          <table:table-cell office:value-type="float" office:value="82.664538767498229" table:style-name="ce29">
            <text:p>82.66</text:p>
          </table:table-cell>
          <table:table-cell office:value-type="float" office:value="91.897444176720327" table:style-name="ce29">
            <text:p>91.90</text:p>
          </table:table-cell>
          <table:table-cell office:value-type="float" office:value="2.6985635392436036" table:style-name="ce29">
            <text:p>2.70</text:p>
          </table:table-cell>
          <table:table-cell office:value-type="float" office:value="1.293032960951485" table:style-name="ce29">
            <text:p>1.29</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Walks of a mile or more</text:p>
          </table:table-cell>
          <table:table-cell office:value-type="float" office:value="86.051855980849851" table:style-name="ce29">
            <text:p>86.05</text:p>
          </table:table-cell>
          <table:table-cell office:value-type="float" office:value="2.038148134905394" table:style-name="ce29">
            <text:p>2.04</text:p>
          </table:table-cell>
          <table:table-cell office:value-type="float" office:value="82.057085636435275" table:style-name="ce29">
            <text:p>82.06</text:p>
          </table:table-cell>
          <table:table-cell office:value-type="float" office:value="90.046626325264427" table:style-name="ce29">
            <text:p>90.05</text:p>
          </table:table-cell>
          <table:table-cell office:value-type="float" office:value="2.3685115349039854" table:style-name="ce29">
            <text:p>2.37</text:p>
          </table:table-cell>
          <table:table-cell office:value-type="float" office:value="1.593951502189682" table:style-name="ce29">
            <text:p>1.59</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Pedal cycle [note 3]</text:p>
          </table:table-cell>
          <table:table-cell office:value-type="float" office:value="23.44848530787403" table:style-name="ce29">
            <text:p>23.45</text:p>
          </table:table-cell>
          <table:table-cell office:value-type="float" office:value="1.372165501749967" table:style-name="ce29">
            <text:p>1.37</text:p>
          </table:table-cell>
          <table:table-cell office:value-type="float" office:value="20.75904092444409" table:style-name="ce29">
            <text:p>20.76</text:p>
          </table:table-cell>
          <table:table-cell office:value-type="float" office:value="26.13792969130397" table:style-name="ce29">
            <text:p>26.14</text:p>
          </table:table-cell>
          <table:table-cell office:value-type="float" office:value="5.8518300168804176" table:style-name="ce29">
            <text:p>5.85</text:p>
          </table:table-cell>
          <table:table-cell office:value-type="float" office:value="1.2650032217427889" table:style-name="ce29">
            <text:p>1.27</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Pedal cycle [note 3]</text:p>
          </table:table-cell>
          <table:table-cell office:value-type="float" office:value="8.9511962186353404" table:style-name="ce29">
            <text:p>8.95</text:p>
          </table:table-cell>
          <table:table-cell office:value-type="float" office:value="0.90096115630972506" table:style-name="ce29">
            <text:p>0.90</text:p>
          </table:table-cell>
          <table:table-cell office:value-type="float" office:value="7.1853123522682791" table:style-name="ce29">
            <text:p>7.19</text:p>
          </table:table-cell>
          <table:table-cell office:value-type="float" office:value="10.717080085002401" table:style-name="ce29">
            <text:p>10.72</text:p>
          </table:table-cell>
          <table:table-cell office:value-type="float" office:value="10.065259818950564" table:style-name="ce29">
            <text:p>10.07</text:p>
          </table:table-cell>
          <table:table-cell office:value-type="float" office:value="1.4078081879042079" table:style-name="ce29">
            <text:p>1.41</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Pedal cycle [note 3]</text:p>
          </table:table-cell>
          <table:table-cell office:value-type="float" office:value="16.355857956075951" table:style-name="ce29">
            <text:p>16.36</text:p>
          </table:table-cell>
          <table:table-cell office:value-type="float" office:value="0.98011755167757164" table:style-name="ce29">
            <text:p>0.98</text:p>
          </table:table-cell>
          <table:table-cell office:value-type="float" office:value="14.43482755478791" table:style-name="ce29">
            <text:p>14.43</text:p>
          </table:table-cell>
          <table:table-cell office:value-type="float" office:value="18.27688835736399" table:style-name="ce29">
            <text:p>18.28</text:p>
          </table:table-cell>
          <table:table-cell office:value-type="float" office:value="5.9924557568896777" table:style-name="ce29">
            <text:p>5.99</text:p>
          </table:table-cell>
          <table:table-cell office:value-type="float" office:value="1.55423904297131" table:style-name="ce29">
            <text:p>1.55</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Car or van driver</text:p>
          </table:table-cell>
          <table:table-cell office:value-type="float" office:value="356.64455477557431" table:style-name="ce29">
            <text:p>356.64</text:p>
          </table:table-cell>
          <table:table-cell office:value-type="float" office:value="5.1707895164168223" table:style-name="ce29">
            <text:p>5.17</text:p>
          </table:table-cell>
          <table:table-cell office:value-type="float" office:value="346.50980732339741" table:style-name="ce29">
            <text:p>346.51</text:p>
          </table:table-cell>
          <table:table-cell office:value-type="float" office:value="366.77930222775132" table:style-name="ce29">
            <text:p>366.78</text:p>
          </table:table-cell>
          <table:table-cell office:value-type="float" office:value="1.449843954485901" table:style-name="ce29">
            <text:p>1.45</text:p>
          </table:table-cell>
          <table:table-cell office:value-type="float" office:value="1.157891917547109"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Car or van driver</text:p>
          </table:table-cell>
          <table:table-cell office:value-type="float" office:value="300.06119802414321" table:style-name="ce29">
            <text:p>300.06</text:p>
          </table:table-cell>
          <table:table-cell office:value-type="float" office:value="5.3534121282578973" table:style-name="ce29">
            <text:p>5.35</text:p>
          </table:table-cell>
          <table:table-cell office:value-type="float" office:value="289.56851025275768" table:style-name="ce29">
            <text:p>289.57</text:p>
          </table:table-cell>
          <table:table-cell office:value-type="float" office:value="310.55388579552857" table:style-name="ce29">
            <text:p>310.55</text:p>
          </table:table-cell>
          <table:table-cell office:value-type="float" office:value="1.7841067633900323" table:style-name="ce29">
            <text:p>1.78</text:p>
          </table:table-cell>
          <table:table-cell office:value-type="float" office:value="1.2121289216942479" table:style-name="ce29">
            <text:p>1.21</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Car or van driver</text:p>
          </table:table-cell>
          <table:table-cell office:value-type="float" office:value="327.48552471370152" table:style-name="ce29">
            <text:p>327.49</text:p>
          </table:table-cell>
          <table:table-cell office:value-type="float" office:value="4.0152176475544854" table:style-name="ce29">
            <text:p>4.02</text:p>
          </table:table-cell>
          <table:table-cell office:value-type="float" office:value="319.61569812449471" table:style-name="ce29">
            <text:p>319.62</text:p>
          </table:table-cell>
          <table:table-cell office:value-type="float" office:value="335.35535130290828" table:style-name="ce29">
            <text:p>335.36</text:p>
          </table:table-cell>
          <table:table-cell office:value-type="float" office:value="1.226074847450042" table:style-name="ce29">
            <text:p>1.23</text:p>
          </table:table-cell>
          <table:table-cell office:value-type="float" office:value="1.350301555549595" table:style-name="ce29">
            <text:p>1.35</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Car or van passenger</text:p>
          </table:table-cell>
          <table:table-cell office:value-type="float" office:value="136.0998288202226" table:style-name="ce29">
            <text:p>136.10</text:p>
          </table:table-cell>
          <table:table-cell office:value-type="float" office:value="3.0727034322137898" table:style-name="ce29">
            <text:p>3.07</text:p>
          </table:table-cell>
          <table:table-cell office:value-type="float" office:value="130.07733009308359" table:style-name="ce29">
            <text:p>130.08</text:p>
          </table:table-cell>
          <table:table-cell office:value-type="float" office:value="142.12232754736161" table:style-name="ce29">
            <text:p>142.12</text:p>
          </table:table-cell>
          <table:table-cell office:value-type="float" office:value="2.2576835392442667" table:style-name="ce29">
            <text:p>2.26</text:p>
          </table:table-cell>
          <table:table-cell office:value-type="float" office:value="1.288195349692228" table:style-name="ce29">
            <text:p>1.29</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Car or van passenger</text:p>
          </table:table-cell>
          <table:table-cell office:value-type="float" office:value="203.56741705391471" table:style-name="ce29">
            <text:p>203.57</text:p>
          </table:table-cell>
          <table:table-cell office:value-type="float" office:value="3.5515988777064238" table:style-name="ce29">
            <text:p>3.55</text:p>
          </table:table-cell>
          <table:table-cell office:value-type="float" office:value="196.60628325361009" table:style-name="ce29">
            <text:p>196.61</text:p>
          </table:table-cell>
          <table:table-cell office:value-type="float" office:value="210.5285508542193" table:style-name="ce29">
            <text:p>210.53</text:p>
          </table:table-cell>
          <table:table-cell office:value-type="float" office:value="1.7446794428627961" table:style-name="ce29">
            <text:p>1.74</text:p>
          </table:table-cell>
          <table:table-cell office:value-type="float" office:value="1.306110876170762" table:style-name="ce29">
            <text:p>1.31</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Car or van passenger</text:p>
          </table:table-cell>
          <table:table-cell office:value-type="float" office:value="170.38554153410701" table:style-name="ce29">
            <text:p>170.39</text:p>
          </table:table-cell>
          <table:table-cell office:value-type="float" office:value="2.6547278124089182" table:style-name="ce29">
            <text:p>2.65</text:p>
          </table:table-cell>
          <table:table-cell office:value-type="float" office:value="165.18227502178561" table:style-name="ce29">
            <text:p>165.18</text:p>
          </table:table-cell>
          <table:table-cell office:value-type="float" office:value="175.58880804642851" table:style-name="ce29">
            <text:p>175.59</text:p>
          </table:table-cell>
          <table:table-cell office:value-type="float" office:value="1.5580710596136509" table:style-name="ce29">
            <text:p>1.56</text:p>
          </table:table-cell>
          <table:table-cell office:value-type="float" office:value="1.5537152600461921" table:style-name="ce29">
            <text:p>1.55</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Motorcycle</text:p>
          </table:table-cell>
          <table:table-cell office:value-type="float" office:value="3.5117776850543079" table:style-name="ce29">
            <text:p>3.51</text:p>
          </table:table-cell>
          <table:table-cell office:value-type="float" office:value="0.49686368421890281" table:style-name="ce29">
            <text:p>[low]</text:p>
          </table:table-cell>
          <table:table-cell office:value-type="float" office:value="2.5379248639852579" table:style-name="ce29">
            <text:p>2.54</text:p>
          </table:table-cell>
          <table:table-cell office:value-type="float" office:value="4.485630506123357" table:style-name="ce29">
            <text:p>4.49</text:p>
          </table:table-cell>
          <table:table-cell office:value-type="float" office:value="14.148494830224967" table:style-name="ce29">
            <text:p>14.15</text:p>
          </table:table-cell>
          <table:table-cell office:value-type="float" office:value="1.1875523844321361" table:style-name="ce29">
            <text:p>1.19</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Motorcycle</text:p>
          </table:table-cell>
          <table:table-cell office:value-type="float" office:value="0.33060726215971042" table:style-name="ce29">
            <text:p>[low]</text:p>
          </table:table-cell>
          <table:table-cell office:value-type="float" office:value="0.15766554676053521" table:style-name="ce29">
            <text:p>[low]</text:p>
          </table:table-cell>
          <table:table-cell office:value-type="float" office:value="2.1582790509061481E-2" table:style-name="ce29">
            <text:p>[low]</text:p>
          </table:table-cell>
          <table:table-cell office:value-type="float" office:value="0.63963173381035943" table:style-name="ce29">
            <text:p>0.64</text:p>
          </table:table-cell>
          <table:table-cell office:value-type="float" office:value="47.689680417355689" table:style-name="ce29">
            <text:p>47.69</text:p>
          </table:table-cell>
          <table:table-cell office:value-type="float" office:value="1.396745024666024" table:style-name="ce29">
            <text:p>1.40</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Motorcycle</text:p>
          </table:table-cell>
          <table:table-cell office:value-type="float" office:value="1.8869343952802109" table:style-name="ce29">
            <text:p>1.89</text:p>
          </table:table-cell>
          <table:table-cell office:value-type="float" office:value="0.2559541111703848" table:style-name="ce29">
            <text:p>[low]</text:p>
          </table:table-cell>
          <table:table-cell office:value-type="float" office:value="1.385264337386257" table:style-name="ce29">
            <text:p>1.39</text:p>
          </table:table-cell>
          <table:table-cell office:value-type="float" office:value="2.3886044531741648" table:style-name="ce29">
            <text:p>2.39</text:p>
          </table:table-cell>
          <table:table-cell office:value-type="float" office:value="13.5645474379291" table:style-name="ce29">
            <text:p>13.56</text:p>
          </table:table-cell>
          <table:table-cell office:value-type="float" office:value="1.203614181925625" table:style-name="ce29">
            <text:p>1.20</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Other private transport [note 4]</text:p>
          </table:table-cell>
          <table:table-cell office:value-type="float" office:value="7.4469320453785359" table:style-name="ce29">
            <text:p>7.45</text:p>
          </table:table-cell>
          <table:table-cell office:value-type="float" office:value="0.68608335085777616" table:style-name="ce29">
            <text:p>0.69</text:p>
          </table:table-cell>
          <table:table-cell office:value-type="float" office:value="6.1022086776972948" table:style-name="ce29">
            <text:p>6.10</text:p>
          </table:table-cell>
          <table:table-cell office:value-type="float" office:value="8.791655413059777" table:style-name="ce29">
            <text:p>8.79</text:p>
          </table:table-cell>
          <table:table-cell office:value-type="float" office:value="9.2129664494998327" table:style-name="ce29">
            <text:p>9.21</text:p>
          </table:table-cell>
          <table:table-cell office:value-type="float" office:value="1.0788596309955241"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Other private transport [note 4]</text:p>
          </table:table-cell>
          <table:table-cell office:value-type="float" office:value="6.0584535826941748" table:style-name="ce29">
            <text:p>6.06</text:p>
          </table:table-cell>
          <table:table-cell office:value-type="float" office:value="0.59558933524258939" table:style-name="ce29">
            <text:p>0.60</text:p>
          </table:table-cell>
          <table:table-cell office:value-type="float" office:value="4.8910984856186994" table:style-name="ce29">
            <text:p>4.89</text:p>
          </table:table-cell>
          <table:table-cell office:value-type="float" office:value="7.2258086797696501" table:style-name="ce29">
            <text:p>7.23</text:p>
          </table:table-cell>
          <table:table-cell office:value-type="float" office:value="9.8307154971670627" table:style-name="ce29">
            <text:p>9.83</text:p>
          </table:table-cell>
          <table:table-cell office:value-type="float" office:value="1.0663135311626459"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Other private transport [note 4]</text:p>
          </table:table-cell>
          <table:table-cell office:value-type="float" office:value="6.7308201919701007" table:style-name="ce29">
            <text:p>6.73</text:p>
          </table:table-cell>
          <table:table-cell office:value-type="float" office:value="0.52362809775326902" table:style-name="ce29">
            <text:p>0.52</text:p>
          </table:table-cell>
          <table:table-cell office:value-type="float" office:value="5.7045091203736931" table:style-name="ce29">
            <text:p>5.70</text:p>
          </table:table-cell>
          <table:table-cell office:value-type="float" office:value="7.7571312635665084" table:style-name="ce29">
            <text:p>7.76</text:p>
          </table:table-cell>
          <table:table-cell office:value-type="float" office:value="7.779558550352597" table:style-name="ce29">
            <text:p>7.78</text:p>
          </table:table-cell>
          <table:table-cell office:value-type="float" office:value="1.24637407828852" table:style-name="ce29">
            <text:p>1.25</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Bus in London</text:p>
          </table:table-cell>
          <table:table-cell office:value-type="float" office:value="16.575561764069491" table:style-name="ce29">
            <text:p>16.58</text:p>
          </table:table-cell>
          <table:table-cell office:value-type="float" office:value="1.0828426023612949" table:style-name="ce29">
            <text:p>1.08</text:p>
          </table:table-cell>
          <table:table-cell office:value-type="float" office:value="14.45319026344136" table:style-name="ce29">
            <text:p>14.45</text:p>
          </table:table-cell>
          <table:table-cell office:value-type="float" office:value="18.697933264697632" table:style-name="ce29">
            <text:p>18.70</text:p>
          </table:table-cell>
          <table:table-cell office:value-type="float" office:value="6.5327656327675774" table:style-name="ce29">
            <text:p>6.53</text:p>
          </table:table-cell>
          <table:table-cell office:value-type="float" office:value="1.311150944935813" table:style-name="ce29">
            <text:p>1.31</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Bus in London</text:p>
          </table:table-cell>
          <table:table-cell office:value-type="float" office:value="18.937030032631618" table:style-name="ce29">
            <text:p>18.94</text:p>
          </table:table-cell>
          <table:table-cell office:value-type="float" office:value="1.2449356258073621" table:style-name="ce29">
            <text:p>1.24</text:p>
          </table:table-cell>
          <table:table-cell office:value-type="float" office:value="16.496956206049191" table:style-name="ce29">
            <text:p>16.50</text:p>
          </table:table-cell>
          <table:table-cell office:value-type="float" office:value="21.377103859214049" table:style-name="ce29">
            <text:p>21.38</text:p>
          </table:table-cell>
          <table:table-cell office:value-type="float" office:value="6.5740806433856473" table:style-name="ce29">
            <text:p>6.57</text:p>
          </table:table-cell>
          <table:table-cell office:value-type="float" office:value="1.49618084166327" table:style-name="ce29">
            <text:p>1.50</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Bus in London</text:p>
          </table:table-cell>
          <table:table-cell office:value-type="float" office:value="17.779856339163661" table:style-name="ce29">
            <text:p>17.78</text:p>
          </table:table-cell>
          <table:table-cell office:value-type="float" office:value="0.96259278335350806" table:style-name="ce29">
            <text:p>0.96</text:p>
          </table:table-cell>
          <table:table-cell office:value-type="float" office:value="15.893174483790791" table:style-name="ce29">
            <text:p>15.89</text:p>
          </table:table-cell>
          <table:table-cell office:value-type="float" office:value="19.666538194536539" table:style-name="ce29">
            <text:p>19.67</text:p>
          </table:table-cell>
          <table:table-cell office:value-type="float" office:value="5.4139514121562753" table:style-name="ce29">
            <text:p>5.41</text:p>
          </table:table-cell>
          <table:table-cell office:value-type="float" office:value="1.7449456337753619" table:style-name="ce29">
            <text:p>1.74</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Other local bus</text:p>
          </table:table-cell>
          <table:table-cell office:value-type="float" office:value="27.90888741300218" table:style-name="ce29">
            <text:p>27.91</text:p>
          </table:table-cell>
          <table:table-cell office:value-type="float" office:value="1.549830614403253" table:style-name="ce29">
            <text:p>1.55</text:p>
          </table:table-cell>
          <table:table-cell office:value-type="float" office:value="24.8712194087718" table:style-name="ce29">
            <text:p>24.87</text:p>
          </table:table-cell>
          <table:table-cell office:value-type="float" office:value="30.946555417232549" table:style-name="ce29">
            <text:p>30.95</text:p>
          </table:table-cell>
          <table:table-cell office:value-type="float" office:value="5.5531794996643926" table:style-name="ce29">
            <text:p>5.55</text:p>
          </table:table-cell>
          <table:table-cell office:value-type="float" office:value="1.456573040696993" table:style-name="ce29">
            <text:p>1.46</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Other local bus</text:p>
          </table:table-cell>
          <table:table-cell office:value-type="float" office:value="32.522726843135153" table:style-name="ce29">
            <text:p>32.52</text:p>
          </table:table-cell>
          <table:table-cell office:value-type="float" office:value="1.401265027247002" table:style-name="ce29">
            <text:p>1.40</text:p>
          </table:table-cell>
          <table:table-cell office:value-type="float" office:value="29.776247389731029" table:style-name="ce29">
            <text:p>29.78</text:p>
          </table:table-cell>
          <table:table-cell office:value-type="float" office:value="35.269206296539267" table:style-name="ce29">
            <text:p>35.27</text:p>
          </table:table-cell>
          <table:table-cell office:value-type="float" office:value="4.308571768922195" table:style-name="ce29">
            <text:p>4.31</text:p>
          </table:table-cell>
          <table:table-cell office:value-type="float" office:value="1.3200052499108901" table:style-name="ce29">
            <text:p>1.32</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Other local bus</text:p>
          </table:table-cell>
          <table:table-cell office:value-type="float" office:value="30.414845760944299" table:style-name="ce29">
            <text:p>30.41</text:p>
          </table:table-cell>
          <table:table-cell office:value-type="float" office:value="1.200212107888061" table:style-name="ce29">
            <text:p>1.20</text:p>
          </table:table-cell>
          <table:table-cell office:value-type="float" office:value="28.0624300294837" table:style-name="ce29">
            <text:p>28.06</text:p>
          </table:table-cell>
          <table:table-cell office:value-type="float" office:value="32.767261492404913" table:style-name="ce29">
            <text:p>32.77</text:p>
          </table:table-cell>
          <table:table-cell office:value-type="float" office:value="3.9461390576218314" table:style-name="ce29">
            <text:p>3.95</text:p>
          </table:table-cell>
          <table:table-cell office:value-type="float" office:value="1.6054497008567259" table:style-name="ce29">
            <text:p>1.61</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Non-local bus</text:p>
          </table:table-cell>
          <table:table-cell office:value-type="float" office:value="0.27655241140567338" table:style-name="ce29">
            <text:p>[low]</text:p>
          </table:table-cell>
          <table:table-cell office:value-type="float" office:value="6.5815203388387616E-2" table:style-name="ce29">
            <text:p>[low]</text:p>
          </table:table-cell>
          <table:table-cell office:value-type="float" office:value="0.14755461276443371" table:style-name="ce29">
            <text:p>[low]</text:p>
          </table:table-cell>
          <table:table-cell office:value-type="float" office:value="0.40555021004691311" table:style-name="ce29">
            <text:p>[low]</text:p>
          </table:table-cell>
          <table:table-cell office:value-type="float" office:value="23.79845579861664" table:style-name="ce29">
            <text:p>23.80</text:p>
          </table:table-cell>
          <table:table-cell office:value-type="float" office:value="1.0378721445988111" table:style-name="ce29">
            <text:p>1.04</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Non-local bus</text:p>
          </table:table-cell>
          <table:table-cell office:value-type="float" office:value="0.38141426104059017" table:style-name="ce29">
            <text:p>[low]</text:p>
          </table:table-cell>
          <table:table-cell office:value-type="float" office:value="9.3134393089450734E-2" table:style-name="ce29">
            <text:p>[low]</text:p>
          </table:table-cell>
          <table:table-cell office:value-type="float" office:value="0.1988708505852668" table:style-name="ce29">
            <text:p>[low]</text:p>
          </table:table-cell>
          <table:table-cell office:value-type="float" office:value="0.56395767149591369" table:style-name="ce29">
            <text:p>0.56</text:p>
          </table:table-cell>
          <table:table-cell office:value-type="float" office:value="24.418172733069191" table:style-name="ce29">
            <text:p>24.42</text:p>
          </table:table-cell>
          <table:table-cell office:value-type="float" office:value="1.354526883401967" table:style-name="ce29">
            <text:p>1.35</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Non-local bus</text:p>
          </table:table-cell>
          <table:table-cell office:value-type="float" office:value="0.32965355596448159" table:style-name="ce29">
            <text:p>[low]</text:p>
          </table:table-cell>
          <table:table-cell office:value-type="float" office:value="6.7991322217184486E-2" table:style-name="ce29">
            <text:p>[low]</text:p>
          </table:table-cell>
          <table:table-cell office:value-type="float" office:value="0.19639056441880001" table:style-name="ce29">
            <text:p>[low]</text:p>
          </table:table-cell>
          <table:table-cell office:value-type="float" office:value="0.4629165475101632" table:style-name="ce29">
            <text:p>[low]</text:p>
          </table:table-cell>
          <table:table-cell office:value-type="float" office:value="20.625083815115946" table:style-name="ce29">
            <text:p>20.63</text:p>
          </table:table-cell>
          <table:table-cell office:value-type="float" office:value="1.4530751974805871" table:style-name="ce29">
            <text:p>1.45</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London Underground</text:p>
          </table:table-cell>
          <table:table-cell office:value-type="float" office:value="15.61257125929397" table:style-name="ce29">
            <text:p>15.61</text:p>
          </table:table-cell>
          <table:table-cell office:value-type="float" office:value="1.180681833681376" table:style-name="ce29">
            <text:p>1.18</text:p>
          </table:table-cell>
          <table:table-cell office:value-type="float" office:value="13.29843486527847" table:style-name="ce29">
            <text:p>13.30</text:p>
          </table:table-cell>
          <table:table-cell office:value-type="float" office:value="17.92670765330946" table:style-name="ce29">
            <text:p>17.93</text:p>
          </table:table-cell>
          <table:table-cell office:value-type="float" office:value="7.562379149933621" table:style-name="ce29">
            <text:p>7.56</text:p>
          </table:table-cell>
          <table:table-cell office:value-type="float" office:value="1.611163921634857" table:style-name="ce29">
            <text:p>1.61</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London Underground</text:p>
          </table:table-cell>
          <table:table-cell office:value-type="float" office:value="13.883249934206921" table:style-name="ce29">
            <text:p>13.88</text:p>
          </table:table-cell>
          <table:table-cell office:value-type="float" office:value="0.90542655266506111" table:style-name="ce29">
            <text:p>0.91</text:p>
          </table:table-cell>
          <table:table-cell office:value-type="float" office:value="12.108613890983399" table:style-name="ce29">
            <text:p>12.11</text:p>
          </table:table-cell>
          <table:table-cell office:value-type="float" office:value="15.657885977430441" table:style-name="ce29">
            <text:p>15.66</text:p>
          </table:table-cell>
          <table:table-cell office:value-type="float" office:value="6.5217190280078583" table:style-name="ce29">
            <text:p>6.52</text:p>
          </table:table-cell>
          <table:table-cell office:value-type="float" office:value="1.357640032966936" table:style-name="ce29">
            <text:p>1.36</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London Underground</text:p>
          </table:table-cell>
          <table:table-cell office:value-type="float" office:value="14.71325318836308" table:style-name="ce29">
            <text:p>14.71</text:p>
          </table:table-cell>
          <table:table-cell office:value-type="float" office:value="0.8340918253694376" table:style-name="ce29">
            <text:p>0.83</text:p>
          </table:table-cell>
          <table:table-cell office:value-type="float" office:value="13.07843321063898" table:style-name="ce29">
            <text:p>13.08</text:p>
          </table:table-cell>
          <table:table-cell office:value-type="float" office:value="16.348073166087179" table:style-name="ce29">
            <text:p>16.35</text:p>
          </table:table-cell>
          <table:table-cell office:value-type="float" office:value="5.668983022932907" table:style-name="ce29">
            <text:p>5.67</text:p>
          </table:table-cell>
          <table:table-cell office:value-type="float" office:value="1.7581258161668789" table:style-name="ce29">
            <text:p>1.76</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Surface Rail</text:p>
          </table:table-cell>
          <table:table-cell office:value-type="float" office:value="21.405036279907819" table:style-name="ce29">
            <text:p>21.41</text:p>
          </table:table-cell>
          <table:table-cell office:value-type="float" office:value="1.084968894416414" table:style-name="ce29">
            <text:p>1.08</text:p>
          </table:table-cell>
          <table:table-cell office:value-type="float" office:value="19.278497246851639" table:style-name="ce29">
            <text:p>19.28</text:p>
          </table:table-cell>
          <table:table-cell office:value-type="float" office:value="23.531575312963991" table:style-name="ce29">
            <text:p>23.53</text:p>
          </table:table-cell>
          <table:table-cell office:value-type="float" office:value="5.0687552229698269" table:style-name="ce29">
            <text:p>5.07</text:p>
          </table:table-cell>
          <table:table-cell office:value-type="float" office:value="1.4166481755518849" table:style-name="ce29">
            <text:p>1.42</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Surface Rail</text:p>
          </table:table-cell>
          <table:table-cell office:value-type="float" office:value="17.726443095510088" table:style-name="ce29">
            <text:p>17.73</text:p>
          </table:table-cell>
          <table:table-cell office:value-type="float" office:value="0.92541218710837636" table:style-name="ce29">
            <text:p>0.93</text:p>
          </table:table-cell>
          <table:table-cell office:value-type="float" office:value="15.912635208777671" table:style-name="ce29">
            <text:p>15.91</text:p>
          </table:table-cell>
          <table:table-cell office:value-type="float" office:value="19.540250982242501" table:style-name="ce29">
            <text:p>19.54</text:p>
          </table:table-cell>
          <table:table-cell office:value-type="float" office:value="5.2205181948925388" table:style-name="ce29">
            <text:p>5.22</text:p>
          </table:table-cell>
          <table:table-cell office:value-type="float" office:value="1.459563174153828" table:style-name="ce29">
            <text:p>1.46</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Surface Rail</text:p>
          </table:table-cell>
          <table:table-cell office:value-type="float" office:value="19.514106861415581" table:style-name="ce29">
            <text:p>19.51</text:p>
          </table:table-cell>
          <table:table-cell office:value-type="float" office:value="0.81956772244915455" table:style-name="ce29">
            <text:p>0.82</text:p>
          </table:table-cell>
          <table:table-cell office:value-type="float" office:value="17.907754125415231" table:style-name="ce29">
            <text:p>17.91</text:p>
          </table:table-cell>
          <table:table-cell office:value-type="float" office:value="21.12045959741592" table:style-name="ce29">
            <text:p>21.12</text:p>
          </table:table-cell>
          <table:table-cell office:value-type="float" office:value="4.1998730880666191" table:style-name="ce29">
            <text:p>4.20</text:p>
          </table:table-cell>
          <table:table-cell office:value-type="float" office:value="1.680936389401076" table:style-name="ce29">
            <text:p>1.68</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Taxi or minicab</text:p>
          </table:table-cell>
          <table:table-cell office:value-type="float" office:value="9.8747797914905835" table:style-name="ce29">
            <text:p>9.87</text:p>
          </table:table-cell>
          <table:table-cell office:value-type="float" office:value="0.64380222531032005" table:style-name="ce29">
            <text:p>0.64</text:p>
          </table:table-cell>
          <table:table-cell office:value-type="float" office:value="8.6129274298823564" table:style-name="ce29">
            <text:p>8.61</text:p>
          </table:table-cell>
          <table:table-cell office:value-type="float" office:value="11.136632153098811" table:style-name="ce29">
            <text:p>11.14</text:p>
          </table:table-cell>
          <table:table-cell office:value-type="float" office:value="6.5196615914929588" table:style-name="ce29">
            <text:p>6.52</text:p>
          </table:table-cell>
          <table:table-cell office:value-type="float" office:value="1.240695465944931" table:style-name="ce29">
            <text:p>1.24</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Taxi or minicab</text:p>
          </table:table-cell>
          <table:table-cell office:value-type="float" office:value="11.959981501608" table:style-name="ce29">
            <text:p>11.96</text:p>
          </table:table-cell>
          <table:table-cell office:value-type="float" office:value="0.70395102127710596" table:style-name="ce29">
            <text:p>0.70</text:p>
          </table:table-cell>
          <table:table-cell office:value-type="float" office:value="10.58023749990487" table:style-name="ce29">
            <text:p>10.58</text:p>
          </table:table-cell>
          <table:table-cell office:value-type="float" office:value="13.33972550331112" table:style-name="ce29">
            <text:p>13.34</text:p>
          </table:table-cell>
          <table:table-cell office:value-type="float" office:value="5.8858872079564746" table:style-name="ce29">
            <text:p>5.89</text:p>
          </table:table-cell>
          <table:table-cell office:value-type="float" office:value="1.3955101465449831" table:style-name="ce29">
            <text:p>1.40</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Taxi or minicab</text:p>
          </table:table-cell>
          <table:table-cell office:value-type="float" office:value="10.925588435950869" table:style-name="ce29">
            <text:p>10.93</text:p>
          </table:table-cell>
          <table:table-cell office:value-type="float" office:value="0.53924755418260295" table:style-name="ce29">
            <text:p>0.54</text:p>
          </table:table-cell>
          <table:table-cell office:value-type="float" office:value="9.8686632297529719" table:style-name="ce29">
            <text:p>9.87</text:p>
          </table:table-cell>
          <table:table-cell office:value-type="float" office:value="11.982513642148771" table:style-name="ce29">
            <text:p>11.98</text:p>
          </table:table-cell>
          <table:table-cell office:value-type="float" office:value="4.935638545638402" table:style-name="ce29">
            <text:p>4.94</text:p>
          </table:table-cell>
          <table:table-cell office:value-type="float" office:value="1.495030617356842" table:style-name="ce29">
            <text:p>1.50</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Other public transport [note 5]</text:p>
          </table:table-cell>
          <table:table-cell office:value-type="float" office:value="2.760707822802086" table:style-name="ce29">
            <text:p>2.76</text:p>
          </table:table-cell>
          <table:table-cell office:value-type="float" office:value="0.40554181604928707" table:style-name="ce29">
            <text:p>[low]</text:p>
          </table:table-cell>
          <table:table-cell office:value-type="float" office:value="1.9658458633454829" table:style-name="ce29">
            <text:p>1.97</text:p>
          </table:table-cell>
          <table:table-cell office:value-type="float" office:value="3.5555697822586891" table:style-name="ce29">
            <text:p>3.56</text:p>
          </table:table-cell>
          <table:table-cell office:value-type="float" office:value="14.68977675579109" table:style-name="ce29">
            <text:p>14.69</text:p>
          </table:table-cell>
          <table:table-cell office:value-type="float" office:value="1.4775077596889949" table:style-name="ce29">
            <text:p>1.48</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Other public transport [note 5]</text:p>
          </table:table-cell>
          <table:table-cell office:value-type="float" office:value="2.7659299048959869" table:style-name="ce29">
            <text:p>2.77</text:p>
          </table:table-cell>
          <table:table-cell office:value-type="float" office:value="0.46125844895822338" table:style-name="ce29">
            <text:p>[low]</text:p>
          </table:table-cell>
          <table:table-cell office:value-type="float" office:value="1.861863344937869" table:style-name="ce29">
            <text:p>1.86</text:p>
          </table:table-cell>
          <table:table-cell office:value-type="float" office:value="3.6699964648541048" table:style-name="ce29">
            <text:p>3.67</text:p>
          </table:table-cell>
          <table:table-cell office:value-type="float" office:value="16.67643305572377" table:style-name="ce29">
            <text:p>16.68</text:p>
          </table:table-cell>
          <table:table-cell office:value-type="float" office:value="1.717178628205875" table:style-name="ce29">
            <text:p>1.72</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Other public transport [note 5]</text:p>
          </table:table-cell>
          <table:table-cell office:value-type="float" office:value="2.7601380873547292" table:style-name="ce29">
            <text:p>2.76</text:p>
          </table:table-cell>
          <table:table-cell office:value-type="float" office:value="0.37686299560415359" table:style-name="ce29">
            <text:p>[low]</text:p>
          </table:table-cell>
          <table:table-cell office:value-type="float" office:value="2.0214866159705882" table:style-name="ce29">
            <text:p>2.02</text:p>
          </table:table-cell>
          <table:table-cell office:value-type="float" office:value="3.4987895587388702" table:style-name="ce29">
            <text:p>3.50</text:p>
          </table:table-cell>
          <table:table-cell office:value-type="float" office:value="13.653773241661721" table:style-name="ce29">
            <text:p>13.65</text:p>
          </table:table-cell>
          <table:table-cell office:value-type="float" office:value="1.972951287248043" table:style-name="ce29">
            <text:p>1.97</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All modes</text:p>
          </table:table-cell>
          <table:table-cell office:value-type="float" office:value="916.7250516154196" table:style-name="ce29">
            <text:p>916.73</text:p>
          </table:table-cell>
          <table:table-cell office:value-type="float" office:value="8.1398538086276417" table:style-name="ce29">
            <text:p>8.14</text:p>
          </table:table-cell>
          <table:table-cell office:value-type="float" office:value="900.77093815050944" table:style-name="ce29">
            <text:p>900.77</text:p>
          </table:table-cell>
          <table:table-cell office:value-type="float" office:value="932.67916508032977" table:style-name="ce29">
            <text:p>932.68</text:p>
          </table:table-cell>
          <table:table-cell office:value-type="float" office:value="0.8879274973760003" table:style-name="ce29">
            <text:p>0.89</text:p>
          </table:table-cell>
          <table:table-cell office:value-type="float" office:value="1.2930409453110381" table:style-name="ce29">
            <text:p>1.29</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All modes</text:p>
          </table:table-cell>
          <table:table-cell office:value-type="float" office:value="940.88479263970157" table:style-name="ce29">
            <text:p>940.88</text:p>
          </table:table-cell>
          <table:table-cell office:value-type="float" office:value="9.437498769094292" table:style-name="ce29">
            <text:p>9.44</text:p>
          </table:table-cell>
          <table:table-cell office:value-type="float" office:value="922.38729505227673" table:style-name="ce29">
            <text:p>922.39</text:p>
          </table:table-cell>
          <table:table-cell office:value-type="float" office:value="959.38229022712642" table:style-name="ce29">
            <text:p>959.38</text:p>
          </table:table-cell>
          <table:table-cell office:value-type="float" office:value="1.0030450957355677" table:style-name="ce29">
            <text:p>1.00</text:p>
          </table:table-cell>
          <table:table-cell office:value-type="float" office:value="1.432662265198126" table:style-name="ce29">
            <text:p>1.43</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All modes</text:p>
          </table:table-cell>
          <table:table-cell office:value-type="float" office:value="929.24611033082795" table:style-name="ce29">
            <text:p>929.25</text:p>
          </table:table-cell>
          <table:table-cell office:value-type="float" office:value="7.5649221236420399" table:style-name="ce29">
            <text:p>7.56</text:p>
          </table:table-cell>
          <table:table-cell office:value-type="float" office:value="914.41886296848952" table:style-name="ce29">
            <text:p>914.42</text:p>
          </table:table-cell>
          <table:table-cell office:value-type="float" office:value="944.07335769316637" table:style-name="ce29">
            <text:p>944.07</text:p>
          </table:table-cell>
          <table:table-cell office:value-type="float" office:value="0.81409241744889238" table:style-name="ce29">
            <text:p>0.81</text:p>
          </table:table-cell>
          <table:table-cell office:value-type="float" office:value="1.6739789962200069" table:style-name="ce29">
            <text:p>1.67</text:p>
          </table:table-cell>
          <table:table-cell table:number-columns-repeated="16374"/>
        </table:table-row>
        <table:table-row table:number-rows-repeated="1795" table:style-name="ro12">
          <table:table-cell table:number-columns-repeated="3" table:style-name="ce27"/>
          <table:table-cell table:number-columns-repeated="7" table:style-name="ce31"/>
          <table:table-cell table:number-columns-repeated="16374"/>
        </table:table-row>
        <table:table-row table:number-rows-repeated="2" table:style-name="ro12">
          <table:table-cell table:number-columns-repeated="16384" table:style-name="ce1"/>
        </table:table-row>
        <table:table-row table:number-rows-repeated="618" table:style-name="ro12">
          <table:table-cell table:number-columns-repeated="16384"/>
        </table:table-row>
        <table:table-row table:number-rows-repeated="1045750" table:style-name="ro4">
          <table:table-cell table:number-columns-repeated="16384"/>
        </table:table-row>
      </table:table>
      <table:table table:name="SE_NTS0601c_distance" table:style-name="ta1">
        <table:table-column table:style-name="co8" table:default-cell-style-name="ce1"/>
        <table:table-column table:style-name="co9" table:default-cell-style-name="ce1"/>
        <table:table-column table:style-name="co10" table:default-cell-style-name="ce1"/>
        <table:table-column table:style-name="co25" table:default-cell-style-name="ce1"/>
        <table:table-column table:style-name="co26" table:default-cell-style-name="ce1"/>
        <table:table-column table:style-name="co27" table:default-cell-style-name="ce1"/>
        <table:table-column table:style-name="co28" table:default-cell-style-name="ce1"/>
        <table:table-column table:style-name="co29" table:default-cell-style-name="ce1"/>
        <table:table-column table:style-name="co30" table:default-cell-style-name="ce1"/>
        <table:table-column table:style-name="co17" table:default-cell-style-name="ce1"/>
        <table:table-column table:style-name="co2" table:number-columns-repeated="960" table:default-cell-style-name="ce1"/>
        <table:table-column table:style-name="co3" table:number-columns-repeated="15414" table:default-cell-style-name="ce1"/>
        <table:table-row table:style-name="ro9">
          <table:table-cell office:value-type="string" table:style-name="ce2">
            <text:p>SE_NTS0601c: Standard errors for the average distance travelled by sex, age and mode (miles per person per year): England, 2025 [note 1]</text:p>
          </table:table-cell>
          <table:table-cell table:number-columns-repeated="16383" table:style-name="ce1"/>
        </table:table-row>
        <table:table-row table:style-name="ro8">
          <table:table-cell office:value-type="string" table:style-name="ce21">
            <text:p>This worksheet contains one table. Some cells refer to notes which can be found on the notes worksheet.</text:p>
          </table:table-cell>
          <table:table-cell table:number-columns-repeated="16383" table:style-name="ce1"/>
        </table:table-row>
        <table:table-row table:style-name="ro8">
          <table:table-cell office:value-type="string" table:style-name="ce21">
            <text:p>The table in this worksheet contains numbers. These represent average distance travelled by sex, age and mode.</text:p>
          </table:table-cell>
          <table:table-cell table:number-columns-repeated="8" table:style-name="ce1"/>
          <table:table-cell table:style-name="ce32"/>
          <table:table-cell table:number-columns-repeated="16374"/>
        </table:table-row>
        <table:table-row table:style-name="ro8">
          <table:table-cell office:value-type="string" table:style-name="ce21">
            <text:p>Some shorthand is used in these tables, [low] denotes rounds to 0, [x] denotes the data is not available due to no observations in the category.</text:p>
          </table:table-cell>
          <table:table-cell table:number-columns-repeated="16383" table:style-name="ce1"/>
        </table:table-row>
        <table:table-row table:style-name="ro8">
          <table:table-cell office:value-type="string" table:style-name="ce21">
            <text:p>Filters are active in row 6 and may hide some data. To turn off all filters select the 'Data' ribbon then 'Filters' button or use [Ctrl, Shift, L].</text:p>
          </table:table-cell>
          <table:table-cell table:number-columns-repeated="16383" table:style-name="ce1"/>
        </table:table-row>
        <table:table-row table:style-name="ro2">
          <table:table-cell office:value-type="string" table:style-name="ce24">
            <text:p>Year</text:p>
          </table:table-cell>
          <table:table-cell office:value-type="string" table:style-name="ce24">
            <text:p>Age</text:p>
          </table:table-cell>
          <table:table-cell office:value-type="string" table:style-name="ce25">
            <text:p>Sex [note 6]</text:p>
          </table:table-cell>
          <table:table-cell office:value-type="string" table:style-name="ce25">
            <text:p>Mode</text:p>
          </table:table-cell>
          <table:table-cell office:value-type="string" table:style-name="ce26">
            <text:p>Average distance</text:p>
          </table:table-cell>
          <table:table-cell office:value-type="string" table:style-name="ce26">
            <text:p>Standard error</text:p>
          </table:table-cell>
          <table:table-cell office:value-type="string" table:style-name="ce26">
            <text:p>95% Lower confidence interval</text:p>
          </table:table-cell>
          <table:table-cell office:value-type="string" table:style-name="ce26">
            <text:p>95% Upper confidence interval</text:p>
          </table:table-cell>
          <table:table-cell office:value-type="string" table:style-name="ce26">
            <text:p>Relative standard error (%)</text:p>
          </table:table-cell>
          <table:table-cell office:value-type="string" table:style-name="ce26">
            <text:p>Design factor</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Walk [note 2]</text:p>
          </table:table-cell>
          <table:table-cell office:value-type="float" office:value="184.1624315739821" table:style-name="ce29">
            <text:p>184.16</text:p>
          </table:table-cell>
          <table:table-cell office:value-type="float" office:value="7.6962692547623153" table:style-name="ce29">
            <text:p>7.70</text:p>
          </table:table-cell>
          <table:table-cell office:value-type="float" office:value="169.07774383464789" table:style-name="ce29">
            <text:p>169.08</text:p>
          </table:table-cell>
          <table:table-cell office:value-type="float" office:value="199.2471193133162" table:style-name="ce29">
            <text:p>199.25</text:p>
          </table:table-cell>
          <table:table-cell office:value-type="float" office:value="4.1790658328001902" table:style-name="ce29">
            <text:p>4.18</text:p>
          </table:table-cell>
          <table:table-cell office:value-type="float" office:value="1.304631839081821" table:style-name="ce29">
            <text:p>1.30</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Walk [note 2]</text:p>
          </table:table-cell>
          <table:table-cell office:value-type="float" office:value="193.27139193963009" table:style-name="ce29">
            <text:p>193.27</text:p>
          </table:table-cell>
          <table:table-cell office:value-type="float" office:value="7.4696046202535431" table:style-name="ce29">
            <text:p>7.47</text:p>
          </table:table-cell>
          <table:table-cell office:value-type="float" office:value="178.63096688393321" table:style-name="ce29">
            <text:p>178.63</text:p>
          </table:table-cell>
          <table:table-cell office:value-type="float" office:value="207.91181699532709" table:style-name="ce29">
            <text:p>207.91</text:p>
          </table:table-cell>
          <table:table-cell office:value-type="float" office:value="3.8648268350997004" table:style-name="ce29">
            <text:p>3.86</text:p>
          </table:table-cell>
          <table:table-cell office:value-type="float" office:value="1.221810717344155" table:style-name="ce29">
            <text:p>1.22</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Walk [note 2]</text:p>
          </table:table-cell>
          <table:table-cell office:value-type="float" office:value="188.75780206672161" table:style-name="ce29">
            <text:p>188.76</text:p>
          </table:table-cell>
          <table:table-cell office:value-type="float" office:value="6.0629202558275566" table:style-name="ce29">
            <text:p>6.06</text:p>
          </table:table-cell>
          <table:table-cell office:value-type="float" office:value="176.87447836529961" table:style-name="ce29">
            <text:p>176.87</text:p>
          </table:table-cell>
          <table:table-cell office:value-type="float" office:value="200.64112576814361" table:style-name="ce29">
            <text:p>200.64</text:p>
          </table:table-cell>
          <table:table-cell office:value-type="float" office:value="3.2120104119905206" table:style-name="ce29">
            <text:p>3.21</text:p>
          </table:table-cell>
          <table:table-cell office:value-type="float" office:value="1.431131171893703" table:style-name="ce29">
            <text:p>1.43</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Walks of a mile or more</text:p>
          </table:table-cell>
          <table:table-cell office:value-type="float" office:value="92.617909994994349" table:style-name="ce29">
            <text:p>92.62</text:p>
          </table:table-cell>
          <table:table-cell office:value-type="float" office:value="5.609414199066789" table:style-name="ce29">
            <text:p>5.61</text:p>
          </table:table-cell>
          <table:table-cell office:value-type="float" office:value="81.623458164823447" table:style-name="ce29">
            <text:p>81.62</text:p>
          </table:table-cell>
          <table:table-cell office:value-type="float" office:value="103.61236182516529" table:style-name="ce29">
            <text:p>103.61</text:p>
          </table:table-cell>
          <table:table-cell office:value-type="float" office:value="6.0565113155435668" table:style-name="ce29">
            <text:p>6.06</text:p>
          </table:table-cell>
          <table:table-cell office:value-type="float" office:value="1.2875788686083489" table:style-name="ce29">
            <text:p>1.29</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Walks of a mile or more</text:p>
          </table:table-cell>
          <table:table-cell office:value-type="float" office:value="95.409494133454615" table:style-name="ce29">
            <text:p>95.41</text:p>
          </table:table-cell>
          <table:table-cell office:value-type="float" office:value="5.8046498503808603" table:style-name="ce29">
            <text:p>5.80</text:p>
          </table:table-cell>
          <table:table-cell office:value-type="float" office:value="84.03238042670813" table:style-name="ce29">
            <text:p>84.03</text:p>
          </table:table-cell>
          <table:table-cell office:value-type="float" office:value="106.7866078402011" table:style-name="ce29">
            <text:p>106.79</text:p>
          </table:table-cell>
          <table:table-cell office:value-type="float" office:value="6.0839331589596011" table:style-name="ce29">
            <text:p>6.08</text:p>
          </table:table-cell>
          <table:table-cell office:value-type="float" office:value="1.214358320344092" table:style-name="ce29">
            <text:p>1.21</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Walks of a mile or more</text:p>
          </table:table-cell>
          <table:table-cell office:value-type="float" office:value="94.084972262385392" table:style-name="ce29">
            <text:p>94.08</text:p>
          </table:table-cell>
          <table:table-cell office:value-type="float" office:value="4.4774962587988423" table:style-name="ce29">
            <text:p>4.48</text:p>
          </table:table-cell>
          <table:table-cell office:value-type="float" office:value="85.309079595139664" table:style-name="ce29">
            <text:p>85.31</text:p>
          </table:table-cell>
          <table:table-cell office:value-type="float" office:value="102.86086492963111" table:style-name="ce29">
            <text:p>102.86</text:p>
          </table:table-cell>
          <table:table-cell office:value-type="float" office:value="4.7589919528401863" table:style-name="ce29">
            <text:p>4.76</text:p>
          </table:table-cell>
          <table:table-cell office:value-type="float" office:value="1.395169186304865" table:style-name="ce29">
            <text:p>1.40</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Pedal cycle [note 3]</text:p>
          </table:table-cell>
          <table:table-cell office:value-type="float" office:value="41.567016421063869" table:style-name="ce29">
            <text:p>41.57</text:p>
          </table:table-cell>
          <table:table-cell office:value-type="float" office:value="6.2368507530581834" table:style-name="ce29">
            <text:p>6.24</text:p>
          </table:table-cell>
          <table:table-cell office:value-type="float" office:value="29.342788945069831" table:style-name="ce29">
            <text:p>29.34</text:p>
          </table:table-cell>
          <table:table-cell office:value-type="float" office:value="53.79124389705791" table:style-name="ce29">
            <text:p>53.79</text:p>
          </table:table-cell>
          <table:table-cell office:value-type="float" office:value="15.004326242423529" table:style-name="ce29">
            <text:p>15.00</text:p>
          </table:table-cell>
          <table:table-cell office:value-type="float" office:value="1.2142203266754781" table:style-name="ce29">
            <text:p>1.21</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Pedal cycle [note 3]</text:p>
          </table:table-cell>
          <table:table-cell office:value-type="float" office:value="17.230893586048609" table:style-name="ce29">
            <text:p>17.23</text:p>
          </table:table-cell>
          <table:table-cell office:value-type="float" office:value="2.9291263010414781" table:style-name="ce29">
            <text:p>2.93</text:p>
          </table:table-cell>
          <table:table-cell office:value-type="float" office:value="11.48980603600732" table:style-name="ce29">
            <text:p>11.49</text:p>
          </table:table-cell>
          <table:table-cell office:value-type="float" office:value="22.971981136089909" table:style-name="ce29">
            <text:p>22.97</text:p>
          </table:table-cell>
          <table:table-cell office:value-type="float" office:value="16.999271026855585" table:style-name="ce29">
            <text:p>17.00</text:p>
          </table:table-cell>
          <table:table-cell office:value-type="float" office:value="1.1253682999446999"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Pedal cycle [note 3]</text:p>
          </table:table-cell>
          <table:table-cell office:value-type="float" office:value="29.71214882846219" table:style-name="ce29">
            <text:p>29.71</text:p>
          </table:table-cell>
          <table:table-cell office:value-type="float" office:value="3.719282137820763" table:style-name="ce29">
            <text:p>3.72</text:p>
          </table:table-cell>
          <table:table-cell office:value-type="float" office:value="22.422355838333491" table:style-name="ce29">
            <text:p>22.42</text:p>
          </table:table-cell>
          <table:table-cell office:value-type="float" office:value="37.001941818590893" table:style-name="ce29">
            <text:p>37.00</text:p>
          </table:table-cell>
          <table:table-cell office:value-type="float" office:value="12.517715091201842" table:style-name="ce29">
            <text:p>12.52</text:p>
          </table:table-cell>
          <table:table-cell office:value-type="float" office:value="1.269847668975342" table:style-name="ce29">
            <text:p>1.27</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Car or van driver</text:p>
          </table:table-cell>
          <table:table-cell office:value-type="float" office:value="1.4314647000879119" table:style-name="ce29">
            <text:p>1.43</text:p>
          </table:table-cell>
          <table:table-cell office:value-type="float" office:value="1.389218559589261" table:style-name="ce29">
            <text:p>1.39</text:p>
          </table:table-cell>
          <table:table-cell office:value-type="float" office:value="0" table:style-name="ce29">
            <text:p>0.00</text:p>
          </table:table-cell>
          <table:table-cell office:value-type="float" office:value="4.1543330768828639" table:style-name="ce29">
            <text:p>4.15</text:p>
          </table:table-cell>
          <table:table-cell office:value-type="float" office:value="97.048747307840955" table:style-name="ce29">
            <text:p>97.05</text:p>
          </table:table-cell>
          <table:table-cell office:value-type="float" office:value="1.080071341513928"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Car or van driver</text:p>
          </table:table-cell>
          <table:table-cell office:value-type="float" office:value="0.2293327012658275" table:style-name="ce29">
            <text:p>[low]</text:p>
          </table:table-cell>
          <table:table-cell office:value-type="float" office:value="0.22964979724194479" table:style-name="ce29">
            <text:p>[low]</text:p>
          </table:table-cell>
          <table:table-cell office:value-type="float" office:value="0" table:style-name="ce29">
            <text:p>0.00</text:p>
          </table:table-cell>
          <table:table-cell office:value-type="float" office:value="0.67944630386003924" table:style-name="ce29">
            <text:p>0.68</text:p>
          </table:table-cell>
          <table:table-cell office:value-type="float" office:value="100.13826897532145" table:style-name="ce29">
            <text:p>100.14</text:p>
          </table:table-cell>
          <table:table-cell office:value-type="float" office:value="1.049564196423205"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Car or van driver</text:p>
          </table:table-cell>
          <table:table-cell office:value-type="float" office:value="0.84645040551119" table:style-name="ce29">
            <text:p>0.85</text:p>
          </table:table-cell>
          <table:table-cell office:value-type="float" office:value="0.72198975130764576" table:style-name="ce29">
            <text:p>0.72</text:p>
          </table:table-cell>
          <table:table-cell office:value-type="float" office:value="0" table:style-name="ce29">
            <text:p>0.00</text:p>
          </table:table-cell>
          <table:table-cell office:value-type="float" office:value="2.2615503180741761" table:style-name="ce29">
            <text:p>2.26</text:p>
          </table:table-cell>
          <table:table-cell office:value-type="float" office:value="85.296166982355018" table:style-name="ce29">
            <text:p>85.30</text:p>
          </table:table-cell>
          <table:table-cell office:value-type="float" office:value="1.0793405952998989"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Car or van passenger</text:p>
          </table:table-cell>
          <table:table-cell office:value-type="float" office:value="2570.592284598627" table:style-name="ce29">
            <text:p>2,570.59</text:p>
          </table:table-cell>
          <table:table-cell office:value-type="float" office:value="113.5145678553921" table:style-name="ce29">
            <text:p>113.51</text:p>
          </table:table-cell>
          <table:table-cell office:value-type="float" office:value="2348.1037316020579" table:style-name="ce29">
            <text:p>2,348.10</text:p>
          </table:table-cell>
          <table:table-cell office:value-type="float" office:value="2793.080837595196" table:style-name="ce29">
            <text:p>2,793.08</text:p>
          </table:table-cell>
          <table:table-cell office:value-type="float" office:value="4.4158915645822185" table:style-name="ce29">
            <text:p>4.42</text:p>
          </table:table-cell>
          <table:table-cell office:value-type="float" office:value="1.346726706412352" table:style-name="ce29">
            <text:p>1.35</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Car or van passenger</text:p>
          </table:table-cell>
          <table:table-cell office:value-type="float" office:value="2671.0635099455671" table:style-name="ce29">
            <text:p>2,671.06</text:p>
          </table:table-cell>
          <table:table-cell office:value-type="float" office:value="128.57899388383939" table:style-name="ce29">
            <text:p>128.58</text:p>
          </table:table-cell>
          <table:table-cell office:value-type="float" office:value="2419.0486819332409" table:style-name="ce29">
            <text:p>2,419.05</text:p>
          </table:table-cell>
          <table:table-cell office:value-type="float" office:value="2923.078337957892" table:style-name="ce29">
            <text:p>2,923.08</text:p>
          </table:table-cell>
          <table:table-cell office:value-type="float" office:value="4.8137752399028377" table:style-name="ce29">
            <text:p>4.81</text:p>
          </table:table-cell>
          <table:table-cell office:value-type="float" office:value="1.3421994387575651" table:style-name="ce29">
            <text:p>1.34</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Car or van passenger</text:p>
          </table:table-cell>
          <table:table-cell office:value-type="float" office:value="2626.4800112750172" table:style-name="ce29">
            <text:p>2,626.48</text:p>
          </table:table-cell>
          <table:table-cell office:value-type="float" office:value="98.87553350940756" table:style-name="ce29">
            <text:p>98.88</text:p>
          </table:table-cell>
          <table:table-cell office:value-type="float" office:value="2432.6839655965782" table:style-name="ce29">
            <text:p>2,432.68</text:p>
          </table:table-cell>
          <table:table-cell office:value-type="float" office:value="2820.2760569534562" table:style-name="ce29">
            <text:p>2,820.28</text:p>
          </table:table-cell>
          <table:table-cell office:value-type="float" office:value="3.7645644773595182" table:style-name="ce29">
            <text:p>3.76</text:p>
          </table:table-cell>
          <table:table-cell office:value-type="float" office:value="1.547570785210167" table:style-name="ce29">
            <text:p>1.55</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Motorcycle</text:p>
          </table:table-cell>
          <table:table-cell office:value-type="float" office:value="0" table:style-name="ce29">
            <text:p>0.00</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Motorcycle</text:p>
          </table:table-cell>
          <table:table-cell office:value-type="float" office:value="0.76700948600995467" table:style-name="ce29">
            <text:p>0.77</text:p>
          </table:table-cell>
          <table:table-cell office:value-type="float" office:value="0.74554241259385501" table:style-name="ce29">
            <text:p>0.75</text:p>
          </table:table-cell>
          <table:table-cell office:value-type="float" office:value="0" table:style-name="ce29">
            <text:p>0.00</text:p>
          </table:table-cell>
          <table:table-cell office:value-type="float" office:value="2.22827261469391" table:style-name="ce29">
            <text:p>2.23</text:p>
          </table:table-cell>
          <table:table-cell office:value-type="float" office:value="97.201198445696789" table:style-name="ce29">
            <text:p>97.20</text:p>
          </table:table-cell>
          <table:table-cell office:value-type="float" office:value="1.2647316188172291" table:style-name="ce29">
            <text:p>1.26</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Motorcycle</text:p>
          </table:table-cell>
          <table:table-cell office:value-type="float" office:value="0.37240992579343252" table:style-name="ce29">
            <text:p>[low]</text:p>
          </table:table-cell>
          <table:table-cell office:value-type="float" office:value="0.36205148858432612" table:style-name="ce29">
            <text:p>[low]</text:p>
          </table:table-cell>
          <table:table-cell office:value-type="float" office:value="0" table:style-name="ce29">
            <text:p>0.00</text:p>
          </table:table-cell>
          <table:table-cell office:value-type="float" office:value="1.082030843418712" table:style-name="ce29">
            <text:p>1.08</text:p>
          </table:table-cell>
          <table:table-cell office:value-type="float" office:value="97.218538902517864" table:style-name="ce29">
            <text:p>97.22</text:p>
          </table:table-cell>
          <table:table-cell office:value-type="float" office:value="1.2647379481561101" table:style-name="ce29">
            <text:p>1.26</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Other private transport [note 4]</text:p>
          </table:table-cell>
          <table:table-cell office:value-type="float" office:value="122.14723494162099" table:style-name="ce29">
            <text:p>122.15</text:p>
          </table:table-cell>
          <table:table-cell office:value-type="float" office:value="21.118319285147798" table:style-name="ce29">
            <text:p>21.12</text:p>
          </table:table-cell>
          <table:table-cell office:value-type="float" office:value="80.755329142731256" table:style-name="ce29">
            <text:p>80.76</text:p>
          </table:table-cell>
          <table:table-cell office:value-type="float" office:value="163.53914074051059" table:style-name="ce29">
            <text:p>163.54</text:p>
          </table:table-cell>
          <table:table-cell office:value-type="float" office:value="17.289232372096741" table:style-name="ce29">
            <text:p>17.29</text:p>
          </table:table-cell>
          <table:table-cell office:value-type="float" office:value="1.06764713321883"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Other private transport [note 4]</text:p>
          </table:table-cell>
          <table:table-cell office:value-type="float" office:value="153.2731374100334" table:style-name="ce29">
            <text:p>153.27</text:p>
          </table:table-cell>
          <table:table-cell office:value-type="float" office:value="30.24538789465706" table:style-name="ce29">
            <text:p>30.25</text:p>
          </table:table-cell>
          <table:table-cell office:value-type="float" office:value="93.992177136505546" table:style-name="ce29">
            <text:p>93.99</text:p>
          </table:table-cell>
          <table:table-cell office:value-type="float" office:value="212.55409768356131" table:style-name="ce29">
            <text:p>212.55</text:p>
          </table:table-cell>
          <table:table-cell office:value-type="float" office:value="19.732999797443419" table:style-name="ce29">
            <text:p>19.73</text:p>
          </table:table-cell>
          <table:table-cell office:value-type="float" office:value="1.028835606340208"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Other private transport [note 4]</text:p>
          </table:table-cell>
          <table:table-cell office:value-type="float" office:value="137.1458476210683" table:style-name="ce29">
            <text:p>137.15</text:p>
          </table:table-cell>
          <table:table-cell office:value-type="float" office:value="19.17988089512578" table:style-name="ce29">
            <text:p>19.18</text:p>
          </table:table-cell>
          <table:table-cell office:value-type="float" office:value="99.553281066621764" table:style-name="ce29">
            <text:p>99.55</text:p>
          </table:table-cell>
          <table:table-cell office:value-type="float" office:value="174.73841417551481" table:style-name="ce29">
            <text:p>174.74</text:p>
          </table:table-cell>
          <table:table-cell office:value-type="float" office:value="13.985024867919787" table:style-name="ce29">
            <text:p>13.99</text:p>
          </table:table-cell>
          <table:table-cell office:value-type="float" office:value="1.0992064544515181"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Bus in London</text:p>
          </table:table-cell>
          <table:table-cell office:value-type="float" office:value="47.268393113520709" table:style-name="ce29">
            <text:p>47.27</text:p>
          </table:table-cell>
          <table:table-cell office:value-type="float" office:value="5.9070820760442952" table:style-name="ce29">
            <text:p>5.91</text:p>
          </table:table-cell>
          <table:table-cell office:value-type="float" office:value="35.690512244473886" table:style-name="ce29">
            <text:p>35.69</text:p>
          </table:table-cell>
          <table:table-cell office:value-type="float" office:value="58.846273982567517" table:style-name="ce29">
            <text:p>58.85</text:p>
          </table:table-cell>
          <table:table-cell office:value-type="float" office:value="12.496896312632693" table:style-name="ce29">
            <text:p>12.50</text:p>
          </table:table-cell>
          <table:table-cell office:value-type="float" office:value="1.0769615833049191"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Bus in London</text:p>
          </table:table-cell>
          <table:table-cell office:value-type="float" office:value="42.020369930418298" table:style-name="ce29">
            <text:p>42.02</text:p>
          </table:table-cell>
          <table:table-cell office:value-type="float" office:value="7.2751742379319611" table:style-name="ce29">
            <text:p>7.28</text:p>
          </table:table-cell>
          <table:table-cell office:value-type="float" office:value="27.761028424071661" table:style-name="ce29">
            <text:p>27.76</text:p>
          </table:table-cell>
          <table:table-cell office:value-type="float" office:value="56.279711436764948" table:style-name="ce29">
            <text:p>56.28</text:p>
          </table:table-cell>
          <table:table-cell office:value-type="float" office:value="17.313446430811894" table:style-name="ce29">
            <text:p>17.31</text:p>
          </table:table-cell>
          <table:table-cell office:value-type="float" office:value="1.3156978540181909" table:style-name="ce29">
            <text:p>1.32</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Bus in London</text:p>
          </table:table-cell>
          <table:table-cell office:value-type="float" office:value="44.725920049736587" table:style-name="ce29">
            <text:p>44.73</text:p>
          </table:table-cell>
          <table:table-cell office:value-type="float" office:value="5.0162453305743542" table:style-name="ce29">
            <text:p>5.02</text:p>
          </table:table-cell>
          <table:table-cell office:value-type="float" office:value="34.894079201810847" table:style-name="ce29">
            <text:p>34.89</text:p>
          </table:table-cell>
          <table:table-cell office:value-type="float" office:value="54.55776089766232" table:style-name="ce29">
            <text:p>54.56</text:p>
          </table:table-cell>
          <table:table-cell office:value-type="float" office:value="11.215521838334764" table:style-name="ce29">
            <text:p>11.22</text:p>
          </table:table-cell>
          <table:table-cell office:value-type="float" office:value="1.3032137155837491" table:style-name="ce29">
            <text:p>1.30</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Other local bus</text:p>
          </table:table-cell>
          <table:table-cell office:value-type="float" office:value="128.81186415140661" table:style-name="ce29">
            <text:p>128.81</text:p>
          </table:table-cell>
          <table:table-cell office:value-type="float" office:value="16.176464411526741" table:style-name="ce29">
            <text:p>16.18</text:p>
          </table:table-cell>
          <table:table-cell office:value-type="float" office:value="97.105993904814142" table:style-name="ce29">
            <text:p>97.11</text:p>
          </table:table-cell>
          <table:table-cell office:value-type="float" office:value="160.51773439799899" table:style-name="ce29">
            <text:p>160.52</text:p>
          </table:table-cell>
          <table:table-cell office:value-type="float" office:value="12.558210005029336" table:style-name="ce29">
            <text:p>12.56</text:p>
          </table:table-cell>
          <table:table-cell office:value-type="float" office:value="1.228793591775448" table:style-name="ce29">
            <text:p>1.23</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Other local bus</text:p>
          </table:table-cell>
          <table:table-cell office:value-type="float" office:value="131.25353524641741" table:style-name="ce29">
            <text:p>131.25</text:p>
          </table:table-cell>
          <table:table-cell office:value-type="float" office:value="15.849418148346251" table:style-name="ce29">
            <text:p>15.85</text:p>
          </table:table-cell>
          <table:table-cell office:value-type="float" office:value="100.1886756756587" table:style-name="ce29">
            <text:p>100.19</text:p>
          </table:table-cell>
          <table:table-cell office:value-type="float" office:value="162.318394817176" table:style-name="ce29">
            <text:p>162.32</text:p>
          </table:table-cell>
          <table:table-cell office:value-type="float" office:value="12.075421906610217" table:style-name="ce29">
            <text:p>12.08</text:p>
          </table:table-cell>
          <table:table-cell office:value-type="float" office:value="1.172987512328145"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Other local bus</text:p>
          </table:table-cell>
          <table:table-cell office:value-type="float" office:value="129.8770538576201" table:style-name="ce29">
            <text:p>129.88</text:p>
          </table:table-cell>
          <table:table-cell office:value-type="float" office:value="12.20327543365533" table:style-name="ce29">
            <text:p>12.20</text:p>
          </table:table-cell>
          <table:table-cell office:value-type="float" office:value="105.9586340076556" table:style-name="ce29">
            <text:p>105.96</text:p>
          </table:table-cell>
          <table:table-cell office:value-type="float" office:value="153.79547370758459" table:style-name="ce29">
            <text:p>153.80</text:p>
          </table:table-cell>
          <table:table-cell office:value-type="float" office:value="9.3960211378319176" table:style-name="ce29">
            <text:p>9.40</text:p>
          </table:table-cell>
          <table:table-cell office:value-type="float" office:value="1.3035790395400051" table:style-name="ce29">
            <text:p>1.30</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Non-local bus</text:p>
          </table:table-cell>
          <table:table-cell office:value-type="float" office:value="0.25419380208796682" table:style-name="ce29">
            <text:p>[low]</text:p>
          </table:table-cell>
          <table:table-cell office:value-type="float" office:value="0.25459055027321292" table:style-name="ce29">
            <text:p>[low]</text:p>
          </table:table-cell>
          <table:table-cell office:value-type="float" office:value="0" table:style-name="ce29">
            <text:p>0.00</text:p>
          </table:table-cell>
          <table:table-cell office:value-type="float" office:value="0.75319128062346419" table:style-name="ce29">
            <text:p>0.75</text:p>
          </table:table-cell>
          <table:table-cell office:value-type="float" office:value="100.15608098308739" table:style-name="ce29">
            <text:p>100.16</text:p>
          </table:table-cell>
          <table:table-cell office:value-type="float" office:value="0.94404631860216071" table:style-name="ce29">
            <text:p>0.94</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Non-local bus</text:p>
          </table:table-cell>
          <table:table-cell office:value-type="float" office:value="11.46643176353154" table:style-name="ce29">
            <text:p>11.47</text:p>
          </table:table-cell>
          <table:table-cell office:value-type="float" office:value="9.0540517275615926" table:style-name="ce29">
            <text:p>9.05</text:p>
          </table:table-cell>
          <table:table-cell office:value-type="float" office:value="0" table:style-name="ce29">
            <text:p>0.00</text:p>
          </table:table-cell>
          <table:table-cell office:value-type="float" office:value="29.21237314955226" table:style-name="ce29">
            <text:p>29.21</text:p>
          </table:table-cell>
          <table:table-cell office:value-type="float" office:value="78.961371020037703" table:style-name="ce29">
            <text:p>78.96</text:p>
          </table:table-cell>
          <table:table-cell office:value-type="float" office:value="1.063611487069287"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Non-local bus</text:p>
          </table:table-cell>
          <table:table-cell office:value-type="float" office:value="5.6978899453142198" table:style-name="ce29">
            <text:p>5.70</text:p>
          </table:table-cell>
          <table:table-cell office:value-type="float" office:value="4.4034044222530833" table:style-name="ce29">
            <text:p>4.40</text:p>
          </table:table-cell>
          <table:table-cell office:value-type="float" office:value="0" table:style-name="ce29">
            <text:p>0.00</text:p>
          </table:table-cell>
          <table:table-cell office:value-type="float" office:value="14.328562612930259" table:style-name="ce29">
            <text:p>14.33</text:p>
          </table:table-cell>
          <table:table-cell office:value-type="float" office:value="77.28131754939065" table:style-name="ce29">
            <text:p>77.28</text:p>
          </table:table-cell>
          <table:table-cell office:value-type="float" office:value="1.0645880696777441"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London Underground</text:p>
          </table:table-cell>
          <table:table-cell office:value-type="float" office:value="13.23756224745334" table:style-name="ce29">
            <text:p>13.24</text:p>
          </table:table-cell>
          <table:table-cell office:value-type="float" office:value="3.401105827486905" table:style-name="ce29">
            <text:p>3.40</text:p>
          </table:table-cell>
          <table:table-cell office:value-type="float" office:value="6.571394825579004" table:style-name="ce29">
            <text:p>6.57</text:p>
          </table:table-cell>
          <table:table-cell office:value-type="float" office:value="19.903729669327671" table:style-name="ce29">
            <text:p>19.90</text:p>
          </table:table-cell>
          <table:table-cell office:value-type="float" office:value="25.692841052673533" table:style-name="ce29">
            <text:p>25.69</text:p>
          </table:table-cell>
          <table:table-cell office:value-type="float" office:value="1.12063037893871" table:style-name="ce29">
            <text:p>1.12</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London Underground</text:p>
          </table:table-cell>
          <table:table-cell office:value-type="float" office:value="18.495133982825511" table:style-name="ce29">
            <text:p>18.50</text:p>
          </table:table-cell>
          <table:table-cell office:value-type="float" office:value="4.6799384600368032" table:style-name="ce29">
            <text:p>4.68</text:p>
          </table:table-cell>
          <table:table-cell office:value-type="float" office:value="9.32245460115338" table:style-name="ce29">
            <text:p>9.32</text:p>
          </table:table-cell>
          <table:table-cell office:value-type="float" office:value="27.66781336449765" table:style-name="ce29">
            <text:p>27.67</text:p>
          </table:table-cell>
          <table:table-cell office:value-type="float" office:value="25.303620208334639" table:style-name="ce29">
            <text:p>25.30</text:p>
          </table:table-cell>
          <table:table-cell office:value-type="float" office:value="1.2084417363659929" table:style-name="ce29">
            <text:p>1.21</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London Underground</text:p>
          </table:table-cell>
          <table:table-cell office:value-type="float" office:value="15.77793156846" table:style-name="ce29">
            <text:p>15.78</text:p>
          </table:table-cell>
          <table:table-cell office:value-type="float" office:value="3.15983168130815" table:style-name="ce29">
            <text:p>3.16</text:p>
          </table:table-cell>
          <table:table-cell office:value-type="float" office:value="9.5846614730960269" table:style-name="ce29">
            <text:p>9.58</text:p>
          </table:table-cell>
          <table:table-cell office:value-type="float" office:value="21.971201663823969" table:style-name="ce29">
            <text:p>21.97</text:p>
          </table:table-cell>
          <table:table-cell office:value-type="float" office:value="20.026906997268494" table:style-name="ce29">
            <text:p>20.03</text:p>
          </table:table-cell>
          <table:table-cell office:value-type="float" office:value="1.294885387868915" table:style-name="ce29">
            <text:p>1.29</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Surface Rail</text:p>
          </table:table-cell>
          <table:table-cell office:value-type="float" office:value="210.37770005730911" table:style-name="ce29">
            <text:p>210.38</text:p>
          </table:table-cell>
          <table:table-cell office:value-type="float" office:value="39.279417059055703" table:style-name="ce29">
            <text:p>39.28</text:p>
          </table:table-cell>
          <table:table-cell office:value-type="float" office:value="133.3900426215599" table:style-name="ce29">
            <text:p>133.39</text:p>
          </table:table-cell>
          <table:table-cell office:value-type="float" office:value="287.36535749305818" table:style-name="ce29">
            <text:p>287.37</text:p>
          </table:table-cell>
          <table:table-cell office:value-type="float" office:value="18.670903355420073" table:style-name="ce29">
            <text:p>18.67</text:p>
          </table:table-cell>
          <table:table-cell office:value-type="float" office:value="1.0311843533753751"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Surface Rail</text:p>
          </table:table-cell>
          <table:table-cell office:value-type="float" office:value="156.58624166875441" table:style-name="ce29">
            <text:p>156.59</text:p>
          </table:table-cell>
          <table:table-cell office:value-type="float" office:value="36.274254198938522" table:style-name="ce29">
            <text:p>36.27</text:p>
          </table:table-cell>
          <table:table-cell office:value-type="float" office:value="85.488703438834932" table:style-name="ce29">
            <text:p>85.49</text:p>
          </table:table-cell>
          <table:table-cell office:value-type="float" office:value="227.68377989867389" table:style-name="ce29">
            <text:p>227.68</text:p>
          </table:table-cell>
          <table:table-cell office:value-type="float" office:value="23.165671397665822" table:style-name="ce29">
            <text:p>23.17</text:p>
          </table:table-cell>
          <table:table-cell office:value-type="float" office:value="1.119424601705808" table:style-name="ce29">
            <text:p>1.12</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Surface Rail</text:p>
          </table:table-cell>
          <table:table-cell office:value-type="float" office:value="184.0635460016691" table:style-name="ce29">
            <text:p>184.06</text:p>
          </table:table-cell>
          <table:table-cell office:value-type="float" office:value="30.32648909852837" table:style-name="ce29">
            <text:p>30.33</text:p>
          </table:table-cell>
          <table:table-cell office:value-type="float" office:value="124.6236273685535" table:style-name="ce29">
            <text:p>124.62</text:p>
          </table:table-cell>
          <table:table-cell office:value-type="float" office:value="243.50346463478471" table:style-name="ce29">
            <text:p>243.50</text:p>
          </table:table-cell>
          <table:table-cell office:value-type="float" office:value="16.476097389894555" table:style-name="ce29">
            <text:p>16.48</text:p>
          </table:table-cell>
          <table:table-cell office:value-type="float" office:value="1.208055754617765" table:style-name="ce29">
            <text:p>1.21</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Taxi or minicab</text:p>
          </table:table-cell>
          <table:table-cell office:value-type="float" office:value="63.125003733303721" table:style-name="ce29">
            <text:p>63.13</text:p>
          </table:table-cell>
          <table:table-cell office:value-type="float" office:value="15.732282997764591" table:style-name="ce29">
            <text:p>15.73</text:p>
          </table:table-cell>
          <table:table-cell office:value-type="float" office:value="32.289729057685122" table:style-name="ce29">
            <text:p>32.29</text:p>
          </table:table-cell>
          <table:table-cell office:value-type="float" office:value="93.960278408922321" table:style-name="ce29">
            <text:p>93.96</text:p>
          </table:table-cell>
          <table:table-cell office:value-type="float" office:value="24.922427037361892" table:style-name="ce29">
            <text:p>24.92</text:p>
          </table:table-cell>
          <table:table-cell office:value-type="float" office:value="1.0253501772827629"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Taxi or minicab</text:p>
          </table:table-cell>
          <table:table-cell office:value-type="float" office:value="56.142569461207437" table:style-name="ce29">
            <text:p>56.14</text:p>
          </table:table-cell>
          <table:table-cell office:value-type="float" office:value="13.30315117942148" table:style-name="ce29">
            <text:p>13.30</text:p>
          </table:table-cell>
          <table:table-cell office:value-type="float" office:value="30.06839314954135" table:style-name="ce29">
            <text:p>30.07</text:p>
          </table:table-cell>
          <table:table-cell office:value-type="float" office:value="82.216745772873537" table:style-name="ce29">
            <text:p>82.22</text:p>
          </table:table-cell>
          <table:table-cell office:value-type="float" office:value="23.695301634909129" table:style-name="ce29">
            <text:p>23.70</text:p>
          </table:table-cell>
          <table:table-cell office:value-type="float" office:value="1.077255700285904"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Taxi or minicab</text:p>
          </table:table-cell>
          <table:table-cell office:value-type="float" office:value="59.675820795111449" table:style-name="ce29">
            <text:p>59.68</text:p>
          </table:table-cell>
          <table:table-cell office:value-type="float" office:value="11.93861563556079" table:style-name="ce29">
            <text:p>11.94</text:p>
          </table:table-cell>
          <table:table-cell office:value-type="float" office:value="36.2761341494123" table:style-name="ce29">
            <text:p>36.28</text:p>
          </table:table-cell>
          <table:table-cell office:value-type="float" office:value="83.075507440810597" table:style-name="ce29">
            <text:p>83.08</text:p>
          </table:table-cell>
          <table:table-cell office:value-type="float" office:value="20.005783710207105" table:style-name="ce29">
            <text:p>20.01</text:p>
          </table:table-cell>
          <table:table-cell office:value-type="float" office:value="1.2062017016336519" table:style-name="ce29">
            <text:p>1.21</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Other public transport [note 5]</text:p>
          </table:table-cell>
          <table:table-cell office:value-type="float" office:value="14.968970312631191" table:style-name="ce29">
            <text:p>14.97</text:p>
          </table:table-cell>
          <table:table-cell office:value-type="float" office:value="8.3820935474839793" table:style-name="ce29">
            <text:p>8.38</text:p>
          </table:table-cell>
          <table:table-cell office:value-type="float" office:value="0" table:style-name="ce29">
            <text:p>0.00</text:p>
          </table:table-cell>
          <table:table-cell office:value-type="float" office:value="31.39787366569978" table:style-name="ce29">
            <text:p>31.40</text:p>
          </table:table-cell>
          <table:table-cell office:value-type="float" office:value="55.996460494085952" table:style-name="ce29">
            <text:p>56.00</text:p>
          </table:table-cell>
          <table:table-cell office:value-type="float" office:value="1.7516128203279171" table:style-name="ce29">
            <text:p>1.75</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Other public transport [note 5]</text:p>
          </table:table-cell>
          <table:table-cell office:value-type="float" office:value="4.7352491270514054" table:style-name="ce29">
            <text:p>4.74</text:p>
          </table:table-cell>
          <table:table-cell office:value-type="float" office:value="1.371714446216328" table:style-name="ce29">
            <text:p>1.37</text:p>
          </table:table-cell>
          <table:table-cell office:value-type="float" office:value="2.0466888124674032" table:style-name="ce29">
            <text:p>2.05</text:p>
          </table:table-cell>
          <table:table-cell office:value-type="float" office:value="7.4238094416354059" table:style-name="ce29">
            <text:p>7.42</text:p>
          </table:table-cell>
          <table:table-cell office:value-type="float" office:value="28.968157945060042" table:style-name="ce29">
            <text:p>28.97</text:p>
          </table:table-cell>
          <table:table-cell office:value-type="float" office:value="0.99799906275375383" table:style-name="ce29">
            <text:p>1.00</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Other public transport [note 5]</text:p>
          </table:table-cell>
          <table:table-cell office:value-type="float" office:value="9.9861578704018648" table:style-name="ce29">
            <text:p>9.99</text:p>
          </table:table-cell>
          <table:table-cell office:value-type="float" office:value="4.4034388995023441" table:style-name="ce29">
            <text:p>4.40</text:p>
          </table:table-cell>
          <table:table-cell office:value-type="float" office:value="1.3554176273772709" table:style-name="ce29">
            <text:p>1.36</text:p>
          </table:table-cell>
          <table:table-cell office:value-type="float" office:value="18.616898113426458" table:style-name="ce29">
            <text:p>18.62</text:p>
          </table:table-cell>
          <table:table-cell office:value-type="float" office:value="44.095426455792051" table:style-name="ce29">
            <text:p>44.10</text:p>
          </table:table-cell>
          <table:table-cell office:value-type="float" office:value="1.7292780189319159" table:style-name="ce29">
            <text:p>1.73</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Male</text:p>
          </table:table-cell>
          <table:table-cell office:value-type="string" table:style-name="ce28">
            <text:p>All modes</text:p>
          </table:table-cell>
          <table:table-cell office:value-type="float" office:value="3397.9441196530952" table:style-name="ce29">
            <text:p>3,397.94</text:p>
          </table:table-cell>
          <table:table-cell office:value-type="float" office:value="120.48193696473361" table:style-name="ce29">
            <text:p>120.48</text:p>
          </table:table-cell>
          <table:table-cell office:value-type="float" office:value="3161.7995232022172" table:style-name="ce29">
            <text:p>3,161.80</text:p>
          </table:table-cell>
          <table:table-cell office:value-type="float" office:value="3634.0887161039732" table:style-name="ce29">
            <text:p>3,634.09</text:p>
          </table:table-cell>
          <table:table-cell office:value-type="float" office:value="3.5457303805524005" table:style-name="ce29">
            <text:p>3.55</text:p>
          </table:table-cell>
          <table:table-cell office:value-type="float" office:value="1.268092101642309" table:style-name="ce29">
            <text:p>1.27</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Female</text:p>
          </table:table-cell>
          <table:table-cell office:value-type="string" table:style-name="ce28">
            <text:p>All modes</text:p>
          </table:table-cell>
          <table:table-cell office:value-type="float" office:value="3456.534806248761" table:style-name="ce29">
            <text:p>3,456.53</text:p>
          </table:table-cell>
          <table:table-cell office:value-type="float" office:value="141.83152722112791" table:style-name="ce29">
            <text:p>141.83</text:p>
          </table:table-cell>
          <table:table-cell office:value-type="float" office:value="3178.5450128953498" table:style-name="ce29">
            <text:p>3,178.55</text:p>
          </table:table-cell>
          <table:table-cell office:value-type="float" office:value="3734.5245996021708" table:style-name="ce29">
            <text:p>3,734.52</text:p>
          </table:table-cell>
          <table:table-cell office:value-type="float" office:value="4.1032865332275366" table:style-name="ce29">
            <text:p>4.10</text:p>
          </table:table-cell>
          <table:table-cell office:value-type="float" office:value="1.32719844952227" table:style-name="ce29">
            <text:p>1.33</text:p>
          </table:table-cell>
          <table:table-cell table:number-columns-repeated="16374"/>
        </table:table-row>
        <table:table-row table:style-name="ro12">
          <table:table-cell office:value-type="float" office:value="2025" table:style-name="ce27">
            <text:p>2025</text:p>
          </table:table-cell>
          <table:table-cell office:value-type="string" table:style-name="ce28">
            <text:p>0 to 16</text:p>
          </table:table-cell>
          <table:table-cell office:value-type="string" table:style-name="ce28">
            <text:p>All people</text:p>
          </table:table-cell>
          <table:table-cell office:value-type="string" table:style-name="ce28">
            <text:p>All modes</text:p>
          </table:table-cell>
          <table:table-cell office:value-type="float" office:value="3433.1189902108881" table:style-name="ce29">
            <text:p>3,433.12</text:p>
          </table:table-cell>
          <table:table-cell office:value-type="float" office:value="105.84576997445841" table:style-name="ce29">
            <text:p>105.85</text:p>
          </table:table-cell>
          <table:table-cell office:value-type="float" office:value="3225.661281060949" table:style-name="ce29">
            <text:p>3,225.66</text:p>
          </table:table-cell>
          <table:table-cell office:value-type="float" office:value="3640.5766993608258" table:style-name="ce29">
            <text:p>3,640.58</text:p>
          </table:table-cell>
          <table:table-cell office:value-type="float" office:value="3.0830789808411669" table:style-name="ce29">
            <text:p>3.08</text:p>
          </table:table-cell>
          <table:table-cell office:value-type="float" office:value="1.481221966639058" table:style-name="ce29">
            <text:p>1.48</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Walk [note 2]</text:p>
          </table:table-cell>
          <table:table-cell office:value-type="float" office:value="199.57913245024659" table:style-name="ce29">
            <text:p>199.58</text:p>
          </table:table-cell>
          <table:table-cell office:value-type="float" office:value="20.30978292603529" table:style-name="ce29">
            <text:p>20.31</text:p>
          </table:table-cell>
          <table:table-cell office:value-type="float" office:value="159.7719579152174" table:style-name="ce29">
            <text:p>159.77</text:p>
          </table:table-cell>
          <table:table-cell office:value-type="float" office:value="239.38630698527581" table:style-name="ce29">
            <text:p>239.39</text:p>
          </table:table-cell>
          <table:table-cell office:value-type="float" office:value="10.176305847555655" table:style-name="ce29">
            <text:p>10.18</text:p>
          </table:table-cell>
          <table:table-cell office:value-type="float" office:value="1.3352192476481559" table:style-name="ce29">
            <text:p>1.34</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Walk [note 2]</text:p>
          </table:table-cell>
          <table:table-cell office:value-type="float" office:value="194.8933601623215" table:style-name="ce29">
            <text:p>194.89</text:p>
          </table:table-cell>
          <table:table-cell office:value-type="float" office:value="19.326528617370311" table:style-name="ce29">
            <text:p>19.33</text:p>
          </table:table-cell>
          <table:table-cell office:value-type="float" office:value="157.01336407227569" table:style-name="ce29">
            <text:p>157.01</text:p>
          </table:table-cell>
          <table:table-cell office:value-type="float" office:value="232.77335625236731" table:style-name="ce29">
            <text:p>232.77</text:p>
          </table:table-cell>
          <table:table-cell office:value-type="float" office:value="9.9164633424523849" table:style-name="ce29">
            <text:p>9.92</text:p>
          </table:table-cell>
          <table:table-cell office:value-type="float" office:value="1.3401993633068101" table:style-name="ce29">
            <text:p>1.34</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Walk [note 2]</text:p>
          </table:table-cell>
          <table:table-cell office:value-type="float" office:value="197.2838882687148" table:style-name="ce29">
            <text:p>197.28</text:p>
          </table:table-cell>
          <table:table-cell office:value-type="float" office:value="15.546784796095229" table:style-name="ce29">
            <text:p>15.55</text:p>
          </table:table-cell>
          <table:table-cell office:value-type="float" office:value="166.81219006836821" table:style-name="ce29">
            <text:p>166.81</text:p>
          </table:table-cell>
          <table:table-cell office:value-type="float" office:value="227.75558646906151" table:style-name="ce29">
            <text:p>227.76</text:p>
          </table:table-cell>
          <table:table-cell office:value-type="float" office:value="7.8804128064018055" table:style-name="ce29">
            <text:p>7.88</text:p>
          </table:table-cell>
          <table:table-cell office:value-type="float" office:value="1.4819934324337261" table:style-name="ce29">
            <text:p>1.48</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Walks of a mile or more</text:p>
          </table:table-cell>
          <table:table-cell office:value-type="float" office:value="132.95570542910471" table:style-name="ce29">
            <text:p>132.96</text:p>
          </table:table-cell>
          <table:table-cell office:value-type="float" office:value="16.129275702141509" table:style-name="ce29">
            <text:p>16.13</text:p>
          </table:table-cell>
          <table:table-cell office:value-type="float" office:value="101.3423250529073" table:style-name="ce29">
            <text:p>101.34</text:p>
          </table:table-cell>
          <table:table-cell office:value-type="float" office:value="164.56908580530211" table:style-name="ce29">
            <text:p>164.57</text:p>
          </table:table-cell>
          <table:table-cell office:value-type="float" office:value="12.131315200115305" table:style-name="ce29">
            <text:p>12.13</text:p>
          </table:table-cell>
          <table:table-cell office:value-type="float" office:value="1.3115351161783311" table:style-name="ce29">
            <text:p>1.31</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Walks of a mile or more</text:p>
          </table:table-cell>
          <table:table-cell office:value-type="float" office:value="103.57808375981109" table:style-name="ce29">
            <text:p>103.58</text:p>
          </table:table-cell>
          <table:table-cell office:value-type="float" office:value="12.05312876969994" table:style-name="ce29">
            <text:p>12.05</text:p>
          </table:table-cell>
          <table:table-cell office:value-type="float" office:value="79.953951371199196" table:style-name="ce29">
            <text:p>79.95</text:p>
          </table:table-cell>
          <table:table-cell office:value-type="float" office:value="127.20221614842291" table:style-name="ce29">
            <text:p>127.20</text:p>
          </table:table-cell>
          <table:table-cell office:value-type="float" office:value="11.636755896788104" table:style-name="ce29">
            <text:p>11.64</text:p>
          </table:table-cell>
          <table:table-cell office:value-type="float" office:value="1.171443166775167"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Walks of a mile or more</text:p>
          </table:table-cell>
          <table:table-cell office:value-type="float" office:value="118.5655876298578" table:style-name="ce29">
            <text:p>118.57</text:p>
          </table:table-cell>
          <table:table-cell office:value-type="float" office:value="10.88034776263097" table:style-name="ce29">
            <text:p>10.88</text:p>
          </table:table-cell>
          <table:table-cell office:value-type="float" office:value="97.240106015101148" table:style-name="ce29">
            <text:p>97.24</text:p>
          </table:table-cell>
          <table:table-cell office:value-type="float" office:value="139.8910692446145" table:style-name="ce29">
            <text:p>139.89</text:p>
          </table:table-cell>
          <table:table-cell office:value-type="float" office:value="9.1766489587160986" table:style-name="ce29">
            <text:p>9.18</text:p>
          </table:table-cell>
          <table:table-cell office:value-type="float" office:value="1.3497474523750761" table:style-name="ce29">
            <text:p>1.35</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Pedal cycle [note 3]</text:p>
          </table:table-cell>
          <table:table-cell office:value-type="float" office:value="70.434706736738917" table:style-name="ce29">
            <text:p>70.43</text:p>
          </table:table-cell>
          <table:table-cell office:value-type="float" office:value="22.49968104712859" table:style-name="ce29">
            <text:p>22.50</text:p>
          </table:table-cell>
          <table:table-cell office:value-type="float" office:value="26.335331884366891" table:style-name="ce29">
            <text:p>26.34</text:p>
          </table:table-cell>
          <table:table-cell office:value-type="float" office:value="114.5340815891109" table:style-name="ce29">
            <text:p>114.53</text:p>
          </table:table-cell>
          <table:table-cell office:value-type="float" office:value="31.944026020048295" table:style-name="ce29">
            <text:p>31.94</text:p>
          </table:table-cell>
          <table:table-cell office:value-type="float" office:value="1.092362482913467"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Pedal cycle [note 3]</text:p>
          </table:table-cell>
          <table:table-cell office:value-type="float" office:value="0" table:style-name="ce29">
            <text:p>0.00</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Pedal cycle [note 3]</text:p>
          </table:table-cell>
          <table:table-cell office:value-type="float" office:value="35.933488819684513" table:style-name="ce29">
            <text:p>35.93</text:p>
          </table:table-cell>
          <table:table-cell office:value-type="float" office:value="11.629552958544521" table:style-name="ce29">
            <text:p>11.63</text:p>
          </table:table-cell>
          <table:table-cell office:value-type="float" office:value="13.139565020937241" table:style-name="ce29">
            <text:p>13.14</text:p>
          </table:table-cell>
          <table:table-cell office:value-type="float" office:value="58.727412618431771" table:style-name="ce29">
            <text:p>58.73</text:p>
          </table:table-cell>
          <table:table-cell office:value-type="float" office:value="32.364107523491583" table:style-name="ce29">
            <text:p>32.36</text:p>
          </table:table-cell>
          <table:table-cell office:value-type="float" office:value="1.0999678608468619"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Car or van driver</text:p>
          </table:table-cell>
          <table:table-cell office:value-type="float" office:value="1272.0331010009891" table:style-name="ce29">
            <text:p>1,272.03</text:p>
          </table:table-cell>
          <table:table-cell office:value-type="float" office:value="195.43581282457379" table:style-name="ce29">
            <text:p>195.44</text:p>
          </table:table-cell>
          <table:table-cell office:value-type="float" office:value="888.97890786482458" table:style-name="ce29">
            <text:p>888.98</text:p>
          </table:table-cell>
          <table:table-cell office:value-type="float" office:value="1655.087294137154" table:style-name="ce29">
            <text:p>1,655.09</text:p>
          </table:table-cell>
          <table:table-cell office:value-type="float" office:value="15.36405087813999" table:style-name="ce29">
            <text:p>15.36</text:p>
          </table:table-cell>
          <table:table-cell office:value-type="float" office:value="1.0747590117240819"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Car or van driver</text:p>
          </table:table-cell>
          <table:table-cell office:value-type="float" office:value="984.81991319180565" table:style-name="ce29">
            <text:p>984.82</text:p>
          </table:table-cell>
          <table:table-cell office:value-type="float" office:value="155.47035999887021" table:style-name="ce29">
            <text:p>155.47</text:p>
          </table:table-cell>
          <table:table-cell office:value-type="float" office:value="680.09800759402015" table:style-name="ce29">
            <text:p>680.10</text:p>
          </table:table-cell>
          <table:table-cell office:value-type="float" office:value="1289.5418187895909" table:style-name="ce29">
            <text:p>1,289.54</text:p>
          </table:table-cell>
          <table:table-cell office:value-type="float" office:value="15.786679159948147" table:style-name="ce29">
            <text:p>15.79</text:p>
          </table:table-cell>
          <table:table-cell office:value-type="float" office:value="1.0461014948991521"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Car or van driver</text:p>
          </table:table-cell>
          <table:table-cell office:value-type="float" office:value="1131.3467087328461" table:style-name="ce29">
            <text:p>1,131.35</text:p>
          </table:table-cell>
          <table:table-cell office:value-type="float" office:value="127.5018461093475" table:style-name="ce29">
            <text:p>127.50</text:p>
          </table:table-cell>
          <table:table-cell office:value-type="float" office:value="881.44309035852461" table:style-name="ce29">
            <text:p>881.44</text:p>
          </table:table-cell>
          <table:table-cell office:value-type="float" office:value="1381.2503271071671" table:style-name="ce29">
            <text:p>1,381.25</text:p>
          </table:table-cell>
          <table:table-cell office:value-type="float" office:value="11.269917976970536" table:style-name="ce29">
            <text:p>11.27</text:p>
          </table:table-cell>
          <table:table-cell office:value-type="float" office:value="1.0803946227700469"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Car or van passenger</text:p>
          </table:table-cell>
          <table:table-cell office:value-type="float" office:value="1417.9934916650129" table:style-name="ce29">
            <text:p>1,417.99</text:p>
          </table:table-cell>
          <table:table-cell office:value-type="float" office:value="161.78462387555061" table:style-name="ce29">
            <text:p>161.78</text:p>
          </table:table-cell>
          <table:table-cell office:value-type="float" office:value="1100.895628868934" table:style-name="ce29">
            <text:p>1,100.90</text:p>
          </table:table-cell>
          <table:table-cell office:value-type="float" office:value="1735.091354461093" table:style-name="ce29">
            <text:p>1,735.09</text:p>
          </table:table-cell>
          <table:table-cell office:value-type="float" office:value="11.409405249496777" table:style-name="ce29">
            <text:p>11.41</text:p>
          </table:table-cell>
          <table:table-cell office:value-type="float" office:value="1.0966671167247981"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Car or van passenger</text:p>
          </table:table-cell>
          <table:table-cell office:value-type="float" office:value="1526.2976267767181" table:style-name="ce29">
            <text:p>1,526.30</text:p>
          </table:table-cell>
          <table:table-cell office:value-type="float" office:value="194.65812498498079" table:style-name="ce29">
            <text:p>194.66</text:p>
          </table:table-cell>
          <table:table-cell office:value-type="float" office:value="1144.7677018061561" table:style-name="ce29">
            <text:p>1,144.77</text:p>
          </table:table-cell>
          <table:table-cell office:value-type="float" office:value="1907.82755174728" table:style-name="ce29">
            <text:p>1,907.83</text:p>
          </table:table-cell>
          <table:table-cell office:value-type="float" office:value="12.753615125253503" table:style-name="ce29">
            <text:p>12.75</text:p>
          </table:table-cell>
          <table:table-cell office:value-type="float" office:value="1.161647738337847"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Car or van passenger</text:p>
          </table:table-cell>
          <table:table-cell office:value-type="float" office:value="1471.0443914263089" table:style-name="ce29">
            <text:p>1,471.04</text:p>
          </table:table-cell>
          <table:table-cell office:value-type="float" office:value="125.27677179412019" table:style-name="ce29">
            <text:p>125.28</text:p>
          </table:table-cell>
          <table:table-cell office:value-type="float" office:value="1225.5019187098339" table:style-name="ce29">
            <text:p>1,225.50</text:p>
          </table:table-cell>
          <table:table-cell office:value-type="float" office:value="1716.5868641427851" table:style-name="ce29">
            <text:p>1,716.59</text:p>
          </table:table-cell>
          <table:table-cell office:value-type="float" office:value="8.5161788810909478" table:style-name="ce29">
            <text:p>8.52</text:p>
          </table:table-cell>
          <table:table-cell office:value-type="float" office:value="1.1249786624325191" table:style-name="ce29">
            <text:p>1.12</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Motorcycle</text:p>
          </table:table-cell>
          <table:table-cell office:value-type="float" office:value="12.71490955921629" table:style-name="ce29">
            <text:p>12.71</text:p>
          </table:table-cell>
          <table:table-cell office:value-type="float" office:value="8.273038758620153" table:style-name="ce29">
            <text:p>8.27</text:p>
          </table:table-cell>
          <table:table-cell office:value-type="float" office:value="0" table:style-name="ce29">
            <text:p>0.00</text:p>
          </table:table-cell>
          <table:table-cell office:value-type="float" office:value="28.93006552611179" table:style-name="ce29">
            <text:p>28.93</text:p>
          </table:table-cell>
          <table:table-cell office:value-type="float" office:value="65.065651628040982" table:style-name="ce29">
            <text:p>65.07</text:p>
          </table:table-cell>
          <table:table-cell office:value-type="float" office:value="1.0072099983317591" table:style-name="ce29">
            <text:p>1.01</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Motorcycle</text:p>
          </table:table-cell>
          <table:table-cell office:value-type="float" office:value="0" table:style-name="ce29">
            <text:p>0.00</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Motorcycle</text:p>
          </table:table-cell>
          <table:table-cell office:value-type="float" office:value="6.4867319203457798" table:style-name="ce29">
            <text:p>6.49</text:p>
          </table:table-cell>
          <table:table-cell office:value-type="float" office:value="4.2258621669645242" table:style-name="ce29">
            <text:p>4.23</text:p>
          </table:table-cell>
          <table:table-cell office:value-type="float" office:value="0" table:style-name="ce29">
            <text:p>0.00</text:p>
          </table:table-cell>
          <table:table-cell office:value-type="float" office:value="14.769421767596249" table:style-name="ce29">
            <text:p>14.77</text:p>
          </table:table-cell>
          <table:table-cell office:value-type="float" office:value="65.146243422053757" table:style-name="ce29">
            <text:p>65.15</text:p>
          </table:table-cell>
          <table:table-cell office:value-type="float" office:value="1.0071835352991729" table:style-name="ce29">
            <text:p>1.01</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Other private transport [note 4]</text:p>
          </table:table-cell>
          <table:table-cell office:value-type="float" office:value="76.081949549411107" table:style-name="ce29">
            <text:p>76.08</text:p>
          </table:table-cell>
          <table:table-cell office:value-type="float" office:value="28.517360626122091" table:style-name="ce29">
            <text:p>28.52</text:p>
          </table:table-cell>
          <table:table-cell office:value-type="float" office:value="20.187922722211809" table:style-name="ce29">
            <text:p>20.19</text:p>
          </table:table-cell>
          <table:table-cell office:value-type="float" office:value="131.97597637661039" table:style-name="ce29">
            <text:p>131.98</text:p>
          </table:table-cell>
          <table:table-cell office:value-type="float" office:value="37.482426245665025" table:style-name="ce29">
            <text:p>37.48</text:p>
          </table:table-cell>
          <table:table-cell office:value-type="float" office:value="0.90638714474247539" table:style-name="ce29">
            <text:p>0.91</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Other private transport [note 4]</text:p>
          </table:table-cell>
          <table:table-cell office:value-type="float" office:value="129.54652741089001" table:style-name="ce29">
            <text:p>129.55</text:p>
          </table:table-cell>
          <table:table-cell office:value-type="float" office:value="64.480583492852091" table:style-name="ce29">
            <text:p>64.48</text:p>
          </table:table-cell>
          <table:table-cell office:value-type="float" office:value="3.1645837648998589" table:style-name="ce29">
            <text:p>3.16</text:p>
          </table:table-cell>
          <table:table-cell office:value-type="float" office:value="255.92847105688" table:style-name="ce29">
            <text:p>255.93</text:p>
          </table:table-cell>
          <table:table-cell office:value-type="float" office:value="49.774073285913254" table:style-name="ce29">
            <text:p>49.77</text:p>
          </table:table-cell>
          <table:table-cell office:value-type="float" office:value="1.0886376414494741"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Other private transport [note 4]</text:p>
          </table:table-cell>
          <table:table-cell office:value-type="float" office:value="102.27064454230241" table:style-name="ce29">
            <text:p>102.27</text:p>
          </table:table-cell>
          <table:table-cell office:value-type="float" office:value="35.249232506452252" table:style-name="ce29">
            <text:p>35.25</text:p>
          </table:table-cell>
          <table:table-cell office:value-type="float" office:value="33.182148829656043" table:style-name="ce29">
            <text:p>33.18</text:p>
          </table:table-cell>
          <table:table-cell office:value-type="float" office:value="171.35914025494881" table:style-name="ce29">
            <text:p>171.36</text:p>
          </table:table-cell>
          <table:table-cell office:value-type="float" office:value="34.46661812312334" table:style-name="ce29">
            <text:p>34.47</text:p>
          </table:table-cell>
          <table:table-cell office:value-type="float" office:value="1.062393870664128"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Bus in London</text:p>
          </table:table-cell>
          <table:table-cell office:value-type="float" office:value="94.752662911627027" table:style-name="ce29">
            <text:p>94.75</text:p>
          </table:table-cell>
          <table:table-cell office:value-type="float" office:value="25.989058855538708" table:style-name="ce29">
            <text:p>25.99</text:p>
          </table:table-cell>
          <table:table-cell office:value-type="float" office:value="43.814107554771162" table:style-name="ce29">
            <text:p>43.81</text:p>
          </table:table-cell>
          <table:table-cell office:value-type="float" office:value="145.69121826848291" table:style-name="ce29">
            <text:p>145.69</text:p>
          </table:table-cell>
          <table:table-cell office:value-type="float" office:value="27.428315001318669" table:style-name="ce29">
            <text:p>27.43</text:p>
          </table:table-cell>
          <table:table-cell office:value-type="float" office:value="1.076543503893914"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Bus in London</text:p>
          </table:table-cell>
          <table:table-cell office:value-type="float" office:value="102.180519442603" table:style-name="ce29">
            <text:p>102.18</text:p>
          </table:table-cell>
          <table:table-cell office:value-type="float" office:value="25.677780712678889" table:style-name="ce29">
            <text:p>25.68</text:p>
          </table:table-cell>
          <table:table-cell office:value-type="float" office:value="51.852069245752332" table:style-name="ce29">
            <text:p>51.85</text:p>
          </table:table-cell>
          <table:table-cell office:value-type="float" office:value="152.5089696394536" table:style-name="ce29">
            <text:p>152.51</text:p>
          </table:table-cell>
          <table:table-cell office:value-type="float" office:value="25.129820099517747" table:style-name="ce29">
            <text:p>25.13</text:p>
          </table:table-cell>
          <table:table-cell office:value-type="float" office:value="1.2605350254839649" table:style-name="ce29">
            <text:p>1.26</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Bus in London</text:p>
          </table:table-cell>
          <table:table-cell office:value-type="float" office:value="98.391069440238937" table:style-name="ce29">
            <text:p>98.39</text:p>
          </table:table-cell>
          <table:table-cell office:value-type="float" office:value="18.08181691895857" table:style-name="ce29">
            <text:p>18.08</text:p>
          </table:table-cell>
          <table:table-cell office:value-type="float" office:value="62.950708279080132" table:style-name="ce29">
            <text:p>62.95</text:p>
          </table:table-cell>
          <table:table-cell office:value-type="float" office:value="133.83143060139781" table:style-name="ce29">
            <text:p>133.83</text:p>
          </table:table-cell>
          <table:table-cell office:value-type="float" office:value="18.37749810204183" table:style-name="ce29">
            <text:p>18.38</text:p>
          </table:table-cell>
          <table:table-cell office:value-type="float" office:value="1.143324793395931" table:style-name="ce29">
            <text:p>1.14</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Other local bus</text:p>
          </table:table-cell>
          <table:table-cell office:value-type="float" office:value="414.29054781626519" table:style-name="ce29">
            <text:p>414.29</text:p>
          </table:table-cell>
          <table:table-cell office:value-type="float" office:value="90.240636327966953" table:style-name="ce29">
            <text:p>90.24</text:p>
          </table:table-cell>
          <table:table-cell office:value-type="float" office:value="237.41890061344989" table:style-name="ce29">
            <text:p>237.42</text:p>
          </table:table-cell>
          <table:table-cell office:value-type="float" office:value="591.1621950190804" table:style-name="ce29">
            <text:p>591.16</text:p>
          </table:table-cell>
          <table:table-cell office:value-type="float" office:value="21.781968428588915" table:style-name="ce29">
            <text:p>21.78</text:p>
          </table:table-cell>
          <table:table-cell office:value-type="float" office:value="1.538792894218161" table:style-name="ce29">
            <text:p>1.54</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Other local bus</text:p>
          </table:table-cell>
          <table:table-cell office:value-type="float" office:value="358.73031721182582" table:style-name="ce29">
            <text:p>358.73</text:p>
          </table:table-cell>
          <table:table-cell office:value-type="float" office:value="63.454813946425148" table:style-name="ce29">
            <text:p>63.45</text:p>
          </table:table-cell>
          <table:table-cell office:value-type="float" office:value="234.3588818768325" table:style-name="ce29">
            <text:p>234.36</text:p>
          </table:table-cell>
          <table:table-cell office:value-type="float" office:value="483.10175254681911" table:style-name="ce29">
            <text:p>483.10</text:p>
          </table:table-cell>
          <table:table-cell office:value-type="float" office:value="17.688723506732735" table:style-name="ce29">
            <text:p>17.69</text:p>
          </table:table-cell>
          <table:table-cell office:value-type="float" office:value="1.2127045596376169" table:style-name="ce29">
            <text:p>1.21</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Other local bus</text:p>
          </table:table-cell>
          <table:table-cell office:value-type="float" office:value="387.07533372060271" table:style-name="ce29">
            <text:p>387.08</text:p>
          </table:table-cell>
          <table:table-cell office:value-type="float" office:value="56.046214966781562" table:style-name="ce29">
            <text:p>56.05</text:p>
          </table:table-cell>
          <table:table-cell office:value-type="float" office:value="277.22475238571081" table:style-name="ce29">
            <text:p>277.22</text:p>
          </table:table-cell>
          <table:table-cell office:value-type="float" office:value="496.9259150554945" table:style-name="ce29">
            <text:p>496.93</text:p>
          </table:table-cell>
          <table:table-cell office:value-type="float" office:value="14.479407516893502" table:style-name="ce29">
            <text:p>14.48</text:p>
          </table:table-cell>
          <table:table-cell office:value-type="float" office:value="1.422510571861979" table:style-name="ce29">
            <text:p>1.42</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Non-local bus</text:p>
          </table:table-cell>
          <table:table-cell office:value-type="float" office:value="73.992394584846664" table:style-name="ce29">
            <text:p>73.99</text:p>
          </table:table-cell>
          <table:table-cell office:value-type="float" office:value="41.958232577534417" table:style-name="ce29">
            <text:p>41.96</text:p>
          </table:table-cell>
          <table:table-cell office:value-type="float" office:value="0" table:style-name="ce29">
            <text:p>0.00</text:p>
          </table:table-cell>
          <table:table-cell office:value-type="float" office:value="156.23053043681409" table:style-name="ce29">
            <text:p>156.23</text:p>
          </table:table-cell>
          <table:table-cell office:value-type="float" office:value="56.70614231766907" table:style-name="ce29">
            <text:p>56.71</text:p>
          </table:table-cell>
          <table:table-cell office:value-type="float" office:value="1.055172785098224"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Non-local bus</text:p>
          </table:table-cell>
          <table:table-cell office:value-type="float" office:value="41.268172656492368" table:style-name="ce29">
            <text:p>41.27</text:p>
          </table:table-cell>
          <table:table-cell office:value-type="float" office:value="40.876529341806432" table:style-name="ce29">
            <text:p>40.88</text:p>
          </table:table-cell>
          <table:table-cell office:value-type="float" office:value="0" table:style-name="ce29">
            <text:p>0.00</text:p>
          </table:table-cell>
          <table:table-cell office:value-type="float" office:value="121.386170166433" table:style-name="ce29">
            <text:p>121.39</text:p>
          </table:table-cell>
          <table:table-cell office:value-type="float" office:value="99.050979751524508" table:style-name="ce29">
            <text:p>99.05</text:p>
          </table:table-cell>
          <table:table-cell office:value-type="float" office:value="1.262361961054461" table:style-name="ce29">
            <text:p>1.26</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Non-local bus</text:p>
          </table:table-cell>
          <table:table-cell office:value-type="float" office:value="57.963002766178107" table:style-name="ce29">
            <text:p>57.96</text:p>
          </table:table-cell>
          <table:table-cell office:value-type="float" office:value="29.16116301801469" table:style-name="ce29">
            <text:p>29.16</text:p>
          </table:table-cell>
          <table:table-cell office:value-type="float" office:value="0.80712325086932424" table:style-name="ce29">
            <text:p>0.81</text:p>
          </table:table-cell>
          <table:table-cell office:value-type="float" office:value="115.1188822814869" table:style-name="ce29">
            <text:p>115.12</text:p>
          </table:table-cell>
          <table:table-cell office:value-type="float" office:value="50.309959157310033" table:style-name="ce29">
            <text:p>50.31</text:p>
          </table:table-cell>
          <table:table-cell office:value-type="float" office:value="1.1322919612037869"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London Underground</text:p>
          </table:table-cell>
          <table:table-cell office:value-type="float" office:value="87.623426038502615" table:style-name="ce29">
            <text:p>87.62</text:p>
          </table:table-cell>
          <table:table-cell office:value-type="float" office:value="36.401355089193338" table:style-name="ce29">
            <text:p>36.40</text:p>
          </table:table-cell>
          <table:table-cell office:value-type="float" office:value="16.276770063683671" table:style-name="ce29">
            <text:p>16.28</text:p>
          </table:table-cell>
          <table:table-cell office:value-type="float" office:value="158.97008201332159" table:style-name="ce29">
            <text:p>158.97</text:p>
          </table:table-cell>
          <table:table-cell office:value-type="float" office:value="41.542948883553372" table:style-name="ce29">
            <text:p>41.54</text:p>
          </table:table-cell>
          <table:table-cell office:value-type="float" office:value="1.441755277789019" table:style-name="ce29">
            <text:p>1.44</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London Underground</text:p>
          </table:table-cell>
          <table:table-cell office:value-type="float" office:value="147.53835796554" table:style-name="ce29">
            <text:p>147.54</text:p>
          </table:table-cell>
          <table:table-cell office:value-type="float" office:value="50.759074443526117" table:style-name="ce29">
            <text:p>50.76</text:p>
          </table:table-cell>
          <table:table-cell office:value-type="float" office:value="48.050572056228788" table:style-name="ce29">
            <text:p>48.05</text:p>
          </table:table-cell>
          <table:table-cell office:value-type="float" office:value="247.02614387485119" table:style-name="ce29">
            <text:p>247.03</text:p>
          </table:table-cell>
          <table:table-cell office:value-type="float" office:value="34.403984932095916" table:style-name="ce29">
            <text:p>34.40</text:p>
          </table:table-cell>
          <table:table-cell office:value-type="float" office:value="1.285417513504806" table:style-name="ce29">
            <text:p>1.29</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London Underground</text:p>
          </table:table-cell>
          <table:table-cell office:value-type="float" office:value="116.9717149527514" table:style-name="ce29">
            <text:p>116.97</text:p>
          </table:table-cell>
          <table:table-cell office:value-type="float" office:value="31.024580088525131" table:style-name="ce29">
            <text:p>31.02</text:p>
          </table:table-cell>
          <table:table-cell office:value-type="float" office:value="56.163537979242108" table:style-name="ce29">
            <text:p>56.16</text:p>
          </table:table-cell>
          <table:table-cell office:value-type="float" office:value="177.7798919262606" table:style-name="ce29">
            <text:p>177.78</text:p>
          </table:table-cell>
          <table:table-cell office:value-type="float" office:value="26.523147156607003" table:style-name="ce29">
            <text:p>26.52</text:p>
          </table:table-cell>
          <table:table-cell office:value-type="float" office:value="1.335049489375473" table:style-name="ce29">
            <text:p>1.34</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Surface Rail</text:p>
          </table:table-cell>
          <table:table-cell office:value-type="float" office:value="795.59544493948295" table:style-name="ce29">
            <text:p>795.60</text:p>
          </table:table-cell>
          <table:table-cell office:value-type="float" office:value="156.0648268833549" table:style-name="ce29">
            <text:p>156.06</text:p>
          </table:table-cell>
          <table:table-cell office:value-type="float" office:value="489.70838424810728" table:style-name="ce29">
            <text:p>489.71</text:p>
          </table:table-cell>
          <table:table-cell office:value-type="float" office:value="1101.4825056308589" table:style-name="ce29">
            <text:p>1,101.48</text:p>
          </table:table-cell>
          <table:table-cell office:value-type="float" office:value="19.616103621008786" table:style-name="ce29">
            <text:p>19.62</text:p>
          </table:table-cell>
          <table:table-cell office:value-type="float" office:value="1.209966245047609" table:style-name="ce29">
            <text:p>1.21</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Surface Rail</text:p>
          </table:table-cell>
          <table:table-cell office:value-type="float" office:value="1038.780185944838" table:style-name="ce29">
            <text:p>1,038.78</text:p>
          </table:table-cell>
          <table:table-cell office:value-type="float" office:value="218.83212419662331" table:style-name="ce29">
            <text:p>218.83</text:p>
          </table:table-cell>
          <table:table-cell office:value-type="float" office:value="609.86922251945589" table:style-name="ce29">
            <text:p>609.87</text:p>
          </table:table-cell>
          <table:table-cell office:value-type="float" office:value="1467.6911493702189" table:style-name="ce29">
            <text:p>1,467.69</text:p>
          </table:table-cell>
          <table:table-cell office:value-type="float" office:value="21.066258979283599" table:style-name="ce29">
            <text:p>21.07</text:p>
          </table:table-cell>
          <table:table-cell office:value-type="float" office:value="1.410071125822504" table:style-name="ce29">
            <text:p>1.41</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Surface Rail</text:p>
          </table:table-cell>
          <table:table-cell office:value-type="float" office:value="914.7152671442916" table:style-name="ce29">
            <text:p>914.72</text:p>
          </table:table-cell>
          <table:table-cell office:value-type="float" office:value="133.91438070257411" table:style-name="ce29">
            <text:p>133.91</text:p>
          </table:table-cell>
          <table:table-cell office:value-type="float" office:value="652.24308096724644" table:style-name="ce29">
            <text:p>652.24</text:p>
          </table:table-cell>
          <table:table-cell office:value-type="float" office:value="1177.187453321337" table:style-name="ce29">
            <text:p>1,177.19</text:p>
          </table:table-cell>
          <table:table-cell office:value-type="float" office:value="14.640007170827051" table:style-name="ce29">
            <text:p>14.64</text:p>
          </table:table-cell>
          <table:table-cell office:value-type="float" office:value="1.330531586898708" table:style-name="ce29">
            <text:p>1.33</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Taxi or minicab</text:p>
          </table:table-cell>
          <table:table-cell office:value-type="float" office:value="82.789953729280526" table:style-name="ce29">
            <text:p>82.79</text:p>
          </table:table-cell>
          <table:table-cell office:value-type="float" office:value="35.57704057043636" table:style-name="ce29">
            <text:p>35.58</text:p>
          </table:table-cell>
          <table:table-cell office:value-type="float" office:value="13.058954211225259" table:style-name="ce29">
            <text:p>13.06</text:p>
          </table:table-cell>
          <table:table-cell office:value-type="float" office:value="152.5209532473358" table:style-name="ce29">
            <text:p>152.52</text:p>
          </table:table-cell>
          <table:table-cell office:value-type="float" office:value="42.972654250746054" table:style-name="ce29">
            <text:p>42.97</text:p>
          </table:table-cell>
          <table:table-cell office:value-type="float" office:value="0.98537235444301974" table:style-name="ce29">
            <text:p>0.99</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Taxi or minicab</text:p>
          </table:table-cell>
          <table:table-cell office:value-type="float" office:value="84.067958308627581" table:style-name="ce29">
            <text:p>84.07</text:p>
          </table:table-cell>
          <table:table-cell office:value-type="float" office:value="19.970707740923871" table:style-name="ce29">
            <text:p>19.97</text:p>
          </table:table-cell>
          <table:table-cell office:value-type="float" office:value="44.925371136416793" table:style-name="ce29">
            <text:p>44.93</text:p>
          </table:table-cell>
          <table:table-cell office:value-type="float" office:value="123.21054548083841" table:style-name="ce29">
            <text:p>123.21</text:p>
          </table:table-cell>
          <table:table-cell office:value-type="float" office:value="23.755433274123362" table:style-name="ce29">
            <text:p>23.76</text:p>
          </table:table-cell>
          <table:table-cell office:value-type="float" office:value="1.0392307275439181" table:style-name="ce29">
            <text:p>1.04</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Taxi or minicab</text:p>
          </table:table-cell>
          <table:table-cell office:value-type="float" office:value="83.415962078486118" table:style-name="ce29">
            <text:p>83.42</text:p>
          </table:table-cell>
          <table:table-cell office:value-type="float" office:value="20.473782741168531" table:style-name="ce29">
            <text:p>20.47</text:p>
          </table:table-cell>
          <table:table-cell office:value-type="float" office:value="43.287347905795798" table:style-name="ce29">
            <text:p>43.29</text:p>
          </table:table-cell>
          <table:table-cell office:value-type="float" office:value="123.54457625117639" table:style-name="ce29">
            <text:p>123.54</text:p>
          </table:table-cell>
          <table:table-cell office:value-type="float" office:value="24.5442026094535" table:style-name="ce29">
            <text:p>24.54</text:p>
          </table:table-cell>
          <table:table-cell office:value-type="float" office:value="0.98971183095097248" table:style-name="ce29">
            <text:p>0.99</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Other public transport [note 5]</text:p>
          </table:table-cell>
          <table:table-cell office:value-type="float" office:value="36.818042829419639" table:style-name="ce29">
            <text:p>36.82</text:p>
          </table:table-cell>
          <table:table-cell office:value-type="float" office:value="18.564841707690519" table:style-name="ce29">
            <text:p>18.56</text:p>
          </table:table-cell>
          <table:table-cell office:value-type="float" office:value="0.43095308234622109" table:style-name="ce29">
            <text:p>[low]</text:p>
          </table:table-cell>
          <table:table-cell office:value-type="float" office:value="73.205132576493057" table:style-name="ce29">
            <text:p>73.21</text:p>
          </table:table-cell>
          <table:table-cell office:value-type="float" office:value="50.42321720821127" table:style-name="ce29">
            <text:p>50.42</text:p>
          </table:table-cell>
          <table:table-cell office:value-type="float" office:value="1.060253554456172"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Other public transport [note 5]</text:p>
          </table:table-cell>
          <table:table-cell office:value-type="float" office:value="30.460460249961411" table:style-name="ce29">
            <text:p>30.46</text:p>
          </table:table-cell>
          <table:table-cell office:value-type="float" office:value="13.25999557922729" table:style-name="ce29">
            <text:p>13.26</text:p>
          </table:table-cell>
          <table:table-cell office:value-type="float" office:value="4.470868914675922" table:style-name="ce29">
            <text:p>4.47</text:p>
          </table:table-cell>
          <table:table-cell office:value-type="float" office:value="56.450051585246896" table:style-name="ce29">
            <text:p>56.45</text:p>
          </table:table-cell>
          <table:table-cell office:value-type="float" office:value="43.531829363097323" table:style-name="ce29">
            <text:p>43.53</text:p>
          </table:table-cell>
          <table:table-cell office:value-type="float" office:value="1.5268594905378721" table:style-name="ce29">
            <text:p>1.53</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Other public transport [note 5]</text:p>
          </table:table-cell>
          <table:table-cell office:value-type="float" office:value="33.703891409447209" table:style-name="ce29">
            <text:p>33.70</text:p>
          </table:table-cell>
          <table:table-cell office:value-type="float" office:value="12.664925407183871" table:style-name="ce29">
            <text:p>12.66</text:p>
          </table:table-cell>
          <table:table-cell office:value-type="float" office:value="8.8806376113668186" table:style-name="ce29">
            <text:p>8.88</text:p>
          </table:table-cell>
          <table:table-cell office:value-type="float" office:value="58.527145207527603" table:style-name="ce29">
            <text:p>58.53</text:p>
          </table:table-cell>
          <table:table-cell office:value-type="float" office:value="37.577041930635609" table:style-name="ce29">
            <text:p>37.58</text:p>
          </table:table-cell>
          <table:table-cell office:value-type="float" office:value="1.2805850384623929" table:style-name="ce29">
            <text:p>1.28</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Male</text:p>
          </table:table-cell>
          <table:table-cell office:value-type="string" table:style-name="ce28">
            <text:p>All modes</text:p>
          </table:table-cell>
          <table:table-cell office:value-type="float" office:value="4634.6997638110406" table:style-name="ce29">
            <text:p>4,634.70</text:p>
          </table:table-cell>
          <table:table-cell office:value-type="float" office:value="295.24179836375231" table:style-name="ce29">
            <text:p>295.24</text:p>
          </table:table-cell>
          <table:table-cell office:value-type="float" office:value="4056.0258390180861" table:style-name="ce29">
            <text:p>4,056.03</text:p>
          </table:table-cell>
          <table:table-cell office:value-type="float" office:value="5213.3736886039951" table:style-name="ce29">
            <text:p>5,213.37</text:p>
          </table:table-cell>
          <table:table-cell office:value-type="float" office:value="6.3702464757065442" table:style-name="ce29">
            <text:p>6.37</text:p>
          </table:table-cell>
          <table:table-cell office:value-type="float" office:value="1.121551659159687" table:style-name="ce29">
            <text:p>1.12</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Female</text:p>
          </table:table-cell>
          <table:table-cell office:value-type="string" table:style-name="ce28">
            <text:p>All modes</text:p>
          </table:table-cell>
          <table:table-cell office:value-type="float" office:value="4638.5833993216229" table:style-name="ce29">
            <text:p>4,638.58</text:p>
          </table:table-cell>
          <table:table-cell office:value-type="float" office:value="330.00034961478508" table:style-name="ce29">
            <text:p>330.00</text:p>
          </table:table-cell>
          <table:table-cell office:value-type="float" office:value="3991.782714076644" table:style-name="ce29">
            <text:p>3,991.78</text:p>
          </table:table-cell>
          <table:table-cell office:value-type="float" office:value="5285.3840845666018" table:style-name="ce29">
            <text:p>5,285.38</text:p>
          </table:table-cell>
          <table:table-cell office:value-type="float" office:value="7.1142484936898303" table:style-name="ce29">
            <text:p>7.11</text:p>
          </table:table-cell>
          <table:table-cell office:value-type="float" office:value="1.209298217921259" table:style-name="ce29">
            <text:p>1.21</text:p>
          </table:table-cell>
          <table:table-cell table:number-columns-repeated="16374"/>
        </table:table-row>
        <table:table-row table:style-name="ro12">
          <table:table-cell office:value-type="float" office:value="2025" table:style-name="ce27">
            <text:p>2025</text:p>
          </table:table-cell>
          <table:table-cell office:value-type="string" table:style-name="ce28">
            <text:p>17 to 20</text:p>
          </table:table-cell>
          <table:table-cell office:value-type="string" table:style-name="ce28">
            <text:p>All people</text:p>
          </table:table-cell>
          <table:table-cell office:value-type="string" table:style-name="ce28">
            <text:p>All modes</text:p>
          </table:table-cell>
          <table:table-cell office:value-type="float" office:value="4636.6020952221979" table:style-name="ce29">
            <text:p>4,636.60</text:p>
          </table:table-cell>
          <table:table-cell office:value-type="float" office:value="226.49506241165921" table:style-name="ce29">
            <text:p>226.50</text:p>
          </table:table-cell>
          <table:table-cell office:value-type="float" office:value="4192.6717728953463" table:style-name="ce29">
            <text:p>4,192.67</text:p>
          </table:table-cell>
          <table:table-cell office:value-type="float" office:value="5080.5324175490496" table:style-name="ce29">
            <text:p>5,080.53</text:p>
          </table:table-cell>
          <table:table-cell office:value-type="float" office:value="4.8849363771165919" table:style-name="ce29">
            <text:p>4.88</text:p>
          </table:table-cell>
          <table:table-cell office:value-type="float" office:value="1.1951715408036829" table:style-name="ce29">
            <text:p>1.20</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Walk [note 2]</text:p>
          </table:table-cell>
          <table:table-cell office:value-type="float" office:value="187.62215861757309" table:style-name="ce29">
            <text:p>187.62</text:p>
          </table:table-cell>
          <table:table-cell office:value-type="float" office:value="13.7456532911651" table:style-name="ce29">
            <text:p>13.75</text:p>
          </table:table-cell>
          <table:table-cell office:value-type="float" office:value="160.68067816688949" table:style-name="ce29">
            <text:p>160.68</text:p>
          </table:table-cell>
          <table:table-cell office:value-type="float" office:value="214.56363906825669" table:style-name="ce29">
            <text:p>214.56</text:p>
          </table:table-cell>
          <table:table-cell office:value-type="float" office:value="7.3262419494824274" table:style-name="ce29">
            <text:p>7.33</text:p>
          </table:table-cell>
          <table:table-cell office:value-type="float" office:value="1.464863783414005" table:style-name="ce29">
            <text:p>1.46</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Walk [note 2]</text:p>
          </table:table-cell>
          <table:table-cell office:value-type="float" office:value="224.6621399899183" table:style-name="ce29">
            <text:p>224.66</text:p>
          </table:table-cell>
          <table:table-cell office:value-type="float" office:value="18.997970196186539" table:style-name="ce29">
            <text:p>19.00</text:p>
          </table:table-cell>
          <table:table-cell office:value-type="float" office:value="187.42611840539271" table:style-name="ce29">
            <text:p>187.43</text:p>
          </table:table-cell>
          <table:table-cell office:value-type="float" office:value="261.89816157444392" table:style-name="ce29">
            <text:p>261.90</text:p>
          </table:table-cell>
          <table:table-cell office:value-type="float" office:value="8.4562402000795824" table:style-name="ce29">
            <text:p>8.46</text:p>
          </table:table-cell>
          <table:table-cell office:value-type="float" office:value="1.764604657200068" table:style-name="ce29">
            <text:p>1.76</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Walk [note 2]</text:p>
          </table:table-cell>
          <table:table-cell office:value-type="float" office:value="207.19762439523359" table:style-name="ce29">
            <text:p>207.20</text:p>
          </table:table-cell>
          <table:table-cell office:value-type="float" office:value="13.13109428683719" table:style-name="ce29">
            <text:p>13.13</text:p>
          </table:table-cell>
          <table:table-cell office:value-type="float" office:value="181.46067959303269" table:style-name="ce29">
            <text:p>181.46</text:p>
          </table:table-cell>
          <table:table-cell office:value-type="float" office:value="232.93456919743451" table:style-name="ce29">
            <text:p>232.93</text:p>
          </table:table-cell>
          <table:table-cell office:value-type="float" office:value="6.3374733784540727" table:style-name="ce29">
            <text:p>6.34</text:p>
          </table:table-cell>
          <table:table-cell office:value-type="float" office:value="1.8356782938751099" table:style-name="ce29">
            <text:p>1.84</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Walks of a mile or more</text:p>
          </table:table-cell>
          <table:table-cell office:value-type="float" office:value="121.0850454864518" table:style-name="ce29">
            <text:p>121.09</text:p>
          </table:table-cell>
          <table:table-cell office:value-type="float" office:value="11.664650591844" table:style-name="ce29">
            <text:p>11.66</text:p>
          </table:table-cell>
          <table:table-cell office:value-type="float" office:value="98.222330326437529" table:style-name="ce29">
            <text:p>98.22</text:p>
          </table:table-cell>
          <table:table-cell office:value-type="float" office:value="143.94776064646601" table:style-name="ce29">
            <text:p>143.95</text:p>
          </table:table-cell>
          <table:table-cell office:value-type="float" office:value="9.6334361894005784" table:style-name="ce29">
            <text:p>9.63</text:p>
          </table:table-cell>
          <table:table-cell office:value-type="float" office:value="1.5115939827607261" table:style-name="ce29">
            <text:p>1.51</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Walks of a mile or more</text:p>
          </table:table-cell>
          <table:table-cell office:value-type="float" office:value="133.66767539619349" table:style-name="ce29">
            <text:p>133.67</text:p>
          </table:table-cell>
          <table:table-cell office:value-type="float" office:value="16.029991679684262" table:style-name="ce29">
            <text:p>16.03</text:p>
          </table:table-cell>
          <table:table-cell office:value-type="float" office:value="102.24889170401239" table:style-name="ce29">
            <text:p>102.25</text:p>
          </table:table-cell>
          <table:table-cell office:value-type="float" office:value="165.08645908837471" table:style-name="ce29">
            <text:p>165.09</text:p>
          </table:table-cell>
          <table:table-cell office:value-type="float" office:value="11.992421976495864" table:style-name="ce29">
            <text:p>11.99</text:p>
          </table:table-cell>
          <table:table-cell office:value-type="float" office:value="1.9020826196533021" table:style-name="ce29">
            <text:p>1.90</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Walks of a mile or more</text:p>
          </table:table-cell>
          <table:table-cell office:value-type="float" office:value="128.07718964347461" table:style-name="ce29">
            <text:p>128.08</text:p>
          </table:table-cell>
          <table:table-cell office:value-type="float" office:value="11.13495407025728" table:style-name="ce29">
            <text:p>11.13</text:p>
          </table:table-cell>
          <table:table-cell office:value-type="float" office:value="106.2526796657704" table:style-name="ce29">
            <text:p>106.25</text:p>
          </table:table-cell>
          <table:table-cell office:value-type="float" office:value="149.90169962117889" table:style-name="ce29">
            <text:p>149.90</text:p>
          </table:table-cell>
          <table:table-cell office:value-type="float" office:value="8.6939400382327108" table:style-name="ce29">
            <text:p>8.69</text:p>
          </table:table-cell>
          <table:table-cell office:value-type="float" office:value="1.953048560750237" table:style-name="ce29">
            <text:p>1.95</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Pedal cycle [note 3]</text:p>
          </table:table-cell>
          <table:table-cell office:value-type="float" office:value="66.054064422846338" table:style-name="ce29">
            <text:p>66.05</text:p>
          </table:table-cell>
          <table:table-cell office:value-type="float" office:value="19.064852614469501" table:style-name="ce29">
            <text:p>19.06</text:p>
          </table:table-cell>
          <table:table-cell office:value-type="float" office:value="28.68695329848612" table:style-name="ce29">
            <text:p>28.69</text:p>
          </table:table-cell>
          <table:table-cell office:value-type="float" office:value="103.4211755472066" table:style-name="ce29">
            <text:p>103.42</text:p>
          </table:table-cell>
          <table:table-cell office:value-type="float" office:value="28.862497381577441" table:style-name="ce29">
            <text:p>28.86</text:p>
          </table:table-cell>
          <table:table-cell office:value-type="float" office:value="1.3965605435743591" table:style-name="ce29">
            <text:p>1.40</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Pedal cycle [note 3]</text:p>
          </table:table-cell>
          <table:table-cell office:value-type="float" office:value="30.8376299089513" table:style-name="ce29">
            <text:p>30.84</text:p>
          </table:table-cell>
          <table:table-cell office:value-type="float" office:value="9.5166372292290671" table:style-name="ce29">
            <text:p>9.52</text:p>
          </table:table-cell>
          <table:table-cell office:value-type="float" office:value="12.18502093966233" table:style-name="ce29">
            <text:p>12.19</text:p>
          </table:table-cell>
          <table:table-cell office:value-type="float" office:value="49.49023887824027" table:style-name="ce29">
            <text:p>49.49</text:p>
          </table:table-cell>
          <table:table-cell office:value-type="float" office:value="30.860469035159717" table:style-name="ce29">
            <text:p>30.86</text:p>
          </table:table-cell>
          <table:table-cell office:value-type="float" office:value="1.358678381365392" table:style-name="ce29">
            <text:p>1.36</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Pedal cycle [note 3]</text:p>
          </table:table-cell>
          <table:table-cell office:value-type="float" office:value="59.788982682538631" table:style-name="ce29">
            <text:p>59.79</text:p>
          </table:table-cell>
          <table:table-cell office:value-type="float" office:value="15.308559883130609" table:style-name="ce29">
            <text:p>15.31</text:p>
          </table:table-cell>
          <table:table-cell office:value-type="float" office:value="29.78420531160263" table:style-name="ce29">
            <text:p>29.78</text:p>
          </table:table-cell>
          <table:table-cell office:value-type="float" office:value="89.793760053474642" table:style-name="ce29">
            <text:p>89.79</text:p>
          </table:table-cell>
          <table:table-cell office:value-type="float" office:value="25.604315705477749" table:style-name="ce29">
            <text:p>25.60</text:p>
          </table:table-cell>
          <table:table-cell office:value-type="float" office:value="1.7982885227818159" table:style-name="ce29">
            <text:p>1.80</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Car or van driver</text:p>
          </table:table-cell>
          <table:table-cell office:value-type="float" office:value="3670.8580302002151" table:style-name="ce29">
            <text:p>3,670.86</text:p>
          </table:table-cell>
          <table:table-cell office:value-type="float" office:value="275.14037640460509" table:style-name="ce29">
            <text:p>275.14</text:p>
          </table:table-cell>
          <table:table-cell office:value-type="float" office:value="3131.5828924471889" table:style-name="ce29">
            <text:p>3,131.58</text:p>
          </table:table-cell>
          <table:table-cell office:value-type="float" office:value="4210.1331679532414" table:style-name="ce29">
            <text:p>4,210.13</text:p>
          </table:table-cell>
          <table:table-cell office:value-type="float" office:value="7.4952606213866151" table:style-name="ce29">
            <text:p>7.50</text:p>
          </table:table-cell>
          <table:table-cell office:value-type="float" office:value="1.4395259523149511" table:style-name="ce29">
            <text:p>1.44</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Car or van driver</text:p>
          </table:table-cell>
          <table:table-cell office:value-type="float" office:value="2001.584908304402" table:style-name="ce29">
            <text:p>2,001.58</text:p>
          </table:table-cell>
          <table:table-cell office:value-type="float" office:value="156.12249418477259" table:style-name="ce29">
            <text:p>156.12</text:p>
          </table:table-cell>
          <table:table-cell office:value-type="float" office:value="1695.5848197022481" table:style-name="ce29">
            <text:p>1,695.58</text:p>
          </table:table-cell>
          <table:table-cell office:value-type="float" office:value="2307.5849969065571" table:style-name="ce29">
            <text:p>2,307.58</text:p>
          </table:table-cell>
          <table:table-cell office:value-type="float" office:value="7.7999436115367331" table:style-name="ce29">
            <text:p>7.80</text:p>
          </table:table-cell>
          <table:table-cell office:value-type="float" office:value="1.285724416320992" table:style-name="ce29">
            <text:p>1.29</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Car or van driver</text:p>
          </table:table-cell>
          <table:table-cell office:value-type="float" office:value="2814.96134231624" table:style-name="ce29">
            <text:p>2,814.96</text:p>
          </table:table-cell>
          <table:table-cell office:value-type="float" office:value="167.96957693421359" table:style-name="ce29">
            <text:p>167.97</text:p>
          </table:table-cell>
          <table:table-cell office:value-type="float" office:value="2485.740971525182" table:style-name="ce29">
            <text:p>2,485.74</text:p>
          </table:table-cell>
          <table:table-cell office:value-type="float" office:value="3144.181713107298" table:style-name="ce29">
            <text:p>3,144.18</text:p>
          </table:table-cell>
          <table:table-cell office:value-type="float" office:value="5.9670296145524642" table:style-name="ce29">
            <text:p>5.97</text:p>
          </table:table-cell>
          <table:table-cell office:value-type="float" office:value="1.4782428346854279" table:style-name="ce29">
            <text:p>1.48</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Car or van passenger</text:p>
          </table:table-cell>
          <table:table-cell office:value-type="float" office:value="894.48166283093474" table:style-name="ce29">
            <text:p>894.48</text:p>
          </table:table-cell>
          <table:table-cell office:value-type="float" office:value="105.4026939442851" table:style-name="ce29">
            <text:p>105.40</text:p>
          </table:table-cell>
          <table:table-cell office:value-type="float" office:value="687.89238270013607" table:style-name="ce29">
            <text:p>687.89</text:p>
          </table:table-cell>
          <table:table-cell office:value-type="float" office:value="1101.070942961733" table:style-name="ce29">
            <text:p>1,101.07</text:p>
          </table:table-cell>
          <table:table-cell office:value-type="float" office:value="11.783661792539975" table:style-name="ce29">
            <text:p>11.78</text:p>
          </table:table-cell>
          <table:table-cell office:value-type="float" office:value="1.42052565540125" table:style-name="ce29">
            <text:p>1.42</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Car or van passenger</text:p>
          </table:table-cell>
          <table:table-cell office:value-type="float" office:value="1730.4284605094749" table:style-name="ce29">
            <text:p>1,730.43</text:p>
          </table:table-cell>
          <table:table-cell office:value-type="float" office:value="168.35121131874411" table:style-name="ce29">
            <text:p>168.35</text:p>
          </table:table-cell>
          <table:table-cell office:value-type="float" office:value="1400.460086324736" table:style-name="ce29">
            <text:p>1,400.46</text:p>
          </table:table-cell>
          <table:table-cell office:value-type="float" office:value="2060.3968346942129" table:style-name="ce29">
            <text:p>2,060.40</text:p>
          </table:table-cell>
          <table:table-cell office:value-type="float" office:value="9.7288743892468066" table:style-name="ce29">
            <text:p>9.73</text:p>
          </table:table-cell>
          <table:table-cell office:value-type="float" office:value="1.378090633231811" table:style-name="ce29">
            <text:p>1.38</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Car or van passenger</text:p>
          </table:table-cell>
          <table:table-cell office:value-type="float" office:value="1302.2215409113189" table:style-name="ce29">
            <text:p>1,302.22</text:p>
          </table:table-cell>
          <table:table-cell office:value-type="float" office:value="103.2701854995276" table:style-name="ce29">
            <text:p>103.27</text:p>
          </table:table-cell>
          <table:table-cell office:value-type="float" office:value="1099.8119773322451" table:style-name="ce29">
            <text:p>1,099.81</text:p>
          </table:table-cell>
          <table:table-cell office:value-type="float" office:value="1504.631104490393" table:style-name="ce29">
            <text:p>1,504.63</text:p>
          </table:table-cell>
          <table:table-cell office:value-type="float" office:value="7.9303084962991166" table:style-name="ce29">
            <text:p>7.93</text:p>
          </table:table-cell>
          <table:table-cell office:value-type="float" office:value="1.446013573242666" table:style-name="ce29">
            <text:p>1.45</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Motorcycle</text:p>
          </table:table-cell>
          <table:table-cell office:value-type="float" office:value="22.184849529053551" table:style-name="ce29">
            <text:p>22.18</text:p>
          </table:table-cell>
          <table:table-cell office:value-type="float" office:value="10.29636856056451" table:style-name="ce29">
            <text:p>10.30</text:p>
          </table:table-cell>
          <table:table-cell office:value-type="float" office:value="2.0039671503471119" table:style-name="ce29">
            <text:p>2.00</text:p>
          </table:table-cell>
          <table:table-cell office:value-type="float" office:value="42.365731907759979" table:style-name="ce29">
            <text:p>42.37</text:p>
          </table:table-cell>
          <table:table-cell office:value-type="float" office:value="46.411712403459212" table:style-name="ce29">
            <text:p>46.41</text:p>
          </table:table-cell>
          <table:table-cell office:value-type="float" office:value="1.18421848494272"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Motorcycle</text:p>
          </table:table-cell>
          <table:table-cell office:value-type="float" office:value="9.8206772165207692" table:style-name="ce29">
            <text:p>9.82</text:p>
          </table:table-cell>
          <table:table-cell office:value-type="float" office:value="6.1101642179035807" table:style-name="ce29">
            <text:p>6.11</text:p>
          </table:table-cell>
          <table:table-cell office:value-type="float" office:value="0" table:style-name="ce29">
            <text:p>0.00</text:p>
          </table:table-cell>
          <table:table-cell office:value-type="float" office:value="21.796599083611792" table:style-name="ce29">
            <text:p>21.80</text:p>
          </table:table-cell>
          <table:table-cell office:value-type="float" office:value="62.217340853284512" table:style-name="ce29">
            <text:p>62.22</text:p>
          </table:table-cell>
          <table:table-cell office:value-type="float" office:value="1.244136699699558" table:style-name="ce29">
            <text:p>1.24</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Motorcycle</text:p>
          </table:table-cell>
          <table:table-cell office:value-type="float" office:value="15.883531953971939" table:style-name="ce29">
            <text:p>15.88</text:p>
          </table:table-cell>
          <table:table-cell office:value-type="float" office:value="6.9505796886822777" table:style-name="ce29">
            <text:p>6.95</text:p>
          </table:table-cell>
          <table:table-cell office:value-type="float" office:value="2.2603957641546728" table:style-name="ce29">
            <text:p>2.26</text:p>
          </table:table-cell>
          <table:table-cell office:value-type="float" office:value="29.506668143789199" table:style-name="ce29">
            <text:p>29.51</text:p>
          </table:table-cell>
          <table:table-cell office:value-type="float" office:value="43.75966069022936" table:style-name="ce29">
            <text:p>43.76</text:p>
          </table:table-cell>
          <table:table-cell office:value-type="float" office:value="1.402466569525106" table:style-name="ce29">
            <text:p>1.40</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Other private transport [note 4]</text:p>
          </table:table-cell>
          <table:table-cell office:value-type="float" office:value="16.507642298365258" table:style-name="ce29">
            <text:p>16.51</text:p>
          </table:table-cell>
          <table:table-cell office:value-type="float" office:value="7.7814910065295564" table:style-name="ce29">
            <text:p>7.78</text:p>
          </table:table-cell>
          <table:table-cell office:value-type="float" office:value="1.2559199255673279" table:style-name="ce29">
            <text:p>1.26</text:p>
          </table:table-cell>
          <table:table-cell office:value-type="float" office:value="31.759364671163191" table:style-name="ce29">
            <text:p>31.76</text:p>
          </table:table-cell>
          <table:table-cell office:value-type="float" office:value="47.138718333508791" table:style-name="ce29">
            <text:p>47.14</text:p>
          </table:table-cell>
          <table:table-cell office:value-type="float" office:value="1.0681610920339319"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Other private transport [note 4]</text:p>
          </table:table-cell>
          <table:table-cell office:value-type="float" office:value="34.294507361691593" table:style-name="ce29">
            <text:p>34.29</text:p>
          </table:table-cell>
          <table:table-cell office:value-type="float" office:value="20.91479991429232" table:style-name="ce29">
            <text:p>20.91</text:p>
          </table:table-cell>
          <table:table-cell office:value-type="float" office:value="0" table:style-name="ce29">
            <text:p>0.00</text:p>
          </table:table-cell>
          <table:table-cell office:value-type="float" office:value="75.287515193704536" table:style-name="ce29">
            <text:p>75.29</text:p>
          </table:table-cell>
          <table:table-cell office:value-type="float" office:value="60.985859029003088" table:style-name="ce29">
            <text:p>60.99</text:p>
          </table:table-cell>
          <table:table-cell office:value-type="float" office:value="1.196932208281932" table:style-name="ce29">
            <text:p>1.20</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Other private transport [note 4]</text:p>
          </table:table-cell>
          <table:table-cell office:value-type="float" office:value="25.202621312968869" table:style-name="ce29">
            <text:p>25.20</text:p>
          </table:table-cell>
          <table:table-cell office:value-type="float" office:value="11.10139395421699" table:style-name="ce29">
            <text:p>11.10</text:p>
          </table:table-cell>
          <table:table-cell office:value-type="float" office:value="3.4438891627035702" table:style-name="ce29">
            <text:p>3.44</text:p>
          </table:table-cell>
          <table:table-cell office:value-type="float" office:value="46.961353463234182" table:style-name="ce29">
            <text:p>46.96</text:p>
          </table:table-cell>
          <table:table-cell office:value-type="float" office:value="44.048568664182518" table:style-name="ce29">
            <text:p>44.05</text:p>
          </table:table-cell>
          <table:table-cell office:value-type="float" office:value="1.1818402886399499"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Bus in London</text:p>
          </table:table-cell>
          <table:table-cell office:value-type="float" office:value="64.9308978371526" table:style-name="ce29">
            <text:p>64.93</text:p>
          </table:table-cell>
          <table:table-cell office:value-type="float" office:value="18.796205736006851" table:style-name="ce29">
            <text:p>18.80</text:p>
          </table:table-cell>
          <table:table-cell office:value-type="float" office:value="28.090334594579179" table:style-name="ce29">
            <text:p>28.09</text:p>
          </table:table-cell>
          <table:table-cell office:value-type="float" office:value="101.771461079726" table:style-name="ce29">
            <text:p>101.77</text:p>
          </table:table-cell>
          <table:table-cell office:value-type="float" office:value="28.948014523298198" table:style-name="ce29">
            <text:p>28.95</text:p>
          </table:table-cell>
          <table:table-cell office:value-type="float" office:value="1.6924366473356429" table:style-name="ce29">
            <text:p>1.69</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Bus in London</text:p>
          </table:table-cell>
          <table:table-cell office:value-type="float" office:value="84.467345286994785" table:style-name="ce29">
            <text:p>84.47</text:p>
          </table:table-cell>
          <table:table-cell office:value-type="float" office:value="15.380152619599871" table:style-name="ce29">
            <text:p>15.38</text:p>
          </table:table-cell>
          <table:table-cell office:value-type="float" office:value="54.322246152579041" table:style-name="ce29">
            <text:p>54.32</text:p>
          </table:table-cell>
          <table:table-cell office:value-type="float" office:value="114.6124444214105" table:style-name="ce29">
            <text:p>114.61</text:p>
          </table:table-cell>
          <table:table-cell office:value-type="float" office:value="18.208400616051932" table:style-name="ce29">
            <text:p>18.21</text:p>
          </table:table-cell>
          <table:table-cell office:value-type="float" office:value="1.517338067179816" table:style-name="ce29">
            <text:p>1.52</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Bus in London</text:p>
          </table:table-cell>
          <table:table-cell office:value-type="float" office:value="74.123569407659403" table:style-name="ce29">
            <text:p>74.12</text:p>
          </table:table-cell>
          <table:table-cell office:value-type="float" office:value="14.80691124153811" table:style-name="ce29">
            <text:p>14.81</text:p>
          </table:table-cell>
          <table:table-cell office:value-type="float" office:value="45.102023374244709" table:style-name="ce29">
            <text:p>45.10</text:p>
          </table:table-cell>
          <table:table-cell office:value-type="float" office:value="103.1451154410741" table:style-name="ce29">
            <text:p>103.15</text:p>
          </table:table-cell>
          <table:table-cell office:value-type="float" office:value="19.975982484200323" table:style-name="ce29">
            <text:p>19.98</text:p>
          </table:table-cell>
          <table:table-cell office:value-type="float" office:value="1.9910761746142069" table:style-name="ce29">
            <text:p>1.99</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Other local bus</text:p>
          </table:table-cell>
          <table:table-cell office:value-type="float" office:value="275.59243735683339" table:style-name="ce29">
            <text:p>275.59</text:p>
          </table:table-cell>
          <table:table-cell office:value-type="float" office:value="52.380428223989099" table:style-name="ce29">
            <text:p>52.38</text:p>
          </table:table-cell>
          <table:table-cell office:value-type="float" office:value="172.92679803781479" table:style-name="ce29">
            <text:p>172.93</text:p>
          </table:table-cell>
          <table:table-cell office:value-type="float" office:value="378.25807667585212" table:style-name="ce29">
            <text:p>378.26</text:p>
          </table:table-cell>
          <table:table-cell office:value-type="float" office:value="19.006482444279712" table:style-name="ce29">
            <text:p>19.01</text:p>
          </table:table-cell>
          <table:table-cell office:value-type="float" office:value="1.4751876112477209" table:style-name="ce29">
            <text:p>1.48</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Other local bus</text:p>
          </table:table-cell>
          <table:table-cell office:value-type="float" office:value="140.25133530749241" table:style-name="ce29">
            <text:p>140.25</text:p>
          </table:table-cell>
          <table:table-cell office:value-type="float" office:value="20.960297231559029" table:style-name="ce29">
            <text:p>20.96</text:p>
          </table:table-cell>
          <table:table-cell office:value-type="float" office:value="99.169152733636651" table:style-name="ce29">
            <text:p>99.17</text:p>
          </table:table-cell>
          <table:table-cell office:value-type="float" office:value="181.33351788134809" table:style-name="ce29">
            <text:p>181.33</text:p>
          </table:table-cell>
          <table:table-cell office:value-type="float" office:value="14.944811174599421" table:style-name="ce29">
            <text:p>14.94</text:p>
          </table:table-cell>
          <table:table-cell office:value-type="float" office:value="1.29748267440368" table:style-name="ce29">
            <text:p>1.30</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Other local bus</text:p>
          </table:table-cell>
          <table:table-cell office:value-type="float" office:value="209.20524430638901" table:style-name="ce29">
            <text:p>209.21</text:p>
          </table:table-cell>
          <table:table-cell office:value-type="float" office:value="29.78889847416238" table:style-name="ce29">
            <text:p>29.79</text:p>
          </table:table-cell>
          <table:table-cell office:value-type="float" office:value="150.8190032970308" table:style-name="ce29">
            <text:p>150.82</text:p>
          </table:table-cell>
          <table:table-cell office:value-type="float" office:value="267.59148531574732" table:style-name="ce29">
            <text:p>267.59</text:p>
          </table:table-cell>
          <table:table-cell office:value-type="float" office:value="14.239078266381988" table:style-name="ce29">
            <text:p>14.24</text:p>
          </table:table-cell>
          <table:table-cell office:value-type="float" office:value="1.5345162341578511" table:style-name="ce29">
            <text:p>1.53</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Non-local bus</text:p>
          </table:table-cell>
          <table:table-cell office:value-type="float" office:value="31.19368093905879" table:style-name="ce29">
            <text:p>31.19</text:p>
          </table:table-cell>
          <table:table-cell office:value-type="float" office:value="18.184094209555202" table:style-name="ce29">
            <text:p>18.18</text:p>
          </table:table-cell>
          <table:table-cell office:value-type="float" office:value="0" table:style-name="ce29">
            <text:p>0.00</text:p>
          </table:table-cell>
          <table:table-cell office:value-type="float" office:value="66.834505589786971" table:style-name="ce29">
            <text:p>66.83</text:p>
          </table:table-cell>
          <table:table-cell office:value-type="float" office:value="58.294159785375655" table:style-name="ce29">
            <text:p>58.29</text:p>
          </table:table-cell>
          <table:table-cell office:value-type="float" office:value="1.2097608214511131" table:style-name="ce29">
            <text:p>1.21</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Non-local bus</text:p>
          </table:table-cell>
          <table:table-cell office:value-type="float" office:value="48.298248395741673" table:style-name="ce29">
            <text:p>48.30</text:p>
          </table:table-cell>
          <table:table-cell office:value-type="float" office:value="47.914545270030352" table:style-name="ce29">
            <text:p>47.91</text:p>
          </table:table-cell>
          <table:table-cell office:value-type="float" office:value="0" table:style-name="ce29">
            <text:p>0.00</text:p>
          </table:table-cell>
          <table:table-cell office:value-type="float" office:value="142.21075712500109" table:style-name="ce29">
            <text:p>142.21</text:p>
          </table:table-cell>
          <table:table-cell office:value-type="float" office:value="99.205554780025622" table:style-name="ce29">
            <text:p>99.21</text:p>
          </table:table-cell>
          <table:table-cell office:value-type="float" office:value="2.3088747456233669" table:style-name="ce29">
            <text:p>2.31</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Non-local bus</text:p>
          </table:table-cell>
          <table:table-cell office:value-type="float" office:value="39.438074805557001" table:style-name="ce29">
            <text:p>39.44</text:p>
          </table:table-cell>
          <table:table-cell office:value-type="float" office:value="25.427691077692071" table:style-name="ce29">
            <text:p>25.43</text:p>
          </table:table-cell>
          <table:table-cell office:value-type="float" office:value="0" table:style-name="ce29">
            <text:p>0.00</text:p>
          </table:table-cell>
          <table:table-cell office:value-type="float" office:value="89.27634931783345" table:style-name="ce29">
            <text:p>89.28</text:p>
          </table:table-cell>
          <table:table-cell office:value-type="float" office:value="64.474980594410752" table:style-name="ce29">
            <text:p>64.47</text:p>
          </table:table-cell>
          <table:table-cell office:value-type="float" office:value="2.0002321660161808" table:style-name="ce29">
            <text:p>2.00</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London Underground</text:p>
          </table:table-cell>
          <table:table-cell office:value-type="float" office:value="242.2142691680987" table:style-name="ce29">
            <text:p>242.21</text:p>
          </table:table-cell>
          <table:table-cell office:value-type="float" office:value="53.296348525347042" table:style-name="ce29">
            <text:p>53.30</text:p>
          </table:table-cell>
          <table:table-cell office:value-type="float" office:value="137.75342605841851" table:style-name="ce29">
            <text:p>137.75</text:p>
          </table:table-cell>
          <table:table-cell office:value-type="float" office:value="346.67511227777891" table:style-name="ce29">
            <text:p>346.68</text:p>
          </table:table-cell>
          <table:table-cell office:value-type="float" office:value="22.00380213287886" table:style-name="ce29">
            <text:p>22.00</text:p>
          </table:table-cell>
          <table:table-cell office:value-type="float" office:value="2.0031854538199081" table:style-name="ce29">
            <text:p>2.00</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London Underground</text:p>
          </table:table-cell>
          <table:table-cell office:value-type="float" office:value="228.37930406692311" table:style-name="ce29">
            <text:p>228.38</text:p>
          </table:table-cell>
          <table:table-cell office:value-type="float" office:value="42.194395039422737" table:style-name="ce29">
            <text:p>42.19</text:p>
          </table:table-cell>
          <table:table-cell office:value-type="float" office:value="145.67828978965451" table:style-name="ce29">
            <text:p>145.68</text:p>
          </table:table-cell>
          <table:table-cell office:value-type="float" office:value="311.08031834419171" table:style-name="ce29">
            <text:p>311.08</text:p>
          </table:table-cell>
          <table:table-cell office:value-type="float" office:value="18.475577378525642" table:style-name="ce29">
            <text:p>18.48</text:p>
          </table:table-cell>
          <table:table-cell office:value-type="float" office:value="1.354466869893125" table:style-name="ce29">
            <text:p>1.35</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London Underground</text:p>
          </table:table-cell>
          <table:table-cell office:value-type="float" office:value="233.50237078094389" table:style-name="ce29">
            <text:p>233.50</text:p>
          </table:table-cell>
          <table:table-cell office:value-type="float" office:value="38.366846929175658" table:style-name="ce29">
            <text:p>38.37</text:p>
          </table:table-cell>
          <table:table-cell office:value-type="float" office:value="158.30335079975961" table:style-name="ce29">
            <text:p>158.30</text:p>
          </table:table-cell>
          <table:table-cell office:value-type="float" office:value="308.7013907621282" table:style-name="ce29">
            <text:p>308.70</text:p>
          </table:table-cell>
          <table:table-cell office:value-type="float" office:value="16.431031000181509" table:style-name="ce29">
            <text:p>16.43</text:p>
          </table:table-cell>
          <table:table-cell office:value-type="float" office:value="1.894904210832" table:style-name="ce29">
            <text:p>1.89</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Surface Rail</text:p>
          </table:table-cell>
          <table:table-cell office:value-type="float" office:value="925.878873390173" table:style-name="ce29">
            <text:p>925.88</text:p>
          </table:table-cell>
          <table:table-cell office:value-type="float" office:value="132.9668955893255" table:style-name="ce29">
            <text:p>132.97</text:p>
          </table:table-cell>
          <table:table-cell office:value-type="float" office:value="665.26375803509507" table:style-name="ce29">
            <text:p>665.26</text:p>
          </table:table-cell>
          <table:table-cell office:value-type="float" office:value="1186.493988745251" table:style-name="ce29">
            <text:p>1,186.49</text:p>
          </table:table-cell>
          <table:table-cell office:value-type="float" office:value="14.361154510682105" table:style-name="ce29">
            <text:p>14.36</text:p>
          </table:table-cell>
          <table:table-cell office:value-type="float" office:value="1.275266655517503" table:style-name="ce29">
            <text:p>1.28</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Surface Rail</text:p>
          </table:table-cell>
          <table:table-cell office:value-type="float" office:value="839.62961141412154" table:style-name="ce29">
            <text:p>839.63</text:p>
          </table:table-cell>
          <table:table-cell office:value-type="float" office:value="111.51304751746611" table:style-name="ce29">
            <text:p>111.51</text:p>
          </table:table-cell>
          <table:table-cell office:value-type="float" office:value="621.064038279888" table:style-name="ce29">
            <text:p>621.06</text:p>
          </table:table-cell>
          <table:table-cell office:value-type="float" office:value="1058.195184548355" table:style-name="ce29">
            <text:p>1,058.20</text:p>
          </table:table-cell>
          <table:table-cell office:value-type="float" office:value="13.281219004371883" table:style-name="ce29">
            <text:p>13.28</text:p>
          </table:table-cell>
          <table:table-cell office:value-type="float" office:value="1.342914298243457" table:style-name="ce29">
            <text:p>1.34</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Surface Rail</text:p>
          </table:table-cell>
          <table:table-cell office:value-type="float" office:value="880.87743892692788" table:style-name="ce29">
            <text:p>880.88</text:p>
          </table:table-cell>
          <table:table-cell office:value-type="float" office:value="89.635063412873535" table:style-name="ce29">
            <text:p>89.64</text:p>
          </table:table-cell>
          <table:table-cell office:value-type="float" office:value="705.19271463769576" table:style-name="ce29">
            <text:p>705.19</text:p>
          </table:table-cell>
          <table:table-cell office:value-type="float" office:value="1056.5621632161599" table:style-name="ce29">
            <text:p>1,056.56</text:p>
          </table:table-cell>
          <table:table-cell office:value-type="float" office:value="10.175656618253916" table:style-name="ce29">
            <text:p>10.18</text:p>
          </table:table-cell>
          <table:table-cell office:value-type="float" office:value="1.3533067315422169" table:style-name="ce29">
            <text:p>1.35</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Taxi or minicab</text:p>
          </table:table-cell>
          <table:table-cell office:value-type="float" office:value="83.369416016532725" table:style-name="ce29">
            <text:p>83.37</text:p>
          </table:table-cell>
          <table:table-cell office:value-type="float" office:value="21.272272863753621" table:style-name="ce29">
            <text:p>21.27</text:p>
          </table:table-cell>
          <table:table-cell office:value-type="float" office:value="41.675761203575632" table:style-name="ce29">
            <text:p>41.68</text:p>
          </table:table-cell>
          <table:table-cell office:value-type="float" office:value="125.0630708294898" table:style-name="ce29">
            <text:p>125.06</text:p>
          </table:table-cell>
          <table:table-cell office:value-type="float" office:value="25.515679346410657" table:style-name="ce29">
            <text:p>25.52</text:p>
          </table:table-cell>
          <table:table-cell office:value-type="float" office:value="1.3977618350335661" table:style-name="ce29">
            <text:p>1.40</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Taxi or minicab</text:p>
          </table:table-cell>
          <table:table-cell office:value-type="float" office:value="103.31673971571399" table:style-name="ce29">
            <text:p>103.32</text:p>
          </table:table-cell>
          <table:table-cell office:value-type="float" office:value="27.39891322820262" table:style-name="ce29">
            <text:p>27.40</text:p>
          </table:table-cell>
          <table:table-cell office:value-type="float" office:value="49.614869788436891" table:style-name="ce29">
            <text:p>49.61</text:p>
          </table:table-cell>
          <table:table-cell office:value-type="float" office:value="157.01860964299121" table:style-name="ce29">
            <text:p>157.02</text:p>
          </table:table-cell>
          <table:table-cell office:value-type="float" office:value="26.51933588263952" table:style-name="ce29">
            <text:p>26.52</text:p>
          </table:table-cell>
          <table:table-cell office:value-type="float" office:value="1.753108524539005" table:style-name="ce29">
            <text:p>1.75</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Taxi or minicab</text:p>
          </table:table-cell>
          <table:table-cell office:value-type="float" office:value="92.624972990014484" table:style-name="ce29">
            <text:p>92.62</text:p>
          </table:table-cell>
          <table:table-cell office:value-type="float" office:value="17.420505543938219" table:style-name="ce29">
            <text:p>17.42</text:p>
          </table:table-cell>
          <table:table-cell office:value-type="float" office:value="58.480782123895573" table:style-name="ce29">
            <text:p>58.48</text:p>
          </table:table-cell>
          <table:table-cell office:value-type="float" office:value="126.7691638561334" table:style-name="ce29">
            <text:p>126.77</text:p>
          </table:table-cell>
          <table:table-cell office:value-type="float" office:value="18.807568824679983" table:style-name="ce29">
            <text:p>18.81</text:p>
          </table:table-cell>
          <table:table-cell office:value-type="float" office:value="1.6087565962674479" table:style-name="ce29">
            <text:p>1.61</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Other public transport [note 5]</text:p>
          </table:table-cell>
          <table:table-cell office:value-type="float" office:value="10.73605779220485" table:style-name="ce29">
            <text:p>10.74</text:p>
          </table:table-cell>
          <table:table-cell office:value-type="float" office:value="3.7418670179548541" table:style-name="ce29">
            <text:p>3.74</text:p>
          </table:table-cell>
          <table:table-cell office:value-type="float" office:value="3.40199843701334" table:style-name="ce29">
            <text:p>3.40</text:p>
          </table:table-cell>
          <table:table-cell office:value-type="float" office:value="18.07011714739637" table:style-name="ce29">
            <text:p>18.07</text:p>
          </table:table-cell>
          <table:table-cell office:value-type="float" office:value="34.853268214257554" table:style-name="ce29">
            <text:p>34.85</text:p>
          </table:table-cell>
          <table:table-cell office:value-type="float" office:value="1.152564209122598"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Other public transport [note 5]</text:p>
          </table:table-cell>
          <table:table-cell office:value-type="float" office:value="33.037583609350357" table:style-name="ce29">
            <text:p>33.04</text:p>
          </table:table-cell>
          <table:table-cell office:value-type="float" office:value="13.90908778823669" table:style-name="ce29">
            <text:p>13.91</text:p>
          </table:table-cell>
          <table:table-cell office:value-type="float" office:value="5.775771544406453" table:style-name="ce29">
            <text:p>5.78</text:p>
          </table:table-cell>
          <table:table-cell office:value-type="float" office:value="60.299395674294267" table:style-name="ce29">
            <text:p>60.30</text:p>
          </table:table-cell>
          <table:table-cell office:value-type="float" office:value="42.100802385257118" table:style-name="ce29">
            <text:p>42.10</text:p>
          </table:table-cell>
          <table:table-cell office:value-type="float" office:value="0.95298333246040035" table:style-name="ce29">
            <text:p>0.95</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Other public transport [note 5]</text:p>
          </table:table-cell>
          <table:table-cell office:value-type="float" office:value="21.714108337744939" table:style-name="ce29">
            <text:p>21.71</text:p>
          </table:table-cell>
          <table:table-cell office:value-type="float" office:value="7.2305314762435877" table:style-name="ce29">
            <text:p>7.23</text:p>
          </table:table-cell>
          <table:table-cell office:value-type="float" office:value="7.542266644307503" table:style-name="ce29">
            <text:p>7.54</text:p>
          </table:table-cell>
          <table:table-cell office:value-type="float" office:value="35.885950031182368" table:style-name="ce29">
            <text:p>35.89</text:p>
          </table:table-cell>
          <table:table-cell office:value-type="float" office:value="33.298772225774457" table:style-name="ce29">
            <text:p>33.30</text:p>
          </table:table-cell>
          <table:table-cell office:value-type="float" office:value="0.97424746517724714" table:style-name="ce29">
            <text:p>0.97</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Male</text:p>
          </table:table-cell>
          <table:table-cell office:value-type="string" table:style-name="ce28">
            <text:p>All modes</text:p>
          </table:table-cell>
          <table:table-cell office:value-type="float" office:value="6491.6240403990414" table:style-name="ce29">
            <text:p>6,491.62</text:p>
          </table:table-cell>
          <table:table-cell office:value-type="float" office:value="322.53042335974249" table:style-name="ce29">
            <text:p>322.53</text:p>
          </table:table-cell>
          <table:table-cell office:value-type="float" office:value="5859.4644106139458" table:style-name="ce29">
            <text:p>5,859.46</text:p>
          </table:table-cell>
          <table:table-cell office:value-type="float" office:value="7123.783670184137" table:style-name="ce29">
            <text:p>7,123.78</text:p>
          </table:table-cell>
          <table:table-cell office:value-type="float" office:value="4.9684088504286894" table:style-name="ce29">
            <text:p>4.97</text:p>
          </table:table-cell>
          <table:table-cell office:value-type="float" office:value="1.455680293017436" table:style-name="ce29">
            <text:p>1.46</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Female</text:p>
          </table:table-cell>
          <table:table-cell office:value-type="string" table:style-name="ce28">
            <text:p>All modes</text:p>
          </table:table-cell>
          <table:table-cell office:value-type="float" office:value="5509.0084910872974" table:style-name="ce29">
            <text:p>5,509.01</text:p>
          </table:table-cell>
          <table:table-cell office:value-type="float" office:value="226.26323113135871" table:style-name="ce29">
            <text:p>226.26</text:p>
          </table:table-cell>
          <table:table-cell office:value-type="float" office:value="5065.5325580698336" table:style-name="ce29">
            <text:p>5,065.53</text:p>
          </table:table-cell>
          <table:table-cell office:value-type="float" office:value="5952.4844241047585" table:style-name="ce29">
            <text:p>5,952.48</text:p>
          </table:table-cell>
          <table:table-cell office:value-type="float" office:value="4.1071497983242677" table:style-name="ce29">
            <text:p>4.11</text:p>
          </table:table-cell>
          <table:table-cell office:value-type="float" office:value="1.229790418769231" table:style-name="ce29">
            <text:p>1.23</text:p>
          </table:table-cell>
          <table:table-cell table:number-columns-repeated="16374"/>
        </table:table-row>
        <table:table-row table:style-name="ro12">
          <table:table-cell office:value-type="float" office:value="2025" table:style-name="ce27">
            <text:p>2025</text:p>
          </table:table-cell>
          <table:table-cell office:value-type="string" table:style-name="ce28">
            <text:p>21 to 29</text:p>
          </table:table-cell>
          <table:table-cell office:value-type="string" table:style-name="ce28">
            <text:p>All people</text:p>
          </table:table-cell>
          <table:table-cell office:value-type="string" table:style-name="ce28">
            <text:p>All modes</text:p>
          </table:table-cell>
          <table:table-cell office:value-type="float" office:value="5976.7414231275088" table:style-name="ce29">
            <text:p>5,976.74</text:p>
          </table:table-cell>
          <table:table-cell office:value-type="float" office:value="232.3733469725517" table:style-name="ce29">
            <text:p>232.37</text:p>
          </table:table-cell>
          <table:table-cell office:value-type="float" office:value="5521.2896630613077" table:style-name="ce29">
            <text:p>5,521.29</text:p>
          </table:table-cell>
          <table:table-cell office:value-type="float" office:value="6432.19318319371" table:style-name="ce29">
            <text:p>6,432.19</text:p>
          </table:table-cell>
          <table:table-cell office:value-type="float" office:value="3.8879605209849517" table:style-name="ce29">
            <text:p>3.89</text:p>
          </table:table-cell>
          <table:table-cell office:value-type="float" office:value="1.621237924752273" table:style-name="ce29">
            <text:p>1.62</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Walk [note 2]</text:p>
          </table:table-cell>
          <table:table-cell office:value-type="float" office:value="230.66212841962309" table:style-name="ce29">
            <text:p>230.66</text:p>
          </table:table-cell>
          <table:table-cell office:value-type="float" office:value="11.934368603475731" table:style-name="ce29">
            <text:p>11.93</text:p>
          </table:table-cell>
          <table:table-cell office:value-type="float" office:value="207.27076595681069" table:style-name="ce29">
            <text:p>207.27</text:p>
          </table:table-cell>
          <table:table-cell office:value-type="float" office:value="254.05349088243551" table:style-name="ce29">
            <text:p>254.05</text:p>
          </table:table-cell>
          <table:table-cell office:value-type="float" office:value="5.1739610161597902" table:style-name="ce29">
            <text:p>5.17</text:p>
          </table:table-cell>
          <table:table-cell office:value-type="float" office:value="1.1668250514167919"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Walk [note 2]</text:p>
          </table:table-cell>
          <table:table-cell office:value-type="float" office:value="254.69900172187641" table:style-name="ce29">
            <text:p>254.70</text:p>
          </table:table-cell>
          <table:table-cell office:value-type="float" office:value="11.17221840730137" table:style-name="ce29">
            <text:p>11.17</text:p>
          </table:table-cell>
          <table:table-cell office:value-type="float" office:value="232.80145364356571" table:style-name="ce29">
            <text:p>232.80</text:p>
          </table:table-cell>
          <table:table-cell office:value-type="float" office:value="276.59654980018712" table:style-name="ce29">
            <text:p>276.60</text:p>
          </table:table-cell>
          <table:table-cell office:value-type="float" office:value="4.3864398100394189" table:style-name="ce29">
            <text:p>4.39</text:p>
          </table:table-cell>
          <table:table-cell office:value-type="float" office:value="1.1268130414118089"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Walk [note 2]</text:p>
          </table:table-cell>
          <table:table-cell office:value-type="float" office:value="243.11544629634309" table:style-name="ce29">
            <text:p>243.12</text:p>
          </table:table-cell>
          <table:table-cell office:value-type="float" office:value="8.9457353676776368" table:style-name="ce29">
            <text:p>8.95</text:p>
          </table:table-cell>
          <table:table-cell office:value-type="float" office:value="225.58180497569489" table:style-name="ce29">
            <text:p>225.58</text:p>
          </table:table-cell>
          <table:table-cell office:value-type="float" office:value="260.64908761699121" table:style-name="ce29">
            <text:p>260.65</text:p>
          </table:table-cell>
          <table:table-cell office:value-type="float" office:value="3.6796244352048797" table:style-name="ce29">
            <text:p>3.68</text:p>
          </table:table-cell>
          <table:table-cell office:value-type="float" office:value="1.2559631234297379" table:style-name="ce29">
            <text:p>1.26</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Walks of a mile or more</text:p>
          </table:table-cell>
          <table:table-cell office:value-type="float" office:value="137.845922789962" table:style-name="ce29">
            <text:p>137.85</text:p>
          </table:table-cell>
          <table:table-cell office:value-type="float" office:value="10.182323177692361" table:style-name="ce29">
            <text:p>10.18</text:p>
          </table:table-cell>
          <table:table-cell office:value-type="float" office:value="117.888569361685" table:style-name="ce29">
            <text:p>117.89</text:p>
          </table:table-cell>
          <table:table-cell office:value-type="float" office:value="157.80327621823901" table:style-name="ce29">
            <text:p>157.80</text:p>
          </table:table-cell>
          <table:table-cell office:value-type="float" office:value="7.3867423653925011" table:style-name="ce29">
            <text:p>7.39</text:p>
          </table:table-cell>
          <table:table-cell office:value-type="float" office:value="1.187760609192879" table:style-name="ce29">
            <text:p>1.19</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Walks of a mile or more</text:p>
          </table:table-cell>
          <table:table-cell office:value-type="float" office:value="130.8105998510236" table:style-name="ce29">
            <text:p>130.81</text:p>
          </table:table-cell>
          <table:table-cell office:value-type="float" office:value="8.2671983715177735" table:style-name="ce29">
            <text:p>8.27</text:p>
          </table:table-cell>
          <table:table-cell office:value-type="float" office:value="114.6068910428488" table:style-name="ce29">
            <text:p>114.61</text:p>
          </table:table-cell>
          <table:table-cell office:value-type="float" office:value="147.01430865919849" table:style-name="ce29">
            <text:p>147.01</text:p>
          </table:table-cell>
          <table:table-cell office:value-type="float" office:value="6.3199758895173987" table:style-name="ce29">
            <text:p>6.32</text:p>
          </table:table-cell>
          <table:table-cell office:value-type="float" office:value="1.124413340191021" table:style-name="ce29">
            <text:p>1.12</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Walks of a mile or more</text:p>
          </table:table-cell>
          <table:table-cell office:value-type="float" office:value="134.20097646843831" table:style-name="ce29">
            <text:p>134.20</text:p>
          </table:table-cell>
          <table:table-cell office:value-type="float" office:value="7.2422874866132956" table:style-name="ce29">
            <text:p>7.24</text:p>
          </table:table-cell>
          <table:table-cell office:value-type="float" office:value="120.00609299467629" table:style-name="ce29">
            <text:p>120.01</text:p>
          </table:table-cell>
          <table:table-cell office:value-type="float" office:value="148.39585994220039" table:style-name="ce29">
            <text:p>148.40</text:p>
          </table:table-cell>
          <table:table-cell office:value-type="float" office:value="5.3965982045715988" table:style-name="ce29">
            <text:p>5.40</text:p>
          </table:table-cell>
          <table:table-cell office:value-type="float" office:value="1.2887850568982979" table:style-name="ce29">
            <text:p>1.29</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Pedal cycle [note 3]</text:p>
          </table:table-cell>
          <table:table-cell office:value-type="float" office:value="116.3778481710975" table:style-name="ce29">
            <text:p>116.38</text:p>
          </table:table-cell>
          <table:table-cell office:value-type="float" office:value="15.831261090242229" table:style-name="ce29">
            <text:p>15.83</text:p>
          </table:table-cell>
          <table:table-cell office:value-type="float" office:value="85.348576434222736" table:style-name="ce29">
            <text:p>85.35</text:p>
          </table:table-cell>
          <table:table-cell office:value-type="float" office:value="147.40711990797229" table:style-name="ce29">
            <text:p>147.41</text:p>
          </table:table-cell>
          <table:table-cell office:value-type="float" office:value="13.603328587900402" table:style-name="ce29">
            <text:p>13.60</text:p>
          </table:table-cell>
          <table:table-cell office:value-type="float" office:value="1.1683672089197901"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Pedal cycle [note 3]</text:p>
          </table:table-cell>
          <table:table-cell office:value-type="float" office:value="38.083443847514083" table:style-name="ce29">
            <text:p>38.08</text:p>
          </table:table-cell>
          <table:table-cell office:value-type="float" office:value="19.667314503129159" table:style-name="ce29">
            <text:p>19.67</text:p>
          </table:table-cell>
          <table:table-cell office:value-type="float" office:value="0" table:style-name="ce29">
            <text:p>0.00</text:p>
          </table:table-cell>
          <table:table-cell office:value-type="float" office:value="76.631380273647238" table:style-name="ce29">
            <text:p>76.63</text:p>
          </table:table-cell>
          <table:table-cell office:value-type="float" office:value="51.642689095757689" table:style-name="ce29">
            <text:p>51.64</text:p>
          </table:table-cell>
          <table:table-cell office:value-type="float" office:value="2.0839887135810899" table:style-name="ce29">
            <text:p>2.08</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Pedal cycle [note 3]</text:p>
          </table:table-cell>
          <table:table-cell office:value-type="float" office:value="75.814123732003409" table:style-name="ce29">
            <text:p>75.81</text:p>
          </table:table-cell>
          <table:table-cell office:value-type="float" office:value="12.763026247891389" table:style-name="ce29">
            <text:p>12.76</text:p>
          </table:table-cell>
          <table:table-cell office:value-type="float" office:value="50.798592286136277" table:style-name="ce29">
            <text:p>50.80</text:p>
          </table:table-cell>
          <table:table-cell office:value-type="float" office:value="100.82965517787051" table:style-name="ce29">
            <text:p>100.83</text:p>
          </table:table-cell>
          <table:table-cell office:value-type="float" office:value="16.834628720378831" table:style-name="ce29">
            <text:p>16.83</text:p>
          </table:table-cell>
          <table:table-cell office:value-type="float" office:value="1.5597756262849469" table:style-name="ce29">
            <text:p>1.56</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Car or van driver</text:p>
          </table:table-cell>
          <table:table-cell office:value-type="float" office:value="4708.0680023430832" table:style-name="ce29">
            <text:p>4,708.07</text:p>
          </table:table-cell>
          <table:table-cell office:value-type="float" office:value="224.5306752149861" table:style-name="ce29">
            <text:p>224.53</text:p>
          </table:table-cell>
          <table:table-cell office:value-type="float" office:value="4267.98787892171" table:style-name="ce29">
            <text:p>4,267.99</text:p>
          </table:table-cell>
          <table:table-cell office:value-type="float" office:value="5148.1481257644564" table:style-name="ce29">
            <text:p>5,148.15</text:p>
          </table:table-cell>
          <table:table-cell office:value-type="float" office:value="4.7690618551652824" table:style-name="ce29">
            <text:p>4.77</text:p>
          </table:table-cell>
          <table:table-cell office:value-type="float" office:value="1.161418017032134"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Car or van driver</text:p>
          </table:table-cell>
          <table:table-cell office:value-type="float" office:value="2606.3748633125019" table:style-name="ce29">
            <text:p>2,606.37</text:p>
          </table:table-cell>
          <table:table-cell office:value-type="float" office:value="124.183095890828" table:style-name="ce29">
            <text:p>124.18</text:p>
          </table:table-cell>
          <table:table-cell office:value-type="float" office:value="2362.9759953664789" table:style-name="ce29">
            <text:p>2,362.98</text:p>
          </table:table-cell>
          <table:table-cell office:value-type="float" office:value="2849.773731258525" table:style-name="ce29">
            <text:p>2,849.77</text:p>
          </table:table-cell>
          <table:table-cell office:value-type="float" office:value="4.7645907593277217" table:style-name="ce29">
            <text:p>4.76</text:p>
          </table:table-cell>
          <table:table-cell office:value-type="float" office:value="1.1126169205407179" table:style-name="ce29">
            <text:p>1.11</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Car or van driver</text:p>
          </table:table-cell>
          <table:table-cell office:value-type="float" office:value="3619.1970659881599" table:style-name="ce29">
            <text:p>3,619.20</text:p>
          </table:table-cell>
          <table:table-cell office:value-type="float" office:value="127.3071047643236" table:style-name="ce29">
            <text:p>127.31</text:p>
          </table:table-cell>
          <table:table-cell office:value-type="float" office:value="3369.6751406500862" table:style-name="ce29">
            <text:p>3,369.68</text:p>
          </table:table-cell>
          <table:table-cell office:value-type="float" office:value="3868.718991326235" table:style-name="ce29">
            <text:p>3,868.72</text:p>
          </table:table-cell>
          <table:table-cell office:value-type="float" office:value="3.5175510601704296" table:style-name="ce29">
            <text:p>3.52</text:p>
          </table:table-cell>
          <table:table-cell office:value-type="float" office:value="1.1469010120869789"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Car or van passenger</text:p>
          </table:table-cell>
          <table:table-cell office:value-type="float" office:value="759.22770587554169" table:style-name="ce29">
            <text:p>759.23</text:p>
          </table:table-cell>
          <table:table-cell office:value-type="float" office:value="87.669701020644013" table:style-name="ce29">
            <text:p>87.67</text:p>
          </table:table-cell>
          <table:table-cell office:value-type="float" office:value="587.3950918750794" table:style-name="ce29">
            <text:p>587.40</text:p>
          </table:table-cell>
          <table:table-cell office:value-type="float" office:value="931.06031987600397" table:style-name="ce29">
            <text:p>931.06</text:p>
          </table:table-cell>
          <table:table-cell office:value-type="float" office:value="11.547220990775525" table:style-name="ce29">
            <text:p>11.55</text:p>
          </table:table-cell>
          <table:table-cell office:value-type="float" office:value="1.330228995443131" table:style-name="ce29">
            <text:p>1.33</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Car or van passenger</text:p>
          </table:table-cell>
          <table:table-cell office:value-type="float" office:value="1536.3155248193" table:style-name="ce29">
            <text:p>1,536.32</text:p>
          </table:table-cell>
          <table:table-cell office:value-type="float" office:value="110.3656359949034" table:style-name="ce29">
            <text:p>110.37</text:p>
          </table:table-cell>
          <table:table-cell office:value-type="float" office:value="1319.998878269289" table:style-name="ce29">
            <text:p>1,320.00</text:p>
          </table:table-cell>
          <table:table-cell office:value-type="float" office:value="1752.6321713693101" table:style-name="ce29">
            <text:p>1,752.63</text:p>
          </table:table-cell>
          <table:table-cell office:value-type="float" office:value="7.1837870679517151" table:style-name="ce29">
            <text:p>7.18</text:p>
          </table:table-cell>
          <table:table-cell office:value-type="float" office:value="1.159224644386093"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Car or van passenger</text:p>
          </table:table-cell>
          <table:table-cell office:value-type="float" office:value="1161.8308858210139" table:style-name="ce29">
            <text:p>1,161.83</text:p>
          </table:table-cell>
          <table:table-cell office:value-type="float" office:value="73.376070419306956" table:style-name="ce29">
            <text:p>73.38</text:p>
          </table:table-cell>
          <table:table-cell office:value-type="float" office:value="1018.013787799173" table:style-name="ce29">
            <text:p>1,018.01</text:p>
          </table:table-cell>
          <table:table-cell office:value-type="float" office:value="1305.6479838428561" table:style-name="ce29">
            <text:p>1,305.65</text:p>
          </table:table-cell>
          <table:table-cell office:value-type="float" office:value="6.3155551565024348" table:style-name="ce29">
            <text:p>6.32</text:p>
          </table:table-cell>
          <table:table-cell office:value-type="float" office:value="1.242971032483615" table:style-name="ce29">
            <text:p>1.24</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Motorcycle</text:p>
          </table:table-cell>
          <table:table-cell office:value-type="float" office:value="53.305493044699219" table:style-name="ce29">
            <text:p>53.31</text:p>
          </table:table-cell>
          <table:table-cell office:value-type="float" office:value="16.660444904949351" table:style-name="ce29">
            <text:p>16.66</text:p>
          </table:table-cell>
          <table:table-cell office:value-type="float" office:value="20.651021030998489" table:style-name="ce29">
            <text:p>20.65</text:p>
          </table:table-cell>
          <table:table-cell office:value-type="float" office:value="85.959965058399945" table:style-name="ce29">
            <text:p>85.96</text:p>
          </table:table-cell>
          <table:table-cell office:value-type="float" office:value="31.254649292857618" table:style-name="ce29">
            <text:p>31.25</text:p>
          </table:table-cell>
          <table:table-cell office:value-type="float" office:value="1.133640139003542"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Motorcycle</text:p>
          </table:table-cell>
          <table:table-cell office:value-type="float" office:value="9.750491978467013E-2" table:style-name="ce29">
            <text:p>[low]</text:p>
          </table:table-cell>
          <table:table-cell office:value-type="float" office:value="9.7150233461084451E-2" table:style-name="ce29">
            <text:p>[low]</text:p>
          </table:table-cell>
          <table:table-cell office:value-type="float" office:value="0" table:style-name="ce29">
            <text:p>0.00</text:p>
          </table:table-cell>
          <table:table-cell office:value-type="float" office:value="0.28791937736839568" table:style-name="ce29">
            <text:p>[low]</text:p>
          </table:table-cell>
          <table:table-cell office:value-type="float" office:value="99.636237510508224" table:style-name="ce29">
            <text:p>99.64</text:p>
          </table:table-cell>
          <table:table-cell office:value-type="float" office:value="1.0427317025844589" table:style-name="ce29">
            <text:p>1.04</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Motorcycle</text:p>
          </table:table-cell>
          <table:table-cell office:value-type="float" office:value="25.73884652756735" table:style-name="ce29">
            <text:p>25.74</text:p>
          </table:table-cell>
          <table:table-cell office:value-type="float" office:value="8.0466416604510318" table:style-name="ce29">
            <text:p>8.05</text:p>
          </table:table-cell>
          <table:table-cell office:value-type="float" office:value="9.9674288730833318" table:style-name="ce29">
            <text:p>9.97</text:p>
          </table:table-cell>
          <table:table-cell office:value-type="float" office:value="41.510264182051372" table:style-name="ce29">
            <text:p>41.51</text:p>
          </table:table-cell>
          <table:table-cell office:value-type="float" office:value="31.262635067320332" table:style-name="ce29">
            <text:p>31.26</text:p>
          </table:table-cell>
          <table:table-cell office:value-type="float" office:value="1.133716152048954"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Other private transport [note 4]</text:p>
          </table:table-cell>
          <table:table-cell office:value-type="float" office:value="26.677372916173471" table:style-name="ce29">
            <text:p>26.68</text:p>
          </table:table-cell>
          <table:table-cell office:value-type="float" office:value="11.916100464430871" table:style-name="ce29">
            <text:p>11.92</text:p>
          </table:table-cell>
          <table:table-cell office:value-type="float" office:value="3.321816005888973" table:style-name="ce29">
            <text:p>3.32</text:p>
          </table:table-cell>
          <table:table-cell office:value-type="float" office:value="50.032929826457959" table:style-name="ce29">
            <text:p>50.03</text:p>
          </table:table-cell>
          <table:table-cell office:value-type="float" office:value="44.667443461820767" table:style-name="ce29">
            <text:p>44.67</text:p>
          </table:table-cell>
          <table:table-cell office:value-type="float" office:value="1.10395438673292"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Other private transport [note 4]</text:p>
          </table:table-cell>
          <table:table-cell office:value-type="float" office:value="37.654863748393971" table:style-name="ce29">
            <text:p>37.65</text:p>
          </table:table-cell>
          <table:table-cell office:value-type="float" office:value="18.678287928872191" table:style-name="ce29">
            <text:p>18.68</text:p>
          </table:table-cell>
          <table:table-cell office:value-type="float" office:value="1.0454194078044809" table:style-name="ce29">
            <text:p>1.05</text:p>
          </table:table-cell>
          <table:table-cell office:value-type="float" office:value="74.264308088983455" table:style-name="ce29">
            <text:p>74.26</text:p>
          </table:table-cell>
          <table:table-cell office:value-type="float" office:value="49.603918510178765" table:style-name="ce29">
            <text:p>49.60</text:p>
          </table:table-cell>
          <table:table-cell office:value-type="float" office:value="1.144121628248665" table:style-name="ce29">
            <text:p>1.14</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Other private transport [note 4]</text:p>
          </table:table-cell>
          <table:table-cell office:value-type="float" office:value="32.364725888558837" table:style-name="ce29">
            <text:p>32.36</text:p>
          </table:table-cell>
          <table:table-cell office:value-type="float" office:value="12.029935779707669" table:style-name="ce29">
            <text:p>12.03</text:p>
          </table:table-cell>
          <table:table-cell office:value-type="float" office:value="8.7860517603318122" table:style-name="ce29">
            <text:p>8.79</text:p>
          </table:table-cell>
          <table:table-cell office:value-type="float" office:value="55.943400016785873" table:style-name="ce29">
            <text:p>55.94</text:p>
          </table:table-cell>
          <table:table-cell office:value-type="float" office:value="37.169898552919115" table:style-name="ce29">
            <text:p>37.17</text:p>
          </table:table-cell>
          <table:table-cell office:value-type="float" office:value="1.2116181177531531" table:style-name="ce29">
            <text:p>1.21</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Bus in London</text:p>
          </table:table-cell>
          <table:table-cell office:value-type="float" office:value="60.799481836715891" table:style-name="ce29">
            <text:p>60.80</text:p>
          </table:table-cell>
          <table:table-cell office:value-type="float" office:value="12.330738871967981" table:style-name="ce29">
            <text:p>12.33</text:p>
          </table:table-cell>
          <table:table-cell office:value-type="float" office:value="36.631233647658647" table:style-name="ce29">
            <text:p>36.63</text:p>
          </table:table-cell>
          <table:table-cell office:value-type="float" office:value="84.967730025773136" table:style-name="ce29">
            <text:p>84.97</text:p>
          </table:table-cell>
          <table:table-cell office:value-type="float" office:value="20.280993356298037" table:style-name="ce29">
            <text:p>20.28</text:p>
          </table:table-cell>
          <table:table-cell office:value-type="float" office:value="1.144622589869003" table:style-name="ce29">
            <text:p>1.14</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Bus in London</text:p>
          </table:table-cell>
          <table:table-cell office:value-type="float" office:value="57.307112056670171" table:style-name="ce29">
            <text:p>57.31</text:p>
          </table:table-cell>
          <table:table-cell office:value-type="float" office:value="7.1793761067828319" table:style-name="ce29">
            <text:p>7.18</text:p>
          </table:table-cell>
          <table:table-cell office:value-type="float" office:value="43.23553488737582" table:style-name="ce29">
            <text:p>43.24</text:p>
          </table:table-cell>
          <table:table-cell office:value-type="float" office:value="71.378689225964521" table:style-name="ce29">
            <text:p>71.38</text:p>
          </table:table-cell>
          <table:table-cell office:value-type="float" office:value="12.527897234959687" table:style-name="ce29">
            <text:p>12.53</text:p>
          </table:table-cell>
          <table:table-cell office:value-type="float" office:value="1.043355222107861" table:style-name="ce29">
            <text:p>1.04</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Bus in London</text:p>
          </table:table-cell>
          <table:table-cell office:value-type="float" office:value="58.990112104343808" table:style-name="ce29">
            <text:p>58.99</text:p>
          </table:table-cell>
          <table:table-cell office:value-type="float" office:value="7.878699512448109" table:style-name="ce29">
            <text:p>7.88</text:p>
          </table:table-cell>
          <table:table-cell office:value-type="float" office:value="43.547861059945518" table:style-name="ce29">
            <text:p>43.55</text:p>
          </table:table-cell>
          <table:table-cell office:value-type="float" office:value="74.432363148742098" table:style-name="ce29">
            <text:p>74.43</text:p>
          </table:table-cell>
          <table:table-cell office:value-type="float" office:value="13.355966332988119" table:style-name="ce29">
            <text:p>13.36</text:p>
          </table:table-cell>
          <table:table-cell office:value-type="float" office:value="1.2559889818445391" table:style-name="ce29">
            <text:p>1.26</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Other local bus</text:p>
          </table:table-cell>
          <table:table-cell office:value-type="float" office:value="95.290923831951901" table:style-name="ce29">
            <text:p>95.29</text:p>
          </table:table-cell>
          <table:table-cell office:value-type="float" office:value="18.073933915281469" table:style-name="ce29">
            <text:p>18.07</text:p>
          </table:table-cell>
          <table:table-cell office:value-type="float" office:value="59.866013358000231" table:style-name="ce29">
            <text:p>59.87</text:p>
          </table:table-cell>
          <table:table-cell office:value-type="float" office:value="130.7158343059036" table:style-name="ce29">
            <text:p>130.72</text:p>
          </table:table-cell>
          <table:table-cell office:value-type="float" office:value="18.967109550910994" table:style-name="ce29">
            <text:p>18.97</text:p>
          </table:table-cell>
          <table:table-cell office:value-type="float" office:value="1.452324714572595" table:style-name="ce29">
            <text:p>1.45</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Other local bus</text:p>
          </table:table-cell>
          <table:table-cell office:value-type="float" office:value="128.48934571632779" table:style-name="ce29">
            <text:p>128.49</text:p>
          </table:table-cell>
          <table:table-cell office:value-type="float" office:value="13.915272613872981" table:style-name="ce29">
            <text:p>13.92</text:p>
          </table:table-cell>
          <table:table-cell office:value-type="float" office:value="101.2154113931367" table:style-name="ce29">
            <text:p>101.22</text:p>
          </table:table-cell>
          <table:table-cell office:value-type="float" office:value="155.7632800395188" table:style-name="ce29">
            <text:p>155.76</text:p>
          </table:table-cell>
          <table:table-cell office:value-type="float" office:value="10.829903861908059" table:style-name="ce29">
            <text:p>10.83</text:p>
          </table:table-cell>
          <table:table-cell office:value-type="float" office:value="1.107734134546617" table:style-name="ce29">
            <text:p>1.11</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Other local bus</text:p>
          </table:table-cell>
          <table:table-cell office:value-type="float" office:value="112.4907690669323" table:style-name="ce29">
            <text:p>112.49</text:p>
          </table:table-cell>
          <table:table-cell office:value-type="float" office:value="12.432384429265889" table:style-name="ce29">
            <text:p>12.43</text:p>
          </table:table-cell>
          <table:table-cell office:value-type="float" office:value="88.123295585571157" table:style-name="ce29">
            <text:p>88.12</text:p>
          </table:table-cell>
          <table:table-cell office:value-type="float" office:value="136.85824254829339" table:style-name="ce29">
            <text:p>136.86</text:p>
          </table:table-cell>
          <table:table-cell office:value-type="float" office:value="11.051915221477939" table:style-name="ce29">
            <text:p>11.05</text:p>
          </table:table-cell>
          <table:table-cell office:value-type="float" office:value="1.404970671545577" table:style-name="ce29">
            <text:p>1.40</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Non-local bus</text:p>
          </table:table-cell>
          <table:table-cell office:value-type="float" office:value="23.7736235964563" table:style-name="ce29">
            <text:p>23.77</text:p>
          </table:table-cell>
          <table:table-cell office:value-type="float" office:value="14.110097848075259" table:style-name="ce29">
            <text:p>14.11</text:p>
          </table:table-cell>
          <table:table-cell office:value-type="float" office:value="0" table:style-name="ce29">
            <text:p>0.00</text:p>
          </table:table-cell>
          <table:table-cell office:value-type="float" office:value="51.429415378683821" table:style-name="ce29">
            <text:p>51.43</text:p>
          </table:table-cell>
          <table:table-cell office:value-type="float" office:value="59.351902291321345" table:style-name="ce29">
            <text:p>59.35</text:p>
          </table:table-cell>
          <table:table-cell office:value-type="float" office:value="1.0962462938492621"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Non-local bus</text:p>
          </table:table-cell>
          <table:table-cell office:value-type="float" office:value="29.72578924078217" table:style-name="ce29">
            <text:p>29.73</text:p>
          </table:table-cell>
          <table:table-cell office:value-type="float" office:value="13.254982628671501" table:style-name="ce29">
            <text:p>13.25</text:p>
          </table:table-cell>
          <table:table-cell office:value-type="float" office:value="3.7460232885860241" table:style-name="ce29">
            <text:p>3.75</text:p>
          </table:table-cell>
          <table:table-cell office:value-type="float" office:value="55.705555192978323" table:style-name="ce29">
            <text:p>55.71</text:p>
          </table:table-cell>
          <table:table-cell office:value-type="float" office:value="44.590851806506059" table:style-name="ce29">
            <text:p>44.59</text:p>
          </table:table-cell>
          <table:table-cell office:value-type="float" office:value="1.049710456407416"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Non-local bus</text:p>
          </table:table-cell>
          <table:table-cell office:value-type="float" office:value="26.8573945133972" table:style-name="ce29">
            <text:p>26.86</text:p>
          </table:table-cell>
          <table:table-cell office:value-type="float" office:value="12.114886005486561" table:style-name="ce29">
            <text:p>12.11</text:p>
          </table:table-cell>
          <table:table-cell office:value-type="float" office:value="3.112217942643547" table:style-name="ce29">
            <text:p>3.11</text:p>
          </table:table-cell>
          <table:table-cell office:value-type="float" office:value="50.602571084150853" table:style-name="ce29">
            <text:p>50.60</text:p>
          </table:table-cell>
          <table:table-cell office:value-type="float" office:value="45.108195433638684" table:style-name="ce29">
            <text:p>45.11</text:p>
          </table:table-cell>
          <table:table-cell office:value-type="float" office:value="1.3441512423943629" table:style-name="ce29">
            <text:p>1.34</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London Underground</text:p>
          </table:table-cell>
          <table:table-cell office:value-type="float" office:value="182.39864923096721" table:style-name="ce29">
            <text:p>182.40</text:p>
          </table:table-cell>
          <table:table-cell office:value-type="float" office:value="34.241132943091309" table:style-name="ce29">
            <text:p>34.24</text:p>
          </table:table-cell>
          <table:table-cell office:value-type="float" office:value="115.2860286625082" table:style-name="ce29">
            <text:p>115.29</text:p>
          </table:table-cell>
          <table:table-cell office:value-type="float" office:value="249.51126979942609" table:style-name="ce29">
            <text:p>249.51</text:p>
          </table:table-cell>
          <table:table-cell office:value-type="float" office:value="18.772689977398105" table:style-name="ce29">
            <text:p>18.77</text:p>
          </table:table-cell>
          <table:table-cell office:value-type="float" office:value="1.5030594157009849" table:style-name="ce29">
            <text:p>1.50</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London Underground</text:p>
          </table:table-cell>
          <table:table-cell office:value-type="float" office:value="197.0867688166594" table:style-name="ce29">
            <text:p>197.09</text:p>
          </table:table-cell>
          <table:table-cell office:value-type="float" office:value="33.085370880757992" table:style-name="ce29">
            <text:p>33.09</text:p>
          </table:table-cell>
          <table:table-cell office:value-type="float" office:value="132.2394418903738" table:style-name="ce29">
            <text:p>132.24</text:p>
          </table:table-cell>
          <table:table-cell office:value-type="float" office:value="261.93409574294509" table:style-name="ce29">
            <text:p>261.93</text:p>
          </table:table-cell>
          <table:table-cell office:value-type="float" office:value="16.787210566903031" table:style-name="ce29">
            <text:p>16.79</text:p>
          </table:table-cell>
          <table:table-cell office:value-type="float" office:value="1.468640350605473" table:style-name="ce29">
            <text:p>1.47</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London Underground</text:p>
          </table:table-cell>
          <table:table-cell office:value-type="float" office:value="190.00845021929931" table:style-name="ce29">
            <text:p>190.01</text:p>
          </table:table-cell>
          <table:table-cell office:value-type="float" office:value="28.207840775088719" table:style-name="ce29">
            <text:p>28.21</text:p>
          </table:table-cell>
          <table:table-cell office:value-type="float" office:value="134.7210823001254" table:style-name="ce29">
            <text:p>134.72</text:p>
          </table:table-cell>
          <table:table-cell office:value-type="float" office:value="245.29581813847321" table:style-name="ce29">
            <text:p>245.30</text:p>
          </table:table-cell>
          <table:table-cell office:value-type="float" office:value="14.845571732484784" table:style-name="ce29">
            <text:p>14.85</text:p>
          </table:table-cell>
          <table:table-cell office:value-type="float" office:value="1.770727664281317" table:style-name="ce29">
            <text:p>1.77</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Surface Rail</text:p>
          </table:table-cell>
          <table:table-cell office:value-type="float" office:value="786.67918845480369" table:style-name="ce29">
            <text:p>786.68</text:p>
          </table:table-cell>
          <table:table-cell office:value-type="float" office:value="82.198536989085554" table:style-name="ce29">
            <text:p>82.20</text:p>
          </table:table-cell>
          <table:table-cell office:value-type="float" office:value="625.57005595619603" table:style-name="ce29">
            <text:p>625.57</text:p>
          </table:table-cell>
          <table:table-cell office:value-type="float" office:value="947.78832095341136" table:style-name="ce29">
            <text:p>947.79</text:p>
          </table:table-cell>
          <table:table-cell office:value-type="float" office:value="10.448800247346066" table:style-name="ce29">
            <text:p>10.45</text:p>
          </table:table-cell>
          <table:table-cell office:value-type="float" office:value="1.1170007713119321" table:style-name="ce29">
            <text:p>1.12</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Surface Rail</text:p>
          </table:table-cell>
          <table:table-cell office:value-type="float" office:value="921.96272279577954" table:style-name="ce29">
            <text:p>921.96</text:p>
          </table:table-cell>
          <table:table-cell office:value-type="float" office:value="123.3293996045648" table:style-name="ce29">
            <text:p>123.33</text:p>
          </table:table-cell>
          <table:table-cell office:value-type="float" office:value="680.23709957083247" table:style-name="ce29">
            <text:p>680.24</text:p>
          </table:table-cell>
          <table:table-cell office:value-type="float" office:value="1163.6883460207271" table:style-name="ce29">
            <text:p>1,163.69</text:p>
          </table:table-cell>
          <table:table-cell office:value-type="float" office:value="13.376831465656016" table:style-name="ce29">
            <text:p>13.38</text:p>
          </table:table-cell>
          <table:table-cell office:value-type="float" office:value="1.3143453705075541" table:style-name="ce29">
            <text:p>1.31</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Surface Rail</text:p>
          </table:table-cell>
          <table:table-cell office:value-type="float" office:value="856.7685397381257" table:style-name="ce29">
            <text:p>856.77</text:p>
          </table:table-cell>
          <table:table-cell office:value-type="float" office:value="79.12220694387365" table:style-name="ce29">
            <text:p>79.12</text:p>
          </table:table-cell>
          <table:table-cell office:value-type="float" office:value="701.68901412813329" table:style-name="ce29">
            <text:p>701.69</text:p>
          </table:table-cell>
          <table:table-cell office:value-type="float" office:value="1011.848065348118" table:style-name="ce29">
            <text:p>1,011.85</text:p>
          </table:table-cell>
          <table:table-cell office:value-type="float" office:value="9.2349570828146454" table:style-name="ce29">
            <text:p>9.23</text:p>
          </table:table-cell>
          <table:table-cell office:value-type="float" office:value="1.3154256674576099" table:style-name="ce29">
            <text:p>1.32</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Taxi or minicab</text:p>
          </table:table-cell>
          <table:table-cell office:value-type="float" office:value="85.228059350310332" table:style-name="ce29">
            <text:p>85.23</text:p>
          </table:table-cell>
          <table:table-cell office:value-type="float" office:value="16.759767918681469" table:style-name="ce29">
            <text:p>16.76</text:p>
          </table:table-cell>
          <table:table-cell office:value-type="float" office:value="52.378914229694637" table:style-name="ce29">
            <text:p>52.38</text:p>
          </table:table-cell>
          <table:table-cell office:value-type="float" office:value="118.07720447092601" table:style-name="ce29">
            <text:p>118.08</text:p>
          </table:table-cell>
          <table:table-cell office:value-type="float" office:value="19.664612859239583" table:style-name="ce29">
            <text:p>19.66</text:p>
          </table:table-cell>
          <table:table-cell office:value-type="float" office:value="1.1599841640313411"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Taxi or minicab</text:p>
          </table:table-cell>
          <table:table-cell office:value-type="float" office:value="80.623813008925623" table:style-name="ce29">
            <text:p>80.62</text:p>
          </table:table-cell>
          <table:table-cell office:value-type="float" office:value="9.2419425672644842" table:style-name="ce29">
            <text:p>9.24</text:p>
          </table:table-cell>
          <table:table-cell office:value-type="float" office:value="62.509605577087243" table:style-name="ce29">
            <text:p>62.51</text:p>
          </table:table-cell>
          <table:table-cell office:value-type="float" office:value="98.738020440764018" table:style-name="ce29">
            <text:p>98.74</text:p>
          </table:table-cell>
          <table:table-cell office:value-type="float" office:value="11.463043265196768" table:style-name="ce29">
            <text:p>11.46</text:p>
          </table:table-cell>
          <table:table-cell office:value-type="float" office:value="0.97041517992298021" table:style-name="ce29">
            <text:p>0.97</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Taxi or minicab</text:p>
          </table:table-cell>
          <table:table-cell office:value-type="float" office:value="82.842634983713808" table:style-name="ce29">
            <text:p>82.84</text:p>
          </table:table-cell>
          <table:table-cell office:value-type="float" office:value="10.36092381851701" table:style-name="ce29">
            <text:p>10.36</text:p>
          </table:table-cell>
          <table:table-cell office:value-type="float" office:value="62.535224299420463" table:style-name="ce29">
            <text:p>62.54</text:p>
          </table:table-cell>
          <table:table-cell office:value-type="float" office:value="103.15004566800719" table:style-name="ce29">
            <text:p>103.15</text:p>
          </table:table-cell>
          <table:table-cell office:value-type="float" office:value="12.50675309948058" table:style-name="ce29">
            <text:p>12.51</text:p>
          </table:table-cell>
          <table:table-cell office:value-type="float" office:value="1.2142449903238339" table:style-name="ce29">
            <text:p>1.21</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Other public transport [note 5]</text:p>
          </table:table-cell>
          <table:table-cell office:value-type="float" office:value="17.94044694100176" table:style-name="ce29">
            <text:p>17.94</text:p>
          </table:table-cell>
          <table:table-cell office:value-type="float" office:value="5.1047278765812933" table:style-name="ce29">
            <text:p>5.10</text:p>
          </table:table-cell>
          <table:table-cell office:value-type="float" office:value="7.9351803029024222" table:style-name="ce29">
            <text:p>7.94</text:p>
          </table:table-cell>
          <table:table-cell office:value-type="float" office:value="27.945713579101088" table:style-name="ce29">
            <text:p>27.95</text:p>
          </table:table-cell>
          <table:table-cell office:value-type="float" office:value="28.453738601766716" table:style-name="ce29">
            <text:p>28.45</text:p>
          </table:table-cell>
          <table:table-cell office:value-type="float" office:value="1.0837076792516871"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Other public transport [note 5]</text:p>
          </table:table-cell>
          <table:table-cell office:value-type="float" office:value="14.588226562860401" table:style-name="ce29">
            <text:p>14.59</text:p>
          </table:table-cell>
          <table:table-cell office:value-type="float" office:value="5.8115662321677908" table:style-name="ce29">
            <text:p>5.81</text:p>
          </table:table-cell>
          <table:table-cell office:value-type="float" office:value="3.1975567478115341" table:style-name="ce29">
            <text:p>3.20</text:p>
          </table:table-cell>
          <table:table-cell office:value-type="float" office:value="25.978896377909269" table:style-name="ce29">
            <text:p>25.98</text:p>
          </table:table-cell>
          <table:table-cell office:value-type="float" office:value="39.837373015327522" table:style-name="ce29">
            <text:p>39.84</text:p>
          </table:table-cell>
          <table:table-cell office:value-type="float" office:value="1.0613592344005129"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Other public transport [note 5]</text:p>
          </table:table-cell>
          <table:table-cell office:value-type="float" office:value="16.203687528208281" table:style-name="ce29">
            <text:p>16.20</text:p>
          </table:table-cell>
          <table:table-cell office:value-type="float" office:value="4.2098418810913802" table:style-name="ce29">
            <text:p>4.21</text:p>
          </table:table-cell>
          <table:table-cell office:value-type="float" office:value="7.9523974412691754" table:style-name="ce29">
            <text:p>7.95</text:p>
          </table:table-cell>
          <table:table-cell office:value-type="float" office:value="24.454977615147381" table:style-name="ce29">
            <text:p>24.45</text:p>
          </table:table-cell>
          <table:table-cell office:value-type="float" office:value="25.980764401699634" table:style-name="ce29">
            <text:p>25.98</text:p>
          </table:table-cell>
          <table:table-cell office:value-type="float" office:value="1.158754874030741"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Male</text:p>
          </table:table-cell>
          <table:table-cell office:value-type="string" table:style-name="ce28">
            <text:p>All modes</text:p>
          </table:table-cell>
          <table:table-cell office:value-type="float" office:value="7146.4289240124244" table:style-name="ce29">
            <text:p>7,146.43</text:p>
          </table:table-cell>
          <table:table-cell office:value-type="float" office:value="235.9244827870437" table:style-name="ce29">
            <text:p>235.92</text:p>
          </table:table-cell>
          <table:table-cell office:value-type="float" office:value="6684.0169377498187" table:style-name="ce29">
            <text:p>6,684.02</text:p>
          </table:table-cell>
          <table:table-cell office:value-type="float" office:value="7608.8409102750302" table:style-name="ce29">
            <text:p>7,608.84</text:p>
          </table:table-cell>
          <table:table-cell office:value-type="float" office:value="3.3012919500860556" table:style-name="ce29">
            <text:p>3.30</text:p>
          </table:table-cell>
          <table:table-cell office:value-type="float" office:value="1.12152683444112" table:style-name="ce29">
            <text:p>1.12</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Female</text:p>
          </table:table-cell>
          <table:table-cell office:value-type="string" table:style-name="ce28">
            <text:p>All modes</text:p>
          </table:table-cell>
          <table:table-cell office:value-type="float" office:value="5903.0089805673751" table:style-name="ce29">
            <text:p>5,903.01</text:p>
          </table:table-cell>
          <table:table-cell office:value-type="float" office:value="195.92216071794579" table:style-name="ce29">
            <text:p>195.92</text:p>
          </table:table-cell>
          <table:table-cell office:value-type="float" office:value="5519.0015455602024" table:style-name="ce29">
            <text:p>5,519.00</text:p>
          </table:table-cell>
          <table:table-cell office:value-type="float" office:value="6287.0164155745488" table:style-name="ce29">
            <text:p>6,287.02</text:p>
          </table:table-cell>
          <table:table-cell office:value-type="float" office:value="3.3190218982034225" table:style-name="ce29">
            <text:p>3.32</text:p>
          </table:table-cell>
          <table:table-cell office:value-type="float" office:value="1.147182701868058"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30 to 39</text:p>
          </table:table-cell>
          <table:table-cell office:value-type="string" table:style-name="ce28">
            <text:p>All people</text:p>
          </table:table-cell>
          <table:table-cell office:value-type="string" table:style-name="ce28">
            <text:p>All modes</text:p>
          </table:table-cell>
          <table:table-cell office:value-type="float" office:value="6502.2226824076679" table:style-name="ce29">
            <text:p>6,502.22</text:p>
          </table:table-cell>
          <table:table-cell office:value-type="float" office:value="171.62279738966961" table:style-name="ce29">
            <text:p>171.62</text:p>
          </table:table-cell>
          <table:table-cell office:value-type="float" office:value="6165.8419995239155" table:style-name="ce29">
            <text:p>6,165.84</text:p>
          </table:table-cell>
          <table:table-cell office:value-type="float" office:value="6838.6033652914202" table:style-name="ce29">
            <text:p>6,838.60</text:p>
          </table:table-cell>
          <table:table-cell office:value-type="float" office:value="2.6394481667631915" table:style-name="ce29">
            <text:p>2.64</text:p>
          </table:table-cell>
          <table:table-cell office:value-type="float" office:value="1.272433882921993" table:style-name="ce29">
            <text:p>1.27</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Walk [note 2]</text:p>
          </table:table-cell>
          <table:table-cell office:value-type="float" office:value="224.86929120627391" table:style-name="ce29">
            <text:p>224.87</text:p>
          </table:table-cell>
          <table:table-cell office:value-type="float" office:value="12.00553142144703" table:style-name="ce29">
            <text:p>12.01</text:p>
          </table:table-cell>
          <table:table-cell office:value-type="float" office:value="201.3384496202377" table:style-name="ce29">
            <text:p>201.34</text:p>
          </table:table-cell>
          <table:table-cell office:value-type="float" office:value="248.4001327923101" table:style-name="ce29">
            <text:p>248.40</text:p>
          </table:table-cell>
          <table:table-cell office:value-type="float" office:value="5.3388932552974904" table:style-name="ce29">
            <text:p>5.34</text:p>
          </table:table-cell>
          <table:table-cell office:value-type="float" office:value="1.147378166252631"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Walk [note 2]</text:p>
          </table:table-cell>
          <table:table-cell office:value-type="float" office:value="253.69684382176069" table:style-name="ce29">
            <text:p>253.70</text:p>
          </table:table-cell>
          <table:table-cell office:value-type="float" office:value="12.091095659631661" table:style-name="ce29">
            <text:p>12.09</text:p>
          </table:table-cell>
          <table:table-cell office:value-type="float" office:value="229.9982963288827" table:style-name="ce29">
            <text:p>230.00</text:p>
          </table:table-cell>
          <table:table-cell office:value-type="float" office:value="277.39539131463869" table:style-name="ce29">
            <text:p>277.40</text:p>
          </table:table-cell>
          <table:table-cell office:value-type="float" office:value="4.7659621923111031" table:style-name="ce29">
            <text:p>4.77</text:p>
          </table:table-cell>
          <table:table-cell office:value-type="float" office:value="1.0805191364137741"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Walk [note 2]</text:p>
          </table:table-cell>
          <table:table-cell office:value-type="float" office:value="239.58472354084779" table:style-name="ce29">
            <text:p>239.58</text:p>
          </table:table-cell>
          <table:table-cell office:value-type="float" office:value="9.0791941214146963" table:style-name="ce29">
            <text:p>9.08</text:p>
          </table:table-cell>
          <table:table-cell office:value-type="float" office:value="221.78950306287501" table:style-name="ce29">
            <text:p>221.79</text:p>
          </table:table-cell>
          <table:table-cell office:value-type="float" office:value="257.37994401882071" table:style-name="ce29">
            <text:p>257.38</text:p>
          </table:table-cell>
          <table:table-cell office:value-type="float" office:value="3.7895546874743653" table:style-name="ce29">
            <text:p>3.79</text:p>
          </table:table-cell>
          <table:table-cell office:value-type="float" office:value="1.1822501212406991"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Walks of a mile or more</text:p>
          </table:table-cell>
          <table:table-cell office:value-type="float" office:value="126.33560941491049" table:style-name="ce29">
            <text:p>126.34</text:p>
          </table:table-cell>
          <table:table-cell office:value-type="float" office:value="9.7177612365071013" table:style-name="ce29">
            <text:p>9.72</text:p>
          </table:table-cell>
          <table:table-cell office:value-type="float" office:value="107.2887973913566" table:style-name="ce29">
            <text:p>107.29</text:p>
          </table:table-cell>
          <table:table-cell office:value-type="float" office:value="145.38242143846441" table:style-name="ce29">
            <text:p>145.38</text:p>
          </table:table-cell>
          <table:table-cell office:value-type="float" office:value="7.6920207069980568" table:style-name="ce29">
            <text:p>7.69</text:p>
          </table:table-cell>
          <table:table-cell office:value-type="float" office:value="1.1423949498185999" table:style-name="ce29">
            <text:p>1.14</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Walks of a mile or more</text:p>
          </table:table-cell>
          <table:table-cell office:value-type="float" office:value="150.9990197474892" table:style-name="ce29">
            <text:p>151.00</text:p>
          </table:table-cell>
          <table:table-cell office:value-type="float" office:value="9.3771401235783394" table:style-name="ce29">
            <text:p>9.38</text:p>
          </table:table-cell>
          <table:table-cell office:value-type="float" office:value="132.61982510527571" table:style-name="ce29">
            <text:p>132.62</text:p>
          </table:table-cell>
          <table:table-cell office:value-type="float" office:value="169.37821438970269" table:style-name="ce29">
            <text:p>169.38</text:p>
          </table:table-cell>
          <table:table-cell office:value-type="float" office:value="6.2100668860363655" table:style-name="ce29">
            <text:p>6.21</text:p>
          </table:table-cell>
          <table:table-cell office:value-type="float" office:value="1.048644200364476"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Walks of a mile or more</text:p>
          </table:table-cell>
          <table:table-cell office:value-type="float" office:value="138.95364945773159" table:style-name="ce29">
            <text:p>138.95</text:p>
          </table:table-cell>
          <table:table-cell office:value-type="float" office:value="7.1761005909380318" table:style-name="ce29">
            <text:p>7.18</text:p>
          </table:table-cell>
          <table:table-cell office:value-type="float" office:value="124.88849229949309" table:style-name="ce29">
            <text:p>124.89</text:p>
          </table:table-cell>
          <table:table-cell office:value-type="float" office:value="153.01880661597019" table:style-name="ce29">
            <text:p>153.02</text:p>
          </table:table-cell>
          <table:table-cell office:value-type="float" office:value="5.1643843964824656" table:style-name="ce29">
            <text:p>5.16</text:p>
          </table:table-cell>
          <table:table-cell office:value-type="float" office:value="1.1603468968008801"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Pedal cycle [note 3]</text:p>
          </table:table-cell>
          <table:table-cell office:value-type="float" office:value="122.6087850392492" table:style-name="ce29">
            <text:p>122.61</text:p>
          </table:table-cell>
          <table:table-cell office:value-type="float" office:value="16.647325312202611" table:style-name="ce29">
            <text:p>16.65</text:p>
          </table:table-cell>
          <table:table-cell office:value-type="float" office:value="89.980027427332118" table:style-name="ce29">
            <text:p>89.98</text:p>
          </table:table-cell>
          <table:table-cell office:value-type="float" office:value="155.23754265116639" table:style-name="ce29">
            <text:p>155.24</text:p>
          </table:table-cell>
          <table:table-cell office:value-type="float" office:value="13.577595852428937" table:style-name="ce29">
            <text:p>13.58</text:p>
          </table:table-cell>
          <table:table-cell office:value-type="float" office:value="1.030141029433465"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Pedal cycle [note 3]</text:p>
          </table:table-cell>
          <table:table-cell office:value-type="float" office:value="47.00417961950594" table:style-name="ce29">
            <text:p>47.00</text:p>
          </table:table-cell>
          <table:table-cell office:value-type="float" office:value="9.2236174113912064" table:style-name="ce29">
            <text:p>9.22</text:p>
          </table:table-cell>
          <table:table-cell office:value-type="float" office:value="28.925889493179181" table:style-name="ce29">
            <text:p>28.93</text:p>
          </table:table-cell>
          <table:table-cell office:value-type="float" office:value="65.082469745832697" table:style-name="ce29">
            <text:p>65.08</text:p>
          </table:table-cell>
          <table:table-cell office:value-type="float" office:value="19.622972863382472" table:style-name="ce29">
            <text:p>19.62</text:p>
          </table:table-cell>
          <table:table-cell office:value-type="float" office:value="1.0629052156250669" table:style-name="ce29">
            <text:p>1.06</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Pedal cycle [note 3]</text:p>
          </table:table-cell>
          <table:table-cell office:value-type="float" office:value="83.710634689102633" table:style-name="ce29">
            <text:p>83.71</text:p>
          </table:table-cell>
          <table:table-cell office:value-type="float" office:value="10.5869572069325" table:style-name="ce29">
            <text:p>10.59</text:p>
          </table:table-cell>
          <table:table-cell office:value-type="float" office:value="62.960198563514922" table:style-name="ce29">
            <text:p>62.96</text:p>
          </table:table-cell>
          <table:table-cell office:value-type="float" office:value="104.4610708146903" table:style-name="ce29">
            <text:p>104.46</text:p>
          </table:table-cell>
          <table:table-cell office:value-type="float" office:value="12.647087489244303" table:style-name="ce29">
            <text:p>12.65</text:p>
          </table:table-cell>
          <table:table-cell office:value-type="float" office:value="1.169252888690699"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Car or van driver</text:p>
          </table:table-cell>
          <table:table-cell office:value-type="float" office:value="5266.0190234966767" table:style-name="ce29">
            <text:p>5,266.02</text:p>
          </table:table-cell>
          <table:table-cell office:value-type="float" office:value="230.54160661119181" table:style-name="ce29">
            <text:p>230.54</text:p>
          </table:table-cell>
          <table:table-cell office:value-type="float" office:value="4814.1574745387406" table:style-name="ce29">
            <text:p>4,814.16</text:p>
          </table:table-cell>
          <table:table-cell office:value-type="float" office:value="5717.8805724546128" table:style-name="ce29">
            <text:p>5,717.88</text:p>
          </table:table-cell>
          <table:table-cell office:value-type="float" office:value="4.3779106300704251" table:style-name="ce29">
            <text:p>4.38</text:p>
          </table:table-cell>
          <table:table-cell office:value-type="float" office:value="1.13462667938631"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Car or van driver</text:p>
          </table:table-cell>
          <table:table-cell office:value-type="float" office:value="3278.1819769904828" table:style-name="ce29">
            <text:p>3,278.18</text:p>
          </table:table-cell>
          <table:table-cell office:value-type="float" office:value="138.4465886730396" table:style-name="ce29">
            <text:p>138.45</text:p>
          </table:table-cell>
          <table:table-cell office:value-type="float" office:value="3006.8266631913261" table:style-name="ce29">
            <text:p>3,006.83</text:p>
          </table:table-cell>
          <table:table-cell office:value-type="float" office:value="3549.5372907896408" table:style-name="ce29">
            <text:p>3,549.54</text:p>
          </table:table-cell>
          <table:table-cell office:value-type="float" office:value="4.2232734376796168" table:style-name="ce29">
            <text:p>4.22</text:p>
          </table:table-cell>
          <table:table-cell office:value-type="float" office:value="1.032993135012096"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Car or van driver</text:p>
          </table:table-cell>
          <table:table-cell office:value-type="float" office:value="4243.3123109195503" table:style-name="ce29">
            <text:p>4,243.31</text:p>
          </table:table-cell>
          <table:table-cell office:value-type="float" office:value="138.70149869533179" table:style-name="ce29">
            <text:p>138.70</text:p>
          </table:table-cell>
          <table:table-cell office:value-type="float" office:value="3971.4573734767" table:style-name="ce29">
            <text:p>3,971.46</text:p>
          </table:table-cell>
          <table:table-cell office:value-type="float" office:value="4515.1672483624006" table:style-name="ce29">
            <text:p>4,515.17</text:p>
          </table:table-cell>
          <table:table-cell office:value-type="float" office:value="3.2687082291445657" table:style-name="ce29">
            <text:p>3.27</text:p>
          </table:table-cell>
          <table:table-cell office:value-type="float" office:value="1.1411177758619511" table:style-name="ce29">
            <text:p>1.14</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Car or van passenger</text:p>
          </table:table-cell>
          <table:table-cell office:value-type="float" office:value="570.87686814863343" table:style-name="ce29">
            <text:p>570.88</text:p>
          </table:table-cell>
          <table:table-cell office:value-type="float" office:value="63.823509154472873" table:style-name="ce29">
            <text:p>63.82</text:p>
          </table:table-cell>
          <table:table-cell office:value-type="float" office:value="445.7827902058666" table:style-name="ce29">
            <text:p>445.78</text:p>
          </table:table-cell>
          <table:table-cell office:value-type="float" office:value="695.97094609140026" table:style-name="ce29">
            <text:p>695.97</text:p>
          </table:table-cell>
          <table:table-cell office:value-type="float" office:value="11.17990808796544" table:style-name="ce29">
            <text:p>11.18</text:p>
          </table:table-cell>
          <table:table-cell office:value-type="float" office:value="1.065421417205888"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Car or van passenger</text:p>
          </table:table-cell>
          <table:table-cell office:value-type="float" office:value="1567.065544249703" table:style-name="ce29">
            <text:p>1,567.07</text:p>
          </table:table-cell>
          <table:table-cell office:value-type="float" office:value="108.1282643699257" table:style-name="ce29">
            <text:p>108.13</text:p>
          </table:table-cell>
          <table:table-cell office:value-type="float" office:value="1355.134146084649" table:style-name="ce29">
            <text:p>1,355.13</text:p>
          </table:table-cell>
          <table:table-cell office:value-type="float" office:value="1778.996942414758" table:style-name="ce29">
            <text:p>1,779.00</text:p>
          </table:table-cell>
          <table:table-cell office:value-type="float" office:value="6.9000473379495153" table:style-name="ce29">
            <text:p>6.90</text:p>
          </table:table-cell>
          <table:table-cell office:value-type="float" office:value="1.074814648628416"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Car or van passenger</text:p>
          </table:table-cell>
          <table:table-cell office:value-type="float" office:value="1082.4751956457351" table:style-name="ce29">
            <text:p>1,082.48</text:p>
          </table:table-cell>
          <table:table-cell office:value-type="float" office:value="63.256044011711353" table:style-name="ce29">
            <text:p>63.26</text:p>
          </table:table-cell>
          <table:table-cell office:value-type="float" office:value="958.49334938278105" table:style-name="ce29">
            <text:p>958.49</text:p>
          </table:table-cell>
          <table:table-cell office:value-type="float" office:value="1206.457041908689" table:style-name="ce29">
            <text:p>1,206.46</text:p>
          </table:table-cell>
          <table:table-cell office:value-type="float" office:value="5.8436483594413327" table:style-name="ce29">
            <text:p>5.84</text:p>
          </table:table-cell>
          <table:table-cell office:value-type="float" office:value="1.054174716956148"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Motorcycle</text:p>
          </table:table-cell>
          <table:table-cell office:value-type="float" office:value="39.774606629686573" table:style-name="ce29">
            <text:p>39.77</text:p>
          </table:table-cell>
          <table:table-cell office:value-type="float" office:value="20.357771112903009" table:style-name="ce29">
            <text:p>20.36</text:p>
          </table:table-cell>
          <table:table-cell office:value-type="float" office:value="0" table:style-name="ce29">
            <text:p>0.00</text:p>
          </table:table-cell>
          <table:table-cell office:value-type="float" office:value="79.675838010976463" table:style-name="ce29">
            <text:p>79.68</text:p>
          </table:table-cell>
          <table:table-cell office:value-type="float" office:value="51.182834571916494" table:style-name="ce29">
            <text:p>51.18</text:p>
          </table:table-cell>
          <table:table-cell office:value-type="float" office:value="1.1829044992884361"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Motorcycle</text:p>
          </table:table-cell>
          <table:table-cell office:value-type="float" office:value="0" table:style-name="ce29">
            <text:p>0.00</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Motorcycle</text:p>
          </table:table-cell>
          <table:table-cell office:value-type="float" office:value="19.321369416170061" table:style-name="ce29">
            <text:p>19.32</text:p>
          </table:table-cell>
          <table:table-cell office:value-type="float" office:value="9.8785234369867556" table:style-name="ce29">
            <text:p>9.88</text:p>
          </table:table-cell>
          <table:table-cell office:value-type="float" office:value="0" table:style-name="ce29">
            <text:p>0.00</text:p>
          </table:table-cell>
          <table:table-cell office:value-type="float" office:value="38.683275352664097" table:style-name="ce29">
            <text:p>38.68</text:p>
          </table:table-cell>
          <table:table-cell office:value-type="float" office:value="51.127449738212739" table:style-name="ce29">
            <text:p>51.13</text:p>
          </table:table-cell>
          <table:table-cell office:value-type="float" office:value="1.180458654850763"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Other private transport [note 4]</text:p>
          </table:table-cell>
          <table:table-cell office:value-type="float" office:value="68.192246293433314" table:style-name="ce29">
            <text:p>68.19</text:p>
          </table:table-cell>
          <table:table-cell office:value-type="float" office:value="22.825780240846392" table:style-name="ce29">
            <text:p>22.83</text:p>
          </table:table-cell>
          <table:table-cell office:value-type="float" office:value="23.453717021374391" table:style-name="ce29">
            <text:p>23.45</text:p>
          </table:table-cell>
          <table:table-cell office:value-type="float" office:value="112.9307755654922" table:style-name="ce29">
            <text:p>112.93</text:p>
          </table:table-cell>
          <table:table-cell office:value-type="float" office:value="33.472691517781016" table:style-name="ce29">
            <text:p>33.47</text:p>
          </table:table-cell>
          <table:table-cell office:value-type="float" office:value="0.99186695467641273" table:style-name="ce29">
            <text:p>0.99</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Other private transport [note 4]</text:p>
          </table:table-cell>
          <table:table-cell office:value-type="float" office:value="52.366712143482282" table:style-name="ce29">
            <text:p>52.37</text:p>
          </table:table-cell>
          <table:table-cell office:value-type="float" office:value="19.121674528472798" table:style-name="ce29">
            <text:p>19.12</text:p>
          </table:table-cell>
          <table:table-cell office:value-type="float" office:value="14.88823006767559" table:style-name="ce29">
            <text:p>14.89</text:p>
          </table:table-cell>
          <table:table-cell office:value-type="float" office:value="89.84519421928897" table:style-name="ce29">
            <text:p>89.85</text:p>
          </table:table-cell>
          <table:table-cell office:value-type="float" office:value="36.514941927383802" table:style-name="ce29">
            <text:p>36.51</text:p>
          </table:table-cell>
          <table:table-cell office:value-type="float" office:value="0.93910471559030695" table:style-name="ce29">
            <text:p>0.94</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Other private transport [note 4]</text:p>
          </table:table-cell>
          <table:table-cell office:value-type="float" office:value="60.031905664268074" table:style-name="ce29">
            <text:p>60.03</text:p>
          </table:table-cell>
          <table:table-cell office:value-type="float" office:value="16.834287675756869" table:style-name="ce29">
            <text:p>16.83</text:p>
          </table:table-cell>
          <table:table-cell office:value-type="float" office:value="27.036701819784611" table:style-name="ce29">
            <text:p>27.04</text:p>
          </table:table-cell>
          <table:table-cell office:value-type="float" office:value="93.027109508751536" table:style-name="ce29">
            <text:p>93.03</text:p>
          </table:table-cell>
          <table:table-cell office:value-type="float" office:value="28.0422343576824" table:style-name="ce29">
            <text:p>28.04</text:p>
          </table:table-cell>
          <table:table-cell office:value-type="float" office:value="1.099579665045608"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Bus in London</text:p>
          </table:table-cell>
          <table:table-cell office:value-type="float" office:value="58.76891612672577" table:style-name="ce29">
            <text:p>58.77</text:p>
          </table:table-cell>
          <table:table-cell office:value-type="float" office:value="11.11194326748654" table:style-name="ce29">
            <text:p>11.11</text:p>
          </table:table-cell>
          <table:table-cell office:value-type="float" office:value="36.989507322452162" table:style-name="ce29">
            <text:p>36.99</text:p>
          </table:table-cell>
          <table:table-cell office:value-type="float" office:value="80.548324930999385" table:style-name="ce29">
            <text:p>80.55</text:p>
          </table:table-cell>
          <table:table-cell office:value-type="float" office:value="18.907858098872218" table:style-name="ce29">
            <text:p>18.91</text:p>
          </table:table-cell>
          <table:table-cell office:value-type="float" office:value="1.1612682972328869"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Bus in London</text:p>
          </table:table-cell>
          <table:table-cell office:value-type="float" office:value="69.037676872184463" table:style-name="ce29">
            <text:p>69.04</text:p>
          </table:table-cell>
          <table:table-cell office:value-type="float" office:value="12.03387665495463" table:style-name="ce29">
            <text:p>12.03</text:p>
          </table:table-cell>
          <table:table-cell office:value-type="float" office:value="45.451278628473389" table:style-name="ce29">
            <text:p>45.45</text:p>
          </table:table-cell>
          <table:table-cell office:value-type="float" office:value="92.624075115895536" table:style-name="ce29">
            <text:p>92.62</text:p>
          </table:table-cell>
          <table:table-cell office:value-type="float" office:value="17.430882961537087" table:style-name="ce29">
            <text:p>17.43</text:p>
          </table:table-cell>
          <table:table-cell office:value-type="float" office:value="1.0445796133433241" table:style-name="ce29">
            <text:p>1.04</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Bus in London</text:p>
          </table:table-cell>
          <table:table-cell office:value-type="float" office:value="64.01987530032028" table:style-name="ce29">
            <text:p>64.02</text:p>
          </table:table-cell>
          <table:table-cell office:value-type="float" office:value="9.0294476815495468" table:style-name="ce29">
            <text:p>9.03</text:p>
          </table:table-cell>
          <table:table-cell office:value-type="float" office:value="46.322157844483172" table:style-name="ce29">
            <text:p>46.32</text:p>
          </table:table-cell>
          <table:table-cell office:value-type="float" office:value="81.717592756157387" table:style-name="ce29">
            <text:p>81.72</text:p>
          </table:table-cell>
          <table:table-cell office:value-type="float" office:value="14.104131942138249" table:style-name="ce29">
            <text:p>14.10</text:p>
          </table:table-cell>
          <table:table-cell office:value-type="float" office:value="1.2045380087643449" table:style-name="ce29">
            <text:p>1.20</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Other local bus</text:p>
          </table:table-cell>
          <table:table-cell office:value-type="float" office:value="100.2658295985147" table:style-name="ce29">
            <text:p>100.27</text:p>
          </table:table-cell>
          <table:table-cell office:value-type="float" office:value="22.484669687941359" table:style-name="ce29">
            <text:p>22.48</text:p>
          </table:table-cell>
          <table:table-cell office:value-type="float" office:value="56.19587701014963" table:style-name="ce29">
            <text:p>56.20</text:p>
          </table:table-cell>
          <table:table-cell office:value-type="float" office:value="144.3357821868797" table:style-name="ce29">
            <text:p>144.34</text:p>
          </table:table-cell>
          <table:table-cell office:value-type="float" office:value="22.425057248291537" table:style-name="ce29">
            <text:p>22.43</text:p>
          </table:table-cell>
          <table:table-cell office:value-type="float" office:value="1.708014538562135" table:style-name="ce29">
            <text:p>1.71</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Other local bus</text:p>
          </table:table-cell>
          <table:table-cell office:value-type="float" office:value="123.08728784887499" table:style-name="ce29">
            <text:p>123.09</text:p>
          </table:table-cell>
          <table:table-cell office:value-type="float" office:value="18.942825407747801" table:style-name="ce29">
            <text:p>18.94</text:p>
          </table:table-cell>
          <table:table-cell office:value-type="float" office:value="85.959350049689277" table:style-name="ce29">
            <text:p>85.96</text:p>
          </table:table-cell>
          <table:table-cell office:value-type="float" office:value="160.21522564806071" table:style-name="ce29">
            <text:p>160.22</text:p>
          </table:table-cell>
          <table:table-cell office:value-type="float" office:value="15.389749614928197" table:style-name="ce29">
            <text:p>15.39</text:p>
          </table:table-cell>
          <table:table-cell office:value-type="float" office:value="1.1275284477828349"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Other local bus</text:p>
          </table:table-cell>
          <table:table-cell office:value-type="float" office:value="111.9486244365339" table:style-name="ce29">
            <text:p>111.95</text:p>
          </table:table-cell>
          <table:table-cell office:value-type="float" office:value="15.51758282692148" table:style-name="ce29">
            <text:p>15.52</text:p>
          </table:table-cell>
          <table:table-cell office:value-type="float" office:value="81.534162095767783" table:style-name="ce29">
            <text:p>81.53</text:p>
          </table:table-cell>
          <table:table-cell office:value-type="float" office:value="142.3630867773" table:style-name="ce29">
            <text:p>142.36</text:p>
          </table:table-cell>
          <table:table-cell office:value-type="float" office:value="13.861343008925253" table:style-name="ce29">
            <text:p>13.86</text:p>
          </table:table-cell>
          <table:table-cell office:value-type="float" office:value="1.44414685742391" table:style-name="ce29">
            <text:p>1.44</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Non-local bus</text:p>
          </table:table-cell>
          <table:table-cell office:value-type="float" office:value="24.141815110157591" table:style-name="ce29">
            <text:p>24.14</text:p>
          </table:table-cell>
          <table:table-cell office:value-type="float" office:value="18.673931112058039" table:style-name="ce29">
            <text:p>18.67</text:p>
          </table:table-cell>
          <table:table-cell office:value-type="float" office:value="0" table:style-name="ce29">
            <text:p>0.00</text:p>
          </table:table-cell>
          <table:table-cell office:value-type="float" office:value="60.742720089791348" table:style-name="ce29">
            <text:p>60.74</text:p>
          </table:table-cell>
          <table:table-cell office:value-type="float" office:value="77.350982214262103" table:style-name="ce29">
            <text:p>77.35</text:p>
          </table:table-cell>
          <table:table-cell office:value-type="float" office:value="1.3198440554856881" table:style-name="ce29">
            <text:p>1.32</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Non-local bus</text:p>
          </table:table-cell>
          <table:table-cell office:value-type="float" office:value="15.80328203171716" table:style-name="ce29">
            <text:p>15.80</text:p>
          </table:table-cell>
          <table:table-cell office:value-type="float" office:value="13.187576127297961" table:style-name="ce29">
            <text:p>13.19</text:p>
          </table:table-cell>
          <table:table-cell office:value-type="float" office:value="0" table:style-name="ce29">
            <text:p>0.00</text:p>
          </table:table-cell>
          <table:table-cell office:value-type="float" office:value="41.650931241221159" table:style-name="ce29">
            <text:p>41.65</text:p>
          </table:table-cell>
          <table:table-cell office:value-type="float" office:value="83.448337508819478" table:style-name="ce29">
            <text:p>83.45</text:p>
          </table:table-cell>
          <table:table-cell office:value-type="float" office:value="1.033607143536758"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Non-local bus</text:p>
          </table:table-cell>
          <table:table-cell office:value-type="float" office:value="19.847143793520139" table:style-name="ce29">
            <text:p>19.85</text:p>
          </table:table-cell>
          <table:table-cell office:value-type="float" office:value="11.210945809897661" table:style-name="ce29">
            <text:p>11.21</text:p>
          </table:table-cell>
          <table:table-cell office:value-type="float" office:value="0" table:style-name="ce29">
            <text:p>0.00</text:p>
          </table:table-cell>
          <table:table-cell office:value-type="float" office:value="41.820597580919546" table:style-name="ce29">
            <text:p>41.82</text:p>
          </table:table-cell>
          <table:table-cell office:value-type="float" office:value="56.486444228604341" table:style-name="ce29">
            <text:p>56.49</text:p>
          </table:table-cell>
          <table:table-cell office:value-type="float" office:value="1.1806196621494041"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London Underground</text:p>
          </table:table-cell>
          <table:table-cell office:value-type="float" office:value="148.22439911371109" table:style-name="ce29">
            <text:p>148.22</text:p>
          </table:table-cell>
          <table:table-cell office:value-type="float" office:value="23.977092806194971" table:style-name="ce29">
            <text:p>23.98</text:p>
          </table:table-cell>
          <table:table-cell office:value-type="float" office:value="101.2292972135689" table:style-name="ce29">
            <text:p>101.23</text:p>
          </table:table-cell>
          <table:table-cell office:value-type="float" office:value="195.2195010138532" table:style-name="ce29">
            <text:p>195.22</text:p>
          </table:table-cell>
          <table:table-cell office:value-type="float" office:value="16.176211844718509" table:style-name="ce29">
            <text:p>16.18</text:p>
          </table:table-cell>
          <table:table-cell office:value-type="float" office:value="1.346495553667636" table:style-name="ce29">
            <text:p>1.35</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London Underground</text:p>
          </table:table-cell>
          <table:table-cell office:value-type="float" office:value="91.206710905888826" table:style-name="ce29">
            <text:p>91.21</text:p>
          </table:table-cell>
          <table:table-cell office:value-type="float" office:value="13.33995318028809" table:style-name="ce29">
            <text:p>13.34</text:p>
          </table:table-cell>
          <table:table-cell office:value-type="float" office:value="65.060402672524177" table:style-name="ce29">
            <text:p>65.06</text:p>
          </table:table-cell>
          <table:table-cell office:value-type="float" office:value="117.3530191392535" table:style-name="ce29">
            <text:p>117.35</text:p>
          </table:table-cell>
          <table:table-cell office:value-type="float" office:value="14.626065393425765" table:style-name="ce29">
            <text:p>14.63</text:p>
          </table:table-cell>
          <table:table-cell office:value-type="float" office:value="1.08424763140731" table:style-name="ce29">
            <text:p>1.08</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London Underground</text:p>
          </table:table-cell>
          <table:table-cell office:value-type="float" office:value="118.86526434989671" table:style-name="ce29">
            <text:p>118.87</text:p>
          </table:table-cell>
          <table:table-cell office:value-type="float" office:value="14.98977169376565" table:style-name="ce29">
            <text:p>14.99</text:p>
          </table:table-cell>
          <table:table-cell office:value-type="float" office:value="89.485311830116061" table:style-name="ce29">
            <text:p>89.49</text:p>
          </table:table-cell>
          <table:table-cell office:value-type="float" office:value="148.24521686967739" table:style-name="ce29">
            <text:p>148.25</text:p>
          </table:table-cell>
          <table:table-cell office:value-type="float" office:value="12.610725072415722" table:style-name="ce29">
            <text:p>12.61</text:p>
          </table:table-cell>
          <table:table-cell office:value-type="float" office:value="1.402079551209209" table:style-name="ce29">
            <text:p>1.40</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Surface Rail</text:p>
          </table:table-cell>
          <table:table-cell office:value-type="float" office:value="984.07743964130862" table:style-name="ce29">
            <text:p>984.08</text:p>
          </table:table-cell>
          <table:table-cell office:value-type="float" office:value="161.33669309822901" table:style-name="ce29">
            <text:p>161.34</text:p>
          </table:table-cell>
          <table:table-cell office:value-type="float" office:value="667.85752116877984" table:style-name="ce29">
            <text:p>667.86</text:p>
          </table:table-cell>
          <table:table-cell office:value-type="float" office:value="1300.2973581138369" table:style-name="ce29">
            <text:p>1,300.30</text:p>
          </table:table-cell>
          <table:table-cell office:value-type="float" office:value="16.394715151384371" table:style-name="ce29">
            <text:p>16.39</text:p>
          </table:table-cell>
          <table:table-cell office:value-type="float" office:value="1.425146627663658" table:style-name="ce29">
            <text:p>1.43</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Surface Rail</text:p>
          </table:table-cell>
          <table:table-cell office:value-type="float" office:value="721.40746416652803" table:style-name="ce29">
            <text:p>721.41</text:p>
          </table:table-cell>
          <table:table-cell office:value-type="float" office:value="85.924188005986579" table:style-name="ce29">
            <text:p>85.92</text:p>
          </table:table-cell>
          <table:table-cell office:value-type="float" office:value="552.99605567479432" table:style-name="ce29">
            <text:p>553.00</text:p>
          </table:table-cell>
          <table:table-cell office:value-type="float" office:value="889.81887265826174" table:style-name="ce29">
            <text:p>889.82</text:p>
          </table:table-cell>
          <table:table-cell office:value-type="float" office:value="11.910631962376264" table:style-name="ce29">
            <text:p>11.91</text:p>
          </table:table-cell>
          <table:table-cell office:value-type="float" office:value="1.027955187352019"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Surface Rail</text:p>
          </table:table-cell>
          <table:table-cell office:value-type="float" office:value="848.69646798752194" table:style-name="ce29">
            <text:p>848.70</text:p>
          </table:table-cell>
          <table:table-cell office:value-type="float" office:value="92.552941001750668" table:style-name="ce29">
            <text:p>92.55</text:p>
          </table:table-cell>
          <table:table-cell office:value-type="float" office:value="667.29270362409068" table:style-name="ce29">
            <text:p>667.29</text:p>
          </table:table-cell>
          <table:table-cell office:value-type="float" office:value="1030.1002323509531" table:style-name="ce29">
            <text:p>1,030.10</text:p>
          </table:table-cell>
          <table:table-cell office:value-type="float" office:value="10.905305311475791" table:style-name="ce29">
            <text:p>10.91</text:p>
          </table:table-cell>
          <table:table-cell office:value-type="float" office:value="1.3259048993003071" table:style-name="ce29">
            <text:p>1.33</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Taxi or minicab</text:p>
          </table:table-cell>
          <table:table-cell office:value-type="float" office:value="69.176876738244587" table:style-name="ce29">
            <text:p>69.18</text:p>
          </table:table-cell>
          <table:table-cell office:value-type="float" office:value="15.344410267128771" table:style-name="ce29">
            <text:p>15.34</text:p>
          </table:table-cell>
          <table:table-cell office:value-type="float" office:value="39.101832614672198" table:style-name="ce29">
            <text:p>39.10</text:p>
          </table:table-cell>
          <table:table-cell office:value-type="float" office:value="99.251920861816984" table:style-name="ce29">
            <text:p>99.25</text:p>
          </table:table-cell>
          <table:table-cell office:value-type="float" office:value="22.181415222300114" table:style-name="ce29">
            <text:p>22.18</text:p>
          </table:table-cell>
          <table:table-cell office:value-type="float" office:value="0.99842005272685397" table:style-name="ce29">
            <text:p>1.00</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Taxi or minicab</text:p>
          </table:table-cell>
          <table:table-cell office:value-type="float" office:value="60.6254897864996" table:style-name="ce29">
            <text:p>60.63</text:p>
          </table:table-cell>
          <table:table-cell office:value-type="float" office:value="9.5501716624971049" table:style-name="ce29">
            <text:p>9.55</text:p>
          </table:table-cell>
          <table:table-cell office:value-type="float" office:value="41.907153328005279" table:style-name="ce29">
            <text:p>41.91</text:p>
          </table:table-cell>
          <table:table-cell office:value-type="float" office:value="79.34382624499392" table:style-name="ce29">
            <text:p>79.34</text:p>
          </table:table-cell>
          <table:table-cell office:value-type="float" office:value="15.752733208637576" table:style-name="ce29">
            <text:p>15.75</text:p>
          </table:table-cell>
          <table:table-cell office:value-type="float" office:value="1.051046770947234"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Taxi or minicab</text:p>
          </table:table-cell>
          <table:table-cell office:value-type="float" office:value="64.753577429867889" table:style-name="ce29">
            <text:p>64.75</text:p>
          </table:table-cell>
          <table:table-cell office:value-type="float" office:value="9.2840219046482009" table:style-name="ce29">
            <text:p>9.28</text:p>
          </table:table-cell>
          <table:table-cell office:value-type="float" office:value="46.556894496757423" table:style-name="ce29">
            <text:p>46.56</text:p>
          </table:table-cell>
          <table:table-cell office:value-type="float" office:value="82.950260362978355" table:style-name="ce29">
            <text:p>82.95</text:p>
          </table:table-cell>
          <table:table-cell office:value-type="float" office:value="14.33746562451066" table:style-name="ce29">
            <text:p>14.34</text:p>
          </table:table-cell>
          <table:table-cell office:value-type="float" office:value="1.0544680359055369"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Other public transport [note 5]</text:p>
          </table:table-cell>
          <table:table-cell office:value-type="float" office:value="15.11886237866848" table:style-name="ce29">
            <text:p>15.12</text:p>
          </table:table-cell>
          <table:table-cell office:value-type="float" office:value="8.6083551696012321" table:style-name="ce29">
            <text:p>8.61</text:p>
          </table:table-cell>
          <table:table-cell office:value-type="float" office:value="0" table:style-name="ce29">
            <text:p>0.00</text:p>
          </table:table-cell>
          <table:table-cell office:value-type="float" office:value="31.991238511086891" table:style-name="ce29">
            <text:p>31.99</text:p>
          </table:table-cell>
          <table:table-cell office:value-type="float" office:value="56.937849912219193" table:style-name="ce29">
            <text:p>56.94</text:p>
          </table:table-cell>
          <table:table-cell office:value-type="float" office:value="1.1807045809828669"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Other public transport [note 5]</text:p>
          </table:table-cell>
          <table:table-cell office:value-type="float" office:value="12.06085629728007" table:style-name="ce29">
            <text:p>12.06</text:p>
          </table:table-cell>
          <table:table-cell office:value-type="float" office:value="3.4628444080849921" table:style-name="ce29">
            <text:p>3.46</text:p>
          </table:table-cell>
          <table:table-cell office:value-type="float" office:value="5.2736812574334806" table:style-name="ce29">
            <text:p>5.27</text:p>
          </table:table-cell>
          <table:table-cell office:value-type="float" office:value="18.848031337126649" table:style-name="ce29">
            <text:p>18.85</text:p>
          </table:table-cell>
          <table:table-cell office:value-type="float" office:value="28.711430786766961" table:style-name="ce29">
            <text:p>28.71</text:p>
          </table:table-cell>
          <table:table-cell office:value-type="float" office:value="1.0342591712230029"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Other public transport [note 5]</text:p>
          </table:table-cell>
          <table:table-cell office:value-type="float" office:value="13.54118946204335" table:style-name="ce29">
            <text:p>13.54</text:p>
          </table:table-cell>
          <table:table-cell office:value-type="float" office:value="4.62687171526514" table:style-name="ce29">
            <text:p>4.63</text:p>
          </table:table-cell>
          <table:table-cell office:value-type="float" office:value="4.4725209001236799" table:style-name="ce29">
            <text:p>4.47</text:p>
          </table:table-cell>
          <table:table-cell office:value-type="float" office:value="22.609858023963032" table:style-name="ce29">
            <text:p>22.61</text:p>
          </table:table-cell>
          <table:table-cell office:value-type="float" office:value="34.16887215288213" table:style-name="ce29">
            <text:p>34.17</text:p>
          </table:table-cell>
          <table:table-cell office:value-type="float" office:value="1.175715254427812"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Male</text:p>
          </table:table-cell>
          <table:table-cell office:value-type="string" table:style-name="ce28">
            <text:p>All modes</text:p>
          </table:table-cell>
          <table:table-cell office:value-type="float" office:value="7692.1149595212837" table:style-name="ce29">
            <text:p>7,692.11</text:p>
          </table:table-cell>
          <table:table-cell office:value-type="float" office:value="284.75259188459017" table:style-name="ce29">
            <text:p>284.75</text:p>
          </table:table-cell>
          <table:table-cell office:value-type="float" office:value="7133.999879427487" table:style-name="ce29">
            <text:p>7,134.00</text:p>
          </table:table-cell>
          <table:table-cell office:value-type="float" office:value="8250.2300396150804" table:style-name="ce29">
            <text:p>8,250.23</text:p>
          </table:table-cell>
          <table:table-cell office:value-type="float" office:value="3.701876445984781" table:style-name="ce29">
            <text:p>3.70</text:p>
          </table:table-cell>
          <table:table-cell office:value-type="float" office:value="1.2225666721381441" table:style-name="ce29">
            <text:p>1.22</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Female</text:p>
          </table:table-cell>
          <table:table-cell office:value-type="string" table:style-name="ce28">
            <text:p>All modes</text:p>
          </table:table-cell>
          <table:table-cell office:value-type="float" office:value="6291.5440247339084" table:style-name="ce29">
            <text:p>6,291.54</text:p>
          </table:table-cell>
          <table:table-cell office:value-type="float" office:value="192.09609211105189" table:style-name="ce29">
            <text:p>192.10</text:p>
          </table:table-cell>
          <table:table-cell office:value-type="float" office:value="5915.0356841962466" table:style-name="ce29">
            <text:p>5,915.04</text:p>
          </table:table-cell>
          <table:table-cell office:value-type="float" office:value="6668.0523652715701" table:style-name="ce29">
            <text:p>6,668.05</text:p>
          </table:table-cell>
          <table:table-cell office:value-type="float" office:value="3.0532424370848505" table:style-name="ce29">
            <text:p>3.05</text:p>
          </table:table-cell>
          <table:table-cell office:value-type="float" office:value="1.0495809401944429"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40 to 49</text:p>
          </table:table-cell>
          <table:table-cell office:value-type="string" table:style-name="ce28">
            <text:p>All people</text:p>
          </table:table-cell>
          <table:table-cell office:value-type="string" table:style-name="ce28">
            <text:p>All modes</text:p>
          </table:table-cell>
          <table:table-cell office:value-type="float" office:value="6970.1082826353786" table:style-name="ce29">
            <text:p>6,970.11</text:p>
          </table:table-cell>
          <table:table-cell office:value-type="float" office:value="190.56232858596491" table:style-name="ce29">
            <text:p>190.56</text:p>
          </table:table-cell>
          <table:table-cell office:value-type="float" office:value="6596.6061186068873" table:style-name="ce29">
            <text:p>6,596.61</text:p>
          </table:table-cell>
          <table:table-cell office:value-type="float" office:value="7343.6104466638699" table:style-name="ce29">
            <text:p>7,343.61</text:p>
          </table:table-cell>
          <table:table-cell office:value-type="float" office:value="2.733993804095018" table:style-name="ce29">
            <text:p>2.73</text:p>
          </table:table-cell>
          <table:table-cell office:value-type="float" office:value="1.291682054823283" table:style-name="ce29">
            <text:p>1.29</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Walk [note 2]</text:p>
          </table:table-cell>
          <table:table-cell office:value-type="float" office:value="224.65889414824471" table:style-name="ce29">
            <text:p>224.66</text:p>
          </table:table-cell>
          <table:table-cell office:value-type="float" office:value="12.08516793486832" table:style-name="ce29">
            <text:p>12.09</text:p>
          </table:table-cell>
          <table:table-cell office:value-type="float" office:value="200.97196499590271" table:style-name="ce29">
            <text:p>200.97</text:p>
          </table:table-cell>
          <table:table-cell office:value-type="float" office:value="248.3458233005866" table:style-name="ce29">
            <text:p>248.35</text:p>
          </table:table-cell>
          <table:table-cell office:value-type="float" office:value="5.3793409696451775" table:style-name="ce29">
            <text:p>5.38</text:p>
          </table:table-cell>
          <table:table-cell office:value-type="float" office:value="1.1064526738973011" table:style-name="ce29">
            <text:p>1.11</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Walk [note 2]</text:p>
          </table:table-cell>
          <table:table-cell office:value-type="float" office:value="234.55134803993781" table:style-name="ce29">
            <text:p>234.55</text:p>
          </table:table-cell>
          <table:table-cell office:value-type="float" office:value="11.36394333656528" table:style-name="ce29">
            <text:p>11.36</text:p>
          </table:table-cell>
          <table:table-cell office:value-type="float" office:value="212.27801910026989" table:style-name="ce29">
            <text:p>212.28</text:p>
          </table:table-cell>
          <table:table-cell office:value-type="float" office:value="256.82467697960573" table:style-name="ce29">
            <text:p>256.82</text:p>
          </table:table-cell>
          <table:table-cell office:value-type="float" office:value="4.8449703792068188" table:style-name="ce29">
            <text:p>4.84</text:p>
          </table:table-cell>
          <table:table-cell office:value-type="float" office:value="1.0520227903441439"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Walk [note 2]</text:p>
          </table:table-cell>
          <table:table-cell office:value-type="float" office:value="229.6432948261926" table:style-name="ce29">
            <text:p>229.64</text:p>
          </table:table-cell>
          <table:table-cell office:value-type="float" office:value="9.0790171043962964" table:style-name="ce29">
            <text:p>9.08</text:p>
          </table:table-cell>
          <table:table-cell office:value-type="float" office:value="211.84842130157591" table:style-name="ce29">
            <text:p>211.85</text:p>
          </table:table-cell>
          <table:table-cell office:value-type="float" office:value="247.43816835080941" table:style-name="ce29">
            <text:p>247.44</text:p>
          </table:table-cell>
          <table:table-cell office:value-type="float" office:value="3.953530239699715" table:style-name="ce29">
            <text:p>3.95</text:p>
          </table:table-cell>
          <table:table-cell office:value-type="float" office:value="1.1824181835190739"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Walks of a mile or more</text:p>
          </table:table-cell>
          <table:table-cell office:value-type="float" office:value="138.8612127005641" table:style-name="ce29">
            <text:p>138.86</text:p>
          </table:table-cell>
          <table:table-cell office:value-type="float" office:value="9.7405015456995443" table:style-name="ce29">
            <text:p>9.74</text:p>
          </table:table-cell>
          <table:table-cell office:value-type="float" office:value="119.769829670993" table:style-name="ce29">
            <text:p>119.77</text:p>
          </table:table-cell>
          <table:table-cell office:value-type="float" office:value="157.95259573013519" table:style-name="ce29">
            <text:p>157.95</text:p>
          </table:table-cell>
          <table:table-cell office:value-type="float" office:value="7.0145588939250105" table:style-name="ce29">
            <text:p>7.01</text:p>
          </table:table-cell>
          <table:table-cell office:value-type="float" office:value="1.0990014635823571" table:style-name="ce29">
            <text:p>1.10</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Walks of a mile or more</text:p>
          </table:table-cell>
          <table:table-cell office:value-type="float" office:value="148.12803375336011" table:style-name="ce29">
            <text:p>148.13</text:p>
          </table:table-cell>
          <table:table-cell office:value-type="float" office:value="8.8298156406817423" table:style-name="ce29">
            <text:p>8.83</text:p>
          </table:table-cell>
          <table:table-cell office:value-type="float" office:value="130.82159509762391" table:style-name="ce29">
            <text:p>130.82</text:p>
          </table:table-cell>
          <table:table-cell office:value-type="float" office:value="165.43447240909629" table:style-name="ce29">
            <text:p>165.43</text:p>
          </table:table-cell>
          <table:table-cell office:value-type="float" office:value="5.9609348864940621" table:style-name="ce29">
            <text:p>5.96</text:p>
          </table:table-cell>
          <table:table-cell office:value-type="float" office:value="0.99190125726092959" table:style-name="ce29">
            <text:p>0.99</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Walks of a mile or more</text:p>
          </table:table-cell>
          <table:table-cell office:value-type="float" office:value="143.5517246830681" table:style-name="ce29">
            <text:p>143.55</text:p>
          </table:table-cell>
          <table:table-cell office:value-type="float" office:value="7.0497576112442406" table:style-name="ce29">
            <text:p>7.05</text:p>
          </table:table-cell>
          <table:table-cell office:value-type="float" office:value="129.73419976502939" table:style-name="ce29">
            <text:p>129.73</text:p>
          </table:table-cell>
          <table:table-cell office:value-type="float" office:value="157.36924960110679" table:style-name="ce29">
            <text:p>157.37</text:p>
          </table:table-cell>
          <table:table-cell office:value-type="float" office:value="4.9109529173603566" table:style-name="ce29">
            <text:p>4.91</text:p>
          </table:table-cell>
          <table:table-cell office:value-type="float" office:value="1.122691617055205" table:style-name="ce29">
            <text:p>1.12</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Pedal cycle [note 3]</text:p>
          </table:table-cell>
          <table:table-cell office:value-type="float" office:value="124.5228828338854" table:style-name="ce29">
            <text:p>124.52</text:p>
          </table:table-cell>
          <table:table-cell office:value-type="float" office:value="15.21239085355676" table:style-name="ce29">
            <text:p>15.21</text:p>
          </table:table-cell>
          <table:table-cell office:value-type="float" office:value="94.706596760914195" table:style-name="ce29">
            <text:p>94.71</text:p>
          </table:table-cell>
          <table:table-cell office:value-type="float" office:value="154.33916890685671" table:style-name="ce29">
            <text:p>154.34</text:p>
          </table:table-cell>
          <table:table-cell office:value-type="float" office:value="12.216542459790478" table:style-name="ce29">
            <text:p>12.22</text:p>
          </table:table-cell>
          <table:table-cell office:value-type="float" office:value="1.041884535333268" table:style-name="ce29">
            <text:p>1.04</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Pedal cycle [note 3]</text:p>
          </table:table-cell>
          <table:table-cell office:value-type="float" office:value="55.179349926465079" table:style-name="ce29">
            <text:p>55.18</text:p>
          </table:table-cell>
          <table:table-cell office:value-type="float" office:value="24.406537117314151" table:style-name="ce29">
            <text:p>24.41</text:p>
          </table:table-cell>
          <table:table-cell office:value-type="float" office:value="7.3425371765293477" table:style-name="ce29">
            <text:p>7.34</text:p>
          </table:table-cell>
          <table:table-cell office:value-type="float" office:value="103.0161626764008" table:style-name="ce29">
            <text:p>103.02</text:p>
          </table:table-cell>
          <table:table-cell office:value-type="float" office:value="44.231287881860865" table:style-name="ce29">
            <text:p>44.23</text:p>
          </table:table-cell>
          <table:table-cell office:value-type="float" office:value="1.136868063008706" table:style-name="ce29">
            <text:p>1.14</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Pedal cycle [note 3]</text:p>
          </table:table-cell>
          <table:table-cell office:value-type="float" office:value="89.076933106606262" table:style-name="ce29">
            <text:p>89.08</text:p>
          </table:table-cell>
          <table:table-cell office:value-type="float" office:value="15.14079240579431" table:style-name="ce29">
            <text:p>15.14</text:p>
          </table:table-cell>
          <table:table-cell office:value-type="float" office:value="59.400979991249407" table:style-name="ce29">
            <text:p>59.40</text:p>
          </table:table-cell>
          <table:table-cell office:value-type="float" office:value="118.7528862219631" table:style-name="ce29">
            <text:p>118.75</text:p>
          </table:table-cell>
          <table:table-cell office:value-type="float" office:value="16.997433429453597" table:style-name="ce29">
            <text:p>17.00</text:p>
          </table:table-cell>
          <table:table-cell office:value-type="float" office:value="1.1562865974392551"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Car or van driver</text:p>
          </table:table-cell>
          <table:table-cell office:value-type="float" office:value="5622.9570293793622" table:style-name="ce29">
            <text:p>5,622.96</text:p>
          </table:table-cell>
          <table:table-cell office:value-type="float" office:value="234.1997409217349" table:style-name="ce29">
            <text:p>234.20</text:p>
          </table:table-cell>
          <table:table-cell office:value-type="float" office:value="5163.9255371727622" table:style-name="ce29">
            <text:p>5,163.93</text:p>
          </table:table-cell>
          <table:table-cell office:value-type="float" office:value="6081.9885215859622" table:style-name="ce29">
            <text:p>6,081.99</text:p>
          </table:table-cell>
          <table:table-cell office:value-type="float" office:value="4.1650636790938602" table:style-name="ce29">
            <text:p>4.17</text:p>
          </table:table-cell>
          <table:table-cell office:value-type="float" office:value="1.1328468902240549"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Car or van driver</text:p>
          </table:table-cell>
          <table:table-cell office:value-type="float" office:value="3484.3760387419179" table:style-name="ce29">
            <text:p>3,484.38</text:p>
          </table:table-cell>
          <table:table-cell office:value-type="float" office:value="144.5681055088296" table:style-name="ce29">
            <text:p>144.57</text:p>
          </table:table-cell>
          <table:table-cell office:value-type="float" office:value="3201.0225519446121" table:style-name="ce29">
            <text:p>3,201.02</text:p>
          </table:table-cell>
          <table:table-cell office:value-type="float" office:value="3767.7295255392251" table:style-name="ce29">
            <text:p>3,767.73</text:p>
          </table:table-cell>
          <table:table-cell office:value-type="float" office:value="4.1490385624689328" table:style-name="ce29">
            <text:p>4.15</text:p>
          </table:table-cell>
          <table:table-cell office:value-type="float" office:value="1.0325308888357281"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Car or van driver</text:p>
          </table:table-cell>
          <table:table-cell office:value-type="float" office:value="4533.8818474894006" table:style-name="ce29">
            <text:p>4,533.88</text:p>
          </table:table-cell>
          <table:table-cell office:value-type="float" office:value="141.78375439625049" table:style-name="ce29">
            <text:p>141.78</text:p>
          </table:table-cell>
          <table:table-cell office:value-type="float" office:value="4255.98568887275" table:style-name="ce29">
            <text:p>4,255.99</text:p>
          </table:table-cell>
          <table:table-cell office:value-type="float" office:value="4811.7780061060512" table:style-name="ce29">
            <text:p>4,811.78</text:p>
          </table:table-cell>
          <table:table-cell office:value-type="float" office:value="3.1272044390561713" table:style-name="ce29">
            <text:p>3.13</text:p>
          </table:table-cell>
          <table:table-cell office:value-type="float" office:value="1.131666373347419"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Car or van passenger</text:p>
          </table:table-cell>
          <table:table-cell office:value-type="float" office:value="567.4348973048958" table:style-name="ce29">
            <text:p>567.43</text:p>
          </table:table-cell>
          <table:table-cell office:value-type="float" office:value="62.525118531260397" table:style-name="ce29">
            <text:p>62.53</text:p>
          </table:table-cell>
          <table:table-cell office:value-type="float" office:value="444.88566498362542" table:style-name="ce29">
            <text:p>444.89</text:p>
          </table:table-cell>
          <table:table-cell office:value-type="float" office:value="689.98412962616612" table:style-name="ce29">
            <text:p>689.98</text:p>
          </table:table-cell>
          <table:table-cell office:value-type="float" office:value="11.018906103278349" table:style-name="ce29">
            <text:p>11.02</text:p>
          </table:table-cell>
          <table:table-cell office:value-type="float" office:value="1.039981371418532" table:style-name="ce29">
            <text:p>1.04</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Car or van passenger</text:p>
          </table:table-cell>
          <table:table-cell office:value-type="float" office:value="1599.1687572638609" table:style-name="ce29">
            <text:p>1,599.17</text:p>
          </table:table-cell>
          <table:table-cell office:value-type="float" office:value="100.6243125006507" table:style-name="ce29">
            <text:p>100.62</text:p>
          </table:table-cell>
          <table:table-cell office:value-type="float" office:value="1401.9451047625851" table:style-name="ce29">
            <text:p>1,401.95</text:p>
          </table:table-cell>
          <table:table-cell office:value-type="float" office:value="1796.3924097651361" table:style-name="ce29">
            <text:p>1,796.39</text:p>
          </table:table-cell>
          <table:table-cell office:value-type="float" office:value="6.2922885432564648" table:style-name="ce29">
            <text:p>6.29</text:p>
          </table:table-cell>
          <table:table-cell office:value-type="float" office:value="1.040309139437769" table:style-name="ce29">
            <text:p>1.04</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Car or van passenger</text:p>
          </table:table-cell>
          <table:table-cell office:value-type="float" office:value="1095.784222039588" table:style-name="ce29">
            <text:p>1,095.78</text:p>
          </table:table-cell>
          <table:table-cell office:value-type="float" office:value="62.456700230993739" table:style-name="ce29">
            <text:p>62.46</text:p>
          </table:table-cell>
          <table:table-cell office:value-type="float" office:value="973.36908958684012" table:style-name="ce29">
            <text:p>973.37</text:p>
          </table:table-cell>
          <table:table-cell office:value-type="float" office:value="1218.199354492335" table:style-name="ce29">
            <text:p>1,218.20</text:p>
          </table:table-cell>
          <table:table-cell office:value-type="float" office:value="5.6997261846627802" table:style-name="ce29">
            <text:p>5.70</text:p>
          </table:table-cell>
          <table:table-cell office:value-type="float" office:value="1.072418020640814"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Motorcycle</text:p>
          </table:table-cell>
          <table:table-cell office:value-type="float" office:value="122.9233041971212" table:style-name="ce29">
            <text:p>122.92</text:p>
          </table:table-cell>
          <table:table-cell office:value-type="float" office:value="26.212682629027519" table:style-name="ce29">
            <text:p>26.21</text:p>
          </table:table-cell>
          <table:table-cell office:value-type="float" office:value="71.546446244227241" table:style-name="ce29">
            <text:p>71.55</text:p>
          </table:table-cell>
          <table:table-cell office:value-type="float" office:value="174.3001621500151" table:style-name="ce29">
            <text:p>174.30</text:p>
          </table:table-cell>
          <table:table-cell office:value-type="float" office:value="21.324420784355556" table:style-name="ce29">
            <text:p>21.32</text:p>
          </table:table-cell>
          <table:table-cell office:value-type="float" office:value="1.009294055728208" table:style-name="ce29">
            <text:p>1.01</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Motorcycle</text:p>
          </table:table-cell>
          <table:table-cell office:value-type="float" office:value="1.0342982884037151" table:style-name="ce29">
            <text:p>1.03</text:p>
          </table:table-cell>
          <table:table-cell office:value-type="float" office:value="1.04951213596549" table:style-name="ce29">
            <text:p>1.05</text:p>
          </table:table-cell>
          <table:table-cell office:value-type="float" office:value="0" table:style-name="ce29">
            <text:p>0.00</text:p>
          </table:table-cell>
          <table:table-cell office:value-type="float" office:value="3.0913420748960738" table:style-name="ce29">
            <text:p>3.09</text:p>
          </table:table-cell>
          <table:table-cell office:value-type="float" office:value="101.47093422974287" table:style-name="ce29">
            <text:p>101.47</text:p>
          </table:table-cell>
          <table:table-cell office:value-type="float" office:value="0.96148167780691096" table:style-name="ce29">
            <text:p>0.96</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Motorcycle</text:p>
          </table:table-cell>
          <table:table-cell office:value-type="float" office:value="60.646582471573318" table:style-name="ce29">
            <text:p>60.65</text:p>
          </table:table-cell>
          <table:table-cell office:value-type="float" office:value="12.88246927796774" table:style-name="ce29">
            <text:p>12.88</text:p>
          </table:table-cell>
          <table:table-cell office:value-type="float" office:value="35.396942686756553" table:style-name="ce29">
            <text:p>35.40</text:p>
          </table:table-cell>
          <table:table-cell office:value-type="float" office:value="85.896222256390104" table:style-name="ce29">
            <text:p>85.90</text:p>
          </table:table-cell>
          <table:table-cell office:value-type="float" office:value="21.241871764177478" table:style-name="ce29">
            <text:p>21.24</text:p>
          </table:table-cell>
          <table:table-cell office:value-type="float" office:value="1.0094165992385129" table:style-name="ce29">
            <text:p>1.01</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Other private transport [note 4]</text:p>
          </table:table-cell>
          <table:table-cell office:value-type="float" office:value="89.08631385170537" table:style-name="ce29">
            <text:p>89.09</text:p>
          </table:table-cell>
          <table:table-cell office:value-type="float" office:value="26.49981501120174" table:style-name="ce29">
            <text:p>26.50</text:p>
          </table:table-cell>
          <table:table-cell office:value-type="float" office:value="37.146676429749952" table:style-name="ce29">
            <text:p>37.15</text:p>
          </table:table-cell>
          <table:table-cell office:value-type="float" office:value="141.02595127366081" table:style-name="ce29">
            <text:p>141.03</text:p>
          </table:table-cell>
          <table:table-cell office:value-type="float" office:value="29.746224605626619" table:style-name="ce29">
            <text:p>29.75</text:p>
          </table:table-cell>
          <table:table-cell office:value-type="float" office:value="0.97690363183450424" table:style-name="ce29">
            <text:p>0.98</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Other private transport [note 4]</text:p>
          </table:table-cell>
          <table:table-cell office:value-type="float" office:value="79.567876122814752" table:style-name="ce29">
            <text:p>79.57</text:p>
          </table:table-cell>
          <table:table-cell office:value-type="float" office:value="23.778325983764059" table:style-name="ce29">
            <text:p>23.78</text:p>
          </table:table-cell>
          <table:table-cell office:value-type="float" office:value="32.9623571946372" table:style-name="ce29">
            <text:p>32.96</text:p>
          </table:table-cell>
          <table:table-cell office:value-type="float" office:value="126.1733950509923" table:style-name="ce29">
            <text:p>126.17</text:p>
          </table:table-cell>
          <table:table-cell office:value-type="float" office:value="29.884329131849256" table:style-name="ce29">
            <text:p>29.88</text:p>
          </table:table-cell>
          <table:table-cell office:value-type="float" office:value="0.92660015019418396" table:style-name="ce29">
            <text:p>0.93</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Other private transport [note 4]</text:p>
          </table:table-cell>
          <table:table-cell office:value-type="float" office:value="84.199364283921284" table:style-name="ce29">
            <text:p>84.20</text:p>
          </table:table-cell>
          <table:table-cell office:value-type="float" office:value="21.1367872744576" table:style-name="ce29">
            <text:p>21.14</text:p>
          </table:table-cell>
          <table:table-cell office:value-type="float" office:value="42.771261225984382" table:style-name="ce29">
            <text:p>42.77</text:p>
          </table:table-cell>
          <table:table-cell office:value-type="float" office:value="125.62746734185821" table:style-name="ce29">
            <text:p>125.63</text:p>
          </table:table-cell>
          <table:table-cell office:value-type="float" office:value="25.103262303957656" table:style-name="ce29">
            <text:p>25.10</text:p>
          </table:table-cell>
          <table:table-cell office:value-type="float" office:value="1.133702885500008"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Bus in London</text:p>
          </table:table-cell>
          <table:table-cell office:value-type="float" office:value="56.360381059701403" table:style-name="ce29">
            <text:p>56.36</text:p>
          </table:table-cell>
          <table:table-cell office:value-type="float" office:value="20.05608582408939" table:style-name="ce29">
            <text:p>20.06</text:p>
          </table:table-cell>
          <table:table-cell office:value-type="float" office:value="17.050452844486209" table:style-name="ce29">
            <text:p>17.05</text:p>
          </table:table-cell>
          <table:table-cell office:value-type="float" office:value="95.670309274916605" table:style-name="ce29">
            <text:p>95.67</text:p>
          </table:table-cell>
          <table:table-cell office:value-type="float" office:value="35.585433325662557" table:style-name="ce29">
            <text:p>35.59</text:p>
          </table:table-cell>
          <table:table-cell office:value-type="float" office:value="1.8250720016817561" table:style-name="ce29">
            <text:p>1.83</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Bus in London</text:p>
          </table:table-cell>
          <table:table-cell office:value-type="float" office:value="56.27425304141147" table:style-name="ce29">
            <text:p>56.27</text:p>
          </table:table-cell>
          <table:table-cell office:value-type="float" office:value="10.335544186952539" table:style-name="ce29">
            <text:p>10.34</text:p>
          </table:table-cell>
          <table:table-cell office:value-type="float" office:value="36.016586434984497" table:style-name="ce29">
            <text:p>36.02</text:p>
          </table:table-cell>
          <table:table-cell office:value-type="float" office:value="76.531919647838436" table:style-name="ce29">
            <text:p>76.53</text:p>
          </table:table-cell>
          <table:table-cell office:value-type="float" office:value="18.366381832463862" table:style-name="ce29">
            <text:p>18.37</text:p>
          </table:table-cell>
          <table:table-cell office:value-type="float" office:value="1.0688769408594281"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Bus in London</text:p>
          </table:table-cell>
          <table:table-cell office:value-type="float" office:value="56.299599659355138" table:style-name="ce29">
            <text:p>56.30</text:p>
          </table:table-cell>
          <table:table-cell office:value-type="float" office:value="11.084498871629171" table:style-name="ce29">
            <text:p>11.08</text:p>
          </table:table-cell>
          <table:table-cell office:value-type="float" office:value="34.573981870961958" table:style-name="ce29">
            <text:p>34.57</text:p>
          </table:table-cell>
          <table:table-cell office:value-type="float" office:value="78.025217447748318" table:style-name="ce29">
            <text:p>78.03</text:p>
          </table:table-cell>
          <table:table-cell office:value-type="float" office:value="19.688415084115597" table:style-name="ce29">
            <text:p>19.69</text:p>
          </table:table-cell>
          <table:table-cell office:value-type="float" office:value="1.524967464881779" table:style-name="ce29">
            <text:p>1.52</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Other local bus</text:p>
          </table:table-cell>
          <table:table-cell office:value-type="float" office:value="49.161633216852593" table:style-name="ce29">
            <text:p>49.16</text:p>
          </table:table-cell>
          <table:table-cell office:value-type="float" office:value="7.7893354624424322" table:style-name="ce29">
            <text:p>7.79</text:p>
          </table:table-cell>
          <table:table-cell office:value-type="float" office:value="33.894535710465419" table:style-name="ce29">
            <text:p>33.89</text:p>
          </table:table-cell>
          <table:table-cell office:value-type="float" office:value="64.428730723239752" table:style-name="ce29">
            <text:p>64.43</text:p>
          </table:table-cell>
          <table:table-cell office:value-type="float" office:value="15.844338262896137" table:style-name="ce29">
            <text:p>15.84</text:p>
          </table:table-cell>
          <table:table-cell office:value-type="float" office:value="0.97621797989208881" table:style-name="ce29">
            <text:p>0.98</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Other local bus</text:p>
          </table:table-cell>
          <table:table-cell office:value-type="float" office:value="94.589253635694163" table:style-name="ce29">
            <text:p>94.59</text:p>
          </table:table-cell>
          <table:table-cell office:value-type="float" office:value="13.71260557112436" table:style-name="ce29">
            <text:p>13.71</text:p>
          </table:table-cell>
          <table:table-cell office:value-type="float" office:value="67.712546716290433" table:style-name="ce29">
            <text:p>67.71</text:p>
          </table:table-cell>
          <table:table-cell office:value-type="float" office:value="121.46596055509789" table:style-name="ce29">
            <text:p>121.47</text:p>
          </table:table-cell>
          <table:table-cell office:value-type="float" office:value="14.497001555734631" table:style-name="ce29">
            <text:p>14.50</text:p>
          </table:table-cell>
          <table:table-cell office:value-type="float" office:value="0.99246943837575041" table:style-name="ce29">
            <text:p>0.99</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Other local bus</text:p>
          </table:table-cell>
          <table:table-cell office:value-type="float" office:value="72.343643380153082" table:style-name="ce29">
            <text:p>72.34</text:p>
          </table:table-cell>
          <table:table-cell office:value-type="float" office:value="8.1393574892445653" table:style-name="ce29">
            <text:p>8.14</text:p>
          </table:table-cell>
          <table:table-cell office:value-type="float" office:value="56.390502701233743" table:style-name="ce29">
            <text:p>56.39</text:p>
          </table:table-cell>
          <table:table-cell office:value-type="float" office:value="88.296784059072422" table:style-name="ce29">
            <text:p>88.30</text:p>
          </table:table-cell>
          <table:table-cell office:value-type="float" office:value="11.250964298927659" table:style-name="ce29">
            <text:p>11.25</text:p>
          </table:table-cell>
          <table:table-cell office:value-type="float" office:value="1.0084992139128479" table:style-name="ce29">
            <text:p>1.01</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Non-local bus</text:p>
          </table:table-cell>
          <table:table-cell office:value-type="float" office:value="9.0905811632155" table:style-name="ce29">
            <text:p>9.09</text:p>
          </table:table-cell>
          <table:table-cell office:value-type="float" office:value="7.1298211763829702" table:style-name="ce29">
            <text:p>7.13</text:p>
          </table:table-cell>
          <table:table-cell office:value-type="float" office:value="0" table:style-name="ce29">
            <text:p>0.00</text:p>
          </table:table-cell>
          <table:table-cell office:value-type="float" office:value="23.06503066892612" table:style-name="ce29">
            <text:p>23.07</text:p>
          </table:table-cell>
          <table:table-cell office:value-type="float" office:value="78.430862101901369" table:style-name="ce29">
            <text:p>78.43</text:p>
          </table:table-cell>
          <table:table-cell office:value-type="float" office:value="1.1781896598177399"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Non-local bus</text:p>
          </table:table-cell>
          <table:table-cell office:value-type="float" office:value="22.991112100583461" table:style-name="ce29">
            <text:p>22.99</text:p>
          </table:table-cell>
          <table:table-cell office:value-type="float" office:value="22.8915648007595" table:style-name="ce29">
            <text:p>22.89</text:p>
          </table:table-cell>
          <table:table-cell office:value-type="float" office:value="0" table:style-name="ce29">
            <text:p>0.00</text:p>
          </table:table-cell>
          <table:table-cell office:value-type="float" office:value="67.8585791100721" table:style-name="ce29">
            <text:p>67.86</text:p>
          </table:table-cell>
          <table:table-cell office:value-type="float" office:value="99.56701833565748" table:style-name="ce29">
            <text:p>99.57</text:p>
          </table:table-cell>
          <table:table-cell office:value-type="float" office:value="0.95630161743378184" table:style-name="ce29">
            <text:p>0.96</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Non-local bus</text:p>
          </table:table-cell>
          <table:table-cell office:value-type="float" office:value="16.185887054555739" table:style-name="ce29">
            <text:p>16.19</text:p>
          </table:table-cell>
          <table:table-cell office:value-type="float" office:value="12.226435798798191" table:style-name="ce29">
            <text:p>12.23</text:p>
          </table:table-cell>
          <table:table-cell office:value-type="float" office:value="0" table:style-name="ce29">
            <text:p>0.00</text:p>
          </table:table-cell>
          <table:table-cell office:value-type="float" office:value="40.149701220200193" table:style-name="ce29">
            <text:p>40.15</text:p>
          </table:table-cell>
          <table:table-cell office:value-type="float" office:value="75.537631997480744" table:style-name="ce29">
            <text:p>75.54</text:p>
          </table:table-cell>
          <table:table-cell office:value-type="float" office:value="0.9721533254049296" table:style-name="ce29">
            <text:p>0.97</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London Underground</text:p>
          </table:table-cell>
          <table:table-cell office:value-type="float" office:value="122.1677059487061" table:style-name="ce29">
            <text:p>122.17</text:p>
          </table:table-cell>
          <table:table-cell office:value-type="float" office:value="21.896626972702379" table:style-name="ce29">
            <text:p>21.90</text:p>
          </table:table-cell>
          <table:table-cell office:value-type="float" office:value="79.250317082209435" table:style-name="ce29">
            <text:p>79.25</text:p>
          </table:table-cell>
          <table:table-cell office:value-type="float" office:value="165.08509481520281" table:style-name="ce29">
            <text:p>165.09</text:p>
          </table:table-cell>
          <table:table-cell office:value-type="float" office:value="17.923416669456" table:style-name="ce29">
            <text:p>17.92</text:p>
          </table:table-cell>
          <table:table-cell office:value-type="float" office:value="1.1374180485710239" table:style-name="ce29">
            <text:p>1.14</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London Underground</text:p>
          </table:table-cell>
          <table:table-cell office:value-type="float" office:value="61.244200578021221" table:style-name="ce29">
            <text:p>61.24</text:p>
          </table:table-cell>
          <table:table-cell office:value-type="float" office:value="11.52131274475499" table:style-name="ce29">
            <text:p>11.52</text:p>
          </table:table-cell>
          <table:table-cell office:value-type="float" office:value="38.662427598301427" table:style-name="ce29">
            <text:p>38.66</text:p>
          </table:table-cell>
          <table:table-cell office:value-type="float" office:value="83.825973557741008" table:style-name="ce29">
            <text:p>83.83</text:p>
          </table:table-cell>
          <table:table-cell office:value-type="float" office:value="18.812087734050131" table:style-name="ce29">
            <text:p>18.81</text:p>
          </table:table-cell>
          <table:table-cell office:value-type="float" office:value="1.068697457493009"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London Underground</text:p>
          </table:table-cell>
          <table:table-cell office:value-type="float" office:value="91.021969623732687" table:style-name="ce29">
            <text:p>91.02</text:p>
          </table:table-cell>
          <table:table-cell office:value-type="float" office:value="12.525829935055871" table:style-name="ce29">
            <text:p>12.53</text:p>
          </table:table-cell>
          <table:table-cell office:value-type="float" office:value="66.471342951023175" table:style-name="ce29">
            <text:p>66.47</text:p>
          </table:table-cell>
          <table:table-cell office:value-type="float" office:value="115.5725962964422" table:style-name="ce29">
            <text:p>115.57</text:p>
          </table:table-cell>
          <table:table-cell office:value-type="float" office:value="13.761325959914119" table:style-name="ce29">
            <text:p>13.76</text:p>
          </table:table-cell>
          <table:table-cell office:value-type="float" office:value="1.1500223958100779"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Surface Rail</text:p>
          </table:table-cell>
          <table:table-cell office:value-type="float" office:value="786.42575642952193" table:style-name="ce29">
            <text:p>786.43</text:p>
          </table:table-cell>
          <table:table-cell office:value-type="float" office:value="93.084874690664634" table:style-name="ce29">
            <text:p>93.08</text:p>
          </table:table-cell>
          <table:table-cell office:value-type="float" office:value="603.97940203581925" table:style-name="ce29">
            <text:p>603.98</text:p>
          </table:table-cell>
          <table:table-cell office:value-type="float" office:value="968.8721108232246" table:style-name="ce29">
            <text:p>968.87</text:p>
          </table:table-cell>
          <table:table-cell office:value-type="float" office:value="11.836447869317302" table:style-name="ce29">
            <text:p>11.84</text:p>
          </table:table-cell>
          <table:table-cell office:value-type="float" office:value="0.9949694797674199" table:style-name="ce29">
            <text:p>0.99</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Surface Rail</text:p>
          </table:table-cell>
          <table:table-cell office:value-type="float" office:value="537.23487502829926" table:style-name="ce29">
            <text:p>537.23</text:p>
          </table:table-cell>
          <table:table-cell office:value-type="float" office:value="63.488047879440238" table:style-name="ce29">
            <text:p>63.49</text:p>
          </table:table-cell>
          <table:table-cell office:value-type="float" office:value="412.79830118459643" table:style-name="ce29">
            <text:p>412.80</text:p>
          </table:table-cell>
          <table:table-cell office:value-type="float" office:value="661.67144887200209" table:style-name="ce29">
            <text:p>661.67</text:p>
          </table:table-cell>
          <table:table-cell office:value-type="float" office:value="11.817558917055777" table:style-name="ce29">
            <text:p>11.82</text:p>
          </table:table-cell>
          <table:table-cell office:value-type="float" office:value="1.002873822134777" table:style-name="ce29">
            <text:p>1.00</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Surface Rail</text:p>
          </table:table-cell>
          <table:table-cell office:value-type="float" office:value="658.94718888360944" table:style-name="ce29">
            <text:p>658.95</text:p>
          </table:table-cell>
          <table:table-cell office:value-type="float" office:value="62.149707389972193" table:style-name="ce29">
            <text:p>62.15</text:p>
          </table:table-cell>
          <table:table-cell office:value-type="float" office:value="537.1337623992639" table:style-name="ce29">
            <text:p>537.13</text:p>
          </table:table-cell>
          <table:table-cell office:value-type="float" office:value="780.76061536795498" table:style-name="ce29">
            <text:p>780.76</text:p>
          </table:table-cell>
          <table:table-cell office:value-type="float" office:value="9.4316674292618856" table:style-name="ce29">
            <text:p>9.43</text:p>
          </table:table-cell>
          <table:table-cell office:value-type="float" office:value="1.108842722561" table:style-name="ce29">
            <text:p>1.11</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Taxi or minicab</text:p>
          </table:table-cell>
          <table:table-cell office:value-type="float" office:value="65.989117715345785" table:style-name="ce29">
            <text:p>65.99</text:p>
          </table:table-cell>
          <table:table-cell office:value-type="float" office:value="10.95875370262273" table:style-name="ce29">
            <text:p>10.96</text:p>
          </table:table-cell>
          <table:table-cell office:value-type="float" office:value="44.509960458205228" table:style-name="ce29">
            <text:p>44.51</text:p>
          </table:table-cell>
          <table:table-cell office:value-type="float" office:value="87.468274972486341" table:style-name="ce29">
            <text:p>87.47</text:p>
          </table:table-cell>
          <table:table-cell office:value-type="float" office:value="16.606910475595384" table:style-name="ce29">
            <text:p>16.61</text:p>
          </table:table-cell>
          <table:table-cell office:value-type="float" office:value="1.041407844656554" table:style-name="ce29">
            <text:p>1.04</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Taxi or minicab</text:p>
          </table:table-cell>
          <table:table-cell office:value-type="float" office:value="69.413473753495452" table:style-name="ce29">
            <text:p>69.41</text:p>
          </table:table-cell>
          <table:table-cell office:value-type="float" office:value="10.224366614249471" table:style-name="ce29">
            <text:p>10.22</text:p>
          </table:table-cell>
          <table:table-cell office:value-type="float" office:value="49.373715189566489" table:style-name="ce29">
            <text:p>49.37</text:p>
          </table:table-cell>
          <table:table-cell office:value-type="float" office:value="89.453232317424408" table:style-name="ce29">
            <text:p>89.45</text:p>
          </table:table-cell>
          <table:table-cell office:value-type="float" office:value="14.729657026759307" table:style-name="ce29">
            <text:p>14.73</text:p>
          </table:table-cell>
          <table:table-cell office:value-type="float" office:value="0.99429227169066969" table:style-name="ce29">
            <text:p>0.99</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Taxi or minicab</text:p>
          </table:table-cell>
          <table:table-cell office:value-type="float" office:value="67.718021234668157" table:style-name="ce29">
            <text:p>67.72</text:p>
          </table:table-cell>
          <table:table-cell office:value-type="float" office:value="7.4373665222856706" table:style-name="ce29">
            <text:p>7.44</text:p>
          </table:table-cell>
          <table:table-cell office:value-type="float" office:value="53.140782850988238" table:style-name="ce29">
            <text:p>53.14</text:p>
          </table:table-cell>
          <table:table-cell office:value-type="float" office:value="82.295259618348069" table:style-name="ce29">
            <text:p>82.30</text:p>
          </table:table-cell>
          <table:table-cell office:value-type="float" office:value="10.982846791273516" table:style-name="ce29">
            <text:p>10.98</text:p>
          </table:table-cell>
          <table:table-cell office:value-type="float" office:value="1.0113946452196689" table:style-name="ce29">
            <text:p>1.01</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Other public transport [note 5]</text:p>
          </table:table-cell>
          <table:table-cell office:value-type="float" office:value="22.287503413950301" table:style-name="ce29">
            <text:p>22.29</text:p>
          </table:table-cell>
          <table:table-cell office:value-type="float" office:value="12.45253728376286" table:style-name="ce29">
            <text:p>12.45</text:p>
          </table:table-cell>
          <table:table-cell office:value-type="float" office:value="0" table:style-name="ce29">
            <text:p>0.00</text:p>
          </table:table-cell>
          <table:table-cell office:value-type="float" office:value="46.69447649012551" table:style-name="ce29">
            <text:p>46.69</text:p>
          </table:table-cell>
          <table:table-cell office:value-type="float" office:value="55.87228435809687" table:style-name="ce29">
            <text:p>55.87</text:p>
          </table:table-cell>
          <table:table-cell office:value-type="float" office:value="1.0008741929245111" table:style-name="ce29">
            <text:p>1.00</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Other public transport [note 5]</text:p>
          </table:table-cell>
          <table:table-cell office:value-type="float" office:value="10.30676061852478" table:style-name="ce29">
            <text:p>10.31</text:p>
          </table:table-cell>
          <table:table-cell office:value-type="float" office:value="3.3477331238282062" table:style-name="ce29">
            <text:p>3.35</text:p>
          </table:table-cell>
          <table:table-cell office:value-type="float" office:value="3.7452036958214929" table:style-name="ce29">
            <text:p>3.75</text:p>
          </table:table-cell>
          <table:table-cell office:value-type="float" office:value="16.868317541228059" table:style-name="ce29">
            <text:p>16.87</text:p>
          </table:table-cell>
          <table:table-cell office:value-type="float" office:value="32.480943797328351" table:style-name="ce29">
            <text:p>32.48</text:p>
          </table:table-cell>
          <table:table-cell office:value-type="float" office:value="1.137341641951082" table:style-name="ce29">
            <text:p>1.14</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Other public transport [note 5]</text:p>
          </table:table-cell>
          <table:table-cell office:value-type="float" office:value="16.16314295416846" table:style-name="ce29">
            <text:p>16.16</text:p>
          </table:table-cell>
          <table:table-cell office:value-type="float" office:value="6.3540439319738056" table:style-name="ce29">
            <text:p>6.35</text:p>
          </table:table-cell>
          <table:table-cell office:value-type="float" office:value="3.7092168474997962" table:style-name="ce29">
            <text:p>3.71</text:p>
          </table:table-cell>
          <table:table-cell office:value-type="float" office:value="28.617069060837121" table:style-name="ce29">
            <text:p>28.62</text:p>
          </table:table-cell>
          <table:table-cell office:value-type="float" office:value="39.311933019407604" table:style-name="ce29">
            <text:p>39.31</text:p>
          </table:table-cell>
          <table:table-cell office:value-type="float" office:value="1.013631021602406" table:style-name="ce29">
            <text:p>1.01</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Male</text:p>
          </table:table-cell>
          <table:table-cell office:value-type="string" table:style-name="ce28">
            <text:p>All modes</text:p>
          </table:table-cell>
          <table:table-cell office:value-type="float" office:value="7863.0660006625076" table:style-name="ce29">
            <text:p>7,863.07</text:p>
          </table:table-cell>
          <table:table-cell office:value-type="float" office:value="264.35051623386818" table:style-name="ce29">
            <text:p>264.35</text:p>
          </table:table-cell>
          <table:table-cell office:value-type="float" office:value="7344.9389888441256" table:style-name="ce29">
            <text:p>7,344.94</text:p>
          </table:table-cell>
          <table:table-cell office:value-type="float" office:value="8381.1930124808896" table:style-name="ce29">
            <text:p>8,381.19</text:p>
          </table:table-cell>
          <table:table-cell office:value-type="float" office:value="3.3619267116872118" table:style-name="ce29">
            <text:p>3.36</text:p>
          </table:table-cell>
          <table:table-cell office:value-type="float" office:value="1.129527443945562"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Female</text:p>
          </table:table-cell>
          <table:table-cell office:value-type="string" table:style-name="ce28">
            <text:p>All modes</text:p>
          </table:table-cell>
          <table:table-cell office:value-type="float" office:value="6305.9315971394299" table:style-name="ce29">
            <text:p>6,305.93</text:p>
          </table:table-cell>
          <table:table-cell office:value-type="float" office:value="197.1151724095364" table:style-name="ce29">
            <text:p>197.12</text:p>
          </table:table-cell>
          <table:table-cell office:value-type="float" office:value="5919.5858592167388" table:style-name="ce29">
            <text:p>5,919.59</text:p>
          </table:table-cell>
          <table:table-cell office:value-type="float" office:value="6692.277335062121" table:style-name="ce29">
            <text:p>6,692.28</text:p>
          </table:table-cell>
          <table:table-cell office:value-type="float" office:value="3.1258691816282007" table:style-name="ce29">
            <text:p>3.13</text:p>
          </table:table-cell>
          <table:table-cell office:value-type="float" office:value="1.089759484197218"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50 to 59</text:p>
          </table:table-cell>
          <table:table-cell office:value-type="string" table:style-name="ce28">
            <text:p>All people</text:p>
          </table:table-cell>
          <table:table-cell office:value-type="string" table:style-name="ce28">
            <text:p>All modes</text:p>
          </table:table-cell>
          <table:table-cell office:value-type="float" office:value="7071.9116970075238" table:style-name="ce29">
            <text:p>7,071.91</text:p>
          </table:table-cell>
          <table:table-cell office:value-type="float" office:value="185.50034906682191" table:style-name="ce29">
            <text:p>185.50</text:p>
          </table:table-cell>
          <table:table-cell office:value-type="float" office:value="6708.3310128365529" table:style-name="ce29">
            <text:p>6,708.33</text:p>
          </table:table-cell>
          <table:table-cell office:value-type="float" office:value="7435.4923811784947" table:style-name="ce29">
            <text:p>7,435.49</text:p>
          </table:table-cell>
          <table:table-cell office:value-type="float" office:value="2.6230580501353873" table:style-name="ce29">
            <text:p>2.62</text:p>
          </table:table-cell>
          <table:table-cell office:value-type="float" office:value="1.2555614113859119" table:style-name="ce29">
            <text:p>1.26</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Walk [note 2]</text:p>
          </table:table-cell>
          <table:table-cell office:value-type="float" office:value="251.86200546100201" table:style-name="ce29">
            <text:p>251.86</text:p>
          </table:table-cell>
          <table:table-cell office:value-type="float" office:value="12.785681872797079" table:style-name="ce29">
            <text:p>12.79</text:p>
          </table:table-cell>
          <table:table-cell office:value-type="float" office:value="226.80206899031981" table:style-name="ce29">
            <text:p>226.80</text:p>
          </table:table-cell>
          <table:table-cell office:value-type="float" office:value="276.92194193168427" table:style-name="ce29">
            <text:p>276.92</text:p>
          </table:table-cell>
          <table:table-cell office:value-type="float" office:value="5.0764631407561778" table:style-name="ce29">
            <text:p>5.08</text:p>
          </table:table-cell>
          <table:table-cell office:value-type="float" office:value="0.96418406140921431" table:style-name="ce29">
            <text:p>0.96</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Walk [note 2]</text:p>
          </table:table-cell>
          <table:table-cell office:value-type="float" office:value="231.89329380645981" table:style-name="ce29">
            <text:p>231.89</text:p>
          </table:table-cell>
          <table:table-cell office:value-type="float" office:value="11.140498490439869" table:style-name="ce29">
            <text:p>11.14</text:p>
          </table:table-cell>
          <table:table-cell office:value-type="float" office:value="210.0579167651976" table:style-name="ce29">
            <text:p>210.06</text:p>
          </table:table-cell>
          <table:table-cell office:value-type="float" office:value="253.7286708477219" table:style-name="ce29">
            <text:p>253.73</text:p>
          </table:table-cell>
          <table:table-cell office:value-type="float" office:value="4.8041486269705702" table:style-name="ce29">
            <text:p>4.80</text:p>
          </table:table-cell>
          <table:table-cell office:value-type="float" office:value="0.9787562224279841" table:style-name="ce29">
            <text:p>0.98</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Walk [note 2]</text:p>
          </table:table-cell>
          <table:table-cell office:value-type="float" office:value="241.61660286553189" table:style-name="ce29">
            <text:p>241.62</text:p>
          </table:table-cell>
          <table:table-cell office:value-type="float" office:value="9.8747740498347429" table:style-name="ce29">
            <text:p>9.87</text:p>
          </table:table-cell>
          <table:table-cell office:value-type="float" office:value="222.26204572785579" table:style-name="ce29">
            <text:p>222.26</text:p>
          </table:table-cell>
          <table:table-cell office:value-type="float" office:value="260.97116000320801" table:style-name="ce29">
            <text:p>260.97</text:p>
          </table:table-cell>
          <table:table-cell office:value-type="float" office:value="4.0869600568510602" table:style-name="ce29">
            <text:p>4.09</text:p>
          </table:table-cell>
          <table:table-cell office:value-type="float" office:value="1.133856563604432" table:style-name="ce29">
            <text:p>1.13</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Walks of a mile or more</text:p>
          </table:table-cell>
          <table:table-cell office:value-type="float" office:value="173.88344594755341" table:style-name="ce29">
            <text:p>173.88</text:p>
          </table:table-cell>
          <table:table-cell office:value-type="float" office:value="11.290346050061849" table:style-name="ce29">
            <text:p>11.29</text:p>
          </table:table-cell>
          <table:table-cell office:value-type="float" office:value="151.75436768943209" table:style-name="ce29">
            <text:p>151.75</text:p>
          </table:table-cell>
          <table:table-cell office:value-type="float" office:value="196.01252420567459" table:style-name="ce29">
            <text:p>196.01</text:p>
          </table:table-cell>
          <table:table-cell office:value-type="float" office:value="6.4930540043859235" table:style-name="ce29">
            <text:p>6.49</text:p>
          </table:table-cell>
          <table:table-cell office:value-type="float" office:value="0.98693793249860329" table:style-name="ce29">
            <text:p>0.99</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Walks of a mile or more</text:p>
          </table:table-cell>
          <table:table-cell office:value-type="float" office:value="147.9642801178926" table:style-name="ce29">
            <text:p>147.96</text:p>
          </table:table-cell>
          <table:table-cell office:value-type="float" office:value="8.8943379338296982" table:style-name="ce29">
            <text:p>8.89</text:p>
          </table:table-cell>
          <table:table-cell office:value-type="float" office:value="130.53137776758641" table:style-name="ce29">
            <text:p>130.53</text:p>
          </table:table-cell>
          <table:table-cell office:value-type="float" office:value="165.39718246819879" table:style-name="ce29">
            <text:p>165.40</text:p>
          </table:table-cell>
          <table:table-cell office:value-type="float" office:value="6.0111385847604639" table:style-name="ce29">
            <text:p>6.01</text:p>
          </table:table-cell>
          <table:table-cell office:value-type="float" office:value="0.94592849964559789" table:style-name="ce29">
            <text:p>0.95</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Walks of a mile or more</text:p>
          </table:table-cell>
          <table:table-cell office:value-type="float" office:value="160.5850272284257" table:style-name="ce29">
            <text:p>160.59</text:p>
          </table:table-cell>
          <table:table-cell office:value-type="float" office:value="8.2583767906483736" table:style-name="ce29">
            <text:p>8.26</text:p>
          </table:table-cell>
          <table:table-cell office:value-type="float" office:value="144.3986087187549" table:style-name="ce29">
            <text:p>144.40</text:p>
          </table:table-cell>
          <table:table-cell office:value-type="float" office:value="176.7714457380965" table:style-name="ce29">
            <text:p>176.77</text:p>
          </table:table-cell>
          <table:table-cell office:value-type="float" office:value="5.1426816890600682" table:style-name="ce29">
            <text:p>5.14</text:p>
          </table:table-cell>
          <table:table-cell office:value-type="float" office:value="1.1198120647633401" table:style-name="ce29">
            <text:p>1.12</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Pedal cycle [note 3]</text:p>
          </table:table-cell>
          <table:table-cell office:value-type="float" office:value="90.500538830156586" table:style-name="ce29">
            <text:p>90.50</text:p>
          </table:table-cell>
          <table:table-cell office:value-type="float" office:value="17.027348564288481" table:style-name="ce29">
            <text:p>17.03</text:p>
          </table:table-cell>
          <table:table-cell office:value-type="float" office:value="57.126935644151168" table:style-name="ce29">
            <text:p>57.13</text:p>
          </table:table-cell>
          <table:table-cell office:value-type="float" office:value="123.874142016162" table:style-name="ce29">
            <text:p>123.87</text:p>
          </table:table-cell>
          <table:table-cell office:value-type="float" office:value="18.814637773863318" table:style-name="ce29">
            <text:p>18.81</text:p>
          </table:table-cell>
          <table:table-cell office:value-type="float" office:value="0.91603009219586884" table:style-name="ce29">
            <text:p>0.92</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Pedal cycle [note 3]</text:p>
          </table:table-cell>
          <table:table-cell office:value-type="float" office:value="27.6276843333405" table:style-name="ce29">
            <text:p>27.63</text:p>
          </table:table-cell>
          <table:table-cell office:value-type="float" office:value="5.1302859814313191" table:style-name="ce29">
            <text:p>5.13</text:p>
          </table:table-cell>
          <table:table-cell office:value-type="float" office:value="17.572323809735121" table:style-name="ce29">
            <text:p>17.57</text:p>
          </table:table-cell>
          <table:table-cell office:value-type="float" office:value="37.683044856945877" table:style-name="ce29">
            <text:p>37.68</text:p>
          </table:table-cell>
          <table:table-cell office:value-type="float" office:value="18.569366580029289" table:style-name="ce29">
            <text:p>18.57</text:p>
          </table:table-cell>
          <table:table-cell office:value-type="float" office:value="0.82876352531742459" table:style-name="ce29">
            <text:p>0.83</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Pedal cycle [note 3]</text:p>
          </table:table-cell>
          <table:table-cell office:value-type="float" office:value="58.242187976571628" table:style-name="ce29">
            <text:p>58.24</text:p>
          </table:table-cell>
          <table:table-cell office:value-type="float" office:value="8.8822871962574084" table:style-name="ce29">
            <text:p>8.88</text:p>
          </table:table-cell>
          <table:table-cell office:value-type="float" office:value="40.832905071907113" table:style-name="ce29">
            <text:p>40.83</text:p>
          </table:table-cell>
          <table:table-cell office:value-type="float" office:value="75.65147088123615" table:style-name="ce29">
            <text:p>75.65</text:p>
          </table:table-cell>
          <table:table-cell office:value-type="float" office:value="15.250606999569413" table:style-name="ce29">
            <text:p>15.25</text:p>
          </table:table-cell>
          <table:table-cell office:value-type="float" office:value="0.92415832647710017" table:style-name="ce29">
            <text:p>0.92</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Car or van driver</text:p>
          </table:table-cell>
          <table:table-cell office:value-type="float" office:value="5266.8662879160684" table:style-name="ce29">
            <text:p>5,266.87</text:p>
          </table:table-cell>
          <table:table-cell office:value-type="float" office:value="186.12355278151179" table:style-name="ce29">
            <text:p>186.12</text:p>
          </table:table-cell>
          <table:table-cell office:value-type="float" office:value="4902.0641244643057" table:style-name="ce29">
            <text:p>4,902.06</text:p>
          </table:table-cell>
          <table:table-cell office:value-type="float" office:value="5631.668451367831" table:style-name="ce29">
            <text:p>5,631.67</text:p>
          </table:table-cell>
          <table:table-cell office:value-type="float" office:value="3.5338575655231788" table:style-name="ce29">
            <text:p>3.53</text:p>
          </table:table-cell>
          <table:table-cell office:value-type="float" office:value="0.91473980567235058" table:style-name="ce29">
            <text:p>0.91</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Car or van driver</text:p>
          </table:table-cell>
          <table:table-cell office:value-type="float" office:value="2792.5189192547809" table:style-name="ce29">
            <text:p>2,792.52</text:p>
          </table:table-cell>
          <table:table-cell office:value-type="float" office:value="123.8393420802294" table:style-name="ce29">
            <text:p>123.84</text:p>
          </table:table-cell>
          <table:table-cell office:value-type="float" office:value="2549.793808777531" table:style-name="ce29">
            <text:p>2,549.79</text:p>
          </table:table-cell>
          <table:table-cell office:value-type="float" office:value="3035.24402973203" table:style-name="ce29">
            <text:p>3,035.24</text:p>
          </table:table-cell>
          <table:table-cell office:value-type="float" office:value="4.4346822944095754" table:style-name="ce29">
            <text:p>4.43</text:p>
          </table:table-cell>
          <table:table-cell office:value-type="float" office:value="0.9540797804961505" table:style-name="ce29">
            <text:p>0.95</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Car or van driver</text:p>
          </table:table-cell>
          <table:table-cell office:value-type="float" office:value="3997.345980770438" table:style-name="ce29">
            <text:p>3,997.35</text:p>
          </table:table-cell>
          <table:table-cell office:value-type="float" office:value="109.1065415575336" table:style-name="ce29">
            <text:p>109.11</text:p>
          </table:table-cell>
          <table:table-cell office:value-type="float" office:value="3783.497159317672" table:style-name="ce29">
            <text:p>3,783.50</text:p>
          </table:table-cell>
          <table:table-cell office:value-type="float" office:value="4211.1948022232036" table:style-name="ce29">
            <text:p>4,211.19</text:p>
          </table:table-cell>
          <table:table-cell office:value-type="float" office:value="2.7294745584295081" table:style-name="ce29">
            <text:p>2.73</text:p>
          </table:table-cell>
          <table:table-cell office:value-type="float" office:value="0.89616449189240122" table:style-name="ce29">
            <text:p>0.90</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Car or van passenger</text:p>
          </table:table-cell>
          <table:table-cell office:value-type="float" office:value="655.55447484396723" table:style-name="ce29">
            <text:p>655.55</text:p>
          </table:table-cell>
          <table:table-cell office:value-type="float" office:value="54.045566583742513" table:style-name="ce29">
            <text:p>54.05</text:p>
          </table:table-cell>
          <table:table-cell office:value-type="float" office:value="549.62516433983194" table:style-name="ce29">
            <text:p>549.63</text:p>
          </table:table-cell>
          <table:table-cell office:value-type="float" office:value="761.48378534810251" table:style-name="ce29">
            <text:p>761.48</text:p>
          </table:table-cell>
          <table:table-cell office:value-type="float" office:value="8.2442525614070821" table:style-name="ce29">
            <text:p>8.24</text:p>
          </table:table-cell>
          <table:table-cell office:value-type="float" office:value="0.86559629009764272" table:style-name="ce29">
            <text:p>0.87</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Car or van passenger</text:p>
          </table:table-cell>
          <table:table-cell office:value-type="float" office:value="2190.2300349282291" table:style-name="ce29">
            <text:p>2,190.23</text:p>
          </table:table-cell>
          <table:table-cell office:value-type="float" office:value="113.4549593191791" table:style-name="ce29">
            <text:p>113.45</text:p>
          </table:table-cell>
          <table:table-cell office:value-type="float" office:value="1967.858314662637" table:style-name="ce29">
            <text:p>1,967.86</text:p>
          </table:table-cell>
          <table:table-cell office:value-type="float" office:value="2412.6017551938198" table:style-name="ce29">
            <text:p>2,412.60</text:p>
          </table:table-cell>
          <table:table-cell office:value-type="float" office:value="5.1800476438492842" table:style-name="ce29">
            <text:p>5.18</text:p>
          </table:table-cell>
          <table:table-cell office:value-type="float" office:value="0.88198425816372417" table:style-name="ce29">
            <text:p>0.88</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Car or van passenger</text:p>
          </table:table-cell>
          <table:table-cell office:value-type="float" office:value="1442.9547457530459" table:style-name="ce29">
            <text:p>1,442.95</text:p>
          </table:table-cell>
          <table:table-cell office:value-type="float" office:value="65.341078759032158" table:style-name="ce29">
            <text:p>65.34</text:p>
          </table:table-cell>
          <table:table-cell office:value-type="float" office:value="1314.8862313853431" table:style-name="ce29">
            <text:p>1,314.89</text:p>
          </table:table-cell>
          <table:table-cell office:value-type="float" office:value="1571.023260120749" table:style-name="ce29">
            <text:p>1,571.02</text:p>
          </table:table-cell>
          <table:table-cell office:value-type="float" office:value="4.5282832986513446" table:style-name="ce29">
            <text:p>4.53</text:p>
          </table:table-cell>
          <table:table-cell office:value-type="float" office:value="0.88012141486396733" table:style-name="ce29">
            <text:p>0.88</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Motorcycle</text:p>
          </table:table-cell>
          <table:table-cell office:value-type="float" office:value="73.444013557248681" table:style-name="ce29">
            <text:p>73.44</text:p>
          </table:table-cell>
          <table:table-cell office:value-type="float" office:value="17.585394012007669" table:style-name="ce29">
            <text:p>17.59</text:p>
          </table:table-cell>
          <table:table-cell office:value-type="float" office:value="38.976641293713662" table:style-name="ce29">
            <text:p>38.98</text:p>
          </table:table-cell>
          <table:table-cell office:value-type="float" office:value="107.91138582078371" table:style-name="ce29">
            <text:p>107.91</text:p>
          </table:table-cell>
          <table:table-cell office:value-type="float" office:value="23.943944727775634" table:style-name="ce29">
            <text:p>23.94</text:p>
          </table:table-cell>
          <table:table-cell office:value-type="float" office:value="0.8490481053714648" table:style-name="ce29">
            <text:p>0.85</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Motorcycle</text:p>
          </table:table-cell>
          <table:table-cell office:value-type="float" office:value="9.7074813826573667" table:style-name="ce29">
            <text:p>9.71</text:p>
          </table:table-cell>
          <table:table-cell office:value-type="float" office:value="6.1392917639766136" table:style-name="ce29">
            <text:p>6.14</text:p>
          </table:table-cell>
          <table:table-cell office:value-type="float" office:value="0" table:style-name="ce29">
            <text:p>0.00</text:p>
          </table:table-cell>
          <table:table-cell office:value-type="float" office:value="21.740493240051531" table:style-name="ce29">
            <text:p>21.74</text:p>
          </table:table-cell>
          <table:table-cell office:value-type="float" office:value="63.242889911121502" table:style-name="ce29">
            <text:p>63.24</text:p>
          </table:table-cell>
          <table:table-cell office:value-type="float" office:value="0.78310822994416773" table:style-name="ce29">
            <text:p>0.78</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Motorcycle</text:p>
          </table:table-cell>
          <table:table-cell office:value-type="float" office:value="40.74253318811909" table:style-name="ce29">
            <text:p>40.74</text:p>
          </table:table-cell>
          <table:table-cell office:value-type="float" office:value="9.3149193750222867" table:style-name="ce29">
            <text:p>9.31</text:p>
          </table:table-cell>
          <table:table-cell office:value-type="float" office:value="22.48529121307541" table:style-name="ce29">
            <text:p>22.49</text:p>
          </table:table-cell>
          <table:table-cell office:value-type="float" office:value="58.999775163162766" table:style-name="ce29">
            <text:p>59.00</text:p>
          </table:table-cell>
          <table:table-cell office:value-type="float" office:value="22.862887125876124" table:style-name="ce29">
            <text:p>22.86</text:p>
          </table:table-cell>
          <table:table-cell office:value-type="float" office:value="0.85655232861829045" table:style-name="ce29">
            <text:p>0.86</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Other private transport [note 4]</text:p>
          </table:table-cell>
          <table:table-cell office:value-type="float" office:value="78.965298612518183" table:style-name="ce29">
            <text:p>78.97</text:p>
          </table:table-cell>
          <table:table-cell office:value-type="float" office:value="21.509506308315409" table:style-name="ce29">
            <text:p>21.51</text:p>
          </table:table-cell>
          <table:table-cell office:value-type="float" office:value="36.806666248219983" table:style-name="ce29">
            <text:p>36.81</text:p>
          </table:table-cell>
          <table:table-cell office:value-type="float" office:value="121.1239309768164" table:style-name="ce29">
            <text:p>121.12</text:p>
          </table:table-cell>
          <table:table-cell office:value-type="float" office:value="27.239188208306931" table:style-name="ce29">
            <text:p>27.24</text:p>
          </table:table-cell>
          <table:table-cell office:value-type="float" office:value="0.84084632254385439" table:style-name="ce29">
            <text:p>0.84</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Other private transport [note 4]</text:p>
          </table:table-cell>
          <table:table-cell office:value-type="float" office:value="72.041392350921882" table:style-name="ce29">
            <text:p>72.04</text:p>
          </table:table-cell>
          <table:table-cell office:value-type="float" office:value="19.751964037441461" table:style-name="ce29">
            <text:p>19.75</text:p>
          </table:table-cell>
          <table:table-cell office:value-type="float" office:value="33.327542837536619" table:style-name="ce29">
            <text:p>33.33</text:p>
          </table:table-cell>
          <table:table-cell office:value-type="float" office:value="110.75524186430719" table:style-name="ce29">
            <text:p>110.76</text:p>
          </table:table-cell>
          <table:table-cell office:value-type="float" office:value="27.417521223392487" table:style-name="ce29">
            <text:p>27.42</text:p>
          </table:table-cell>
          <table:table-cell office:value-type="float" office:value="0.78586573144020944" table:style-name="ce29">
            <text:p>0.79</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Other private transport [note 4]</text:p>
          </table:table-cell>
          <table:table-cell office:value-type="float" office:value="75.412830711204464" table:style-name="ce29">
            <text:p>75.41</text:p>
          </table:table-cell>
          <table:table-cell office:value-type="float" office:value="16.435996557580751" table:style-name="ce29">
            <text:p>16.44</text:p>
          </table:table-cell>
          <table:table-cell office:value-type="float" office:value="43.19827745834619" table:style-name="ce29">
            <text:p>43.20</text:p>
          </table:table-cell>
          <table:table-cell office:value-type="float" office:value="107.6273839640627" table:style-name="ce29">
            <text:p>107.63</text:p>
          </table:table-cell>
          <table:table-cell office:value-type="float" office:value="21.794695150116905" table:style-name="ce29">
            <text:p>21.79</text:p>
          </table:table-cell>
          <table:table-cell office:value-type="float" office:value="0.91668351864993658" table:style-name="ce29">
            <text:p>0.92</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Bus in London</text:p>
          </table:table-cell>
          <table:table-cell office:value-type="float" office:value="39.475936927756067" table:style-name="ce29">
            <text:p>39.48</text:p>
          </table:table-cell>
          <table:table-cell office:value-type="float" office:value="12.750156718797429" table:style-name="ce29">
            <text:p>12.75</text:p>
          </table:table-cell>
          <table:table-cell office:value-type="float" office:value="14.48562975891311" table:style-name="ce29">
            <text:p>14.49</text:p>
          </table:table-cell>
          <table:table-cell office:value-type="float" office:value="64.466244096599041" table:style-name="ce29">
            <text:p>64.47</text:p>
          </table:table-cell>
          <table:table-cell office:value-type="float" office:value="32.298553780069042" table:style-name="ce29">
            <text:p>32.30</text:p>
          </table:table-cell>
          <table:table-cell office:value-type="float" office:value="1.342251074374212" table:style-name="ce29">
            <text:p>1.34</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Bus in London</text:p>
          </table:table-cell>
          <table:table-cell office:value-type="float" office:value="51.705613101180923" table:style-name="ce29">
            <text:p>51.71</text:p>
          </table:table-cell>
          <table:table-cell office:value-type="float" office:value="7.6526314517150453" table:style-name="ce29">
            <text:p>7.65</text:p>
          </table:table-cell>
          <table:table-cell office:value-type="float" office:value="36.706455455819423" table:style-name="ce29">
            <text:p>36.71</text:p>
          </table:table-cell>
          <table:table-cell office:value-type="float" office:value="66.704770746542408" table:style-name="ce29">
            <text:p>66.70</text:p>
          </table:table-cell>
          <table:table-cell office:value-type="float" office:value="14.800388183657887" table:style-name="ce29">
            <text:p>14.80</text:p>
          </table:table-cell>
          <table:table-cell office:value-type="float" office:value="0.92044429529183369" table:style-name="ce29">
            <text:p>0.92</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Bus in London</text:p>
          </table:table-cell>
          <table:table-cell office:value-type="float" office:value="45.750650999280282" table:style-name="ce29">
            <text:p>45.75</text:p>
          </table:table-cell>
          <table:table-cell office:value-type="float" office:value="7.2622110048809683" table:style-name="ce29">
            <text:p>7.26</text:p>
          </table:table-cell>
          <table:table-cell office:value-type="float" office:value="31.51671742971358" table:style-name="ce29">
            <text:p>31.52</text:p>
          </table:table-cell>
          <table:table-cell office:value-type="float" office:value="59.984584568846977" table:style-name="ce29">
            <text:p>59.98</text:p>
          </table:table-cell>
          <table:table-cell office:value-type="float" office:value="15.873459385299704" table:style-name="ce29">
            <text:p>15.87</text:p>
          </table:table-cell>
          <table:table-cell office:value-type="float" office:value="1.157417311950893"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Other local bus</text:p>
          </table:table-cell>
          <table:table-cell office:value-type="float" office:value="128.5918466043002" table:style-name="ce29">
            <text:p>128.59</text:p>
          </table:table-cell>
          <table:table-cell office:value-type="float" office:value="18.32670467529541" table:style-name="ce29">
            <text:p>18.33</text:p>
          </table:table-cell>
          <table:table-cell office:value-type="float" office:value="92.671505440721191" table:style-name="ce29">
            <text:p>92.67</text:p>
          </table:table-cell>
          <table:table-cell office:value-type="float" office:value="164.5121877678792" table:style-name="ce29">
            <text:p>164.51</text:p>
          </table:table-cell>
          <table:table-cell office:value-type="float" office:value="14.251840345438008" table:style-name="ce29">
            <text:p>14.25</text:p>
          </table:table-cell>
          <table:table-cell office:value-type="float" office:value="1.032201207129984"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Other local bus</text:p>
          </table:table-cell>
          <table:table-cell office:value-type="float" office:value="161.8791876859722" table:style-name="ce29">
            <text:p>161.88</text:p>
          </table:table-cell>
          <table:table-cell office:value-type="float" office:value="16.3819793962946" table:style-name="ce29">
            <text:p>16.38</text:p>
          </table:table-cell>
          <table:table-cell office:value-type="float" office:value="129.77050806923481" table:style-name="ce29">
            <text:p>129.77</text:p>
          </table:table-cell>
          <table:table-cell office:value-type="float" office:value="193.98786730270959" table:style-name="ce29">
            <text:p>193.99</text:p>
          </table:table-cell>
          <table:table-cell office:value-type="float" office:value="10.119879911971042" table:style-name="ce29">
            <text:p>10.12</text:p>
          </table:table-cell>
          <table:table-cell office:value-type="float" office:value="0.93534182312157821" table:style-name="ce29">
            <text:p>0.94</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Other local bus</text:p>
          </table:table-cell>
          <table:table-cell office:value-type="float" office:value="145.67067555503451" table:style-name="ce29">
            <text:p>145.67</text:p>
          </table:table-cell>
          <table:table-cell office:value-type="float" office:value="12.579504294050111" table:style-name="ce29">
            <text:p>12.58</text:p>
          </table:table-cell>
          <table:table-cell office:value-type="float" office:value="121.0148471386963" table:style-name="ce29">
            <text:p>121.01</text:p>
          </table:table-cell>
          <table:table-cell office:value-type="float" office:value="170.32650397137269" table:style-name="ce29">
            <text:p>170.33</text:p>
          </table:table-cell>
          <table:table-cell office:value-type="float" office:value="8.6355776453426021" table:style-name="ce29">
            <text:p>8.64</text:p>
          </table:table-cell>
          <table:table-cell office:value-type="float" office:value="1.0083675746268741" table:style-name="ce29">
            <text:p>1.01</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Non-local bus</text:p>
          </table:table-cell>
          <table:table-cell office:value-type="float" office:value="53.734475263498453" table:style-name="ce29">
            <text:p>53.73</text:p>
          </table:table-cell>
          <table:table-cell office:value-type="float" office:value="33.676006110786183" table:style-name="ce29">
            <text:p>33.68</text:p>
          </table:table-cell>
          <table:table-cell office:value-type="float" office:value="0" table:style-name="ce29">
            <text:p>0.00</text:p>
          </table:table-cell>
          <table:table-cell office:value-type="float" office:value="119.73944724063939" table:style-name="ce29">
            <text:p>119.74</text:p>
          </table:table-cell>
          <table:table-cell office:value-type="float" office:value="62.671136073533248" table:style-name="ce29">
            <text:p>62.67</text:p>
          </table:table-cell>
          <table:table-cell office:value-type="float" office:value="0.98791952574277053" table:style-name="ce29">
            <text:p>0.99</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Non-local bus</text:p>
          </table:table-cell>
          <table:table-cell office:value-type="float" office:value="57.069919159116942" table:style-name="ce29">
            <text:p>57.07</text:p>
          </table:table-cell>
          <table:table-cell office:value-type="float" office:value="21.171828666640469" table:style-name="ce29">
            <text:p>21.17</text:p>
          </table:table-cell>
          <table:table-cell office:value-type="float" office:value="15.573134972501609" table:style-name="ce29">
            <text:p>15.57</text:p>
          </table:table-cell>
          <table:table-cell office:value-type="float" office:value="98.566703345732265" table:style-name="ce29">
            <text:p>98.57</text:p>
          </table:table-cell>
          <table:table-cell office:value-type="float" office:value="37.098052666959596" table:style-name="ce29">
            <text:p>37.10</text:p>
          </table:table-cell>
          <table:table-cell office:value-type="float" office:value="0.86622036639396049" table:style-name="ce29">
            <text:p>0.87</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Non-local bus</text:p>
          </table:table-cell>
          <table:table-cell office:value-type="float" office:value="55.44580076793784" table:style-name="ce29">
            <text:p>55.45</text:p>
          </table:table-cell>
          <table:table-cell office:value-type="float" office:value="20.393532409207879" table:style-name="ce29">
            <text:p>20.39</text:p>
          </table:table-cell>
          <table:table-cell office:value-type="float" office:value="15.4744772458904" table:style-name="ce29">
            <text:p>15.47</text:p>
          </table:table-cell>
          <table:table-cell office:value-type="float" office:value="95.417124289985281" table:style-name="ce29">
            <text:p>95.42</text:p>
          </table:table-cell>
          <table:table-cell office:value-type="float" office:value="36.781022416039612" table:style-name="ce29">
            <text:p>36.78</text:p>
          </table:table-cell>
          <table:table-cell office:value-type="float" office:value="0.98045951250017516" table:style-name="ce29">
            <text:p>0.98</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London Underground</text:p>
          </table:table-cell>
          <table:table-cell office:value-type="float" office:value="78.689696743753814" table:style-name="ce29">
            <text:p>78.69</text:p>
          </table:table-cell>
          <table:table-cell office:value-type="float" office:value="13.308047994809939" table:style-name="ce29">
            <text:p>13.31</text:p>
          </table:table-cell>
          <table:table-cell office:value-type="float" office:value="52.605922673926337" table:style-name="ce29">
            <text:p>52.61</text:p>
          </table:table-cell>
          <table:table-cell office:value-type="float" office:value="104.7734708135813" table:style-name="ce29">
            <text:p>104.77</text:p>
          </table:table-cell>
          <table:table-cell office:value-type="float" office:value="16.912059069367675" table:style-name="ce29">
            <text:p>16.91</text:p>
          </table:table-cell>
          <table:table-cell office:value-type="float" office:value="0.89652315715861819" table:style-name="ce29">
            <text:p>0.90</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London Underground</text:p>
          </table:table-cell>
          <table:table-cell office:value-type="float" office:value="64.120468161826125" table:style-name="ce29">
            <text:p>64.12</text:p>
          </table:table-cell>
          <table:table-cell office:value-type="float" office:value="11.02150303100415" table:style-name="ce29">
            <text:p>11.02</text:p>
          </table:table-cell>
          <table:table-cell office:value-type="float" office:value="42.518322221057993" table:style-name="ce29">
            <text:p>42.52</text:p>
          </table:table-cell>
          <table:table-cell office:value-type="float" office:value="85.722614102594264" table:style-name="ce29">
            <text:p>85.72</text:p>
          </table:table-cell>
          <table:table-cell office:value-type="float" office:value="17.18874385506399" table:style-name="ce29">
            <text:p>17.19</text:p>
          </table:table-cell>
          <table:table-cell office:value-type="float" office:value="0.91818542797135261" table:style-name="ce29">
            <text:p>0.92</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London Underground</text:p>
          </table:table-cell>
          <table:table-cell office:value-type="float" office:value="71.214621991331029" table:style-name="ce29">
            <text:p>71.21</text:p>
          </table:table-cell>
          <table:table-cell office:value-type="float" office:value="8.9912453223482753" table:style-name="ce29">
            <text:p>8.99</text:p>
          </table:table-cell>
          <table:table-cell office:value-type="float" office:value="53.591781159528409" table:style-name="ce29">
            <text:p>53.59</text:p>
          </table:table-cell>
          <table:table-cell office:value-type="float" office:value="88.837462823133649" table:style-name="ce29">
            <text:p>88.84</text:p>
          </table:table-cell>
          <table:table-cell office:value-type="float" office:value="12.625560693761431" table:style-name="ce29">
            <text:p>12.63</text:p>
          </table:table-cell>
          <table:table-cell office:value-type="float" office:value="0.94854314459737954" table:style-name="ce29">
            <text:p>0.95</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Surface Rail</text:p>
          </table:table-cell>
          <table:table-cell office:value-type="float" office:value="432.26848031567152" table:style-name="ce29">
            <text:p>432.27</text:p>
          </table:table-cell>
          <table:table-cell office:value-type="float" office:value="54.203696682284424" table:style-name="ce29">
            <text:p>54.20</text:p>
          </table:table-cell>
          <table:table-cell office:value-type="float" office:value="326.02923481839412" table:style-name="ce29">
            <text:p>326.03</text:p>
          </table:table-cell>
          <table:table-cell office:value-type="float" office:value="538.50772581294893" table:style-name="ce29">
            <text:p>538.51</text:p>
          </table:table-cell>
          <table:table-cell office:value-type="float" office:value="12.539359021203961" table:style-name="ce29">
            <text:p>12.54</text:p>
          </table:table-cell>
          <table:table-cell office:value-type="float" office:value="0.82724859519331595" table:style-name="ce29">
            <text:p>0.83</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Surface Rail</text:p>
          </table:table-cell>
          <table:table-cell office:value-type="float" office:value="478.05921798701559" table:style-name="ce29">
            <text:p>478.06</text:p>
          </table:table-cell>
          <table:table-cell office:value-type="float" office:value="60.887913344161923" table:style-name="ce29">
            <text:p>60.89</text:p>
          </table:table-cell>
          <table:table-cell office:value-type="float" office:value="358.71890783245829" table:style-name="ce29">
            <text:p>358.72</text:p>
          </table:table-cell>
          <table:table-cell office:value-type="float" office:value="597.399528141573" table:style-name="ce29">
            <text:p>597.40</text:p>
          </table:table-cell>
          <table:table-cell office:value-type="float" office:value="12.736479300732922" table:style-name="ce29">
            <text:p>12.74</text:p>
          </table:table-cell>
          <table:table-cell office:value-type="float" office:value="0.90980584144204513" table:style-name="ce29">
            <text:p>0.91</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Surface Rail</text:p>
          </table:table-cell>
          <table:table-cell office:value-type="float" office:value="455.76246183549398" table:style-name="ce29">
            <text:p>455.76</text:p>
          </table:table-cell>
          <table:table-cell office:value-type="float" office:value="43.454093731769539" table:style-name="ce29">
            <text:p>43.45</text:p>
          </table:table-cell>
          <table:table-cell office:value-type="float" office:value="370.59243812122571" table:style-name="ce29">
            <text:p>370.59</text:p>
          </table:table-cell>
          <table:table-cell office:value-type="float" office:value="540.9324855497623" table:style-name="ce29">
            <text:p>540.93</text:p>
          </table:table-cell>
          <table:table-cell office:value-type="float" office:value="9.5343731374380187" table:style-name="ce29">
            <text:p>9.53</text:p>
          </table:table-cell>
          <table:table-cell office:value-type="float" office:value="0.92705436386828866" table:style-name="ce29">
            <text:p>0.93</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Taxi or minicab</text:p>
          </table:table-cell>
          <table:table-cell office:value-type="float" office:value="58.20938034604508" table:style-name="ce29">
            <text:p>58.21</text:p>
          </table:table-cell>
          <table:table-cell office:value-type="float" office:value="19.182707327468339" table:style-name="ce29">
            <text:p>19.18</text:p>
          </table:table-cell>
          <table:table-cell office:value-type="float" office:value="20.611273984207141" table:style-name="ce29">
            <text:p>20.61</text:p>
          </table:table-cell>
          <table:table-cell office:value-type="float" office:value="95.807486707883015" table:style-name="ce29">
            <text:p>95.81</text:p>
          </table:table-cell>
          <table:table-cell office:value-type="float" office:value="32.954666779529923" table:style-name="ce29">
            <text:p>32.95</text:p>
          </table:table-cell>
          <table:table-cell office:value-type="float" office:value="0.99874480526761056" table:style-name="ce29">
            <text:p>1.00</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Taxi or minicab</text:p>
          </table:table-cell>
          <table:table-cell office:value-type="float" office:value="55.21668539910894" table:style-name="ce29">
            <text:p>55.22</text:p>
          </table:table-cell>
          <table:table-cell office:value-type="float" office:value="14.0944723434373" table:style-name="ce29">
            <text:p>14.09</text:p>
          </table:table-cell>
          <table:table-cell office:value-type="float" office:value="27.591519605971829" table:style-name="ce29">
            <text:p>27.59</text:p>
          </table:table-cell>
          <table:table-cell office:value-type="float" office:value="82.841851192246054" table:style-name="ce29">
            <text:p>82.84</text:p>
          </table:table-cell>
          <table:table-cell office:value-type="float" office:value="25.525748678251432" table:style-name="ce29">
            <text:p>25.53</text:p>
          </table:table-cell>
          <table:table-cell office:value-type="float" office:value="0.84839456276039849" table:style-name="ce29">
            <text:p>0.85</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Taxi or minicab</text:p>
          </table:table-cell>
          <table:table-cell office:value-type="float" office:value="56.673910000875587" table:style-name="ce29">
            <text:p>56.67</text:p>
          </table:table-cell>
          <table:table-cell office:value-type="float" office:value="12.188051984069901" table:style-name="ce29">
            <text:p>12.19</text:p>
          </table:table-cell>
          <table:table-cell office:value-type="float" office:value="32.785328112098583" table:style-name="ce29">
            <text:p>32.79</text:p>
          </table:table-cell>
          <table:table-cell office:value-type="float" office:value="80.562491889652591" table:style-name="ce29">
            <text:p>80.56</text:p>
          </table:table-cell>
          <table:table-cell office:value-type="float" office:value="21.505578111483047" table:style-name="ce29">
            <text:p>21.51</text:p>
          </table:table-cell>
          <table:table-cell office:value-type="float" office:value="0.96318116044206903" table:style-name="ce29">
            <text:p>0.96</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Other public transport [note 5]</text:p>
          </table:table-cell>
          <table:table-cell office:value-type="float" office:value="25.231022963919251" table:style-name="ce29">
            <text:p>25.23</text:p>
          </table:table-cell>
          <table:table-cell office:value-type="float" office:value="14.12809785265776" table:style-name="ce29">
            <text:p>14.13</text:p>
          </table:table-cell>
          <table:table-cell office:value-type="float" office:value="0" table:style-name="ce29">
            <text:p>0.00</text:p>
          </table:table-cell>
          <table:table-cell office:value-type="float" office:value="52.922094755128462" table:style-name="ce29">
            <text:p>52.92</text:p>
          </table:table-cell>
          <table:table-cell office:value-type="float" office:value="55.994946668873304" table:style-name="ce29">
            <text:p>55.99</text:p>
          </table:table-cell>
          <table:table-cell office:value-type="float" office:value="0.87982283775995906" table:style-name="ce29">
            <text:p>0.88</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Other public transport [note 5]</text:p>
          </table:table-cell>
          <table:table-cell office:value-type="float" office:value="28.992292295870691" table:style-name="ce29">
            <text:p>28.99</text:p>
          </table:table-cell>
          <table:table-cell office:value-type="float" office:value="18.23584206477566" table:style-name="ce29">
            <text:p>18.24</text:p>
          </table:table-cell>
          <table:table-cell office:value-type="float" office:value="0" table:style-name="ce29">
            <text:p>0.00</text:p>
          </table:table-cell>
          <table:table-cell office:value-type="float" office:value="64.734542742830996" table:style-name="ce29">
            <text:p>64.73</text:p>
          </table:table-cell>
          <table:table-cell office:value-type="float" office:value="62.89893147694621" table:style-name="ce29">
            <text:p>62.90</text:p>
          </table:table-cell>
          <table:table-cell office:value-type="float" office:value="0.98029659555876969" table:style-name="ce29">
            <text:p>0.98</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Other public transport [note 5]</text:p>
          </table:table-cell>
          <table:table-cell office:value-type="float" office:value="27.160827912906619" table:style-name="ce29">
            <text:p>27.16</text:p>
          </table:table-cell>
          <table:table-cell office:value-type="float" office:value="11.621266424350591" table:style-name="ce29">
            <text:p>11.62</text:p>
          </table:table-cell>
          <table:table-cell office:value-type="float" office:value="4.3831457211794644" table:style-name="ce29">
            <text:p>4.38</text:p>
          </table:table-cell>
          <table:table-cell office:value-type="float" office:value="49.938510104633778" table:style-name="ce29">
            <text:p>49.94</text:p>
          </table:table-cell>
          <table:table-cell office:value-type="float" office:value="42.786863720116031" table:style-name="ce29">
            <text:p>42.79</text:p>
          </table:table-cell>
          <table:table-cell office:value-type="float" office:value="0.94198879239967481" table:style-name="ce29">
            <text:p>0.94</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Male</text:p>
          </table:table-cell>
          <table:table-cell office:value-type="string" table:style-name="ce28">
            <text:p>All modes</text:p>
          </table:table-cell>
          <table:table-cell office:value-type="float" office:value="7233.3934583859054" table:style-name="ce29">
            <text:p>7,233.39</text:p>
          </table:table-cell>
          <table:table-cell office:value-type="float" office:value="210.06552355894169" table:style-name="ce29">
            <text:p>210.07</text:p>
          </table:table-cell>
          <table:table-cell office:value-type="float" office:value="6821.6650322103796" table:style-name="ce29">
            <text:p>6,821.67</text:p>
          </table:table-cell>
          <table:table-cell office:value-type="float" office:value="7645.1218845614312" table:style-name="ce29">
            <text:p>7,645.12</text:p>
          </table:table-cell>
          <table:table-cell office:value-type="float" office:value="2.9041075225267328" table:style-name="ce29">
            <text:p>2.90</text:p>
          </table:table-cell>
          <table:table-cell office:value-type="float" office:value="0.92769708629748626" table:style-name="ce29">
            <text:p>0.93</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Female</text:p>
          </table:table-cell>
          <table:table-cell office:value-type="string" table:style-name="ce28">
            <text:p>All modes</text:p>
          </table:table-cell>
          <table:table-cell office:value-type="float" office:value="6221.0621898464806" table:style-name="ce29">
            <text:p>6,221.06</text:p>
          </table:table-cell>
          <table:table-cell office:value-type="float" office:value="180.18958551382531" table:style-name="ce29">
            <text:p>180.19</text:p>
          </table:table-cell>
          <table:table-cell office:value-type="float" office:value="5867.890602239383" table:style-name="ce29">
            <text:p>5,867.89</text:p>
          </table:table-cell>
          <table:table-cell office:value-type="float" office:value="6574.2337774535781" table:style-name="ce29">
            <text:p>6,574.23</text:p>
          </table:table-cell>
          <table:table-cell office:value-type="float" office:value="2.8964440478977416" table:style-name="ce29">
            <text:p>2.90</text:p>
          </table:table-cell>
          <table:table-cell office:value-type="float" office:value="0.92533779031291841" table:style-name="ce29">
            <text:p>0.93</text:p>
          </table:table-cell>
          <table:table-cell table:number-columns-repeated="16374"/>
        </table:table-row>
        <table:table-row table:style-name="ro12">
          <table:table-cell office:value-type="float" office:value="2025" table:style-name="ce27">
            <text:p>2025</text:p>
          </table:table-cell>
          <table:table-cell office:value-type="string" table:style-name="ce28">
            <text:p>60 to 69</text:p>
          </table:table-cell>
          <table:table-cell office:value-type="string" table:style-name="ce28">
            <text:p>All people</text:p>
          </table:table-cell>
          <table:table-cell office:value-type="string" table:style-name="ce28">
            <text:p>All modes</text:p>
          </table:table-cell>
          <table:table-cell office:value-type="float" office:value="6713.9938303277704" table:style-name="ce29">
            <text:p>6,713.99</text:p>
          </table:table-cell>
          <table:table-cell office:value-type="float" office:value="153.0305383844094" table:style-name="ce29">
            <text:p>153.03</text:p>
          </table:table-cell>
          <table:table-cell office:value-type="float" office:value="6414.0539750943281" table:style-name="ce29">
            <text:p>6,414.05</text:p>
          </table:table-cell>
          <table:table-cell office:value-type="float" office:value="7013.9336855612128" table:style-name="ce29">
            <text:p>7,013.93</text:p>
          </table:table-cell>
          <table:table-cell office:value-type="float" office:value="2.2792773161803543" table:style-name="ce29">
            <text:p>2.28</text:p>
          </table:table-cell>
          <table:table-cell office:value-type="float" office:value="1.0266955086377909"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Walk [note 2]</text:p>
          </table:table-cell>
          <table:table-cell office:value-type="float" office:value="193.6660881086932" table:style-name="ce29">
            <text:p>193.67</text:p>
          </table:table-cell>
          <table:table-cell office:value-type="float" office:value="7.3391144110264799" table:style-name="ce29">
            <text:p>7.34</text:p>
          </table:table-cell>
          <table:table-cell office:value-type="float" office:value="179.2814238630813" table:style-name="ce29">
            <text:p>179.28</text:p>
          </table:table-cell>
          <table:table-cell office:value-type="float" office:value="208.0507523543051" table:style-name="ce29">
            <text:p>208.05</text:p>
          </table:table-cell>
          <table:table-cell office:value-type="float" office:value="3.7895712577761538" table:style-name="ce29">
            <text:p>3.79</text:p>
          </table:table-cell>
          <table:table-cell office:value-type="float" office:value="0.75979897516025907" table:style-name="ce29">
            <text:p>0.76</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Walk [note 2]</text:p>
          </table:table-cell>
          <table:table-cell office:value-type="float" office:value="164.40710252836681" table:style-name="ce29">
            <text:p>164.41</text:p>
          </table:table-cell>
          <table:table-cell office:value-type="float" office:value="7.5482813081672298" table:style-name="ce29">
            <text:p>7.55</text:p>
          </table:table-cell>
          <table:table-cell office:value-type="float" office:value="149.61247116435899" table:style-name="ce29">
            <text:p>149.61</text:p>
          </table:table-cell>
          <table:table-cell office:value-type="float" office:value="179.20173389237459" table:style-name="ce29">
            <text:p>179.20</text:p>
          </table:table-cell>
          <table:table-cell office:value-type="float" office:value="4.5912136349856594" table:style-name="ce29">
            <text:p>4.59</text:p>
          </table:table-cell>
          <table:table-cell office:value-type="float" office:value="0.93786444392432933" table:style-name="ce29">
            <text:p>0.94</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Walk [note 2]</text:p>
          </table:table-cell>
          <table:table-cell office:value-type="float" office:value="177.73392535591449" table:style-name="ce29">
            <text:p>177.73</text:p>
          </table:table-cell>
          <table:table-cell office:value-type="float" office:value="5.8141327821932576" table:style-name="ce29">
            <text:p>5.81</text:p>
          </table:table-cell>
          <table:table-cell office:value-type="float" office:value="166.3382251028157" table:style-name="ce29">
            <text:p>166.34</text:p>
          </table:table-cell>
          <table:table-cell office:value-type="float" office:value="189.12962560901329" table:style-name="ce29">
            <text:p>189.13</text:p>
          </table:table-cell>
          <table:table-cell office:value-type="float" office:value="3.2712566104362919" table:style-name="ce29">
            <text:p>3.27</text:p>
          </table:table-cell>
          <table:table-cell office:value-type="float" office:value="0.93588760798895843" table:style-name="ce29">
            <text:p>0.94</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Walks of a mile or more</text:p>
          </table:table-cell>
          <table:table-cell office:value-type="float" office:value="116.06061447598751" table:style-name="ce29">
            <text:p>116.06</text:p>
          </table:table-cell>
          <table:table-cell office:value-type="float" office:value="5.8904397793032137" table:style-name="ce29">
            <text:p>5.89</text:p>
          </table:table-cell>
          <table:table-cell office:value-type="float" office:value="104.51535250855321" table:style-name="ce29">
            <text:p>104.52</text:p>
          </table:table-cell>
          <table:table-cell office:value-type="float" office:value="127.60587644342181" table:style-name="ce29">
            <text:p>127.61</text:p>
          </table:table-cell>
          <table:table-cell office:value-type="float" office:value="5.0753132799602083" table:style-name="ce29">
            <text:p>5.08</text:p>
          </table:table-cell>
          <table:table-cell office:value-type="float" office:value="0.74095657482200461" table:style-name="ce29">
            <text:p>0.74</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Walks of a mile or more</text:p>
          </table:table-cell>
          <table:table-cell office:value-type="float" office:value="86.713932302714539" table:style-name="ce29">
            <text:p>86.71</text:p>
          </table:table-cell>
          <table:table-cell office:value-type="float" office:value="5.3868204704710116" table:style-name="ce29">
            <text:p>5.39</text:p>
          </table:table-cell>
          <table:table-cell office:value-type="float" office:value="76.155764180591362" table:style-name="ce29">
            <text:p>76.16</text:p>
          </table:table-cell>
          <table:table-cell office:value-type="float" office:value="97.272100424837717" table:style-name="ce29">
            <text:p>97.27</text:p>
          </table:table-cell>
          <table:table-cell office:value-type="float" office:value="6.2121741309872291" table:style-name="ce29">
            <text:p>6.21</text:p>
          </table:table-cell>
          <table:table-cell office:value-type="float" office:value="0.92320642025469102" table:style-name="ce29">
            <text:p>0.92</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Walks of a mile or more</text:p>
          </table:table-cell>
          <table:table-cell office:value-type="float" office:value="100.0996594747136" table:style-name="ce29">
            <text:p>100.10</text:p>
          </table:table-cell>
          <table:table-cell office:value-type="float" office:value="4.3430433603338789" table:style-name="ce29">
            <text:p>4.34</text:p>
          </table:table-cell>
          <table:table-cell office:value-type="float" office:value="91.587294488459193" table:style-name="ce29">
            <text:p>91.59</text:p>
          </table:table-cell>
          <table:table-cell office:value-type="float" office:value="108.612024460968" table:style-name="ce29">
            <text:p>108.61</text:p>
          </table:table-cell>
          <table:table-cell office:value-type="float" office:value="4.3387194153552393" table:style-name="ce29">
            <text:p>4.34</text:p>
          </table:table-cell>
          <table:table-cell office:value-type="float" office:value="0.90076869066640486" table:style-name="ce29">
            <text:p>0.90</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Pedal cycle [note 3]</text:p>
          </table:table-cell>
          <table:table-cell office:value-type="float" office:value="41.562058289820229" table:style-name="ce29">
            <text:p>41.56</text:p>
          </table:table-cell>
          <table:table-cell office:value-type="float" office:value="7.4488821096603104" table:style-name="ce29">
            <text:p>7.45</text:p>
          </table:table-cell>
          <table:table-cell office:value-type="float" office:value="26.962249354886019" table:style-name="ce29">
            <text:p>26.96</text:p>
          </table:table-cell>
          <table:table-cell office:value-type="float" office:value="56.161867224754431" table:style-name="ce29">
            <text:p>56.16</text:p>
          </table:table-cell>
          <table:table-cell office:value-type="float" office:value="17.922312840518686" table:style-name="ce29">
            <text:p>17.92</text:p>
          </table:table-cell>
          <table:table-cell office:value-type="float" office:value="0.81146149963459646" table:style-name="ce29">
            <text:p>0.81</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Pedal cycle [note 3]</text:p>
          </table:table-cell>
          <table:table-cell office:value-type="float" office:value="8.1348206892455561" table:style-name="ce29">
            <text:p>8.13</text:p>
          </table:table-cell>
          <table:table-cell office:value-type="float" office:value="3.6543159702725441" table:style-name="ce29">
            <text:p>3.65</text:p>
          </table:table-cell>
          <table:table-cell office:value-type="float" office:value="0.9723613875113708" table:style-name="ce29">
            <text:p>0.97</text:p>
          </table:table-cell>
          <table:table-cell office:value-type="float" office:value="15.297279990979741" table:style-name="ce29">
            <text:p>15.30</text:p>
          </table:table-cell>
          <table:table-cell office:value-type="float" office:value="44.92189944768721" table:style-name="ce29">
            <text:p>44.92</text:p>
          </table:table-cell>
          <table:table-cell office:value-type="float" office:value="0.83421436960961737" table:style-name="ce29">
            <text:p>0.83</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Pedal cycle [note 3]</text:p>
          </table:table-cell>
          <table:table-cell office:value-type="float" office:value="23.32832184915069" table:style-name="ce29">
            <text:p>23.33</text:p>
          </table:table-cell>
          <table:table-cell office:value-type="float" office:value="4.6139027501451784" table:style-name="ce29">
            <text:p>4.61</text:p>
          </table:table-cell>
          <table:table-cell office:value-type="float" office:value="14.285072458866139" table:style-name="ce29">
            <text:p>14.29</text:p>
          </table:table-cell>
          <table:table-cell office:value-type="float" office:value="32.371571239435227" table:style-name="ce29">
            <text:p>32.37</text:p>
          </table:table-cell>
          <table:table-cell office:value-type="float" office:value="19.77811683146491" table:style-name="ce29">
            <text:p>19.78</text:p>
          </table:table-cell>
          <table:table-cell office:value-type="float" office:value="0.95768381367779598" table:style-name="ce29">
            <text:p>0.96</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Car or van driver</text:p>
          </table:table-cell>
          <table:table-cell office:value-type="float" office:value="3315.1719813182908" table:style-name="ce29">
            <text:p>3,315.17</text:p>
          </table:table-cell>
          <table:table-cell office:value-type="float" office:value="110.65541944590871" table:style-name="ce29">
            <text:p>110.66</text:p>
          </table:table-cell>
          <table:table-cell office:value-type="float" office:value="3098.2873592043102" table:style-name="ce29">
            <text:p>3,098.29</text:p>
          </table:table-cell>
          <table:table-cell office:value-type="float" office:value="3532.0566034322719" table:style-name="ce29">
            <text:p>3,532.06</text:p>
          </table:table-cell>
          <table:table-cell office:value-type="float" office:value="3.3378485360480803" table:style-name="ce29">
            <text:p>3.34</text:p>
          </table:table-cell>
          <table:table-cell office:value-type="float" office:value="0.79521858546817759" table:style-name="ce29">
            <text:p>0.80</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Car or van driver</text:p>
          </table:table-cell>
          <table:table-cell office:value-type="float" office:value="1327.110279863834" table:style-name="ce29">
            <text:p>1,327.11</text:p>
          </table:table-cell>
          <table:table-cell office:value-type="float" office:value="60.233709550675421" table:style-name="ce29">
            <text:p>60.23</text:p>
          </table:table-cell>
          <table:table-cell office:value-type="float" office:value="1209.05220914451" table:style-name="ce29">
            <text:p>1,209.05</text:p>
          </table:table-cell>
          <table:table-cell office:value-type="float" office:value="1445.1683505831579" table:style-name="ce29">
            <text:p>1,445.17</text:p>
          </table:table-cell>
          <table:table-cell office:value-type="float" office:value="4.5387117004967825" table:style-name="ce29">
            <text:p>4.54</text:p>
          </table:table-cell>
          <table:table-cell office:value-type="float" office:value="0.88435506813261455" table:style-name="ce29">
            <text:p>0.88</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Car or van driver</text:p>
          </table:table-cell>
          <table:table-cell office:value-type="float" office:value="2230.865456457112" table:style-name="ce29">
            <text:p>2,230.87</text:p>
          </table:table-cell>
          <table:table-cell office:value-type="float" office:value="64.189127173087343" table:style-name="ce29">
            <text:p>64.19</text:p>
          </table:table-cell>
          <table:table-cell office:value-type="float" office:value="2105.0547671978602" table:style-name="ce29">
            <text:p>2,105.05</text:p>
          </table:table-cell>
          <table:table-cell office:value-type="float" office:value="2356.676145716363" table:style-name="ce29">
            <text:p>2,356.68</text:p>
          </table:table-cell>
          <table:table-cell office:value-type="float" office:value="2.8773195168402288" table:style-name="ce29">
            <text:p>2.88</text:p>
          </table:table-cell>
          <table:table-cell office:value-type="float" office:value="0.84951709020017341" table:style-name="ce29">
            <text:p>0.85</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Car or van passenger</text:p>
          </table:table-cell>
          <table:table-cell office:value-type="float" office:value="645.44230273371704" table:style-name="ce29">
            <text:p>645.44</text:p>
          </table:table-cell>
          <table:table-cell office:value-type="float" office:value="45.459230166383712" table:style-name="ce29">
            <text:p>45.46</text:p>
          </table:table-cell>
          <table:table-cell office:value-type="float" office:value="556.34221160760501" table:style-name="ce29">
            <text:p>556.34</text:p>
          </table:table-cell>
          <table:table-cell office:value-type="float" office:value="734.54239385982908" table:style-name="ce29">
            <text:p>734.54</text:p>
          </table:table-cell>
          <table:table-cell office:value-type="float" office:value="7.043112912470245" table:style-name="ce29">
            <text:p>7.04</text:p>
          </table:table-cell>
          <table:table-cell office:value-type="float" office:value="0.7744603738562148" table:style-name="ce29">
            <text:p>0.77</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Car or van passenger</text:p>
          </table:table-cell>
          <table:table-cell office:value-type="float" office:value="1596.274174662617" table:style-name="ce29">
            <text:p>1,596.27</text:p>
          </table:table-cell>
          <table:table-cell office:value-type="float" office:value="68.031080724673501" table:style-name="ce29">
            <text:p>68.03</text:p>
          </table:table-cell>
          <table:table-cell office:value-type="float" office:value="1462.933256442258" table:style-name="ce29">
            <text:p>1,462.93</text:p>
          </table:table-cell>
          <table:table-cell office:value-type="float" office:value="1729.615092882977" table:style-name="ce29">
            <text:p>1,729.62</text:p>
          </table:table-cell>
          <table:table-cell office:value-type="float" office:value="4.261866902598503" table:style-name="ce29">
            <text:p>4.26</text:p>
          </table:table-cell>
          <table:table-cell office:value-type="float" office:value="0.79646088334371956" table:style-name="ce29">
            <text:p>0.80</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Car or van passenger</text:p>
          </table:table-cell>
          <table:table-cell office:value-type="float" office:value="1163.6498431903531" table:style-name="ce29">
            <text:p>1,163.65</text:p>
          </table:table-cell>
          <table:table-cell office:value-type="float" office:value="42.543436119461987" table:style-name="ce29">
            <text:p>42.54</text:p>
          </table:table-cell>
          <table:table-cell office:value-type="float" office:value="1080.264708396207" table:style-name="ce29">
            <text:p>1,080.26</text:p>
          </table:table-cell>
          <table:table-cell office:value-type="float" office:value="1247.034977984498" table:style-name="ce29">
            <text:p>1,247.03</text:p>
          </table:table-cell>
          <table:table-cell office:value-type="float" office:value="3.6560341900465163" table:style-name="ce29">
            <text:p>3.66</text:p>
          </table:table-cell>
          <table:table-cell office:value-type="float" office:value="0.78288315342395809" table:style-name="ce29">
            <text:p>0.78</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Motorcycle</text:p>
          </table:table-cell>
          <table:table-cell office:value-type="float" office:value="15.850430431178751" table:style-name="ce29">
            <text:p>15.85</text:p>
          </table:table-cell>
          <table:table-cell office:value-type="float" office:value="5.6804397388638161" table:style-name="ce29">
            <text:p>5.68</text:p>
          </table:table-cell>
          <table:table-cell office:value-type="float" office:value="4.7167685430056707" table:style-name="ce29">
            <text:p>4.72</text:p>
          </table:table-cell>
          <table:table-cell office:value-type="float" office:value="26.984092319351831" table:style-name="ce29">
            <text:p>26.98</text:p>
          </table:table-cell>
          <table:table-cell office:value-type="float" office:value="35.837763293103066" table:style-name="ce29">
            <text:p>35.84</text:p>
          </table:table-cell>
          <table:table-cell office:value-type="float" office:value="0.80855580616220368" table:style-name="ce29">
            <text:p>0.81</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Motorcycle</text:p>
          </table:table-cell>
          <table:table-cell office:value-type="float" office:value="0.42955737733497568" table:style-name="ce29">
            <text:p>[low]</text:p>
          </table:table-cell>
          <table:table-cell office:value-type="float" office:value="0.43151901435360052" table:style-name="ce29">
            <text:p>[low]</text:p>
          </table:table-cell>
          <table:table-cell office:value-type="float" office:value="0" table:style-name="ce29">
            <text:p>0.00</text:p>
          </table:table-cell>
          <table:table-cell office:value-type="float" office:value="1.275334645468033" table:style-name="ce29">
            <text:p>1.28</text:p>
          </table:table-cell>
          <table:table-cell office:value-type="float" office:value="100.45666472562876" table:style-name="ce29">
            <text:p>100.46</text:p>
          </table:table-cell>
          <table:table-cell office:value-type="float" office:value="0.75999058679667997" table:style-name="ce29">
            <text:p>0.76</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Motorcycle</text:p>
          </table:table-cell>
          <table:table-cell office:value-type="float" office:value="7.4395376077714834" table:style-name="ce29">
            <text:p>7.44</text:p>
          </table:table-cell>
          <table:table-cell office:value-type="float" office:value="2.6110578726941882" table:style-name="ce29">
            <text:p>2.61</text:p>
          </table:table-cell>
          <table:table-cell office:value-type="float" office:value="2.3218641772908741" table:style-name="ce29">
            <text:p>2.32</text:p>
          </table:table-cell>
          <table:table-cell office:value-type="float" office:value="12.55721103825209" table:style-name="ce29">
            <text:p>12.56</text:p>
          </table:table-cell>
          <table:table-cell office:value-type="float" office:value="35.09704514386253" table:style-name="ce29">
            <text:p>35.10</text:p>
          </table:table-cell>
          <table:table-cell office:value-type="float" office:value="0.81289204062325404" table:style-name="ce29">
            <text:p>0.81</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Other private transport [note 4]</text:p>
          </table:table-cell>
          <table:table-cell office:value-type="float" office:value="78.696199842288138" table:style-name="ce29">
            <text:p>78.70</text:p>
          </table:table-cell>
          <table:table-cell office:value-type="float" office:value="22.716632183787791" table:style-name="ce29">
            <text:p>22.72</text:p>
          </table:table-cell>
          <table:table-cell office:value-type="float" office:value="34.17160076206406" table:style-name="ce29">
            <text:p>34.17</text:p>
          </table:table-cell>
          <table:table-cell office:value-type="float" office:value="123.2207989225122" table:style-name="ce29">
            <text:p>123.22</text:p>
          </table:table-cell>
          <table:table-cell office:value-type="float" office:value="28.866237797140489" table:style-name="ce29">
            <text:p>28.87</text:p>
          </table:table-cell>
          <table:table-cell office:value-type="float" office:value="0.76702747760031553" table:style-name="ce29">
            <text:p>0.77</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Other private transport [note 4]</text:p>
          </table:table-cell>
          <table:table-cell office:value-type="float" office:value="113.32735499149361" table:style-name="ce29">
            <text:p>113.33</text:p>
          </table:table-cell>
          <table:table-cell office:value-type="float" office:value="27.429888856253129" table:style-name="ce29">
            <text:p>27.43</text:p>
          </table:table-cell>
          <table:table-cell office:value-type="float" office:value="59.564772833237477" table:style-name="ce29">
            <text:p>59.56</text:p>
          </table:table-cell>
          <table:table-cell office:value-type="float" office:value="167.08993714974969" table:style-name="ce29">
            <text:p>167.09</text:p>
          </table:table-cell>
          <table:table-cell office:value-type="float" office:value="24.204119877598863" table:style-name="ce29">
            <text:p>24.20</text:p>
          </table:table-cell>
          <table:table-cell office:value-type="float" office:value="0.82543324738329393" table:style-name="ce29">
            <text:p>0.83</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Other private transport [note 4]</text:p>
          </table:table-cell>
          <table:table-cell office:value-type="float" office:value="97.556807381511945" table:style-name="ce29">
            <text:p>97.56</text:p>
          </table:table-cell>
          <table:table-cell office:value-type="float" office:value="21.5851437609508" table:style-name="ce29">
            <text:p>21.59</text:p>
          </table:table-cell>
          <table:table-cell office:value-type="float" office:value="55.249925610048379" table:style-name="ce29">
            <text:p>55.25</text:p>
          </table:table-cell>
          <table:table-cell office:value-type="float" office:value="139.8636891529755" table:style-name="ce29">
            <text:p>139.86</text:p>
          </table:table-cell>
          <table:table-cell office:value-type="float" office:value="22.125717661647684" table:style-name="ce29">
            <text:p>22.13</text:p>
          </table:table-cell>
          <table:table-cell office:value-type="float" office:value="0.95635209678305322" table:style-name="ce29">
            <text:p>0.96</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Bus in London</text:p>
          </table:table-cell>
          <table:table-cell office:value-type="float" office:value="35.677796812510501" table:style-name="ce29">
            <text:p>35.68</text:p>
          </table:table-cell>
          <table:table-cell office:value-type="float" office:value="8.742740471314745" table:style-name="ce29">
            <text:p>8.74</text:p>
          </table:table-cell>
          <table:table-cell office:value-type="float" office:value="18.5420254887336" table:style-name="ce29">
            <text:p>18.54</text:p>
          </table:table-cell>
          <table:table-cell office:value-type="float" office:value="52.813568136287401" table:style-name="ce29">
            <text:p>52.81</text:p>
          </table:table-cell>
          <table:table-cell office:value-type="float" office:value="24.504709517962954" table:style-name="ce29">
            <text:p>24.50</text:p>
          </table:table-cell>
          <table:table-cell office:value-type="float" office:value="0.98686153308609847" table:style-name="ce29">
            <text:p>0.99</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Bus in London</text:p>
          </table:table-cell>
          <table:table-cell office:value-type="float" office:value="50.987646670227271" table:style-name="ce29">
            <text:p>50.99</text:p>
          </table:table-cell>
          <table:table-cell office:value-type="float" office:value="7.3318353870504733" table:style-name="ce29">
            <text:p>7.33</text:p>
          </table:table-cell>
          <table:table-cell office:value-type="float" office:value="36.617249311608347" table:style-name="ce29">
            <text:p>36.62</text:p>
          </table:table-cell>
          <table:table-cell office:value-type="float" office:value="65.358044028846194" table:style-name="ce29">
            <text:p>65.36</text:p>
          </table:table-cell>
          <table:table-cell office:value-type="float" office:value="14.379630882889291" table:style-name="ce29">
            <text:p>14.38</text:p>
          </table:table-cell>
          <table:table-cell office:value-type="float" office:value="0.97986661101734196" table:style-name="ce29">
            <text:p>0.98</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Bus in London</text:p>
          </table:table-cell>
          <table:table-cell office:value-type="float" office:value="44.066358053889118" table:style-name="ce29">
            <text:p>44.07</text:p>
          </table:table-cell>
          <table:table-cell office:value-type="float" office:value="5.8551543062584406" table:style-name="ce29">
            <text:p>5.86</text:p>
          </table:table-cell>
          <table:table-cell office:value-type="float" office:value="32.590255613622567" table:style-name="ce29">
            <text:p>32.59</text:p>
          </table:table-cell>
          <table:table-cell office:value-type="float" office:value="55.542460494155662" table:style-name="ce29">
            <text:p>55.54</text:p>
          </table:table-cell>
          <table:table-cell office:value-type="float" office:value="13.287130057578445" table:style-name="ce29">
            <text:p>13.29</text:p>
          </table:table-cell>
          <table:table-cell office:value-type="float" office:value="1.0248918749988409" table:style-name="ce29">
            <text:p>1.02</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Other local bus</text:p>
          </table:table-cell>
          <table:table-cell office:value-type="float" office:value="170.27475893990481" table:style-name="ce29">
            <text:p>170.27</text:p>
          </table:table-cell>
          <table:table-cell office:value-type="float" office:value="17.69394387362167" table:style-name="ce29">
            <text:p>17.69</text:p>
          </table:table-cell>
          <table:table-cell office:value-type="float" office:value="135.5946289476064" table:style-name="ce29">
            <text:p>135.59</text:p>
          </table:table-cell>
          <table:table-cell office:value-type="float" office:value="204.95488893220329" table:style-name="ce29">
            <text:p>204.95</text:p>
          </table:table-cell>
          <table:table-cell office:value-type="float" office:value="10.391407384030657" table:style-name="ce29">
            <text:p>10.39</text:p>
          </table:table-cell>
          <table:table-cell office:value-type="float" office:value="0.85383903868494648" table:style-name="ce29">
            <text:p>0.85</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Other local bus</text:p>
          </table:table-cell>
          <table:table-cell office:value-type="float" office:value="186.70776831835599" table:style-name="ce29">
            <text:p>186.71</text:p>
          </table:table-cell>
          <table:table-cell office:value-type="float" office:value="15.24364551908079" table:style-name="ce29">
            <text:p>15.24</text:p>
          </table:table-cell>
          <table:table-cell office:value-type="float" office:value="156.83022310095771" table:style-name="ce29">
            <text:p>156.83</text:p>
          </table:table-cell>
          <table:table-cell office:value-type="float" office:value="216.58531353575441" table:style-name="ce29">
            <text:p>216.59</text:p>
          </table:table-cell>
          <table:table-cell office:value-type="float" office:value="8.1644409637465127" table:style-name="ce29">
            <text:p>8.16</text:p>
          </table:table-cell>
          <table:table-cell office:value-type="float" office:value="0.89468149175591483" table:style-name="ce29">
            <text:p>0.89</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Other local bus</text:p>
          </table:table-cell>
          <table:table-cell office:value-type="float" office:value="179.19182853628811" table:style-name="ce29">
            <text:p>179.19</text:p>
          </table:table-cell>
          <table:table-cell office:value-type="float" office:value="12.351875612627181" table:style-name="ce29">
            <text:p>12.35</text:p>
          </table:table-cell>
          <table:table-cell office:value-type="float" office:value="154.98215233553881" table:style-name="ce29">
            <text:p>154.98</text:p>
          </table:table-cell>
          <table:table-cell office:value-type="float" office:value="203.4015047370373" table:style-name="ce29">
            <text:p>203.40</text:p>
          </table:table-cell>
          <table:table-cell office:value-type="float" office:value="6.8931020535491685" table:style-name="ce29">
            <text:p>6.89</text:p>
          </table:table-cell>
          <table:table-cell office:value-type="float" office:value="0.93355800545275236" table:style-name="ce29">
            <text:p>0.93</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Non-local bus</text:p>
          </table:table-cell>
          <table:table-cell office:value-type="float" office:value="28.35007457213047" table:style-name="ce29">
            <text:p>28.35</text:p>
          </table:table-cell>
          <table:table-cell office:value-type="float" office:value="14.634794546601521" table:style-name="ce29">
            <text:p>14.63</text:p>
          </table:table-cell>
          <table:table-cell office:value-type="float" office:value="0" table:style-name="ce29">
            <text:p>0.00</text:p>
          </table:table-cell>
          <table:table-cell office:value-type="float" office:value="57.034271883469458" table:style-name="ce29">
            <text:p>57.03</text:p>
          </table:table-cell>
          <table:table-cell office:value-type="float" office:value="51.621714466276046" table:style-name="ce29">
            <text:p>51.62</text:p>
          </table:table-cell>
          <table:table-cell office:value-type="float" office:value="0.80336942195997185" table:style-name="ce29">
            <text:p>0.80</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Non-local bus</text:p>
          </table:table-cell>
          <table:table-cell office:value-type="float" office:value="28.309215646026299" table:style-name="ce29">
            <text:p>28.31</text:p>
          </table:table-cell>
          <table:table-cell office:value-type="float" office:value="13.9799265496095" table:style-name="ce29">
            <text:p>13.98</text:p>
          </table:table-cell>
          <table:table-cell office:value-type="float" office:value="0.90855960879168407" table:style-name="ce29">
            <text:p>0.91</text:p>
          </table:table-cell>
          <table:table-cell office:value-type="float" office:value="55.709871683260907" table:style-name="ce29">
            <text:p>55.71</text:p>
          </table:table-cell>
          <table:table-cell office:value-type="float" office:value="49.382952620136727" table:style-name="ce29">
            <text:p>49.38</text:p>
          </table:table-cell>
          <table:table-cell office:value-type="float" office:value="0.78690717386995346" table:style-name="ce29">
            <text:p>0.79</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Non-local bus</text:p>
          </table:table-cell>
          <table:table-cell office:value-type="float" office:value="28.32085224240701" table:style-name="ce29">
            <text:p>28.32</text:p>
          </table:table-cell>
          <table:table-cell office:value-type="float" office:value="10.470721825434261" table:style-name="ce29">
            <text:p>10.47</text:p>
          </table:table-cell>
          <table:table-cell office:value-type="float" office:value="7.7982374645558608" table:style-name="ce29">
            <text:p>7.80</text:p>
          </table:table-cell>
          <table:table-cell office:value-type="float" office:value="48.843467020258153" table:style-name="ce29">
            <text:p>48.84</text:p>
          </table:table-cell>
          <table:table-cell office:value-type="float" office:value="36.971775198754912" table:style-name="ce29">
            <text:p>36.97</text:p>
          </table:table-cell>
          <table:table-cell office:value-type="float" office:value="0.821696155206595" table:style-name="ce29">
            <text:p>0.82</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London Underground</text:p>
          </table:table-cell>
          <table:table-cell office:value-type="float" office:value="20.649289777853379" table:style-name="ce29">
            <text:p>20.65</text:p>
          </table:table-cell>
          <table:table-cell office:value-type="float" office:value="4.3065585338508754" table:style-name="ce29">
            <text:p>4.31</text:p>
          </table:table-cell>
          <table:table-cell office:value-type="float" office:value="12.20843505150566" table:style-name="ce29">
            <text:p>12.21</text:p>
          </table:table-cell>
          <table:table-cell office:value-type="float" office:value="29.090144504201088" table:style-name="ce29">
            <text:p>29.09</text:p>
          </table:table-cell>
          <table:table-cell office:value-type="float" office:value="20.85572230416231" table:style-name="ce29">
            <text:p>20.86</text:p>
          </table:table-cell>
          <table:table-cell office:value-type="float" office:value="0.84111110235017839" table:style-name="ce29">
            <text:p>0.84</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London Underground</text:p>
          </table:table-cell>
          <table:table-cell office:value-type="float" office:value="33.826377884606849" table:style-name="ce29">
            <text:p>33.83</text:p>
          </table:table-cell>
          <table:table-cell office:value-type="float" office:value="8.6949787592437993" table:style-name="ce29">
            <text:p>8.69</text:p>
          </table:table-cell>
          <table:table-cell office:value-type="float" office:value="16.784219516488999" table:style-name="ce29">
            <text:p>16.78</text:p>
          </table:table-cell>
          <table:table-cell office:value-type="float" office:value="50.868536252724702" table:style-name="ce29">
            <text:p>50.87</text:p>
          </table:table-cell>
          <table:table-cell office:value-type="float" office:value="25.704728980753703" table:style-name="ce29">
            <text:p>25.70</text:p>
          </table:table-cell>
          <table:table-cell office:value-type="float" office:value="1.1815316329098069" table:style-name="ce29">
            <text:p>1.18</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London Underground</text:p>
          </table:table-cell>
          <table:table-cell office:value-type="float" office:value="27.827992394891641" table:style-name="ce29">
            <text:p>27.83</text:p>
          </table:table-cell>
          <table:table-cell office:value-type="float" office:value="5.3640280564265712" table:style-name="ce29">
            <text:p>5.36</text:p>
          </table:table-cell>
          <table:table-cell office:value-type="float" office:value="17.314497404295562" table:style-name="ce29">
            <text:p>17.31</text:p>
          </table:table-cell>
          <table:table-cell office:value-type="float" office:value="38.341487385487717" table:style-name="ce29">
            <text:p>38.34</text:p>
          </table:table-cell>
          <table:table-cell office:value-type="float" office:value="19.275655894642409" table:style-name="ce29">
            <text:p>19.28</text:p>
          </table:table-cell>
          <table:table-cell office:value-type="float" office:value="1.157435809838417"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Surface Rail</text:p>
          </table:table-cell>
          <table:table-cell office:value-type="float" office:value="226.5786301970862" table:style-name="ce29">
            <text:p>226.58</text:p>
          </table:table-cell>
          <table:table-cell office:value-type="float" office:value="38.562297776121198" table:style-name="ce29">
            <text:p>38.56</text:p>
          </table:table-cell>
          <table:table-cell office:value-type="float" office:value="150.99652655588861" table:style-name="ce29">
            <text:p>151.00</text:p>
          </table:table-cell>
          <table:table-cell office:value-type="float" office:value="302.16073383828382" table:style-name="ce29">
            <text:p>302.16</text:p>
          </table:table-cell>
          <table:table-cell office:value-type="float" office:value="17.019388696356021" table:style-name="ce29">
            <text:p>17.02</text:p>
          </table:table-cell>
          <table:table-cell office:value-type="float" office:value="0.87931115056820819" table:style-name="ce29">
            <text:p>0.88</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Surface Rail</text:p>
          </table:table-cell>
          <table:table-cell office:value-type="float" office:value="168.87087138926549" table:style-name="ce29">
            <text:p>168.87</text:p>
          </table:table-cell>
          <table:table-cell office:value-type="float" office:value="28.102086189211199" table:style-name="ce29">
            <text:p>28.10</text:p>
          </table:table-cell>
          <table:table-cell office:value-type="float" office:value="113.7907824584115" table:style-name="ce29">
            <text:p>113.79</text:p>
          </table:table-cell>
          <table:table-cell office:value-type="float" office:value="223.95096032011941" table:style-name="ce29">
            <text:p>223.95</text:p>
          </table:table-cell>
          <table:table-cell office:value-type="float" office:value="16.641168460860769" table:style-name="ce29">
            <text:p>16.64</text:p>
          </table:table-cell>
          <table:table-cell office:value-type="float" office:value="0.84167453632464606" table:style-name="ce29">
            <text:p>0.84</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Surface Rail</text:p>
          </table:table-cell>
          <table:table-cell office:value-type="float" office:value="195.3315796912747" table:style-name="ce29">
            <text:p>195.33</text:p>
          </table:table-cell>
          <table:table-cell office:value-type="float" office:value="25.513646146868101" table:style-name="ce29">
            <text:p>25.51</text:p>
          </table:table-cell>
          <table:table-cell office:value-type="float" office:value="145.3248332434132" table:style-name="ce29">
            <text:p>145.32</text:p>
          </table:table-cell>
          <table:table-cell office:value-type="float" office:value="245.3383261391362" table:style-name="ce29">
            <text:p>245.34</text:p>
          </table:table-cell>
          <table:table-cell office:value-type="float" office:value="13.061710854534073" table:style-name="ce29">
            <text:p>13.06</text:p>
          </table:table-cell>
          <table:table-cell office:value-type="float" office:value="0.94505033769516189" table:style-name="ce29">
            <text:p>0.95</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Taxi or minicab</text:p>
          </table:table-cell>
          <table:table-cell office:value-type="float" office:value="40.646672278988163" table:style-name="ce29">
            <text:p>40.65</text:p>
          </table:table-cell>
          <table:table-cell office:value-type="float" office:value="7.8721219134467786" table:style-name="ce29">
            <text:p>7.87</text:p>
          </table:table-cell>
          <table:table-cell office:value-type="float" office:value="25.217313328632478" table:style-name="ce29">
            <text:p>25.22</text:p>
          </table:table-cell>
          <table:table-cell office:value-type="float" office:value="56.076031229343847" table:style-name="ce29">
            <text:p>56.08</text:p>
          </table:table-cell>
          <table:table-cell office:value-type="float" office:value="19.367199015492794" table:style-name="ce29">
            <text:p>19.37</text:p>
          </table:table-cell>
          <table:table-cell office:value-type="float" office:value="0.90815219802784952" table:style-name="ce29">
            <text:p>0.91</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Taxi or minicab</text:p>
          </table:table-cell>
          <table:table-cell office:value-type="float" office:value="41.198770290629227" table:style-name="ce29">
            <text:p>41.20</text:p>
          </table:table-cell>
          <table:table-cell office:value-type="float" office:value="5.8165896977103557" table:style-name="ce29">
            <text:p>5.82</text:p>
          </table:table-cell>
          <table:table-cell office:value-type="float" office:value="29.798254483116931" table:style-name="ce29">
            <text:p>29.80</text:p>
          </table:table-cell>
          <table:table-cell office:value-type="float" office:value="52.599286098141533" table:style-name="ce29">
            <text:p>52.60</text:p>
          </table:table-cell>
          <table:table-cell office:value-type="float" office:value="14.118357554553892" table:style-name="ce29">
            <text:p>14.12</text:p>
          </table:table-cell>
          <table:table-cell office:value-type="float" office:value="0.96217462445740531" table:style-name="ce29">
            <text:p>0.96</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Taxi or minicab</text:p>
          </table:table-cell>
          <table:table-cell office:value-type="float" office:value="40.937699412468078" table:style-name="ce29">
            <text:p>40.94</text:p>
          </table:table-cell>
          <table:table-cell office:value-type="float" office:value="5.5052094633585282" table:style-name="ce29">
            <text:p>5.51</text:p>
          </table:table-cell>
          <table:table-cell office:value-type="float" office:value="30.147488864285361" table:style-name="ce29">
            <text:p>30.15</text:p>
          </table:table-cell>
          <table:table-cell office:value-type="float" office:value="51.727909960650791" table:style-name="ce29">
            <text:p>51.73</text:p>
          </table:table-cell>
          <table:table-cell office:value-type="float" office:value="13.447774404445036" table:style-name="ce29">
            <text:p>13.45</text:p>
          </table:table-cell>
          <table:table-cell office:value-type="float" office:value="1.071670165684286" table:style-name="ce29">
            <text:p>1.07</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Other public transport [note 5]</text:p>
          </table:table-cell>
          <table:table-cell office:value-type="float" office:value="11.567291129452441" table:style-name="ce29">
            <text:p>11.57</text:p>
          </table:table-cell>
          <table:table-cell office:value-type="float" office:value="3.4671841711744031" table:style-name="ce29">
            <text:p>3.47</text:p>
          </table:table-cell>
          <table:table-cell office:value-type="float" office:value="4.7716101539506131" table:style-name="ce29">
            <text:p>4.77</text:p>
          </table:table-cell>
          <table:table-cell office:value-type="float" office:value="18.36297210495427" table:style-name="ce29">
            <text:p>18.36</text:p>
          </table:table-cell>
          <table:table-cell office:value-type="float" office:value="29.974037416126905" table:style-name="ce29">
            <text:p>29.97</text:p>
          </table:table-cell>
          <table:table-cell office:value-type="float" office:value="0.89134831151336147" table:style-name="ce29">
            <text:p>0.89</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Other public transport [note 5]</text:p>
          </table:table-cell>
          <table:table-cell office:value-type="float" office:value="9.7725964035891071" table:style-name="ce29">
            <text:p>9.77</text:p>
          </table:table-cell>
          <table:table-cell office:value-type="float" office:value="2.73584811705609" table:style-name="ce29">
            <text:p>2.74</text:p>
          </table:table-cell>
          <table:table-cell office:value-type="float" office:value="4.4103340941591718" table:style-name="ce29">
            <text:p>4.41</text:p>
          </table:table-cell>
          <table:table-cell office:value-type="float" office:value="15.134858713019041" table:style-name="ce29">
            <text:p>15.13</text:p>
          </table:table-cell>
          <table:table-cell office:value-type="float" office:value="27.99509980839192" table:style-name="ce29">
            <text:p>28.00</text:p>
          </table:table-cell>
          <table:table-cell office:value-type="float" office:value="0.85634052867397026" table:style-name="ce29">
            <text:p>0.86</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Other public transport [note 5]</text:p>
          </table:table-cell>
          <table:table-cell office:value-type="float" office:value="10.586041506201539" table:style-name="ce29">
            <text:p>10.59</text:p>
          </table:table-cell>
          <table:table-cell office:value-type="float" office:value="2.7013262537373661" table:style-name="ce29">
            <text:p>2.70</text:p>
          </table:table-cell>
          <table:table-cell office:value-type="float" office:value="5.2914420488763039" table:style-name="ce29">
            <text:p>5.29</text:p>
          </table:table-cell>
          <table:table-cell office:value-type="float" office:value="15.88064096352678" table:style-name="ce29">
            <text:p>15.88</text:p>
          </table:table-cell>
          <table:table-cell office:value-type="float" office:value="25.517812792958246" table:style-name="ce29">
            <text:p>25.52</text:p>
          </table:table-cell>
          <table:table-cell office:value-type="float" office:value="1.088913716115387" table:style-name="ce29">
            <text:p>1.09</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Male</text:p>
          </table:table-cell>
          <table:table-cell office:value-type="string" table:style-name="ce28">
            <text:p>All modes</text:p>
          </table:table-cell>
          <table:table-cell office:value-type="float" office:value="4824.1335744319149" table:style-name="ce29">
            <text:p>4,824.13</text:p>
          </table:table-cell>
          <table:table-cell office:value-type="float" office:value="133.49754587423041" table:style-name="ce29">
            <text:p>133.50</text:p>
          </table:table-cell>
          <table:table-cell office:value-type="float" office:value="4562.4783845184229" table:style-name="ce29">
            <text:p>4,562.48</text:p>
          </table:table-cell>
          <table:table-cell office:value-type="float" office:value="5085.7887643454069" table:style-name="ce29">
            <text:p>5,085.79</text:p>
          </table:table-cell>
          <table:table-cell office:value-type="float" office:value="2.767285437156473" table:style-name="ce29">
            <text:p>2.77</text:p>
          </table:table-cell>
          <table:table-cell office:value-type="float" office:value="0.82272134045167933" table:style-name="ce29">
            <text:p>0.82</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Female</text:p>
          </table:table-cell>
          <table:table-cell office:value-type="string" table:style-name="ce28">
            <text:p>All modes</text:p>
          </table:table-cell>
          <table:table-cell office:value-type="float" office:value="3729.356536715592" table:style-name="ce29">
            <text:p>3,729.36</text:p>
          </table:table-cell>
          <table:table-cell office:value-type="float" office:value="102.7417356983922" table:style-name="ce29">
            <text:p>102.74</text:p>
          </table:table-cell>
          <table:table-cell office:value-type="float" office:value="3527.982734746744" table:style-name="ce29">
            <text:p>3,527.98</text:p>
          </table:table-cell>
          <table:table-cell office:value-type="float" office:value="3930.730338684441" table:style-name="ce29">
            <text:p>3,930.73</text:p>
          </table:table-cell>
          <table:table-cell office:value-type="float" office:value="2.7549453823172363" table:style-name="ce29">
            <text:p>2.75</text:p>
          </table:table-cell>
          <table:table-cell office:value-type="float" office:value="0.87135428502597334" table:style-name="ce29">
            <text:p>0.87</text:p>
          </table:table-cell>
          <table:table-cell table:number-columns-repeated="16374"/>
        </table:table-row>
        <table:table-row table:style-name="ro12">
          <table:table-cell office:value-type="float" office:value="2025" table:style-name="ce27">
            <text:p>2025</text:p>
          </table:table-cell>
          <table:table-cell office:value-type="string" table:style-name="ce28">
            <text:p>70 and over</text:p>
          </table:table-cell>
          <table:table-cell office:value-type="string" table:style-name="ce28">
            <text:p>All people</text:p>
          </table:table-cell>
          <table:table-cell office:value-type="string" table:style-name="ce28">
            <text:p>All modes</text:p>
          </table:table-cell>
          <table:table-cell office:value-type="float" office:value="4226.8362436792331" table:style-name="ce29">
            <text:p>4,226.84</text:p>
          </table:table-cell>
          <table:table-cell office:value-type="float" office:value="97.687708979403808" table:style-name="ce29">
            <text:p>97.69</text:p>
          </table:table-cell>
          <table:table-cell office:value-type="float" office:value="4035.368334079601" table:style-name="ce29">
            <text:p>4,035.37</text:p>
          </table:table-cell>
          <table:table-cell office:value-type="float" office:value="4418.3041532788648" table:style-name="ce29">
            <text:p>4,418.30</text:p>
          </table:table-cell>
          <table:table-cell office:value-type="float" office:value="2.3111306742835138" table:style-name="ce29">
            <text:p>2.31</text:p>
          </table:table-cell>
          <table:table-cell office:value-type="float" office:value="0.99344838756208764" table:style-name="ce29">
            <text:p>0.99</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Walk [note 2]</text:p>
          </table:table-cell>
          <table:table-cell office:value-type="float" office:value="210.89817697766429" table:style-name="ce29">
            <text:p>210.90</text:p>
          </table:table-cell>
          <table:table-cell office:value-type="float" office:value="4.5585182132144331" table:style-name="ce29">
            <text:p>4.56</text:p>
          </table:table-cell>
          <table:table-cell office:value-type="float" office:value="201.96348127976401" table:style-name="ce29">
            <text:p>201.96</text:p>
          </table:table-cell>
          <table:table-cell office:value-type="float" office:value="219.83287267556449" table:style-name="ce29">
            <text:p>219.83</text:p>
          </table:table-cell>
          <table:table-cell office:value-type="float" office:value="2.1614782444028497" table:style-name="ce29">
            <text:p>2.16</text:p>
          </table:table-cell>
          <table:table-cell office:value-type="float" office:value="1.2838581915454419" table:style-name="ce29">
            <text:p>1.28</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Walk [note 2]</text:p>
          </table:table-cell>
          <table:table-cell office:value-type="float" office:value="218.93910200132731" table:style-name="ce29">
            <text:p>218.94</text:p>
          </table:table-cell>
          <table:table-cell office:value-type="float" office:value="4.735847055522604" table:style-name="ce29">
            <text:p>4.74</text:p>
          </table:table-cell>
          <table:table-cell office:value-type="float" office:value="209.65684177250299" table:style-name="ce29">
            <text:p>209.66</text:p>
          </table:table-cell>
          <table:table-cell office:value-type="float" office:value="228.22136223015161" table:style-name="ce29">
            <text:p>228.22</text:p>
          </table:table-cell>
          <table:table-cell office:value-type="float" office:value="2.1630887366542195" table:style-name="ce29">
            <text:p>2.16</text:p>
          </table:table-cell>
          <table:table-cell office:value-type="float" office:value="1.3556395767180569" table:style-name="ce29">
            <text:p>1.36</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Walk [note 2]</text:p>
          </table:table-cell>
          <table:table-cell office:value-type="float" office:value="215.12198153837079" table:style-name="ce29">
            <text:p>215.12</text:p>
          </table:table-cell>
          <table:table-cell office:value-type="float" office:value="3.999208678618952" table:style-name="ce29">
            <text:p>4.00</text:p>
          </table:table-cell>
          <table:table-cell office:value-type="float" office:value="207.2835325282777" table:style-name="ce29">
            <text:p>207.28</text:p>
          </table:table-cell>
          <table:table-cell office:value-type="float" office:value="222.96043054846399" table:style-name="ce29">
            <text:p>222.96</text:p>
          </table:table-cell>
          <table:table-cell office:value-type="float" office:value="1.8590423210217699" table:style-name="ce29">
            <text:p>1.86</text:p>
          </table:table-cell>
          <table:table-cell office:value-type="float" office:value="1.608721318172563" table:style-name="ce29">
            <text:p>1.61</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Walks of a mile or more</text:p>
          </table:table-cell>
          <table:table-cell office:value-type="float" office:value="126.2838459701822" table:style-name="ce29">
            <text:p>126.28</text:p>
          </table:table-cell>
          <table:table-cell office:value-type="float" office:value="3.6223116524093171" table:style-name="ce29">
            <text:p>3.62</text:p>
          </table:table-cell>
          <table:table-cell office:value-type="float" office:value="119.1841151314599" table:style-name="ce29">
            <text:p>119.18</text:p>
          </table:table-cell>
          <table:table-cell office:value-type="float" office:value="133.38357680890451" table:style-name="ce29">
            <text:p>133.38</text:p>
          </table:table-cell>
          <table:table-cell office:value-type="float" office:value="2.8683887670514938" table:style-name="ce29">
            <text:p>2.87</text:p>
          </table:table-cell>
          <table:table-cell office:value-type="float" office:value="1.245192186225148" table:style-name="ce29">
            <text:p>1.25</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Walks of a mile or more</text:p>
          </table:table-cell>
          <table:table-cell office:value-type="float" office:value="123.7398520657221" table:style-name="ce29">
            <text:p>123.74</text:p>
          </table:table-cell>
          <table:table-cell office:value-type="float" office:value="3.5155687569230549" table:style-name="ce29">
            <text:p>3.52</text:p>
          </table:table-cell>
          <table:table-cell office:value-type="float" office:value="116.8493373021529" table:style-name="ce29">
            <text:p>116.85</text:p>
          </table:table-cell>
          <table:table-cell office:value-type="float" office:value="130.63036682929129" table:style-name="ce29">
            <text:p>130.63</text:p>
          </table:table-cell>
          <table:table-cell office:value-type="float" office:value="2.8410966218513227" table:style-name="ce29">
            <text:p>2.84</text:p>
          </table:table-cell>
          <table:table-cell office:value-type="float" office:value="1.284022193747413" table:style-name="ce29">
            <text:p>1.28</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Walks of a mile or more</text:p>
          </table:table-cell>
          <table:table-cell office:value-type="float" office:value="125.0766697449162" table:style-name="ce29">
            <text:p>125.08</text:p>
          </table:table-cell>
          <table:table-cell office:value-type="float" office:value="3.0304124609706289" table:style-name="ce29">
            <text:p>3.03</text:p>
          </table:table-cell>
          <table:table-cell office:value-type="float" office:value="119.1370613214138" table:style-name="ce29">
            <text:p>119.14</text:p>
          </table:table-cell>
          <table:table-cell office:value-type="float" office:value="131.01627816841861" table:style-name="ce29">
            <text:p>131.02</text:p>
          </table:table-cell>
          <table:table-cell office:value-type="float" office:value="2.4228438981873364" table:style-name="ce29">
            <text:p>2.42</text:p>
          </table:table-cell>
          <table:table-cell office:value-type="float" office:value="1.5226750918754379" table:style-name="ce29">
            <text:p>1.52</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Pedal cycle [note 3]</text:p>
          </table:table-cell>
          <table:table-cell office:value-type="float" office:value="82.584260847556152" table:style-name="ce29">
            <text:p>82.58</text:p>
          </table:table-cell>
          <table:table-cell office:value-type="float" office:value="5.2629082380425398" table:style-name="ce29">
            <text:p>5.26</text:p>
          </table:table-cell>
          <table:table-cell office:value-type="float" office:value="72.268960700992778" table:style-name="ce29">
            <text:p>72.27</text:p>
          </table:table-cell>
          <table:table-cell office:value-type="float" office:value="92.899560994119526" table:style-name="ce29">
            <text:p>92.90</text:p>
          </table:table-cell>
          <table:table-cell office:value-type="float" office:value="6.3727739208775409" table:style-name="ce29">
            <text:p>6.37</text:p>
          </table:table-cell>
          <table:table-cell office:value-type="float" office:value="1.1359795537040891" table:style-name="ce29">
            <text:p>1.14</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Pedal cycle [note 3]</text:p>
          </table:table-cell>
          <table:table-cell office:value-type="float" office:value="29.653246371999149" table:style-name="ce29">
            <text:p>29.65</text:p>
          </table:table-cell>
          <table:table-cell office:value-type="float" office:value="4.708823090087968" table:style-name="ce29">
            <text:p>4.71</text:p>
          </table:table-cell>
          <table:table-cell office:value-type="float" office:value="20.42395311542673" table:style-name="ce29">
            <text:p>20.42</text:p>
          </table:table-cell>
          <table:table-cell office:value-type="float" office:value="38.882539628571557" table:style-name="ce29">
            <text:p>38.88</text:p>
          </table:table-cell>
          <table:table-cell office:value-type="float" office:value="15.879620838190576" table:style-name="ce29">
            <text:p>15.88</text:p>
          </table:table-cell>
          <table:table-cell office:value-type="float" office:value="1.3187157546510699" table:style-name="ce29">
            <text:p>1.32</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Pedal cycle [note 3]</text:p>
          </table:table-cell>
          <table:table-cell office:value-type="float" office:value="56.835271077135921" table:style-name="ce29">
            <text:p>56.84</text:p>
          </table:table-cell>
          <table:table-cell office:value-type="float" office:value="4.201744126118073" table:style-name="ce29">
            <text:p>4.20</text:p>
          </table:table-cell>
          <table:table-cell office:value-type="float" office:value="48.599852589944497" table:style-name="ce29">
            <text:p>48.60</text:p>
          </table:table-cell>
          <table:table-cell office:value-type="float" office:value="65.070689564327338" table:style-name="ce29">
            <text:p>65.07</text:p>
          </table:table-cell>
          <table:table-cell office:value-type="float" office:value="7.3928461085644033" table:style-name="ce29">
            <text:p>7.39</text:p>
          </table:table-cell>
          <table:table-cell office:value-type="float" office:value="1.4315954842973011" table:style-name="ce29">
            <text:p>1.43</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Car or van driver</text:p>
          </table:table-cell>
          <table:table-cell office:value-type="float" office:value="3532.9206319881682" table:style-name="ce29">
            <text:p>3,532.92</text:p>
          </table:table-cell>
          <table:table-cell office:value-type="float" office:value="71.052905559353547" table:style-name="ce29">
            <text:p>71.05</text:p>
          </table:table-cell>
          <table:table-cell office:value-type="float" office:value="3393.6569370918351" table:style-name="ce29">
            <text:p>3,393.66</text:p>
          </table:table-cell>
          <table:table-cell office:value-type="float" office:value="3672.1843268845009" table:style-name="ce29">
            <text:p>3,672.18</text:p>
          </table:table-cell>
          <table:table-cell office:value-type="float" office:value="2.0111661981879334" table:style-name="ce29">
            <text:p>2.01</text:p>
          </table:table-cell>
          <table:table-cell office:value-type="float" office:value="1.1749436091849521"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Car or van driver</text:p>
          </table:table-cell>
          <table:table-cell office:value-type="float" office:value="2017.822458066885" table:style-name="ce29">
            <text:p>2,017.82</text:p>
          </table:table-cell>
          <table:table-cell office:value-type="float" office:value="45.010002551101692" table:style-name="ce29">
            <text:p>45.01</text:p>
          </table:table-cell>
          <table:table-cell office:value-type="float" office:value="1929.6028530667249" table:style-name="ce29">
            <text:p>1,929.60</text:p>
          </table:table-cell>
          <table:table-cell office:value-type="float" office:value="2106.0420630670442" table:style-name="ce29">
            <text:p>2,106.04</text:p>
          </table:table-cell>
          <table:table-cell office:value-type="float" office:value="2.2306225392209278" table:style-name="ce29">
            <text:p>2.23</text:p>
          </table:table-cell>
          <table:table-cell office:value-type="float" office:value="1.1716948010025341" table:style-name="ce29">
            <text:p>1.17</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Car or van driver</text:p>
          </table:table-cell>
          <table:table-cell office:value-type="float" office:value="2757.6444684864719" table:style-name="ce29">
            <text:p>2,757.64</text:p>
          </table:table-cell>
          <table:table-cell office:value-type="float" office:value="44.720981211842428" table:style-name="ce29">
            <text:p>44.72</text:p>
          </table:table-cell>
          <table:table-cell office:value-type="float" office:value="2669.9913453112608" table:style-name="ce29">
            <text:p>2,669.99</text:p>
          </table:table-cell>
          <table:table-cell office:value-type="float" office:value="2845.2975916616829" table:style-name="ce29">
            <text:p>2,845.30</text:p>
          </table:table-cell>
          <table:table-cell office:value-type="float" office:value="1.6217094597545223" table:style-name="ce29">
            <text:p>1.62</text:p>
          </table:table-cell>
          <table:table-cell office:value-type="float" office:value="1.2985841498557511" table:style-name="ce29">
            <text:p>1.30</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Car or van passenger</text:p>
          </table:table-cell>
          <table:table-cell office:value-type="float" office:value="1107.069601274156" table:style-name="ce29">
            <text:p>1,107.07</text:p>
          </table:table-cell>
          <table:table-cell office:value-type="float" office:value="35.196044793848174" table:style-name="ce29">
            <text:p>35.20</text:p>
          </table:table-cell>
          <table:table-cell office:value-type="float" office:value="1038.0853534782129" table:style-name="ce29">
            <text:p>1,038.09</text:p>
          </table:table-cell>
          <table:table-cell office:value-type="float" office:value="1176.0538490700981" table:style-name="ce29">
            <text:p>1,176.05</text:p>
          </table:table-cell>
          <table:table-cell office:value-type="float" office:value="3.1792079516355711" table:style-name="ce29">
            <text:p>3.18</text:p>
          </table:table-cell>
          <table:table-cell office:value-type="float" office:value="1.2794963608603029" table:style-name="ce29">
            <text:p>1.28</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Car or van passenger</text:p>
          </table:table-cell>
          <table:table-cell office:value-type="float" office:value="1866.762108993649" table:style-name="ce29">
            <text:p>1,866.76</text:p>
          </table:table-cell>
          <table:table-cell office:value-type="float" office:value="51.722720519087289" table:style-name="ce29">
            <text:p>51.72</text:p>
          </table:table-cell>
          <table:table-cell office:value-type="float" office:value="1765.385576776237" table:style-name="ce29">
            <text:p>1,765.39</text:p>
          </table:table-cell>
          <table:table-cell office:value-type="float" office:value="1968.1386412110601" table:style-name="ce29">
            <text:p>1,968.14</text:p>
          </table:table-cell>
          <table:table-cell office:value-type="float" office:value="2.770718361482623" table:style-name="ce29">
            <text:p>2.77</text:p>
          </table:table-cell>
          <table:table-cell office:value-type="float" office:value="1.3657454527995849" table:style-name="ce29">
            <text:p>1.37</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Car or van passenger</text:p>
          </table:table-cell>
          <table:table-cell office:value-type="float" office:value="1494.929178844322" table:style-name="ce29">
            <text:p>1,494.93</text:p>
          </table:table-cell>
          <table:table-cell office:value-type="float" office:value="36.634407680056881" table:style-name="ce29">
            <text:p>36.63</text:p>
          </table:table-cell>
          <table:table-cell office:value-type="float" office:value="1423.125739791411" table:style-name="ce29">
            <text:p>1,423.13</text:p>
          </table:table-cell>
          <table:table-cell office:value-type="float" office:value="1566.7326178972339" table:style-name="ce29">
            <text:p>1,566.73</text:p>
          </table:table-cell>
          <table:table-cell office:value-type="float" office:value="2.4505781409911118" table:style-name="ce29">
            <text:p>2.45</text:p>
          </table:table-cell>
          <table:table-cell office:value-type="float" office:value="1.568448469610505" table:style-name="ce29">
            <text:p>1.57</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Motorcycle</text:p>
          </table:table-cell>
          <table:table-cell office:value-type="float" office:value="41.817666432508972" table:style-name="ce29">
            <text:p>41.82</text:p>
          </table:table-cell>
          <table:table-cell office:value-type="float" office:value="5.4199742495644241" table:style-name="ce29">
            <text:p>5.42</text:p>
          </table:table-cell>
          <table:table-cell office:value-type="float" office:value="31.1945169033627" table:style-name="ce29">
            <text:p>31.19</text:p>
          </table:table-cell>
          <table:table-cell office:value-type="float" office:value="52.440815961655247" table:style-name="ce29">
            <text:p>52.44</text:p>
          </table:table-cell>
          <table:table-cell office:value-type="float" office:value="12.960967724757943" table:style-name="ce29">
            <text:p>12.96</text:p>
          </table:table-cell>
          <table:table-cell office:value-type="float" office:value="1.028694914619471" table:style-name="ce29">
            <text:p>1.03</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Motorcycle</text:p>
          </table:table-cell>
          <table:table-cell office:value-type="float" office:value="2.5302776529501689" table:style-name="ce29">
            <text:p>2.53</text:p>
          </table:table-cell>
          <table:table-cell office:value-type="float" office:value="0.98576879303397147" table:style-name="ce29">
            <text:p>0.99</text:p>
          </table:table-cell>
          <table:table-cell office:value-type="float" office:value="0.59817081860358479" table:style-name="ce29">
            <text:p>0.60</text:p>
          </table:table-cell>
          <table:table-cell office:value-type="float" office:value="4.4623844872967533" table:style-name="ce29">
            <text:p>4.46</text:p>
          </table:table-cell>
          <table:table-cell office:value-type="float" office:value="38.958917883364208" table:style-name="ce29">
            <text:p>38.96</text:p>
          </table:table-cell>
          <table:table-cell office:value-type="float" office:value="0.93266398175800469" table:style-name="ce29">
            <text:p>0.93</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Motorcycle</text:p>
          </table:table-cell>
          <table:table-cell office:value-type="float" office:value="21.752702297127669" table:style-name="ce29">
            <text:p>21.75</text:p>
          </table:table-cell>
          <table:table-cell office:value-type="float" office:value="2.7746883871476049" table:style-name="ce29">
            <text:p>2.77</text:p>
          </table:table-cell>
          <table:table-cell office:value-type="float" office:value="16.314313058318358" table:style-name="ce29">
            <text:p>16.31</text:p>
          </table:table-cell>
          <table:table-cell office:value-type="float" office:value="27.19109153593697" table:style-name="ce29">
            <text:p>27.19</text:p>
          </table:table-cell>
          <table:table-cell office:value-type="float" office:value="12.755603185513131" table:style-name="ce29">
            <text:p>12.76</text:p>
          </table:table-cell>
          <table:table-cell office:value-type="float" office:value="1.053621402282418"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Other private transport [note 4]</text:p>
          </table:table-cell>
          <table:table-cell office:value-type="float" office:value="73.398447924274805" table:style-name="ce29">
            <text:p>73.40</text:p>
          </table:table-cell>
          <table:table-cell office:value-type="float" office:value="8.135157566547031" table:style-name="ce29">
            <text:p>8.14</text:p>
          </table:table-cell>
          <table:table-cell office:value-type="float" office:value="57.453539093842622" table:style-name="ce29">
            <text:p>57.45</text:p>
          </table:table-cell>
          <table:table-cell office:value-type="float" office:value="89.343356754706988" table:style-name="ce29">
            <text:p>89.34</text:p>
          </table:table-cell>
          <table:table-cell office:value-type="float" office:value="11.083555302068614" table:style-name="ce29">
            <text:p>11.08</text:p>
          </table:table-cell>
          <table:table-cell office:value-type="float" office:value="1.009244350768137" table:style-name="ce29">
            <text:p>1.01</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Other private transport [note 4]</text:p>
          </table:table-cell>
          <table:table-cell office:value-type="float" office:value="85.168374046636629" table:style-name="ce29">
            <text:p>85.17</text:p>
          </table:table-cell>
          <table:table-cell office:value-type="float" office:value="10.14778621746169" table:style-name="ce29">
            <text:p>10.15</text:p>
          </table:table-cell>
          <table:table-cell office:value-type="float" office:value="65.278713060411718" table:style-name="ce29">
            <text:p>65.28</text:p>
          </table:table-cell>
          <table:table-cell office:value-type="float" office:value="105.0580350328615" table:style-name="ce29">
            <text:p>105.06</text:p>
          </table:table-cell>
          <table:table-cell office:value-type="float" office:value="11.91497000037238" table:style-name="ce29">
            <text:p>11.91</text:p>
          </table:table-cell>
          <table:table-cell office:value-type="float" office:value="1.0392921209532711" table:style-name="ce29">
            <text:p>1.04</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Other private transport [note 4]</text:p>
          </table:table-cell>
          <table:table-cell office:value-type="float" office:value="79.30907587080209" table:style-name="ce29">
            <text:p>79.31</text:p>
          </table:table-cell>
          <table:table-cell office:value-type="float" office:value="7.5212620295159063" table:style-name="ce29">
            <text:p>7.52</text:p>
          </table:table-cell>
          <table:table-cell office:value-type="float" office:value="64.567402292950916" table:style-name="ce29">
            <text:p>64.57</text:p>
          </table:table-cell>
          <table:table-cell office:value-type="float" office:value="94.050749448653264" table:style-name="ce29">
            <text:p>94.05</text:p>
          </table:table-cell>
          <table:table-cell office:value-type="float" office:value="9.4834821197114536" table:style-name="ce29">
            <text:p>9.48</text:p>
          </table:table-cell>
          <table:table-cell office:value-type="float" office:value="1.1867094675579699" table:style-name="ce29">
            <text:p>1.19</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Bus in London</text:p>
          </table:table-cell>
          <table:table-cell office:value-type="float" office:value="53.612200463526953" table:style-name="ce29">
            <text:p>53.61</text:p>
          </table:table-cell>
          <table:table-cell office:value-type="float" office:value="5.1407019641265412" table:style-name="ce29">
            <text:p>5.14</text:p>
          </table:table-cell>
          <table:table-cell office:value-type="float" office:value="43.536424613838918" table:style-name="ce29">
            <text:p>43.54</text:p>
          </table:table-cell>
          <table:table-cell office:value-type="float" office:value="63.687976313214968" table:style-name="ce29">
            <text:p>63.69</text:p>
          </table:table-cell>
          <table:table-cell office:value-type="float" office:value="9.588679292549882" table:style-name="ce29">
            <text:p>9.59</text:p>
          </table:table-cell>
          <table:table-cell office:value-type="float" office:value="1.5063814978453649" table:style-name="ce29">
            <text:p>1.51</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Bus in London</text:p>
          </table:table-cell>
          <table:table-cell office:value-type="float" office:value="59.064463520992852" table:style-name="ce29">
            <text:p>59.06</text:p>
          </table:table-cell>
          <table:table-cell office:value-type="float" office:value="4.2051338377400862" table:style-name="ce29">
            <text:p>4.21</text:p>
          </table:table-cell>
          <table:table-cell office:value-type="float" office:value="50.822401199022281" table:style-name="ce29">
            <text:p>50.82</text:p>
          </table:table-cell>
          <table:table-cell office:value-type="float" office:value="67.306525842963424" table:style-name="ce29">
            <text:p>67.31</text:p>
          </table:table-cell>
          <table:table-cell office:value-type="float" office:value="7.1195666345898259" table:style-name="ce29">
            <text:p>7.12</text:p>
          </table:table-cell>
          <table:table-cell office:value-type="float" office:value="1.39032808607168" table:style-name="ce29">
            <text:p>1.39</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Bus in London</text:p>
          </table:table-cell>
          <table:table-cell office:value-type="float" office:value="56.344002335952133" table:style-name="ce29">
            <text:p>56.34</text:p>
          </table:table-cell>
          <table:table-cell office:value-type="float" office:value="3.8698991175668311" table:style-name="ce29">
            <text:p>3.87</text:p>
          </table:table-cell>
          <table:table-cell office:value-type="float" office:value="48.759000065521143" table:style-name="ce29">
            <text:p>48.76</text:p>
          </table:table-cell>
          <table:table-cell office:value-type="float" office:value="63.929004606383117" table:style-name="ce29">
            <text:p>63.93</text:p>
          </table:table-cell>
          <table:table-cell office:value-type="float" office:value="6.8683426045819171" table:style-name="ce29">
            <text:p>6.87</text:p>
          </table:table-cell>
          <table:table-cell office:value-type="float" office:value="1.767371511246963" table:style-name="ce29">
            <text:p>1.77</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Other local bus</text:p>
          </table:table-cell>
          <table:table-cell office:value-type="float" office:value="144.85883896089359" table:style-name="ce29">
            <text:p>144.86</text:p>
          </table:table-cell>
          <table:table-cell office:value-type="float" office:value="10.6263349209766" table:style-name="ce29">
            <text:p>10.63</text:p>
          </table:table-cell>
          <table:table-cell office:value-type="float" office:value="124.0312225157795" table:style-name="ce29">
            <text:p>124.03</text:p>
          </table:table-cell>
          <table:table-cell office:value-type="float" office:value="165.68645540600781" table:style-name="ce29">
            <text:p>165.69</text:p>
          </table:table-cell>
          <table:table-cell office:value-type="float" office:value="7.3356482746940346" table:style-name="ce29">
            <text:p>7.34</text:p>
          </table:table-cell>
          <table:table-cell office:value-type="float" office:value="1.526488229665155" table:style-name="ce29">
            <text:p>1.53</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Other local bus</text:p>
          </table:table-cell>
          <table:table-cell office:value-type="float" office:value="146.87430549517799" table:style-name="ce29">
            <text:p>146.87</text:p>
          </table:table-cell>
          <table:table-cell office:value-type="float" office:value="7.1160273692604736" table:style-name="ce29">
            <text:p>7.12</text:p>
          </table:table-cell>
          <table:table-cell office:value-type="float" office:value="132.9268918514274" table:style-name="ce29">
            <text:p>132.93</text:p>
          </table:table-cell>
          <table:table-cell office:value-type="float" office:value="160.8217191389285" table:style-name="ce29">
            <text:p>160.82</text:p>
          </table:table-cell>
          <table:table-cell office:value-type="float" office:value="4.8449777142906036" table:style-name="ce29">
            <text:p>4.84</text:p>
          </table:table-cell>
          <table:table-cell office:value-type="float" office:value="1.197014779717201" table:style-name="ce29">
            <text:p>1.20</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Other local bus</text:p>
          </table:table-cell>
          <table:table-cell office:value-type="float" office:value="146.03505423855731" table:style-name="ce29">
            <text:p>146.04</text:p>
          </table:table-cell>
          <table:table-cell office:value-type="float" office:value="6.9269170647338534" table:style-name="ce29">
            <text:p>6.93</text:p>
          </table:table-cell>
          <table:table-cell office:value-type="float" office:value="132.45829679167889" table:style-name="ce29">
            <text:p>132.46</text:p>
          </table:table-cell>
          <table:table-cell office:value-type="float" office:value="159.61181168543561" table:style-name="ce29">
            <text:p>159.61</text:p>
          </table:table-cell>
          <table:table-cell office:value-type="float" office:value="4.743324882406867" table:style-name="ce29">
            <text:p>4.74</text:p>
          </table:table-cell>
          <table:table-cell office:value-type="float" office:value="1.5290336939487561" table:style-name="ce29">
            <text:p>1.53</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Non-local bus</text:p>
          </table:table-cell>
          <table:table-cell office:value-type="float" office:value="24.024107150798152" table:style-name="ce29">
            <text:p>24.02</text:p>
          </table:table-cell>
          <table:table-cell office:value-type="float" office:value="6.0041490556171766" table:style-name="ce29">
            <text:p>6.00</text:p>
          </table:table-cell>
          <table:table-cell office:value-type="float" office:value="12.25597500178848" table:style-name="ce29">
            <text:p>12.26</text:p>
          </table:table-cell>
          <table:table-cell office:value-type="float" office:value="35.792239299807818" table:style-name="ce29">
            <text:p>35.79</text:p>
          </table:table-cell>
          <table:table-cell office:value-type="float" office:value="24.992183967251833" table:style-name="ce29">
            <text:p>24.99</text:p>
          </table:table-cell>
          <table:table-cell office:value-type="float" office:value="1.0469887530542989" table:style-name="ce29">
            <text:p>1.05</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Non-local bus</text:p>
          </table:table-cell>
          <table:table-cell office:value-type="float" office:value="29.007990607898151" table:style-name="ce29">
            <text:p>29.01</text:p>
          </table:table-cell>
          <table:table-cell office:value-type="float" office:value="8.0656575978963154" table:style-name="ce29">
            <text:p>8.07</text:p>
          </table:table-cell>
          <table:table-cell office:value-type="float" office:value="13.19930171602137" table:style-name="ce29">
            <text:p>13.20</text:p>
          </table:table-cell>
          <table:table-cell office:value-type="float" office:value="44.816679499774928" table:style-name="ce29">
            <text:p>44.82</text:p>
          </table:table-cell>
          <table:table-cell office:value-type="float" office:value="27.804951080273167" table:style-name="ce29">
            <text:p>27.80</text:p>
          </table:table-cell>
          <table:table-cell office:value-type="float" office:value="1.2823106527380499" table:style-name="ce29">
            <text:p>1.28</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Non-local bus</text:p>
          </table:table-cell>
          <table:table-cell office:value-type="float" office:value="26.535172482933401" table:style-name="ce29">
            <text:p>26.54</text:p>
          </table:table-cell>
          <table:table-cell office:value-type="float" office:value="5.7864516693391899" table:style-name="ce29">
            <text:p>5.79</text:p>
          </table:table-cell>
          <table:table-cell office:value-type="float" office:value="15.193727211028589" table:style-name="ce29">
            <text:p>15.19</text:p>
          </table:table-cell>
          <table:table-cell office:value-type="float" office:value="37.876617754838207" table:style-name="ce29">
            <text:p>37.88</text:p>
          </table:table-cell>
          <table:table-cell office:value-type="float" office:value="21.806723408565958" table:style-name="ce29">
            <text:p>21.81</text:p>
          </table:table-cell>
          <table:table-cell office:value-type="float" office:value="1.358913066587873" table:style-name="ce29">
            <text:p>1.36</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London Underground</text:p>
          </table:table-cell>
          <table:table-cell office:value-type="float" office:value="105.66665836508049" table:style-name="ce29">
            <text:p>105.67</text:p>
          </table:table-cell>
          <table:table-cell office:value-type="float" office:value="9.9460530524608544" table:style-name="ce29">
            <text:p>9.95</text:p>
          </table:table-cell>
          <table:table-cell office:value-type="float" office:value="86.172394382257252" table:style-name="ce29">
            <text:p>86.17</text:p>
          </table:table-cell>
          <table:table-cell office:value-type="float" office:value="125.16092234790381" table:style-name="ce29">
            <text:p>125.16</text:p>
          </table:table-cell>
          <table:table-cell office:value-type="float" office:value="9.4126692434022434" table:style-name="ce29">
            <text:p>9.41</text:p>
          </table:table-cell>
          <table:table-cell office:value-type="float" office:value="1.6979384851726309" table:style-name="ce29">
            <text:p>1.70</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London Underground</text:p>
          </table:table-cell>
          <table:table-cell office:value-type="float" office:value="94.681084876769489" table:style-name="ce29">
            <text:p>94.68</text:p>
          </table:table-cell>
          <table:table-cell office:value-type="float" office:value="7.9645785398143563" table:style-name="ce29">
            <text:p>7.96</text:p>
          </table:table-cell>
          <table:table-cell office:value-type="float" office:value="79.070510938733349" table:style-name="ce29">
            <text:p>79.07</text:p>
          </table:table-cell>
          <table:table-cell office:value-type="float" office:value="110.2916588148056" table:style-name="ce29">
            <text:p>110.29</text:p>
          </table:table-cell>
          <table:table-cell office:value-type="float" office:value="8.4120059990657214" table:style-name="ce29">
            <text:p>8.41</text:p>
          </table:table-cell>
          <table:table-cell office:value-type="float" office:value="1.4086956103584929" table:style-name="ce29">
            <text:p>1.41</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London Underground</text:p>
          </table:table-cell>
          <table:table-cell office:value-type="float" office:value="99.946118578971351" table:style-name="ce29">
            <text:p>99.95</text:p>
          </table:table-cell>
          <table:table-cell office:value-type="float" office:value="6.7327471168939628" table:style-name="ce29">
            <text:p>6.73</text:p>
          </table:table-cell>
          <table:table-cell office:value-type="float" office:value="86.749934229859178" table:style-name="ce29">
            <text:p>86.75</text:p>
          </table:table-cell>
          <table:table-cell office:value-type="float" office:value="113.1423029280835" table:style-name="ce29">
            <text:p>113.14</text:p>
          </table:table-cell>
          <table:table-cell office:value-type="float" office:value="6.7363767724247889" table:style-name="ce29">
            <text:p>6.74</text:p>
          </table:table-cell>
          <table:table-cell office:value-type="float" office:value="1.7022139777656611" table:style-name="ce29">
            <text:p>1.70</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Surface Rail</text:p>
          </table:table-cell>
          <table:table-cell office:value-type="float" office:value="597.93052166374559" table:style-name="ce29">
            <text:p>597.93</text:p>
          </table:table-cell>
          <table:table-cell office:value-type="float" office:value="35.282122424943573" table:style-name="ce29">
            <text:p>35.28</text:p>
          </table:table-cell>
          <table:table-cell office:value-type="float" office:value="528.77756171085616" table:style-name="ce29">
            <text:p>528.78</text:p>
          </table:table-cell>
          <table:table-cell office:value-type="float" office:value="667.08348161663503" table:style-name="ce29">
            <text:p>667.08</text:p>
          </table:table-cell>
          <table:table-cell office:value-type="float" office:value="5.9007060430316951" table:style-name="ce29">
            <text:p>5.90</text:p>
          </table:table-cell>
          <table:table-cell office:value-type="float" office:value="1.261448687499938" table:style-name="ce29">
            <text:p>1.26</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Surface Rail</text:p>
          </table:table-cell>
          <table:table-cell office:value-type="float" office:value="537.96820458366301" table:style-name="ce29">
            <text:p>537.97</text:p>
          </table:table-cell>
          <table:table-cell office:value-type="float" office:value="32.930456525353989" table:style-name="ce29">
            <text:p>32.93</text:p>
          </table:table-cell>
          <table:table-cell office:value-type="float" office:value="473.42450979396921" table:style-name="ce29">
            <text:p>473.42</text:p>
          </table:table-cell>
          <table:table-cell office:value-type="float" office:value="602.51189937335687" table:style-name="ce29">
            <text:p>602.51</text:p>
          </table:table-cell>
          <table:table-cell office:value-type="float" office:value="6.1212644622443957" table:style-name="ce29">
            <text:p>6.12</text:p>
          </table:table-cell>
          <table:table-cell office:value-type="float" office:value="1.3326891489767749" table:style-name="ce29">
            <text:p>1.33</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Surface Rail</text:p>
          </table:table-cell>
          <table:table-cell office:value-type="float" office:value="567.26212336274227" table:style-name="ce29">
            <text:p>567.26</text:p>
          </table:table-cell>
          <table:table-cell office:value-type="float" office:value="27.06822424807741" table:style-name="ce29">
            <text:p>27.07</text:p>
          </table:table-cell>
          <table:table-cell office:value-type="float" office:value="514.20840383651057" table:style-name="ce29">
            <text:p>514.21</text:p>
          </table:table-cell>
          <table:table-cell office:value-type="float" office:value="620.31584288897398" table:style-name="ce29">
            <text:p>620.32</text:p>
          </table:table-cell>
          <table:table-cell office:value-type="float" office:value="4.7717312919848025" table:style-name="ce29">
            <text:p>4.77</text:p>
          </table:table-cell>
          <table:table-cell office:value-type="float" office:value="1.460954304414027" table:style-name="ce29">
            <text:p>1.46</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Taxi or minicab</text:p>
          </table:table-cell>
          <table:table-cell office:value-type="float" office:value="67.159096667070116" table:style-name="ce29">
            <text:p>67.16</text:p>
          </table:table-cell>
          <table:table-cell office:value-type="float" office:value="6.4519104948091801" table:style-name="ce29">
            <text:p>6.45</text:p>
          </table:table-cell>
          <table:table-cell office:value-type="float" office:value="54.513352097244123" table:style-name="ce29">
            <text:p>54.51</text:p>
          </table:table-cell>
          <table:table-cell office:value-type="float" office:value="79.80484123689611" table:style-name="ce29">
            <text:p>79.80</text:p>
          </table:table-cell>
          <table:table-cell office:value-type="float" office:value="9.6069048200475926" table:style-name="ce29">
            <text:p>9.61</text:p>
          </table:table-cell>
          <table:table-cell office:value-type="float" office:value="1.152649712526516" table:style-name="ce29">
            <text:p>1.15</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Taxi or minicab</text:p>
          </table:table-cell>
          <table:table-cell office:value-type="float" office:value="66.02726928331893" table:style-name="ce29">
            <text:p>66.03</text:p>
          </table:table-cell>
          <table:table-cell office:value-type="float" office:value="5.6222012116357796" table:style-name="ce29">
            <text:p>5.62</text:p>
          </table:table-cell>
          <table:table-cell office:value-type="float" office:value="55.007754908512801" table:style-name="ce29">
            <text:p>55.01</text:p>
          </table:table-cell>
          <table:table-cell office:value-type="float" office:value="77.046783658125065" table:style-name="ce29">
            <text:p>77.05</text:p>
          </table:table-cell>
          <table:table-cell office:value-type="float" office:value="8.5149685465731775" table:style-name="ce29">
            <text:p>8.51</text:p>
          </table:table-cell>
          <table:table-cell office:value-type="float" office:value="1.3119277830476439" table:style-name="ce29">
            <text:p>1.31</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Taxi or minicab</text:p>
          </table:table-cell>
          <table:table-cell office:value-type="float" office:value="66.503874301771162" table:style-name="ce29">
            <text:p>66.50</text:p>
          </table:table-cell>
          <table:table-cell office:value-type="float" office:value="4.898801226847465" table:style-name="ce29">
            <text:p>4.90</text:p>
          </table:table-cell>
          <table:table-cell office:value-type="float" office:value="56.90222389715013" table:style-name="ce29">
            <text:p>56.90</text:p>
          </table:table-cell>
          <table:table-cell office:value-type="float" office:value="76.105524706392188" table:style-name="ce29">
            <text:p>76.11</text:p>
          </table:table-cell>
          <table:table-cell office:value-type="float" office:value="7.3661892307483168" table:style-name="ce29">
            <text:p>7.37</text:p>
          </table:table-cell>
          <table:table-cell office:value-type="float" office:value="1.3993573961699719" table:style-name="ce29">
            <text:p>1.40</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Other public transport [note 5]</text:p>
          </table:table-cell>
          <table:table-cell office:value-type="float" office:value="17.583157916053018" table:style-name="ce29">
            <text:p>17.58</text:p>
          </table:table-cell>
          <table:table-cell office:value-type="float" office:value="3.4918036134772992" table:style-name="ce29">
            <text:p>3.49</text:p>
          </table:table-cell>
          <table:table-cell office:value-type="float" office:value="10.739222833637511" table:style-name="ce29">
            <text:p>10.74</text:p>
          </table:table-cell>
          <table:table-cell office:value-type="float" office:value="24.42709299846852" table:style-name="ce29">
            <text:p>24.43</text:p>
          </table:table-cell>
          <table:table-cell office:value-type="float" office:value="19.858796867708065" table:style-name="ce29">
            <text:p>19.86</text:p>
          </table:table-cell>
          <table:table-cell office:value-type="float" office:value="1.155753990557709" table:style-name="ce29">
            <text:p>1.16</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Other public transport [note 5]</text:p>
          </table:table-cell>
          <table:table-cell office:value-type="float" office:value="15.45112653081619" table:style-name="ce29">
            <text:p>15.45</text:p>
          </table:table-cell>
          <table:table-cell office:value-type="float" office:value="2.9473392578739031" table:style-name="ce29">
            <text:p>2.95</text:p>
          </table:table-cell>
          <table:table-cell office:value-type="float" office:value="9.6743415853833383" table:style-name="ce29">
            <text:p>9.67</text:p>
          </table:table-cell>
          <table:table-cell office:value-type="float" office:value="21.227911476249041" table:style-name="ce29">
            <text:p>21.23</text:p>
          </table:table-cell>
          <table:table-cell office:value-type="float" office:value="19.075238637102878" table:style-name="ce29">
            <text:p>19.08</text:p>
          </table:table-cell>
          <table:table-cell office:value-type="float" office:value="1.0204930285797611" table:style-name="ce29">
            <text:p>1.02</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Other public transport [note 5]</text:p>
          </table:table-cell>
          <table:table-cell office:value-type="float" office:value="16.476362442472801" table:style-name="ce29">
            <text:p>16.48</text:p>
          </table:table-cell>
          <table:table-cell office:value-type="float" office:value="2.3803042064047051" table:style-name="ce29">
            <text:p>2.38</text:p>
          </table:table-cell>
          <table:table-cell office:value-type="float" office:value="11.81096619791958" table:style-name="ce29">
            <text:p>11.81</text:p>
          </table:table-cell>
          <table:table-cell office:value-type="float" office:value="21.141758687026019" table:style-name="ce29">
            <text:p>21.14</text:p>
          </table:table-cell>
          <table:table-cell office:value-type="float" office:value="14.446782259831526" table:style-name="ce29">
            <text:p>14.45</text:p>
          </table:table-cell>
          <table:table-cell office:value-type="float" office:value="1.1418908752217629" table:style-name="ce29">
            <text:p>1.14</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Male</text:p>
          </table:table-cell>
          <table:table-cell office:value-type="string" table:style-name="ce28">
            <text:p>All modes</text:p>
          </table:table-cell>
          <table:table-cell office:value-type="float" office:value="6059.5233666314953" table:style-name="ce29">
            <text:p>6,059.52</text:p>
          </table:table-cell>
          <table:table-cell office:value-type="float" office:value="93.015668323134761" table:style-name="ce29">
            <text:p>93.02</text:p>
          </table:table-cell>
          <table:table-cell office:value-type="float" office:value="5877.2126567181513" table:style-name="ce29">
            <text:p>5,877.21</text:p>
          </table:table-cell>
          <table:table-cell office:value-type="float" office:value="6241.8340765448393" table:style-name="ce29">
            <text:p>6,241.83</text:p>
          </table:table-cell>
          <table:table-cell office:value-type="float" office:value="1.5350327524991856" table:style-name="ce29">
            <text:p>1.54</text:p>
          </table:table-cell>
          <table:table-cell office:value-type="float" office:value="1.31570644470527" table:style-name="ce29">
            <text:p>1.32</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Female</text:p>
          </table:table-cell>
          <table:table-cell office:value-type="string" table:style-name="ce28">
            <text:p>All modes</text:p>
          </table:table-cell>
          <table:table-cell office:value-type="float" office:value="5169.9500120320827" table:style-name="ce29">
            <text:p>5,169.95</text:p>
          </table:table-cell>
          <table:table-cell office:value-type="float" office:value="80.464305671013207" table:style-name="ce29">
            <text:p>80.46</text:p>
          </table:table-cell>
          <table:table-cell office:value-type="float" office:value="5012.2399729168956" table:style-name="ce29">
            <text:p>5,012.24</text:p>
          </table:table-cell>
          <table:table-cell office:value-type="float" office:value="5327.6600511472689" table:style-name="ce29">
            <text:p>5,327.66</text:p>
          </table:table-cell>
          <table:table-cell office:value-type="float" office:value="1.5563845972155963" table:style-name="ce29">
            <text:p>1.56</text:p>
          </table:table-cell>
          <table:table-cell office:value-type="float" office:value="1.365541643160864" table:style-name="ce29">
            <text:p>1.37</text:p>
          </table:table-cell>
          <table:table-cell table:number-columns-repeated="16374"/>
        </table:table-row>
        <table:table-row table:style-name="ro12">
          <table:table-cell office:value-type="float" office:value="2025" table:style-name="ce27">
            <text:p>2025</text:p>
          </table:table-cell>
          <table:table-cell office:value-type="string" table:style-name="ce28">
            <text:p>All ages</text:p>
          </table:table-cell>
          <table:table-cell office:value-type="string" table:style-name="ce28">
            <text:p>All people</text:p>
          </table:table-cell>
          <table:table-cell office:value-type="string" table:style-name="ce28">
            <text:p>All modes</text:p>
          </table:table-cell>
          <table:table-cell office:value-type="float" office:value="5604.6953858576317" table:style-name="ce29">
            <text:p>5,604.70</text:p>
          </table:table-cell>
          <table:table-cell office:value-type="float" office:value="75.552938235852608" table:style-name="ce29">
            <text:p>75.55</text:p>
          </table:table-cell>
          <table:table-cell office:value-type="float" office:value="5456.6116269153608" table:style-name="ce29">
            <text:p>5,456.61</text:p>
          </table:table-cell>
          <table:table-cell office:value-type="float" office:value="5752.7791447999016" table:style-name="ce29">
            <text:p>5,752.78</text:p>
          </table:table-cell>
          <table:table-cell office:value-type="float" office:value="1.3480293403009178" table:style-name="ce29">
            <text:p>1.35</text:p>
          </table:table-cell>
          <table:table-cell office:value-type="float" office:value="1.674860547015242" table:style-name="ce29">
            <text:p>1.67</text:p>
          </table:table-cell>
          <table:table-cell table:number-columns-repeated="16374"/>
        </table:table-row>
        <table:table-row table:number-rows-repeated="2316" table:style-name="ro12">
          <table:table-cell table:number-columns-repeated="3" table:style-name="ce27"/>
          <table:table-cell table:number-columns-repeated="7" table:style-name="ce31"/>
          <table:table-cell table:number-columns-repeated="16374"/>
        </table:table-row>
        <table:table-row table:number-rows-repeated="9" table:style-name="ro12">
          <table:table-cell table:number-columns-repeated="16384" table:style-name="ce1"/>
        </table:table-row>
        <table:table-row table:number-rows-repeated="611" table:style-name="ro12">
          <table:table-cell table:number-columns-repeated="16384"/>
        </table:table-row>
        <table:table-row table:number-rows-repeated="1045229" table:style-name="ro4">
          <table:table-cell table:number-columns-repeated="16384"/>
        </table:table-row>
      </table:table>
      <table:database-ranges>
        <table:database-range table:target-range-address="Table_of_contents.A3:Table_of_contents.B6" table:name="Table_of_contents"/>
        <table:database-range table:target-range-address="Notes.A3:Notes.B9" table:name="Notes"/>
        <table:database-range table:target-range-address="SE_NTS0601a_trips.A6:SE_NTS0601a_trips.J411" table:name="se_nts0601a_trips" table:display-filter-buttons="true"/>
        <table:database-range table:target-range-address="SE_NTS0601b_stages.A6:SE_NTS0601b_stages.J411" table:name="se_nts0601b_stages" table:display-filter-buttons="true"/>
        <table:database-range table:target-range-address="SE_NTS0601c_distance.A6:SE_NTS0601c_distance.J411" table:name="se_nts0601c_distance"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Aptos Narrow" svg:font-family="&quot;Aptos Narrow&quot;"/>
    <style:font-face style:name="Helv" svg:font-family="Helv"/>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text> </number:text>
      <number:number number:min-integer-digits="1"/>
    </number:number-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1" number:min-decimal-places="1" number:min-integer-digits="1"/>
    </number:number-style>
    <number:number-style style:name="N40P0">
      <number:number number:decimal-places="2" number:min-decimal-places="2" number:min-integer-digits="1"/>
    </number:number-style>
    <number:text-style style:name="N40P1">
      <number:text>[low]</number:text>
    </number:text-style>
    <number:number-style style:name="N40">
      <number:number number:decimal-places="2" number:min-decimal-places="2" number:min-integer-digits="1" number:grouping="true"/>
      <style:map style:condition="value()=0" style:apply-style-name="N40P0"/>
      <style:map style:condition="value()&lt;0.5" style:apply-style-name="N40P1"/>
    </number:number-style>
    <number:number-style style:name="N41P0">
      <number:number number:decimal-places="0" number:min-decimal-places="0" number:min-integer-digits="1"/>
    </number:number-style>
    <number:text-style style:name="N41P1">
      <number:text>[low]</number:text>
    </number:text-style>
    <number:number-style style:name="N41">
      <number:number number:decimal-places="0" number:min-decimal-places="0" number:min-integer-digits="1" number:grouping="true"/>
      <style:map style:condition="value()=0" style:apply-style-name="N41P0"/>
      <style:map style:condition="value()&lt;0.5" style:apply-style-name="N41P1"/>
    </number:number-style>
    <number:number-style style:name="N42P0">
      <number:text> </number:text>
      <number:fill-character> </number:fill-character>
      <number:number number:decimal-places="2" number:min-decimal-places="2" number:min-integer-digits="1" number:grouping="true"/>
      <number:text> </number:text>
    </number:number-style>
    <number:number-style style:name="N42P1">
      <number:text>-</number:text>
      <number:fill-character> </number:fill-character>
      <number:number number:decimal-places="2" number:min-decimal-places="2" number:min-integer-digits="1" number:grouping="true"/>
      <number:text> </number:text>
    </number:number-style>
    <number:number-style style:name="N42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Comma" style:family="table-cell" style:data-style-name="N42"/>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font-size="12pt" style:font-size-asian="12pt" style:font-size-complex="12pt"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text-properties style:font-name="Aptos Narrow" style:font-name-asian="Aptos Narrow" style:font-name-complex="Aptos Narrow" fo:font-size="11pt" style:font-size-asian="11pt" style:font-size-complex="11pt"/>
    </style:style>
    <style:style style:name="Normal_32_3" style:display-name="Normal 3" style:family="table-cell" style:data-style-name="N0">
      <style:table-cell-properties style:vertical-align="automatic" fo:background-color="transparent"/>
      <style:text-properties style:font-name="Aptos Narrow" style:font-name-asian="Aptos Narrow" style:font-name-complex="Aptos Narrow" fo:font-size="11pt" style:font-size-asian="11pt" style:font-size-complex="11pt"/>
    </style:style>
    <style:style style:name="Normal_32_4" style:display-name="Normal 4" style:family="table-cell" style:data-style-name="N0">
      <style:table-cell-properties style:vertical-align="automatic" fo:background-color="transparent"/>
      <style:text-properties style:font-name="Aptos Narrow" style:font-name-asian="Aptos Narrow" style:font-name-complex="Aptos Narrow" fo:font-size="11pt" style:font-size-asian="11pt" style:font-size-complex="11pt"/>
    </style:style>
    <style:style style:name="Note" style:family="table-cell" style:data-style-name="N0">
      <style:table-cell-properties fo:border="thin solid #808080" style:vertical-align="automatic" fo:background-color="#FFFFCC"/>
      <style:text-properties fo:color="#333333"/>
    </style:style>
    <style:style style:name="Percent" style:family="table-cell" style:data-style-name="N13"/>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75in" fo:margin-bottom="0.75in" fo:margin-left="0.7in" fo:margin-right="0.7in" style:print-orientation="portrait" style:print-page-order="ttb" style:first-page-number="continue" style:scale-to="100%" style:table-centering="none" style:print="objects charts drawings"/>
      <style:header-style>
        <style:header-footer-properties fo:min-height="0.3937in" fo:margin-left="0in" fo:margin-right="0in" fo:margin-bottom="0in"/>
      </style:header-style>
      <style:footer-style>
        <style:header-footer-properties fo:min-height="0.3937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Standard errors for the average number of trips, stages and distance travelled by sex, age and mode: England, 2025</dc:title>
    <dc:description/>
    <dc:subject/>
    <meta:initial-creator/>
    <dc:creator>Volodymyr Samborskyi</dc:creator>
    <meta:creation-date>2011-07-25T12:56:55Z</meta:creation-date>
    <dc:date>2026-09-02T12:22:59Z</dc:date>
  </office:meta>
</office:document-meta>
</file>