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ptos Narrow" svg:font-family="&quot;Aptos Narrow&quot;"/>
    <style:font-face style:name="Times New Roman" svg:font-family="&quot;Times New Roman&quot;"/>
    <style:font-face style:name="Helv" svg:font-family="Helv"/>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Hyperlink"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font-size="12pt" style:font-size-asian="12pt" style:font-size-complex="12pt"/>
    </style:style>
    <style:style style:name="ce6" style:family="table-cell" style:parent-style-name="Normal_32_2"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7" style:family="table-cell" style:parent-style-name="Normal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8" style:family="table-cell" style:parent-style-name="Normal_32_2" style:data-style-name="N0">
      <style:table-cell-properties style:vertical-align="automatic" fo:background-color="transparent"/>
      <style:text-properties fo:font-size="11pt" style:font-size-asian="11pt" style:font-size-complex="11pt"/>
    </style:style>
    <style:style style:name="ce9" style:family="table-cell" style:parent-style-name="Default" style:data-style-name="N0">
      <style:table-cell-properties style:vertical-align="automatic" fo:wrap-option="wrap"/>
      <style:text-properties fo:font-size="11pt" style:font-size-asian="11pt" style:font-size-complex="11pt"/>
    </style:style>
    <style:style style:name="ce10" style:family="table-cell" style:parent-style-name="Default" style:data-style-name="N0">
      <style:text-properties fo:font-size="11pt" style:font-size-asian="11pt" style:font-size-complex="11pt"/>
    </style:style>
    <style:style style:name="ce11" style:family="table-cell" style:parent-style-name="Normal_5_32_Tables_32_raw" style:data-style-name="N36">
      <style:table-cell-properties style:vertical-align="automatic" fo:background-color="transparent"/>
      <style:text-properties style:font-name="Arial" style:font-name-asian="Arial" style:font-name-complex="Arial" fo:font-size="11pt" style:font-size-asian="11pt" style:font-size-complex="11pt" style:font-family-generic="swiss"/>
    </style:style>
    <style:style style:name="ce12" style:family="table-cell" style:parent-style-name="Normal_5_32_Tables_32_raw"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13" style:family="table-cell" style:parent-style-name="Normal_tables_32_values" style:data-style-name="N36">
      <style:table-cell-properties style:vertical-align="automatic" fo:background-color="transparent"/>
      <style:text-properties style:font-name="Arial" style:font-name-asian="Arial" style:font-name-complex="Arial" fo:font-size="11pt" style:font-size-asian="11pt" style:font-size-complex="11pt" style:font-family-generic="swiss"/>
    </style:style>
    <style:style style:name="ce14" style:family="table-cell" style:parent-style-name="Normal_tab1_32__40_2_41_" style:data-style-name="N37">
      <style:table-cell-properties style:vertical-align="automatic" fo:background-color="transparent"/>
      <style:text-properties style:font-name="Helv" style:font-name-asian="Helv" style:font-name-complex="Helv" fo:font-size="11pt" style:font-size-asian="11pt" style:font-size-complex="11pt"/>
    </style:style>
    <style:style style:name="ce15" style:family="table-cell" style:parent-style-name="Comma" style:data-style-name="N38">
      <style:table-cell-properties fo:background-color="transparent"/>
      <style:text-properties fo:font-size="11pt" style:font-size-asian="11pt" style:font-size-complex="11pt"/>
    </style:style>
    <style:style style:name="ce16"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17" style:family="table-cell" style:parent-style-name="Normal_32_2" style:data-style-name="N0">
      <style:table-cell-properties style:vertical-align="automatic" fo:wrap-option="wrap" fo:background-color="transparent"/>
      <style:text-properties fo:font-size="11pt" style:font-size-asian="11pt" style:font-size-complex="11pt"/>
    </style:style>
    <style:style style:name="ce18"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9"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style:style>
    <style:style style:name="ce20"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21"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22" style:family="table-cell" style:parent-style-name="Default" style:data-style-name="N39">
      <style:text-properties fo:font-size="11pt" style:font-size-asian="11pt" style:font-size-complex="11pt"/>
    </style:style>
    <style:style style:name="ce23"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5" style:family="table-cell" style:parent-style-name="Heading_32_1" style:data-style-name="N0">
      <style:table-cell-properties fo:border="none"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26"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7" style:family="table-cell" style:parent-style-name="Normal_5_32_Tables_32_raw" style:data-style-name="N36">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8" style:family="table-cell" style:parent-style-name="Normal_32_4"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9" style:family="table-cell" style:parent-style-name="Normal_32_2" style:data-style-name="N0">
      <style:table-cell-properties style:vertical-align="automatic" fo:wrap-option="wrap" fo:background-color="transparent"/>
      <style:text-properties fo:font-size="12pt" style:font-size-asian="12pt" style:font-size-complex="12pt"/>
    </style:style>
    <style:style style:name="ce30" style:family="table-cell" style:parent-style-name="Normal_5_32_Tables_32_raw_32_2" style:data-style-name="N40">
      <style:table-cell-properties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31" style:family="table-cell" style:parent-style-name="Heading_32_1" style:data-style-name="N0">
      <style:table-cell-properties fo:border="none" style:vertical-align="top"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2" style:family="table-cell" style:parent-style-name="Heading_32_1" style:data-style-name="N1">
      <style:table-cell-properties fo:border="none" style:vertical-align="top"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3" style:family="table-cell" style:parent-style-name="Normal_tab1_32__40_2_41_" style:data-style-name="N37">
      <style:table-cell-properties style:vertical-align="automatic" fo:background-color="transparent"/>
      <style:text-properties style:font-name="Arial" style:font-name-asian="Arial" style:font-name-complex="Arial" fo:font-size="11pt" style:font-size-asian="11pt" style:font-size-complex="11pt" style:font-family-generic="swiss"/>
    </style:style>
    <style:style style:name="ce34" style:family="table-cell" style:parent-style-name="Normal_tab1_32__40_2_41_" style:data-style-name="N37">
      <style:table-cell-properties style:vertical-align="automatic" fo:background-color="transparent"/>
      <style:text-properties style:font-name="Arial" style:font-name-asian="Arial" style:font-name-complex="Arial" fo:font-size="12pt" style:font-size-asian="12pt" style:font-size-complex="12pt" style:font-family-generic="swiss"/>
    </style:style>
    <style:style style:name="ce3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36"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37" style:family="table-cell" style:parent-style-name="Default" style:data-style-name="N41">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38" style:family="table-cell" style:parent-style-name="Default" style:data-style-name="N0">
      <style:table-cell-properties style:vertical-align="automatic" fo:wrap-option="wrap"/>
      <style:text-properties fo:font-size="12pt" style:font-size-asian="12pt" style:font-size-complex="12pt" fo:font-weight="bold" style:font-weight-asian="bold" style:font-weight-complex="bold"/>
    </style:style>
    <style:style style:name="ce39" style:family="table-cell" style:parent-style-name="Comma" style:data-style-name="N42">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40" style:family="table-cell" style:parent-style-name="Comma" style:data-style-name="N43">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41" style:family="table-cell" style:parent-style-name="Default" style:data-style-name="N43">
      <style:table-cell-properties style:vertical-align="automatic" style:repeat-content="false"/>
      <style:paragraph-properties fo:text-align="end" fo:margin-right="0cm"/>
      <style:text-properties fo:font-size="12pt" style:font-size-asian="12pt" style:font-size-complex="12pt"/>
    </style:style>
    <style:style style:name="ce42" style:family="table-cell" style:parent-style-name="Default" style:data-style-name="N42">
      <style:text-properties fo:font-size="12pt" style:font-size-asian="12pt" style:font-size-complex="12pt"/>
    </style:style>
    <style:style style:name="ce43" style:family="table-cell" style:parent-style-name="Default" style:data-style-name="N42">
      <style:table-cell-properties style:vertical-align="automatic" style:repeat-content="false"/>
      <style:paragraph-properties fo:text-align="end" fo:margin-right="0cm"/>
      <style:text-properties fo:font-size="12pt" style:font-size-asian="12pt" style:font-size-complex="12pt"/>
    </style:style>
    <style:style style:name="ce44" style:family="table-cell" style:parent-style-name="Comma" style:data-style-name="N44">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45" style:family="table-cell" style:parent-style-name="Default" style:data-style-name="N44">
      <style:table-cell-properties style:vertical-align="automatic" style:repeat-content="false"/>
      <style:paragraph-properties fo:text-align="end" fo:margin-right="0cm"/>
      <style:text-properties fo:font-size="12pt" style:font-size-asian="12pt" style:font-size-complex="12pt"/>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4.1652777777778cm"/>
    </style:style>
    <style:style style:name="co2" style:family="table-column">
      <style:table-column-properties fo:break-before="auto" style:column-width="1.71097222222222cm"/>
    </style:style>
    <style:style style:name="co3" style:family="table-column">
      <style:table-column-properties fo:break-before="auto" style:column-width="6.45583333333333cm"/>
    </style:style>
    <style:style style:name="co4" style:family="table-column">
      <style:table-column-properties fo:break-before="auto" style:column-width="20.0730555555556cm"/>
    </style:style>
    <style:style style:name="co5" style:family="table-column">
      <style:table-column-properties fo:break-before="auto" style:column-width="1.69333333333333cm"/>
    </style:style>
    <style:style style:name="co6" style:family="table-column">
      <style:table-column-properties fo:break-before="auto" style:column-width="2.78694444444444cm"/>
    </style:style>
    <style:style style:name="co7" style:family="table-column">
      <style:table-column-properties fo:break-before="auto" style:column-width="20.6727777777778cm"/>
    </style:style>
    <style:style style:name="co8" style:family="table-column">
      <style:table-column-properties fo:break-before="auto" style:column-width="1.79916666666667cm"/>
    </style:style>
    <style:style style:name="co9" style:family="table-column">
      <style:table-column-properties fo:break-before="auto" style:column-width="7.90222222222222cm"/>
    </style:style>
    <style:style style:name="co10" style:family="table-column">
      <style:table-column-properties fo:break-before="auto" style:column-width="7.91986111111111cm"/>
    </style:style>
    <style:style style:name="co11" style:family="table-column">
      <style:table-column-properties fo:break-before="auto" style:column-width="6.27944444444444cm"/>
    </style:style>
    <style:style style:name="co12" style:family="table-column">
      <style:table-column-properties fo:break-before="auto" style:column-width="4.18041666666667cm"/>
    </style:style>
    <style:style style:name="co13" style:family="table-column">
      <style:table-column-properties fo:break-before="auto" style:column-width="8.29027777777778cm"/>
    </style:style>
    <style:style style:name="co14" style:family="table-column">
      <style:table-column-properties fo:break-before="auto" style:column-width="8.16680555555556cm"/>
    </style:style>
    <style:style style:name="co15" style:family="table-column">
      <style:table-column-properties fo:break-before="auto" style:column-width="6.36763888888889cm"/>
    </style:style>
    <style:style style:name="co16" style:family="table-column">
      <style:table-column-properties fo:break-before="auto" style:column-width="3.88055555555556cm"/>
    </style:style>
    <style:style style:name="co17" style:family="table-column">
      <style:table-column-properties fo:break-before="auto" style:column-width="1.78152777777778cm"/>
    </style:style>
    <style:style style:name="co18" style:family="table-column">
      <style:table-column-properties fo:break-before="auto" style:column-width="1.905cm"/>
    </style:style>
    <style:style style:name="co19" style:family="table-column">
      <style:table-column-properties fo:break-before="auto" style:column-width="7.99041666666667cm"/>
    </style:style>
    <style:style style:name="co20" style:family="table-column">
      <style:table-column-properties fo:break-before="auto" style:column-width="7.9375cm"/>
    </style:style>
    <style:style style:name="co21" style:family="table-column">
      <style:table-column-properties fo:break-before="auto" style:column-width="6.61458333333333cm"/>
    </style:style>
    <style:style style:name="co22" style:family="table-column">
      <style:table-column-properties fo:break-before="auto" style:column-width="7.56708333333333cm"/>
    </style:style>
    <style:style style:name="co23" style:family="table-column">
      <style:table-column-properties fo:break-before="auto" style:column-width="7.65527777777778cm"/>
    </style:style>
    <style:style style:name="co24" style:family="table-column">
      <style:table-column-properties fo:break-before="auto" style:column-width="6.43819444444444cm"/>
    </style:style>
    <style:style style:name="co25" style:family="table-column">
      <style:table-column-properties fo:break-before="auto" style:column-width="3.95111111111111cm" style:use-optimal-column-width="true"/>
    </style:style>
    <style:style style:name="co26" style:family="table-column">
      <style:table-column-properties fo:break-before="auto" style:column-width="1.86972222222222cm"/>
    </style:style>
    <style:style style:name="co27" style:family="table-column">
      <style:table-column-properties fo:break-before="auto" style:column-width="7.97277777777778cm"/>
    </style:style>
    <style:style style:name="co28" style:family="table-column">
      <style:table-column-properties fo:break-before="auto" style:column-width="4.65666666666667cm"/>
    </style:style>
    <style:style style:name="co29" style:family="table-column">
      <style:table-column-properties fo:break-before="auto" style:column-width="7.24958333333333cm"/>
    </style:style>
    <style:style style:name="co30" style:family="table-column">
      <style:table-column-properties fo:break-before="auto" style:column-width="7.47888888888889cm"/>
    </style:style>
    <style:style style:name="co31" style:family="table-column">
      <style:table-column-properties fo:break-before="auto" style:column-width="1.83444444444444cm"/>
    </style:style>
    <style:style style:name="co32" style:family="table-column">
      <style:table-column-properties fo:break-before="auto" style:column-width="7.95513888888889cm"/>
    </style:style>
    <style:style style:name="co33" style:family="table-column">
      <style:table-column-properties fo:break-before="auto" style:column-width="7.86694444444444cm"/>
    </style:style>
    <style:style style:name="co34" style:family="table-column">
      <style:table-column-properties fo:break-before="auto" style:column-width="5.00944444444445cm"/>
    </style:style>
    <style:style style:name="co35" style:family="table-column">
      <style:table-column-properties fo:break-before="auto" style:column-width="7.23194444444445cm"/>
    </style:style>
    <style:style style:name="co36" style:family="table-column">
      <style:table-column-properties fo:break-before="auto" style:column-width="6.40291666666667cm"/>
    </style:style>
    <style:style style:name="co37" style:family="table-column">
      <style:table-column-properties fo:break-before="auto" style:column-width="1.72861111111111cm"/>
    </style:style>
    <style:style style:name="co38" style:family="table-column">
      <style:table-column-properties fo:break-before="auto" style:column-width="7.84930555555556cm"/>
    </style:style>
    <style:style style:name="co39" style:family="table-column">
      <style:table-column-properties fo:break-before="auto" style:column-width="5.02708333333333cm"/>
    </style:style>
    <style:style style:name="co40" style:family="table-column">
      <style:table-column-properties fo:break-before="auto" style:column-width="7.26722222222222cm"/>
    </style:style>
    <style:style style:name="co41" style:family="table-column">
      <style:table-column-properties fo:break-before="auto" style:column-width="7.28486111111111cm"/>
    </style:style>
    <style:style style:name="co42" style:family="table-column">
      <style:table-column-properties fo:break-before="auto" style:column-width="6.42055555555556cm"/>
    </style:style>
    <style:style style:name="co43" style:family="table-column">
      <style:table-column-properties fo:break-before="auto" style:column-width="8.94291666666667cm"/>
    </style:style>
    <style:style style:name="co44" style:family="table-column">
      <style:table-column-properties fo:break-before="auto" style:column-width="7.83166666666667cm"/>
    </style:style>
    <style:style style:name="co45" style:family="table-column">
      <style:table-column-properties fo:break-before="auto" style:column-width="5.3975cm"/>
    </style:style>
    <style:style style:name="co46" style:family="table-column">
      <style:table-column-properties fo:break-before="auto" style:column-width="6.15597222222222cm"/>
    </style:style>
    <style:style style:name="co47" style:family="table-column">
      <style:table-column-properties fo:break-before="auto" style:column-width="7.17902777777778cm"/>
    </style:style>
    <style:style style:name="co48" style:family="table-column">
      <style:table-column-properties fo:break-before="auto" style:column-width="7.70819444444444cm"/>
    </style:style>
    <style:style style:name="co49" style:family="table-column">
      <style:table-column-properties fo:break-before="auto" style:column-width="6.50875cm"/>
    </style:style>
    <style:style style:name="ro1" style:family="table-row">
      <style:table-row-properties style:row-height="19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93pt" style:use-optimal-row-height="true" fo:break-before="auto"/>
    </style:style>
    <style:style style:name="ro4" style:family="table-row">
      <style:table-row-properties style:row-height="12.5pt" style:use-optimal-row-height="true" fo:break-before="auto"/>
    </style:style>
    <style:style style:name="ro5" style:family="table-row">
      <style:table-row-properties style:row-height="14pt" style:use-optimal-row-height="true" fo:break-before="auto"/>
    </style:style>
    <style:style style:name="ro6" style:family="table-row">
      <style:table-row-properties style:row-height="14.15pt" style:use-optimal-row-height="false" fo:break-before="auto"/>
    </style:style>
    <style:style style:name="ro7" style:family="table-row">
      <style:table-row-properties style:row-height="14.5pt" style:use-optimal-row-height="true" fo:break-before="auto"/>
    </style:style>
    <style:style style:name="ro8" style:family="table-row">
      <style:table-row-properties style:row-height="31pt" style:use-optimal-row-height="true" fo:break-before="auto"/>
    </style:style>
    <style:style style:name="ro9" style:family="table-row">
      <style:table-row-properties style:row-height="27pt" style:use-optimal-row-height="false" fo:break-before="auto"/>
    </style:style>
    <style:style style:name="ro10" style:family="table-row">
      <style:table-row-properties style:row-height="46.5pt" style:use-optimal-row-height="true" fo:break-before="auto"/>
    </style:style>
    <style:style style:name="ro11" style:family="table-row">
      <style:table-row-properties style:row-height="6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SE_NTS0318: Standard errors for the average number of trips, stages, miles and time spent travelling by mode and region of residence: England, 2025</text:p>
          </table:table-cell>
          <table:table-cell table:number-columns-repeated="16383"/>
        </table:table-row>
        <table:table-row table:style-name="ro2">
          <table:table-cell office:value-type="string" table:style-name="ce3">
            <text:p>This cover sheet describes the content of this workbook.</text:p>
          </table:table-cell>
          <table:table-cell table:number-columns-repeated="16383"/>
        </table:table-row>
        <table:table-row table:style-name="ro2">
          <table:table-cell office:value-type="string" table:style-name="ce3">
            <text:p>Source: National Travel Survey, Department for Transport statistics</text:p>
          </table:table-cell>
          <table:table-cell table:number-columns-repeated="16383"/>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table-row>
        <table:table-row table:style-name="ro2">
          <table:table-cell office:value-type="string" table:style-name="ce3">
            <text:p>Last updated: 10 September 2026</text:p>
          </table:table-cell>
          <table:table-cell table:number-columns-repeated="16383"/>
        </table:table-row>
        <table:table-row table:style-name="ro2">
          <table:table-cell office:value-type="string" table:style-name="ce3">
            <text:p>Next update: Summer 2027</text:p>
          </table:table-cell>
          <table:table-cell table:number-columns-repeated="16383"/>
        </table:table-row>
        <table:table-row table:style-name="ro3">
          <table:table-cell office:value-type="string" table:style-name="ce5">
            <text:p>Standard errors, together with the 95% confidence intervals, provide an indication of the degree of uncertainty associated with estimates derived from sample data. Relative standard errors express the standard error as a percentage of the estimate, providing a standardised measure of uncertainty that allows estimates to be compared consistently. The design factor compares the standard error obtained under the NTS sample design with that expected from a simple random sample of the same size. Values greater than one indicate that features of the survey design increase the variance of the estimates relative to a simple random sample.</text:p>
          </table:table-cell>
          <table:table-cell table:number-columns-repeated="16383"/>
        </table:table-row>
        <table:table-row table:style-name="ro2">
          <table:table-cell office:value-type="string" table:style-name="ce6">
            <text:p><text:a xlink:href="https://www.gov.uk/government/statistics/national-travel-survey-2025">Notes and definitions</text:a></text:p>
          </table:table-cell>
          <table:table-cell table:number-columns-repeated="16383"/>
        </table:table-row>
        <table:table-row table:style-name="ro2">
          <table:table-cell office:value-type="string" table:style-name="ce7">
            <text:p><text:a xlink:href="mailto:national.travelsurvey@dft.gov.uk"><text:span text:style-name="T9">Email:<text:s/></text:span><text:span text:style-name="T10">national.travelsurvey@dft.gov.uk</text:span></text:a></text:p>
          </table:table-cell>
          <table:table-cell table:number-columns-repeated="16383"/>
        </table:table-row>
        <table:table-row table:number-rows-repeated="9" table:style-name="ro4">
          <table:table-cell table:number-columns-repeated="16384"/>
        </table:table-row>
        <table:table-row table:style-name="ro5">
          <table:table-cell/>
          <table:table-cell table:style-name="ce8"/>
          <table:table-cell table:number-columns-repeated="18" table:style-name="ce9"/>
          <table:table-cell table:number-columns-repeated="8" table:style-name="ce10"/>
          <table:table-cell table:number-columns-repeated="16356"/>
        </table:table-row>
        <table:table-row table:style-name="ro5">
          <table:table-cell/>
          <table:table-cell table:style-name="ce8"/>
          <table:table-cell table:number-columns-repeated="3" table:style-name="ce11"/>
          <table:table-cell table:style-name="ce12"/>
          <table:table-cell table:style-name="ce11"/>
          <table:table-cell table:number-columns-repeated="4" table:style-name="ce13"/>
          <table:table-cell table:number-columns-repeated="6" table:style-name="ce14"/>
          <table:table-cell table:style-name="ce10"/>
          <table:table-cell table:style-name="ce15"/>
          <table:table-cell table:number-columns-repeated="9" table:style-name="ce10"/>
          <table:table-cell table:number-columns-repeated="16356"/>
        </table:table-row>
        <table:table-row table:style-name="ro6">
          <table:table-cell/>
          <table:table-cell table:style-name="ce16"/>
          <table:table-cell table:number-columns-repeated="26" table:style-name="ce17"/>
          <table:table-cell table:number-columns-repeated="16356"/>
        </table:table-row>
        <table:table-row table:style-name="ro7">
          <table:table-cell/>
          <table:table-cell table:style-name="ce10"/>
          <table:table-cell table:number-columns-repeated="5" table:style-name="ce8"/>
          <table:table-cell table:number-columns-repeated="2" table:style-name="ce10"/>
          <table:table-cell table:number-columns-repeated="5" table:style-name="ce14"/>
          <table:table-cell table:number-columns-repeated="5" table:style-name="ce10"/>
          <table:table-cell table:style-name="ce18"/>
          <table:table-cell table:number-columns-repeated="7" table:style-name="ce10"/>
          <table:table-cell table:number-columns-repeated="16357" table:style-name="ce1"/>
        </table:table-row>
        <table:table-row table:style-name="ro7">
          <table:table-cell/>
          <table:table-cell table:style-name="ce19"/>
          <table:table-cell table:number-columns-repeated="3" table:style-name="ce11"/>
          <table:table-cell table:style-name="ce12"/>
          <table:table-cell table:style-name="ce11"/>
          <table:table-cell table:number-columns-repeated="2" table:style-name="ce10"/>
          <table:table-cell table:number-columns-repeated="2" table:style-name="ce13"/>
          <table:table-cell table:number-columns-repeated="3" table:style-name="ce14"/>
          <table:table-cell table:number-columns-repeated="5" table:style-name="ce10"/>
          <table:table-cell table:style-name="ce18"/>
          <table:table-cell table:number-columns-repeated="7" table:style-name="ce10"/>
          <table:table-cell table:style-name="ce20"/>
          <table:table-cell table:number-columns-repeated="16356"/>
        </table:table-row>
        <table:table-row table:style-name="ro5">
          <table:table-cell/>
          <table:table-cell table:style-name="ce21"/>
          <table:table-cell table:number-columns-repeated="3" table:style-name="ce11"/>
          <table:table-cell table:style-name="ce12"/>
          <table:table-cell table:style-name="ce11"/>
          <table:table-cell table:style-name="ce22"/>
          <table:table-cell table:number-columns-repeated="10" table:style-name="ce10"/>
          <table:table-cell table:style-name="ce15"/>
          <table:table-cell table:number-columns-repeated="8" table:style-name="ce10"/>
          <table:table-cell table:style-name="ce20"/>
          <table:table-cell table:number-columns-repeated="16356"/>
        </table:table-row>
        <table:table-row table:style-name="ro5">
          <table:table-cell/>
          <table:table-cell table:number-columns-repeated="6" table:style-name="ce10"/>
          <table:table-cell table:style-name="ce22"/>
          <table:table-cell table:number-columns-repeated="10" table:style-name="ce10"/>
          <table:table-cell table:style-name="ce15"/>
          <table:table-cell table:number-columns-repeated="5" table:style-name="ce10"/>
          <table:table-cell table:number-columns-repeated="4" table:style-name="ce20"/>
          <table:table-cell table:number-columns-repeated="16356"/>
        </table:table-row>
        <table:table-row table:number-rows-repeated="1048551" table:style-name="ro4">
          <table:table-cell table:number-columns-repeated="16384"/>
        </table:table-row>
      </table:table>
      <table:table table:name="Table_of_contents" table:style-name="ta2">
        <table:table-column table:style-name="co3" table:default-cell-style-name="ce1"/>
        <table:table-column table:style-name="co4" table:default-cell-style-name="ce1"/>
        <table:table-column table:style-name="co5" table:number-columns-repeated="16382" table:default-cell-style-name="ce1"/>
        <table:table-row table:style-name="ro1">
          <table:table-cell office:value-type="string" table:style-name="ce23">
            <text:p>Table of content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2">
          <table:table-cell office:value-type="string" table:style-name="ce24">
            <text:p>Worksheet title</text:p>
          </table:table-cell>
          <table:table-cell office:value-type="string" table:style-name="ce24">
            <text:p>Table title</text:p>
          </table:table-cell>
          <table:table-cell table:number-columns-repeated="16382"/>
        </table:table-row>
        <table:table-row table:style-name="ro8">
          <table:table-cell office:value-type="string" table:style-name="ce3">
            <text:p>SE_NTS0318a_trips</text:p>
          </table:table-cell>
          <table:table-cell office:value-type="string" table:style-name="ce5">
            <text:p>Standard errors for the average number of trips by main mode and region of residence (trips per person per year): England, 2025</text:p>
          </table:table-cell>
          <table:table-cell table:number-columns-repeated="16382"/>
        </table:table-row>
        <table:table-row table:style-name="ro8">
          <table:table-cell office:value-type="string" table:style-name="ce3">
            <text:p>SE_NTS0318b_stages</text:p>
          </table:table-cell>
          <table:table-cell office:value-type="string" table:style-name="ce5">
            <text:p>Standard errors for the average number of stages travelled by mode and region of residence (stages per person per year): England, 2025</text:p>
          </table:table-cell>
          <table:table-cell table:number-columns-repeated="16382"/>
        </table:table-row>
        <table:table-row table:style-name="ro8">
          <table:table-cell office:value-type="string" table:style-name="ce3">
            <text:p>SE_NTS0318c_miles</text:p>
          </table:table-cell>
          <table:table-cell office:value-type="string" table:style-name="ce5">
            <text:p>Standard errors for the average distance travelled by mode and region of residence (miles per person per year): England, 2025</text:p>
          </table:table-cell>
          <table:table-cell table:number-columns-repeated="16382"/>
        </table:table-row>
        <table:table-row table:style-name="ro8">
          <table:table-cell office:value-type="string" table:style-name="ce3">
            <text:p>SE_NTS0318d_trip_length</text:p>
          </table:table-cell>
          <table:table-cell office:value-type="string" table:style-name="ce5">
            <text:p>Standard errors for the average trip length by main mode and region of residence (miles): England, 2025</text:p>
          </table:table-cell>
          <table:table-cell table:number-columns-repeated="16382"/>
        </table:table-row>
        <table:table-row table:style-name="ro8">
          <table:table-cell office:value-type="string" table:style-name="ce3">
            <text:p>SE_NTS0318e_time</text:p>
          </table:table-cell>
          <table:table-cell office:value-type="string" table:style-name="ce5">
            <text:p>Standard errors for the average time spent travelling by main mode and region of residence (hours per person per year): England, 2025</text:p>
          </table:table-cell>
          <table:table-cell table:number-columns-repeated="16382"/>
        </table:table-row>
        <table:table-row table:style-name="ro8">
          <table:table-cell office:value-type="string" table:style-name="ce3">
            <text:p>SE_NTS0318f_trip_duration</text:p>
          </table:table-cell>
          <table:table-cell office:value-type="string" table:style-name="ce5">
            <text:p>Standard errors for the average trip duration by main mode and region of residence (minutes): England, 2025</text:p>
          </table:table-cell>
          <table:table-cell table:number-columns-repeated="16382"/>
        </table:table-row>
        <table:table-row table:number-rows-repeated="1048567" table:style-name="ro4">
          <table:table-cell table:number-columns-repeated="16384"/>
        </table:table-row>
      </table:table>
      <table:table table:name="Notes" table:style-name="ta2">
        <table:table-column table:style-name="co6" table:default-cell-style-name="ce1"/>
        <table:table-column table:style-name="co7" table:default-cell-style-name="ce1"/>
        <table:table-column table:style-name="co5" table:number-columns-repeated="16382" table:default-cell-style-name="ce1"/>
        <table:table-row table:style-name="ro1">
          <table:table-cell office:value-type="string" table:style-name="ce25">
            <text:p>Note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9">
          <table:table-cell office:value-type="string" table:style-name="ce24">
            <text:p>Note number</text:p>
          </table:table-cell>
          <table:table-cell office:value-type="string" table:style-name="ce24">
            <text:p>Note text</text:p>
          </table:table-cell>
          <table:table-cell table:number-columns-repeated="16382"/>
        </table:table-row>
        <table:table-row table:style-name="ro10">
          <table:table-cell office:value-type="float" office:value="1" table:style-name="ce26">
            <text:p>1</text:p>
          </table:table-cell>
          <table:table-cell office:value-type="string" table:style-name="ce27">
            <text:p>Private transport modes include walk, pedal cycle, car or van driver, car or van passenger, motorcycle and other private transport. Public transport modes include bus in London, other local bus, non-local bus, London Underground, surface rail, taxi or minicab and other public transport.</text:p>
          </table:table-cell>
          <table:table-cell table:number-columns-repeated="16382"/>
        </table:table-row>
        <table:table-row table:style-name="ro11">
          <table:table-cell office:value-type="float" office:value="2" table:style-name="ce28">
            <text:p>2</text:p>
          </table:table-cell>
          <table:table-cell office:value-type="string" table:style-name="ce5">
            <text:p>Walk includes all travel on foot. It is also used when respondents ride in non-motorised wheelchairs, prams or pushchairs, as well as when they ride on toy pedal cycles, roller-skates, skateboards, non-motorised scooters, or when they jog. For example, children who accompany their parents on a visit to the shops on toy pedal cycles (where the parents are walking) are coded as having walked there.</text:p>
          </table:table-cell>
          <table:table-cell table:number-columns-repeated="16382"/>
        </table:table-row>
        <table:table-row table:style-name="ro2">
          <table:table-cell office:value-type="float" office:value="3" table:style-name="ce26">
            <text:p>3</text:p>
          </table:table-cell>
          <table:table-cell office:value-type="string" table:style-name="ce27">
            <text:p>E-bikes are included within the mode of pedal cycle.</text:p>
          </table:table-cell>
          <table:table-cell table:number-columns-repeated="16382"/>
        </table:table-row>
        <table:table-row table:style-name="ro8">
          <table:table-cell office:value-type="float" office:value="4" table:style-name="ce26">
            <text:p>4</text:p>
          </table:table-cell>
          <table:table-cell office:value-type="string" table:style-name="ce29">
            <text:p>Other private transport includes electric scooters, mobility scooters, motorised wheelchairs, ambulances, hospital cars, caravans, dormobiles, quad bikes, minibuses and private hire bus (including school bus).</text:p>
          </table:table-cell>
          <table:table-cell table:number-columns-repeated="16382"/>
        </table:table-row>
        <table:table-row table:style-name="ro2">
          <table:table-cell office:value-type="float" office:value="5" table:style-name="ce26">
            <text:p>5</text:p>
          </table:table-cell>
          <table:table-cell office:value-type="string" table:style-name="ce27">
            <text:p>Other public transport includes air, ferries and light rail.</text:p>
          </table:table-cell>
          <table:table-cell table:number-columns-repeated="16382"/>
        </table:table-row>
        <table:table-row table:style-name="ro2">
          <table:table-cell office:value-type="float" office:value="6" table:style-name="ce26">
            <text:p>6</text:p>
          </table:table-cell>
          <table:table-cell office:value-type="string" table:style-name="ce27">
            <text:p>Trip times are based on total journey time, therefore includes travelling and waiting time.</text:p>
          </table:table-cell>
          <table:table-cell table:number-columns-repeated="16382"/>
        </table:table-row>
        <table:table-row table:style-name="ro4">
          <table:table-cell table:number-columns-repeated="16384"/>
        </table:table-row>
        <table:table-row table:style-name="ro5">
          <table:table-cell table:style-name="ce1"/>
          <table:table-cell table:style-name="ce10"/>
          <table:table-cell table:number-columns-repeated="16382"/>
        </table:table-row>
        <table:table-row table:style-name="ro5">
          <table:table-cell table:style-name="ce1"/>
          <table:table-cell table:style-name="ce8"/>
          <table:table-cell table:number-columns-repeated="16382"/>
        </table:table-row>
        <table:table-row table:number-rows-repeated="3" table:style-name="ro5">
          <table:table-cell table:style-name="ce1"/>
          <table:table-cell table:style-name="ce30"/>
          <table:table-cell table:number-columns-repeated="16382"/>
        </table:table-row>
        <table:table-row table:number-rows-repeated="1048561" table:style-name="ro4">
          <table:table-cell table:number-columns-repeated="16384"/>
        </table:table-row>
      </table:table>
      <table:table table:name="SE_NTS0318a_trips" table:style-name="ta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number-columns-repeated="16375" table:default-cell-style-name="ce1"/>
        <table:table-row table:style-name="ro1">
          <table:table-cell office:value-type="string" table:style-name="ce31">
            <text:p>SE_NTS0318a: Standard errors for the average number of trips by main mode and region of residence (trips per person per year): England, 2025 [note 1]</text:p>
          </table:table-cell>
          <table:table-cell table:number-columns-repeated="2" table:style-name="ce32"/>
          <table:table-cell table:number-columns-repeated="6" table:style-name="ce33"/>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The table in this worksheet contains numbers. These represent average trips by main mode and region of residence.</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Some shorthand is used in these tables, [low] denotes rounds to 0, [x] denotes the data is not available due to no observations in the category.</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4">
            <text:p>Year</text:p>
          </table:table-cell>
          <table:table-cell office:value-type="string" table:style-name="ce24">
            <text:p>Region of residence</text:p>
          </table:table-cell>
          <table:table-cell office:value-type="string" table:style-name="ce24">
            <text:p>Mode</text:p>
          </table:table-cell>
          <table:table-cell office:value-type="string" table:style-name="ce35">
            <text:p>Average number of trips</text:p>
          </table:table-cell>
          <table:table-cell office:value-type="string" table:style-name="ce35">
            <text:p>Standard error</text:p>
          </table:table-cell>
          <table:table-cell office:value-type="string" table:style-name="ce35">
            <text:p>95% Lower confidence interval</text:p>
          </table:table-cell>
          <table:table-cell office:value-type="string" table:style-name="ce35">
            <text:p>95% Upper confidence interval</text:p>
          </table:table-cell>
          <table:table-cell office:value-type="string" table:style-name="ce35">
            <text:p>Relative standard error (%)</text:p>
          </table:table-cell>
          <table:table-cell office:value-type="string" table:style-name="ce35">
            <text:p>Design factor</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 [note 2]</text:p>
          </table:table-cell>
          <table:table-cell office:value-type="float" office:value="265.4686335895791" table:style-name="ce39">
            <text:p>265.47</text:p>
          </table:table-cell>
          <table:table-cell office:value-type="float" office:value="26.433569680613541" table:style-name="ce39">
            <text:p>26.43</text:p>
          </table:table-cell>
          <table:table-cell office:value-type="float" office:value="213.65883701557661" table:style-name="ce39">
            <text:p>213.66</text:p>
          </table:table-cell>
          <table:table-cell office:value-type="float" office:value="317.27843016358162" table:style-name="ce39">
            <text:p>317.28</text:p>
          </table:table-cell>
          <table:table-cell office:value-type="float" office:value="9.9573231395316082" table:style-name="ce42">
            <text:p>9.96</text:p>
          </table:table-cell>
          <table:table-cell office:value-type="float" office:value="1.8352072992307129" table:style-name="ce39">
            <text:p>1.84</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s of a mile or more</text:p>
          </table:table-cell>
          <table:table-cell office:value-type="float" office:value="88.895768546931492" table:style-name="ce39">
            <text:p>88.90</text:p>
          </table:table-cell>
          <table:table-cell office:value-type="float" office:value="9.6387023737082203" table:style-name="ce39">
            <text:p>9.64</text:p>
          </table:table-cell>
          <table:table-cell office:value-type="float" office:value="70.003911894463386" table:style-name="ce39">
            <text:p>70.00</text:p>
          </table:table-cell>
          <table:table-cell office:value-type="float" office:value="107.7876251993996" table:style-name="ce39">
            <text:p>107.79</text:p>
          </table:table-cell>
          <table:table-cell office:value-type="float" office:value="10.842700987077443" table:style-name="ce39">
            <text:p>10.84</text:p>
          </table:table-cell>
          <table:table-cell office:value-type="float" office:value="1.517184649872219" table:style-name="ce39">
            <text:p>1.52</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Pedal cycle [note 3]</text:p>
          </table:table-cell>
          <table:table-cell office:value-type="float" office:value="12.726702705126179" table:style-name="ce39">
            <text:p>12.73</text:p>
          </table:table-cell>
          <table:table-cell office:value-type="float" office:value="3.812465347665881" table:style-name="ce39">
            <text:p>3.81</text:p>
          </table:table-cell>
          <table:table-cell office:value-type="float" office:value="5.2542706237010526" table:style-name="ce39">
            <text:p>5.25</text:p>
          </table:table-cell>
          <table:table-cell office:value-type="float" office:value="20.199134786551301" table:style-name="ce39">
            <text:p>20.20</text:p>
          </table:table-cell>
          <table:table-cell office:value-type="float" office:value="29.956426546604732" table:style-name="ce39">
            <text:p>29.96</text:p>
          </table:table-cell>
          <table:table-cell office:value-type="float" office:value="1.4031996537327589" table:style-name="ce39">
            <text:p>1.40</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driver</text:p>
          </table:table-cell>
          <table:table-cell office:value-type="float" office:value="334.42119144451402" table:style-name="ce39">
            <text:p>334.42</text:p>
          </table:table-cell>
          <table:table-cell office:value-type="float" office:value="18.338806003625109" table:style-name="ce39">
            <text:p>18.34</text:p>
          </table:table-cell>
          <table:table-cell office:value-type="float" office:value="298.47713167740869" table:style-name="ce39">
            <text:p>298.48</text:p>
          </table:table-cell>
          <table:table-cell office:value-type="float" office:value="370.36525121161918" table:style-name="ce39">
            <text:p>370.37</text:p>
          </table:table-cell>
          <table:table-cell office:value-type="float" office:value="5.4837451910304011" table:style-name="ce39">
            <text:p>5.48</text:p>
          </table:table-cell>
          <table:table-cell office:value-type="float" office:value="1.194612504495532" table:style-name="ce39">
            <text:p>1.1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passenger</text:p>
          </table:table-cell>
          <table:table-cell office:value-type="float" office:value="164.85402227630769" table:style-name="ce39">
            <text:p>164.85</text:p>
          </table:table-cell>
          <table:table-cell office:value-type="float" office:value="9.3687717218011279" table:style-name="ce39">
            <text:p>9.37</text:p>
          </table:table-cell>
          <table:table-cell office:value-type="float" office:value="146.49122970157751" table:style-name="ce39">
            <text:p>146.49</text:p>
          </table:table-cell>
          <table:table-cell office:value-type="float" office:value="183.21681485103801" table:style-name="ce39">
            <text:p>183.22</text:p>
          </table:table-cell>
          <table:table-cell office:value-type="float" office:value="5.6830713575786254" table:style-name="ce39">
            <text:p>5.68</text:p>
          </table:table-cell>
          <table:table-cell office:value-type="float" office:value="1.1297571407527811" table:style-name="ce39">
            <text:p>1.13</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39">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5.9761950183000687" table:style-name="ce39">
            <text:p>5.98</text:p>
          </table:table-cell>
          <table:table-cell office:value-type="float" office:value="2.1588040241658009" table:style-name="ce39">
            <text:p>2.16</text:p>
          </table:table-cell>
          <table:table-cell office:value-type="float" office:value="1.7449391309350979" table:style-name="ce39">
            <text:p>1.74</text:p>
          </table:table-cell>
          <table:table-cell office:value-type="float" office:value="10.20745090566504" table:style-name="ce39">
            <text:p>10.21</text:p>
          </table:table-cell>
          <table:table-cell office:value-type="float" office:value="36.123386495172873" table:style-name="ce39">
            <text:p>36.12</text:p>
          </table:table-cell>
          <table:table-cell office:value-type="float" office:value="1.2700928602137189" table:style-name="ce39">
            <text:p>1.27</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Bus in London</text:p>
          </table:table-cell>
          <table:table-cell office:value-type="float" office:value="0" table:style-name="ce39">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local bus</text:p>
          </table:table-cell>
          <table:table-cell office:value-type="float" office:value="50.713575621441578" table:style-name="ce39">
            <text:p>50.71</text:p>
          </table:table-cell>
          <table:table-cell office:value-type="float" office:value="6.6352584794460698" table:style-name="ce39">
            <text:p>6.64</text:p>
          </table:table-cell>
          <table:table-cell office:value-type="float" office:value="37.708469001727288" table:style-name="ce39">
            <text:p>37.71</text:p>
          </table:table-cell>
          <table:table-cell office:value-type="float" office:value="63.718682241155882" table:style-name="ce39">
            <text:p>63.72</text:p>
          </table:table-cell>
          <table:table-cell office:value-type="float" office:value="13.083791466363689" table:style-name="ce39">
            <text:p>13.08</text:p>
          </table:table-cell>
          <table:table-cell office:value-type="float" office:value="1.457353836097214" table:style-name="ce39">
            <text:p>1.46</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Non-local bus</text:p>
          </table:table-cell>
          <table:table-cell office:value-type="float" office:value="0.59123903791149424" table:style-name="ce39">
            <text:p>0.59</text:p>
          </table:table-cell>
          <table:table-cell office:value-type="float" office:value="0.30089778805446932" table:style-name="ce39">
            <text:p>[low]</text:p>
          </table:table-cell>
          <table:table-cell office:value-type="float" office:value="1.479373324734468E-3" table:style-name="ce39">
            <text:p>[low]</text:p>
          </table:table-cell>
          <table:table-cell office:value-type="float" office:value="1.180998702498254" table:style-name="ce39">
            <text:p>1.18</text:p>
          </table:table-cell>
          <table:table-cell office:value-type="float" office:value="50.892747054958896" table:style-name="ce39">
            <text:p>50.89</text:p>
          </table:table-cell>
          <table:table-cell office:value-type="float" office:value="0.78914957441492628" table:style-name="ce39">
            <text:p>0.7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London Underground</text:p>
          </table:table-cell>
          <table:table-cell office:value-type="float" office:value="0.35868257463456882" table:style-name="ce39">
            <text:p>[low]</text:p>
          </table:table-cell>
          <table:table-cell office:value-type="float" office:value="0.23198956982741609" table:style-name="ce39">
            <text:p>[low]</text:p>
          </table:table-cell>
          <table:table-cell office:value-type="float" office:value="0" table:style-name="ce39">
            <text:p>0.00</text:p>
          </table:table-cell>
          <table:table-cell office:value-type="float" office:value="0.81338213149630434" table:style-name="ce39">
            <text:p>0.81</text:p>
          </table:table-cell>
          <table:table-cell office:value-type="float" office:value="64.678238150757821" table:style-name="ce39">
            <text:p>64.68</text:p>
          </table:table-cell>
          <table:table-cell office:value-type="float" office:value="1.150184508518814" table:style-name="ce39">
            <text:p>1.15</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Surface Rail</text:p>
          </table:table-cell>
          <table:table-cell office:value-type="float" office:value="6.9479525413048773" table:style-name="ce39">
            <text:p>6.95</text:p>
          </table:table-cell>
          <table:table-cell office:value-type="float" office:value="1.63572211802175" table:style-name="ce39">
            <text:p>1.64</text:p>
          </table:table-cell>
          <table:table-cell office:value-type="float" office:value="3.7419371899822478" table:style-name="ce39">
            <text:p>3.74</text:p>
          </table:table-cell>
          <table:table-cell office:value-type="float" office:value="10.153967892627509" table:style-name="ce39">
            <text:p>10.15</text:p>
          </table:table-cell>
          <table:table-cell office:value-type="float" office:value="23.542505627341971" table:style-name="ce39">
            <text:p>23.54</text:p>
          </table:table-cell>
          <table:table-cell office:value-type="float" office:value="1.4536543024232911" table:style-name="ce39">
            <text:p>1.45</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Taxi or minicab</text:p>
          </table:table-cell>
          <table:table-cell office:value-type="float" office:value="8.6952942581991977" table:style-name="ce39">
            <text:p>8.70</text:p>
          </table:table-cell>
          <table:table-cell office:value-type="float" office:value="1.365510470456244" table:style-name="ce39">
            <text:p>1.37</text:p>
          </table:table-cell>
          <table:table-cell office:value-type="float" office:value="6.0188937361049586" table:style-name="ce39">
            <text:p>6.02</text:p>
          </table:table-cell>
          <table:table-cell office:value-type="float" office:value="11.37169478029344" table:style-name="ce39">
            <text:p>11.37</text:p>
          </table:table-cell>
          <table:table-cell office:value-type="float" office:value="15.704016792400562" table:style-name="ce39">
            <text:p>15.70</text:p>
          </table:table-cell>
          <table:table-cell office:value-type="float" office:value="1.262379762699811" table:style-name="ce39">
            <text:p>1.26</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14.580230742816781" table:style-name="ce39">
            <text:p>14.58</text:p>
          </table:table-cell>
          <table:table-cell office:value-type="float" office:value="5.5268334178882697" table:style-name="ce39">
            <text:p>5.53</text:p>
          </table:table-cell>
          <table:table-cell office:value-type="float" office:value="3.7476372437557761" table:style-name="ce39">
            <text:p>3.75</text:p>
          </table:table-cell>
          <table:table-cell office:value-type="float" office:value="25.412824241877789" table:style-name="ce39">
            <text:p>25.41</text:p>
          </table:table-cell>
          <table:table-cell office:value-type="float" office:value="37.906350834750448" table:style-name="ce39">
            <text:p>37.91</text:p>
          </table:table-cell>
          <table:table-cell office:value-type="float" office:value="2.5717599475500661" table:style-name="ce39">
            <text:p>2.57</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All modes</text:p>
          </table:table-cell>
          <table:table-cell office:value-type="float" office:value="865.33371981013556" table:style-name="ce39">
            <text:p>865.33</text:p>
          </table:table-cell>
          <table:table-cell office:value-type="float" office:value="26.10404130830144" table:style-name="ce39">
            <text:p>26.10</text:p>
          </table:table-cell>
          <table:table-cell office:value-type="float" office:value="814.16979884586476" table:style-name="ce39">
            <text:p>814.17</text:p>
          </table:table-cell>
          <table:table-cell office:value-type="float" office:value="916.49764077440636" table:style-name="ce39">
            <text:p>916.50</text:p>
          </table:table-cell>
          <table:table-cell office:value-type="float" office:value="3.0166444125197129" table:style-name="ce39">
            <text:p>3.02</text:p>
          </table:table-cell>
          <table:table-cell office:value-type="float" office:value="1.331822413449369" table:style-name="ce39">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 [note 2]</text:p>
          </table:table-cell>
          <table:table-cell office:value-type="float" office:value="239.45406397497069" table:style-name="ce39">
            <text:p>239.45</text:p>
          </table:table-cell>
          <table:table-cell office:value-type="float" office:value="14.866895375787131" table:style-name="ce39">
            <text:p>14.87</text:p>
          </table:table-cell>
          <table:table-cell office:value-type="float" office:value="210.3149490384279" table:style-name="ce39">
            <text:p>210.31</text:p>
          </table:table-cell>
          <table:table-cell office:value-type="float" office:value="268.59317891151352" table:style-name="ce39">
            <text:p>268.59</text:p>
          </table:table-cell>
          <table:table-cell office:value-type="float" office:value="6.2086627927689362" table:style-name="ce39">
            <text:p>6.21</text:p>
          </table:table-cell>
          <table:table-cell office:value-type="float" office:value="1.7231399945969941" table:style-name="ce39">
            <text:p>1.72</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s of a mile or more</text:p>
          </table:table-cell>
          <table:table-cell office:value-type="float" office:value="79.933888571734173" table:style-name="ce39">
            <text:p>79.93</text:p>
          </table:table-cell>
          <table:table-cell office:value-type="float" office:value="6.2275498557340034" table:style-name="ce39">
            <text:p>6.23</text:p>
          </table:table-cell>
          <table:table-cell office:value-type="float" office:value="67.727890854495527" table:style-name="ce39">
            <text:p>67.73</text:p>
          </table:table-cell>
          <table:table-cell office:value-type="float" office:value="92.139886288972818" table:style-name="ce39">
            <text:p>92.14</text:p>
          </table:table-cell>
          <table:table-cell office:value-type="float" office:value="7.7908756436205193" table:style-name="ce39">
            <text:p>7.79</text:p>
          </table:table-cell>
          <table:table-cell office:value-type="float" office:value="1.79818286337122" table:style-name="ce39">
            <text:p>1.80</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Pedal cycle [note 3]</text:p>
          </table:table-cell>
          <table:table-cell office:value-type="float" office:value="13.128717840967511" table:style-name="ce39">
            <text:p>13.13</text:p>
          </table:table-cell>
          <table:table-cell office:value-type="float" office:value="2.6197190251627251" table:style-name="ce39">
            <text:p>2.62</text:p>
          </table:table-cell>
          <table:table-cell office:value-type="float" office:value="7.9940685516485734" table:style-name="ce39">
            <text:p>7.99</text:p>
          </table:table-cell>
          <table:table-cell office:value-type="float" office:value="18.263367130286451" table:style-name="ce39">
            <text:p>18.26</text:p>
          </table:table-cell>
          <table:table-cell office:value-type="float" office:value="19.954111718267129" table:style-name="ce39">
            <text:p>19.95</text:p>
          </table:table-cell>
          <table:table-cell office:value-type="float" office:value="1.707708867318219" table:style-name="ce39">
            <text:p>1.71</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driver</text:p>
          </table:table-cell>
          <table:table-cell office:value-type="float" office:value="357.19543999381477" table:style-name="ce39">
            <text:p>357.20</text:p>
          </table:table-cell>
          <table:table-cell office:value-type="float" office:value="15.81871272000398" table:style-name="ce39">
            <text:p>15.82</text:p>
          </table:table-cell>
          <table:table-cell office:value-type="float" office:value="326.19076306260689" table:style-name="ce39">
            <text:p>326.19</text:p>
          </table:table-cell>
          <table:table-cell office:value-type="float" office:value="388.2001169250226" table:style-name="ce39">
            <text:p>388.20</text:p>
          </table:table-cell>
          <table:table-cell office:value-type="float" office:value="4.4285875318783177" table:style-name="ce39">
            <text:p>4.43</text:p>
          </table:table-cell>
          <table:table-cell office:value-type="float" office:value="1.5907348595414981" table:style-name="ce39">
            <text:p>1.5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passenger</text:p>
          </table:table-cell>
          <table:table-cell office:value-type="float" office:value="186.99052846349181" table:style-name="ce39">
            <text:p>186.99</text:p>
          </table:table-cell>
          <table:table-cell office:value-type="float" office:value="10.5915079436892" table:style-name="ce39">
            <text:p>10.59</text:p>
          </table:table-cell>
          <table:table-cell office:value-type="float" office:value="166.2311728938609" table:style-name="ce39">
            <text:p>166.23</text:p>
          </table:table-cell>
          <table:table-cell office:value-type="float" office:value="207.74988403312261" table:style-name="ce39">
            <text:p>207.75</text:p>
          </table:table-cell>
          <table:table-cell office:value-type="float" office:value="5.664194882339773" table:style-name="ce39">
            <text:p>5.66</text:p>
          </table:table-cell>
          <table:table-cell office:value-type="float" office:value="1.8238958309329349" table:style-name="ce39">
            <text:p>1.82</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Motorcycle</text:p>
          </table:table-cell>
          <table:table-cell office:value-type="float" office:value="1.228568972160051" table:style-name="ce39">
            <text:p>1.23</text:p>
          </table:table-cell>
          <table:table-cell office:value-type="float" office:value="0.48973804575167362" table:style-name="ce39">
            <text:p>[low]</text:p>
          </table:table-cell>
          <table:table-cell office:value-type="float" office:value="0.26868240248677111" table:style-name="ce39">
            <text:p>[low]</text:p>
          </table:table-cell>
          <table:table-cell office:value-type="float" office:value="2.1884555418333309" table:style-name="ce39">
            <text:p>2.19</text:p>
          </table:table-cell>
          <table:table-cell office:value-type="float" office:value="39.862478774034457" table:style-name="ce39">
            <text:p>39.86</text:p>
          </table:table-cell>
          <table:table-cell office:value-type="float" office:value="1.1806083389797799" table:style-name="ce39">
            <text:p>1.18</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rivate transport [note 4]</text:p>
          </table:table-cell>
          <table:table-cell office:value-type="float" office:value="7.185010077294538" table:style-name="ce39">
            <text:p>7.19</text:p>
          </table:table-cell>
          <table:table-cell office:value-type="float" office:value="2.146277207221901" table:style-name="ce39">
            <text:p>2.15</text:p>
          </table:table-cell>
          <table:table-cell office:value-type="float" office:value="2.9783067511396122" table:style-name="ce39">
            <text:p>2.98</text:p>
          </table:table-cell>
          <table:table-cell office:value-type="float" office:value="11.39171340344947" table:style-name="ce39">
            <text:p>11.39</text:p>
          </table:table-cell>
          <table:table-cell office:value-type="float" office:value="29.871596339222751" table:style-name="ce39">
            <text:p>29.87</text:p>
          </table:table-cell>
          <table:table-cell office:value-type="float" office:value="1.6898192923651161" table:style-name="ce39">
            <text:p>1.6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Bus in London</text:p>
          </table:table-cell>
          <table:table-cell office:value-type="float" office:value="0.1361089596548373" table:style-name="ce39">
            <text:p>[low]</text:p>
          </table:table-cell>
          <table:table-cell office:value-type="float" office:value="0.1026109202211619" table:style-name="ce39">
            <text:p>[low]</text:p>
          </table:table-cell>
          <table:table-cell office:value-type="float" office:value="0" table:style-name="ce39">
            <text:p>0.00</text:p>
          </table:table-cell>
          <table:table-cell office:value-type="float" office:value="0.33722636328831468" table:style-name="ce39">
            <text:p>[low]</text:p>
          </table:table-cell>
          <table:table-cell office:value-type="float" office:value="75.388806498393606" table:style-name="ce39">
            <text:p>75.39</text:p>
          </table:table-cell>
          <table:table-cell office:value-type="float" office:value="0.90781468239751451" table:style-name="ce39">
            <text:p>0.91</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local bus</text:p>
          </table:table-cell>
          <table:table-cell office:value-type="float" office:value="42.310611921275438" table:style-name="ce39">
            <text:p>42.31</text:p>
          </table:table-cell>
          <table:table-cell office:value-type="float" office:value="4.3524786803385949" table:style-name="ce39">
            <text:p>4.35</text:p>
          </table:table-cell>
          <table:table-cell office:value-type="float" office:value="33.779753707811793" table:style-name="ce39">
            <text:p>33.78</text:p>
          </table:table-cell>
          <table:table-cell office:value-type="float" office:value="50.841470134739083" table:style-name="ce39">
            <text:p>50.84</text:p>
          </table:table-cell>
          <table:table-cell office:value-type="float" office:value="10.286966986998355" table:style-name="ce39">
            <text:p>10.29</text:p>
          </table:table-cell>
          <table:table-cell office:value-type="float" office:value="1.7949598740979651" table:style-name="ce39">
            <text:p>1.7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Non-local bus</text:p>
          </table:table-cell>
          <table:table-cell office:value-type="float" office:value="3.1541490524156723E-2" table:style-name="ce39">
            <text:p>[low]</text:p>
          </table:table-cell>
          <table:table-cell office:value-type="float" office:value="3.1548584295466857E-2" table:style-name="ce39">
            <text:p>[low]</text:p>
          </table:table-cell>
          <table:table-cell office:value-type="float" office:value="0" table:style-name="ce39">
            <text:p>0.00</text:p>
          </table:table-cell>
          <table:table-cell office:value-type="float" office:value="9.3376715743271749E-2" table:style-name="ce39">
            <text:p>[low]</text:p>
          </table:table-cell>
          <table:table-cell office:value-type="float" office:value="100.02249028562775" table:style-name="ce39">
            <text:p>100.02</text:p>
          </table:table-cell>
          <table:table-cell office:value-type="float" office:value="1.2432430212336021" table:style-name="ce39">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London Underground</text:p>
          </table:table-cell>
          <table:table-cell office:value-type="float" office:value="0.22505723704005171" table:style-name="ce39">
            <text:p>[low]</text:p>
          </table:table-cell>
          <table:table-cell office:value-type="float" office:value="0.14705909598731531" table:style-name="ce39">
            <text:p>[low]</text:p>
          </table:table-cell>
          <table:table-cell office:value-type="float" office:value="0" table:style-name="ce39">
            <text:p>0.00</text:p>
          </table:table-cell>
          <table:table-cell office:value-type="float" office:value="0.51329306517518969" table:style-name="ce39">
            <text:p>0.51</text:p>
          </table:table-cell>
          <table:table-cell office:value-type="float" office:value="65.342975823143306" table:style-name="ce39">
            <text:p>65.34</text:p>
          </table:table-cell>
          <table:table-cell office:value-type="float" office:value="1.278427089781303" table:style-name="ce39">
            <text:p>1.28</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Surface Rail</text:p>
          </table:table-cell>
          <table:table-cell office:value-type="float" office:value="10.59959865338036" table:style-name="ce39">
            <text:p>10.60</text:p>
          </table:table-cell>
          <table:table-cell office:value-type="float" office:value="1.3649342530607871" table:style-name="ce39">
            <text:p>1.36</text:p>
          </table:table-cell>
          <table:table-cell office:value-type="float" office:value="7.9243275173812187" table:style-name="ce39">
            <text:p>7.92</text:p>
          </table:table-cell>
          <table:table-cell office:value-type="float" office:value="13.274869789379499" table:style-name="ce39">
            <text:p>13.27</text:p>
          </table:table-cell>
          <table:table-cell office:value-type="float" office:value="12.87722580538925" table:style-name="ce39">
            <text:p>12.88</text:p>
          </table:table-cell>
          <table:table-cell office:value-type="float" office:value="1.6005602384870541" table:style-name="ce39">
            <text:p>1.60</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Taxi or minicab</text:p>
          </table:table-cell>
          <table:table-cell office:value-type="float" office:value="14.520583245918621" table:style-name="ce39">
            <text:p>14.52</text:p>
          </table:table-cell>
          <table:table-cell office:value-type="float" office:value="2.1063198406631418" table:style-name="ce39">
            <text:p>2.11</text:p>
          </table:table-cell>
          <table:table-cell office:value-type="float" office:value="10.392196358218859" table:style-name="ce39">
            <text:p>10.39</text:p>
          </table:table-cell>
          <table:table-cell office:value-type="float" office:value="18.648970133618381" table:style-name="ce39">
            <text:p>18.65</text:p>
          </table:table-cell>
          <table:table-cell office:value-type="float" office:value="14.505752317181726" table:style-name="ce39">
            <text:p>14.51</text:p>
          </table:table-cell>
          <table:table-cell office:value-type="float" office:value="1.684829896106866" table:style-name="ce39">
            <text:p>1.68</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ublic transport [note 5]</text:p>
          </table:table-cell>
          <table:table-cell office:value-type="float" office:value="2.997102596589988" table:style-name="ce39">
            <text:p>3.00</text:p>
          </table:table-cell>
          <table:table-cell office:value-type="float" office:value="1.08244637156289" table:style-name="ce39">
            <text:p>1.08</text:p>
          </table:table-cell>
          <table:table-cell office:value-type="float" office:value="0.87550770832672242" table:style-name="ce39">
            <text:p>0.88</text:p>
          </table:table-cell>
          <table:table-cell office:value-type="float" office:value="5.1186974848532527" table:style-name="ce39">
            <text:p>5.12</text:p>
          </table:table-cell>
          <table:table-cell office:value-type="float" office:value="36.116427005016924" table:style-name="ce39">
            <text:p>36.12</text:p>
          </table:table-cell>
          <table:table-cell office:value-type="float" office:value="1.9368990636065599" table:style-name="ce39">
            <text:p>1.9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All modes</text:p>
          </table:table-cell>
          <table:table-cell office:value-type="float" office:value="876.00293342708278" table:style-name="ce39">
            <text:p>876.00</text:p>
          </table:table-cell>
          <table:table-cell office:value-type="float" office:value="23.113337003704672" table:style-name="ce39">
            <text:p>23.11</text:p>
          </table:table-cell>
          <table:table-cell office:value-type="float" office:value="830.70079289982164" table:style-name="ce39">
            <text:p>830.70</text:p>
          </table:table-cell>
          <table:table-cell office:value-type="float" office:value="921.30507395434392" table:style-name="ce39">
            <text:p>921.31</text:p>
          </table:table-cell>
          <table:table-cell office:value-type="float" office:value="2.6384999549352068" table:style-name="ce39">
            <text:p>2.64</text:p>
          </table:table-cell>
          <table:table-cell office:value-type="float" office:value="1.882774064264668" table:style-name="ce39">
            <text:p>1.88</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 [note 2]</text:p>
          </table:table-cell>
          <table:table-cell office:value-type="float" office:value="239.7435533322907" table:style-name="ce39">
            <text:p>239.74</text:p>
          </table:table-cell>
          <table:table-cell office:value-type="float" office:value="12.12266856292149" table:style-name="ce39">
            <text:p>12.12</text:p>
          </table:table-cell>
          <table:table-cell office:value-type="float" office:value="215.98312294896459" table:style-name="ce39">
            <text:p>215.98</text:p>
          </table:table-cell>
          <table:table-cell office:value-type="float" office:value="263.50398371561681" table:style-name="ce39">
            <text:p>263.50</text:p>
          </table:table-cell>
          <table:table-cell office:value-type="float" office:value="5.056514927898462" table:style-name="ce39">
            <text:p>5.06</text:p>
          </table:table-cell>
          <table:table-cell office:value-type="float" office:value="1.3446358996340639" table:style-name="ce39">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s of a mile or more</text:p>
          </table:table-cell>
          <table:table-cell office:value-type="float" office:value="77.897756195052395" table:style-name="ce39">
            <text:p>77.90</text:p>
          </table:table-cell>
          <table:table-cell office:value-type="float" office:value="7.6134940674807838" table:style-name="ce39">
            <text:p>7.61</text:p>
          </table:table-cell>
          <table:table-cell office:value-type="float" office:value="62.975307822790057" table:style-name="ce39">
            <text:p>62.98</text:p>
          </table:table-cell>
          <table:table-cell office:value-type="float" office:value="92.820204567314732" table:style-name="ce39">
            <text:p>92.82</text:p>
          </table:table-cell>
          <table:table-cell office:value-type="float" office:value="9.7737013739098533" table:style-name="ce39">
            <text:p>9.77</text:p>
          </table:table-cell>
          <table:table-cell office:value-type="float" office:value="1.9412577974857581" table:style-name="ce39">
            <text:p>1.94</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Pedal cycle [note 3]</text:p>
          </table:table-cell>
          <table:table-cell office:value-type="float" office:value="13.411062452732549" table:style-name="ce39">
            <text:p>13.41</text:p>
          </table:table-cell>
          <table:table-cell office:value-type="float" office:value="2.8338960599832488" table:style-name="ce39">
            <text:p>2.83</text:p>
          </table:table-cell>
          <table:table-cell office:value-type="float" office:value="7.8566261751653856" table:style-name="ce39">
            <text:p>7.86</text:p>
          </table:table-cell>
          <table:table-cell office:value-type="float" office:value="18.965498730299721" table:style-name="ce39">
            <text:p>18.97</text:p>
          </table:table-cell>
          <table:table-cell office:value-type="float" office:value="21.131033204649889" table:style-name="ce39">
            <text:p>21.13</text:p>
          </table:table-cell>
          <table:table-cell office:value-type="float" office:value="1.5524555097191981" table:style-name="ce39">
            <text:p>1.5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driver</text:p>
          </table:table-cell>
          <table:table-cell office:value-type="float" office:value="311.18761776106408" table:style-name="ce39">
            <text:p>311.19</text:p>
          </table:table-cell>
          <table:table-cell office:value-type="float" office:value="12.79873005882378" table:style-name="ce39">
            <text:p>12.80</text:p>
          </table:table-cell>
          <table:table-cell office:value-type="float" office:value="286.10210684576953" table:style-name="ce39">
            <text:p>286.10</text:p>
          </table:table-cell>
          <table:table-cell office:value-type="float" office:value="336.27312867635868" table:style-name="ce39">
            <text:p>336.27</text:p>
          </table:table-cell>
          <table:table-cell office:value-type="float" office:value="4.112866106597755" table:style-name="ce39">
            <text:p>4.11</text:p>
          </table:table-cell>
          <table:table-cell office:value-type="float" office:value="1.284936726402057" table:style-name="ce39">
            <text:p>1.28</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passenger</text:p>
          </table:table-cell>
          <table:table-cell office:value-type="float" office:value="162.7394859875217" table:style-name="ce39">
            <text:p>162.74</text:p>
          </table:table-cell>
          <table:table-cell office:value-type="float" office:value="8.3175248634957359" table:style-name="ce39">
            <text:p>8.32</text:p>
          </table:table-cell>
          <table:table-cell office:value-type="float" office:value="146.4371372550701" table:style-name="ce39">
            <text:p>146.44</text:p>
          </table:table-cell>
          <table:table-cell office:value-type="float" office:value="179.04183471997339" table:style-name="ce39">
            <text:p>179.04</text:p>
          </table:table-cell>
          <table:table-cell office:value-type="float" office:value="5.1109445338505584" table:style-name="ce39">
            <text:p>5.11</text:p>
          </table:table-cell>
          <table:table-cell office:value-type="float" office:value="1.445086307628038" table:style-name="ce39">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Motorcycle</text:p>
          </table:table-cell>
          <table:table-cell office:value-type="float" office:value="0.87115507234671252" table:style-name="ce39">
            <text:p>0.87</text:p>
          </table:table-cell>
          <table:table-cell office:value-type="float" office:value="0.59101371469441322" table:style-name="ce39">
            <text:p>0.59</text:p>
          </table:table-cell>
          <table:table-cell office:value-type="float" office:value="0" table:style-name="ce39">
            <text:p>0.00</text:p>
          </table:table-cell>
          <table:table-cell office:value-type="float" office:value="2.029541953147763" table:style-name="ce39">
            <text:p>2.03</text:p>
          </table:table-cell>
          <table:table-cell office:value-type="float" office:value="67.842538424570492" table:style-name="ce39">
            <text:p>67.84</text:p>
          </table:table-cell>
          <table:table-cell office:value-type="float" office:value="0.86543060808931549" table:style-name="ce39">
            <text:p>0.8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rivate transport [note 4]</text:p>
          </table:table-cell>
          <table:table-cell office:value-type="float" office:value="5.3233011937688346" table:style-name="ce39">
            <text:p>5.32</text:p>
          </table:table-cell>
          <table:table-cell office:value-type="float" office:value="1.265353865300328" table:style-name="ce39">
            <text:p>1.27</text:p>
          </table:table-cell>
          <table:table-cell office:value-type="float" office:value="2.843207617780191" table:style-name="ce39">
            <text:p>2.84</text:p>
          </table:table-cell>
          <table:table-cell office:value-type="float" office:value="7.8033947697574781" table:style-name="ce39">
            <text:p>7.80</text:p>
          </table:table-cell>
          <table:table-cell office:value-type="float" office:value="23.770097149142757" table:style-name="ce39">
            <text:p>23.77</text:p>
          </table:table-cell>
          <table:table-cell office:value-type="float" office:value="1.085055324561937" table:style-name="ce39">
            <text:p>1.09</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Bus in London</text:p>
          </table:table-cell>
          <table:table-cell office:value-type="float" office:value="8.6490296484946924E-2" table:style-name="ce39">
            <text:p>[low]</text:p>
          </table:table-cell>
          <table:table-cell office:value-type="float" office:value="8.8081593439453293E-2" table:style-name="ce39">
            <text:p>[low]</text:p>
          </table:table-cell>
          <table:table-cell office:value-type="float" office:value="0" table:style-name="ce39">
            <text:p>0.00</text:p>
          </table:table-cell>
          <table:table-cell office:value-type="float" office:value="0.25913021962627542" table:style-name="ce39">
            <text:p>[low]</text:p>
          </table:table-cell>
          <table:table-cell office:value-type="float" office:value="101.83985605227208" table:style-name="ce39">
            <text:p>101.84</text:p>
          </table:table-cell>
          <table:table-cell office:value-type="float" office:value="1.192184680629047" table:style-name="ce39">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local bus</text:p>
          </table:table-cell>
          <table:table-cell office:value-type="float" office:value="37.262269316144959" table:style-name="ce39">
            <text:p>37.26</text:p>
          </table:table-cell>
          <table:table-cell office:value-type="float" office:value="4.7161410938605908" table:style-name="ce39">
            <text:p>4.72</text:p>
          </table:table-cell>
          <table:table-cell office:value-type="float" office:value="28.018632772178201" table:style-name="ce39">
            <text:p>28.02</text:p>
          </table:table-cell>
          <table:table-cell office:value-type="float" office:value="46.505905860111717" table:style-name="ce39">
            <text:p>46.51</text:p>
          </table:table-cell>
          <table:table-cell office:value-type="float" office:value="12.656612655142787" table:style-name="ce39">
            <text:p>12.66</text:p>
          </table:table-cell>
          <table:table-cell office:value-type="float" office:value="1.7947309926206101" table:style-name="ce39">
            <text:p>1.79</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Non-local bus</text:p>
          </table:table-cell>
          <table:table-cell office:value-type="float" office:value="0.19383649916941659" table:style-name="ce39">
            <text:p>[low]</text:p>
          </table:table-cell>
          <table:table-cell office:value-type="float" office:value="9.7318310141798869E-2" table:style-name="ce39">
            <text:p>[low]</text:p>
          </table:table-cell>
          <table:table-cell office:value-type="float" office:value="3.092611291490827E-3" table:style-name="ce39">
            <text:p>[low]</text:p>
          </table:table-cell>
          <table:table-cell office:value-type="float" office:value="0.38458038704734238" table:style-name="ce39">
            <text:p>[low]</text:p>
          </table:table-cell>
          <table:table-cell office:value-type="float" office:value="50.206390725588221" table:style-name="ce39">
            <text:p>50.21</text:p>
          </table:table-cell>
          <table:table-cell office:value-type="float" office:value="0.98368296067334893" table:style-name="ce39">
            <text:p>0.98</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London Underground</text:p>
          </table:table-cell>
          <table:table-cell office:value-type="float" office:value="0.43358679901908043" table:style-name="ce39">
            <text:p>[low]</text:p>
          </table:table-cell>
          <table:table-cell office:value-type="float" office:value="0.14914661438808891" table:style-name="ce39">
            <text:p>[low]</text:p>
          </table:table-cell>
          <table:table-cell office:value-type="float" office:value="0.1412594348184262" table:style-name="ce39">
            <text:p>[low]</text:p>
          </table:table-cell>
          <table:table-cell office:value-type="float" office:value="0.72591416321973457" table:style-name="ce39">
            <text:p>0.73</text:p>
          </table:table-cell>
          <table:table-cell office:value-type="float" office:value="34.398329175498162" table:style-name="ce39">
            <text:p>34.40</text:p>
          </table:table-cell>
          <table:table-cell office:value-type="float" office:value="0.83006617926451998" table:style-name="ce39">
            <text:p>0.83</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Surface Rail</text:p>
          </table:table-cell>
          <table:table-cell office:value-type="float" office:value="9.6956232893024676" table:style-name="ce39">
            <text:p>9.70</text:p>
          </table:table-cell>
          <table:table-cell office:value-type="float" office:value="1.556191273199022" table:style-name="ce39">
            <text:p>1.56</text:p>
          </table:table-cell>
          <table:table-cell office:value-type="float" office:value="6.6454883938323857" table:style-name="ce39">
            <text:p>6.65</text:p>
          </table:table-cell>
          <table:table-cell office:value-type="float" office:value="12.74575818477255" table:style-name="ce39">
            <text:p>12.75</text:p>
          </table:table-cell>
          <table:table-cell office:value-type="float" office:value="16.050451082562418" table:style-name="ce39">
            <text:p>16.05</text:p>
          </table:table-cell>
          <table:table-cell office:value-type="float" office:value="1.468481276852251" table:style-name="ce39">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Taxi or minicab</text:p>
          </table:table-cell>
          <table:table-cell office:value-type="float" office:value="14.037334106432301" table:style-name="ce39">
            <text:p>14.04</text:p>
          </table:table-cell>
          <table:table-cell office:value-type="float" office:value="1.855334934411174" table:style-name="ce39">
            <text:p>1.86</text:p>
          </table:table-cell>
          <table:table-cell office:value-type="float" office:value="10.40087763498639" table:style-name="ce39">
            <text:p>10.40</text:p>
          </table:table-cell>
          <table:table-cell office:value-type="float" office:value="17.673790577878201" table:style-name="ce39">
            <text:p>17.67</text:p>
          </table:table-cell>
          <table:table-cell office:value-type="float" office:value="13.217145936285776" table:style-name="ce39">
            <text:p>13.22</text:p>
          </table:table-cell>
          <table:table-cell office:value-type="float" office:value="1.293042843796371" table:style-name="ce39">
            <text:p>1.29</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ublic transport [note 5]</text:p>
          </table:table-cell>
          <table:table-cell office:value-type="float" office:value="2.0677875134347148" table:style-name="ce39">
            <text:p>2.07</text:p>
          </table:table-cell>
          <table:table-cell office:value-type="float" office:value="0.82428334643854917" table:style-name="ce39">
            <text:p>0.82</text:p>
          </table:table-cell>
          <table:table-cell office:value-type="float" office:value="0.45219215441515881" table:style-name="ce39">
            <text:p>[low]</text:p>
          </table:table-cell>
          <table:table-cell office:value-type="float" office:value="3.683382872454271" table:style-name="ce39">
            <text:p>3.68</text:p>
          </table:table-cell>
          <table:table-cell office:value-type="float" office:value="39.863058514623049" table:style-name="ce39">
            <text:p>39.86</text:p>
          </table:table-cell>
          <table:table-cell office:value-type="float" office:value="1.4796972268984441" table:style-name="ce39">
            <text:p>1.48</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All modes</text:p>
          </table:table-cell>
          <table:table-cell office:value-type="float" office:value="797.05310361971249" table:style-name="ce39">
            <text:p>797.05</text:p>
          </table:table-cell>
          <table:table-cell office:value-type="float" office:value="18.35524348002501" table:style-name="ce39">
            <text:p>18.36</text:p>
          </table:table-cell>
          <table:table-cell office:value-type="float" office:value="761.07682639886343" table:style-name="ce39">
            <text:p>761.08</text:p>
          </table:table-cell>
          <table:table-cell office:value-type="float" office:value="833.02938084056154" table:style-name="ce39">
            <text:p>833.03</text:p>
          </table:table-cell>
          <table:table-cell office:value-type="float" office:value="2.3028884018727322" table:style-name="ce39">
            <text:p>2.30</text:p>
          </table:table-cell>
          <table:table-cell office:value-type="float" office:value="1.5093423481882839" table:style-name="ce39">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 [note 2]</text:p>
          </table:table-cell>
          <table:table-cell office:value-type="float" office:value="252.77635748230799" table:style-name="ce39">
            <text:p>252.78</text:p>
          </table:table-cell>
          <table:table-cell office:value-type="float" office:value="18.081262024451782" table:style-name="ce39">
            <text:p>18.08</text:p>
          </table:table-cell>
          <table:table-cell office:value-type="float" office:value="217.3370839143825" table:style-name="ce39">
            <text:p>217.34</text:p>
          </table:table-cell>
          <table:table-cell office:value-type="float" office:value="288.21563105023353" table:style-name="ce39">
            <text:p>288.22</text:p>
          </table:table-cell>
          <table:table-cell office:value-type="float" office:value="7.1530669262521132" table:style-name="ce39">
            <text:p>7.15</text:p>
          </table:table-cell>
          <table:table-cell office:value-type="float" office:value="1.707882705550253" table:style-name="ce39">
            <text:p>1.7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s of a mile or more</text:p>
          </table:table-cell>
          <table:table-cell office:value-type="float" office:value="82.710044430636216" table:style-name="ce39">
            <text:p>82.71</text:p>
          </table:table-cell>
          <table:table-cell office:value-type="float" office:value="6.3183741573714123" table:style-name="ce39">
            <text:p>6.32</text:p>
          </table:table-cell>
          <table:table-cell office:value-type="float" office:value="70.326031082188251" table:style-name="ce39">
            <text:p>70.33</text:p>
          </table:table-cell>
          <table:table-cell office:value-type="float" office:value="95.094057779084181" table:style-name="ce39">
            <text:p>95.09</text:p>
          </table:table-cell>
          <table:table-cell office:value-type="float" office:value="7.6391860273636301" table:style-name="ce39">
            <text:p>7.64</text:p>
          </table:table-cell>
          <table:table-cell office:value-type="float" office:value="1.480717893912775" table:style-name="ce39">
            <text:p>1.4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Pedal cycle [note 3]</text:p>
          </table:table-cell>
          <table:table-cell office:value-type="float" office:value="14.511081748143299" table:style-name="ce39">
            <text:p>14.51</text:p>
          </table:table-cell>
          <table:table-cell office:value-type="float" office:value="3.3309536811579079" table:style-name="ce39">
            <text:p>3.33</text:p>
          </table:table-cell>
          <table:table-cell office:value-type="float" office:value="7.9824125330738047" table:style-name="ce39">
            <text:p>7.98</text:p>
          </table:table-cell>
          <table:table-cell office:value-type="float" office:value="21.0397509632128" table:style-name="ce39">
            <text:p>21.04</text:p>
          </table:table-cell>
          <table:table-cell office:value-type="float" office:value="22.954551142157996" table:style-name="ce39">
            <text:p>22.95</text:p>
          </table:table-cell>
          <table:table-cell office:value-type="float" office:value="1.57014470181207" table:style-name="ce39">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driver</text:p>
          </table:table-cell>
          <table:table-cell office:value-type="float" office:value="362.17743571031161" table:style-name="ce39">
            <text:p>362.18</text:p>
          </table:table-cell>
          <table:table-cell office:value-type="float" office:value="14.440832596857071" table:style-name="ce39">
            <text:p>14.44</text:p>
          </table:table-cell>
          <table:table-cell office:value-type="float" office:value="333.87340382047182" table:style-name="ce39">
            <text:p>333.87</text:p>
          </table:table-cell>
          <table:table-cell office:value-type="float" office:value="390.48146760015152" table:style-name="ce39">
            <text:p>390.48</text:p>
          </table:table-cell>
          <table:table-cell office:value-type="float" office:value="3.9872259210558885" table:style-name="ce39">
            <text:p>3.99</text:p>
          </table:table-cell>
          <table:table-cell office:value-type="float" office:value="1.2723267868546271" table:style-name="ce39">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passenger</text:p>
          </table:table-cell>
          <table:table-cell office:value-type="float" office:value="181.01468291463769" table:style-name="ce39">
            <text:p>181.01</text:p>
          </table:table-cell>
          <table:table-cell office:value-type="float" office:value="9.6355138157587579" table:style-name="ce39">
            <text:p>9.64</text:p>
          </table:table-cell>
          <table:table-cell office:value-type="float" office:value="162.12907583575051" table:style-name="ce39">
            <text:p>162.13</text:p>
          </table:table-cell>
          <table:table-cell office:value-type="float" office:value="199.90028999352489" table:style-name="ce39">
            <text:p>199.90</text:p>
          </table:table-cell>
          <table:table-cell office:value-type="float" office:value="5.3230564839332075" table:style-name="ce39">
            <text:p>5.32</text:p>
          </table:table-cell>
          <table:table-cell office:value-type="float" office:value="1.4544884015715149" table:style-name="ce39">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Motorcycle</text:p>
          </table:table-cell>
          <table:table-cell office:value-type="float" office:value="1.3786173400901489" table:style-name="ce39">
            <text:p>1.38</text:p>
          </table:table-cell>
          <table:table-cell office:value-type="float" office:value="0.53561785558912667" table:style-name="ce39">
            <text:p>0.54</text:p>
          </table:table-cell>
          <table:table-cell office:value-type="float" office:value="0.32880634313546059" table:style-name="ce39">
            <text:p>[low]</text:p>
          </table:table-cell>
          <table:table-cell office:value-type="float" office:value="2.4284283370448372" table:style-name="ce39">
            <text:p>2.43</text:p>
          </table:table-cell>
          <table:table-cell office:value-type="float" office:value="38.851814786697972" table:style-name="ce39">
            <text:p>38.85</text:p>
          </table:table-cell>
          <table:table-cell office:value-type="float" office:value="1.0830171817749119" table:style-name="ce39">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rivate transport [note 4]</text:p>
          </table:table-cell>
          <table:table-cell office:value-type="float" office:value="7.8927814475645954" table:style-name="ce39">
            <text:p>7.89</text:p>
          </table:table-cell>
          <table:table-cell office:value-type="float" office:value="1.7124136810091379" table:style-name="ce39">
            <text:p>1.71</text:p>
          </table:table-cell>
          <table:table-cell office:value-type="float" office:value="4.5364506327866838" table:style-name="ce39">
            <text:p>4.54</text:p>
          </table:table-cell>
          <table:table-cell office:value-type="float" office:value="11.249112262342511" table:style-name="ce39">
            <text:p>11.25</text:p>
          </table:table-cell>
          <table:table-cell office:value-type="float" office:value="21.695947016720222" table:style-name="ce39">
            <text:p>21.70</text:p>
          </table:table-cell>
          <table:table-cell office:value-type="float" office:value="1.148078435917395" table:style-name="ce39">
            <text:p>1.1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Bus in London</text:p>
          </table:table-cell>
          <table:table-cell office:value-type="float" office:value="4.2616917195061998E-2" table:style-name="ce39">
            <text:p>[low]</text:p>
          </table:table-cell>
          <table:table-cell office:value-type="float" office:value="4.2597113337186902E-2" table:style-name="ce39">
            <text:p>[low]</text:p>
          </table:table-cell>
          <table:table-cell office:value-type="float" office:value="0" table:style-name="ce39">
            <text:p>0.00</text:p>
          </table:table-cell>
          <table:table-cell office:value-type="float" office:value="0.1261072593359483" table:style-name="ce39">
            <text:p>[low]</text:p>
          </table:table-cell>
          <table:table-cell office:value-type="float" office:value="99.953530524546281" table:style-name="ce39">
            <text:p>99.95</text:p>
          </table:table-cell>
          <table:table-cell office:value-type="float" office:value="1.110594932586751" table:style-name="ce39">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local bus</text:p>
          </table:table-cell>
          <table:table-cell office:value-type="float" office:value="26.978479062499112" table:style-name="ce39">
            <text:p>26.98</text:p>
          </table:table-cell>
          <table:table-cell office:value-type="float" office:value="3.9775555131267502" table:style-name="ce39">
            <text:p>3.98</text:p>
          </table:table-cell>
          <table:table-cell office:value-type="float" office:value="19.182470256770682" table:style-name="ce39">
            <text:p>19.18</text:p>
          </table:table-cell>
          <table:table-cell office:value-type="float" office:value="34.774487868227538" table:style-name="ce39">
            <text:p>34.77</text:p>
          </table:table-cell>
          <table:table-cell office:value-type="float" office:value="14.743438664248758" table:style-name="ce39">
            <text:p>14.74</text:p>
          </table:table-cell>
          <table:table-cell office:value-type="float" office:value="1.761537520369449" table:style-name="ce39">
            <text:p>1.7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Non-local bus</text:p>
          </table:table-cell>
          <table:table-cell office:value-type="float" office:value="0.68004279640562404" table:style-name="ce39">
            <text:p>0.68</text:p>
          </table:table-cell>
          <table:table-cell office:value-type="float" office:value="0.50290108870480332" table:style-name="ce39">
            <text:p>0.50</text:p>
          </table:table-cell>
          <table:table-cell office:value-type="float" office:value="0" table:style-name="ce39">
            <text:p>0.00</text:p>
          </table:table-cell>
          <table:table-cell office:value-type="float" office:value="1.6657289302670391" table:style-name="ce39">
            <text:p>1.67</text:p>
          </table:table-cell>
          <table:table-cell office:value-type="float" office:value="73.951388260105716" table:style-name="ce39">
            <text:p>73.95</text:p>
          </table:table-cell>
          <table:table-cell office:value-type="float" office:value="2.558602654150997" table:style-name="ce39">
            <text:p>2.5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London Underground</text:p>
          </table:table-cell>
          <table:table-cell office:value-type="float" office:value="0.42575431073029341" table:style-name="ce39">
            <text:p>[low]</text:p>
          </table:table-cell>
          <table:table-cell office:value-type="float" office:value="0.26770108406733362" table:style-name="ce39">
            <text:p>[low]</text:p>
          </table:table-cell>
          <table:table-cell office:value-type="float" office:value="0" table:style-name="ce39">
            <text:p>0.00</text:p>
          </table:table-cell>
          <table:table-cell office:value-type="float" office:value="0.95044843550226721" table:style-name="ce39">
            <text:p>0.95</text:p>
          </table:table-cell>
          <table:table-cell office:value-type="float" office:value="62.876893391436909" table:style-name="ce39">
            <text:p>62.88</text:p>
          </table:table-cell>
          <table:table-cell office:value-type="float" office:value="1.710932208054061" table:style-name="ce39">
            <text:p>1.7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Surface Rail</text:p>
          </table:table-cell>
          <table:table-cell office:value-type="float" office:value="7.3276326377587733" table:style-name="ce39">
            <text:p>7.33</text:p>
          </table:table-cell>
          <table:table-cell office:value-type="float" office:value="1.5594631634243861" table:style-name="ce39">
            <text:p>1.56</text:p>
          </table:table-cell>
          <table:table-cell office:value-type="float" office:value="4.2710848374469768" table:style-name="ce39">
            <text:p>4.27</text:p>
          </table:table-cell>
          <table:table-cell office:value-type="float" office:value="10.384180438070571" table:style-name="ce39">
            <text:p>10.38</text:p>
          </table:table-cell>
          <table:table-cell office:value-type="float" office:value="21.281950672425669" table:style-name="ce39">
            <text:p>21.28</text:p>
          </table:table-cell>
          <table:table-cell office:value-type="float" office:value="1.6662940993734989" table:style-name="ce39">
            <text:p>1.6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Taxi or minicab</text:p>
          </table:table-cell>
          <table:table-cell office:value-type="float" office:value="10.486723152377699" table:style-name="ce39">
            <text:p>10.49</text:p>
          </table:table-cell>
          <table:table-cell office:value-type="float" office:value="1.9746040079057561" table:style-name="ce39">
            <text:p>1.97</text:p>
          </table:table-cell>
          <table:table-cell office:value-type="float" office:value="6.6164992968824219" table:style-name="ce39">
            <text:p>6.62</text:p>
          </table:table-cell>
          <table:table-cell office:value-type="float" office:value="14.35694700787298" table:style-name="ce39">
            <text:p>14.36</text:p>
          </table:table-cell>
          <table:table-cell office:value-type="float" office:value="18.829561715453945" table:style-name="ce39">
            <text:p>18.83</text:p>
          </table:table-cell>
          <table:table-cell office:value-type="float" office:value="1.796084293667723" table:style-name="ce39">
            <text:p>1.8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ublic transport [note 5]</text:p>
          </table:table-cell>
          <table:table-cell office:value-type="float" office:value="1.970648778559891" table:style-name="ce39">
            <text:p>1.97</text:p>
          </table:table-cell>
          <table:table-cell office:value-type="float" office:value="0.6960375922095291" table:style-name="ce39">
            <text:p>0.70</text:p>
          </table:table-cell>
          <table:table-cell office:value-type="float" office:value="0.60641509782921421" table:style-name="ce39">
            <text:p>0.61</text:p>
          </table:table-cell>
          <table:table-cell office:value-type="float" office:value="3.3348824592905681" table:style-name="ce39">
            <text:p>3.33</text:p>
          </table:table-cell>
          <table:table-cell office:value-type="float" office:value="35.320225490316894" table:style-name="ce39">
            <text:p>35.32</text:p>
          </table:table-cell>
          <table:table-cell office:value-type="float" office:value="1.3778324136746289" table:style-name="ce39">
            <text:p>1.3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All modes</text:p>
          </table:table-cell>
          <table:table-cell office:value-type="float" office:value="867.66285429858192" table:style-name="ce39">
            <text:p>867.66</text:p>
          </table:table-cell>
          <table:table-cell office:value-type="float" office:value="24.18824323145304" table:style-name="ce39">
            <text:p>24.19</text:p>
          </table:table-cell>
          <table:table-cell office:value-type="float" office:value="820.25389756493394" table:style-name="ce39">
            <text:p>820.25</text:p>
          </table:table-cell>
          <table:table-cell office:value-type="float" office:value="915.0718110322299" table:style-name="ce39">
            <text:p>915.07</text:p>
          </table:table-cell>
          <table:table-cell office:value-type="float" office:value="2.7877467741784105" table:style-name="ce39">
            <text:p>2.79</text:p>
          </table:table-cell>
          <table:table-cell office:value-type="float" office:value="1.6896934592340631" table:style-name="ce39">
            <text:p>1.6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 [note 2]</text:p>
          </table:table-cell>
          <table:table-cell office:value-type="float" office:value="221.8687406825571" table:style-name="ce39">
            <text:p>221.87</text:p>
          </table:table-cell>
          <table:table-cell office:value-type="float" office:value="13.651508291669851" table:style-name="ce39">
            <text:p>13.65</text:p>
          </table:table-cell>
          <table:table-cell office:value-type="float" office:value="195.1117844308842" table:style-name="ce39">
            <text:p>195.11</text:p>
          </table:table-cell>
          <table:table-cell office:value-type="float" office:value="248.62569693423001" table:style-name="ce39">
            <text:p>248.63</text:p>
          </table:table-cell>
          <table:table-cell office:value-type="float" office:value="6.1529660508606776" table:style-name="ce39">
            <text:p>6.15</text:p>
          </table:table-cell>
          <table:table-cell office:value-type="float" office:value="1.5665701223770589" table:style-name="ce39">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s of a mile or more</text:p>
          </table:table-cell>
          <table:table-cell office:value-type="float" office:value="81.80975901008911" table:style-name="ce39">
            <text:p>81.81</text:p>
          </table:table-cell>
          <table:table-cell office:value-type="float" office:value="6.9564968810345471" table:style-name="ce39">
            <text:p>6.96</text:p>
          </table:table-cell>
          <table:table-cell office:value-type="float" office:value="68.175025123261392" table:style-name="ce39">
            <text:p>68.18</text:p>
          </table:table-cell>
          <table:table-cell office:value-type="float" office:value="95.444492896916827" table:style-name="ce39">
            <text:p>95.44</text:p>
          </table:table-cell>
          <table:table-cell office:value-type="float" office:value="8.503260448642374" table:style-name="ce39">
            <text:p>8.50</text:p>
          </table:table-cell>
          <table:table-cell office:value-type="float" office:value="1.768035897837231" table:style-name="ce39">
            <text:p>1.77</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Pedal cycle [note 3]</text:p>
          </table:table-cell>
          <table:table-cell office:value-type="float" office:value="9.2053562651805336" table:style-name="ce39">
            <text:p>9.21</text:p>
          </table:table-cell>
          <table:table-cell office:value-type="float" office:value="2.1210245955417508" table:style-name="ce39">
            <text:p>2.12</text:p>
          </table:table-cell>
          <table:table-cell office:value-type="float" office:value="5.0481480579187012" table:style-name="ce39">
            <text:p>5.05</text:p>
          </table:table-cell>
          <table:table-cell office:value-type="float" office:value="13.36256447244237" table:style-name="ce39">
            <text:p>13.36</text:p>
          </table:table-cell>
          <table:table-cell office:value-type="float" office:value="23.041200518925855" table:style-name="ce39">
            <text:p>23.04</text:p>
          </table:table-cell>
          <table:table-cell office:value-type="float" office:value="1.518195800709081" table:style-name="ce39">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driver</text:p>
          </table:table-cell>
          <table:table-cell office:value-type="float" office:value="341.06218098207472" table:style-name="ce39">
            <text:p>341.06</text:p>
          </table:table-cell>
          <table:table-cell office:value-type="float" office:value="13.08059089961337" table:style-name="ce39">
            <text:p>13.08</text:p>
          </table:table-cell>
          <table:table-cell office:value-type="float" office:value="315.42422281883239" table:style-name="ce39">
            <text:p>315.42</text:p>
          </table:table-cell>
          <table:table-cell office:value-type="float" office:value="366.70013914531688" table:style-name="ce39">
            <text:p>366.70</text:p>
          </table:table-cell>
          <table:table-cell office:value-type="float" office:value="3.8352510565517228" table:style-name="ce39">
            <text:p>3.84</text:p>
          </table:table-cell>
          <table:table-cell office:value-type="float" office:value="1.290946545058089" table:style-name="ce39">
            <text:p>1.2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passenger</text:p>
          </table:table-cell>
          <table:table-cell office:value-type="float" office:value="182.00276877179701" table:style-name="ce39">
            <text:p>182.00</text:p>
          </table:table-cell>
          <table:table-cell office:value-type="float" office:value="8.5059580805854775" table:style-name="ce39">
            <text:p>8.51</text:p>
          </table:table-cell>
          <table:table-cell office:value-type="float" office:value="165.33109093384951" table:style-name="ce39">
            <text:p>165.33</text:p>
          </table:table-cell>
          <table:table-cell office:value-type="float" office:value="198.67444660974451" table:style-name="ce39">
            <text:p>198.67</text:p>
          </table:table-cell>
          <table:table-cell office:value-type="float" office:value="4.6735322423861687" table:style-name="ce39">
            <text:p>4.67</text:p>
          </table:table-cell>
          <table:table-cell office:value-type="float" office:value="1.443112333880441" table:style-name="ce39">
            <text:p>1.44</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Motorcycle</text:p>
          </table:table-cell>
          <table:table-cell office:value-type="float" office:value="2.0902710867750738" table:style-name="ce39">
            <text:p>2.09</text:p>
          </table:table-cell>
          <table:table-cell office:value-type="float" office:value="1.0107286807110669" table:style-name="ce39">
            <text:p>1.01</text:p>
          </table:table-cell>
          <table:table-cell office:value-type="float" office:value="0.109242872581383" table:style-name="ce39">
            <text:p>[low]</text:p>
          </table:table-cell>
          <table:table-cell office:value-type="float" office:value="4.0712993009687644" table:style-name="ce39">
            <text:p>4.07</text:p>
          </table:table-cell>
          <table:table-cell office:value-type="float" office:value="48.353952131177692" table:style-name="ce39">
            <text:p>48.35</text:p>
          </table:table-cell>
          <table:table-cell office:value-type="float" office:value="1.4470325965072639" table:style-name="ce39">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rivate transport [note 4]</text:p>
          </table:table-cell>
          <table:table-cell office:value-type="float" office:value="4.8064711513088634" table:style-name="ce39">
            <text:p>4.81</text:p>
          </table:table-cell>
          <table:table-cell office:value-type="float" office:value="1.437412457875139" table:style-name="ce39">
            <text:p>1.44</text:p>
          </table:table-cell>
          <table:table-cell office:value-type="float" office:value="1.9891427338735901" table:style-name="ce39">
            <text:p>1.99</text:p>
          </table:table-cell>
          <table:table-cell office:value-type="float" office:value="7.6237995687441362" table:style-name="ce39">
            <text:p>7.62</text:p>
          </table:table-cell>
          <table:table-cell office:value-type="float" office:value="29.905775206488304" table:style-name="ce39">
            <text:p>29.91</text:p>
          </table:table-cell>
          <table:table-cell office:value-type="float" office:value="1.4929158852159219" table:style-name="ce39">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Bus in London</text:p>
          </table:table-cell>
          <table:table-cell office:value-type="float" office:value="0" table:style-name="ce39">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local bus</text:p>
          </table:table-cell>
          <table:table-cell office:value-type="float" office:value="29.85963745278363" table:style-name="ce39">
            <text:p>29.86</text:p>
          </table:table-cell>
          <table:table-cell office:value-type="float" office:value="3.4161648879410209" table:style-name="ce39">
            <text:p>3.42</text:p>
          </table:table-cell>
          <table:table-cell office:value-type="float" office:value="23.163954272419229" table:style-name="ce39">
            <text:p>23.16</text:p>
          </table:table-cell>
          <table:table-cell office:value-type="float" office:value="36.555320633148042" table:style-name="ce39">
            <text:p>36.56</text:p>
          </table:table-cell>
          <table:table-cell office:value-type="float" office:value="11.440744695386625" table:style-name="ce39">
            <text:p>11.44</text:p>
          </table:table-cell>
          <table:table-cell office:value-type="float" office:value="1.5708378484521559" table:style-name="ce39">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Non-local bus</text:p>
          </table:table-cell>
          <table:table-cell office:value-type="float" office:value="0.49168574919809849" table:style-name="ce39">
            <text:p>[low]</text:p>
          </table:table-cell>
          <table:table-cell office:value-type="float" office:value="0.26814723625971021" table:style-name="ce39">
            <text:p>[low]</text:p>
          </table:table-cell>
          <table:table-cell office:value-type="float" office:value="0" table:style-name="ce39">
            <text:p>0.00</text:p>
          </table:table-cell>
          <table:table-cell office:value-type="float" office:value="1.017254332267131" table:style-name="ce39">
            <text:p>1.02</text:p>
          </table:table-cell>
          <table:table-cell office:value-type="float" office:value="54.536304275045126" table:style-name="ce39">
            <text:p>54.54</text:p>
          </table:table-cell>
          <table:table-cell office:value-type="float" office:value="1.3455088402584441" table:style-name="ce39">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London Underground</text:p>
          </table:table-cell>
          <table:table-cell office:value-type="float" office:value="0.28622938353623872" table:style-name="ce39">
            <text:p>[low]</text:p>
          </table:table-cell>
          <table:table-cell office:value-type="float" office:value="0.1826195039929642" table:style-name="ce39">
            <text:p>[low]</text:p>
          </table:table-cell>
          <table:table-cell office:value-type="float" office:value="0" table:style-name="ce39">
            <text:p>0.00</text:p>
          </table:table-cell>
          <table:table-cell office:value-type="float" office:value="0.64416361136244848" table:style-name="ce39">
            <text:p>0.64</text:p>
          </table:table-cell>
          <table:table-cell office:value-type="float" office:value="63.801801805524008" table:style-name="ce39">
            <text:p>63.80</text:p>
          </table:table-cell>
          <table:table-cell office:value-type="float" office:value="1.2139509753025099" table:style-name="ce39">
            <text:p>1.21</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Surface Rail</text:p>
          </table:table-cell>
          <table:table-cell office:value-type="float" office:value="9.1165214068623914" table:style-name="ce39">
            <text:p>9.12</text:p>
          </table:table-cell>
          <table:table-cell office:value-type="float" office:value="1.487697197705887" table:style-name="ce39">
            <text:p>1.49</text:p>
          </table:table-cell>
          <table:table-cell office:value-type="float" office:value="6.2006348993588531" table:style-name="ce39">
            <text:p>6.20</text:p>
          </table:table-cell>
          <table:table-cell office:value-type="float" office:value="12.03240791436593" table:style-name="ce39">
            <text:p>12.03</text:p>
          </table:table-cell>
          <table:table-cell office:value-type="float" office:value="16.318693625685281" table:style-name="ce39">
            <text:p>16.32</text:p>
          </table:table-cell>
          <table:table-cell office:value-type="float" office:value="1.463995013464078" table:style-name="ce39">
            <text:p>1.46</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Taxi or minicab</text:p>
          </table:table-cell>
          <table:table-cell office:value-type="float" office:value="14.7926111081707" table:style-name="ce39">
            <text:p>14.79</text:p>
          </table:table-cell>
          <table:table-cell office:value-type="float" office:value="2.1126132509385962" table:style-name="ce39">
            <text:p>2.11</text:p>
          </table:table-cell>
          <table:table-cell office:value-type="float" office:value="10.65188913633105" table:style-name="ce39">
            <text:p>10.65</text:p>
          </table:table-cell>
          <table:table-cell office:value-type="float" office:value="18.93333308001035" table:style-name="ce39">
            <text:p>18.93</text:p>
          </table:table-cell>
          <table:table-cell office:value-type="float" office:value="14.281543910606114" table:style-name="ce39">
            <text:p>14.28</text:p>
          </table:table-cell>
          <table:table-cell office:value-type="float" office:value="1.451072397106691" table:style-name="ce39">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ublic transport [note 5]</text:p>
          </table:table-cell>
          <table:table-cell office:value-type="float" office:value="0.90329303736176481" table:style-name="ce39">
            <text:p>0.90</text:p>
          </table:table-cell>
          <table:table-cell office:value-type="float" office:value="0.43796017199318749" table:style-name="ce39">
            <text:p>[low]</text:p>
          </table:table-cell>
          <table:table-cell office:value-type="float" office:value="4.4891100255117222E-2" table:style-name="ce39">
            <text:p>[low]</text:p>
          </table:table-cell>
          <table:table-cell office:value-type="float" office:value="1.7616949744684129" table:style-name="ce39">
            <text:p>1.76</text:p>
          </table:table-cell>
          <table:table-cell office:value-type="float" office:value="48.484838682287595" table:style-name="ce39">
            <text:p>48.48</text:p>
          </table:table-cell>
          <table:table-cell office:value-type="float" office:value="1.5565447451450889" table:style-name="ce39">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All modes</text:p>
          </table:table-cell>
          <table:table-cell office:value-type="float" office:value="816.48576707760606" table:style-name="ce39">
            <text:p>816.49</text:p>
          </table:table-cell>
          <table:table-cell office:value-type="float" office:value="18.98798948812798" table:style-name="ce39">
            <text:p>18.99</text:p>
          </table:table-cell>
          <table:table-cell office:value-type="float" office:value="779.26930768087516" table:style-name="ce39">
            <text:p>779.27</text:p>
          </table:table-cell>
          <table:table-cell office:value-type="float" office:value="853.70222647433695" table:style-name="ce39">
            <text:p>853.70</text:p>
          </table:table-cell>
          <table:table-cell office:value-type="float" office:value="2.325575074761002" table:style-name="ce39">
            <text:p>2.33</text:p>
          </table:table-cell>
          <table:table-cell office:value-type="float" office:value="1.5908281952413419" table:style-name="ce39">
            <text:p>1.5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 [note 2]</text:p>
          </table:table-cell>
          <table:table-cell office:value-type="float" office:value="266.02278690548792" table:style-name="ce39">
            <text:p>266.02</text:p>
          </table:table-cell>
          <table:table-cell office:value-type="float" office:value="14.378627131752429" table:style-name="ce39">
            <text:p>14.38</text:p>
          </table:table-cell>
          <table:table-cell office:value-type="float" office:value="237.84067772725311" table:style-name="ce39">
            <text:p>237.84</text:p>
          </table:table-cell>
          <table:table-cell office:value-type="float" office:value="294.2048960837227" table:style-name="ce39">
            <text:p>294.20</text:p>
          </table:table-cell>
          <table:table-cell office:value-type="float" office:value="5.4050358989964424" table:style-name="ce39">
            <text:p>5.41</text:p>
          </table:table-cell>
          <table:table-cell office:value-type="float" office:value="1.5333052948181489" table:style-name="ce39">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s of a mile or more</text:p>
          </table:table-cell>
          <table:table-cell office:value-type="float" office:value="81.132793700859736" table:style-name="ce39">
            <text:p>81.13</text:p>
          </table:table-cell>
          <table:table-cell office:value-type="float" office:value="3.9559567085145502" table:style-name="ce39">
            <text:p>3.96</text:p>
          </table:table-cell>
          <table:table-cell office:value-type="float" office:value="73.379118552171221" table:style-name="ce39">
            <text:p>73.38</text:p>
          </table:table-cell>
          <table:table-cell office:value-type="float" office:value="88.886468849548251" table:style-name="ce39">
            <text:p>88.89</text:p>
          </table:table-cell>
          <table:table-cell office:value-type="float" office:value="4.8759034763431668" table:style-name="ce39">
            <text:p>4.88</text:p>
          </table:table-cell>
          <table:table-cell office:value-type="float" office:value="1.058892578769641" table:style-name="ce39">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Pedal cycle [note 3]</text:p>
          </table:table-cell>
          <table:table-cell office:value-type="float" office:value="17.056550453359659" table:style-name="ce39">
            <text:p>17.06</text:p>
          </table:table-cell>
          <table:table-cell office:value-type="float" office:value="3.1502304968134349" table:style-name="ce39">
            <text:p>3.15</text:p>
          </table:table-cell>
          <table:table-cell office:value-type="float" office:value="10.882098679605321" table:style-name="ce39">
            <text:p>10.88</text:p>
          </table:table-cell>
          <table:table-cell office:value-type="float" office:value="23.23100222711399" table:style-name="ce39">
            <text:p>23.23</text:p>
          </table:table-cell>
          <table:table-cell office:value-type="float" office:value="18.469329454555265" table:style-name="ce39">
            <text:p>18.47</text:p>
          </table:table-cell>
          <table:table-cell office:value-type="float" office:value="1.691889547240002" table:style-name="ce39">
            <text:p>1.6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driver</text:p>
          </table:table-cell>
          <table:table-cell office:value-type="float" office:value="378.88014221175598" table:style-name="ce39">
            <text:p>378.88</text:p>
          </table:table-cell>
          <table:table-cell office:value-type="float" office:value="10.861763123216431" table:style-name="ce39">
            <text:p>10.86</text:p>
          </table:table-cell>
          <table:table-cell office:value-type="float" office:value="357.59108649025183" table:style-name="ce39">
            <text:p>357.59</text:p>
          </table:table-cell>
          <table:table-cell office:value-type="float" office:value="400.16919793326019" table:style-name="ce39">
            <text:p>400.17</text:p>
          </table:table-cell>
          <table:table-cell office:value-type="float" office:value="2.866807180711465" table:style-name="ce39">
            <text:p>2.87</text:p>
          </table:table-cell>
          <table:table-cell office:value-type="float" office:value="1.0667359996585579" table:style-name="ce39">
            <text:p>1.0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passenger</text:p>
          </table:table-cell>
          <table:table-cell office:value-type="float" office:value="191.965245233063" table:style-name="ce39">
            <text:p>191.97</text:p>
          </table:table-cell>
          <table:table-cell office:value-type="float" office:value="8.624492104551809" table:style-name="ce39">
            <text:p>8.62</text:p>
          </table:table-cell>
          <table:table-cell office:value-type="float" office:value="175.0612407081415" table:style-name="ce39">
            <text:p>175.06</text:p>
          </table:table-cell>
          <table:table-cell office:value-type="float" office:value="208.86924975798459" table:style-name="ce39">
            <text:p>208.87</text:p>
          </table:table-cell>
          <table:table-cell office:value-type="float" office:value="4.492736221122164" table:style-name="ce39">
            <text:p>4.49</text:p>
          </table:table-cell>
          <table:table-cell office:value-type="float" office:value="1.434663179104138" table:style-name="ce39">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Motorcycle</text:p>
          </table:table-cell>
          <table:table-cell office:value-type="float" office:value="1.938385257653134" table:style-name="ce39">
            <text:p>1.94</text:p>
          </table:table-cell>
          <table:table-cell office:value-type="float" office:value="0.52794483424507876" table:style-name="ce39">
            <text:p>0.53</text:p>
          </table:table-cell>
          <table:table-cell office:value-type="float" office:value="0.90361338253277967" table:style-name="ce39">
            <text:p>0.90</text:p>
          </table:table-cell>
          <table:table-cell office:value-type="float" office:value="2.9731571327734878" table:style-name="ce39">
            <text:p>2.97</text:p>
          </table:table-cell>
          <table:table-cell office:value-type="float" office:value="27.236321167871381" table:style-name="ce39">
            <text:p>27.24</text:p>
          </table:table-cell>
          <table:table-cell office:value-type="float" office:value="1.078032585621167" table:style-name="ce39">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rivate transport [note 4]</text:p>
          </table:table-cell>
          <table:table-cell office:value-type="float" office:value="9.5870833758295291" table:style-name="ce39">
            <text:p>9.59</text:p>
          </table:table-cell>
          <table:table-cell office:value-type="float" office:value="1.677919668957359" table:style-name="ce39">
            <text:p>1.68</text:p>
          </table:table-cell>
          <table:table-cell office:value-type="float" office:value="6.2983608246731064" table:style-name="ce39">
            <text:p>6.30</text:p>
          </table:table-cell>
          <table:table-cell office:value-type="float" office:value="12.875805926985951" table:style-name="ce39">
            <text:p>12.88</text:p>
          </table:table-cell>
          <table:table-cell office:value-type="float" office:value="17.501878341724296" table:style-name="ce39">
            <text:p>17.50</text:p>
          </table:table-cell>
          <table:table-cell office:value-type="float" office:value="1.004342053316559" table:style-name="ce39">
            <text:p>1.0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Bus in London</text:p>
          </table:table-cell>
          <table:table-cell office:value-type="float" office:value="0.96176785323250069" table:style-name="ce39">
            <text:p>0.96</text:p>
          </table:table-cell>
          <table:table-cell office:value-type="float" office:value="0.37601117146919533" table:style-name="ce39">
            <text:p>[low]</text:p>
          </table:table-cell>
          <table:table-cell office:value-type="float" office:value="0.224785957152878" table:style-name="ce39">
            <text:p>[low]</text:p>
          </table:table-cell>
          <table:table-cell office:value-type="float" office:value="1.6987497493121231" table:style-name="ce39">
            <text:p>1.70</text:p>
          </table:table-cell>
          <table:table-cell office:value-type="float" office:value="39.095834842620512" table:style-name="ce39">
            <text:p>39.10</text:p>
          </table:table-cell>
          <table:table-cell office:value-type="float" office:value="1.154241435507908" table:style-name="ce39">
            <text:p>1.1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local bus</text:p>
          </table:table-cell>
          <table:table-cell office:value-type="float" office:value="21.664000550844509" table:style-name="ce39">
            <text:p>21.66</text:p>
          </table:table-cell>
          <table:table-cell office:value-type="float" office:value="3.147049789596982" table:style-name="ce39">
            <text:p>3.15</text:p>
          </table:table-cell>
          <table:table-cell office:value-type="float" office:value="15.495782963234429" table:style-name="ce39">
            <text:p>15.50</text:p>
          </table:table-cell>
          <table:table-cell office:value-type="float" office:value="27.832218138454589" table:style-name="ce39">
            <text:p>27.83</text:p>
          </table:table-cell>
          <table:table-cell office:value-type="float" office:value="14.526632706692316" table:style-name="ce39">
            <text:p>14.53</text:p>
          </table:table-cell>
          <table:table-cell office:value-type="float" office:value="1.5791276011980599" table:style-name="ce39">
            <text:p>1.5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Non-local bus</text:p>
          </table:table-cell>
          <table:table-cell office:value-type="float" office:value="0.24996184622618689" table:style-name="ce39">
            <text:p>[low]</text:p>
          </table:table-cell>
          <table:table-cell office:value-type="float" office:value="0.15094280648585179" table:style-name="ce39">
            <text:p>[low]</text:p>
          </table:table-cell>
          <table:table-cell office:value-type="float" office:value="0" table:style-name="ce39">
            <text:p>0.00</text:p>
          </table:table-cell>
          <table:table-cell office:value-type="float" office:value="0.54580974693845641" table:style-name="ce39">
            <text:p>0.55</text:p>
          </table:table-cell>
          <table:table-cell office:value-type="float" office:value="60.386338461136916" table:style-name="ce39">
            <text:p>60.39</text:p>
          </table:table-cell>
          <table:table-cell office:value-type="float" office:value="1.0778645131089291" table:style-name="ce39">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London Underground</text:p>
          </table:table-cell>
          <table:table-cell office:value-type="float" office:value="3.4983830173497852" table:style-name="ce39">
            <text:p>3.50</text:p>
          </table:table-cell>
          <table:table-cell office:value-type="float" office:value="0.97750212486813315" table:style-name="ce39">
            <text:p>0.98</text:p>
          </table:table-cell>
          <table:table-cell office:value-type="float" office:value="1.5824788526082441" table:style-name="ce39">
            <text:p>1.58</text:p>
          </table:table-cell>
          <table:table-cell office:value-type="float" office:value="5.4142871820913259" table:style-name="ce39">
            <text:p>5.41</text:p>
          </table:table-cell>
          <table:table-cell office:value-type="float" office:value="27.941540992519563" table:style-name="ce39">
            <text:p>27.94</text:p>
          </table:table-cell>
          <table:table-cell office:value-type="float" office:value="1.6339993379125279" table:style-name="ce39">
            <text:p>1.6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Surface Rail</text:p>
          </table:table-cell>
          <table:table-cell office:value-type="float" office:value="20.099983658400522" table:style-name="ce39">
            <text:p>20.10</text:p>
          </table:table-cell>
          <table:table-cell office:value-type="float" office:value="2.0920729845657808" table:style-name="ce39">
            <text:p>2.09</text:p>
          </table:table-cell>
          <table:table-cell office:value-type="float" office:value="15.99952060865159" table:style-name="ce39">
            <text:p>16.00</text:p>
          </table:table-cell>
          <table:table-cell office:value-type="float" office:value="24.20044670814945" table:style-name="ce39">
            <text:p>24.20</text:p>
          </table:table-cell>
          <table:table-cell office:value-type="float" office:value="10.408331768426223" table:style-name="ce39">
            <text:p>10.41</text:p>
          </table:table-cell>
          <table:table-cell office:value-type="float" office:value="1.4119385068170729" table:style-name="ce39">
            <text:p>1.4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Taxi or minicab</text:p>
          </table:table-cell>
          <table:table-cell office:value-type="float" office:value="7.8913852442631356" table:style-name="ce39">
            <text:p>7.89</text:p>
          </table:table-cell>
          <table:table-cell office:value-type="float" office:value="1.6316045414086711" table:style-name="ce39">
            <text:p>1.63</text:p>
          </table:table-cell>
          <table:table-cell office:value-type="float" office:value="4.6934403431021412" table:style-name="ce39">
            <text:p>4.69</text:p>
          </table:table-cell>
          <table:table-cell office:value-type="float" office:value="11.08933014542413" table:style-name="ce39">
            <text:p>11.09</text:p>
          </table:table-cell>
          <table:table-cell office:value-type="float" office:value="20.675768460230881" table:style-name="ce39">
            <text:p>20.68</text:p>
          </table:table-cell>
          <table:table-cell office:value-type="float" office:value="1.654535369963692" table:style-name="ce39">
            <text:p>1.6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ublic transport [note 5]</text:p>
          </table:table-cell>
          <table:table-cell office:value-type="float" office:value="0.35650134284765311" table:style-name="ce39">
            <text:p>[low]</text:p>
          </table:table-cell>
          <table:table-cell office:value-type="float" office:value="0.1737274802310676" table:style-name="ce39">
            <text:p>[low]</text:p>
          </table:table-cell>
          <table:table-cell office:value-type="float" office:value="1.5995481594760611E-2" table:style-name="ce39">
            <text:p>[low]</text:p>
          </table:table-cell>
          <table:table-cell office:value-type="float" office:value="0.69700720410054562" table:style-name="ce39">
            <text:p>0.70</text:p>
          </table:table-cell>
          <table:table-cell office:value-type="float" office:value="48.731227445981354" table:style-name="ce39">
            <text:p>48.73</text:p>
          </table:table-cell>
          <table:table-cell office:value-type="float" office:value="1.0353393728382061" table:style-name="ce39">
            <text:p>1.0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All modes</text:p>
          </table:table-cell>
          <table:table-cell office:value-type="float" office:value="920.17217695031354" table:style-name="ce39">
            <text:p>920.17</text:p>
          </table:table-cell>
          <table:table-cell office:value-type="float" office:value="18.08705444904891" table:style-name="ce39">
            <text:p>18.09</text:p>
          </table:table-cell>
          <table:table-cell office:value-type="float" office:value="884.72155023017763" table:style-name="ce39">
            <text:p>884.72</text:p>
          </table:table-cell>
          <table:table-cell office:value-type="float" office:value="955.62280367044946" table:style-name="ce39">
            <text:p>955.62</text:p>
          </table:table-cell>
          <table:table-cell office:value-type="float" office:value="1.9656163163935303" table:style-name="ce39">
            <text:p>1.97</text:p>
          </table:table-cell>
          <table:table-cell office:value-type="float" office:value="1.4255164306916741" table:style-name="ce39">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 [note 2]</text:p>
          </table:table-cell>
          <table:table-cell office:value-type="float" office:value="222.9296180594159" table:style-name="ce39">
            <text:p>222.93</text:p>
          </table:table-cell>
          <table:table-cell office:value-type="float" office:value="12.982447550178099" table:style-name="ce39">
            <text:p>12.98</text:p>
          </table:table-cell>
          <table:table-cell office:value-type="float" office:value="197.48402086106691" table:style-name="ce39">
            <text:p>197.48</text:p>
          </table:table-cell>
          <table:table-cell office:value-type="float" office:value="248.37521525776501" table:style-name="ce39">
            <text:p>248.38</text:p>
          </table:table-cell>
          <table:table-cell office:value-type="float" office:value="5.82356335743507" table:style-name="ce39">
            <text:p>5.82</text:p>
          </table:table-cell>
          <table:table-cell office:value-type="float" office:value="1.851449126672539" table:style-name="ce39">
            <text:p>1.8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s of a mile or more</text:p>
          </table:table-cell>
          <table:table-cell office:value-type="float" office:value="63.272031112827797" table:style-name="ce39">
            <text:p>63.27</text:p>
          </table:table-cell>
          <table:table-cell office:value-type="float" office:value="4.1784455014033748" table:style-name="ce39">
            <text:p>4.18</text:p>
          </table:table-cell>
          <table:table-cell office:value-type="float" office:value="55.08227793007719" table:style-name="ce39">
            <text:p>55.08</text:p>
          </table:table-cell>
          <table:table-cell office:value-type="float" office:value="71.461784295578411" table:style-name="ce39">
            <text:p>71.46</text:p>
          </table:table-cell>
          <table:table-cell office:value-type="float" office:value="6.6039376765893572" table:style-name="ce39">
            <text:p>6.60</text:p>
          </table:table-cell>
          <table:table-cell office:value-type="float" office:value="1.578942227120963" table:style-name="ce39">
            <text:p>1.58</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Pedal cycle [note 3]</text:p>
          </table:table-cell>
          <table:table-cell office:value-type="float" office:value="18.530371112996839" table:style-name="ce39">
            <text:p>18.53</text:p>
          </table:table-cell>
          <table:table-cell office:value-type="float" office:value="2.5976404112300169" table:style-name="ce39">
            <text:p>2.60</text:p>
          </table:table-cell>
          <table:table-cell office:value-type="float" office:value="13.43899590698601" table:style-name="ce39">
            <text:p>13.44</text:p>
          </table:table-cell>
          <table:table-cell office:value-type="float" office:value="23.62174631900767" table:style-name="ce39">
            <text:p>23.62</text:p>
          </table:table-cell>
          <table:table-cell office:value-type="float" office:value="14.018285955471679" table:style-name="ce39">
            <text:p>14.02</text:p>
          </table:table-cell>
          <table:table-cell office:value-type="float" office:value="1.535961655007835" table:style-name="ce39">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driver</text:p>
          </table:table-cell>
          <table:table-cell office:value-type="float" office:value="144.30747804501021" table:style-name="ce39">
            <text:p>144.31</text:p>
          </table:table-cell>
          <table:table-cell office:value-type="float" office:value="7.4182482893059367" table:style-name="ce39">
            <text:p>7.42</text:p>
          </table:table-cell>
          <table:table-cell office:value-type="float" office:value="129.7677113979706" table:style-name="ce39">
            <text:p>129.77</text:p>
          </table:table-cell>
          <table:table-cell office:value-type="float" office:value="158.84724469204991" table:style-name="ce39">
            <text:p>158.85</text:p>
          </table:table-cell>
          <table:table-cell office:value-type="float" office:value="5.1405848053086682" table:style-name="ce39">
            <text:p>5.14</text:p>
          </table:table-cell>
          <table:table-cell office:value-type="float" office:value="1.309090122431747" table:style-name="ce39">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passenger</text:p>
          </table:table-cell>
          <table:table-cell office:value-type="float" office:value="89.619224940019379" table:style-name="ce39">
            <text:p>89.62</text:p>
          </table:table-cell>
          <table:table-cell office:value-type="float" office:value="5.8288191641310014" table:style-name="ce39">
            <text:p>5.83</text:p>
          </table:table-cell>
          <table:table-cell office:value-type="float" office:value="78.194739378322623" table:style-name="ce39">
            <text:p>78.19</text:p>
          </table:table-cell>
          <table:table-cell office:value-type="float" office:value="101.04371050171611" table:style-name="ce39">
            <text:p>101.04</text:p>
          </table:table-cell>
          <table:table-cell office:value-type="float" office:value="6.503983010377663" table:style-name="ce39">
            <text:p>6.50</text:p>
          </table:table-cell>
          <table:table-cell office:value-type="float" office:value="1.7092666931246701" table:style-name="ce39">
            <text:p>1.7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Motorcycle</text:p>
          </table:table-cell>
          <table:table-cell office:value-type="float" office:value="2.2474024731491911" table:style-name="ce39">
            <text:p>2.25</text:p>
          </table:table-cell>
          <table:table-cell office:value-type="float" office:value="1.0078659593426671" table:style-name="ce39">
            <text:p>1.01</text:p>
          </table:table-cell>
          <table:table-cell office:value-type="float" office:value="0.27198519283756323" table:style-name="ce39">
            <text:p>[low]</text:p>
          </table:table-cell>
          <table:table-cell office:value-type="float" office:value="4.2228197534608194" table:style-name="ce39">
            <text:p>4.22</text:p>
          </table:table-cell>
          <table:table-cell office:value-type="float" office:value="44.845815174813204" table:style-name="ce39">
            <text:p>44.85</text:p>
          </table:table-cell>
          <table:table-cell office:value-type="float" office:value="1.5433732624616781" table:style-name="ce39">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rivate transport [note 4]</text:p>
          </table:table-cell>
          <table:table-cell office:value-type="float" office:value="2.642698594336697" table:style-name="ce39">
            <text:p>2.64</text:p>
          </table:table-cell>
          <table:table-cell office:value-type="float" office:value="0.86930714943978682" table:style-name="ce39">
            <text:p>0.87</text:p>
          </table:table-cell>
          <table:table-cell office:value-type="float" office:value="0.93885658143471518" table:style-name="ce39">
            <text:p>0.94</text:p>
          </table:table-cell>
          <table:table-cell office:value-type="float" office:value="4.3465406072386799" table:style-name="ce39">
            <text:p>4.35</text:p>
          </table:table-cell>
          <table:table-cell office:value-type="float" office:value="32.894676347227488" table:style-name="ce39">
            <text:p>32.89</text:p>
          </table:table-cell>
          <table:table-cell office:value-type="float" office:value="1.25965565988687" table:style-name="ce39">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Bus in London</text:p>
          </table:table-cell>
          <table:table-cell office:value-type="float" office:value="91.443386307475052" table:style-name="ce39">
            <text:p>91.44</text:p>
          </table:table-cell>
          <table:table-cell office:value-type="float" office:value="5.5597611084761276" table:style-name="ce39">
            <text:p>5.56</text:p>
          </table:table-cell>
          <table:table-cell office:value-type="float" office:value="80.546254534861845" table:style-name="ce39">
            <text:p>80.55</text:p>
          </table:table-cell>
          <table:table-cell office:value-type="float" office:value="102.3405180800883" table:style-name="ce39">
            <text:p>102.34</text:p>
          </table:table-cell>
          <table:table-cell office:value-type="float" office:value="6.0800035223779156" table:style-name="ce39">
            <text:p>6.08</text:p>
          </table:table-cell>
          <table:table-cell office:value-type="float" office:value="1.7691077952525549" table:style-name="ce39">
            <text:p>1.77</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local bus</text:p>
          </table:table-cell>
          <table:table-cell office:value-type="float" office:value="0.51117876952727392" table:style-name="ce39">
            <text:p>0.51</text:p>
          </table:table-cell>
          <table:table-cell office:value-type="float" office:value="0.17174235091972831" table:style-name="ce39">
            <text:p>[low]</text:p>
          </table:table-cell>
          <table:table-cell office:value-type="float" office:value="0.1745637617246065" table:style-name="ce39">
            <text:p>[low]</text:p>
          </table:table-cell>
          <table:table-cell office:value-type="float" office:value="0.84779377732994132" table:style-name="ce39">
            <text:p>0.85</text:p>
          </table:table-cell>
          <table:table-cell office:value-type="float" office:value="33.597316860117566" table:style-name="ce39">
            <text:p>33.60</text:p>
          </table:table-cell>
          <table:table-cell office:value-type="float" office:value="0.95577409245050593" table:style-name="ce39">
            <text:p>0.96</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Non-local bus</text:p>
          </table:table-cell>
          <table:table-cell office:value-type="float" office:value="0.1400205454504713" table:style-name="ce39">
            <text:p>[low]</text:p>
          </table:table-cell>
          <table:table-cell office:value-type="float" office:value="6.4568019825706202E-2" table:style-name="ce39">
            <text:p>[low]</text:p>
          </table:table-cell>
          <table:table-cell office:value-type="float" office:value="1.346722659208713E-2" table:style-name="ce39">
            <text:p>[low]</text:p>
          </table:table-cell>
          <table:table-cell office:value-type="float" office:value="0.26657386430885538" table:style-name="ce39">
            <text:p>[low]</text:p>
          </table:table-cell>
          <table:table-cell office:value-type="float" office:value="46.113246893860655" table:style-name="ce39">
            <text:p>46.11</text:p>
          </table:table-cell>
          <table:table-cell office:value-type="float" office:value="1.0107746730313401" table:style-name="ce39">
            <text:p>1.0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London Underground</text:p>
          </table:table-cell>
          <table:table-cell office:value-type="float" office:value="63.811447482763263" table:style-name="ce39">
            <text:p>63.81</text:p>
          </table:table-cell>
          <table:table-cell office:value-type="float" office:value="5.1241025577475234" table:style-name="ce39">
            <text:p>5.12</text:p>
          </table:table-cell>
          <table:table-cell office:value-type="float" office:value="53.768206469578118" table:style-name="ce39">
            <text:p>53.77</text:p>
          </table:table-cell>
          <table:table-cell office:value-type="float" office:value="73.854688495948409" table:style-name="ce39">
            <text:p>73.85</text:p>
          </table:table-cell>
          <table:table-cell office:value-type="float" office:value="8.0300678951557174" table:style-name="ce39">
            <text:p>8.03</text:p>
          </table:table-cell>
          <table:table-cell office:value-type="float" office:value="1.949207460048703" table:style-name="ce39">
            <text:p>1.9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Surface Rail</text:p>
          </table:table-cell>
          <table:table-cell office:value-type="float" office:value="44.994454273542807" table:style-name="ce39">
            <text:p>44.99</text:p>
          </table:table-cell>
          <table:table-cell office:value-type="float" office:value="3.4037202701154778" table:style-name="ce39">
            <text:p>3.40</text:p>
          </table:table-cell>
          <table:table-cell office:value-type="float" office:value="38.323162544116471" table:style-name="ce39">
            <text:p>38.32</text:p>
          </table:table-cell>
          <table:table-cell office:value-type="float" office:value="51.665746002969144" table:style-name="ce39">
            <text:p>51.67</text:p>
          </table:table-cell>
          <table:table-cell office:value-type="float" office:value="7.5647550905332341" table:style-name="ce39">
            <text:p>7.56</text:p>
          </table:table-cell>
          <table:table-cell office:value-type="float" office:value="1.815577533150778" table:style-name="ce39">
            <text:p>1.82</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Taxi or minicab</text:p>
          </table:table-cell>
          <table:table-cell office:value-type="float" office:value="9.0226402156178285" table:style-name="ce39">
            <text:p>9.02</text:p>
          </table:table-cell>
          <table:table-cell office:value-type="float" office:value="0.95870348293468965" table:style-name="ce39">
            <text:p>0.96</text:p>
          </table:table-cell>
          <table:table-cell office:value-type="float" office:value="7.1435813890658366" table:style-name="ce39">
            <text:p>7.14</text:p>
          </table:table-cell>
          <table:table-cell office:value-type="float" office:value="10.90169904216982" table:style-name="ce39">
            <text:p>10.90</text:p>
          </table:table-cell>
          <table:table-cell office:value-type="float" office:value="10.625531552008606" table:style-name="ce39">
            <text:p>10.63</text:p>
          </table:table-cell>
          <table:table-cell office:value-type="float" office:value="1.3177195787909131" table:style-name="ce39">
            <text:p>1.32</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ublic transport [note 5]</text:p>
          </table:table-cell>
          <table:table-cell office:value-type="float" office:value="2.275639638078101" table:style-name="ce39">
            <text:p>2.28</text:p>
          </table:table-cell>
          <table:table-cell office:value-type="float" office:value="0.61958063210911041" table:style-name="ce39">
            <text:p>0.62</text:p>
          </table:table-cell>
          <table:table-cell office:value-type="float" office:value="1.0612615991442449" table:style-name="ce39">
            <text:p>1.06</text:p>
          </table:table-cell>
          <table:table-cell office:value-type="float" office:value="3.490017677011958" table:style-name="ce39">
            <text:p>3.49</text:p>
          </table:table-cell>
          <table:table-cell office:value-type="float" office:value="27.226658463041154" table:style-name="ce39">
            <text:p>27.23</text:p>
          </table:table-cell>
          <table:table-cell office:value-type="float" office:value="1.647646481569579" table:style-name="ce39">
            <text:p>1.6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All modes</text:p>
          </table:table-cell>
          <table:table-cell office:value-type="float" office:value="692.47556045738304" table:style-name="ce39">
            <text:p>692.48</text:p>
          </table:table-cell>
          <table:table-cell office:value-type="float" office:value="17.187378848128581" table:style-name="ce39">
            <text:p>17.19</text:p>
          </table:table-cell>
          <table:table-cell office:value-type="float" office:value="658.78829791505098" table:style-name="ce39">
            <text:p>658.79</text:p>
          </table:table-cell>
          <table:table-cell office:value-type="float" office:value="726.1628229997151" table:style-name="ce39">
            <text:p>726.16</text:p>
          </table:table-cell>
          <table:table-cell office:value-type="float" office:value="2.4820195584630085" table:style-name="ce39">
            <text:p>2.48</text:p>
          </table:table-cell>
          <table:table-cell office:value-type="float" office:value="1.914555279883527" table:style-name="ce39">
            <text:p>1.9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 [note 2]</text:p>
          </table:table-cell>
          <table:table-cell office:value-type="float" office:value="227.50020020298041" table:style-name="ce39">
            <text:p>227.50</text:p>
          </table:table-cell>
          <table:table-cell office:value-type="float" office:value="11.24354351986916" table:style-name="ce39">
            <text:p>11.24</text:p>
          </table:table-cell>
          <table:table-cell office:value-type="float" office:value="205.4628549040369" table:style-name="ce39">
            <text:p>205.46</text:p>
          </table:table-cell>
          <table:table-cell office:value-type="float" office:value="249.537545501924" table:style-name="ce39">
            <text:p>249.54</text:p>
          </table:table-cell>
          <table:table-cell office:value-type="float" office:value="4.9422125825988008" table:style-name="ce39">
            <text:p>4.94</text:p>
          </table:table-cell>
          <table:table-cell office:value-type="float" office:value="1.642610394736699" table:style-name="ce39">
            <text:p>1.6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s of a mile or more</text:p>
          </table:table-cell>
          <table:table-cell office:value-type="float" office:value="82.095782626482858" table:style-name="ce39">
            <text:p>82.10</text:p>
          </table:table-cell>
          <table:table-cell office:value-type="float" office:value="3.9677344438393791" table:style-name="ce39">
            <text:p>3.97</text:p>
          </table:table-cell>
          <table:table-cell office:value-type="float" office:value="74.319023116557673" table:style-name="ce39">
            <text:p>74.32</text:p>
          </table:table-cell>
          <table:table-cell office:value-type="float" office:value="89.872542136408043" table:style-name="ce39">
            <text:p>89.87</text:p>
          </table:table-cell>
          <table:table-cell office:value-type="float" office:value="4.8330551422984405" table:style-name="ce39">
            <text:p>4.83</text:p>
          </table:table-cell>
          <table:table-cell office:value-type="float" office:value="1.2747940733394649" table:style-name="ce39">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Pedal cycle [note 3]</text:p>
          </table:table-cell>
          <table:table-cell office:value-type="float" office:value="16.997143977425569" table:style-name="ce39">
            <text:p>17.00</text:p>
          </table:table-cell>
          <table:table-cell office:value-type="float" office:value="2.3765599201623111" table:style-name="ce39">
            <text:p>2.38</text:p>
          </table:table-cell>
          <table:table-cell office:value-type="float" office:value="12.339086533907439" table:style-name="ce39">
            <text:p>12.34</text:p>
          </table:table-cell>
          <table:table-cell office:value-type="float" office:value="21.655201420943701" table:style-name="ce39">
            <text:p>21.66</text:p>
          </table:table-cell>
          <table:table-cell office:value-type="float" office:value="13.982113249841818" table:style-name="ce39">
            <text:p>13.98</text:p>
          </table:table-cell>
          <table:table-cell office:value-type="float" office:value="1.469921946284753" table:style-name="ce39">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driver</text:p>
          </table:table-cell>
          <table:table-cell office:value-type="float" office:value="361.55898348051159" table:style-name="ce39">
            <text:p>361.56</text:p>
          </table:table-cell>
          <table:table-cell office:value-type="float" office:value="10.54362100365924" table:style-name="ce39">
            <text:p>10.54</text:p>
          </table:table-cell>
          <table:table-cell office:value-type="float" office:value="340.89348631333951" table:style-name="ce39">
            <text:p>340.89</text:p>
          </table:table-cell>
          <table:table-cell office:value-type="float" office:value="382.22448064768372" table:style-name="ce39">
            <text:p>382.22</text:p>
          </table:table-cell>
          <table:table-cell office:value-type="float" office:value="2.9161551739531189" table:style-name="ce39">
            <text:p>2.92</text:p>
          </table:table-cell>
          <table:table-cell office:value-type="float" office:value="1.311651418691361" table:style-name="ce39">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passenger</text:p>
          </table:table-cell>
          <table:table-cell office:value-type="float" office:value="172.83730781549841" table:style-name="ce39">
            <text:p>172.84</text:p>
          </table:table-cell>
          <table:table-cell office:value-type="float" office:value="5.4901527404703758" table:style-name="ce39">
            <text:p>5.49</text:p>
          </table:table-cell>
          <table:table-cell office:value-type="float" office:value="162.07660844417649" table:style-name="ce39">
            <text:p>162.08</text:p>
          </table:table-cell>
          <table:table-cell office:value-type="float" office:value="183.59800718682041" table:style-name="ce39">
            <text:p>183.60</text:p>
          </table:table-cell>
          <table:table-cell office:value-type="float" office:value="3.1764859160679837" table:style-name="ce39">
            <text:p>3.18</text:p>
          </table:table-cell>
          <table:table-cell office:value-type="float" office:value="1.1900214499082551" table:style-name="ce39">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Motorcycle</text:p>
          </table:table-cell>
          <table:table-cell office:value-type="float" office:value="2.546112807941288" table:style-name="ce39">
            <text:p>2.55</text:p>
          </table:table-cell>
          <table:table-cell office:value-type="float" office:value="0.53566714091704715" table:style-name="ce39">
            <text:p>0.54</text:p>
          </table:table-cell>
          <table:table-cell office:value-type="float" office:value="1.4962052117438751" table:style-name="ce39">
            <text:p>1.50</text:p>
          </table:table-cell>
          <table:table-cell office:value-type="float" office:value="3.5960204041387001" table:style-name="ce39">
            <text:p>3.60</text:p>
          </table:table-cell>
          <table:table-cell office:value-type="float" office:value="21.038625596097287" table:style-name="ce39">
            <text:p>21.04</text:p>
          </table:table-cell>
          <table:table-cell office:value-type="float" office:value="0.87440159206539914" table:style-name="ce39">
            <text:p>0.8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rivate transport [note 4]</text:p>
          </table:table-cell>
          <table:table-cell office:value-type="float" office:value="5.9074386768266702" table:style-name="ce39">
            <text:p>5.91</text:p>
          </table:table-cell>
          <table:table-cell office:value-type="float" office:value="0.97721140189576172" table:style-name="ce39">
            <text:p>0.98</text:p>
          </table:table-cell>
          <table:table-cell office:value-type="float" office:value="3.992104329110977" table:style-name="ce39">
            <text:p>3.99</text:p>
          </table:table-cell>
          <table:table-cell office:value-type="float" office:value="7.8227730245423626" table:style-name="ce39">
            <text:p>7.82</text:p>
          </table:table-cell>
          <table:table-cell office:value-type="float" office:value="16.542049022516395" table:style-name="ce39">
            <text:p>16.54</text:p>
          </table:table-cell>
          <table:table-cell office:value-type="float" office:value="1.063416328269845" table:style-name="ce39">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Bus in London</text:p>
          </table:table-cell>
          <table:table-cell office:value-type="float" office:value="1.592905621573764" table:style-name="ce39">
            <text:p>1.59</text:p>
          </table:table-cell>
          <table:table-cell office:value-type="float" office:value="0.71374185038388194" table:style-name="ce39">
            <text:p>0.71</text:p>
          </table:table-cell>
          <table:table-cell office:value-type="float" office:value="0.19397159482135501" table:style-name="ce39">
            <text:p>[low]</text:p>
          </table:table-cell>
          <table:table-cell office:value-type="float" office:value="2.991839648326172" table:style-name="ce39">
            <text:p>2.99</text:p>
          </table:table-cell>
          <table:table-cell office:value-type="float" office:value="44.807541684655298" table:style-name="ce39">
            <text:p>44.81</text:p>
          </table:table-cell>
          <table:table-cell office:value-type="float" office:value="2.2351504281625898" table:style-name="ce39">
            <text:p>2.2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local bus</text:p>
          </table:table-cell>
          <table:table-cell office:value-type="float" office:value="29.251976045269551" table:style-name="ce39">
            <text:p>29.25</text:p>
          </table:table-cell>
          <table:table-cell office:value-type="float" office:value="2.3413094977643061" table:style-name="ce39">
            <text:p>2.34</text:p>
          </table:table-cell>
          <table:table-cell office:value-type="float" office:value="24.66300942965151" table:style-name="ce39">
            <text:p>24.66</text:p>
          </table:table-cell>
          <table:table-cell office:value-type="float" office:value="33.840942660887592" table:style-name="ce39">
            <text:p>33.84</text:p>
          </table:table-cell>
          <table:table-cell office:value-type="float" office:value="8.0039361926898902" table:style-name="ce39">
            <text:p>8.00</text:p>
          </table:table-cell>
          <table:table-cell office:value-type="float" office:value="1.3383908094812209" table:style-name="ce39">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Non-local bus</text:p>
          </table:table-cell>
          <table:table-cell office:value-type="float" office:value="0.21746148799563839" table:style-name="ce39">
            <text:p>[low]</text:p>
          </table:table-cell>
          <table:table-cell office:value-type="float" office:value="8.2855292291645705E-2" table:style-name="ce39">
            <text:p>[low]</text:p>
          </table:table-cell>
          <table:table-cell office:value-type="float" office:value="5.5065115104012817E-2" table:style-name="ce39">
            <text:p>[low]</text:p>
          </table:table-cell>
          <table:table-cell office:value-type="float" office:value="0.37985786088726398" table:style-name="ce39">
            <text:p>[low]</text:p>
          </table:table-cell>
          <table:table-cell office:value-type="float" office:value="38.10113370203166" table:style-name="ce39">
            <text:p>38.10</text:p>
          </table:table-cell>
          <table:table-cell office:value-type="float" office:value="0.89994708154174363" table:style-name="ce39">
            <text:p>0.9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London Underground</text:p>
          </table:table-cell>
          <table:table-cell office:value-type="float" office:value="2.0664185824264578" table:style-name="ce39">
            <text:p>2.07</text:p>
          </table:table-cell>
          <table:table-cell office:value-type="float" office:value="0.54319136069480933" table:style-name="ce39">
            <text:p>0.54</text:p>
          </table:table-cell>
          <table:table-cell office:value-type="float" office:value="1.001763515464632" table:style-name="ce39">
            <text:p>1.00</text:p>
          </table:table-cell>
          <table:table-cell office:value-type="float" office:value="3.1310736493882838" table:style-name="ce39">
            <text:p>3.13</text:p>
          </table:table-cell>
          <table:table-cell office:value-type="float" office:value="26.286608401332508" table:style-name="ce39">
            <text:p>26.29</text:p>
          </table:table-cell>
          <table:table-cell office:value-type="float" office:value="1.344208536062359" table:style-name="ce39">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Surface Rail</text:p>
          </table:table-cell>
          <table:table-cell office:value-type="float" office:value="24.737731696413711" table:style-name="ce39">
            <text:p>24.74</text:p>
          </table:table-cell>
          <table:table-cell office:value-type="float" office:value="2.2399977253473451" table:style-name="ce39">
            <text:p>2.24</text:p>
          </table:table-cell>
          <table:table-cell office:value-type="float" office:value="20.347336154732911" table:style-name="ce39">
            <text:p>20.35</text:p>
          </table:table-cell>
          <table:table-cell office:value-type="float" office:value="29.12812723809451" table:style-name="ce39">
            <text:p>29.13</text:p>
          </table:table-cell>
          <table:table-cell office:value-type="float" office:value="9.0549843164160571" table:style-name="ce39">
            <text:p>9.05</text:p>
          </table:table-cell>
          <table:table-cell office:value-type="float" office:value="1.6084152885936609" table:style-name="ce39">
            <text:p>1.6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Taxi or minicab</text:p>
          </table:table-cell>
          <table:table-cell office:value-type="float" office:value="5.7647483236593091" table:style-name="ce39">
            <text:p>5.76</text:p>
          </table:table-cell>
          <table:table-cell office:value-type="float" office:value="0.83444769640895344" table:style-name="ce39">
            <text:p>0.83</text:p>
          </table:table-cell>
          <table:table-cell office:value-type="float" office:value="4.1292308386977599" table:style-name="ce39">
            <text:p>4.13</text:p>
          </table:table-cell>
          <table:table-cell office:value-type="float" office:value="7.4002658086208584" table:style-name="ce39">
            <text:p>7.40</text:p>
          </table:table-cell>
          <table:table-cell office:value-type="float" office:value="14.475006532102483" table:style-name="ce39">
            <text:p>14.48</text:p>
          </table:table-cell>
          <table:table-cell office:value-type="float" office:value="1.337022289182902" table:style-name="ce39">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ublic transport [note 5]</text:p>
          </table:table-cell>
          <table:table-cell office:value-type="float" office:value="0.10541893552038881" table:style-name="ce39">
            <text:p>[low]</text:p>
          </table:table-cell>
          <table:table-cell office:value-type="float" office:value="2.701039440335324E-2" table:style-name="ce39">
            <text:p>[low]</text:p>
          </table:table-cell>
          <table:table-cell office:value-type="float" office:value="5.247856248981643E-2" table:style-name="ce39">
            <text:p>[low]</text:p>
          </table:table-cell>
          <table:table-cell office:value-type="float" office:value="0.15835930855096109" table:style-name="ce39">
            <text:p>[low]</text:p>
          </table:table-cell>
          <table:table-cell office:value-type="float" office:value="25.62195707063389" table:style-name="ce39">
            <text:p>25.62</text:p>
          </table:table-cell>
          <table:table-cell office:value-type="float" office:value="0.49970874751798" table:style-name="ce39">
            <text:p>[low]</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All modes</text:p>
          </table:table-cell>
          <table:table-cell office:value-type="float" office:value="851.08384765404287" table:style-name="ce39">
            <text:p>851.08</text:p>
          </table:table-cell>
          <table:table-cell office:value-type="float" office:value="16.752613571644432" table:style-name="ce39">
            <text:p>16.75</text:p>
          </table:table-cell>
          <table:table-cell office:value-type="float" office:value="818.24872505361975" table:style-name="ce39">
            <text:p>818.25</text:p>
          </table:table-cell>
          <table:table-cell office:value-type="float" office:value="883.91897025446599" table:style-name="ce39">
            <text:p>883.92</text:p>
          </table:table-cell>
          <table:table-cell office:value-type="float" office:value="1.9683857962787001" table:style-name="ce39">
            <text:p>1.97</text:p>
          </table:table-cell>
          <table:table-cell office:value-type="float" office:value="1.704229228144319" table:style-name="ce39">
            <text:p>1.7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 [note 2]</text:p>
          </table:table-cell>
          <table:table-cell office:value-type="float" office:value="287.76774002592032" table:style-name="ce39">
            <text:p>287.77</text:p>
          </table:table-cell>
          <table:table-cell office:value-type="float" office:value="16.99569140420174" table:style-name="ce39">
            <text:p>17.00</text:p>
          </table:table-cell>
          <table:table-cell office:value-type="float" office:value="254.45618487368489" table:style-name="ce39">
            <text:p>254.46</text:p>
          </table:table-cell>
          <table:table-cell office:value-type="float" office:value="321.07929517815569" table:style-name="ce39">
            <text:p>321.08</text:p>
          </table:table-cell>
          <table:table-cell office:value-type="float" office:value="5.9060447160167691" table:style-name="ce39">
            <text:p>5.91</text:p>
          </table:table-cell>
          <table:table-cell office:value-type="float" office:value="1.6404999075156079" table:style-name="ce39">
            <text:p>1.6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s of a mile or more</text:p>
          </table:table-cell>
          <table:table-cell office:value-type="float" office:value="85.95475082905142" table:style-name="ce39">
            <text:p>85.95</text:p>
          </table:table-cell>
          <table:table-cell office:value-type="float" office:value="5.8803008256350964" table:style-name="ce39">
            <text:p>5.88</text:p>
          </table:table-cell>
          <table:table-cell office:value-type="float" office:value="74.429361210806633" table:style-name="ce39">
            <text:p>74.43</text:p>
          </table:table-cell>
          <table:table-cell office:value-type="float" office:value="97.480140447296208" table:style-name="ce39">
            <text:p>97.48</text:p>
          </table:table-cell>
          <table:table-cell office:value-type="float" office:value="6.841158596724874" table:style-name="ce39">
            <text:p>6.84</text:p>
          </table:table-cell>
          <table:table-cell office:value-type="float" office:value="1.517572839666419" table:style-name="ce39">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Pedal cycle [note 3]</text:p>
          </table:table-cell>
          <table:table-cell office:value-type="float" office:value="19.581832101890861" table:style-name="ce39">
            <text:p>19.58</text:p>
          </table:table-cell>
          <table:table-cell office:value-type="float" office:value="2.648216634460133" table:style-name="ce39">
            <text:p>2.65</text:p>
          </table:table-cell>
          <table:table-cell office:value-type="float" office:value="14.391327498349" table:style-name="ce39">
            <text:p>14.39</text:p>
          </table:table-cell>
          <table:table-cell office:value-type="float" office:value="24.772336705432721" table:style-name="ce39">
            <text:p>24.77</text:p>
          </table:table-cell>
          <table:table-cell office:value-type="float" office:value="13.523845065571857" table:style-name="ce39">
            <text:p>13.52</text:p>
          </table:table-cell>
          <table:table-cell office:value-type="float" office:value="1.309773897407617" table:style-name="ce39">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driver</text:p>
          </table:table-cell>
          <table:table-cell office:value-type="float" office:value="388.13307821331199" table:style-name="ce39">
            <text:p>388.13</text:p>
          </table:table-cell>
          <table:table-cell office:value-type="float" office:value="12.408748778165149" table:style-name="ce39">
            <text:p>12.41</text:p>
          </table:table-cell>
          <table:table-cell office:value-type="float" office:value="363.8119306081083" table:style-name="ce39">
            <text:p>363.81</text:p>
          </table:table-cell>
          <table:table-cell office:value-type="float" office:value="412.45422581851568" table:style-name="ce39">
            <text:p>412.45</text:p>
          </table:table-cell>
          <table:table-cell office:value-type="float" office:value="3.1970345932086448" table:style-name="ce39">
            <text:p>3.20</text:p>
          </table:table-cell>
          <table:table-cell office:value-type="float" office:value="1.1718758216513809" table:style-name="ce39">
            <text:p>1.1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passenger</text:p>
          </table:table-cell>
          <table:table-cell office:value-type="float" office:value="193.2675334994735" table:style-name="ce39">
            <text:p>193.27</text:p>
          </table:table-cell>
          <table:table-cell office:value-type="float" office:value="8.3815374997890029" table:style-name="ce39">
            <text:p>8.38</text:p>
          </table:table-cell>
          <table:table-cell office:value-type="float" office:value="176.83971999988711" table:style-name="ce39">
            <text:p>176.84</text:p>
          </table:table-cell>
          <table:table-cell office:value-type="float" office:value="209.69534699906001" table:style-name="ce39">
            <text:p>209.70</text:p>
          </table:table-cell>
          <table:table-cell office:value-type="float" office:value="4.3367540051996558" table:style-name="ce39">
            <text:p>4.34</text:p>
          </table:table-cell>
          <table:table-cell office:value-type="float" office:value="1.3079698144286449" table:style-name="ce39">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Motorcycle</text:p>
          </table:table-cell>
          <table:table-cell office:value-type="float" office:value="2.7872367173365991" table:style-name="ce39">
            <text:p>2.79</text:p>
          </table:table-cell>
          <table:table-cell office:value-type="float" office:value="0.79923107149095762" table:style-name="ce39">
            <text:p>0.80</text:p>
          </table:table-cell>
          <table:table-cell office:value-type="float" office:value="1.2207438172143219" table:style-name="ce39">
            <text:p>1.22</text:p>
          </table:table-cell>
          <table:table-cell office:value-type="float" office:value="4.3537296174588764" table:style-name="ce39">
            <text:p>4.35</text:p>
          </table:table-cell>
          <table:table-cell office:value-type="float" office:value="28.674675047144156" table:style-name="ce39">
            <text:p>28.67</text:p>
          </table:table-cell>
          <table:table-cell office:value-type="float" office:value="1.080721048008209" table:style-name="ce39">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rivate transport [note 4]</text:p>
          </table:table-cell>
          <table:table-cell office:value-type="float" office:value="10.81643494082974" table:style-name="ce39">
            <text:p>10.82</text:p>
          </table:table-cell>
          <table:table-cell office:value-type="float" office:value="1.9212515834843891" table:style-name="ce39">
            <text:p>1.92</text:p>
          </table:table-cell>
          <table:table-cell office:value-type="float" office:value="7.0507818372003426" table:style-name="ce39">
            <text:p>7.05</text:p>
          </table:table-cell>
          <table:table-cell office:value-type="float" office:value="14.582088044459139" table:style-name="ce39">
            <text:p>14.58</text:p>
          </table:table-cell>
          <table:table-cell office:value-type="float" office:value="17.762336610855701" table:style-name="ce39">
            <text:p>17.76</text:p>
          </table:table-cell>
          <table:table-cell office:value-type="float" office:value="1.150760750593858" table:style-name="ce39">
            <text:p>1.1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Bus in London</text:p>
          </table:table-cell>
          <table:table-cell office:value-type="float" office:value="0.30246869952807742" table:style-name="ce39">
            <text:p>[low]</text:p>
          </table:table-cell>
          <table:table-cell office:value-type="float" office:value="0.2034720571621508" table:style-name="ce39">
            <text:p>[low]</text:p>
          </table:table-cell>
          <table:table-cell office:value-type="float" office:value="0" table:style-name="ce39">
            <text:p>0.00</text:p>
          </table:table-cell>
          <table:table-cell office:value-type="float" office:value="0.70127393156589302" table:style-name="ce39">
            <text:p>0.70</text:p>
          </table:table-cell>
          <table:table-cell office:value-type="float" office:value="67.270450621705734" table:style-name="ce39">
            <text:p>67.27</text:p>
          </table:table-cell>
          <table:table-cell office:value-type="float" office:value="1.5757283835603999" table:style-name="ce39">
            <text:p>1.5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local bus</text:p>
          </table:table-cell>
          <table:table-cell office:value-type="float" office:value="33.527482633239423" table:style-name="ce39">
            <text:p>33.53</text:p>
          </table:table-cell>
          <table:table-cell office:value-type="float" office:value="3.5438448959488151" table:style-name="ce39">
            <text:p>3.54</text:p>
          </table:table-cell>
          <table:table-cell office:value-type="float" office:value="26.581546637179741" table:style-name="ce39">
            <text:p>26.58</text:p>
          </table:table-cell>
          <table:table-cell office:value-type="float" office:value="40.473418629299097" table:style-name="ce39">
            <text:p>40.47</text:p>
          </table:table-cell>
          <table:table-cell office:value-type="float" office:value="10.569970118888133" table:style-name="ce39">
            <text:p>10.57</text:p>
          </table:table-cell>
          <table:table-cell office:value-type="float" office:value="1.5160315024657289" table:style-name="ce39">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Non-local bus</text:p>
          </table:table-cell>
          <table:table-cell office:value-type="float" office:value="0.77827694211362042" table:style-name="ce39">
            <text:p>0.78</text:p>
          </table:table-cell>
          <table:table-cell office:value-type="float" office:value="0.30787293382676478" table:style-name="ce39">
            <text:p>[low]</text:p>
          </table:table-cell>
          <table:table-cell office:value-type="float" office:value="0.17484599181316129" table:style-name="ce39">
            <text:p>[low]</text:p>
          </table:table-cell>
          <table:table-cell office:value-type="float" office:value="1.38170789241408" table:style-name="ce39">
            <text:p>1.38</text:p>
          </table:table-cell>
          <table:table-cell office:value-type="float" office:value="39.558275103288167" table:style-name="ce39">
            <text:p>39.56</text:p>
          </table:table-cell>
          <table:table-cell office:value-type="float" office:value="1.595040145656363" table:style-name="ce39">
            <text:p>1.6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London Underground</text:p>
          </table:table-cell>
          <table:table-cell office:value-type="float" office:value="1.1227256894854829" table:style-name="ce39">
            <text:p>1.12</text:p>
          </table:table-cell>
          <table:table-cell office:value-type="float" office:value="0.47175408335330271" table:style-name="ce39">
            <text:p>[low]</text:p>
          </table:table-cell>
          <table:table-cell office:value-type="float" office:value="0.19808768611300981" table:style-name="ce39">
            <text:p>[low]</text:p>
          </table:table-cell>
          <table:table-cell office:value-type="float" office:value="2.0473636928579562" table:style-name="ce39">
            <text:p>2.05</text:p>
          </table:table-cell>
          <table:table-cell office:value-type="float" office:value="42.018641576598803" table:style-name="ce39">
            <text:p>42.02</text:p>
          </table:table-cell>
          <table:table-cell office:value-type="float" office:value="1.4280742072376571" table:style-name="ce39">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Surface Rail</text:p>
          </table:table-cell>
          <table:table-cell office:value-type="float" office:value="7.5558288961235274" table:style-name="ce39">
            <text:p>7.56</text:p>
          </table:table-cell>
          <table:table-cell office:value-type="float" office:value="1.198943771960467" table:style-name="ce39">
            <text:p>1.20</text:p>
          </table:table-cell>
          <table:table-cell office:value-type="float" office:value="5.2058991030810118" table:style-name="ce39">
            <text:p>5.21</text:p>
          </table:table-cell>
          <table:table-cell office:value-type="float" office:value="9.9057586891660421" table:style-name="ce39">
            <text:p>9.91</text:p>
          </table:table-cell>
          <table:table-cell office:value-type="float" office:value="15.86779939624596" table:style-name="ce39">
            <text:p>15.87</text:p>
          </table:table-cell>
          <table:table-cell office:value-type="float" office:value="1.4057049958769301" table:style-name="ce39">
            <text:p>1.4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Taxi or minicab</text:p>
          </table:table-cell>
          <table:table-cell office:value-type="float" office:value="4.6092249659741169" table:style-name="ce39">
            <text:p>4.61</text:p>
          </table:table-cell>
          <table:table-cell office:value-type="float" office:value="0.73882402168821382" table:style-name="ce39">
            <text:p>0.74</text:p>
          </table:table-cell>
          <table:table-cell office:value-type="float" office:value="3.1611298834652182" table:style-name="ce39">
            <text:p>3.16</text:p>
          </table:table-cell>
          <table:table-cell office:value-type="float" office:value="6.0573200484830156" table:style-name="ce39">
            <text:p>6.06</text:p>
          </table:table-cell>
          <table:table-cell office:value-type="float" office:value="16.029246286356305" table:style-name="ce39">
            <text:p>16.03</text:p>
          </table:table-cell>
          <table:table-cell office:value-type="float" office:value="1.101123042591112" table:style-name="ce39">
            <text:p>1.1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ublic transport [note 5]</text:p>
          </table:table-cell>
          <table:table-cell office:value-type="float" office:value="0.30668994860399712" table:style-name="ce39">
            <text:p>[low]</text:p>
          </table:table-cell>
          <table:table-cell office:value-type="float" office:value="0.17587825280681679" table:style-name="ce39">
            <text:p>[low]</text:p>
          </table:table-cell>
          <table:table-cell office:value-type="float" office:value="0" table:style-name="ce39">
            <text:p>0.00</text:p>
          </table:table-cell>
          <table:table-cell office:value-type="float" office:value="0.65141132410535785" table:style-name="ce39">
            <text:p>0.65</text:p>
          </table:table-cell>
          <table:table-cell office:value-type="float" office:value="57.347250409537729" table:style-name="ce39">
            <text:p>57.35</text:p>
          </table:table-cell>
          <table:table-cell office:value-type="float" office:value="0.902565367501028" table:style-name="ce39">
            <text:p>0.9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All modes</text:p>
          </table:table-cell>
          <table:table-cell office:value-type="float" office:value="950.55655327383135" table:style-name="ce39">
            <text:p>950.56</text:p>
          </table:table-cell>
          <table:table-cell office:value-type="float" office:value="18.708944440156319" table:style-name="ce39">
            <text:p>18.71</text:p>
          </table:table-cell>
          <table:table-cell office:value-type="float" office:value="913.88702217112495" table:style-name="ce39">
            <text:p>913.89</text:p>
          </table:table-cell>
          <table:table-cell office:value-type="float" office:value="987.22608437653776" table:style-name="ce39">
            <text:p>987.23</text:p>
          </table:table-cell>
          <table:table-cell office:value-type="float" office:value="1.9682095058647968" table:style-name="ce39">
            <text:p>1.97</text:p>
          </table:table-cell>
          <table:table-cell office:value-type="float" office:value="1.366651708108741" table:style-name="ce39">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 [note 2]</text:p>
          </table:table-cell>
          <table:table-cell office:value-type="float" office:value="247.0526608316103" table:style-name="ce39">
            <text:p>247.05</text:p>
          </table:table-cell>
          <table:table-cell office:value-type="float" office:value="5.3187889741402294" table:style-name="ce39">
            <text:p>5.32</text:p>
          </table:table-cell>
          <table:table-cell office:value-type="float" office:value="236.62783444229549" table:style-name="ce39">
            <text:p>236.63</text:p>
          </table:table-cell>
          <table:table-cell office:value-type="float" office:value="257.47748722092518" table:style-name="ce39">
            <text:p>257.48</text:p>
          </table:table-cell>
          <table:table-cell office:value-type="float" office:value="2.1528968586035537" table:style-name="ce39">
            <text:p>2.15</text:p>
          </table:table-cell>
          <table:table-cell office:value-type="float" office:value="1.626066462064879" table:style-name="ce39">
            <text:p>1.6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s of a mile or more</text:p>
          </table:table-cell>
          <table:table-cell office:value-type="float" office:value="82.011985290070243" table:style-name="ce39">
            <text:p>82.01</text:p>
          </table:table-cell>
          <table:table-cell office:value-type="float" office:value="2.1400812350687408" table:style-name="ce39">
            <text:p>2.14</text:p>
          </table:table-cell>
          <table:table-cell office:value-type="float" office:value="77.817426069335511" table:style-name="ce39">
            <text:p>77.82</text:p>
          </table:table-cell>
          <table:table-cell office:value-type="float" office:value="86.206544510804974" table:style-name="ce39">
            <text:p>86.21</text:p>
          </table:table-cell>
          <table:table-cell office:value-type="float" office:value="2.6094737586212968" table:style-name="ce39">
            <text:p>2.61</text:p>
          </table:table-cell>
          <table:table-cell office:value-type="float" office:value="1.565074548096931" table:style-name="ce39">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Pedal cycle [note 3]</text:p>
          </table:table-cell>
          <table:table-cell office:value-type="float" office:value="14.831788501994859" table:style-name="ce39">
            <text:p>14.83</text:p>
          </table:table-cell>
          <table:table-cell office:value-type="float" office:value="0.99254743439041804" table:style-name="ce39">
            <text:p>0.99</text:p>
          </table:table-cell>
          <table:table-cell office:value-type="float" office:value="12.88639553058964" table:style-name="ce39">
            <text:p>12.89</text:p>
          </table:table-cell>
          <table:table-cell office:value-type="float" office:value="16.777181473400081" table:style-name="ce39">
            <text:p>16.78</text:p>
          </table:table-cell>
          <table:table-cell office:value-type="float" office:value="6.6920279658580721" table:style-name="ce39">
            <text:p>6.69</text:p>
          </table:table-cell>
          <table:table-cell office:value-type="float" office:value="1.53853038767617" table:style-name="ce39">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driver</text:p>
          </table:table-cell>
          <table:table-cell office:value-type="float" office:value="356.56320454388663" table:style-name="ce39">
            <text:p>356.56</text:p>
          </table:table-cell>
          <table:table-cell office:value-type="float" office:value="4.5333630286190516" table:style-name="ce39">
            <text:p>4.53</text:p>
          </table:table-cell>
          <table:table-cell office:value-type="float" office:value="347.67781300779319" table:style-name="ce39">
            <text:p>347.68</text:p>
          </table:table-cell>
          <table:table-cell office:value-type="float" office:value="365.44859607997989" table:style-name="ce39">
            <text:p>365.45</text:p>
          </table:table-cell>
          <table:table-cell office:value-type="float" office:value="1.2714051732898521" table:style-name="ce39">
            <text:p>1.27</text:p>
          </table:table-cell>
          <table:table-cell office:value-type="float" office:value="1.3392048910227139" table:style-name="ce39">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passenger</text:p>
          </table:table-cell>
          <table:table-cell office:value-type="float" office:value="180.4037745217841" table:style-name="ce39">
            <text:p>180.40</text:p>
          </table:table-cell>
          <table:table-cell office:value-type="float" office:value="2.9517371288464389" table:style-name="ce39">
            <text:p>2.95</text:p>
          </table:table-cell>
          <table:table-cell office:value-type="float" office:value="174.61836974924509" table:style-name="ce39">
            <text:p>174.62</text:p>
          </table:table-cell>
          <table:table-cell office:value-type="float" office:value="186.18917929432311" table:style-name="ce39">
            <text:p>186.19</text:p>
          </table:table-cell>
          <table:table-cell office:value-type="float" office:value="1.6361836866611741" table:style-name="ce39">
            <text:p>1.64</text:p>
          </table:table-cell>
          <table:table-cell office:value-type="float" office:value="1.5206915024887" table:style-name="ce39">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Motorcycle</text:p>
          </table:table-cell>
          <table:table-cell office:value-type="float" office:value="1.7779039844914979" table:style-name="ce39">
            <text:p>1.78</text:p>
          </table:table-cell>
          <table:table-cell office:value-type="float" office:value="0.23254799817811159" table:style-name="ce39">
            <text:p>[low]</text:p>
          </table:table-cell>
          <table:table-cell office:value-type="float" office:value="1.3221099080623999" table:style-name="ce39">
            <text:p>1.32</text:p>
          </table:table-cell>
          <table:table-cell office:value-type="float" office:value="2.233698060920597" table:style-name="ce39">
            <text:p>2.23</text:p>
          </table:table-cell>
          <table:table-cell office:value-type="float" office:value="13.079896338981609" table:style-name="ce39">
            <text:p>13.08</text:p>
          </table:table-cell>
          <table:table-cell office:value-type="float" office:value="1.078541326056506" table:style-name="ce39">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rivate transport [note 4]</text:p>
          </table:table-cell>
          <table:table-cell office:value-type="float" office:value="7.1826228265147511" table:style-name="ce39">
            <text:p>7.18</text:p>
          </table:table-cell>
          <table:table-cell office:value-type="float" office:value="0.59134896350990507" table:style-name="ce39">
            <text:p>0.59</text:p>
          </table:table-cell>
          <table:table-cell office:value-type="float" office:value="6.0235788580353384" table:style-name="ce39">
            <text:p>6.02</text:p>
          </table:table-cell>
          <table:table-cell office:value-type="float" office:value="8.3416667949941647" table:style-name="ce39">
            <text:p>8.34</text:p>
          </table:table-cell>
          <table:table-cell office:value-type="float" office:value="8.2330504857770368" table:style-name="ce39">
            <text:p>8.23</text:p>
          </table:table-cell>
          <table:table-cell office:value-type="float" office:value="1.254646642559949" table:style-name="ce39">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Bus in London</text:p>
          </table:table-cell>
          <table:table-cell office:value-type="float" office:value="0.50940951795607492" table:style-name="ce39">
            <text:p>0.51</text:p>
          </table:table-cell>
          <table:table-cell office:value-type="float" office:value="0.15102521502427571" table:style-name="ce39">
            <text:p>[low]</text:p>
          </table:table-cell>
          <table:table-cell office:value-type="float" office:value="0.21340009650849451" table:style-name="ce39">
            <text:p>[low]</text:p>
          </table:table-cell>
          <table:table-cell office:value-type="float" office:value="0.80541893940365528" table:style-name="ce39">
            <text:p>0.81</text:p>
          </table:table-cell>
          <table:table-cell office:value-type="float" office:value="29.647112922082901" table:style-name="ce39">
            <text:p>29.65</text:p>
          </table:table-cell>
          <table:table-cell office:value-type="float" office:value="1.891297742386024" table:style-name="ce39">
            <text:p>1.89</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local bus</text:p>
          </table:table-cell>
          <table:table-cell office:value-type="float" office:value="32.747071657654338" table:style-name="ce39">
            <text:p>32.75</text:p>
          </table:table-cell>
          <table:table-cell office:value-type="float" office:value="1.3312830897556029" table:style-name="ce39">
            <text:p>1.33</text:p>
          </table:table-cell>
          <table:table-cell office:value-type="float" office:value="30.13775680173336" table:style-name="ce39">
            <text:p>30.14</text:p>
          </table:table-cell>
          <table:table-cell office:value-type="float" office:value="35.356386513575323" table:style-name="ce39">
            <text:p>35.36</text:p>
          </table:table-cell>
          <table:table-cell office:value-type="float" office:value="4.0653500370144622" table:style-name="ce39">
            <text:p>4.07</text:p>
          </table:table-cell>
          <table:table-cell office:value-type="float" office:value="1.6156881068649029" table:style-name="ce39">
            <text:p>1.6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Non-local bus</text:p>
          </table:table-cell>
          <table:table-cell office:value-type="float" office:value="0.35881489317717558" table:style-name="ce39">
            <text:p>[low]</text:p>
          </table:table-cell>
          <table:table-cell office:value-type="float" office:value="7.8723442169259958E-2" table:style-name="ce39">
            <text:p>[low]</text:p>
          </table:table-cell>
          <table:table-cell office:value-type="float" office:value="0.2045169465254261" table:style-name="ce39">
            <text:p>[low]</text:p>
          </table:table-cell>
          <table:table-cell office:value-type="float" office:value="0.51311283982892508" table:style-name="ce39">
            <text:p>0.51</text:p>
          </table:table-cell>
          <table:table-cell office:value-type="float" office:value="21.939848001344778" table:style-name="ce39">
            <text:p>21.94</text:p>
          </table:table-cell>
          <table:table-cell office:value-type="float" office:value="1.485033874352526" table:style-name="ce39">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London Underground</text:p>
          </table:table-cell>
          <table:table-cell office:value-type="float" office:value="1.185523637114076" table:style-name="ce39">
            <text:p>1.19</text:p>
          </table:table-cell>
          <table:table-cell office:value-type="float" office:value="0.1830704314812644" table:style-name="ce39">
            <text:p>[low]</text:p>
          </table:table-cell>
          <table:table-cell office:value-type="float" office:value="0.82670559141079736" table:style-name="ce39">
            <text:p>0.83</text:p>
          </table:table-cell>
          <table:table-cell office:value-type="float" office:value="1.544341682817354" table:style-name="ce39">
            <text:p>1.54</text:p>
          </table:table-cell>
          <table:table-cell office:value-type="float" office:value="15.442157857511246" table:style-name="ce39">
            <text:p>15.44</text:p>
          </table:table-cell>
          <table:table-cell office:value-type="float" office:value="1.46871266684817" table:style-name="ce39">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Surface Rail</text:p>
          </table:table-cell>
          <table:table-cell office:value-type="float" office:value="13.428188853490591" table:style-name="ce39">
            <text:p>13.43</text:p>
          </table:table-cell>
          <table:table-cell office:value-type="float" office:value="0.65255461441025386" table:style-name="ce39">
            <text:p>0.65</text:p>
          </table:table-cell>
          <table:table-cell office:value-type="float" office:value="12.149181809246491" table:style-name="ce39">
            <text:p>12.15</text:p>
          </table:table-cell>
          <table:table-cell office:value-type="float" office:value="14.707195897734691" table:style-name="ce39">
            <text:p>14.71</text:p>
          </table:table-cell>
          <table:table-cell office:value-type="float" office:value="4.859587704120095" table:style-name="ce39">
            <text:p>4.86</text:p>
          </table:table-cell>
          <table:table-cell office:value-type="float" office:value="1.529946912488197" table:style-name="ce39">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Taxi or minicab</text:p>
          </table:table-cell>
          <table:table-cell office:value-type="float" office:value="10.00041602178058" table:style-name="ce39">
            <text:p>10.00</text:p>
          </table:table-cell>
          <table:table-cell office:value-type="float" office:value="0.59111688884090419" table:style-name="ce39">
            <text:p>0.59</text:p>
          </table:table-cell>
          <table:table-cell office:value-type="float" office:value="8.8418269196524104" table:style-name="ce39">
            <text:p>8.84</text:p>
          </table:table-cell>
          <table:table-cell office:value-type="float" office:value="11.15900512390875" table:style-name="ce39">
            <text:p>11.16</text:p>
          </table:table-cell>
          <table:table-cell office:value-type="float" office:value="5.9109229811386932" table:style-name="ce39">
            <text:p>5.91</text:p>
          </table:table-cell>
          <table:table-cell office:value-type="float" office:value="1.5130221454249759" table:style-name="ce39">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ublic transport [note 5]</text:p>
          </table:table-cell>
          <table:table-cell office:value-type="float" office:value="1.9359392248453651" table:style-name="ce39">
            <text:p>1.94</text:p>
          </table:table-cell>
          <table:table-cell office:value-type="float" office:value="0.37577739752408468" table:style-name="ce39">
            <text:p>[low]</text:p>
          </table:table-cell>
          <table:table-cell office:value-type="float" office:value="1.1994155256981589" table:style-name="ce39">
            <text:p>1.20</text:p>
          </table:table-cell>
          <table:table-cell office:value-type="float" office:value="2.6724629239925708" table:style-name="ce39">
            <text:p>2.67</text:p>
          </table:table-cell>
          <table:table-cell office:value-type="float" office:value="19.410598881486077" table:style-name="ce39">
            <text:p>19.41</text:p>
          </table:table-cell>
          <table:table-cell office:value-type="float" office:value="2.1324860548291178" table:style-name="ce39">
            <text:p>2.1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All modes</text:p>
          </table:table-cell>
          <table:table-cell office:value-type="float" office:value="867.97731901630027" table:style-name="ce39">
            <text:p>867.98</text:p>
          </table:table-cell>
          <table:table-cell office:value-type="float" office:value="7.2089871779104051" table:style-name="ce39">
            <text:p>7.21</text:p>
          </table:table-cell>
          <table:table-cell office:value-type="float" office:value="853.84770414759589" table:style-name="ce39">
            <text:p>853.85</text:p>
          </table:table-cell>
          <table:table-cell office:value-type="float" office:value="882.10693388500465" table:style-name="ce39">
            <text:p>882.11</text:p>
          </table:table-cell>
          <table:table-cell office:value-type="float" office:value="0.83055017913146911" table:style-name="ce39">
            <text:p>0.83</text:p>
          </table:table-cell>
          <table:table-cell office:value-type="float" office:value="1.619347731114638" table:style-name="ce39">
            <text:p>1.6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 [note 2]</text:p>
          </table:table-cell>
          <table:table-cell office:value-type="float" office:value="243.2871747864684" table:style-name="ce39">
            <text:p>243.29</text:p>
          </table:table-cell>
          <table:table-cell office:value-type="float" office:value="4.9130023569762917" table:style-name="ce39">
            <text:p>4.91</text:p>
          </table:table-cell>
          <table:table-cell office:value-type="float" office:value="233.65769016679491" table:style-name="ce39">
            <text:p>233.66</text:p>
          </table:table-cell>
          <table:table-cell office:value-type="float" office:value="252.91665940614189" table:style-name="ce39">
            <text:p>252.92</text:p>
          </table:table-cell>
          <table:table-cell office:value-type="float" office:value="2.0194251346329302" table:style-name="ce39">
            <text:p>2.02</text:p>
          </table:table-cell>
          <table:table-cell office:value-type="float" office:value="1.656717449637445" table:style-name="ce39">
            <text:p>1.6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s of a mile or more</text:p>
          </table:table-cell>
          <table:table-cell office:value-type="float" office:value="79.086772388555914" table:style-name="ce39">
            <text:p>79.09</text:p>
          </table:table-cell>
          <table:table-cell office:value-type="float" office:value="1.924589464168355" table:style-name="ce39">
            <text:p>1.92</text:p>
          </table:table-cell>
          <table:table-cell office:value-type="float" office:value="75.314577038785941" table:style-name="ce39">
            <text:p>75.31</text:p>
          </table:table-cell>
          <table:table-cell office:value-type="float" office:value="82.858967738325887" table:style-name="ce39">
            <text:p>82.86</text:p>
          </table:table-cell>
          <table:table-cell office:value-type="float" office:value="2.433516258209127" table:style-name="ce39">
            <text:p>2.43</text:p>
          </table:table-cell>
          <table:table-cell office:value-type="float" office:value="1.570668294150207" table:style-name="ce39">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Pedal cycle [note 3]</text:p>
          </table:table-cell>
          <table:table-cell office:value-type="float" office:value="15.40911870615076" table:style-name="ce39">
            <text:p>15.41</text:p>
          </table:table-cell>
          <table:table-cell office:value-type="float" office:value="0.93079309057209558" table:style-name="ce39">
            <text:p>0.93</text:p>
          </table:table-cell>
          <table:table-cell office:value-type="float" office:value="13.584764248629449" table:style-name="ce39">
            <text:p>13.58</text:p>
          </table:table-cell>
          <table:table-cell office:value-type="float" office:value="17.233473163672059" table:style-name="ce39">
            <text:p>17.23</text:p>
          </table:table-cell>
          <table:table-cell office:value-type="float" office:value="6.0405342338011634" table:style-name="ce39">
            <text:p>6.04</text:p>
          </table:table-cell>
          <table:table-cell office:value-type="float" office:value="1.5396952345725461" table:style-name="ce39">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driver</text:p>
          </table:table-cell>
          <table:table-cell office:value-type="float" office:value="323.43114969986698" table:style-name="ce39">
            <text:p>323.43</text:p>
          </table:table-cell>
          <table:table-cell office:value-type="float" office:value="3.9663072315244552" table:style-name="ce39">
            <text:p>3.97</text:p>
          </table:table-cell>
          <table:table-cell office:value-type="float" office:value="315.65718752607899" table:style-name="ce39">
            <text:p>315.66</text:p>
          </table:table-cell>
          <table:table-cell office:value-type="float" office:value="331.20511187365491" table:style-name="ce39">
            <text:p>331.21</text:p>
          </table:table-cell>
          <table:table-cell office:value-type="float" office:value="1.2263219653410169" table:style-name="ce39">
            <text:p>1.23</text:p>
          </table:table-cell>
          <table:table-cell office:value-type="float" office:value="1.344239179655051" table:style-name="ce39">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passenger</text:p>
          </table:table-cell>
          <table:table-cell office:value-type="float" office:value="166.23276144549581" table:style-name="ce39">
            <text:p>166.23</text:p>
          </table:table-cell>
          <table:table-cell office:value-type="float" office:value="2.5940349120495401" table:style-name="ce39">
            <text:p>2.59</text:p>
          </table:table-cell>
          <table:table-cell office:value-type="float" office:value="161.14845301787869" table:style-name="ce39">
            <text:p>161.15</text:p>
          </table:table-cell>
          <table:table-cell office:value-type="float" office:value="171.3170698731129" table:style-name="ce39">
            <text:p>171.32</text:p>
          </table:table-cell>
          <table:table-cell office:value-type="float" office:value="1.560483559012565" table:style-name="ce39">
            <text:p>1.56</text:p>
          </table:table-cell>
          <table:table-cell office:value-type="float" office:value="1.5372689158720441" table:style-name="ce39">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Motorcycle</text:p>
          </table:table-cell>
          <table:table-cell office:value-type="float" office:value="1.851190344920852" table:style-name="ce39">
            <text:p>1.85</text:p>
          </table:table-cell>
          <table:table-cell office:value-type="float" office:value="0.25216036075452852" table:style-name="ce39">
            <text:p>[low]</text:p>
          </table:table-cell>
          <table:table-cell office:value-type="float" office:value="1.356956037841976" table:style-name="ce39">
            <text:p>1.36</text:p>
          </table:table-cell>
          <table:table-cell office:value-type="float" office:value="2.3454246519997279" table:style-name="ce39">
            <text:p>2.35</text:p>
          </table:table-cell>
          <table:table-cell office:value-type="float" office:value="13.621525276770482" table:style-name="ce39">
            <text:p>13.62</text:p>
          </table:table-cell>
          <table:table-cell office:value-type="float" office:value="1.2099062838707839" table:style-name="ce39">
            <text:p>1.2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rivate transport [note 4]</text:p>
          </table:table-cell>
          <table:table-cell office:value-type="float" office:value="6.4739634130359196" table:style-name="ce39">
            <text:p>6.47</text:p>
          </table:table-cell>
          <table:table-cell office:value-type="float" office:value="0.51637737299134334" table:style-name="ce39">
            <text:p>0.52</text:p>
          </table:table-cell>
          <table:table-cell office:value-type="float" office:value="5.4618637619728867" table:style-name="ce39">
            <text:p>5.46</text:p>
          </table:table-cell>
          <table:table-cell office:value-type="float" office:value="7.4860630640989534" table:style-name="ce39">
            <text:p>7.49</text:p>
          </table:table-cell>
          <table:table-cell office:value-type="float" office:value="7.976217041195663" table:style-name="ce39">
            <text:p>7.98</text:p>
          </table:table-cell>
          <table:table-cell office:value-type="float" office:value="1.2538372580688919" table:style-name="ce39">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Bus in London</text:p>
          </table:table-cell>
          <table:table-cell office:value-type="float" office:value="14.703747432278959" table:style-name="ce39">
            <text:p>14.70</text:p>
          </table:table-cell>
          <table:table-cell office:value-type="float" office:value="0.87777541329164821" table:style-name="ce39">
            <text:p>0.88</text:p>
          </table:table-cell>
          <table:table-cell office:value-type="float" office:value="12.983307622227329" table:style-name="ce39">
            <text:p>12.98</text:p>
          </table:table-cell>
          <table:table-cell office:value-type="float" office:value="16.424187242330589" table:style-name="ce39">
            <text:p>16.42</text:p>
          </table:table-cell>
          <table:table-cell office:value-type="float" office:value="5.9697394649521689" table:style-name="ce39">
            <text:p>5.97</text:p>
          </table:table-cell>
          <table:table-cell office:value-type="float" office:value="1.772610581254809" table:style-name="ce39">
            <text:p>1.7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local bus</text:p>
          </table:table-cell>
          <table:table-cell office:value-type="float" office:value="27.71521038006934" table:style-name="ce39">
            <text:p>27.72</text:p>
          </table:table-cell>
          <table:table-cell office:value-type="float" office:value="1.1239456677951221" table:style-name="ce39">
            <text:p>1.12</text:p>
          </table:table-cell>
          <table:table-cell office:value-type="float" office:value="25.51227687119091" table:style-name="ce39">
            <text:p>25.51</text:p>
          </table:table-cell>
          <table:table-cell office:value-type="float" office:value="29.918143888947782" table:style-name="ce39">
            <text:p>29.92</text:p>
          </table:table-cell>
          <table:table-cell office:value-type="float" office:value="4.0553387558024019" table:style-name="ce39">
            <text:p>4.06</text:p>
          </table:table-cell>
          <table:table-cell office:value-type="float" office:value="1.615230598060744" table:style-name="ce39">
            <text:p>1.6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Non-local bus</text:p>
          </table:table-cell>
          <table:table-cell office:value-type="float" office:value="0.32466219233835503" table:style-name="ce39">
            <text:p>[low]</text:p>
          </table:table-cell>
          <table:table-cell office:value-type="float" office:value="6.7199874838921939E-2" table:style-name="ce39">
            <text:p>[low]</text:p>
          </table:table-cell>
          <table:table-cell office:value-type="float" office:value="0.192950437654068" table:style-name="ce39">
            <text:p>[low]</text:p>
          </table:table-cell>
          <table:table-cell office:value-type="float" office:value="0.456373947022642" table:style-name="ce39">
            <text:p>[low]</text:p>
          </table:table-cell>
          <table:table-cell office:value-type="float" office:value="20.698398650893068" table:style-name="ce39">
            <text:p>20.70</text:p>
          </table:table-cell>
          <table:table-cell office:value-type="float" office:value="1.4662082817961679" table:style-name="ce39">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London Underground</text:p>
          </table:table-cell>
          <table:table-cell office:value-type="float" office:value="10.961116398435539" table:style-name="ce39">
            <text:p>10.96</text:p>
          </table:table-cell>
          <table:table-cell office:value-type="float" office:value="0.81423124123022073" table:style-name="ce39">
            <text:p>0.81</text:p>
          </table:table-cell>
          <table:table-cell office:value-type="float" office:value="9.3652231656243092" table:style-name="ce39">
            <text:p>9.37</text:p>
          </table:table-cell>
          <table:table-cell office:value-type="float" office:value="12.557009631246769" table:style-name="ce39">
            <text:p>12.56</text:p>
          </table:table-cell>
          <table:table-cell office:value-type="float" office:value="7.4283605030089319" table:style-name="ce39">
            <text:p>7.43</text:p>
          </table:table-cell>
          <table:table-cell office:value-type="float" office:value="1.92365079273966" table:style-name="ce39">
            <text:p>1.9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Surface Rail</text:p>
          </table:table-cell>
          <table:table-cell office:value-type="float" office:value="18.355524640228889" table:style-name="ce39">
            <text:p>18.36</text:p>
          </table:table-cell>
          <table:table-cell office:value-type="float" office:value="0.76824544722992238" table:style-name="ce39">
            <text:p>0.77</text:p>
          </table:table-cell>
          <table:table-cell office:value-type="float" office:value="16.849763563658239" table:style-name="ce39">
            <text:p>16.85</text:p>
          </table:table-cell>
          <table:table-cell office:value-type="float" office:value="19.861285716799539" table:style-name="ce39">
            <text:p>19.86</text:p>
          </table:table-cell>
          <table:table-cell office:value-type="float" office:value="4.1853636018999811" table:style-name="ce39">
            <text:p>4.19</text:p>
          </table:table-cell>
          <table:table-cell office:value-type="float" office:value="1.662745563447082" table:style-name="ce39">
            <text:p>1.6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Taxi or minicab</text:p>
          </table:table-cell>
          <table:table-cell office:value-type="float" office:value="9.8477901201415463" table:style-name="ce39">
            <text:p>9.85</text:p>
          </table:table-cell>
          <table:table-cell office:value-type="float" office:value="0.52016075823563757" table:style-name="ce39">
            <text:p>0.52</text:p>
          </table:table-cell>
          <table:table-cell office:value-type="float" office:value="8.8282750339996969" table:style-name="ce39">
            <text:p>8.83</text:p>
          </table:table-cell>
          <table:table-cell office:value-type="float" office:value="10.867305206283399" table:style-name="ce39">
            <text:p>10.87</text:p>
          </table:table-cell>
          <table:table-cell office:value-type="float" office:value="5.2820049157197211" table:style-name="ce39">
            <text:p>5.28</text:p>
          </table:table-cell>
          <table:table-cell office:value-type="float" office:value="1.4918839919764331" table:style-name="ce39">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ublic transport [note 5]</text:p>
          </table:table-cell>
          <table:table-cell office:value-type="float" office:value="1.9889647563936159" table:style-name="ce39">
            <text:p>1.99</text:p>
          </table:table-cell>
          <table:table-cell office:value-type="float" office:value="0.33169437204423408" table:style-name="ce39">
            <text:p>[low]</text:p>
          </table:table-cell>
          <table:table-cell office:value-type="float" office:value="1.338843787186917" table:style-name="ce39">
            <text:p>1.34</text:p>
          </table:table-cell>
          <table:table-cell office:value-type="float" office:value="2.6390857256003151" table:style-name="ce39">
            <text:p>2.64</text:p>
          </table:table-cell>
          <table:table-cell office:value-type="float" office:value="16.676734516184247" table:style-name="ce39">
            <text:p>16.68</text:p>
          </table:table-cell>
          <table:table-cell office:value-type="float" office:value="2.0752047497144721" table:style-name="ce39">
            <text:p>2.0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All modes</text:p>
          </table:table-cell>
          <table:table-cell office:value-type="float" office:value="840.58237431582506" table:style-name="ce39">
            <text:p>840.58</text:p>
          </table:table-cell>
          <table:table-cell office:value-type="float" office:value="6.590519813948676" table:style-name="ce39">
            <text:p>6.59</text:p>
          </table:table-cell>
          <table:table-cell office:value-type="float" office:value="827.66495548048567" table:style-name="ce39">
            <text:p>827.66</text:p>
          </table:table-cell>
          <table:table-cell office:value-type="float" office:value="853.49979315116445" table:style-name="ce39">
            <text:p>853.50</text:p>
          </table:table-cell>
          <table:table-cell office:value-type="float" office:value="0.78404211357785081" table:style-name="ce39">
            <text:p>0.78</text:p>
          </table:table-cell>
          <table:table-cell office:value-type="float" office:value="1.64965050414251" table:style-name="ce39">
            <text:p>1.65</text:p>
          </table:table-cell>
          <table:table-cell table:number-columns-repeated="16375"/>
        </table:table-row>
        <table:table-row table:number-rows-repeated="1029" table:style-name="ro2">
          <table:table-cell table:number-columns-repeated="3" table:style-name="ce36"/>
          <table:table-cell table:number-columns-repeated="2" table:style-name="ce40"/>
          <table:table-cell table:number-columns-repeated="4" table:style-name="ce41"/>
          <table:table-cell table:number-columns-repeated="16375"/>
        </table:table-row>
        <table:table-row table:number-rows-repeated="1047376" table:style-name="ro4">
          <table:table-cell table:number-columns-repeated="16384"/>
        </table:table-row>
      </table:table>
      <table:table table:name="SE_NTS0318b_stages" table:style-name="ta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12"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17" table:number-columns-repeated="16375" table:default-cell-style-name="ce1"/>
        <table:table-row table:style-name="ro1">
          <table:table-cell office:value-type="string" table:style-name="ce31">
            <text:p>SE_NTS0318b: Standard errors for the average number of stages travelled by mode and region of residence (stages per person per year): England, 2025 [note 1]</text:p>
          </table:table-cell>
          <table:table-cell table:number-columns-repeated="2" table:style-name="ce32"/>
          <table:table-cell table:number-columns-repeated="6" table:style-name="ce33"/>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The table in this worksheet contains numbers. These represent average stages by mode and region of residence.</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Some shorthand is used in these tables, [low] denotes rounds to 0, [x] denotes the data is not available due to no observations in the category.</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4">
            <text:p>Year</text:p>
          </table:table-cell>
          <table:table-cell office:value-type="string" table:style-name="ce24">
            <text:p>Region of residence</text:p>
          </table:table-cell>
          <table:table-cell office:value-type="string" table:style-name="ce24">
            <text:p>Mode</text:p>
          </table:table-cell>
          <table:table-cell office:value-type="string" table:style-name="ce35">
            <text:p>Average number of stages</text:p>
          </table:table-cell>
          <table:table-cell office:value-type="string" table:style-name="ce35">
            <text:p>Standard error</text:p>
          </table:table-cell>
          <table:table-cell office:value-type="string" table:style-name="ce35">
            <text:p>95% Lower confidence interval</text:p>
          </table:table-cell>
          <table:table-cell office:value-type="string" table:style-name="ce35">
            <text:p>95% Upper confidence interval</text:p>
          </table:table-cell>
          <table:table-cell office:value-type="string" table:style-name="ce35">
            <text:p>Relative standard error (%)</text:p>
          </table:table-cell>
          <table:table-cell office:value-type="string" table:style-name="ce35">
            <text:p>Design factor</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 [note 2]</text:p>
          </table:table-cell>
          <table:table-cell office:value-type="float" office:value="307.2344233536424" table:style-name="ce42">
            <text:p>307.23</text:p>
          </table:table-cell>
          <table:table-cell office:value-type="float" office:value="30.31586054229669" table:style-name="ce42">
            <text:p>30.32</text:p>
          </table:table-cell>
          <table:table-cell office:value-type="float" office:value="247.81533669074091" table:style-name="ce42">
            <text:p>247.82</text:p>
          </table:table-cell>
          <table:table-cell office:value-type="float" office:value="366.65351001654392" table:style-name="ce42">
            <text:p>366.65</text:p>
          </table:table-cell>
          <table:table-cell office:value-type="float" office:value="9.8673385004783789" table:style-name="ce42">
            <text:p>9.87</text:p>
          </table:table-cell>
          <table:table-cell office:value-type="float" office:value="1.97674195841595" table:style-name="ce42">
            <text:p>1.98</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s of a mile or more</text:p>
          </table:table-cell>
          <table:table-cell office:value-type="float" office:value="97.257655889780779" table:style-name="ce42">
            <text:p>97.26</text:p>
          </table:table-cell>
          <table:table-cell office:value-type="float" office:value="10.50034354998032" table:style-name="ce42">
            <text:p>10.50</text:p>
          </table:table-cell>
          <table:table-cell office:value-type="float" office:value="76.676982531819348" table:style-name="ce42">
            <text:p>76.68</text:p>
          </table:table-cell>
          <table:table-cell office:value-type="float" office:value="117.83832924774219" table:style-name="ce42">
            <text:p>117.84</text:p>
          </table:table-cell>
          <table:table-cell office:value-type="float" office:value="10.796418496740296" table:style-name="ce42">
            <text:p>10.80</text:p>
          </table:table-cell>
          <table:table-cell office:value-type="float" office:value="1.5893242266099821" table:style-name="ce42">
            <text:p>1.5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Pedal cycle [note 3]</text:p>
          </table:table-cell>
          <table:table-cell office:value-type="float" office:value="12.90656683289431" table:style-name="ce42">
            <text:p>12.91</text:p>
          </table:table-cell>
          <table:table-cell office:value-type="float" office:value="3.8892074453859951" table:style-name="ce42">
            <text:p>3.89</text:p>
          </table:table-cell>
          <table:table-cell office:value-type="float" office:value="5.2837202399377574" table:style-name="ce42">
            <text:p>5.28</text:p>
          </table:table-cell>
          <table:table-cell office:value-type="float" office:value="20.529413425850858" table:style-name="ce42">
            <text:p>20.53</text:p>
          </table:table-cell>
          <table:table-cell office:value-type="float" office:value="30.133555233865678" table:style-name="ce42">
            <text:p>30.13</text:p>
          </table:table-cell>
          <table:table-cell office:value-type="float" office:value="1.416054282500808" table:style-name="ce42">
            <text:p>1.42</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driver</text:p>
          </table:table-cell>
          <table:table-cell office:value-type="float" office:value="336.23439853301988" table:style-name="ce42">
            <text:p>336.23</text:p>
          </table:table-cell>
          <table:table-cell office:value-type="float" office:value="18.33198963205869" table:style-name="ce42">
            <text:p>18.33</text:p>
          </table:table-cell>
          <table:table-cell office:value-type="float" office:value="300.30369885418492" table:style-name="ce42">
            <text:p>300.30</text:p>
          </table:table-cell>
          <table:table-cell office:value-type="float" office:value="372.16509821185502" table:style-name="ce42">
            <text:p>372.17</text:p>
          </table:table-cell>
          <table:table-cell office:value-type="float" office:value="5.4521457983004078" table:style-name="ce42">
            <text:p>5.45</text:p>
          </table:table-cell>
          <table:table-cell office:value-type="float" office:value="1.1907513964742391" table:style-name="ce42">
            <text:p>1.1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passenger</text:p>
          </table:table-cell>
          <table:table-cell office:value-type="float" office:value="167.7251407605024" table:style-name="ce42">
            <text:p>167.73</text:p>
          </table:table-cell>
          <table:table-cell office:value-type="float" office:value="9.7214230385023725" table:style-name="ce42">
            <text:p>9.72</text:p>
          </table:table-cell>
          <table:table-cell office:value-type="float" office:value="148.67115160503769" table:style-name="ce42">
            <text:p>148.67</text:p>
          </table:table-cell>
          <table:table-cell office:value-type="float" office:value="186.77912991596699" table:style-name="ce42">
            <text:p>186.78</text:p>
          </table:table-cell>
          <table:table-cell office:value-type="float" office:value="5.7960440482704731" table:style-name="ce42">
            <text:p>5.80</text:p>
          </table:table-cell>
          <table:table-cell office:value-type="float" office:value="1.163207726515999" table:style-name="ce42">
            <text:p>1.16</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42">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6.4972971087300078" table:style-name="ce42">
            <text:p>6.50</text:p>
          </table:table-cell>
          <table:table-cell office:value-type="float" office:value="2.2600265897622651" table:style-name="ce42">
            <text:p>2.26</text:p>
          </table:table-cell>
          <table:table-cell office:value-type="float" office:value="2.067644992795969" table:style-name="ce42">
            <text:p>2.07</text:p>
          </table:table-cell>
          <table:table-cell office:value-type="float" office:value="10.92694922466405" table:style-name="ce42">
            <text:p>10.93</text:p>
          </table:table-cell>
          <table:table-cell office:value-type="float" office:value="34.784104096542087" table:style-name="ce42">
            <text:p>34.78</text:p>
          </table:table-cell>
          <table:table-cell office:value-type="float" office:value="1.2853155189686289" table:style-name="ce42">
            <text:p>1.2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Bus in London</text:p>
          </table:table-cell>
          <table:table-cell office:value-type="float" office:value="0.1877106729850212" table:style-name="ce42">
            <text:p>[low]</text:p>
          </table:table-cell>
          <table:table-cell office:value-type="float" office:value="0.15088590923326881" table:style-name="ce42">
            <text:p>[low]</text:p>
          </table:table-cell>
          <table:table-cell office:value-type="float" office:value="0" table:style-name="ce42">
            <text:p>0.00</text:p>
          </table:table-cell>
          <table:table-cell office:value-type="float" office:value="0.48344705508222802" table:style-name="ce42">
            <text:p>[low]</text:p>
          </table:table-cell>
          <table:table-cell office:value-type="float" office:value="80.382168383845226" table:style-name="ce42">
            <text:p>80.38</text:p>
          </table:table-cell>
          <table:table-cell office:value-type="float" office:value="1.088086777231289" table:style-name="ce42">
            <text:p>1.0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local bus</text:p>
          </table:table-cell>
          <table:table-cell office:value-type="float" office:value="54.684710619751577" table:style-name="ce42">
            <text:p>54.68</text:p>
          </table:table-cell>
          <table:table-cell office:value-type="float" office:value="7.1478320553752974" table:style-name="ce42">
            <text:p>7.15</text:p>
          </table:table-cell>
          <table:table-cell office:value-type="float" office:value="40.674959791215997" table:style-name="ce42">
            <text:p>40.67</text:p>
          </table:table-cell>
          <table:table-cell office:value-type="float" office:value="68.694461448287171" table:style-name="ce42">
            <text:p>68.69</text:p>
          </table:table-cell>
          <table:table-cell office:value-type="float" office:value="13.070988169028677" table:style-name="ce42">
            <text:p>13.07</text:p>
          </table:table-cell>
          <table:table-cell office:value-type="float" office:value="1.499174880976591" table:style-name="ce42">
            <text:p>1.50</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Non-local bus</text:p>
          </table:table-cell>
          <table:table-cell office:value-type="float" office:value="0.59123903791149424" table:style-name="ce42">
            <text:p>0.59</text:p>
          </table:table-cell>
          <table:table-cell office:value-type="float" office:value="0.30089778805446932" table:style-name="ce42">
            <text:p>[low]</text:p>
          </table:table-cell>
          <table:table-cell office:value-type="float" office:value="1.479373324734468E-3" table:style-name="ce42">
            <text:p>[low]</text:p>
          </table:table-cell>
          <table:table-cell office:value-type="float" office:value="1.180998702498254" table:style-name="ce42">
            <text:p>1.18</text:p>
          </table:table-cell>
          <table:table-cell office:value-type="float" office:value="50.892747054958896" table:style-name="ce42">
            <text:p>50.89</text:p>
          </table:table-cell>
          <table:table-cell office:value-type="float" office:value="0.78914957441492628" table:style-name="ce42">
            <text:p>0.7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London Underground</text:p>
          </table:table-cell>
          <table:table-cell office:value-type="float" office:value="0.94451315429524418" table:style-name="ce42">
            <text:p>0.94</text:p>
          </table:table-cell>
          <table:table-cell office:value-type="float" office:value="0.37342665742002562" table:style-name="ce42">
            <text:p>[low]</text:p>
          </table:table-cell>
          <table:table-cell office:value-type="float" office:value="0.212596905751994" table:style-name="ce42">
            <text:p>[low]</text:p>
          </table:table-cell>
          <table:table-cell office:value-type="float" office:value="1.6764294028384941" table:style-name="ce42">
            <text:p>1.68</text:p>
          </table:table-cell>
          <table:table-cell office:value-type="float" office:value="39.536416800744377" table:style-name="ce42">
            <text:p>39.54</text:p>
          </table:table-cell>
          <table:table-cell office:value-type="float" office:value="1.089830660597618" table:style-name="ce42">
            <text:p>1.0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Surface Rail</text:p>
          </table:table-cell>
          <table:table-cell office:value-type="float" office:value="7.9634422530699656" table:style-name="ce42">
            <text:p>7.96</text:p>
          </table:table-cell>
          <table:table-cell office:value-type="float" office:value="2.20187833946712" table:style-name="ce42">
            <text:p>2.20</text:p>
          </table:table-cell>
          <table:table-cell office:value-type="float" office:value="3.647760707714411" table:style-name="ce42">
            <text:p>3.65</text:p>
          </table:table-cell>
          <table:table-cell office:value-type="float" office:value="12.27912379842552" table:style-name="ce42">
            <text:p>12.28</text:p>
          </table:table-cell>
          <table:table-cell office:value-type="float" office:value="27.649831184727681" table:style-name="ce42">
            <text:p>27.65</text:p>
          </table:table-cell>
          <table:table-cell office:value-type="float" office:value="1.3666521739453401" table:style-name="ce42">
            <text:p>1.37</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Taxi or minicab</text:p>
          </table:table-cell>
          <table:table-cell office:value-type="float" office:value="10.281278390256521" table:style-name="ce42">
            <text:p>10.28</text:p>
          </table:table-cell>
          <table:table-cell office:value-type="float" office:value="1.52850432788791" table:style-name="ce42">
            <text:p>1.53</text:p>
          </table:table-cell>
          <table:table-cell office:value-type="float" office:value="7.2854099075962164" table:style-name="ce42">
            <text:p>7.29</text:p>
          </table:table-cell>
          <table:table-cell office:value-type="float" office:value="13.27714687291682" table:style-name="ce42">
            <text:p>13.28</text:p>
          </table:table-cell>
          <table:table-cell office:value-type="float" office:value="14.866870343054424" table:style-name="ce42">
            <text:p>14.87</text:p>
          </table:table-cell>
          <table:table-cell office:value-type="float" office:value="1.276225547493496" table:style-name="ce42">
            <text:p>1.28</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16.587832398849329" table:style-name="ce42">
            <text:p>16.59</text:p>
          </table:table-cell>
          <table:table-cell office:value-type="float" office:value="5.6601792176998362" table:style-name="ce42">
            <text:p>5.66</text:p>
          </table:table-cell>
          <table:table-cell office:value-type="float" office:value="5.4938811321576466" table:style-name="ce42">
            <text:p>5.49</text:p>
          </table:table-cell>
          <table:table-cell office:value-type="float" office:value="27.681783665541001" table:style-name="ce42">
            <text:p>27.68</text:p>
          </table:table-cell>
          <table:table-cell office:value-type="float" office:value="34.122476533416588" table:style-name="ce42">
            <text:p>34.12</text:p>
          </table:table-cell>
          <table:table-cell office:value-type="float" office:value="2.4210277277175258" table:style-name="ce42">
            <text:p>2.42</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All modes</text:p>
          </table:table-cell>
          <table:table-cell office:value-type="float" office:value="921.83855311590821" table:style-name="ce42">
            <text:p>921.84</text:p>
          </table:table-cell>
          <table:table-cell office:value-type="float" office:value="28.046899942078209" table:style-name="ce42">
            <text:p>28.05</text:p>
          </table:table-cell>
          <table:table-cell office:value-type="float" office:value="866.86662922943492" table:style-name="ce42">
            <text:p>866.87</text:p>
          </table:table-cell>
          <table:table-cell office:value-type="float" office:value="976.8104770023815" table:style-name="ce42">
            <text:p>976.81</text:p>
          </table:table-cell>
          <table:table-cell office:value-type="float" office:value="3.042495873846546" table:style-name="ce42">
            <text:p>3.04</text:p>
          </table:table-cell>
          <table:table-cell office:value-type="float" office:value="1.368042805874806" table:style-name="ce42">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 [note 2]</text:p>
          </table:table-cell>
          <table:table-cell office:value-type="float" office:value="281.63085336797309" table:style-name="ce39">
            <text:p>281.63</text:p>
          </table:table-cell>
          <table:table-cell office:value-type="float" office:value="15.373410369510831" table:style-name="ce39">
            <text:p>15.37</text:p>
          </table:table-cell>
          <table:table-cell office:value-type="float" office:value="251.4989690437319" table:style-name="ce43">
            <text:p>251.50</text:p>
          </table:table-cell>
          <table:table-cell office:value-type="float" office:value="311.76273769221439" table:style-name="ce43">
            <text:p>311.76</text:p>
          </table:table-cell>
          <table:table-cell office:value-type="float" office:value="5.4587095787492599" table:style-name="ce43">
            <text:p>5.46</text:p>
          </table:table-cell>
          <table:table-cell office:value-type="float" office:value="1.6113003472117211" table:style-name="ce43">
            <text:p>1.61</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s of a mile or more</text:p>
          </table:table-cell>
          <table:table-cell office:value-type="float" office:value="85.493547744007529" table:style-name="ce39">
            <text:p>85.49</text:p>
          </table:table-cell>
          <table:table-cell office:value-type="float" office:value="6.429597767417409" table:style-name="ce39">
            <text:p>6.43</text:p>
          </table:table-cell>
          <table:table-cell office:value-type="float" office:value="72.891536119869414" table:style-name="ce43">
            <text:p>72.89</text:p>
          </table:table-cell>
          <table:table-cell office:value-type="float" office:value="98.095559368145643" table:style-name="ce43">
            <text:p>98.10</text:p>
          </table:table-cell>
          <table:table-cell office:value-type="float" office:value="7.5205649280919866" table:style-name="ce43">
            <text:p>7.52</text:p>
          </table:table-cell>
          <table:table-cell office:value-type="float" office:value="1.814007561932008" table:style-name="ce43">
            <text:p>1.81</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Pedal cycle [note 3]</text:p>
          </table:table-cell>
          <table:table-cell office:value-type="float" office:value="13.50787739261188" table:style-name="ce39">
            <text:p>13.51</text:p>
          </table:table-cell>
          <table:table-cell office:value-type="float" office:value="2.6619892689169342" table:style-name="ce39">
            <text:p>2.66</text:p>
          </table:table-cell>
          <table:table-cell office:value-type="float" office:value="8.2903784255346871" table:style-name="ce43">
            <text:p>8.29</text:p>
          </table:table-cell>
          <table:table-cell office:value-type="float" office:value="18.725376359689061" table:style-name="ce43">
            <text:p>18.73</text:p>
          </table:table-cell>
          <table:table-cell office:value-type="float" office:value="19.706939821447499" table:style-name="ce43">
            <text:p>19.71</text:p>
          </table:table-cell>
          <table:table-cell office:value-type="float" office:value="1.6931016310444871" table:style-name="ce43">
            <text:p>1.6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driver</text:p>
          </table:table-cell>
          <table:table-cell office:value-type="float" office:value="361.62352265857919" table:style-name="ce39">
            <text:p>361.62</text:p>
          </table:table-cell>
          <table:table-cell office:value-type="float" office:value="15.98898956689051" table:style-name="ce39">
            <text:p>15.99</text:p>
          </table:table-cell>
          <table:table-cell office:value-type="float" office:value="330.28510310747379" table:style-name="ce43">
            <text:p>330.29</text:p>
          </table:table-cell>
          <table:table-cell office:value-type="float" office:value="392.96194220968471" table:style-name="ce43">
            <text:p>392.96</text:p>
          </table:table-cell>
          <table:table-cell office:value-type="float" office:value="4.4214462182500904" table:style-name="ce43">
            <text:p>4.42</text:p>
          </table:table-cell>
          <table:table-cell office:value-type="float" office:value="1.5970303571587141" table:style-name="ce43">
            <text:p>1.60</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passenger</text:p>
          </table:table-cell>
          <table:table-cell office:value-type="float" office:value="190.80569142687199" table:style-name="ce39">
            <text:p>190.81</text:p>
          </table:table-cell>
          <table:table-cell office:value-type="float" office:value="10.803765815796879" table:style-name="ce39">
            <text:p>10.80</text:p>
          </table:table-cell>
          <table:table-cell office:value-type="float" office:value="169.63031042791019" table:style-name="ce43">
            <text:p>169.63</text:p>
          </table:table-cell>
          <table:table-cell office:value-type="float" office:value="211.9810724258339" table:style-name="ce43">
            <text:p>211.98</text:p>
          </table:table-cell>
          <table:table-cell office:value-type="float" office:value="5.662182157672965" table:style-name="ce43">
            <text:p>5.66</text:p>
          </table:table-cell>
          <table:table-cell office:value-type="float" office:value="1.8390065530372339" table:style-name="ce43">
            <text:p>1.8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Motorcycle</text:p>
          </table:table-cell>
          <table:table-cell office:value-type="float" office:value="1.228568972160051" table:style-name="ce39">
            <text:p>1.23</text:p>
          </table:table-cell>
          <table:table-cell office:value-type="float" office:value="0.48973804575167362" table:style-name="ce39">
            <text:p>[low]</text:p>
          </table:table-cell>
          <table:table-cell office:value-type="float" office:value="0.26868240248677111" table:style-name="ce39">
            <text:p>[low]</text:p>
          </table:table-cell>
          <table:table-cell office:value-type="float" office:value="2.1884555418333309" table:style-name="ce39">
            <text:p>2.19</text:p>
          </table:table-cell>
          <table:table-cell office:value-type="float" office:value="39.862478774034457" table:style-name="ce39">
            <text:p>39.86</text:p>
          </table:table-cell>
          <table:table-cell office:value-type="float" office:value="1.1806083389797799" table:style-name="ce39">
            <text:p>1.18</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rivate transport [note 4]</text:p>
          </table:table-cell>
          <table:table-cell office:value-type="float" office:value="7.4903530788960273" table:style-name="ce39">
            <text:p>7.49</text:p>
          </table:table-cell>
          <table:table-cell office:value-type="float" office:value="2.1540941779516491" table:style-name="ce39">
            <text:p>2.15</text:p>
          </table:table-cell>
          <table:table-cell office:value-type="float" office:value="3.2683284901107958" table:style-name="ce43">
            <text:p>3.27</text:p>
          </table:table-cell>
          <table:table-cell office:value-type="float" office:value="11.71237766768126" table:style-name="ce43">
            <text:p>11.71</text:p>
          </table:table-cell>
          <table:table-cell office:value-type="float" office:value="28.758246176949676" table:style-name="ce43">
            <text:p>28.76</text:p>
          </table:table-cell>
          <table:table-cell office:value-type="float" office:value="1.6765567200138609" table:style-name="ce43">
            <text:p>1.68</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Bus in London</text:p>
          </table:table-cell>
          <table:table-cell office:value-type="float" office:value="0.1361089596548373" table:style-name="ce39">
            <text:p>[low]</text:p>
          </table:table-cell>
          <table:table-cell office:value-type="float" office:value="0.1026109202211619" table:style-name="ce39">
            <text:p>[low]</text:p>
          </table:table-cell>
          <table:table-cell office:value-type="float" office:value="0" table:style-name="ce39">
            <text:p>0.00</text:p>
          </table:table-cell>
          <table:table-cell office:value-type="float" office:value="0.33722636328831468" table:style-name="ce39">
            <text:p>[low]</text:p>
          </table:table-cell>
          <table:table-cell office:value-type="float" office:value="75.388806498393606" table:style-name="ce39">
            <text:p>75.39</text:p>
          </table:table-cell>
          <table:table-cell office:value-type="float" office:value="0.90781468239751451" table:style-name="ce39">
            <text:p>0.91</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local bus</text:p>
          </table:table-cell>
          <table:table-cell office:value-type="float" office:value="44.510092205525027" table:style-name="ce39">
            <text:p>44.51</text:p>
          </table:table-cell>
          <table:table-cell office:value-type="float" office:value="4.3656092056292266" table:style-name="ce39">
            <text:p>4.37</text:p>
          </table:table-cell>
          <table:table-cell office:value-type="float" office:value="35.953498162491748" table:style-name="ce43">
            <text:p>35.95</text:p>
          </table:table-cell>
          <table:table-cell office:value-type="float" office:value="53.06668624855832" table:style-name="ce43">
            <text:p>53.07</text:p>
          </table:table-cell>
          <table:table-cell office:value-type="float" office:value="9.8081333677563673" table:style-name="ce43">
            <text:p>9.81</text:p>
          </table:table-cell>
          <table:table-cell office:value-type="float" office:value="1.7417132046600921" table:style-name="ce43">
            <text:p>1.7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Non-local bus</text:p>
          </table:table-cell>
          <table:table-cell office:value-type="float" office:value="3.1541490524156723E-2" table:style-name="ce39">
            <text:p>[low]</text:p>
          </table:table-cell>
          <table:table-cell office:value-type="float" office:value="3.1548584295466857E-2" table:style-name="ce39">
            <text:p>[low]</text:p>
          </table:table-cell>
          <table:table-cell office:value-type="float" office:value="0" table:style-name="ce43">
            <text:p>0.00</text:p>
          </table:table-cell>
          <table:table-cell office:value-type="float" office:value="9.3376715743271749E-2" table:style-name="ce43">
            <text:p>[low]</text:p>
          </table:table-cell>
          <table:table-cell office:value-type="float" office:value="100.02249028562775" table:style-name="ce43">
            <text:p>100.02</text:p>
          </table:table-cell>
          <table:table-cell office:value-type="float" office:value="1.2432430212336021" table:style-name="ce43">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London Underground</text:p>
          </table:table-cell>
          <table:table-cell office:value-type="float" office:value="0.46088859711079161" table:style-name="ce39">
            <text:p>[low]</text:p>
          </table:table-cell>
          <table:table-cell office:value-type="float" office:value="0.2172298509750491" table:style-name="ce39">
            <text:p>[low]</text:p>
          </table:table-cell>
          <table:table-cell office:value-type="float" office:value="3.5118089199695328E-2" table:style-name="ce39">
            <text:p>[low]</text:p>
          </table:table-cell>
          <table:table-cell office:value-type="float" office:value="0.88665910502188794" table:style-name="ce39">
            <text:p>0.89</text:p>
          </table:table-cell>
          <table:table-cell office:value-type="float" office:value="47.132832605713148" table:style-name="ce39">
            <text:p>47.13</text:p>
          </table:table-cell>
          <table:table-cell office:value-type="float" office:value="1.16893771190822" table:style-name="ce39">
            <text:p>1.17</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Surface Rail</text:p>
          </table:table-cell>
          <table:table-cell office:value-type="float" office:value="11.079424369998829" table:style-name="ce39">
            <text:p>11.08</text:p>
          </table:table-cell>
          <table:table-cell office:value-type="float" office:value="1.4221073047009689" table:style-name="ce39">
            <text:p>1.42</text:p>
          </table:table-cell>
          <table:table-cell office:value-type="float" office:value="8.2920940527849343" table:style-name="ce43">
            <text:p>8.29</text:p>
          </table:table-cell>
          <table:table-cell office:value-type="float" office:value="13.86675468721273" table:style-name="ce43">
            <text:p>13.87</text:p>
          </table:table-cell>
          <table:table-cell office:value-type="float" office:value="12.835570307711928" table:style-name="ce43">
            <text:p>12.84</text:p>
          </table:table-cell>
          <table:table-cell office:value-type="float" office:value="1.6120673342120231" table:style-name="ce43">
            <text:p>1.61</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Taxi or minicab</text:p>
          </table:table-cell>
          <table:table-cell office:value-type="float" office:value="15.52245521679802" table:style-name="ce39">
            <text:p>15.52</text:p>
          </table:table-cell>
          <table:table-cell office:value-type="float" office:value="2.134210418771362" table:style-name="ce39">
            <text:p>2.13</text:p>
          </table:table-cell>
          <table:table-cell office:value-type="float" office:value="11.33940279600615" table:style-name="ce43">
            <text:p>11.34</text:p>
          </table:table-cell>
          <table:table-cell office:value-type="float" office:value="19.705507637589889" table:style-name="ce43">
            <text:p>19.71</text:p>
          </table:table-cell>
          <table:table-cell office:value-type="float" office:value="13.749180712480147" table:style-name="ce43">
            <text:p>13.75</text:p>
          </table:table-cell>
          <table:table-cell office:value-type="float" office:value="1.6688853595270581" table:style-name="ce43">
            <text:p>1.67</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ublic transport [note 5]</text:p>
          </table:table-cell>
          <table:table-cell office:value-type="float" office:value="3.4167798724655358" table:style-name="ce39">
            <text:p>3.42</text:p>
          </table:table-cell>
          <table:table-cell office:value-type="float" office:value="1.1122255184501371" table:style-name="ce39">
            <text:p>1.11</text:p>
          </table:table-cell>
          <table:table-cell office:value-type="float" office:value="1.2368178563032679" table:style-name="ce43">
            <text:p>1.24</text:p>
          </table:table-cell>
          <table:table-cell office:value-type="float" office:value="5.5967418886278049" table:style-name="ce43">
            <text:p>5.60</text:p>
          </table:table-cell>
          <table:table-cell office:value-type="float" office:value="32.551863449358216" table:style-name="ce43">
            <text:p>32.55</text:p>
          </table:table-cell>
          <table:table-cell office:value-type="float" office:value="1.887316593110014" table:style-name="ce43">
            <text:p>1.8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All modes</text:p>
          </table:table-cell>
          <table:table-cell office:value-type="float" office:value="931.44415760916968" table:style-name="ce39">
            <text:p>931.44</text:p>
          </table:table-cell>
          <table:table-cell office:value-type="float" office:value="25.06133457855476" table:style-name="ce39">
            <text:p>25.06</text:p>
          </table:table-cell>
          <table:table-cell office:value-type="float" office:value="882.32394183520239" table:style-name="ce43">
            <text:p>882.32</text:p>
          </table:table-cell>
          <table:table-cell office:value-type="float" office:value="980.56437338313697" table:style-name="ce43">
            <text:p>980.56</text:p>
          </table:table-cell>
          <table:table-cell office:value-type="float" office:value="2.6905890571993258" table:style-name="ce43">
            <text:p>2.69</text:p>
          </table:table-cell>
          <table:table-cell office:value-type="float" office:value="1.898780301993189" table:style-name="ce43">
            <text:p>1.90</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 [note 2]</text:p>
          </table:table-cell>
          <table:table-cell office:value-type="float" office:value="276.11736354253452" table:style-name="ce39">
            <text:p>276.12</text:p>
          </table:table-cell>
          <table:table-cell office:value-type="float" office:value="14.07789802135596" table:style-name="ce39">
            <text:p>14.08</text:p>
          </table:table-cell>
          <table:table-cell office:value-type="float" office:value="248.52468342067681" table:style-name="ce43">
            <text:p>248.52</text:p>
          </table:table-cell>
          <table:table-cell office:value-type="float" office:value="303.71004366439217" table:style-name="ce43">
            <text:p>303.71</text:p>
          </table:table-cell>
          <table:table-cell office:value-type="float" office:value="5.0985196442335754" table:style-name="ce43">
            <text:p>5.10</text:p>
          </table:table-cell>
          <table:table-cell office:value-type="float" office:value="1.4258617282158641" table:style-name="ce43">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s of a mile or more</text:p>
          </table:table-cell>
          <table:table-cell office:value-type="float" office:value="83.471569331654635" table:style-name="ce39">
            <text:p>83.47</text:p>
          </table:table-cell>
          <table:table-cell office:value-type="float" office:value="8.2275365644925582" table:style-name="ce39">
            <text:p>8.23</text:p>
          </table:table-cell>
          <table:table-cell office:value-type="float" office:value="67.345597665249215" table:style-name="ce43">
            <text:p>67.35</text:p>
          </table:table-cell>
          <table:table-cell office:value-type="float" office:value="99.597540998060055" table:style-name="ce43">
            <text:p>99.60</text:p>
          </table:table-cell>
          <table:table-cell office:value-type="float" office:value="9.8566932793636326" table:style-name="ce43">
            <text:p>9.86</text:p>
          </table:table-cell>
          <table:table-cell office:value-type="float" office:value="2.00804225507148" table:style-name="ce43">
            <text:p>2.01</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Pedal cycle [note 3]</text:p>
          </table:table-cell>
          <table:table-cell office:value-type="float" office:value="14.043352453013959" table:style-name="ce39">
            <text:p>14.04</text:p>
          </table:table-cell>
          <table:table-cell office:value-type="float" office:value="2.8169673022154451" table:style-name="ce39">
            <text:p>2.82</text:p>
          </table:table-cell>
          <table:table-cell office:value-type="float" office:value="8.52209654067169" table:style-name="ce43">
            <text:p>8.52</text:p>
          </table:table-cell>
          <table:table-cell office:value-type="float" office:value="19.564608365356239" table:style-name="ce43">
            <text:p>19.56</text:p>
          </table:table-cell>
          <table:table-cell office:value-type="float" office:value="20.059079992761077" table:style-name="ce43">
            <text:p>20.06</text:p>
          </table:table-cell>
          <table:table-cell office:value-type="float" office:value="1.5053622229608909"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driver</text:p>
          </table:table-cell>
          <table:table-cell office:value-type="float" office:value="314.79807588107781" table:style-name="ce39">
            <text:p>314.80</text:p>
          </table:table-cell>
          <table:table-cell office:value-type="float" office:value="12.848344389869929" table:style-name="ce39">
            <text:p>12.85</text:p>
          </table:table-cell>
          <table:table-cell office:value-type="float" office:value="289.61532087693269" table:style-name="ce43">
            <text:p>289.62</text:p>
          </table:table-cell>
          <table:table-cell office:value-type="float" office:value="339.98083088522282" table:style-name="ce43">
            <text:p>339.98</text:p>
          </table:table-cell>
          <table:table-cell office:value-type="float" office:value="4.0814558201822315" table:style-name="ce43">
            <text:p>4.08</text:p>
          </table:table-cell>
          <table:table-cell office:value-type="float" office:value="1.272837501914551" table:style-name="ce43">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passenger</text:p>
          </table:table-cell>
          <table:table-cell office:value-type="float" office:value="165.25146256393839" table:style-name="ce39">
            <text:p>165.25</text:p>
          </table:table-cell>
          <table:table-cell office:value-type="float" office:value="8.3477686100571304" table:style-name="ce39">
            <text:p>8.35</text:p>
          </table:table-cell>
          <table:table-cell office:value-type="float" office:value="148.8898360882265" table:style-name="ce43">
            <text:p>148.89</text:p>
          </table:table-cell>
          <table:table-cell office:value-type="float" office:value="181.61308903965039" table:style-name="ce43">
            <text:p>181.61</text:p>
          </table:table-cell>
          <table:table-cell office:value-type="float" office:value="5.0515550546653998" table:style-name="ce43">
            <text:p>5.05</text:p>
          </table:table-cell>
          <table:table-cell office:value-type="float" office:value="1.4435925492978761" table:style-name="ce43">
            <text:p>1.44</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Motorcycle</text:p>
          </table:table-cell>
          <table:table-cell office:value-type="float" office:value="0.87115507234671252" table:style-name="ce39">
            <text:p>0.87</text:p>
          </table:table-cell>
          <table:table-cell office:value-type="float" office:value="0.59101371469441322" table:style-name="ce39">
            <text:p>0.59</text:p>
          </table:table-cell>
          <table:table-cell office:value-type="float" office:value="0" table:style-name="ce43">
            <text:p>0.00</text:p>
          </table:table-cell>
          <table:table-cell office:value-type="float" office:value="2.029541953147763" table:style-name="ce43">
            <text:p>2.03</text:p>
          </table:table-cell>
          <table:table-cell office:value-type="float" office:value="67.842538424570492" table:style-name="ce43">
            <text:p>67.84</text:p>
          </table:table-cell>
          <table:table-cell office:value-type="float" office:value="0.86543060808931549" table:style-name="ce43">
            <text:p>0.8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rivate transport [note 4]</text:p>
          </table:table-cell>
          <table:table-cell office:value-type="float" office:value="5.3233011937688346" table:style-name="ce39">
            <text:p>5.32</text:p>
          </table:table-cell>
          <table:table-cell office:value-type="float" office:value="1.265353865300328" table:style-name="ce39">
            <text:p>1.27</text:p>
          </table:table-cell>
          <table:table-cell office:value-type="float" office:value="2.843207617780191" table:style-name="ce43">
            <text:p>2.84</text:p>
          </table:table-cell>
          <table:table-cell office:value-type="float" office:value="7.8033947697574781" table:style-name="ce43">
            <text:p>7.80</text:p>
          </table:table-cell>
          <table:table-cell office:value-type="float" office:value="23.770097149142757" table:style-name="ce43">
            <text:p>23.77</text:p>
          </table:table-cell>
          <table:table-cell office:value-type="float" office:value="1.085055324561937" table:style-name="ce43">
            <text:p>1.09</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Bus in London</text:p>
          </table:table-cell>
          <table:table-cell office:value-type="float" office:value="8.6490296484946924E-2" table:style-name="ce39">
            <text:p>[low]</text:p>
          </table:table-cell>
          <table:table-cell office:value-type="float" office:value="8.8081593439453293E-2" table:style-name="ce39">
            <text:p>[low]</text:p>
          </table:table-cell>
          <table:table-cell office:value-type="float" office:value="0" table:style-name="ce43">
            <text:p>0.00</text:p>
          </table:table-cell>
          <table:table-cell office:value-type="float" office:value="0.25913021962627542" table:style-name="ce43">
            <text:p>[low]</text:p>
          </table:table-cell>
          <table:table-cell office:value-type="float" office:value="101.83985605227208" table:style-name="ce43">
            <text:p>101.84</text:p>
          </table:table-cell>
          <table:table-cell office:value-type="float" office:value="1.192184680629047" table:style-name="ce43">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local bus</text:p>
          </table:table-cell>
          <table:table-cell office:value-type="float" office:value="39.537806893587302" table:style-name="ce39">
            <text:p>39.54</text:p>
          </table:table-cell>
          <table:table-cell office:value-type="float" office:value="4.8822883089712894" table:style-name="ce39">
            <text:p>4.88</text:p>
          </table:table-cell>
          <table:table-cell office:value-type="float" office:value="29.96852180800358" table:style-name="ce43">
            <text:p>29.97</text:p>
          </table:table-cell>
          <table:table-cell office:value-type="float" office:value="49.107091979171031" table:style-name="ce43">
            <text:p>49.11</text:p>
          </table:table-cell>
          <table:table-cell office:value-type="float" office:value="12.348404457818209" table:style-name="ce43">
            <text:p>12.35</text:p>
          </table:table-cell>
          <table:table-cell office:value-type="float" office:value="1.759530904915461" table:style-name="ce43">
            <text:p>1.76</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Non-local bus</text:p>
          </table:table-cell>
          <table:table-cell office:value-type="float" office:value="0.21366029155829061" table:style-name="ce39">
            <text:p>[low]</text:p>
          </table:table-cell>
          <table:table-cell office:value-type="float" office:value="9.9088873825814647E-2" table:style-name="ce39">
            <text:p>[low]</text:p>
          </table:table-cell>
          <table:table-cell office:value-type="float" office:value="1.9446098859693919E-2" table:style-name="ce43">
            <text:p>[low]</text:p>
          </table:table-cell>
          <table:table-cell office:value-type="float" office:value="0.40787448425688733" table:style-name="ce43">
            <text:p>[low]</text:p>
          </table:table-cell>
          <table:table-cell office:value-type="float" office:value="46.376831700045351" table:style-name="ce43">
            <text:p>46.38</text:p>
          </table:table-cell>
          <table:table-cell office:value-type="float" office:value="0.97221576066665316" table:style-name="ce43">
            <text:p>0.9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London Underground</text:p>
          </table:table-cell>
          <table:table-cell office:value-type="float" office:value="0.90597636620292998" table:style-name="ce39">
            <text:p>0.91</text:p>
          </table:table-cell>
          <table:table-cell office:value-type="float" office:value="0.27177454063148399" table:style-name="ce39">
            <text:p>[low]</text:p>
          </table:table-cell>
          <table:table-cell office:value-type="float" office:value="0.37329826656522119" table:style-name="ce43">
            <text:p>[low]</text:p>
          </table:table-cell>
          <table:table-cell office:value-type="float" office:value="1.4386544658406391" table:style-name="ce43">
            <text:p>1.44</text:p>
          </table:table-cell>
          <table:table-cell office:value-type="float" office:value="29.99797243834605" table:style-name="ce43">
            <text:p>30.00</text:p>
          </table:table-cell>
          <table:table-cell office:value-type="float" office:value="0.93302886649976635" table:style-name="ce43">
            <text:p>0.93</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Surface Rail</text:p>
          </table:table-cell>
          <table:table-cell office:value-type="float" office:value="10.141331239587499" table:style-name="ce39">
            <text:p>10.14</text:p>
          </table:table-cell>
          <table:table-cell office:value-type="float" office:value="1.5728462778580239" table:style-name="ce39">
            <text:p>1.57</text:p>
          </table:table-cell>
          <table:table-cell office:value-type="float" office:value="7.0585525349857683" table:style-name="ce43">
            <text:p>7.06</text:p>
          </table:table-cell>
          <table:table-cell office:value-type="float" office:value="13.22410994418922" table:style-name="ce43">
            <text:p>13.22</text:p>
          </table:table-cell>
          <table:table-cell office:value-type="float" office:value="15.509268366250501" table:style-name="ce43">
            <text:p>15.51</text:p>
          </table:table-cell>
          <table:table-cell office:value-type="float" office:value="1.4287972310395261" table:style-name="ce43">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Taxi or minicab</text:p>
          </table:table-cell>
          <table:table-cell office:value-type="float" office:value="15.17379682508694" table:style-name="ce39">
            <text:p>15.17</text:p>
          </table:table-cell>
          <table:table-cell office:value-type="float" office:value="1.911018480665343" table:style-name="ce39">
            <text:p>1.91</text:p>
          </table:table-cell>
          <table:table-cell office:value-type="float" office:value="11.42820060298286" table:style-name="ce43">
            <text:p>11.43</text:p>
          </table:table-cell>
          <table:table-cell office:value-type="float" office:value="18.919393047191011" table:style-name="ce43">
            <text:p>18.92</text:p>
          </table:table-cell>
          <table:table-cell office:value-type="float" office:value="12.594201060514026" table:style-name="ce43">
            <text:p>12.59</text:p>
          </table:table-cell>
          <table:table-cell office:value-type="float" office:value="1.30973694782622" table:style-name="ce43">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ublic transport [note 5]</text:p>
          </table:table-cell>
          <table:table-cell office:value-type="float" office:value="2.8700219507232139" table:style-name="ce39">
            <text:p>2.87</text:p>
          </table:table-cell>
          <table:table-cell office:value-type="float" office:value="0.93048031043744894" table:style-name="ce39">
            <text:p>0.93</text:p>
          </table:table-cell>
          <table:table-cell office:value-type="float" office:value="1.0462805422658139" table:style-name="ce43">
            <text:p>1.05</text:p>
          </table:table-cell>
          <table:table-cell office:value-type="float" office:value="4.6937633591806138" table:style-name="ce43">
            <text:p>4.69</text:p>
          </table:table-cell>
          <table:table-cell office:value-type="float" office:value="32.420668775825149" table:style-name="ce43">
            <text:p>32.42</text:p>
          </table:table-cell>
          <table:table-cell office:value-type="float" office:value="1.3631136615867501" table:style-name="ce43">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All modes</text:p>
          </table:table-cell>
          <table:table-cell office:value-type="float" office:value="845.33379456991145" table:style-name="ce39">
            <text:p>845.33</text:p>
          </table:table-cell>
          <table:table-cell office:value-type="float" office:value="20.378507410409469" table:style-name="ce39">
            <text:p>20.38</text:p>
          </table:table-cell>
          <table:table-cell office:value-type="float" office:value="805.39192004550887" table:style-name="ce43">
            <text:p>805.39</text:p>
          </table:table-cell>
          <table:table-cell office:value-type="float" office:value="885.27566909431403" table:style-name="ce43">
            <text:p>885.28</text:p>
          </table:table-cell>
          <table:table-cell office:value-type="float" office:value="2.4107053972422383" table:style-name="ce43">
            <text:p>2.41</text:p>
          </table:table-cell>
          <table:table-cell office:value-type="float" office:value="1.5342865043870699" table:style-name="ce43">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 [note 2]</text:p>
          </table:table-cell>
          <table:table-cell office:value-type="float" office:value="290.72555546567412" table:style-name="ce39">
            <text:p>290.73</text:p>
          </table:table-cell>
          <table:table-cell office:value-type="float" office:value="19.478352827764581" table:style-name="ce39">
            <text:p>19.48</text:p>
          </table:table-cell>
          <table:table-cell office:value-type="float" office:value="252.54798392325549" table:style-name="ce43">
            <text:p>252.55</text:p>
          </table:table-cell>
          <table:table-cell office:value-type="float" office:value="328.90312700809261" table:style-name="ce43">
            <text:p>328.90</text:p>
          </table:table-cell>
          <table:table-cell office:value-type="float" office:value="6.699910778935422" table:style-name="ce43">
            <text:p>6.70</text:p>
          </table:table-cell>
          <table:table-cell office:value-type="float" office:value="1.7118846012365441" table:style-name="ce43">
            <text:p>1.7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s of a mile or more</text:p>
          </table:table-cell>
          <table:table-cell office:value-type="float" office:value="88.068059606570372" table:style-name="ce39">
            <text:p>88.07</text:p>
          </table:table-cell>
          <table:table-cell office:value-type="float" office:value="6.4760280972784896" table:style-name="ce39">
            <text:p>6.48</text:p>
          </table:table-cell>
          <table:table-cell office:value-type="float" office:value="75.375044535904536" table:style-name="ce43">
            <text:p>75.38</text:p>
          </table:table-cell>
          <table:table-cell office:value-type="float" office:value="100.76107467723619" table:style-name="ce43">
            <text:p>100.76</text:p>
          </table:table-cell>
          <table:table-cell office:value-type="float" office:value="7.3534356567058294" table:style-name="ce43">
            <text:p>7.35</text:p>
          </table:table-cell>
          <table:table-cell office:value-type="float" office:value="1.4731899545673039"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Pedal cycle [note 3]</text:p>
          </table:table-cell>
          <table:table-cell office:value-type="float" office:value="14.76902055409376" table:style-name="ce39">
            <text:p>14.77</text:p>
          </table:table-cell>
          <table:table-cell office:value-type="float" office:value="3.3664578312123781" table:style-name="ce39">
            <text:p>3.37</text:p>
          </table:table-cell>
          <table:table-cell office:value-type="float" office:value="8.1707632049175025" table:style-name="ce43">
            <text:p>8.17</text:p>
          </table:table-cell>
          <table:table-cell office:value-type="float" office:value="21.367277903270018" table:style-name="ce43">
            <text:p>21.37</text:p>
          </table:table-cell>
          <table:table-cell office:value-type="float" office:value="22.794049333753851" table:style-name="ce43">
            <text:p>22.79</text:p>
          </table:table-cell>
          <table:table-cell office:value-type="float" office:value="1.5809614627594" table:style-name="ce43">
            <text:p>1.5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driver</text:p>
          </table:table-cell>
          <table:table-cell office:value-type="float" office:value="366.40545769266168" table:style-name="ce39">
            <text:p>366.41</text:p>
          </table:table-cell>
          <table:table-cell office:value-type="float" office:value="14.58783273507362" table:style-name="ce39">
            <text:p>14.59</text:p>
          </table:table-cell>
          <table:table-cell office:value-type="float" office:value="337.81330553191742" table:style-name="ce43">
            <text:p>337.81</text:p>
          </table:table-cell>
          <table:table-cell office:value-type="float" office:value="394.997609853406" table:style-name="ce43">
            <text:p>395.00</text:p>
          </table:table-cell>
          <table:table-cell office:value-type="float" office:value="3.9813360933367403" table:style-name="ce43">
            <text:p>3.98</text:p>
          </table:table-cell>
          <table:table-cell office:value-type="float" office:value="1.27602104548037" table:style-name="ce43">
            <text:p>1.2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passenger</text:p>
          </table:table-cell>
          <table:table-cell office:value-type="float" office:value="184.88569674736871" table:style-name="ce39">
            <text:p>184.89</text:p>
          </table:table-cell>
          <table:table-cell office:value-type="float" office:value="9.5896203577416372" table:style-name="ce39">
            <text:p>9.59</text:p>
          </table:table-cell>
          <table:table-cell office:value-type="float" office:value="166.09004084619511" table:style-name="ce43">
            <text:p>166.09</text:p>
          </table:table-cell>
          <table:table-cell office:value-type="float" office:value="203.68135264854229" table:style-name="ce43">
            <text:p>203.68</text:p>
          </table:table-cell>
          <table:table-cell office:value-type="float" office:value="5.1867832538960945" table:style-name="ce43">
            <text:p>5.19</text:p>
          </table:table-cell>
          <table:table-cell office:value-type="float" office:value="1.4339428153935561" table:style-name="ce43">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Motorcycle</text:p>
          </table:table-cell>
          <table:table-cell office:value-type="float" office:value="1.4659787346069439" table:style-name="ce39">
            <text:p>1.47</text:p>
          </table:table-cell>
          <table:table-cell office:value-type="float" office:value="0.60921898025575327" table:style-name="ce39">
            <text:p>0.61</text:p>
          </table:table-cell>
          <table:table-cell office:value-type="float" office:value="0.27190953330566708" table:style-name="ce43">
            <text:p>[low]</text:p>
          </table:table-cell>
          <table:table-cell office:value-type="float" office:value="2.6600479359082199" table:style-name="ce43">
            <text:p>2.66</text:p>
          </table:table-cell>
          <table:table-cell office:value-type="float" office:value="41.557149900888305" table:style-name="ce43">
            <text:p>41.56</text:p>
          </table:table-cell>
          <table:table-cell office:value-type="float" office:value="1.1114979323301351" table:style-name="ce43">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rivate transport [note 4]</text:p>
          </table:table-cell>
          <table:table-cell office:value-type="float" office:value="8.1614667176360172" table:style-name="ce39">
            <text:p>8.16</text:p>
          </table:table-cell>
          <table:table-cell office:value-type="float" office:value="1.7047909850587619" table:style-name="ce39">
            <text:p>1.70</text:p>
          </table:table-cell>
          <table:table-cell office:value-type="float" office:value="4.8200763869208441" table:style-name="ce43">
            <text:p>4.82</text:p>
          </table:table-cell>
          <table:table-cell office:value-type="float" office:value="11.50285704835119" table:style-name="ce43">
            <text:p>11.50</text:p>
          </table:table-cell>
          <table:table-cell office:value-type="float" office:value="20.888291823513772" table:style-name="ce43">
            <text:p>20.89</text:p>
          </table:table-cell>
          <table:table-cell office:value-type="float" office:value="1.1396979048263121" table:style-name="ce43">
            <text:p>1.1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Bus in London</text:p>
          </table:table-cell>
          <table:table-cell office:value-type="float" office:value="8.5852123767851257E-2" table:style-name="ce39">
            <text:p>[low]</text:p>
          </table:table-cell>
          <table:table-cell office:value-type="float" office:value="6.0736720284351328E-2" table:style-name="ce39">
            <text:p>[low]</text:p>
          </table:table-cell>
          <table:table-cell office:value-type="float" office:value="0" table:style-name="ce43">
            <text:p>0.00</text:p>
          </table:table-cell>
          <table:table-cell office:value-type="float" office:value="0.20489609552517979" table:style-name="ce43">
            <text:p>[low]</text:p>
          </table:table-cell>
          <table:table-cell office:value-type="float" office:value="70.745740022211535" table:style-name="ce43">
            <text:p>70.75</text:p>
          </table:table-cell>
          <table:table-cell office:value-type="float" office:value="1.105150553540446" table:style-name="ce43">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local bus</text:p>
          </table:table-cell>
          <table:table-cell office:value-type="float" office:value="28.797501992837169" table:style-name="ce39">
            <text:p>28.80</text:p>
          </table:table-cell>
          <table:table-cell office:value-type="float" office:value="4.0581352019682919" table:style-name="ce39">
            <text:p>4.06</text:p>
          </table:table-cell>
          <table:table-cell office:value-type="float" office:value="20.843556996979309" table:style-name="ce43">
            <text:p>20.84</text:p>
          </table:table-cell>
          <table:table-cell office:value-type="float" office:value="36.751446988695022" table:style-name="ce43">
            <text:p>36.75</text:p>
          </table:table-cell>
          <table:table-cell office:value-type="float" office:value="14.091969515195018" table:style-name="ce43">
            <text:p>14.09</text:p>
          </table:table-cell>
          <table:table-cell office:value-type="float" office:value="1.7016210157654299" table:style-name="ce43">
            <text:p>1.7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Non-local bus</text:p>
          </table:table-cell>
          <table:table-cell office:value-type="float" office:value="0.68004279640562404" table:style-name="ce39">
            <text:p>0.68</text:p>
          </table:table-cell>
          <table:table-cell office:value-type="float" office:value="0.50290108870480332" table:style-name="ce39">
            <text:p>0.50</text:p>
          </table:table-cell>
          <table:table-cell office:value-type="float" office:value="0" table:style-name="ce43">
            <text:p>0.00</text:p>
          </table:table-cell>
          <table:table-cell office:value-type="float" office:value="1.6657289302670391" table:style-name="ce43">
            <text:p>1.67</text:p>
          </table:table-cell>
          <table:table-cell office:value-type="float" office:value="73.951388260105716" table:style-name="ce43">
            <text:p>73.95</text:p>
          </table:table-cell>
          <table:table-cell office:value-type="float" office:value="2.558602654150997" table:style-name="ce43">
            <text:p>2.5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London Underground</text:p>
          </table:table-cell>
          <table:table-cell office:value-type="float" office:value="1.571543652130122" table:style-name="ce39">
            <text:p>1.57</text:p>
          </table:table-cell>
          <table:table-cell office:value-type="float" office:value="0.52491097451663515" table:style-name="ce39">
            <text:p>0.52</text:p>
          </table:table-cell>
          <table:table-cell office:value-type="float" office:value="0.54271814207751734" table:style-name="ce39">
            <text:p>0.54</text:p>
          </table:table-cell>
          <table:table-cell office:value-type="float" office:value="2.600369162182727" table:style-name="ce39">
            <text:p>2.60</text:p>
          </table:table-cell>
          <table:table-cell office:value-type="float" office:value="33.40097959131797" table:style-name="ce39">
            <text:p>33.40</text:p>
          </table:table-cell>
          <table:table-cell office:value-type="float" office:value="1.358373585032242" table:style-name="ce39">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Surface Rail</text:p>
          </table:table-cell>
          <table:table-cell office:value-type="float" office:value="7.7698170755214502" table:style-name="ce39">
            <text:p>7.77</text:p>
          </table:table-cell>
          <table:table-cell office:value-type="float" office:value="1.5998665369247731" table:style-name="ce39">
            <text:p>1.60</text:p>
          </table:table-cell>
          <table:table-cell office:value-type="float" office:value="4.6340786631488946" table:style-name="ce43">
            <text:p>4.63</text:p>
          </table:table-cell>
          <table:table-cell office:value-type="float" office:value="10.905555487894009" table:style-name="ce43">
            <text:p>10.91</text:p>
          </table:table-cell>
          <table:table-cell office:value-type="float" office:value="20.590787677165519" table:style-name="ce43">
            <text:p>20.59</text:p>
          </table:table-cell>
          <table:table-cell office:value-type="float" office:value="1.642079233013986" table:style-name="ce43">
            <text:p>1.6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Taxi or minicab</text:p>
          </table:table-cell>
          <table:table-cell office:value-type="float" office:value="11.09249448434046" table:style-name="ce39">
            <text:p>11.09</text:p>
          </table:table-cell>
          <table:table-cell office:value-type="float" office:value="1.904378901176222" table:style-name="ce39">
            <text:p>1.90</text:p>
          </table:table-cell>
          <table:table-cell office:value-type="float" office:value="7.3599118380350683" table:style-name="ce43">
            <text:p>7.36</text:p>
          </table:table-cell>
          <table:table-cell office:value-type="float" office:value="14.825077130645861" table:style-name="ce43">
            <text:p>14.83</text:p>
          </table:table-cell>
          <table:table-cell office:value-type="float" office:value="17.168175326701125" table:style-name="ce43">
            <text:p>17.17</text:p>
          </table:table-cell>
          <table:table-cell office:value-type="float" office:value="1.7090009636732" table:style-name="ce43">
            <text:p>1.7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ublic transport [note 5]</text:p>
          </table:table-cell>
          <table:table-cell office:value-type="float" office:value="2.6282599137618519" table:style-name="ce39">
            <text:p>2.63</text:p>
          </table:table-cell>
          <table:table-cell office:value-type="float" office:value="0.93117278259590253" table:style-name="ce39">
            <text:p>0.93</text:p>
          </table:table-cell>
          <table:table-cell office:value-type="float" office:value="0.80316125987388287" table:style-name="ce39">
            <text:p>0.80</text:p>
          </table:table-cell>
          <table:table-cell office:value-type="float" office:value="4.4533585676498211" table:style-name="ce39">
            <text:p>4.45</text:p>
          </table:table-cell>
          <table:table-cell office:value-type="float" office:value="35.429250270119084" table:style-name="ce39">
            <text:p>35.43</text:p>
          </table:table-cell>
          <table:table-cell office:value-type="float" office:value="1.5314349459202781" table:style-name="ce39">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All modes</text:p>
          </table:table-cell>
          <table:table-cell office:value-type="float" office:value="919.03868795080587" table:style-name="ce39">
            <text:p>919.04</text:p>
          </table:table-cell>
          <table:table-cell office:value-type="float" office:value="25.850234860324178" table:style-name="ce39">
            <text:p>25.85</text:p>
          </table:table-cell>
          <table:table-cell office:value-type="float" office:value="868.37222762457043" table:style-name="ce43">
            <text:p>868.37</text:p>
          </table:table-cell>
          <table:table-cell office:value-type="float" office:value="969.7051482770413" table:style-name="ce43">
            <text:p>969.71</text:p>
          </table:table-cell>
          <table:table-cell office:value-type="float" office:value="2.8127471889091882" table:style-name="ce43">
            <text:p>2.81</text:p>
          </table:table-cell>
          <table:table-cell office:value-type="float" office:value="1.6896110272386551" table:style-name="ce43">
            <text:p>1.6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 [note 2]</text:p>
          </table:table-cell>
          <table:table-cell office:value-type="float" office:value="254.8471223290461" table:style-name="ce39">
            <text:p>254.85</text:p>
          </table:table-cell>
          <table:table-cell office:value-type="float" office:value="14.61216672170694" table:style-name="ce39">
            <text:p>14.61</text:p>
          </table:table-cell>
          <table:table-cell office:value-type="float" office:value="226.20727555450051" table:style-name="ce43">
            <text:p>226.21</text:p>
          </table:table-cell>
          <table:table-cell office:value-type="float" office:value="283.48696910359172" table:style-name="ce43">
            <text:p>283.49</text:p>
          </table:table-cell>
          <table:table-cell office:value-type="float" office:value="5.7336989282697992" table:style-name="ce43">
            <text:p>5.73</text:p>
          </table:table-cell>
          <table:table-cell office:value-type="float" office:value="1.5710594987471611" table:style-name="ce43">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s of a mile or more</text:p>
          </table:table-cell>
          <table:table-cell office:value-type="float" office:value="87.04383726305484" table:style-name="ce39">
            <text:p>87.04</text:p>
          </table:table-cell>
          <table:table-cell office:value-type="float" office:value="7.0446712921339492" table:style-name="ce39">
            <text:p>7.04</text:p>
          </table:table-cell>
          <table:table-cell office:value-type="float" office:value="73.236281530472297" table:style-name="ce43">
            <text:p>73.24</text:p>
          </table:table-cell>
          <table:table-cell office:value-type="float" office:value="100.8513929956374" table:style-name="ce43">
            <text:p>100.85</text:p>
          </table:table-cell>
          <table:table-cell office:value-type="float" office:value="8.0932453274598579" table:style-name="ce43">
            <text:p>8.09</text:p>
          </table:table-cell>
          <table:table-cell office:value-type="float" office:value="1.7506988658477569" table:style-name="ce43">
            <text:p>1.7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Pedal cycle [note 3]</text:p>
          </table:table-cell>
          <table:table-cell office:value-type="float" office:value="9.3742015116359259" table:style-name="ce39">
            <text:p>9.37</text:p>
          </table:table-cell>
          <table:table-cell office:value-type="float" office:value="2.2172265797694171" table:style-name="ce39">
            <text:p>2.22</text:p>
          </table:table-cell>
          <table:table-cell office:value-type="float" office:value="5.0284374152878692" table:style-name="ce43">
            <text:p>5.03</text:p>
          </table:table-cell>
          <table:table-cell office:value-type="float" office:value="13.71996560798398" table:style-name="ce43">
            <text:p>13.72</text:p>
          </table:table-cell>
          <table:table-cell office:value-type="float" office:value="23.652431377939099" table:style-name="ce43">
            <text:p>23.65</text:p>
          </table:table-cell>
          <table:table-cell office:value-type="float" office:value="1.561689195896121" table:style-name="ce43">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driver</text:p>
          </table:table-cell>
          <table:table-cell office:value-type="float" office:value="344.87013859834889" table:style-name="ce39">
            <text:p>344.87</text:p>
          </table:table-cell>
          <table:table-cell office:value-type="float" office:value="13.134214374654769" table:style-name="ce39">
            <text:p>13.13</text:p>
          </table:table-cell>
          <table:table-cell office:value-type="float" office:value="319.12707842402563" table:style-name="ce43">
            <text:p>319.13</text:p>
          </table:table-cell>
          <table:table-cell office:value-type="float" office:value="370.61319877267232" table:style-name="ce43">
            <text:p>370.61</text:p>
          </table:table-cell>
          <table:table-cell office:value-type="float" office:value="3.8084521982784536" table:style-name="ce43">
            <text:p>3.81</text:p>
          </table:table-cell>
          <table:table-cell office:value-type="float" office:value="1.284605442104616" table:style-name="ce43">
            <text:p>1.28</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passenger</text:p>
          </table:table-cell>
          <table:table-cell office:value-type="float" office:value="185.3771777397414" table:style-name="ce39">
            <text:p>185.38</text:p>
          </table:table-cell>
          <table:table-cell office:value-type="float" office:value="8.6518070036685213" table:style-name="ce39">
            <text:p>8.65</text:p>
          </table:table-cell>
          <table:table-cell office:value-type="float" office:value="168.41963601255111" table:style-name="ce43">
            <text:p>168.42</text:p>
          </table:table-cell>
          <table:table-cell office:value-type="float" office:value="202.33471946693169" table:style-name="ce43">
            <text:p>202.33</text:p>
          </table:table-cell>
          <table:table-cell office:value-type="float" office:value="4.6671370818985851" table:style-name="ce43">
            <text:p>4.67</text:p>
          </table:table-cell>
          <table:table-cell office:value-type="float" office:value="1.4540585261121299"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Motorcycle</text:p>
          </table:table-cell>
          <table:table-cell office:value-type="float" office:value="2.0902710867750738" table:style-name="ce39">
            <text:p>2.09</text:p>
          </table:table-cell>
          <table:table-cell office:value-type="float" office:value="1.0107286807110669" table:style-name="ce39">
            <text:p>1.01</text:p>
          </table:table-cell>
          <table:table-cell office:value-type="float" office:value="0.109242872581383" table:style-name="ce39">
            <text:p>[low]</text:p>
          </table:table-cell>
          <table:table-cell office:value-type="float" office:value="4.0712993009687644" table:style-name="ce39">
            <text:p>4.07</text:p>
          </table:table-cell>
          <table:table-cell office:value-type="float" office:value="48.353952131177692" table:style-name="ce39">
            <text:p>48.35</text:p>
          </table:table-cell>
          <table:table-cell office:value-type="float" office:value="1.4470325965072639" table:style-name="ce39">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rivate transport [note 4]</text:p>
          </table:table-cell>
          <table:table-cell office:value-type="float" office:value="5.1103471083072236" table:style-name="ce39">
            <text:p>5.11</text:p>
          </table:table-cell>
          <table:table-cell office:value-type="float" office:value="1.446024490592196" table:style-name="ce39">
            <text:p>1.45</text:p>
          </table:table-cell>
          <table:table-cell office:value-type="float" office:value="2.2761391067465202" table:style-name="ce43">
            <text:p>2.28</text:p>
          </table:table-cell>
          <table:table-cell office:value-type="float" office:value="7.9445551098679292" table:style-name="ce43">
            <text:p>7.94</text:p>
          </table:table-cell>
          <table:table-cell office:value-type="float" office:value="28.296013165946849" table:style-name="ce43">
            <text:p>28.30</text:p>
          </table:table-cell>
          <table:table-cell office:value-type="float" office:value="1.4715343047845371"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Bus in London</text:p>
          </table:table-cell>
          <table:table-cell office:value-type="float" office:value="6.8465929415605822E-2" table:style-name="ce39">
            <text:p>[low]</text:p>
          </table:table-cell>
          <table:table-cell office:value-type="float" office:value="4.8995501678102758E-2" table:style-name="ce39">
            <text:p>[low]</text:p>
          </table:table-cell>
          <table:table-cell office:value-type="float" office:value="0" table:style-name="ce39">
            <text:p>0.00</text:p>
          </table:table-cell>
          <table:table-cell office:value-type="float" office:value="0.1644971127046872" table:style-name="ce39">
            <text:p>[low]</text:p>
          </table:table-cell>
          <table:table-cell office:value-type="float" office:value="71.561873323426965" table:style-name="ce39">
            <text:p>71.56</text:p>
          </table:table-cell>
          <table:table-cell office:value-type="float" office:value="1.203362466851621" table:style-name="ce39">
            <text:p>1.20</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local bus</text:p>
          </table:table-cell>
          <table:table-cell office:value-type="float" office:value="35.654216878507633" table:style-name="ce39">
            <text:p>35.65</text:p>
          </table:table-cell>
          <table:table-cell office:value-type="float" office:value="4.3744350338298297" table:style-name="ce39">
            <text:p>4.37</text:p>
          </table:table-cell>
          <table:table-cell office:value-type="float" office:value="27.08032421220117" table:style-name="ce43">
            <text:p>27.08</text:p>
          </table:table-cell>
          <table:table-cell office:value-type="float" office:value="44.228109544814103" table:style-name="ce43">
            <text:p>44.23</text:p>
          </table:table-cell>
          <table:table-cell office:value-type="float" office:value="12.269053752423712" table:style-name="ce43">
            <text:p>12.27</text:p>
          </table:table-cell>
          <table:table-cell office:value-type="float" office:value="1.6382963865661679" table:style-name="ce43">
            <text:p>1.64</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Non-local bus</text:p>
          </table:table-cell>
          <table:table-cell office:value-type="float" office:value="0.49168574919809849" table:style-name="ce39">
            <text:p>[low]</text:p>
          </table:table-cell>
          <table:table-cell office:value-type="float" office:value="0.26814723625971021" table:style-name="ce39">
            <text:p>[low]</text:p>
          </table:table-cell>
          <table:table-cell office:value-type="float" office:value="0" table:style-name="ce43">
            <text:p>0.00</text:p>
          </table:table-cell>
          <table:table-cell office:value-type="float" office:value="1.017254332267131" table:style-name="ce43">
            <text:p>1.02</text:p>
          </table:table-cell>
          <table:table-cell office:value-type="float" office:value="54.536304275045126" table:style-name="ce43">
            <text:p>54.54</text:p>
          </table:table-cell>
          <table:table-cell office:value-type="float" office:value="1.3455088402584441"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London Underground</text:p>
          </table:table-cell>
          <table:table-cell office:value-type="float" office:value="0.86384843830876668" table:style-name="ce39">
            <text:p>0.86</text:p>
          </table:table-cell>
          <table:table-cell office:value-type="float" office:value="0.29216422771253991" table:style-name="ce39">
            <text:p>[low]</text:p>
          </table:table-cell>
          <table:table-cell office:value-type="float" office:value="0.29120655199218859" table:style-name="ce39">
            <text:p>[low]</text:p>
          </table:table-cell>
          <table:table-cell office:value-type="float" office:value="1.4364903246253451" table:style-name="ce39">
            <text:p>1.44</text:p>
          </table:table-cell>
          <table:table-cell office:value-type="float" office:value="33.821237008257597" table:style-name="ce39">
            <text:p>33.82</text:p>
          </table:table-cell>
          <table:table-cell office:value-type="float" office:value="1.154230151298568" table:style-name="ce39">
            <text:p>1.1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Surface Rail</text:p>
          </table:table-cell>
          <table:table-cell office:value-type="float" office:value="9.5120247728967957" table:style-name="ce39">
            <text:p>9.51</text:p>
          </table:table-cell>
          <table:table-cell office:value-type="float" office:value="1.493930441827074" table:style-name="ce39">
            <text:p>1.49</text:p>
          </table:table-cell>
          <table:table-cell office:value-type="float" office:value="6.5839211069157324" table:style-name="ce43">
            <text:p>6.58</text:p>
          </table:table-cell>
          <table:table-cell office:value-type="float" office:value="12.44012843887786" table:style-name="ce43">
            <text:p>12.44</text:p>
          </table:table-cell>
          <table:table-cell office:value-type="float" office:value="15.705703859012468" table:style-name="ce43">
            <text:p>15.71</text:p>
          </table:table-cell>
          <table:table-cell office:value-type="float" office:value="1.4152212127016539" table:style-name="ce43">
            <text:p>1.42</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Taxi or minicab</text:p>
          </table:table-cell>
          <table:table-cell office:value-type="float" office:value="16.22128282790927" table:style-name="ce39">
            <text:p>16.22</text:p>
          </table:table-cell>
          <table:table-cell office:value-type="float" office:value="2.2792476929990722" table:style-name="ce39">
            <text:p>2.28</text:p>
          </table:table-cell>
          <table:table-cell office:value-type="float" office:value="11.75395734963109" table:style-name="ce43">
            <text:p>11.75</text:p>
          </table:table-cell>
          <table:table-cell office:value-type="float" office:value="20.688608306187451" table:style-name="ce43">
            <text:p>20.69</text:p>
          </table:table-cell>
          <table:table-cell office:value-type="float" office:value="14.050970673401666" table:style-name="ce43">
            <text:p>14.05</text:p>
          </table:table-cell>
          <table:table-cell office:value-type="float" office:value="1.517436675047122" table:style-name="ce43">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ublic transport [note 5]</text:p>
          </table:table-cell>
          <table:table-cell office:value-type="float" office:value="0.97064069623173799" table:style-name="ce39">
            <text:p>0.97</text:p>
          </table:table-cell>
          <table:table-cell office:value-type="float" office:value="0.46468384689196018" table:style-name="ce39">
            <text:p>[low]</text:p>
          </table:table-cell>
          <table:table-cell office:value-type="float" office:value="5.9860356323496067E-2" table:style-name="ce39">
            <text:p>[low]</text:p>
          </table:table-cell>
          <table:table-cell office:value-type="float" office:value="1.8814210361399799" table:style-name="ce39">
            <text:p>1.88</text:p>
          </table:table-cell>
          <table:table-cell office:value-type="float" office:value="47.873929940911744" table:style-name="ce39">
            <text:p>47.87</text:p>
          </table:table-cell>
          <table:table-cell office:value-type="float" office:value="1.542799385064501" table:style-name="ce39">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All modes</text:p>
          </table:table-cell>
          <table:table-cell office:value-type="float" office:value="865.45142366632251" table:style-name="ce39">
            <text:p>865.45</text:p>
          </table:table-cell>
          <table:table-cell office:value-type="float" office:value="20.99957237425264" table:style-name="ce39">
            <text:p>21.00</text:p>
          </table:table-cell>
          <table:table-cell office:value-type="float" office:value="824.29226181278739" table:style-name="ce43">
            <text:p>824.29</text:p>
          </table:table-cell>
          <table:table-cell office:value-type="float" office:value="906.61058551985764" table:style-name="ce43">
            <text:p>906.61</text:p>
          </table:table-cell>
          <table:table-cell office:value-type="float" office:value="2.4264299300926555" table:style-name="ce43">
            <text:p>2.43</text:p>
          </table:table-cell>
          <table:table-cell office:value-type="float" office:value="1.64868105851109" table:style-name="ce43">
            <text:p>1.6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 [note 2]</text:p>
          </table:table-cell>
          <table:table-cell office:value-type="float" office:value="325.85124759656782" table:style-name="ce39">
            <text:p>325.85</text:p>
          </table:table-cell>
          <table:table-cell office:value-type="float" office:value="16.126790306605539" table:style-name="ce39">
            <text:p>16.13</text:p>
          </table:table-cell>
          <table:table-cell office:value-type="float" office:value="294.24273859562089" table:style-name="ce43">
            <text:p>294.24</text:p>
          </table:table-cell>
          <table:table-cell office:value-type="float" office:value="357.45975659751463" table:style-name="ce43">
            <text:p>357.46</text:p>
          </table:table-cell>
          <table:table-cell office:value-type="float" office:value="4.9491264574109923" table:style-name="ce43">
            <text:p>4.95</text:p>
          </table:table-cell>
          <table:table-cell office:value-type="float" office:value="1.536359881752124" table:style-name="ce43">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s of a mile or more</text:p>
          </table:table-cell>
          <table:table-cell office:value-type="float" office:value="89.631484523311016" table:style-name="ce39">
            <text:p>89.63</text:p>
          </table:table-cell>
          <table:table-cell office:value-type="float" office:value="4.4758367750099888" table:style-name="ce39">
            <text:p>4.48</text:p>
          </table:table-cell>
          <table:table-cell office:value-type="float" office:value="80.858844444291435" table:style-name="ce43">
            <text:p>80.86</text:p>
          </table:table-cell>
          <table:table-cell office:value-type="float" office:value="98.404124602330597" table:style-name="ce43">
            <text:p>98.40</text:p>
          </table:table-cell>
          <table:table-cell office:value-type="float" office:value="4.9935988439931842" table:style-name="ce43">
            <text:p>4.99</text:p>
          </table:table-cell>
          <table:table-cell office:value-type="float" office:value="1.120966542540857" table:style-name="ce43">
            <text:p>1.1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Pedal cycle [note 3]</text:p>
          </table:table-cell>
          <table:table-cell office:value-type="float" office:value="18.662648581756638" table:style-name="ce39">
            <text:p>18.66</text:p>
          </table:table-cell>
          <table:table-cell office:value-type="float" office:value="3.3359181982795199" table:style-name="ce39">
            <text:p>3.34</text:p>
          </table:table-cell>
          <table:table-cell office:value-type="float" office:value="12.124248913128779" table:style-name="ce43">
            <text:p>12.12</text:p>
          </table:table-cell>
          <table:table-cell office:value-type="float" office:value="25.201048250384499" table:style-name="ce43">
            <text:p>25.20</text:p>
          </table:table-cell>
          <table:table-cell office:value-type="float" office:value="17.874837988111135" table:style-name="ce43">
            <text:p>17.87</text:p>
          </table:table-cell>
          <table:table-cell office:value-type="float" office:value="1.679304290955058" table:style-name="ce43">
            <text:p>1.6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driver</text:p>
          </table:table-cell>
          <table:table-cell office:value-type="float" office:value="384.57368462872631" table:style-name="ce39">
            <text:p>384.57</text:p>
          </table:table-cell>
          <table:table-cell office:value-type="float" office:value="11.1420270719904" table:style-name="ce39">
            <text:p>11.14</text:p>
          </table:table-cell>
          <table:table-cell office:value-type="float" office:value="362.73531156762522" table:style-name="ce43">
            <text:p>362.74</text:p>
          </table:table-cell>
          <table:table-cell office:value-type="float" office:value="406.41205768982752" table:style-name="ce43">
            <text:p>406.41</text:p>
          </table:table-cell>
          <table:table-cell office:value-type="float" office:value="2.8972411575032995" table:style-name="ce43">
            <text:p>2.90</text:p>
          </table:table-cell>
          <table:table-cell office:value-type="float" office:value="1.086508622180008" table:style-name="ce43">
            <text:p>1.0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passenger</text:p>
          </table:table-cell>
          <table:table-cell office:value-type="float" office:value="198.12414656920151" table:style-name="ce39">
            <text:p>198.12</text:p>
          </table:table-cell>
          <table:table-cell office:value-type="float" office:value="9.0878118356521203" table:style-name="ce39">
            <text:p>9.09</text:p>
          </table:table-cell>
          <table:table-cell office:value-type="float" office:value="180.31203537132339" table:style-name="ce43">
            <text:p>180.31</text:p>
          </table:table-cell>
          <table:table-cell office:value-type="float" office:value="215.9362577670797" table:style-name="ce43">
            <text:p>215.94</text:p>
          </table:table-cell>
          <table:table-cell office:value-type="float" office:value="4.5869279403951388" table:style-name="ce43">
            <text:p>4.59</text:p>
          </table:table-cell>
          <table:table-cell office:value-type="float" office:value="1.485744087291029" table:style-name="ce43">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Motorcycle</text:p>
          </table:table-cell>
          <table:table-cell office:value-type="float" office:value="1.938385257653134" table:style-name="ce39">
            <text:p>1.94</text:p>
          </table:table-cell>
          <table:table-cell office:value-type="float" office:value="0.52794483424507876" table:style-name="ce39">
            <text:p>0.53</text:p>
          </table:table-cell>
          <table:table-cell office:value-type="float" office:value="0.90361338253277967" table:style-name="ce43">
            <text:p>0.90</text:p>
          </table:table-cell>
          <table:table-cell office:value-type="float" office:value="2.9731571327734878" table:style-name="ce43">
            <text:p>2.97</text:p>
          </table:table-cell>
          <table:table-cell office:value-type="float" office:value="27.236321167871381" table:style-name="ce43">
            <text:p>27.24</text:p>
          </table:table-cell>
          <table:table-cell office:value-type="float" office:value="1.078032585621167" table:style-name="ce43">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rivate transport [note 4]</text:p>
          </table:table-cell>
          <table:table-cell office:value-type="float" office:value="10.00048752676434" table:style-name="ce39">
            <text:p>10.00</text:p>
          </table:table-cell>
          <table:table-cell office:value-type="float" office:value="1.741143369052029" table:style-name="ce39">
            <text:p>1.74</text:p>
          </table:table-cell>
          <table:table-cell office:value-type="float" office:value="6.5878465234223604" table:style-name="ce43">
            <text:p>6.59</text:p>
          </table:table-cell>
          <table:table-cell office:value-type="float" office:value="13.413128530106309" table:style-name="ce43">
            <text:p>13.41</text:p>
          </table:table-cell>
          <table:table-cell office:value-type="float" office:value="17.410584877909212" table:style-name="ce43">
            <text:p>17.41</text:p>
          </table:table-cell>
          <table:table-cell office:value-type="float" office:value="1.0021157643897649" table:style-name="ce43">
            <text:p>1.0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Bus in London</text:p>
          </table:table-cell>
          <table:table-cell office:value-type="float" office:value="1.37834192878395" table:style-name="ce39">
            <text:p>1.38</text:p>
          </table:table-cell>
          <table:table-cell office:value-type="float" office:value="0.40942707029870112" table:style-name="ce39">
            <text:p>[low]</text:p>
          </table:table-cell>
          <table:table-cell office:value-type="float" office:value="0.57586487099849626" table:style-name="ce39">
            <text:p>0.58</text:p>
          </table:table-cell>
          <table:table-cell office:value-type="float" office:value="2.1808189865694052" table:style-name="ce39">
            <text:p>2.18</text:p>
          </table:table-cell>
          <table:table-cell office:value-type="float" office:value="29.704318046823147" table:style-name="ce39">
            <text:p>29.70</text:p>
          </table:table-cell>
          <table:table-cell office:value-type="float" office:value="1.133390507704463" table:style-name="ce39">
            <text:p>1.1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local bus</text:p>
          </table:table-cell>
          <table:table-cell office:value-type="float" office:value="24.54628695974478" table:style-name="ce39">
            <text:p>24.55</text:p>
          </table:table-cell>
          <table:table-cell office:value-type="float" office:value="3.4401255914329938" table:style-name="ce39">
            <text:p>3.44</text:p>
          </table:table-cell>
          <table:table-cell office:value-type="float" office:value="17.803640800536119" table:style-name="ce43">
            <text:p>17.80</text:p>
          </table:table-cell>
          <table:table-cell office:value-type="float" office:value="31.288933118953452" table:style-name="ce43">
            <text:p>31.29</text:p>
          </table:table-cell>
          <table:table-cell office:value-type="float" office:value="14.014851195517689" table:style-name="ce43">
            <text:p>14.01</text:p>
          </table:table-cell>
          <table:table-cell office:value-type="float" office:value="1.607605183654252" table:style-name="ce43">
            <text:p>1.6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Non-local bus</text:p>
          </table:table-cell>
          <table:table-cell office:value-type="float" office:value="0.27729037587032418" table:style-name="ce39">
            <text:p>[low]</text:p>
          </table:table-cell>
          <table:table-cell office:value-type="float" office:value="0.17584076012287039" table:style-name="ce39">
            <text:p>[low]</text:p>
          </table:table-cell>
          <table:table-cell office:value-type="float" office:value="0" table:style-name="ce43">
            <text:p>0.00</text:p>
          </table:table-cell>
          <table:table-cell office:value-type="float" office:value="0.62193826571115007" table:style-name="ce43">
            <text:p>0.62</text:p>
          </table:table-cell>
          <table:table-cell office:value-type="float" office:value="63.41394272014076" table:style-name="ce43">
            <text:p>63.41</text:p>
          </table:table-cell>
          <table:table-cell office:value-type="float" office:value="1.086633108523561" table:style-name="ce43">
            <text:p>1.0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London Underground</text:p>
          </table:table-cell>
          <table:table-cell office:value-type="float" office:value="9.3033465527196491" table:style-name="ce39">
            <text:p>9.30</text:p>
          </table:table-cell>
          <table:table-cell office:value-type="float" office:value="1.64889934999855" table:style-name="ce39">
            <text:p>1.65</text:p>
          </table:table-cell>
          <table:table-cell office:value-type="float" office:value="6.0715038267224903" table:style-name="ce39">
            <text:p>6.07</text:p>
          </table:table-cell>
          <table:table-cell office:value-type="float" office:value="12.53518927871681" table:style-name="ce39">
            <text:p>12.54</text:p>
          </table:table-cell>
          <table:table-cell office:value-type="float" office:value="17.723722755619882" table:style-name="ce39">
            <text:p>17.72</text:p>
          </table:table-cell>
          <table:table-cell office:value-type="float" office:value="1.6354822047207249" table:style-name="ce39">
            <text:p>1.6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Surface Rail</text:p>
          </table:table-cell>
          <table:table-cell office:value-type="float" office:value="21.14465710308864" table:style-name="ce39">
            <text:p>21.14</text:p>
          </table:table-cell>
          <table:table-cell office:value-type="float" office:value="2.2340293880846742" table:style-name="ce39">
            <text:p>2.23</text:p>
          </table:table-cell>
          <table:table-cell office:value-type="float" office:value="16.76595950244268" table:style-name="ce43">
            <text:p>16.77</text:p>
          </table:table-cell>
          <table:table-cell office:value-type="float" office:value="25.523354703734601" table:style-name="ce43">
            <text:p>25.52</text:p>
          </table:table-cell>
          <table:table-cell office:value-type="float" office:value="10.565455742284632" table:style-name="ce43">
            <text:p>10.57</text:p>
          </table:table-cell>
          <table:table-cell office:value-type="float" office:value="1.4528020008080409"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Taxi or minicab</text:p>
          </table:table-cell>
          <table:table-cell office:value-type="float" office:value="9.3125754439427215" table:style-name="ce39">
            <text:p>9.31</text:p>
          </table:table-cell>
          <table:table-cell office:value-type="float" office:value="1.727831992313128" table:style-name="ce39">
            <text:p>1.73</text:p>
          </table:table-cell>
          <table:table-cell office:value-type="float" office:value="5.9260247390089908" table:style-name="ce43">
            <text:p>5.93</text:p>
          </table:table-cell>
          <table:table-cell office:value-type="float" office:value="12.69912614887645" table:style-name="ce43">
            <text:p>12.70</text:p>
          </table:table-cell>
          <table:table-cell office:value-type="float" office:value="18.553750277931766" table:style-name="ce43">
            <text:p>18.55</text:p>
          </table:table-cell>
          <table:table-cell office:value-type="float" office:value="1.665057382751751" table:style-name="ce43">
            <text:p>1.6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ublic transport [note 5]</text:p>
          </table:table-cell>
          <table:table-cell office:value-type="float" office:value="0.74039456405163306" table:style-name="ce39">
            <text:p>0.74</text:p>
          </table:table-cell>
          <table:table-cell office:value-type="float" office:value="0.26945493940628651" table:style-name="ce39">
            <text:p>[low]</text:p>
          </table:table-cell>
          <table:table-cell office:value-type="float" office:value="0.21226288281531161" table:style-name="ce43">
            <text:p>[low]</text:p>
          </table:table-cell>
          <table:table-cell office:value-type="float" office:value="1.268526245287954" table:style-name="ce43">
            <text:p>1.27</text:p>
          </table:table-cell>
          <table:table-cell office:value-type="float" office:value="36.393424869539629" table:style-name="ce43">
            <text:p>36.39</text:p>
          </table:table-cell>
          <table:table-cell office:value-type="float" office:value="1.152450216700363" table:style-name="ce43">
            <text:p>1.1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All modes</text:p>
          </table:table-cell>
          <table:table-cell office:value-type="float" office:value="1005.853493088871" table:style-name="ce39">
            <text:p>1,005.85</text:p>
          </table:table-cell>
          <table:table-cell office:value-type="float" office:value="20.261817751140281" table:style-name="ce39">
            <text:p>20.26</text:p>
          </table:table-cell>
          <table:table-cell office:value-type="float" office:value="966.14033029663653" table:style-name="ce43">
            <text:p>966.14</text:p>
          </table:table-cell>
          <table:table-cell office:value-type="float" office:value="1045.566655881106" table:style-name="ce43">
            <text:p>1,045.57</text:p>
          </table:table-cell>
          <table:table-cell office:value-type="float" office:value="2.0143905539283216" table:style-name="ce43">
            <text:p>2.01</text:p>
          </table:table-cell>
          <table:table-cell office:value-type="float" office:value="1.455410338370615" table:style-name="ce43">
            <text:p>1.46</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 [note 2]</text:p>
          </table:table-cell>
          <table:table-cell office:value-type="float" office:value="388.29943243431268" table:style-name="ce39">
            <text:p>388.30</text:p>
          </table:table-cell>
          <table:table-cell office:value-type="float" office:value="16.165330062024339" table:style-name="ce39">
            <text:p>16.17</text:p>
          </table:table-cell>
          <table:table-cell office:value-type="float" office:value="356.61538551274498" table:style-name="ce43">
            <text:p>356.62</text:p>
          </table:table-cell>
          <table:table-cell office:value-type="float" office:value="419.98347935588038" table:style-name="ce43">
            <text:p>419.98</text:p>
          </table:table-cell>
          <table:table-cell office:value-type="float" office:value="4.1631093717240937" table:style-name="ce43">
            <text:p>4.16</text:p>
          </table:table-cell>
          <table:table-cell office:value-type="float" office:value="1.643232695784872" table:style-name="ce43">
            <text:p>1.6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s of a mile or more</text:p>
          </table:table-cell>
          <table:table-cell office:value-type="float" office:value="71.42469912869457" table:style-name="ce39">
            <text:p>71.42</text:p>
          </table:table-cell>
          <table:table-cell office:value-type="float" office:value="4.5598843750832483" table:style-name="ce39">
            <text:p>4.56</text:p>
          </table:table-cell>
          <table:table-cell office:value-type="float" office:value="62.487325753531401" table:style-name="ce43">
            <text:p>62.49</text:p>
          </table:table-cell>
          <table:table-cell office:value-type="float" office:value="80.362072503857732" table:style-name="ce43">
            <text:p>80.36</text:p>
          </table:table-cell>
          <table:table-cell office:value-type="float" office:value="6.3841842257776253" table:style-name="ce43">
            <text:p>6.38</text:p>
          </table:table-cell>
          <table:table-cell office:value-type="float" office:value="1.613622794681292" table:style-name="ce43">
            <text:p>1.6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Pedal cycle [note 3]</text:p>
          </table:table-cell>
          <table:table-cell office:value-type="float" office:value="20.432056894412781" table:style-name="ce39">
            <text:p>20.43</text:p>
          </table:table-cell>
          <table:table-cell office:value-type="float" office:value="2.8871322896861451" table:style-name="ce39">
            <text:p>2.89</text:p>
          </table:table-cell>
          <table:table-cell office:value-type="float" office:value="14.773277606627939" table:style-name="ce43">
            <text:p>14.77</text:p>
          </table:table-cell>
          <table:table-cell office:value-type="float" office:value="26.09083618219762" table:style-name="ce43">
            <text:p>26.09</text:p>
          </table:table-cell>
          <table:table-cell office:value-type="float" office:value="14.130404513877609" table:style-name="ce43">
            <text:p>14.13</text:p>
          </table:table-cell>
          <table:table-cell office:value-type="float" office:value="1.584822032055865" table:style-name="ce43">
            <text:p>1.58</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driver</text:p>
          </table:table-cell>
          <table:table-cell office:value-type="float" office:value="146.80253275424829" table:style-name="ce39">
            <text:p>146.80</text:p>
          </table:table-cell>
          <table:table-cell office:value-type="float" office:value="7.6052134460834289" table:style-name="ce39">
            <text:p>7.61</text:p>
          </table:table-cell>
          <table:table-cell office:value-type="float" office:value="131.89631439992471" table:style-name="ce43">
            <text:p>131.90</text:p>
          </table:table-cell>
          <table:table-cell office:value-type="float" office:value="161.70875110857179" table:style-name="ce43">
            <text:p>161.71</text:p>
          </table:table-cell>
          <table:table-cell office:value-type="float" office:value="5.1805737294837941" table:style-name="ce43">
            <text:p>5.18</text:p>
          </table:table-cell>
          <table:table-cell office:value-type="float" office:value="1.326201705425454" table:style-name="ce43">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passenger</text:p>
          </table:table-cell>
          <table:table-cell office:value-type="float" office:value="93.269076942507539" table:style-name="ce39">
            <text:p>93.27</text:p>
          </table:table-cell>
          <table:table-cell office:value-type="float" office:value="6.0239042699213394" table:style-name="ce39">
            <text:p>6.02</text:p>
          </table:table-cell>
          <table:table-cell office:value-type="float" office:value="81.462224573461711" table:style-name="ce43">
            <text:p>81.46</text:p>
          </table:table-cell>
          <table:table-cell office:value-type="float" office:value="105.07592931155339" table:style-name="ce43">
            <text:p>105.08</text:p>
          </table:table-cell>
          <table:table-cell office:value-type="float" office:value="6.4586296631139222" table:style-name="ce43">
            <text:p>6.46</text:p>
          </table:table-cell>
          <table:table-cell office:value-type="float" office:value="1.7377297370713709" table:style-name="ce43">
            <text:p>1.7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Motorcycle</text:p>
          </table:table-cell>
          <table:table-cell office:value-type="float" office:value="2.2474024731491911" table:style-name="ce39">
            <text:p>2.25</text:p>
          </table:table-cell>
          <table:table-cell office:value-type="float" office:value="1.0078659593426671" table:style-name="ce39">
            <text:p>1.01</text:p>
          </table:table-cell>
          <table:table-cell office:value-type="float" office:value="0.27198519283756323" table:style-name="ce43">
            <text:p>[low]</text:p>
          </table:table-cell>
          <table:table-cell office:value-type="float" office:value="4.2228197534608194" table:style-name="ce43">
            <text:p>4.22</text:p>
          </table:table-cell>
          <table:table-cell office:value-type="float" office:value="44.845815174813204" table:style-name="ce43">
            <text:p>44.85</text:p>
          </table:table-cell>
          <table:table-cell office:value-type="float" office:value="1.5433732624616781" table:style-name="ce43">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rivate transport [note 4]</text:p>
          </table:table-cell>
          <table:table-cell office:value-type="float" office:value="2.705777848503605" table:style-name="ce39">
            <text:p>2.71</text:p>
          </table:table-cell>
          <table:table-cell office:value-type="float" office:value="0.87507153121137127" table:style-name="ce39">
            <text:p>0.88</text:p>
          </table:table-cell>
          <table:table-cell office:value-type="float" office:value="0.99063764732931747" table:style-name="ce43">
            <text:p>0.99</text:p>
          </table:table-cell>
          <table:table-cell office:value-type="float" office:value="4.4209180496778924" table:style-name="ce43">
            <text:p>4.42</text:p>
          </table:table-cell>
          <table:table-cell office:value-type="float" office:value="32.340849109076643" table:style-name="ce43">
            <text:p>32.34</text:p>
          </table:table-cell>
          <table:table-cell office:value-type="float" office:value="1.25339103292742" table:style-name="ce43">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Bus in London</text:p>
          </table:table-cell>
          <table:table-cell office:value-type="float" office:value="109.5108763344009" table:style-name="ce39">
            <text:p>109.51</text:p>
          </table:table-cell>
          <table:table-cell office:value-type="float" office:value="6.0909191435674259" table:style-name="ce39">
            <text:p>6.09</text:p>
          </table:table-cell>
          <table:table-cell office:value-type="float" office:value="97.572674813008788" table:style-name="ce43">
            <text:p>97.57</text:p>
          </table:table-cell>
          <table:table-cell office:value-type="float" office:value="121.44907785579311" table:style-name="ce43">
            <text:p>121.45</text:p>
          </table:table-cell>
          <table:table-cell office:value-type="float" office:value="5.5619307848183768" table:style-name="ce43">
            <text:p>5.56</text:p>
          </table:table-cell>
          <table:table-cell office:value-type="float" office:value="1.7448504964741089" table:style-name="ce43">
            <text:p>1.7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local bus</text:p>
          </table:table-cell>
          <table:table-cell office:value-type="float" office:value="1.457000878246403" table:style-name="ce39">
            <text:p>1.46</text:p>
          </table:table-cell>
          <table:table-cell office:value-type="float" office:value="0.7418997819680172" table:style-name="ce39">
            <text:p>0.74</text:p>
          </table:table-cell>
          <table:table-cell office:value-type="float" office:value="2.8773055890893851E-3" table:style-name="ce43">
            <text:p>[low]</text:p>
          </table:table-cell>
          <table:table-cell office:value-type="float" office:value="2.9111244509037171" table:style-name="ce43">
            <text:p>2.91</text:p>
          </table:table-cell>
          <table:table-cell office:value-type="float" office:value="50.919652351956216" table:style-name="ce43">
            <text:p>50.92</text:p>
          </table:table-cell>
          <table:table-cell office:value-type="float" office:value="2.1604349933755289" table:style-name="ce43">
            <text:p>2.16</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Non-local bus</text:p>
          </table:table-cell>
          <table:table-cell office:value-type="float" office:value="0.1400205454504713" table:style-name="ce39">
            <text:p>[low]</text:p>
          </table:table-cell>
          <table:table-cell office:value-type="float" office:value="6.4568019825706202E-2" table:style-name="ce39">
            <text:p>[low]</text:p>
          </table:table-cell>
          <table:table-cell office:value-type="float" office:value="1.346722659208713E-2" table:style-name="ce43">
            <text:p>[low]</text:p>
          </table:table-cell>
          <table:table-cell office:value-type="float" office:value="0.26657386430885538" table:style-name="ce43">
            <text:p>[low]</text:p>
          </table:table-cell>
          <table:table-cell office:value-type="float" office:value="46.113246893860655" table:style-name="ce43">
            <text:p>46.11</text:p>
          </table:table-cell>
          <table:table-cell office:value-type="float" office:value="1.0107746730313401" table:style-name="ce43">
            <text:p>1.0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London Underground</text:p>
          </table:table-cell>
          <table:table-cell office:value-type="float" office:value="76.337828323202288" table:style-name="ce39">
            <text:p>76.34</text:p>
          </table:table-cell>
          <table:table-cell office:value-type="float" office:value="5.1145684290319133" table:style-name="ce39">
            <text:p>5.11</text:p>
          </table:table-cell>
          <table:table-cell office:value-type="float" office:value="66.313274202299738" table:style-name="ce43">
            <text:p>66.31</text:p>
          </table:table-cell>
          <table:table-cell office:value-type="float" office:value="86.362382444104838" table:style-name="ce43">
            <text:p>86.36</text:p>
          </table:table-cell>
          <table:table-cell office:value-type="float" office:value="6.699913452315724" table:style-name="ce43">
            <text:p>6.70</text:p>
          </table:table-cell>
          <table:table-cell office:value-type="float" office:value="1.8133887478403281" table:style-name="ce43">
            <text:p>1.8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Surface Rail</text:p>
          </table:table-cell>
          <table:table-cell office:value-type="float" office:value="48.577053773660218" table:style-name="ce39">
            <text:p>48.58</text:p>
          </table:table-cell>
          <table:table-cell office:value-type="float" office:value="3.7058409866051192" table:style-name="ce39">
            <text:p>3.71</text:p>
          </table:table-cell>
          <table:table-cell office:value-type="float" office:value="41.313605439914177" table:style-name="ce43">
            <text:p>41.31</text:p>
          </table:table-cell>
          <table:table-cell office:value-type="float" office:value="55.840502107406252" table:style-name="ce43">
            <text:p>55.84</text:p>
          </table:table-cell>
          <table:table-cell office:value-type="float" office:value="7.6287891066265638" table:style-name="ce43">
            <text:p>7.63</text:p>
          </table:table-cell>
          <table:table-cell office:value-type="float" office:value="1.852464438030647" table:style-name="ce43">
            <text:p>1.8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Taxi or minicab</text:p>
          </table:table-cell>
          <table:table-cell office:value-type="float" office:value="9.8308701997944592" table:style-name="ce39">
            <text:p>9.83</text:p>
          </table:table-cell>
          <table:table-cell office:value-type="float" office:value="1.0118472959910161" table:style-name="ce39">
            <text:p>1.01</text:p>
          </table:table-cell>
          <table:table-cell office:value-type="float" office:value="7.8476494996520687" table:style-name="ce43">
            <text:p>7.85</text:p>
          </table:table-cell>
          <table:table-cell office:value-type="float" office:value="11.814090899936851" table:style-name="ce43">
            <text:p>11.81</text:p>
          </table:table-cell>
          <table:table-cell office:value-type="float" office:value="10.292550663644928" table:style-name="ce43">
            <text:p>10.29</text:p>
          </table:table-cell>
          <table:table-cell office:value-type="float" office:value="1.3239259618168131" table:style-name="ce43">
            <text:p>1.32</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ublic transport [note 5]</text:p>
          </table:table-cell>
          <table:table-cell office:value-type="float" office:value="4.0636015678166766" table:style-name="ce39">
            <text:p>4.06</text:p>
          </table:table-cell>
          <table:table-cell office:value-type="float" office:value="1.094692842454043" table:style-name="ce39">
            <text:p>1.09</text:p>
          </table:table-cell>
          <table:table-cell office:value-type="float" office:value="1.918003596606753" table:style-name="ce43">
            <text:p>1.92</text:p>
          </table:table-cell>
          <table:table-cell office:value-type="float" office:value="6.209199539026601" table:style-name="ce43">
            <text:p>6.21</text:p>
          </table:table-cell>
          <table:table-cell office:value-type="float" office:value="26.938980709228538" table:style-name="ce43">
            <text:p>26.94</text:p>
          </table:table-cell>
          <table:table-cell office:value-type="float" office:value="2.0091206806532802" table:style-name="ce43">
            <text:p>2.0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All modes</text:p>
          </table:table-cell>
          <table:table-cell office:value-type="float" office:value="903.67353096970544" table:style-name="ce39">
            <text:p>903.67</text:p>
          </table:table-cell>
          <table:table-cell office:value-type="float" office:value="23.313277508964259" table:style-name="ce39">
            <text:p>23.31</text:p>
          </table:table-cell>
          <table:table-cell office:value-type="float" office:value="857.97950705213555" table:style-name="ce43">
            <text:p>857.98</text:p>
          </table:table-cell>
          <table:table-cell office:value-type="float" office:value="949.36755488727533" table:style-name="ce43">
            <text:p>949.37</text:p>
          </table:table-cell>
          <table:table-cell office:value-type="float" office:value="2.579834056215796" table:style-name="ce43">
            <text:p>2.58</text:p>
          </table:table-cell>
          <table:table-cell office:value-type="float" office:value="1.857750018434092" table:style-name="ce43">
            <text:p>1.8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 [note 2]</text:p>
          </table:table-cell>
          <table:table-cell office:value-type="float" office:value="298.41803965038503" table:style-name="ce39">
            <text:p>298.42</text:p>
          </table:table-cell>
          <table:table-cell office:value-type="float" office:value="13.22691362842397" table:style-name="ce39">
            <text:p>13.23</text:p>
          </table:table-cell>
          <table:table-cell office:value-type="float" office:value="272.49328893867403" table:style-name="ce43">
            <text:p>272.49</text:p>
          </table:table-cell>
          <table:table-cell office:value-type="float" office:value="324.34279036209603" table:style-name="ce43">
            <text:p>324.34</text:p>
          </table:table-cell>
          <table:table-cell office:value-type="float" office:value="4.4323438502310752" table:style-name="ce43">
            <text:p>4.43</text:p>
          </table:table-cell>
          <table:table-cell office:value-type="float" office:value="1.6376936673745339" table:style-name="ce43">
            <text:p>1.6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s of a mile or more</text:p>
          </table:table-cell>
          <table:table-cell office:value-type="float" office:value="90.619526515525237" table:style-name="ce39">
            <text:p>90.62</text:p>
          </table:table-cell>
          <table:table-cell office:value-type="float" office:value="4.2928977936627728" table:style-name="ce39">
            <text:p>4.29</text:p>
          </table:table-cell>
          <table:table-cell office:value-type="float" office:value="82.205446839946205" table:style-name="ce43">
            <text:p>82.21</text:p>
          </table:table-cell>
          <table:table-cell office:value-type="float" office:value="99.033606191104269" table:style-name="ce43">
            <text:p>99.03</text:p>
          </table:table-cell>
          <table:table-cell office:value-type="float" office:value="4.7372767865072651" table:style-name="ce43">
            <text:p>4.74</text:p>
          </table:table-cell>
          <table:table-cell office:value-type="float" office:value="1.3123428499781311" table:style-name="ce43">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Pedal cycle [note 3]</text:p>
          </table:table-cell>
          <table:table-cell office:value-type="float" office:value="18.726776593884999" table:style-name="ce39">
            <text:p>18.73</text:p>
          </table:table-cell>
          <table:table-cell office:value-type="float" office:value="2.59354062577302" table:style-name="ce39">
            <text:p>2.59</text:p>
          </table:table-cell>
          <table:table-cell office:value-type="float" office:value="13.64343696736988" table:style-name="ce43">
            <text:p>13.64</text:p>
          </table:table-cell>
          <table:table-cell office:value-type="float" office:value="23.810116220400111" table:style-name="ce43">
            <text:p>23.81</text:p>
          </table:table-cell>
          <table:table-cell office:value-type="float" office:value="13.849370246772255" table:style-name="ce43">
            <text:p>13.85</text:p>
          </table:table-cell>
          <table:table-cell office:value-type="float" office:value="1.508645708629649"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driver</text:p>
          </table:table-cell>
          <table:table-cell office:value-type="float" office:value="366.63392929801802" table:style-name="ce39">
            <text:p>366.63</text:p>
          </table:table-cell>
          <table:table-cell office:value-type="float" office:value="10.7080610546911" table:style-name="ce39">
            <text:p>10.71</text:p>
          </table:table-cell>
          <table:table-cell office:value-type="float" office:value="345.6461296308234" table:style-name="ce43">
            <text:p>345.65</text:p>
          </table:table-cell>
          <table:table-cell office:value-type="float" office:value="387.62172896521253" table:style-name="ce43">
            <text:p>387.62</text:p>
          </table:table-cell>
          <table:table-cell office:value-type="float" office:value="2.9206410533780858" table:style-name="ce43">
            <text:p>2.92</text:p>
          </table:table-cell>
          <table:table-cell office:value-type="float" office:value="1.3203648312342979" table:style-name="ce43">
            <text:p>1.32</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passenger</text:p>
          </table:table-cell>
          <table:table-cell office:value-type="float" office:value="178.30913910479379" table:style-name="ce39">
            <text:p>178.31</text:p>
          </table:table-cell>
          <table:table-cell office:value-type="float" office:value="5.5443014874708147" table:style-name="ce39">
            <text:p>5.54</text:p>
          </table:table-cell>
          <table:table-cell office:value-type="float" office:value="167.442308189351" table:style-name="ce43">
            <text:p>167.44</text:p>
          </table:table-cell>
          <table:table-cell office:value-type="float" office:value="189.1759700202366" table:style-name="ce43">
            <text:p>189.18</text:p>
          </table:table-cell>
          <table:table-cell office:value-type="float" office:value="3.109375949716398" table:style-name="ce43">
            <text:p>3.11</text:p>
          </table:table-cell>
          <table:table-cell office:value-type="float" office:value="1.186994053580916" table:style-name="ce43">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Motorcycle</text:p>
          </table:table-cell>
          <table:table-cell office:value-type="float" office:value="2.6297322472894091" table:style-name="ce39">
            <text:p>2.63</text:p>
          </table:table-cell>
          <table:table-cell office:value-type="float" office:value="0.55630261576487683" table:style-name="ce39">
            <text:p>0.56</text:p>
          </table:table-cell>
          <table:table-cell office:value-type="float" office:value="1.53937912039025" table:style-name="ce43">
            <text:p>1.54</text:p>
          </table:table-cell>
          <table:table-cell office:value-type="float" office:value="3.7200853741885669" table:style-name="ce43">
            <text:p>3.72</text:p>
          </table:table-cell>
          <table:table-cell office:value-type="float" office:value="21.154344376249124" table:style-name="ce43">
            <text:p>21.15</text:p>
          </table:table-cell>
          <table:table-cell office:value-type="float" office:value="0.87798276344636272" table:style-name="ce43">
            <text:p>0.8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rivate transport [note 4]</text:p>
          </table:table-cell>
          <table:table-cell office:value-type="float" office:value="6.1047183761636736" table:style-name="ce39">
            <text:p>6.10</text:p>
          </table:table-cell>
          <table:table-cell office:value-type="float" office:value="0.98769543061378051" table:style-name="ce39">
            <text:p>0.99</text:p>
          </table:table-cell>
          <table:table-cell office:value-type="float" office:value="4.1688353321606639" table:style-name="ce43">
            <text:p>4.17</text:p>
          </table:table-cell>
          <table:table-cell office:value-type="float" office:value="8.0406014201666842" table:style-name="ce43">
            <text:p>8.04</text:p>
          </table:table-cell>
          <table:table-cell office:value-type="float" office:value="16.179213679541888" table:style-name="ce43">
            <text:p>16.18</text:p>
          </table:table-cell>
          <table:table-cell office:value-type="float" office:value="1.069959551826946" table:style-name="ce43">
            <text:p>1.0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Bus in London</text:p>
          </table:table-cell>
          <table:table-cell office:value-type="float" office:value="2.6608781160654522" table:style-name="ce39">
            <text:p>2.66</text:p>
          </table:table-cell>
          <table:table-cell office:value-type="float" office:value="0.79810459413953194" table:style-name="ce39">
            <text:p>0.80</text:p>
          </table:table-cell>
          <table:table-cell office:value-type="float" office:value="1.0965931115519689" table:style-name="ce39">
            <text:p>1.10</text:p>
          </table:table-cell>
          <table:table-cell office:value-type="float" office:value="4.2251631205789346" table:style-name="ce39">
            <text:p>4.23</text:p>
          </table:table-cell>
          <table:table-cell office:value-type="float" office:value="29.99403051649962" table:style-name="ce39">
            <text:p>29.99</text:p>
          </table:table-cell>
          <table:table-cell office:value-type="float" office:value="1.848177172616978" table:style-name="ce39">
            <text:p>1.8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local bus</text:p>
          </table:table-cell>
          <table:table-cell office:value-type="float" office:value="32.563917182220557" table:style-name="ce39">
            <text:p>32.56</text:p>
          </table:table-cell>
          <table:table-cell office:value-type="float" office:value="2.503414670089112" table:style-name="ce39">
            <text:p>2.50</text:p>
          </table:table-cell>
          <table:table-cell office:value-type="float" office:value="27.6572244288459" table:style-name="ce43">
            <text:p>27.66</text:p>
          </table:table-cell>
          <table:table-cell office:value-type="float" office:value="37.47060993559522" table:style-name="ce43">
            <text:p>37.47</text:p>
          </table:table-cell>
          <table:table-cell office:value-type="float" office:value="7.6876951138296761" table:style-name="ce43">
            <text:p>7.69</text:p>
          </table:table-cell>
          <table:table-cell office:value-type="float" office:value="1.3508231817378351"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Non-local bus</text:p>
          </table:table-cell>
          <table:table-cell office:value-type="float" office:value="0.21746148799563839" table:style-name="ce39">
            <text:p>[low]</text:p>
          </table:table-cell>
          <table:table-cell office:value-type="float" office:value="8.2855292291645705E-2" table:style-name="ce39">
            <text:p>[low]</text:p>
          </table:table-cell>
          <table:table-cell office:value-type="float" office:value="5.5065115104012817E-2" table:style-name="ce43">
            <text:p>[low]</text:p>
          </table:table-cell>
          <table:table-cell office:value-type="float" office:value="0.37985786088726398" table:style-name="ce43">
            <text:p>[low]</text:p>
          </table:table-cell>
          <table:table-cell office:value-type="float" office:value="38.10113370203166" table:style-name="ce43">
            <text:p>38.10</text:p>
          </table:table-cell>
          <table:table-cell office:value-type="float" office:value="0.89994708154174363" table:style-name="ce43">
            <text:p>0.9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London Underground</text:p>
          </table:table-cell>
          <table:table-cell office:value-type="float" office:value="6.7690491072143999" table:style-name="ce39">
            <text:p>6.77</text:p>
          </table:table-cell>
          <table:table-cell office:value-type="float" office:value="0.88992464931169735" table:style-name="ce39">
            <text:p>0.89</text:p>
          </table:table-cell>
          <table:table-cell office:value-type="float" office:value="5.0247967945634731" table:style-name="ce43">
            <text:p>5.02</text:p>
          </table:table-cell>
          <table:table-cell office:value-type="float" office:value="8.5133014198653267" table:style-name="ce43">
            <text:p>8.51</text:p>
          </table:table-cell>
          <table:table-cell office:value-type="float" office:value="13.146966955273268" table:style-name="ce43">
            <text:p>13.15</text:p>
          </table:table-cell>
          <table:table-cell office:value-type="float" office:value="1.2297480810586661" table:style-name="ce43">
            <text:p>1.2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Surface Rail</text:p>
          </table:table-cell>
          <table:table-cell office:value-type="float" office:value="26.159563703867029" table:style-name="ce39">
            <text:p>26.16</text:p>
          </table:table-cell>
          <table:table-cell office:value-type="float" office:value="2.3279670778240851" table:style-name="ce39">
            <text:p>2.33</text:p>
          </table:table-cell>
          <table:table-cell office:value-type="float" office:value="21.596748231331819" table:style-name="ce43">
            <text:p>21.60</text:p>
          </table:table-cell>
          <table:table-cell office:value-type="float" office:value="30.722379176402239" table:style-name="ce43">
            <text:p>30.72</text:p>
          </table:table-cell>
          <table:table-cell office:value-type="float" office:value="8.8991051386684799" table:style-name="ce43">
            <text:p>8.90</text:p>
          </table:table-cell>
          <table:table-cell office:value-type="float" office:value="1.607827394330426" table:style-name="ce43">
            <text:p>1.6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Taxi or minicab</text:p>
          </table:table-cell>
          <table:table-cell office:value-type="float" office:value="6.9651407014943523" table:style-name="ce39">
            <text:p>6.97</text:p>
          </table:table-cell>
          <table:table-cell office:value-type="float" office:value="0.87690749717344729" table:style-name="ce39">
            <text:p>0.88</text:p>
          </table:table-cell>
          <table:table-cell office:value-type="float" office:value="5.246402007034396" table:style-name="ce43">
            <text:p>5.25</text:p>
          </table:table-cell>
          <table:table-cell office:value-type="float" office:value="8.6838793959543086" table:style-name="ce43">
            <text:p>8.68</text:p>
          </table:table-cell>
          <table:table-cell office:value-type="float" office:value="12.589946632166512" table:style-name="ce43">
            <text:p>12.59</text:p>
          </table:table-cell>
          <table:table-cell office:value-type="float" office:value="1.3321241761193989" table:style-name="ce43">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ublic transport [note 5]</text:p>
          </table:table-cell>
          <table:table-cell office:value-type="float" office:value="0.49979104731155788" table:style-name="ce39">
            <text:p>[low]</text:p>
          </table:table-cell>
          <table:table-cell office:value-type="float" office:value="0.13407438516828299" table:style-name="ce39">
            <text:p>[low]</text:p>
          </table:table-cell>
          <table:table-cell office:value-type="float" office:value="0.23700525238172321" table:style-name="ce39">
            <text:p>[low]</text:p>
          </table:table-cell>
          <table:table-cell office:value-type="float" office:value="0.76257684224139266" table:style-name="ce39">
            <text:p>0.76</text:p>
          </table:table-cell>
          <table:table-cell office:value-type="float" office:value="26.826087799988983" table:style-name="ce39">
            <text:p>26.83</text:p>
          </table:table-cell>
          <table:table-cell office:value-type="float" office:value="0.94476670354475778" table:style-name="ce39">
            <text:p>0.9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All modes</text:p>
          </table:table-cell>
          <table:table-cell office:value-type="float" office:value="946.65813661670381" table:style-name="ce39">
            <text:p>946.66</text:p>
          </table:table-cell>
          <table:table-cell office:value-type="float" office:value="18.649101556546881" table:style-name="ce39">
            <text:p>18.65</text:p>
          </table:table-cell>
          <table:table-cell office:value-type="float" office:value="910.10589756587194" table:style-name="ce43">
            <text:p>910.11</text:p>
          </table:table-cell>
          <table:table-cell office:value-type="float" office:value="983.21037566753569" table:style-name="ce43">
            <text:p>983.21</text:p>
          </table:table-cell>
          <table:table-cell office:value-type="float" office:value="1.9699932673898086" table:style-name="ce43">
            <text:p>1.97</text:p>
          </table:table-cell>
          <table:table-cell office:value-type="float" office:value="1.6729693119673981" table:style-name="ce43">
            <text:p>1.6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 [note 2]</text:p>
          </table:table-cell>
          <table:table-cell office:value-type="float" office:value="334.74900919015943" table:style-name="ce39">
            <text:p>334.75</text:p>
          </table:table-cell>
          <table:table-cell office:value-type="float" office:value="18.5375142205367" table:style-name="ce39">
            <text:p>18.54</text:p>
          </table:table-cell>
          <table:table-cell office:value-type="float" office:value="298.41548131790751" table:style-name="ce43">
            <text:p>298.42</text:p>
          </table:table-cell>
          <table:table-cell office:value-type="float" office:value="371.08253706241129" table:style-name="ce43">
            <text:p>371.08</text:p>
          </table:table-cell>
          <table:table-cell office:value-type="float" office:value="5.5377353514454084" table:style-name="ce43">
            <text:p>5.54</text:p>
          </table:table-cell>
          <table:table-cell office:value-type="float" office:value="1.6568000511430609" table:style-name="ce43">
            <text:p>1.6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s of a mile or more</text:p>
          </table:table-cell>
          <table:table-cell office:value-type="float" office:value="92.534665369186541" table:style-name="ce39">
            <text:p>92.53</text:p>
          </table:table-cell>
          <table:table-cell office:value-type="float" office:value="6.1964188859246487" table:style-name="ce39">
            <text:p>6.20</text:p>
          </table:table-cell>
          <table:table-cell office:value-type="float" office:value="80.389684352774225" table:style-name="ce43">
            <text:p>80.39</text:p>
          </table:table-cell>
          <table:table-cell office:value-type="float" office:value="104.6796463855989" table:style-name="ce43">
            <text:p>104.68</text:p>
          </table:table-cell>
          <table:table-cell office:value-type="float" office:value="6.6963217094941987" table:style-name="ce43">
            <text:p>6.70</text:p>
          </table:table-cell>
          <table:table-cell office:value-type="float" office:value="1.535303962022186" table:style-name="ce43">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Pedal cycle [note 3]</text:p>
          </table:table-cell>
          <table:table-cell office:value-type="float" office:value="19.838743690403909" table:style-name="ce39">
            <text:p>19.84</text:p>
          </table:table-cell>
          <table:table-cell office:value-type="float" office:value="2.6647467425934561" table:style-name="ce39">
            <text:p>2.66</text:p>
          </table:table-cell>
          <table:table-cell office:value-type="float" office:value="14.61584007492073" table:style-name="ce43">
            <text:p>14.62</text:p>
          </table:table-cell>
          <table:table-cell office:value-type="float" office:value="25.061647305887082" table:style-name="ce43">
            <text:p>25.06</text:p>
          </table:table-cell>
          <table:table-cell office:value-type="float" office:value="13.43203372238942" table:style-name="ce43">
            <text:p>13.43</text:p>
          </table:table-cell>
          <table:table-cell office:value-type="float" office:value="1.2977657965871749" table:style-name="ce43">
            <text:p>1.3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driver</text:p>
          </table:table-cell>
          <table:table-cell office:value-type="float" office:value="392.2014746710081" table:style-name="ce39">
            <text:p>392.20</text:p>
          </table:table-cell>
          <table:table-cell office:value-type="float" office:value="12.58237548873597" table:style-name="ce39">
            <text:p>12.58</text:p>
          </table:table-cell>
          <table:table-cell office:value-type="float" office:value="367.5400187130856" table:style-name="ce43">
            <text:p>367.54</text:p>
          </table:table-cell>
          <table:table-cell office:value-type="float" office:value="416.8629306289306" table:style-name="ce43">
            <text:p>416.86</text:p>
          </table:table-cell>
          <table:table-cell office:value-type="float" office:value="3.2081407902126053" table:style-name="ce43">
            <text:p>3.21</text:p>
          </table:table-cell>
          <table:table-cell office:value-type="float" office:value="1.177939779325778" table:style-name="ce43">
            <text:p>1.1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passenger</text:p>
          </table:table-cell>
          <table:table-cell office:value-type="float" office:value="197.4802774506953" table:style-name="ce39">
            <text:p>197.48</text:p>
          </table:table-cell>
          <table:table-cell office:value-type="float" office:value="8.24739409979769" table:style-name="ce39">
            <text:p>8.25</text:p>
          </table:table-cell>
          <table:table-cell office:value-type="float" office:value="181.31538501509181" table:style-name="ce43">
            <text:p>181.32</text:p>
          </table:table-cell>
          <table:table-cell office:value-type="float" office:value="213.64516988629879" table:style-name="ce43">
            <text:p>213.65</text:p>
          </table:table-cell>
          <table:table-cell office:value-type="float" office:value="4.1763127975434449" table:style-name="ce43">
            <text:p>4.18</text:p>
          </table:table-cell>
          <table:table-cell office:value-type="float" office:value="1.2748909696927839" table:style-name="ce43">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Motorcycle</text:p>
          </table:table-cell>
          <table:table-cell office:value-type="float" office:value="2.9320031751473752" table:style-name="ce39">
            <text:p>2.93</text:p>
          </table:table-cell>
          <table:table-cell office:value-type="float" office:value="0.84094942333323097" table:style-name="ce39">
            <text:p>0.84</text:p>
          </table:table-cell>
          <table:table-cell office:value-type="float" office:value="1.2837423054142421" table:style-name="ce43">
            <text:p>1.28</text:p>
          </table:table-cell>
          <table:table-cell office:value-type="float" office:value="4.5802640448805079" table:style-name="ce43">
            <text:p>4.58</text:p>
          </table:table-cell>
          <table:table-cell office:value-type="float" office:value="28.681736447674933" table:style-name="ce43">
            <text:p>28.68</text:p>
          </table:table-cell>
          <table:table-cell office:value-type="float" office:value="1.072881017737674" table:style-name="ce43">
            <text:p>1.0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rivate transport [note 4]</text:p>
          </table:table-cell>
          <table:table-cell office:value-type="float" office:value="11.29740985603879" table:style-name="ce39">
            <text:p>11.30</text:p>
          </table:table-cell>
          <table:table-cell office:value-type="float" office:value="1.9738472352865819" table:style-name="ce39">
            <text:p>1.97</text:p>
          </table:table-cell>
          <table:table-cell office:value-type="float" office:value="7.4286692748770919" table:style-name="ce43">
            <text:p>7.43</text:p>
          </table:table-cell>
          <table:table-cell office:value-type="float" office:value="15.166150437200489" table:style-name="ce43">
            <text:p>15.17</text:p>
          </table:table-cell>
          <table:table-cell office:value-type="float" office:value="17.471679441916539" table:style-name="ce43">
            <text:p>17.47</text:p>
          </table:table-cell>
          <table:table-cell office:value-type="float" office:value="1.1443257961634621" table:style-name="ce43">
            <text:p>1.1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Bus in London</text:p>
          </table:table-cell>
          <table:table-cell office:value-type="float" office:value="0.44214768508850377" table:style-name="ce39">
            <text:p>[low]</text:p>
          </table:table-cell>
          <table:table-cell office:value-type="float" office:value="0.28457685073144218" table:style-name="ce39">
            <text:p>[low]</text:p>
          </table:table-cell>
          <table:table-cell office:value-type="float" office:value="0" table:style-name="ce39">
            <text:p>0.00</text:p>
          </table:table-cell>
          <table:table-cell office:value-type="float" office:value="0.99991831252213059" table:style-name="ce39">
            <text:p>1.00</text:p>
          </table:table-cell>
          <table:table-cell office:value-type="float" office:value="64.36239752662712" table:style-name="ce39">
            <text:p>64.36</text:p>
          </table:table-cell>
          <table:table-cell office:value-type="float" office:value="1.5930453866796841" table:style-name="ce39">
            <text:p>1.5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local bus</text:p>
          </table:table-cell>
          <table:table-cell office:value-type="float" office:value="35.726062361679148" table:style-name="ce39">
            <text:p>35.73</text:p>
          </table:table-cell>
          <table:table-cell office:value-type="float" office:value="3.60571815151977" table:style-name="ce39">
            <text:p>3.61</text:p>
          </table:table-cell>
          <table:table-cell office:value-type="float" office:value="28.658854784700409" table:style-name="ce43">
            <text:p>28.66</text:p>
          </table:table-cell>
          <table:table-cell office:value-type="float" office:value="42.7932699386579" table:style-name="ce43">
            <text:p>42.79</text:p>
          </table:table-cell>
          <table:table-cell office:value-type="float" office:value="10.092682801190461" table:style-name="ce43">
            <text:p>10.09</text:p>
          </table:table-cell>
          <table:table-cell office:value-type="float" office:value="1.477016554955817" table:style-name="ce43">
            <text:p>1.4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Non-local bus</text:p>
          </table:table-cell>
          <table:table-cell office:value-type="float" office:value="0.77827694211362042" table:style-name="ce39">
            <text:p>0.78</text:p>
          </table:table-cell>
          <table:table-cell office:value-type="float" office:value="0.30787293382676478" table:style-name="ce39">
            <text:p>[low]</text:p>
          </table:table-cell>
          <table:table-cell office:value-type="float" office:value="0.17484599181316129" table:style-name="ce39">
            <text:p>[low]</text:p>
          </table:table-cell>
          <table:table-cell office:value-type="float" office:value="1.38170789241408" table:style-name="ce39">
            <text:p>1.38</text:p>
          </table:table-cell>
          <table:table-cell office:value-type="float" office:value="39.558275103288167" table:style-name="ce39">
            <text:p>39.56</text:p>
          </table:table-cell>
          <table:table-cell office:value-type="float" office:value="1.595040145656363" table:style-name="ce39">
            <text:p>1.6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London Underground</text:p>
          </table:table-cell>
          <table:table-cell office:value-type="float" office:value="2.2024996646971049" table:style-name="ce39">
            <text:p>2.20</text:p>
          </table:table-cell>
          <table:table-cell office:value-type="float" office:value="0.5249925845082638" table:style-name="ce39">
            <text:p>0.52</text:p>
          </table:table-cell>
          <table:table-cell office:value-type="float" office:value="1.1735141990609079" table:style-name="ce43">
            <text:p>1.17</text:p>
          </table:table-cell>
          <table:table-cell office:value-type="float" office:value="3.231485130333303" table:style-name="ce43">
            <text:p>3.23</text:p>
          </table:table-cell>
          <table:table-cell office:value-type="float" office:value="23.83621631926389" table:style-name="ce43">
            <text:p>23.84</text:p>
          </table:table-cell>
          <table:table-cell office:value-type="float" office:value="1.170369509705923" table:style-name="ce43">
            <text:p>1.1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Surface Rail</text:p>
          </table:table-cell>
          <table:table-cell office:value-type="float" office:value="7.7016500530222141" table:style-name="ce39">
            <text:p>7.70</text:p>
          </table:table-cell>
          <table:table-cell office:value-type="float" office:value="1.203425079326282" table:style-name="ce39">
            <text:p>1.20</text:p>
          </table:table-cell>
          <table:table-cell office:value-type="float" office:value="5.3429368975427014" table:style-name="ce43">
            <text:p>5.34</text:p>
          </table:table-cell>
          <table:table-cell office:value-type="float" office:value="10.06036320850173" table:style-name="ce43">
            <text:p>10.06</text:p>
          </table:table-cell>
          <table:table-cell office:value-type="float" office:value="15.625548694646863" table:style-name="ce43">
            <text:p>15.63</text:p>
          </table:table-cell>
          <table:table-cell office:value-type="float" office:value="1.39445214534505" table:style-name="ce43">
            <text:p>1.3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Taxi or minicab</text:p>
          </table:table-cell>
          <table:table-cell office:value-type="float" office:value="5.362341374288631" table:style-name="ce39">
            <text:p>5.36</text:p>
          </table:table-cell>
          <table:table-cell office:value-type="float" office:value="0.77104453824679797" table:style-name="ce39">
            <text:p>0.77</text:p>
          </table:table-cell>
          <table:table-cell office:value-type="float" office:value="3.8510940793249069" table:style-name="ce43">
            <text:p>3.85</text:p>
          </table:table-cell>
          <table:table-cell office:value-type="float" office:value="6.8735886692523547" table:style-name="ce43">
            <text:p>6.87</text:p>
          </table:table-cell>
          <table:table-cell office:value-type="float" office:value="14.378878262838773" table:style-name="ce43">
            <text:p>14.38</text:p>
          </table:table-cell>
          <table:table-cell office:value-type="float" office:value="1.087376534287245" table:style-name="ce43">
            <text:p>1.0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ublic transport [note 5]</text:p>
          </table:table-cell>
          <table:table-cell office:value-type="float" office:value="1.2366519022240181" table:style-name="ce39">
            <text:p>1.24</text:p>
          </table:table-cell>
          <table:table-cell office:value-type="float" office:value="0.48621114096158269" table:style-name="ce39">
            <text:p>[low]</text:p>
          </table:table-cell>
          <table:table-cell office:value-type="float" office:value="0.28367806593931549" table:style-name="ce43">
            <text:p>[low]</text:p>
          </table:table-cell>
          <table:table-cell office:value-type="float" office:value="2.1896257385087199" table:style-name="ce43">
            <text:p>2.19</text:p>
          </table:table-cell>
          <table:table-cell office:value-type="float" office:value="39.31673416643531" table:style-name="ce43">
            <text:p>39.32</text:p>
          </table:table-cell>
          <table:table-cell office:value-type="float" office:value="1.1392695107250601" table:style-name="ce43">
            <text:p>1.1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All modes</text:p>
          </table:table-cell>
          <table:table-cell office:value-type="float" office:value="1011.948548016566" table:style-name="ce39">
            <text:p>1,011.95</text:p>
          </table:table-cell>
          <table:table-cell office:value-type="float" office:value="20.024575580899182" table:style-name="ce39">
            <text:p>20.02</text:p>
          </table:table-cell>
          <table:table-cell office:value-type="float" office:value="972.70037987800379" table:style-name="ce43">
            <text:p>972.70</text:p>
          </table:table-cell>
          <table:table-cell office:value-type="float" office:value="1051.196716155129" table:style-name="ce43">
            <text:p>1,051.20</text:p>
          </table:table-cell>
          <table:table-cell office:value-type="float" office:value="1.9788136086708801" table:style-name="ce43">
            <text:p>1.98</text:p>
          </table:table-cell>
          <table:table-cell office:value-type="float" office:value="1.3686100265395811" table:style-name="ce43">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 [note 2]</text:p>
          </table:table-cell>
          <table:table-cell office:value-type="float" office:value="295.47447949963612" table:style-name="ce39">
            <text:p>295.47</text:p>
          </table:table-cell>
          <table:table-cell office:value-type="float" office:value="5.8677726295035342" table:style-name="ce39">
            <text:p>5.87</text:p>
          </table:table-cell>
          <table:table-cell office:value-type="float" office:value="283.9736451458092" table:style-name="ce43">
            <text:p>283.97</text:p>
          </table:table-cell>
          <table:table-cell office:value-type="float" office:value="306.97531385346298" table:style-name="ce43">
            <text:p>306.98</text:p>
          </table:table-cell>
          <table:table-cell office:value-type="float" office:value="1.9858813659440799" table:style-name="ce43">
            <text:p>1.99</text:p>
          </table:table-cell>
          <table:table-cell office:value-type="float" office:value="1.621578643767982" table:style-name="ce43">
            <text:p>1.6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s of a mile or more</text:p>
          </table:table-cell>
          <table:table-cell office:value-type="float" office:value="88.757404379676146" table:style-name="ce39">
            <text:p>88.76</text:p>
          </table:table-cell>
          <table:table-cell office:value-type="float" office:value="2.2552032084995188" table:style-name="ce39">
            <text:p>2.26</text:p>
          </table:table-cell>
          <table:table-cell office:value-type="float" office:value="84.337206091017094" table:style-name="ce43">
            <text:p>84.34</text:p>
          </table:table-cell>
          <table:table-cell office:value-type="float" office:value="93.177602668335197" table:style-name="ce43">
            <text:p>93.18</text:p>
          </table:table-cell>
          <table:table-cell office:value-type="float" office:value="2.5408620545644527" table:style-name="ce43">
            <text:p>2.54</text:p>
          </table:table-cell>
          <table:table-cell office:value-type="float" office:value="1.5850185501133469" table:style-name="ce43">
            <text:p>1.59</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Pedal cycle [note 3]</text:p>
          </table:table-cell>
          <table:table-cell office:value-type="float" office:value="15.601893694778671" table:style-name="ce39">
            <text:p>15.60</text:p>
          </table:table-cell>
          <table:table-cell office:value-type="float" office:value="1.03072981362952" table:style-name="ce39">
            <text:p>1.03</text:p>
          </table:table-cell>
          <table:table-cell office:value-type="float" office:value="13.58166326006481" table:style-name="ce43">
            <text:p>13.58</text:p>
          </table:table-cell>
          <table:table-cell office:value-type="float" office:value="17.62212412949253" table:style-name="ce43">
            <text:p>17.62</text:p>
          </table:table-cell>
          <table:table-cell office:value-type="float" office:value="6.6064404346920016" table:style-name="ce43">
            <text:p>6.61</text:p>
          </table:table-cell>
          <table:table-cell office:value-type="float" office:value="1.543559868817943" table:style-name="ce43">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driver</text:p>
          </table:table-cell>
          <table:table-cell office:value-type="float" office:value="360.90600311097887" table:style-name="ce39">
            <text:p>360.91</text:p>
          </table:table-cell>
          <table:table-cell office:value-type="float" office:value="4.5833992291663836" table:style-name="ce39">
            <text:p>4.58</text:p>
          </table:table-cell>
          <table:table-cell office:value-type="float" office:value="351.92254062181269" table:style-name="ce43">
            <text:p>351.92</text:p>
          </table:table-cell>
          <table:table-cell office:value-type="float" office:value="369.889465600145" table:style-name="ce43">
            <text:p>369.89</text:p>
          </table:table-cell>
          <table:table-cell office:value-type="float" office:value="1.2699703495253263" table:style-name="ce43">
            <text:p>1.27</text:p>
          </table:table-cell>
          <table:table-cell office:value-type="float" office:value="1.3437709100107651" table:style-name="ce43">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passenger</text:p>
          </table:table-cell>
          <table:table-cell office:value-type="float" office:value="184.64957995304309" table:style-name="ce39">
            <text:p>184.65</text:p>
          </table:table-cell>
          <table:table-cell office:value-type="float" office:value="3.0157393370565169" table:style-name="ce39">
            <text:p>3.02</text:p>
          </table:table-cell>
          <table:table-cell office:value-type="float" office:value="178.73873085241229" table:style-name="ce43">
            <text:p>178.74</text:p>
          </table:table-cell>
          <table:table-cell office:value-type="float" office:value="190.56042905367389" table:style-name="ce43">
            <text:p>190.56</text:p>
          </table:table-cell>
          <table:table-cell office:value-type="float" office:value="1.6332229609314182" table:style-name="ce43">
            <text:p>1.63</text:p>
          </table:table-cell>
          <table:table-cell office:value-type="float" office:value="1.535339324220059" table:style-name="ce43">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Motorcycle</text:p>
          </table:table-cell>
          <table:table-cell office:value-type="float" office:value="1.820259521908445" table:style-name="ce39">
            <text:p>1.82</text:p>
          </table:table-cell>
          <table:table-cell office:value-type="float" office:value="0.2382411114873452" table:style-name="ce39">
            <text:p>[low]</text:p>
          </table:table-cell>
          <table:table-cell office:value-type="float" office:value="1.3533069433932481" table:style-name="ce43">
            <text:p>1.35</text:p>
          </table:table-cell>
          <table:table-cell office:value-type="float" office:value="2.2872121004236412" table:style-name="ce43">
            <text:p>2.29</text:p>
          </table:table-cell>
          <table:table-cell office:value-type="float" office:value="13.08830464117348" table:style-name="ce43">
            <text:p>13.09</text:p>
          </table:table-cell>
          <table:table-cell office:value-type="float" office:value="1.076243713712784" table:style-name="ce43">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rivate transport [note 4]</text:p>
          </table:table-cell>
          <table:table-cell office:value-type="float" office:value="7.4753221466318642" table:style-name="ce39">
            <text:p>7.48</text:p>
          </table:table-cell>
          <table:table-cell office:value-type="float" office:value="0.59992255323205268" table:style-name="ce39">
            <text:p>0.60</text:p>
          </table:table-cell>
          <table:table-cell office:value-type="float" office:value="6.2994739422970412" table:style-name="ce43">
            <text:p>6.30</text:p>
          </table:table-cell>
          <table:table-cell office:value-type="float" office:value="8.6511703509666873" table:style-name="ce43">
            <text:p>8.65</text:p>
          </table:table-cell>
          <table:table-cell office:value-type="float" office:value="8.0253739098368921" table:style-name="ce43">
            <text:p>8.03</text:p>
          </table:table-cell>
          <table:table-cell office:value-type="float" office:value="1.247030620236901" table:style-name="ce43">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Bus in London</text:p>
          </table:table-cell>
          <table:table-cell office:value-type="float" office:value="0.81260037962642095" table:style-name="ce39">
            <text:p>0.81</text:p>
          </table:table-cell>
          <table:table-cell office:value-type="float" office:value="0.16961280752139171" table:style-name="ce39">
            <text:p>[low]</text:p>
          </table:table-cell>
          <table:table-cell office:value-type="float" office:value="0.48015927688449328" table:style-name="ce39">
            <text:p>[low]</text:p>
          </table:table-cell>
          <table:table-cell office:value-type="float" office:value="1.145041482368349" table:style-name="ce39">
            <text:p>1.15</text:p>
          </table:table-cell>
          <table:table-cell office:value-type="float" office:value="20.872843746315784" table:style-name="ce39">
            <text:p>20.87</text:p>
          </table:table-cell>
          <table:table-cell office:value-type="float" office:value="1.669567395035386" table:style-name="ce39">
            <text:p>1.6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local bus</text:p>
          </table:table-cell>
          <table:table-cell office:value-type="float" office:value="35.771105466623169" table:style-name="ce39">
            <text:p>35.77</text:p>
          </table:table-cell>
          <table:table-cell office:value-type="float" office:value="1.4144195197153939" table:style-name="ce39">
            <text:p>1.41</text:p>
          </table:table-cell>
          <table:table-cell office:value-type="float" office:value="32.998843207980997" table:style-name="ce43">
            <text:p>33.00</text:p>
          </table:table-cell>
          <table:table-cell office:value-type="float" office:value="38.543367725265341" table:style-name="ce43">
            <text:p>38.54</text:p>
          </table:table-cell>
          <table:table-cell office:value-type="float" office:value="3.9540838933119966" table:style-name="ce43">
            <text:p>3.95</text:p>
          </table:table-cell>
          <table:table-cell office:value-type="float" office:value="1.600734213432774" table:style-name="ce43">
            <text:p>1.6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Non-local bus</text:p>
          </table:table-cell>
          <table:table-cell office:value-type="float" office:value="0.36472949677420857" table:style-name="ce39">
            <text:p>[low]</text:p>
          </table:table-cell>
          <table:table-cell office:value-type="float" office:value="7.9671152106151527E-2" table:style-name="ce39">
            <text:p>[low]</text:p>
          </table:table-cell>
          <table:table-cell office:value-type="float" office:value="0.20857403864615159" table:style-name="ce43">
            <text:p>[low]</text:p>
          </table:table-cell>
          <table:table-cell office:value-type="float" office:value="0.52088495490226561" table:style-name="ce43">
            <text:p>0.52</text:p>
          </table:table-cell>
          <table:table-cell office:value-type="float" office:value="21.843901524496985" table:style-name="ce43">
            <text:p>21.84</text:p>
          </table:table-cell>
          <table:table-cell office:value-type="float" office:value="1.4706320416754559"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London Underground</text:p>
          </table:table-cell>
          <table:table-cell office:value-type="float" office:value="3.3147105823303642" table:style-name="ce39">
            <text:p>3.31</text:p>
          </table:table-cell>
          <table:table-cell office:value-type="float" office:value="0.29844794808126579" table:style-name="ce39">
            <text:p>[low]</text:p>
          </table:table-cell>
          <table:table-cell office:value-type="float" office:value="2.7297526040910829" table:style-name="ce43">
            <text:p>2.73</text:p>
          </table:table-cell>
          <table:table-cell office:value-type="float" office:value="3.8996685605696451" table:style-name="ce43">
            <text:p>3.90</text:p>
          </table:table-cell>
          <table:table-cell office:value-type="float" office:value="9.0037407691698341" table:style-name="ce43">
            <text:p>9.00</text:p>
          </table:table-cell>
          <table:table-cell office:value-type="float" office:value="1.400060725270321" table:style-name="ce43">
            <text:p>1.4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Surface Rail</text:p>
          </table:table-cell>
          <table:table-cell office:value-type="float" office:value="14.1384066977839" table:style-name="ce39">
            <text:p>14.14</text:p>
          </table:table-cell>
          <table:table-cell office:value-type="float" office:value="0.68225375077934469" table:style-name="ce39">
            <text:p>0.68</text:p>
          </table:table-cell>
          <table:table-cell office:value-type="float" office:value="12.80118934625639" table:style-name="ce43">
            <text:p>12.80</text:p>
          </table:table-cell>
          <table:table-cell office:value-type="float" office:value="15.475624049311421" table:style-name="ce43">
            <text:p>15.48</text:p>
          </table:table-cell>
          <table:table-cell office:value-type="float" office:value="4.8255349090098205" table:style-name="ce43">
            <text:p>4.83</text:p>
          </table:table-cell>
          <table:table-cell office:value-type="float" office:value="1.527323808700461" table:style-name="ce43">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Taxi or minicab</text:p>
          </table:table-cell>
          <table:table-cell office:value-type="float" office:value="11.12807571361772" table:style-name="ce39">
            <text:p>11.13</text:p>
          </table:table-cell>
          <table:table-cell office:value-type="float" office:value="0.61164578076216503" table:style-name="ce39">
            <text:p>0.61</text:p>
          </table:table-cell>
          <table:table-cell office:value-type="float" office:value="9.9292499833238779" table:style-name="ce43">
            <text:p>9.93</text:p>
          </table:table-cell>
          <table:table-cell office:value-type="float" office:value="12.326901443911559" table:style-name="ce43">
            <text:p>12.33</text:p>
          </table:table-cell>
          <table:table-cell office:value-type="float" office:value="5.4964200145913624" table:style-name="ce43">
            <text:p>5.50</text:p>
          </table:table-cell>
          <table:table-cell office:value-type="float" office:value="1.5161300076506881" table:style-name="ce43">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ublic transport [note 5]</text:p>
          </table:table-cell>
          <table:table-cell office:value-type="float" office:value="2.519039727082975" table:style-name="ce39">
            <text:p>2.52</text:p>
          </table:table-cell>
          <table:table-cell office:value-type="float" office:value="0.39795788922794822" table:style-name="ce39">
            <text:p>[low]</text:p>
          </table:table-cell>
          <table:table-cell office:value-type="float" office:value="1.7390422641961969" table:style-name="ce43">
            <text:p>1.74</text:p>
          </table:table-cell>
          <table:table-cell office:value-type="float" office:value="3.2990371899697539" table:style-name="ce43">
            <text:p>3.30</text:p>
          </table:table-cell>
          <table:table-cell office:value-type="float" office:value="15.797999727808175" table:style-name="ce43">
            <text:p>15.80</text:p>
          </table:table-cell>
          <table:table-cell office:value-type="float" office:value="1.962979585338791" table:style-name="ce43">
            <text:p>1.9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All modes</text:p>
          </table:table-cell>
          <table:table-cell office:value-type="float" office:value="933.97620599081586" table:style-name="ce39">
            <text:p>933.98</text:p>
          </table:table-cell>
          <table:table-cell office:value-type="float" office:value="7.9264447457436678" table:style-name="ce39">
            <text:p>7.93</text:p>
          </table:table-cell>
          <table:table-cell office:value-type="float" office:value="918.44037428915829" table:style-name="ce43">
            <text:p>918.44</text:p>
          </table:table-cell>
          <table:table-cell office:value-type="float" office:value="949.51203769247343" table:style-name="ce43">
            <text:p>949.51</text:p>
          </table:table-cell>
          <table:table-cell office:value-type="float" office:value="0.84867737474477078" table:style-name="ce43">
            <text:p>0.85</text:p>
          </table:table-cell>
          <table:table-cell office:value-type="float" office:value="1.6352926749636909" table:style-name="ce43">
            <text:p>1.6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 [note 2]</text:p>
          </table:table-cell>
          <table:table-cell office:value-type="float" office:value="309.96398931053648" table:style-name="ce39">
            <text:p>309.96</text:p>
          </table:table-cell>
          <table:table-cell office:value-type="float" office:value="5.5494221066150988" table:style-name="ce39">
            <text:p>5.55</text:p>
          </table:table-cell>
          <table:table-cell office:value-type="float" office:value="299.08712198157087" table:style-name="ce43">
            <text:p>299.09</text:p>
          </table:table-cell>
          <table:table-cell office:value-type="float" office:value="320.84085663950208" table:style-name="ce43">
            <text:p>320.84</text:p>
          </table:table-cell>
          <table:table-cell office:value-type="float" office:value="1.7903441360910564" table:style-name="ce43">
            <text:p>1.79</text:p>
          </table:table-cell>
          <table:table-cell office:value-type="float" office:value="1.6248728268117929" table:style-name="ce43">
            <text:p>1.6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s of a mile or more</text:p>
          </table:table-cell>
          <table:table-cell office:value-type="float" office:value="86.051855980849851" table:style-name="ce39">
            <text:p>86.05</text:p>
          </table:table-cell>
          <table:table-cell office:value-type="float" office:value="2.0381481349053949" table:style-name="ce39">
            <text:p>2.04</text:p>
          </table:table-cell>
          <table:table-cell office:value-type="float" office:value="82.057085636435275" table:style-name="ce43">
            <text:p>82.06</text:p>
          </table:table-cell>
          <table:table-cell office:value-type="float" office:value="90.046626325264427" table:style-name="ce43">
            <text:p>90.05</text:p>
          </table:table-cell>
          <table:table-cell office:value-type="float" office:value="2.3685115349039867" table:style-name="ce43">
            <text:p>2.37</text:p>
          </table:table-cell>
          <table:table-cell office:value-type="float" office:value="1.593951502189682" table:style-name="ce43">
            <text:p>1.59</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Pedal cycle [note 3]</text:p>
          </table:table-cell>
          <table:table-cell office:value-type="float" office:value="16.355857956075951" table:style-name="ce39">
            <text:p>16.36</text:p>
          </table:table-cell>
          <table:table-cell office:value-type="float" office:value="0.98011755167757186" table:style-name="ce39">
            <text:p>0.98</text:p>
          </table:table-cell>
          <table:table-cell office:value-type="float" office:value="14.43482755478791" table:style-name="ce43">
            <text:p>14.43</text:p>
          </table:table-cell>
          <table:table-cell office:value-type="float" office:value="18.27688835736399" table:style-name="ce43">
            <text:p>18.28</text:p>
          </table:table-cell>
          <table:table-cell office:value-type="float" office:value="5.9924557568896786" table:style-name="ce43">
            <text:p>5.99</text:p>
          </table:table-cell>
          <table:table-cell office:value-type="float" office:value="1.55423904297131" table:style-name="ce43">
            <text:p>1.5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driver</text:p>
          </table:table-cell>
          <table:table-cell office:value-type="float" office:value="327.48552471370152" table:style-name="ce39">
            <text:p>327.49</text:p>
          </table:table-cell>
          <table:table-cell office:value-type="float" office:value="4.0152176475544836" table:style-name="ce39">
            <text:p>4.02</text:p>
          </table:table-cell>
          <table:table-cell office:value-type="float" office:value="319.61569812449471" table:style-name="ce43">
            <text:p>319.62</text:p>
          </table:table-cell>
          <table:table-cell office:value-type="float" office:value="335.35535130290828" table:style-name="ce43">
            <text:p>335.36</text:p>
          </table:table-cell>
          <table:table-cell office:value-type="float" office:value="1.2260748474500416" table:style-name="ce43">
            <text:p>1.23</text:p>
          </table:table-cell>
          <table:table-cell office:value-type="float" office:value="1.350301555549595"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passenger</text:p>
          </table:table-cell>
          <table:table-cell office:value-type="float" office:value="170.38554153410701" table:style-name="ce39">
            <text:p>170.39</text:p>
          </table:table-cell>
          <table:table-cell office:value-type="float" office:value="2.6547278124089169" table:style-name="ce39">
            <text:p>2.65</text:p>
          </table:table-cell>
          <table:table-cell office:value-type="float" office:value="165.18227502178561" table:style-name="ce43">
            <text:p>165.18</text:p>
          </table:table-cell>
          <table:table-cell office:value-type="float" office:value="175.58880804642851" table:style-name="ce43">
            <text:p>175.59</text:p>
          </table:table-cell>
          <table:table-cell office:value-type="float" office:value="1.55807105961365" table:style-name="ce43">
            <text:p>1.56</text:p>
          </table:table-cell>
          <table:table-cell office:value-type="float" office:value="1.553715260046191" table:style-name="ce43">
            <text:p>1.5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Motorcycle</text:p>
          </table:table-cell>
          <table:table-cell office:value-type="float" office:value="1.8869343952802109" table:style-name="ce39">
            <text:p>1.89</text:p>
          </table:table-cell>
          <table:table-cell office:value-type="float" office:value="0.2559541111703848" table:style-name="ce39">
            <text:p>[low]</text:p>
          </table:table-cell>
          <table:table-cell office:value-type="float" office:value="1.385264337386257" table:style-name="ce43">
            <text:p>1.39</text:p>
          </table:table-cell>
          <table:table-cell office:value-type="float" office:value="2.3886044531741648" table:style-name="ce43">
            <text:p>2.39</text:p>
          </table:table-cell>
          <table:table-cell office:value-type="float" office:value="13.5645474379291" table:style-name="ce43">
            <text:p>13.56</text:p>
          </table:table-cell>
          <table:table-cell office:value-type="float" office:value="1.203614181925625" table:style-name="ce43">
            <text:p>1.2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rivate transport [note 4]</text:p>
          </table:table-cell>
          <table:table-cell office:value-type="float" office:value="6.7308201919701007" table:style-name="ce39">
            <text:p>6.73</text:p>
          </table:table-cell>
          <table:table-cell office:value-type="float" office:value="0.52362809775326913" table:style-name="ce39">
            <text:p>0.52</text:p>
          </table:table-cell>
          <table:table-cell office:value-type="float" office:value="5.7045091203736931" table:style-name="ce43">
            <text:p>5.70</text:p>
          </table:table-cell>
          <table:table-cell office:value-type="float" office:value="7.7571312635665084" table:style-name="ce43">
            <text:p>7.76</text:p>
          </table:table-cell>
          <table:table-cell office:value-type="float" office:value="7.7795585503525988" table:style-name="ce43">
            <text:p>7.78</text:p>
          </table:table-cell>
          <table:table-cell office:value-type="float" office:value="1.24637407828852" table:style-name="ce43">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Bus in London</text:p>
          </table:table-cell>
          <table:table-cell office:value-type="float" office:value="17.779856339163661" table:style-name="ce39">
            <text:p>17.78</text:p>
          </table:table-cell>
          <table:table-cell office:value-type="float" office:value="0.96259278335350806" table:style-name="ce39">
            <text:p>0.96</text:p>
          </table:table-cell>
          <table:table-cell office:value-type="float" office:value="15.893174483790791" table:style-name="ce39">
            <text:p>15.89</text:p>
          </table:table-cell>
          <table:table-cell office:value-type="float" office:value="19.666538194536539" table:style-name="ce39">
            <text:p>19.67</text:p>
          </table:table-cell>
          <table:table-cell office:value-type="float" office:value="5.4139514121562753" table:style-name="ce39">
            <text:p>5.41</text:p>
          </table:table-cell>
          <table:table-cell office:value-type="float" office:value="1.7449456337753619" table:style-name="ce39">
            <text:p>1.7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local bus</text:p>
          </table:table-cell>
          <table:table-cell office:value-type="float" office:value="30.414845760944299" table:style-name="ce39">
            <text:p>30.41</text:p>
          </table:table-cell>
          <table:table-cell office:value-type="float" office:value="1.200212107888061" table:style-name="ce39">
            <text:p>1.20</text:p>
          </table:table-cell>
          <table:table-cell office:value-type="float" office:value="28.0624300294837" table:style-name="ce43">
            <text:p>28.06</text:p>
          </table:table-cell>
          <table:table-cell office:value-type="float" office:value="32.767261492404913" table:style-name="ce43">
            <text:p>32.77</text:p>
          </table:table-cell>
          <table:table-cell office:value-type="float" office:value="3.9461390576218314" table:style-name="ce43">
            <text:p>3.95</text:p>
          </table:table-cell>
          <table:table-cell office:value-type="float" office:value="1.605449700856725" table:style-name="ce43">
            <text:p>1.6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Non-local bus</text:p>
          </table:table-cell>
          <table:table-cell office:value-type="float" office:value="0.32965355596448159" table:style-name="ce39">
            <text:p>[low]</text:p>
          </table:table-cell>
          <table:table-cell office:value-type="float" office:value="6.7991322217184486E-2" table:style-name="ce39">
            <text:p>[low]</text:p>
          </table:table-cell>
          <table:table-cell office:value-type="float" office:value="0.19639056441880001" table:style-name="ce39">
            <text:p>[low]</text:p>
          </table:table-cell>
          <table:table-cell office:value-type="float" office:value="0.4629165475101632" table:style-name="ce39">
            <text:p>[low]</text:p>
          </table:table-cell>
          <table:table-cell office:value-type="float" office:value="20.625083815115946" table:style-name="ce39">
            <text:p>20.63</text:p>
          </table:table-cell>
          <table:table-cell office:value-type="float" office:value="1.453075197480588" table:style-name="ce39">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London Underground</text:p>
          </table:table-cell>
          <table:table-cell office:value-type="float" office:value="14.71325318836308" table:style-name="ce39">
            <text:p>14.71</text:p>
          </table:table-cell>
          <table:table-cell office:value-type="float" office:value="0.8340918253694376" table:style-name="ce39">
            <text:p>0.83</text:p>
          </table:table-cell>
          <table:table-cell office:value-type="float" office:value="13.07843321063898" table:style-name="ce43">
            <text:p>13.08</text:p>
          </table:table-cell>
          <table:table-cell office:value-type="float" office:value="16.348073166087179" table:style-name="ce43">
            <text:p>16.35</text:p>
          </table:table-cell>
          <table:table-cell office:value-type="float" office:value="5.668983022932907" table:style-name="ce43">
            <text:p>5.67</text:p>
          </table:table-cell>
          <table:table-cell office:value-type="float" office:value="1.7581258161668789" table:style-name="ce43">
            <text:p>1.7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Surface Rail</text:p>
          </table:table-cell>
          <table:table-cell office:value-type="float" office:value="19.514106861415581" table:style-name="ce39">
            <text:p>19.51</text:p>
          </table:table-cell>
          <table:table-cell office:value-type="float" office:value="0.81956772244915466" table:style-name="ce39">
            <text:p>0.82</text:p>
          </table:table-cell>
          <table:table-cell office:value-type="float" office:value="17.907754125415231" table:style-name="ce43">
            <text:p>17.91</text:p>
          </table:table-cell>
          <table:table-cell office:value-type="float" office:value="21.12045959741592" table:style-name="ce43">
            <text:p>21.12</text:p>
          </table:table-cell>
          <table:table-cell office:value-type="float" office:value="4.19987308806662" table:style-name="ce43">
            <text:p>4.20</text:p>
          </table:table-cell>
          <table:table-cell office:value-type="float" office:value="1.680936389401076" table:style-name="ce43">
            <text:p>1.6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Taxi or minicab</text:p>
          </table:table-cell>
          <table:table-cell office:value-type="float" office:value="10.925588435950869" table:style-name="ce39">
            <text:p>10.93</text:p>
          </table:table-cell>
          <table:table-cell office:value-type="float" office:value="0.53924755418260295" table:style-name="ce39">
            <text:p>0.54</text:p>
          </table:table-cell>
          <table:table-cell office:value-type="float" office:value="9.8686632297529719" table:style-name="ce43">
            <text:p>9.87</text:p>
          </table:table-cell>
          <table:table-cell office:value-type="float" office:value="11.982513642148771" table:style-name="ce43">
            <text:p>11.98</text:p>
          </table:table-cell>
          <table:table-cell office:value-type="float" office:value="4.935638545638402" table:style-name="ce43">
            <text:p>4.94</text:p>
          </table:table-cell>
          <table:table-cell office:value-type="float" office:value="1.495030617356842"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ublic transport [note 5]</text:p>
          </table:table-cell>
          <table:table-cell office:value-type="float" office:value="2.7601380873547292" table:style-name="ce39">
            <text:p>2.76</text:p>
          </table:table-cell>
          <table:table-cell office:value-type="float" office:value="0.37686299560415348" table:style-name="ce39">
            <text:p>[low]</text:p>
          </table:table-cell>
          <table:table-cell office:value-type="float" office:value="2.0214866159705891" table:style-name="ce43">
            <text:p>2.02</text:p>
          </table:table-cell>
          <table:table-cell office:value-type="float" office:value="3.4987895587388702" table:style-name="ce43">
            <text:p>3.50</text:p>
          </table:table-cell>
          <table:table-cell office:value-type="float" office:value="13.653773241661716" table:style-name="ce43">
            <text:p>13.65</text:p>
          </table:table-cell>
          <table:table-cell office:value-type="float" office:value="1.9729512872480419" table:style-name="ce43">
            <text:p>1.9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All modes</text:p>
          </table:table-cell>
          <table:table-cell office:value-type="float" office:value="929.24611033082795" table:style-name="ce39">
            <text:p>929.25</text:p>
          </table:table-cell>
          <table:table-cell office:value-type="float" office:value="7.5649221236420434" table:style-name="ce39">
            <text:p>7.56</text:p>
          </table:table-cell>
          <table:table-cell office:value-type="float" office:value="914.41886296848952" table:style-name="ce43">
            <text:p>914.42</text:p>
          </table:table-cell>
          <table:table-cell office:value-type="float" office:value="944.07335769316637" table:style-name="ce43">
            <text:p>944.07</text:p>
          </table:table-cell>
          <table:table-cell office:value-type="float" office:value="0.81409241744889294" table:style-name="ce43">
            <text:p>0.81</text:p>
          </table:table-cell>
          <table:table-cell office:value-type="float" office:value="1.6739789962200069" table:style-name="ce43">
            <text:p>1.67</text:p>
          </table:table-cell>
          <table:table-cell table:number-columns-repeated="16375"/>
        </table:table-row>
        <table:table-row table:number-rows-repeated="2346" table:style-name="ro2">
          <table:table-cell table:number-columns-repeated="3" table:style-name="ce36"/>
          <table:table-cell table:number-columns-repeated="2" table:style-name="ce40"/>
          <table:table-cell table:number-columns-repeated="4" table:style-name="ce41"/>
          <table:table-cell table:number-columns-repeated="16375"/>
        </table:table-row>
        <table:table-row table:number-rows-repeated="1046059" table:style-name="ro4">
          <table:table-cell table:number-columns-repeated="16384"/>
        </table:table-row>
      </table:table>
      <table:table table:name="SE_NTS0318c_miles" table:style-name="ta1">
        <table:table-column table:style-name="co26" table:default-cell-style-name="ce1"/>
        <table:table-column table:style-name="co27" table:default-cell-style-name="ce1"/>
        <table:table-column table:style-name="co9" table:default-cell-style-name="ce1"/>
        <table:table-column table:style-name="co28" table:default-cell-style-name="ce1"/>
        <table:table-column table:style-name="co12" table:default-cell-style-name="ce1"/>
        <table:table-column table:style-name="co29" table:default-cell-style-name="ce1"/>
        <table:table-column table:style-name="co30" table:default-cell-style-name="ce1"/>
        <table:table-column table:style-name="co24" table:default-cell-style-name="ce1"/>
        <table:table-column table:style-name="co25" table:default-cell-style-name="ce1"/>
        <table:table-column table:style-name="co17" table:number-columns-repeated="16375" table:default-cell-style-name="ce1"/>
        <table:table-row table:style-name="ro1">
          <table:table-cell office:value-type="string" table:style-name="ce31">
            <text:p>SE_NTS0318c: Standard errors for the average distance travelled by mode and region of residence (miles per person per year): England, 2025 [notes 1, 8]</text:p>
          </table:table-cell>
          <table:table-cell table:number-columns-repeated="2" table:style-name="ce32"/>
          <table:table-cell table:number-columns-repeated="6" table:style-name="ce33"/>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The table in this worksheet contains numbers. These represent average distance travelled by mode and region of residence.</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Some shorthand is used in these tables, [low] denotes rounds to 0, [x] denotes the data is not available due to no observations in the category.</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4">
            <text:p>Year</text:p>
          </table:table-cell>
          <table:table-cell office:value-type="string" table:style-name="ce24">
            <text:p>Region of residence</text:p>
          </table:table-cell>
          <table:table-cell office:value-type="string" table:style-name="ce24">
            <text:p>Mode</text:p>
          </table:table-cell>
          <table:table-cell office:value-type="string" table:style-name="ce35">
            <text:p>Average distance</text:p>
          </table:table-cell>
          <table:table-cell office:value-type="string" table:style-name="ce35">
            <text:p>Standard error</text:p>
          </table:table-cell>
          <table:table-cell office:value-type="string" table:style-name="ce35">
            <text:p>95% Lower confidence interval</text:p>
          </table:table-cell>
          <table:table-cell office:value-type="string" table:style-name="ce35">
            <text:p>95% Upper confidence interval</text:p>
          </table:table-cell>
          <table:table-cell office:value-type="string" table:style-name="ce35">
            <text:p>Relative standard error (%)</text:p>
          </table:table-cell>
          <table:table-cell office:value-type="string" table:style-name="ce35">
            <text:p>Design factor</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 [note 2]</text:p>
          </table:table-cell>
          <table:table-cell office:value-type="float" office:value="240.26836194348431" table:style-name="ce42">
            <text:p>240.27</text:p>
          </table:table-cell>
          <table:table-cell office:value-type="float" office:value="25.026380601705839" table:style-name="ce42">
            <text:p>25.03</text:p>
          </table:table-cell>
          <table:table-cell office:value-type="float" office:value="191.21665596414081" table:style-name="ce42">
            <text:p>191.22</text:p>
          </table:table-cell>
          <table:table-cell office:value-type="float" office:value="289.32006792282772" table:style-name="ce42">
            <text:p>289.32</text:p>
          </table:table-cell>
          <table:table-cell office:value-type="float" office:value="10.416011662655993" table:style-name="ce42">
            <text:p>10.42</text:p>
          </table:table-cell>
          <table:table-cell office:value-type="float" office:value="1.906345379281565" table:style-name="ce42">
            <text:p>1.91</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s of a mile or more</text:p>
          </table:table-cell>
          <table:table-cell office:value-type="float" office:value="150.78421314272549" table:style-name="ce42">
            <text:p>150.78</text:p>
          </table:table-cell>
          <table:table-cell office:value-type="float" office:value="17.262309665269001" table:style-name="ce42">
            <text:p>17.26</text:p>
          </table:table-cell>
          <table:table-cell office:value-type="float" office:value="116.9500861987982" table:style-name="ce42">
            <text:p>116.95</text:p>
          </table:table-cell>
          <table:table-cell office:value-type="float" office:value="184.61834008665269" table:style-name="ce42">
            <text:p>184.62</text:p>
          </table:table-cell>
          <table:table-cell office:value-type="float" office:value="11.44835344859961" table:style-name="ce42">
            <text:p>11.45</text:p>
          </table:table-cell>
          <table:table-cell office:value-type="float" office:value="1.55164787112735" table:style-name="ce42">
            <text:p>1.55</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Pedal cycle [note 3]</text:p>
          </table:table-cell>
          <table:table-cell office:value-type="float" office:value="38.944574361556747" table:style-name="ce42">
            <text:p>38.94</text:p>
          </table:table-cell>
          <table:table-cell office:value-type="float" office:value="10.714031465814561" table:style-name="ce42">
            <text:p>10.71</text:p>
          </table:table-cell>
          <table:table-cell office:value-type="float" office:value="17.94507268856022" table:style-name="ce42">
            <text:p>17.95</text:p>
          </table:table-cell>
          <table:table-cell office:value-type="float" office:value="59.944076034553277" table:style-name="ce42">
            <text:p>59.94</text:p>
          </table:table-cell>
          <table:table-cell office:value-type="float" office:value="27.510973329293009" table:style-name="ce42">
            <text:p>27.51</text:p>
          </table:table-cell>
          <table:table-cell office:value-type="float" office:value="1.113990997274563" table:style-name="ce42">
            <text:p>1.11</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driver</text:p>
          </table:table-cell>
          <table:table-cell office:value-type="float" office:value="2675.5911504302398" table:style-name="ce42">
            <text:p>2,675.59</text:p>
          </table:table-cell>
          <table:table-cell office:value-type="float" office:value="187.32874185038219" table:style-name="ce42">
            <text:p>187.33</text:p>
          </table:table-cell>
          <table:table-cell office:value-type="float" office:value="2308.4268164034911" table:style-name="ce42">
            <text:p>2,308.43</text:p>
          </table:table-cell>
          <table:table-cell office:value-type="float" office:value="3042.7554844569891" table:style-name="ce42">
            <text:p>3,042.76</text:p>
          </table:table-cell>
          <table:table-cell office:value-type="float" office:value="7.0013963762834015" table:style-name="ce42">
            <text:p>7.00</text:p>
          </table:table-cell>
          <table:table-cell office:value-type="float" office:value="1.1311284884353781" table:style-name="ce42">
            <text:p>1.13</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passenger</text:p>
          </table:table-cell>
          <table:table-cell office:value-type="float" office:value="1345.7944546629219" table:style-name="ce42">
            <text:p>1,345.79</text:p>
          </table:table-cell>
          <table:table-cell office:value-type="float" office:value="121.83396353717011" table:style-name="ce42">
            <text:p>121.83</text:p>
          </table:table-cell>
          <table:table-cell office:value-type="float" office:value="1106.9998861300689" table:style-name="ce42">
            <text:p>1,107.00</text:p>
          </table:table-cell>
          <table:table-cell office:value-type="float" office:value="1584.589023195776" table:style-name="ce42">
            <text:p>1,584.59</text:p>
          </table:table-cell>
          <table:table-cell office:value-type="float" office:value="9.0529399281620311" table:style-name="ce42">
            <text:p>9.05</text:p>
          </table:table-cell>
          <table:table-cell office:value-type="float" office:value="1.2541525997386529" table:style-name="ce42">
            <text:p>1.25</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42">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105.6159690198304" table:style-name="ce42">
            <text:p>105.62</text:p>
          </table:table-cell>
          <table:table-cell office:value-type="float" office:value="43.525119412979748" table:style-name="ce42">
            <text:p>43.53</text:p>
          </table:table-cell>
          <table:table-cell office:value-type="float" office:value="20.306734970390099" table:style-name="ce42">
            <text:p>20.31</text:p>
          </table:table-cell>
          <table:table-cell office:value-type="float" office:value="190.92520306927071" table:style-name="ce42">
            <text:p>190.93</text:p>
          </table:table-cell>
          <table:table-cell office:value-type="float" office:value="41.210737180101518" table:style-name="ce42">
            <text:p>41.21</text:p>
          </table:table-cell>
          <table:table-cell office:value-type="float" office:value="1.150139926646143" table:style-name="ce42">
            <text:p>1.15</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Bus in London</text:p>
          </table:table-cell>
          <table:table-cell office:value-type="float" office:value="0.62160760386197855" table:style-name="ce42">
            <text:p>0.62</text:p>
          </table:table-cell>
          <table:table-cell office:value-type="float" office:value="0.49718566543527171" table:style-name="ce42">
            <text:p>[low]</text:p>
          </table:table-cell>
          <table:table-cell office:value-type="float" office:value="0" table:style-name="ce42">
            <text:p>0.00</text:p>
          </table:table-cell>
          <table:table-cell office:value-type="float" office:value="1.596091508115111" table:style-name="ce42">
            <text:p>1.60</text:p>
          </table:table-cell>
          <table:table-cell office:value-type="float" office:value="79.983845491321659" table:style-name="ce42">
            <text:p>79.98</text:p>
          </table:table-cell>
          <table:table-cell office:value-type="float" office:value="1.0862908158113429" table:style-name="ce42">
            <text:p>1.0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local bus</text:p>
          </table:table-cell>
          <table:table-cell office:value-type="float" office:value="278.65362660442651" table:style-name="ce42">
            <text:p>278.65</text:p>
          </table:table-cell>
          <table:table-cell office:value-type="float" office:value="41.392895738779181" table:style-name="ce42">
            <text:p>41.39</text:p>
          </table:table-cell>
          <table:table-cell office:value-type="float" office:value="197.52355095641931" table:style-name="ce42">
            <text:p>197.52</text:p>
          </table:table-cell>
          <table:table-cell office:value-type="float" office:value="359.78370225243373" table:style-name="ce42">
            <text:p>359.78</text:p>
          </table:table-cell>
          <table:table-cell office:value-type="float" office:value="14.854605067652704" table:style-name="ce42">
            <text:p>14.85</text:p>
          </table:table-cell>
          <table:table-cell office:value-type="float" office:value="1.438066853146454" table:style-name="ce42">
            <text:p>1.44</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Non-local bus</text:p>
          </table:table-cell>
          <table:table-cell office:value-type="float" office:value="38.421704623000082" table:style-name="ce42">
            <text:p>38.42</text:p>
          </table:table-cell>
          <table:table-cell office:value-type="float" office:value="18.818201023026109" table:style-name="ce42">
            <text:p>18.82</text:p>
          </table:table-cell>
          <table:table-cell office:value-type="float" office:value="1.5380306178689049" table:style-name="ce42">
            <text:p>1.54</text:p>
          </table:table-cell>
          <table:table-cell office:value-type="float" office:value="75.305378628131251" table:style-name="ce42">
            <text:p>75.31</text:p>
          </table:table-cell>
          <table:table-cell office:value-type="float" office:value="48.97804823516632" table:style-name="ce42">
            <text:p>48.98</text:p>
          </table:table-cell>
          <table:table-cell office:value-type="float" office:value="0.84254552191480636" table:style-name="ce42">
            <text:p>0.84</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London Underground</text:p>
          </table:table-cell>
          <table:table-cell office:value-type="float" office:value="4.4223484097361228" table:style-name="ce42">
            <text:p>4.42</text:p>
          </table:table-cell>
          <table:table-cell office:value-type="float" office:value="2.0392404567283968" table:style-name="ce42">
            <text:p>2.04</text:p>
          </table:table-cell>
          <table:table-cell office:value-type="float" office:value="0.425437114548465" table:style-name="ce42">
            <text:p>[low]</text:p>
          </table:table-cell>
          <table:table-cell office:value-type="float" office:value="8.4192597049237801" table:style-name="ce42">
            <text:p>8.42</text:p>
          </table:table-cell>
          <table:table-cell office:value-type="float" office:value="46.112161860401137" table:style-name="ce42">
            <text:p>46.11</text:p>
          </table:table-cell>
          <table:table-cell office:value-type="float" office:value="1.259672106783098" table:style-name="ce42">
            <text:p>1.26</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Surface Rail</text:p>
          </table:table-cell>
          <table:table-cell office:value-type="float" office:value="640.65957533933829" table:style-name="ce42">
            <text:p>640.66</text:p>
          </table:table-cell>
          <table:table-cell office:value-type="float" office:value="171.50067837601671" table:style-name="ce42">
            <text:p>171.50</text:p>
          </table:table-cell>
          <table:table-cell office:value-type="float" office:value="304.51824572234568" table:style-name="ce42">
            <text:p>304.52</text:p>
          </table:table-cell>
          <table:table-cell office:value-type="float" office:value="976.8009049563309" table:style-name="ce42">
            <text:p>976.80</text:p>
          </table:table-cell>
          <table:table-cell office:value-type="float" office:value="26.769392822261011" table:style-name="ce42">
            <text:p>26.77</text:p>
          </table:table-cell>
          <table:table-cell office:value-type="float" office:value="1.417826067167727" table:style-name="ce42">
            <text:p>1.42</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Taxi or minicab</text:p>
          </table:table-cell>
          <table:table-cell office:value-type="float" office:value="51.98428361125292" table:style-name="ce42">
            <text:p>51.98</text:p>
          </table:table-cell>
          <table:table-cell office:value-type="float" office:value="9.9616234759085547" table:style-name="ce42">
            <text:p>9.96</text:p>
          </table:table-cell>
          <table:table-cell office:value-type="float" office:value="32.459501598472151" table:style-name="ce42">
            <text:p>32.46</text:p>
          </table:table-cell>
          <table:table-cell office:value-type="float" office:value="71.509065624033695" table:style-name="ce42">
            <text:p>71.51</text:p>
          </table:table-cell>
          <table:table-cell office:value-type="float" office:value="19.162759941837855" table:style-name="ce42">
            <text:p>19.16</text:p>
          </table:table-cell>
          <table:table-cell office:value-type="float" office:value="1.278229351254742" table:style-name="ce42">
            <text:p>1.28</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82.023691111494628" table:style-name="ce42">
            <text:p>82.02</text:p>
          </table:table-cell>
          <table:table-cell office:value-type="float" office:value="19.677005465649419" table:style-name="ce42">
            <text:p>19.68</text:p>
          </table:table-cell>
          <table:table-cell office:value-type="float" office:value="43.456760398821757" table:style-name="ce42">
            <text:p>43.46</text:p>
          </table:table-cell>
          <table:table-cell office:value-type="float" office:value="120.5906218241675" table:style-name="ce42">
            <text:p>120.59</text:p>
          </table:table-cell>
          <table:table-cell office:value-type="float" office:value="23.989417202528116" table:style-name="ce42">
            <text:p>23.99</text:p>
          </table:table-cell>
          <table:table-cell office:value-type="float" office:value="1.3392609978995189" table:style-name="ce42">
            <text:p>1.34</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All modes</text:p>
          </table:table-cell>
          <table:table-cell office:value-type="float" office:value="5503.0013477211432" table:style-name="ce42">
            <text:p>5,503.00</text:p>
          </table:table-cell>
          <table:table-cell office:value-type="float" office:value="301.31326974620481" table:style-name="ce42">
            <text:p>301.31</text:p>
          </table:table-cell>
          <table:table-cell office:value-type="float" office:value="4912.4273390185817" table:style-name="ce42">
            <text:p>4,912.43</text:p>
          </table:table-cell>
          <table:table-cell office:value-type="float" office:value="6093.5753564237048" table:style-name="ce42">
            <text:p>6,093.58</text:p>
          </table:table-cell>
          <table:table-cell office:value-type="float" office:value="5.4754351436054467" table:style-name="ce42">
            <text:p>5.48</text:p>
          </table:table-cell>
          <table:table-cell office:value-type="float" office:value="1.3314901101803189" table:style-name="ce42">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 [note 2]</text:p>
          </table:table-cell>
          <table:table-cell office:value-type="float" office:value="206.39311498565971" table:style-name="ce39">
            <text:p>206.39</text:p>
          </table:table-cell>
          <table:table-cell office:value-type="float" office:value="11.555465819965979" table:style-name="ce39">
            <text:p>11.56</text:p>
          </table:table-cell>
          <table:table-cell office:value-type="float" office:value="183.7444019785263" table:style-name="ce43">
            <text:p>183.74</text:p>
          </table:table-cell>
          <table:table-cell office:value-type="float" office:value="229.041827992793" table:style-name="ce43">
            <text:p>229.04</text:p>
          </table:table-cell>
          <table:table-cell office:value-type="float" office:value="5.5987651626697232" table:style-name="ce43">
            <text:p>5.60</text:p>
          </table:table-cell>
          <table:table-cell office:value-type="float" office:value="1.6520048639844009" table:style-name="ce43">
            <text:p>1.65</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s of a mile or more</text:p>
          </table:table-cell>
          <table:table-cell office:value-type="float" office:value="126.50801720957941" table:style-name="ce39">
            <text:p>126.51</text:p>
          </table:table-cell>
          <table:table-cell office:value-type="float" office:value="10.065726866954879" table:style-name="ce39">
            <text:p>10.07</text:p>
          </table:table-cell>
          <table:table-cell office:value-type="float" office:value="106.7791925503478" table:style-name="ce43">
            <text:p>106.78</text:p>
          </table:table-cell>
          <table:table-cell office:value-type="float" office:value="146.2368418688109" table:style-name="ce43">
            <text:p>146.24</text:p>
          </table:table-cell>
          <table:table-cell office:value-type="float" office:value="7.9565920713779752" table:style-name="ce43">
            <text:p>7.96</text:p>
          </table:table-cell>
          <table:table-cell office:value-type="float" office:value="1.7623957909761641" table:style-name="ce43">
            <text:p>1.76</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Pedal cycle [note 3]</text:p>
          </table:table-cell>
          <table:table-cell office:value-type="float" office:value="53.662149946913473" table:style-name="ce39">
            <text:p>53.66</text:p>
          </table:table-cell>
          <table:table-cell office:value-type="float" office:value="11.823229952640739" table:style-name="ce39">
            <text:p>11.82</text:p>
          </table:table-cell>
          <table:table-cell office:value-type="float" office:value="30.488619239737609" table:style-name="ce43">
            <text:p>30.49</text:p>
          </table:table-cell>
          <table:table-cell office:value-type="float" office:value="76.835680654089316" table:style-name="ce43">
            <text:p>76.84</text:p>
          </table:table-cell>
          <table:table-cell office:value-type="float" office:value="22.032717593941246" table:style-name="ce43">
            <text:p>22.03</text:p>
          </table:table-cell>
          <table:table-cell office:value-type="float" office:value="1.6978066512973271" table:style-name="ce43">
            <text:p>1.70</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driver</text:p>
          </table:table-cell>
          <table:table-cell office:value-type="float" office:value="2674.7421991330539" table:style-name="ce39">
            <text:p>2,674.74</text:p>
          </table:table-cell>
          <table:table-cell office:value-type="float" office:value="145.59690934821441" table:style-name="ce39">
            <text:p>145.60</text:p>
          </table:table-cell>
          <table:table-cell office:value-type="float" office:value="2389.3722568105541" table:style-name="ce43">
            <text:p>2,389.37</text:p>
          </table:table-cell>
          <table:table-cell office:value-type="float" office:value="2960.1121414555541" table:style-name="ce43">
            <text:p>2,960.11</text:p>
          </table:table-cell>
          <table:table-cell office:value-type="float" office:value="5.4433997188740566" table:style-name="ce43">
            <text:p>5.44</text:p>
          </table:table-cell>
          <table:table-cell office:value-type="float" office:value="1.476922976606168" table:style-name="ce43">
            <text:p>1.48</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passenger</text:p>
          </table:table-cell>
          <table:table-cell office:value-type="float" office:value="1617.632538114706" table:style-name="ce39">
            <text:p>1,617.63</text:p>
          </table:table-cell>
          <table:table-cell office:value-type="float" office:value="137.0120246935366" table:style-name="ce39">
            <text:p>137.01</text:p>
          </table:table-cell>
          <table:table-cell office:value-type="float" office:value="1349.0889697153741" table:style-name="ce43">
            <text:p>1,349.09</text:p>
          </table:table-cell>
          <table:table-cell office:value-type="float" office:value="1886.1761065140381" table:style-name="ce43">
            <text:p>1,886.18</text:p>
          </table:table-cell>
          <table:table-cell office:value-type="float" office:value="8.4699102834083266" table:style-name="ce43">
            <text:p>8.47</text:p>
          </table:table-cell>
          <table:table-cell office:value-type="float" office:value="1.749046088535845" table:style-name="ce43">
            <text:p>1.75</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Motorcycle</text:p>
          </table:table-cell>
          <table:table-cell office:value-type="float" office:value="17.925962687883061" table:style-name="ce39">
            <text:p>17.93</text:p>
          </table:table-cell>
          <table:table-cell office:value-type="float" office:value="6.4752634606024424" table:style-name="ce39">
            <text:p>6.48</text:p>
          </table:table-cell>
          <table:table-cell office:value-type="float" office:value="5.2344463051022707" table:style-name="ce39">
            <text:p>5.23</text:p>
          </table:table-cell>
          <table:table-cell office:value-type="float" office:value="30.61747907066384" table:style-name="ce39">
            <text:p>30.62</text:p>
          </table:table-cell>
          <table:table-cell office:value-type="float" office:value="36.122263408365541" table:style-name="ce39">
            <text:p>36.12</text:p>
          </table:table-cell>
          <table:table-cell office:value-type="float" office:value="0.96591493523275673" table:style-name="ce39">
            <text:p>0.97</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rivate transport [note 4]</text:p>
          </table:table-cell>
          <table:table-cell office:value-type="float" office:value="113.07490896217099" table:style-name="ce39">
            <text:p>113.07</text:p>
          </table:table-cell>
          <table:table-cell office:value-type="float" office:value="29.554832356042638" table:style-name="ce39">
            <text:p>29.55</text:p>
          </table:table-cell>
          <table:table-cell office:value-type="float" office:value="55.147437544327452" table:style-name="ce43">
            <text:p>55.15</text:p>
          </table:table-cell>
          <table:table-cell office:value-type="float" office:value="171.00238038001461" table:style-name="ce43">
            <text:p>171.00</text:p>
          </table:table-cell>
          <table:table-cell office:value-type="float" office:value="26.137392129964176" table:style-name="ce43">
            <text:p>26.14</text:p>
          </table:table-cell>
          <table:table-cell office:value-type="float" office:value="1.2438311447091699" table:style-name="ce43">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Bus in London</text:p>
          </table:table-cell>
          <table:table-cell office:value-type="float" office:value="0.29921479210556989" table:style-name="ce39">
            <text:p>[low]</text:p>
          </table:table-cell>
          <table:table-cell office:value-type="float" office:value="0.2255392121413258" table:style-name="ce39">
            <text:p>[low]</text:p>
          </table:table-cell>
          <table:table-cell office:value-type="float" office:value="0" table:style-name="ce39">
            <text:p>0.00</text:p>
          </table:table-cell>
          <table:table-cell office:value-type="float" office:value="0.7412716479025685" table:style-name="ce39">
            <text:p>0.74</text:p>
          </table:table-cell>
          <table:table-cell office:value-type="float" office:value="75.377026167125578" table:style-name="ce39">
            <text:p>75.38</text:p>
          </table:table-cell>
          <table:table-cell office:value-type="float" office:value="0.90790009575964159" table:style-name="ce39">
            <text:p>0.91</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local bus</text:p>
          </table:table-cell>
          <table:table-cell office:value-type="float" office:value="219.20228834930381" table:style-name="ce39">
            <text:p>219.20</text:p>
          </table:table-cell>
          <table:table-cell office:value-type="float" office:value="33.567408318341471" table:style-name="ce39">
            <text:p>33.57</text:p>
          </table:table-cell>
          <table:table-cell office:value-type="float" office:value="153.41016804535451" table:style-name="ce43">
            <text:p>153.41</text:p>
          </table:table-cell>
          <table:table-cell office:value-type="float" office:value="284.994408653253" table:style-name="ce43">
            <text:p>284.99</text:p>
          </table:table-cell>
          <table:table-cell office:value-type="float" office:value="15.31343881996845" table:style-name="ce43">
            <text:p>15.31</text:p>
          </table:table-cell>
          <table:table-cell office:value-type="float" office:value="2.0962487691337639" table:style-name="ce43">
            <text:p>2.10</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Non-local bus</text:p>
          </table:table-cell>
          <table:table-cell office:value-type="float" office:value="1.135493658869642" table:style-name="ce39">
            <text:p>1.14</text:p>
          </table:table-cell>
          <table:table-cell office:value-type="float" office:value="1.135749034636806" table:style-name="ce39">
            <text:p>1.14</text:p>
          </table:table-cell>
          <table:table-cell office:value-type="float" office:value="0" table:style-name="ce43">
            <text:p>0.00</text:p>
          </table:table-cell>
          <table:table-cell office:value-type="float" office:value="3.3615617667577822" table:style-name="ce43">
            <text:p>3.36</text:p>
          </table:table-cell>
          <table:table-cell office:value-type="float" office:value="100.02249028562768" table:style-name="ce43">
            <text:p>100.02</text:p>
          </table:table-cell>
          <table:table-cell office:value-type="float" office:value="1.243243021233601" table:style-name="ce43">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London Underground</text:p>
          </table:table-cell>
          <table:table-cell office:value-type="float" office:value="1.7349468184239261" table:style-name="ce39">
            <text:p>1.73</text:p>
          </table:table-cell>
          <table:table-cell office:value-type="float" office:value="0.82341828538310191" table:style-name="ce39">
            <text:p>0.82</text:p>
          </table:table-cell>
          <table:table-cell office:value-type="float" office:value="0.1210469790730466" table:style-name="ce39">
            <text:p>[low]</text:p>
          </table:table-cell>
          <table:table-cell office:value-type="float" office:value="3.3488466577748062" table:style-name="ce39">
            <text:p>3.35</text:p>
          </table:table-cell>
          <table:table-cell office:value-type="float" office:value="47.460721944844281" table:style-name="ce39">
            <text:p>47.46</text:p>
          </table:table-cell>
          <table:table-cell office:value-type="float" office:value="1.1610481778886399" table:style-name="ce39">
            <text:p>1.16</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Surface Rail</text:p>
          </table:table-cell>
          <table:table-cell office:value-type="float" office:value="370.54654223633781" table:style-name="ce39">
            <text:p>370.55</text:p>
          </table:table-cell>
          <table:table-cell office:value-type="float" office:value="57.384657578590243" table:style-name="ce39">
            <text:p>57.38</text:p>
          </table:table-cell>
          <table:table-cell office:value-type="float" office:value="258.07261338230097" table:style-name="ce43">
            <text:p>258.07</text:p>
          </table:table-cell>
          <table:table-cell office:value-type="float" office:value="483.02047109037471" table:style-name="ce43">
            <text:p>483.02</text:p>
          </table:table-cell>
          <table:table-cell office:value-type="float" office:value="15.486491179288839" table:style-name="ce43">
            <text:p>15.49</text:p>
          </table:table-cell>
          <table:table-cell office:value-type="float" office:value="1.3575412070380219" table:style-name="ce43">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Taxi or minicab</text:p>
          </table:table-cell>
          <table:table-cell office:value-type="float" office:value="75.088855621591193" table:style-name="ce39">
            <text:p>75.09</text:p>
          </table:table-cell>
          <table:table-cell office:value-type="float" office:value="9.4505060878327374" table:style-name="ce39">
            <text:p>9.45</text:p>
          </table:table-cell>
          <table:table-cell office:value-type="float" office:value="56.565863689439027" table:style-name="ce43">
            <text:p>56.57</text:p>
          </table:table-cell>
          <table:table-cell office:value-type="float" office:value="93.61184755374336" table:style-name="ce43">
            <text:p>93.61</text:p>
          </table:table-cell>
          <table:table-cell office:value-type="float" office:value="12.585763905443406" table:style-name="ce43">
            <text:p>12.59</text:p>
          </table:table-cell>
          <table:table-cell office:value-type="float" office:value="1.238388063577043" table:style-name="ce43">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ublic transport [note 5]</text:p>
          </table:table-cell>
          <table:table-cell office:value-type="float" office:value="24.744942733921501" table:style-name="ce39">
            <text:p>24.74</text:p>
          </table:table-cell>
          <table:table-cell office:value-type="float" office:value="8.491403436541578" table:style-name="ce39">
            <text:p>8.49</text:p>
          </table:table-cell>
          <table:table-cell office:value-type="float" office:value="8.1017919983000048" table:style-name="ce43">
            <text:p>8.10</text:p>
          </table:table-cell>
          <table:table-cell office:value-type="float" office:value="41.388093469542987" table:style-name="ce43">
            <text:p>41.39</text:p>
          </table:table-cell>
          <table:table-cell office:value-type="float" office:value="34.315712619941422" table:style-name="ce43">
            <text:p>34.32</text:p>
          </table:table-cell>
          <table:table-cell office:value-type="float" office:value="1.685959365800302" table:style-name="ce43">
            <text:p>1.6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All modes</text:p>
          </table:table-cell>
          <table:table-cell office:value-type="float" office:value="5376.1831580409398" table:style-name="ce39">
            <text:p>5,376.18</text:p>
          </table:table-cell>
          <table:table-cell office:value-type="float" office:value="242.94642457775811" table:style-name="ce39">
            <text:p>242.95</text:p>
          </table:table-cell>
          <table:table-cell office:value-type="float" office:value="4900.008165868534" table:style-name="ce43">
            <text:p>4,900.01</text:p>
          </table:table-cell>
          <table:table-cell office:value-type="float" office:value="5852.3581502133457" table:style-name="ce43">
            <text:p>5,852.36</text:p>
          </table:table-cell>
          <table:table-cell office:value-type="float" office:value="4.5189387607524676" table:style-name="ce43">
            <text:p>4.52</text:p>
          </table:table-cell>
          <table:table-cell office:value-type="float" office:value="1.847485699606048" table:style-name="ce43">
            <text:p>1.8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 [note 2]</text:p>
          </table:table-cell>
          <table:table-cell office:value-type="float" office:value="206.5477071042516" table:style-name="ce39">
            <text:p>206.55</text:p>
          </table:table-cell>
          <table:table-cell office:value-type="float" office:value="12.834186300932361" table:style-name="ce39">
            <text:p>12.83</text:p>
          </table:table-cell>
          <table:table-cell office:value-type="float" office:value="181.39270195442421" table:style-name="ce43">
            <text:p>181.39</text:p>
          </table:table-cell>
          <table:table-cell office:value-type="float" office:value="231.70271225407899" table:style-name="ce43">
            <text:p>231.70</text:p>
          </table:table-cell>
          <table:table-cell office:value-type="float" office:value="6.2136667992419365" table:style-name="ce43">
            <text:p>6.21</text:p>
          </table:table-cell>
          <table:table-cell office:value-type="float" office:value="1.599477904863817" table:style-name="ce43">
            <text:p>1.60</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s of a mile or more</text:p>
          </table:table-cell>
          <table:table-cell office:value-type="float" office:value="125.3069068900691" table:style-name="ce39">
            <text:p>125.31</text:p>
          </table:table-cell>
          <table:table-cell office:value-type="float" office:value="12.180404945523289" table:style-name="ce39">
            <text:p>12.18</text:p>
          </table:table-cell>
          <table:table-cell office:value-type="float" office:value="101.4333131968435" table:style-name="ce43">
            <text:p>101.43</text:p>
          </table:table-cell>
          <table:table-cell office:value-type="float" office:value="149.18050058329479" table:style-name="ce43">
            <text:p>149.18</text:p>
          </table:table-cell>
          <table:table-cell office:value-type="float" office:value="9.7204577527470821" table:style-name="ce43">
            <text:p>9.72</text:p>
          </table:table-cell>
          <table:table-cell office:value-type="float" office:value="1.8538356199115611" table:style-name="ce43">
            <text:p>1.8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Pedal cycle [note 3]</text:p>
          </table:table-cell>
          <table:table-cell office:value-type="float" office:value="46.175123055172627" table:style-name="ce39">
            <text:p>46.18</text:p>
          </table:table-cell>
          <table:table-cell office:value-type="float" office:value="8.0584833353866703" table:style-name="ce39">
            <text:p>8.06</text:p>
          </table:table-cell>
          <table:table-cell office:value-type="float" office:value="30.38049571781476" table:style-name="ce43">
            <text:p>30.38</text:p>
          </table:table-cell>
          <table:table-cell office:value-type="float" office:value="61.969750392530507" table:style-name="ce43">
            <text:p>61.97</text:p>
          </table:table-cell>
          <table:table-cell office:value-type="float" office:value="17.452001862037143" table:style-name="ce43">
            <text:p>17.45</text:p>
          </table:table-cell>
          <table:table-cell office:value-type="float" office:value="1.108449364697873" table:style-name="ce43">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driver</text:p>
          </table:table-cell>
          <table:table-cell office:value-type="float" office:value="2753.7212751946831" table:style-name="ce39">
            <text:p>2,753.72</text:p>
          </table:table-cell>
          <table:table-cell office:value-type="float" office:value="173.93075356010439" table:style-name="ce39">
            <text:p>173.93</text:p>
          </table:table-cell>
          <table:table-cell office:value-type="float" office:value="2412.8169982168779" table:style-name="ce43">
            <text:p>2,412.82</text:p>
          </table:table-cell>
          <table:table-cell office:value-type="float" office:value="3094.6255521724879" table:style-name="ce43">
            <text:p>3,094.63</text:p>
          </table:table-cell>
          <table:table-cell office:value-type="float" office:value="6.3162076397077547" table:style-name="ce43">
            <text:p>6.32</text:p>
          </table:table-cell>
          <table:table-cell office:value-type="float" office:value="1.4373040598901861" table:style-name="ce43">
            <text:p>1.44</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passenger</text:p>
          </table:table-cell>
          <table:table-cell office:value-type="float" office:value="1460.582686915227" table:style-name="ce39">
            <text:p>1,460.58</text:p>
          </table:table-cell>
          <table:table-cell office:value-type="float" office:value="106.6357731184433" table:style-name="ce39">
            <text:p>106.64</text:p>
          </table:table-cell>
          <table:table-cell office:value-type="float" office:value="1251.576571603078" table:style-name="ce43">
            <text:p>1,251.58</text:p>
          </table:table-cell>
          <table:table-cell office:value-type="float" office:value="1669.5888022273759" table:style-name="ce43">
            <text:p>1,669.59</text:p>
          </table:table-cell>
          <table:table-cell office:value-type="float" office:value="7.3009062803325211" table:style-name="ce43">
            <text:p>7.30</text:p>
          </table:table-cell>
          <table:table-cell office:value-type="float" office:value="1.469206697124962"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Motorcycle</text:p>
          </table:table-cell>
          <table:table-cell office:value-type="float" office:value="4.65146136416947" table:style-name="ce39">
            <text:p>4.65</text:p>
          </table:table-cell>
          <table:table-cell office:value-type="float" office:value="1.5127697582571551" table:style-name="ce39">
            <text:p>1.51</text:p>
          </table:table-cell>
          <table:table-cell office:value-type="float" office:value="1.6864326379854471" table:style-name="ce43">
            <text:p>1.69</text:p>
          </table:table-cell>
          <table:table-cell office:value-type="float" office:value="7.6164900903534916" table:style-name="ce43">
            <text:p>7.62</text:p>
          </table:table-cell>
          <table:table-cell office:value-type="float" office:value="32.522462078479805" table:style-name="ce43">
            <text:p>32.52</text:p>
          </table:table-cell>
          <table:table-cell office:value-type="float" office:value="0.55133823996963338" table:style-name="ce43">
            <text:p>0.5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rivate transport [note 4]</text:p>
          </table:table-cell>
          <table:table-cell office:value-type="float" office:value="99.671069582410226" table:style-name="ce39">
            <text:p>99.67</text:p>
          </table:table-cell>
          <table:table-cell office:value-type="float" office:value="29.86353903278809" table:style-name="ce39">
            <text:p>29.86</text:p>
          </table:table-cell>
          <table:table-cell office:value-type="float" office:value="41.138533078145571" table:style-name="ce43">
            <text:p>41.14</text:p>
          </table:table-cell>
          <table:table-cell office:value-type="float" office:value="158.20360608667491" table:style-name="ce43">
            <text:p>158.20</text:p>
          </table:table-cell>
          <table:table-cell office:value-type="float" office:value="29.962093471964057" table:style-name="ce43">
            <text:p>29.96</text:p>
          </table:table-cell>
          <table:table-cell office:value-type="float" office:value="1.1524451112531831" table:style-name="ce43">
            <text:p>1.1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Bus in London</text:p>
          </table:table-cell>
          <table:table-cell office:value-type="float" office:value="0.76772004218113732" table:style-name="ce39">
            <text:p>0.77</text:p>
          </table:table-cell>
          <table:table-cell office:value-type="float" office:value="0.78184498584171336" table:style-name="ce39">
            <text:p>0.78</text:p>
          </table:table-cell>
          <table:table-cell office:value-type="float" office:value="0" table:style-name="ce43">
            <text:p>0.00</text:p>
          </table:table-cell>
          <table:table-cell office:value-type="float" office:value="2.300136214430895" table:style-name="ce43">
            <text:p>2.30</text:p>
          </table:table-cell>
          <table:table-cell office:value-type="float" office:value="101.83985605227217" table:style-name="ce43">
            <text:p>101.84</text:p>
          </table:table-cell>
          <table:table-cell office:value-type="float" office:value="1.192184680629047" table:style-name="ce43">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local bus</text:p>
          </table:table-cell>
          <table:table-cell office:value-type="float" office:value="167.29919161445321" table:style-name="ce39">
            <text:p>167.30</text:p>
          </table:table-cell>
          <table:table-cell office:value-type="float" office:value="17.984470252534258" table:style-name="ce39">
            <text:p>17.98</text:p>
          </table:table-cell>
          <table:table-cell office:value-type="float" office:value="132.04962991948611" table:style-name="ce43">
            <text:p>132.05</text:p>
          </table:table-cell>
          <table:table-cell office:value-type="float" office:value="202.54875330942039" table:style-name="ce43">
            <text:p>202.55</text:p>
          </table:table-cell>
          <table:table-cell office:value-type="float" office:value="10.749884729855774" table:style-name="ce43">
            <text:p>10.75</text:p>
          </table:table-cell>
          <table:table-cell office:value-type="float" office:value="1.314165391879383" table:style-name="ce43">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Non-local bus</text:p>
          </table:table-cell>
          <table:table-cell office:value-type="float" office:value="12.10555230304788" table:style-name="ce39">
            <text:p>12.11</text:p>
          </table:table-cell>
          <table:table-cell office:value-type="float" office:value="6.770000270765296" table:style-name="ce39">
            <text:p>6.77</text:p>
          </table:table-cell>
          <table:table-cell office:value-type="float" office:value="0" table:style-name="ce43">
            <text:p>0.00</text:p>
          </table:table-cell>
          <table:table-cell office:value-type="float" office:value="25.374752833747859" table:style-name="ce43">
            <text:p>25.37</text:p>
          </table:table-cell>
          <table:table-cell office:value-type="float" office:value="55.924753379990577" table:style-name="ce43">
            <text:p>55.92</text:p>
          </table:table-cell>
          <table:table-cell office:value-type="float" office:value="1.060722548752923" table:style-name="ce43">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London Underground</text:p>
          </table:table-cell>
          <table:table-cell office:value-type="float" office:value="4.7872412709966516" table:style-name="ce39">
            <text:p>4.79</text:p>
          </table:table-cell>
          <table:table-cell office:value-type="float" office:value="1.560085363263751" table:style-name="ce39">
            <text:p>1.56</text:p>
          </table:table-cell>
          <table:table-cell office:value-type="float" office:value="1.7294739589996999" table:style-name="ce43">
            <text:p>1.73</text:p>
          </table:table-cell>
          <table:table-cell office:value-type="float" office:value="7.8450085829936036" table:style-name="ce43">
            <text:p>7.85</text:p>
          </table:table-cell>
          <table:table-cell office:value-type="float" office:value="32.588400603819125" table:style-name="ce43">
            <text:p>32.59</text:p>
          </table:table-cell>
          <table:table-cell office:value-type="float" office:value="0.95535043134530806" table:style-name="ce43">
            <text:p>0.96</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Surface Rail</text:p>
          </table:table-cell>
          <table:table-cell office:value-type="float" office:value="460.15570986310712" table:style-name="ce39">
            <text:p>460.16</text:p>
          </table:table-cell>
          <table:table-cell office:value-type="float" office:value="68.521545068648479" table:style-name="ce39">
            <text:p>68.52</text:p>
          </table:table-cell>
          <table:table-cell office:value-type="float" office:value="325.85348152855607" table:style-name="ce43">
            <text:p>325.85</text:p>
          </table:table-cell>
          <table:table-cell office:value-type="float" office:value="594.45793819765811" table:style-name="ce43">
            <text:p>594.46</text:p>
          </table:table-cell>
          <table:table-cell office:value-type="float" office:value="14.890947477112285" table:style-name="ce43">
            <text:p>14.89</text:p>
          </table:table-cell>
          <table:table-cell office:value-type="float" office:value="1.071608755774071" table:style-name="ce43">
            <text:p>1.0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Taxi or minicab</text:p>
          </table:table-cell>
          <table:table-cell office:value-type="float" office:value="70.213857620623472" table:style-name="ce39">
            <text:p>70.21</text:p>
          </table:table-cell>
          <table:table-cell office:value-type="float" office:value="10.63184958537029" table:style-name="ce39">
            <text:p>10.63</text:p>
          </table:table-cell>
          <table:table-cell office:value-type="float" office:value="49.375432433297703" table:style-name="ce43">
            <text:p>49.38</text:p>
          </table:table-cell>
          <table:table-cell office:value-type="float" office:value="91.05228280794924" table:style-name="ce43">
            <text:p>91.05</text:p>
          </table:table-cell>
          <table:table-cell office:value-type="float" office:value="15.142095799401661" table:style-name="ce43">
            <text:p>15.14</text:p>
          </table:table-cell>
          <table:table-cell office:value-type="float" office:value="1.2463053421154811" table:style-name="ce43">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ublic transport [note 5]</text:p>
          </table:table-cell>
          <table:table-cell office:value-type="float" office:value="9.4878466427816175" table:style-name="ce39">
            <text:p>9.49</text:p>
          </table:table-cell>
          <table:table-cell office:value-type="float" office:value="2.6458351724653508" table:style-name="ce39">
            <text:p>2.65</text:p>
          </table:table-cell>
          <table:table-cell office:value-type="float" office:value="4.3020097047495298" table:style-name="ce43">
            <text:p>4.30</text:p>
          </table:table-cell>
          <table:table-cell office:value-type="float" office:value="14.67368358081371" table:style-name="ce43">
            <text:p>14.67</text:p>
          </table:table-cell>
          <table:table-cell office:value-type="float" office:value="27.88657186484259" table:style-name="ce43">
            <text:p>27.89</text:p>
          </table:table-cell>
          <table:table-cell office:value-type="float" office:value="1.137804003440207" table:style-name="ce43">
            <text:p>1.14</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All modes</text:p>
          </table:table-cell>
          <table:table-cell office:value-type="float" office:value="5296.1664425731051" table:style-name="ce39">
            <text:p>5,296.17</text:p>
          </table:table-cell>
          <table:table-cell office:value-type="float" office:value="271.66964444245309" table:style-name="ce39">
            <text:p>271.67</text:p>
          </table:table-cell>
          <table:table-cell office:value-type="float" office:value="4763.6939394658966" table:style-name="ce43">
            <text:p>4,763.69</text:p>
          </table:table-cell>
          <table:table-cell office:value-type="float" office:value="5828.6389456803136" table:style-name="ce43">
            <text:p>5,828.64</text:p>
          </table:table-cell>
          <table:table-cell office:value-type="float" office:value="5.1295526186383276" table:style-name="ce43">
            <text:p>5.13</text:p>
          </table:table-cell>
          <table:table-cell office:value-type="float" office:value="1.7692951898085441" table:style-name="ce43">
            <text:p>1.7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 [note 2]</text:p>
          </table:table-cell>
          <table:table-cell office:value-type="float" office:value="215.44755667940689" table:style-name="ce39">
            <text:p>215.45</text:p>
          </table:table-cell>
          <table:table-cell office:value-type="float" office:value="14.823202325349881" table:style-name="ce39">
            <text:p>14.82</text:p>
          </table:table-cell>
          <table:table-cell office:value-type="float" office:value="186.39408012172109" table:style-name="ce43">
            <text:p>186.39</text:p>
          </table:table-cell>
          <table:table-cell office:value-type="float" office:value="244.50103323709271" table:style-name="ce43">
            <text:p>244.50</text:p>
          </table:table-cell>
          <table:table-cell office:value-type="float" office:value="6.8801904991697347" table:style-name="ce43">
            <text:p>6.88</text:p>
          </table:table-cell>
          <table:table-cell office:value-type="float" office:value="1.696911536090274" table:style-name="ce43">
            <text:p>1.7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s of a mile or more</text:p>
          </table:table-cell>
          <table:table-cell office:value-type="float" office:value="128.38547331477059" table:style-name="ce39">
            <text:p>128.39</text:p>
          </table:table-cell>
          <table:table-cell office:value-type="float" office:value="10.25611646427817" table:style-name="ce39">
            <text:p>10.26</text:p>
          </table:table-cell>
          <table:table-cell office:value-type="float" office:value="108.28348504478539" table:style-name="ce43">
            <text:p>108.28</text:p>
          </table:table-cell>
          <table:table-cell office:value-type="float" office:value="148.48746158475581" table:style-name="ce43">
            <text:p>148.49</text:p>
          </table:table-cell>
          <table:table-cell office:value-type="float" office:value="7.9885334372157644" table:style-name="ce43">
            <text:p>7.99</text:p>
          </table:table-cell>
          <table:table-cell office:value-type="float" office:value="1.5016411754649659"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Pedal cycle [note 3]</text:p>
          </table:table-cell>
          <table:table-cell office:value-type="float" office:value="47.439207854408473" table:style-name="ce39">
            <text:p>47.44</text:p>
          </table:table-cell>
          <table:table-cell office:value-type="float" office:value="14.20039925367289" table:style-name="ce39">
            <text:p>14.20</text:p>
          </table:table-cell>
          <table:table-cell office:value-type="float" office:value="19.606425317209609" table:style-name="ce43">
            <text:p>19.61</text:p>
          </table:table-cell>
          <table:table-cell office:value-type="float" office:value="75.271990391607346" table:style-name="ce43">
            <text:p>75.27</text:p>
          </table:table-cell>
          <table:table-cell office:value-type="float" office:value="29.93388780279404" table:style-name="ce43">
            <text:p>29.93</text:p>
          </table:table-cell>
          <table:table-cell office:value-type="float" office:value="1.6919370535019389" table:style-name="ce43">
            <text:p>1.6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driver</text:p>
          </table:table-cell>
          <table:table-cell office:value-type="float" office:value="3187.7457950230942" table:style-name="ce39">
            <text:p>3,187.75</text:p>
          </table:table-cell>
          <table:table-cell office:value-type="float" office:value="163.69130477709939" table:style-name="ce39">
            <text:p>163.69</text:p>
          </table:table-cell>
          <table:table-cell office:value-type="float" office:value="2866.9108376599788" table:style-name="ce43">
            <text:p>2,866.91</text:p>
          </table:table-cell>
          <table:table-cell office:value-type="float" office:value="3508.580752386209" table:style-name="ce43">
            <text:p>3,508.58</text:p>
          </table:table-cell>
          <table:table-cell office:value-type="float" office:value="5.1350175108901208" table:style-name="ce43">
            <text:p>5.14</text:p>
          </table:table-cell>
          <table:table-cell office:value-type="float" office:value="1.2671596101474829" table:style-name="ce43">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passenger</text:p>
          </table:table-cell>
          <table:table-cell office:value-type="float" office:value="1806.584423037669" table:style-name="ce39">
            <text:p>1,806.58</text:p>
          </table:table-cell>
          <table:table-cell office:value-type="float" office:value="130.68483535698709" table:style-name="ce39">
            <text:p>130.68</text:p>
          </table:table-cell>
          <table:table-cell office:value-type="float" office:value="1550.442145737974" table:style-name="ce43">
            <text:p>1,550.44</text:p>
          </table:table-cell>
          <table:table-cell office:value-type="float" office:value="2062.726700337364" table:style-name="ce43">
            <text:p>2,062.73</text:p>
          </table:table-cell>
          <table:table-cell office:value-type="float" office:value="7.2338072713617212" table:style-name="ce43">
            <text:p>7.23</text:p>
          </table:table-cell>
          <table:table-cell office:value-type="float" office:value="1.397852632386972" table:style-name="ce43">
            <text:p>1.4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Motorcycle</text:p>
          </table:table-cell>
          <table:table-cell office:value-type="float" office:value="22.87339103290827" table:style-name="ce39">
            <text:p>22.87</text:p>
          </table:table-cell>
          <table:table-cell office:value-type="float" office:value="9.1729030323549754" table:style-name="ce39">
            <text:p>9.17</text:p>
          </table:table-cell>
          <table:table-cell office:value-type="float" office:value="4.8945010894925147" table:style-name="ce43">
            <text:p>4.89</text:p>
          </table:table-cell>
          <table:table-cell office:value-type="float" office:value="40.852280976324018" table:style-name="ce43">
            <text:p>40.85</text:p>
          </table:table-cell>
          <table:table-cell office:value-type="float" office:value="40.102943280940686" table:style-name="ce43">
            <text:p>40.10</text:p>
          </table:table-cell>
          <table:table-cell office:value-type="float" office:value="1.19744915708424" table:style-name="ce43">
            <text:p>1.2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rivate transport [note 4]</text:p>
          </table:table-cell>
          <table:table-cell office:value-type="float" office:value="67.061158932480225" table:style-name="ce39">
            <text:p>67.06</text:p>
          </table:table-cell>
          <table:table-cell office:value-type="float" office:value="19.046461931384709" table:style-name="ce39">
            <text:p>19.05</text:p>
          </table:table-cell>
          <table:table-cell office:value-type="float" office:value="29.730093546966192" table:style-name="ce43">
            <text:p>29.73</text:p>
          </table:table-cell>
          <table:table-cell office:value-type="float" office:value="104.39222431799431" table:style-name="ce43">
            <text:p>104.39</text:p>
          </table:table-cell>
          <table:table-cell office:value-type="float" office:value="28.401629549172309" table:style-name="ce43">
            <text:p>28.40</text:p>
          </table:table-cell>
          <table:table-cell office:value-type="float" office:value="1.1513322034909399" table:style-name="ce43">
            <text:p>1.1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Bus in London</text:p>
          </table:table-cell>
          <table:table-cell office:value-type="float" office:value="1.290873303406405" table:style-name="ce39">
            <text:p>1.29</text:p>
          </table:table-cell>
          <table:table-cell office:value-type="float" office:value="0.96414851414019165" table:style-name="ce39">
            <text:p>0.96</text:p>
          </table:table-cell>
          <table:table-cell office:value-type="float" office:value="0" table:style-name="ce43">
            <text:p>0.00</text:p>
          </table:table-cell>
          <table:table-cell office:value-type="float" office:value="3.180604391121181" table:style-name="ce43">
            <text:p>3.18</text:p>
          </table:table-cell>
          <table:table-cell office:value-type="float" office:value="74.689631553767526" table:style-name="ce43">
            <text:p>74.69</text:p>
          </table:table-cell>
          <table:table-cell office:value-type="float" office:value="1.1008176648977659" table:style-name="ce43">
            <text:p>1.1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local bus</text:p>
          </table:table-cell>
          <table:table-cell office:value-type="float" office:value="128.72416417898799" table:style-name="ce39">
            <text:p>128.72</text:p>
          </table:table-cell>
          <table:table-cell office:value-type="float" office:value="18.452494682009249" table:style-name="ce39">
            <text:p>18.45</text:p>
          </table:table-cell>
          <table:table-cell office:value-type="float" office:value="92.55727460224989" table:style-name="ce43">
            <text:p>92.56</text:p>
          </table:table-cell>
          <table:table-cell office:value-type="float" office:value="164.89105375572609" table:style-name="ce43">
            <text:p>164.89</text:p>
          </table:table-cell>
          <table:table-cell office:value-type="float" office:value="14.334911241957244" table:style-name="ce43">
            <text:p>14.33</text:p>
          </table:table-cell>
          <table:table-cell office:value-type="float" office:value="1.3734753031525819" table:style-name="ce43">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Non-local bus</text:p>
          </table:table-cell>
          <table:table-cell office:value-type="float" office:value="31.567926468183799" table:style-name="ce39">
            <text:p>31.57</text:p>
          </table:table-cell>
          <table:table-cell office:value-type="float" office:value="16.865078781468391" table:style-name="ce39">
            <text:p>16.87</text:p>
          </table:table-cell>
          <table:table-cell office:value-type="float" office:value="0" table:style-name="ce43">
            <text:p>0.00</text:p>
          </table:table-cell>
          <table:table-cell office:value-type="float" office:value="64.623480879861859" table:style-name="ce43">
            <text:p>64.62</text:p>
          </table:table-cell>
          <table:table-cell office:value-type="float" office:value="53.424727780160374" table:style-name="ce43">
            <text:p>53.42</text:p>
          </table:table-cell>
          <table:table-cell office:value-type="float" office:value="1.4098766926557169" table:style-name="ce43">
            <text:p>1.4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London Underground</text:p>
          </table:table-cell>
          <table:table-cell office:value-type="float" office:value="8.1613175607313941" table:style-name="ce39">
            <text:p>8.16</text:p>
          </table:table-cell>
          <table:table-cell office:value-type="float" office:value="3.0467027636671231" table:style-name="ce39">
            <text:p>3.05</text:p>
          </table:table-cell>
          <table:table-cell office:value-type="float" office:value="2.1897801439438331" table:style-name="ce39">
            <text:p>2.19</text:p>
          </table:table-cell>
          <table:table-cell office:value-type="float" office:value="14.13285497751896" table:style-name="ce39">
            <text:p>14.13</text:p>
          </table:table-cell>
          <table:table-cell office:value-type="float" office:value="37.331015990928876" table:style-name="ce39">
            <text:p>37.33</text:p>
          </table:table-cell>
          <table:table-cell office:value-type="float" office:value="1.4750043698245201" table:style-name="ce39">
            <text:p>1.4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Surface Rail</text:p>
          </table:table-cell>
          <table:table-cell office:value-type="float" office:value="333.67591735152558" table:style-name="ce39">
            <text:p>333.68</text:p>
          </table:table-cell>
          <table:table-cell office:value-type="float" office:value="74.769338965781742" table:style-name="ce39">
            <text:p>74.77</text:p>
          </table:table-cell>
          <table:table-cell office:value-type="float" office:value="187.1280129785934" table:style-name="ce43">
            <text:p>187.13</text:p>
          </table:table-cell>
          <table:table-cell office:value-type="float" office:value="480.22382172445782" table:style-name="ce43">
            <text:p>480.22</text:p>
          </table:table-cell>
          <table:table-cell office:value-type="float" office:value="22.407772055965516" table:style-name="ce43">
            <text:p>22.41</text:p>
          </table:table-cell>
          <table:table-cell office:value-type="float" office:value="1.4918195202129609" table:style-name="ce43">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Taxi or minicab</text:p>
          </table:table-cell>
          <table:table-cell office:value-type="float" office:value="53.270903509441418" table:style-name="ce39">
            <text:p>53.27</text:p>
          </table:table-cell>
          <table:table-cell office:value-type="float" office:value="11.897761742588131" table:style-name="ce39">
            <text:p>11.90</text:p>
          </table:table-cell>
          <table:table-cell office:value-type="float" office:value="29.951290493968671" table:style-name="ce43">
            <text:p>29.95</text:p>
          </table:table-cell>
          <table:table-cell office:value-type="float" office:value="76.590516524914165" table:style-name="ce43">
            <text:p>76.59</text:p>
          </table:table-cell>
          <table:table-cell office:value-type="float" office:value="22.334447059790232" table:style-name="ce43">
            <text:p>22.33</text:p>
          </table:table-cell>
          <table:table-cell office:value-type="float" office:value="1.304088684252376" table:style-name="ce43">
            <text:p>1.3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ublic transport [note 5]</text:p>
          </table:table-cell>
          <table:table-cell office:value-type="float" office:value="23.530801784699769" table:style-name="ce39">
            <text:p>23.53</text:p>
          </table:table-cell>
          <table:table-cell office:value-type="float" office:value="10.73577386473761" table:style-name="ce39">
            <text:p>10.74</text:p>
          </table:table-cell>
          <table:table-cell office:value-type="float" office:value="2.488685009814056" table:style-name="ce39">
            <text:p>2.49</text:p>
          </table:table-cell>
          <table:table-cell office:value-type="float" office:value="44.572918559585467" table:style-name="ce39">
            <text:p>44.57</text:p>
          </table:table-cell>
          <table:table-cell office:value-type="float" office:value="45.624343628266161" table:style-name="ce39">
            <text:p>45.62</text:p>
          </table:table-cell>
          <table:table-cell office:value-type="float" office:value="1.0722870301469101" table:style-name="ce39">
            <text:p>1.0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All modes</text:p>
          </table:table-cell>
          <table:table-cell office:value-type="float" office:value="5927.3734367169436" table:style-name="ce39">
            <text:p>5,927.37</text:p>
          </table:table-cell>
          <table:table-cell office:value-type="float" office:value="270.56807453475687" table:style-name="ce39">
            <text:p>270.57</text:p>
          </table:table-cell>
          <table:table-cell office:value-type="float" office:value="5397.0600106288202" table:style-name="ce43">
            <text:p>5,397.06</text:p>
          </table:table-cell>
          <table:table-cell office:value-type="float" office:value="6457.686862805067" table:style-name="ce43">
            <text:p>6,457.69</text:p>
          </table:table-cell>
          <table:table-cell office:value-type="float" office:value="4.5647212449738825" table:style-name="ce43">
            <text:p>4.56</text:p>
          </table:table-cell>
          <table:table-cell office:value-type="float" office:value="1.684018364234279" table:style-name="ce43">
            <text:p>1.68</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 [note 2]</text:p>
          </table:table-cell>
          <table:table-cell office:value-type="float" office:value="196.191610683823" table:style-name="ce39">
            <text:p>196.19</text:p>
          </table:table-cell>
          <table:table-cell office:value-type="float" office:value="11.14531740115113" table:style-name="ce39">
            <text:p>11.15</text:p>
          </table:table-cell>
          <table:table-cell office:value-type="float" office:value="174.3467885775668" table:style-name="ce43">
            <text:p>174.35</text:p>
          </table:table-cell>
          <table:table-cell office:value-type="float" office:value="218.0364327900792" table:style-name="ce43">
            <text:p>218.04</text:p>
          </table:table-cell>
          <table:table-cell office:value-type="float" office:value="5.6808328155848704" table:style-name="ce43">
            <text:p>5.68</text:p>
          </table:table-cell>
          <table:table-cell office:value-type="float" office:value="1.5087901766819081"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s of a mile or more</text:p>
          </table:table-cell>
          <table:table-cell office:value-type="float" office:value="122.7220388673199" table:style-name="ce39">
            <text:p>122.72</text:p>
          </table:table-cell>
          <table:table-cell office:value-type="float" office:value="9.1528309408497677" table:style-name="ce39">
            <text:p>9.15</text:p>
          </table:table-cell>
          <table:table-cell office:value-type="float" office:value="104.7824902232543" table:style-name="ce43">
            <text:p>104.78</text:p>
          </table:table-cell>
          <table:table-cell office:value-type="float" office:value="140.66158751138539" table:style-name="ce43">
            <text:p>140.66</text:p>
          </table:table-cell>
          <table:table-cell office:value-type="float" office:value="7.4581803116433631" table:style-name="ce43">
            <text:p>7.46</text:p>
          </table:table-cell>
          <table:table-cell office:value-type="float" office:value="1.552980115042436" table:style-name="ce43">
            <text:p>1.5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Pedal cycle [note 3]</text:p>
          </table:table-cell>
          <table:table-cell office:value-type="float" office:value="34.176841821046423" table:style-name="ce39">
            <text:p>34.18</text:p>
          </table:table-cell>
          <table:table-cell office:value-type="float" office:value="8.6871410754959726" table:style-name="ce39">
            <text:p>8.69</text:p>
          </table:table-cell>
          <table:table-cell office:value-type="float" office:value="17.150045313074319" table:style-name="ce43">
            <text:p>17.15</text:p>
          </table:table-cell>
          <table:table-cell office:value-type="float" office:value="51.203638329018531" table:style-name="ce43">
            <text:p>51.20</text:p>
          </table:table-cell>
          <table:table-cell office:value-type="float" office:value="25.418208976074403" table:style-name="ce43">
            <text:p>25.42</text:p>
          </table:table-cell>
          <table:table-cell office:value-type="float" office:value="1.3855856737529959" table:style-name="ce43">
            <text:p>1.3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driver</text:p>
          </table:table-cell>
          <table:table-cell office:value-type="float" office:value="2844.7795889477729" table:style-name="ce39">
            <text:p>2,844.78</text:p>
          </table:table-cell>
          <table:table-cell office:value-type="float" office:value="148.46944064007641" table:style-name="ce39">
            <text:p>148.47</text:p>
          </table:table-cell>
          <table:table-cell office:value-type="float" office:value="2553.7794852932229" table:style-name="ce43">
            <text:p>2,553.78</text:p>
          </table:table-cell>
          <table:table-cell office:value-type="float" office:value="3135.7796926023229" table:style-name="ce43">
            <text:p>3,135.78</text:p>
          </table:table-cell>
          <table:table-cell office:value-type="float" office:value="5.2190138461655753" table:style-name="ce43">
            <text:p>5.22</text:p>
          </table:table-cell>
          <table:table-cell office:value-type="float" office:value="1.255101639537751" table:style-name="ce43">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passenger</text:p>
          </table:table-cell>
          <table:table-cell office:value-type="float" office:value="1400.1520522281969" table:style-name="ce39">
            <text:p>1,400.15</text:p>
          </table:table-cell>
          <table:table-cell office:value-type="float" office:value="97.999210253581552" table:style-name="ce39">
            <text:p>98.00</text:p>
          </table:table-cell>
          <table:table-cell office:value-type="float" office:value="1208.073600131177" table:style-name="ce43">
            <text:p>1,208.07</text:p>
          </table:table-cell>
          <table:table-cell office:value-type="float" office:value="1592.230504325217" table:style-name="ce43">
            <text:p>1,592.23</text:p>
          </table:table-cell>
          <table:table-cell office:value-type="float" office:value="6.9991834170885916" table:style-name="ce43">
            <text:p>7.00</text:p>
          </table:table-cell>
          <table:table-cell office:value-type="float" office:value="1.4514806453724249"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Motorcycle</text:p>
          </table:table-cell>
          <table:table-cell office:value-type="float" office:value="16.780103095421079" table:style-name="ce39">
            <text:p>16.78</text:p>
          </table:table-cell>
          <table:table-cell office:value-type="float" office:value="7.6489068653866337" table:style-name="ce39">
            <text:p>7.65</text:p>
          </table:table-cell>
          <table:table-cell office:value-type="float" office:value="1.7882456392632791" table:style-name="ce39">
            <text:p>1.79</text:p>
          </table:table-cell>
          <table:table-cell office:value-type="float" office:value="31.771960551578879" table:style-name="ce39">
            <text:p>31.77</text:p>
          </table:table-cell>
          <table:table-cell office:value-type="float" office:value="45.583193511330997" table:style-name="ce39">
            <text:p>45.58</text:p>
          </table:table-cell>
          <table:table-cell office:value-type="float" office:value="1.1221229319862249" table:style-name="ce39">
            <text:p>1.12</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rivate transport [note 4]</text:p>
          </table:table-cell>
          <table:table-cell office:value-type="float" office:value="72.821213981224886" table:style-name="ce39">
            <text:p>72.82</text:p>
          </table:table-cell>
          <table:table-cell office:value-type="float" office:value="26.821241160478891" table:style-name="ce39">
            <text:p>26.82</text:p>
          </table:table-cell>
          <table:table-cell office:value-type="float" office:value="20.251581306686251" table:style-name="ce43">
            <text:p>20.25</text:p>
          </table:table-cell>
          <table:table-cell office:value-type="float" office:value="125.3908466557635" table:style-name="ce43">
            <text:p>125.39</text:p>
          </table:table-cell>
          <table:table-cell office:value-type="float" office:value="36.831631463043273" table:style-name="ce43">
            <text:p>36.83</text:p>
          </table:table-cell>
          <table:table-cell office:value-type="float" office:value="1.539254765115861" table:style-name="ce43">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Bus in London</text:p>
          </table:table-cell>
          <table:table-cell office:value-type="float" office:value="0.19337388147719539" table:style-name="ce39">
            <text:p>[low]</text:p>
          </table:table-cell>
          <table:table-cell office:value-type="float" office:value="0.1382027810785309" table:style-name="ce39">
            <text:p>[low]</text:p>
          </table:table-cell>
          <table:table-cell office:value-type="float" office:value="0" table:style-name="ce39">
            <text:p>0.00</text:p>
          </table:table-cell>
          <table:table-cell office:value-type="float" office:value="0.46425133239111599" table:style-name="ce39">
            <text:p>[low]</text:p>
          </table:table-cell>
          <table:table-cell office:value-type="float" office:value="71.469207745529573" table:style-name="ce39">
            <text:p>71.47</text:p>
          </table:table-cell>
          <table:table-cell office:value-type="float" office:value="1.13159747057389" table:style-name="ce39">
            <text:p>1.13</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local bus</text:p>
          </table:table-cell>
          <table:table-cell office:value-type="float" office:value="172.3458289673485" table:style-name="ce39">
            <text:p>172.35</text:p>
          </table:table-cell>
          <table:table-cell office:value-type="float" office:value="24.283142747851421" table:style-name="ce39">
            <text:p>24.28</text:p>
          </table:table-cell>
          <table:table-cell office:value-type="float" office:value="124.75086918155981" table:style-name="ce43">
            <text:p>124.75</text:p>
          </table:table-cell>
          <table:table-cell office:value-type="float" office:value="219.9407887531373" table:style-name="ce43">
            <text:p>219.94</text:p>
          </table:table-cell>
          <table:table-cell office:value-type="float" office:value="14.089776870928478" table:style-name="ce43">
            <text:p>14.09</text:p>
          </table:table-cell>
          <table:table-cell office:value-type="float" office:value="1.6461238948846171" table:style-name="ce43">
            <text:p>1.6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Non-local bus</text:p>
          </table:table-cell>
          <table:table-cell office:value-type="float" office:value="64.075102487950616" table:style-name="ce39">
            <text:p>64.08</text:p>
          </table:table-cell>
          <table:table-cell office:value-type="float" office:value="35.237004028292773" table:style-name="ce39">
            <text:p>35.24</text:p>
          </table:table-cell>
          <table:table-cell office:value-type="float" office:value="0" table:style-name="ce43">
            <text:p>0.00</text:p>
          </table:table-cell>
          <table:table-cell office:value-type="float" office:value="133.13963038340441" table:style-name="ce43">
            <text:p>133.14</text:p>
          </table:table-cell>
          <table:table-cell office:value-type="float" office:value="54.993285472963734" table:style-name="ce43">
            <text:p>54.99</text:p>
          </table:table-cell>
          <table:table-cell office:value-type="float" office:value="1.3121966349275609" table:style-name="ce43">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London Underground</text:p>
          </table:table-cell>
          <table:table-cell office:value-type="float" office:value="2.42893809795155" table:style-name="ce39">
            <text:p>2.43</text:p>
          </table:table-cell>
          <table:table-cell office:value-type="float" office:value="0.78755957217433004" table:style-name="ce39">
            <text:p>0.79</text:p>
          </table:table-cell>
          <table:table-cell office:value-type="float" office:value="0.88532133648986355" table:style-name="ce39">
            <text:p>0.89</text:p>
          </table:table-cell>
          <table:table-cell office:value-type="float" office:value="3.9725548594132372" table:style-name="ce39">
            <text:p>3.97</text:p>
          </table:table-cell>
          <table:table-cell office:value-type="float" office:value="32.424028131409358" table:style-name="ce39">
            <text:p>32.42</text:p>
          </table:table-cell>
          <table:table-cell office:value-type="float" office:value="1.118139815852496" table:style-name="ce39">
            <text:p>1.12</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Surface Rail</text:p>
          </table:table-cell>
          <table:table-cell office:value-type="float" office:value="344.45245782449831" table:style-name="ce39">
            <text:p>344.45</text:p>
          </table:table-cell>
          <table:table-cell office:value-type="float" office:value="55.238368112969738" table:style-name="ce39">
            <text:p>55.24</text:p>
          </table:table-cell>
          <table:table-cell office:value-type="float" office:value="236.1852563230776" table:style-name="ce43">
            <text:p>236.19</text:p>
          </table:table-cell>
          <table:table-cell office:value-type="float" office:value="452.71965932591888" table:style-name="ce43">
            <text:p>452.72</text:p>
          </table:table-cell>
          <table:table-cell office:value-type="float" office:value="16.036572495910072" table:style-name="ce43">
            <text:p>16.04</text:p>
          </table:table-cell>
          <table:table-cell office:value-type="float" office:value="1.257305607165053" table:style-name="ce43">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Taxi or minicab</text:p>
          </table:table-cell>
          <table:table-cell office:value-type="float" office:value="92.702752882810429" table:style-name="ce39">
            <text:p>92.70</text:p>
          </table:table-cell>
          <table:table-cell office:value-type="float" office:value="20.061063006962961" table:style-name="ce39">
            <text:p>20.06</text:p>
          </table:table-cell>
          <table:table-cell office:value-type="float" office:value="53.383069389163019" table:style-name="ce43">
            <text:p>53.38</text:p>
          </table:table-cell>
          <table:table-cell office:value-type="float" office:value="132.02243637645779" table:style-name="ce43">
            <text:p>132.02</text:p>
          </table:table-cell>
          <table:table-cell office:value-type="float" office:value="21.640202025416677" table:style-name="ce43">
            <text:p>21.64</text:p>
          </table:table-cell>
          <table:table-cell office:value-type="float" office:value="1.4933745948508039" table:style-name="ce43">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ublic transport [note 5]</text:p>
          </table:table-cell>
          <table:table-cell office:value-type="float" office:value="8.4128602330251407" table:style-name="ce39">
            <text:p>8.41</text:p>
          </table:table-cell>
          <table:table-cell office:value-type="float" office:value="4.3412924559786141" table:style-name="ce39">
            <text:p>4.34</text:p>
          </table:table-cell>
          <table:table-cell office:value-type="float" office:value="0" table:style-name="ce39">
            <text:p>0.00</text:p>
          </table:table-cell>
          <table:table-cell office:value-type="float" office:value="16.921793446743219" table:style-name="ce39">
            <text:p>16.92</text:p>
          </table:table-cell>
          <table:table-cell office:value-type="float" office:value="51.603049803878044" table:style-name="ce39">
            <text:p>51.60</text:p>
          </table:table-cell>
          <table:table-cell office:value-type="float" office:value="1.563119848717724" table:style-name="ce39">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All modes</text:p>
          </table:table-cell>
          <table:table-cell office:value-type="float" office:value="5249.5127251325484" table:style-name="ce39">
            <text:p>5,249.51</text:p>
          </table:table-cell>
          <table:table-cell office:value-type="float" office:value="212.9519549620735" table:style-name="ce39">
            <text:p>212.95</text:p>
          </table:table-cell>
          <table:table-cell office:value-type="float" office:value="4832.126893406883" table:style-name="ce43">
            <text:p>4,832.13</text:p>
          </table:table-cell>
          <table:table-cell office:value-type="float" office:value="5666.898556858212" table:style-name="ce43">
            <text:p>5,666.90</text:p>
          </table:table-cell>
          <table:table-cell office:value-type="float" office:value="4.0566042242843885" table:style-name="ce43">
            <text:p>4.06</text:p>
          </table:table-cell>
          <table:table-cell office:value-type="float" office:value="1.5348946938599961" table:style-name="ce43">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 [note 2]</text:p>
          </table:table-cell>
          <table:table-cell office:value-type="float" office:value="223.74832270901959" table:style-name="ce39">
            <text:p>223.75</text:p>
          </table:table-cell>
          <table:table-cell office:value-type="float" office:value="9.8917021946660775" table:style-name="ce39">
            <text:p>9.89</text:p>
          </table:table-cell>
          <table:table-cell office:value-type="float" office:value="204.3605864074741" table:style-name="ce43">
            <text:p>204.36</text:p>
          </table:table-cell>
          <table:table-cell office:value-type="float" office:value="243.13605901056511" table:style-name="ce43">
            <text:p>243.14</text:p>
          </table:table-cell>
          <table:table-cell office:value-type="float" office:value="4.4209056295497007" table:style-name="ce43">
            <text:p>4.42</text:p>
          </table:table-cell>
          <table:table-cell office:value-type="float" office:value="1.283397403270351" table:style-name="ce43">
            <text:p>1.2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s of a mile or more</text:p>
          </table:table-cell>
          <table:table-cell office:value-type="float" office:value="127.2602855753248" table:style-name="ce39">
            <text:p>127.26</text:p>
          </table:table-cell>
          <table:table-cell office:value-type="float" office:value="6.6772376847031616" table:style-name="ce39">
            <text:p>6.68</text:p>
          </table:table-cell>
          <table:table-cell office:value-type="float" office:value="114.17289971330661" table:style-name="ce43">
            <text:p>114.17</text:p>
          </table:table-cell>
          <table:table-cell office:value-type="float" office:value="140.34767143734311" table:style-name="ce43">
            <text:p>140.35</text:p>
          </table:table-cell>
          <table:table-cell office:value-type="float" office:value="5.2469139563190232" table:style-name="ce43">
            <text:p>5.25</text:p>
          </table:table-cell>
          <table:table-cell office:value-type="float" office:value="1.1136586039089309" table:style-name="ce43">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Pedal cycle [note 3]</text:p>
          </table:table-cell>
          <table:table-cell office:value-type="float" office:value="74.206496240049432" table:style-name="ce39">
            <text:p>74.21</text:p>
          </table:table-cell>
          <table:table-cell office:value-type="float" office:value="20.40199838694182" table:style-name="ce39">
            <text:p>20.40</text:p>
          </table:table-cell>
          <table:table-cell office:value-type="float" office:value="34.218579401643467" table:style-name="ce43">
            <text:p>34.22</text:p>
          </table:table-cell>
          <table:table-cell office:value-type="float" office:value="114.1944130784554" table:style-name="ce43">
            <text:p>114.19</text:p>
          </table:table-cell>
          <table:table-cell office:value-type="float" office:value="27.493547628153355" table:style-name="ce43">
            <text:p>27.49</text:p>
          </table:table-cell>
          <table:table-cell office:value-type="float" office:value="1.343593839603632" table:style-name="ce43">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driver</text:p>
          </table:table-cell>
          <table:table-cell office:value-type="float" office:value="3398.508653774421" table:style-name="ce39">
            <text:p>3,398.51</text:p>
          </table:table-cell>
          <table:table-cell office:value-type="float" office:value="130.56997409579139" table:style-name="ce39">
            <text:p>130.57</text:p>
          </table:table-cell>
          <table:table-cell office:value-type="float" office:value="3142.59150454667" table:style-name="ce43">
            <text:p>3,142.59</text:p>
          </table:table-cell>
          <table:table-cell office:value-type="float" office:value="3654.425803002172" table:style-name="ce43">
            <text:p>3,654.43</text:p>
          </table:table-cell>
          <table:table-cell office:value-type="float" office:value="3.8419785675925513" table:style-name="ce43">
            <text:p>3.84</text:p>
          </table:table-cell>
          <table:table-cell office:value-type="float" office:value="1.140524258011812" table:style-name="ce43">
            <text:p>1.1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passenger</text:p>
          </table:table-cell>
          <table:table-cell office:value-type="float" office:value="1784.1280862796109" table:style-name="ce39">
            <text:p>1,784.13</text:p>
          </table:table-cell>
          <table:table-cell office:value-type="float" office:value="109.8918860646759" table:style-name="ce39">
            <text:p>109.89</text:p>
          </table:table-cell>
          <table:table-cell office:value-type="float" office:value="1568.739989592847" table:style-name="ce43">
            <text:p>1,568.74</text:p>
          </table:table-cell>
          <table:table-cell office:value-type="float" office:value="1999.5161829663759" table:style-name="ce43">
            <text:p>1,999.52</text:p>
          </table:table-cell>
          <table:table-cell office:value-type="float" office:value="6.1594168552006927" table:style-name="ce43">
            <text:p>6.16</text:p>
          </table:table-cell>
          <table:table-cell office:value-type="float" office:value="1.5233521759059241" table:style-name="ce43">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Motorcycle</text:p>
          </table:table-cell>
          <table:table-cell office:value-type="float" office:value="45.245065811552813" table:style-name="ce39">
            <text:p>45.25</text:p>
          </table:table-cell>
          <table:table-cell office:value-type="float" office:value="13.002248133114691" table:style-name="ce39">
            <text:p>13.00</text:p>
          </table:table-cell>
          <table:table-cell office:value-type="float" office:value="19.760659470648019" table:style-name="ce43">
            <text:p>19.76</text:p>
          </table:table-cell>
          <table:table-cell office:value-type="float" office:value="70.729472152457603" table:style-name="ce43">
            <text:p>70.73</text:p>
          </table:table-cell>
          <table:table-cell office:value-type="float" office:value="28.737383623817635" table:style-name="ce43">
            <text:p>28.74</text:p>
          </table:table-cell>
          <table:table-cell office:value-type="float" office:value="1.027555681222301" table:style-name="ce43">
            <text:p>1.0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rivate transport [note 4]</text:p>
          </table:table-cell>
          <table:table-cell office:value-type="float" office:value="84.289522720845881" table:style-name="ce39">
            <text:p>84.29</text:p>
          </table:table-cell>
          <table:table-cell office:value-type="float" office:value="22.029237264497791" table:style-name="ce39">
            <text:p>22.03</text:p>
          </table:table-cell>
          <table:table-cell office:value-type="float" office:value="41.11221768243022" table:style-name="ce43">
            <text:p>41.11</text:p>
          </table:table-cell>
          <table:table-cell office:value-type="float" office:value="127.46682775926151" table:style-name="ce43">
            <text:p>127.47</text:p>
          </table:table-cell>
          <table:table-cell office:value-type="float" office:value="26.135202280662195" table:style-name="ce43">
            <text:p>26.14</text:p>
          </table:table-cell>
          <table:table-cell office:value-type="float" office:value="1.130383642192035" table:style-name="ce43">
            <text:p>1.1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Bus in London</text:p>
          </table:table-cell>
          <table:table-cell office:value-type="float" office:value="7.4679464986748796" table:style-name="ce39">
            <text:p>7.47</text:p>
          </table:table-cell>
          <table:table-cell office:value-type="float" office:value="2.6376746153617021" table:style-name="ce39">
            <text:p>2.64</text:p>
          </table:table-cell>
          <table:table-cell office:value-type="float" office:value="2.298104252565945" table:style-name="ce39">
            <text:p>2.30</text:p>
          </table:table-cell>
          <table:table-cell office:value-type="float" office:value="12.637788744783821" table:style-name="ce39">
            <text:p>12.64</text:p>
          </table:table-cell>
          <table:table-cell office:value-type="float" office:value="35.319945259781036" table:style-name="ce39">
            <text:p>35.32</text:p>
          </table:table-cell>
          <table:table-cell office:value-type="float" office:value="0.97401535369999304" table:style-name="ce39">
            <text:p>0.9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local bus</text:p>
          </table:table-cell>
          <table:table-cell office:value-type="float" office:value="111.1373050245234" table:style-name="ce39">
            <text:p>111.14</text:p>
          </table:table-cell>
          <table:table-cell office:value-type="float" office:value="14.09114581383813" table:style-name="ce39">
            <text:p>14.09</text:p>
          </table:table-cell>
          <table:table-cell office:value-type="float" office:value="83.51865922940064" table:style-name="ce43">
            <text:p>83.52</text:p>
          </table:table-cell>
          <table:table-cell office:value-type="float" office:value="138.7559508196461" table:style-name="ce43">
            <text:p>138.76</text:p>
          </table:table-cell>
          <table:table-cell office:value-type="float" office:value="12.679042208850394" table:style-name="ce43">
            <text:p>12.68</text:p>
          </table:table-cell>
          <table:table-cell office:value-type="float" office:value="1.2647198862475451" table:style-name="ce43">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Non-local bus</text:p>
          </table:table-cell>
          <table:table-cell office:value-type="float" office:value="17.651920170156188" table:style-name="ce39">
            <text:p>17.65</text:p>
          </table:table-cell>
          <table:table-cell office:value-type="float" office:value="10.02293869726592" table:style-name="ce39">
            <text:p>10.02</text:p>
          </table:table-cell>
          <table:table-cell office:value-type="float" office:value="0" table:style-name="ce43">
            <text:p>0.00</text:p>
          </table:table-cell>
          <table:table-cell office:value-type="float" office:value="37.296880016797402" table:style-name="ce43">
            <text:p>37.30</text:p>
          </table:table-cell>
          <table:table-cell office:value-type="float" office:value="56.781010794573717" table:style-name="ce43">
            <text:p>56.78</text:p>
          </table:table-cell>
          <table:table-cell office:value-type="float" office:value="1.023939166769618" table:style-name="ce43">
            <text:p>1.0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London Underground</text:p>
          </table:table-cell>
          <table:table-cell office:value-type="float" office:value="73.362615438120926" table:style-name="ce39">
            <text:p>73.36</text:p>
          </table:table-cell>
          <table:table-cell office:value-type="float" office:value="17.030532175315869" table:style-name="ce39">
            <text:p>17.03</text:p>
          </table:table-cell>
          <table:table-cell office:value-type="float" office:value="39.982772374501813" table:style-name="ce39">
            <text:p>39.98</text:p>
          </table:table-cell>
          <table:table-cell office:value-type="float" office:value="106.74245850174" table:style-name="ce39">
            <text:p>106.74</text:p>
          </table:table-cell>
          <table:table-cell office:value-type="float" office:value="23.21418350969315" table:style-name="ce39">
            <text:p>23.21</text:p>
          </table:table-cell>
          <table:table-cell office:value-type="float" office:value="1.695180285108038" table:style-name="ce39">
            <text:p>1.7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Surface Rail</text:p>
          </table:table-cell>
          <table:table-cell office:value-type="float" office:value="700.22014776323806" table:style-name="ce39">
            <text:p>700.22</text:p>
          </table:table-cell>
          <table:table-cell office:value-type="float" office:value="87.126109057005067" table:style-name="ce39">
            <text:p>87.13</text:p>
          </table:table-cell>
          <table:table-cell office:value-type="float" office:value="529.4529740115081" table:style-name="ce43">
            <text:p>529.45</text:p>
          </table:table-cell>
          <table:table-cell office:value-type="float" office:value="870.98732151496802" table:style-name="ce43">
            <text:p>870.99</text:p>
          </table:table-cell>
          <table:table-cell office:value-type="float" office:value="12.442673826983993" table:style-name="ce43">
            <text:p>12.44</text:p>
          </table:table-cell>
          <table:table-cell office:value-type="float" office:value="1.461932447188331" table:style-name="ce43">
            <text:p>1.4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Taxi or minicab</text:p>
          </table:table-cell>
          <table:table-cell office:value-type="float" office:value="84.358412628129983" table:style-name="ce39">
            <text:p>84.36</text:p>
          </table:table-cell>
          <table:table-cell office:value-type="float" office:value="25.40507284689685" table:style-name="ce39">
            <text:p>25.41</text:p>
          </table:table-cell>
          <table:table-cell office:value-type="float" office:value="34.564469848212163" table:style-name="ce43">
            <text:p>34.56</text:p>
          </table:table-cell>
          <table:table-cell office:value-type="float" office:value="134.15235540804781" table:style-name="ce43">
            <text:p>134.15</text:p>
          </table:table-cell>
          <table:table-cell office:value-type="float" office:value="30.115636432003377" table:style-name="ce43">
            <text:p>30.12</text:p>
          </table:table-cell>
          <table:table-cell office:value-type="float" office:value="1.5049752555234279"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ublic transport [note 5]</text:p>
          </table:table-cell>
          <table:table-cell office:value-type="float" office:value="12.383572703275039" table:style-name="ce39">
            <text:p>12.38</text:p>
          </table:table-cell>
          <table:table-cell office:value-type="float" office:value="9.2228060809061336" table:style-name="ce39">
            <text:p>9.22</text:p>
          </table:table-cell>
          <table:table-cell office:value-type="float" office:value="0" table:style-name="ce43">
            <text:p>0.00</text:p>
          </table:table-cell>
          <table:table-cell office:value-type="float" office:value="30.460272621851061" table:style-name="ce43">
            <text:p>30.46</text:p>
          </table:table-cell>
          <table:table-cell office:value-type="float" office:value="74.476133034427221" table:style-name="ce43">
            <text:p>74.48</text:p>
          </table:table-cell>
          <table:table-cell office:value-type="float" office:value="0.97185348969086971" table:style-name="ce43">
            <text:p>0.9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All modes</text:p>
          </table:table-cell>
          <table:table-cell office:value-type="float" office:value="6616.7080677616177" table:style-name="ce39">
            <text:p>6,616.71</text:p>
          </table:table-cell>
          <table:table-cell office:value-type="float" office:value="235.09187297129989" table:style-name="ce39">
            <text:p>235.09</text:p>
          </table:table-cell>
          <table:table-cell office:value-type="float" office:value="6155.9279967378698" table:style-name="ce43">
            <text:p>6,155.93</text:p>
          </table:table-cell>
          <table:table-cell office:value-type="float" office:value="7077.4881387853657" table:style-name="ce43">
            <text:p>7,077.49</text:p>
          </table:table-cell>
          <table:table-cell office:value-type="float" office:value="3.5530035565076652" table:style-name="ce43">
            <text:p>3.55</text:p>
          </table:table-cell>
          <table:table-cell office:value-type="float" office:value="1.6324115582672849" table:style-name="ce43">
            <text:p>1.6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 [note 2]</text:p>
          </table:table-cell>
          <table:table-cell office:value-type="float" office:value="215.80122212466571" table:style-name="ce39">
            <text:p>215.80</text:p>
          </table:table-cell>
          <table:table-cell office:value-type="float" office:value="10.635363210473219" table:style-name="ce39">
            <text:p>10.64</text:p>
          </table:table-cell>
          <table:table-cell office:value-type="float" office:value="194.95591023213819" table:style-name="ce43">
            <text:p>194.96</text:p>
          </table:table-cell>
          <table:table-cell office:value-type="float" office:value="236.6465340171932" table:style-name="ce43">
            <text:p>236.65</text:p>
          </table:table-cell>
          <table:table-cell office:value-type="float" office:value="4.928314634070655" table:style-name="ce43">
            <text:p>4.93</text:p>
          </table:table-cell>
          <table:table-cell office:value-type="float" office:value="1.8158950785935271" table:style-name="ce43">
            <text:p>1.82</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s of a mile or more</text:p>
          </table:table-cell>
          <table:table-cell office:value-type="float" office:value="103.53647835677189" table:style-name="ce39">
            <text:p>103.54</text:p>
          </table:table-cell>
          <table:table-cell office:value-type="float" office:value="6.9652632089477091" table:style-name="ce39">
            <text:p>6.97</text:p>
          </table:table-cell>
          <table:table-cell office:value-type="float" office:value="89.884562467234389" table:style-name="ce43">
            <text:p>89.88</text:p>
          </table:table-cell>
          <table:table-cell office:value-type="float" office:value="117.1883942463094" table:style-name="ce43">
            <text:p>117.19</text:p>
          </table:table-cell>
          <table:table-cell office:value-type="float" office:value="6.7273518662151215" table:style-name="ce43">
            <text:p>6.73</text:p>
          </table:table-cell>
          <table:table-cell office:value-type="float" office:value="1.5377020649455" table:style-name="ce43">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Pedal cycle [note 3]</text:p>
          </table:table-cell>
          <table:table-cell office:value-type="float" office:value="73.913089903025323" table:style-name="ce39">
            <text:p>73.91</text:p>
          </table:table-cell>
          <table:table-cell office:value-type="float" office:value="12.649284433436829" table:style-name="ce39">
            <text:p>12.65</text:p>
          </table:table-cell>
          <table:table-cell office:value-type="float" office:value="49.120492413489131" table:style-name="ce43">
            <text:p>49.12</text:p>
          </table:table-cell>
          <table:table-cell office:value-type="float" office:value="98.705687392561515" table:style-name="ce43">
            <text:p>98.71</text:p>
          </table:table-cell>
          <table:table-cell office:value-type="float" office:value="17.113727013757387" table:style-name="ce43">
            <text:p>17.11</text:p>
          </table:table-cell>
          <table:table-cell office:value-type="float" office:value="1.624742820029127" table:style-name="ce43">
            <text:p>1.62</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driver</text:p>
          </table:table-cell>
          <table:table-cell office:value-type="float" office:value="1130.5861370604009" table:style-name="ce39">
            <text:p>1,130.59</text:p>
          </table:table-cell>
          <table:table-cell office:value-type="float" office:value="83.028568849950346" table:style-name="ce39">
            <text:p>83.03</text:p>
          </table:table-cell>
          <table:table-cell office:value-type="float" office:value="967.85014211449823" table:style-name="ce43">
            <text:p>967.85</text:p>
          </table:table-cell>
          <table:table-cell office:value-type="float" office:value="1293.322132006303" table:style-name="ce43">
            <text:p>1,293.32</text:p>
          </table:table-cell>
          <table:table-cell office:value-type="float" office:value="7.343851664927552" table:style-name="ce43">
            <text:p>7.34</text:p>
          </table:table-cell>
          <table:table-cell office:value-type="float" office:value="1.3737756413001989" table:style-name="ce43">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passenger</text:p>
          </table:table-cell>
          <table:table-cell office:value-type="float" office:value="754.33705823596222" table:style-name="ce39">
            <text:p>754.34</text:p>
          </table:table-cell>
          <table:table-cell office:value-type="float" office:value="66.598362513697737" table:style-name="ce39">
            <text:p>66.60</text:p>
          </table:table-cell>
          <table:table-cell office:value-type="float" office:value="623.8042677091147" table:style-name="ce43">
            <text:p>623.80</text:p>
          </table:table-cell>
          <table:table-cell office:value-type="float" office:value="884.86984876280974" table:style-name="ce43">
            <text:p>884.87</text:p>
          </table:table-cell>
          <table:table-cell office:value-type="float" office:value="8.8287273953423195" table:style-name="ce43">
            <text:p>8.83</text:p>
          </table:table-cell>
          <table:table-cell office:value-type="float" office:value="1.59847202561692" table:style-name="ce43">
            <text:p>1.60</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Motorcycle</text:p>
          </table:table-cell>
          <table:table-cell office:value-type="float" office:value="14.273380693540989" table:style-name="ce39">
            <text:p>14.27</text:p>
          </table:table-cell>
          <table:table-cell office:value-type="float" office:value="5.6598498885324604" table:style-name="ce39">
            <text:p>5.66</text:p>
          </table:table-cell>
          <table:table-cell office:value-type="float" office:value="3.180074912017373" table:style-name="ce43">
            <text:p>3.18</text:p>
          </table:table-cell>
          <table:table-cell office:value-type="float" office:value="25.366686475064611" table:style-name="ce43">
            <text:p>25.37</text:p>
          </table:table-cell>
          <table:table-cell office:value-type="float" office:value="39.653183853588828" table:style-name="ce43">
            <text:p>39.65</text:p>
          </table:table-cell>
          <table:table-cell office:value-type="float" office:value="1.31049052734973" table:style-name="ce43">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rivate transport [note 4]</text:p>
          </table:table-cell>
          <table:table-cell office:value-type="float" office:value="16.15782005072035" table:style-name="ce39">
            <text:p>16.16</text:p>
          </table:table-cell>
          <table:table-cell office:value-type="float" office:value="6.792046449663359" table:style-name="ce39">
            <text:p>6.79</text:p>
          </table:table-cell>
          <table:table-cell office:value-type="float" office:value="2.8454090093801701" table:style-name="ce43">
            <text:p>2.85</text:p>
          </table:table-cell>
          <table:table-cell office:value-type="float" office:value="29.470231092060541" table:style-name="ce43">
            <text:p>29.47</text:p>
          </table:table-cell>
          <table:table-cell office:value-type="float" office:value="42.035660926676528" table:style-name="ce43">
            <text:p>42.04</text:p>
          </table:table-cell>
          <table:table-cell office:value-type="float" office:value="1.051441110057328" table:style-name="ce43">
            <text:p>1.0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Bus in London</text:p>
          </table:table-cell>
          <table:table-cell office:value-type="float" office:value="338.37666373275073" table:style-name="ce39">
            <text:p>338.38</text:p>
          </table:table-cell>
          <table:table-cell office:value-type="float" office:value="24.25161532431482" table:style-name="ce39">
            <text:p>24.25</text:p>
          </table:table-cell>
          <table:table-cell office:value-type="float" office:value="290.8434976970936" table:style-name="ce43">
            <text:p>290.84</text:p>
          </table:table-cell>
          <table:table-cell office:value-type="float" office:value="385.90982976840769" table:style-name="ce43">
            <text:p>385.91</text:p>
          </table:table-cell>
          <table:table-cell office:value-type="float" office:value="7.167047235700835" table:style-name="ce43">
            <text:p>7.17</text:p>
          </table:table-cell>
          <table:table-cell office:value-type="float" office:value="1.7786819548218471" table:style-name="ce43">
            <text:p>1.78</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local bus</text:p>
          </table:table-cell>
          <table:table-cell office:value-type="float" office:value="7.6275194872913206" table:style-name="ce39">
            <text:p>7.63</text:p>
          </table:table-cell>
          <table:table-cell office:value-type="float" office:value="4.8123133667995077" table:style-name="ce39">
            <text:p>4.81</text:p>
          </table:table-cell>
          <table:table-cell office:value-type="float" office:value="0" table:style-name="ce43">
            <text:p>0.00</text:p>
          </table:table-cell>
          <table:table-cell office:value-type="float" office:value="17.059653686218351" table:style-name="ce43">
            <text:p>17.06</text:p>
          </table:table-cell>
          <table:table-cell office:value-type="float" office:value="63.091459481914129" table:style-name="ce43">
            <text:p>63.09</text:p>
          </table:table-cell>
          <table:table-cell office:value-type="float" office:value="2.363816338121874" table:style-name="ce43">
            <text:p>2.36</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Non-local bus</text:p>
          </table:table-cell>
          <table:table-cell office:value-type="float" office:value="10.97804374388847" table:style-name="ce39">
            <text:p>10.98</text:p>
          </table:table-cell>
          <table:table-cell office:value-type="float" office:value="5.6337166704145414" table:style-name="ce39">
            <text:p>5.63</text:p>
          </table:table-cell>
          <table:table-cell office:value-type="float" office:value="0" table:style-name="ce43">
            <text:p>0.00</text:p>
          </table:table-cell>
          <table:table-cell office:value-type="float" office:value="22.02012841790097" table:style-name="ce43">
            <text:p>22.02</text:p>
          </table:table-cell>
          <table:table-cell office:value-type="float" office:value="51.318038093543386" table:style-name="ce43">
            <text:p>51.32</text:p>
          </table:table-cell>
          <table:table-cell office:value-type="float" office:value="0.99345638072082165" table:style-name="ce43">
            <text:p>0.99</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London Underground</text:p>
          </table:table-cell>
          <table:table-cell office:value-type="float" office:value="517.83618659694503" table:style-name="ce39">
            <text:p>517.84</text:p>
          </table:table-cell>
          <table:table-cell office:value-type="float" office:value="40.495648834904323" table:style-name="ce39">
            <text:p>40.50</text:p>
          </table:table-cell>
          <table:table-cell office:value-type="float" office:value="438.4647148805326" table:style-name="ce43">
            <text:p>438.46</text:p>
          </table:table-cell>
          <table:table-cell office:value-type="float" office:value="597.20765831335746" table:style-name="ce43">
            <text:p>597.21</text:p>
          </table:table-cell>
          <table:table-cell office:value-type="float" office:value="7.8201658908831515" table:style-name="ce43">
            <text:p>7.82</text:p>
          </table:table-cell>
          <table:table-cell office:value-type="float" office:value="1.762647405443865" table:style-name="ce43">
            <text:p>1.76</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Surface Rail</text:p>
          </table:table-cell>
          <table:table-cell office:value-type="float" office:value="879.98454005078054" table:style-name="ce39">
            <text:p>879.98</text:p>
          </table:table-cell>
          <table:table-cell office:value-type="float" office:value="100.0981351924523" table:style-name="ce39">
            <text:p>100.10</text:p>
          </table:table-cell>
          <table:table-cell office:value-type="float" office:value="683.79219507357402" table:style-name="ce43">
            <text:p>683.79</text:p>
          </table:table-cell>
          <table:table-cell office:value-type="float" office:value="1076.1768850279871" table:style-name="ce43">
            <text:p>1,076.18</text:p>
          </table:table-cell>
          <table:table-cell office:value-type="float" office:value="11.374987927251089" table:style-name="ce43">
            <text:p>11.37</text:p>
          </table:table-cell>
          <table:table-cell office:value-type="float" office:value="1.8419032259810459" table:style-name="ce43">
            <text:p>1.8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Taxi or minicab</text:p>
          </table:table-cell>
          <table:table-cell office:value-type="float" office:value="83.840986864518896" table:style-name="ce39">
            <text:p>83.84</text:p>
          </table:table-cell>
          <table:table-cell office:value-type="float" office:value="14.669759396764031" table:style-name="ce39">
            <text:p>14.67</text:p>
          </table:table-cell>
          <table:table-cell office:value-type="float" office:value="55.088258446861403" table:style-name="ce43">
            <text:p>55.09</text:p>
          </table:table-cell>
          <table:table-cell office:value-type="float" office:value="112.5937152821764" table:style-name="ce43">
            <text:p>112.59</text:p>
          </table:table-cell>
          <table:table-cell office:value-type="float" office:value="17.497121569512682" table:style-name="ce43">
            <text:p>17.50</text:p>
          </table:table-cell>
          <table:table-cell office:value-type="float" office:value="1.5590710280754569" table:style-name="ce43">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ublic transport [note 5]</text:p>
          </table:table-cell>
          <table:table-cell office:value-type="float" office:value="17.90025809969293" table:style-name="ce39">
            <text:p>17.90</text:p>
          </table:table-cell>
          <table:table-cell office:value-type="float" office:value="5.8812475668320792" table:style-name="ce39">
            <text:p>5.88</text:p>
          </table:table-cell>
          <table:table-cell office:value-type="float" office:value="6.3730128687020553" table:style-name="ce43">
            <text:p>6.37</text:p>
          </table:table-cell>
          <table:table-cell office:value-type="float" office:value="29.427503330683809" table:style-name="ce43">
            <text:p>29.43</text:p>
          </table:table-cell>
          <table:table-cell office:value-type="float" office:value="32.855657913295502" table:style-name="ce43">
            <text:p>32.86</text:p>
          </table:table-cell>
          <table:table-cell office:value-type="float" office:value="1.0026826533446049" table:style-name="ce43">
            <text:p>1.00</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All modes</text:p>
          </table:table-cell>
          <table:table-cell office:value-type="float" office:value="4061.612906644184" table:style-name="ce39">
            <text:p>4,061.61</text:p>
          </table:table-cell>
          <table:table-cell office:value-type="float" office:value="168.882626730433" table:style-name="ce39">
            <text:p>168.88</text:p>
          </table:table-cell>
          <table:table-cell office:value-type="float" office:value="3730.6029582525348" table:style-name="ce43">
            <text:p>3,730.60</text:p>
          </table:table-cell>
          <table:table-cell office:value-type="float" office:value="4392.6228550358319" table:style-name="ce43">
            <text:p>4,392.62</text:p>
          </table:table-cell>
          <table:table-cell office:value-type="float" office:value="4.158018762796587" table:style-name="ce43">
            <text:p>4.16</text:p>
          </table:table-cell>
          <table:table-cell office:value-type="float" office:value="1.8065158423247949" table:style-name="ce43">
            <text:p>1.8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 [note 2]</text:p>
          </table:table-cell>
          <table:table-cell office:value-type="float" office:value="214.73002554001849" table:style-name="ce39">
            <text:p>214.73</text:p>
          </table:table-cell>
          <table:table-cell office:value-type="float" office:value="9.0084072813706921" table:style-name="ce39">
            <text:p>9.01</text:p>
          </table:table-cell>
          <table:table-cell office:value-type="float" office:value="197.073547268532" table:style-name="ce43">
            <text:p>197.07</text:p>
          </table:table-cell>
          <table:table-cell office:value-type="float" office:value="232.38650381150509" table:style-name="ce43">
            <text:p>232.39</text:p>
          </table:table-cell>
          <table:table-cell office:value-type="float" office:value="4.1952247985421245" table:style-name="ce43">
            <text:p>4.20</text:p>
          </table:table-cell>
          <table:table-cell office:value-type="float" office:value="1.498009417952751"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s of a mile or more</text:p>
          </table:table-cell>
          <table:table-cell office:value-type="float" office:value="128.32689178394571" table:style-name="ce39">
            <text:p>128.33</text:p>
          </table:table-cell>
          <table:table-cell office:value-type="float" office:value="6.1267231887167677" table:style-name="ce39">
            <text:p>6.13</text:p>
          </table:table-cell>
          <table:table-cell office:value-type="float" office:value="116.31851433406089" table:style-name="ce43">
            <text:p>116.32</text:p>
          </table:table-cell>
          <table:table-cell office:value-type="float" office:value="140.33526923383059" table:style-name="ce43">
            <text:p>140.34</text:p>
          </table:table-cell>
          <table:table-cell office:value-type="float" office:value="4.7743096583620748" table:style-name="ce43">
            <text:p>4.77</text:p>
          </table:table-cell>
          <table:table-cell office:value-type="float" office:value="1.262205542880549" table:style-name="ce43">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Pedal cycle [note 3]</text:p>
          </table:table-cell>
          <table:table-cell office:value-type="float" office:value="55.352295170575722" table:style-name="ce39">
            <text:p>55.35</text:p>
          </table:table-cell>
          <table:table-cell office:value-type="float" office:value="8.5483797794231702" table:style-name="ce39">
            <text:p>8.55</text:p>
          </table:table-cell>
          <table:table-cell office:value-type="float" office:value="38.597470802906308" table:style-name="ce43">
            <text:p>38.60</text:p>
          </table:table-cell>
          <table:table-cell office:value-type="float" office:value="72.107119538245144" table:style-name="ce43">
            <text:p>72.11</text:p>
          </table:table-cell>
          <table:table-cell office:value-type="float" office:value="15.443586852325023" table:style-name="ce43">
            <text:p>15.44</text:p>
          </table:table-cell>
          <table:table-cell office:value-type="float" office:value="1.388584424766387" table:style-name="ce43">
            <text:p>1.3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driver</text:p>
          </table:table-cell>
          <table:table-cell office:value-type="float" office:value="3158.350679735096" table:style-name="ce39">
            <text:p>3,158.35</text:p>
          </table:table-cell>
          <table:table-cell office:value-type="float" office:value="113.0328978682515" table:style-name="ce39">
            <text:p>113.03</text:p>
          </table:table-cell>
          <table:table-cell office:value-type="float" office:value="2936.8061999133229" table:style-name="ce43">
            <text:p>2,936.81</text:p>
          </table:table-cell>
          <table:table-cell office:value-type="float" office:value="3379.8951595568678" table:style-name="ce43">
            <text:p>3,379.90</text:p>
          </table:table-cell>
          <table:table-cell office:value-type="float" office:value="3.5788583767313651" table:style-name="ce43">
            <text:p>3.58</text:p>
          </table:table-cell>
          <table:table-cell office:value-type="float" office:value="1.193988315303957" table:style-name="ce43">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passenger</text:p>
          </table:table-cell>
          <table:table-cell office:value-type="float" office:value="1552.7535386652769" table:style-name="ce39">
            <text:p>1,552.75</text:p>
          </table:table-cell>
          <table:table-cell office:value-type="float" office:value="74.037218656366122" table:style-name="ce39">
            <text:p>74.04</text:p>
          </table:table-cell>
          <table:table-cell office:value-type="float" office:value="1407.6405900988" table:style-name="ce43">
            <text:p>1,407.64</text:p>
          </table:table-cell>
          <table:table-cell office:value-type="float" office:value="1697.8664872317549" table:style-name="ce43">
            <text:p>1,697.87</text:p>
          </table:table-cell>
          <table:table-cell office:value-type="float" office:value="4.7681242909938799" table:style-name="ce43">
            <text:p>4.77</text:p>
          </table:table-cell>
          <table:table-cell office:value-type="float" office:value="1.332650028019924" table:style-name="ce43">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Motorcycle</text:p>
          </table:table-cell>
          <table:table-cell office:value-type="float" office:value="24.217063975250841" table:style-name="ce39">
            <text:p>24.22</text:p>
          </table:table-cell>
          <table:table-cell office:value-type="float" office:value="5.5815614435440084" table:style-name="ce39">
            <text:p>5.58</text:p>
          </table:table-cell>
          <table:table-cell office:value-type="float" office:value="13.277203545904589" table:style-name="ce43">
            <text:p>13.28</text:p>
          </table:table-cell>
          <table:table-cell office:value-type="float" office:value="35.156924404597092" table:style-name="ce43">
            <text:p>35.16</text:p>
          </table:table-cell>
          <table:table-cell office:value-type="float" office:value="23.048051775591819" table:style-name="ce43">
            <text:p>23.05</text:p>
          </table:table-cell>
          <table:table-cell office:value-type="float" office:value="0.84165664005412477" table:style-name="ce43">
            <text:p>0.8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rivate transport [note 4]</text:p>
          </table:table-cell>
          <table:table-cell office:value-type="float" office:value="66.475337546655624" table:style-name="ce39">
            <text:p>66.48</text:p>
          </table:table-cell>
          <table:table-cell office:value-type="float" office:value="13.584091549632131" table:style-name="ce39">
            <text:p>13.58</text:p>
          </table:table-cell>
          <table:table-cell office:value-type="float" office:value="39.850518109376651" table:style-name="ce43">
            <text:p>39.85</text:p>
          </table:table-cell>
          <table:table-cell office:value-type="float" office:value="93.100156983934596" table:style-name="ce43">
            <text:p>93.10</text:p>
          </table:table-cell>
          <table:table-cell office:value-type="float" office:value="20.434783862659074" table:style-name="ce43">
            <text:p>20.43</text:p>
          </table:table-cell>
          <table:table-cell office:value-type="float" office:value="1.096982622605952" table:style-name="ce43">
            <text:p>1.1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Bus in London</text:p>
          </table:table-cell>
          <table:table-cell office:value-type="float" office:value="13.704008993802541" table:style-name="ce39">
            <text:p>13.70</text:p>
          </table:table-cell>
          <table:table-cell office:value-type="float" office:value="4.4022608694043912" table:style-name="ce39">
            <text:p>4.40</text:p>
          </table:table-cell>
          <table:table-cell office:value-type="float" office:value="5.0755776897699363" table:style-name="ce39">
            <text:p>5.08</text:p>
          </table:table-cell>
          <table:table-cell office:value-type="float" office:value="22.332440297835149" table:style-name="ce39">
            <text:p>22.33</text:p>
          </table:table-cell>
          <table:table-cell office:value-type="float" office:value="32.123890690638454" table:style-name="ce39">
            <text:p>32.12</text:p>
          </table:table-cell>
          <table:table-cell office:value-type="float" office:value="1.8379693145357721" table:style-name="ce39">
            <text:p>1.8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local bus</text:p>
          </table:table-cell>
          <table:table-cell office:value-type="float" office:value="162.68165276247311" table:style-name="ce39">
            <text:p>162.68</text:p>
          </table:table-cell>
          <table:table-cell office:value-type="float" office:value="16.30588652736326" table:style-name="ce39">
            <text:p>16.31</text:p>
          </table:table-cell>
          <table:table-cell office:value-type="float" office:value="130.7221151688411" table:style-name="ce43">
            <text:p>130.72</text:p>
          </table:table-cell>
          <table:table-cell office:value-type="float" office:value="194.64119035610511" table:style-name="ce43">
            <text:p>194.64</text:p>
          </table:table-cell>
          <table:table-cell office:value-type="float" office:value="10.023187157540761" table:style-name="ce43">
            <text:p>10.02</text:p>
          </table:table-cell>
          <table:table-cell office:value-type="float" office:value="1.224386983993061" table:style-name="ce43">
            <text:p>1.22</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Non-local bus</text:p>
          </table:table-cell>
          <table:table-cell office:value-type="float" office:value="10.231131416571881" table:style-name="ce39">
            <text:p>10.23</text:p>
          </table:table-cell>
          <table:table-cell office:value-type="float" office:value="3.8099210904048642" table:style-name="ce39">
            <text:p>3.81</text:p>
          </table:table-cell>
          <table:table-cell office:value-type="float" office:value="2.763686079378342" table:style-name="ce43">
            <text:p>2.76</text:p>
          </table:table-cell>
          <table:table-cell office:value-type="float" office:value="17.698576753765408" table:style-name="ce43">
            <text:p>17.70</text:p>
          </table:table-cell>
          <table:table-cell office:value-type="float" office:value="37.238511903324223" table:style-name="ce43">
            <text:p>37.24</text:p>
          </table:table-cell>
          <table:table-cell office:value-type="float" office:value="0.85415549247841227" table:style-name="ce43">
            <text:p>0.8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London Underground</text:p>
          </table:table-cell>
          <table:table-cell office:value-type="float" office:value="44.276637393893509" table:style-name="ce39">
            <text:p>44.28</text:p>
          </table:table-cell>
          <table:table-cell office:value-type="float" office:value="9.1226801686369576" table:style-name="ce39">
            <text:p>9.12</text:p>
          </table:table-cell>
          <table:table-cell office:value-type="float" office:value="26.396184263365068" table:style-name="ce43">
            <text:p>26.40</text:p>
          </table:table-cell>
          <table:table-cell office:value-type="float" office:value="62.157090524421953" table:style-name="ce43">
            <text:p>62.16</text:p>
          </table:table-cell>
          <table:table-cell office:value-type="float" office:value="20.603823383153138" table:style-name="ce43">
            <text:p>20.60</text:p>
          </table:table-cell>
          <table:table-cell office:value-type="float" office:value="1.3120325434046209" table:style-name="ce43">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Surface Rail</text:p>
          </table:table-cell>
          <table:table-cell office:value-type="float" office:value="738.81136855841305" table:style-name="ce39">
            <text:p>738.81</text:p>
          </table:table-cell>
          <table:table-cell office:value-type="float" office:value="62.924114586534728" table:style-name="ce39">
            <text:p>62.92</text:p>
          </table:table-cell>
          <table:table-cell office:value-type="float" office:value="615.480103968805" table:style-name="ce43">
            <text:p>615.48</text:p>
          </table:table-cell>
          <table:table-cell office:value-type="float" office:value="862.1426331480211" table:style-name="ce43">
            <text:p>862.14</text:p>
          </table:table-cell>
          <table:table-cell office:value-type="float" office:value="8.5169391355352069" table:style-name="ce43">
            <text:p>8.52</text:p>
          </table:table-cell>
          <table:table-cell office:value-type="float" office:value="1.37229031935701" table:style-name="ce43">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Taxi or minicab</text:p>
          </table:table-cell>
          <table:table-cell office:value-type="float" office:value="45.479141171785528" table:style-name="ce39">
            <text:p>45.48</text:p>
          </table:table-cell>
          <table:table-cell office:value-type="float" office:value="8.0457148702579673" table:style-name="ce39">
            <text:p>8.05</text:p>
          </table:table-cell>
          <table:table-cell office:value-type="float" office:value="29.70954002607991" table:style-name="ce43">
            <text:p>29.71</text:p>
          </table:table-cell>
          <table:table-cell office:value-type="float" office:value="61.248742317491143" table:style-name="ce43">
            <text:p>61.25</text:p>
          </table:table-cell>
          <table:table-cell office:value-type="float" office:value="17.691000012219646" table:style-name="ce43">
            <text:p>17.69</text:p>
          </table:table-cell>
          <table:table-cell office:value-type="float" office:value="1.0570963195939369" table:style-name="ce43">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ublic transport [note 5]</text:p>
          </table:table-cell>
          <table:table-cell office:value-type="float" office:value="2.462037653912617" table:style-name="ce39">
            <text:p>2.46</text:p>
          </table:table-cell>
          <table:table-cell office:value-type="float" office:value="1.008041918945193" table:style-name="ce39">
            <text:p>1.01</text:p>
          </table:table-cell>
          <table:table-cell office:value-type="float" office:value="0.48627549278003879" table:style-name="ce39">
            <text:p>[low]</text:p>
          </table:table-cell>
          <table:table-cell office:value-type="float" office:value="4.4377998150451958" table:style-name="ce39">
            <text:p>4.44</text:p>
          </table:table-cell>
          <table:table-cell office:value-type="float" office:value="40.943399762519256" table:style-name="ce39">
            <text:p>40.94</text:p>
          </table:table-cell>
          <table:table-cell office:value-type="float" office:value="1.1980044959915379" table:style-name="ce39">
            <text:p>1.2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All modes</text:p>
          </table:table-cell>
          <table:table-cell office:value-type="float" office:value="6089.5249185837274" table:style-name="ce39">
            <text:p>6,089.52</text:p>
          </table:table-cell>
          <table:table-cell office:value-type="float" office:value="162.06888239535911" table:style-name="ce39">
            <text:p>162.07</text:p>
          </table:table-cell>
          <table:table-cell office:value-type="float" office:value="5771.8699090888222" table:style-name="ce43">
            <text:p>5,771.87</text:p>
          </table:table-cell>
          <table:table-cell office:value-type="float" office:value="6407.1799280786308" table:style-name="ce43">
            <text:p>6,407.18</text:p>
          </table:table-cell>
          <table:table-cell office:value-type="float" office:value="2.6614372149256651" table:style-name="ce43">
            <text:p>2.66</text:p>
          </table:table-cell>
          <table:table-cell office:value-type="float" office:value="1.4433953010011531" table:style-name="ce43">
            <text:p>1.4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 [note 2]</text:p>
          </table:table-cell>
          <table:table-cell office:value-type="float" office:value="232.62555517718769" table:style-name="ce39">
            <text:p>232.63</text:p>
          </table:table-cell>
          <table:table-cell office:value-type="float" office:value="11.90434782256956" table:style-name="ce39">
            <text:p>11.90</text:p>
          </table:table-cell>
          <table:table-cell office:value-type="float" office:value="209.29303344495139" table:style-name="ce43">
            <text:p>209.29</text:p>
          </table:table-cell>
          <table:table-cell office:value-type="float" office:value="255.95807690942411" table:style-name="ce43">
            <text:p>255.96</text:p>
          </table:table-cell>
          <table:table-cell office:value-type="float" office:value="5.1173860986606492" table:style-name="ce43">
            <text:p>5.12</text:p>
          </table:table-cell>
          <table:table-cell office:value-type="float" office:value="1.484852263096049" table:style-name="ce43">
            <text:p>1.4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s of a mile or more</text:p>
          </table:table-cell>
          <table:table-cell office:value-type="float" office:value="136.32882816636041" table:style-name="ce39">
            <text:p>136.33</text:p>
          </table:table-cell>
          <table:table-cell office:value-type="float" office:value="8.9648937981635353" table:style-name="ce39">
            <text:p>8.96</text:p>
          </table:table-cell>
          <table:table-cell office:value-type="float" office:value="118.75763632195989" table:style-name="ce43">
            <text:p>118.76</text:p>
          </table:table-cell>
          <table:table-cell office:value-type="float" office:value="153.9000200107609" table:style-name="ce43">
            <text:p>153.90</text:p>
          </table:table-cell>
          <table:table-cell office:value-type="float" office:value="6.5759340256514083" table:style-name="ce43">
            <text:p>6.58</text:p>
          </table:table-cell>
          <table:table-cell office:value-type="float" office:value="1.3777826668950739" table:style-name="ce43">
            <text:p>1.3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Pedal cycle [note 3]</text:p>
          </table:table-cell>
          <table:table-cell office:value-type="float" office:value="67.908953079151459" table:style-name="ce39">
            <text:p>67.91</text:p>
          </table:table-cell>
          <table:table-cell office:value-type="float" office:value="9.5727223618368065" table:style-name="ce39">
            <text:p>9.57</text:p>
          </table:table-cell>
          <table:table-cell office:value-type="float" office:value="49.14641724995132" table:style-name="ce43">
            <text:p>49.15</text:p>
          </table:table-cell>
          <table:table-cell office:value-type="float" office:value="86.671488908351591" table:style-name="ce43">
            <text:p>86.67</text:p>
          </table:table-cell>
          <table:table-cell office:value-type="float" office:value="14.096406921012751" table:style-name="ce43">
            <text:p>14.10</text:p>
          </table:table-cell>
          <table:table-cell office:value-type="float" office:value="1.1067135762468321" table:style-name="ce43">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driver</text:p>
          </table:table-cell>
          <table:table-cell office:value-type="float" office:value="3607.0419081594282" table:style-name="ce39">
            <text:p>3,607.04</text:p>
          </table:table-cell>
          <table:table-cell office:value-type="float" office:value="157.8635468944876" table:style-name="ce39">
            <text:p>157.86</text:p>
          </table:table-cell>
          <table:table-cell office:value-type="float" office:value="3297.629356246232" table:style-name="ce43">
            <text:p>3,297.63</text:p>
          </table:table-cell>
          <table:table-cell office:value-type="float" office:value="3916.454460072624" table:style-name="ce43">
            <text:p>3,916.45</text:p>
          </table:table-cell>
          <table:table-cell office:value-type="float" office:value="4.376537642587051" table:style-name="ce43">
            <text:p>4.38</text:p>
          </table:table-cell>
          <table:table-cell office:value-type="float" office:value="1.172172728121651" table:style-name="ce43">
            <text:p>1.1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passenger</text:p>
          </table:table-cell>
          <table:table-cell office:value-type="float" office:value="2002.611843669323" table:style-name="ce39">
            <text:p>2,002.61</text:p>
          </table:table-cell>
          <table:table-cell office:value-type="float" office:value="147.6854136500601" table:style-name="ce39">
            <text:p>147.69</text:p>
          </table:table-cell>
          <table:table-cell office:value-type="float" office:value="1713.1484329152049" table:style-name="ce43">
            <text:p>1,713.15</text:p>
          </table:table-cell>
          <table:table-cell office:value-type="float" office:value="2292.0752544234401" table:style-name="ce43">
            <text:p>2,292.08</text:p>
          </table:table-cell>
          <table:table-cell office:value-type="float" office:value="7.3746399791314889" table:style-name="ce43">
            <text:p>7.37</text:p>
          </table:table-cell>
          <table:table-cell office:value-type="float" office:value="1.6288766611825281" table:style-name="ce43">
            <text:p>1.6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Motorcycle</text:p>
          </table:table-cell>
          <table:table-cell office:value-type="float" office:value="39.00162768513345" table:style-name="ce39">
            <text:p>39.00</text:p>
          </table:table-cell>
          <table:table-cell office:value-type="float" office:value="13.73152717967699" table:style-name="ce39">
            <text:p>13.73</text:p>
          </table:table-cell>
          <table:table-cell office:value-type="float" office:value="12.087834412966551" table:style-name="ce43">
            <text:p>12.09</text:p>
          </table:table-cell>
          <table:table-cell office:value-type="float" office:value="65.915420957300341" table:style-name="ce43">
            <text:p>65.92</text:p>
          </table:table-cell>
          <table:table-cell office:value-type="float" office:value="35.207574644150405" table:style-name="ce43">
            <text:p>35.21</text:p>
          </table:table-cell>
          <table:table-cell office:value-type="float" office:value="1.124559957603346" table:style-name="ce43">
            <text:p>1.12</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rivate transport [note 4]</text:p>
          </table:table-cell>
          <table:table-cell office:value-type="float" office:value="134.01167147535699" table:style-name="ce39">
            <text:p>134.01</text:p>
          </table:table-cell>
          <table:table-cell office:value-type="float" office:value="26.122988684779131" table:style-name="ce39">
            <text:p>26.12</text:p>
          </table:table-cell>
          <table:table-cell office:value-type="float" office:value="82.810613653189918" table:style-name="ce43">
            <text:p>82.81</text:p>
          </table:table-cell>
          <table:table-cell office:value-type="float" office:value="185.21272929752411" table:style-name="ce43">
            <text:p>185.21</text:p>
          </table:table-cell>
          <table:table-cell office:value-type="float" office:value="19.493069817864939" table:style-name="ce43">
            <text:p>19.49</text:p>
          </table:table-cell>
          <table:table-cell office:value-type="float" office:value="1.092065227442145" table:style-name="ce43">
            <text:p>1.0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Bus in London</text:p>
          </table:table-cell>
          <table:table-cell office:value-type="float" office:value="1.613905470655699" table:style-name="ce39">
            <text:p>1.61</text:p>
          </table:table-cell>
          <table:table-cell office:value-type="float" office:value="0.88268506619602016" table:style-name="ce39">
            <text:p>0.88</text:p>
          </table:table-cell>
          <table:table-cell office:value-type="float" office:value="0" table:style-name="ce39">
            <text:p>0.00</text:p>
          </table:table-cell>
          <table:table-cell office:value-type="float" office:value="3.3439682003998992" table:style-name="ce39">
            <text:p>3.34</text:p>
          </table:table-cell>
          <table:table-cell office:value-type="float" office:value="54.692488639833535" table:style-name="ce39">
            <text:p>54.69</text:p>
          </table:table-cell>
          <table:table-cell office:value-type="float" office:value="1.2943997409823309" table:style-name="ce39">
            <text:p>1.2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local bus</text:p>
          </table:table-cell>
          <table:table-cell office:value-type="float" office:value="181.69634814969379" table:style-name="ce39">
            <text:p>181.70</text:p>
          </table:table-cell>
          <table:table-cell office:value-type="float" office:value="17.96834495355834" table:style-name="ce39">
            <text:p>17.97</text:p>
          </table:table-cell>
          <table:table-cell office:value-type="float" office:value="146.4783920407194" table:style-name="ce43">
            <text:p>146.48</text:p>
          </table:table-cell>
          <table:table-cell office:value-type="float" office:value="216.9143042586681" table:style-name="ce43">
            <text:p>216.91</text:p>
          </table:table-cell>
          <table:table-cell office:value-type="float" office:value="9.8892163417367076" table:style-name="ce43">
            <text:p>9.89</text:p>
          </table:table-cell>
          <table:table-cell office:value-type="float" office:value="1.1280820762134249" table:style-name="ce43">
            <text:p>1.1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Non-local bus</text:p>
          </table:table-cell>
          <table:table-cell office:value-type="float" office:value="85.488368217676921" table:style-name="ce39">
            <text:p>85.49</text:p>
          </table:table-cell>
          <table:table-cell office:value-type="float" office:value="37.018935414321547" table:style-name="ce39">
            <text:p>37.02</text:p>
          </table:table-cell>
          <table:table-cell office:value-type="float" office:value="12.931254805606679" table:style-name="ce39">
            <text:p>12.93</text:p>
          </table:table-cell>
          <table:table-cell office:value-type="float" office:value="158.04548162974709" table:style-name="ce39">
            <text:p>158.05</text:p>
          </table:table-cell>
          <table:table-cell office:value-type="float" office:value="43.302891593463507" table:style-name="ce39">
            <text:p>43.30</text:p>
          </table:table-cell>
          <table:table-cell office:value-type="float" office:value="1.651781520717267" table:style-name="ce39">
            <text:p>1.6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London Underground</text:p>
          </table:table-cell>
          <table:table-cell office:value-type="float" office:value="17.332006740643511" table:style-name="ce39">
            <text:p>17.33</text:p>
          </table:table-cell>
          <table:table-cell office:value-type="float" office:value="5.5315502151608866" table:style-name="ce39">
            <text:p>5.53</text:p>
          </table:table-cell>
          <table:table-cell office:value-type="float" office:value="6.4901683189281769" table:style-name="ce43">
            <text:p>6.49</text:p>
          </table:table-cell>
          <table:table-cell office:value-type="float" office:value="28.173845162358852" table:style-name="ce43">
            <text:p>28.17</text:p>
          </table:table-cell>
          <table:table-cell office:value-type="float" office:value="31.915232309421022" table:style-name="ce43">
            <text:p>31.92</text:p>
          </table:table-cell>
          <table:table-cell office:value-type="float" office:value="1.2721941895456259" table:style-name="ce43">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Surface Rail</text:p>
          </table:table-cell>
          <table:table-cell office:value-type="float" office:value="412.86246617432391" table:style-name="ce39">
            <text:p>412.86</text:p>
          </table:table-cell>
          <table:table-cell office:value-type="float" office:value="68.947808141688867" table:style-name="ce39">
            <text:p>68.95</text:p>
          </table:table-cell>
          <table:table-cell office:value-type="float" office:value="277.72476221661373" table:style-name="ce43">
            <text:p>277.72</text:p>
          </table:table-cell>
          <table:table-cell office:value-type="float" office:value="548.0001701320341" table:style-name="ce43">
            <text:p>548.00</text:p>
          </table:table-cell>
          <table:table-cell office:value-type="float" office:value="16.69994581502521" table:style-name="ce43">
            <text:p>16.70</text:p>
          </table:table-cell>
          <table:table-cell office:value-type="float" office:value="1.238338326553386" table:style-name="ce43">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Taxi or minicab</text:p>
          </table:table-cell>
          <table:table-cell office:value-type="float" office:value="29.611251910638661" table:style-name="ce39">
            <text:p>29.61</text:p>
          </table:table-cell>
          <table:table-cell office:value-type="float" office:value="7.2353324949199189" table:style-name="ce39">
            <text:p>7.24</text:p>
          </table:table-cell>
          <table:table-cell office:value-type="float" office:value="15.43000022059562" table:style-name="ce43">
            <text:p>15.43</text:p>
          </table:table-cell>
          <table:table-cell office:value-type="float" office:value="43.792503600681712" table:style-name="ce43">
            <text:p>43.79</text:p>
          </table:table-cell>
          <table:table-cell office:value-type="float" office:value="24.434402560063411" table:style-name="ce43">
            <text:p>24.43</text:p>
          </table:table-cell>
          <table:table-cell office:value-type="float" office:value="1.039523879267169" table:style-name="ce43">
            <text:p>1.0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ublic transport [note 5]</text:p>
          </table:table-cell>
          <table:table-cell office:value-type="float" office:value="9.3210589565517559" table:style-name="ce39">
            <text:p>9.32</text:p>
          </table:table-cell>
          <table:table-cell office:value-type="float" office:value="6.6591089197611666" table:style-name="ce39">
            <text:p>6.66</text:p>
          </table:table-cell>
          <table:table-cell office:value-type="float" office:value="0" table:style-name="ce43">
            <text:p>0.00</text:p>
          </table:table-cell>
          <table:table-cell office:value-type="float" office:value="22.372912439283649" table:style-name="ce43">
            <text:p>22.37</text:p>
          </table:table-cell>
          <table:table-cell office:value-type="float" office:value="71.441549193082736" table:style-name="ce43">
            <text:p>71.44</text:p>
          </table:table-cell>
          <table:table-cell office:value-type="float" office:value="0.8986095353072493" table:style-name="ce43">
            <text:p>0.9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All modes</text:p>
          </table:table-cell>
          <table:table-cell office:value-type="float" office:value="6821.1269648657644" table:style-name="ce39">
            <text:p>6,821.13</text:p>
          </table:table-cell>
          <table:table-cell office:value-type="float" office:value="271.04678422705928" table:style-name="ce39">
            <text:p>271.05</text:p>
          </table:table-cell>
          <table:table-cell office:value-type="float" office:value="6289.8752677807279" table:style-name="ce43">
            <text:p>6,289.88</text:p>
          </table:table-cell>
          <table:table-cell office:value-type="float" office:value="7352.378661950801" table:style-name="ce43">
            <text:p>7,352.38</text:p>
          </table:table-cell>
          <table:table-cell office:value-type="float" office:value="3.9736364038254388" table:style-name="ce43">
            <text:p>3.97</text:p>
          </table:table-cell>
          <table:table-cell office:value-type="float" office:value="1.638546826862409" table:style-name="ce43">
            <text:p>1.6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 [note 2]</text:p>
          </table:table-cell>
          <table:table-cell office:value-type="float" office:value="214.9963441161949" table:style-name="ce39">
            <text:p>215.00</text:p>
          </table:table-cell>
          <table:table-cell office:value-type="float" office:value="4.3052497971658834" table:style-name="ce39">
            <text:p>4.31</text:p>
          </table:table-cell>
          <table:table-cell office:value-type="float" office:value="206.55805451374971" table:style-name="ce43">
            <text:p>206.56</text:p>
          </table:table-cell>
          <table:table-cell office:value-type="float" office:value="223.43463371863999" table:style-name="ce43">
            <text:p>223.43</text:p>
          </table:table-cell>
          <table:table-cell office:value-type="float" office:value="2.0024758164441665" table:style-name="ce43">
            <text:p>2.00</text:p>
          </table:table-cell>
          <table:table-cell office:value-type="float" office:value="1.570330955699146" table:style-name="ce43">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s of a mile or more</text:p>
          </table:table-cell>
          <table:table-cell office:value-type="float" office:value="129.06090474763431" table:style-name="ce39">
            <text:p>129.06</text:p>
          </table:table-cell>
          <table:table-cell office:value-type="float" office:value="3.34010315893538" table:style-name="ce39">
            <text:p>3.34</text:p>
          </table:table-cell>
          <table:table-cell office:value-type="float" office:value="122.514302556121" table:style-name="ce43">
            <text:p>122.51</text:p>
          </table:table-cell>
          <table:table-cell office:value-type="float" office:value="135.6075069391477" table:style-name="ce43">
            <text:p>135.61</text:p>
          </table:table-cell>
          <table:table-cell office:value-type="float" office:value="2.5880053804570933" table:style-name="ce43">
            <text:p>2.59</text:p>
          </table:table-cell>
          <table:table-cell office:value-type="float" office:value="1.514134923811957"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Pedal cycle [note 3]</text:p>
          </table:table-cell>
          <table:table-cell office:value-type="float" office:value="53.676429899260498" table:style-name="ce39">
            <text:p>53.68</text:p>
          </table:table-cell>
          <table:table-cell office:value-type="float" office:value="4.3886287553032037" table:style-name="ce39">
            <text:p>4.39</text:p>
          </table:table-cell>
          <table:table-cell office:value-type="float" office:value="45.074717538866217" table:style-name="ce43">
            <text:p>45.07</text:p>
          </table:table-cell>
          <table:table-cell office:value-type="float" office:value="62.278142259654778" table:style-name="ce43">
            <text:p>62.28</text:p>
          </table:table-cell>
          <table:table-cell office:value-type="float" office:value="8.1760816871385593" table:style-name="ce43">
            <text:p>8.18</text:p>
          </table:table-cell>
          <table:table-cell office:value-type="float" office:value="1.384531086292615" table:style-name="ce43">
            <text:p>1.3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driver</text:p>
          </table:table-cell>
          <table:table-cell office:value-type="float" office:value="3058.59735412796" table:style-name="ce39">
            <text:p>3,058.60</text:p>
          </table:table-cell>
          <table:table-cell office:value-type="float" office:value="50.776609881911007" table:style-name="ce39">
            <text:p>50.78</text:p>
          </table:table-cell>
          <table:table-cell office:value-type="float" office:value="2959.0751987594149" table:style-name="ce43">
            <text:p>2,959.08</text:p>
          </table:table-cell>
          <table:table-cell office:value-type="float" office:value="3158.119509496506" table:style-name="ce43">
            <text:p>3,158.12</text:p>
          </table:table-cell>
          <table:table-cell office:value-type="float" office:value="1.6601273068317286" table:style-name="ce43">
            <text:p>1.66</text:p>
          </table:table-cell>
          <table:table-cell office:value-type="float" office:value="1.282888012739718" table:style-name="ce43">
            <text:p>1.2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passenger</text:p>
          </table:table-cell>
          <table:table-cell office:value-type="float" office:value="1631.914639952581" table:style-name="ce39">
            <text:p>1,631.91</text:p>
          </table:table-cell>
          <table:table-cell office:value-type="float" office:value="41.649216598128213" table:style-name="ce39">
            <text:p>41.65</text:p>
          </table:table-cell>
          <table:table-cell office:value-type="float" office:value="1550.28217542025" table:style-name="ce43">
            <text:p>1,550.28</text:p>
          </table:table-cell>
          <table:table-cell office:value-type="float" office:value="1713.547104484913" table:style-name="ce43">
            <text:p>1,713.55</text:p>
          </table:table-cell>
          <table:table-cell office:value-type="float" office:value="2.5521688192795691" table:style-name="ce43">
            <text:p>2.55</text:p>
          </table:table-cell>
          <table:table-cell office:value-type="float" office:value="1.5616243805619121" table:style-name="ce43">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Motorcycle</text:p>
          </table:table-cell>
          <table:table-cell office:value-type="float" office:value="23.136133595050008" table:style-name="ce39">
            <text:p>23.14</text:p>
          </table:table-cell>
          <table:table-cell office:value-type="float" office:value="3.11396779009675" table:style-name="ce39">
            <text:p>3.11</text:p>
          </table:table-cell>
          <table:table-cell office:value-type="float" office:value="17.032756726460381" table:style-name="ce43">
            <text:p>17.03</text:p>
          </table:table-cell>
          <table:table-cell office:value-type="float" office:value="29.23951046363964" table:style-name="ce43">
            <text:p>29.24</text:p>
          </table:table-cell>
          <table:table-cell office:value-type="float" office:value="13.459326629938658" table:style-name="ce43">
            <text:p>13.46</text:p>
          </table:table-cell>
          <table:table-cell office:value-type="float" office:value="1.031752863287694" table:style-name="ce43">
            <text:p>1.0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rivate transport [note 4]</text:p>
          </table:table-cell>
          <table:table-cell office:value-type="float" office:value="90.99000476182691" table:style-name="ce39">
            <text:p>90.99</text:p>
          </table:table-cell>
          <table:table-cell office:value-type="float" office:value="8.8342464377667529" table:style-name="ce39">
            <text:p>8.83</text:p>
          </table:table-cell>
          <table:table-cell office:value-type="float" office:value="73.674881743804079" table:style-name="ce43">
            <text:p>73.67</text:p>
          </table:table-cell>
          <table:table-cell office:value-type="float" office:value="108.3051277798497" table:style-name="ce43">
            <text:p>108.31</text:p>
          </table:table-cell>
          <table:table-cell office:value-type="float" office:value="9.7090295366958692" table:style-name="ce43">
            <text:p>9.71</text:p>
          </table:table-cell>
          <table:table-cell office:value-type="float" office:value="1.1910579347321619" table:style-name="ce43">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Bus in London</text:p>
          </table:table-cell>
          <table:table-cell office:value-type="float" office:value="4.1771305937929792" table:style-name="ce39">
            <text:p>4.18</text:p>
          </table:table-cell>
          <table:table-cell office:value-type="float" office:value="0.94208057295405401" table:style-name="ce39">
            <text:p>0.94</text:p>
          </table:table-cell>
          <table:table-cell office:value-type="float" office:value="2.3306526708030328" table:style-name="ce39">
            <text:p>2.33</text:p>
          </table:table-cell>
          <table:table-cell office:value-type="float" office:value="6.0236085167829252" table:style-name="ce39">
            <text:p>6.02</text:p>
          </table:table-cell>
          <table:table-cell office:value-type="float" office:value="22.553294703161583" table:style-name="ce39">
            <text:p>22.55</text:p>
          </table:table-cell>
          <table:table-cell office:value-type="float" office:value="1.5490097738406949" table:style-name="ce39">
            <text:p>1.5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local bus</text:p>
          </table:table-cell>
          <table:table-cell office:value-type="float" office:value="171.63594768741689" table:style-name="ce39">
            <text:p>171.64</text:p>
          </table:table-cell>
          <table:table-cell office:value-type="float" office:value="8.1523669837587605" table:style-name="ce39">
            <text:p>8.15</text:p>
          </table:table-cell>
          <table:table-cell office:value-type="float" office:value="155.6573083992497" table:style-name="ce43">
            <text:p>155.66</text:p>
          </table:table-cell>
          <table:table-cell office:value-type="float" office:value="187.61458697558399" table:style-name="ce43">
            <text:p>187.61</text:p>
          </table:table-cell>
          <table:table-cell office:value-type="float" office:value="4.7498015966945566" table:style-name="ce43">
            <text:p>4.75</text:p>
          </table:table-cell>
          <table:table-cell office:value-type="float" office:value="1.522335479108808" table:style-name="ce43">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Non-local bus</text:p>
          </table:table-cell>
          <table:table-cell office:value-type="float" office:value="29.412735441729161" table:style-name="ce39">
            <text:p>29.41</text:p>
          </table:table-cell>
          <table:table-cell office:value-type="float" office:value="6.7803024201703224" table:style-name="ce39">
            <text:p>6.78</text:p>
          </table:table-cell>
          <table:table-cell office:value-type="float" office:value="16.12334269819533" table:style-name="ce43">
            <text:p>16.12</text:p>
          </table:table-cell>
          <table:table-cell office:value-type="float" office:value="42.702128185262993" table:style-name="ce43">
            <text:p>42.70</text:p>
          </table:table-cell>
          <table:table-cell office:value-type="float" office:value="23.05226738806077" table:style-name="ce43">
            <text:p>23.05</text:p>
          </table:table-cell>
          <table:table-cell office:value-type="float" office:value="1.3736406149984759" table:style-name="ce43">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London Underground</text:p>
          </table:table-cell>
          <table:table-cell office:value-type="float" office:value="22.65004417167129" table:style-name="ce39">
            <text:p>22.65</text:p>
          </table:table-cell>
          <table:table-cell office:value-type="float" office:value="2.9865636158988931" table:style-name="ce39">
            <text:p>2.99</text:p>
          </table:table-cell>
          <table:table-cell office:value-type="float" office:value="16.796379484509458" table:style-name="ce43">
            <text:p>16.80</text:p>
          </table:table-cell>
          <table:table-cell office:value-type="float" office:value="28.503708858833111" table:style-name="ce43">
            <text:p>28.50</text:p>
          </table:table-cell>
          <table:table-cell office:value-type="float" office:value="13.185685613956672" table:style-name="ce43">
            <text:p>13.19</text:p>
          </table:table-cell>
          <table:table-cell office:value-type="float" office:value="1.495541210323015"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Surface Rail</text:p>
          </table:table-cell>
          <table:table-cell office:value-type="float" office:value="509.41864480438221" table:style-name="ce39">
            <text:p>509.42</text:p>
          </table:table-cell>
          <table:table-cell office:value-type="float" office:value="26.145622576380301" table:style-name="ce39">
            <text:p>26.15</text:p>
          </table:table-cell>
          <table:table-cell office:value-type="float" office:value="458.17322455467678" table:style-name="ce43">
            <text:p>458.17</text:p>
          </table:table-cell>
          <table:table-cell office:value-type="float" office:value="560.66406505408759" table:style-name="ce43">
            <text:p>560.66</text:p>
          </table:table-cell>
          <table:table-cell office:value-type="float" office:value="5.1324431963852195" table:style-name="ce43">
            <text:p>5.13</text:p>
          </table:table-cell>
          <table:table-cell office:value-type="float" office:value="1.3369420827265059" table:style-name="ce43">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Taxi or minicab</text:p>
          </table:table-cell>
          <table:table-cell office:value-type="float" office:value="63.297072213810921" table:style-name="ce39">
            <text:p>63.30</text:p>
          </table:table-cell>
          <table:table-cell office:value-type="float" office:value="5.1399888183012328" table:style-name="ce39">
            <text:p>5.14</text:p>
          </table:table-cell>
          <table:table-cell office:value-type="float" office:value="53.222694129940507" table:style-name="ce43">
            <text:p>53.22</text:p>
          </table:table-cell>
          <table:table-cell office:value-type="float" office:value="73.371450297681335" table:style-name="ce43">
            <text:p>73.37</text:p>
          </table:table-cell>
          <table:table-cell office:value-type="float" office:value="8.1204211166969706" table:style-name="ce43">
            <text:p>8.12</text:p>
          </table:table-cell>
          <table:table-cell office:value-type="float" office:value="1.36499544373168" table:style-name="ce43">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ublic transport [note 5]</text:p>
          </table:table-cell>
          <table:table-cell office:value-type="float" office:value="16.212988045491471" table:style-name="ce39">
            <text:p>16.21</text:p>
          </table:table-cell>
          <table:table-cell office:value-type="float" office:value="2.5938584374897662" table:style-name="ce39">
            <text:p>2.59</text:p>
          </table:table-cell>
          <table:table-cell office:value-type="float" office:value="11.12902550801153" table:style-name="ce43">
            <text:p>11.13</text:p>
          </table:table-cell>
          <table:table-cell office:value-type="float" office:value="21.296950582971409" table:style-name="ce43">
            <text:p>21.30</text:p>
          </table:table-cell>
          <table:table-cell office:value-type="float" office:value="15.99864522327252" table:style-name="ce43">
            <text:p>16.00</text:p>
          </table:table-cell>
          <table:table-cell office:value-type="float" office:value="1.1687264039901999" table:style-name="ce43">
            <text:p>1.1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All modes</text:p>
          </table:table-cell>
          <table:table-cell office:value-type="float" office:value="5890.1154694111692" table:style-name="ce39">
            <text:p>5,890.12</text:p>
          </table:table-cell>
          <table:table-cell office:value-type="float" office:value="83.852319442470659" table:style-name="ce39">
            <text:p>83.85</text:p>
          </table:table-cell>
          <table:table-cell office:value-type="float" office:value="5725.7649233039256" table:style-name="ce43">
            <text:p>5,725.76</text:p>
          </table:table-cell>
          <table:table-cell office:value-type="float" office:value="6054.466015518412" table:style-name="ce43">
            <text:p>6,054.47</text:p>
          </table:table-cell>
          <table:table-cell office:value-type="float" office:value="1.4236107912983464" table:style-name="ce43">
            <text:p>1.42</text:p>
          </table:table-cell>
          <table:table-cell office:value-type="float" office:value="1.6487357288109661" table:style-name="ce43">
            <text:p>1.6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 [note 2]</text:p>
          </table:table-cell>
          <table:table-cell office:value-type="float" office:value="215.12198153837079" table:style-name="ce39">
            <text:p>215.12</text:p>
          </table:table-cell>
          <table:table-cell office:value-type="float" office:value="3.9992086786189551" table:style-name="ce39">
            <text:p>4.00</text:p>
          </table:table-cell>
          <table:table-cell office:value-type="float" office:value="207.2835325282777" table:style-name="ce43">
            <text:p>207.28</text:p>
          </table:table-cell>
          <table:table-cell office:value-type="float" office:value="222.96043054846399" table:style-name="ce43">
            <text:p>222.96</text:p>
          </table:table-cell>
          <table:table-cell office:value-type="float" office:value="1.8590423210217717" table:style-name="ce43">
            <text:p>1.86</text:p>
          </table:table-cell>
          <table:table-cell office:value-type="float" office:value="1.6087213181725639" table:style-name="ce43">
            <text:p>1.6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s of a mile or more</text:p>
          </table:table-cell>
          <table:table-cell office:value-type="float" office:value="125.0766697449162" table:style-name="ce39">
            <text:p>125.08</text:p>
          </table:table-cell>
          <table:table-cell office:value-type="float" office:value="3.0304124609706311" table:style-name="ce39">
            <text:p>3.03</text:p>
          </table:table-cell>
          <table:table-cell office:value-type="float" office:value="119.1370613214138" table:style-name="ce43">
            <text:p>119.14</text:p>
          </table:table-cell>
          <table:table-cell office:value-type="float" office:value="131.01627816841861" table:style-name="ce43">
            <text:p>131.02</text:p>
          </table:table-cell>
          <table:table-cell office:value-type="float" office:value="2.4228438981873386" table:style-name="ce43">
            <text:p>2.42</text:p>
          </table:table-cell>
          <table:table-cell office:value-type="float" office:value="1.522675091875439" table:style-name="ce43">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Pedal cycle [note 3]</text:p>
          </table:table-cell>
          <table:table-cell office:value-type="float" office:value="56.835271077135921" table:style-name="ce39">
            <text:p>56.84</text:p>
          </table:table-cell>
          <table:table-cell office:value-type="float" office:value="4.2017441261180739" table:style-name="ce39">
            <text:p>4.20</text:p>
          </table:table-cell>
          <table:table-cell office:value-type="float" office:value="48.599852589944497" table:style-name="ce43">
            <text:p>48.60</text:p>
          </table:table-cell>
          <table:table-cell office:value-type="float" office:value="65.070689564327353" table:style-name="ce43">
            <text:p>65.07</text:p>
          </table:table-cell>
          <table:table-cell office:value-type="float" office:value="7.392846108564405" table:style-name="ce43">
            <text:p>7.39</text:p>
          </table:table-cell>
          <table:table-cell office:value-type="float" office:value="1.4315954842973011" table:style-name="ce43">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driver</text:p>
          </table:table-cell>
          <table:table-cell office:value-type="float" office:value="2757.6444684864719" table:style-name="ce39">
            <text:p>2,757.64</text:p>
          </table:table-cell>
          <table:table-cell office:value-type="float" office:value="44.720981211842407" table:style-name="ce39">
            <text:p>44.72</text:p>
          </table:table-cell>
          <table:table-cell office:value-type="float" office:value="2669.9913453112608" table:style-name="ce43">
            <text:p>2,669.99</text:p>
          </table:table-cell>
          <table:table-cell office:value-type="float" office:value="2845.2975916616829" table:style-name="ce43">
            <text:p>2,845.30</text:p>
          </table:table-cell>
          <table:table-cell office:value-type="float" office:value="1.6217094597545216" table:style-name="ce43">
            <text:p>1.62</text:p>
          </table:table-cell>
          <table:table-cell office:value-type="float" office:value="1.29858414985575" table:style-name="ce43">
            <text:p>1.3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passenger</text:p>
          </table:table-cell>
          <table:table-cell office:value-type="float" office:value="1494.929178844322" table:style-name="ce39">
            <text:p>1,494.93</text:p>
          </table:table-cell>
          <table:table-cell office:value-type="float" office:value="36.634407680056889" table:style-name="ce39">
            <text:p>36.63</text:p>
          </table:table-cell>
          <table:table-cell office:value-type="float" office:value="1423.125739791411" table:style-name="ce43">
            <text:p>1,423.13</text:p>
          </table:table-cell>
          <table:table-cell office:value-type="float" office:value="1566.7326178972339" table:style-name="ce43">
            <text:p>1,566.73</text:p>
          </table:table-cell>
          <table:table-cell office:value-type="float" office:value="2.4505781409911123" table:style-name="ce43">
            <text:p>2.45</text:p>
          </table:table-cell>
          <table:table-cell office:value-type="float" office:value="1.568448469610505" table:style-name="ce43">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Motorcycle</text:p>
          </table:table-cell>
          <table:table-cell office:value-type="float" office:value="21.752702297127669" table:style-name="ce39">
            <text:p>21.75</text:p>
          </table:table-cell>
          <table:table-cell office:value-type="float" office:value="2.7746883871476049" table:style-name="ce39">
            <text:p>2.77</text:p>
          </table:table-cell>
          <table:table-cell office:value-type="float" office:value="16.314313058318358" table:style-name="ce43">
            <text:p>16.31</text:p>
          </table:table-cell>
          <table:table-cell office:value-type="float" office:value="27.19109153593697" table:style-name="ce43">
            <text:p>27.19</text:p>
          </table:table-cell>
          <table:table-cell office:value-type="float" office:value="12.755603185513131" table:style-name="ce43">
            <text:p>12.76</text:p>
          </table:table-cell>
          <table:table-cell office:value-type="float" office:value="1.053621402282418" table:style-name="ce43">
            <text:p>1.0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rivate transport [note 4]</text:p>
          </table:table-cell>
          <table:table-cell office:value-type="float" office:value="79.30907587080209" table:style-name="ce39">
            <text:p>79.31</text:p>
          </table:table-cell>
          <table:table-cell office:value-type="float" office:value="7.5212620295159063" table:style-name="ce39">
            <text:p>7.52</text:p>
          </table:table-cell>
          <table:table-cell office:value-type="float" office:value="64.567402292950916" table:style-name="ce43">
            <text:p>64.57</text:p>
          </table:table-cell>
          <table:table-cell office:value-type="float" office:value="94.050749448653264" table:style-name="ce43">
            <text:p>94.05</text:p>
          </table:table-cell>
          <table:table-cell office:value-type="float" office:value="9.4834821197114536" table:style-name="ce43">
            <text:p>9.48</text:p>
          </table:table-cell>
          <table:table-cell office:value-type="float" office:value="1.1867094675579699" table:style-name="ce43">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Bus in London</text:p>
          </table:table-cell>
          <table:table-cell office:value-type="float" office:value="56.344002335952133" table:style-name="ce39">
            <text:p>56.34</text:p>
          </table:table-cell>
          <table:table-cell office:value-type="float" office:value="3.869899117566832" table:style-name="ce39">
            <text:p>3.87</text:p>
          </table:table-cell>
          <table:table-cell office:value-type="float" office:value="48.759000065521143" table:style-name="ce39">
            <text:p>48.76</text:p>
          </table:table-cell>
          <table:table-cell office:value-type="float" office:value="63.929004606383117" table:style-name="ce39">
            <text:p>63.93</text:p>
          </table:table-cell>
          <table:table-cell office:value-type="float" office:value="6.8683426045819189" table:style-name="ce39">
            <text:p>6.87</text:p>
          </table:table-cell>
          <table:table-cell office:value-type="float" office:value="1.767371511246963" table:style-name="ce39">
            <text:p>1.7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local bus</text:p>
          </table:table-cell>
          <table:table-cell office:value-type="float" office:value="146.03505423855731" table:style-name="ce39">
            <text:p>146.04</text:p>
          </table:table-cell>
          <table:table-cell office:value-type="float" office:value="6.9269170647338534" table:style-name="ce39">
            <text:p>6.93</text:p>
          </table:table-cell>
          <table:table-cell office:value-type="float" office:value="132.45829679167889" table:style-name="ce43">
            <text:p>132.46</text:p>
          </table:table-cell>
          <table:table-cell office:value-type="float" office:value="159.61181168543561" table:style-name="ce43">
            <text:p>159.61</text:p>
          </table:table-cell>
          <table:table-cell office:value-type="float" office:value="4.743324882406867" table:style-name="ce43">
            <text:p>4.74</text:p>
          </table:table-cell>
          <table:table-cell office:value-type="float" office:value="1.5290336939487561" table:style-name="ce43">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Non-local bus</text:p>
          </table:table-cell>
          <table:table-cell office:value-type="float" office:value="26.535172482933401" table:style-name="ce39">
            <text:p>26.54</text:p>
          </table:table-cell>
          <table:table-cell office:value-type="float" office:value="5.7864516693391899" table:style-name="ce39">
            <text:p>5.79</text:p>
          </table:table-cell>
          <table:table-cell office:value-type="float" office:value="15.193727211028589" table:style-name="ce39">
            <text:p>15.19</text:p>
          </table:table-cell>
          <table:table-cell office:value-type="float" office:value="37.876617754838207" table:style-name="ce39">
            <text:p>37.88</text:p>
          </table:table-cell>
          <table:table-cell office:value-type="float" office:value="21.806723408565958" table:style-name="ce39">
            <text:p>21.81</text:p>
          </table:table-cell>
          <table:table-cell office:value-type="float" office:value="1.358913066587873" table:style-name="ce39">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London Underground</text:p>
          </table:table-cell>
          <table:table-cell office:value-type="float" office:value="99.946118578971351" table:style-name="ce39">
            <text:p>99.95</text:p>
          </table:table-cell>
          <table:table-cell office:value-type="float" office:value="6.7327471168939628" table:style-name="ce39">
            <text:p>6.73</text:p>
          </table:table-cell>
          <table:table-cell office:value-type="float" office:value="86.749934229859178" table:style-name="ce43">
            <text:p>86.75</text:p>
          </table:table-cell>
          <table:table-cell office:value-type="float" office:value="113.1423029280835" table:style-name="ce43">
            <text:p>113.14</text:p>
          </table:table-cell>
          <table:table-cell office:value-type="float" office:value="6.7363767724247889" table:style-name="ce43">
            <text:p>6.74</text:p>
          </table:table-cell>
          <table:table-cell office:value-type="float" office:value="1.702213977765662" table:style-name="ce43">
            <text:p>1.7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Surface Rail</text:p>
          </table:table-cell>
          <table:table-cell office:value-type="float" office:value="567.26212336274227" table:style-name="ce39">
            <text:p>567.26</text:p>
          </table:table-cell>
          <table:table-cell office:value-type="float" office:value="27.068224248077421" table:style-name="ce39">
            <text:p>27.07</text:p>
          </table:table-cell>
          <table:table-cell office:value-type="float" office:value="514.20840383651057" table:style-name="ce43">
            <text:p>514.21</text:p>
          </table:table-cell>
          <table:table-cell office:value-type="float" office:value="620.31584288897398" table:style-name="ce43">
            <text:p>620.32</text:p>
          </table:table-cell>
          <table:table-cell office:value-type="float" office:value="4.7717312919848052" table:style-name="ce43">
            <text:p>4.77</text:p>
          </table:table-cell>
          <table:table-cell office:value-type="float" office:value="1.460954304414027" table:style-name="ce43">
            <text:p>1.4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Taxi or minicab</text:p>
          </table:table-cell>
          <table:table-cell office:value-type="float" office:value="66.503874301771162" table:style-name="ce39">
            <text:p>66.50</text:p>
          </table:table-cell>
          <table:table-cell office:value-type="float" office:value="4.898801226847465" table:style-name="ce39">
            <text:p>4.90</text:p>
          </table:table-cell>
          <table:table-cell office:value-type="float" office:value="56.90222389715013" table:style-name="ce43">
            <text:p>56.90</text:p>
          </table:table-cell>
          <table:table-cell office:value-type="float" office:value="76.105524706392188" table:style-name="ce43">
            <text:p>76.11</text:p>
          </table:table-cell>
          <table:table-cell office:value-type="float" office:value="7.3661892307483168" table:style-name="ce43">
            <text:p>7.37</text:p>
          </table:table-cell>
          <table:table-cell office:value-type="float" office:value="1.3993573961699719" table:style-name="ce43">
            <text:p>1.4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ublic transport [note 5]</text:p>
          </table:table-cell>
          <table:table-cell office:value-type="float" office:value="16.476362442472801" table:style-name="ce39">
            <text:p>16.48</text:p>
          </table:table-cell>
          <table:table-cell office:value-type="float" office:value="2.3803042064047051" table:style-name="ce39">
            <text:p>2.38</text:p>
          </table:table-cell>
          <table:table-cell office:value-type="float" office:value="11.81096619791958" table:style-name="ce43">
            <text:p>11.81</text:p>
          </table:table-cell>
          <table:table-cell office:value-type="float" office:value="21.141758687026019" table:style-name="ce43">
            <text:p>21.14</text:p>
          </table:table-cell>
          <table:table-cell office:value-type="float" office:value="14.446782259831526" table:style-name="ce43">
            <text:p>14.45</text:p>
          </table:table-cell>
          <table:table-cell office:value-type="float" office:value="1.1418908752217629" table:style-name="ce43">
            <text:p>1.1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All modes</text:p>
          </table:table-cell>
          <table:table-cell office:value-type="float" office:value="5604.6953858576317" table:style-name="ce39">
            <text:p>5,604.70</text:p>
          </table:table-cell>
          <table:table-cell office:value-type="float" office:value="75.552938235852608" table:style-name="ce39">
            <text:p>75.55</text:p>
          </table:table-cell>
          <table:table-cell office:value-type="float" office:value="5456.6116269153608" table:style-name="ce43">
            <text:p>5,456.61</text:p>
          </table:table-cell>
          <table:table-cell office:value-type="float" office:value="5752.7791447999016" table:style-name="ce43">
            <text:p>5,752.78</text:p>
          </table:table-cell>
          <table:table-cell office:value-type="float" office:value="1.3480293403009178" table:style-name="ce43">
            <text:p>1.35</text:p>
          </table:table-cell>
          <table:table-cell office:value-type="float" office:value="1.674860547015242" table:style-name="ce43">
            <text:p>1.67</text:p>
          </table:table-cell>
          <table:table-cell table:number-columns-repeated="16375"/>
        </table:table-row>
        <table:table-row table:number-rows-repeated="2121" table:style-name="ro2">
          <table:table-cell table:number-columns-repeated="3" table:style-name="ce36"/>
          <table:table-cell table:number-columns-repeated="2" table:style-name="ce40"/>
          <table:table-cell table:number-columns-repeated="4" table:style-name="ce41"/>
          <table:table-cell table:number-columns-repeated="16375"/>
        </table:table-row>
        <table:table-row table:number-rows-repeated="1046284" table:style-name="ro4">
          <table:table-cell table:number-columns-repeated="16384"/>
        </table:table-row>
      </table:table>
      <table:table table:name="SE_NTS0318d_trip_length" table:style-name="ta1">
        <table:table-column table:style-name="co31" table:default-cell-style-name="ce1"/>
        <table:table-column table:style-name="co32" table:default-cell-style-name="ce1"/>
        <table:table-column table:style-name="co33" table:default-cell-style-name="ce1"/>
        <table:table-column table:style-name="co34" table:default-cell-style-name="ce1"/>
        <table:table-column table:style-name="co12" table:default-cell-style-name="ce1"/>
        <table:table-column table:style-name="co35" table:number-columns-repeated="2" table:default-cell-style-name="ce1"/>
        <table:table-column table:style-name="co36" table:default-cell-style-name="ce1"/>
        <table:table-column table:style-name="co25" table:default-cell-style-name="ce1"/>
        <table:table-column table:style-name="co17" table:number-columns-repeated="16375" table:default-cell-style-name="ce1"/>
        <table:table-row table:style-name="ro1">
          <table:table-cell office:value-type="string" table:style-name="ce31">
            <text:p>SE_NTS0318d: Standard errors for the average trip length by main mode and region of residence (miles): England, 2025 [notes 1, 8]</text:p>
          </table:table-cell>
          <table:table-cell table:number-columns-repeated="2" table:style-name="ce32"/>
          <table:table-cell table:number-columns-repeated="6" table:style-name="ce33"/>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The table in this worksheet contains numbers. These represent average trip length by main mode and region of residence.</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Some shorthand is used in these tables, [low] denotes rounds to 0, [x] denotes the data is not available due to no observations in the category.</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4">
            <text:p>Year</text:p>
          </table:table-cell>
          <table:table-cell office:value-type="string" table:style-name="ce24">
            <text:p>Region of residence</text:p>
          </table:table-cell>
          <table:table-cell office:value-type="string" table:style-name="ce24">
            <text:p>Mode</text:p>
          </table:table-cell>
          <table:table-cell office:value-type="string" table:style-name="ce35">
            <text:p>Average trip length</text:p>
          </table:table-cell>
          <table:table-cell office:value-type="string" table:style-name="ce35">
            <text:p>Standard error</text:p>
          </table:table-cell>
          <table:table-cell office:value-type="string" table:style-name="ce35">
            <text:p>95% Lower confidence interval</text:p>
          </table:table-cell>
          <table:table-cell office:value-type="string" table:style-name="ce35">
            <text:p>95% Upper confidence interval</text:p>
          </table:table-cell>
          <table:table-cell office:value-type="string" table:style-name="ce35">
            <text:p>Relative standard error (%)</text:p>
          </table:table-cell>
          <table:table-cell office:value-type="string" table:style-name="ce35">
            <text:p>Design factor</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 [note 2]</text:p>
          </table:table-cell>
          <table:table-cell office:value-type="float" office:value="0.81538436134969772" table:style-name="ce42">
            <text:p>0.82</text:p>
          </table:table-cell>
          <table:table-cell office:value-type="float" office:value="3.6822753395493811E-2" table:style-name="ce42">
            <text:p>[low]</text:p>
          </table:table-cell>
          <table:table-cell office:value-type="float" office:value="0.74321176469452988" table:style-name="ce42">
            <text:p>0.74</text:p>
          </table:table-cell>
          <table:table-cell office:value-type="float" office:value="0.88755695800486556" table:style-name="ce42">
            <text:p>0.89</text:p>
          </table:table-cell>
          <table:table-cell office:value-type="float" office:value="4.5159994649077477" table:style-name="ce42">
            <text:p>4.52</text:p>
          </table:table-cell>
          <table:table-cell office:value-type="float" office:value="1.162809285622685" table:style-name="ce42">
            <text:p>1.16</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s of a mile or more</text:p>
          </table:table-cell>
          <table:table-cell office:value-type="float" office:value="1.5536260017779311" table:style-name="ce42">
            <text:p>1.55</text:p>
          </table:table-cell>
          <table:table-cell office:value-type="float" office:value="6.2111314715132662E-2" table:style-name="ce42">
            <text:p>[low]</text:p>
          </table:table-cell>
          <table:table-cell office:value-type="float" office:value="1.431887824936271" table:style-name="ce42">
            <text:p>1.43</text:p>
          </table:table-cell>
          <table:table-cell office:value-type="float" office:value="1.675364178619591" table:style-name="ce42">
            <text:p>1.68</text:p>
          </table:table-cell>
          <table:table-cell office:value-type="float" office:value="3.9978292487415898" table:style-name="ce42">
            <text:p>4.00</text:p>
          </table:table-cell>
          <table:table-cell office:value-type="float" office:value="1.2962238373229209" table:style-name="ce42">
            <text:p>1.30</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Pedal cycle [note 3]</text:p>
          </table:table-cell>
          <table:table-cell office:value-type="float" office:value="2.8337752623774342" table:style-name="ce42">
            <text:p>2.83</text:p>
          </table:table-cell>
          <table:table-cell office:value-type="float" office:value="0.36352323011464671" table:style-name="ce42">
            <text:p>[low]</text:p>
          </table:table-cell>
          <table:table-cell office:value-type="float" office:value="2.1212697313527271" table:style-name="ce42">
            <text:p>2.12</text:p>
          </table:table-cell>
          <table:table-cell office:value-type="float" office:value="3.5462807934021421" table:style-name="ce42">
            <text:p>3.55</text:p>
          </table:table-cell>
          <table:table-cell office:value-type="float" office:value="12.828230768366012" table:style-name="ce42">
            <text:p>12.83</text:p>
          </table:table-cell>
          <table:table-cell office:value-type="float" office:value="0.79334470501877596" table:style-name="ce42">
            <text:p>0.7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driver</text:p>
          </table:table-cell>
          <table:table-cell office:value-type="float" office:value="8.0045060285452259" table:style-name="ce42">
            <text:p>8.00</text:p>
          </table:table-cell>
          <table:table-cell office:value-type="float" office:value="0.44257210946981368" table:style-name="ce42">
            <text:p>[low]</text:p>
          </table:table-cell>
          <table:table-cell office:value-type="float" office:value="7.1370646939843914" table:style-name="ce42">
            <text:p>7.14</text:p>
          </table:table-cell>
          <table:table-cell office:value-type="float" office:value="8.8719473631060612" table:style-name="ce42">
            <text:p>8.87</text:p>
          </table:table-cell>
          <table:table-cell office:value-type="float" office:value="5.5290371184872313" table:style-name="ce42">
            <text:p>5.53</text:p>
          </table:table-cell>
          <table:table-cell office:value-type="float" office:value="1.1030706380229791" table:style-name="ce42">
            <text:p>1.10</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passenger</text:p>
          </table:table-cell>
          <table:table-cell office:value-type="float" office:value="8.1135796582615729" table:style-name="ce42">
            <text:p>8.11</text:p>
          </table:table-cell>
          <table:table-cell office:value-type="float" office:value="0.6608055659563089" table:style-name="ce42">
            <text:p>0.66</text:p>
          </table:table-cell>
          <table:table-cell office:value-type="float" office:value="6.8184007489872069" table:style-name="ce42">
            <text:p>6.82</text:p>
          </table:table-cell>
          <table:table-cell office:value-type="float" office:value="9.4087585675359389" table:style-name="ce42">
            <text:p>9.41</text:p>
          </table:table-cell>
          <table:table-cell office:value-type="float" office:value="8.1444392461649162" table:style-name="ce42">
            <text:p>8.14</text:p>
          </table:table-cell>
          <table:table-cell office:value-type="float" office:value="1.292304965403799" table:style-name="ce42">
            <text:p>1.2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42">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17.620990365350941" table:style-name="ce42">
            <text:p>17.62</text:p>
          </table:table-cell>
          <table:table-cell office:value-type="float" office:value="7.5017873788095217" table:style-name="ce42">
            <text:p>7.50</text:p>
          </table:table-cell>
          <table:table-cell office:value-type="float" office:value="2.9174871028842779" table:style-name="ce42">
            <text:p>2.92</text:p>
          </table:table-cell>
          <table:table-cell office:value-type="float" office:value="32.324493627817603" table:style-name="ce42">
            <text:p>32.32</text:p>
          </table:table-cell>
          <table:table-cell office:value-type="float" office:value="42.573017879634463" table:style-name="ce42">
            <text:p>42.57</text:p>
          </table:table-cell>
          <table:table-cell office:value-type="float" office:value="1.2138961823603971" table:style-name="ce42">
            <text:p>1.21</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Bus in London</text:p>
          </table:table-cell>
          <table:table-cell office:value-type="float" office:value="0" table:style-name="ce42">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local bus</text:p>
          </table:table-cell>
          <table:table-cell office:value-type="float" office:value="5.5127240563814084" table:style-name="ce42">
            <text:p>5.51</text:p>
          </table:table-cell>
          <table:table-cell office:value-type="float" office:value="0.47266006139057559" table:style-name="ce42">
            <text:p>[low]</text:p>
          </table:table-cell>
          <table:table-cell office:value-type="float" office:value="4.5863103360558792" table:style-name="ce42">
            <text:p>4.59</text:p>
          </table:table-cell>
          <table:table-cell office:value-type="float" office:value="6.4391377767069358" table:style-name="ce42">
            <text:p>6.44</text:p>
          </table:table-cell>
          <table:table-cell office:value-type="float" office:value="8.5739836885801424" table:style-name="ce42">
            <text:p>8.57</text:p>
          </table:table-cell>
          <table:table-cell office:value-type="float" office:value="1.3663188579597989" table:style-name="ce42">
            <text:p>1.37</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Non-local bus</text:p>
          </table:table-cell>
          <table:table-cell office:value-type="float" office:value="69.813118797705911" table:style-name="ce42">
            <text:p>69.81</text:p>
          </table:table-cell>
          <table:table-cell office:value-type="float" office:value="19.88181656158655" table:style-name="ce42">
            <text:p>19.88</text:p>
          </table:table-cell>
          <table:table-cell office:value-type="float" office:value="30.844758336996271" table:style-name="ce42">
            <text:p>30.84</text:p>
          </table:table-cell>
          <table:table-cell office:value-type="float" office:value="108.7814792584155" table:style-name="ce42">
            <text:p>108.78</text:p>
          </table:table-cell>
          <table:table-cell office:value-type="float" office:value="28.478625370107196" table:style-name="ce42">
            <text:p>28.48</text:p>
          </table:table-cell>
          <table:table-cell office:value-type="float" office:value="1.0681630797420529" table:style-name="ce42">
            <text:p>1.07</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London Underground</text:p>
          </table:table-cell>
          <table:table-cell office:value-type="float" office:value="3.0819010288931739" table:style-name="ce42">
            <text:p>3.08</text:p>
          </table:table-cell>
          <table:table-cell office:value-type="float" office:value="0.64972344184856345" table:style-name="ce42">
            <text:p>0.65</text:p>
          </table:table-cell>
          <table:table-cell office:value-type="float" office:value="1.80844308286999" table:style-name="ce42">
            <text:p>1.81</text:p>
          </table:table-cell>
          <table:table-cell office:value-type="float" office:value="4.3553589749163582" table:style-name="ce42">
            <text:p>4.36</text:p>
          </table:table-cell>
          <table:table-cell office:value-type="float" office:value="21.081904829432617" table:style-name="ce42">
            <text:p>21.08</text:p>
          </table:table-cell>
          <table:table-cell office:value-type="float" office:value="1.1180089475334249" table:style-name="ce42">
            <text:p>1.12</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Surface Rail</text:p>
          </table:table-cell>
          <table:table-cell office:value-type="float" office:value="98.821257741967926" table:style-name="ce42">
            <text:p>98.82</text:p>
          </table:table-cell>
          <table:table-cell office:value-type="float" office:value="15.917800657704969" table:style-name="ce42">
            <text:p>15.92</text:p>
          </table:table-cell>
          <table:table-cell office:value-type="float" office:value="67.622368452866169" table:style-name="ce42">
            <text:p>67.62</text:p>
          </table:table-cell>
          <table:table-cell office:value-type="float" office:value="130.02014703106971" table:style-name="ce42">
            <text:p>130.02</text:p>
          </table:table-cell>
          <table:table-cell office:value-type="float" office:value="16.107668553731546" table:style-name="ce42">
            <text:p>16.11</text:p>
          </table:table-cell>
          <table:table-cell office:value-type="float" office:value="1.330356898222288" table:style-name="ce42">
            <text:p>1.33</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Taxi or minicab</text:p>
          </table:table-cell>
          <table:table-cell office:value-type="float" office:value="5.4018551027882129" table:style-name="ce42">
            <text:p>5.40</text:p>
          </table:table-cell>
          <table:table-cell office:value-type="float" office:value="1.1230778658613141" table:style-name="ce42">
            <text:p>1.12</text:p>
          </table:table-cell>
          <table:table-cell office:value-type="float" office:value="3.2006224857000372" table:style-name="ce42">
            <text:p>3.20</text:p>
          </table:table-cell>
          <table:table-cell office:value-type="float" office:value="7.6030877198763891" table:style-name="ce42">
            <text:p>7.60</text:p>
          </table:table-cell>
          <table:table-cell office:value-type="float" office:value="20.79059590624021" table:style-name="ce42">
            <text:p>20.79</text:p>
          </table:table-cell>
          <table:table-cell office:value-type="float" office:value="1.663257274125135" table:style-name="ce42">
            <text:p>1.66</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5.1584134514841944" table:style-name="ce42">
            <text:p>5.16</text:p>
          </table:table-cell>
          <table:table-cell office:value-type="float" office:value="1.318348909438243" table:style-name="ce42">
            <text:p>1.32</text:p>
          </table:table-cell>
          <table:table-cell office:value-type="float" office:value="2.574449588985237" table:style-name="ce42">
            <text:p>2.57</text:p>
          </table:table-cell>
          <table:table-cell office:value-type="float" office:value="7.74237731398315" table:style-name="ce42">
            <text:p>7.74</text:p>
          </table:table-cell>
          <table:table-cell office:value-type="float" office:value="25.557255575528242" table:style-name="ce42">
            <text:p>25.56</text:p>
          </table:table-cell>
          <table:table-cell office:value-type="float" office:value="2.33099918668636" table:style-name="ce42">
            <text:p>2.33</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All modes</text:p>
          </table:table-cell>
          <table:table-cell office:value-type="float" office:value="6.3593977927135059" table:style-name="ce42">
            <text:p>6.36</text:p>
          </table:table-cell>
          <table:table-cell office:value-type="float" office:value="0.38068147930594531" table:style-name="ce42">
            <text:p>[low]</text:p>
          </table:table-cell>
          <table:table-cell office:value-type="float" office:value="5.6132620932738533" table:style-name="ce42">
            <text:p>5.61</text:p>
          </table:table-cell>
          <table:table-cell office:value-type="float" office:value="7.1055334921531594" table:style-name="ce42">
            <text:p>7.11</text:p>
          </table:table-cell>
          <table:table-cell office:value-type="float" office:value="5.9861246569938427" table:style-name="ce42">
            <text:p>5.99</text:p>
          </table:table-cell>
          <table:table-cell office:value-type="float" office:value="1.4558794043223859" table:style-name="ce42">
            <text:p>1.46</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 [note 2]</text:p>
          </table:table-cell>
          <table:table-cell office:value-type="float" office:value="0.78023416032470527" table:style-name="ce39">
            <text:p>0.78</text:p>
          </table:table-cell>
          <table:table-cell office:value-type="float" office:value="3.2649256977989857E-2" table:style-name="ce39">
            <text:p>[low]</text:p>
          </table:table-cell>
          <table:table-cell office:value-type="float" office:value="0.71624161664784514" table:style-name="ce43">
            <text:p>0.72</text:p>
          </table:table-cell>
          <table:table-cell office:value-type="float" office:value="0.84422670400156541" table:style-name="ce43">
            <text:p>0.84</text:p>
          </table:table-cell>
          <table:table-cell office:value-type="float" office:value="4.1845459527691551" table:style-name="ce43">
            <text:p>4.18</text:p>
          </table:table-cell>
          <table:table-cell office:value-type="float" office:value="1.7203044298096279" table:style-name="ce43">
            <text:p>1.72</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s of a mile or more</text:p>
          </table:table-cell>
          <table:table-cell office:value-type="float" office:value="1.49591790173575" table:style-name="ce39">
            <text:p>1.50</text:p>
          </table:table-cell>
          <table:table-cell office:value-type="float" office:value="4.0722832870143548E-2" table:style-name="ce39">
            <text:p>[low]</text:p>
          </table:table-cell>
          <table:table-cell office:value-type="float" office:value="1.4161011493102691" table:style-name="ce43">
            <text:p>1.42</text:p>
          </table:table-cell>
          <table:table-cell office:value-type="float" office:value="1.575734654161232" table:style-name="ce43">
            <text:p>1.58</text:p>
          </table:table-cell>
          <table:table-cell office:value-type="float" office:value="2.7222638904776697" table:style-name="ce43">
            <text:p>2.72</text:p>
          </table:table-cell>
          <table:table-cell office:value-type="float" office:value="1.4283530288759221" table:style-name="ce43">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Pedal cycle [note 3]</text:p>
          </table:table-cell>
          <table:table-cell office:value-type="float" office:value="4.0318367301437537" table:style-name="ce39">
            <text:p>4.03</text:p>
          </table:table-cell>
          <table:table-cell office:value-type="float" office:value="0.36005435718992568" table:style-name="ce39">
            <text:p>[low]</text:p>
          </table:table-cell>
          <table:table-cell office:value-type="float" office:value="3.326130190051499" table:style-name="ce43">
            <text:p>3.33</text:p>
          </table:table-cell>
          <table:table-cell office:value-type="float" office:value="4.7375432702360083" table:style-name="ce43">
            <text:p>4.74</text:p>
          </table:table-cell>
          <table:table-cell office:value-type="float" office:value="8.9302811916465696" table:style-name="ce43">
            <text:p>8.93</text:p>
          </table:table-cell>
          <table:table-cell office:value-type="float" office:value="1.2255044615017929" table:style-name="ce43">
            <text:p>1.23</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driver</text:p>
          </table:table-cell>
          <table:table-cell office:value-type="float" office:value="7.4787132929295428" table:style-name="ce39">
            <text:p>7.48</text:p>
          </table:table-cell>
          <table:table-cell office:value-type="float" office:value="0.27695737169746759" table:style-name="ce39">
            <text:p>[low]</text:p>
          </table:table-cell>
          <table:table-cell office:value-type="float" office:value="6.9358768444025074" table:style-name="ce43">
            <text:p>6.94</text:p>
          </table:table-cell>
          <table:table-cell office:value-type="float" office:value="8.02154974145658" table:style-name="ce43">
            <text:p>8.02</text:p>
          </table:table-cell>
          <table:table-cell office:value-type="float" office:value="3.7032756952898054" table:style-name="ce43">
            <text:p>3.70</text:p>
          </table:table-cell>
          <table:table-cell office:value-type="float" office:value="1.239796894535661" table:style-name="ce43">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passenger</text:p>
          </table:table-cell>
          <table:table-cell office:value-type="float" office:value="8.6112133145460206" table:style-name="ce39">
            <text:p>8.61</text:p>
          </table:table-cell>
          <table:table-cell office:value-type="float" office:value="0.66733139049662316" table:style-name="ce39">
            <text:p>0.67</text:p>
          </table:table-cell>
          <table:table-cell office:value-type="float" office:value="7.3032437891726394" table:style-name="ce43">
            <text:p>7.30</text:p>
          </table:table-cell>
          <table:table-cell office:value-type="float" office:value="9.9191828399194026" table:style-name="ce43">
            <text:p>9.92</text:p>
          </table:table-cell>
          <table:table-cell office:value-type="float" office:value="7.7495628794768106" table:style-name="ce43">
            <text:p>7.75</text:p>
          </table:table-cell>
          <table:table-cell office:value-type="float" office:value="1.7623136395799579" table:style-name="ce43">
            <text:p>1.76</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Motorcycle</text:p>
          </table:table-cell>
          <table:table-cell office:value-type="float" office:value="14.59092903540116" table:style-name="ce39">
            <text:p>14.59</text:p>
          </table:table-cell>
          <table:table-cell office:value-type="float" office:value="2.7784807092294561" table:style-name="ce39">
            <text:p>2.78</text:p>
          </table:table-cell>
          <table:table-cell office:value-type="float" office:value="9.1451068453114281" table:style-name="ce39">
            <text:p>9.15</text:p>
          </table:table-cell>
          <table:table-cell office:value-type="float" office:value="20.036751225490899" table:style-name="ce39">
            <text:p>20.04</text:p>
          </table:table-cell>
          <table:table-cell office:value-type="float" office:value="19.042520887382722" table:style-name="ce39">
            <text:p>19.04</text:p>
          </table:table-cell>
          <table:table-cell office:value-type="float" office:value="1.059535997173517" table:style-name="ce39">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rivate transport [note 4]</text:p>
          </table:table-cell>
          <table:table-cell office:value-type="float" office:value="15.819919873256699" table:style-name="ce39">
            <text:p>15.82</text:p>
          </table:table-cell>
          <table:table-cell office:value-type="float" office:value="5.0491767576507467" table:style-name="ce39">
            <text:p>5.05</text:p>
          </table:table-cell>
          <table:table-cell office:value-type="float" office:value="5.9235334282612389" table:style-name="ce43">
            <text:p>5.92</text:p>
          </table:table-cell>
          <table:table-cell office:value-type="float" office:value="25.716306318252169" table:style-name="ce43">
            <text:p>25.72</text:p>
          </table:table-cell>
          <table:table-cell office:value-type="float" office:value="31.91657605160373" table:style-name="ce43">
            <text:p>31.92</text:p>
          </table:table-cell>
          <table:table-cell office:value-type="float" office:value="1.485207780215319" table:style-name="ce43">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Bus in London</text:p>
          </table:table-cell>
          <table:table-cell office:value-type="float" office:value="2.1983475067648559" table:style-name="ce39">
            <text:p>2.20</text:p>
          </table:table-cell>
          <table:table-cell office:value-type="float" office:value="6.9671287771200816E-4" table:style-name="ce39">
            <text:p>[low]</text:p>
          </table:table-cell>
          <table:table-cell office:value-type="float" office:value="2.19698194952454" table:style-name="ce39">
            <text:p>2.20</text:p>
          </table:table-cell>
          <table:table-cell office:value-type="float" office:value="2.199713064005171" table:style-name="ce39">
            <text:p>2.20</text:p>
          </table:table-cell>
          <table:table-cell office:value-type="float" office:value="3.1692572514948218E-2" table:style-name="ce39">
            <text:p>[low]</text:p>
          </table:table-cell>
          <table:table-cell office:value-type="float" office:value="1.051182636739562" table:style-name="ce39">
            <text:p>1.05</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local bus</text:p>
          </table:table-cell>
          <table:table-cell office:value-type="float" office:value="5.2361317915663497" table:style-name="ce39">
            <text:p>5.24</text:p>
          </table:table-cell>
          <table:table-cell office:value-type="float" office:value="0.54415910761035469" table:style-name="ce39">
            <text:p>0.54</text:p>
          </table:table-cell>
          <table:table-cell office:value-type="float" office:value="4.1695799406500544" table:style-name="ce43">
            <text:p>4.17</text:p>
          </table:table-cell>
          <table:table-cell office:value-type="float" office:value="6.3026836424826449" table:style-name="ce43">
            <text:p>6.30</text:p>
          </table:table-cell>
          <table:table-cell office:value-type="float" office:value="10.39238753476015" table:style-name="ce43">
            <text:p>10.39</text:p>
          </table:table-cell>
          <table:table-cell office:value-type="float" office:value="2.136462154247083" table:style-name="ce43">
            <text:p>2.1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Non-local bus</text:p>
          </table:table-cell>
          <table:table-cell office:value-type="float" office:value="46" table:style-name="ce39">
            <text:p>46.00</text:p>
          </table:table-cell>
          <table:table-cell office:value-type="float" office:value="1.4982556146225201E-14" table:style-name="ce39">
            <text:p>[low]</text:p>
          </table:table-cell>
          <table:table-cell office:value-type="float" office:value="45.999999999999972" table:style-name="ce43">
            <text:p>46.00</text:p>
          </table:table-cell>
          <table:table-cell office:value-type="float" office:value="46.000000000000028" table:style-name="ce43">
            <text:p>46.00</text:p>
          </table:table-cell>
          <table:table-cell office:value-type="float" office:value="3.2570774230924351E-14" table:style-name="ce43">
            <text:p>[low]</text:p>
          </table:table-cell>
          <table:table-cell office:value-type="float" office:value="0.86977275481524108" table:style-name="ce43">
            <text:p>0.87</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London Underground</text:p>
          </table:table-cell>
          <table:table-cell office:value-type="float" office:value="4.9424093524787898" table:style-name="ce39">
            <text:p>4.94</text:p>
          </table:table-cell>
          <table:table-cell office:value-type="float" office:value="1.486738028924256" table:style-name="ce39">
            <text:p>1.49</text:p>
          </table:table-cell>
          <table:table-cell office:value-type="float" office:value="2.0284028157872469" table:style-name="ce39">
            <text:p>2.03</text:p>
          </table:table-cell>
          <table:table-cell office:value-type="float" office:value="7.8564158891703322" table:style-name="ce39">
            <text:p>7.86</text:p>
          </table:table-cell>
          <table:table-cell office:value-type="float" office:value="30.081240198742449" table:style-name="ce39">
            <text:p>30.08</text:p>
          </table:table-cell>
          <table:table-cell office:value-type="float" office:value="1.1991021904053629" table:style-name="ce39">
            <text:p>1.20</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Surface Rail</text:p>
          </table:table-cell>
          <table:table-cell office:value-type="float" office:value="37.511640396115062" table:style-name="ce39">
            <text:p>37.51</text:p>
          </table:table-cell>
          <table:table-cell office:value-type="float" office:value="5.0123837906576671" table:style-name="ce39">
            <text:p>5.01</text:p>
          </table:table-cell>
          <table:table-cell office:value-type="float" office:value="27.68736816642603" table:style-name="ce43">
            <text:p>27.69</text:p>
          </table:table-cell>
          <table:table-cell office:value-type="float" office:value="47.335912625804092" table:style-name="ce43">
            <text:p>47.34</text:p>
          </table:table-cell>
          <table:table-cell office:value-type="float" office:value="13.362209004266262" table:style-name="ce43">
            <text:p>13.36</text:p>
          </table:table-cell>
          <table:table-cell office:value-type="float" office:value="1.3893738463933261" table:style-name="ce43">
            <text:p>1.3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Taxi or minicab</text:p>
          </table:table-cell>
          <table:table-cell office:value-type="float" office:value="4.9854400616595287" table:style-name="ce39">
            <text:p>4.99</text:p>
          </table:table-cell>
          <table:table-cell office:value-type="float" office:value="0.61944938314126574" table:style-name="ce39">
            <text:p>0.62</text:p>
          </table:table-cell>
          <table:table-cell office:value-type="float" office:value="3.7713192707026479" table:style-name="ce43">
            <text:p>3.77</text:p>
          </table:table-cell>
          <table:table-cell office:value-type="float" office:value="6.1995608526164094" table:style-name="ce43">
            <text:p>6.20</text:p>
          </table:table-cell>
          <table:table-cell office:value-type="float" office:value="12.42516960348464" table:style-name="ce43">
            <text:p>12.43</text:p>
          </table:table-cell>
          <table:table-cell office:value-type="float" office:value="1.393362360884858" table:style-name="ce43">
            <text:p>1.3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ublic transport [note 5]</text:p>
          </table:table-cell>
          <table:table-cell office:value-type="float" office:value="9.6239587042377668" table:style-name="ce39">
            <text:p>9.62</text:p>
          </table:table-cell>
          <table:table-cell office:value-type="float" office:value="1.3406062892971049" table:style-name="ce39">
            <text:p>1.34</text:p>
          </table:table-cell>
          <table:table-cell office:value-type="float" office:value="6.9963703772154417" table:style-name="ce43">
            <text:p>7.00</text:p>
          </table:table-cell>
          <table:table-cell office:value-type="float" office:value="12.25154703126009" table:style-name="ce43">
            <text:p>12.25</text:p>
          </table:table-cell>
          <table:table-cell office:value-type="float" office:value="13.929884058072577" table:style-name="ce43">
            <text:p>13.93</text:p>
          </table:table-cell>
          <table:table-cell office:value-type="float" office:value="1.040316137201061" table:style-name="ce43">
            <text:p>1.0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All modes</text:p>
          </table:table-cell>
          <table:table-cell office:value-type="float" office:value="6.1371748345731367" table:style-name="ce39">
            <text:p>6.14</text:p>
          </table:table-cell>
          <table:table-cell office:value-type="float" office:value="0.23502862539391409" table:style-name="ce39">
            <text:p>[low]</text:p>
          </table:table-cell>
          <table:table-cell office:value-type="float" office:value="5.6765187288010646" table:style-name="ce43">
            <text:p>5.68</text:p>
          </table:table-cell>
          <table:table-cell office:value-type="float" office:value="6.597830940345208" table:style-name="ce43">
            <text:p>6.60</text:p>
          </table:table-cell>
          <table:table-cell office:value-type="float" office:value="3.8295898638882622" table:style-name="ce43">
            <text:p>3.83</text:p>
          </table:table-cell>
          <table:table-cell office:value-type="float" office:value="1.5855356102693929" table:style-name="ce43">
            <text:p>1.59</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 [note 2]</text:p>
          </table:table-cell>
          <table:table-cell office:value-type="float" office:value="0.79265698522766248" table:style-name="ce39">
            <text:p>0.79</text:p>
          </table:table-cell>
          <table:table-cell office:value-type="float" office:value="3.0478875711118378E-2" table:style-name="ce39">
            <text:p>[low]</text:p>
          </table:table-cell>
          <table:table-cell office:value-type="float" office:value="0.7329183888338705" table:style-name="ce43">
            <text:p>0.73</text:p>
          </table:table-cell>
          <table:table-cell office:value-type="float" office:value="0.85239558162145446" table:style-name="ce43">
            <text:p>0.85</text:p>
          </table:table-cell>
          <table:table-cell office:value-type="float" office:value="3.8451532351493003" table:style-name="ce43">
            <text:p>3.85</text:p>
          </table:table-cell>
          <table:table-cell office:value-type="float" office:value="1.432641202286306" table:style-name="ce43">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s of a mile or more</text:p>
          </table:table-cell>
          <table:table-cell office:value-type="float" office:value="1.519423175629729" table:style-name="ce39">
            <text:p>1.52</text:p>
          </table:table-cell>
          <table:table-cell office:value-type="float" office:value="3.5761780865825592E-2" table:style-name="ce39">
            <text:p>[low]</text:p>
          </table:table-cell>
          <table:table-cell office:value-type="float" office:value="1.4493300851327111" table:style-name="ce43">
            <text:p>1.45</text:p>
          </table:table-cell>
          <table:table-cell office:value-type="float" office:value="1.589516266126747" table:style-name="ce43">
            <text:p>1.59</text:p>
          </table:table-cell>
          <table:table-cell office:value-type="float" office:value="2.3536419240810926" table:style-name="ce43">
            <text:p>2.35</text:p>
          </table:table-cell>
          <table:table-cell office:value-type="float" office:value="1.1114707761762579" table:style-name="ce43">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Pedal cycle [note 3]</text:p>
          </table:table-cell>
          <table:table-cell office:value-type="float" office:value="3.3964418958676532" table:style-name="ce39">
            <text:p>3.40</text:p>
          </table:table-cell>
          <table:table-cell office:value-type="float" office:value="0.4291527070464477" table:style-name="ce39">
            <text:p>[low]</text:p>
          </table:table-cell>
          <table:table-cell office:value-type="float" office:value="2.5553025900566162" table:style-name="ce43">
            <text:p>2.56</text:p>
          </table:table-cell>
          <table:table-cell office:value-type="float" office:value="4.2375812016786902" table:style-name="ce43">
            <text:p>4.24</text:p>
          </table:table-cell>
          <table:table-cell office:value-type="float" office:value="12.635361363566522" table:style-name="ce43">
            <text:p>12.64</text:p>
          </table:table-cell>
          <table:table-cell office:value-type="float" office:value="1.037038319178734" table:style-name="ce43">
            <text:p>1.04</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driver</text:p>
          </table:table-cell>
          <table:table-cell office:value-type="float" office:value="8.8467428874277125" table:style-name="ce39">
            <text:p>8.85</text:p>
          </table:table-cell>
          <table:table-cell office:value-type="float" office:value="0.39725214833992412" table:style-name="ce39">
            <text:p>[low]</text:p>
          </table:table-cell>
          <table:table-cell office:value-type="float" office:value="8.0681286766814608" table:style-name="ce43">
            <text:p>8.07</text:p>
          </table:table-cell>
          <table:table-cell office:value-type="float" office:value="9.6253570981739642" table:style-name="ce43">
            <text:p>9.63</text:p>
          </table:table-cell>
          <table:table-cell office:value-type="float" office:value="4.4903774574987061" table:style-name="ce43">
            <text:p>4.49</text:p>
          </table:table-cell>
          <table:table-cell office:value-type="float" office:value="1.2387443118890691" table:style-name="ce43">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passenger</text:p>
          </table:table-cell>
          <table:table-cell office:value-type="float" office:value="8.9441549420860689" table:style-name="ce39">
            <text:p>8.94</text:p>
          </table:table-cell>
          <table:table-cell office:value-type="float" office:value="0.61232879575145116" table:style-name="ce39">
            <text:p>0.61</text:p>
          </table:table-cell>
          <table:table-cell office:value-type="float" office:value="7.7439905024132241" table:style-name="ce43">
            <text:p>7.74</text:p>
          </table:table-cell>
          <table:table-cell office:value-type="float" office:value="10.14431938175891" table:style-name="ce43">
            <text:p>10.14</text:p>
          </table:table-cell>
          <table:table-cell office:value-type="float" office:value="6.8461335891016679" table:style-name="ce43">
            <text:p>6.85</text:p>
          </table:table-cell>
          <table:table-cell office:value-type="float" office:value="1.565301074796317" table:style-name="ce43">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Motorcycle</text:p>
          </table:table-cell>
          <table:table-cell office:value-type="float" office:value="5.3394183329948239" table:style-name="ce39">
            <text:p>5.34</text:p>
          </table:table-cell>
          <table:table-cell office:value-type="float" office:value="3.1031600005123119" table:style-name="ce39">
            <text:p>3.10</text:p>
          </table:table-cell>
          <table:table-cell office:value-type="float" office:value="0" table:style-name="ce43">
            <text:p>0.00</text:p>
          </table:table-cell>
          <table:table-cell office:value-type="float" office:value="11.42161193399896" table:style-name="ce43">
            <text:p>11.42</text:p>
          </table:table-cell>
          <table:table-cell office:value-type="float" office:value="58.117941074899484" table:style-name="ce43">
            <text:p>58.12</text:p>
          </table:table-cell>
          <table:table-cell office:value-type="float" office:value="0.9294938354363893" table:style-name="ce43">
            <text:p>0.93</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rivate transport [note 4]</text:p>
          </table:table-cell>
          <table:table-cell office:value-type="float" office:value="18.847537502481131" table:style-name="ce39">
            <text:p>18.85</text:p>
          </table:table-cell>
          <table:table-cell office:value-type="float" office:value="5.4772611590617899" table:style-name="ce39">
            <text:p>5.48</text:p>
          </table:table-cell>
          <table:table-cell office:value-type="float" office:value="8.1121056307200234" table:style-name="ce43">
            <text:p>8.11</text:p>
          </table:table-cell>
          <table:table-cell office:value-type="float" office:value="29.582969374242239" table:style-name="ce43">
            <text:p>29.58</text:p>
          </table:table-cell>
          <table:table-cell office:value-type="float" office:value="29.060884788480994" table:style-name="ce43">
            <text:p>29.06</text:p>
          </table:table-cell>
          <table:table-cell office:value-type="float" office:value="1.1444109398794911" table:style-name="ce43">
            <text:p>1.14</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Bus in London</text:p>
          </table:table-cell>
          <table:table-cell office:value-type="float" office:value="8.8763719559540899" table:style-name="ce39">
            <text:p>8.88</text:p>
          </table:table-cell>
          <table:table-cell office:value-type="float" office:value="5.6822879444952157E-15" table:style-name="ce39">
            <text:p>[low]</text:p>
          </table:table-cell>
          <table:table-cell office:value-type="float" office:value="8.8763719559540792" table:style-name="ce43">
            <text:p>8.88</text:p>
          </table:table-cell>
          <table:table-cell office:value-type="float" office:value="8.8763719559541006" table:style-name="ce43">
            <text:p>8.88</text:p>
          </table:table-cell>
          <table:table-cell office:value-type="float" office:value="6.4015883659355356E-14" table:style-name="ce43">
            <text:p>[low]</text:p>
          </table:table-cell>
          <table:table-cell office:value-type="float" office:value="1.7578583225302189" table:style-name="ce43">
            <text:p>1.76</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local bus</text:p>
          </table:table-cell>
          <table:table-cell office:value-type="float" office:value="4.5079502124027719" table:style-name="ce39">
            <text:p>4.51</text:p>
          </table:table-cell>
          <table:table-cell office:value-type="float" office:value="0.34826866050268479" table:style-name="ce39">
            <text:p>[low]</text:p>
          </table:table-cell>
          <table:table-cell office:value-type="float" office:value="3.8253436378175101" table:style-name="ce43">
            <text:p>3.83</text:p>
          </table:table-cell>
          <table:table-cell office:value-type="float" office:value="5.1905567869880347" table:style-name="ce43">
            <text:p>5.19</text:p>
          </table:table-cell>
          <table:table-cell office:value-type="float" office:value="7.7256545457065933" table:style-name="ce43">
            <text:p>7.73</text:p>
          </table:table-cell>
          <table:table-cell office:value-type="float" office:value="1.454151203636864"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Non-local bus</text:p>
          </table:table-cell>
          <table:table-cell office:value-type="float" office:value="60.942898797291313" table:style-name="ce39">
            <text:p>60.94</text:p>
          </table:table-cell>
          <table:table-cell office:value-type="float" office:value="19.438678849367999" table:style-name="ce39">
            <text:p>19.44</text:p>
          </table:table-cell>
          <table:table-cell office:value-type="float" office:value="22.843088252530041" table:style-name="ce43">
            <text:p>22.84</text:p>
          </table:table-cell>
          <table:table-cell office:value-type="float" office:value="99.042709342052575" table:style-name="ce43">
            <text:p>99.04</text:p>
          </table:table-cell>
          <table:table-cell office:value-type="float" office:value="31.896544524449133" table:style-name="ce43">
            <text:p>31.90</text:p>
          </table:table-cell>
          <table:table-cell office:value-type="float" office:value="1.025841832452159" table:style-name="ce43">
            <text:p>1.03</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London Underground</text:p>
          </table:table-cell>
          <table:table-cell office:value-type="float" office:value="6.295879072239047" table:style-name="ce39">
            <text:p>6.30</text:p>
          </table:table-cell>
          <table:table-cell office:value-type="float" office:value="1.2626421565611641" table:style-name="ce39">
            <text:p>1.26</text:p>
          </table:table-cell>
          <table:table-cell office:value-type="float" office:value="3.821100445379165" table:style-name="ce43">
            <text:p>3.82</text:p>
          </table:table-cell>
          <table:table-cell office:value-type="float" office:value="8.7706576990989298" table:style-name="ce43">
            <text:p>8.77</text:p>
          </table:table-cell>
          <table:table-cell office:value-type="float" office:value="20.055057317232141" table:style-name="ce43">
            <text:p>20.06</text:p>
          </table:table-cell>
          <table:table-cell office:value-type="float" office:value="1.0182874422065931" table:style-name="ce43">
            <text:p>1.02</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Surface Rail</text:p>
          </table:table-cell>
          <table:table-cell office:value-type="float" office:value="50.435270008962313" table:style-name="ce39">
            <text:p>50.44</text:p>
          </table:table-cell>
          <table:table-cell office:value-type="float" office:value="8.3157705388691792" table:style-name="ce39">
            <text:p>8.32</text:p>
          </table:table-cell>
          <table:table-cell office:value-type="float" office:value="34.136359752778723" table:style-name="ce43">
            <text:p>34.14</text:p>
          </table:table-cell>
          <table:table-cell office:value-type="float" office:value="66.734180265145909" table:style-name="ce43">
            <text:p>66.73</text:p>
          </table:table-cell>
          <table:table-cell office:value-type="float" office:value="16.488006384007605" table:style-name="ce43">
            <text:p>16.49</text:p>
          </table:table-cell>
          <table:table-cell office:value-type="float" office:value="1.475320611644688" table:style-name="ce43">
            <text:p>1.48</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Taxi or minicab</text:p>
          </table:table-cell>
          <table:table-cell office:value-type="float" office:value="4.6944240263523218" table:style-name="ce39">
            <text:p>4.69</text:p>
          </table:table-cell>
          <table:table-cell office:value-type="float" office:value="0.65288724779902474" table:style-name="ce39">
            <text:p>0.65</text:p>
          </table:table-cell>
          <table:table-cell office:value-type="float" office:value="3.4147650206662332" table:style-name="ce43">
            <text:p>3.41</text:p>
          </table:table-cell>
          <table:table-cell office:value-type="float" office:value="5.9740830320384104" table:style-name="ce43">
            <text:p>5.97</text:p>
          </table:table-cell>
          <table:table-cell office:value-type="float" office:value="13.907717840016542" table:style-name="ce43">
            <text:p>13.91</text:p>
          </table:table-cell>
          <table:table-cell office:value-type="float" office:value="1.366600326274007" table:style-name="ce43">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ublic transport [note 5]</text:p>
          </table:table-cell>
          <table:table-cell office:value-type="float" office:value="4.2799483003900383" table:style-name="ce39">
            <text:p>4.28</text:p>
          </table:table-cell>
          <table:table-cell office:value-type="float" office:value="0.89647196322197475" table:style-name="ce39">
            <text:p>0.90</text:p>
          </table:table-cell>
          <table:table-cell office:value-type="float" office:value="2.5228632524749681" table:style-name="ce43">
            <text:p>2.52</text:p>
          </table:table-cell>
          <table:table-cell office:value-type="float" office:value="6.0370333483051084" table:style-name="ce43">
            <text:p>6.04</text:p>
          </table:table-cell>
          <table:table-cell office:value-type="float" office:value="20.945859629666039" table:style-name="ce43">
            <text:p>20.95</text:p>
          </table:table-cell>
          <table:table-cell office:value-type="float" office:value="1.252148365808508" table:style-name="ce43">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All modes</text:p>
          </table:table-cell>
          <table:table-cell office:value-type="float" office:value="6.6446845492743929" table:style-name="ce39">
            <text:p>6.64</text:p>
          </table:table-cell>
          <table:table-cell office:value-type="float" office:value="0.30426124533022092" table:style-name="ce39">
            <text:p>[low]</text:p>
          </table:table-cell>
          <table:table-cell office:value-type="float" office:value="6.0483325084271602" table:style-name="ce43">
            <text:p>6.05</text:p>
          </table:table-cell>
          <table:table-cell office:value-type="float" office:value="7.2410365901216256" table:style-name="ce43">
            <text:p>7.24</text:p>
          </table:table-cell>
          <table:table-cell office:value-type="float" office:value="4.579017153845875" table:style-name="ce43">
            <text:p>4.58</text:p>
          </table:table-cell>
          <table:table-cell office:value-type="float" office:value="1.613868020806777" table:style-name="ce43">
            <text:p>1.6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 [note 2]</text:p>
          </table:table-cell>
          <table:table-cell office:value-type="float" office:value="0.78016201020243625" table:style-name="ce39">
            <text:p>0.78</text:p>
          </table:table-cell>
          <table:table-cell office:value-type="float" office:value="3.3577143893102332E-2" table:style-name="ce39">
            <text:p>[low]</text:p>
          </table:table-cell>
          <table:table-cell office:value-type="float" office:value="0.71435080817195562" table:style-name="ce43">
            <text:p>0.71</text:p>
          </table:table-cell>
          <table:table-cell office:value-type="float" office:value="0.84597321223291688" table:style-name="ce43">
            <text:p>0.85</text:p>
          </table:table-cell>
          <table:table-cell office:value-type="float" office:value="4.3038681009845305" table:style-name="ce43">
            <text:p>4.30</text:p>
          </table:table-cell>
          <table:table-cell office:value-type="float" office:value="1.522810376958305" table:style-name="ce43">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s of a mile or more</text:p>
          </table:table-cell>
          <table:table-cell office:value-type="float" office:value="1.4702494971870379" table:style-name="ce39">
            <text:p>1.47</text:p>
          </table:table-cell>
          <table:table-cell office:value-type="float" office:value="4.4509352879746299E-2" table:style-name="ce39">
            <text:p>[low]</text:p>
          </table:table-cell>
          <table:table-cell office:value-type="float" office:value="1.3830111655427351" table:style-name="ce43">
            <text:p>1.38</text:p>
          </table:table-cell>
          <table:table-cell office:value-type="float" office:value="1.557487828831341" table:style-name="ce43">
            <text:p>1.56</text:p>
          </table:table-cell>
          <table:table-cell office:value-type="float" office:value="3.0273333175698434" table:style-name="ce43">
            <text:p>3.03</text:p>
          </table:table-cell>
          <table:table-cell office:value-type="float" office:value="1.463899265692318" table:style-name="ce43">
            <text:p>1.4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Pedal cycle [note 3]</text:p>
          </table:table-cell>
          <table:table-cell office:value-type="float" office:value="3.2439466812709798" table:style-name="ce39">
            <text:p>3.24</text:p>
          </table:table-cell>
          <table:table-cell office:value-type="float" office:value="0.63253475105957524" table:style-name="ce39">
            <text:p>0.63</text:p>
          </table:table-cell>
          <table:table-cell office:value-type="float" office:value="2.0041785691942118" table:style-name="ce43">
            <text:p>2.00</text:p>
          </table:table-cell>
          <table:table-cell office:value-type="float" office:value="4.4837147933477466" table:style-name="ce43">
            <text:p>4.48</text:p>
          </table:table-cell>
          <table:table-cell office:value-type="float" office:value="19.498925636217542" table:style-name="ce43">
            <text:p>19.50</text:p>
          </table:table-cell>
          <table:table-cell office:value-type="float" office:value="1.5247711012695719" table:style-name="ce43">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driver</text:p>
          </table:table-cell>
          <table:table-cell office:value-type="float" office:value="8.7774585615958802" table:style-name="ce39">
            <text:p>8.78</text:p>
          </table:table-cell>
          <table:table-cell office:value-type="float" office:value="0.4018395934812744" table:style-name="ce39">
            <text:p>[low]</text:p>
          </table:table-cell>
          <table:table-cell office:value-type="float" office:value="7.9898529583725821" table:style-name="ce43">
            <text:p>7.99</text:p>
          </table:table-cell>
          <table:table-cell office:value-type="float" office:value="9.5650641648191783" table:style-name="ce43">
            <text:p>9.57</text:p>
          </table:table-cell>
          <table:table-cell office:value-type="float" office:value="4.5780859079124339" table:style-name="ce43">
            <text:p>4.58</text:p>
          </table:table-cell>
          <table:table-cell office:value-type="float" office:value="1.336267754892142" table:style-name="ce43">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passenger</text:p>
          </table:table-cell>
          <table:table-cell office:value-type="float" office:value="9.9279808993803371" table:style-name="ce39">
            <text:p>9.93</text:p>
          </table:table-cell>
          <table:table-cell office:value-type="float" office:value="0.68638245664864861" table:style-name="ce39">
            <text:p>0.69</text:p>
          </table:table-cell>
          <table:table-cell office:value-type="float" office:value="8.5826712843489865" table:style-name="ce43">
            <text:p>8.58</text:p>
          </table:table-cell>
          <table:table-cell office:value-type="float" office:value="11.27329051441169" table:style-name="ce43">
            <text:p>11.27</text:p>
          </table:table-cell>
          <table:table-cell office:value-type="float" office:value="6.9136158057222872" table:style-name="ce43">
            <text:p>6.91</text:p>
          </table:table-cell>
          <table:table-cell office:value-type="float" office:value="1.423211952887935" table:style-name="ce43">
            <text:p>1.4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Motorcycle</text:p>
          </table:table-cell>
          <table:table-cell office:value-type="float" office:value="16.59154456262139" table:style-name="ce39">
            <text:p>16.59</text:p>
          </table:table-cell>
          <table:table-cell office:value-type="float" office:value="4.8311286103557629" table:style-name="ce39">
            <text:p>4.83</text:p>
          </table:table-cell>
          <table:table-cell office:value-type="float" office:value="7.1225324863240917" table:style-name="ce43">
            <text:p>7.12</text:p>
          </table:table-cell>
          <table:table-cell office:value-type="float" office:value="26.06055663891868" table:style-name="ce43">
            <text:p>26.06</text:p>
          </table:table-cell>
          <table:table-cell office:value-type="float" office:value="29.118016060057922" table:style-name="ce43">
            <text:p>29.12</text:p>
          </table:table-cell>
          <table:table-cell office:value-type="float" office:value="1.3818813099459779" table:style-name="ce43">
            <text:p>1.3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rivate transport [note 4]</text:p>
          </table:table-cell>
          <table:table-cell office:value-type="float" office:value="8.46177364467008" table:style-name="ce39">
            <text:p>8.46</text:p>
          </table:table-cell>
          <table:table-cell office:value-type="float" office:value="1.991686994429938" table:style-name="ce39">
            <text:p>1.99</text:p>
          </table:table-cell>
          <table:table-cell office:value-type="float" office:value="4.5580671355874012" table:style-name="ce43">
            <text:p>4.56</text:p>
          </table:table-cell>
          <table:table-cell office:value-type="float" office:value="12.36548015375276" table:style-name="ce43">
            <text:p>12.37</text:p>
          </table:table-cell>
          <table:table-cell office:value-type="float" office:value="23.537464816072763" table:style-name="ce43">
            <text:p>23.54</text:p>
          </table:table-cell>
          <table:table-cell office:value-type="float" office:value="1.060306902140528" table:style-name="ce43">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Bus in London</text:p>
          </table:table-cell>
          <table:table-cell office:value-type="float" office:value="9.9999999999999982" table:style-name="ce39">
            <text:p>10.00</text:p>
          </table:table-cell>
          <table:table-cell office:value-type="float" office:value="4.5571859321242132E-15" table:style-name="ce39">
            <text:p>[low]</text:p>
          </table:table-cell>
          <table:table-cell office:value-type="float" office:value="9.9999999999999893" table:style-name="ce43">
            <text:p>10.00</text:p>
          </table:table-cell>
          <table:table-cell office:value-type="float" office:value="10.000000000000011" table:style-name="ce43">
            <text:p>10.00</text:p>
          </table:table-cell>
          <table:table-cell office:value-type="float" office:value="4.5571859321242136E-14" table:style-name="ce43">
            <text:p>[low]</text:p>
          </table:table-cell>
          <table:table-cell office:value-type="float" office:value="1.1341285641096761" table:style-name="ce43">
            <text:p>1.1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local bus</text:p>
          </table:table-cell>
          <table:table-cell office:value-type="float" office:value="4.9158410058406936" table:style-name="ce39">
            <text:p>4.92</text:p>
          </table:table-cell>
          <table:table-cell office:value-type="float" office:value="0.52799927607924368" table:style-name="ce39">
            <text:p>0.53</text:p>
          </table:table-cell>
          <table:table-cell office:value-type="float" office:value="3.8809624247253769" table:style-name="ce43">
            <text:p>3.88</text:p>
          </table:table-cell>
          <table:table-cell office:value-type="float" office:value="5.9507195869560121" table:style-name="ce43">
            <text:p>5.95</text:p>
          </table:table-cell>
          <table:table-cell office:value-type="float" office:value="10.740772035790174" table:style-name="ce43">
            <text:p>10.74</text:p>
          </table:table-cell>
          <table:table-cell office:value-type="float" office:value="1.7470279179340711" table:style-name="ce43">
            <text:p>1.7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Non-local bus</text:p>
          </table:table-cell>
          <table:table-cell office:value-type="float" office:value="48.130438371098293" table:style-name="ce39">
            <text:p>48.13</text:p>
          </table:table-cell>
          <table:table-cell office:value-type="float" office:value="21.53415036468007" table:style-name="ce39">
            <text:p>21.53</text:p>
          </table:table-cell>
          <table:table-cell office:value-type="float" office:value="5.9235036563253516" table:style-name="ce43">
            <text:p>5.92</text:p>
          </table:table-cell>
          <table:table-cell office:value-type="float" office:value="90.337373085871235" table:style-name="ce43">
            <text:p>90.34</text:p>
          </table:table-cell>
          <table:table-cell office:value-type="float" office:value="44.741230484223159" table:style-name="ce43">
            <text:p>44.74</text:p>
          </table:table-cell>
          <table:table-cell office:value-type="float" office:value="1.653679854236825" table:style-name="ce43">
            <text:p>1.6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London Underground</text:p>
          </table:table-cell>
          <table:table-cell office:value-type="float" office:value="9.2235827883891019" table:style-name="ce39">
            <text:p>9.22</text:p>
          </table:table-cell>
          <table:table-cell office:value-type="float" office:value="1.1421146590014699" table:style-name="ce39">
            <text:p>1.14</text:p>
          </table:table-cell>
          <table:table-cell office:value-type="float" office:value="6.9850380567462214" table:style-name="ce39">
            <text:p>6.99</text:p>
          </table:table-cell>
          <table:table-cell office:value-type="float" office:value="11.462127520031981" table:style-name="ce39">
            <text:p>11.46</text:p>
          </table:table-cell>
          <table:table-cell office:value-type="float" office:value="12.382549007303268" table:style-name="ce39">
            <text:p>12.38</text:p>
          </table:table-cell>
          <table:table-cell office:value-type="float" office:value="1.5915279702735921" table:style-name="ce39">
            <text:p>1.5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Surface Rail</text:p>
          </table:table-cell>
          <table:table-cell office:value-type="float" office:value="50.348922548520477" table:style-name="ce39">
            <text:p>50.35</text:p>
          </table:table-cell>
          <table:table-cell office:value-type="float" office:value="9.2900353503533246" table:style-name="ce39">
            <text:p>9.29</text:p>
          </table:table-cell>
          <table:table-cell office:value-type="float" office:value="32.140453261827957" table:style-name="ce43">
            <text:p>32.14</text:p>
          </table:table-cell>
          <table:table-cell office:value-type="float" office:value="68.557391835212997" table:style-name="ce43">
            <text:p>68.56</text:p>
          </table:table-cell>
          <table:table-cell office:value-type="float" office:value="18.451309144501874" table:style-name="ce43">
            <text:p>18.45</text:p>
          </table:table-cell>
          <table:table-cell office:value-type="float" office:value="1.72270205884159" table:style-name="ce43">
            <text:p>1.7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Taxi or minicab</text:p>
          </table:table-cell>
          <table:table-cell office:value-type="float" office:value="4.7470191163822104" table:style-name="ce39">
            <text:p>4.75</text:p>
          </table:table-cell>
          <table:table-cell office:value-type="float" office:value="0.99377080168852028" table:style-name="ce39">
            <text:p>0.99</text:p>
          </table:table-cell>
          <table:table-cell office:value-type="float" office:value="2.7992283450727098" table:style-name="ce43">
            <text:p>2.80</text:p>
          </table:table-cell>
          <table:table-cell office:value-type="float" office:value="6.6948098876917097" table:style-name="ce43">
            <text:p>6.69</text:p>
          </table:table-cell>
          <table:table-cell office:value-type="float" office:value="20.934628180850705" table:style-name="ce43">
            <text:p>20.93</text:p>
          </table:table-cell>
          <table:table-cell office:value-type="float" office:value="1.366474556903446" table:style-name="ce43">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ublic transport [note 5]</text:p>
          </table:table-cell>
          <table:table-cell office:value-type="float" office:value="14.665615024957081" table:style-name="ce39">
            <text:p>14.67</text:p>
          </table:table-cell>
          <table:table-cell office:value-type="float" office:value="6.4082520718835001" table:style-name="ce39">
            <text:p>6.41</text:p>
          </table:table-cell>
          <table:table-cell office:value-type="float" office:value="2.1054409640654188" table:style-name="ce39">
            <text:p>2.11</text:p>
          </table:table-cell>
          <table:table-cell office:value-type="float" office:value="27.225789085848739" table:style-name="ce39">
            <text:p>27.23</text:p>
          </table:table-cell>
          <table:table-cell office:value-type="float" office:value="43.695760873160204" table:style-name="ce39">
            <text:p>43.70</text:p>
          </table:table-cell>
          <table:table-cell office:value-type="float" office:value="1.113744576950771" table:style-name="ce39">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All modes</text:p>
          </table:table-cell>
          <table:table-cell office:value-type="float" office:value="6.8314246799335772" table:style-name="ce39">
            <text:p>6.83</text:p>
          </table:table-cell>
          <table:table-cell office:value-type="float" office:value="0.32118537039186568" table:style-name="ce39">
            <text:p>[low]</text:p>
          </table:table-cell>
          <table:table-cell office:value-type="float" office:value="6.2019013539655203" table:style-name="ce43">
            <text:p>6.20</text:p>
          </table:table-cell>
          <table:table-cell office:value-type="float" office:value="7.460948005901634" table:style-name="ce43">
            <text:p>7.46</text:p>
          </table:table-cell>
          <table:table-cell office:value-type="float" office:value="4.7015869374261863" table:style-name="ce43">
            <text:p>4.70</text:p>
          </table:table-cell>
          <table:table-cell office:value-type="float" office:value="1.6891175413282811" table:style-name="ce43">
            <text:p>1.6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 [note 2]</text:p>
          </table:table-cell>
          <table:table-cell office:value-type="float" office:value="0.81261758399805106" table:style-name="ce39">
            <text:p>0.81</text:p>
          </table:table-cell>
          <table:table-cell office:value-type="float" office:value="2.7624775260936998E-2" table:style-name="ce39">
            <text:p>[low]</text:p>
          </table:table-cell>
          <table:table-cell office:value-type="float" office:value="0.75847302448661458" table:style-name="ce43">
            <text:p>0.76</text:p>
          </table:table-cell>
          <table:table-cell office:value-type="float" office:value="0.86676214350948755" table:style-name="ce43">
            <text:p>0.87</text:p>
          </table:table-cell>
          <table:table-cell office:value-type="float" office:value="3.3994803712004402" table:style-name="ce43">
            <text:p>3.40</text:p>
          </table:table-cell>
          <table:table-cell office:value-type="float" office:value="1.3593763313043541" table:style-name="ce43">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s of a mile or more</text:p>
          </table:table-cell>
          <table:table-cell office:value-type="float" office:value="1.4270113215516309" table:style-name="ce39">
            <text:p>1.43</text:p>
          </table:table-cell>
          <table:table-cell office:value-type="float" office:value="4.075269627368238E-2" table:style-name="ce39">
            <text:p>[low]</text:p>
          </table:table-cell>
          <table:table-cell office:value-type="float" office:value="1.347136036855213" table:style-name="ce43">
            <text:p>1.35</text:p>
          </table:table-cell>
          <table:table-cell office:value-type="float" office:value="1.5068866062480479" table:style-name="ce43">
            <text:p>1.51</text:p>
          </table:table-cell>
          <table:table-cell office:value-type="float" office:value="2.8558074948817356" table:style-name="ce43">
            <text:p>2.86</text:p>
          </table:table-cell>
          <table:table-cell office:value-type="float" office:value="1.498826074480655"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Pedal cycle [note 3]</text:p>
          </table:table-cell>
          <table:table-cell office:value-type="float" office:value="3.6996752663882462" table:style-name="ce39">
            <text:p>3.70</text:p>
          </table:table-cell>
          <table:table-cell office:value-type="float" office:value="0.484822475127479" table:style-name="ce39">
            <text:p>[low]</text:p>
          </table:table-cell>
          <table:table-cell office:value-type="float" office:value="2.7494232151383868" table:style-name="ce43">
            <text:p>2.75</text:p>
          </table:table-cell>
          <table:table-cell office:value-type="float" office:value="4.6499273176381042" table:style-name="ce43">
            <text:p>4.65</text:p>
          </table:table-cell>
          <table:table-cell office:value-type="float" office:value="13.104460262556501" table:style-name="ce43">
            <text:p>13.10</text:p>
          </table:table-cell>
          <table:table-cell office:value-type="float" office:value="1.0031922598575509" table:style-name="ce43">
            <text:p>1.00</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driver</text:p>
          </table:table-cell>
          <table:table-cell office:value-type="float" office:value="8.3214106105118635" table:style-name="ce39">
            <text:p>8.32</text:p>
          </table:table-cell>
          <table:table-cell office:value-type="float" office:value="0.32340476380641181" table:style-name="ce39">
            <text:p>[low]</text:p>
          </table:table-cell>
          <table:table-cell office:value-type="float" office:value="7.6875372734512961" table:style-name="ce43">
            <text:p>7.69</text:p>
          </table:table-cell>
          <table:table-cell office:value-type="float" office:value="8.9552839475724308" table:style-name="ce43">
            <text:p>8.96</text:p>
          </table:table-cell>
          <table:table-cell office:value-type="float" office:value="3.8864175672076189" table:style-name="ce43">
            <text:p>3.89</text:p>
          </table:table-cell>
          <table:table-cell office:value-type="float" office:value="1.121066035990165" table:style-name="ce43">
            <text:p>1.12</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passenger</text:p>
          </table:table-cell>
          <table:table-cell office:value-type="float" office:value="7.6637758460334453" table:style-name="ce39">
            <text:p>7.66</text:p>
          </table:table-cell>
          <table:table-cell office:value-type="float" office:value="0.53339418228112134" table:style-name="ce39">
            <text:p>0.53</text:p>
          </table:table-cell>
          <table:table-cell office:value-type="float" office:value="6.6183232487624473" table:style-name="ce43">
            <text:p>6.62</text:p>
          </table:table-cell>
          <table:table-cell office:value-type="float" office:value="8.7092284433044433" table:style-name="ce43">
            <text:p>8.71</text:p>
          </table:table-cell>
          <table:table-cell office:value-type="float" office:value="6.9599397607276208" table:style-name="ce43">
            <text:p>6.96</text:p>
          </table:table-cell>
          <table:table-cell office:value-type="float" office:value="1.6185111424355929" table:style-name="ce43">
            <text:p>1.62</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Motorcycle</text:p>
          </table:table-cell>
          <table:table-cell office:value-type="float" office:value="8.0277162142207459" table:style-name="ce39">
            <text:p>8.03</text:p>
          </table:table-cell>
          <table:table-cell office:value-type="float" office:value="3.1328373051480241" table:style-name="ce39">
            <text:p>3.13</text:p>
          </table:table-cell>
          <table:table-cell office:value-type="float" office:value="1.887355096130618" table:style-name="ce39">
            <text:p>1.89</text:p>
          </table:table-cell>
          <table:table-cell office:value-type="float" office:value="14.168077332310871" table:style-name="ce39">
            <text:p>14.17</text:p>
          </table:table-cell>
          <table:table-cell office:value-type="float" office:value="39.025262248288506" table:style-name="ce39">
            <text:p>39.03</text:p>
          </table:table-cell>
          <table:table-cell office:value-type="float" office:value="1.1333677627029379" table:style-name="ce39">
            <text:p>1.13</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rivate transport [note 4]</text:p>
          </table:table-cell>
          <table:table-cell office:value-type="float" office:value="15.06847198614307" table:style-name="ce39">
            <text:p>15.07</text:p>
          </table:table-cell>
          <table:table-cell office:value-type="float" office:value="3.413690318773464" table:style-name="ce39">
            <text:p>3.41</text:p>
          </table:table-cell>
          <table:table-cell office:value-type="float" office:value="8.3776389613470847" table:style-name="ce43">
            <text:p>8.38</text:p>
          </table:table-cell>
          <table:table-cell office:value-type="float" office:value="21.759305010939059" table:style-name="ce43">
            <text:p>21.76</text:p>
          </table:table-cell>
          <table:table-cell office:value-type="float" office:value="22.654522116858864" table:style-name="ce43">
            <text:p>22.65</text:p>
          </table:table-cell>
          <table:table-cell office:value-type="float" office:value="1.2309154484950491" table:style-name="ce43">
            <text:p>1.23</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Bus in London</text:p>
          </table:table-cell>
          <table:table-cell office:value-type="float" office:value="0" table:style-name="ce39">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local bus</text:p>
          </table:table-cell>
          <table:table-cell office:value-type="float" office:value="5.5411012188040072" table:style-name="ce39">
            <text:p>5.54</text:p>
          </table:table-cell>
          <table:table-cell office:value-type="float" office:value="0.32587663049671528" table:style-name="ce39">
            <text:p>[low]</text:p>
          </table:table-cell>
          <table:table-cell office:value-type="float" office:value="4.9023830230304446" table:style-name="ce43">
            <text:p>4.90</text:p>
          </table:table-cell>
          <table:table-cell office:value-type="float" office:value="6.1798194145775689" table:style-name="ce43">
            <text:p>6.18</text:p>
          </table:table-cell>
          <table:table-cell office:value-type="float" office:value="5.8810806305222592" table:style-name="ce43">
            <text:p>5.88</text:p>
          </table:table-cell>
          <table:table-cell office:value-type="float" office:value="1.2716824411070771" table:style-name="ce43">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Non-local bus</text:p>
          </table:table-cell>
          <table:table-cell office:value-type="float" office:value="134.18679550083269" table:style-name="ce39">
            <text:p>134.19</text:p>
          </table:table-cell>
          <table:table-cell office:value-type="float" office:value="12.668048775154469" table:style-name="ce39">
            <text:p>12.67</text:p>
          </table:table-cell>
          <table:table-cell office:value-type="float" office:value="109.35741990152989" table:style-name="ce43">
            <text:p>109.36</text:p>
          </table:table-cell>
          <table:table-cell office:value-type="float" office:value="159.01617110013549" table:style-name="ce43">
            <text:p>159.02</text:p>
          </table:table-cell>
          <table:table-cell office:value-type="float" office:value="9.440607570866284" table:style-name="ce43">
            <text:p>9.44</text:p>
          </table:table-cell>
          <table:table-cell office:value-type="float" office:value="1.302038036874984" table:style-name="ce43">
            <text:p>1.30</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London Underground</text:p>
          </table:table-cell>
          <table:table-cell office:value-type="float" office:value="2.6253182068833039" table:style-name="ce39">
            <text:p>2.63</text:p>
          </table:table-cell>
          <table:table-cell office:value-type="float" office:value="0.26596032292372901" table:style-name="ce39">
            <text:p>[low]</text:p>
          </table:table-cell>
          <table:table-cell office:value-type="float" office:value="2.104035973952795" table:style-name="ce39">
            <text:p>2.10</text:p>
          </table:table-cell>
          <table:table-cell office:value-type="float" office:value="3.1466004398138132" table:style-name="ce39">
            <text:p>3.15</text:p>
          </table:table-cell>
          <table:table-cell office:value-type="float" office:value="10.130593778171708" table:style-name="ce39">
            <text:p>10.13</text:p>
          </table:table-cell>
          <table:table-cell office:value-type="float" office:value="1.268674097326177" table:style-name="ce39">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Surface Rail</text:p>
          </table:table-cell>
          <table:table-cell office:value-type="float" office:value="41.906902442684917" table:style-name="ce39">
            <text:p>41.91</text:p>
          </table:table-cell>
          <table:table-cell office:value-type="float" office:value="5.7873933307343366" table:style-name="ce39">
            <text:p>5.79</text:p>
          </table:table-cell>
          <table:table-cell office:value-type="float" office:value="30.563611514445629" table:style-name="ce43">
            <text:p>30.56</text:p>
          </table:table-cell>
          <table:table-cell office:value-type="float" office:value="53.250193370924222" table:style-name="ce43">
            <text:p>53.25</text:p>
          </table:table-cell>
          <table:table-cell office:value-type="float" office:value="13.810119558823558" table:style-name="ce43">
            <text:p>13.81</text:p>
          </table:table-cell>
          <table:table-cell office:value-type="float" office:value="1.3987800737427609" table:style-name="ce43">
            <text:p>1.40</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Taxi or minicab</text:p>
          </table:table-cell>
          <table:table-cell office:value-type="float" office:value="6.0144488337610023" table:style-name="ce39">
            <text:p>6.01</text:p>
          </table:table-cell>
          <table:table-cell office:value-type="float" office:value="0.99003600749928644" table:style-name="ce39">
            <text:p>0.99</text:p>
          </table:table-cell>
          <table:table-cell office:value-type="float" office:value="4.0739782590624012" table:style-name="ce43">
            <text:p>4.07</text:p>
          </table:table-cell>
          <table:table-cell office:value-type="float" office:value="7.9549194084596033" table:style-name="ce43">
            <text:p>7.95</text:p>
          </table:table-cell>
          <table:table-cell office:value-type="float" office:value="16.460959846260582" table:style-name="ce43">
            <text:p>16.46</text:p>
          </table:table-cell>
          <table:table-cell office:value-type="float" office:value="1.708118903220341" table:style-name="ce43">
            <text:p>1.71</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ublic transport [note 5]</text:p>
          </table:table-cell>
          <table:table-cell office:value-type="float" office:value="10.8594601276981" table:style-name="ce39">
            <text:p>10.86</text:p>
          </table:table-cell>
          <table:table-cell office:value-type="float" office:value="2.8821401946094789" table:style-name="ce39">
            <text:p>2.88</text:p>
          </table:table-cell>
          <table:table-cell office:value-type="float" office:value="5.2104653462635211" table:style-name="ce39">
            <text:p>5.21</text:p>
          </table:table-cell>
          <table:table-cell office:value-type="float" office:value="16.508454909132681" table:style-name="ce39">
            <text:p>16.51</text:p>
          </table:table-cell>
          <table:table-cell office:value-type="float" office:value="26.540363523765816" table:style-name="ce39">
            <text:p>26.54</text:p>
          </table:table-cell>
          <table:table-cell office:value-type="float" office:value="1.447976207351662" table:style-name="ce39">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All modes</text:p>
          </table:table-cell>
          <table:table-cell office:value-type="float" office:value="6.4293989397044653" table:style-name="ce39">
            <text:p>6.43</text:p>
          </table:table-cell>
          <table:table-cell office:value-type="float" office:value="0.25752548799458852" table:style-name="ce39">
            <text:p>[low]</text:p>
          </table:table-cell>
          <table:table-cell office:value-type="float" office:value="5.9246489832350706" table:style-name="ce43">
            <text:p>5.92</text:p>
          </table:table-cell>
          <table:table-cell office:value-type="float" office:value="6.9341488961738591" table:style-name="ce43">
            <text:p>6.93</text:p>
          </table:table-cell>
          <table:table-cell office:value-type="float" office:value="4.0054364398552309" table:style-name="ce43">
            <text:p>4.01</text:p>
          </table:table-cell>
          <table:table-cell office:value-type="float" office:value="1.530417308445047" table:style-name="ce43">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 [note 2]</text:p>
          </table:table-cell>
          <table:table-cell office:value-type="float" office:value="0.73904781093282657" table:style-name="ce39">
            <text:p>0.74</text:p>
          </table:table-cell>
          <table:table-cell office:value-type="float" office:value="2.494692405123955E-2" table:style-name="ce39">
            <text:p>[low]</text:p>
          </table:table-cell>
          <table:table-cell office:value-type="float" office:value="0.69015183979239703" table:style-name="ce43">
            <text:p>0.69</text:p>
          </table:table-cell>
          <table:table-cell office:value-type="float" office:value="0.7879437820732561" table:style-name="ce43">
            <text:p>0.79</text:p>
          </table:table-cell>
          <table:table-cell office:value-type="float" office:value="3.3755494140157896" table:style-name="ce43">
            <text:p>3.38</text:p>
          </table:table-cell>
          <table:table-cell office:value-type="float" office:value="1.448593551137541"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s of a mile or more</text:p>
          </table:table-cell>
          <table:table-cell office:value-type="float" office:value="1.440955086034124" table:style-name="ce39">
            <text:p>1.44</text:p>
          </table:table-cell>
          <table:table-cell office:value-type="float" office:value="3.7764007777460577E-2" table:style-name="ce39">
            <text:p>[low]</text:p>
          </table:table-cell>
          <table:table-cell office:value-type="float" office:value="1.3669376307903021" table:style-name="ce43">
            <text:p>1.37</text:p>
          </table:table-cell>
          <table:table-cell office:value-type="float" office:value="1.5149725412779469" table:style-name="ce43">
            <text:p>1.51</text:p>
          </table:table-cell>
          <table:table-cell office:value-type="float" office:value="2.6207623085183562" table:style-name="ce43">
            <text:p>2.62</text:p>
          </table:table-cell>
          <table:table-cell office:value-type="float" office:value="1.395216720439205" table:style-name="ce43">
            <text:p>1.4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Pedal cycle [note 3]</text:p>
          </table:table-cell>
          <table:table-cell office:value-type="float" office:value="4.2161059503830609" table:style-name="ce39">
            <text:p>4.22</text:p>
          </table:table-cell>
          <table:table-cell office:value-type="float" office:value="1.079087651065298" table:style-name="ce39">
            <text:p>1.08</text:p>
          </table:table-cell>
          <table:table-cell office:value-type="float" office:value="2.101094154295077" table:style-name="ce43">
            <text:p>2.10</text:p>
          </table:table-cell>
          <table:table-cell office:value-type="float" office:value="6.331117746471044" table:style-name="ce43">
            <text:p>6.33</text:p>
          </table:table-cell>
          <table:table-cell office:value-type="float" office:value="25.594414935593729" table:style-name="ce43">
            <text:p>25.59</text:p>
          </table:table-cell>
          <table:table-cell office:value-type="float" office:value="1.334990638998381" table:style-name="ce43">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driver</text:p>
          </table:table-cell>
          <table:table-cell office:value-type="float" office:value="8.9392316537901895" table:style-name="ce39">
            <text:p>8.94</text:p>
          </table:table-cell>
          <table:table-cell office:value-type="float" office:value="0.26585761191998247" table:style-name="ce39">
            <text:p>[low]</text:p>
          </table:table-cell>
          <table:table-cell office:value-type="float" office:value="8.418150734427023" table:style-name="ce43">
            <text:p>8.42</text:p>
          </table:table-cell>
          <table:table-cell office:value-type="float" office:value="9.4603125731533559" table:style-name="ce43">
            <text:p>9.46</text:p>
          </table:table-cell>
          <table:table-cell office:value-type="float" office:value="2.9740543954609362" table:style-name="ce43">
            <text:p>2.97</text:p>
          </table:table-cell>
          <table:table-cell office:value-type="float" office:value="1.094772415606829" table:style-name="ce43">
            <text:p>1.0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passenger</text:p>
          </table:table-cell>
          <table:table-cell office:value-type="float" office:value="9.2191756089259815" table:style-name="ce39">
            <text:p>9.22</text:p>
          </table:table-cell>
          <table:table-cell office:value-type="float" office:value="0.42385054201848238" table:style-name="ce39">
            <text:p>[low]</text:p>
          </table:table-cell>
          <table:table-cell office:value-type="float" office:value="8.3884285465697559" table:style-name="ce43">
            <text:p>8.39</text:p>
          </table:table-cell>
          <table:table-cell office:value-type="float" office:value="10.049922671282211" table:style-name="ce43">
            <text:p>10.05</text:p>
          </table:table-cell>
          <table:table-cell office:value-type="float" office:value="4.5974885390848987" table:style-name="ce43">
            <text:p>4.60</text:p>
          </table:table-cell>
          <table:table-cell office:value-type="float" office:value="1.366667665128471" table:style-name="ce43">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Motorcycle</text:p>
          </table:table-cell>
          <table:table-cell office:value-type="float" office:value="23.526486632143211" table:style-name="ce39">
            <text:p>23.53</text:p>
          </table:table-cell>
          <table:table-cell office:value-type="float" office:value="4.7289561366570698" table:style-name="ce39">
            <text:p>4.73</text:p>
          </table:table-cell>
          <table:table-cell office:value-type="float" office:value="14.25773260429535" table:style-name="ce43">
            <text:p>14.26</text:p>
          </table:table-cell>
          <table:table-cell office:value-type="float" office:value="32.795240659991073" table:style-name="ce43">
            <text:p>32.80</text:p>
          </table:table-cell>
          <table:table-cell office:value-type="float" office:value="20.100562445206346" table:style-name="ce43">
            <text:p>20.10</text:p>
          </table:table-cell>
          <table:table-cell office:value-type="float" office:value="0.97336485246011772" table:style-name="ce43">
            <text:p>0.9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rivate transport [note 4]</text:p>
          </table:table-cell>
          <table:table-cell office:value-type="float" office:value="8.8833884448870197" table:style-name="ce39">
            <text:p>8.88</text:p>
          </table:table-cell>
          <table:table-cell office:value-type="float" office:value="1.483043721320398" table:style-name="ce39">
            <text:p>1.48</text:p>
          </table:table-cell>
          <table:table-cell office:value-type="float" office:value="5.9766227510990397" table:style-name="ce43">
            <text:p>5.98</text:p>
          </table:table-cell>
          <table:table-cell office:value-type="float" office:value="11.790154138675" table:style-name="ce43">
            <text:p>11.79</text:p>
          </table:table-cell>
          <table:table-cell office:value-type="float" office:value="16.694572465464887" table:style-name="ce43">
            <text:p>16.69</text:p>
          </table:table-cell>
          <table:table-cell office:value-type="float" office:value="1.0224748755599991" table:style-name="ce43">
            <text:p>1.0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Bus in London</text:p>
          </table:table-cell>
          <table:table-cell office:value-type="float" office:value="6.7389723861626054" table:style-name="ce39">
            <text:p>6.74</text:p>
          </table:table-cell>
          <table:table-cell office:value-type="float" office:value="2.2728120409811581" table:style-name="ce39">
            <text:p>2.27</text:p>
          </table:table-cell>
          <table:table-cell office:value-type="float" office:value="2.284260785839535" table:style-name="ce39">
            <text:p>2.28</text:p>
          </table:table-cell>
          <table:table-cell office:value-type="float" office:value="11.19368398648567" table:style-name="ce39">
            <text:p>11.19</text:p>
          </table:table-cell>
          <table:table-cell office:value-type="float" office:value="33.726388991413756" table:style-name="ce39">
            <text:p>33.73</text:p>
          </table:table-cell>
          <table:table-cell office:value-type="float" office:value="1.3716145949241141" table:style-name="ce39">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local bus</text:p>
          </table:table-cell>
          <table:table-cell office:value-type="float" office:value="5.1584910265460469" table:style-name="ce39">
            <text:p>5.16</text:p>
          </table:table-cell>
          <table:table-cell office:value-type="float" office:value="0.49958666718702538" table:style-name="ce39">
            <text:p>[low]</text:p>
          </table:table-cell>
          <table:table-cell office:value-type="float" office:value="4.1793011588594773" table:style-name="ce43">
            <text:p>4.18</text:p>
          </table:table-cell>
          <table:table-cell office:value-type="float" office:value="6.1376808942326164" table:style-name="ce43">
            <text:p>6.14</text:p>
          </table:table-cell>
          <table:table-cell office:value-type="float" office:value="9.6847443296132258" table:style-name="ce43">
            <text:p>9.68</text:p>
          </table:table-cell>
          <table:table-cell office:value-type="float" office:value="1.422963895241766" table:style-name="ce43">
            <text:p>1.4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Non-local bus</text:p>
          </table:table-cell>
          <table:table-cell office:value-type="float" office:value="76.842238462783172" table:style-name="ce39">
            <text:p>76.84</text:p>
          </table:table-cell>
          <table:table-cell office:value-type="float" office:value="15.129259140543651" table:style-name="ce39">
            <text:p>15.13</text:p>
          </table:table-cell>
          <table:table-cell office:value-type="float" office:value="47.188890547317612" table:style-name="ce43">
            <text:p>47.19</text:p>
          </table:table-cell>
          <table:table-cell office:value-type="float" office:value="106.4955863782487" table:style-name="ce43">
            <text:p>106.50</text:p>
          </table:table-cell>
          <table:table-cell office:value-type="float" office:value="19.688727766397864" table:style-name="ce43">
            <text:p>19.69</text:p>
          </table:table-cell>
          <table:table-cell office:value-type="float" office:value="1.0036935773975231" table:style-name="ce43">
            <text:p>1.0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London Underground</text:p>
          </table:table-cell>
          <table:table-cell office:value-type="float" office:value="16.157103191812759" table:style-name="ce39">
            <text:p>16.16</text:p>
          </table:table-cell>
          <table:table-cell office:value-type="float" office:value="1.6427757852377061" table:style-name="ce39">
            <text:p>1.64</text:p>
          </table:table-cell>
          <table:table-cell office:value-type="float" office:value="12.93726265274686" table:style-name="ce39">
            <text:p>12.94</text:p>
          </table:table-cell>
          <table:table-cell office:value-type="float" office:value="19.376943730878661" table:style-name="ce39">
            <text:p>19.38</text:p>
          </table:table-cell>
          <table:table-cell office:value-type="float" office:value="10.167514347931782" table:style-name="ce39">
            <text:p>10.17</text:p>
          </table:table-cell>
          <table:table-cell office:value-type="float" office:value="1.349607008544635" table:style-name="ce39">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Surface Rail</text:p>
          </table:table-cell>
          <table:table-cell office:value-type="float" office:value="38.299356708618923" table:style-name="ce39">
            <text:p>38.30</text:p>
          </table:table-cell>
          <table:table-cell office:value-type="float" office:value="2.801140264001269" table:style-name="ce39">
            <text:p>2.80</text:p>
          </table:table-cell>
          <table:table-cell office:value-type="float" office:value="32.80912179117643" table:style-name="ce43">
            <text:p>32.81</text:p>
          </table:table-cell>
          <table:table-cell office:value-type="float" office:value="43.789591626061402" table:style-name="ce43">
            <text:p>43.79</text:p>
          </table:table-cell>
          <table:table-cell office:value-type="float" office:value="7.3138049949828474" table:style-name="ce43">
            <text:p>7.31</text:p>
          </table:table-cell>
          <table:table-cell office:value-type="float" office:value="1.2557769324846699" table:style-name="ce43">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Taxi or minicab</text:p>
          </table:table-cell>
          <table:table-cell office:value-type="float" office:value="10.74167496408889" table:style-name="ce39">
            <text:p>10.74</text:p>
          </table:table-cell>
          <table:table-cell office:value-type="float" office:value="3.2831839779663969" table:style-name="ce39">
            <text:p>3.28</text:p>
          </table:table-cell>
          <table:table-cell office:value-type="float" office:value="4.3066343672747482" table:style-name="ce43">
            <text:p>4.31</text:p>
          </table:table-cell>
          <table:table-cell office:value-type="float" office:value="17.17671556090303" table:style-name="ce43">
            <text:p>17.18</text:p>
          </table:table-cell>
          <table:table-cell office:value-type="float" office:value="30.564916448715845" table:style-name="ce43">
            <text:p>30.56</text:p>
          </table:table-cell>
          <table:table-cell office:value-type="float" office:value="1.4911264226294909" table:style-name="ce43">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ublic transport [note 5]</text:p>
          </table:table-cell>
          <table:table-cell office:value-type="float" office:value="34.263703324076943" table:style-name="ce39">
            <text:p>34.26</text:p>
          </table:table-cell>
          <table:table-cell office:value-type="float" office:value="20.61908838117284" table:style-name="ce39">
            <text:p>20.62</text:p>
          </table:table-cell>
          <table:table-cell office:value-type="float" office:value="0" table:style-name="ce43">
            <text:p>0.00</text:p>
          </table:table-cell>
          <table:table-cell office:value-type="float" office:value="74.677116551175715" table:style-name="ce43">
            <text:p>74.68</text:p>
          </table:table-cell>
          <table:table-cell office:value-type="float" office:value="60.177641004391681" table:style-name="ce43">
            <text:p>60.18</text:p>
          </table:table-cell>
          <table:table-cell office:value-type="float" office:value="1.019103357070797" table:style-name="ce43">
            <text:p>1.0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All modes</text:p>
          </table:table-cell>
          <table:table-cell office:value-type="float" office:value="7.1907282501097614" table:style-name="ce39">
            <text:p>7.19</text:p>
          </table:table-cell>
          <table:table-cell office:value-type="float" office:value="0.23981828526755911" table:style-name="ce39">
            <text:p>[low]</text:p>
          </table:table-cell>
          <table:table-cell office:value-type="float" office:value="6.7206844109853456" table:style-name="ce43">
            <text:p>6.72</text:p>
          </table:table-cell>
          <table:table-cell office:value-type="float" office:value="7.6607720892341771" table:style-name="ce43">
            <text:p>7.66</text:p>
          </table:table-cell>
          <table:table-cell office:value-type="float" office:value="3.3351042749237316" table:style-name="ce43">
            <text:p>3.34</text:p>
          </table:table-cell>
          <table:table-cell office:value-type="float" office:value="1.533750547275214" table:style-name="ce43">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 [note 2]</text:p>
          </table:table-cell>
          <table:table-cell office:value-type="float" office:value="0.71498095713797305" table:style-name="ce39">
            <text:p>0.71</text:p>
          </table:table-cell>
          <table:table-cell office:value-type="float" office:value="2.175730177101461E-2" table:style-name="ce39">
            <text:p>[low]</text:p>
          </table:table-cell>
          <table:table-cell office:value-type="float" office:value="0.67233664566678442" table:style-name="ce43">
            <text:p>0.67</text:p>
          </table:table-cell>
          <table:table-cell office:value-type="float" office:value="0.75762526860916168" table:style-name="ce43">
            <text:p>0.76</text:p>
          </table:table-cell>
          <table:table-cell office:value-type="float" office:value="3.0430603156352323" table:style-name="ce43">
            <text:p>3.04</text:p>
          </table:table-cell>
          <table:table-cell office:value-type="float" office:value="1.326636399294763" table:style-name="ce43">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s of a mile or more</text:p>
          </table:table-cell>
          <table:table-cell office:value-type="float" office:value="1.479979982631928" table:style-name="ce39">
            <text:p>1.48</text:p>
          </table:table-cell>
          <table:table-cell office:value-type="float" office:value="4.0722092536885877E-2" table:style-name="ce39">
            <text:p>[low]</text:p>
          </table:table-cell>
          <table:table-cell office:value-type="float" office:value="1.400164681259632" table:style-name="ce43">
            <text:p>1.40</text:p>
          </table:table-cell>
          <table:table-cell office:value-type="float" office:value="1.559795284004224" table:style-name="ce43">
            <text:p>1.56</text:p>
          </table:table-cell>
          <table:table-cell office:value-type="float" office:value="2.751529954105703" table:style-name="ce43">
            <text:p>2.75</text:p>
          </table:table-cell>
          <table:table-cell office:value-type="float" office:value="1.381886460606069" table:style-name="ce43">
            <text:p>1.38</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Pedal cycle [note 3]</text:p>
          </table:table-cell>
          <table:table-cell office:value-type="float" office:value="3.611132804228546" table:style-name="ce39">
            <text:p>3.61</text:p>
          </table:table-cell>
          <table:table-cell office:value-type="float" office:value="0.38895084144887498" table:style-name="ce39">
            <text:p>[low]</text:p>
          </table:table-cell>
          <table:table-cell office:value-type="float" office:value="2.8487891549887521" table:style-name="ce43">
            <text:p>2.85</text:p>
          </table:table-cell>
          <table:table-cell office:value-type="float" office:value="4.3734764534683412" table:style-name="ce43">
            <text:p>4.37</text:p>
          </table:table-cell>
          <table:table-cell office:value-type="float" office:value="10.770881674399327" table:style-name="ce43">
            <text:p>10.77</text:p>
          </table:table-cell>
          <table:table-cell office:value-type="float" office:value="1.5740209779478349" table:style-name="ce43">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driver</text:p>
          </table:table-cell>
          <table:table-cell office:value-type="float" office:value="7.8151740564562999" table:style-name="ce39">
            <text:p>7.82</text:p>
          </table:table-cell>
          <table:table-cell office:value-type="float" office:value="0.4929463767432451" table:style-name="ce39">
            <text:p>[low]</text:p>
          </table:table-cell>
          <table:table-cell office:value-type="float" office:value="6.8489991580395397" table:style-name="ce43">
            <text:p>6.85</text:p>
          </table:table-cell>
          <table:table-cell office:value-type="float" office:value="8.7813489548730601" table:style-name="ce43">
            <text:p>8.78</text:p>
          </table:table-cell>
          <table:table-cell office:value-type="float" office:value="6.3075546773780484" table:style-name="ce43">
            <text:p>6.31</text:p>
          </table:table-cell>
          <table:table-cell office:value-type="float" office:value="1.3526806393005479"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passenger</text:p>
          </table:table-cell>
          <table:table-cell office:value-type="float" office:value="8.3532516613559462" table:style-name="ce39">
            <text:p>8.35</text:p>
          </table:table-cell>
          <table:table-cell office:value-type="float" office:value="0.73362595104564587" table:style-name="ce39">
            <text:p>0.73</text:p>
          </table:table-cell>
          <table:table-cell office:value-type="float" office:value="6.9153447973064814" table:style-name="ce43">
            <text:p>6.92</text:p>
          </table:table-cell>
          <table:table-cell office:value-type="float" office:value="9.7911585254054128" table:style-name="ce43">
            <text:p>9.79</text:p>
          </table:table-cell>
          <table:table-cell office:value-type="float" office:value="8.7825194401788149" table:style-name="ce43">
            <text:p>8.78</text:p>
          </table:table-cell>
          <table:table-cell office:value-type="float" office:value="1.706065929675169" table:style-name="ce43">
            <text:p>1.7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Motorcycle</text:p>
          </table:table-cell>
          <table:table-cell office:value-type="float" office:value="6.3510567706817111" table:style-name="ce39">
            <text:p>6.35</text:p>
          </table:table-cell>
          <table:table-cell office:value-type="float" office:value="1.3354823923795709" table:style-name="ce39">
            <text:p>1.34</text:p>
          </table:table-cell>
          <table:table-cell office:value-type="float" office:value="3.7335112816177518" table:style-name="ce43">
            <text:p>3.73</text:p>
          </table:table-cell>
          <table:table-cell office:value-type="float" office:value="8.9686022597456692" table:style-name="ce43">
            <text:p>8.97</text:p>
          </table:table-cell>
          <table:table-cell office:value-type="float" office:value="21.027719332387932" table:style-name="ce43">
            <text:p>21.03</text:p>
          </table:table-cell>
          <table:table-cell office:value-type="float" office:value="1.4225243288113421" table:style-name="ce43">
            <text:p>1.42</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rivate transport [note 4]</text:p>
          </table:table-cell>
          <table:table-cell office:value-type="float" office:value="6.2957082817952523" table:style-name="ce39">
            <text:p>6.30</text:p>
          </table:table-cell>
          <table:table-cell office:value-type="float" office:value="2.4669851844024171" table:style-name="ce39">
            <text:p>2.47</text:p>
          </table:table-cell>
          <table:table-cell office:value-type="float" office:value="1.4604173203665149" table:style-name="ce43">
            <text:p>1.46</text:p>
          </table:table-cell>
          <table:table-cell office:value-type="float" office:value="11.130999243223989" table:style-name="ce43">
            <text:p>11.13</text:p>
          </table:table-cell>
          <table:table-cell office:value-type="float" office:value="39.185188925223578" table:style-name="ce43">
            <text:p>39.19</text:p>
          </table:table-cell>
          <table:table-cell office:value-type="float" office:value="1.059601432135699" table:style-name="ce43">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Bus in London</text:p>
          </table:table-cell>
          <table:table-cell office:value-type="float" office:value="3.5265102937498449" table:style-name="ce39">
            <text:p>3.53</text:p>
          </table:table-cell>
          <table:table-cell office:value-type="float" office:value="0.12184448305037621" table:style-name="ce39">
            <text:p>[low]</text:p>
          </table:table-cell>
          <table:table-cell office:value-type="float" office:value="3.2876951069711069" table:style-name="ce43">
            <text:p>3.29</text:p>
          </table:table-cell>
          <table:table-cell office:value-type="float" office:value="3.765325480528583" table:style-name="ce43">
            <text:p>3.77</text:p>
          </table:table-cell>
          <table:table-cell office:value-type="float" office:value="3.4551007341826097" table:style-name="ce43">
            <text:p>3.46</text:p>
          </table:table-cell>
          <table:table-cell office:value-type="float" office:value="1.431408348951982" table:style-name="ce43">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local bus</text:p>
          </table:table-cell>
          <table:table-cell office:value-type="float" office:value="5.481844983803736" table:style-name="ce39">
            <text:p>5.48</text:p>
          </table:table-cell>
          <table:table-cell office:value-type="float" office:value="1.406260910572311" table:style-name="ce39">
            <text:p>1.41</text:p>
          </table:table-cell>
          <table:table-cell office:value-type="float" office:value="2.7255735990820069" table:style-name="ce43">
            <text:p>2.73</text:p>
          </table:table-cell>
          <table:table-cell office:value-type="float" office:value="8.2381163685254641" table:style-name="ce43">
            <text:p>8.24</text:p>
          </table:table-cell>
          <table:table-cell office:value-type="float" office:value="25.653058682380625" table:style-name="ce43">
            <text:p>25.65</text:p>
          </table:table-cell>
          <table:table-cell office:value-type="float" office:value="1.346024150665768"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Non-local bus</text:p>
          </table:table-cell>
          <table:table-cell office:value-type="float" office:value="84.724635940461141" table:style-name="ce39">
            <text:p>84.72</text:p>
          </table:table-cell>
          <table:table-cell office:value-type="float" office:value="26.997340329637971" table:style-name="ce39">
            <text:p>27.00</text:p>
          </table:table-cell>
          <table:table-cell office:value-type="float" office:value="31.80984889437072" table:style-name="ce43">
            <text:p>31.81</text:p>
          </table:table-cell>
          <table:table-cell office:value-type="float" office:value="137.63942298655161" table:style-name="ce43">
            <text:p>137.64</text:p>
          </table:table-cell>
          <table:table-cell office:value-type="float" office:value="31.864805354383481" table:style-name="ce43">
            <text:p>31.86</text:p>
          </table:table-cell>
          <table:table-cell office:value-type="float" office:value="1.0392328693541391" table:style-name="ce43">
            <text:p>1.0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London Underground</text:p>
          </table:table-cell>
          <table:table-cell office:value-type="float" office:value="8.1144871723540763" table:style-name="ce39">
            <text:p>8.11</text:p>
          </table:table-cell>
          <table:table-cell office:value-type="float" office:value="0.37427651289550251" table:style-name="ce39">
            <text:p>[low]</text:p>
          </table:table-cell>
          <table:table-cell office:value-type="float" office:value="7.3809052070788912" table:style-name="ce43">
            <text:p>7.38</text:p>
          </table:table-cell>
          <table:table-cell office:value-type="float" office:value="8.8480691376292615" table:style-name="ce43">
            <text:p>8.85</text:p>
          </table:table-cell>
          <table:table-cell office:value-type="float" office:value="4.6124481430034958" table:style-name="ce43">
            <text:p>4.61</text:p>
          </table:table-cell>
          <table:table-cell office:value-type="float" office:value="1.989807889942083" table:style-name="ce43">
            <text:p>1.99</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Surface Rail</text:p>
          </table:table-cell>
          <table:table-cell office:value-type="float" office:value="21.663616753760689" table:style-name="ce39">
            <text:p>21.66</text:p>
          </table:table-cell>
          <table:table-cell office:value-type="float" office:value="1.9863100508132849" table:style-name="ce39">
            <text:p>1.99</text:p>
          </table:table-cell>
          <table:table-cell office:value-type="float" office:value="17.770449054166651" table:style-name="ce43">
            <text:p>17.77</text:p>
          </table:table-cell>
          <table:table-cell office:value-type="float" office:value="25.55678445335473" table:style-name="ce43">
            <text:p>25.56</text:p>
          </table:table-cell>
          <table:table-cell office:value-type="float" office:value="9.1688755086034845" table:style-name="ce43">
            <text:p>9.17</text:p>
          </table:table-cell>
          <table:table-cell office:value-type="float" office:value="1.827037177503595" table:style-name="ce43">
            <text:p>1.8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Taxi or minicab</text:p>
          </table:table-cell>
          <table:table-cell office:value-type="float" office:value="9.0418753301066914" table:style-name="ce39">
            <text:p>9.04</text:p>
          </table:table-cell>
          <table:table-cell office:value-type="float" office:value="1.2617986047424481" table:style-name="ce39">
            <text:p>1.26</text:p>
          </table:table-cell>
          <table:table-cell office:value-type="float" office:value="6.5687500648114936" table:style-name="ce43">
            <text:p>6.57</text:p>
          </table:table-cell>
          <table:table-cell office:value-type="float" office:value="11.51500059540189" table:style-name="ce43">
            <text:p>11.52</text:p>
          </table:table-cell>
          <table:table-cell office:value-type="float" office:value="13.955054219129112" table:style-name="ce43">
            <text:p>13.96</text:p>
          </table:table-cell>
          <table:table-cell office:value-type="float" office:value="1.4862399175257499" table:style-name="ce43">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ublic transport [note 5]</text:p>
          </table:table-cell>
          <table:table-cell office:value-type="float" office:value="7.3530959324873004" table:style-name="ce39">
            <text:p>7.35</text:p>
          </table:table-cell>
          <table:table-cell office:value-type="float" office:value="2.2396968002434701" table:style-name="ce39">
            <text:p>2.24</text:p>
          </table:table-cell>
          <table:table-cell office:value-type="float" office:value="2.9632902040100988" table:style-name="ce43">
            <text:p>2.96</text:p>
          </table:table-cell>
          <table:table-cell office:value-type="float" office:value="11.742901660964501" table:style-name="ce43">
            <text:p>11.74</text:p>
          </table:table-cell>
          <table:table-cell office:value-type="float" office:value="30.459235413318719" table:style-name="ce43">
            <text:p>30.46</text:p>
          </table:table-cell>
          <table:table-cell office:value-type="float" office:value="0.93871679699379529" table:style-name="ce43">
            <text:p>0.9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All modes</text:p>
          </table:table-cell>
          <table:table-cell office:value-type="float" office:value="5.8653519901286781" table:style-name="ce39">
            <text:p>5.87</text:p>
          </table:table-cell>
          <table:table-cell office:value-type="float" office:value="0.25309580405462129" table:style-name="ce39">
            <text:p>[low]</text:p>
          </table:table-cell>
          <table:table-cell office:value-type="float" office:value="5.3692842141816204" table:style-name="ce43">
            <text:p>5.37</text:p>
          </table:table-cell>
          <table:table-cell office:value-type="float" office:value="6.3614197660757359" table:style-name="ce43">
            <text:p>6.36</text:p>
          </table:table-cell>
          <table:table-cell office:value-type="float" office:value="4.3151000056020283" table:style-name="ce43">
            <text:p>4.32</text:p>
          </table:table-cell>
          <table:table-cell office:value-type="float" office:value="1.82042581031105" table:style-name="ce43">
            <text:p>1.82</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 [note 2]</text:p>
          </table:table-cell>
          <table:table-cell office:value-type="float" office:value="0.80541112071367738" table:style-name="ce39">
            <text:p>0.81</text:p>
          </table:table-cell>
          <table:table-cell office:value-type="float" office:value="2.0427446207038801E-2" table:style-name="ce39">
            <text:p>[low]</text:p>
          </table:table-cell>
          <table:table-cell office:value-type="float" office:value="0.76537332614788134" table:style-name="ce43">
            <text:p>0.77</text:p>
          </table:table-cell>
          <table:table-cell office:value-type="float" office:value="0.84544891527947341" table:style-name="ce43">
            <text:p>0.85</text:p>
          </table:table-cell>
          <table:table-cell office:value-type="float" office:value="2.5362756586894375" table:style-name="ce43">
            <text:p>2.54</text:p>
          </table:table-cell>
          <table:table-cell office:value-type="float" office:value="1.3429512785133271" table:style-name="ce43">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s of a mile or more</text:p>
          </table:table-cell>
          <table:table-cell office:value-type="float" office:value="1.437801745706081" table:style-name="ce39">
            <text:p>1.44</text:p>
          </table:table-cell>
          <table:table-cell office:value-type="float" office:value="2.5446917498351831E-2" table:style-name="ce39">
            <text:p>[low]</text:p>
          </table:table-cell>
          <table:table-cell office:value-type="float" office:value="1.3879257874093109" table:style-name="ce43">
            <text:p>1.39</text:p>
          </table:table-cell>
          <table:table-cell office:value-type="float" office:value="1.487677704002851" table:style-name="ce43">
            <text:p>1.49</text:p>
          </table:table-cell>
          <table:table-cell office:value-type="float" office:value="1.7698488386418858" table:style-name="ce43">
            <text:p>1.77</text:p>
          </table:table-cell>
          <table:table-cell office:value-type="float" office:value="1.3453338637266961"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Pedal cycle [note 3]</text:p>
          </table:table-cell>
          <table:table-cell office:value-type="float" office:value="3.0221447136501909" table:style-name="ce39">
            <text:p>3.02</text:p>
          </table:table-cell>
          <table:table-cell office:value-type="float" office:value="0.30242422500246202" table:style-name="ce39">
            <text:p>[low]</text:p>
          </table:table-cell>
          <table:table-cell office:value-type="float" office:value="2.4293932326453662" table:style-name="ce43">
            <text:p>2.43</text:p>
          </table:table-cell>
          <table:table-cell office:value-type="float" office:value="3.6148961946550169" table:style-name="ce43">
            <text:p>3.61</text:p>
          </table:table-cell>
          <table:table-cell office:value-type="float" office:value="10.006940555708518" table:style-name="ce43">
            <text:p>10.01</text:p>
          </table:table-cell>
          <table:table-cell office:value-type="float" office:value="1.1937673005101821" table:style-name="ce43">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driver</text:p>
          </table:table-cell>
          <table:table-cell office:value-type="float" office:value="8.7157215746584207" table:style-name="ce39">
            <text:p>8.72</text:p>
          </table:table-cell>
          <table:table-cell office:value-type="float" office:value="0.2077864870331593" table:style-name="ce39">
            <text:p>[low]</text:p>
          </table:table-cell>
          <table:table-cell office:value-type="float" office:value="8.3084600600734291" table:style-name="ce43">
            <text:p>8.31</text:p>
          </table:table-cell>
          <table:table-cell office:value-type="float" office:value="9.1229830892434123" table:style-name="ce43">
            <text:p>9.12</text:p>
          </table:table-cell>
          <table:table-cell office:value-type="float" office:value="2.3840422763998483" table:style-name="ce43">
            <text:p>2.38</text:p>
          </table:table-cell>
          <table:table-cell office:value-type="float" office:value="0.95906891512823833" table:style-name="ce43">
            <text:p>0.9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passenger</text:p>
          </table:table-cell>
          <table:table-cell office:value-type="float" office:value="8.9367165594591604" table:style-name="ce39">
            <text:p>8.94</text:p>
          </table:table-cell>
          <table:table-cell office:value-type="float" office:value="0.37085973565564478" table:style-name="ce39">
            <text:p>[low]</text:p>
          </table:table-cell>
          <table:table-cell office:value-type="float" office:value="8.209831477574097" table:style-name="ce43">
            <text:p>8.21</text:p>
          </table:table-cell>
          <table:table-cell office:value-type="float" office:value="9.6636016413442238" table:style-name="ce43">
            <text:p>9.66</text:p>
          </table:table-cell>
          <table:table-cell office:value-type="float" office:value="4.1498433254337064" table:style-name="ce43">
            <text:p>4.15</text:p>
          </table:table-cell>
          <table:table-cell office:value-type="float" office:value="1.327219912193774" table:style-name="ce43">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Motorcycle</text:p>
          </table:table-cell>
          <table:table-cell office:value-type="float" office:value="9.3769204907822807" table:style-name="ce39">
            <text:p>9.38</text:p>
          </table:table-cell>
          <table:table-cell office:value-type="float" office:value="1.810495999025902" table:style-name="ce39">
            <text:p>1.81</text:p>
          </table:table-cell>
          <table:table-cell office:value-type="float" office:value="5.8283483326915144" table:style-name="ce43">
            <text:p>5.83</text:p>
          </table:table-cell>
          <table:table-cell office:value-type="float" office:value="12.92549264887305" table:style-name="ce43">
            <text:p>12.93</text:p>
          </table:table-cell>
          <table:table-cell office:value-type="float" office:value="19.308002033350494" table:style-name="ce43">
            <text:p>19.31</text:p>
          </table:table-cell>
          <table:table-cell office:value-type="float" office:value="0.88179247931788074" table:style-name="ce43">
            <text:p>0.8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rivate transport [note 4]</text:p>
          </table:table-cell>
          <table:table-cell office:value-type="float" office:value="11.45343068881151" table:style-name="ce39">
            <text:p>11.45</text:p>
          </table:table-cell>
          <table:table-cell office:value-type="float" office:value="1.6165507406574631" table:style-name="ce39">
            <text:p>1.62</text:p>
          </table:table-cell>
          <table:table-cell office:value-type="float" office:value="8.2849912371228847" table:style-name="ce43">
            <text:p>8.28</text:p>
          </table:table-cell>
          <table:table-cell office:value-type="float" office:value="14.621870140500141" table:style-name="ce43">
            <text:p>14.62</text:p>
          </table:table-cell>
          <table:table-cell office:value-type="float" office:value="14.114118158820482" table:style-name="ce43">
            <text:p>14.11</text:p>
          </table:table-cell>
          <table:table-cell office:value-type="float" office:value="0.85585089200924858" table:style-name="ce43">
            <text:p>0.8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Bus in London</text:p>
          </table:table-cell>
          <table:table-cell office:value-type="float" office:value="6.5527908029653386" table:style-name="ce39">
            <text:p>6.55</text:p>
          </table:table-cell>
          <table:table-cell office:value-type="float" office:value="1.7318998736130149" table:style-name="ce39">
            <text:p>1.73</text:p>
          </table:table-cell>
          <table:table-cell office:value-type="float" office:value="3.1582670506838291" table:style-name="ce39">
            <text:p>3.16</text:p>
          </table:table-cell>
          <table:table-cell office:value-type="float" office:value="9.947314555246848" table:style-name="ce39">
            <text:p>9.95</text:p>
          </table:table-cell>
          <table:table-cell office:value-type="float" office:value="26.429958252738317" table:style-name="ce39">
            <text:p>26.43</text:p>
          </table:table-cell>
          <table:table-cell office:value-type="float" office:value="1.5723112021486221" table:style-name="ce39">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local bus</text:p>
          </table:table-cell>
          <table:table-cell office:value-type="float" office:value="5.5909361679327452" table:style-name="ce39">
            <text:p>5.59</text:p>
          </table:table-cell>
          <table:table-cell office:value-type="float" office:value="0.32060865801872701" table:style-name="ce39">
            <text:p>[low]</text:p>
          </table:table-cell>
          <table:table-cell office:value-type="float" office:value="4.9625431982160402" table:style-name="ce43">
            <text:p>4.96</text:p>
          </table:table-cell>
          <table:table-cell office:value-type="float" office:value="6.2193291376494502" table:style-name="ce43">
            <text:p>6.22</text:p>
          </table:table-cell>
          <table:table-cell office:value-type="float" office:value="5.7344360298299097" table:style-name="ce43">
            <text:p>5.73</text:p>
          </table:table-cell>
          <table:table-cell office:value-type="float" office:value="1.09638879703709" table:style-name="ce43">
            <text:p>1.1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Non-local bus</text:p>
          </table:table-cell>
          <table:table-cell office:value-type="float" office:value="50.297373544885737" table:style-name="ce39">
            <text:p>50.30</text:p>
          </table:table-cell>
          <table:table-cell office:value-type="float" office:value="7.3026692652674052" table:style-name="ce39">
            <text:p>7.30</text:p>
          </table:table-cell>
          <table:table-cell office:value-type="float" office:value="35.984141784961622" table:style-name="ce43">
            <text:p>35.98</text:p>
          </table:table-cell>
          <table:table-cell office:value-type="float" office:value="64.610605304809852" table:style-name="ce43">
            <text:p>64.61</text:p>
          </table:table-cell>
          <table:table-cell office:value-type="float" office:value="14.518987276245051" table:style-name="ce43">
            <text:p>14.52</text:p>
          </table:table-cell>
          <table:table-cell office:value-type="float" office:value="0.86266068615475189" table:style-name="ce43">
            <text:p>0.8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London Underground</text:p>
          </table:table-cell>
          <table:table-cell office:value-type="float" office:value="14.57909984246198" table:style-name="ce39">
            <text:p>14.58</text:p>
          </table:table-cell>
          <table:table-cell office:value-type="float" office:value="2.032548881562819" table:style-name="ce39">
            <text:p>2.03</text:p>
          </table:table-cell>
          <table:table-cell office:value-type="float" office:value="10.595304034598859" table:style-name="ce43">
            <text:p>10.60</text:p>
          </table:table-cell>
          <table:table-cell office:value-type="float" office:value="18.56289565032511" table:style-name="ce43">
            <text:p>18.56</text:p>
          </table:table-cell>
          <table:table-cell office:value-type="float" office:value="13.941525221214079" table:style-name="ce43">
            <text:p>13.94</text:p>
          </table:table-cell>
          <table:table-cell office:value-type="float" office:value="1.0995438934352659" table:style-name="ce43">
            <text:p>1.1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Surface Rail</text:p>
          </table:table-cell>
          <table:table-cell office:value-type="float" office:value="32.749688580309162" table:style-name="ce39">
            <text:p>32.75</text:p>
          </table:table-cell>
          <table:table-cell office:value-type="float" office:value="1.996923354513283" table:style-name="ce39">
            <text:p>2.00</text:p>
          </table:table-cell>
          <table:table-cell office:value-type="float" office:value="28.835718805463131" table:style-name="ce43">
            <text:p>28.84</text:p>
          </table:table-cell>
          <table:table-cell office:value-type="float" office:value="36.663658355155199" table:style-name="ce43">
            <text:p>36.66</text:p>
          </table:table-cell>
          <table:table-cell office:value-type="float" office:value="6.0975338730821962" table:style-name="ce43">
            <text:p>6.10</text:p>
          </table:table-cell>
          <table:table-cell office:value-type="float" office:value="1.4719663523956801"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Taxi or minicab</text:p>
          </table:table-cell>
          <table:table-cell office:value-type="float" office:value="7.2787365555795036" table:style-name="ce39">
            <text:p>7.28</text:p>
          </table:table-cell>
          <table:table-cell office:value-type="float" office:value="0.99016302107808341" table:style-name="ce39">
            <text:p>0.99</text:p>
          </table:table-cell>
          <table:table-cell office:value-type="float" office:value="5.3380170342664606" table:style-name="ce43">
            <text:p>5.34</text:p>
          </table:table-cell>
          <table:table-cell office:value-type="float" office:value="9.2194560768925484" table:style-name="ce43">
            <text:p>9.22</text:p>
          </table:table-cell>
          <table:table-cell office:value-type="float" office:value="13.603501287858474" table:style-name="ce43">
            <text:p>13.60</text:p>
          </table:table-cell>
          <table:table-cell office:value-type="float" office:value="0.99554495301799617" table:style-name="ce43">
            <text:p>1.0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ublic transport [note 5]</text:p>
          </table:table-cell>
          <table:table-cell office:value-type="float" office:value="3.6429110062150709" table:style-name="ce39">
            <text:p>3.64</text:p>
          </table:table-cell>
          <table:table-cell office:value-type="float" office:value="2.9319364203239058" table:style-name="ce39">
            <text:p>2.93</text:p>
          </table:table-cell>
          <table:table-cell office:value-type="float" office:value="0" table:style-name="ce39">
            <text:p>0.00</text:p>
          </table:table-cell>
          <table:table-cell office:value-type="float" office:value="9.3895063900499274" table:style-name="ce39">
            <text:p>9.39</text:p>
          </table:table-cell>
          <table:table-cell office:value-type="float" office:value="80.483339157113889" table:style-name="ce39">
            <text:p>80.48</text:p>
          </table:table-cell>
          <table:table-cell office:value-type="float" office:value="1.630883186927875" table:style-name="ce39">
            <text:p>1.6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All modes</text:p>
          </table:table-cell>
          <table:table-cell office:value-type="float" office:value="7.1550234860749677" table:style-name="ce39">
            <text:p>7.16</text:p>
          </table:table-cell>
          <table:table-cell office:value-type="float" office:value="0.1628659533444872" table:style-name="ce39">
            <text:p>[low]</text:p>
          </table:table-cell>
          <table:table-cell office:value-type="float" office:value="6.8358062175197727" table:style-name="ce43">
            <text:p>6.84</text:p>
          </table:table-cell>
          <table:table-cell office:value-type="float" office:value="7.4742407546301628" table:style-name="ce43">
            <text:p>7.47</text:p>
          </table:table-cell>
          <table:table-cell office:value-type="float" office:value="2.2762462437957782" table:style-name="ce43">
            <text:p>2.28</text:p>
          </table:table-cell>
          <table:table-cell office:value-type="float" office:value="1.230481257393979" table:style-name="ce43">
            <text:p>1.2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 [note 2]</text:p>
          </table:table-cell>
          <table:table-cell office:value-type="float" office:value="0.73142375662683368" table:style-name="ce39">
            <text:p>0.73</text:p>
          </table:table-cell>
          <table:table-cell office:value-type="float" office:value="2.5759757455038269E-2" table:style-name="ce39">
            <text:p>[low]</text:p>
          </table:table-cell>
          <table:table-cell office:value-type="float" office:value="0.68093463201495863" table:style-name="ce43">
            <text:p>0.68</text:p>
          </table:table-cell>
          <table:table-cell office:value-type="float" office:value="0.78191288123870872" table:style-name="ce43">
            <text:p>0.78</text:p>
          </table:table-cell>
          <table:table-cell office:value-type="float" office:value="3.521865023066332" table:style-name="ce43">
            <text:p>3.52</text:p>
          </table:table-cell>
          <table:table-cell office:value-type="float" office:value="1.3932465075923821" table:style-name="ce43">
            <text:p>1.3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s of a mile or more</text:p>
          </table:table-cell>
          <table:table-cell office:value-type="float" office:value="1.483225927600156" table:style-name="ce39">
            <text:p>1.48</text:p>
          </table:table-cell>
          <table:table-cell office:value-type="float" office:value="2.9630350437251419E-2" table:style-name="ce39">
            <text:p>[low]</text:p>
          </table:table-cell>
          <table:table-cell office:value-type="float" office:value="1.425150440743143" table:style-name="ce43">
            <text:p>1.43</text:p>
          </table:table-cell>
          <table:table-cell office:value-type="float" office:value="1.5413014144571691" table:style-name="ce43">
            <text:p>1.54</text:p>
          </table:table-cell>
          <table:table-cell office:value-type="float" office:value="1.9976963647873263" table:style-name="ce43">
            <text:p>2.00</text:p>
          </table:table-cell>
          <table:table-cell office:value-type="float" office:value="1.066547302177119" table:style-name="ce43">
            <text:p>1.0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Pedal cycle [note 3]</text:p>
          </table:table-cell>
          <table:table-cell office:value-type="float" office:value="3.4860089862053272" table:style-name="ce39">
            <text:p>3.49</text:p>
          </table:table-cell>
          <table:table-cell office:value-type="float" office:value="0.38985502226633761" table:style-name="ce39">
            <text:p>[low]</text:p>
          </table:table-cell>
          <table:table-cell office:value-type="float" office:value="2.7218931425633048" table:style-name="ce43">
            <text:p>2.72</text:p>
          </table:table-cell>
          <table:table-cell office:value-type="float" office:value="4.2501248298473486" table:style-name="ce43">
            <text:p>4.25</text:p>
          </table:table-cell>
          <table:table-cell office:value-type="float" office:value="11.183419888160181" table:style-name="ce43">
            <text:p>11.18</text:p>
          </table:table-cell>
          <table:table-cell office:value-type="float" office:value="1.2147941934975559" table:style-name="ce43">
            <text:p>1.2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driver</text:p>
          </table:table-cell>
          <table:table-cell office:value-type="float" office:value="9.2950875075992485" table:style-name="ce39">
            <text:p>9.30</text:p>
          </table:table-cell>
          <table:table-cell office:value-type="float" office:value="0.3455504507822173" table:style-name="ce39">
            <text:p>[low]</text:p>
          </table:table-cell>
          <table:table-cell office:value-type="float" office:value="8.617808624066102" table:style-name="ce43">
            <text:p>8.62</text:p>
          </table:table-cell>
          <table:table-cell office:value-type="float" office:value="9.972366391132395" table:style-name="ce43">
            <text:p>9.97</text:p>
          </table:table-cell>
          <table:table-cell office:value-type="float" office:value="3.7175599530365977" table:style-name="ce43">
            <text:p>3.72</text:p>
          </table:table-cell>
          <table:table-cell office:value-type="float" office:value="1.1676380656761569" table:style-name="ce43">
            <text:p>1.1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passenger</text:p>
          </table:table-cell>
          <table:table-cell office:value-type="float" office:value="10.31738986106483" table:style-name="ce39">
            <text:p>10.32</text:p>
          </table:table-cell>
          <table:table-cell office:value-type="float" office:value="0.64565733338103004" table:style-name="ce39">
            <text:p>0.65</text:p>
          </table:table-cell>
          <table:table-cell office:value-type="float" office:value="9.0519014876380091" table:style-name="ce43">
            <text:p>9.05</text:p>
          </table:table-cell>
          <table:table-cell office:value-type="float" office:value="11.58287823449165" table:style-name="ce43">
            <text:p>11.58</text:p>
          </table:table-cell>
          <table:table-cell office:value-type="float" office:value="6.2579522735452144" table:style-name="ce43">
            <text:p>6.26</text:p>
          </table:table-cell>
          <table:table-cell office:value-type="float" office:value="1.5630820872247191" table:style-name="ce43">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Motorcycle</text:p>
          </table:table-cell>
          <table:table-cell office:value-type="float" office:value="14.024100399040281" table:style-name="ce39">
            <text:p>14.02</text:p>
          </table:table-cell>
          <table:table-cell office:value-type="float" office:value="2.679486630924901" table:style-name="ce39">
            <text:p>2.68</text:p>
          </table:table-cell>
          <table:table-cell office:value-type="float" office:value="8.7723066024274754" table:style-name="ce43">
            <text:p>8.77</text:p>
          </table:table-cell>
          <table:table-cell office:value-type="float" office:value="19.275894195653091" table:style-name="ce43">
            <text:p>19.28</text:p>
          </table:table-cell>
          <table:table-cell office:value-type="float" office:value="19.106299546374238" table:style-name="ce43">
            <text:p>19.11</text:p>
          </table:table-cell>
          <table:table-cell office:value-type="float" office:value="1.062833950260788" table:style-name="ce43">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rivate transport [note 4]</text:p>
          </table:table-cell>
          <table:table-cell office:value-type="float" office:value="12.553519983442539" table:style-name="ce39">
            <text:p>12.55</text:p>
          </table:table-cell>
          <table:table-cell office:value-type="float" office:value="2.0188060480819638" table:style-name="ce39">
            <text:p>2.02</text:p>
          </table:table-cell>
          <table:table-cell office:value-type="float" office:value="8.5966601292018883" table:style-name="ce43">
            <text:p>8.60</text:p>
          </table:table-cell>
          <table:table-cell office:value-type="float" office:value="16.510379837683189" table:style-name="ce43">
            <text:p>16.51</text:p>
          </table:table-cell>
          <table:table-cell office:value-type="float" office:value="16.08159345541862" table:style-name="ce43">
            <text:p>16.08</text:p>
          </table:table-cell>
          <table:table-cell office:value-type="float" office:value="1.0115280185326601" table:style-name="ce43">
            <text:p>1.0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Bus in London</text:p>
          </table:table-cell>
          <table:table-cell office:value-type="float" office:value="5.0771769246817078" table:style-name="ce39">
            <text:p>5.08</text:p>
          </table:table-cell>
          <table:table-cell office:value-type="float" office:value="2.1513909477450812" table:style-name="ce39">
            <text:p>2.15</text:p>
          </table:table-cell>
          <table:table-cell office:value-type="float" office:value="0.86045066710134854" table:style-name="ce39">
            <text:p>0.86</text:p>
          </table:table-cell>
          <table:table-cell office:value-type="float" office:value="9.293903182262067" table:style-name="ce39">
            <text:p>9.29</text:p>
          </table:table-cell>
          <table:table-cell office:value-type="float" office:value="42.373763602495565" table:style-name="ce39">
            <text:p>42.37</text:p>
          </table:table-cell>
          <table:table-cell office:value-type="float" office:value="0.95841142499519538" table:style-name="ce39">
            <text:p>0.9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local bus</text:p>
          </table:table-cell>
          <table:table-cell office:value-type="float" office:value="5.6098222814096417" table:style-name="ce39">
            <text:p>5.61</text:p>
          </table:table-cell>
          <table:table-cell office:value-type="float" office:value="0.40045660201703009" table:style-name="ce39">
            <text:p>[low]</text:p>
          </table:table-cell>
          <table:table-cell office:value-type="float" office:value="4.824927341456263" table:style-name="ce43">
            <text:p>4.82</text:p>
          </table:table-cell>
          <table:table-cell office:value-type="float" office:value="6.3947172213630203" table:style-name="ce43">
            <text:p>6.39</text:p>
          </table:table-cell>
          <table:table-cell office:value-type="float" office:value="7.1384899900323218" table:style-name="ce43">
            <text:p>7.14</text:p>
          </table:table-cell>
          <table:table-cell office:value-type="float" office:value="1.348544027149168"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Non-local bus</text:p>
          </table:table-cell>
          <table:table-cell office:value-type="float" office:value="113.1701500571929" table:style-name="ce39">
            <text:p>113.17</text:p>
          </table:table-cell>
          <table:table-cell office:value-type="float" office:value="16.25746525490127" table:style-name="ce39">
            <text:p>16.26</text:p>
          </table:table-cell>
          <table:table-cell office:value-type="float" office:value="81.305518157586391" table:style-name="ce39">
            <text:p>81.31</text:p>
          </table:table-cell>
          <table:table-cell office:value-type="float" office:value="145.03478195679929" table:style-name="ce39">
            <text:p>145.03</text:p>
          </table:table-cell>
          <table:table-cell office:value-type="float" office:value="14.365506493262773" table:style-name="ce39">
            <text:p>14.37</text:p>
          </table:table-cell>
          <table:table-cell office:value-type="float" office:value="1.0841699462976799" table:style-name="ce39">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London Underground</text:p>
          </table:table-cell>
          <table:table-cell office:value-type="float" office:value="9.960582120079005" table:style-name="ce39">
            <text:p>9.96</text:p>
          </table:table-cell>
          <table:table-cell office:value-type="float" office:value="1.2324345517958351" table:style-name="ce39">
            <text:p>1.23</text:p>
          </table:table-cell>
          <table:table-cell office:value-type="float" office:value="7.5450103985591674" table:style-name="ce43">
            <text:p>7.55</text:p>
          </table:table-cell>
          <table:table-cell office:value-type="float" office:value="12.376153841598841" table:style-name="ce43">
            <text:p>12.38</text:p>
          </table:table-cell>
          <table:table-cell office:value-type="float" office:value="12.373117724830923" table:style-name="ce43">
            <text:p>12.37</text:p>
          </table:table-cell>
          <table:table-cell office:value-type="float" office:value="1.1119884514242511" table:style-name="ce43">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Surface Rail</text:p>
          </table:table-cell>
          <table:table-cell office:value-type="float" office:value="58.314967395562988" table:style-name="ce39">
            <text:p>58.31</text:p>
          </table:table-cell>
          <table:table-cell office:value-type="float" office:value="8.9508552974561759" table:style-name="ce39">
            <text:p>8.95</text:p>
          </table:table-cell>
          <table:table-cell office:value-type="float" office:value="40.771291012548893" table:style-name="ce43">
            <text:p>40.77</text:p>
          </table:table-cell>
          <table:table-cell office:value-type="float" office:value="75.85864377857709" table:style-name="ce43">
            <text:p>75.86</text:p>
          </table:table-cell>
          <table:table-cell office:value-type="float" office:value="15.34915596666735" table:style-name="ce43">
            <text:p>15.35</text:p>
          </table:table-cell>
          <table:table-cell office:value-type="float" office:value="1.468224445232637"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Taxi or minicab</text:p>
          </table:table-cell>
          <table:table-cell office:value-type="float" office:value="5.8887354129260814" table:style-name="ce39">
            <text:p>5.89</text:p>
          </table:table-cell>
          <table:table-cell office:value-type="float" office:value="1.4154872468284809" table:style-name="ce39">
            <text:p>1.42</text:p>
          </table:table-cell>
          <table:table-cell office:value-type="float" office:value="3.114380409142258" table:style-name="ce43">
            <text:p>3.11</text:p>
          </table:table-cell>
          <table:table-cell office:value-type="float" office:value="8.6630904167099043" table:style-name="ce43">
            <text:p>8.66</text:p>
          </table:table-cell>
          <table:table-cell office:value-type="float" office:value="24.037202346048907" table:style-name="ce43">
            <text:p>24.04</text:p>
          </table:table-cell>
          <table:table-cell office:value-type="float" office:value="1.010171847852569" table:style-name="ce43">
            <text:p>1.0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ublic transport [note 5]</text:p>
          </table:table-cell>
          <table:table-cell office:value-type="float" office:value="29.75016261176081" table:style-name="ce39">
            <text:p>29.75</text:p>
          </table:table-cell>
          <table:table-cell office:value-type="float" office:value="23.071980446415889" table:style-name="ce39">
            <text:p>23.07</text:p>
          </table:table-cell>
          <table:table-cell office:value-type="float" office:value="0" table:style-name="ce43">
            <text:p>0.00</text:p>
          </table:table-cell>
          <table:table-cell office:value-type="float" office:value="74.971244286735953" table:style-name="ce43">
            <text:p>74.97</text:p>
          </table:table-cell>
          <table:table-cell office:value-type="float" office:value="77.552451552970979" table:style-name="ce43">
            <text:p>77.55</text:p>
          </table:table-cell>
          <table:table-cell office:value-type="float" office:value="0.78529743723053691" table:style-name="ce43">
            <text:p>0.7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All modes</text:p>
          </table:table-cell>
          <table:table-cell office:value-type="float" office:value="7.1759296607581957" table:style-name="ce39">
            <text:p>7.18</text:p>
          </table:table-cell>
          <table:table-cell office:value-type="float" office:value="0.29570543854074871" table:style-name="ce39">
            <text:p>[low]</text:p>
          </table:table-cell>
          <table:table-cell office:value-type="float" office:value="6.5963470012183283" table:style-name="ce43">
            <text:p>6.60</text:p>
          </table:table-cell>
          <table:table-cell office:value-type="float" office:value="7.7555123202980631" table:style-name="ce43">
            <text:p>7.76</text:p>
          </table:table-cell>
          <table:table-cell office:value-type="float" office:value="4.1207962246038097" table:style-name="ce43">
            <text:p>4.12</text:p>
          </table:table-cell>
          <table:table-cell office:value-type="float" office:value="1.6418196262565909" table:style-name="ce43">
            <text:p>1.6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 [note 2]</text:p>
          </table:table-cell>
          <table:table-cell office:value-type="float" office:value="0.7791880980611976" table:style-name="ce39">
            <text:p>0.78</text:p>
          </table:table-cell>
          <table:table-cell office:value-type="float" office:value="1.0052848330064409E-2" table:style-name="ce39">
            <text:p>[low]</text:p>
          </table:table-cell>
          <table:table-cell office:value-type="float" office:value="0.75948451533427142" table:style-name="ce43">
            <text:p>0.76</text:p>
          </table:table-cell>
          <table:table-cell office:value-type="float" office:value="0.79889168078812378" table:style-name="ce43">
            <text:p>0.80</text:p>
          </table:table-cell>
          <table:table-cell office:value-type="float" office:value="1.2901696464663988" table:style-name="ce43">
            <text:p>1.29</text:p>
          </table:table-cell>
          <table:table-cell office:value-type="float" office:value="1.4552473252266691" table:style-name="ce43">
            <text:p>1.4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s of a mile or more</text:p>
          </table:table-cell>
          <table:table-cell office:value-type="float" office:value="1.470596740267786" table:style-name="ce39">
            <text:p>1.47</text:p>
          </table:table-cell>
          <table:table-cell office:value-type="float" office:value="1.330422724378345E-2" table:style-name="ce39">
            <text:p>[low]</text:p>
          </table:table-cell>
          <table:table-cell office:value-type="float" office:value="1.444520454869971" table:style-name="ce43">
            <text:p>1.44</text:p>
          </table:table-cell>
          <table:table-cell office:value-type="float" office:value="1.496673025665602" table:style-name="ce43">
            <text:p>1.50</text:p>
          </table:table-cell>
          <table:table-cell office:value-type="float" office:value="0.90468222045431956" table:style-name="ce43">
            <text:p>0.90</text:p>
          </table:table-cell>
          <table:table-cell office:value-type="float" office:value="1.335796206570707" table:style-name="ce43">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Pedal cycle [note 3]</text:p>
          </table:table-cell>
          <table:table-cell office:value-type="float" office:value="3.5221184974772699" table:style-name="ce39">
            <text:p>3.52</text:p>
          </table:table-cell>
          <table:table-cell office:value-type="float" office:value="0.21344946020355171" table:style-name="ce39">
            <text:p>[low]</text:p>
          </table:table-cell>
          <table:table-cell office:value-type="float" office:value="3.103757555478309" table:style-name="ce43">
            <text:p>3.10</text:p>
          </table:table-cell>
          <table:table-cell office:value-type="float" office:value="3.9404794394762308" table:style-name="ce43">
            <text:p>3.94</text:p>
          </table:table-cell>
          <table:table-cell office:value-type="float" office:value="6.0602577782784897" table:style-name="ce43">
            <text:p>6.06</text:p>
          </table:table-cell>
          <table:table-cell office:value-type="float" office:value="1.2655976448489981" table:style-name="ce43">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driver</text:p>
          </table:table-cell>
          <table:table-cell office:value-type="float" office:value="8.5636583458393005" table:style-name="ce39">
            <text:p>8.56</text:p>
          </table:table-cell>
          <table:table-cell office:value-type="float" office:value="0.1110968681735159" table:style-name="ce39">
            <text:p>[low]</text:p>
          </table:table-cell>
          <table:table-cell office:value-type="float" office:value="8.3459084842192102" table:style-name="ce43">
            <text:p>8.35</text:p>
          </table:table-cell>
          <table:table-cell office:value-type="float" office:value="8.7814082074593909" table:style-name="ce43">
            <text:p>8.78</text:p>
          </table:table-cell>
          <table:table-cell office:value-type="float" office:value="1.2973061708783946" table:style-name="ce43">
            <text:p>1.30</text:p>
          </table:table-cell>
          <table:table-cell office:value-type="float" office:value="1.158547761689422" table:style-name="ce43">
            <text:p>1.1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passenger</text:p>
          </table:table-cell>
          <table:table-cell office:value-type="float" office:value="8.9996357718753952" table:style-name="ce39">
            <text:p>9.00</text:p>
          </table:table-cell>
          <table:table-cell office:value-type="float" office:value="0.20025176486054899" table:style-name="ce39">
            <text:p>[low]</text:p>
          </table:table-cell>
          <table:table-cell office:value-type="float" office:value="8.607142312748719" table:style-name="ce43">
            <text:p>8.61</text:p>
          </table:table-cell>
          <table:table-cell office:value-type="float" office:value="9.3921292310020714" table:style-name="ce43">
            <text:p>9.39</text:p>
          </table:table-cell>
          <table:table-cell office:value-type="float" office:value="2.2251096592859043" table:style-name="ce43">
            <text:p>2.23</text:p>
          </table:table-cell>
          <table:table-cell office:value-type="float" office:value="1.5242340940266319" table:style-name="ce43">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Motorcycle</text:p>
          </table:table-cell>
          <table:table-cell office:value-type="float" office:value="13.008379561295341" table:style-name="ce39">
            <text:p>13.01</text:p>
          </table:table-cell>
          <table:table-cell office:value-type="float" office:value="1.4193291031634669" table:style-name="ce39">
            <text:p>1.42</text:p>
          </table:table-cell>
          <table:table-cell office:value-type="float" office:value="10.226494519094951" table:style-name="ce43">
            <text:p>10.23</text:p>
          </table:table-cell>
          <table:table-cell office:value-type="float" office:value="15.790264603495739" table:style-name="ce43">
            <text:p>15.79</text:p>
          </table:table-cell>
          <table:table-cell office:value-type="float" office:value="10.910883223199354" table:style-name="ce43">
            <text:p>10.91</text:p>
          </table:table-cell>
          <table:table-cell office:value-type="float" office:value="1.0445063501316101" table:style-name="ce43">
            <text:p>1.0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rivate transport [note 4]</text:p>
          </table:table-cell>
          <table:table-cell office:value-type="float" office:value="12.75596030053509" table:style-name="ce39">
            <text:p>12.76</text:p>
          </table:table-cell>
          <table:table-cell office:value-type="float" office:value="1.105164679406472" table:style-name="ce39">
            <text:p>1.11</text:p>
          </table:table-cell>
          <table:table-cell office:value-type="float" office:value="10.589837528898411" table:style-name="ce43">
            <text:p>10.59</text:p>
          </table:table-cell>
          <table:table-cell office:value-type="float" office:value="14.92208307217178" table:style-name="ce43">
            <text:p>14.92</text:p>
          </table:table-cell>
          <table:table-cell office:value-type="float" office:value="8.6639081132928286" table:style-name="ce43">
            <text:p>8.66</text:p>
          </table:table-cell>
          <table:table-cell office:value-type="float" office:value="1.1697670799285169" table:style-name="ce43">
            <text:p>1.1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Bus in London</text:p>
          </table:table-cell>
          <table:table-cell office:value-type="float" office:value="6.3882866971005958" table:style-name="ce39">
            <text:p>6.39</text:p>
          </table:table-cell>
          <table:table-cell office:value-type="float" office:value="1.197919474874213" table:style-name="ce39">
            <text:p>1.20</text:p>
          </table:table-cell>
          <table:table-cell office:value-type="float" office:value="4.0403645263471377" table:style-name="ce39">
            <text:p>4.04</text:p>
          </table:table-cell>
          <table:table-cell office:value-type="float" office:value="8.736208867854053" table:style-name="ce39">
            <text:p>8.74</text:p>
          </table:table-cell>
          <table:table-cell office:value-type="float" office:value="18.751811427278362" table:style-name="ce39">
            <text:p>18.75</text:p>
          </table:table-cell>
          <table:table-cell office:value-type="float" office:value="1.4644095507202479" table:style-name="ce39">
            <text:p>1.4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local bus</text:p>
          </table:table-cell>
          <table:table-cell office:value-type="float" office:value="5.2730437050078054" table:style-name="ce39">
            <text:p>5.27</text:p>
          </table:table-cell>
          <table:table-cell office:value-type="float" office:value="0.16548635715752091" table:style-name="ce39">
            <text:p>[low]</text:p>
          </table:table-cell>
          <table:table-cell office:value-type="float" office:value="4.9486904449790643" table:style-name="ce43">
            <text:p>4.95</text:p>
          </table:table-cell>
          <table:table-cell office:value-type="float" office:value="5.5973969650365456" table:style-name="ce43">
            <text:p>5.60</text:p>
          </table:table-cell>
          <table:table-cell office:value-type="float" office:value="3.1383460182656675" table:style-name="ce43">
            <text:p>3.14</text:p>
          </table:table-cell>
          <table:table-cell office:value-type="float" office:value="1.578180931174054" table:style-name="ce43">
            <text:p>1.5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Non-local bus</text:p>
          </table:table-cell>
          <table:table-cell office:value-type="float" office:value="85.269108308325485" table:style-name="ce39">
            <text:p>85.27</text:p>
          </table:table-cell>
          <table:table-cell office:value-type="float" office:value="11.950939008311719" table:style-name="ce39">
            <text:p>11.95</text:p>
          </table:table-cell>
          <table:table-cell office:value-type="float" office:value="61.845267852034517" table:style-name="ce43">
            <text:p>61.85</text:p>
          </table:table-cell>
          <table:table-cell office:value-type="float" office:value="108.6929487646165" table:style-name="ce43">
            <text:p>108.69</text:p>
          </table:table-cell>
          <table:table-cell office:value-type="float" office:value="14.015555276007097" table:style-name="ce43">
            <text:p>14.02</text:p>
          </table:table-cell>
          <table:table-cell office:value-type="float" office:value="1.5694759196081129" table:style-name="ce43">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London Underground</text:p>
          </table:table-cell>
          <table:table-cell office:value-type="float" office:value="13.297426084731001" table:style-name="ce39">
            <text:p>13.30</text:p>
          </table:table-cell>
          <table:table-cell office:value-type="float" office:value="1.098548912407098" table:style-name="ce39">
            <text:p>1.10</text:p>
          </table:table-cell>
          <table:table-cell office:value-type="float" office:value="11.14427021641308" table:style-name="ce43">
            <text:p>11.14</text:p>
          </table:table-cell>
          <table:table-cell office:value-type="float" office:value="15.450581953048911" table:style-name="ce43">
            <text:p>15.45</text:p>
          </table:table-cell>
          <table:table-cell office:value-type="float" office:value="8.2613650597278063" table:style-name="ce43">
            <text:p>8.26</text:p>
          </table:table-cell>
          <table:table-cell office:value-type="float" office:value="1.24574489715834" table:style-name="ce43">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Surface Rail</text:p>
          </table:table-cell>
          <table:table-cell office:value-type="float" office:value="41.275202099467023" table:style-name="ce39">
            <text:p>41.28</text:p>
          </table:table-cell>
          <table:table-cell office:value-type="float" office:value="1.7179994566708729" table:style-name="ce39">
            <text:p>1.72</text:p>
          </table:table-cell>
          <table:table-cell office:value-type="float" office:value="37.907923164392123" table:style-name="ce43">
            <text:p>37.91</text:p>
          </table:table-cell>
          <table:table-cell office:value-type="float" office:value="44.64248103454193" table:style-name="ce43">
            <text:p>44.64</text:p>
          </table:table-cell>
          <table:table-cell office:value-type="float" office:value="4.1623041663872486" table:style-name="ce43">
            <text:p>4.16</text:p>
          </table:table-cell>
          <table:table-cell office:value-type="float" office:value="1.4246751502666639" table:style-name="ce43">
            <text:p>1.4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Taxi or minicab</text:p>
          </table:table-cell>
          <table:table-cell office:value-type="float" office:value="6.0353949913903504" table:style-name="ce39">
            <text:p>6.04</text:p>
          </table:table-cell>
          <table:table-cell office:value-type="float" office:value="0.47947859020332939" table:style-name="ce39">
            <text:p>[low]</text:p>
          </table:table-cell>
          <table:table-cell office:value-type="float" office:value="5.0956169545918248" table:style-name="ce43">
            <text:p>5.10</text:p>
          </table:table-cell>
          <table:table-cell office:value-type="float" office:value="6.975173028188876" table:style-name="ce43">
            <text:p>6.98</text:p>
          </table:table-cell>
          <table:table-cell office:value-type="float" office:value="7.9444442474323251" table:style-name="ce43">
            <text:p>7.94</text:p>
          </table:table-cell>
          <table:table-cell office:value-type="float" office:value="1.443542828956951" table:style-name="ce43">
            <text:p>1.4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ublic transport [note 5]</text:p>
          </table:table-cell>
          <table:table-cell office:value-type="float" office:value="8.6129412671775718" table:style-name="ce39">
            <text:p>8.61</text:p>
          </table:table-cell>
          <table:table-cell office:value-type="float" office:value="1.516844992059091" table:style-name="ce39">
            <text:p>1.52</text:p>
          </table:table-cell>
          <table:table-cell office:value-type="float" office:value="5.6399250827417529" table:style-name="ce43">
            <text:p>5.64</text:p>
          </table:table-cell>
          <table:table-cell office:value-type="float" office:value="11.585957451613391" table:style-name="ce43">
            <text:p>11.59</text:p>
          </table:table-cell>
          <table:table-cell office:value-type="float" office:value="17.611231111484816" table:style-name="ce43">
            <text:p>17.61</text:p>
          </table:table-cell>
          <table:table-cell office:value-type="float" office:value="1.329218412560474" table:style-name="ce43">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All modes</text:p>
          </table:table-cell>
          <table:table-cell office:value-type="float" office:value="6.7860246349369806" table:style-name="ce39">
            <text:p>6.79</text:p>
          </table:table-cell>
          <table:table-cell office:value-type="float" office:value="9.0563054167435805E-2" table:style-name="ce39">
            <text:p>[low]</text:p>
          </table:table-cell>
          <table:table-cell office:value-type="float" office:value="6.6085210487688073" table:style-name="ce43">
            <text:p>6.61</text:p>
          </table:table-cell>
          <table:table-cell office:value-type="float" office:value="6.9635282211051557" table:style-name="ce43">
            <text:p>6.96</text:p>
          </table:table-cell>
          <table:table-cell office:value-type="float" office:value="1.3345523931814733" table:style-name="ce43">
            <text:p>1.33</text:p>
          </table:table-cell>
          <table:table-cell office:value-type="float" office:value="1.52758957786882" table:style-name="ce43">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 [note 2]</text:p>
          </table:table-cell>
          <table:table-cell office:value-type="float" office:value="0.77000433132944968" table:style-name="ce39">
            <text:p>0.77</text:p>
          </table:table-cell>
          <table:table-cell office:value-type="float" office:value="9.13471022662719E-3" table:style-name="ce39">
            <text:p>[low]</text:p>
          </table:table-cell>
          <table:table-cell office:value-type="float" office:value="0.75210029928526034" table:style-name="ce43">
            <text:p>0.75</text:p>
          </table:table-cell>
          <table:table-cell office:value-type="float" office:value="0.78790836337363901" table:style-name="ce43">
            <text:p>0.79</text:p>
          </table:table-cell>
          <table:table-cell office:value-type="float" office:value="1.1863193302894377" table:style-name="ce43">
            <text:p>1.19</text:p>
          </table:table-cell>
          <table:table-cell office:value-type="float" office:value="1.4349359985338459" table:style-name="ce43">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s of a mile or more</text:p>
          </table:table-cell>
          <table:table-cell office:value-type="float" office:value="1.471768530338972" table:style-name="ce39">
            <text:p>1.47</text:p>
          </table:table-cell>
          <table:table-cell office:value-type="float" office:value="1.267496153465386E-2" table:style-name="ce39">
            <text:p>[low]</text:p>
          </table:table-cell>
          <table:table-cell office:value-type="float" office:value="1.44692560573105" table:style-name="ce43">
            <text:p>1.45</text:p>
          </table:table-cell>
          <table:table-cell office:value-type="float" office:value="1.496611454946893" table:style-name="ce43">
            <text:p>1.50</text:p>
          </table:table-cell>
          <table:table-cell office:value-type="float" office:value="0.86120617973361679" table:style-name="ce43">
            <text:p>0.86</text:p>
          </table:table-cell>
          <table:table-cell office:value-type="float" office:value="1.340366195711532" table:style-name="ce43">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Pedal cycle [note 3]</text:p>
          </table:table-cell>
          <table:table-cell office:value-type="float" office:value="3.5388276754874179" table:style-name="ce39">
            <text:p>3.54</text:p>
          </table:table-cell>
          <table:table-cell office:value-type="float" office:value="0.18808515860062269" table:style-name="ce39">
            <text:p>[low]</text:p>
          </table:table-cell>
          <table:table-cell office:value-type="float" office:value="3.170180764630198" table:style-name="ce43">
            <text:p>3.17</text:p>
          </table:table-cell>
          <table:table-cell office:value-type="float" office:value="3.9074745863446392" table:style-name="ce43">
            <text:p>3.91</text:p>
          </table:table-cell>
          <table:table-cell office:value-type="float" office:value="5.3149001830024662" table:style-name="ce43">
            <text:p>5.31</text:p>
          </table:table-cell>
          <table:table-cell office:value-type="float" office:value="1.30046894584705" table:style-name="ce43">
            <text:p>1.3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driver</text:p>
          </table:table-cell>
          <table:table-cell office:value-type="float" office:value="8.5115294366969412" table:style-name="ce39">
            <text:p>8.51</text:p>
          </table:table-cell>
          <table:table-cell office:value-type="float" office:value="0.10914351478690661" table:style-name="ce39">
            <text:p>[low]</text:p>
          </table:table-cell>
          <table:table-cell office:value-type="float" office:value="8.2976081477146035" table:style-name="ce43">
            <text:p>8.30</text:p>
          </table:table-cell>
          <table:table-cell office:value-type="float" office:value="8.7254507256792788" table:style-name="ce43">
            <text:p>8.73</text:p>
          </table:table-cell>
          <table:table-cell office:value-type="float" office:value="1.282302030424062" table:style-name="ce43">
            <text:p>1.28</text:p>
          </table:table-cell>
          <table:table-cell office:value-type="float" office:value="1.178080231072945" table:style-name="ce43">
            <text:p>1.1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passenger</text:p>
          </table:table-cell>
          <table:table-cell office:value-type="float" office:value="8.9452401192288615" table:style-name="ce39">
            <text:p>8.95</text:p>
          </table:table-cell>
          <table:table-cell office:value-type="float" office:value="0.19302176731662071" table:style-name="ce39">
            <text:p>[low]</text:p>
          </table:table-cell>
          <table:table-cell office:value-type="float" office:value="8.5669174552882854" table:style-name="ce43">
            <text:p>8.57</text:p>
          </table:table-cell>
          <table:table-cell office:value-type="float" office:value="9.3235627831694377" table:style-name="ce43">
            <text:p>9.32</text:p>
          </table:table-cell>
          <table:table-cell office:value-type="float" office:value="2.1578153827497304" table:style-name="ce43">
            <text:p>2.16</text:p>
          </table:table-cell>
          <table:table-cell office:value-type="float" office:value="1.5400162766733421" table:style-name="ce43">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Motorcycle</text:p>
          </table:table-cell>
          <table:table-cell office:value-type="float" office:value="11.746789240244521" table:style-name="ce39">
            <text:p>11.75</text:p>
          </table:table-cell>
          <table:table-cell office:value-type="float" office:value="1.2659577471748651" table:style-name="ce39">
            <text:p>1.27</text:p>
          </table:table-cell>
          <table:table-cell office:value-type="float" office:value="9.2655120557817892" table:style-name="ce43">
            <text:p>9.27</text:p>
          </table:table-cell>
          <table:table-cell office:value-type="float" office:value="14.22806642470726" table:style-name="ce43">
            <text:p>14.23</text:p>
          </table:table-cell>
          <table:table-cell office:value-type="float" office:value="10.777053382703858" table:style-name="ce43">
            <text:p>10.78</text:p>
          </table:table-cell>
          <table:table-cell office:value-type="float" office:value="1.121544629278574" table:style-name="ce43">
            <text:p>1.1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rivate transport [note 4]</text:p>
          </table:table-cell>
          <table:table-cell office:value-type="float" office:value="12.34432196920921" table:style-name="ce39">
            <text:p>12.34</text:p>
          </table:table-cell>
          <table:table-cell office:value-type="float" office:value="1.052138597460496" table:style-name="ce39">
            <text:p>1.05</text:p>
          </table:table-cell>
          <table:table-cell office:value-type="float" office:value="10.28213031818664" table:style-name="ce43">
            <text:p>10.28</text:p>
          </table:table-cell>
          <table:table-cell office:value-type="float" office:value="14.40651362023179" table:style-name="ce43">
            <text:p>14.41</text:p>
          </table:table-cell>
          <table:table-cell office:value-type="float" office:value="8.5232595203274428" table:style-name="ce43">
            <text:p>8.52</text:p>
          </table:table-cell>
          <table:table-cell office:value-type="float" office:value="1.17005926402424" table:style-name="ce43">
            <text:p>1.1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Bus in London</text:p>
          </table:table-cell>
          <table:table-cell office:value-type="float" office:value="3.610180008074972" table:style-name="ce39">
            <text:p>3.61</text:p>
          </table:table-cell>
          <table:table-cell office:value-type="float" office:value="0.1219409767645743" table:style-name="ce39">
            <text:p>[low]</text:p>
          </table:table-cell>
          <table:table-cell office:value-type="float" office:value="3.371175693616407" table:style-name="ce39">
            <text:p>3.37</text:p>
          </table:table-cell>
          <table:table-cell office:value-type="float" office:value="3.8491843225335369" table:style-name="ce39">
            <text:p>3.85</text:p>
          </table:table-cell>
          <table:table-cell office:value-type="float" office:value="3.3776979677419448" table:style-name="ce39">
            <text:p>3.38</text:p>
          </table:table-cell>
          <table:table-cell office:value-type="float" office:value="1.4134781376394989" table:style-name="ce39">
            <text:p>1.4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local bus</text:p>
          </table:table-cell>
          <table:table-cell office:value-type="float" office:value="5.2736448465461896" table:style-name="ce39">
            <text:p>5.27</text:p>
          </table:table-cell>
          <table:table-cell office:value-type="float" office:value="0.16506797995382641" table:style-name="ce39">
            <text:p>[low]</text:p>
          </table:table-cell>
          <table:table-cell office:value-type="float" office:value="4.9501116058366899" table:style-name="ce43">
            <text:p>4.95</text:p>
          </table:table-cell>
          <table:table-cell office:value-type="float" office:value="5.5971780872556893" table:style-name="ce43">
            <text:p>5.60</text:p>
          </table:table-cell>
          <table:table-cell office:value-type="float" office:value="3.1300549194535265" table:style-name="ce43">
            <text:p>3.13</text:p>
          </table:table-cell>
          <table:table-cell office:value-type="float" office:value="1.578092703206289" table:style-name="ce43">
            <text:p>1.5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Non-local bus</text:p>
          </table:table-cell>
          <table:table-cell office:value-type="float" office:value="85.232454015268274" table:style-name="ce39">
            <text:p>85.23</text:p>
          </table:table-cell>
          <table:table-cell office:value-type="float" office:value="11.29232219022272" table:style-name="ce39">
            <text:p>11.29</text:p>
          </table:table-cell>
          <table:table-cell office:value-type="float" office:value="63.099502522431749" table:style-name="ce39">
            <text:p>63.10</text:p>
          </table:table-cell>
          <table:table-cell office:value-type="float" office:value="107.3654055081048" table:style-name="ce39">
            <text:p>107.37</text:p>
          </table:table-cell>
          <table:table-cell office:value-type="float" office:value="13.248852588709752" table:style-name="ce39">
            <text:p>13.25</text:p>
          </table:table-cell>
          <table:table-cell office:value-type="float" office:value="1.5439514836083359" table:style-name="ce39">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London Underground</text:p>
          </table:table-cell>
          <table:table-cell office:value-type="float" office:value="8.5875568202961041" table:style-name="ce39">
            <text:p>8.59</text:p>
          </table:table-cell>
          <table:table-cell office:value-type="float" office:value="0.37237430708558839" table:style-name="ce39">
            <text:p>[low]</text:p>
          </table:table-cell>
          <table:table-cell office:value-type="float" office:value="7.8577031784083511" table:style-name="ce43">
            <text:p>7.86</text:p>
          </table:table-cell>
          <table:table-cell office:value-type="float" office:value="9.317410462183858" table:style-name="ce43">
            <text:p>9.32</text:p>
          </table:table-cell>
          <table:table-cell office:value-type="float" office:value="4.3362077815369693" table:style-name="ce43">
            <text:p>4.34</text:p>
          </table:table-cell>
          <table:table-cell office:value-type="float" office:value="1.878725454684756" table:style-name="ce43">
            <text:p>1.8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Surface Rail</text:p>
          </table:table-cell>
          <table:table-cell office:value-type="float" office:value="33.771184491013983" table:style-name="ce39">
            <text:p>33.77</text:p>
          </table:table-cell>
          <table:table-cell office:value-type="float" office:value="1.3204593552736079" table:style-name="ce39">
            <text:p>1.32</text:p>
          </table:table-cell>
          <table:table-cell office:value-type="float" office:value="31.183084154677701" table:style-name="ce43">
            <text:p>31.18</text:p>
          </table:table-cell>
          <table:table-cell office:value-type="float" office:value="36.359284827350251" table:style-name="ce43">
            <text:p>36.36</text:p>
          </table:table-cell>
          <table:table-cell office:value-type="float" office:value="3.910017890029776" table:style-name="ce43">
            <text:p>3.91</text:p>
          </table:table-cell>
          <table:table-cell office:value-type="float" office:value="1.5141387235132031"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Taxi or minicab</text:p>
          </table:table-cell>
          <table:table-cell office:value-type="float" office:value="6.4653689757931234" table:style-name="ce39">
            <text:p>6.47</text:p>
          </table:table-cell>
          <table:table-cell office:value-type="float" office:value="0.45561565614512523" table:style-name="ce39">
            <text:p>[low]</text:p>
          </table:table-cell>
          <table:table-cell office:value-type="float" office:value="5.5723622897486766" table:style-name="ce43">
            <text:p>5.57</text:p>
          </table:table-cell>
          <table:table-cell office:value-type="float" office:value="7.3583756618375684" table:style-name="ce43">
            <text:p>7.36</text:p>
          </table:table-cell>
          <table:table-cell office:value-type="float" office:value="7.0470170821029381" table:style-name="ce43">
            <text:p>7.05</text:p>
          </table:table-cell>
          <table:table-cell office:value-type="float" office:value="1.4674061545068851"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ublic transport [note 5]</text:p>
          </table:table-cell>
          <table:table-cell office:value-type="float" office:value="8.3879412299986669" table:style-name="ce39">
            <text:p>8.39</text:p>
          </table:table-cell>
          <table:table-cell office:value-type="float" office:value="1.2940483959026901" table:style-name="ce39">
            <text:p>1.29</text:p>
          </table:table-cell>
          <table:table-cell office:value-type="float" office:value="5.8516063740293944" table:style-name="ce43">
            <text:p>5.85</text:p>
          </table:table-cell>
          <table:table-cell office:value-type="float" office:value="10.924276085967939" table:style-name="ce43">
            <text:p>10.92</text:p>
          </table:table-cell>
          <table:table-cell office:value-type="float" office:value="15.427485248402196" table:style-name="ce43">
            <text:p>15.43</text:p>
          </table:table-cell>
          <table:table-cell office:value-type="float" office:value="1.2577673347902769" table:style-name="ce43">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All modes</text:p>
          </table:table-cell>
          <table:table-cell office:value-type="float" office:value="6.6676337228929654" table:style-name="ce39">
            <text:p>6.67</text:p>
          </table:table-cell>
          <table:table-cell office:value-type="float" office:value="8.5217297965018216E-2" table:style-name="ce39">
            <text:p>[low]</text:p>
          </table:table-cell>
          <table:table-cell office:value-type="float" office:value="6.5006078188815284" table:style-name="ce43">
            <text:p>6.50</text:p>
          </table:table-cell>
          <table:table-cell office:value-type="float" office:value="6.8346596269044007" table:style-name="ce43">
            <text:p>6.83</text:p>
          </table:table-cell>
          <table:table-cell office:value-type="float" office:value="1.2780740740516259" table:style-name="ce43">
            <text:p>1.28</text:p>
          </table:table-cell>
          <table:table-cell office:value-type="float" office:value="1.5648240612625659" table:style-name="ce43">
            <text:p>1.56</text:p>
          </table:table-cell>
          <table:table-cell table:number-columns-repeated="16375"/>
        </table:table-row>
        <table:table-row table:number-rows-repeated="2505" table:style-name="ro2">
          <table:table-cell table:number-columns-repeated="3" table:style-name="ce36"/>
          <table:table-cell table:number-columns-repeated="2" table:style-name="ce44"/>
          <table:table-cell table:number-columns-repeated="4" table:style-name="ce45"/>
          <table:table-cell table:number-columns-repeated="16375"/>
        </table:table-row>
        <table:table-row table:number-rows-repeated="1045900" table:style-name="ro4">
          <table:table-cell table:number-columns-repeated="16384"/>
        </table:table-row>
      </table:table>
      <table:table table:name="SE_NTS0318e_time" table:style-name="ta1">
        <table:table-column table:style-name="co37" table:default-cell-style-name="ce1"/>
        <table:table-column table:style-name="co19" table:default-cell-style-name="ce1"/>
        <table:table-column table:style-name="co38" table:default-cell-style-name="ce1"/>
        <table:table-column table:style-name="co39" table:default-cell-style-name="ce1"/>
        <table:table-column table:style-name="co12" table:default-cell-style-name="ce1"/>
        <table:table-column table:style-name="co40" table:default-cell-style-name="ce1"/>
        <table:table-column table:style-name="co41" table:default-cell-style-name="ce1"/>
        <table:table-column table:style-name="co42" table:default-cell-style-name="ce1"/>
        <table:table-column table:style-name="co25" table:default-cell-style-name="ce1"/>
        <table:table-column table:style-name="co17" table:number-columns-repeated="16375" table:default-cell-style-name="ce1"/>
        <table:table-row table:style-name="ro1">
          <table:table-cell office:value-type="string" table:style-name="ce31">
            <text:p>SE_NTS0318e: Standard errors for the average time spent travelling by main mode and region of residence (hours per person per year): England, 2025 [notes 1, 6, 8]</text:p>
          </table:table-cell>
          <table:table-cell table:number-columns-repeated="2" table:style-name="ce32"/>
          <table:table-cell table:number-columns-repeated="6" table:style-name="ce33"/>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The table in this worksheet contains numbers. These represent average time spent travelling by main mode and region of residence.</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Some shorthand is used in these tables, [low] denotes rounds to 0, [x] denotes the data is not available due to no observations in the category.</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4">
            <text:p>Year</text:p>
          </table:table-cell>
          <table:table-cell office:value-type="string" table:style-name="ce24">
            <text:p>Region of residence</text:p>
          </table:table-cell>
          <table:table-cell office:value-type="string" table:style-name="ce24">
            <text:p>Mode</text:p>
          </table:table-cell>
          <table:table-cell office:value-type="string" table:style-name="ce35">
            <text:p>Average time spent</text:p>
          </table:table-cell>
          <table:table-cell office:value-type="string" table:style-name="ce35">
            <text:p>Standard error</text:p>
          </table:table-cell>
          <table:table-cell office:value-type="string" table:style-name="ce35">
            <text:p>95% Lower confidence interval</text:p>
          </table:table-cell>
          <table:table-cell office:value-type="string" table:style-name="ce35">
            <text:p>95% Upper confidence interval</text:p>
          </table:table-cell>
          <table:table-cell office:value-type="string" table:style-name="ce35">
            <text:p>Relative standard error (%)</text:p>
          </table:table-cell>
          <table:table-cell office:value-type="string" table:style-name="ce35">
            <text:p>Design factor</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 [note 2]</text:p>
          </table:table-cell>
          <table:table-cell office:value-type="float" office:value="87.759243657283292" table:style-name="ce42">
            <text:p>87.76</text:p>
          </table:table-cell>
          <table:table-cell office:value-type="float" office:value="8.1402835339594848" table:style-name="ce42">
            <text:p>8.14</text:p>
          </table:table-cell>
          <table:table-cell office:value-type="float" office:value="71.804287930722708" table:style-name="ce42">
            <text:p>71.80</text:p>
          </table:table-cell>
          <table:table-cell office:value-type="float" office:value="103.7141993838439" table:style-name="ce42">
            <text:p>103.71</text:p>
          </table:table-cell>
          <table:table-cell office:value-type="float" office:value="9.275699282173461" table:style-name="ce42">
            <text:p>9.28</text:p>
          </table:table-cell>
          <table:table-cell office:value-type="float" office:value="1.6053799680331851" table:style-name="ce42">
            <text:p>1.61</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s of a mile or more</text:p>
          </table:table-cell>
          <table:table-cell office:value-type="float" office:value="51.334033132656153" table:style-name="ce42">
            <text:p>51.33</text:p>
          </table:table-cell>
          <table:table-cell office:value-type="float" office:value="5.7752520938815" table:style-name="ce42">
            <text:p>5.78</text:p>
          </table:table-cell>
          <table:table-cell office:value-type="float" office:value="40.014539028648407" table:style-name="ce42">
            <text:p>40.01</text:p>
          </table:table-cell>
          <table:table-cell office:value-type="float" office:value="62.653527236663876" table:style-name="ce42">
            <text:p>62.65</text:p>
          </table:table-cell>
          <table:table-cell office:value-type="float" office:value="11.250337722261634" table:style-name="ce42">
            <text:p>11.25</text:p>
          </table:table-cell>
          <table:table-cell office:value-type="float" office:value="1.4500643491691341" table:style-name="ce42">
            <text:p>1.45</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Pedal cycle [note 3]</text:p>
          </table:table-cell>
          <table:table-cell office:value-type="float" office:value="4.0610898104899427" table:style-name="ce42">
            <text:p>4.06</text:p>
          </table:table-cell>
          <table:table-cell office:value-type="float" office:value="0.95765669442941692" table:style-name="ce42">
            <text:p>0.96</text:p>
          </table:table-cell>
          <table:table-cell office:value-type="float" office:value="2.1840826894082852" table:style-name="ce42">
            <text:p>2.18</text:p>
          </table:table-cell>
          <table:table-cell office:value-type="float" office:value="5.9380969315716001" table:style-name="ce42">
            <text:p>5.94</text:p>
          </table:table-cell>
          <table:table-cell office:value-type="float" office:value="23.581273478753285" table:style-name="ce42">
            <text:p>23.58</text:p>
          </table:table-cell>
          <table:table-cell office:value-type="float" office:value="1.0950642411943929" table:style-name="ce42">
            <text:p>1.10</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driver</text:p>
          </table:table-cell>
          <table:table-cell office:value-type="float" office:value="115.0448603713543" table:style-name="ce42">
            <text:p>115.04</text:p>
          </table:table-cell>
          <table:table-cell office:value-type="float" office:value="6.502756189163569" table:style-name="ce42">
            <text:p>6.50</text:p>
          </table:table-cell>
          <table:table-cell office:value-type="float" office:value="102.29945824059369" table:style-name="ce42">
            <text:p>102.30</text:p>
          </table:table-cell>
          <table:table-cell office:value-type="float" office:value="127.7902625021149" table:style-name="ce42">
            <text:p>127.79</text:p>
          </table:table-cell>
          <table:table-cell office:value-type="float" office:value="5.6523656669000815" table:style-name="ce42">
            <text:p>5.65</text:p>
          </table:table-cell>
          <table:table-cell office:value-type="float" office:value="1.130794881407627" table:style-name="ce42">
            <text:p>1.13</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passenger</text:p>
          </table:table-cell>
          <table:table-cell office:value-type="float" office:value="58.538517477420697" table:style-name="ce42">
            <text:p>58.54</text:p>
          </table:table-cell>
          <table:table-cell office:value-type="float" office:value="3.6172746348818738" table:style-name="ce42">
            <text:p>3.62</text:p>
          </table:table-cell>
          <table:table-cell office:value-type="float" office:value="51.448659193052222" table:style-name="ce42">
            <text:p>51.45</text:p>
          </table:table-cell>
          <table:table-cell office:value-type="float" office:value="65.628375761789172" table:style-name="ce42">
            <text:p>65.63</text:p>
          </table:table-cell>
          <table:table-cell office:value-type="float" office:value="6.1793068747890967" table:style-name="ce42">
            <text:p>6.18</text:p>
          </table:table-cell>
          <table:table-cell office:value-type="float" office:value="1.1437868301279019" table:style-name="ce42">
            <text:p>1.14</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42">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4.4705512754626877" table:style-name="ce42">
            <text:p>4.47</text:p>
          </table:table-cell>
          <table:table-cell office:value-type="float" office:value="1.4713689971199939" table:style-name="ce42">
            <text:p>1.47</text:p>
          </table:table-cell>
          <table:table-cell office:value-type="float" office:value="1.5866680411074989" table:style-name="ce42">
            <text:p>1.59</text:p>
          </table:table-cell>
          <table:table-cell office:value-type="float" office:value="7.3544345098178763" table:style-name="ce42">
            <text:p>7.35</text:p>
          </table:table-cell>
          <table:table-cell office:value-type="float" office:value="32.912473349670101" table:style-name="ce42">
            <text:p>32.91</text:p>
          </table:table-cell>
          <table:table-cell office:value-type="float" office:value="1.195189079787061" table:style-name="ce42">
            <text:p>1.20</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Bus in London</text:p>
          </table:table-cell>
          <table:table-cell office:value-type="float" office:value="0" table:style-name="ce42">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local bus</text:p>
          </table:table-cell>
          <table:table-cell office:value-type="float" office:value="30.92173325454192" table:style-name="ce42">
            <text:p>30.92</text:p>
          </table:table-cell>
          <table:table-cell office:value-type="float" office:value="4.4383889261014158" table:style-name="ce42">
            <text:p>4.44</text:p>
          </table:table-cell>
          <table:table-cell office:value-type="float" office:value="22.222490959383141" table:style-name="ce42">
            <text:p>22.22</text:p>
          </table:table-cell>
          <table:table-cell office:value-type="float" office:value="39.620975549700702" table:style-name="ce42">
            <text:p>39.62</text:p>
          </table:table-cell>
          <table:table-cell office:value-type="float" office:value="14.353622707903948" table:style-name="ce42">
            <text:p>14.35</text:p>
          </table:table-cell>
          <table:table-cell office:value-type="float" office:value="1.477357403507666" table:style-name="ce42">
            <text:p>1.48</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Non-local bus</text:p>
          </table:table-cell>
          <table:table-cell office:value-type="float" office:value="1.4451447095265799" table:style-name="ce42">
            <text:p>1.45</text:p>
          </table:table-cell>
          <table:table-cell office:value-type="float" office:value="0.71736683223139919" table:style-name="ce42">
            <text:p>0.72</text:p>
          </table:table-cell>
          <table:table-cell office:value-type="float" office:value="3.9105718353037673E-2" table:style-name="ce42">
            <text:p>[low]</text:p>
          </table:table-cell>
          <table:table-cell office:value-type="float" office:value="2.8511837007001231" table:style-name="ce42">
            <text:p>2.85</text:p>
          </table:table-cell>
          <table:table-cell office:value-type="float" office:value="49.639792299167325" table:style-name="ce42">
            <text:p>49.64</text:p>
          </table:table-cell>
          <table:table-cell office:value-type="float" office:value="0.78713484016832425" table:style-name="ce42">
            <text:p>0.7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London Underground</text:p>
          </table:table-cell>
          <table:table-cell office:value-type="float" office:value="0.14361176074661541" table:style-name="ce42">
            <text:p>[low]</text:p>
          </table:table-cell>
          <table:table-cell office:value-type="float" office:value="0.1050752613441697" table:style-name="ce42">
            <text:p>[low]</text:p>
          </table:table-cell>
          <table:table-cell office:value-type="float" office:value="0" table:style-name="ce42">
            <text:p>0.00</text:p>
          </table:table-cell>
          <table:table-cell office:value-type="float" office:value="0.34955927298118822" table:style-name="ce42">
            <text:p>[low]</text:p>
          </table:table-cell>
          <table:table-cell office:value-type="float" office:value="73.16619530176331" table:style-name="ce42">
            <text:p>73.17</text:p>
          </table:table-cell>
          <table:table-cell office:value-type="float" office:value="1.238925569354896" table:style-name="ce42">
            <text:p>1.24</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Surface Rail</text:p>
          </table:table-cell>
          <table:table-cell office:value-type="float" office:value="16.155100653345269" table:style-name="ce42">
            <text:p>16.16</text:p>
          </table:table-cell>
          <table:table-cell office:value-type="float" office:value="3.9449684919426011" table:style-name="ce42">
            <text:p>3.94</text:p>
          </table:table-cell>
          <table:table-cell office:value-type="float" office:value="8.4229624091377673" table:style-name="ce42">
            <text:p>8.42</text:p>
          </table:table-cell>
          <table:table-cell office:value-type="float" office:value="23.887238897552759" table:style-name="ce42">
            <text:p>23.89</text:p>
          </table:table-cell>
          <table:table-cell office:value-type="float" office:value="24.419337128213488" table:style-name="ce42">
            <text:p>24.42</text:p>
          </table:table-cell>
          <table:table-cell office:value-type="float" office:value="1.399706211027667" table:style-name="ce42">
            <text:p>1.40</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Taxi or minicab</text:p>
          </table:table-cell>
          <table:table-cell office:value-type="float" office:value="2.5648562806017039" table:style-name="ce42">
            <text:p>2.56</text:p>
          </table:table-cell>
          <table:table-cell office:value-type="float" office:value="0.42245092687914759" table:style-name="ce42">
            <text:p>[low]</text:p>
          </table:table-cell>
          <table:table-cell office:value-type="float" office:value="1.736852463918575" table:style-name="ce42">
            <text:p>1.74</text:p>
          </table:table-cell>
          <table:table-cell office:value-type="float" office:value="3.3928600972848328" table:style-name="ce42">
            <text:p>3.39</text:p>
          </table:table-cell>
          <table:table-cell office:value-type="float" office:value="16.470744582228306" table:style-name="ce42">
            <text:p>16.47</text:p>
          </table:table-cell>
          <table:table-cell office:value-type="float" office:value="1.2289177534702429" table:style-name="ce42">
            <text:p>1.23</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7.212613637647495" table:style-name="ce42">
            <text:p>7.21</text:p>
          </table:table-cell>
          <table:table-cell office:value-type="float" office:value="1.9078409192320771" table:style-name="ce42">
            <text:p>1.91</text:p>
          </table:table-cell>
          <table:table-cell office:value-type="float" office:value="3.473245435952625" table:style-name="ce42">
            <text:p>3.47</text:p>
          </table:table-cell>
          <table:table-cell office:value-type="float" office:value="10.95198183934237" table:style-name="ce42">
            <text:p>10.95</text:p>
          </table:table-cell>
          <table:table-cell office:value-type="float" office:value="26.451450404521442" table:style-name="ce42">
            <text:p>26.45</text:p>
          </table:table-cell>
          <table:table-cell office:value-type="float" office:value="1.6757470760240241" table:style-name="ce42">
            <text:p>1.68</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All modes</text:p>
          </table:table-cell>
          <table:table-cell office:value-type="float" office:value="328.31732288842051" table:style-name="ce42">
            <text:p>328.32</text:p>
          </table:table-cell>
          <table:table-cell office:value-type="float" office:value="10.389919655863061" table:style-name="ce42">
            <text:p>10.39</text:p>
          </table:table-cell>
          <table:table-cell office:value-type="float" office:value="307.95308036292892" table:style-name="ce42">
            <text:p>307.95</text:p>
          </table:table-cell>
          <table:table-cell office:value-type="float" office:value="348.6815654139121" table:style-name="ce42">
            <text:p>348.68</text:p>
          </table:table-cell>
          <table:table-cell office:value-type="float" office:value="3.1645968493091372" table:style-name="ce42">
            <text:p>3.16</text:p>
          </table:table-cell>
          <table:table-cell office:value-type="float" office:value="1.2483668546139639" table:style-name="ce42">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 [note 2]</text:p>
          </table:table-cell>
          <table:table-cell office:value-type="float" office:value="78.98807938515202" table:style-name="ce39">
            <text:p>78.99</text:p>
          </table:table-cell>
          <table:table-cell office:value-type="float" office:value="5.0498102130361451" table:style-name="ce39">
            <text:p>5.05</text:p>
          </table:table-cell>
          <table:table-cell office:value-type="float" office:value="69.090451367601176" table:style-name="ce43">
            <text:p>69.09</text:p>
          </table:table-cell>
          <table:table-cell office:value-type="float" office:value="88.885707402702863" table:style-name="ce43">
            <text:p>88.89</text:p>
          </table:table-cell>
          <table:table-cell office:value-type="float" office:value="6.3931295106099215" table:style-name="ce43">
            <text:p>6.39</text:p>
          </table:table-cell>
          <table:table-cell office:value-type="float" office:value="1.764111870337661" table:style-name="ce43">
            <text:p>1.76</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s of a mile or more</text:p>
          </table:table-cell>
          <table:table-cell office:value-type="float" office:value="45.51848098639654" table:style-name="ce39">
            <text:p>45.52</text:p>
          </table:table-cell>
          <table:table-cell office:value-type="float" office:value="3.7891034536872148" table:style-name="ce39">
            <text:p>3.79</text:p>
          </table:table-cell>
          <table:table-cell office:value-type="float" office:value="38.091838217169602" table:style-name="ce43">
            <text:p>38.09</text:p>
          </table:table-cell>
          <table:table-cell office:value-type="float" office:value="52.945123755623477" table:style-name="ce43">
            <text:p>52.95</text:p>
          </table:table-cell>
          <table:table-cell office:value-type="float" office:value="8.3243187636679057" table:style-name="ce43">
            <text:p>8.32</text:p>
          </table:table-cell>
          <table:table-cell office:value-type="float" office:value="1.763683796061148" table:style-name="ce43">
            <text:p>1.76</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Pedal cycle [note 3]</text:p>
          </table:table-cell>
          <table:table-cell office:value-type="float" office:value="6.2863951973206467" table:style-name="ce39">
            <text:p>6.29</text:p>
          </table:table-cell>
          <table:table-cell office:value-type="float" office:value="1.4453428198692799" table:style-name="ce39">
            <text:p>1.45</text:p>
          </table:table-cell>
          <table:table-cell office:value-type="float" office:value="3.4535232703768579" table:style-name="ce43">
            <text:p>3.45</text:p>
          </table:table-cell>
          <table:table-cell office:value-type="float" office:value="9.1192671242644359" table:style-name="ce43">
            <text:p>9.12</text:p>
          </table:table-cell>
          <table:table-cell office:value-type="float" office:value="22.991599708610526" table:style-name="ce43">
            <text:p>22.99</text:p>
          </table:table-cell>
          <table:table-cell office:value-type="float" office:value="1.6208554039287131" table:style-name="ce43">
            <text:p>1.62</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driver</text:p>
          </table:table-cell>
          <table:table-cell office:value-type="float" office:value="123.3268367399926" table:style-name="ce39">
            <text:p>123.33</text:p>
          </table:table-cell>
          <table:table-cell office:value-type="float" office:value="5.5927909665870894" table:style-name="ce39">
            <text:p>5.59</text:p>
          </table:table-cell>
          <table:table-cell office:value-type="float" office:value="112.364966445482" table:style-name="ce43">
            <text:p>112.36</text:p>
          </table:table-cell>
          <table:table-cell office:value-type="float" office:value="134.28870703450329" table:style-name="ce43">
            <text:p>134.29</text:p>
          </table:table-cell>
          <table:table-cell office:value-type="float" office:value="4.534934256343778" table:style-name="ce43">
            <text:p>4.53</text:p>
          </table:table-cell>
          <table:table-cell office:value-type="float" office:value="1.564749074432485" table:style-name="ce43">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passenger</text:p>
          </table:table-cell>
          <table:table-cell office:value-type="float" office:value="67.327827228298602" table:style-name="ce39">
            <text:p>67.33</text:p>
          </table:table-cell>
          <table:table-cell office:value-type="float" office:value="4.0406800278905761" table:style-name="ce39">
            <text:p>4.04</text:p>
          </table:table-cell>
          <table:table-cell office:value-type="float" office:value="59.408094373633077" table:style-name="ce43">
            <text:p>59.41</text:p>
          </table:table-cell>
          <table:table-cell office:value-type="float" office:value="75.247560082964128" table:style-name="ce43">
            <text:p>75.25</text:p>
          </table:table-cell>
          <table:table-cell office:value-type="float" office:value="6.0015007081533076" table:style-name="ce43">
            <text:p>6.00</text:p>
          </table:table-cell>
          <table:table-cell office:value-type="float" office:value="1.718340957247243" table:style-name="ce43">
            <text:p>1.72</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Motorcycle</text:p>
          </table:table-cell>
          <table:table-cell office:value-type="float" office:value="0.70938343739140364" table:style-name="ce39">
            <text:p>0.71</text:p>
          </table:table-cell>
          <table:table-cell office:value-type="float" office:value="0.2642319666522" table:style-name="ce39">
            <text:p>[low]</text:p>
          </table:table-cell>
          <table:table-cell office:value-type="float" office:value="0.1914887827530917" table:style-name="ce39">
            <text:p>[low]</text:p>
          </table:table-cell>
          <table:table-cell office:value-type="float" office:value="1.2272780920297151" table:style-name="ce39">
            <text:p>1.23</text:p>
          </table:table-cell>
          <table:table-cell office:value-type="float" office:value="37.248116142075858" table:style-name="ce39">
            <text:p>37.25</text:p>
          </table:table-cell>
          <table:table-cell office:value-type="float" office:value="1.0605401424411049" table:style-name="ce39">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rivate transport [note 4]</text:p>
          </table:table-cell>
          <table:table-cell office:value-type="float" office:value="4.4024065067285063" table:style-name="ce39">
            <text:p>4.40</text:p>
          </table:table-cell>
          <table:table-cell office:value-type="float" office:value="1.0374067704272329" table:style-name="ce39">
            <text:p>1.04</text:p>
          </table:table-cell>
          <table:table-cell office:value-type="float" office:value="2.3690892366911291" table:style-name="ce43">
            <text:p>2.37</text:p>
          </table:table-cell>
          <table:table-cell office:value-type="float" office:value="6.4357237767658839" table:style-name="ce43">
            <text:p>6.44</text:p>
          </table:table-cell>
          <table:table-cell office:value-type="float" office:value="23.564538368769252" table:style-name="ce43">
            <text:p>23.56</text:p>
          </table:table-cell>
          <table:table-cell office:value-type="float" office:value="1.3147648485327661" table:style-name="ce43">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Bus in London</text:p>
          </table:table-cell>
          <table:table-cell office:value-type="float" office:value="8.2059079213875077E-2" table:style-name="ce39">
            <text:p>[low]</text:p>
          </table:table-cell>
          <table:table-cell office:value-type="float" office:value="6.1235201390230448E-2" table:style-name="ce39">
            <text:p>[low]</text:p>
          </table:table-cell>
          <table:table-cell office:value-type="float" office:value="0" table:style-name="ce39">
            <text:p>0.00</text:p>
          </table:table-cell>
          <table:table-cell office:value-type="float" office:value="0.20208007393872671" table:style-name="ce39">
            <text:p>[low]</text:p>
          </table:table-cell>
          <table:table-cell office:value-type="float" office:value="74.623310396439848" table:style-name="ce39">
            <text:p>74.62</text:p>
          </table:table-cell>
          <table:table-cell office:value-type="float" office:value="0.9138190120260441" table:style-name="ce39">
            <text:p>0.91</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local bus</text:p>
          </table:table-cell>
          <table:table-cell office:value-type="float" office:value="27.09101030449748" table:style-name="ce39">
            <text:p>27.09</text:p>
          </table:table-cell>
          <table:table-cell office:value-type="float" office:value="3.1823121557990679" table:style-name="ce39">
            <text:p>3.18</text:p>
          </table:table-cell>
          <table:table-cell office:value-type="float" office:value="20.853678479131311" table:style-name="ce43">
            <text:p>20.85</text:p>
          </table:table-cell>
          <table:table-cell office:value-type="float" office:value="33.328342129863657" table:style-name="ce43">
            <text:p>33.33</text:p>
          </table:table-cell>
          <table:table-cell office:value-type="float" office:value="11.746745950152919" table:style-name="ce43">
            <text:p>11.75</text:p>
          </table:table-cell>
          <table:table-cell office:value-type="float" office:value="1.7946006276966451" table:style-name="ce43">
            <text:p>1.7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Non-local bus</text:p>
          </table:table-cell>
          <table:table-cell office:value-type="float" office:value="0.1103952168345485" table:style-name="ce39">
            <text:p>[low]</text:p>
          </table:table-cell>
          <table:table-cell office:value-type="float" office:value="0.110420045034134" table:style-name="ce39">
            <text:p>[low]</text:p>
          </table:table-cell>
          <table:table-cell office:value-type="float" office:value="0" table:style-name="ce43">
            <text:p>0.00</text:p>
          </table:table-cell>
          <table:table-cell office:value-type="float" office:value="0.32681850510145122" table:style-name="ce43">
            <text:p>[low]</text:p>
          </table:table-cell>
          <table:table-cell office:value-type="float" office:value="100.02249028562777" table:style-name="ce43">
            <text:p>100.02</text:p>
          </table:table-cell>
          <table:table-cell office:value-type="float" office:value="1.243243021233601" table:style-name="ce43">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London Underground</text:p>
          </table:table-cell>
          <table:table-cell office:value-type="float" office:value="0.14371017062273361" table:style-name="ce39">
            <text:p>[low]</text:p>
          </table:table-cell>
          <table:table-cell office:value-type="float" office:value="9.750704173719682E-2" table:style-name="ce39">
            <text:p>[low]</text:p>
          </table:table-cell>
          <table:table-cell office:value-type="float" office:value="0" table:style-name="ce39">
            <text:p>0.00</text:p>
          </table:table-cell>
          <table:table-cell office:value-type="float" office:value="0.33482397242763939" table:style-name="ce39">
            <text:p>[low]</text:p>
          </table:table-cell>
          <table:table-cell office:value-type="float" office:value="67.849784962799362" table:style-name="ce39">
            <text:p>67.85</text:p>
          </table:table-cell>
          <table:table-cell office:value-type="float" office:value="1.327529190164215" table:style-name="ce39">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Surface Rail</text:p>
          </table:table-cell>
          <table:table-cell office:value-type="float" office:value="14.12318142258631" table:style-name="ce39">
            <text:p>14.12</text:p>
          </table:table-cell>
          <table:table-cell office:value-type="float" office:value="1.715073100965586" table:style-name="ce39">
            <text:p>1.72</text:p>
          </table:table-cell>
          <table:table-cell office:value-type="float" office:value="10.761638144693761" table:style-name="ce43">
            <text:p>10.76</text:p>
          </table:table-cell>
          <table:table-cell office:value-type="float" office:value="17.484724700478861" table:style-name="ce43">
            <text:p>17.48</text:p>
          </table:table-cell>
          <table:table-cell office:value-type="float" office:value="12.143673933287992" table:style-name="ce43">
            <text:p>12.14</text:p>
          </table:table-cell>
          <table:table-cell office:value-type="float" office:value="1.4229580759966289" table:style-name="ce43">
            <text:p>1.42</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Taxi or minicab</text:p>
          </table:table-cell>
          <table:table-cell office:value-type="float" office:value="4.9054255674676996" table:style-name="ce39">
            <text:p>4.91</text:p>
          </table:table-cell>
          <table:table-cell office:value-type="float" office:value="0.65473700159202686" table:style-name="ce39">
            <text:p>0.65</text:p>
          </table:table-cell>
          <table:table-cell office:value-type="float" office:value="3.6221410443473272" table:style-name="ce43">
            <text:p>3.62</text:p>
          </table:table-cell>
          <table:table-cell office:value-type="float" office:value="6.1887100905880734" table:style-name="ce43">
            <text:p>6.19</text:p>
          </table:table-cell>
          <table:table-cell office:value-type="float" office:value="13.347200820539982" table:style-name="ce43">
            <text:p>13.35</text:p>
          </table:table-cell>
          <table:table-cell office:value-type="float" office:value="1.472402018069823"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ublic transport [note 5]</text:p>
          </table:table-cell>
          <table:table-cell office:value-type="float" office:value="2.85739206627012" table:style-name="ce39">
            <text:p>2.86</text:p>
          </table:table-cell>
          <table:table-cell office:value-type="float" office:value="0.97106770223636885" table:style-name="ce39">
            <text:p>0.97</text:p>
          </table:table-cell>
          <table:table-cell office:value-type="float" office:value="0.95409936988683719" table:style-name="ce43">
            <text:p>0.95</text:p>
          </table:table-cell>
          <table:table-cell office:value-type="float" office:value="4.760684762653403" table:style-name="ce43">
            <text:p>4.76</text:p>
          </table:table-cell>
          <table:table-cell office:value-type="float" office:value="33.984405349873683" table:style-name="ce43">
            <text:p>33.98</text:p>
          </table:table-cell>
          <table:table-cell office:value-type="float" office:value="1.723476957385057" table:style-name="ce43">
            <text:p>1.72</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All modes</text:p>
          </table:table-cell>
          <table:table-cell office:value-type="float" office:value="330.3541023223766" table:style-name="ce39">
            <text:p>330.35</text:p>
          </table:table-cell>
          <table:table-cell office:value-type="float" office:value="9.0743863793503952" table:style-name="ce39">
            <text:p>9.07</text:p>
          </table:table-cell>
          <table:table-cell office:value-type="float" office:value="312.56830501884991" table:style-name="ce43">
            <text:p>312.57</text:p>
          </table:table-cell>
          <table:table-cell office:value-type="float" office:value="348.13989962590341" table:style-name="ce43">
            <text:p>348.14</text:p>
          </table:table-cell>
          <table:table-cell office:value-type="float" office:value="2.7468665639560124" table:style-name="ce43">
            <text:p>2.75</text:p>
          </table:table-cell>
          <table:table-cell office:value-type="float" office:value="1.830691323942875" table:style-name="ce43">
            <text:p>1.83</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 [note 2]</text:p>
          </table:table-cell>
          <table:table-cell office:value-type="float" office:value="79.507225771514612" table:style-name="ce39">
            <text:p>79.51</text:p>
          </table:table-cell>
          <table:table-cell office:value-type="float" office:value="5.2482998497078324" table:style-name="ce39">
            <text:p>5.25</text:p>
          </table:table-cell>
          <table:table-cell office:value-type="float" office:value="69.220558066087264" table:style-name="ce43">
            <text:p>69.22</text:p>
          </table:table-cell>
          <table:table-cell office:value-type="float" office:value="89.79389347694196" table:style-name="ce43">
            <text:p>89.79</text:p>
          </table:table-cell>
          <table:table-cell office:value-type="float" office:value="6.6010350616310429" table:style-name="ce43">
            <text:p>6.60</text:p>
          </table:table-cell>
          <table:table-cell office:value-type="float" office:value="1.6497866877754179" table:style-name="ce43">
            <text:p>1.6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s of a mile or more</text:p>
          </table:table-cell>
          <table:table-cell office:value-type="float" office:value="45.163371481149568" table:style-name="ce39">
            <text:p>45.16</text:p>
          </table:table-cell>
          <table:table-cell office:value-type="float" office:value="4.9351434383078239" table:style-name="ce39">
            <text:p>4.94</text:p>
          </table:table-cell>
          <table:table-cell office:value-type="float" office:value="35.490490342066231" table:style-name="ce43">
            <text:p>35.49</text:p>
          </table:table-cell>
          <table:table-cell office:value-type="float" office:value="54.836252620232912" table:style-name="ce43">
            <text:p>54.84</text:p>
          </table:table-cell>
          <table:table-cell office:value-type="float" office:value="10.927314052201949" table:style-name="ce43">
            <text:p>10.93</text:p>
          </table:table-cell>
          <table:table-cell office:value-type="float" office:value="2.0572743400765869" table:style-name="ce43">
            <text:p>2.06</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Pedal cycle [note 3]</text:p>
          </table:table-cell>
          <table:table-cell office:value-type="float" office:value="6.0242301886697467" table:style-name="ce39">
            <text:p>6.02</text:p>
          </table:table-cell>
          <table:table-cell office:value-type="float" office:value="1.112123610913021" table:style-name="ce39">
            <text:p>1.11</text:p>
          </table:table-cell>
          <table:table-cell office:value-type="float" office:value="3.8444679112802249" table:style-name="ce43">
            <text:p>3.84</text:p>
          </table:table-cell>
          <table:table-cell office:value-type="float" office:value="8.2039924660592689" table:style-name="ce43">
            <text:p>8.20</text:p>
          </table:table-cell>
          <table:table-cell office:value-type="float" office:value="18.460841901504381" table:style-name="ce43">
            <text:p>18.46</text:p>
          </table:table-cell>
          <table:table-cell office:value-type="float" office:value="1.2677957819499479" table:style-name="ce43">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driver</text:p>
          </table:table-cell>
          <table:table-cell office:value-type="float" office:value="119.82014217900741" table:style-name="ce39">
            <text:p>119.82</text:p>
          </table:table-cell>
          <table:table-cell office:value-type="float" office:value="5.3958799502902952" table:style-name="ce39">
            <text:p>5.40</text:p>
          </table:table-cell>
          <table:table-cell office:value-type="float" office:value="109.24421747643839" table:style-name="ce43">
            <text:p>109.24</text:p>
          </table:table-cell>
          <table:table-cell office:value-type="float" office:value="130.39606688157639" table:style-name="ce43">
            <text:p>130.40</text:p>
          </table:table-cell>
          <table:table-cell office:value-type="float" office:value="4.5033162639959361" table:style-name="ce43">
            <text:p>4.50</text:p>
          </table:table-cell>
          <table:table-cell office:value-type="float" office:value="1.2999202179974321" table:style-name="ce43">
            <text:p>1.30</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passenger</text:p>
          </table:table-cell>
          <table:table-cell office:value-type="float" office:value="63.116453881230733" table:style-name="ce39">
            <text:p>63.12</text:p>
          </table:table-cell>
          <table:table-cell office:value-type="float" office:value="3.422423225793314" table:style-name="ce39">
            <text:p>3.42</text:p>
          </table:table-cell>
          <table:table-cell office:value-type="float" office:value="56.408504358675827" table:style-name="ce43">
            <text:p>56.41</text:p>
          </table:table-cell>
          <table:table-cell office:value-type="float" office:value="69.824403403785624" table:style-name="ce43">
            <text:p>69.82</text:p>
          </table:table-cell>
          <table:table-cell office:value-type="float" office:value="5.4223946615148133" table:style-name="ce43">
            <text:p>5.42</text:p>
          </table:table-cell>
          <table:table-cell office:value-type="float" office:value="1.423184834415171" table:style-name="ce43">
            <text:p>1.42</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Motorcycle</text:p>
          </table:table-cell>
          <table:table-cell office:value-type="float" office:value="0.2114686696829656" table:style-name="ce39">
            <text:p>[low]</text:p>
          </table:table-cell>
          <table:table-cell office:value-type="float" office:value="7.4659138074104792E-2" table:style-name="ce39">
            <text:p>[low]</text:p>
          </table:table-cell>
          <table:table-cell office:value-type="float" office:value="6.5136759057720206E-2" table:style-name="ce43">
            <text:p>[low]</text:p>
          </table:table-cell>
          <table:table-cell office:value-type="float" office:value="0.35780058030821099" table:style-name="ce43">
            <text:p>[low]</text:p>
          </table:table-cell>
          <table:table-cell office:value-type="float" office:value="35.305058752217988" table:style-name="ce43">
            <text:p>35.31</text:p>
          </table:table-cell>
          <table:table-cell office:value-type="float" office:value="0.63587423637047602" table:style-name="ce43">
            <text:p>0.64</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rivate transport [note 4]</text:p>
          </table:table-cell>
          <table:table-cell office:value-type="float" office:value="4.2821334965158266" table:style-name="ce39">
            <text:p>4.28</text:p>
          </table:table-cell>
          <table:table-cell office:value-type="float" office:value="1.021957691085285" table:style-name="ce39">
            <text:p>1.02</text:p>
          </table:table-cell>
          <table:table-cell office:value-type="float" office:value="2.2790964219886689" table:style-name="ce43">
            <text:p>2.28</text:p>
          </table:table-cell>
          <table:table-cell office:value-type="float" office:value="6.2851705710429844" table:style-name="ce43">
            <text:p>6.29</text:p>
          </table:table-cell>
          <table:table-cell office:value-type="float" office:value="23.865619600995732" table:style-name="ce43">
            <text:p>23.87</text:p>
          </table:table-cell>
          <table:table-cell office:value-type="float" office:value="1.0640937337646761" table:style-name="ce43">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Bus in London</text:p>
          </table:table-cell>
          <table:table-cell office:value-type="float" office:value="0.1513580188486571" table:style-name="ce39">
            <text:p>[low]</text:p>
          </table:table-cell>
          <table:table-cell office:value-type="float" office:value="0.15414278851904331" table:style-name="ce39">
            <text:p>[low]</text:p>
          </table:table-cell>
          <table:table-cell office:value-type="float" office:value="0" table:style-name="ce43">
            <text:p>0.00</text:p>
          </table:table-cell>
          <table:table-cell office:value-type="float" office:value="0.45347788434598191" table:style-name="ce43">
            <text:p>[low]</text:p>
          </table:table-cell>
          <table:table-cell office:value-type="float" office:value="101.83985605227213" table:style-name="ce43">
            <text:p>101.84</text:p>
          </table:table-cell>
          <table:table-cell office:value-type="float" office:value="1.192184680629047" table:style-name="ce43">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local bus</text:p>
          </table:table-cell>
          <table:table-cell office:value-type="float" office:value="23.44585100536548" table:style-name="ce39">
            <text:p>23.45</text:p>
          </table:table-cell>
          <table:table-cell office:value-type="float" office:value="2.6260397980345651" table:style-name="ce39">
            <text:p>2.63</text:p>
          </table:table-cell>
          <table:table-cell office:value-type="float" office:value="18.298813001217731" table:style-name="ce43">
            <text:p>18.30</text:p>
          </table:table-cell>
          <table:table-cell office:value-type="float" office:value="28.592889009513229" table:style-name="ce43">
            <text:p>28.59</text:p>
          </table:table-cell>
          <table:table-cell office:value-type="float" office:value="11.200445645728992" table:style-name="ce43">
            <text:p>11.20</text:p>
          </table:table-cell>
          <table:table-cell office:value-type="float" office:value="1.4069296184710509" table:style-name="ce43">
            <text:p>1.41</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Non-local bus</text:p>
          </table:table-cell>
          <table:table-cell office:value-type="float" office:value="0.49252564584785608" table:style-name="ce39">
            <text:p>[low]</text:p>
          </table:table-cell>
          <table:table-cell office:value-type="float" office:value="0.28771589893873323" table:style-name="ce39">
            <text:p>[low]</text:p>
          </table:table-cell>
          <table:table-cell office:value-type="float" office:value="0" table:style-name="ce43">
            <text:p>0.00</text:p>
          </table:table-cell>
          <table:table-cell office:value-type="float" office:value="1.0564488077677729" table:style-name="ce43">
            <text:p>1.06</text:p>
          </table:table-cell>
          <table:table-cell office:value-type="float" office:value="58.416429959387393" table:style-name="ce43">
            <text:p>58.42</text:p>
          </table:table-cell>
          <table:table-cell office:value-type="float" office:value="1.0847282638218441" table:style-name="ce43">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London Underground</text:p>
          </table:table-cell>
          <table:table-cell office:value-type="float" office:value="0.2618859769225132" table:style-name="ce39">
            <text:p>[low]</text:p>
          </table:table-cell>
          <table:table-cell office:value-type="float" office:value="8.396168733048695E-2" table:style-name="ce39">
            <text:p>[low]</text:p>
          </table:table-cell>
          <table:table-cell office:value-type="float" office:value="9.7321069754758766E-2" table:style-name="ce43">
            <text:p>[low]</text:p>
          </table:table-cell>
          <table:table-cell office:value-type="float" office:value="0.42645088409026771" table:style-name="ce43">
            <text:p>[low]</text:p>
          </table:table-cell>
          <table:table-cell office:value-type="float" office:value="32.060398314236402" table:style-name="ce43">
            <text:p>32.06</text:p>
          </table:table-cell>
          <table:table-cell office:value-type="float" office:value="0.72776490932633775" table:style-name="ce43">
            <text:p>0.73</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Surface Rail</text:p>
          </table:table-cell>
          <table:table-cell office:value-type="float" office:value="15.970727590862049" table:style-name="ce39">
            <text:p>15.97</text:p>
          </table:table-cell>
          <table:table-cell office:value-type="float" office:value="1.694647381221686" table:style-name="ce39">
            <text:p>1.69</text:p>
          </table:table-cell>
          <table:table-cell office:value-type="float" office:value="12.64921872366754" table:style-name="ce43">
            <text:p>12.65</text:p>
          </table:table-cell>
          <table:table-cell office:value-type="float" office:value="19.29223645805655" table:style-name="ce43">
            <text:p>19.29</text:p>
          </table:table-cell>
          <table:table-cell office:value-type="float" office:value="10.610959153741438" table:style-name="ce43">
            <text:p>10.61</text:p>
          </table:table-cell>
          <table:table-cell office:value-type="float" office:value="0.93307202494850516" table:style-name="ce43">
            <text:p>0.93</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Taxi or minicab</text:p>
          </table:table-cell>
          <table:table-cell office:value-type="float" office:value="4.3482277404603931" table:style-name="ce39">
            <text:p>4.35</text:p>
          </table:table-cell>
          <table:table-cell office:value-type="float" office:value="0.51289727372195126" table:style-name="ce39">
            <text:p>0.51</text:p>
          </table:table-cell>
          <table:table-cell office:value-type="float" office:value="3.3429490839653688" table:style-name="ce43">
            <text:p>3.34</text:p>
          </table:table-cell>
          <table:table-cell office:value-type="float" office:value="5.3535063969554173" table:style-name="ce43">
            <text:p>5.35</text:p>
          </table:table-cell>
          <table:table-cell office:value-type="float" office:value="11.795547619307662" table:style-name="ce43">
            <text:p>11.80</text:p>
          </table:table-cell>
          <table:table-cell office:value-type="float" office:value="1.214104760905425" table:style-name="ce43">
            <text:p>1.21</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ublic transport [note 5]</text:p>
          </table:table-cell>
          <table:table-cell office:value-type="float" office:value="1.389539646727276" table:style-name="ce39">
            <text:p>1.39</text:p>
          </table:table-cell>
          <table:table-cell office:value-type="float" office:value="0.51986866410512111" table:style-name="ce39">
            <text:p>0.52</text:p>
          </table:table-cell>
          <table:table-cell office:value-type="float" office:value="0.37059706508123852" table:style-name="ce43">
            <text:p>[low]</text:p>
          </table:table-cell>
          <table:table-cell office:value-type="float" office:value="2.4084822283733129" table:style-name="ce43">
            <text:p>2.41</text:p>
          </table:table-cell>
          <table:table-cell office:value-type="float" office:value="37.413014110791714" table:style-name="ce43">
            <text:p>37.41</text:p>
          </table:table-cell>
          <table:table-cell office:value-type="float" office:value="1.3296541773709409" table:style-name="ce43">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All modes</text:p>
          </table:table-cell>
          <table:table-cell office:value-type="float" office:value="319.02176981165547" table:style-name="ce39">
            <text:p>319.02</text:p>
          </table:table-cell>
          <table:table-cell office:value-type="float" office:value="9.3670770041849423" table:style-name="ce39">
            <text:p>9.37</text:p>
          </table:table-cell>
          <table:table-cell office:value-type="float" office:value="300.66229888345299" table:style-name="ce43">
            <text:p>300.66</text:p>
          </table:table-cell>
          <table:table-cell office:value-type="float" office:value="337.38124073985801" table:style-name="ce43">
            <text:p>337.38</text:p>
          </table:table-cell>
          <table:table-cell office:value-type="float" office:value="2.9361873986578066" table:style-name="ce43">
            <text:p>2.94</text:p>
          </table:table-cell>
          <table:table-cell office:value-type="float" office:value="1.616017704861384" table:style-name="ce43">
            <text:p>1.6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 [note 2]</text:p>
          </table:table-cell>
          <table:table-cell office:value-type="float" office:value="86.420202302889635" table:style-name="ce39">
            <text:p>86.42</text:p>
          </table:table-cell>
          <table:table-cell office:value-type="float" office:value="7.312968600800577" table:style-name="ce39">
            <text:p>7.31</text:p>
          </table:table-cell>
          <table:table-cell office:value-type="float" office:value="72.086783845320497" table:style-name="ce43">
            <text:p>72.09</text:p>
          </table:table-cell>
          <table:table-cell office:value-type="float" office:value="100.7536207604588" table:style-name="ce43">
            <text:p>100.75</text:p>
          </table:table-cell>
          <table:table-cell office:value-type="float" office:value="8.4621053942569322" table:style-name="ce43">
            <text:p>8.46</text:p>
          </table:table-cell>
          <table:table-cell office:value-type="float" office:value="1.935208799982681" table:style-name="ce43">
            <text:p>1.9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s of a mile or more</text:p>
          </table:table-cell>
          <table:table-cell office:value-type="float" office:value="48.40543295358335" table:style-name="ce39">
            <text:p>48.41</text:p>
          </table:table-cell>
          <table:table-cell office:value-type="float" office:value="4.4326273416473221" table:style-name="ce39">
            <text:p>4.43</text:p>
          </table:table-cell>
          <table:table-cell office:value-type="float" office:value="39.717483363954599" table:style-name="ce43">
            <text:p>39.72</text:p>
          </table:table-cell>
          <table:table-cell office:value-type="float" office:value="57.093382543212101" table:style-name="ce43">
            <text:p>57.09</text:p>
          </table:table-cell>
          <table:table-cell office:value-type="float" office:value="9.1572930375353323" table:style-name="ce43">
            <text:p>9.16</text:p>
          </table:table-cell>
          <table:table-cell office:value-type="float" office:value="1.6536659779162759" table:style-name="ce43">
            <text:p>1.6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Pedal cycle [note 3]</text:p>
          </table:table-cell>
          <table:table-cell office:value-type="float" office:value="5.8595671847529349" table:style-name="ce39">
            <text:p>5.86</text:p>
          </table:table-cell>
          <table:table-cell office:value-type="float" office:value="1.363616172080214" table:style-name="ce39">
            <text:p>1.36</text:p>
          </table:table-cell>
          <table:table-cell office:value-type="float" office:value="3.1868794874757151" table:style-name="ce43">
            <text:p>3.19</text:p>
          </table:table-cell>
          <table:table-cell office:value-type="float" office:value="8.5322548820301556" table:style-name="ce43">
            <text:p>8.53</text:p>
          </table:table-cell>
          <table:table-cell office:value-type="float" office:value="23.271619371964075" table:style-name="ce43">
            <text:p>23.27</text:p>
          </table:table-cell>
          <table:table-cell office:value-type="float" office:value="1.5259693514198369" table:style-name="ce43">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driver</text:p>
          </table:table-cell>
          <table:table-cell office:value-type="float" office:value="134.13037799192659" table:style-name="ce39">
            <text:p>134.13</text:p>
          </table:table-cell>
          <table:table-cell office:value-type="float" office:value="5.4086766639559363" table:style-name="ce39">
            <text:p>5.41</text:p>
          </table:table-cell>
          <table:table-cell office:value-type="float" office:value="123.5293717305729" table:style-name="ce43">
            <text:p>123.53</text:p>
          </table:table-cell>
          <table:table-cell office:value-type="float" office:value="144.7313842532802" table:style-name="ce43">
            <text:p>144.73</text:p>
          </table:table-cell>
          <table:table-cell office:value-type="float" office:value="4.0324024616418281" table:style-name="ce43">
            <text:p>4.03</text:p>
          </table:table-cell>
          <table:table-cell office:value-type="float" office:value="1.2127925664326391" table:style-name="ce43">
            <text:p>1.2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passenger</text:p>
          </table:table-cell>
          <table:table-cell office:value-type="float" office:value="71.58861155086727" table:style-name="ce39">
            <text:p>71.59</text:p>
          </table:table-cell>
          <table:table-cell office:value-type="float" office:value="3.9319230975961128" table:style-name="ce39">
            <text:p>3.93</text:p>
          </table:table-cell>
          <table:table-cell office:value-type="float" office:value="63.88204227957889" table:style-name="ce43">
            <text:p>63.88</text:p>
          </table:table-cell>
          <table:table-cell office:value-type="float" office:value="79.295180822155658" table:style-name="ce43">
            <text:p>79.30</text:p>
          </table:table-cell>
          <table:table-cell office:value-type="float" office:value="5.4923863061686644" table:style-name="ce43">
            <text:p>5.49</text:p>
          </table:table-cell>
          <table:table-cell office:value-type="float" office:value="1.3744015663104729" table:style-name="ce43">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Motorcycle</text:p>
          </table:table-cell>
          <table:table-cell office:value-type="float" office:value="0.87895204900380852" table:style-name="ce39">
            <text:p>0.88</text:p>
          </table:table-cell>
          <table:table-cell office:value-type="float" office:value="0.37256474236988552" table:style-name="ce39">
            <text:p>[low]</text:p>
          </table:table-cell>
          <table:table-cell office:value-type="float" office:value="0.1487251539588329" table:style-name="ce43">
            <text:p>[low]</text:p>
          </table:table-cell>
          <table:table-cell office:value-type="float" office:value="1.609178944048784" table:style-name="ce43">
            <text:p>1.61</text:p>
          </table:table-cell>
          <table:table-cell office:value-type="float" office:value="42.387379697464155" table:style-name="ce43">
            <text:p>42.39</text:p>
          </table:table-cell>
          <table:table-cell office:value-type="float" office:value="1.185970545153177" table:style-name="ce43">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rivate transport [note 4]</text:p>
          </table:table-cell>
          <table:table-cell office:value-type="float" office:value="4.7856527621881098" table:style-name="ce39">
            <text:p>4.79</text:p>
          </table:table-cell>
          <table:table-cell office:value-type="float" office:value="1.1939072590532229" table:style-name="ce39">
            <text:p>1.19</text:p>
          </table:table-cell>
          <table:table-cell office:value-type="float" office:value="2.445594534443793" table:style-name="ce43">
            <text:p>2.45</text:p>
          </table:table-cell>
          <table:table-cell office:value-type="float" office:value="7.1257109899324256" table:style-name="ce43">
            <text:p>7.13</text:p>
          </table:table-cell>
          <table:table-cell office:value-type="float" office:value="24.947636579201816" table:style-name="ce43">
            <text:p>24.95</text:p>
          </table:table-cell>
          <table:table-cell office:value-type="float" office:value="1.2226372676138031" table:style-name="ce43">
            <text:p>1.2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Bus in London</text:p>
          </table:table-cell>
          <table:table-cell office:value-type="float" office:value="6.3925375792592998E-2" table:style-name="ce39">
            <text:p>[low]</text:p>
          </table:table-cell>
          <table:table-cell office:value-type="float" office:value="6.3895670005780336E-2" table:style-name="ce39">
            <text:p>[low]</text:p>
          </table:table-cell>
          <table:table-cell office:value-type="float" office:value="0" table:style-name="ce43">
            <text:p>0.00</text:p>
          </table:table-cell>
          <table:table-cell office:value-type="float" office:value="0.18916088900392239" table:style-name="ce43">
            <text:p>[low]</text:p>
          </table:table-cell>
          <table:table-cell office:value-type="float" office:value="99.953530524546238" table:style-name="ce43">
            <text:p>99.95</text:p>
          </table:table-cell>
          <table:table-cell office:value-type="float" office:value="1.110594932586751" table:style-name="ce43">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local bus</text:p>
          </table:table-cell>
          <table:table-cell office:value-type="float" office:value="15.73970068842319" table:style-name="ce39">
            <text:p>15.74</text:p>
          </table:table-cell>
          <table:table-cell office:value-type="float" office:value="2.2626885674028392" table:style-name="ce39">
            <text:p>2.26</text:p>
          </table:table-cell>
          <table:table-cell office:value-type="float" office:value="11.304831096313629" table:style-name="ce43">
            <text:p>11.30</text:p>
          </table:table-cell>
          <table:table-cell office:value-type="float" office:value="20.174570280532759" table:style-name="ce43">
            <text:p>20.17</text:p>
          </table:table-cell>
          <table:table-cell office:value-type="float" office:value="14.37567722661387" table:style-name="ce43">
            <text:p>14.38</text:p>
          </table:table-cell>
          <table:table-cell office:value-type="float" office:value="1.5979160006336179" table:style-name="ce43">
            <text:p>1.6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Non-local bus</text:p>
          </table:table-cell>
          <table:table-cell office:value-type="float" office:value="1.6462743757989671" table:style-name="ce39">
            <text:p>1.65</text:p>
          </table:table-cell>
          <table:table-cell office:value-type="float" office:value="0.9916453282261033" table:style-name="ce39">
            <text:p>0.99</text:p>
          </table:table-cell>
          <table:table-cell office:value-type="float" office:value="0" table:style-name="ce43">
            <text:p>0.00</text:p>
          </table:table-cell>
          <table:table-cell office:value-type="float" office:value="3.5898992191221302" table:style-name="ce43">
            <text:p>3.59</text:p>
          </table:table-cell>
          <table:table-cell office:value-type="float" office:value="60.235726365165561" table:style-name="ce43">
            <text:p>60.24</text:p>
          </table:table-cell>
          <table:table-cell office:value-type="float" office:value="1.9683165791954971" table:style-name="ce43">
            <text:p>1.9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London Underground</text:p>
          </table:table-cell>
          <table:table-cell office:value-type="float" office:value="0.48420346481183829" table:style-name="ce39">
            <text:p>[low]</text:p>
          </table:table-cell>
          <table:table-cell office:value-type="float" office:value="0.31039481971739552" table:style-name="ce39">
            <text:p>[low]</text:p>
          </table:table-cell>
          <table:table-cell office:value-type="float" office:value="0" table:style-name="ce39">
            <text:p>0.00</text:p>
          </table:table-cell>
          <table:table-cell office:value-type="float" office:value="1.0925773114579329" table:style-name="ce39">
            <text:p>1.09</text:p>
          </table:table-cell>
          <table:table-cell office:value-type="float" office:value="64.104212851515868" table:style-name="ce39">
            <text:p>64.10</text:p>
          </table:table-cell>
          <table:table-cell office:value-type="float" office:value="1.7163583811227721" table:style-name="ce39">
            <text:p>1.7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Surface Rail</text:p>
          </table:table-cell>
          <table:table-cell office:value-type="float" office:value="12.993265686095819" table:style-name="ce39">
            <text:p>12.99</text:p>
          </table:table-cell>
          <table:table-cell office:value-type="float" office:value="2.732356362433479" table:style-name="ce39">
            <text:p>2.73</text:p>
          </table:table-cell>
          <table:table-cell office:value-type="float" office:value="7.6378472157262047" table:style-name="ce43">
            <text:p>7.64</text:p>
          </table:table-cell>
          <table:table-cell office:value-type="float" office:value="18.348684156465449" table:style-name="ce43">
            <text:p>18.35</text:p>
          </table:table-cell>
          <table:table-cell office:value-type="float" office:value="21.029019404701252" table:style-name="ce43">
            <text:p>21.03</text:p>
          </table:table-cell>
          <table:table-cell office:value-type="float" office:value="1.564145931213043" table:style-name="ce43">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Taxi or minicab</text:p>
          </table:table-cell>
          <table:table-cell office:value-type="float" office:value="3.7392151396398181" table:style-name="ce39">
            <text:p>3.74</text:p>
          </table:table-cell>
          <table:table-cell office:value-type="float" office:value="0.8553583761695589" table:style-name="ce39">
            <text:p>0.86</text:p>
          </table:table-cell>
          <table:table-cell office:value-type="float" office:value="2.062712722347483" table:style-name="ce43">
            <text:p>2.06</text:p>
          </table:table-cell>
          <table:table-cell office:value-type="float" office:value="5.4157175569321536" table:style-name="ce43">
            <text:p>5.42</text:p>
          </table:table-cell>
          <table:table-cell office:value-type="float" office:value="22.875345339234794" table:style-name="ce43">
            <text:p>22.88</text:p>
          </table:table-cell>
          <table:table-cell office:value-type="float" office:value="1.6390796926109039" table:style-name="ce43">
            <text:p>1.6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ublic transport [note 5]</text:p>
          </table:table-cell>
          <table:table-cell office:value-type="float" office:value="2.1952791051598299" table:style-name="ce39">
            <text:p>2.20</text:p>
          </table:table-cell>
          <table:table-cell office:value-type="float" office:value="0.967668512904164" table:style-name="ce39">
            <text:p>0.97</text:p>
          </table:table-cell>
          <table:table-cell office:value-type="float" office:value="0.29864881986766839" table:style-name="ce39">
            <text:p>[low]</text:p>
          </table:table-cell>
          <table:table-cell office:value-type="float" office:value="4.0919093904519919" table:style-name="ce39">
            <text:p>4.09</text:p>
          </table:table-cell>
          <table:table-cell office:value-type="float" office:value="44.079520942450358" table:style-name="ce39">
            <text:p>44.08</text:p>
          </table:table-cell>
          <table:table-cell office:value-type="float" office:value="1.3608747198400339" table:style-name="ce39">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All modes</text:p>
          </table:table-cell>
          <table:table-cell office:value-type="float" office:value="340.52522767735041" table:style-name="ce39">
            <text:p>340.53</text:p>
          </table:table-cell>
          <table:table-cell office:value-type="float" office:value="10.502903757720199" table:style-name="ce39">
            <text:p>10.50</text:p>
          </table:table-cell>
          <table:table-cell office:value-type="float" office:value="319.93953631221882" table:style-name="ce43">
            <text:p>319.94</text:p>
          </table:table-cell>
          <table:table-cell office:value-type="float" office:value="361.11091904248201" table:style-name="ce43">
            <text:p>361.11</text:p>
          </table:table-cell>
          <table:table-cell office:value-type="float" office:value="3.0843247148994672" table:style-name="ce43">
            <text:p>3.08</text:p>
          </table:table-cell>
          <table:table-cell office:value-type="float" office:value="1.6969262652999999" table:style-name="ce43">
            <text:p>1.70</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 [note 2]</text:p>
          </table:table-cell>
          <table:table-cell office:value-type="float" office:value="71.715665089437323" table:style-name="ce39">
            <text:p>71.72</text:p>
          </table:table-cell>
          <table:table-cell office:value-type="float" office:value="4.2645458069180888" table:style-name="ce39">
            <text:p>4.26</text:p>
          </table:table-cell>
          <table:table-cell office:value-type="float" office:value="63.357155307877868" table:style-name="ce43">
            <text:p>63.36</text:p>
          </table:table-cell>
          <table:table-cell office:value-type="float" office:value="80.074174870996771" table:style-name="ce43">
            <text:p>80.07</text:p>
          </table:table-cell>
          <table:table-cell office:value-type="float" office:value="5.9464634422615079" table:style-name="ce43">
            <text:p>5.95</text:p>
          </table:table-cell>
          <table:table-cell office:value-type="float" office:value="1.486704959530156" table:style-name="ce43">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s of a mile or more</text:p>
          </table:table-cell>
          <table:table-cell office:value-type="float" office:value="43.286107817627418" table:style-name="ce39">
            <text:p>43.29</text:p>
          </table:table-cell>
          <table:table-cell office:value-type="float" office:value="3.467951362509325" table:style-name="ce39">
            <text:p>3.47</text:p>
          </table:table-cell>
          <table:table-cell office:value-type="float" office:value="36.488923147109141" table:style-name="ce43">
            <text:p>36.49</text:p>
          </table:table-cell>
          <table:table-cell office:value-type="float" office:value="50.083292488145688" table:style-name="ce43">
            <text:p>50.08</text:p>
          </table:table-cell>
          <table:table-cell office:value-type="float" office:value="8.0116959859742121" table:style-name="ce43">
            <text:p>8.01</text:p>
          </table:table-cell>
          <table:table-cell office:value-type="float" office:value="1.5817049207975129" table:style-name="ce43">
            <text:p>1.58</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Pedal cycle [note 3]</text:p>
          </table:table-cell>
          <table:table-cell office:value-type="float" office:value="3.5911721863995969" table:style-name="ce39">
            <text:p>3.59</text:p>
          </table:table-cell>
          <table:table-cell office:value-type="float" office:value="0.79950200856872333" table:style-name="ce39">
            <text:p>0.80</text:p>
          </table:table-cell>
          <table:table-cell office:value-type="float" office:value="2.0241482496048988" table:style-name="ce43">
            <text:p>2.02</text:p>
          </table:table-cell>
          <table:table-cell office:value-type="float" office:value="5.1581961231942941" table:style-name="ce43">
            <text:p>5.16</text:p>
          </table:table-cell>
          <table:table-cell office:value-type="float" office:value="22.262981752770823" table:style-name="ce43">
            <text:p>22.26</text:p>
          </table:table-cell>
          <table:table-cell office:value-type="float" office:value="1.3480616211984879"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driver</text:p>
          </table:table-cell>
          <table:table-cell office:value-type="float" office:value="126.3073044396633" table:style-name="ce39">
            <text:p>126.31</text:p>
          </table:table-cell>
          <table:table-cell office:value-type="float" office:value="5.1904825843160767" table:style-name="ce39">
            <text:p>5.19</text:p>
          </table:table-cell>
          <table:table-cell office:value-type="float" office:value="116.13395857440371" table:style-name="ce43">
            <text:p>116.13</text:p>
          </table:table-cell>
          <table:table-cell office:value-type="float" office:value="136.48065030492279" table:style-name="ce43">
            <text:p>136.48</text:p>
          </table:table-cell>
          <table:table-cell office:value-type="float" office:value="4.1094080879507313" table:style-name="ce43">
            <text:p>4.11</text:p>
          </table:table-cell>
          <table:table-cell office:value-type="float" office:value="1.2861785668147621" table:style-name="ce43">
            <text:p>1.2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passenger</text:p>
          </table:table-cell>
          <table:table-cell office:value-type="float" office:value="65.288017139706866" table:style-name="ce39">
            <text:p>65.29</text:p>
          </table:table-cell>
          <table:table-cell office:value-type="float" office:value="3.3301559455531522" table:style-name="ce39">
            <text:p>3.33</text:p>
          </table:table-cell>
          <table:table-cell office:value-type="float" office:value="58.760911486422692" table:style-name="ce43">
            <text:p>58.76</text:p>
          </table:table-cell>
          <table:table-cell office:value-type="float" office:value="71.815122792991048" table:style-name="ce43">
            <text:p>71.82</text:p>
          </table:table-cell>
          <table:table-cell office:value-type="float" office:value="5.1007154014604286" table:style-name="ce43">
            <text:p>5.10</text:p>
          </table:table-cell>
          <table:table-cell office:value-type="float" office:value="1.395460202493664" table:style-name="ce43">
            <text:p>1.40</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Motorcycle</text:p>
          </table:table-cell>
          <table:table-cell office:value-type="float" office:value="0.84141568189468685" table:style-name="ce39">
            <text:p>0.84</text:p>
          </table:table-cell>
          <table:table-cell office:value-type="float" office:value="0.39973052569012579" table:style-name="ce39">
            <text:p>[low]</text:p>
          </table:table-cell>
          <table:table-cell office:value-type="float" office:value="5.7943851542040181E-2" table:style-name="ce39">
            <text:p>[low]</text:p>
          </table:table-cell>
          <table:table-cell office:value-type="float" office:value="1.6248875122473341" table:style-name="ce39">
            <text:p>1.62</text:p>
          </table:table-cell>
          <table:table-cell office:value-type="float" office:value="47.506902270946362" table:style-name="ce39">
            <text:p>47.51</text:p>
          </table:table-cell>
          <table:table-cell office:value-type="float" office:value="1.437063959326488" table:style-name="ce39">
            <text:p>1.44</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rivate transport [note 4]</text:p>
          </table:table-cell>
          <table:table-cell office:value-type="float" office:value="3.112267356308156" table:style-name="ce39">
            <text:p>3.11</text:p>
          </table:table-cell>
          <table:table-cell office:value-type="float" office:value="0.95680867123696167" table:style-name="ce39">
            <text:p>0.96</text:p>
          </table:table-cell>
          <table:table-cell office:value-type="float" office:value="1.2369223606837121" table:style-name="ce43">
            <text:p>1.24</text:p>
          </table:table-cell>
          <table:table-cell office:value-type="float" office:value="4.9876123519326008" table:style-name="ce43">
            <text:p>4.99</text:p>
          </table:table-cell>
          <table:table-cell office:value-type="float" office:value="30.743138737667781" table:style-name="ce43">
            <text:p>30.74</text:p>
          </table:table-cell>
          <table:table-cell office:value-type="float" office:value="1.4864555562471451" table:style-name="ce43">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Bus in London</text:p>
          </table:table-cell>
          <table:table-cell office:value-type="float" office:value="0" table:style-name="ce39">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local bus</text:p>
          </table:table-cell>
          <table:table-cell office:value-type="float" office:value="20.4419508321899" table:style-name="ce39">
            <text:p>20.44</text:p>
          </table:table-cell>
          <table:table-cell office:value-type="float" office:value="2.8457974340144929" table:style-name="ce39">
            <text:p>2.85</text:p>
          </table:table-cell>
          <table:table-cell office:value-type="float" office:value="14.86418786152149" table:style-name="ce43">
            <text:p>14.86</text:p>
          </table:table-cell>
          <table:table-cell office:value-type="float" office:value="26.019713802858309" table:style-name="ce43">
            <text:p>26.02</text:p>
          </table:table-cell>
          <table:table-cell office:value-type="float" office:value="13.921359352519435" table:style-name="ce43">
            <text:p>13.92</text:p>
          </table:table-cell>
          <table:table-cell office:value-type="float" office:value="1.552621395652765" table:style-name="ce43">
            <text:p>1.5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Non-local bus</text:p>
          </table:table-cell>
          <table:table-cell office:value-type="float" office:value="1.7756488668406221" table:style-name="ce39">
            <text:p>1.78</text:p>
          </table:table-cell>
          <table:table-cell office:value-type="float" office:value="0.92544789374432423" table:style-name="ce39">
            <text:p>0.93</text:p>
          </table:table-cell>
          <table:table-cell office:value-type="float" office:value="0" table:style-name="ce43">
            <text:p>0.00</text:p>
          </table:table-cell>
          <table:table-cell office:value-type="float" office:value="3.5895267385794982" table:style-name="ce43">
            <text:p>3.59</text:p>
          </table:table-cell>
          <table:table-cell office:value-type="float" office:value="52.118857000762539" table:style-name="ce43">
            <text:p>52.12</text:p>
          </table:table-cell>
          <table:table-cell office:value-type="float" office:value="1.3117824796102919" table:style-name="ce43">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London Underground</text:p>
          </table:table-cell>
          <table:table-cell office:value-type="float" office:value="0.19532232274324551" table:style-name="ce39">
            <text:p>[low]</text:p>
          </table:table-cell>
          <table:table-cell office:value-type="float" office:value="0.13228868846781899" table:style-name="ce39">
            <text:p>[low]</text:p>
          </table:table-cell>
          <table:table-cell office:value-type="float" office:value="0" table:style-name="ce39">
            <text:p>0.00</text:p>
          </table:table-cell>
          <table:table-cell office:value-type="float" office:value="0.4546081521401707" table:style-name="ce39">
            <text:p>[low]</text:p>
          </table:table-cell>
          <table:table-cell office:value-type="float" office:value="67.728402268549047" table:style-name="ce39">
            <text:p>67.73</text:p>
          </table:table-cell>
          <table:table-cell office:value-type="float" office:value="1.1611008939174621" table:style-name="ce39">
            <text:p>1.16</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Surface Rail</text:p>
          </table:table-cell>
          <table:table-cell office:value-type="float" office:value="15.268761923277561" table:style-name="ce39">
            <text:p>15.27</text:p>
          </table:table-cell>
          <table:table-cell office:value-type="float" office:value="2.5378774776624011" table:style-name="ce39">
            <text:p>2.54</text:p>
          </table:table-cell>
          <table:table-cell office:value-type="float" office:value="10.294522067059249" table:style-name="ce43">
            <text:p>10.29</text:p>
          </table:table-cell>
          <table:table-cell office:value-type="float" office:value="20.243001779495859" table:style-name="ce43">
            <text:p>20.24</text:p>
          </table:table-cell>
          <table:table-cell office:value-type="float" office:value="16.621370418994822" table:style-name="ce43">
            <text:p>16.62</text:p>
          </table:table-cell>
          <table:table-cell office:value-type="float" office:value="1.3934178099865759" table:style-name="ce43">
            <text:p>1.3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Taxi or minicab</text:p>
          </table:table-cell>
          <table:table-cell office:value-type="float" office:value="5.452471200074144" table:style-name="ce39">
            <text:p>5.45</text:p>
          </table:table-cell>
          <table:table-cell office:value-type="float" office:value="0.95996179886449129" table:style-name="ce39">
            <text:p>0.96</text:p>
          </table:table-cell>
          <table:table-cell office:value-type="float" office:value="3.5709460742997412" table:style-name="ce43">
            <text:p>3.57</text:p>
          </table:table-cell>
          <table:table-cell office:value-type="float" office:value="7.3339963258485472" table:style-name="ce43">
            <text:p>7.33</text:p>
          </table:table-cell>
          <table:table-cell office:value-type="float" office:value="17.605994853332511" table:style-name="ce43">
            <text:p>17.61</text:p>
          </table:table-cell>
          <table:table-cell office:value-type="float" office:value="1.376481760221558" table:style-name="ce43">
            <text:p>1.38</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ublic transport [note 5]</text:p>
          </table:table-cell>
          <table:table-cell office:value-type="float" office:value="0.73534857161095502" table:style-name="ce39">
            <text:p>0.74</text:p>
          </table:table-cell>
          <table:table-cell office:value-type="float" office:value="0.37353262275053012" table:style-name="ce39">
            <text:p>[low]</text:p>
          </table:table-cell>
          <table:table-cell office:value-type="float" office:value="3.2246310199161021E-3" table:style-name="ce39">
            <text:p>[low]</text:p>
          </table:table-cell>
          <table:table-cell office:value-type="float" office:value="1.467472512201994" table:style-name="ce39">
            <text:p>1.47</text:p>
          </table:table-cell>
          <table:table-cell office:value-type="float" office:value="50.796674824868226" table:style-name="ce39">
            <text:p>50.80</text:p>
          </table:table-cell>
          <table:table-cell office:value-type="float" office:value="1.5510742462863341" table:style-name="ce39">
            <text:p>1.5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All modes</text:p>
          </table:table-cell>
          <table:table-cell office:value-type="float" office:value="314.72534561014629" table:style-name="ce39">
            <text:p>314.73</text:p>
          </table:table-cell>
          <table:table-cell office:value-type="float" office:value="7.4202284702250738" table:style-name="ce39">
            <text:p>7.42</text:p>
          </table:table-cell>
          <table:table-cell office:value-type="float" office:value="300.18169780850508" table:style-name="ce43">
            <text:p>300.18</text:p>
          </table:table-cell>
          <table:table-cell office:value-type="float" office:value="329.26899341178739" table:style-name="ce43">
            <text:p>329.27</text:p>
          </table:table-cell>
          <table:table-cell office:value-type="float" office:value="2.3576837943698985" table:style-name="ce43">
            <text:p>2.36</text:p>
          </table:table-cell>
          <table:table-cell office:value-type="float" office:value="1.4044368588306211" table:style-name="ce43">
            <text:p>1.4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 [note 2]</text:p>
          </table:table-cell>
          <table:table-cell office:value-type="float" office:value="80.125258969800925" table:style-name="ce39">
            <text:p>80.13</text:p>
          </table:table-cell>
          <table:table-cell office:value-type="float" office:value="3.9084749547972022" table:style-name="ce39">
            <text:p>3.91</text:p>
          </table:table-cell>
          <table:table-cell office:value-type="float" office:value="72.46464805839841" table:style-name="ce43">
            <text:p>72.46</text:p>
          </table:table-cell>
          <table:table-cell office:value-type="float" office:value="87.785869881203439" table:style-name="ce43">
            <text:p>87.79</text:p>
          </table:table-cell>
          <table:table-cell office:value-type="float" office:value="4.8779560965541462" table:style-name="ce43">
            <text:p>4.88</text:p>
          </table:table-cell>
          <table:table-cell office:value-type="float" office:value="1.361132771534475" table:style-name="ce43">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s of a mile or more</text:p>
          </table:table-cell>
          <table:table-cell office:value-type="float" office:value="43.182941983248931" table:style-name="ce39">
            <text:p>43.18</text:p>
          </table:table-cell>
          <table:table-cell office:value-type="float" office:value="2.355487288693344" table:style-name="ce39">
            <text:p>2.36</text:p>
          </table:table-cell>
          <table:table-cell office:value-type="float" office:value="38.566186897409978" table:style-name="ce43">
            <text:p>38.57</text:p>
          </table:table-cell>
          <table:table-cell office:value-type="float" office:value="47.799697069087877" table:style-name="ce43">
            <text:p>47.80</text:p>
          </table:table-cell>
          <table:table-cell office:value-type="float" office:value="5.4546707114282755" table:style-name="ce43">
            <text:p>5.45</text:p>
          </table:table-cell>
          <table:table-cell office:value-type="float" office:value="1.1393280349679351" table:style-name="ce43">
            <text:p>1.1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Pedal cycle [note 3]</text:p>
          </table:table-cell>
          <table:table-cell office:value-type="float" office:value="8.6037007320088339" table:style-name="ce39">
            <text:p>8.60</text:p>
          </table:table-cell>
          <table:table-cell office:value-type="float" office:value="1.831558326733548" table:style-name="ce39">
            <text:p>1.83</text:p>
          </table:table-cell>
          <table:table-cell office:value-type="float" office:value="5.0138464116110804" table:style-name="ce43">
            <text:p>5.01</text:p>
          </table:table-cell>
          <table:table-cell office:value-type="float" office:value="12.193555052406589" table:style-name="ce43">
            <text:p>12.19</text:p>
          </table:table-cell>
          <table:table-cell office:value-type="float" office:value="21.288029230485645" table:style-name="ce43">
            <text:p>21.29</text:p>
          </table:table-cell>
          <table:table-cell office:value-type="float" office:value="1.218983083929448" table:style-name="ce43">
            <text:p>1.2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driver</text:p>
          </table:table-cell>
          <table:table-cell office:value-type="float" office:value="140.83787853645489" table:style-name="ce39">
            <text:p>140.84</text:p>
          </table:table-cell>
          <table:table-cell office:value-type="float" office:value="4.3671522090836792" table:style-name="ce39">
            <text:p>4.37</text:p>
          </table:table-cell>
          <table:table-cell office:value-type="float" office:value="132.27826020665091" table:style-name="ce43">
            <text:p>132.28</text:p>
          </table:table-cell>
          <table:table-cell office:value-type="float" office:value="149.3974968662589" table:style-name="ce43">
            <text:p>149.40</text:p>
          </table:table-cell>
          <table:table-cell office:value-type="float" office:value="3.1008364045708574" table:style-name="ce43">
            <text:p>3.10</text:p>
          </table:table-cell>
          <table:table-cell office:value-type="float" office:value="1.078167269808467" table:style-name="ce43">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passenger</text:p>
          </table:table-cell>
          <table:table-cell office:value-type="float" office:value="72.636918388327942" table:style-name="ce39">
            <text:p>72.64</text:p>
          </table:table-cell>
          <table:table-cell office:value-type="float" office:value="3.6336060408772628" table:style-name="ce39">
            <text:p>3.63</text:p>
          </table:table-cell>
          <table:table-cell office:value-type="float" office:value="65.515050548208507" table:style-name="ce43">
            <text:p>65.52</text:p>
          </table:table-cell>
          <table:table-cell office:value-type="float" office:value="79.758786228447377" table:style-name="ce43">
            <text:p>79.76</text:p>
          </table:table-cell>
          <table:table-cell office:value-type="float" office:value="5.0024231774969525" table:style-name="ce43">
            <text:p>5.00</text:p>
          </table:table-cell>
          <table:table-cell office:value-type="float" office:value="1.508382024698502"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Motorcycle</text:p>
          </table:table-cell>
          <table:table-cell office:value-type="float" office:value="1.3482933973761979" table:style-name="ce39">
            <text:p>1.35</text:p>
          </table:table-cell>
          <table:table-cell office:value-type="float" office:value="0.3471244585990389" table:style-name="ce39">
            <text:p>[low]</text:p>
          </table:table-cell>
          <table:table-cell office:value-type="float" office:value="0.66792945852208185" table:style-name="ce43">
            <text:p>0.67</text:p>
          </table:table-cell>
          <table:table-cell office:value-type="float" office:value="2.0286573362303151" table:style-name="ce43">
            <text:p>2.03</text:p>
          </table:table-cell>
          <table:table-cell office:value-type="float" office:value="25.74546899618058" table:style-name="ce43">
            <text:p>25.75</text:p>
          </table:table-cell>
          <table:table-cell office:value-type="float" office:value="1.008679539282052" table:style-name="ce43">
            <text:p>1.0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rivate transport [note 4]</text:p>
          </table:table-cell>
          <table:table-cell office:value-type="float" office:value="4.6350090425153274" table:style-name="ce39">
            <text:p>4.64</text:p>
          </table:table-cell>
          <table:table-cell office:value-type="float" office:value="0.85317050494316038" table:style-name="ce39">
            <text:p>0.85</text:p>
          </table:table-cell>
          <table:table-cell office:value-type="float" office:value="2.9627948528267329" table:style-name="ce43">
            <text:p>2.96</text:p>
          </table:table-cell>
          <table:table-cell office:value-type="float" office:value="6.3072232322039206" table:style-name="ce43">
            <text:p>6.31</text:p>
          </table:table-cell>
          <table:table-cell office:value-type="float" office:value="18.407094724461672" table:style-name="ce43">
            <text:p>18.41</text:p>
          </table:table-cell>
          <table:table-cell office:value-type="float" office:value="1.0217195036304121" table:style-name="ce43">
            <text:p>1.0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Bus in London</text:p>
          </table:table-cell>
          <table:table-cell office:value-type="float" office:value="0.72465306104123695" table:style-name="ce39">
            <text:p>0.72</text:p>
          </table:table-cell>
          <table:table-cell office:value-type="float" office:value="0.31132229056427502" table:style-name="ce39">
            <text:p>[low]</text:p>
          </table:table-cell>
          <table:table-cell office:value-type="float" office:value="0.1144613715352579" table:style-name="ce39">
            <text:p>[low]</text:p>
          </table:table-cell>
          <table:table-cell office:value-type="float" office:value="1.3348447505472161" table:style-name="ce39">
            <text:p>1.33</text:p>
          </table:table-cell>
          <table:table-cell office:value-type="float" office:value="42.961564271451962" table:style-name="ce39">
            <text:p>42.96</text:p>
          </table:table-cell>
          <table:table-cell office:value-type="float" office:value="1.250093505936136" table:style-name="ce39">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local bus</text:p>
          </table:table-cell>
          <table:table-cell office:value-type="float" office:value="13.724813142160251" table:style-name="ce39">
            <text:p>13.72</text:p>
          </table:table-cell>
          <table:table-cell office:value-type="float" office:value="2.0076650341770428" table:style-name="ce39">
            <text:p>2.01</text:p>
          </table:table-cell>
          <table:table-cell office:value-type="float" office:value="9.7897896751732425" table:style-name="ce43">
            <text:p>9.79</text:p>
          </table:table-cell>
          <table:table-cell office:value-type="float" office:value="17.659836609147249" table:style-name="ce43">
            <text:p>17.66</text:p>
          </table:table-cell>
          <table:table-cell office:value-type="float" office:value="14.627995393320461" table:style-name="ce43">
            <text:p>14.63</text:p>
          </table:table-cell>
          <table:table-cell office:value-type="float" office:value="1.4094978936269431" table:style-name="ce43">
            <text:p>1.4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Non-local bus</text:p>
          </table:table-cell>
          <table:table-cell office:value-type="float" office:value="0.7974645767460895" table:style-name="ce39">
            <text:p>0.80</text:p>
          </table:table-cell>
          <table:table-cell office:value-type="float" office:value="0.46956127773853701" table:style-name="ce39">
            <text:p>[low]</text:p>
          </table:table-cell>
          <table:table-cell office:value-type="float" office:value="0" table:style-name="ce43">
            <text:p>0.00</text:p>
          </table:table-cell>
          <table:table-cell office:value-type="float" office:value="1.7178046811136221" table:style-name="ce43">
            <text:p>1.72</text:p>
          </table:table-cell>
          <table:table-cell office:value-type="float" office:value="58.881772486308691" table:style-name="ce43">
            <text:p>58.88</text:p>
          </table:table-cell>
          <table:table-cell office:value-type="float" office:value="1.0740391270005609" table:style-name="ce43">
            <text:p>1.0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London Underground</text:p>
          </table:table-cell>
          <table:table-cell office:value-type="float" office:value="3.7532223332425092" table:style-name="ce39">
            <text:p>3.75</text:p>
          </table:table-cell>
          <table:table-cell office:value-type="float" office:value="1.076620645106499" table:style-name="ce39">
            <text:p>1.08</text:p>
          </table:table-cell>
          <table:table-cell office:value-type="float" office:value="1.643045868833771" table:style-name="ce39">
            <text:p>1.64</text:p>
          </table:table-cell>
          <table:table-cell office:value-type="float" office:value="5.8633987976512456" table:style-name="ce39">
            <text:p>5.86</text:p>
          </table:table-cell>
          <table:table-cell office:value-type="float" office:value="28.685234966519491" table:style-name="ce39">
            <text:p>28.69</text:p>
          </table:table-cell>
          <table:table-cell office:value-type="float" office:value="1.553908136189933" table:style-name="ce39">
            <text:p>1.5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Surface Rail</text:p>
          </table:table-cell>
          <table:table-cell office:value-type="float" office:value="28.84162147397419" table:style-name="ce39">
            <text:p>28.84</text:p>
          </table:table-cell>
          <table:table-cell office:value-type="float" office:value="3.1219955202559961" table:style-name="ce39">
            <text:p>3.12</text:p>
          </table:table-cell>
          <table:table-cell office:value-type="float" office:value="22.722510254272439" table:style-name="ce43">
            <text:p>22.72</text:p>
          </table:table-cell>
          <table:table-cell office:value-type="float" office:value="34.960732693675943" table:style-name="ce43">
            <text:p>34.96</text:p>
          </table:table-cell>
          <table:table-cell office:value-type="float" office:value="10.824618591826367" table:style-name="ce43">
            <text:p>10.82</text:p>
          </table:table-cell>
          <table:table-cell office:value-type="float" office:value="1.3986491065993061" table:style-name="ce43">
            <text:p>1.4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Taxi or minicab</text:p>
          </table:table-cell>
          <table:table-cell office:value-type="float" office:value="3.2774508698971712" table:style-name="ce39">
            <text:p>3.28</text:p>
          </table:table-cell>
          <table:table-cell office:value-type="float" office:value="0.83330011380856939" table:style-name="ce39">
            <text:p>0.83</text:p>
          </table:table-cell>
          <table:table-cell office:value-type="float" office:value="1.644182646832375" table:style-name="ce43">
            <text:p>1.64</text:p>
          </table:table-cell>
          <table:table-cell office:value-type="float" office:value="4.9107190929619673" table:style-name="ce43">
            <text:p>4.91</text:p>
          </table:table-cell>
          <table:table-cell office:value-type="float" office:value="25.425251113976692" table:style-name="ce43">
            <text:p>25.43</text:p>
          </table:table-cell>
          <table:table-cell office:value-type="float" office:value="1.502956511018342"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ublic transport [note 5]</text:p>
          </table:table-cell>
          <table:table-cell office:value-type="float" office:value="0.31669061687142819" table:style-name="ce39">
            <text:p>[low]</text:p>
          </table:table-cell>
          <table:table-cell office:value-type="float" office:value="0.18093829419712651" table:style-name="ce39">
            <text:p>[low]</text:p>
          </table:table-cell>
          <table:table-cell office:value-type="float" office:value="0" table:style-name="ce43">
            <text:p>0.00</text:p>
          </table:table-cell>
          <table:table-cell office:value-type="float" office:value="0.67132967349779626" table:style-name="ce43">
            <text:p>0.67</text:p>
          </table:table-cell>
          <table:table-cell office:value-type="float" office:value="57.134087515635123" table:style-name="ce43">
            <text:p>57.13</text:p>
          </table:table-cell>
          <table:table-cell office:value-type="float" office:value="0.92594471360898389" table:style-name="ce43">
            <text:p>0.9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All modes</text:p>
          </table:table-cell>
          <table:table-cell office:value-type="float" office:value="359.622975140417" table:style-name="ce39">
            <text:p>359.62</text:p>
          </table:table-cell>
          <table:table-cell office:value-type="float" office:value="7.7941120214968223" table:style-name="ce39">
            <text:p>7.79</text:p>
          </table:table-cell>
          <table:table-cell office:value-type="float" office:value="344.34651557828317" table:style-name="ce43">
            <text:p>344.35</text:p>
          </table:table-cell>
          <table:table-cell office:value-type="float" office:value="374.89943470255082" table:style-name="ce43">
            <text:p>374.90</text:p>
          </table:table-cell>
          <table:table-cell office:value-type="float" office:value="2.1673009124218394" table:style-name="ce43">
            <text:p>2.17</text:p>
          </table:table-cell>
          <table:table-cell office:value-type="float" office:value="1.4259133281616849" table:style-name="ce43">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 [note 2]</text:p>
          </table:table-cell>
          <table:table-cell office:value-type="float" office:value="67.031742239824212" table:style-name="ce39">
            <text:p>67.03</text:p>
          </table:table-cell>
          <table:table-cell office:value-type="float" office:value="3.8959900097020199" table:style-name="ce39">
            <text:p>3.90</text:p>
          </table:table-cell>
          <table:table-cell office:value-type="float" office:value="59.395601820808253" table:style-name="ce43">
            <text:p>59.40</text:p>
          </table:table-cell>
          <table:table-cell office:value-type="float" office:value="74.667882658840171" table:style-name="ce43">
            <text:p>74.67</text:p>
          </table:table-cell>
          <table:table-cell office:value-type="float" office:value="5.8121568670601764" table:style-name="ce43">
            <text:p>5.81</text:p>
          </table:table-cell>
          <table:table-cell office:value-type="float" office:value="1.825751117965438" table:style-name="ce43">
            <text:p>1.8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s of a mile or more</text:p>
          </table:table-cell>
          <table:table-cell office:value-type="float" office:value="34.633377387916582" table:style-name="ce39">
            <text:p>34.63</text:p>
          </table:table-cell>
          <table:table-cell office:value-type="float" office:value="2.3608010610753429" table:style-name="ce39">
            <text:p>2.36</text:p>
          </table:table-cell>
          <table:table-cell office:value-type="float" office:value="30.006207308208911" table:style-name="ce43">
            <text:p>30.01</text:p>
          </table:table-cell>
          <table:table-cell office:value-type="float" office:value="39.260547467624257" table:style-name="ce43">
            <text:p>39.26</text:p>
          </table:table-cell>
          <table:table-cell office:value-type="float" office:value="6.8165487721073807" table:style-name="ce43">
            <text:p>6.82</text:p>
          </table:table-cell>
          <table:table-cell office:value-type="float" office:value="1.5177450417972691" table:style-name="ce43">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Pedal cycle [note 3]</text:p>
          </table:table-cell>
          <table:table-cell office:value-type="float" office:value="7.8139762971948867" table:style-name="ce39">
            <text:p>7.81</text:p>
          </table:table-cell>
          <table:table-cell office:value-type="float" office:value="1.058170994281781" table:style-name="ce39">
            <text:p>1.06</text:p>
          </table:table-cell>
          <table:table-cell office:value-type="float" office:value="5.7399611484025961" table:style-name="ce43">
            <text:p>5.74</text:p>
          </table:table-cell>
          <table:table-cell office:value-type="float" office:value="9.8879914459871774" table:style-name="ce43">
            <text:p>9.89</text:p>
          </table:table-cell>
          <table:table-cell office:value-type="float" office:value="13.542029743059883" table:style-name="ce43">
            <text:p>13.54</text:p>
          </table:table-cell>
          <table:table-cell office:value-type="float" office:value="1.4452330492519709"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driver</text:p>
          </table:table-cell>
          <table:table-cell office:value-type="float" office:value="63.739793103222503" table:style-name="ce39">
            <text:p>63.74</text:p>
          </table:table-cell>
          <table:table-cell office:value-type="float" office:value="3.4020311810516919" table:style-name="ce39">
            <text:p>3.40</text:p>
          </table:table-cell>
          <table:table-cell office:value-type="float" office:value="57.071811988361191" table:style-name="ce43">
            <text:p>57.07</text:p>
          </table:table-cell>
          <table:table-cell office:value-type="float" office:value="70.407774218083816" table:style-name="ce43">
            <text:p>70.41</text:p>
          </table:table-cell>
          <table:table-cell office:value-type="float" office:value="5.3373740569604937" table:style-name="ce43">
            <text:p>5.34</text:p>
          </table:table-cell>
          <table:table-cell office:value-type="float" office:value="1.275382449393583" table:style-name="ce43">
            <text:p>1.28</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passenger</text:p>
          </table:table-cell>
          <table:table-cell office:value-type="float" office:value="41.465631867252419" table:style-name="ce39">
            <text:p>41.47</text:p>
          </table:table-cell>
          <table:table-cell office:value-type="float" office:value="2.519586224728247" table:style-name="ce39">
            <text:p>2.52</text:p>
          </table:table-cell>
          <table:table-cell office:value-type="float" office:value="36.527242866785059" table:style-name="ce43">
            <text:p>36.53</text:p>
          </table:table-cell>
          <table:table-cell office:value-type="float" office:value="46.40402086771978" table:style-name="ce43">
            <text:p>46.40</text:p>
          </table:table-cell>
          <table:table-cell office:value-type="float" office:value="6.0763242021595634" table:style-name="ce43">
            <text:p>6.08</text:p>
          </table:table-cell>
          <table:table-cell office:value-type="float" office:value="1.503369702389892"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Motorcycle</text:p>
          </table:table-cell>
          <table:table-cell office:value-type="float" office:value="0.96185751031388067" table:style-name="ce39">
            <text:p>0.96</text:p>
          </table:table-cell>
          <table:table-cell office:value-type="float" office:value="0.42038989531341142" table:style-name="ce39">
            <text:p>[low]</text:p>
          </table:table-cell>
          <table:table-cell office:value-type="float" office:value="0.1378933154995943" table:style-name="ce43">
            <text:p>[low]</text:p>
          </table:table-cell>
          <table:table-cell office:value-type="float" office:value="1.7858217051281671" table:style-name="ce43">
            <text:p>1.79</text:p>
          </table:table-cell>
          <table:table-cell office:value-type="float" office:value="43.706046977397577" table:style-name="ce43">
            <text:p>43.71</text:p>
          </table:table-cell>
          <table:table-cell office:value-type="float" office:value="1.441753461268831" table:style-name="ce43">
            <text:p>1.4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rivate transport [note 4]</text:p>
          </table:table-cell>
          <table:table-cell office:value-type="float" office:value="1.4951453947430351" table:style-name="ce39">
            <text:p>1.50</text:p>
          </table:table-cell>
          <table:table-cell office:value-type="float" office:value="0.48239680735626089" table:style-name="ce39">
            <text:p>[low]</text:p>
          </table:table-cell>
          <table:table-cell office:value-type="float" office:value="0.54964765232476342" table:style-name="ce43">
            <text:p>0.55</text:p>
          </table:table-cell>
          <table:table-cell office:value-type="float" office:value="2.440643137161306" table:style-name="ce43">
            <text:p>2.44</text:p>
          </table:table-cell>
          <table:table-cell office:value-type="float" office:value="32.264207150179438" table:style-name="ce43">
            <text:p>32.26</text:p>
          </table:table-cell>
          <table:table-cell office:value-type="float" office:value="1.2509335201992551" table:style-name="ce43">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Bus in London</text:p>
          </table:table-cell>
          <table:table-cell office:value-type="float" office:value="55.252452966963112" table:style-name="ce39">
            <text:p>55.25</text:p>
          </table:table-cell>
          <table:table-cell office:value-type="float" office:value="3.702516852208376" table:style-name="ce39">
            <text:p>3.70</text:p>
          </table:table-cell>
          <table:table-cell office:value-type="float" office:value="47.995519936634693" table:style-name="ce43">
            <text:p>48.00</text:p>
          </table:table-cell>
          <table:table-cell office:value-type="float" office:value="62.509385997291531" table:style-name="ce43">
            <text:p>62.51</text:p>
          </table:table-cell>
          <table:table-cell office:value-type="float" office:value="6.7010904555173463" table:style-name="ce43">
            <text:p>6.70</text:p>
          </table:table-cell>
          <table:table-cell office:value-type="float" office:value="1.710268284342759" table:style-name="ce43">
            <text:p>1.7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local bus</text:p>
          </table:table-cell>
          <table:table-cell office:value-type="float" office:value="0.36144645213791649" table:style-name="ce39">
            <text:p>[low]</text:p>
          </table:table-cell>
          <table:table-cell office:value-type="float" office:value="0.11866718124329249" table:style-name="ce39">
            <text:p>[low]</text:p>
          </table:table-cell>
          <table:table-cell office:value-type="float" office:value="0.1288587769010632" table:style-name="ce43">
            <text:p>[low]</text:p>
          </table:table-cell>
          <table:table-cell office:value-type="float" office:value="0.5940341273747699" table:style-name="ce43">
            <text:p>0.59</text:p>
          </table:table-cell>
          <table:table-cell office:value-type="float" office:value="32.831192709567077" table:style-name="ce43">
            <text:p>32.83</text:p>
          </table:table-cell>
          <table:table-cell office:value-type="float" office:value="0.88145933433783019" table:style-name="ce43">
            <text:p>0.88</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Non-local bus</text:p>
          </table:table-cell>
          <table:table-cell office:value-type="float" office:value="0.44697264830260253" table:style-name="ce39">
            <text:p>[low]</text:p>
          </table:table-cell>
          <table:table-cell office:value-type="float" office:value="0.23403138847469429" table:style-name="ce39">
            <text:p>[low]</text:p>
          </table:table-cell>
          <table:table-cell office:value-type="float" office:value="0" table:style-name="ce43">
            <text:p>0.00</text:p>
          </table:table-cell>
          <table:table-cell office:value-type="float" office:value="0.9056741697130033" table:style-name="ce43">
            <text:p>0.91</text:p>
          </table:table-cell>
          <table:table-cell office:value-type="float" office:value="52.359219152097637" table:style-name="ce43">
            <text:p>52.36</text:p>
          </table:table-cell>
          <table:table-cell office:value-type="float" office:value="0.99762280023256844" table:style-name="ce43">
            <text:p>1.00</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London Underground</text:p>
          </table:table-cell>
          <table:table-cell office:value-type="float" office:value="52.709966653718382" table:style-name="ce39">
            <text:p>52.71</text:p>
          </table:table-cell>
          <table:table-cell office:value-type="float" office:value="3.7079294994557839" table:style-name="ce39">
            <text:p>3.71</text:p>
          </table:table-cell>
          <table:table-cell office:value-type="float" office:value="45.442424834785037" table:style-name="ce43">
            <text:p>45.44</text:p>
          </table:table-cell>
          <table:table-cell office:value-type="float" office:value="59.977508472651721" table:style-name="ce43">
            <text:p>59.98</text:p>
          </table:table-cell>
          <table:table-cell office:value-type="float" office:value="7.0345889683734244" table:style-name="ce43">
            <text:p>7.03</text:p>
          </table:table-cell>
          <table:table-cell office:value-type="float" office:value="1.631245558089883" table:style-name="ce43">
            <text:p>1.6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Surface Rail</text:p>
          </table:table-cell>
          <table:table-cell office:value-type="float" office:value="54.860368380412289" table:style-name="ce39">
            <text:p>54.86</text:p>
          </table:table-cell>
          <table:table-cell office:value-type="float" office:value="4.5000595597181761" table:style-name="ce39">
            <text:p>4.50</text:p>
          </table:table-cell>
          <table:table-cell office:value-type="float" office:value="46.040251643364662" table:style-name="ce43">
            <text:p>46.04</text:p>
          </table:table-cell>
          <table:table-cell office:value-type="float" office:value="63.680485117459916" table:style-name="ce43">
            <text:p>63.68</text:p>
          </table:table-cell>
          <table:table-cell office:value-type="float" office:value="8.2027512621021827" table:style-name="ce43">
            <text:p>8.20</text:p>
          </table:table-cell>
          <table:table-cell office:value-type="float" office:value="1.827325082981972" table:style-name="ce43">
            <text:p>1.8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Taxi or minicab</text:p>
          </table:table-cell>
          <table:table-cell office:value-type="float" office:value="5.409440239603839" table:style-name="ce39">
            <text:p>5.41</text:p>
          </table:table-cell>
          <table:table-cell office:value-type="float" office:value="0.76200174044208102" table:style-name="ce39">
            <text:p>0.76</text:p>
          </table:table-cell>
          <table:table-cell office:value-type="float" office:value="3.9159168283373602" table:style-name="ce43">
            <text:p>3.92</text:p>
          </table:table-cell>
          <table:table-cell office:value-type="float" office:value="6.9029636508703174" table:style-name="ce43">
            <text:p>6.90</text:p>
          </table:table-cell>
          <table:table-cell office:value-type="float" office:value="14.086517397184267" table:style-name="ce43">
            <text:p>14.09</text:p>
          </table:table-cell>
          <table:table-cell office:value-type="float" office:value="1.4670368908270479"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ublic transport [note 5]</text:p>
          </table:table-cell>
          <table:table-cell office:value-type="float" office:value="1.6139331644603609" table:style-name="ce39">
            <text:p>1.61</text:p>
          </table:table-cell>
          <table:table-cell office:value-type="float" office:value="0.43642775893941199" table:style-name="ce39">
            <text:p>[low]</text:p>
          </table:table-cell>
          <table:table-cell office:value-type="float" office:value="0.75853475693911376" table:style-name="ce43">
            <text:p>0.76</text:p>
          </table:table-cell>
          <table:table-cell office:value-type="float" office:value="2.4693315719816091" table:style-name="ce43">
            <text:p>2.47</text:p>
          </table:table-cell>
          <table:table-cell office:value-type="float" office:value="27.041253538236642" table:style-name="ce43">
            <text:p>27.04</text:p>
          </table:table-cell>
          <table:table-cell office:value-type="float" office:value="1.447537056684129"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All modes</text:p>
          </table:table-cell>
          <table:table-cell office:value-type="float" office:value="353.16272691814947" table:style-name="ce39">
            <text:p>353.16</text:p>
          </table:table-cell>
          <table:table-cell office:value-type="float" office:value="7.7278093989660892" table:style-name="ce39">
            <text:p>7.73</text:p>
          </table:table-cell>
          <table:table-cell office:value-type="float" office:value="338.01622049617589" table:style-name="ce43">
            <text:p>338.02</text:p>
          </table:table-cell>
          <table:table-cell office:value-type="float" office:value="368.309233340123" table:style-name="ce43">
            <text:p>368.31</text:p>
          </table:table-cell>
          <table:table-cell office:value-type="float" office:value="2.1881724230646569" table:style-name="ce43">
            <text:p>2.19</text:p>
          </table:table-cell>
          <table:table-cell office:value-type="float" office:value="1.679681002518991" table:style-name="ce43">
            <text:p>1.6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 [note 2]</text:p>
          </table:table-cell>
          <table:table-cell office:value-type="float" office:value="74.026969316539137" table:style-name="ce39">
            <text:p>74.03</text:p>
          </table:table-cell>
          <table:table-cell office:value-type="float" office:value="3.5017012039939179" table:style-name="ce39">
            <text:p>3.50</text:p>
          </table:table-cell>
          <table:table-cell office:value-type="float" office:value="67.163634956711064" table:style-name="ce43">
            <text:p>67.16</text:p>
          </table:table-cell>
          <table:table-cell office:value-type="float" office:value="80.890303676367211" table:style-name="ce43">
            <text:p>80.89</text:p>
          </table:table-cell>
          <table:table-cell office:value-type="float" office:value="4.7303046934430775" table:style-name="ce43">
            <text:p>4.73</text:p>
          </table:table-cell>
          <table:table-cell office:value-type="float" office:value="1.5051799470432521"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s of a mile or more</text:p>
          </table:table-cell>
          <table:table-cell office:value-type="float" office:value="43.631652585966037" table:style-name="ce39">
            <text:p>43.63</text:p>
          </table:table-cell>
          <table:table-cell office:value-type="float" office:value="2.1991510803161609" table:style-name="ce39">
            <text:p>2.20</text:p>
          </table:table-cell>
          <table:table-cell office:value-type="float" office:value="39.321316468546357" table:style-name="ce43">
            <text:p>39.32</text:p>
          </table:table-cell>
          <table:table-cell office:value-type="float" office:value="47.941988703385711" table:style-name="ce43">
            <text:p>47.94</text:p>
          </table:table-cell>
          <table:table-cell office:value-type="float" office:value="5.0402653806963755" table:style-name="ce43">
            <text:p>5.04</text:p>
          </table:table-cell>
          <table:table-cell office:value-type="float" office:value="1.2567907742996209" table:style-name="ce43">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Pedal cycle [note 3]</text:p>
          </table:table-cell>
          <table:table-cell office:value-type="float" office:value="6.4578678483719987" table:style-name="ce39">
            <text:p>6.46</text:p>
          </table:table-cell>
          <table:table-cell office:value-type="float" office:value="0.9322887791330704" table:style-name="ce39">
            <text:p>0.93</text:p>
          </table:table-cell>
          <table:table-cell office:value-type="float" office:value="4.630581841271181" table:style-name="ce43">
            <text:p>4.63</text:p>
          </table:table-cell>
          <table:table-cell office:value-type="float" office:value="8.2851538554728172" table:style-name="ce43">
            <text:p>8.29</text:p>
          </table:table-cell>
          <table:table-cell office:value-type="float" office:value="14.436479671353084" table:style-name="ce43">
            <text:p>14.44</text:p>
          </table:table-cell>
          <table:table-cell office:value-type="float" office:value="1.301329320843001" table:style-name="ce43">
            <text:p>1.3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driver</text:p>
          </table:table-cell>
          <table:table-cell office:value-type="float" office:value="134.47801737182419" table:style-name="ce39">
            <text:p>134.48</text:p>
          </table:table-cell>
          <table:table-cell office:value-type="float" office:value="3.8189765905283291" table:style-name="ce39">
            <text:p>3.82</text:p>
          </table:table-cell>
          <table:table-cell office:value-type="float" office:value="126.9928232543887" table:style-name="ce43">
            <text:p>126.99</text:p>
          </table:table-cell>
          <table:table-cell office:value-type="float" office:value="141.96321148925969" table:style-name="ce43">
            <text:p>141.96</text:p>
          </table:table-cell>
          <table:table-cell office:value-type="float" office:value="2.8398519439568122" table:style-name="ce43">
            <text:p>2.84</text:p>
          </table:table-cell>
          <table:table-cell office:value-type="float" office:value="1.1766937915173259" table:style-name="ce43">
            <text:p>1.1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passenger</text:p>
          </table:table-cell>
          <table:table-cell office:value-type="float" office:value="66.295442695387905" table:style-name="ce39">
            <text:p>66.30</text:p>
          </table:table-cell>
          <table:table-cell office:value-type="float" office:value="2.45508580622172" table:style-name="ce39">
            <text:p>2.46</text:p>
          </table:table-cell>
          <table:table-cell office:value-type="float" office:value="61.483474515193343" table:style-name="ce43">
            <text:p>61.48</text:p>
          </table:table-cell>
          <table:table-cell office:value-type="float" office:value="71.107410875582474" table:style-name="ce43">
            <text:p>71.11</text:p>
          </table:table-cell>
          <table:table-cell office:value-type="float" office:value="3.703249735433952" table:style-name="ce43">
            <text:p>3.70</text:p>
          </table:table-cell>
          <table:table-cell office:value-type="float" office:value="1.2647845896850221" table:style-name="ce43">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Motorcycle</text:p>
          </table:table-cell>
          <table:table-cell office:value-type="float" office:value="1.0778703671651959" table:style-name="ce39">
            <text:p>1.08</text:p>
          </table:table-cell>
          <table:table-cell office:value-type="float" office:value="0.21813272105852599" table:style-name="ce39">
            <text:p>[low]</text:p>
          </table:table-cell>
          <table:table-cell office:value-type="float" office:value="0.65033023389048505" table:style-name="ce43">
            <text:p>0.65</text:p>
          </table:table-cell>
          <table:table-cell office:value-type="float" office:value="1.505410500439907" table:style-name="ce43">
            <text:p>1.51</text:p>
          </table:table-cell>
          <table:table-cell office:value-type="float" office:value="20.237379902391794" table:style-name="ce43">
            <text:p>20.24</text:p>
          </table:table-cell>
          <table:table-cell office:value-type="float" office:value="0.82970480337664065" table:style-name="ce43">
            <text:p>0.8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rivate transport [note 4]</text:p>
          </table:table-cell>
          <table:table-cell office:value-type="float" office:value="3.6781998500200168" table:style-name="ce39">
            <text:p>3.68</text:p>
          </table:table-cell>
          <table:table-cell office:value-type="float" office:value="0.67360112639273162" table:style-name="ce39">
            <text:p>0.67</text:p>
          </table:table-cell>
          <table:table-cell office:value-type="float" office:value="2.357941642290263" table:style-name="ce43">
            <text:p>2.36</text:p>
          </table:table-cell>
          <table:table-cell office:value-type="float" office:value="4.9984580577497706" table:style-name="ce43">
            <text:p>5.00</text:p>
          </table:table-cell>
          <table:table-cell office:value-type="float" office:value="18.313336791340088" table:style-name="ce43">
            <text:p>18.31</text:p>
          </table:table-cell>
          <table:table-cell office:value-type="float" office:value="1.117835353085004" table:style-name="ce43">
            <text:p>1.12</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Bus in London</text:p>
          </table:table-cell>
          <table:table-cell office:value-type="float" office:value="1.2061500732927599" table:style-name="ce39">
            <text:p>1.21</text:p>
          </table:table-cell>
          <table:table-cell office:value-type="float" office:value="0.48663470824850991" table:style-name="ce39">
            <text:p>[low]</text:p>
          </table:table-cell>
          <table:table-cell office:value-type="float" office:value="0.25234604512568032" table:style-name="ce39">
            <text:p>[low]</text:p>
          </table:table-cell>
          <table:table-cell office:value-type="float" office:value="2.1599541014598391" table:style-name="ce39">
            <text:p>2.16</text:p>
          </table:table-cell>
          <table:table-cell office:value-type="float" office:value="40.346116045079626" table:style-name="ce39">
            <text:p>40.35</text:p>
          </table:table-cell>
          <table:table-cell office:value-type="float" office:value="2.0038595139399669" table:style-name="ce39">
            <text:p>2.0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local bus</text:p>
          </table:table-cell>
          <table:table-cell office:value-type="float" office:value="19.091622667921001" table:style-name="ce39">
            <text:p>19.09</text:p>
          </table:table-cell>
          <table:table-cell office:value-type="float" office:value="1.6875927718868391" table:style-name="ce39">
            <text:p>1.69</text:p>
          </table:table-cell>
          <table:table-cell office:value-type="float" office:value="15.783940835022801" table:style-name="ce43">
            <text:p>15.78</text:p>
          </table:table-cell>
          <table:table-cell office:value-type="float" office:value="22.399304500819209" table:style-name="ce43">
            <text:p>22.40</text:p>
          </table:table-cell>
          <table:table-cell office:value-type="float" office:value="8.8394412630124073" table:style-name="ce43">
            <text:p>8.84</text:p>
          </table:table-cell>
          <table:table-cell office:value-type="float" office:value="1.2824908409510549" table:style-name="ce43">
            <text:p>1.2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Non-local bus</text:p>
          </table:table-cell>
          <table:table-cell office:value-type="float" office:value="0.39517284475504638" table:style-name="ce39">
            <text:p>[low]</text:p>
          </table:table-cell>
          <table:table-cell office:value-type="float" office:value="0.1388753318394986" table:style-name="ce39">
            <text:p>[low]</text:p>
          </table:table-cell>
          <table:table-cell office:value-type="float" office:value="0.1229771943496291" table:style-name="ce43">
            <text:p>[low]</text:p>
          </table:table-cell>
          <table:table-cell office:value-type="float" office:value="0.6673684951604637" table:style-name="ce43">
            <text:p>0.67</text:p>
          </table:table-cell>
          <table:table-cell office:value-type="float" office:value="35.14293395478186" table:style-name="ce43">
            <text:p>35.14</text:p>
          </table:table-cell>
          <table:table-cell office:value-type="float" office:value="0.85983849649272193" table:style-name="ce43">
            <text:p>0.8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London Underground</text:p>
          </table:table-cell>
          <table:table-cell office:value-type="float" office:value="2.1014957454280569" table:style-name="ce39">
            <text:p>2.10</text:p>
          </table:table-cell>
          <table:table-cell office:value-type="float" office:value="0.6466688955473765" table:style-name="ce39">
            <text:p>0.65</text:p>
          </table:table-cell>
          <table:table-cell office:value-type="float" office:value="0.83402471015519897" table:style-name="ce43">
            <text:p>0.83</text:p>
          </table:table-cell>
          <table:table-cell office:value-type="float" office:value="3.3689667807009149" table:style-name="ce43">
            <text:p>3.37</text:p>
          </table:table-cell>
          <table:table-cell office:value-type="float" office:value="30.771839388885152" table:style-name="ce43">
            <text:p>30.77</text:p>
          </table:table-cell>
          <table:table-cell office:value-type="float" office:value="1.3289204339726699" table:style-name="ce43">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Surface Rail</text:p>
          </table:table-cell>
          <table:table-cell office:value-type="float" office:value="33.21178595321652" table:style-name="ce39">
            <text:p>33.21</text:p>
          </table:table-cell>
          <table:table-cell office:value-type="float" office:value="2.631609705892433" table:style-name="ce39">
            <text:p>2.63</text:p>
          </table:table-cell>
          <table:table-cell office:value-type="float" office:value="28.053830929667349" table:style-name="ce43">
            <text:p>28.05</text:p>
          </table:table-cell>
          <table:table-cell office:value-type="float" office:value="38.369740976765691" table:style-name="ce43">
            <text:p>38.37</text:p>
          </table:table-cell>
          <table:table-cell office:value-type="float" office:value="7.9237223484440911" table:style-name="ce43">
            <text:p>7.92</text:p>
          </table:table-cell>
          <table:table-cell office:value-type="float" office:value="1.374218979362023" table:style-name="ce43">
            <text:p>1.3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Taxi or minicab</text:p>
          </table:table-cell>
          <table:table-cell office:value-type="float" office:value="2.1521684538482422" table:style-name="ce39">
            <text:p>2.15</text:p>
          </table:table-cell>
          <table:table-cell office:value-type="float" office:value="0.35393295164371641" table:style-name="ce39">
            <text:p>[low]</text:p>
          </table:table-cell>
          <table:table-cell office:value-type="float" office:value="1.458459868626558" table:style-name="ce43">
            <text:p>1.46</text:p>
          </table:table-cell>
          <table:table-cell office:value-type="float" office:value="2.8458770390699262" table:style-name="ce43">
            <text:p>2.85</text:p>
          </table:table-cell>
          <table:table-cell office:value-type="float" office:value="16.445411185674484" table:style-name="ce43">
            <text:p>16.45</text:p>
          </table:table-cell>
          <table:table-cell office:value-type="float" office:value="1.1770085208221459" table:style-name="ce43">
            <text:p>1.1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ublic transport [note 5]</text:p>
          </table:table-cell>
          <table:table-cell office:value-type="float" office:value="6.0946201663967171E-2" table:style-name="ce39">
            <text:p>[low]</text:p>
          </table:table-cell>
          <table:table-cell office:value-type="float" office:value="1.257477840492199E-2" table:style-name="ce39">
            <text:p>[low]</text:p>
          </table:table-cell>
          <table:table-cell office:value-type="float" office:value="3.6299635990320073E-2" table:style-name="ce39">
            <text:p>[low]</text:p>
          </table:table-cell>
          <table:table-cell office:value-type="float" office:value="8.559276733761427E-2" table:style-name="ce39">
            <text:p>[low]</text:p>
          </table:table-cell>
          <table:table-cell office:value-type="float" office:value="20.632587530645893" table:style-name="ce39">
            <text:p>20.63</text:p>
          </table:table-cell>
          <table:table-cell office:value-type="float" office:value="0.40765597787643681" table:style-name="ce39">
            <text:p>[low]</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All modes</text:p>
          </table:table-cell>
          <table:table-cell office:value-type="float" office:value="344.23370938943413" table:style-name="ce39">
            <text:p>344.23</text:p>
          </table:table-cell>
          <table:table-cell office:value-type="float" office:value="6.3195470792783883" table:style-name="ce39">
            <text:p>6.32</text:p>
          </table:table-cell>
          <table:table-cell office:value-type="float" office:value="331.84739711404842" table:style-name="ce43">
            <text:p>331.85</text:p>
          </table:table-cell>
          <table:table-cell office:value-type="float" office:value="356.62002166481972" table:style-name="ce43">
            <text:p>356.62</text:p>
          </table:table-cell>
          <table:table-cell office:value-type="float" office:value="1.8358303986228837" table:style-name="ce43">
            <text:p>1.84</text:p>
          </table:table-cell>
          <table:table-cell office:value-type="float" office:value="1.4561641067275271" table:style-name="ce43">
            <text:p>1.4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 [note 2]</text:p>
          </table:table-cell>
          <table:table-cell office:value-type="float" office:value="89.144718171163262" table:style-name="ce39">
            <text:p>89.14</text:p>
          </table:table-cell>
          <table:table-cell office:value-type="float" office:value="5.1200276095575514" table:style-name="ce39">
            <text:p>5.12</text:p>
          </table:table-cell>
          <table:table-cell office:value-type="float" office:value="79.109464056430454" table:style-name="ce43">
            <text:p>79.11</text:p>
          </table:table-cell>
          <table:table-cell office:value-type="float" office:value="99.179972285896071" table:style-name="ce43">
            <text:p>99.18</text:p>
          </table:table-cell>
          <table:table-cell office:value-type="float" office:value="5.7435008092423248" table:style-name="ce43">
            <text:p>5.74</text:p>
          </table:table-cell>
          <table:table-cell office:value-type="float" office:value="1.56064727047202" table:style-name="ce43">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s of a mile or more</text:p>
          </table:table-cell>
          <table:table-cell office:value-type="float" office:value="46.917893880103712" table:style-name="ce39">
            <text:p>46.92</text:p>
          </table:table-cell>
          <table:table-cell office:value-type="float" office:value="3.214556708641267" table:style-name="ce39">
            <text:p>3.21</text:p>
          </table:table-cell>
          <table:table-cell office:value-type="float" office:value="40.617362731166828" table:style-name="ce43">
            <text:p>40.62</text:p>
          </table:table-cell>
          <table:table-cell office:value-type="float" office:value="53.218425029040603" table:style-name="ce43">
            <text:p>53.22</text:p>
          </table:table-cell>
          <table:table-cell office:value-type="float" office:value="6.8514514246012475" table:style-name="ce43">
            <text:p>6.85</text:p>
          </table:table-cell>
          <table:table-cell office:value-type="float" office:value="1.4492591153019421"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Pedal cycle [note 3]</text:p>
          </table:table-cell>
          <table:table-cell office:value-type="float" office:value="7.8313651983850479" table:style-name="ce39">
            <text:p>7.83</text:p>
          </table:table-cell>
          <table:table-cell office:value-type="float" office:value="1.0066946917759609" table:style-name="ce39">
            <text:p>1.01</text:p>
          </table:table-cell>
          <table:table-cell office:value-type="float" office:value="5.8582436025041646" table:style-name="ce43">
            <text:p>5.86</text:p>
          </table:table-cell>
          <table:table-cell office:value-type="float" office:value="9.8044867942659302" table:style-name="ce43">
            <text:p>9.80</text:p>
          </table:table-cell>
          <table:table-cell office:value-type="float" office:value="12.85465134461559" table:style-name="ce43">
            <text:p>12.85</text:p>
          </table:table-cell>
          <table:table-cell office:value-type="float" office:value="1.2035050589789069" table:style-name="ce43">
            <text:p>1.2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driver</text:p>
          </table:table-cell>
          <table:table-cell office:value-type="float" office:value="149.49339769151479" table:style-name="ce39">
            <text:p>149.49</text:p>
          </table:table-cell>
          <table:table-cell office:value-type="float" office:value="4.8101051387315286" table:style-name="ce39">
            <text:p>4.81</text:p>
          </table:table-cell>
          <table:table-cell office:value-type="float" office:value="140.06559161960101" table:style-name="ce43">
            <text:p>140.07</text:p>
          </table:table-cell>
          <table:table-cell office:value-type="float" office:value="158.92120376342871" table:style-name="ce43">
            <text:p>158.92</text:p>
          </table:table-cell>
          <table:table-cell office:value-type="float" office:value="3.2176037290003672" table:style-name="ce43">
            <text:p>3.22</text:p>
          </table:table-cell>
          <table:table-cell office:value-type="float" office:value="1.0832806148131451" table:style-name="ce43">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passenger</text:p>
          </table:table-cell>
          <table:table-cell office:value-type="float" office:value="79.988058667669691" table:style-name="ce39">
            <text:p>79.99</text:p>
          </table:table-cell>
          <table:table-cell office:value-type="float" office:value="4.2848501993111991" table:style-name="ce39">
            <text:p>4.28</text:p>
          </table:table-cell>
          <table:table-cell office:value-type="float" office:value="71.589752277019741" table:style-name="ce43">
            <text:p>71.59</text:p>
          </table:table-cell>
          <table:table-cell office:value-type="float" office:value="88.38636505831964" table:style-name="ce43">
            <text:p>88.39</text:p>
          </table:table-cell>
          <table:table-cell office:value-type="float" office:value="5.3568623500586217" table:style-name="ce43">
            <text:p>5.36</text:p>
          </table:table-cell>
          <table:table-cell office:value-type="float" office:value="1.5132444903613551"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Motorcycle</text:p>
          </table:table-cell>
          <table:table-cell office:value-type="float" office:value="1.3582356915888429" table:style-name="ce39">
            <text:p>1.36</text:p>
          </table:table-cell>
          <table:table-cell office:value-type="float" office:value="0.40304583448407472" table:style-name="ce39">
            <text:p>[low]</text:p>
          </table:table-cell>
          <table:table-cell office:value-type="float" office:value="0.56826585600005686" table:style-name="ce43">
            <text:p>0.57</text:p>
          </table:table-cell>
          <table:table-cell office:value-type="float" office:value="2.148205527177629" table:style-name="ce43">
            <text:p>2.15</text:p>
          </table:table-cell>
          <table:table-cell office:value-type="float" office:value="29.674219060802177" table:style-name="ce43">
            <text:p>29.67</text:p>
          </table:table-cell>
          <table:table-cell office:value-type="float" office:value="1.074600276529633" table:style-name="ce43">
            <text:p>1.0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rivate transport [note 4]</text:p>
          </table:table-cell>
          <table:table-cell office:value-type="float" office:value="5.8019319259845359" table:style-name="ce39">
            <text:p>5.80</text:p>
          </table:table-cell>
          <table:table-cell office:value-type="float" office:value="0.96013309632061994" table:style-name="ce39">
            <text:p>0.96</text:p>
          </table:table-cell>
          <table:table-cell office:value-type="float" office:value="3.9200710571961208" table:style-name="ce43">
            <text:p>3.92</text:p>
          </table:table-cell>
          <table:table-cell office:value-type="float" office:value="7.683792794772951" table:style-name="ce43">
            <text:p>7.68</text:p>
          </table:table-cell>
          <table:table-cell office:value-type="float" office:value="16.548506748598122" table:style-name="ce43">
            <text:p>16.55</text:p>
          </table:table-cell>
          <table:table-cell office:value-type="float" office:value="1.0504800490556989" table:style-name="ce43">
            <text:p>1.0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Bus in London</text:p>
          </table:table-cell>
          <table:table-cell office:value-type="float" office:value="0.19605223313911499" table:style-name="ce39">
            <text:p>[low]</text:p>
          </table:table-cell>
          <table:table-cell office:value-type="float" office:value="0.1216441932566887" table:style-name="ce39">
            <text:p>[low]</text:p>
          </table:table-cell>
          <table:table-cell office:value-type="float" office:value="0" table:style-name="ce39">
            <text:p>0.00</text:p>
          </table:table-cell>
          <table:table-cell office:value-type="float" office:value="0.4344748519222249" table:style-name="ce39">
            <text:p>[low]</text:p>
          </table:table-cell>
          <table:table-cell office:value-type="float" office:value="62.046828699151959" table:style-name="ce39">
            <text:p>62.05</text:p>
          </table:table-cell>
          <table:table-cell office:value-type="float" office:value="1.330638005926672" table:style-name="ce39">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local bus</text:p>
          </table:table-cell>
          <table:table-cell office:value-type="float" office:value="20.86949603914066" table:style-name="ce39">
            <text:p>20.87</text:p>
          </table:table-cell>
          <table:table-cell office:value-type="float" office:value="2.322357644915432" table:style-name="ce39">
            <text:p>2.32</text:p>
          </table:table-cell>
          <table:table-cell office:value-type="float" office:value="16.31767505510642" table:style-name="ce43">
            <text:p>16.32</text:p>
          </table:table-cell>
          <table:table-cell office:value-type="float" office:value="25.421317023174911" table:style-name="ce43">
            <text:p>25.42</text:p>
          </table:table-cell>
          <table:table-cell office:value-type="float" office:value="11.128000602217988" table:style-name="ce43">
            <text:p>11.13</text:p>
          </table:table-cell>
          <table:table-cell office:value-type="float" office:value="1.432072380822313" table:style-name="ce43">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Non-local bus</text:p>
          </table:table-cell>
          <table:table-cell office:value-type="float" office:value="2.64804228969808" table:style-name="ce39">
            <text:p>2.65</text:p>
          </table:table-cell>
          <table:table-cell office:value-type="float" office:value="1.062787064626094" table:style-name="ce39">
            <text:p>1.06</text:p>
          </table:table-cell>
          <table:table-cell office:value-type="float" office:value="0.5649796430309344" table:style-name="ce39">
            <text:p>0.56</text:p>
          </table:table-cell>
          <table:table-cell office:value-type="float" office:value="4.7311049363652247" table:style-name="ce39">
            <text:p>4.73</text:p>
          </table:table-cell>
          <table:table-cell office:value-type="float" office:value="40.134822195278048" table:style-name="ce39">
            <text:p>40.13</text:p>
          </table:table-cell>
          <table:table-cell office:value-type="float" office:value="1.505514668275689" table:style-name="ce39">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London Underground</text:p>
          </table:table-cell>
          <table:table-cell office:value-type="float" office:value="1.044341155354328" table:style-name="ce39">
            <text:p>1.04</text:p>
          </table:table-cell>
          <table:table-cell office:value-type="float" office:value="0.51572164478617399" table:style-name="ce39">
            <text:p>0.52</text:p>
          </table:table-cell>
          <table:table-cell office:value-type="float" office:value="3.3526731573426893E-2" table:style-name="ce43">
            <text:p>[low]</text:p>
          </table:table-cell>
          <table:table-cell office:value-type="float" office:value="2.0551555791352292" table:style-name="ce43">
            <text:p>2.06</text:p>
          </table:table-cell>
          <table:table-cell office:value-type="float" office:value="49.382487910399163" table:style-name="ce43">
            <text:p>49.38</text:p>
          </table:table-cell>
          <table:table-cell office:value-type="float" office:value="1.5259672014596619" table:style-name="ce43">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Surface Rail</text:p>
          </table:table-cell>
          <table:table-cell office:value-type="float" office:value="14.03423226855322" table:style-name="ce39">
            <text:p>14.03</text:p>
          </table:table-cell>
          <table:table-cell office:value-type="float" office:value="2.2036452104496789" table:style-name="ce39">
            <text:p>2.20</text:p>
          </table:table-cell>
          <table:table-cell office:value-type="float" office:value="9.7150876560718515" table:style-name="ce43">
            <text:p>9.72</text:p>
          </table:table-cell>
          <table:table-cell office:value-type="float" office:value="18.353376881034588" table:style-name="ce43">
            <text:p>18.35</text:p>
          </table:table-cell>
          <table:table-cell office:value-type="float" office:value="15.701929170628237" table:style-name="ce43">
            <text:p>15.70</text:p>
          </table:table-cell>
          <table:table-cell office:value-type="float" office:value="1.3080063628047081" table:style-name="ce43">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Taxi or minicab</text:p>
          </table:table-cell>
          <table:table-cell office:value-type="float" office:value="1.5368440461223449" table:style-name="ce39">
            <text:p>1.54</text:p>
          </table:table-cell>
          <table:table-cell office:value-type="float" office:value="0.27599896243438132" table:style-name="ce39">
            <text:p>[low]</text:p>
          </table:table-cell>
          <table:table-cell office:value-type="float" office:value="0.99588607975095789" table:style-name="ce43">
            <text:p>1.00</text:p>
          </table:table-cell>
          <table:table-cell office:value-type="float" office:value="2.077802012493732" table:style-name="ce43">
            <text:p>2.08</text:p>
          </table:table-cell>
          <table:table-cell office:value-type="float" office:value="17.958813916790202" table:style-name="ce43">
            <text:p>17.96</text:p>
          </table:table-cell>
          <table:table-cell office:value-type="float" office:value="1.125882648920991" table:style-name="ce43">
            <text:p>1.1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ublic transport [note 5]</text:p>
          </table:table-cell>
          <table:table-cell office:value-type="float" office:value="0.2415830039792187" table:style-name="ce39">
            <text:p>[low]</text:p>
          </table:table-cell>
          <table:table-cell office:value-type="float" office:value="0.13580068201513859" table:style-name="ce39">
            <text:p>[low]</text:p>
          </table:table-cell>
          <table:table-cell office:value-type="float" office:value="0" table:style-name="ce43">
            <text:p>0.00</text:p>
          </table:table-cell>
          <table:table-cell office:value-type="float" office:value="0.50775234072889031" table:style-name="ce43">
            <text:p>0.51</text:p>
          </table:table-cell>
          <table:table-cell office:value-type="float" office:value="56.212846010814708" table:style-name="ce43">
            <text:p>56.21</text:p>
          </table:table-cell>
          <table:table-cell office:value-type="float" office:value="1.0322533750014831" table:style-name="ce43">
            <text:p>1.0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All modes</text:p>
          </table:table-cell>
          <table:table-cell office:value-type="float" office:value="374.18829838229323" table:style-name="ce39">
            <text:p>374.19</text:p>
          </table:table-cell>
          <table:table-cell office:value-type="float" office:value="8.4967663944612202" table:style-name="ce39">
            <text:p>8.50</text:p>
          </table:table-cell>
          <table:table-cell office:value-type="float" office:value="357.53463624914917" table:style-name="ce43">
            <text:p>357.53</text:p>
          </table:table-cell>
          <table:table-cell office:value-type="float" office:value="390.84196051543722" table:style-name="ce43">
            <text:p>390.84</text:p>
          </table:table-cell>
          <table:table-cell office:value-type="float" office:value="2.2707194295478512" table:style-name="ce43">
            <text:p>2.27</text:p>
          </table:table-cell>
          <table:table-cell office:value-type="float" office:value="1.452476773407966"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 [note 2]</text:p>
          </table:table-cell>
          <table:table-cell office:value-type="float" office:value="79.779054354062779" table:style-name="ce39">
            <text:p>79.78</text:p>
          </table:table-cell>
          <table:table-cell office:value-type="float" office:value="1.782069645717024" table:style-name="ce39">
            <text:p>1.78</text:p>
          </table:table-cell>
          <table:table-cell office:value-type="float" office:value="76.286197848457419" table:style-name="ce43">
            <text:p>76.29</text:p>
          </table:table-cell>
          <table:table-cell office:value-type="float" office:value="83.271910859668139" table:style-name="ce43">
            <text:p>83.27</text:p>
          </table:table-cell>
          <table:table-cell office:value-type="float" office:value="2.2337562912291795" table:style-name="ce43">
            <text:p>2.23</text:p>
          </table:table-cell>
          <table:table-cell office:value-type="float" office:value="1.633333596659055" table:style-name="ce43">
            <text:p>1.6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s of a mile or more</text:p>
          </table:table-cell>
          <table:table-cell office:value-type="float" office:value="45.305410516604347" table:style-name="ce39">
            <text:p>45.31</text:p>
          </table:table-cell>
          <table:table-cell office:value-type="float" office:value="1.2713754995887561" table:style-name="ce39">
            <text:p>1.27</text:p>
          </table:table-cell>
          <table:table-cell office:value-type="float" office:value="42.813514537410377" table:style-name="ce43">
            <text:p>42.81</text:p>
          </table:table-cell>
          <table:table-cell office:value-type="float" office:value="47.79730649579831" table:style-name="ce43">
            <text:p>47.80</text:p>
          </table:table-cell>
          <table:table-cell office:value-type="float" office:value="2.8062332624108977" table:style-name="ce43">
            <text:p>2.81</text:p>
          </table:table-cell>
          <table:table-cell office:value-type="float" office:value="1.5827258373409461" table:style-name="ce43">
            <text:p>1.5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Pedal cycle [note 3]</text:p>
          </table:table-cell>
          <table:table-cell office:value-type="float" office:value="6.2781351737990452" table:style-name="ce39">
            <text:p>6.28</text:p>
          </table:table-cell>
          <table:table-cell office:value-type="float" office:value="0.45348649949929692" table:style-name="ce39">
            <text:p>[low]</text:p>
          </table:table-cell>
          <table:table-cell office:value-type="float" office:value="5.3893016347804226" table:style-name="ce43">
            <text:p>5.39</text:p>
          </table:table-cell>
          <table:table-cell office:value-type="float" office:value="7.1669687128176669" table:style-name="ce43">
            <text:p>7.17</text:p>
          </table:table-cell>
          <table:table-cell office:value-type="float" office:value="7.2232675300121283" table:style-name="ce43">
            <text:p>7.22</text:p>
          </table:table-cell>
          <table:table-cell office:value-type="float" office:value="1.339862284951963" table:style-name="ce43">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driver</text:p>
          </table:table-cell>
          <table:table-cell office:value-type="float" office:value="131.5470827488771" table:style-name="ce39">
            <text:p>131.55</text:p>
          </table:table-cell>
          <table:table-cell office:value-type="float" office:value="1.707338616625951" table:style-name="ce39">
            <text:p>1.71</text:p>
          </table:table-cell>
          <table:table-cell office:value-type="float" office:value="128.2006990602903" table:style-name="ce43">
            <text:p>128.20</text:p>
          </table:table-cell>
          <table:table-cell office:value-type="float" office:value="134.89346643746401" table:style-name="ce43">
            <text:p>134.89</text:p>
          </table:table-cell>
          <table:table-cell office:value-type="float" office:value="1.2978916604979025" table:style-name="ce43">
            <text:p>1.30</text:p>
          </table:table-cell>
          <table:table-cell office:value-type="float" office:value="1.2717005648757651" table:style-name="ce43">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passenger</text:p>
          </table:table-cell>
          <table:table-cell office:value-type="float" office:value="68.545858223526565" table:style-name="ce39">
            <text:p>68.55</text:p>
          </table:table-cell>
          <table:table-cell office:value-type="float" office:value="1.274691669391067" table:style-name="ce39">
            <text:p>1.27</text:p>
          </table:table-cell>
          <table:table-cell office:value-type="float" office:value="66.04746255152007" table:style-name="ce43">
            <text:p>66.05</text:p>
          </table:table-cell>
          <table:table-cell office:value-type="float" office:value="71.04425389553306" table:style-name="ce43">
            <text:p>71.04</text:p>
          </table:table-cell>
          <table:table-cell office:value-type="float" office:value="1.8596188047340878" table:style-name="ce43">
            <text:p>1.86</text:p>
          </table:table-cell>
          <table:table-cell office:value-type="float" office:value="1.50722304375478"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Motorcycle</text:p>
          </table:table-cell>
          <table:table-cell office:value-type="float" office:value="0.88047486301168731" table:style-name="ce39">
            <text:p>0.88</text:p>
          </table:table-cell>
          <table:table-cell office:value-type="float" office:value="0.1091114674837365" table:style-name="ce39">
            <text:p>[low]</text:p>
          </table:table-cell>
          <table:table-cell office:value-type="float" office:value="0.66661638674356372" table:style-name="ce43">
            <text:p>0.67</text:p>
          </table:table-cell>
          <table:table-cell office:value-type="float" office:value="1.0943333392798109" table:style-name="ce43">
            <text:p>1.09</text:p>
          </table:table-cell>
          <table:table-cell office:value-type="float" office:value="12.392343276049685" table:style-name="ce43">
            <text:p>12.39</text:p>
          </table:table-cell>
          <table:table-cell office:value-type="float" office:value="1.0604578090126391" table:style-name="ce43">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rivate transport [note 4]</text:p>
          </table:table-cell>
          <table:table-cell office:value-type="float" office:value="4.3267924058094849" table:style-name="ce39">
            <text:p>4.33</text:p>
          </table:table-cell>
          <table:table-cell office:value-type="float" office:value="0.34213732161639621" table:style-name="ce39">
            <text:p>[low]</text:p>
          </table:table-cell>
          <table:table-cell office:value-type="float" office:value="3.6562032554413482" table:style-name="ce43">
            <text:p>3.66</text:p>
          </table:table-cell>
          <table:table-cell office:value-type="float" office:value="4.9973815561776211" table:style-name="ce43">
            <text:p>5.00</text:p>
          </table:table-cell>
          <table:table-cell office:value-type="float" office:value="7.9074124554026737" table:style-name="ce43">
            <text:p>7.91</text:p>
          </table:table-cell>
          <table:table-cell office:value-type="float" office:value="1.171456633091984" table:style-name="ce43">
            <text:p>1.1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Bus in London</text:p>
          </table:table-cell>
          <table:table-cell office:value-type="float" office:value="0.39111246040301179" table:style-name="ce39">
            <text:p>[low]</text:p>
          </table:table-cell>
          <table:table-cell office:value-type="float" office:value="0.1066187521701018" table:style-name="ce39">
            <text:p>[low]</text:p>
          </table:table-cell>
          <table:table-cell office:value-type="float" office:value="0.18213970614961231" table:style-name="ce39">
            <text:p>[low]</text:p>
          </table:table-cell>
          <table:table-cell office:value-type="float" office:value="0.6000852146564114" table:style-name="ce39">
            <text:p>0.60</text:p>
          </table:table-cell>
          <table:table-cell office:value-type="float" office:value="27.260382361697005" table:style-name="ce39">
            <text:p>27.26</text:p>
          </table:table-cell>
          <table:table-cell office:value-type="float" office:value="1.726601181748185" table:style-name="ce39">
            <text:p>1.7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local bus</text:p>
          </table:table-cell>
          <table:table-cell office:value-type="float" office:value="20.822505036598979" table:style-name="ce39">
            <text:p>20.82</text:p>
          </table:table-cell>
          <table:table-cell office:value-type="float" office:value="0.90250976211508971" table:style-name="ce39">
            <text:p>0.90</text:p>
          </table:table-cell>
          <table:table-cell office:value-type="float" office:value="19.05358590285341" table:style-name="ce43">
            <text:p>19.05</text:p>
          </table:table-cell>
          <table:table-cell office:value-type="float" office:value="22.59142417034456" table:style-name="ce43">
            <text:p>22.59</text:p>
          </table:table-cell>
          <table:table-cell office:value-type="float" office:value="4.3342996461222141" table:style-name="ce43">
            <text:p>4.33</text:p>
          </table:table-cell>
          <table:table-cell office:value-type="float" office:value="1.5098770935252479"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Non-local bus</text:p>
          </table:table-cell>
          <table:table-cell office:value-type="float" office:value="1.0412574720850909" table:style-name="ce39">
            <text:p>1.04</text:p>
          </table:table-cell>
          <table:table-cell office:value-type="float" office:value="0.2177009560858171" table:style-name="ce39">
            <text:p>[low]</text:p>
          </table:table-cell>
          <table:table-cell office:value-type="float" office:value="0.6145635981568891" table:style-name="ce43">
            <text:p>0.61</text:p>
          </table:table-cell>
          <table:table-cell office:value-type="float" office:value="1.467951346013292" table:style-name="ce43">
            <text:p>1.47</text:p>
          </table:table-cell>
          <table:table-cell office:value-type="float" office:value="20.907504812414611" table:style-name="ce43">
            <text:p>20.91</text:p>
          </table:table-cell>
          <table:table-cell office:value-type="float" office:value="1.3633932271674909" table:style-name="ce43">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London Underground</text:p>
          </table:table-cell>
          <table:table-cell office:value-type="float" office:value="1.1672660028833279" table:style-name="ce39">
            <text:p>1.17</text:p>
          </table:table-cell>
          <table:table-cell office:value-type="float" office:value="0.20441191606117051" table:style-name="ce39">
            <text:p>[low]</text:p>
          </table:table-cell>
          <table:table-cell office:value-type="float" office:value="0.76661864740343422" table:style-name="ce43">
            <text:p>0.77</text:p>
          </table:table-cell>
          <table:table-cell office:value-type="float" office:value="1.567913358363223" table:style-name="ce43">
            <text:p>1.57</text:p>
          </table:table-cell>
          <table:table-cell office:value-type="float" office:value="17.512025155897749" table:style-name="ce43">
            <text:p>17.51</text:p>
          </table:table-cell>
          <table:table-cell office:value-type="float" office:value="1.447339110074281"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Surface Rail</text:p>
          </table:table-cell>
          <table:table-cell office:value-type="float" office:value="20.139187966280179" table:style-name="ce39">
            <text:p>20.14</text:p>
          </table:table-cell>
          <table:table-cell office:value-type="float" office:value="0.91141132385894208" table:style-name="ce39">
            <text:p>0.91</text:p>
          </table:table-cell>
          <table:table-cell office:value-type="float" office:value="18.352821771516648" table:style-name="ce43">
            <text:p>18.35</text:p>
          </table:table-cell>
          <table:table-cell office:value-type="float" office:value="21.92555416104371" table:style-name="ce43">
            <text:p>21.93</text:p>
          </table:table-cell>
          <table:table-cell office:value-type="float" office:value="4.5255614346762805" table:style-name="ce43">
            <text:p>4.53</text:p>
          </table:table-cell>
          <table:table-cell office:value-type="float" office:value="1.359091232516932" table:style-name="ce43">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Taxi or minicab</text:p>
          </table:table-cell>
          <table:table-cell office:value-type="float" office:value="3.5083212622982969" table:style-name="ce39">
            <text:p>3.51</text:p>
          </table:table-cell>
          <table:table-cell office:value-type="float" office:value="0.2334033434261914" table:style-name="ce39">
            <text:p>[low]</text:p>
          </table:table-cell>
          <table:table-cell office:value-type="float" office:value="3.0508507091829622" table:style-name="ce43">
            <text:p>3.05</text:p>
          </table:table-cell>
          <table:table-cell office:value-type="float" office:value="3.965791815413632" table:style-name="ce43">
            <text:p>3.97</text:p>
          </table:table-cell>
          <table:table-cell office:value-type="float" office:value="6.6528497813022174" table:style-name="ce43">
            <text:p>6.65</text:p>
          </table:table-cell>
          <table:table-cell office:value-type="float" office:value="1.403292498825593" table:style-name="ce43">
            <text:p>1.4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ublic transport [note 5]</text:p>
          </table:table-cell>
          <table:table-cell office:value-type="float" office:value="1.4063727850740511" table:style-name="ce39">
            <text:p>1.41</text:p>
          </table:table-cell>
          <table:table-cell office:value-type="float" office:value="0.22537900129702071" table:style-name="ce39">
            <text:p>[low]</text:p>
          </table:table-cell>
          <table:table-cell office:value-type="float" office:value="0.96462994253189027" table:style-name="ce43">
            <text:p>0.96</text:p>
          </table:table-cell>
          <table:table-cell office:value-type="float" office:value="1.848115627616211" table:style-name="ce43">
            <text:p>1.85</text:p>
          </table:table-cell>
          <table:table-cell office:value-type="float" office:value="16.025551951017995" table:style-name="ce43">
            <text:p>16.03</text:p>
          </table:table-cell>
          <table:table-cell office:value-type="float" office:value="1.5587095119516201" table:style-name="ce43">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All modes</text:p>
          </table:table-cell>
          <table:table-cell office:value-type="float" office:value="339.83342075470972" table:style-name="ce39">
            <text:p>339.83</text:p>
          </table:table-cell>
          <table:table-cell office:value-type="float" office:value="3.0160617318580232" table:style-name="ce39">
            <text:p>3.02</text:p>
          </table:table-cell>
          <table:table-cell office:value-type="float" office:value="333.92193976026789" table:style-name="ce43">
            <text:p>333.92</text:p>
          </table:table-cell>
          <table:table-cell office:value-type="float" office:value="345.74490174915138" table:style-name="ce43">
            <text:p>345.74</text:p>
          </table:table-cell>
          <table:table-cell office:value-type="float" office:value="0.88751180656684248" table:style-name="ce43">
            <text:p>0.89</text:p>
          </table:table-cell>
          <table:table-cell office:value-type="float" office:value="1.571230081619307" table:style-name="ce43">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 [note 2]</text:p>
          </table:table-cell>
          <table:table-cell office:value-type="float" office:value="77.789262836777041" table:style-name="ce39">
            <text:p>77.79</text:p>
          </table:table-cell>
          <table:table-cell office:value-type="float" office:value="1.6210390128447609" table:style-name="ce39">
            <text:p>1.62</text:p>
          </table:table-cell>
          <table:table-cell office:value-type="float" office:value="74.612026371601303" table:style-name="ce43">
            <text:p>74.61</text:p>
          </table:table-cell>
          <table:table-cell office:value-type="float" office:value="80.96649930195278" table:style-name="ce43">
            <text:p>80.97</text:p>
          </table:table-cell>
          <table:table-cell office:value-type="float" office:value="2.0838852994996753" table:style-name="ce43">
            <text:p>2.08</text:p>
          </table:table-cell>
          <table:table-cell office:value-type="float" office:value="1.6566224380850549" table:style-name="ce43">
            <text:p>1.6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s of a mile or more</text:p>
          </table:table-cell>
          <table:table-cell office:value-type="float" office:value="43.639559645349998" table:style-name="ce39">
            <text:p>43.64</text:p>
          </table:table-cell>
          <table:table-cell office:value-type="float" office:value="1.136432101460358" table:style-name="ce39">
            <text:p>1.14</text:p>
          </table:table-cell>
          <table:table-cell office:value-type="float" office:value="41.412152726487697" table:style-name="ce43">
            <text:p>41.41</text:p>
          </table:table-cell>
          <table:table-cell office:value-type="float" office:value="45.866966564212312" table:style-name="ce43">
            <text:p>45.87</text:p>
          </table:table-cell>
          <table:table-cell office:value-type="float" office:value="2.6041328342813608" table:style-name="ce43">
            <text:p>2.60</text:p>
          </table:table-cell>
          <table:table-cell office:value-type="float" office:value="1.5787375711191829" table:style-name="ce43">
            <text:p>1.5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Pedal cycle [note 3]</text:p>
          </table:table-cell>
          <table:table-cell office:value-type="float" office:value="6.5178722738123218" table:style-name="ce39">
            <text:p>6.52</text:p>
          </table:table-cell>
          <table:table-cell office:value-type="float" office:value="0.4171525513728303" table:style-name="ce39">
            <text:p>[low]</text:p>
          </table:table-cell>
          <table:table-cell office:value-type="float" office:value="5.7002532731215743" table:style-name="ce43">
            <text:p>5.70</text:p>
          </table:table-cell>
          <table:table-cell office:value-type="float" office:value="7.3354912745030694" table:style-name="ce43">
            <text:p>7.34</text:p>
          </table:table-cell>
          <table:table-cell office:value-type="float" office:value="6.4001338757262358" table:style-name="ce43">
            <text:p>6.40</text:p>
          </table:table-cell>
          <table:table-cell office:value-type="float" office:value="1.357024312776361" table:style-name="ce43">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driver</text:p>
          </table:table-cell>
          <table:table-cell office:value-type="float" office:value="120.9627047609596" table:style-name="ce39">
            <text:p>120.96</text:p>
          </table:table-cell>
          <table:table-cell office:value-type="float" office:value="1.5283207781596599" table:style-name="ce39">
            <text:p>1.53</text:p>
          </table:table-cell>
          <table:table-cell office:value-type="float" office:value="117.9671960357667" table:style-name="ce43">
            <text:p>117.97</text:p>
          </table:table-cell>
          <table:table-cell office:value-type="float" office:value="123.9582134861526" table:style-name="ce43">
            <text:p>123.96</text:p>
          </table:table-cell>
          <table:table-cell office:value-type="float" office:value="1.2634644547506195" table:style-name="ce43">
            <text:p>1.26</text:p>
          </table:table-cell>
          <table:table-cell office:value-type="float" office:value="1.2841992948413281" table:style-name="ce43">
            <text:p>1.2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passenger</text:p>
          </table:table-cell>
          <table:table-cell office:value-type="float" office:value="64.318770645612432" table:style-name="ce39">
            <text:p>64.32</text:p>
          </table:table-cell>
          <table:table-cell office:value-type="float" office:value="1.135871470015166" table:style-name="ce39">
            <text:p>1.14</text:p>
          </table:table-cell>
          <table:table-cell office:value-type="float" office:value="62.092462564382707" table:style-name="ce43">
            <text:p>62.09</text:p>
          </table:table-cell>
          <table:table-cell office:value-type="float" office:value="66.545078726842164" table:style-name="ce43">
            <text:p>66.55</text:p>
          </table:table-cell>
          <table:table-cell office:value-type="float" office:value="1.7660030790601726" table:style-name="ce43">
            <text:p>1.77</text:p>
          </table:table-cell>
          <table:table-cell office:value-type="float" office:value="1.5091909051381269"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Motorcycle</text:p>
          </table:table-cell>
          <table:table-cell office:value-type="float" office:value="0.89317828627495577" table:style-name="ce39">
            <text:p>0.89</text:p>
          </table:table-cell>
          <table:table-cell office:value-type="float" office:value="0.1133687159016198" table:style-name="ce39">
            <text:p>[low]</text:p>
          </table:table-cell>
          <table:table-cell office:value-type="float" office:value="0.67097560310778093" table:style-name="ce43">
            <text:p>0.67</text:p>
          </table:table-cell>
          <table:table-cell office:value-type="float" office:value="1.1153809694421311" table:style-name="ce43">
            <text:p>1.12</text:p>
          </table:table-cell>
          <table:table-cell office:value-type="float" office:value="12.692730851578315" table:style-name="ce43">
            <text:p>12.69</text:p>
          </table:table-cell>
          <table:table-cell office:value-type="float" office:value="1.15737958185626" table:style-name="ce43">
            <text:p>1.1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rivate transport [note 4]</text:p>
          </table:table-cell>
          <table:table-cell office:value-type="float" office:value="3.884786502755301" table:style-name="ce39">
            <text:p>3.88</text:p>
          </table:table-cell>
          <table:table-cell office:value-type="float" office:value="0.2974680553423783" table:style-name="ce39">
            <text:p>[low]</text:p>
          </table:table-cell>
          <table:table-cell office:value-type="float" office:value="3.301749114284239" table:style-name="ce43">
            <text:p>3.30</text:p>
          </table:table-cell>
          <table:table-cell office:value-type="float" office:value="4.4678238912263621" table:style-name="ce43">
            <text:p>4.47</text:p>
          </table:table-cell>
          <table:table-cell office:value-type="float" office:value="7.6572562000871311" table:style-name="ce43">
            <text:p>7.66</text:p>
          </table:table-cell>
          <table:table-cell office:value-type="float" office:value="1.1735137520684731" table:style-name="ce43">
            <text:p>1.1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Bus in London</text:p>
          </table:table-cell>
          <table:table-cell office:value-type="float" office:value="8.9546926872451191" table:style-name="ce39">
            <text:p>8.95</text:p>
          </table:table-cell>
          <table:table-cell office:value-type="float" office:value="0.58555688657089333" table:style-name="ce39">
            <text:p>0.59</text:p>
          </table:table-cell>
          <table:table-cell office:value-type="float" office:value="7.8070011895661686" table:style-name="ce39">
            <text:p>7.81</text:p>
          </table:table-cell>
          <table:table-cell office:value-type="float" office:value="10.10238418492407" table:style-name="ce39">
            <text:p>10.10</text:p>
          </table:table-cell>
          <table:table-cell office:value-type="float" office:value="6.5391064442105158" table:style-name="ce39">
            <text:p>6.54</text:p>
          </table:table-cell>
          <table:table-cell office:value-type="float" office:value="1.712463655783018" table:style-name="ce39">
            <text:p>1.7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local bus</text:p>
          </table:table-cell>
          <table:table-cell office:value-type="float" office:value="17.628636365212859" table:style-name="ce39">
            <text:p>17.63</text:p>
          </table:table-cell>
          <table:table-cell office:value-type="float" office:value="0.76199292019876574" table:style-name="ce39">
            <text:p>0.76</text:p>
          </table:table-cell>
          <table:table-cell office:value-type="float" office:value="16.13513024162328" table:style-name="ce43">
            <text:p>16.14</text:p>
          </table:table-cell>
          <table:table-cell office:value-type="float" office:value="19.122142488802439" table:style-name="ce43">
            <text:p>19.12</text:p>
          </table:table-cell>
          <table:table-cell office:value-type="float" office:value="4.3224722798323203" table:style-name="ce43">
            <text:p>4.32</text:p>
          </table:table-cell>
          <table:table-cell office:value-type="float" office:value="1.5094534107536981"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Non-local bus</text:p>
          </table:table-cell>
          <table:table-cell office:value-type="float" office:value="0.94849259031105704" table:style-name="ce39">
            <text:p>0.95</text:p>
          </table:table-cell>
          <table:table-cell office:value-type="float" office:value="0.1872073801807497" table:style-name="ce39">
            <text:p>[low]</text:p>
          </table:table-cell>
          <table:table-cell office:value-type="float" office:value="0.58156612515678763" table:style-name="ce39">
            <text:p>0.58</text:p>
          </table:table-cell>
          <table:table-cell office:value-type="float" office:value="1.315419055465326" table:style-name="ce39">
            <text:p>1.32</text:p>
          </table:table-cell>
          <table:table-cell office:value-type="float" office:value="19.737358213768992" table:style-name="ce39">
            <text:p>19.74</text:p>
          </table:table-cell>
          <table:table-cell office:value-type="float" office:value="1.3408280207215799" table:style-name="ce39">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London Underground</text:p>
          </table:table-cell>
          <table:table-cell office:value-type="float" office:value="9.2128231849713824" table:style-name="ce39">
            <text:p>9.21</text:p>
          </table:table-cell>
          <table:table-cell office:value-type="float" office:value="0.60278895695648993" table:style-name="ce39">
            <text:p>0.60</text:p>
          </table:table-cell>
          <table:table-cell office:value-type="float" office:value="8.0313568293366622" table:style-name="ce43">
            <text:p>8.03</text:p>
          </table:table-cell>
          <table:table-cell office:value-type="float" office:value="10.394289540606101" table:style-name="ce43">
            <text:p>10.39</text:p>
          </table:table-cell>
          <table:table-cell office:value-type="float" office:value="6.542934178307064" table:style-name="ce43">
            <text:p>6.54</text:p>
          </table:table-cell>
          <table:table-cell office:value-type="float" office:value="1.6119469992736071" table:style-name="ce43">
            <text:p>1.6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Surface Rail</text:p>
          </table:table-cell>
          <table:table-cell office:value-type="float" office:value="25.558990167641351" table:style-name="ce39">
            <text:p>25.56</text:p>
          </table:table-cell>
          <table:table-cell office:value-type="float" office:value="1.046331305023003" table:style-name="ce39">
            <text:p>1.05</text:p>
          </table:table-cell>
          <table:table-cell office:value-type="float" office:value="23.508180809796269" table:style-name="ce43">
            <text:p>23.51</text:p>
          </table:table-cell>
          <table:table-cell office:value-type="float" office:value="27.609799525486441" table:style-name="ce43">
            <text:p>27.61</text:p>
          </table:table-cell>
          <table:table-cell office:value-type="float" office:value="4.0937896926291639" table:style-name="ce43">
            <text:p>4.09</text:p>
          </table:table-cell>
          <table:table-cell office:value-type="float" office:value="1.5341668106465809" table:style-name="ce43">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Taxi or minicab</text:p>
          </table:table-cell>
          <table:table-cell office:value-type="float" office:value="3.805076404126837" table:style-name="ce39">
            <text:p>3.81</text:p>
          </table:table-cell>
          <table:table-cell office:value-type="float" office:value="0.22956064120942579" table:style-name="ce39">
            <text:p>[low]</text:p>
          </table:table-cell>
          <table:table-cell office:value-type="float" office:value="3.355137547356362" table:style-name="ce43">
            <text:p>3.36</text:p>
          </table:table-cell>
          <table:table-cell office:value-type="float" office:value="4.255015260897312" table:style-name="ce43">
            <text:p>4.26</text:p>
          </table:table-cell>
          <table:table-cell office:value-type="float" office:value="6.0330100326094191" table:style-name="ce43">
            <text:p>6.03</text:p>
          </table:table-cell>
          <table:table-cell office:value-type="float" office:value="1.416186088609559" table:style-name="ce43">
            <text:p>1.4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ublic transport [note 5]</text:p>
          </table:table-cell>
          <table:table-cell office:value-type="float" office:value="1.438771919772116" table:style-name="ce39">
            <text:p>1.44</text:p>
          </table:table-cell>
          <table:table-cell office:value-type="float" office:value="0.20204653131071379" table:style-name="ce39">
            <text:p>[low]</text:p>
          </table:table-cell>
          <table:table-cell office:value-type="float" office:value="1.0427607184031169" table:style-name="ce43">
            <text:p>1.04</text:p>
          </table:table-cell>
          <table:table-cell office:value-type="float" office:value="1.834783121141115" table:style-name="ce43">
            <text:p>1.83</text:p>
          </table:table-cell>
          <table:table-cell office:value-type="float" office:value="14.04298544711072" table:style-name="ce43">
            <text:p>14.04</text:p>
          </table:table-cell>
          <table:table-cell office:value-type="float" office:value="1.5451317120166519" table:style-name="ce43">
            <text:p>1.5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All modes</text:p>
          </table:table-cell>
          <table:table-cell office:value-type="float" office:value="341.91405862547242" table:style-name="ce39">
            <text:p>341.91</text:p>
          </table:table-cell>
          <table:table-cell office:value-type="float" office:value="2.8217790485942169" table:style-name="ce39">
            <text:p>2.82</text:p>
          </table:table-cell>
          <table:table-cell office:value-type="float" office:value="336.38337169022782" table:style-name="ce43">
            <text:p>336.38</text:p>
          </table:table-cell>
          <table:table-cell office:value-type="float" office:value="347.44474556071708" table:style-name="ce43">
            <text:p>347.44</text:p>
          </table:table-cell>
          <table:table-cell office:value-type="float" office:value="0.82528898049353161" table:style-name="ce43">
            <text:p>0.83</text:p>
          </table:table-cell>
          <table:table-cell office:value-type="float" office:value="1.6030522302562791" table:style-name="ce43">
            <text:p>1.60</text:p>
          </table:table-cell>
          <table:table-cell table:number-columns-repeated="16375"/>
        </table:table-row>
        <table:table-row table:number-rows-repeated="2179" table:style-name="ro2">
          <table:table-cell table:number-columns-repeated="3" table:style-name="ce36"/>
          <table:table-cell table:number-columns-repeated="2" table:style-name="ce40"/>
          <table:table-cell table:number-columns-repeated="4" table:style-name="ce41"/>
          <table:table-cell table:number-columns-repeated="16375"/>
        </table:table-row>
        <table:table-row table:number-rows-repeated="1046226" table:style-name="ro4">
          <table:table-cell table:number-columns-repeated="16384"/>
        </table:table-row>
      </table:table>
      <table:table table:name="SE_NTS0318f_trip_duration" table:style-name="ta1">
        <table:table-column table:style-name="co2" table:default-cell-style-name="ce1"/>
        <table:table-column table:style-name="co43" table:default-cell-style-name="ce1"/>
        <table:table-column table:style-name="co44" table:default-cell-style-name="ce1"/>
        <table:table-column table:style-name="co45" table:default-cell-style-name="ce1"/>
        <table:table-column table:style-name="co46" table:default-cell-style-name="ce1"/>
        <table:table-column table:style-name="co47" table:default-cell-style-name="ce1"/>
        <table:table-column table:style-name="co48" table:default-cell-style-name="ce1"/>
        <table:table-column table:style-name="co49" table:default-cell-style-name="ce1"/>
        <table:table-column table:style-name="co25" table:default-cell-style-name="ce1"/>
        <table:table-column table:style-name="co17" table:number-columns-repeated="16375" table:default-cell-style-name="ce1"/>
        <table:table-row table:style-name="ro1">
          <table:table-cell office:value-type="string" table:style-name="ce31">
            <text:p>SE_NTS0318f: Standard errors for the average trip duration by main mode and region of residence (minutes): England, 2025 [notes 1, 6, 8]</text:p>
          </table:table-cell>
          <table:table-cell table:number-columns-repeated="2" table:style-name="ce32"/>
          <table:table-cell table:number-columns-repeated="6" table:style-name="ce33"/>
          <table:table-cell table:number-columns-repeated="16375"/>
        </table:table-row>
        <table:table-row table:style-name="ro2">
          <table:table-cell office:value-type="string" table:style-name="ce26">
            <text:p>This worksheet contains one table. Some cells refer to notes which can be found on the notes worksheet.</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The table in this worksheet contains numbers. These represent average trip time by main mode and region of residence.</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Some shorthand is used in these tables, [low] denotes rounds to 0, [x] denotes the data is not available due to no observations in the category.</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2" table:style-name="ce26"/>
          <table:table-cell table:number-columns-repeated="6" table:style-name="ce34"/>
          <table:table-cell table:number-columns-repeated="16375"/>
        </table:table-row>
        <table:table-row table:style-name="ro2">
          <table:table-cell office:value-type="string" table:style-name="ce24">
            <text:p>Year</text:p>
          </table:table-cell>
          <table:table-cell office:value-type="string" table:style-name="ce24">
            <text:p>Region of residence</text:p>
          </table:table-cell>
          <table:table-cell office:value-type="string" table:style-name="ce24">
            <text:p>Mode</text:p>
          </table:table-cell>
          <table:table-cell office:value-type="string" table:style-name="ce35">
            <text:p>Average trip duration</text:p>
          </table:table-cell>
          <table:table-cell office:value-type="string" table:style-name="ce35">
            <text:p>Standard error</text:p>
          </table:table-cell>
          <table:table-cell office:value-type="string" table:style-name="ce35">
            <text:p>95% Lower confidence interval</text:p>
          </table:table-cell>
          <table:table-cell office:value-type="string" table:style-name="ce35">
            <text:p>95% Upper confidence interval</text:p>
          </table:table-cell>
          <table:table-cell office:value-type="string" table:style-name="ce35">
            <text:p>Relative standard error (%)</text:p>
          </table:table-cell>
          <table:table-cell office:value-type="string" table:style-name="ce35">
            <text:p>Design factor</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 [note 2]</text:p>
          </table:table-cell>
          <table:table-cell office:value-type="float" office:value="19.834940754536269" table:style-name="ce42">
            <text:p>19.83</text:p>
          </table:table-cell>
          <table:table-cell office:value-type="float" office:value="0.98626505890993588" table:style-name="ce42">
            <text:p>0.99</text:p>
          </table:table-cell>
          <table:table-cell office:value-type="float" office:value="17.90186123907279" table:style-name="ce42">
            <text:p>17.90</text:p>
          </table:table-cell>
          <table:table-cell office:value-type="float" office:value="21.768020269999749" table:style-name="ce42">
            <text:p>21.77</text:p>
          </table:table-cell>
          <table:table-cell office:value-type="float" office:value="4.9723620106320521" table:style-name="ce42">
            <text:p>4.97</text:p>
          </table:table-cell>
          <table:table-cell office:value-type="float" office:value="1.3772008219663121" table:style-name="ce42">
            <text:p>1.38</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Walks of a mile or more</text:p>
          </table:table-cell>
          <table:table-cell office:value-type="float" office:value="34.647790758828933" table:style-name="ce42">
            <text:p>34.65</text:p>
          </table:table-cell>
          <table:table-cell office:value-type="float" office:value="1.9616374744110781" table:style-name="ce42">
            <text:p>1.96</text:p>
          </table:table-cell>
          <table:table-cell office:value-type="float" office:value="30.80298130898322" table:style-name="ce42">
            <text:p>30.80</text:p>
          </table:table-cell>
          <table:table-cell office:value-type="float" office:value="38.492600208674652" table:style-name="ce42">
            <text:p>38.49</text:p>
          </table:table-cell>
          <table:table-cell office:value-type="float" office:value="5.6616523924002706" table:style-name="ce42">
            <text:p>5.66</text:p>
          </table:table-cell>
          <table:table-cell office:value-type="float" office:value="1.6150123905122169" table:style-name="ce42">
            <text:p>1.62</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Pedal cycle [note 3]</text:p>
          </table:table-cell>
          <table:table-cell office:value-type="float" office:value="19.145995178409471" table:style-name="ce42">
            <text:p>19.15</text:p>
          </table:table-cell>
          <table:table-cell office:value-type="float" office:value="2.5017142315292609" table:style-name="ce42">
            <text:p>2.50</text:p>
          </table:table-cell>
          <table:table-cell office:value-type="float" office:value="14.24263528461212" table:style-name="ce42">
            <text:p>14.24</text:p>
          </table:table-cell>
          <table:table-cell office:value-type="float" office:value="24.049355072206819" table:style-name="ce42">
            <text:p>24.05</text:p>
          </table:table-cell>
          <table:table-cell office:value-type="float" office:value="13.066514475833518" table:style-name="ce42">
            <text:p>13.07</text:p>
          </table:table-cell>
          <table:table-cell office:value-type="float" office:value="1.0654284265284479" table:style-name="ce42">
            <text:p>1.07</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driver</text:p>
          </table:table-cell>
          <table:table-cell office:value-type="float" office:value="20.64071236773442" table:style-name="ce42">
            <text:p>20.64</text:p>
          </table:table-cell>
          <table:table-cell office:value-type="float" office:value="0.71121310734135912" table:style-name="ce42">
            <text:p>0.71</text:p>
          </table:table-cell>
          <table:table-cell office:value-type="float" office:value="19.246734677345351" table:style-name="ce42">
            <text:p>19.25</text:p>
          </table:table-cell>
          <table:table-cell office:value-type="float" office:value="22.034690058123481" table:style-name="ce42">
            <text:p>22.03</text:p>
          </table:table-cell>
          <table:table-cell office:value-type="float" office:value="3.4456810146394372" table:style-name="ce42">
            <text:p>3.45</text:p>
          </table:table-cell>
          <table:table-cell office:value-type="float" office:value="1.1391438653848049" table:style-name="ce42">
            <text:p>1.14</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Car or van passenger</text:p>
          </table:table-cell>
          <table:table-cell office:value-type="float" office:value="21.3055829645354" table:style-name="ce42">
            <text:p>21.31</text:p>
          </table:table-cell>
          <table:table-cell office:value-type="float" office:value="0.9917176138780982" table:style-name="ce42">
            <text:p>0.99</text:p>
          </table:table-cell>
          <table:table-cell office:value-type="float" office:value="19.36181644133433" table:style-name="ce42">
            <text:p>19.36</text:p>
          </table:table-cell>
          <table:table-cell office:value-type="float" office:value="23.24934948773647" table:style-name="ce42">
            <text:p>23.25</text:p>
          </table:table-cell>
          <table:table-cell office:value-type="float" office:value="4.6547311825678745" table:style-name="ce42">
            <text:p>4.65</text:p>
          </table:table-cell>
          <table:table-cell office:value-type="float" office:value="1.353767563676141" table:style-name="ce42">
            <text:p>1.35</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Motorcycle</text:p>
          </table:table-cell>
          <table:table-cell office:value-type="float" office:value="0" table:style-name="ce42">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rivate transport [note 4]</text:p>
          </table:table-cell>
          <table:table-cell office:value-type="float" office:value="44.883588254129677" table:style-name="ce42">
            <text:p>44.88</text:p>
          </table:table-cell>
          <table:table-cell office:value-type="float" office:value="10.622132290426141" table:style-name="ce42">
            <text:p>10.62</text:p>
          </table:table-cell>
          <table:table-cell office:value-type="float" office:value="24.064208964894441" table:style-name="ce42">
            <text:p>24.06</text:p>
          </table:table-cell>
          <table:table-cell office:value-type="float" office:value="65.70296754336492" table:style-name="ce42">
            <text:p>65.70</text:p>
          </table:table-cell>
          <table:table-cell office:value-type="float" office:value="23.665960551736443" table:style-name="ce42">
            <text:p>23.67</text:p>
          </table:table-cell>
          <table:table-cell office:value-type="float" office:value="1.175500829536126" table:style-name="ce42">
            <text:p>1.18</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Bus in London</text:p>
          </table:table-cell>
          <table:table-cell office:value-type="float" office:value="0" table:style-name="ce42">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local bus</text:p>
          </table:table-cell>
          <table:table-cell office:value-type="float" office:value="36.583971304285171" table:style-name="ce42">
            <text:p>36.58</text:p>
          </table:table-cell>
          <table:table-cell office:value-type="float" office:value="1.9591011327972281" table:style-name="ce42">
            <text:p>1.96</text:p>
          </table:table-cell>
          <table:table-cell office:value-type="float" office:value="32.744133084002613" table:style-name="ce42">
            <text:p>32.74</text:p>
          </table:table-cell>
          <table:table-cell office:value-type="float" office:value="40.423809524567737" table:style-name="ce42">
            <text:p>40.42</text:p>
          </table:table-cell>
          <table:table-cell office:value-type="float" office:value="5.355080552908027" table:style-name="ce42">
            <text:p>5.36</text:p>
          </table:table-cell>
          <table:table-cell office:value-type="float" office:value="1.190949821308408" table:style-name="ce42">
            <text:p>1.19</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Non-local bus</text:p>
          </table:table-cell>
          <table:table-cell office:value-type="float" office:value="146.6558819896035" table:style-name="ce42">
            <text:p>146.66</text:p>
          </table:table-cell>
          <table:table-cell office:value-type="float" office:value="28.1722255113188" table:style-name="ce42">
            <text:p>28.17</text:p>
          </table:table-cell>
          <table:table-cell office:value-type="float" office:value="91.438319987418652" table:style-name="ce42">
            <text:p>91.44</text:p>
          </table:table-cell>
          <table:table-cell office:value-type="float" office:value="201.87344399178829" table:style-name="ce42">
            <text:p>201.87</text:p>
          </table:table-cell>
          <table:table-cell office:value-type="float" office:value="19.209748104965843" table:style-name="ce42">
            <text:p>19.21</text:p>
          </table:table-cell>
          <table:table-cell office:value-type="float" office:value="1.0206426570674441" table:style-name="ce42">
            <text:p>1.02</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London Underground</text:p>
          </table:table-cell>
          <table:table-cell office:value-type="float" office:value="24.02320674087877" table:style-name="ce42">
            <text:p>24.02</text:p>
          </table:table-cell>
          <table:table-cell office:value-type="float" office:value="3.886671879455458" table:style-name="ce42">
            <text:p>3.89</text:p>
          </table:table-cell>
          <table:table-cell office:value-type="float" office:value="16.405329857146079" table:style-name="ce42">
            <text:p>16.41</text:p>
          </table:table-cell>
          <table:table-cell office:value-type="float" office:value="31.641083624611468" table:style-name="ce42">
            <text:p>31.64</text:p>
          </table:table-cell>
          <table:table-cell office:value-type="float" office:value="16.178822092230323" table:style-name="ce42">
            <text:p>16.18</text:p>
          </table:table-cell>
          <table:table-cell office:value-type="float" office:value="1.117565895796661" table:style-name="ce42">
            <text:p>1.12</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Surface Rail</text:p>
          </table:table-cell>
          <table:table-cell office:value-type="float" office:value="139.50959414853361" table:style-name="ce42">
            <text:p>139.51</text:p>
          </table:table-cell>
          <table:table-cell office:value-type="float" office:value="10.4141292404853" table:style-name="ce42">
            <text:p>10.41</text:p>
          </table:table-cell>
          <table:table-cell office:value-type="float" office:value="119.09790083718239" table:style-name="ce42">
            <text:p>119.10</text:p>
          </table:table-cell>
          <table:table-cell office:value-type="float" office:value="159.92128745988481" table:style-name="ce42">
            <text:p>159.92</text:p>
          </table:table-cell>
          <table:table-cell office:value-type="float" office:value="7.4648122260305234" table:style-name="ce42">
            <text:p>7.46</text:p>
          </table:table-cell>
          <table:table-cell office:value-type="float" office:value="1.077804927337418" table:style-name="ce42">
            <text:p>1.08</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Taxi or minicab</text:p>
          </table:table-cell>
          <table:table-cell office:value-type="float" office:value="17.698236801013479" table:style-name="ce42">
            <text:p>17.70</text:p>
          </table:table-cell>
          <table:table-cell office:value-type="float" office:value="2.0213756578135742" table:style-name="ce42">
            <text:p>2.02</text:p>
          </table:table-cell>
          <table:table-cell office:value-type="float" office:value="13.73634051169887" table:style-name="ce42">
            <text:p>13.74</text:p>
          </table:table-cell>
          <table:table-cell office:value-type="float" office:value="21.660133090328081" table:style-name="ce42">
            <text:p>21.66</text:p>
          </table:table-cell>
          <table:table-cell office:value-type="float" office:value="11.421339201980963" table:style-name="ce42">
            <text:p>11.42</text:p>
          </table:table-cell>
          <table:table-cell office:value-type="float" office:value="1.455754823825355" table:style-name="ce42">
            <text:p>1.46</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Other public transport [note 5]</text:p>
          </table:table-cell>
          <table:table-cell office:value-type="float" office:value="29.681067871443339" table:style-name="ce42">
            <text:p>29.68</text:p>
          </table:table-cell>
          <table:table-cell office:value-type="float" office:value="5.2945139693843526" table:style-name="ce42">
            <text:p>5.29</text:p>
          </table:table-cell>
          <table:table-cell office:value-type="float" office:value="19.303820491450011" table:style-name="ce42">
            <text:p>19.30</text:p>
          </table:table-cell>
          <table:table-cell office:value-type="float" office:value="40.058315251436667" table:style-name="ce42">
            <text:p>40.06</text:p>
          </table:table-cell>
          <table:table-cell office:value-type="float" office:value="17.838017123630159" table:style-name="ce42">
            <text:p>17.84</text:p>
          </table:table-cell>
          <table:table-cell office:value-type="float" office:value="2.1428631535575611" table:style-name="ce42">
            <text:p>2.14</text:p>
          </table:table-cell>
          <table:table-cell table:number-columns-repeated="16375"/>
        </table:table-row>
        <table:table-row table:style-name="ro2">
          <table:table-cell office:value-type="float" office:value="2025" table:style-name="ce36">
            <text:p>2025</text:p>
          </table:table-cell>
          <table:table-cell office:value-type="string" table:style-name="ce37">
            <text:p>North East</text:p>
          </table:table-cell>
          <table:table-cell office:value-type="string" table:style-name="ce38">
            <text:p>All modes</text:p>
          </table:table-cell>
          <table:table-cell office:value-type="float" office:value="22.764673238005141" table:style-name="ce42">
            <text:p>22.76</text:p>
          </table:table-cell>
          <table:table-cell office:value-type="float" office:value="0.72590478999012997" table:style-name="ce42">
            <text:p>0.73</text:p>
          </table:table-cell>
          <table:table-cell office:value-type="float" office:value="21.341899849624479" table:style-name="ce42">
            <text:p>21.34</text:p>
          </table:table-cell>
          <table:table-cell office:value-type="float" office:value="24.187446626385789" table:style-name="ce42">
            <text:p>24.19</text:p>
          </table:table-cell>
          <table:table-cell office:value-type="float" office:value="3.1887336242465683" table:style-name="ce42">
            <text:p>3.19</text:p>
          </table:table-cell>
          <table:table-cell office:value-type="float" office:value="1.540104776369168" table:style-name="ce42">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 [note 2]</text:p>
          </table:table-cell>
          <table:table-cell office:value-type="float" office:value="19.792041464806811" table:style-name="ce39">
            <text:p>19.79</text:p>
          </table:table-cell>
          <table:table-cell office:value-type="float" office:value="0.75465768054076776" table:style-name="ce39">
            <text:p>0.75</text:p>
          </table:table-cell>
          <table:table-cell office:value-type="float" office:value="18.3129124109469" table:style-name="ce43">
            <text:p>18.31</text:p>
          </table:table-cell>
          <table:table-cell office:value-type="float" office:value="21.271170518666711" table:style-name="ce43">
            <text:p>21.27</text:p>
          </table:table-cell>
          <table:table-cell office:value-type="float" office:value="3.8129350217998543" table:style-name="ce43">
            <text:p>3.81</text:p>
          </table:table-cell>
          <table:table-cell office:value-type="float" office:value="1.7492180845654419" table:style-name="ce43">
            <text:p>1.75</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Walks of a mile or more</text:p>
          </table:table-cell>
          <table:table-cell office:value-type="float" office:value="34.167096183902594" table:style-name="ce39">
            <text:p>34.17</text:p>
          </table:table-cell>
          <table:table-cell office:value-type="float" office:value="0.95132820359295611" table:style-name="ce39">
            <text:p>0.95</text:p>
          </table:table-cell>
          <table:table-cell office:value-type="float" office:value="32.302492904860387" table:style-name="ce43">
            <text:p>32.30</text:p>
          </table:table-cell>
          <table:table-cell office:value-type="float" office:value="36.031699462944779" table:style-name="ce43">
            <text:p>36.03</text:p>
          </table:table-cell>
          <table:table-cell office:value-type="float" office:value="2.7843402274295781" table:style-name="ce43">
            <text:p>2.78</text:p>
          </table:table-cell>
          <table:table-cell office:value-type="float" office:value="1.485449149458056" table:style-name="ce43">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Pedal cycle [note 3]</text:p>
          </table:table-cell>
          <table:table-cell office:value-type="float" office:value="28.729668533377701" table:style-name="ce39">
            <text:p>28.73</text:p>
          </table:table-cell>
          <table:table-cell office:value-type="float" office:value="2.8536621188957789" table:style-name="ce39">
            <text:p>2.85</text:p>
          </table:table-cell>
          <table:table-cell office:value-type="float" office:value="23.136490780341969" table:style-name="ce43">
            <text:p>23.14</text:p>
          </table:table-cell>
          <table:table-cell office:value-type="float" office:value="34.32284628641343" table:style-name="ce43">
            <text:p>34.32</text:p>
          </table:table-cell>
          <table:table-cell office:value-type="float" office:value="9.9328055789451124" table:style-name="ce43">
            <text:p>9.93</text:p>
          </table:table-cell>
          <table:table-cell office:value-type="float" office:value="1.187041745008568" table:style-name="ce43">
            <text:p>1.1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driver</text:p>
          </table:table-cell>
          <table:table-cell office:value-type="float" office:value="20.71585853539365" table:style-name="ce39">
            <text:p>20.72</text:p>
          </table:table-cell>
          <table:table-cell office:value-type="float" office:value="0.42573048855751172" table:style-name="ce39">
            <text:p>[low]</text:p>
          </table:table-cell>
          <table:table-cell office:value-type="float" office:value="19.881426777820931" table:style-name="ce43">
            <text:p>19.88</text:p>
          </table:table-cell>
          <table:table-cell office:value-type="float" office:value="21.55029029296638" table:style-name="ce43">
            <text:p>21.55</text:p>
          </table:table-cell>
          <table:table-cell office:value-type="float" office:value="2.0550945925322801" table:style-name="ce43">
            <text:p>2.06</text:p>
          </table:table-cell>
          <table:table-cell office:value-type="float" office:value="1.1820796518872041" table:style-name="ce43">
            <text:p>1.18</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Car or van passenger</text:p>
          </table:table-cell>
          <table:table-cell office:value-type="float" office:value="21.603605631215839" table:style-name="ce39">
            <text:p>21.60</text:p>
          </table:table-cell>
          <table:table-cell office:value-type="float" office:value="0.93555415130156561" table:style-name="ce39">
            <text:p>0.94</text:p>
          </table:table-cell>
          <table:table-cell office:value-type="float" office:value="19.769919494664769" table:style-name="ce43">
            <text:p>19.77</text:p>
          </table:table-cell>
          <table:table-cell office:value-type="float" office:value="23.437291767766911" table:style-name="ce43">
            <text:p>23.44</text:p>
          </table:table-cell>
          <table:table-cell office:value-type="float" office:value="4.3305463322740403" table:style-name="ce43">
            <text:p>4.33</text:p>
          </table:table-cell>
          <table:table-cell office:value-type="float" office:value="1.7150007675678229" table:style-name="ce43">
            <text:p>1.72</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Motorcycle</text:p>
          </table:table-cell>
          <table:table-cell office:value-type="float" office:value="34.644376675613572" table:style-name="ce39">
            <text:p>34.64</text:p>
          </table:table-cell>
          <table:table-cell office:value-type="float" office:value="3.7006958889588679" table:style-name="ce39">
            <text:p>3.70</text:p>
          </table:table-cell>
          <table:table-cell office:value-type="float" office:value="27.39101273325419" table:style-name="ce39">
            <text:p>27.39</text:p>
          </table:table-cell>
          <table:table-cell office:value-type="float" office:value="41.89774061797295" table:style-name="ce39">
            <text:p>41.90</text:p>
          </table:table-cell>
          <table:table-cell office:value-type="float" office:value="10.68195258240514" table:style-name="ce39">
            <text:p>10.68</text:p>
          </table:table-cell>
          <table:table-cell office:value-type="float" office:value="0.97703820550015508" table:style-name="ce39">
            <text:p>0.98</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rivate transport [note 4]</text:p>
          </table:table-cell>
          <table:table-cell office:value-type="float" office:value="36.763259558735648" table:style-name="ce39">
            <text:p>36.76</text:p>
          </table:table-cell>
          <table:table-cell office:value-type="float" office:value="10.22384495791882" table:style-name="ce39">
            <text:p>10.22</text:p>
          </table:table-cell>
          <table:table-cell office:value-type="float" office:value="16.72452344121475" table:style-name="ce43">
            <text:p>16.72</text:p>
          </table:table-cell>
          <table:table-cell office:value-type="float" office:value="56.801995676256553" table:style-name="ce43">
            <text:p>56.80</text:p>
          </table:table-cell>
          <table:table-cell office:value-type="float" office:value="27.809952329130294" table:style-name="ce43">
            <text:p>27.81</text:p>
          </table:table-cell>
          <table:table-cell office:value-type="float" office:value="1.618273816319183" table:style-name="ce43">
            <text:p>1.62</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Bus in London</text:p>
          </table:table-cell>
          <table:table-cell office:value-type="float" office:value="36.173553639071713" table:style-name="ce39">
            <text:p>36.17</text:p>
          </table:table-cell>
          <table:table-cell office:value-type="float" office:value="0.77005380297217241" table:style-name="ce39">
            <text:p>0.77</text:p>
          </table:table-cell>
          <table:table-cell office:value-type="float" office:value="34.664248185246251" table:style-name="ce39">
            <text:p>34.66</text:p>
          </table:table-cell>
          <table:table-cell office:value-type="float" office:value="37.682859092897161" table:style-name="ce39">
            <text:p>37.68</text:p>
          </table:table-cell>
          <table:table-cell office:value-type="float" office:value="2.1287756537705027" table:style-name="ce39">
            <text:p>2.13</text:p>
          </table:table-cell>
          <table:table-cell office:value-type="float" office:value="1.05118263673926" table:style-name="ce39">
            <text:p>1.05</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local bus</text:p>
          </table:table-cell>
          <table:table-cell office:value-type="float" office:value="38.417327106831642" table:style-name="ce39">
            <text:p>38.42</text:p>
          </table:table-cell>
          <table:table-cell office:value-type="float" office:value="1.7694592326705481" table:style-name="ce39">
            <text:p>1.77</text:p>
          </table:table-cell>
          <table:table-cell office:value-type="float" office:value="34.94918701079736" table:style-name="ce43">
            <text:p>34.95</text:p>
          </table:table-cell>
          <table:table-cell office:value-type="float" office:value="41.885467202865911" table:style-name="ce43">
            <text:p>41.89</text:p>
          </table:table-cell>
          <table:table-cell office:value-type="float" office:value="4.6058884517134722" table:style-name="ce43">
            <text:p>4.61</text:p>
          </table:table-cell>
          <table:table-cell office:value-type="float" office:value="1.500477076768362"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Non-local bus</text:p>
          </table:table-cell>
          <table:table-cell office:value-type="float" office:value="210" table:style-name="ce39">
            <text:p>210.00</text:p>
          </table:table-cell>
          <table:table-cell office:value-type="float" office:value="6.6205917850104531E-14" table:style-name="ce39">
            <text:p>[low]</text:p>
          </table:table-cell>
          <table:table-cell office:value-type="float" office:value="209.99999999999989" table:style-name="ce43">
            <text:p>210.00</text:p>
          </table:table-cell>
          <table:table-cell office:value-type="float" office:value="210.0000000000002" table:style-name="ce43">
            <text:p>210.00</text:p>
          </table:table-cell>
          <table:table-cell office:value-type="float" office:value="3.1526627547668823E-14" table:style-name="ce43">
            <text:p>[low]</text:p>
          </table:table-cell>
          <table:table-cell office:value-type="float" office:value="1.001391933609195" table:style-name="ce43">
            <text:p>1.00</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London Underground</text:p>
          </table:table-cell>
          <table:table-cell office:value-type="float" office:value="38.31296585156921" table:style-name="ce39">
            <text:p>38.31</text:p>
          </table:table-cell>
          <table:table-cell office:value-type="float" office:value="1.914118539418028" table:style-name="ce39">
            <text:p>1.91</text:p>
          </table:table-cell>
          <table:table-cell office:value-type="float" office:value="34.561293514309867" table:style-name="ce39">
            <text:p>34.56</text:p>
          </table:table-cell>
          <table:table-cell office:value-type="float" office:value="42.064638188828553" table:style-name="ce39">
            <text:p>42.06</text:p>
          </table:table-cell>
          <table:table-cell office:value-type="float" office:value="4.9960072181142046" table:style-name="ce39">
            <text:p>5.00</text:p>
          </table:table-cell>
          <table:table-cell office:value-type="float" office:value="0.79041831694670672" table:style-name="ce39">
            <text:p>0.79</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Surface Rail</text:p>
          </table:table-cell>
          <table:table-cell office:value-type="float" office:value="79.94556332422394" table:style-name="ce39">
            <text:p>79.95</text:p>
          </table:table-cell>
          <table:table-cell office:value-type="float" office:value="6.2782909873272139" table:style-name="ce39">
            <text:p>6.28</text:p>
          </table:table-cell>
          <table:table-cell office:value-type="float" office:value="67.640112989062601" table:style-name="ce43">
            <text:p>67.64</text:p>
          </table:table-cell>
          <table:table-cell office:value-type="float" office:value="92.251013659385279" table:style-name="ce43">
            <text:p>92.25</text:p>
          </table:table-cell>
          <table:table-cell office:value-type="float" office:value="7.8532075155505945" table:style-name="ce43">
            <text:p>7.85</text:p>
          </table:table-cell>
          <table:table-cell office:value-type="float" office:value="1.4257110999402329" table:style-name="ce43">
            <text:p>1.43</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Taxi or minicab</text:p>
          </table:table-cell>
          <table:table-cell office:value-type="float" office:value="20.269539388563452" table:style-name="ce39">
            <text:p>20.27</text:p>
          </table:table-cell>
          <table:table-cell office:value-type="float" office:value="1.488027098009981" table:style-name="ce39">
            <text:p>1.49</text:p>
          </table:table-cell>
          <table:table-cell office:value-type="float" office:value="17.353006276463891" table:style-name="ce43">
            <text:p>17.35</text:p>
          </table:table-cell>
          <table:table-cell office:value-type="float" office:value="23.186072500663009" table:style-name="ce43">
            <text:p>23.19</text:p>
          </table:table-cell>
          <table:table-cell office:value-type="float" office:value="7.3411983838644144" table:style-name="ce43">
            <text:p>7.34</text:p>
          </table:table-cell>
          <table:table-cell office:value-type="float" office:value="1.413388188377676" table:style-name="ce43">
            <text:p>1.41</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Other public transport [note 5]</text:p>
          </table:table-cell>
          <table:table-cell office:value-type="float" office:value="57.203088132942277" table:style-name="ce39">
            <text:p>57.20</text:p>
          </table:table-cell>
          <table:table-cell office:value-type="float" office:value="3.921844677074878" table:style-name="ce39">
            <text:p>3.92</text:p>
          </table:table-cell>
          <table:table-cell office:value-type="float" office:value="49.516272565875518" table:style-name="ce43">
            <text:p>49.52</text:p>
          </table:table-cell>
          <table:table-cell office:value-type="float" office:value="64.889903700009043" table:style-name="ce43">
            <text:p>64.89</text:p>
          </table:table-cell>
          <table:table-cell office:value-type="float" office:value="6.8560016689314978" table:style-name="ce43">
            <text:p>6.86</text:p>
          </table:table-cell>
          <table:table-cell office:value-type="float" office:value="1.4590364845469621" table:style-name="ce43">
            <text:p>1.46</text:p>
          </table:table-cell>
          <table:table-cell table:number-columns-repeated="16375"/>
        </table:table-row>
        <table:table-row table:style-name="ro2">
          <table:table-cell office:value-type="float" office:value="2025" table:style-name="ce36">
            <text:p>2025</text:p>
          </table:table-cell>
          <table:table-cell office:value-type="string" table:style-name="ce36">
            <text:p>North West</text:p>
          </table:table-cell>
          <table:table-cell office:value-type="string" table:style-name="ce38">
            <text:p>All modes</text:p>
          </table:table-cell>
          <table:table-cell office:value-type="float" office:value="22.626917539874299" table:style-name="ce39">
            <text:p>22.63</text:p>
          </table:table-cell>
          <table:table-cell office:value-type="float" office:value="0.49241606622053719" table:style-name="ce39">
            <text:p>[low]</text:p>
          </table:table-cell>
          <table:table-cell office:value-type="float" office:value="21.661782050082039" table:style-name="ce43">
            <text:p>21.66</text:p>
          </table:table-cell>
          <table:table-cell office:value-type="float" office:value="23.592053029666548" table:style-name="ce43">
            <text:p>23.59</text:p>
          </table:table-cell>
          <table:table-cell office:value-type="float" office:value="2.1762401588849949" table:style-name="ce43">
            <text:p>2.18</text:p>
          </table:table-cell>
          <table:table-cell office:value-type="float" office:value="1.7643294731244621" table:style-name="ce43">
            <text:p>1.76</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 [note 2]</text:p>
          </table:table-cell>
          <table:table-cell office:value-type="float" office:value="19.898068081434221" table:style-name="ce39">
            <text:p>19.90</text:p>
          </table:table-cell>
          <table:table-cell office:value-type="float" office:value="0.811528825102667" table:style-name="ce39">
            <text:p>0.81</text:p>
          </table:table-cell>
          <table:table-cell office:value-type="float" office:value="18.307471584232999" table:style-name="ce43">
            <text:p>18.31</text:p>
          </table:table-cell>
          <table:table-cell office:value-type="float" office:value="21.488664578635451" table:style-name="ce43">
            <text:p>21.49</text:p>
          </table:table-cell>
          <table:table-cell office:value-type="float" office:value="4.0784302364502372" table:style-name="ce43">
            <text:p>4.08</text:p>
          </table:table-cell>
          <table:table-cell office:value-type="float" office:value="1.688564698556676" table:style-name="ce43">
            <text:p>1.69</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Walks of a mile or more</text:p>
          </table:table-cell>
          <table:table-cell office:value-type="float" office:value="34.786653958090312" table:style-name="ce39">
            <text:p>34.79</text:p>
          </table:table-cell>
          <table:table-cell office:value-type="float" office:value="0.76579997453355086" table:style-name="ce39">
            <text:p>0.77</text:p>
          </table:table-cell>
          <table:table-cell office:value-type="float" office:value="33.285686008004546" table:style-name="ce43">
            <text:p>33.29</text:p>
          </table:table-cell>
          <table:table-cell office:value-type="float" office:value="36.287621908176071" table:style-name="ce43">
            <text:p>36.29</text:p>
          </table:table-cell>
          <table:table-cell office:value-type="float" office:value="2.201418898914965" table:style-name="ce43">
            <text:p>2.20</text:p>
          </table:table-cell>
          <table:table-cell office:value-type="float" office:value="1.1844822037135581" table:style-name="ce43">
            <text:p>1.18</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Pedal cycle [note 3]</text:p>
          </table:table-cell>
          <table:table-cell office:value-type="float" office:value="26.95191470430721" table:style-name="ce39">
            <text:p>26.95</text:p>
          </table:table-cell>
          <table:table-cell office:value-type="float" office:value="2.2387261005097949" table:style-name="ce39">
            <text:p>2.24</text:p>
          </table:table-cell>
          <table:table-cell office:value-type="float" office:value="22.564011547308009" table:style-name="ce43">
            <text:p>22.56</text:p>
          </table:table-cell>
          <table:table-cell office:value-type="float" office:value="31.339817861306411" table:style-name="ce43">
            <text:p>31.34</text:p>
          </table:table-cell>
          <table:table-cell office:value-type="float" office:value="8.3063712729545784" table:style-name="ce43">
            <text:p>8.31</text:p>
          </table:table-cell>
          <table:table-cell office:value-type="float" office:value="0.95836943162128452" table:style-name="ce43">
            <text:p>0.96</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driver</text:p>
          </table:table-cell>
          <table:table-cell office:value-type="float" office:value="23.102489046529019" table:style-name="ce39">
            <text:p>23.10</text:p>
          </table:table-cell>
          <table:table-cell office:value-type="float" office:value="0.57809715252043448" table:style-name="ce39">
            <text:p>0.58</text:p>
          </table:table-cell>
          <table:table-cell office:value-type="float" office:value="21.969418627588968" table:style-name="ce43">
            <text:p>21.97</text:p>
          </table:table-cell>
          <table:table-cell office:value-type="float" office:value="24.23555946546907" table:style-name="ce43">
            <text:p>24.24</text:p>
          </table:table-cell>
          <table:table-cell office:value-type="float" office:value="2.5023154490242656" table:style-name="ce43">
            <text:p>2.50</text:p>
          </table:table-cell>
          <table:table-cell office:value-type="float" office:value="1.1996334773964521" table:style-name="ce43">
            <text:p>1.20</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Car or van passenger</text:p>
          </table:table-cell>
          <table:table-cell office:value-type="float" office:value="23.270242067522659" table:style-name="ce39">
            <text:p>23.27</text:p>
          </table:table-cell>
          <table:table-cell office:value-type="float" office:value="0.84229654368264872" table:style-name="ce39">
            <text:p>0.84</text:p>
          </table:table-cell>
          <table:table-cell office:value-type="float" office:value="21.61934084190467" table:style-name="ce43">
            <text:p>21.62</text:p>
          </table:table-cell>
          <table:table-cell office:value-type="float" office:value="24.921143293140659" table:style-name="ce43">
            <text:p>24.92</text:p>
          </table:table-cell>
          <table:table-cell office:value-type="float" office:value="3.6196294874740826" table:style-name="ce43">
            <text:p>3.62</text:p>
          </table:table-cell>
          <table:table-cell office:value-type="float" office:value="1.4353410900500621" table:style-name="ce43">
            <text:p>1.44</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Motorcycle</text:p>
          </table:table-cell>
          <table:table-cell office:value-type="float" office:value="14.564709067007721" table:style-name="ce39">
            <text:p>14.56</text:p>
          </table:table-cell>
          <table:table-cell office:value-type="float" office:value="6.2540812838275412" table:style-name="ce39">
            <text:p>6.25</text:p>
          </table:table-cell>
          <table:table-cell office:value-type="float" office:value="2.306709750705743" table:style-name="ce43">
            <text:p>2.31</text:p>
          </table:table-cell>
          <table:table-cell office:value-type="float" office:value="26.822708383309699" table:style-name="ce43">
            <text:p>26.82</text:p>
          </table:table-cell>
          <table:table-cell office:value-type="float" office:value="42.939967115405111" table:style-name="ce43">
            <text:p>42.94</text:p>
          </table:table-cell>
          <table:table-cell office:value-type="float" office:value="0.89692186591697154" table:style-name="ce43">
            <text:p>0.90</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rivate transport [note 4]</text:p>
          </table:table-cell>
          <table:table-cell office:value-type="float" office:value="48.264789167236202" table:style-name="ce39">
            <text:p>48.26</text:p>
          </table:table-cell>
          <table:table-cell office:value-type="float" office:value="10.1532004264697" table:style-name="ce39">
            <text:p>10.15</text:p>
          </table:table-cell>
          <table:table-cell office:value-type="float" office:value="28.364516331355588" table:style-name="ce43">
            <text:p>28.36</text:p>
          </table:table-cell>
          <table:table-cell office:value-type="float" office:value="68.165062003116816" table:style-name="ce43">
            <text:p>68.17</text:p>
          </table:table-cell>
          <table:table-cell office:value-type="float" office:value="21.036454528557318" table:style-name="ce43">
            <text:p>21.04</text:p>
          </table:table-cell>
          <table:table-cell office:value-type="float" office:value="1.1521660082578169" table:style-name="ce43">
            <text:p>1.1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Bus in London</text:p>
          </table:table-cell>
          <table:table-cell office:value-type="float" office:value="105" table:style-name="ce39">
            <text:p>105.00</text:p>
          </table:table-cell>
          <table:table-cell office:value-type="float" office:value="2.8607558706730982E-14" table:style-name="ce39">
            <text:p>[low]</text:p>
          </table:table-cell>
          <table:table-cell office:value-type="float" office:value="105" table:style-name="ce43">
            <text:p>105.00</text:p>
          </table:table-cell>
          <table:table-cell office:value-type="float" office:value="105.0000000000001" table:style-name="ce43">
            <text:p>105.00</text:p>
          </table:table-cell>
          <table:table-cell office:value-type="float" office:value="2.724529400641046E-14" table:style-name="ce43">
            <text:p>[low]</text:p>
          </table:table-cell>
          <table:table-cell office:value-type="float" office:value="1.868676547823221" table:style-name="ce43">
            <text:p>1.8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local bus</text:p>
          </table:table-cell>
          <table:table-cell office:value-type="float" office:value="37.752694243783303" table:style-name="ce39">
            <text:p>37.75</text:p>
          </table:table-cell>
          <table:table-cell office:value-type="float" office:value="1.915538425993806" table:style-name="ce39">
            <text:p>1.92</text:p>
          </table:table-cell>
          <table:table-cell office:value-type="float" office:value="33.998238928835427" table:style-name="ce43">
            <text:p>34.00</text:p>
          </table:table-cell>
          <table:table-cell office:value-type="float" office:value="41.507149558731157" table:style-name="ce43">
            <text:p>41.51</text:p>
          </table:table-cell>
          <table:table-cell office:value-type="float" office:value="5.0739118475212823" table:style-name="ce43">
            <text:p>5.07</text:p>
          </table:table-cell>
          <table:table-cell office:value-type="float" office:value="1.2478339947800881" table:style-name="ce43">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Non-local bus</text:p>
          </table:table-cell>
          <table:table-cell office:value-type="float" office:value="152.4560073954018" table:style-name="ce39">
            <text:p>152.46</text:p>
          </table:table-cell>
          <table:table-cell office:value-type="float" office:value="53.442929440681567" table:style-name="ce39">
            <text:p>53.44</text:p>
          </table:table-cell>
          <table:table-cell office:value-type="float" office:value="47.707865691665901" table:style-name="ce43">
            <text:p>47.71</text:p>
          </table:table-cell>
          <table:table-cell office:value-type="float" office:value="257.20414909913762" table:style-name="ce43">
            <text:p>257.20</text:p>
          </table:table-cell>
          <table:table-cell office:value-type="float" office:value="35.054656325922814" table:style-name="ce43">
            <text:p>35.05</text:p>
          </table:table-cell>
          <table:table-cell office:value-type="float" office:value="1.075703568723775" table:style-name="ce43">
            <text:p>1.08</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London Underground</text:p>
          </table:table-cell>
          <table:table-cell office:value-type="float" office:value="36.239937772319777" table:style-name="ce39">
            <text:p>36.24</text:p>
          </table:table-cell>
          <table:table-cell office:value-type="float" office:value="3.21301747963909" table:style-name="ce39">
            <text:p>3.21</text:p>
          </table:table-cell>
          <table:table-cell office:value-type="float" office:value="29.942423512227158" table:style-name="ce43">
            <text:p>29.94</text:p>
          </table:table-cell>
          <table:table-cell office:value-type="float" office:value="42.537452032412389" table:style-name="ce43">
            <text:p>42.54</text:p>
          </table:table-cell>
          <table:table-cell office:value-type="float" office:value="8.8659574964645973" table:style-name="ce43">
            <text:p>8.87</text:p>
          </table:table-cell>
          <table:table-cell office:value-type="float" office:value="0.80911895893207686" table:style-name="ce43">
            <text:p>0.81</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Surface Rail</text:p>
          </table:table-cell>
          <table:table-cell office:value-type="float" office:value="98.832599705991868" table:style-name="ce39">
            <text:p>98.83</text:p>
          </table:table-cell>
          <table:table-cell office:value-type="float" office:value="12.608437739031601" table:style-name="ce39">
            <text:p>12.61</text:p>
          </table:table-cell>
          <table:table-cell office:value-type="float" office:value="74.120061737489934" table:style-name="ce43">
            <text:p>74.12</text:p>
          </table:table-cell>
          <table:table-cell office:value-type="float" office:value="123.5451376744938" table:style-name="ce43">
            <text:p>123.55</text:p>
          </table:table-cell>
          <table:table-cell office:value-type="float" office:value="12.757367282191604" table:style-name="ce43">
            <text:p>12.76</text:p>
          </table:table-cell>
          <table:table-cell office:value-type="float" office:value="1.759185148385036" table:style-name="ce43">
            <text:p>1.76</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Taxi or minicab</text:p>
          </table:table-cell>
          <table:table-cell office:value-type="float" office:value="18.58569885488976" table:style-name="ce39">
            <text:p>18.59</text:p>
          </table:table-cell>
          <table:table-cell office:value-type="float" office:value="1.1572236679775161" table:style-name="ce39">
            <text:p>1.16</text:p>
          </table:table-cell>
          <table:table-cell office:value-type="float" office:value="16.317540465653821" table:style-name="ce43">
            <text:p>16.32</text:p>
          </table:table-cell>
          <table:table-cell office:value-type="float" office:value="20.853857244125692" table:style-name="ce43">
            <text:p>20.85</text:p>
          </table:table-cell>
          <table:table-cell office:value-type="float" office:value="6.2264199856711828" table:style-name="ce43">
            <text:p>6.23</text:p>
          </table:table-cell>
          <table:table-cell office:value-type="float" office:value="1.1492397727701871" table:style-name="ce43">
            <text:p>1.15</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Other public transport [note 5]</text:p>
          </table:table-cell>
          <table:table-cell office:value-type="float" office:value="40.31960646921123" table:style-name="ce39">
            <text:p>40.32</text:p>
          </table:table-cell>
          <table:table-cell office:value-type="float" office:value="6.9041146883161346" table:style-name="ce39">
            <text:p>6.90</text:p>
          </table:table-cell>
          <table:table-cell office:value-type="float" office:value="26.787541680111609" table:style-name="ce43">
            <text:p>26.79</text:p>
          </table:table-cell>
          <table:table-cell office:value-type="float" office:value="53.851671258310851" table:style-name="ce43">
            <text:p>53.85</text:p>
          </table:table-cell>
          <table:table-cell office:value-type="float" office:value="17.123467446509526" table:style-name="ce43">
            <text:p>17.12</text:p>
          </table:table-cell>
          <table:table-cell office:value-type="float" office:value="1.1731071946133811" table:style-name="ce43">
            <text:p>1.17</text:p>
          </table:table-cell>
          <table:table-cell table:number-columns-repeated="16375"/>
        </table:table-row>
        <table:table-row table:style-name="ro2">
          <table:table-cell office:value-type="float" office:value="2025" table:style-name="ce36">
            <text:p>2025</text:p>
          </table:table-cell>
          <table:table-cell office:value-type="string" table:style-name="ce36">
            <text:p>Yorkshire and the Humber</text:p>
          </table:table-cell>
          <table:table-cell office:value-type="string" table:style-name="ce38">
            <text:p>All modes</text:p>
          </table:table-cell>
          <table:table-cell office:value-type="float" office:value="24.0150952323899" table:style-name="ce39">
            <text:p>24.02</text:p>
          </table:table-cell>
          <table:table-cell office:value-type="float" office:value="0.50674158069754704" table:style-name="ce39">
            <text:p>0.51</text:p>
          </table:table-cell>
          <table:table-cell office:value-type="float" office:value="23.021881734222699" table:style-name="ce43">
            <text:p>23.02</text:p>
          </table:table-cell>
          <table:table-cell office:value-type="float" office:value="25.00830873055709" table:style-name="ce43">
            <text:p>25.01</text:p>
          </table:table-cell>
          <table:table-cell office:value-type="float" office:value="2.1100960699672306" table:style-name="ce43">
            <text:p>2.11</text:p>
          </table:table-cell>
          <table:table-cell office:value-type="float" office:value="1.485276858636926" table:style-name="ce43">
            <text:p>1.4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 [note 2]</text:p>
          </table:table-cell>
          <table:table-cell office:value-type="float" office:value="20.513042397710379" table:style-name="ce39">
            <text:p>20.51</text:p>
          </table:table-cell>
          <table:table-cell office:value-type="float" office:value="1.126517341721929" table:style-name="ce39">
            <text:p>1.13</text:p>
          </table:table-cell>
          <table:table-cell office:value-type="float" office:value="18.305068407935401" table:style-name="ce43">
            <text:p>18.31</text:p>
          </table:table-cell>
          <table:table-cell office:value-type="float" office:value="22.72101638748536" table:style-name="ce43">
            <text:p>22.72</text:p>
          </table:table-cell>
          <table:table-cell office:value-type="float" office:value="5.4917126376517817" table:style-name="ce43">
            <text:p>5.49</text:p>
          </table:table-cell>
          <table:table-cell office:value-type="float" office:value="1.960721660339533" table:style-name="ce43">
            <text:p>1.9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Walks of a mile or more</text:p>
          </table:table-cell>
          <table:table-cell office:value-type="float" office:value="35.114549837422452" table:style-name="ce39">
            <text:p>35.11</text:p>
          </table:table-cell>
          <table:table-cell office:value-type="float" office:value="1.4144304025718539" table:style-name="ce39">
            <text:p>1.41</text:p>
          </table:table-cell>
          <table:table-cell office:value-type="float" office:value="32.34226624838162" table:style-name="ce43">
            <text:p>32.34</text:p>
          </table:table-cell>
          <table:table-cell office:value-type="float" office:value="37.886833426463276" table:style-name="ce43">
            <text:p>37.89</text:p>
          </table:table-cell>
          <table:table-cell office:value-type="float" office:value="4.0280465195212622" table:style-name="ce43">
            <text:p>4.03</text:p>
          </table:table-cell>
          <table:table-cell office:value-type="float" office:value="1.831828256862456" table:style-name="ce43">
            <text:p>1.8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Pedal cycle [note 3]</text:p>
          </table:table-cell>
          <table:table-cell office:value-type="float" office:value="24.22796847176194" table:style-name="ce39">
            <text:p>24.23</text:p>
          </table:table-cell>
          <table:table-cell office:value-type="float" office:value="2.625244195693234" table:style-name="ce39">
            <text:p>2.63</text:p>
          </table:table-cell>
          <table:table-cell office:value-type="float" office:value="19.082489848203199" table:style-name="ce43">
            <text:p>19.08</text:p>
          </table:table-cell>
          <table:table-cell office:value-type="float" office:value="29.373447095320682" table:style-name="ce43">
            <text:p>29.37</text:p>
          </table:table-cell>
          <table:table-cell office:value-type="float" office:value="10.835593577534143" table:style-name="ce43">
            <text:p>10.84</text:p>
          </table:table-cell>
          <table:table-cell office:value-type="float" office:value="1.3412407600907019" table:style-name="ce43">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driver</text:p>
          </table:table-cell>
          <table:table-cell office:value-type="float" office:value="22.220662818852869" table:style-name="ce39">
            <text:p>22.22</text:p>
          </table:table-cell>
          <table:table-cell office:value-type="float" office:value="0.64478940914743799" table:style-name="ce39">
            <text:p>0.64</text:p>
          </table:table-cell>
          <table:table-cell office:value-type="float" office:value="20.956875576923888" table:style-name="ce43">
            <text:p>20.96</text:p>
          </table:table-cell>
          <table:table-cell office:value-type="float" office:value="23.484450060781839" table:style-name="ce43">
            <text:p>23.48</text:p>
          </table:table-cell>
          <table:table-cell office:value-type="float" office:value="2.9017559665248767" table:style-name="ce43">
            <text:p>2.90</text:p>
          </table:table-cell>
          <table:table-cell office:value-type="float" office:value="1.3571999813054689" table:style-name="ce43">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Car or van passenger</text:p>
          </table:table-cell>
          <table:table-cell office:value-type="float" office:value="23.729106522688031" table:style-name="ce39">
            <text:p>23.73</text:p>
          </table:table-cell>
          <table:table-cell office:value-type="float" office:value="1.043844338066922" table:style-name="ce39">
            <text:p>1.04</text:p>
          </table:table-cell>
          <table:table-cell office:value-type="float" office:value="21.683171620076859" table:style-name="ce43">
            <text:p>21.68</text:p>
          </table:table-cell>
          <table:table-cell office:value-type="float" office:value="25.7750414252992" table:style-name="ce43">
            <text:p>25.78</text:p>
          </table:table-cell>
          <table:table-cell office:value-type="float" office:value="4.3990039703723127" table:style-name="ce43">
            <text:p>4.40</text:p>
          </table:table-cell>
          <table:table-cell office:value-type="float" office:value="1.4849469821395489" table:style-name="ce43">
            <text:p>1.4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Motorcycle</text:p>
          </table:table-cell>
          <table:table-cell office:value-type="float" office:value="38.253633845037811" table:style-name="ce39">
            <text:p>38.25</text:p>
          </table:table-cell>
          <table:table-cell office:value-type="float" office:value="8.7539553956322447" table:style-name="ce39">
            <text:p>8.75</text:p>
          </table:table-cell>
          <table:table-cell office:value-type="float" office:value="21.09588126959861" table:style-name="ce43">
            <text:p>21.10</text:p>
          </table:table-cell>
          <table:table-cell office:value-type="float" office:value="55.411386420477022" table:style-name="ce43">
            <text:p>55.41</text:p>
          </table:table-cell>
          <table:table-cell office:value-type="float" office:value="22.883983861752238" table:style-name="ce43">
            <text:p>22.88</text:p>
          </table:table-cell>
          <table:table-cell office:value-type="float" office:value="1.3043551535118469" table:style-name="ce43">
            <text:p>1.3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rivate transport [note 4]</text:p>
          </table:table-cell>
          <table:table-cell office:value-type="float" office:value="36.379971704383962" table:style-name="ce39">
            <text:p>36.38</text:p>
          </table:table-cell>
          <table:table-cell office:value-type="float" office:value="5.3028959439713574" table:style-name="ce39">
            <text:p>5.30</text:p>
          </table:table-cell>
          <table:table-cell office:value-type="float" office:value="25.986295654200099" table:style-name="ce43">
            <text:p>25.99</text:p>
          </table:table-cell>
          <table:table-cell office:value-type="float" office:value="46.773647754567811" table:style-name="ce43">
            <text:p>46.77</text:p>
          </table:table-cell>
          <table:table-cell office:value-type="float" office:value="14.576415801148995" table:style-name="ce43">
            <text:p>14.58</text:p>
          </table:table-cell>
          <table:table-cell office:value-type="float" office:value="1.2135531177277019" table:style-name="ce43">
            <text:p>1.2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Bus in London</text:p>
          </table:table-cell>
          <table:table-cell office:value-type="float" office:value="89.999999999999986" table:style-name="ce39">
            <text:p>90.00</text:p>
          </table:table-cell>
          <table:table-cell office:value-type="float" office:value="3.2683588676911998E-14" table:style-name="ce39">
            <text:p>[low]</text:p>
          </table:table-cell>
          <table:table-cell office:value-type="float" office:value="89.999999999999915" table:style-name="ce43">
            <text:p>90.00</text:p>
          </table:table-cell>
          <table:table-cell office:value-type="float" office:value="90.000000000000057" table:style-name="ce43">
            <text:p>90.00</text:p>
          </table:table-cell>
          <table:table-cell office:value-type="float" office:value="3.6315098529902226E-14" table:style-name="ce43">
            <text:p>[low]</text:p>
          </table:table-cell>
          <table:table-cell office:value-type="float" office:value="1.7406098062608799" table:style-name="ce43">
            <text:p>1.7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local bus</text:p>
          </table:table-cell>
          <table:table-cell office:value-type="float" office:value="35.005014149152338" table:style-name="ce39">
            <text:p>35.01</text:p>
          </table:table-cell>
          <table:table-cell office:value-type="float" office:value="1.4927898739936361" table:style-name="ce39">
            <text:p>1.49</text:p>
          </table:table-cell>
          <table:table-cell office:value-type="float" office:value="32.079145996124822" table:style-name="ce43">
            <text:p>32.08</text:p>
          </table:table-cell>
          <table:table-cell office:value-type="float" office:value="37.930882302179867" table:style-name="ce43">
            <text:p>37.93</text:p>
          </table:table-cell>
          <table:table-cell office:value-type="float" office:value="4.264502987009319" table:style-name="ce43">
            <text:p>4.26</text:p>
          </table:table-cell>
          <table:table-cell office:value-type="float" office:value="1.1415408708759871" table:style-name="ce43">
            <text:p>1.1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Non-local bus</text:p>
          </table:table-cell>
          <table:table-cell office:value-type="float" office:value="145.25036228605379" table:style-name="ce39">
            <text:p>145.25</text:p>
          </table:table-cell>
          <table:table-cell office:value-type="float" office:value="30.971366212695902" table:style-name="ce39">
            <text:p>30.97</text:p>
          </table:table-cell>
          <table:table-cell office:value-type="float" office:value="84.546484509169858" table:style-name="ce43">
            <text:p>84.55</text:p>
          </table:table-cell>
          <table:table-cell office:value-type="float" office:value="205.9542400629378" table:style-name="ce43">
            <text:p>205.95</text:p>
          </table:table-cell>
          <table:table-cell office:value-type="float" office:value="21.322746274258083" table:style-name="ce43">
            <text:p>21.32</text:p>
          </table:table-cell>
          <table:table-cell office:value-type="float" office:value="1.574395828868846" table:style-name="ce43">
            <text:p>1.57</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London Underground</text:p>
          </table:table-cell>
          <table:table-cell office:value-type="float" office:value="68.237025806919604" table:style-name="ce39">
            <text:p>68.24</text:p>
          </table:table-cell>
          <table:table-cell office:value-type="float" office:value="2.7076974084057222" table:style-name="ce39">
            <text:p>2.71</text:p>
          </table:table-cell>
          <table:table-cell office:value-type="float" office:value="62.92993888644439" table:style-name="ce39">
            <text:p>62.93</text:p>
          </table:table-cell>
          <table:table-cell office:value-type="float" office:value="73.544112727394818" table:style-name="ce39">
            <text:p>73.54</text:p>
          </table:table-cell>
          <table:table-cell office:value-type="float" office:value="3.9680765337975017" table:style-name="ce39">
            <text:p>3.97</text:p>
          </table:table-cell>
          <table:table-cell office:value-type="float" office:value="1.2340375991730621" table:style-name="ce39">
            <text:p>1.2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Surface Rail</text:p>
          </table:table-cell>
          <table:table-cell office:value-type="float" office:value="106.3912425342595" table:style-name="ce39">
            <text:p>106.39</text:p>
          </table:table-cell>
          <table:table-cell office:value-type="float" office:value="14.73113096877667" table:style-name="ce39">
            <text:p>14.73</text:p>
          </table:table-cell>
          <table:table-cell office:value-type="float" office:value="77.518225835457258" table:style-name="ce43">
            <text:p>77.52</text:p>
          </table:table-cell>
          <table:table-cell office:value-type="float" office:value="135.26425923306181" table:style-name="ce43">
            <text:p>135.26</text:p>
          </table:table-cell>
          <table:table-cell office:value-type="float" office:value="13.846187541265941" table:style-name="ce43">
            <text:p>13.85</text:p>
          </table:table-cell>
          <table:table-cell office:value-type="float" office:value="1.6966663123571251" table:style-name="ce43">
            <text:p>1.7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Taxi or minicab</text:p>
          </table:table-cell>
          <table:table-cell office:value-type="float" office:value="21.3939955425943" table:style-name="ce39">
            <text:p>21.39</text:p>
          </table:table-cell>
          <table:table-cell office:value-type="float" office:value="2.5032075211411202" table:style-name="ce39">
            <text:p>2.50</text:p>
          </table:table-cell>
          <table:table-cell office:value-type="float" office:value="16.487708801157709" table:style-name="ce43">
            <text:p>16.49</text:p>
          </table:table-cell>
          <table:table-cell office:value-type="float" office:value="26.300282284030899" table:style-name="ce43">
            <text:p>26.30</text:p>
          </table:table-cell>
          <table:table-cell office:value-type="float" office:value="11.700514362346986" table:style-name="ce43">
            <text:p>11.70</text:p>
          </table:table-cell>
          <table:table-cell office:value-type="float" office:value="1.500173815200043"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Other public transport [note 5]</text:p>
          </table:table-cell>
          <table:table-cell office:value-type="float" office:value="66.839280414973601" table:style-name="ce39">
            <text:p>66.84</text:p>
          </table:table-cell>
          <table:table-cell office:value-type="float" office:value="21.60624280856981" table:style-name="ce39">
            <text:p>21.61</text:p>
          </table:table-cell>
          <table:table-cell office:value-type="float" office:value="24.491044510176781" table:style-name="ce39">
            <text:p>24.49</text:p>
          </table:table-cell>
          <table:table-cell office:value-type="float" office:value="109.1875163197704" table:style-name="ce39">
            <text:p>109.19</text:p>
          </table:table-cell>
          <table:table-cell office:value-type="float" office:value="32.325666396207183" table:style-name="ce39">
            <text:p>32.33</text:p>
          </table:table-cell>
          <table:table-cell office:value-type="float" office:value="1.5254173553207599" table:style-name="ce39">
            <text:p>1.5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Midlands</text:p>
          </table:table-cell>
          <table:table-cell office:value-type="string" table:style-name="ce38">
            <text:p>All modes</text:p>
          </table:table-cell>
          <table:table-cell office:value-type="float" office:value="23.547756550161239" table:style-name="ce39">
            <text:p>23.55</text:p>
          </table:table-cell>
          <table:table-cell office:value-type="float" office:value="0.65116586154263767" table:style-name="ce39">
            <text:p>0.65</text:p>
          </table:table-cell>
          <table:table-cell office:value-type="float" office:value="22.271471461537669" table:style-name="ce43">
            <text:p>22.27</text:p>
          </table:table-cell>
          <table:table-cell office:value-type="float" office:value="24.824041638784809" table:style-name="ce43">
            <text:p>24.82</text:p>
          </table:table-cell>
          <table:table-cell office:value-type="float" office:value="2.7652989368882315" table:style-name="ce43">
            <text:p>2.77</text:p>
          </table:table-cell>
          <table:table-cell office:value-type="float" office:value="1.819068662665565" table:style-name="ce43">
            <text:p>1.82</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 [note 2]</text:p>
          </table:table-cell>
          <table:table-cell office:value-type="float" office:value="19.394079094372071" table:style-name="ce39">
            <text:p>19.39</text:p>
          </table:table-cell>
          <table:table-cell office:value-type="float" office:value="0.68079708517843829" table:style-name="ce39">
            <text:p>0.68</text:p>
          </table:table-cell>
          <table:table-cell office:value-type="float" office:value="18.05971680742233" table:style-name="ce43">
            <text:p>18.06</text:p>
          </table:table-cell>
          <table:table-cell office:value-type="float" office:value="20.728441381321819" table:style-name="ce43">
            <text:p>20.73</text:p>
          </table:table-cell>
          <table:table-cell office:value-type="float" office:value="3.5103346844449934" table:style-name="ce43">
            <text:p>3.51</text:p>
          </table:table-cell>
          <table:table-cell office:value-type="float" office:value="1.449402045264216"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Walks of a mile or more</text:p>
          </table:table-cell>
          <table:table-cell office:value-type="float" office:value="31.74641388122598" table:style-name="ce39">
            <text:p>31.75</text:p>
          </table:table-cell>
          <table:table-cell office:value-type="float" office:value="1.115321273405498" table:style-name="ce39">
            <text:p>1.12</text:p>
          </table:table-cell>
          <table:table-cell office:value-type="float" office:value="29.5603841853512" table:style-name="ce43">
            <text:p>29.56</text:p>
          </table:table-cell>
          <table:table-cell office:value-type="float" office:value="33.932443577100763" table:style-name="ce43">
            <text:p>33.93</text:p>
          </table:table-cell>
          <table:table-cell office:value-type="float" office:value="3.5132197216929457" table:style-name="ce43">
            <text:p>3.51</text:p>
          </table:table-cell>
          <table:table-cell office:value-type="float" office:value="1.6900930848620459" table:style-name="ce43">
            <text:p>1.69</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Pedal cycle [note 3]</text:p>
          </table:table-cell>
          <table:table-cell office:value-type="float" office:value="23.407060517472541" table:style-name="ce39">
            <text:p>23.41</text:p>
          </table:table-cell>
          <table:table-cell office:value-type="float" office:value="2.11477124041568" table:style-name="ce39">
            <text:p>2.11</text:p>
          </table:table-cell>
          <table:table-cell office:value-type="float" office:value="19.26210888625781" table:style-name="ce43">
            <text:p>19.26</text:p>
          </table:table-cell>
          <table:table-cell office:value-type="float" office:value="27.552012148687279" table:style-name="ce43">
            <text:p>27.55</text:p>
          </table:table-cell>
          <table:table-cell office:value-type="float" office:value="9.034757862214601" table:style-name="ce43">
            <text:p>9.03</text:p>
          </table:table-cell>
          <table:table-cell office:value-type="float" office:value="1.000894314406628" table:style-name="ce43">
            <text:p>1.00</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driver</text:p>
          </table:table-cell>
          <table:table-cell office:value-type="float" office:value="22.220107326347328" table:style-name="ce39">
            <text:p>22.22</text:p>
          </table:table-cell>
          <table:table-cell office:value-type="float" office:value="0.50356505748421976" table:style-name="ce39">
            <text:p>0.50</text:p>
          </table:table-cell>
          <table:table-cell office:value-type="float" office:value="21.233119813678261" table:style-name="ce43">
            <text:p>21.23</text:p>
          </table:table-cell>
          <table:table-cell office:value-type="float" office:value="23.207094839016399" table:style-name="ce43">
            <text:p>23.21</text:p>
          </table:table-cell>
          <table:table-cell office:value-type="float" office:value="2.2662584392070926" table:style-name="ce43">
            <text:p>2.27</text:p>
          </table:table-cell>
          <table:table-cell office:value-type="float" office:value="1.1132201565739499" table:style-name="ce43">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Car or van passenger</text:p>
          </table:table-cell>
          <table:table-cell office:value-type="float" office:value="21.523194700922769" table:style-name="ce39">
            <text:p>21.52</text:p>
          </table:table-cell>
          <table:table-cell office:value-type="float" office:value="0.77083760444764682" table:style-name="ce39">
            <text:p>0.77</text:p>
          </table:table-cell>
          <table:table-cell office:value-type="float" office:value="20.012352996205379" table:style-name="ce43">
            <text:p>20.01</text:p>
          </table:table-cell>
          <table:table-cell office:value-type="float" office:value="23.034036405640158" table:style-name="ce43">
            <text:p>23.03</text:p>
          </table:table-cell>
          <table:table-cell office:value-type="float" office:value="3.5814274560950681" table:style-name="ce43">
            <text:p>3.58</text:p>
          </table:table-cell>
          <table:table-cell office:value-type="float" office:value="1.4387725837454499" table:style-name="ce43">
            <text:p>1.44</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Motorcycle</text:p>
          </table:table-cell>
          <table:table-cell office:value-type="float" office:value="24.152341403511802" table:style-name="ce39">
            <text:p>24.15</text:p>
          </table:table-cell>
          <table:table-cell office:value-type="float" office:value="6.4641495002598468" table:style-name="ce39">
            <text:p>6.46</text:p>
          </table:table-cell>
          <table:table-cell office:value-type="float" office:value="11.4826083830025" table:style-name="ce39">
            <text:p>11.48</text:p>
          </table:table-cell>
          <table:table-cell office:value-type="float" office:value="36.822074424021103" table:style-name="ce39">
            <text:p>36.82</text:p>
          </table:table-cell>
          <table:table-cell office:value-type="float" office:value="26.764069753170787" table:style-name="ce39">
            <text:p>26.76</text:p>
          </table:table-cell>
          <table:table-cell office:value-type="float" office:value="1.3629305432797529" table:style-name="ce39">
            <text:p>1.36</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rivate transport [note 4]</text:p>
          </table:table-cell>
          <table:table-cell office:value-type="float" office:value="38.850964772281799" table:style-name="ce39">
            <text:p>38.85</text:p>
          </table:table-cell>
          <table:table-cell office:value-type="float" office:value="3.9393942155243562" table:style-name="ce39">
            <text:p>3.94</text:p>
          </table:table-cell>
          <table:table-cell office:value-type="float" office:value="31.12975210985406" table:style-name="ce43">
            <text:p>31.13</text:p>
          </table:table-cell>
          <table:table-cell office:value-type="float" office:value="46.572177434709538" table:style-name="ce43">
            <text:p>46.57</text:p>
          </table:table-cell>
          <table:table-cell office:value-type="float" office:value="10.139759047463642" table:style-name="ce43">
            <text:p>10.14</text:p>
          </table:table-cell>
          <table:table-cell office:value-type="float" office:value="0.94726625491102356" table:style-name="ce43">
            <text:p>0.95</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Bus in London</text:p>
          </table:table-cell>
          <table:table-cell office:value-type="float" office:value="0" table:style-name="ce39">
            <text:p>0.00</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office:value-type="string" table:style-name="ce39">
            <text:p>[x]</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local bus</text:p>
          </table:table-cell>
          <table:table-cell office:value-type="float" office:value="41.076086468593523" table:style-name="ce39">
            <text:p>41.08</text:p>
          </table:table-cell>
          <table:table-cell office:value-type="float" office:value="2.2962888488138882" table:style-name="ce39">
            <text:p>2.30</text:p>
          </table:table-cell>
          <table:table-cell office:value-type="float" office:value="36.575360324918293" table:style-name="ce43">
            <text:p>36.58</text:p>
          </table:table-cell>
          <table:table-cell office:value-type="float" office:value="45.576812612268739" table:style-name="ce43">
            <text:p>45.58</text:p>
          </table:table-cell>
          <table:table-cell office:value-type="float" office:value="5.5903301561350398" table:style-name="ce43">
            <text:p>5.59</text:p>
          </table:table-cell>
          <table:table-cell office:value-type="float" office:value="1.3058203227909151" table:style-name="ce43">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Non-local bus</text:p>
          </table:table-cell>
          <table:table-cell office:value-type="float" office:value="216.68094343631901" table:style-name="ce39">
            <text:p>216.68</text:p>
          </table:table-cell>
          <table:table-cell office:value-type="float" office:value="13.6386903307769" table:style-name="ce39">
            <text:p>13.64</text:p>
          </table:table-cell>
          <table:table-cell office:value-type="float" office:value="189.94911038799631" table:style-name="ce43">
            <text:p>189.95</text:p>
          </table:table-cell>
          <table:table-cell office:value-type="float" office:value="243.4127764846418" table:style-name="ce43">
            <text:p>243.41</text:p>
          </table:table-cell>
          <table:table-cell office:value-type="float" office:value="6.2943653994128077" table:style-name="ce43">
            <text:p>6.29</text:p>
          </table:table-cell>
          <table:table-cell office:value-type="float" office:value="1.1118161753161151" table:style-name="ce43">
            <text:p>1.11</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London Underground</text:p>
          </table:table-cell>
          <table:table-cell office:value-type="float" office:value="40.943872427796983" table:style-name="ce39">
            <text:p>40.94</text:p>
          </table:table-cell>
          <table:table-cell office:value-type="float" office:value="10.387133771945621" table:style-name="ce39">
            <text:p>10.39</text:p>
          </table:table-cell>
          <table:table-cell office:value-type="float" office:value="20.585090234783571" table:style-name="ce39">
            <text:p>20.59</text:p>
          </table:table-cell>
          <table:table-cell office:value-type="float" office:value="61.302654620810401" table:style-name="ce39">
            <text:p>61.30</text:p>
          </table:table-cell>
          <table:table-cell office:value-type="float" office:value="25.369202168805476" table:style-name="ce39">
            <text:p>25.37</text:p>
          </table:table-cell>
          <table:table-cell office:value-type="float" office:value="1.156541663608174" table:style-name="ce39">
            <text:p>1.16</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Surface Rail</text:p>
          </table:table-cell>
          <table:table-cell office:value-type="float" office:value="100.4907107119879" table:style-name="ce39">
            <text:p>100.49</text:p>
          </table:table-cell>
          <table:table-cell office:value-type="float" office:value="8.9766722248172393" table:style-name="ce39">
            <text:p>8.98</text:p>
          </table:table-cell>
          <table:table-cell office:value-type="float" office:value="82.896433151346102" table:style-name="ce43">
            <text:p>82.90</text:p>
          </table:table-cell>
          <table:table-cell office:value-type="float" office:value="118.0849882726297" table:style-name="ce43">
            <text:p>118.08</text:p>
          </table:table-cell>
          <table:table-cell office:value-type="float" office:value="8.9328378326877331" table:style-name="ce43">
            <text:p>8.93</text:p>
          </table:table-cell>
          <table:table-cell office:value-type="float" office:value="1.422869247150087" table:style-name="ce43">
            <text:p>1.42</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Taxi or minicab</text:p>
          </table:table-cell>
          <table:table-cell office:value-type="float" office:value="22.115654201424132" table:style-name="ce39">
            <text:p>22.12</text:p>
          </table:table-cell>
          <table:table-cell office:value-type="float" office:value="1.7606329468618389" table:style-name="ce39">
            <text:p>1.76</text:p>
          </table:table-cell>
          <table:table-cell office:value-type="float" office:value="18.664813625574929" table:style-name="ce43">
            <text:p>18.66</text:p>
          </table:table-cell>
          <table:table-cell office:value-type="float" office:value="25.566494777273331" table:style-name="ce43">
            <text:p>25.57</text:p>
          </table:table-cell>
          <table:table-cell office:value-type="float" office:value="7.9610258454324327" table:style-name="ce43">
            <text:p>7.96</text:p>
          </table:table-cell>
          <table:table-cell office:value-type="float" office:value="1.46865422638048"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Other public transport [note 5]</text:p>
          </table:table-cell>
          <table:table-cell office:value-type="float" office:value="48.844519410357272" table:style-name="ce39">
            <text:p>48.84</text:p>
          </table:table-cell>
          <table:table-cell office:value-type="float" office:value="9.0277304293739515" table:style-name="ce39">
            <text:p>9.03</text:p>
          </table:table-cell>
          <table:table-cell office:value-type="float" office:value="31.150167768784328" table:style-name="ce39">
            <text:p>31.15</text:p>
          </table:table-cell>
          <table:table-cell office:value-type="float" office:value="66.538871051930215" table:style-name="ce39">
            <text:p>66.54</text:p>
          </table:table-cell>
          <table:table-cell office:value-type="float" office:value="18.482586251958619" table:style-name="ce39">
            <text:p>18.48</text:p>
          </table:table-cell>
          <table:table-cell office:value-type="float" office:value="1.320739692573921" table:style-name="ce39">
            <text:p>1.32</text:p>
          </table:table-cell>
          <table:table-cell table:number-columns-repeated="16375"/>
        </table:table-row>
        <table:table-row table:style-name="ro2">
          <table:table-cell office:value-type="float" office:value="2025" table:style-name="ce36">
            <text:p>2025</text:p>
          </table:table-cell>
          <table:table-cell office:value-type="string" table:style-name="ce36">
            <text:p>West Midlands</text:p>
          </table:table-cell>
          <table:table-cell office:value-type="string" table:style-name="ce38">
            <text:p>All modes</text:p>
          </table:table-cell>
          <table:table-cell office:value-type="float" office:value="23.127801485379621" table:style-name="ce39">
            <text:p>23.13</text:p>
          </table:table-cell>
          <table:table-cell office:value-type="float" office:value="0.48144365294590608" table:style-name="ce39">
            <text:p>[low]</text:p>
          </table:table-cell>
          <table:table-cell office:value-type="float" office:value="22.18417192560565" table:style-name="ce43">
            <text:p>22.18</text:p>
          </table:table-cell>
          <table:table-cell office:value-type="float" office:value="24.071431045153599" table:style-name="ce43">
            <text:p>24.07</text:p>
          </table:table-cell>
          <table:table-cell office:value-type="float" office:value="2.0816663151067498" table:style-name="ce43">
            <text:p>2.08</text:p>
          </table:table-cell>
          <table:table-cell office:value-type="float" office:value="1.4834186225704671" table:style-name="ce43">
            <text:p>1.48</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 [note 2]</text:p>
          </table:table-cell>
          <table:table-cell office:value-type="float" office:value="18.07181856152819" table:style-name="ce39">
            <text:p>18.07</text:p>
          </table:table-cell>
          <table:table-cell office:value-type="float" office:value="0.60233236093096687" table:style-name="ce39">
            <text:p>0.60</text:p>
          </table:table-cell>
          <table:table-cell office:value-type="float" office:value="16.891247134103502" table:style-name="ce43">
            <text:p>16.89</text:p>
          </table:table-cell>
          <table:table-cell office:value-type="float" office:value="19.252389988952888" table:style-name="ce43">
            <text:p>19.25</text:p>
          </table:table-cell>
          <table:table-cell office:value-type="float" office:value="3.3329925202615165" table:style-name="ce43">
            <text:p>3.33</text:p>
          </table:table-cell>
          <table:table-cell office:value-type="float" office:value="1.5360246744350321" table:style-name="ce43">
            <text:p>1.5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Walks of a mile or more</text:p>
          </table:table-cell>
          <table:table-cell office:value-type="float" office:value="31.935009270702331" table:style-name="ce39">
            <text:p>31.94</text:p>
          </table:table-cell>
          <table:table-cell office:value-type="float" office:value="0.96243148829741887" table:style-name="ce39">
            <text:p>0.96</text:p>
          </table:table-cell>
          <table:table-cell office:value-type="float" office:value="30.048643553639391" table:style-name="ce43">
            <text:p>30.05</text:p>
          </table:table-cell>
          <table:table-cell office:value-type="float" office:value="33.821374987765267" table:style-name="ce43">
            <text:p>33.82</text:p>
          </table:table-cell>
          <table:table-cell office:value-type="float" office:value="3.0137191448394796" table:style-name="ce43">
            <text:p>3.01</text:p>
          </table:table-cell>
          <table:table-cell office:value-type="float" office:value="1.557801399637103" table:style-name="ce43">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Pedal cycle [note 3]</text:p>
          </table:table-cell>
          <table:table-cell office:value-type="float" office:value="30.265325062773702" table:style-name="ce39">
            <text:p>30.27</text:p>
          </table:table-cell>
          <table:table-cell office:value-type="float" office:value="4.9952083894425279" table:style-name="ce39">
            <text:p>5.00</text:p>
          </table:table-cell>
          <table:table-cell office:value-type="float" office:value="20.474716619466339" table:style-name="ce43">
            <text:p>20.47</text:p>
          </table:table-cell>
          <table:table-cell office:value-type="float" office:value="40.055933506081047" table:style-name="ce43">
            <text:p>40.06</text:p>
          </table:table-cell>
          <table:table-cell office:value-type="float" office:value="16.504724066508132" table:style-name="ce43">
            <text:p>16.50</text:p>
          </table:table-cell>
          <table:table-cell office:value-type="float" office:value="1.091141670098736" table:style-name="ce43">
            <text:p>1.09</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driver</text:p>
          </table:table-cell>
          <table:table-cell office:value-type="float" office:value="22.303287427147449" table:style-name="ce39">
            <text:p>22.30</text:p>
          </table:table-cell>
          <table:table-cell office:value-type="float" office:value="0.42710433793053171" table:style-name="ce39">
            <text:p>[low]</text:p>
          </table:table-cell>
          <table:table-cell office:value-type="float" office:value="21.466162924803609" table:style-name="ce43">
            <text:p>21.47</text:p>
          </table:table-cell>
          <table:table-cell office:value-type="float" office:value="23.14041192949129" table:style-name="ce43">
            <text:p>23.14</text:p>
          </table:table-cell>
          <table:table-cell office:value-type="float" office:value="1.9149837858012917" table:style-name="ce43">
            <text:p>1.91</text:p>
          </table:table-cell>
          <table:table-cell office:value-type="float" office:value="1.02716504947142" table:style-name="ce43">
            <text:p>1.03</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Car or van passenger</text:p>
          </table:table-cell>
          <table:table-cell office:value-type="float" office:value="22.703146593063821" table:style-name="ce39">
            <text:p>22.70</text:p>
          </table:table-cell>
          <table:table-cell office:value-type="float" office:value="0.66104081906705459" table:style-name="ce39">
            <text:p>0.66</text:p>
          </table:table-cell>
          <table:table-cell office:value-type="float" office:value="21.407506587692399" table:style-name="ce43">
            <text:p>21.41</text:p>
          </table:table-cell>
          <table:table-cell office:value-type="float" office:value="23.998786598435249" table:style-name="ce43">
            <text:p>24.00</text:p>
          </table:table-cell>
          <table:table-cell office:value-type="float" office:value="2.9116704874249164" table:style-name="ce43">
            <text:p>2.91</text:p>
          </table:table-cell>
          <table:table-cell office:value-type="float" office:value="1.3439051071168659" table:style-name="ce43">
            <text:p>1.3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Motorcycle</text:p>
          </table:table-cell>
          <table:table-cell office:value-type="float" office:value="41.734533175575862" table:style-name="ce39">
            <text:p>41.73</text:p>
          </table:table-cell>
          <table:table-cell office:value-type="float" office:value="6.4290417114645697" table:style-name="ce39">
            <text:p>6.43</text:p>
          </table:table-cell>
          <table:table-cell office:value-type="float" office:value="29.133611421105311" table:style-name="ce43">
            <text:p>29.13</text:p>
          </table:table-cell>
          <table:table-cell office:value-type="float" office:value="54.335454930046417" table:style-name="ce43">
            <text:p>54.34</text:p>
          </table:table-cell>
          <table:table-cell office:value-type="float" office:value="15.40460913847483" table:style-name="ce43">
            <text:p>15.40</text:p>
          </table:table-cell>
          <table:table-cell office:value-type="float" office:value="0.9577769679452296" table:style-name="ce43">
            <text:p>0.9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rivate transport [note 4]</text:p>
          </table:table-cell>
          <table:table-cell office:value-type="float" office:value="29.00783602780098" table:style-name="ce39">
            <text:p>29.01</text:p>
          </table:table-cell>
          <table:table-cell office:value-type="float" office:value="3.0531938891723578" table:style-name="ce39">
            <text:p>3.05</text:p>
          </table:table-cell>
          <table:table-cell office:value-type="float" office:value="23.023576005023159" table:style-name="ce43">
            <text:p>23.02</text:p>
          </table:table-cell>
          <table:table-cell office:value-type="float" office:value="34.992096050578787" table:style-name="ce43">
            <text:p>34.99</text:p>
          </table:table-cell>
          <table:table-cell office:value-type="float" office:value="10.52541074158786" table:style-name="ce43">
            <text:p>10.53</text:p>
          </table:table-cell>
          <table:table-cell office:value-type="float" office:value="1.2369425790416571" table:style-name="ce43">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Bus in London</text:p>
          </table:table-cell>
          <table:table-cell office:value-type="float" office:value="45.207565959228859" table:style-name="ce39">
            <text:p>45.21</text:p>
          </table:table-cell>
          <table:table-cell office:value-type="float" office:value="5.317993916171349" table:style-name="ce39">
            <text:p>5.32</text:p>
          </table:table-cell>
          <table:table-cell office:value-type="float" office:value="34.784297883533007" table:style-name="ce39">
            <text:p>34.78</text:p>
          </table:table-cell>
          <table:table-cell office:value-type="float" office:value="55.630834034924703" table:style-name="ce39">
            <text:p>55.63</text:p>
          </table:table-cell>
          <table:table-cell office:value-type="float" office:value="11.763504190797319" table:style-name="ce39">
            <text:p>11.76</text:p>
          </table:table-cell>
          <table:table-cell office:value-type="float" office:value="1.3971063314941901" table:style-name="ce39">
            <text:p>1.4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local bus</text:p>
          </table:table-cell>
          <table:table-cell office:value-type="float" office:value="38.011852270633057" table:style-name="ce39">
            <text:p>38.01</text:p>
          </table:table-cell>
          <table:table-cell office:value-type="float" office:value="3.1887587540136821" table:style-name="ce39">
            <text:p>3.19</text:p>
          </table:table-cell>
          <table:table-cell office:value-type="float" office:value="31.761885112766251" table:style-name="ce43">
            <text:p>31.76</text:p>
          </table:table-cell>
          <table:table-cell office:value-type="float" office:value="44.261819428499876" table:style-name="ce43">
            <text:p>44.26</text:p>
          </table:table-cell>
          <table:table-cell office:value-type="float" office:value="8.3888539061729226" table:style-name="ce43">
            <text:p>8.39</text:p>
          </table:table-cell>
          <table:table-cell office:value-type="float" office:value="1.508867376616283"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Non-local bus</text:p>
          </table:table-cell>
          <table:table-cell office:value-type="float" office:value="191.4207121092733" table:style-name="ce39">
            <text:p>191.42</text:p>
          </table:table-cell>
          <table:table-cell office:value-type="float" office:value="13.48331677896981" table:style-name="ce39">
            <text:p>13.48</text:p>
          </table:table-cell>
          <table:table-cell office:value-type="float" office:value="164.99341122249251" table:style-name="ce43">
            <text:p>164.99</text:p>
          </table:table-cell>
          <table:table-cell office:value-type="float" office:value="217.84801299605419" table:style-name="ce43">
            <text:p>217.85</text:p>
          </table:table-cell>
          <table:table-cell office:value-type="float" office:value="7.0438128823138033" table:style-name="ce43">
            <text:p>7.04</text:p>
          </table:table-cell>
          <table:table-cell office:value-type="float" office:value="0.94028714292081128" table:style-name="ce43">
            <text:p>0.94</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London Underground</text:p>
          </table:table-cell>
          <table:table-cell office:value-type="float" office:value="64.370693225336623" table:style-name="ce39">
            <text:p>64.37</text:p>
          </table:table-cell>
          <table:table-cell office:value-type="float" office:value="4.912017035056957" table:style-name="ce39">
            <text:p>4.91</text:p>
          </table:table-cell>
          <table:table-cell office:value-type="float" office:value="54.743139836624991" table:style-name="ce39">
            <text:p>54.74</text:p>
          </table:table-cell>
          <table:table-cell office:value-type="float" office:value="73.998246614048256" table:style-name="ce39">
            <text:p>74.00</text:p>
          </table:table-cell>
          <table:table-cell office:value-type="float" office:value="7.6308282371014808" table:style-name="ce39">
            <text:p>7.63</text:p>
          </table:table-cell>
          <table:table-cell office:value-type="float" office:value="1.2227543022930301" table:style-name="ce39">
            <text:p>1.22</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Surface Rail</text:p>
          </table:table-cell>
          <table:table-cell office:value-type="float" office:value="86.09446245570517" table:style-name="ce39">
            <text:p>86.09</text:p>
          </table:table-cell>
          <table:table-cell office:value-type="float" office:value="4.2720263859938683" table:style-name="ce39">
            <text:p>4.27</text:p>
          </table:table-cell>
          <table:table-cell office:value-type="float" office:value="77.721290739157183" table:style-name="ce43">
            <text:p>77.72</text:p>
          </table:table-cell>
          <table:table-cell office:value-type="float" office:value="94.467634172253156" table:style-name="ce43">
            <text:p>94.47</text:p>
          </table:table-cell>
          <table:table-cell office:value-type="float" office:value="4.9620222533961318" table:style-name="ce43">
            <text:p>4.96</text:p>
          </table:table-cell>
          <table:table-cell office:value-type="float" office:value="1.25801664475311" table:style-name="ce43">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Taxi or minicab</text:p>
          </table:table-cell>
          <table:table-cell office:value-type="float" office:value="24.919205704320209" table:style-name="ce39">
            <text:p>24.92</text:p>
          </table:table-cell>
          <table:table-cell office:value-type="float" office:value="4.9757967200143867" table:style-name="ce39">
            <text:p>4.98</text:p>
          </table:table-cell>
          <table:table-cell office:value-type="float" office:value="15.166644133092021" table:style-name="ce43">
            <text:p>15.17</text:p>
          </table:table-cell>
          <table:table-cell office:value-type="float" office:value="34.671767275548412" table:style-name="ce43">
            <text:p>34.67</text:p>
          </table:table-cell>
          <table:table-cell office:value-type="float" office:value="19.967717988506109" table:style-name="ce43">
            <text:p>19.97</text:p>
          </table:table-cell>
          <table:table-cell office:value-type="float" office:value="1.500977680935937"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Other public transport [note 5]</text:p>
          </table:table-cell>
          <table:table-cell office:value-type="float" office:value="53.299762801751207" table:style-name="ce39">
            <text:p>53.30</text:p>
          </table:table-cell>
          <table:table-cell office:value-type="float" office:value="18.85389825168437" table:style-name="ce39">
            <text:p>18.85</text:p>
          </table:table-cell>
          <table:table-cell office:value-type="float" office:value="16.34612222844985" table:style-name="ce43">
            <text:p>16.35</text:p>
          </table:table-cell>
          <table:table-cell office:value-type="float" office:value="90.253403375052557" table:style-name="ce43">
            <text:p>90.25</text:p>
          </table:table-cell>
          <table:table-cell office:value-type="float" office:value="35.373324871653857" table:style-name="ce43">
            <text:p>35.37</text:p>
          </table:table-cell>
          <table:table-cell office:value-type="float" office:value="0.95358627671705021" table:style-name="ce43">
            <text:p>0.95</text:p>
          </table:table-cell>
          <table:table-cell table:number-columns-repeated="16375"/>
        </table:table-row>
        <table:table-row table:style-name="ro2">
          <table:table-cell office:value-type="float" office:value="2025" table:style-name="ce36">
            <text:p>2025</text:p>
          </table:table-cell>
          <table:table-cell office:value-type="string" table:style-name="ce36">
            <text:p>East of England</text:p>
          </table:table-cell>
          <table:table-cell office:value-type="string" table:style-name="ce38">
            <text:p>All modes</text:p>
          </table:table-cell>
          <table:table-cell office:value-type="float" office:value="23.449283785060729" table:style-name="ce39">
            <text:p>23.45</text:p>
          </table:table-cell>
          <table:table-cell office:value-type="float" office:value="0.42377429878177542" table:style-name="ce39">
            <text:p>[low]</text:p>
          </table:table-cell>
          <table:table-cell office:value-type="float" office:value="22.618686159448451" table:style-name="ce43">
            <text:p>22.62</text:p>
          </table:table-cell>
          <table:table-cell office:value-type="float" office:value="24.27988141067301" table:style-name="ce43">
            <text:p>24.28</text:p>
          </table:table-cell>
          <table:table-cell office:value-type="float" office:value="1.807195062613201" table:style-name="ce43">
            <text:p>1.81</text:p>
          </table:table-cell>
          <table:table-cell office:value-type="float" office:value="1.3780363257595329" table:style-name="ce43">
            <text:p>1.38</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 [note 2]</text:p>
          </table:table-cell>
          <table:table-cell office:value-type="float" office:value="18.041140380537151" table:style-name="ce39">
            <text:p>18.04</text:p>
          </table:table-cell>
          <table:table-cell office:value-type="float" office:value="0.47429613214537347" table:style-name="ce39">
            <text:p>[low]</text:p>
          </table:table-cell>
          <table:table-cell office:value-type="float" office:value="17.11151996153222" table:style-name="ce43">
            <text:p>17.11</text:p>
          </table:table-cell>
          <table:table-cell office:value-type="float" office:value="18.970760799542081" table:style-name="ce43">
            <text:p>18.97</text:p>
          </table:table-cell>
          <table:table-cell office:value-type="float" office:value="2.6289697998084751" table:style-name="ce43">
            <text:p>2.63</text:p>
          </table:table-cell>
          <table:table-cell office:value-type="float" office:value="1.3141408985590239" table:style-name="ce43">
            <text:p>1.3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Walks of a mile or more</text:p>
          </table:table-cell>
          <table:table-cell office:value-type="float" office:value="32.842357147812493" table:style-name="ce39">
            <text:p>32.84</text:p>
          </table:table-cell>
          <table:table-cell office:value-type="float" office:value="0.77922178702618106" table:style-name="ce39">
            <text:p>0.78</text:p>
          </table:table-cell>
          <table:table-cell office:value-type="float" office:value="31.315082445241181" table:style-name="ce43">
            <text:p>31.32</text:p>
          </table:table-cell>
          <table:table-cell office:value-type="float" office:value="34.369631850383797" table:style-name="ce43">
            <text:p>34.37</text:p>
          </table:table-cell>
          <table:table-cell office:value-type="float" office:value="2.3726122443622537" table:style-name="ce43">
            <text:p>2.37</text:p>
          </table:table-cell>
          <table:table-cell office:value-type="float" office:value="1.246623359827171" table:style-name="ce43">
            <text:p>1.2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Pedal cycle [note 3]</text:p>
          </table:table-cell>
          <table:table-cell office:value-type="float" office:value="25.301089491017208" table:style-name="ce39">
            <text:p>25.30</text:p>
          </table:table-cell>
          <table:table-cell office:value-type="float" office:value="1.9719060624257181" table:style-name="ce39">
            <text:p>1.97</text:p>
          </table:table-cell>
          <table:table-cell office:value-type="float" office:value="21.436153608662799" table:style-name="ce43">
            <text:p>21.44</text:p>
          </table:table-cell>
          <table:table-cell office:value-type="float" office:value="29.166025373371621" table:style-name="ce43">
            <text:p>29.17</text:p>
          </table:table-cell>
          <table:table-cell office:value-type="float" office:value="7.7937594866253308" table:style-name="ce43">
            <text:p>7.79</text:p>
          </table:table-cell>
          <table:table-cell office:value-type="float" office:value="1.515895445193264" table:style-name="ce43">
            <text:p>1.52</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driver</text:p>
          </table:table-cell>
          <table:table-cell office:value-type="float" office:value="26.501659082424709" table:style-name="ce39">
            <text:p>26.50</text:p>
          </table:table-cell>
          <table:table-cell office:value-type="float" office:value="0.86470620682074517" table:style-name="ce39">
            <text:p>0.86</text:p>
          </table:table-cell>
          <table:table-cell office:value-type="float" office:value="24.806834917056051" table:style-name="ce43">
            <text:p>24.81</text:p>
          </table:table-cell>
          <table:table-cell office:value-type="float" office:value="28.19648324779337" table:style-name="ce43">
            <text:p>28.20</text:p>
          </table:table-cell>
          <table:table-cell office:value-type="float" office:value="3.2628380137687247" table:style-name="ce43">
            <text:p>3.26</text:p>
          </table:table-cell>
          <table:table-cell office:value-type="float" office:value="1.2377339568829959" table:style-name="ce43">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Car or van passenger</text:p>
          </table:table-cell>
          <table:table-cell office:value-type="float" office:value="27.761207639323811" table:style-name="ce39">
            <text:p>27.76</text:p>
          </table:table-cell>
          <table:table-cell office:value-type="float" office:value="1.094246043488335" table:style-name="ce39">
            <text:p>1.09</text:p>
          </table:table-cell>
          <table:table-cell office:value-type="float" office:value="25.616485394086681" table:style-name="ce43">
            <text:p>25.62</text:p>
          </table:table-cell>
          <table:table-cell office:value-type="float" office:value="29.905929884560951" table:style-name="ce43">
            <text:p>29.91</text:p>
          </table:table-cell>
          <table:table-cell office:value-type="float" office:value="3.9416370415324913" table:style-name="ce43">
            <text:p>3.94</text:p>
          </table:table-cell>
          <table:table-cell office:value-type="float" office:value="1.4694820152149379"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Motorcycle</text:p>
          </table:table-cell>
          <table:table-cell office:value-type="float" office:value="25.679179100468009" table:style-name="ce39">
            <text:p>25.68</text:p>
          </table:table-cell>
          <table:table-cell office:value-type="float" office:value="2.480607646905542" table:style-name="ce39">
            <text:p>2.48</text:p>
          </table:table-cell>
          <table:table-cell office:value-type="float" office:value="20.817188112533149" table:style-name="ce43">
            <text:p>20.82</text:p>
          </table:table-cell>
          <table:table-cell office:value-type="float" office:value="30.541170088402879" table:style-name="ce43">
            <text:p>30.54</text:p>
          </table:table-cell>
          <table:table-cell office:value-type="float" office:value="9.6599958947298763" table:style-name="ce43">
            <text:p>9.66</text:p>
          </table:table-cell>
          <table:table-cell office:value-type="float" office:value="1.2154548338257261" table:style-name="ce43">
            <text:p>1.22</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rivate transport [note 4]</text:p>
          </table:table-cell>
          <table:table-cell office:value-type="float" office:value="33.945877852596539" table:style-name="ce39">
            <text:p>33.95</text:p>
          </table:table-cell>
          <table:table-cell office:value-type="float" office:value="5.5616801051609892" table:style-name="ce39">
            <text:p>5.56</text:p>
          </table:table-cell>
          <table:table-cell office:value-type="float" office:value="23.044984846481" table:style-name="ce43">
            <text:p>23.04</text:p>
          </table:table-cell>
          <table:table-cell office:value-type="float" office:value="44.846770858712077" table:style-name="ce43">
            <text:p>44.85</text:p>
          </table:table-cell>
          <table:table-cell office:value-type="float" office:value="16.38396311125468" table:style-name="ce43">
            <text:p>16.38</text:p>
          </table:table-cell>
          <table:table-cell office:value-type="float" office:value="1.2081371593659149" table:style-name="ce43">
            <text:p>1.21</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Bus in London</text:p>
          </table:table-cell>
          <table:table-cell office:value-type="float" office:value="36.253547816686542" table:style-name="ce39">
            <text:p>36.25</text:p>
          </table:table-cell>
          <table:table-cell office:value-type="float" office:value="0.95234965837516328" table:style-name="ce39">
            <text:p>0.95</text:p>
          </table:table-cell>
          <table:table-cell office:value-type="float" office:value="34.386942486271217" table:style-name="ce43">
            <text:p>34.39</text:p>
          </table:table-cell>
          <table:table-cell office:value-type="float" office:value="38.12015314710186" table:style-name="ce43">
            <text:p>38.12</text:p>
          </table:table-cell>
          <table:table-cell office:value-type="float" office:value="2.6269143731550106" table:style-name="ce43">
            <text:p>2.63</text:p>
          </table:table-cell>
          <table:table-cell office:value-type="float" office:value="1.390199072252009" table:style-name="ce43">
            <text:p>1.39</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local bus</text:p>
          </table:table-cell>
          <table:table-cell office:value-type="float" office:value="42.425054444906657" table:style-name="ce39">
            <text:p>42.43</text:p>
          </table:table-cell>
          <table:table-cell office:value-type="float" office:value="8.9175593588527242" table:style-name="ce39">
            <text:p>8.92</text:p>
          </table:table-cell>
          <table:table-cell office:value-type="float" office:value="24.94663810155533" table:style-name="ce43">
            <text:p>24.95</text:p>
          </table:table-cell>
          <table:table-cell office:value-type="float" office:value="59.903470788258012" table:style-name="ce43">
            <text:p>59.90</text:p>
          </table:table-cell>
          <table:table-cell office:value-type="float" office:value="21.019559021269146" table:style-name="ce43">
            <text:p>21.02</text:p>
          </table:table-cell>
          <table:table-cell office:value-type="float" office:value="1.332029674109017" table:style-name="ce43">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Non-local bus</text:p>
          </table:table-cell>
          <table:table-cell office:value-type="float" office:value="191.53159853703369" table:style-name="ce39">
            <text:p>191.53</text:p>
          </table:table-cell>
          <table:table-cell office:value-type="float" office:value="60.645813496910371" table:style-name="ce39">
            <text:p>60.65</text:p>
          </table:table-cell>
          <table:table-cell office:value-type="float" office:value="72.665804083089384" table:style-name="ce43">
            <text:p>72.67</text:p>
          </table:table-cell>
          <table:table-cell office:value-type="float" office:value="310.39739299097812" table:style-name="ce43">
            <text:p>310.40</text:p>
          </table:table-cell>
          <table:table-cell office:value-type="float" office:value="31.663607446571891" table:style-name="ce43">
            <text:p>31.66</text:p>
          </table:table-cell>
          <table:table-cell office:value-type="float" office:value="1.001692526015759" table:style-name="ce43">
            <text:p>1.00</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London Underground</text:p>
          </table:table-cell>
          <table:table-cell office:value-type="float" office:value="49.561608833232988" table:style-name="ce39">
            <text:p>49.56</text:p>
          </table:table-cell>
          <table:table-cell office:value-type="float" office:value="1.6349981556265729" table:style-name="ce39">
            <text:p>1.63</text:p>
          </table:table-cell>
          <table:table-cell office:value-type="float" office:value="46.357012448204912" table:style-name="ce43">
            <text:p>46.36</text:p>
          </table:table-cell>
          <table:table-cell office:value-type="float" office:value="52.766205218261071" table:style-name="ce43">
            <text:p>52.77</text:p>
          </table:table-cell>
          <table:table-cell office:value-type="float" office:value="3.298920664839764" table:style-name="ce43">
            <text:p>3.30</text:p>
          </table:table-cell>
          <table:table-cell office:value-type="float" office:value="1.994968788454561" table:style-name="ce43">
            <text:p>1.99</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Surface Rail</text:p>
          </table:table-cell>
          <table:table-cell office:value-type="float" office:value="73.156173487812339" table:style-name="ce39">
            <text:p>73.16</text:p>
          </table:table-cell>
          <table:table-cell office:value-type="float" office:value="3.0548787714373682" table:style-name="ce39">
            <text:p>3.05</text:p>
          </table:table-cell>
          <table:table-cell office:value-type="float" office:value="67.1686110957951" table:style-name="ce43">
            <text:p>67.17</text:p>
          </table:table-cell>
          <table:table-cell office:value-type="float" office:value="79.143735879829578" table:style-name="ce43">
            <text:p>79.14</text:p>
          </table:table-cell>
          <table:table-cell office:value-type="float" office:value="4.1758318208733325" table:style-name="ce43">
            <text:p>4.18</text:p>
          </table:table-cell>
          <table:table-cell office:value-type="float" office:value="1.7537957471804051" table:style-name="ce43">
            <text:p>1.75</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Taxi or minicab</text:p>
          </table:table-cell>
          <table:table-cell office:value-type="float" office:value="35.972443389066868" table:style-name="ce39">
            <text:p>35.97</text:p>
          </table:table-cell>
          <table:table-cell office:value-type="float" office:value="2.5385673186979409" table:style-name="ce39">
            <text:p>2.54</text:p>
          </table:table-cell>
          <table:table-cell office:value-type="float" office:value="30.996851444418901" table:style-name="ce43">
            <text:p>31.00</text:p>
          </table:table-cell>
          <table:table-cell office:value-type="float" office:value="40.948035333714827" table:style-name="ce43">
            <text:p>40.95</text:p>
          </table:table-cell>
          <table:table-cell office:value-type="float" office:value="7.0569777294291036" table:style-name="ce43">
            <text:p>7.06</text:p>
          </table:table-cell>
          <table:table-cell office:value-type="float" office:value="1.502628329075246"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Other public transport [note 5]</text:p>
          </table:table-cell>
          <table:table-cell office:value-type="float" office:value="42.55330600121065" table:style-name="ce39">
            <text:p>42.55</text:p>
          </table:table-cell>
          <table:table-cell office:value-type="float" office:value="4.4810813034184989" table:style-name="ce39">
            <text:p>4.48</text:p>
          </table:table-cell>
          <table:table-cell office:value-type="float" office:value="33.770386646510389" table:style-name="ce43">
            <text:p>33.77</text:p>
          </table:table-cell>
          <table:table-cell office:value-type="float" office:value="51.336225355910912" table:style-name="ce43">
            <text:p>51.34</text:p>
          </table:table-cell>
          <table:table-cell office:value-type="float" office:value="10.530512725124133" table:style-name="ce43">
            <text:p>10.53</text:p>
          </table:table-cell>
          <table:table-cell office:value-type="float" office:value="1.23754859824122" table:style-name="ce43">
            <text:p>1.24</text:p>
          </table:table-cell>
          <table:table-cell table:number-columns-repeated="16375"/>
        </table:table-row>
        <table:table-row table:style-name="ro2">
          <table:table-cell office:value-type="float" office:value="2025" table:style-name="ce36">
            <text:p>2025</text:p>
          </table:table-cell>
          <table:table-cell office:value-type="string" table:style-name="ce36">
            <text:p>London</text:p>
          </table:table-cell>
          <table:table-cell office:value-type="string" table:style-name="ce38">
            <text:p>All modes</text:p>
          </table:table-cell>
          <table:table-cell office:value-type="float" office:value="30.600016556675349" table:style-name="ce39">
            <text:p>30.60</text:p>
          </table:table-cell>
          <table:table-cell office:value-type="float" office:value="0.54529028339647589" table:style-name="ce39">
            <text:p>0.55</text:p>
          </table:table-cell>
          <table:table-cell office:value-type="float" office:value="29.531247601218261" table:style-name="ce43">
            <text:p>29.53</text:p>
          </table:table-cell>
          <table:table-cell office:value-type="float" office:value="31.668785512132441" table:style-name="ce43">
            <text:p>31.67</text:p>
          </table:table-cell>
          <table:table-cell office:value-type="float" office:value="1.7819934260052599" table:style-name="ce43">
            <text:p>1.78</text:p>
          </table:table-cell>
          <table:table-cell office:value-type="float" office:value="1.5491092382692571" table:style-name="ce43">
            <text:p>1.5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 [note 2]</text:p>
          </table:table-cell>
          <table:table-cell office:value-type="float" office:value="19.523579122257669" table:style-name="ce39">
            <text:p>19.52</text:p>
          </table:table-cell>
          <table:table-cell office:value-type="float" office:value="0.46952200173429159" table:style-name="ce39">
            <text:p>[low]</text:p>
          </table:table-cell>
          <table:table-cell office:value-type="float" office:value="18.603315998858449" table:style-name="ce43">
            <text:p>18.60</text:p>
          </table:table-cell>
          <table:table-cell office:value-type="float" office:value="20.443842245656882" table:style-name="ce43">
            <text:p>20.44</text:p>
          </table:table-cell>
          <table:table-cell office:value-type="float" office:value="2.4048971696947592" table:style-name="ce43">
            <text:p>2.40</text:p>
          </table:table-cell>
          <table:table-cell office:value-type="float" office:value="1.349929907362591"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Walks of a mile or more</text:p>
          </table:table-cell>
          <table:table-cell office:value-type="float" office:value="31.888351281926479" table:style-name="ce39">
            <text:p>31.89</text:p>
          </table:table-cell>
          <table:table-cell office:value-type="float" office:value="0.46465726105106592" table:style-name="ce39">
            <text:p>[low]</text:p>
          </table:table-cell>
          <table:table-cell office:value-type="float" office:value="30.977623050266391" table:style-name="ce43">
            <text:p>30.98</text:p>
          </table:table-cell>
          <table:table-cell office:value-type="float" office:value="32.79907951358657" table:style-name="ce43">
            <text:p>32.80</text:p>
          </table:table-cell>
          <table:table-cell office:value-type="float" office:value="1.4571379277122491" table:style-name="ce43">
            <text:p>1.46</text:p>
          </table:table-cell>
          <table:table-cell office:value-type="float" office:value="1.074935253334917" table:style-name="ce43">
            <text:p>1.0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Pedal cycle [note 3]</text:p>
          </table:table-cell>
          <table:table-cell office:value-type="float" office:value="22.79630456839887" table:style-name="ce39">
            <text:p>22.80</text:p>
          </table:table-cell>
          <table:table-cell office:value-type="float" office:value="1.835801912821728" table:style-name="ce39">
            <text:p>1.84</text:p>
          </table:table-cell>
          <table:table-cell office:value-type="float" office:value="19.198132819268292" table:style-name="ce43">
            <text:p>19.20</text:p>
          </table:table-cell>
          <table:table-cell office:value-type="float" office:value="26.39447631752946" table:style-name="ce43">
            <text:p>26.39</text:p>
          </table:table-cell>
          <table:table-cell office:value-type="float" office:value="8.0530680194832485" table:style-name="ce43">
            <text:p>8.05</text:p>
          </table:table-cell>
          <table:table-cell office:value-type="float" office:value="1.0312647783931379" table:style-name="ce43">
            <text:p>1.0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driver</text:p>
          </table:table-cell>
          <table:table-cell office:value-type="float" office:value="22.31636167531255" table:style-name="ce39">
            <text:p>22.32</text:p>
          </table:table-cell>
          <table:table-cell office:value-type="float" office:value="0.33447009934360578" table:style-name="ce39">
            <text:p>[low]</text:p>
          </table:table-cell>
          <table:table-cell office:value-type="float" office:value="21.66080028059908" table:style-name="ce43">
            <text:p>21.66</text:p>
          </table:table-cell>
          <table:table-cell office:value-type="float" office:value="22.971923070026019" table:style-name="ce43">
            <text:p>22.97</text:p>
          </table:table-cell>
          <table:table-cell office:value-type="float" office:value="1.4987662604232346" table:style-name="ce43">
            <text:p>1.50</text:p>
          </table:table-cell>
          <table:table-cell office:value-type="float" office:value="0.96980448928515206" table:style-name="ce43">
            <text:p>0.9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Car or van passenger</text:p>
          </table:table-cell>
          <table:table-cell office:value-type="float" office:value="23.014282113034561" table:style-name="ce39">
            <text:p>23.01</text:p>
          </table:table-cell>
          <table:table-cell office:value-type="float" office:value="0.60165866231290832" table:style-name="ce39">
            <text:p>0.60</text:p>
          </table:table-cell>
          <table:table-cell office:value-type="float" office:value="21.835031134901261" table:style-name="ce43">
            <text:p>21.84</text:p>
          </table:table-cell>
          <table:table-cell office:value-type="float" office:value="24.193533091167861" table:style-name="ce43">
            <text:p>24.19</text:p>
          </table:table-cell>
          <table:table-cell office:value-type="float" office:value="2.6142838579881138" table:style-name="ce43">
            <text:p>2.61</text:p>
          </table:table-cell>
          <table:table-cell office:value-type="float" office:value="1.3303932055166401" table:style-name="ce43">
            <text:p>1.3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Motorcycle</text:p>
          </table:table-cell>
          <table:table-cell office:value-type="float" office:value="25.400375752480439" table:style-name="ce39">
            <text:p>25.40</text:p>
          </table:table-cell>
          <table:table-cell office:value-type="float" office:value="3.6031078795366511" table:style-name="ce39">
            <text:p>3.60</text:p>
          </table:table-cell>
          <table:table-cell office:value-type="float" office:value="18.338284308588609" table:style-name="ce43">
            <text:p>18.34</text:p>
          </table:table-cell>
          <table:table-cell office:value-type="float" office:value="32.46246719637228" table:style-name="ce43">
            <text:p>32.46</text:p>
          </table:table-cell>
          <table:table-cell office:value-type="float" office:value="14.18525424445658" table:style-name="ce43">
            <text:p>14.19</text:p>
          </table:table-cell>
          <table:table-cell office:value-type="float" office:value="0.92677555874813133" table:style-name="ce43">
            <text:p>0.9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rivate transport [note 4]</text:p>
          </table:table-cell>
          <table:table-cell office:value-type="float" office:value="37.35832110571333" table:style-name="ce39">
            <text:p>37.36</text:p>
          </table:table-cell>
          <table:table-cell office:value-type="float" office:value="3.883519590457035" table:style-name="ce39">
            <text:p>3.88</text:p>
          </table:table-cell>
          <table:table-cell office:value-type="float" office:value="29.74662270841754" table:style-name="ce43">
            <text:p>29.75</text:p>
          </table:table-cell>
          <table:table-cell office:value-type="float" office:value="44.970019503009119" table:style-name="ce43">
            <text:p>44.97</text:p>
          </table:table-cell>
          <table:table-cell office:value-type="float" office:value="10.395326865647386" table:style-name="ce43">
            <text:p>10.40</text:p>
          </table:table-cell>
          <table:table-cell office:value-type="float" office:value="0.91962333534972507" table:style-name="ce43">
            <text:p>0.92</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Bus in London</text:p>
          </table:table-cell>
          <table:table-cell office:value-type="float" office:value="45.432072947338987" table:style-name="ce39">
            <text:p>45.43</text:p>
          </table:table-cell>
          <table:table-cell office:value-type="float" office:value="6.4079858164741328" table:style-name="ce39">
            <text:p>6.41</text:p>
          </table:table-cell>
          <table:table-cell office:value-type="float" office:value="32.872420747049688" table:style-name="ce39">
            <text:p>32.87</text:p>
          </table:table-cell>
          <table:table-cell office:value-type="float" office:value="57.991725147628287" table:style-name="ce39">
            <text:p>57.99</text:p>
          </table:table-cell>
          <table:table-cell office:value-type="float" office:value="14.104542013528038" table:style-name="ce39">
            <text:p>14.10</text:p>
          </table:table-cell>
          <table:table-cell office:value-type="float" office:value="1.1476567417457171" table:style-name="ce39">
            <text:p>1.1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local bus</text:p>
          </table:table-cell>
          <table:table-cell office:value-type="float" office:value="39.15965739553868" table:style-name="ce39">
            <text:p>39.16</text:p>
          </table:table-cell>
          <table:table-cell office:value-type="float" office:value="1.4945744828777059" table:style-name="ce39">
            <text:p>1.49</text:p>
          </table:table-cell>
          <table:table-cell office:value-type="float" office:value="36.230291409098378" table:style-name="ce43">
            <text:p>36.23</text:p>
          </table:table-cell>
          <table:table-cell office:value-type="float" office:value="42.089023381978983" table:style-name="ce43">
            <text:p>42.09</text:p>
          </table:table-cell>
          <table:table-cell office:value-type="float" office:value="3.8166178722696826" table:style-name="ce43">
            <text:p>3.82</text:p>
          </table:table-cell>
          <table:table-cell office:value-type="float" office:value="1.225159660692555" table:style-name="ce43">
            <text:p>1.2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Non-local bus</text:p>
          </table:table-cell>
          <table:table-cell office:value-type="float" office:value="109.0325045774465" table:style-name="ce39">
            <text:p>109.03</text:p>
          </table:table-cell>
          <table:table-cell office:value-type="float" office:value="16.882925803743088" table:style-name="ce39">
            <text:p>16.88</text:p>
          </table:table-cell>
          <table:table-cell office:value-type="float" office:value="75.941970002110082" table:style-name="ce43">
            <text:p>75.94</text:p>
          </table:table-cell>
          <table:table-cell office:value-type="float" office:value="142.12303915278301" table:style-name="ce43">
            <text:p>142.12</text:p>
          </table:table-cell>
          <table:table-cell office:value-type="float" office:value="15.484305225466994" table:style-name="ce43">
            <text:p>15.48</text:p>
          </table:table-cell>
          <table:table-cell office:value-type="float" office:value="0.89118902234014663" table:style-name="ce43">
            <text:p>0.89</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London Underground</text:p>
          </table:table-cell>
          <table:table-cell office:value-type="float" office:value="61.018491508929728" table:style-name="ce39">
            <text:p>61.02</text:p>
          </table:table-cell>
          <table:table-cell office:value-type="float" office:value="5.4430905085858283" table:style-name="ce39">
            <text:p>5.44</text:p>
          </table:table-cell>
          <table:table-cell office:value-type="float" office:value="50.350034112101497" table:style-name="ce43">
            <text:p>50.35</text:p>
          </table:table-cell>
          <table:table-cell office:value-type="float" office:value="71.686948905757959" table:style-name="ce43">
            <text:p>71.69</text:p>
          </table:table-cell>
          <table:table-cell office:value-type="float" office:value="8.9203950703849522" table:style-name="ce43">
            <text:p>8.92</text:p>
          </table:table-cell>
          <table:table-cell office:value-type="float" office:value="1.064533678518754" table:style-name="ce43">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Surface Rail</text:p>
          </table:table-cell>
          <table:table-cell office:value-type="float" office:value="80.553349904828934" table:style-name="ce39">
            <text:p>80.55</text:p>
          </table:table-cell>
          <table:table-cell office:value-type="float" office:value="3.7381765276498622" table:style-name="ce39">
            <text:p>3.74</text:p>
          </table:table-cell>
          <table:table-cell office:value-type="float" office:value="73.226523910635208" table:style-name="ce43">
            <text:p>73.23</text:p>
          </table:table-cell>
          <table:table-cell office:value-type="float" office:value="87.88017589902266" table:style-name="ce43">
            <text:p>87.88</text:p>
          </table:table-cell>
          <table:table-cell office:value-type="float" office:value="4.6406220623554342" table:style-name="ce43">
            <text:p>4.64</text:p>
          </table:table-cell>
          <table:table-cell office:value-type="float" office:value="1.599805788447654" table:style-name="ce43">
            <text:p>1.60</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Taxi or minicab</text:p>
          </table:table-cell>
          <table:table-cell office:value-type="float" office:value="22.399955727629429" table:style-name="ce39">
            <text:p>22.40</text:p>
          </table:table-cell>
          <table:table-cell office:value-type="float" office:value="1.738119752374131" table:style-name="ce39">
            <text:p>1.74</text:p>
          </table:table-cell>
          <table:table-cell office:value-type="float" office:value="18.993241012976139" table:style-name="ce43">
            <text:p>18.99</text:p>
          </table:table-cell>
          <table:table-cell office:value-type="float" office:value="25.80667044228273" table:style-name="ce43">
            <text:p>25.81</text:p>
          </table:table-cell>
          <table:table-cell office:value-type="float" office:value="7.7594785164250624" table:style-name="ce43">
            <text:p>7.76</text:p>
          </table:table-cell>
          <table:table-cell office:value-type="float" office:value="0.98468166701969395" table:style-name="ce43">
            <text:p>0.9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Other public transport [note 5]</text:p>
          </table:table-cell>
          <table:table-cell office:value-type="float" office:value="34.68800061190889" table:style-name="ce39">
            <text:p>34.69</text:p>
          </table:table-cell>
          <table:table-cell office:value-type="float" office:value="3.4190234654947922" table:style-name="ce39">
            <text:p>3.42</text:p>
          </table:table-cell>
          <table:table-cell office:value-type="float" office:value="27.9867146195391" table:style-name="ce39">
            <text:p>27.99</text:p>
          </table:table-cell>
          <table:table-cell office:value-type="float" office:value="41.389286604278681" table:style-name="ce39">
            <text:p>41.39</text:p>
          </table:table-cell>
          <table:table-cell office:value-type="float" office:value="9.8565019752709304" table:style-name="ce39">
            <text:p>9.86</text:p>
          </table:table-cell>
          <table:table-cell office:value-type="float" office:value="0.85902671282340382" table:style-name="ce39">
            <text:p>0.8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East</text:p>
          </table:table-cell>
          <table:table-cell office:value-type="string" table:style-name="ce38">
            <text:p>All modes</text:p>
          </table:table-cell>
          <table:table-cell office:value-type="float" office:value="24.26790570670271" table:style-name="ce39">
            <text:p>24.27</text:p>
          </table:table-cell>
          <table:table-cell office:value-type="float" office:value="0.32047038774095832" table:style-name="ce39">
            <text:p>[low]</text:p>
          </table:table-cell>
          <table:table-cell office:value-type="float" office:value="23.63978374673043" table:style-name="ce43">
            <text:p>23.64</text:p>
          </table:table-cell>
          <table:table-cell office:value-type="float" office:value="24.896027666674989" table:style-name="ce43">
            <text:p>24.90</text:p>
          </table:table-cell>
          <table:table-cell office:value-type="float" office:value="1.3205523031698838" table:style-name="ce43">
            <text:p>1.32</text:p>
          </table:table-cell>
          <table:table-cell office:value-type="float" office:value="1.2621403763323129" table:style-name="ce43">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 [note 2]</text:p>
          </table:table-cell>
          <table:table-cell office:value-type="float" office:value="18.586805768388139" table:style-name="ce39">
            <text:p>18.59</text:p>
          </table:table-cell>
          <table:table-cell office:value-type="float" office:value="0.54587274282518217" table:style-name="ce39">
            <text:p>0.55</text:p>
          </table:table-cell>
          <table:table-cell office:value-type="float" office:value="17.516895192450789" table:style-name="ce43">
            <text:p>17.52</text:p>
          </table:table-cell>
          <table:table-cell office:value-type="float" office:value="19.656716344325499" table:style-name="ce43">
            <text:p>19.66</text:p>
          </table:table-cell>
          <table:table-cell office:value-type="float" office:value="2.9368830213612367" table:style-name="ce43">
            <text:p>2.94</text:p>
          </table:table-cell>
          <table:table-cell office:value-type="float" office:value="1.377300282402206" table:style-name="ce43">
            <text:p>1.3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Walks of a mile or more</text:p>
          </table:table-cell>
          <table:table-cell office:value-type="float" office:value="32.750646190632317" table:style-name="ce39">
            <text:p>32.75</text:p>
          </table:table-cell>
          <table:table-cell office:value-type="float" office:value="0.73962524782799577" table:style-name="ce39">
            <text:p>0.74</text:p>
          </table:table-cell>
          <table:table-cell office:value-type="float" office:value="31.30098070488944" table:style-name="ce43">
            <text:p>31.30</text:p>
          </table:table-cell>
          <table:table-cell office:value-type="float" office:value="34.200311676375193" table:style-name="ce43">
            <text:p>34.20</text:p>
          </table:table-cell>
          <table:table-cell office:value-type="float" office:value="2.2583531436993485" table:style-name="ce43">
            <text:p>2.26</text:p>
          </table:table-cell>
          <table:table-cell office:value-type="float" office:value="1.274085911388128" table:style-name="ce43">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Pedal cycle [note 3]</text:p>
          </table:table-cell>
          <table:table-cell office:value-type="float" office:value="23.99580945532314" table:style-name="ce39">
            <text:p>24.00</text:p>
          </table:table-cell>
          <table:table-cell office:value-type="float" office:value="1.906383750017413" table:style-name="ce39">
            <text:p>1.91</text:p>
          </table:table-cell>
          <table:table-cell office:value-type="float" office:value="20.25929730528901" table:style-name="ce43">
            <text:p>20.26</text:p>
          </table:table-cell>
          <table:table-cell office:value-type="float" office:value="27.732321605357271" table:style-name="ce43">
            <text:p>27.73</text:p>
          </table:table-cell>
          <table:table-cell office:value-type="float" office:value="7.9446528093450413" table:style-name="ce43">
            <text:p>7.94</text:p>
          </table:table-cell>
          <table:table-cell office:value-type="float" office:value="1.219802783574583" table:style-name="ce43">
            <text:p>1.22</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driver</text:p>
          </table:table-cell>
          <table:table-cell office:value-type="float" office:value="23.10960947410242" table:style-name="ce39">
            <text:p>23.11</text:p>
          </table:table-cell>
          <table:table-cell office:value-type="float" office:value="0.47657016504154998" table:style-name="ce39">
            <text:p>[low]</text:p>
          </table:table-cell>
          <table:table-cell office:value-type="float" office:value="22.175531950620979" table:style-name="ce43">
            <text:p>22.18</text:p>
          </table:table-cell>
          <table:table-cell office:value-type="float" office:value="24.043686997583858" table:style-name="ce43">
            <text:p>24.04</text:p>
          </table:table-cell>
          <table:table-cell office:value-type="float" office:value="2.0622164367408029" table:style-name="ce43">
            <text:p>2.06</text:p>
          </table:table-cell>
          <table:table-cell office:value-type="float" office:value="1.066349869231263" table:style-name="ce43">
            <text:p>1.0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Car or van passenger</text:p>
          </table:table-cell>
          <table:table-cell office:value-type="float" office:value="24.832331810522401" table:style-name="ce39">
            <text:p>24.83</text:p>
          </table:table-cell>
          <table:table-cell office:value-type="float" office:value="0.89950649650122205" table:style-name="ce39">
            <text:p>0.90</text:p>
          </table:table-cell>
          <table:table-cell office:value-type="float" office:value="23.069299077380009" table:style-name="ce43">
            <text:p>23.07</text:p>
          </table:table-cell>
          <table:table-cell office:value-type="float" office:value="26.5953645436648" table:style-name="ce43">
            <text:p>26.60</text:p>
          </table:table-cell>
          <table:table-cell office:value-type="float" office:value="3.6223198987703085" table:style-name="ce43">
            <text:p>3.62</text:p>
          </table:table-cell>
          <table:table-cell office:value-type="float" office:value="1.5088915271336161"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Motorcycle</text:p>
          </table:table-cell>
          <table:table-cell office:value-type="float" office:value="29.238328050300659" table:style-name="ce39">
            <text:p>29.24</text:p>
          </table:table-cell>
          <table:table-cell office:value-type="float" office:value="4.7170583133687698" table:style-name="ce39">
            <text:p>4.72</text:p>
          </table:table-cell>
          <table:table-cell office:value-type="float" office:value="19.992893756097871" table:style-name="ce43">
            <text:p>19.99</text:p>
          </table:table-cell>
          <table:table-cell office:value-type="float" office:value="38.483762344503447" table:style-name="ce43">
            <text:p>38.48</text:p>
          </table:table-cell>
          <table:table-cell office:value-type="float" office:value="16.13313287016172" table:style-name="ce43">
            <text:p>16.13</text:p>
          </table:table-cell>
          <table:table-cell office:value-type="float" office:value="1.0339689088365069" table:style-name="ce43">
            <text:p>1.0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rivate transport [note 4]</text:p>
          </table:table-cell>
          <table:table-cell office:value-type="float" office:value="32.183979052562741" table:style-name="ce39">
            <text:p>32.18</text:p>
          </table:table-cell>
          <table:table-cell office:value-type="float" office:value="3.78811609907395" table:style-name="ce39">
            <text:p>3.79</text:p>
          </table:table-cell>
          <table:table-cell office:value-type="float" office:value="24.7592714983778" table:style-name="ce43">
            <text:p>24.76</text:p>
          </table:table-cell>
          <table:table-cell office:value-type="float" office:value="39.608686606747682" table:style-name="ce43">
            <text:p>39.61</text:p>
          </table:table-cell>
          <table:table-cell office:value-type="float" office:value="11.770191910972892" table:style-name="ce43">
            <text:p>11.77</text:p>
          </table:table-cell>
          <table:table-cell office:value-type="float" office:value="1.0303155757844911" table:style-name="ce43">
            <text:p>1.0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Bus in London</text:p>
          </table:table-cell>
          <table:table-cell office:value-type="float" office:value="38.890417443855078" table:style-name="ce39">
            <text:p>38.89</text:p>
          </table:table-cell>
          <table:table-cell office:value-type="float" office:value="9.4918278152691631" table:style-name="ce39">
            <text:p>9.49</text:p>
          </table:table-cell>
          <table:table-cell office:value-type="float" office:value="20.286434925927519" table:style-name="ce39">
            <text:p>20.29</text:p>
          </table:table-cell>
          <table:table-cell office:value-type="float" office:value="57.494399961782626" table:style-name="ce39">
            <text:p>57.49</text:p>
          </table:table-cell>
          <table:table-cell office:value-type="float" office:value="24.406597920868883" table:style-name="ce39">
            <text:p>24.41</text:p>
          </table:table-cell>
          <table:table-cell office:value-type="float" office:value="0.86096535482729297" table:style-name="ce39">
            <text:p>0.8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local bus</text:p>
          </table:table-cell>
          <table:table-cell office:value-type="float" office:value="37.347562775471509" table:style-name="ce39">
            <text:p>37.35</text:p>
          </table:table-cell>
          <table:table-cell office:value-type="float" office:value="1.7229617818496581" table:style-name="ce39">
            <text:p>1.72</text:p>
          </table:table-cell>
          <table:table-cell office:value-type="float" office:value="33.970557683046181" table:style-name="ce43">
            <text:p>33.97</text:p>
          </table:table-cell>
          <table:table-cell office:value-type="float" office:value="40.724567867896837" table:style-name="ce43">
            <text:p>40.72</text:p>
          </table:table-cell>
          <table:table-cell office:value-type="float" office:value="4.6133178547898046" table:style-name="ce43">
            <text:p>4.61</text:p>
          </table:table-cell>
          <table:table-cell office:value-type="float" office:value="1.3537179887784001"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Non-local bus</text:p>
          </table:table-cell>
          <table:table-cell office:value-type="float" office:value="204.1465303474063" table:style-name="ce39">
            <text:p>204.15</text:p>
          </table:table-cell>
          <table:table-cell office:value-type="float" office:value="30.474601614957791" table:style-name="ce39">
            <text:p>30.47</text:p>
          </table:table-cell>
          <table:table-cell office:value-type="float" office:value="144.416311182089" table:style-name="ce39">
            <text:p>144.42</text:p>
          </table:table-cell>
          <table:table-cell office:value-type="float" office:value="263.87674951272362" table:style-name="ce39">
            <text:p>263.88</text:p>
          </table:table-cell>
          <table:table-cell office:value-type="float" office:value="14.9278077678311" table:style-name="ce39">
            <text:p>14.93</text:p>
          </table:table-cell>
          <table:table-cell office:value-type="float" office:value="1.160797729753088" table:style-name="ce39">
            <text:p>1.16</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London Underground</text:p>
          </table:table-cell>
          <table:table-cell office:value-type="float" office:value="55.811023038027571" table:style-name="ce39">
            <text:p>55.81</text:p>
          </table:table-cell>
          <table:table-cell office:value-type="float" office:value="7.1939720969200733" table:style-name="ce39">
            <text:p>7.19</text:p>
          </table:table-cell>
          <table:table-cell office:value-type="float" office:value="41.710837728064227" table:style-name="ce43">
            <text:p>41.71</text:p>
          </table:table-cell>
          <table:table-cell office:value-type="float" office:value="69.911208347990907" table:style-name="ce43">
            <text:p>69.91</text:p>
          </table:table-cell>
          <table:table-cell office:value-type="float" office:value="12.889876775808906" table:style-name="ce43">
            <text:p>12.89</text:p>
          </table:table-cell>
          <table:table-cell office:value-type="float" office:value="1.275903795009258" table:style-name="ce43">
            <text:p>1.2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Surface Rail</text:p>
          </table:table-cell>
          <table:table-cell office:value-type="float" office:value="111.44428330625701" table:style-name="ce39">
            <text:p>111.44</text:p>
          </table:table-cell>
          <table:table-cell office:value-type="float" office:value="12.03740759302638" table:style-name="ce39">
            <text:p>12.04</text:p>
          </table:table-cell>
          <table:table-cell office:value-type="float" office:value="87.850964423925276" table:style-name="ce43">
            <text:p>87.85</text:p>
          </table:table-cell>
          <table:table-cell office:value-type="float" office:value="135.03760218858869" table:style-name="ce43">
            <text:p>135.04</text:p>
          </table:table-cell>
          <table:table-cell office:value-type="float" office:value="10.801278662223263" table:style-name="ce43">
            <text:p>10.80</text:p>
          </table:table-cell>
          <table:table-cell office:value-type="float" office:value="1.38359376515461" table:style-name="ce43">
            <text:p>1.38</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Taxi or minicab</text:p>
          </table:table-cell>
          <table:table-cell office:value-type="float" office:value="20.005671983479079" table:style-name="ce39">
            <text:p>20.01</text:p>
          </table:table-cell>
          <table:table-cell office:value-type="float" office:value="2.3593914421105722" table:style-name="ce39">
            <text:p>2.36</text:p>
          </table:table-cell>
          <table:table-cell office:value-type="float" office:value="15.381264756942359" table:style-name="ce43">
            <text:p>15.38</text:p>
          </table:table-cell>
          <table:table-cell office:value-type="float" office:value="24.630079210015801" table:style-name="ce43">
            <text:p>24.63</text:p>
          </table:table-cell>
          <table:table-cell office:value-type="float" office:value="11.793612551775244" table:style-name="ce43">
            <text:p>11.79</text:p>
          </table:table-cell>
          <table:table-cell office:value-type="float" office:value="1.269007259039296" table:style-name="ce43">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Other public transport [note 5]</text:p>
          </table:table-cell>
          <table:table-cell office:value-type="float" office:value="47.262651758663488" table:style-name="ce39">
            <text:p>47.26</text:p>
          </table:table-cell>
          <table:table-cell office:value-type="float" office:value="21.625846980796808" table:style-name="ce39">
            <text:p>21.63</text:p>
          </table:table-cell>
          <table:table-cell office:value-type="float" office:value="4.8759916763017506" table:style-name="ce43">
            <text:p>4.88</text:p>
          </table:table-cell>
          <table:table-cell office:value-type="float" office:value="89.649311841025238" table:style-name="ce43">
            <text:p>89.65</text:p>
          </table:table-cell>
          <table:table-cell office:value-type="float" office:value="45.756736399862881" table:style-name="ce43">
            <text:p>45.76</text:p>
          </table:table-cell>
          <table:table-cell office:value-type="float" office:value="0.83202650783169796" table:style-name="ce43">
            <text:p>0.83</text:p>
          </table:table-cell>
          <table:table-cell table:number-columns-repeated="16375"/>
        </table:table-row>
        <table:table-row table:style-name="ro2">
          <table:table-cell office:value-type="float" office:value="2025" table:style-name="ce36">
            <text:p>2025</text:p>
          </table:table-cell>
          <table:table-cell office:value-type="string" table:style-name="ce36">
            <text:p>South West</text:p>
          </table:table-cell>
          <table:table-cell office:value-type="string" table:style-name="ce38">
            <text:p>All modes</text:p>
          </table:table-cell>
          <table:table-cell office:value-type="float" office:value="23.619108011630249" table:style-name="ce39">
            <text:p>23.62</text:p>
          </table:table-cell>
          <table:table-cell office:value-type="float" office:value="0.46722461257558418" table:style-name="ce39">
            <text:p>[low]</text:p>
          </table:table-cell>
          <table:table-cell office:value-type="float" office:value="22.703347770982109" table:style-name="ce43">
            <text:p>22.70</text:p>
          </table:table-cell>
          <table:table-cell office:value-type="float" office:value="24.5348682522784" table:style-name="ce43">
            <text:p>24.53</text:p>
          </table:table-cell>
          <table:table-cell office:value-type="float" office:value="1.9781636645444813" table:style-name="ce43">
            <text:p>1.98</text:p>
          </table:table-cell>
          <table:table-cell office:value-type="float" office:value="1.505413762520776"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 [note 2]</text:p>
          </table:table-cell>
          <table:table-cell office:value-type="float" office:value="19.375396505064899" table:style-name="ce39">
            <text:p>19.38</text:p>
          </table:table-cell>
          <table:table-cell office:value-type="float" office:value="0.25448813876430609" table:style-name="ce39">
            <text:p>[low]</text:p>
          </table:table-cell>
          <table:table-cell office:value-type="float" office:value="18.876599753086861" table:style-name="ce43">
            <text:p>18.88</text:p>
          </table:table-cell>
          <table:table-cell office:value-type="float" office:value="19.87419325704294" table:style-name="ce43">
            <text:p>19.87</text:p>
          </table:table-cell>
          <table:table-cell office:value-type="float" office:value="1.3134602881431647" table:style-name="ce43">
            <text:p>1.31</text:p>
          </table:table-cell>
          <table:table-cell office:value-type="float" office:value="1.6008756617976541" table:style-name="ce43">
            <text:p>1.6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Walks of a mile or more</text:p>
          </table:table-cell>
          <table:table-cell office:value-type="float" office:value="33.145455769443338" table:style-name="ce39">
            <text:p>33.15</text:p>
          </table:table-cell>
          <table:table-cell office:value-type="float" office:value="0.34364753197282288" table:style-name="ce39">
            <text:p>[low]</text:p>
          </table:table-cell>
          <table:table-cell office:value-type="float" office:value="32.471906606776606" table:style-name="ce43">
            <text:p>32.47</text:p>
          </table:table-cell>
          <table:table-cell office:value-type="float" office:value="33.819004932110069" table:style-name="ce43">
            <text:p>33.82</text:p>
          </table:table-cell>
          <table:table-cell office:value-type="float" office:value="1.0367862622351696" table:style-name="ce43">
            <text:p>1.04</text:p>
          </table:table-cell>
          <table:table-cell office:value-type="float" office:value="1.5024292696563251" table:style-name="ce43">
            <text:p>1.5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Pedal cycle [note 3]</text:p>
          </table:table-cell>
          <table:table-cell office:value-type="float" office:value="25.397349104410349" table:style-name="ce39">
            <text:p>25.40</text:p>
          </table:table-cell>
          <table:table-cell office:value-type="float" office:value="1.085961026411185" table:style-name="ce39">
            <text:p>1.09</text:p>
          </table:table-cell>
          <table:table-cell office:value-type="float" office:value="23.268865492644419" table:style-name="ce43">
            <text:p>23.27</text:p>
          </table:table-cell>
          <table:table-cell office:value-type="float" office:value="27.525832716176271" table:style-name="ce43">
            <text:p>27.53</text:p>
          </table:table-cell>
          <table:table-cell office:value-type="float" office:value="4.2758833685622868" table:style-name="ce43">
            <text:p>4.28</text:p>
          </table:table-cell>
          <table:table-cell office:value-type="float" office:value="1.100384425134133" table:style-name="ce43">
            <text:p>1.1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driver</text:p>
          </table:table-cell>
          <table:table-cell office:value-type="float" office:value="22.135836969013901" table:style-name="ce39">
            <text:p>22.14</text:p>
          </table:table-cell>
          <table:table-cell office:value-type="float" office:value="0.17061105904834811" table:style-name="ce39">
            <text:p>[low]</text:p>
          </table:table-cell>
          <table:table-cell office:value-type="float" office:value="21.801439293279142" table:style-name="ce43">
            <text:p>21.80</text:p>
          </table:table-cell>
          <table:table-cell office:value-type="float" office:value="22.470234644748661" table:style-name="ce43">
            <text:p>22.47</text:p>
          </table:table-cell>
          <table:table-cell office:value-type="float" office:value="0.77074591436127848" table:style-name="ce43">
            <text:p>0.77</text:p>
          </table:table-cell>
          <table:table-cell office:value-type="float" office:value="1.1211719114320859" table:style-name="ce43">
            <text:p>1.1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Car or van passenger</text:p>
          </table:table-cell>
          <table:table-cell office:value-type="float" office:value="22.797480287281751" table:style-name="ce39">
            <text:p>22.80</text:p>
          </table:table-cell>
          <table:table-cell office:value-type="float" office:value="0.29336646566579622" table:style-name="ce39">
            <text:p>[low]</text:p>
          </table:table-cell>
          <table:table-cell office:value-type="float" office:value="22.222482014576791" table:style-name="ce43">
            <text:p>22.22</text:p>
          </table:table-cell>
          <table:table-cell office:value-type="float" office:value="23.37247855998671" table:style-name="ce43">
            <text:p>23.37</text:p>
          </table:table-cell>
          <table:table-cell office:value-type="float" office:value="1.2868372380146738" table:style-name="ce43">
            <text:p>1.29</text:p>
          </table:table-cell>
          <table:table-cell office:value-type="float" office:value="1.4776433034956351" table:style-name="ce43">
            <text:p>1.4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Motorcycle</text:p>
          </table:table-cell>
          <table:table-cell office:value-type="float" office:value="29.713917197733721" table:style-name="ce39">
            <text:p>29.71</text:p>
          </table:table-cell>
          <table:table-cell office:value-type="float" office:value="2.3597211201581301" table:style-name="ce39">
            <text:p>2.36</text:p>
          </table:table-cell>
          <table:table-cell office:value-type="float" office:value="25.088863802223791" table:style-name="ce43">
            <text:p>25.09</text:p>
          </table:table-cell>
          <table:table-cell office:value-type="float" office:value="34.338970593243658" table:style-name="ce43">
            <text:p>34.34</text:p>
          </table:table-cell>
          <table:table-cell office:value-type="float" office:value="7.9414676444548542" table:style-name="ce43">
            <text:p>7.94</text:p>
          </table:table-cell>
          <table:table-cell office:value-type="float" office:value="1.0370920945019351" table:style-name="ce43">
            <text:p>1.0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rivate transport [note 4]</text:p>
          </table:table-cell>
          <table:table-cell office:value-type="float" office:value="36.143836397788327" table:style-name="ce39">
            <text:p>36.14</text:p>
          </table:table-cell>
          <table:table-cell office:value-type="float" office:value="2.2523202982196491" table:style-name="ce39">
            <text:p>2.25</text:p>
          </table:table-cell>
          <table:table-cell office:value-type="float" office:value="31.72928861327782" table:style-name="ce43">
            <text:p>31.73</text:p>
          </table:table-cell>
          <table:table-cell office:value-type="float" office:value="40.558384182298838" table:style-name="ce43">
            <text:p>40.56</text:p>
          </table:table-cell>
          <table:table-cell office:value-type="float" office:value="6.2315474025260649" table:style-name="ce43">
            <text:p>6.23</text:p>
          </table:table-cell>
          <table:table-cell office:value-type="float" office:value="1.2669923361683011" table:style-name="ce43">
            <text:p>1.2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Bus in London</text:p>
          </table:table-cell>
          <table:table-cell office:value-type="float" office:value="46.066566872046913" table:style-name="ce39">
            <text:p>46.07</text:p>
          </table:table-cell>
          <table:table-cell office:value-type="float" office:value="4.4826189337076663" table:style-name="ce39">
            <text:p>4.48</text:p>
          </table:table-cell>
          <table:table-cell office:value-type="float" office:value="37.280633761979892" table:style-name="ce39">
            <text:p>37.28</text:p>
          </table:table-cell>
          <table:table-cell office:value-type="float" office:value="54.85249998211394" table:style-name="ce39">
            <text:p>54.85</text:p>
          </table:table-cell>
          <table:table-cell office:value-type="float" office:value="9.7307423541208351" table:style-name="ce39">
            <text:p>9.73</text:p>
          </table:table-cell>
          <table:table-cell office:value-type="float" office:value="1.175456492980675" table:style-name="ce39">
            <text:p>1.1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local bus</text:p>
          </table:table-cell>
          <table:table-cell office:value-type="float" office:value="38.151512149145539" table:style-name="ce39">
            <text:p>38.15</text:p>
          </table:table-cell>
          <table:table-cell office:value-type="float" office:value="0.70876337788048627" table:style-name="ce39">
            <text:p>0.71</text:p>
          </table:table-cell>
          <table:table-cell office:value-type="float" office:value="36.762335928499787" table:style-name="ce43">
            <text:p>36.76</text:p>
          </table:table-cell>
          <table:table-cell office:value-type="float" office:value="39.54068836979129" table:style-name="ce43">
            <text:p>39.54</text:p>
          </table:table-cell>
          <table:table-cell office:value-type="float" office:value="1.8577595957657476" table:style-name="ce43">
            <text:p>1.86</text:p>
          </table:table-cell>
          <table:table-cell office:value-type="float" office:value="1.350778378740576"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Non-local bus</text:p>
          </table:table-cell>
          <table:table-cell office:value-type="float" office:value="174.1160958284313" table:style-name="ce39">
            <text:p>174.12</text:p>
          </table:table-cell>
          <table:table-cell office:value-type="float" office:value="14.38189310608016" table:style-name="ce39">
            <text:p>14.38</text:p>
          </table:table-cell>
          <table:table-cell office:value-type="float" office:value="145.92758534051421" table:style-name="ce43">
            <text:p>145.93</text:p>
          </table:table-cell>
          <table:table-cell office:value-type="float" office:value="202.30460631634841" table:style-name="ce43">
            <text:p>202.30</text:p>
          </table:table-cell>
          <table:table-cell office:value-type="float" office:value="8.259944629272896" table:style-name="ce43">
            <text:p>8.26</text:p>
          </table:table-cell>
          <table:table-cell office:value-type="float" office:value="1.3180475562791529" table:style-name="ce43">
            <text:p>1.32</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London Underground</text:p>
          </table:table-cell>
          <table:table-cell office:value-type="float" office:value="59.07597114089473" table:style-name="ce39">
            <text:p>59.08</text:p>
          </table:table-cell>
          <table:table-cell office:value-type="float" office:value="2.9934455823527548" table:style-name="ce39">
            <text:p>2.99</text:p>
          </table:table-cell>
          <table:table-cell office:value-type="float" office:value="53.208817799483327" table:style-name="ce43">
            <text:p>53.21</text:p>
          </table:table-cell>
          <table:table-cell office:value-type="float" office:value="64.943124482306132" table:style-name="ce43">
            <text:p>64.94</text:p>
          </table:table-cell>
          <table:table-cell office:value-type="float" office:value="5.0671119315389017" table:style-name="ce43">
            <text:p>5.07</text:p>
          </table:table-cell>
          <table:table-cell office:value-type="float" office:value="1.151610120465665" table:style-name="ce43">
            <text:p>1.1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Surface Rail</text:p>
          </table:table-cell>
          <table:table-cell office:value-type="float" office:value="89.986169479788472" table:style-name="ce39">
            <text:p>89.99</text:p>
          </table:table-cell>
          <table:table-cell office:value-type="float" office:value="2.56615877955976" table:style-name="ce39">
            <text:p>2.57</text:p>
          </table:table-cell>
          <table:table-cell office:value-type="float" office:value="84.956498271851345" table:style-name="ce43">
            <text:p>84.96</text:p>
          </table:table-cell>
          <table:table-cell office:value-type="float" office:value="95.0158406877256" table:style-name="ce43">
            <text:p>95.02</text:p>
          </table:table-cell>
          <table:table-cell office:value-type="float" office:value="2.8517257645199989" table:style-name="ce43">
            <text:p>2.85</text:p>
          </table:table-cell>
          <table:table-cell office:value-type="float" office:value="1.5103702190043791"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Taxi or minicab</text:p>
          </table:table-cell>
          <table:table-cell office:value-type="float" office:value="21.049051887385211" table:style-name="ce39">
            <text:p>21.05</text:p>
          </table:table-cell>
          <table:table-cell office:value-type="float" office:value="0.82592824686673805" table:style-name="ce39">
            <text:p>0.83</text:p>
          </table:table-cell>
          <table:table-cell office:value-type="float" office:value="19.430232523526399" table:style-name="ce43">
            <text:p>19.43</text:p>
          </table:table-cell>
          <table:table-cell office:value-type="float" office:value="22.667871251244019" table:style-name="ce43">
            <text:p>22.67</text:p>
          </table:table-cell>
          <table:table-cell office:value-type="float" office:value="3.9238263618026443" table:style-name="ce43">
            <text:p>3.92</text:p>
          </table:table-cell>
          <table:table-cell office:value-type="float" office:value="1.3939931546573241" table:style-name="ce43">
            <text:p>1.39</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Other public transport [note 5]</text:p>
          </table:table-cell>
          <table:table-cell office:value-type="float" office:value="43.587301719754763" table:style-name="ce39">
            <text:p>43.59</text:p>
          </table:table-cell>
          <table:table-cell office:value-type="float" office:value="5.0408168529890718" table:style-name="ce39">
            <text:p>5.04</text:p>
          </table:table-cell>
          <table:table-cell office:value-type="float" office:value="33.707300687896179" table:style-name="ce43">
            <text:p>33.71</text:p>
          </table:table-cell>
          <table:table-cell office:value-type="float" office:value="53.467302751613332" table:style-name="ce43">
            <text:p>53.47</text:p>
          </table:table-cell>
          <table:table-cell office:value-type="float" office:value="11.564874755035499" table:style-name="ce43">
            <text:p>11.56</text:p>
          </table:table-cell>
          <table:table-cell office:value-type="float" office:value="1.959245188990657" table:style-name="ce43">
            <text:p>1.9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 excluding London</text:p>
          </table:table-cell>
          <table:table-cell office:value-type="string" table:style-name="ce38">
            <text:p>All modes</text:p>
          </table:table-cell>
          <table:table-cell office:value-type="float" office:value="23.491403287347499" table:style-name="ce39">
            <text:p>23.49</text:p>
          </table:table-cell>
          <table:table-cell office:value-type="float" office:value="0.16741056996310191" table:style-name="ce39">
            <text:p>[low]</text:p>
          </table:table-cell>
          <table:table-cell office:value-type="float" office:value="23.16327857021982" table:style-name="ce43">
            <text:p>23.16</text:p>
          </table:table-cell>
          <table:table-cell office:value-type="float" office:value="23.81952800447517" table:style-name="ce43">
            <text:p>23.82</text:p>
          </table:table-cell>
          <table:table-cell office:value-type="float" office:value="0.71264610255645933" table:style-name="ce43">
            <text:p>0.71</text:p>
          </table:table-cell>
          <table:table-cell office:value-type="float" office:value="1.5083560252093049" table:style-name="ce43">
            <text:p>1.51</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 [note 2]</text:p>
          </table:table-cell>
          <table:table-cell office:value-type="float" office:value="19.1845532930502" table:style-name="ce39">
            <text:p>19.18</text:p>
          </table:table-cell>
          <table:table-cell office:value-type="float" office:value="0.22783613432234659" table:style-name="ce39">
            <text:p>[low]</text:p>
          </table:table-cell>
          <table:table-cell office:value-type="float" office:value="18.7379944697784" table:style-name="ce43">
            <text:p>18.74</text:p>
          </table:table-cell>
          <table:table-cell office:value-type="float" office:value="19.631112116322001" table:style-name="ce43">
            <text:p>19.63</text:p>
          </table:table-cell>
          <table:table-cell office:value-type="float" office:value="1.1876019777061086" table:style-name="ce43">
            <text:p>1.19</text:p>
          </table:table-cell>
          <table:table-cell office:value-type="float" office:value="1.564161438981434" table:style-name="ce43">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Walks of a mile or more</text:p>
          </table:table-cell>
          <table:table-cell office:value-type="float" office:value="33.107604465849803" table:style-name="ce39">
            <text:p>33.11</text:p>
          </table:table-cell>
          <table:table-cell office:value-type="float" office:value="0.31538164333567531" table:style-name="ce39">
            <text:p>[low]</text:p>
          </table:table-cell>
          <table:table-cell office:value-type="float" office:value="32.489456444911873" table:style-name="ce43">
            <text:p>32.49</text:p>
          </table:table-cell>
          <table:table-cell office:value-type="float" office:value="33.725752486787719" table:style-name="ce43">
            <text:p>33.73</text:p>
          </table:table-cell>
          <table:table-cell office:value-type="float" office:value="0.95259578101154574" table:style-name="ce43">
            <text:p>0.95</text:p>
          </table:table-cell>
          <table:table-cell office:value-type="float" office:value="1.4684565287566069"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Pedal cycle [note 3]</text:p>
          </table:table-cell>
          <table:table-cell office:value-type="float" office:value="25.37927988526933" table:style-name="ce39">
            <text:p>25.38</text:p>
          </table:table-cell>
          <table:table-cell office:value-type="float" office:value="0.95645704658710773" table:style-name="ce39">
            <text:p>0.96</text:p>
          </table:table-cell>
          <table:table-cell office:value-type="float" office:value="23.504624073958599" table:style-name="ce43">
            <text:p>23.50</text:p>
          </table:table-cell>
          <table:table-cell office:value-type="float" office:value="27.253935696580061" table:style-name="ce43">
            <text:p>27.25</text:p>
          </table:table-cell>
          <table:table-cell office:value-type="float" office:value="3.7686532120332363" table:style-name="ce43">
            <text:p>3.77</text:p>
          </table:table-cell>
          <table:table-cell office:value-type="float" office:value="1.141354280709415" table:style-name="ce43">
            <text:p>1.1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driver</text:p>
          </table:table-cell>
          <table:table-cell office:value-type="float" office:value="22.439898854493549" table:style-name="ce39">
            <text:p>22.44</text:p>
          </table:table-cell>
          <table:table-cell office:value-type="float" office:value="0.1703001019090751" table:style-name="ce39">
            <text:p>[low]</text:p>
          </table:table-cell>
          <table:table-cell office:value-type="float" office:value="22.10611065475176" table:style-name="ce43">
            <text:p>22.11</text:p>
          </table:table-cell>
          <table:table-cell office:value-type="float" office:value="22.773687054235339" table:style-name="ce43">
            <text:p>22.77</text:p>
          </table:table-cell>
          <table:table-cell office:value-type="float" office:value="0.75891653083352828" table:style-name="ce43">
            <text:p>0.76</text:p>
          </table:table-cell>
          <table:table-cell office:value-type="float" office:value="1.137669923460906" table:style-name="ce43">
            <text:p>1.14</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Car or van passenger</text:p>
          </table:table-cell>
          <table:table-cell office:value-type="float" office:value="23.215196602518521" table:style-name="ce39">
            <text:p>23.22</text:p>
          </table:table-cell>
          <table:table-cell office:value-type="float" office:value="0.28293671456012859" table:style-name="ce39">
            <text:p>[low]</text:p>
          </table:table-cell>
          <table:table-cell office:value-type="float" office:value="22.66064064198067" table:style-name="ce43">
            <text:p>22.66</text:p>
          </table:table-cell>
          <table:table-cell office:value-type="float" office:value="23.769752563056372" table:style-name="ce43">
            <text:p>23.77</text:p>
          </table:table-cell>
          <table:table-cell office:value-type="float" office:value="1.2187564869876397" table:style-name="ce43">
            <text:p>1.22</text:p>
          </table:table-cell>
          <table:table-cell office:value-type="float" office:value="1.472419030012414" table:style-name="ce43">
            <text:p>1.47</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Motorcycle</text:p>
          </table:table-cell>
          <table:table-cell office:value-type="float" office:value="28.94931756938729" table:style-name="ce39">
            <text:p>28.95</text:p>
          </table:table-cell>
          <table:table-cell office:value-type="float" office:value="1.975935748130945" table:style-name="ce39">
            <text:p>1.98</text:p>
          </table:table-cell>
          <table:table-cell office:value-type="float" office:value="25.076483503050639" table:style-name="ce43">
            <text:p>25.08</text:p>
          </table:table-cell>
          <table:table-cell office:value-type="float" office:value="32.822151635723948" table:style-name="ce43">
            <text:p>32.82</text:p>
          </table:table-cell>
          <table:table-cell office:value-type="float" office:value="6.8255002674757881" table:style-name="ce43">
            <text:p>6.83</text:p>
          </table:table-cell>
          <table:table-cell office:value-type="float" office:value="1.0588621841396899" table:style-name="ce43">
            <text:p>1.0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rivate transport [note 4]</text:p>
          </table:table-cell>
          <table:table-cell office:value-type="float" office:value="36.003785516608822" table:style-name="ce39">
            <text:p>36.00</text:p>
          </table:table-cell>
          <table:table-cell office:value-type="float" office:value="2.136705014479884" table:style-name="ce39">
            <text:p>2.14</text:p>
          </table:table-cell>
          <table:table-cell office:value-type="float" office:value="31.815843688228249" table:style-name="ce43">
            <text:p>31.82</text:p>
          </table:table-cell>
          <table:table-cell office:value-type="float" office:value="40.191727344989403" table:style-name="ce43">
            <text:p>40.19</text:p>
          </table:table-cell>
          <table:table-cell office:value-type="float" office:value="5.9346676573612118" table:style-name="ce43">
            <text:p>5.93</text:p>
          </table:table-cell>
          <table:table-cell office:value-type="float" office:value="1.264936644321734" table:style-name="ce43">
            <text:p>1.2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Bus in London</text:p>
          </table:table-cell>
          <table:table-cell office:value-type="float" office:value="36.540450909488513" table:style-name="ce39">
            <text:p>36.54</text:p>
          </table:table-cell>
          <table:table-cell office:value-type="float" office:value="0.9333749265510205" table:style-name="ce39">
            <text:p>0.93</text:p>
          </table:table-cell>
          <table:table-cell office:value-type="float" office:value="34.71103605344851" table:style-name="ce39">
            <text:p>34.71</text:p>
          </table:table-cell>
          <table:table-cell office:value-type="float" office:value="38.369865765528523" table:style-name="ce39">
            <text:p>38.37</text:p>
          </table:table-cell>
          <table:table-cell office:value-type="float" office:value="2.5543607244010493" table:style-name="ce39">
            <text:p>2.55</text:p>
          </table:table-cell>
          <table:table-cell office:value-type="float" office:value="1.384709893290208" table:style-name="ce39">
            <text:p>1.3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local bus</text:p>
          </table:table-cell>
          <table:table-cell office:value-type="float" office:value="38.163815731790429" table:style-name="ce39">
            <text:p>38.16</text:p>
          </table:table-cell>
          <table:table-cell office:value-type="float" office:value="0.7072719931417859" table:style-name="ce39">
            <text:p>0.71</text:p>
          </table:table-cell>
          <table:table-cell office:value-type="float" office:value="36.777562625232527" table:style-name="ce43">
            <text:p>36.78</text:p>
          </table:table-cell>
          <table:table-cell office:value-type="float" office:value="39.550068838348331" table:style-name="ce43">
            <text:p>39.55</text:p>
          </table:table-cell>
          <table:table-cell office:value-type="float" office:value="1.8532528249072038" table:style-name="ce43">
            <text:p>1.85</text:p>
          </table:table-cell>
          <table:table-cell office:value-type="float" office:value="1.350937840094931" table:style-name="ce43">
            <text:p>1.3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Non-local bus</text:p>
          </table:table-cell>
          <table:table-cell office:value-type="float" office:value="175.28852068907881" table:style-name="ce39">
            <text:p>175.29</text:p>
          </table:table-cell>
          <table:table-cell office:value-type="float" office:value="14.089721992758671" table:style-name="ce39">
            <text:p>14.09</text:p>
          </table:table-cell>
          <table:table-cell office:value-type="float" office:value="147.67266558327191" table:style-name="ce39">
            <text:p>147.67</text:p>
          </table:table-cell>
          <table:table-cell office:value-type="float" office:value="202.90437579488579" table:style-name="ce39">
            <text:p>202.90</text:p>
          </table:table-cell>
          <table:table-cell office:value-type="float" office:value="8.0380175138511056" table:style-name="ce39">
            <text:p>8.04</text:p>
          </table:table-cell>
          <table:table-cell office:value-type="float" office:value="1.284324645744394" table:style-name="ce39">
            <text:p>1.28</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London Underground</text:p>
          </table:table-cell>
          <table:table-cell office:value-type="float" office:value="50.430026559810877" table:style-name="ce39">
            <text:p>50.43</text:p>
          </table:table-cell>
          <table:table-cell office:value-type="float" office:value="1.5533692159450641" table:style-name="ce39">
            <text:p>1.55</text:p>
          </table:table-cell>
          <table:table-cell office:value-type="float" office:value="47.385422896558552" table:style-name="ce43">
            <text:p>47.39</text:p>
          </table:table-cell>
          <table:table-cell office:value-type="float" office:value="53.474630223063201" table:style-name="ce43">
            <text:p>53.47</text:p>
          </table:table-cell>
          <table:table-cell office:value-type="float" office:value="3.0802466742759722" table:style-name="ce43">
            <text:p>3.08</text:p>
          </table:table-cell>
          <table:table-cell office:value-type="float" office:value="1.9566091082137369" table:style-name="ce43">
            <text:p>1.9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Surface Rail</text:p>
          </table:table-cell>
          <table:table-cell office:value-type="float" office:value="83.546476612142115" table:style-name="ce39">
            <text:p>83.55</text:p>
          </table:table-cell>
          <table:table-cell office:value-type="float" office:value="1.956347570109622" table:style-name="ce39">
            <text:p>1.96</text:p>
          </table:table-cell>
          <table:table-cell office:value-type="float" office:value="79.71203537472725" table:style-name="ce43">
            <text:p>79.71</text:p>
          </table:table-cell>
          <table:table-cell office:value-type="float" office:value="87.38091784955698" table:style-name="ce43">
            <text:p>87.38</text:p>
          </table:table-cell>
          <table:table-cell office:value-type="float" office:value="2.3416278572605886" table:style-name="ce43">
            <text:p>2.34</text:p>
          </table:table-cell>
          <table:table-cell office:value-type="float" office:value="1.564329445509252" table:style-name="ce43">
            <text:p>1.56</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Taxi or minicab</text:p>
          </table:table-cell>
          <table:table-cell office:value-type="float" office:value="23.183331637080901" table:style-name="ce39">
            <text:p>23.18</text:p>
          </table:table-cell>
          <table:table-cell office:value-type="float" office:value="0.85874819979419104" table:style-name="ce39">
            <text:p>0.86</text:p>
          </table:table-cell>
          <table:table-cell office:value-type="float" office:value="21.500185165484289" table:style-name="ce43">
            <text:p>21.50</text:p>
          </table:table-cell>
          <table:table-cell office:value-type="float" office:value="24.866478108677519" table:style-name="ce43">
            <text:p>24.87</text:p>
          </table:table-cell>
          <table:table-cell office:value-type="float" office:value="3.7041621680494545" table:style-name="ce43">
            <text:p>3.70</text:p>
          </table:table-cell>
          <table:table-cell office:value-type="float" office:value="1.451192843713718" table:style-name="ce43">
            <text:p>1.45</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Other public transport [note 5]</text:p>
          </table:table-cell>
          <table:table-cell office:value-type="float" office:value="43.402636928998938" table:style-name="ce39">
            <text:p>43.40</text:p>
          </table:table-cell>
          <table:table-cell office:value-type="float" office:value="4.2070603914191009" table:style-name="ce39">
            <text:p>4.21</text:p>
          </table:table-cell>
          <table:table-cell office:value-type="float" office:value="35.15679856181751" table:style-name="ce43">
            <text:p>35.16</text:p>
          </table:table-cell>
          <table:table-cell office:value-type="float" office:value="51.648475296180379" table:style-name="ce43">
            <text:p>51.65</text:p>
          </table:table-cell>
          <table:table-cell office:value-type="float" office:value="9.6930985974453669" table:style-name="ce43">
            <text:p>9.69</text:p>
          </table:table-cell>
          <table:table-cell office:value-type="float" office:value="1.9049154625581211" table:style-name="ce43">
            <text:p>1.90</text:p>
          </table:table-cell>
          <table:table-cell table:number-columns-repeated="16375"/>
        </table:table-row>
        <table:table-row table:style-name="ro2">
          <table:table-cell office:value-type="float" office:value="2025" table:style-name="ce36">
            <text:p>2025</text:p>
          </table:table-cell>
          <table:table-cell office:value-type="string" table:style-name="ce36">
            <text:p>England</text:p>
          </table:table-cell>
          <table:table-cell office:value-type="string" table:style-name="ce38">
            <text:p>All modes</text:p>
          </table:table-cell>
          <table:table-cell office:value-type="float" office:value="24.405512349965679" table:style-name="ce39">
            <text:p>24.41</text:p>
          </table:table-cell>
          <table:table-cell office:value-type="float" office:value="0.15938652427511751" table:style-name="ce39">
            <text:p>[low]</text:p>
          </table:table-cell>
          <table:table-cell office:value-type="float" office:value="24.093114762386449" table:style-name="ce43">
            <text:p>24.09</text:p>
          </table:table-cell>
          <table:table-cell office:value-type="float" office:value="24.71790993754491" table:style-name="ce43">
            <text:p>24.72</text:p>
          </table:table-cell>
          <table:table-cell office:value-type="float" office:value="0.65307591985603886" table:style-name="ce43">
            <text:p>0.65</text:p>
          </table:table-cell>
          <table:table-cell office:value-type="float" office:value="1.5018405768870009" table:style-name="ce43">
            <text:p>1.50</text:p>
          </table:table-cell>
          <table:table-cell table:number-columns-repeated="16375"/>
        </table:table-row>
        <table:table-row table:number-rows-repeated="2425" table:style-name="ro2">
          <table:table-cell table:number-columns-repeated="3" table:style-name="ce36"/>
          <table:table-cell table:number-columns-repeated="2" table:style-name="ce40"/>
          <table:table-cell table:number-columns-repeated="4" table:style-name="ce41"/>
          <table:table-cell table:number-columns-repeated="16375"/>
        </table:table-row>
        <table:table-row table:number-rows-repeated="1045980" table:style-name="ro4">
          <table:table-cell table:number-columns-repeated="16384"/>
        </table:table-row>
      </table:table>
      <table:database-ranges>
        <table:database-range table:target-range-address="Table_of_contents.A3:Table_of_contents.B9" table:name="Table_of_contents"/>
        <table:database-range table:target-range-address="Notes.A3:Notes.B9" table:name="Notes"/>
        <table:database-range table:target-range-address="SE_NTS0318a_trips.A6:SE_NTS0318a_trips.I171" table:name="SE_NTS0318a" table:display-filter-buttons="true"/>
        <table:database-range table:target-range-address="SE_NTS0318b_stages.A6:SE_NTS0318b_stages.I171" table:name="SE_NTS0318b" table:display-filter-buttons="true"/>
        <table:database-range table:target-range-address="SE_NTS0318c_miles.A6:SE_NTS0318c_miles.I171" table:name="SE_NTS0318" table:display-filter-buttons="true"/>
        <table:database-range table:target-range-address="SE_NTS0318d_trip_length.A6:SE_NTS0318d_trip_length.I171" table:name="SE_NTS0318d" table:display-filter-buttons="true"/>
        <table:database-range table:target-range-address="SE_NTS0318e_time.A6:SE_NTS0318e_time.I171" table:name="SE_NTS0318e" table:display-filter-buttons="true"/>
        <table:database-range table:target-range-address="SE_NTS0318f_trip_duration.A6:SE_NTS0318f_trip_duration.I171" table:name="SE_NTS0318f"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Aptos Narrow" svg:font-family="&quot;Aptos Narrow&quot;"/>
    <style:font-face style:name="Times New Roman" svg:font-family="&quot;Times New Roman&quot;"/>
    <style:font-face style:name="Helv" svg:font-family="Helv"/>
  </office:font-face-decls>
  <office:styles>
    <number:number-style style:name="N0">
      <number:number number:min-integer-digits="1"/>
    </number:number-style>
    <number:number-style style:name="N1">
      <number:number number:decimal-places="0" number:min-decimal-places="0"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1" number:min-decimal-places="1" number:min-integer-digits="1" number:grouping="true"/>
    </number:number-style>
    <number:number-style style:name="N41P1">
      <number:text>-</number:text>
      <number:number number:decimal-places="1" number:min-decimal-places="1" number:min-integer-digits="1" number:grouping="true"/>
    </number:number-style>
    <number:text-style style:name="N41">
      <number:text>-</number:text>
      <style:map style:condition="value()&gt;0.5" style:apply-style-name="N41P0"/>
      <style:map style:condition="value()&lt;-0.5" style:apply-style-name="N41P1"/>
    </number:text-style>
    <number:number-style style:name="N42P0">
      <number:number number:decimal-places="2" number:min-decimal-places="2" number:min-integer-digits="1"/>
    </number:number-style>
    <number:text-style style:name="N42P1">
      <number:text>[low]</number:text>
    </number:text-style>
    <number:number-style style:name="N42">
      <number:number number:decimal-places="2" number:min-decimal-places="2" number:min-integer-digits="1" number:grouping="true"/>
      <style:map style:condition="value()=0" style:apply-style-name="N42P0"/>
      <style:map style:condition="value()&lt;0.5" style:apply-style-name="N42P1"/>
    </number:number-style>
    <number:number-style style:name="N43P0">
      <number:number number:decimal-places="0" number:min-decimal-places="0" number:min-integer-digits="1"/>
    </number:number-style>
    <number:text-style style:name="N43P1">
      <number:text>[low]</number:text>
    </number:text-style>
    <number:number-style style:name="N43">
      <number:number number:decimal-places="0" number:min-decimal-places="0" number:min-integer-digits="1" number:grouping="true"/>
      <style:map style:condition="value()=0" style:apply-style-name="N43P0"/>
      <style:map style:condition="value()&lt;0.5" style:apply-style-name="N43P1"/>
    </number:number-style>
    <number:number-style style:name="N44P0">
      <number:number number:decimal-places="1" number:min-decimal-places="1" number:min-integer-digits="1"/>
    </number:number-style>
    <number:text-style style:name="N44P1">
      <number:text>[low]</number:text>
    </number:text-style>
    <number:number-style style:name="N44">
      <number:number number:decimal-places="1" number:min-decimal-places="1" number:min-integer-digits="1" number:grouping="true"/>
      <style:map style:condition="value()=0" style:apply-style-name="N44P0"/>
      <style:map style:condition="value()&lt;0.5" style:apply-style-name="N44P1"/>
    </number:number-style>
    <number:number-style style:name="N45P0">
      <number:text> </number:text>
      <number:number number:decimal-places="2" number:min-decimal-places="2" number:min-integer-digits="1" number:grouping="true"/>
      <number:text> </number:text>
    </number:number-style>
    <number:number-style style:name="N45P1">
      <number:text>-</number:text>
      <number:number number:decimal-places="2" number:min-decimal-places="2" number:min-integer-digits="1" number:grouping="true"/>
      <number:text> </number:text>
    </number:number-style>
    <number:number-style style:name="N45P2">
      <number:text> -</number:text>
      <number:number number:decimal-places="0" number:min-decimal-places="0" number:min-integer-digits="2">
        <number:embedded-text number:position="0"> </number:embedded-text>
      </number:number>
    </number:number-style>
    <number:text-style style:name="N45">
      <number:text> </number:text>
      <number:text-content/>
      <number:text> </number:text>
      <style:map style:condition="value()&gt;0" style:apply-style-name="N45P0"/>
      <style:map style:condition="value()&lt;0" style:apply-style-name="N45P1"/>
      <style:map style:condition="value()=0" style:apply-style-name="N45P2"/>
    </number:text-style>
    <style:style style:name="Comma" style:family="table-cell" style:data-style-name="N45"/>
    <style:style style:name="Comma_32_2" style:display-name="Comma 2" style:family="table-cell" style:data-style-name="N45"/>
    <style:style style:name="Heading" style:family="table-cell" style:data-style-name="N36">
      <style:table-cell-properties style:vertical-align="middle" fo:background-color="transparent" style:repeat-content="false"/>
      <style:paragraph-properties fo:text-align="start" fo:margin-left="0cm"/>
      <style:text-properties fo:font-size="14pt" style:font-size-asian="14pt" style:font-size-complex="14pt"/>
    </style: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10" style:display-name="Normal 10"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 style:display-name="Normal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32_6" style:display-name="Normal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 style:display-name="Normal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 style:display-name="Normal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 style:display-name="Normal 9"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5_32_Tables_32_raw" style:display-name="Normal_5 Tables raw" style:family="table-cell" style:data-style-name="N36">
      <style:table-cell-properties style:vertical-align="automatic" fo:background-color="transparent"/>
      <style:text-properties style:font-name="Times New Roman" style:font-name-asian="Times New Roman" style:font-name-complex="Times New Roman" style:font-family-generic="roman"/>
    </style:style>
    <style:style style:name="Normal_5_32_Tables_32_raw_32_2" style:display-name="Normal_5 Tables raw 2" style:family="table-cell" style:data-style-name="N40">
      <style:table-cell-properties style:vertical-align="automatic" fo:background-color="transparent"/>
      <style:text-properties style:font-name="Times New Roman" style:font-name-asian="Times New Roman" style:font-name-complex="Times New Roman" style:font-family-generic="roman"/>
    </style:style>
    <style:style style:name="Normal_tab1_32__40_2_41_" style:display-name="Normal_tab1 (2)" style:family="table-cell" style:data-style-name="N37">
      <style:table-cell-properties style:vertical-align="automatic" fo:background-color="transparent"/>
      <style:text-properties style:font-name="Helv" style:font-name-asian="Helv" style:font-name-complex="Helv" fo:font-size="11pt" style:font-size-asian="11pt" style:font-size-complex="11pt"/>
    </style:style>
    <style:style style:name="Normal_tables_32_values" style:display-name="Normal_tables values" style:family="table-cell" style:data-style-name="N36">
      <style:table-cell-properties style:vertical-align="automatic" fo:background-color="transparent"/>
      <style:text-properties style:font-name="Times New Roman" style:font-name-asian="Times New Roman" style:font-name-complex="Times New Roman" style:font-family-generic="roman"/>
    </style:style>
    <style:style style:name="Publication_style" style:family="table-cell" style:data-style-name="N36">
      <style:text-properties style:font-name="Times New Roman" style:font-name-asian="Times New Roman" style:font-name-complex="Times New Roman" style:font-family-generic="roman"/>
    </style:style>
    <style:style style:name="Refdb_32_standard" style:display-name="Refdb standard" style:family="table-cell" style:data-style-name="N0">
      <style:table-cell-properties style:vertical-align="automatic" fo:background-color="transparent"/>
    </style:style>
    <style:style style:name="Source" style:family="table-cell" style:data-style-name="N0">
      <style:table-cell-properties style:vertical-align="automatic" fo:background-color="transparent"/>
      <style:text-properties style:font-name="Times New Roman" style:font-name-asian="Times New Roman" style:font-name-complex="Times New Roman" fo:font-size="12pt" style:font-size-asian="12pt" style:font-size-complex="12pt" fo:font-style="italic" style:font-style-asian="italic" style:font-style-complex="italic" style:font-family-generic="roman"/>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Standard errors for the average number of trips, stages, miles and time spent travelling by mode and region of residence: England, 2025</dc:title>
    <meta:initial-creator>sdickins</meta:initial-creator>
    <dc:creator>Volodymyr Samborskyi</dc:creator>
    <meta:creation-date>2012-10-17T11:08:23Z</meta:creation-date>
    <dc:date>2026-09-02T11:21:17Z</dc:date>
    <meta:print-date>2016-08-24T16:08:31Z</meta:print-date>
    <meta:user-defined meta:name="ContentTypeId">0x010100F23F13EBF19E264189C9A75F12C001AF</meta:user-defined>
    <meta:user-defined meta:name="CustomTag"/>
    <meta:user-defined meta:name="MediaServiceImageTags"/>
    <meta:user-defined meta:name="FinancialYear"/>
  </office:meta>
</office:document-meta>
</file>