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D5D3D1" style:vertical-align="automatic" fo:background-color="#474365"/>
      <style:text-properties fo:color="#FFFFFF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D5D3D1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D5D3D1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o1" style:family="table-column">
      <style:table-column-properties fo:break-before="auto" style:column-width="12.779375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" style:family="table-cell" style:parent-style-name="Normal_32_2" style:data-style-name="N0">
      <style:table-cell-properties fo:border="thin solid #D5D3D1" style:vertical-align="automatic" fo:background-color="#474365"/>
      <style:text-properties fo:color="#FFFFFF" style:font-name="Arial" style:font-name-asian="Arial" style:font-name-complex="Arial" fo:font-weight="bold" style:font-weight-asian="bold" style:font-weight-complex="bold"/>
      <style:map style:condition="of:is-true-formula(AND(COUNTIF([.$A:.$A]; [.A1])&gt;1;NOT(ISBLANK([.A1]))))" style:apply-style-name="cf1" style:base-cell-address="Silver_ERS_Holders_-_GOV_UK.A1"/>
      <style:map style:condition="of:is-true-formula(AND(COUNTIF([.$A:.$A]; [.A1])&gt;1;NOT(ISBLANK([.A1]))))" style:apply-style-name="cf1" style:base-cell-address="Silver_ERS_Holders_-_GOV_UK.A1"/>
      <style:map style:condition="of:is-true-formula(AND(COUNTIF([.$A:.$A]; [.A1])&gt;1;NOT(ISBLANK([.A1]))))" style:apply-style-name="cf1" style:base-cell-address="Silver_ERS_Holders_-_GOV_UK.A1"/>
    </style:style>
    <style:style style:name="ce6" style:family="table-cell" style:parent-style-name="Default" style:data-style-name="N0">
      <style:table-cell-properties fo:border="thin solid #D5D3D1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  <style:map style:condition="of:is-true-formula(AND(COUNTIF([.$A:.$A]; [.A1])&gt;1;NOT(ISBLANK([.A1]))))" style:apply-style-name="cf1" style:base-cell-address="Silver_ERS_Holders_-_GOV_UK.A1"/>
      <style:map style:condition="of:is-true-formula(AND(COUNTIF([.$A:.$A]; [.A2])&gt;1;NOT(ISBLANK([.A2]))))" style:apply-style-name="cf1" style:base-cell-address="Silver_ERS_Holders_-_GOV_UK.A2"/>
      <style:map style:condition="of:is-true-formula(AND(COUNTIF([.$A:.$A]; [.A2])&gt;1;NOT(ISBLANK([.A2]))))" style:apply-style-name="cf1" style:base-cell-address="Silver_ERS_Holders_-_GOV_UK.A2"/>
    </style:style>
    <style:style style:name="ce7" style:family="table-cell">
      <style:map style:condition="of:is-true-formula(AND(COUNTIF([.$A:.$A]; [.A2])&gt;1;NOT(ISBLANK([.A2]))))" style:apply-style-name="cf1" style:base-cell-address="Silver_ERS_Holders_-_GOV_UK.A2"/>
      <style:map style:condition="of:is-true-formula(AND(COUNTIF([.$A:.$A]; [.A1588])&gt;1;NOT(ISBLANK([.A1588]))))" style:apply-style-name="cf1" style:base-cell-address="Silver_ERS_Holders_-_GOV_UK.A1588"/>
      <style:map style:condition="of:is-true-formula(AND(COUNTIF([.$A:.$A]; [.A1588])&gt;1;NOT(ISBLANK([.A1588]))))" style:apply-style-name="cf1" style:base-cell-address="Silver_ERS_Holders_-_GOV_UK.A158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ilver_ERS_Holders_-_GOV_UK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5">
            <text:p>Organisation Name<text:s/></text:p>
          </table:table-cell>
          <table:table-cell office:value-type="string" table:style-name="ce2">
            <text:p>Industry</text:p>
          </table:table-cell>
          <table:table-cell office:value-type="string" table:style-name="ce2">
            <text:p>Size</text:p>
          </table:table-cell>
          <table:table-cell office:value-type="string" table:style-name="ce2">
            <text:p>Region</text:p>
          </table:table-cell>
          <table:table-cell office:value-type="string" table:style-name="ce2">
            <text:p>Year of Award</text:p>
          </table:table-cell>
          <table:table-cell office:value-type="string" table:style-name="ce2">
            <text:p>Renewed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(Wiser) WeAreWiser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1servco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1st Line Defence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1st Security Solution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2bm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2Excel Group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2iC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3 Counties Defence and Security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3M UK Plc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4C Associate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4GD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4net Technologies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5 Towns Veterans Support Hub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6point6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.Connolly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.Older Safety Solutions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 &amp; E Harmonious Compliance Training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1 Steam Locomotive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ACE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AR International (Waddington)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berton Rural Training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bey Group Defence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erafan Shopping Centr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erdeen Laundry Services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erdein Considine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BP - Solent Gateway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ccu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ctive4Health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ctive Traffic Management Solution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cumen Waste Services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aston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eptis Group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nams Plc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S Group Ltd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vanced Systems Understanding Ltd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visory Insurance Brokers Limited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dvocacy Focu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ffinity Flying Training Services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gincare Group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IB Group Holding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iimi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 J K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KG (UK) Employment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khter Computer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abare Christian Care &amp; Suppor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bert &amp; Flaherty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bert Bartlett &amp; Sons (Airdrie)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dermore Bank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geco U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liance Medical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liance-Pioneer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liance Psychological Service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LIED VEHICLE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l Terrain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pha Financial Markets Consulting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pha Safety Training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ten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ton Towers Resort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ltrad Integrity Services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ber Regent Restaurant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bipar Response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co Giffen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erican Express Services Europe Lt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esbury Pets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ethyst Risk Management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mmtek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ders de Wiart Associates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derson Strathern LLP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drew the Painter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duril Industries Inc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dy Swan Driver Service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glian Demolition and Asbesto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glia Tours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gloco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talis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n Turas North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PCL Group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pex Recruitment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PK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pplied Influence Group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pproved Care and Support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quablast Ltd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qua Letting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bCulture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 R C Academy UK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C Property Services Partnership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go DevOps Solution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jo U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K At Egwood C.I.C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ke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k Group DMCC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matrex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med Forces Community Support Hub (Devon)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moured Engineering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mourgeddon Limited</text:p>
          </table:table-cell>
          <table:table-cell office:value-type="string" table:style-name="ce3">
            <text:p>Entertain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ondit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qiva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telia UK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uga Cyber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un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up - Head Office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RX Robotics UK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cent Flight Training (Management)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CO UK Limite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da Stores Ltd - Head Offic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ia Zen Willwriting Limite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kham Bryan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pris Children’s Services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sist Security Group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sociated British Ports (ABP)</text:p>
          </table:table-cell>
          <table:table-cell office:value-type="string" table:style-name="ce3">
            <text:p>Infrastruct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sure Technical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system Energy &amp; Infrastructure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ston Stone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t Height Service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theniem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tlantas Marine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tlantic +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tlas Green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udere Group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ugur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urora Group Service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ustin EIliot Consultancy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vanti Communications Group Plc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vantis Performance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V Dawson Holdings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VIVA PLC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von &amp; Wiltshire Mental Health Partnership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XA XL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xil Integrated Services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xis Capital (Axis UK Services Limited)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 &amp; M Retail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bergh And Mid Suffolk District Councils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cton Transport Service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E Systems Strategic Aerospace Services Limited (BSL UK Ltd)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ily Garner LL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ngor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rassie Engineering System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ringa Partners LLP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rnard Castle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rnsley Facilities Servic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se3 Solution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sildo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th &amp; North East Somerset, Swindon and Wiltshire ICB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ttling-On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xterStorey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ys Consulting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AY VETERAN’S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amish Museum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aring Point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averfit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dfordia Group</text:p>
          </table:table-cell>
          <table:table-cell office:value-type="string" table:style-name="ce3">
            <text:p>Agricult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dford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dfordshire Hospital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dford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llasi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rkhamsted Schools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rnicia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spoke Guardian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etknowmore UK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cester Motion Limited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ffa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lly Bowie Special Projects Limite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kdale Park Nursing Hom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linn Tech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mingham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mingham City Football Club Foundation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mingham Metropolitan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mingham Newman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rmingham Youth Sports Academy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ishop Burton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ack Country Housing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ackpool &amp; The Fylde College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ackpool Football Club Community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acks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esma - The Limbless Veteran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essed John Henry Newman RC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ue Arrow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ue Bee Solutions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ue Cube Portable Cold Stores Limite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ue Light Car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lue Nine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MF HOLDCO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NI Hampshire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NP Paribas Real Estate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lt Burdon Kem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lton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n Accord 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ots Opticians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skalis Westminster Limite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ston Energy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urnemouth, Christchurch &amp; Pool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urnemouth Above and Beyond Trust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oxx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ce Creative Agency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dburys Global Risk Group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dford District Care NHS Foundation Trust Headquarter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DFORD METROPOLITAN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DFORD TEACHING HOSPITAL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dy Construction Service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intree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anding Science UK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eakeve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emont Watch Company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dgend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dgend Count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dge View Medical Grou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dgewater Community Healthcare NHS Foundation Trust HQ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ggs Equipment UK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ghtlight Management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ghtPath HR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ght Star Boxing Academy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stol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stow Helicopter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tish Airways Plc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tish Engineering Services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tish Institute of Fitted Interiors Specialists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itish Standards Institution (BSI)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oadreach Recruitment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odman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oxtowe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runswick Youth and Community Centr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ulldogs Boxing and Community Activiti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urness Paull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urton &amp; South Derbyshire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usiness in Focus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BV Associates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.P.J. Field &amp; Co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. Wynne &amp; Son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ble Intelligence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ble Telecommunications Training Services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det Direct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dmidium Services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lday Grange Grammar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lderdale and Huddersfield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llen-Lenz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mbridge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mbridge Regional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mbridgeshire And Peterborough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mbridgeshire Constabulary (Head Office)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milleri Construction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nnock Chase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pstarServices UK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bon Arc Training and Consultancy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diff Metropolitan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dinal Newman Catholic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e After Comba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eers Idea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ers Plus Yorkshire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ing @ Home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michael and Baxter Industrial Services</text:p>
          </table:table-cell>
          <table:table-cell office:value-type="string" table:style-name="ce3">
            <text:p>Infrastruct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nell Support Service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nival UK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rrier Group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stle Country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stle Point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talytic AI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tch UK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athelco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ntimany Limite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ntral Ambulance Serv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ntrum Solutions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nturion Wealth Management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raPhi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RCO C2C Academy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RT (UK)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rtus Card Group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EVA Logistic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allenger Troop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allenge the Wil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anging Liv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armwood Risk Management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atham Grammar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etham Hill Construction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ltenham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mring Energetics Uk Ardeer Site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rry Street Holdings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rwell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sterfield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sterfield FC Community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evron Energy Limite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ichester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ina Fleet Country Club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risteyns UK Ltd</text:p>
          </table:table-cell>
          <table:table-cell office:value-type="string" table:style-name="ce3">
            <text:p>Chemical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hubb Fire &amp; Security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MSPA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rcle 2 Success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rrus Software Solution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S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iguard Security (UK)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izens Advice York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rus Facilities and Cleaning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y College Plymouth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y Health Care Partnership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ty of Lincol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vica Group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ivil Nuclear Constabular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ackmannanshi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aire Calder Consultancy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arion Insight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atterbridge Cancer Centre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ecs Media Cyf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ements Technical Recruitment Ltd (T/A Clemtech)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eveland Fire Brigad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ick Therapie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inical Network System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ose Brothers Group plc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loudSecur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ML Civil Engineering UK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balt Communication Solutions Limite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bra Corporate Service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bra Life Martial Arts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hort plc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lchester Foodbank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lena Limited t/a heliguy™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llaboraite Lt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lliers International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bat2Coffee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ex 2000 UK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munities 1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munity Foundation for Staffordshire &amp; Shropshir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pany of HR Professionals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plete Roofing System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plete Skills Solution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-OMS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mserv (UK)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duent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jay Collectors Ammunition Co.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nect Alloa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nect Driver Solutions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nell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rad Energy Limite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stant Security Service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ntact Coffee Company Limite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pernicus Technology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re Security Services NE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rnwall Hospice Care Limite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rporate Energy &amp; Renewables Lt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sy Direct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tgrave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untess of Chester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untrywide HQ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unty Battery Services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ventry &amp; Warwickshire Chamber of Commerce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ventry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overt Protection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anborne Primary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awle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est Medical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est Nicholson Plc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G TEC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omarty Firth Marine Service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OMA VIGILANT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ross Keys Home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SC2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S Comm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SE Bournemouth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SM Segensworth Lt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TAG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TR Secure Services Ltd.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umbria Education Trus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urrie &amp; Brown UK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urrie European Transport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Cwm Taf Morgannwg University Health Boar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7 Recruitment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 Languages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les Marine Service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ly Telecom Limite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nhouse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niel Cobb Estate Agents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rcica Logistic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rlingto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rlington Building Society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rlington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tanet Installation Services UK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tore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ventry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VID MACBRAYNE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vidsons Development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vro Site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wn Insurance Services Brokers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awsongroup Plc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an Close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livery Solutions (Delsol)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lt Shared Service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rby City Counci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rbyshire Alcohol Advice Servic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rbyshire Coun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reham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veloping Assets (UK)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von &amp; Cornwall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von Coun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von IC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evon Partnership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FDS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gby Landscaping &amp; Maintenance Limited</text:p>
          </table:table-cell>
          <table:table-cell office:value-type="string" table:style-name="ce3">
            <text:p>Agricult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gi2al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g In CIO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gital Realty Uk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RICKX Systems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strict Homes Housing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ivecrew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 J Haswell Limited (Bluebird Care NE)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M Habens The Builder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MRC Benevolent Fun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lphin Appliance Care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lphin Outsourcing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ncaster and Bassetlaw Hospital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ncaster Chamber of Commerce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nne Marketing Ventures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rset &amp; Wilt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rset County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osaFil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rain Doctor Plumbing (EA)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riving Academy Global Limite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riving Force Recruitment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RP Holdings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dley Metropolita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ffy Logistic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lson Training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ndee Football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nster Hous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urham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Dyfed Powys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.ON UK PLC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 Inclusion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Ayrshi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Cheshi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Dunbartonshire Council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Durham Veterans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Hertfordshire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Kilbride &amp; District Engineering Group Training Associati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Lancashire Learning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Midlands Chamber of Commerc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ON'S Training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t Suffolk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asy Resettlement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C Aluminium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colog International (UK)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CS Engineering Services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die Stobart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en Camp Modern History Museum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INBURGH AIRPORT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inburgh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inburgh Tram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S Homes (Everyone Deserves Support)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dward Coombs Lt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ffecTech Limite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FL In the Commun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FT Group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HL Care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KA Limite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evate Employment Services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impus (UK)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ite Academy of Security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mbridge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wood Recruitment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lysium Health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mcor Facilities Services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mpine Group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mpiris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mployer Link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DEX Solutions (UK)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gineering Construction Industry Training Board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gineering UTC Northern Lincolnshir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joy East Ren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train Space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nvironment Agenc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-PPL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psom &amp; St Helier University Hospitals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quinor UK Ltd.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SCO Maritime Solutions Lt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ssar Oil (UK) Lt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ssential Teaching UK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thos Heritage CiC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urofins Agro Science Services Limite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uronext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uropean Metal Recycling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uroventure Travel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nt Pro Security Management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nts Medical Team – Saltney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nture Security &amp; Logistic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rfox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rton in the Community (EitC)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ry-On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rys Solicitors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ery Turn Mental Health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ocatus Consulting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olution Technical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olve Commercial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olve Dynamics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olve Energy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vri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W Solutions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cel Civil Enforcement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CELR8 Motorsport Engineering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CELR8 Motorsport LLP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eter Rugby Club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-Mil Recruitment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minster Garage Ltd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pert HR Solutions Limite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plora Found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xplosive Learning Solution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. Hunt (Coach Hire)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5 Networks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aculty Scienc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arrendale Ltd.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aversham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ederation of Small Businesses - HQ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emale Veterans Allianc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enland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errovial Construction UK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GH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 G Trailer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delity International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eri Leadership and Development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fe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fe Cultural Trust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re Team Solution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rmus Initium Property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rst Ascent Group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rst Midland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iserv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leet Source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leetwood Town FC Community Trust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NH UK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bes of Kingennie Country Resort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ces Career Pathways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ces Children Scotlan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ces Family Finance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ces Recruitment Solutions Group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ces Support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d Mainwaring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fusion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Housing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maServe System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mula.Monks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th Valley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rtis Cyber Security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our Circles Group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RFA First Response First Aid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RY Group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-TEC Forklift Training Engineering Centr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TS Group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el Specialist Services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el Storage Solutions Limite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gro GB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nd A Fest CIC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sion People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ture (Awards and Qualifications)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uture Group (Highland)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Fylde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.G.R. <text:s/>Group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3 System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lliard Home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P Group Limited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p Personnel Holdings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rdiner &amp; Theobald LL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rdline Limite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rdner Aerospace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rrison Site Management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askell Safety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 Health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nren UK Limite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ntium International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nuine JayJay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 Photography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errards of Swinton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FM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lasgow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LASGOW TAXI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lassbond (NW)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lasshouse Media &amp; Events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lobal Voices Lt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olden Friendships SCIO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O OUTDOORS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oughs Lawyers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ovData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ov Facility Services Limite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antham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ant Thornton UK Group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aspan Frankton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avesham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ay &amp; Adams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ater London Authority and the London Assembl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ater Thameslink Railway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at Park Home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at Western Railway - HO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en Cross Globa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enleaf House Co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en Pass Training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enSquareAccor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regory Distribution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SL Associates (Scotland) Lt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uarding Solutions &amp; Training Services Ltd (GSTS)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uartel Technologie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uildford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us Periscope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WAS Indepedent Ambulance Service Limite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Gwent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fren Forest Hideaway Limite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ig Housing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lfords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lto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lton Veterans Legion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mpshire &amp; Isle of Wight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ndsfree Group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nnaman Material Handling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ppy Futures Support Specialist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rborough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rd Hitters Veterans HUB CIO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rlow Timber Grou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RROGATE &amp; DISTRICT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skoning UK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atton Traffic Management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CA Healthcare UK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CRG Care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alth Education &amp; Improvement Wal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alth Education England HQ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althwatch Essex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artbeats and Millisecond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art of Worcestershire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en Williamson Financial Planning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loFresh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p For Hero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ping Homeless Veterans UK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sing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ltwate School (Parents And Friends Association)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nderson Risk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nmore Health Medical Pract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nry Williams and Son (Roads)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eford &amp; Worcester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efordshire's Veteran Support Centr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efordshire and Worcestershire Health and Ca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opreneur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tford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tfordshire NHS Community Trust (HCT)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rtford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TA (Humberside Engineering Training Association Ltd)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xegic Limited</text:p>
          </table:table-cell>
          <table:table-cell office:value-type="string" table:style-name="ce3">
            <text:p>Cyb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xitim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eylo Housing Grou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F Owen Transport &amp; Storage Limite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gins Partnership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hbury Recruitment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HLANDER (SCOTLAND)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hlands and Islands Airport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hland Security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gh Peak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lary Meredith Solicitors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nson Security Services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ire A Hero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ML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lly Tree Lodge EMI Nursing Home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lman Fenwick Willan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me Instead East Shropshi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me Instead North Devon &amp; Exmoor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me Instead-Shrewsbury, Ludlow and Oswestry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me Instead Tavistock and Tamar Valley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me Instead UK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rsham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rstman Defence System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unds for Hero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use of Common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uses of Parliament - Restoration and Renewal Delivery Authority Ltd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using Plus Group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vertravel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owden UK Group Ltd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Power International Lt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bbleday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ggable Heroes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ghes Driver Training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ll KR Foundation</text:p>
          </table:table-cell>
          <table:table-cell office:value-type="string" table:style-name="ce3">
            <text:p>Entertain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mber Teaching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nter Safety Group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ntingdon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utchinson Legal &amp; Associates Limite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Hydrasun Limite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3 Gen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3 Secure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CTS (UK)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G Door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gne UXO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MI Truflo Marin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mperial Claim Consultants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mproving Lives Plymouth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cluScape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dependent Schools' Bursars Associati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finity Systems Engineering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LINE RISK SOLUTION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-Professional Developmen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spection Network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stitute of Risk Managemen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stitute of Workplace Facilities Management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grated Estate Management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l Corporation (UK)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lligence Management Support Service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lligent Decisioning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LLIGENT GROWTH SOLUTION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ractive Technical Solution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rnational Bomber Command Centre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rnet Investigation Solutions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rr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tertrain (Uk) Ltd Intertrain Hous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victa K9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victus UK 2027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volve Recruitment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pswich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Red Limite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ron and Pine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ron Mountain UK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rwell Valley Homes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sle of Harris Distillers Lt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sle of Man Steam Packet Company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son Harrison Solicitors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stec Service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t's Braw Limite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TSUS Consulting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ames Fisher Marine Services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ames Martin Blinds Essex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 Browne Construction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D Cooling Group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LL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MD Haulage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b Oppo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A. Stephens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Clark Motor Group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Deer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Grose Group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Lewis Partnership Plc - Head Offic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hn Pipe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nathan Lee Recruitment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Journeycall Limite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2 Construction <text:s/>Management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ainos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ern Ire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aizen Summi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arbon Home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arimia Assocation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arndean Limited t/a Karndean Designflooring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 A Watts Plumbing and Heating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ele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epmoat Home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llanova UK (formerly Kellogg UK)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nilworth Rugby Football Club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nt Community Health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nton Black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strelQA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ys Group Limite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eyzo IT Solution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ing's College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ing’s Paramedical Service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irkcaldy Cab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JB Kitchen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night Piésold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omcept Solutions Lt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oncept Rail Solutions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raken Technology Group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SB Recruitment Consultants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K Sharp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abyrinth Computer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aneSystem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aurel Group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CM Environmental Services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C Partnership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eds Trinity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icester, Leicestershire &amp; Rutland Integrated Care System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icester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icester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vett Consultancy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ewisham and Greenwich Hospital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dl UK - Head Offic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fesaver First Aid Service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festyle Accounting Ltd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fting Equipment Engineers Association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ghtning Safety Systems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ghtspeed Broadban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colnshire Community and Voluntary Servic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coln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coln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dström Limite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dum Group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eage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NKS-Mental Health Char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ON Culture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verpool FC Found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verpool Women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ivewest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lanion Cove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cala Health &amp; Wellbeing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Ambulance Servic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Asbestos Removal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Borough of Merton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Borough Of Waltham Forest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Fire Brigad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Machine Works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Mutual Credit Union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Northwestern &amp; West Midlands Railway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North West University Healthca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School of Academic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don Southend Airport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gleat Enterprises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ngs of Leed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rd Combustion Services Limited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rne Stewart PLC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thians Veterans Centr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ughborough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ughborough Schools Foundati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ughborough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ow Carbon Estates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ucid Interior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Luto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&amp;E Global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cgregor Black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CTAGGART, SCOTT &amp; COMPANY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de to Measure Mentor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lin Group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agement Security Solutions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chester Airport Plc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sfield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tank Environmental Services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tra Learning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engo SIS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itime and Coastguard Agenc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itime Transport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lborough Communications Lt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mik Machinery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riott Hotels International Limite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shall Ga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rs UK (Trading as)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ss Consultant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st Architect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stercard Europe Services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TRIX Business IT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trix Safety Training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uriteft Consulting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yfield House Residential Care Hom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Carthy Bainbridge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Clelland &amp; Chase Communications Bureau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Cormick Construction Consultancy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Ginley Support Services (Infrastructure)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Kinsey &amp; Co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Laren Construction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cPhillips (Wellington)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-EC Consulting Development Engineer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DCOVER UK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dical-Legal Appointments Lt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diPro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dway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ntal Health Matters Wal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ntell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cateo UK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cator Digital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cury Construction (South West)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cury Theatre Colchester</text:p>
          </table:table-cell>
          <table:table-cell office:value-type="string" table:style-name="ce3">
            <text:p>Entertain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thyr Tydfil Count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RT INTERNATIONAL LIMITE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taverse VR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tcalf Commercial Decorator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tcor Group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TIS Aerospace Ltd.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trea Mission Data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GL Grou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croLogic UK Ltd.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cross Electronic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dland Heart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itary Museum Scotlan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itary vs Cancer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lets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ls &amp; Reeve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ton Keynes College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lUX Lt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ni Clipper Logistics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ssion Renewable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tchell &amp; Murdoch Care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tchell Powersystems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itchells &amp; Butlers <text:s/>Retail <text:s/>Limite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 J Quinn Integrated Service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LA College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LL Telecom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MCG Consultancy Service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del Events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dels for Heroes C.I.C.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le Valley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ney and Me Solicitors Limite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ngoose Sports &amp; Entertainment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nifieth Medical Pract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ntane Group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ntvieux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orhouse Consulting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ray Business Wome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rris &amp; Spottiswood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rtgage Advice Bureau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rtgage Squared Lt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tiv-8 SW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torfinity Group Limited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ountjoy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PE Limite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PH Construction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-Technical Group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TS Cleansing Services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uller UK &amp; Ireland Group LLP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unro and Noble Solicitors and Estate Agents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usketeer Solution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ySpace Housing Solution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y Trusted Wills and Estate Planning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tional Army Museum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tional Energy System Operator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tional Gas Transmission Plc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tional Grid PLC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tional Museum Of the Royal Nav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vantia UK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ern Ire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AViGO Health and Social Care CIC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DT Project Solutions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ath Port Talbot Count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ram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scot (North East Surrey College of Technology)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twork Innovations Solutions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tworks of Wellbeing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uberger Berman Europe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urodiverse Community Catterick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wcastle Building Society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w Forest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w Generation Training and Consultancy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wmedica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wquay Activity Centre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xor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xus Protect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exus Works UK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BORDER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Dumfries &amp; Galloway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Gloucestershire Integrated Care Boar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Grampian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Halton Clinical Commissioning Grou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Lothian Head Off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Northamptonshire Clinical Commissioning Grou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Surrey Heartlands Integrated Care Boar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Wales Shared Services Partnershi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HS Western Isl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iaxo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issan Motor Manufacturing (UK)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folk Community Health And Care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folk Constabular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ampton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amptonshire Healthcare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AYRSHI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Bristol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Cheshire and Mersey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cott Global Solution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Devon Hosp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East England Chamber Of Commerce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East Financial Lt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ern Devon Healthca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Tees and Hartlepoo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umbria University Newcastl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Wales 4x4 Limited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Warwickshire and South Leicestershire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Yorkshire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Yorkshire Hospice 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th York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wich City Community Sports Found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rwich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ttingham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ttingham City Transport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ttinghamshire Local Medical Committee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ttingham Tram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va Aerospace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ovatech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PC Tree Surgery</text:p>
          </table:table-cell>
          <table:table-cell office:value-type="string" table:style-name="ce3">
            <text:p>Agricult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PTC Group of College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QA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RL Group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SG Environmental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SSLGlobal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TT DATA UK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uffield Health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upsala Veterinary Services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uvia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VC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Nviro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'Neill &amp; Brennan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adby &amp; Wigsto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akengates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akham Medical Pract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akwood Solicitors Limite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ado Group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eaneering International Service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ean Winds UK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S UK&amp;I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taga Security Service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tavian Facilities Management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tavius Infrastructure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ctopus Energy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fcom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ffice of the Police and Crime Commissioner for Surre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ffshore Helicopter Services UK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ld Catton Paris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ld Swinford Hospital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liver &amp; Company Solicitors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ne Financial Solutions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NE THOUSAND TRADES GROUP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ne to One Support Servic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ne Way Or Another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ntic Engineering &amp; Manufacturing U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pencast Software Limited Europe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ptimal Risk Group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RCC (Owen Ryan Consulting &amp; Coaching Ltd)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rigin8tive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rkney Islands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rsted UK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sborne Clarke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tter Valley Funerals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utdoor Resource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vergate Hosp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Owen Taylor &amp; Sons Lt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4 Limite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lo Alto Networks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ntera Group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ragon Traffic Management Ltd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rker Bullen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thway Risk Management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atriot Events, Marketing &amp; Productions (UK &amp; US)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D Ports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arson Plc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gasystem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lorus Chauffeur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nair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ndergate Limite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nnine Energy Resources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nparcau Community Forum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ntenAmio UK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oplePlus Group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rceptive Protection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regrine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riculo Limite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rsimmon Homes (North London)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rvade Software Limited</text:p>
          </table:table-cell>
          <table:table-cell office:value-type="string" table:style-name="ce3">
            <text:p>Cyb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 Scholar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eter Bruinvels Associates ('PBA')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 H Blinds &amp; Curtain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D Modular Access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 Estate Agents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ilips Electronics Uk Lt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INIA Delphi Uk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oenix Events (East)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hoenix Sport and Media Group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ick Everar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imento Connection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ivt Group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lane Saver Credit Union Ltd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LT Training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MGI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AKABIN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al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erbrook Leasing</text:p>
          </table:table-cell>
          <table:table-cell office:value-type="string" table:style-name="ce3">
            <text:p>Bank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kil Seaview Estate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land Port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rt of Aberdeen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ower Tower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ecision Resource Group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ecision Technic Defence Lt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emier Compliance UK Limite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emier Legal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evail Partner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ce Building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ma Electronic Service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mal Bushcraft and Survival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mary Care Management Solutions Ltd (PCMS)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mary Integrated Community Service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mech Building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nciple Defence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nt Inc &amp; Design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ority Freight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stine Condition International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ivilege HR Limite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bation Delivery Unit Black Countr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elium Law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gram Planning Professionals Ltd (Mi-GSO|PCUBED)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gressive Pathway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ject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ject Safety Consultancy t/as Hannent Chartered Surveyor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linx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spect Training Service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tectoseal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tocol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rovidence Global ITF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unk Security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urple Creative Studio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Purple Do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anta Training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antexa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attro Design Architects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een Victoria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ill International Group Limited</text:p>
          </table:table-cell>
          <table:table-cell office:value-type="string" table:style-name="ce3">
            <text:p>Chemical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ilter PLC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irk Solutions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Quorum Logistic Support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1 Construction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aeburn Training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amside Estates Limite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andstad Solutions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CA Trust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ACon Intelligence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ACT Disaster Respons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ad Construction Holding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aseheath Agricultural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 CP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dberth Croft CIC</text:p>
          </table:table-cell>
          <table:table-cell office:value-type="string" table:style-name="ce3">
            <text:p>Agricult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d One Lt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ed Boardall Group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fracti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igate &amp; Banstead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LIANCE PRECISION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mote Area Risk International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nishaw Plc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org Installations Lt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scue Services Rutland (Cobalt Rescue)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silient Operation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solve Legal Solutions (NW)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wards.Earth Ltd T/A Carma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eynolds Porter Chamberlain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G Wilbrey (Consultants)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coh UK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dgewater Energy Lt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ght Trax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na Tech (UK)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sk Consultancy Global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va South Lt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verside Health Partnershi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iverside Retreat Veterans Camp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ML Group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ad Haulage Association Ltd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bert Gordons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binson PLC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ckford Component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ckwell Collins UK Ltd (trading as Collins Aerospace)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hde &amp; Schwarz UK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Q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ss-on-Wye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ute One Infrastructure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Air Forces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Armouries</text:p>
          </table:table-cell>
          <table:table-cell office:value-type="string" table:style-name="ce3">
            <text:p>Entertain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College Of Nursing Wal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Dornoch Golf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Gibraltar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Hospital Chelsea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London Group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National College for the Blin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National Lifeboat Institu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Naval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Navy &amp; Royal Marines Char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oyal Papworth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PS Planning &amp; Development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S Group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SPCA Hull and East Riding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ugb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unfibre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ural Payments Agenc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utland and District Schools’ Federati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yder Architecture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Rygor Group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 &amp; D Childcare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BIO LT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BLE LEIGH CONSULTANCY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bre Consultancies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eguard Engineering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eLane Global Limite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ety.Advice.Training.Handling (S.A.T.H 24)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ety-Count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fron Housing Trust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fran Nacelle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lisbury FC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lterns Marina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mson Security Fire &amp; Facillitie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nd Lizard Technical Solution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ndwell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ndwell Metropolita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ngfroid Group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ren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AS Managed Service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an Associates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hneider Electric Ltd</text:p>
          </table:table-cell>
          <table:table-cell office:value-type="string" table:style-name="ce3">
            <text:p>Infrastruct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holary Ltd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OTTISH CHAMBERS OF COMMERCE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OTTISH LAND &amp; ESTATES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OTTISH RUGBY UNION LIMITED</text:p>
          </table:table-cell>
          <table:table-cell office:value-type="string" table:style-name="ce3">
            <text:p>Entertain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otty’s Little Soldier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C Safety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DR Strength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ond Front Systems Limited</text:p>
          </table:table-cell>
          <table:table-cell office:value-type="string" table:style-name="ce3">
            <text:p>Defenc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e Forest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iou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i Serve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itay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ity CPD Global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curity Management South West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fton Metropolita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lden Research Limited</text:p>
          </table:table-cell>
          <table:table-cell office:value-type="string" table:style-name="ce3">
            <text:p>Chemical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nior Moments Care LL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ntinel Photonics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rvices Design Solution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santi Limite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evern Access and Rescue Services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adow Response Security &amp; Medical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ared Services Connected Lt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ffield Hallam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FFIELD TEACHING HOSPITAL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pherd PR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Q Services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rwood Forest Hospital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etland Islands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 H Healthcare Partners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ildon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illing &amp; Fitz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ort Heath Lest We Forget Community Interest Compan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rewsbury Colleges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rewsbury Town Football Club &amp; Shrewsbury Town Foundation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ropshire Community Found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ropshire Community Health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hropshire Community Leisure Trust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emens - Head Office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gnal Traffic Management Ltd</text:p>
          </table:table-cell>
          <table:table-cell office:value-type="string" table:style-name="ce3">
            <text:p>Infrastruct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ker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mpkins Edwards LLP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mulaids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riusInsight.AI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r Joseph Isherwood Limite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sters In Service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iXworks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kills4Stem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KILLS DEVELOPMENT SCOTLAND CO.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kyrora Limite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mith Myers Communications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NUGPA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ciety of Occupational Medicin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lidTek Limited</text:p>
          </table:table-cell>
          <table:table-cell office:value-type="string" table:style-name="ce3">
            <text:p>Chemical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lihull College &amp; University Centr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lihull Metropolitan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merford Associates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merset Chamber of Commerce &amp; Industry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merse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nic Communications (International) Limite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novision UK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end-On-Sea City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Gloucestershi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ales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arwickshire University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way Housing Trust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est Advocates Limite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estern Ambulance Service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est Larder Limite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est Maritime Academy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outh West Water Lt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P4 Group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parsholt College Grou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pecialist Chauffeur Services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pray Deco Coatings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pringtide Property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 P S Scottish Prison Service Headquarters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SAFA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SE Plc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SG Training &amp; Consultancy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ble Resources Ltd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ffordshire Moorlands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ffordshire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ge Systems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 Andrew's Sporting Club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nsted Airport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ntec UK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ar Handling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eatit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ep Together Volunteering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evenage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irling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irling Timepieces Limite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 James's Place Wealth Management Plc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 Michael's Hospice (Incorporating The Freda Pearce Foundation)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 Modwen Properties Limite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ockton Riverside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oke City Football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onbury Limite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RABAG UK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ratford-on-Avon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reetwise Safety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roven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S Aviation Services UK Limite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TS Defenc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brosa Group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ffolk Constabular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ffolk Fire &amp; Rescue Serv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lzer UK Ltd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nderland College Enterprises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perFast IT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pplies4Lyfe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refreight International Limite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rrey and Sussex Healthca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rrey Police Headquarters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ssex Community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ssex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tton House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uzaku Consulting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vella Connect Limite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VGC Group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wagelo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wansea Bay University Health Boar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waye Electrical Services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weeney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WISCo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ygna (EMEA)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ymphony Healthcare Services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ynergize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ynoptix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System Design Evaluation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ctical Medical Rescue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lacom Limite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lbot Jones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lkTalk Telecom Group PLC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llis Amos Group</text:p>
          </table:table-cell>
          <table:table-cell office:value-type="string" table:style-name="ce3">
            <text:p>Machiner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meside and Glossop Integrated Care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mworth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nglewood Group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rmac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ta Steel Europe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unton Rugby Football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aunton Town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C Facilities Management Limite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C Partners Limite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es,Esk and Wear Valleys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esside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es Valley Combined Authority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lana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lford &amp; Wrekin Interfaith Council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licent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Greater London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S 2000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st One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est Valley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FD Europe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anet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Adecco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Armed Forces Equine Charity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Association of Vehicle Installers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ATACC GROUP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Barcode Warehous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Barnes Group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amping and Caravanning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arpenter's Arms (Midlands)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art Shed Char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GM Group (East Anglia) Limite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hristie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lancy Group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ollege of Policing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ompany of Cutlers in Hallamshire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ompass Rose Jeweller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Connaught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David Ellis Char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Don War and Memorial Museum and Veterans Hub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Dorothy House Foundation Ltd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Dundee Gin Company Ltd</text:p>
          </table:table-cell>
          <table:table-cell office:value-type="string" table:style-name="ce3">
            <text:p>Food &amp; Beverag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Earning Curve Limited T/A Forces CV Services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Education and Skills Partnership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Entrepreneurs Circle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Essential Expert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Extreme Sports Medical Company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Family Found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Formative Group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Growth Company Limite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Gym Group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Harpur Trus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Institute of Government &amp; Public Polic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Institute of Leadership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Insure Life Group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IWH Group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Kirkwood Hospi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Lady Haig Poppy Factor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Limes Residential Home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Matthew Projec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MGA Academy of Performing Art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Milspo Business Network (Milspo CIC)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MOT Training and Compliance Group Ltd</text:p>
          </table:table-cell>
          <table:table-cell office:value-type="string" table:style-name="ce3">
            <text:p>Automotiv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National Memorial Arboretum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NHS Allianc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North Of England Zoological Society (Chester Zoo)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People Park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Port Of Felixstowe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Prince's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REME Charit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Rent Guarantee Company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rmo Fisher Scientific Holdings Europe Limited</text:p>
          </table:table-cell>
          <table:table-cell office:value-type="string" table:style-name="ce3">
            <text:p>Biotechnolog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Rotherham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Royal Naval Benevolent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Royal Welch Fusiliers Museum Trust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ecurity Institute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oldiers' Arts Academy C.I.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tar Bunkhouse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teadfast <text:s/>Security Group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tepsone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Surveillance Group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Tank Museum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Team Parish of Louth - Trinity Centre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Ulysses Trus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VC Gallery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Vehicle Group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Yorkshire &amp; The Humber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Veteran Building Company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Veterans Foundation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Walton Centre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Warrior Programme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Weir Group Plc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William Alvey C of E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e Workforce Partnership Ltd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in Blue Line Group Limited - SEE RESOLVE LEGAL SOLUTIONS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ompson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orntons Law LLP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horp &amp; Co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iger Lifting UK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ile Cross Academ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KMS Atlas UK Ltd</text:p>
          </table:table-cell>
          <table:table-cell office:value-type="string" table:style-name="ce3">
            <text:p>Electronic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lmNexu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gether Leading Communities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msetts Distribution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nic Health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pwood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rbay &amp; South Devon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tal Automated Solutions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tal Carbid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Q Education &amp; Training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affic Labour Supplies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afford Centre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aining Personifi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ansPennine Trains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ant Engineering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eeline Dental Care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ek Therapy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ident Dynamic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ident Group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inity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innovo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iple AAA Renovations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rustmarque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SG UK Solutions Limite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TE Technical (UK)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urners (Soham)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YTYN Technologies (UK)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AV8 Ltd</text:p>
          </table:table-cell>
          <table:table-cell office:value-type="string" table:style-name="ce3">
            <text:p>Aerospace &amp; Defens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bique Risk Management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K Finance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K K9 Security Group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K Veterans Hearing Help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ltimate Outdoors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MC Air Conditioning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ted Kingdom National Nuclear Laboratory</text:p>
          </table:table-cell>
          <table:table-cell office:value-type="string" table:style-name="ce3">
            <text:p>Chemical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College Birmingham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Hospitals Coventry &amp; Warwickshir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Hospital Southampton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Aberdee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Bedfordshir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Birmingham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Bolt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BRADFOR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Chichester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Dunde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Essex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GLASGOW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Low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Nottingham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Portsmouth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Salfor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niversity of Winchester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rban Base Letting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ttlesford District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UWS Security Limite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3 Group (UK)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ACT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antage Professional Services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attenfall Heat UK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attenfall Wind Power Ltd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nn Group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Greater London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nterra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stigo</text:p>
          </table:table-cell>
          <table:table-cell office:value-type="string" table:style-name="ce3">
            <text:p>Cyber 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 Owned UK Ltd</text:p>
          </table:table-cell>
          <table:table-cell office:value-type="string" table:style-name="ce3">
            <text:p>Service Industr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' Growth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&amp; Families - Listening Project (V&amp;F-LP)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Community Network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for Veterans in Car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Of Eng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In Communities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Regroup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erans Support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ets4u</text:p>
          </table:table-cell>
          <table:table-cell office:value-type="string" table:style-name="ce3">
            <text:p>Other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gilant Security (SW)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go IT Solution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MA Group Consultancy Limite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NCI Energies UK Holding Lt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rgin Media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rgin Media O2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rsec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SA EUROPE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stech Services Personnel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ivaldi Construction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olkerWessels UK Lt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oluntary Action Swind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inwrights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keley Tree Surgeons Lt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lsall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lsall Community Association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lsall Football Club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rdour Secure Networks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RRINGTON &amp; VALE ROYAL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rrior Link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terman Aspen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East Anglia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tes Group Limite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AWI Project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llacre Academ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llingtone Limite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ll-Safe Solutions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High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sex Business School Limite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sex Coach Education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&amp; North Yorkshire Chamber Of Commerce &amp; Industry</text:p>
          </table:table-cell>
          <table:table-cell office:value-type="string" table:style-name="ce3">
            <text:p>Trade Bod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acre Security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Berkshi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ern Isles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Highland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Hertfordshire Teaching Hospitals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Highland Chamber of Commerce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High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Lancashire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Lothian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Low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Midlands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st York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y Group International Ltd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eymouth and Kingston Maurward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eely</text:p>
          </table:table-cell>
          <table:table-cell office:value-type="string" table:style-name="ce3">
            <text:p>Transport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Greater London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itecairn Caravan Park Limited</text:p>
          </table:table-cell>
          <table:table-cell office:value-type="string" table:style-name="ce3">
            <text:p>Hospitality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iteflare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ite Horse Cleaning Services Ltd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itehouse Construction Co Ltd</text:p>
          </table:table-cell>
          <table:table-cell office:value-type="string" table:style-name="ce3">
            <text:p>Construc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Ea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itespace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DRM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ho Dares Cares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gan &amp; Leigh College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ghtoak Youth Services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danet Limited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lis’s Limited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ls Consultants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l Writing &amp; Estate Planning Services (Exeter) Limited</text:p>
          </table:table-cell>
          <table:table-cell office:value-type="string" table:style-name="ce3">
            <text:p>Insur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son James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East Anglia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ltshire Police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nter &amp; Simpson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reless Infrastructure Group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rral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rral Community NHS Foundation Trust (HO)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rral University Teaching Hospital NHS Foundation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itron On Site Services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MR UK Holdings Ltd</text:p>
          </table:table-cell>
          <table:table-cell office:value-type="string" table:style-name="ce3">
            <text:p>Ener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North Of England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king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kingham Borough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men Empowering Defence CIC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cestershire Medal Service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kdry International</text:p>
          </table:table-cell>
          <table:table-cell office:value-type="string" table:style-name="ce3">
            <text:p>Engineering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South East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kforce Recruitment (North West) Ltd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king with Integrity Ltd</text:p>
          </table:table-cell>
          <table:table-cell office:value-type="string" table:style-name="ce3">
            <text:p>Consult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kspace Technology Limite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t Midland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ld Fuel Services Europe Limited</text:p>
          </table:table-cell>
          <table:table-cell office:value-type="string" table:style-name="ce3">
            <text:p>Logistic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ldwide Language Resources Ltd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South East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rley Financial Associates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South East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OUNDED HIGHLANDERS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North Of England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ragg Mark-Bell Ltd</text:p>
          </table:table-cell>
          <table:table-cell office:value-type="string" table:style-name="ce3">
            <text:p>Law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rekin Housing Group</text:p>
          </table:table-cell>
          <table:table-cell office:value-type="string" table:style-name="ce3">
            <text:p>Property and Support Servic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rexham Lager Beer Company Limite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rexham Universit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rithlington School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ye Float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t Midland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ye Valley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t Midlands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Wyre Council</text:p>
          </table:table-cell>
          <table:table-cell office:value-type="string" table:style-name="ce3">
            <text:p>Government Organisation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North West &amp; IOM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X Adventure Activities Lt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East Anglia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Xero UK Ltd</text:p>
          </table:table-cell>
          <table:table-cell office:value-type="string" table:style-name="ce3">
            <text:p>Technology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DR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ass Clean Ltd</text:p>
          </table:table-cell>
          <table:table-cell office:value-type="string" table:style-name="ce3">
            <text:p>Retail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ellow Cherry Digital</text:p>
          </table:table-cell>
          <table:table-cell office:value-type="string" table:style-name="ce3">
            <text:p>Media and Communications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Highland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es Manchester</text:p>
          </table:table-cell>
          <table:table-cell office:value-type="string" table:style-name="ce3">
            <text:p>Recruitmen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North West &amp; IOM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ES Mortgage Services Ltd</text:p>
          </table:table-cell>
          <table:table-cell office:value-type="string" table:style-name="ce3">
            <text:p>Finance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essex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rkshire Air Museum and Allied Air Forces Memorial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rkshire Ambulance Service NHS Trust</text:p>
          </table:table-cell>
          <table:table-cell office:value-type="string" table:style-name="ce3">
            <text:p>Healthca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rkshire Dales Distillery Ltd</text:p>
          </table:table-cell>
          <table:table-cell office:value-type="string" table:style-name="ce3">
            <text:p>Manufacturing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Yorkshire &amp; The Humber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rwaste Limited</text:p>
          </table:table-cell>
          <table:table-cell office:value-type="string" table:style-name="ce3">
            <text:p>Environmental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Yorkshire &amp; The Humber</text:p>
          </table:table-cell>
          <table:table-cell office:value-type="float" office:value="2021" table:style-name="ce3">
            <text:p>20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urNorth Ltd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urNorth Veteran Support CIC</text:p>
          </table:table-cell>
          <table:table-cell office:value-type="string" table:style-name="ce3">
            <text:p>Not For Profit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Wales</text:p>
          </table:table-cell>
          <table:table-cell office:value-type="float" office:value="2023" table:style-name="ce3">
            <text:p>2023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outh Enterprise &amp; Employability Academy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0-9 Micro</text:p>
          </table:table-cell>
          <table:table-cell office:value-type="string" table:style-name="ce3">
            <text:p>East Midlands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SS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50-249 Medium</text:p>
          </table:table-cell>
          <table:table-cell office:value-type="string" table:style-name="ce3">
            <text:p>West Midlands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TL Group UK</text:p>
          </table:table-cell>
          <table:table-cell office:value-type="string" table:style-name="ce3">
            <text:p>Utilities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5" table:style-name="ce3">
            <text:p>202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Yunex Traffic Ltd</text:p>
          </table:table-cell>
          <table:table-cell office:value-type="string" table:style-name="ce3">
            <text:p>Facilities Management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essex</text:p>
          </table:table-cell>
          <table:table-cell office:value-type="float" office:value="2026" table:style-name="ce3">
            <text:p>202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ZE Global Ltd</text:p>
          </table:table-cell>
          <table:table-cell office:value-type="string" table:style-name="ce3">
            <text:p>Security</text:p>
          </table:table-cell>
          <table:table-cell office:value-type="string" table:style-name="ce3">
            <text:p>10-49 Small</text:p>
          </table:table-cell>
          <table:table-cell office:value-type="string" table:style-name="ce3">
            <text:p>Lowland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Zip World Limited</text:p>
          </table:table-cell>
          <table:table-cell office:value-type="string" table:style-name="ce3">
            <text:p>Recreation and Leisure</text:p>
          </table:table-cell>
          <table:table-cell office:value-type="string" table:style-name="ce3">
            <text:p>500+</text:p>
          </table:table-cell>
          <table:table-cell office:value-type="string" table:style-name="ce3">
            <text:p>Wales</text:p>
          </table:table-cell>
          <table:table-cell office:value-type="float" office:value="2024" table:style-name="ce3">
            <text:p>202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Zzoomm PLC</text:p>
          </table:table-cell>
          <table:table-cell office:value-type="string" table:style-name="ce3">
            <text:p>Telecommunications</text:p>
          </table:table-cell>
          <table:table-cell office:value-type="string" table:style-name="ce3">
            <text:p>250-500 Large</text:p>
          </table:table-cell>
          <table:table-cell office:value-type="string" table:style-name="ce3">
            <text:p>DRM</text:p>
          </table:table-cell>
          <table:table-cell office:value-type="float" office:value="2022" table:style-name="ce3">
            <text:p>20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number-rows-repeated="2" table:style-name="ro2">
          <table:table-cell table:style-name="ce7"/>
          <table:table-cell table:number-columns-repeated="3" table:style-name="ce1"/>
          <table:table-cell table:style-name="ce3"/>
          <table:table-cell table:number-columns-repeated="16379" table:style-name="ce1"/>
        </table:table-row>
        <table:table-row table:number-rows-repeated="1046987" table:style-name="ro1">
          <table:table-cell table:style-name="ce7"/>
          <table:table-cell table:number-columns-repeated="16383"/>
        </table:table-row>
      </table:table>
      <table:database-ranges>
        <table:database-range table:target-range-address="Silver_ERS_Holders_-_GOV_UK.A1:Silver_ERS_Holders_-_GOV_UK.F158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cf1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pache POI</meta:initial-creator>
    <dc:creator>CO - DRM Awards (India Casey-Harwood)</dc:creator>
    <meta:creation-date>2026-09-01T10:56:59Z</meta:creation-date>
    <dc:date>2026-09-01T11:16:33Z</dc:date>
  </office:meta>
</office:document-meta>
</file>