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D5D3D1" style:vertical-align="automatic" fo:background-color="#FFFFFF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3" style:family="table-cell" style:parent-style-name="Normal_32_2" style:data-style-name="N0">
      <style:table-cell-properties style:vertical-align="automatic" fo:background-color="#3A3838"/>
      <style:text-properties fo:color="#FFFFFF" style:font-name="Arial" style:font-name-asian="Arial" style:font-name-complex="Arial" fo:font-weight="bold" style:font-weight-asian="bold" style:font-weight-complex="bold"/>
    </style:style>
    <style:style style:name="co1" style:family="table-column">
      <style:table-column-properties fo:break-before="auto" style:column-width="13.2291666666667cm"/>
    </style:style>
    <style:style style:name="co2" style:family="table-column">
      <style:table-column-properties fo:break-before="auto" style:column-width="5.74145833333333cm"/>
    </style:style>
    <style:style style:name="co3" style:family="table-column">
      <style:table-column-properties fo:break-before="auto" style:column-width="2.778125cm"/>
    </style:style>
    <style:style style:name="co4" style:family="table-column">
      <style:table-column-properties fo:break-before="auto" style:column-width="4.445cm"/>
    </style:style>
    <style:style style:name="co5" style:family="table-column">
      <style:table-column-properties fo:break-before="auto" style:column-width="3.51895833333333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" style:family="table-cell" style:parent-style-name="Normal_32_2" style:data-style-name="N0">
      <style:table-cell-properties style:vertical-align="automatic" fo:background-color="#3A3838"/>
      <style:text-properties fo:color="#FFFFFF" style:font-name="Arial" style:font-name-asian="Arial" style:font-name-complex="Arial" fo:font-weight="bold" style:font-weight-asian="bold" style:font-weight-complex="bold"/>
      <style:map style:condition="of:is-true-formula(AND(COUNTIF([.$A:.$A]; [.A1])&gt;1;NOT(ISBLANK([.A1]))))" style:apply-style-name="cf1" style:base-cell-address="ERS_Gold_Gov_UK_master_report.A1"/>
    </style:style>
    <style:style style:name="ce5" style:family="table-cell" style:parent-style-name="Default" style:data-style-name="N0">
      <style:table-cell-properties fo:border="thin solid #D5D3D1" style:vertical-align="automatic" fo:background-color="#FFFFFF" style:repeat-content="false"/>
      <style:paragraph-properties fo:text-align="start" fo:margin-left="0cm"/>
      <style:text-properties fo:color="#000000" fo:font-size="12pt" style:font-size-asian="12pt" style:font-size-complex="12pt"/>
      <style:map style:condition="of:is-true-formula(AND(COUNTIF([.$A:.$A]; [.A1])&gt;1;NOT(ISBLANK([.A1]))))" style:apply-style-name="cf1" style:base-cell-address="ERS_Gold_Gov_UK_master_report.A1"/>
    </style:style>
    <style:style style:name="ce6" style:family="table-cell">
      <style:map style:condition="of:is-true-formula(AND(COUNTIF([.$A:.$A]; [.A1])&gt;1;NOT(ISBLANK([.A1]))))" style:apply-style-name="cf1" style:base-cell-address="ERS_Gold_Gov_UK_master_report.A1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RS_Gold_Gov_UK_master_repor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style-name="ce4">
            <text:p>Organisation Name</text:p>
          </table:table-cell>
          <table:table-cell office:value-type="string" table:style-name="ce3">
            <text:p>Industry</text:p>
          </table:table-cell>
          <table:table-cell office:value-type="string" table:style-name="ce3">
            <text:p>Size</text:p>
          </table:table-cell>
          <table:table-cell office:value-type="string" table:style-name="ce3">
            <text:p>Head Office Region</text:p>
          </table:table-cell>
          <table:table-cell office:value-type="string" table:style-name="ce3">
            <text:p>Year of Award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20/20 Business Insight Limite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High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4C Europe UK Lt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 &amp; P Group Ltd</text:p>
          </table:table-cell>
          <table:table-cell office:value-type="string" table:style-name="ce2">
            <text:p>Transport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sex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&amp;B Engineering MEP Ltd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North West &amp; IOM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.S. SCAFFOLDING (SERVICES) LTD.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Low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1printservices limited</text:p>
          </table:table-cell>
          <table:table-cell office:value-type="string" table:style-name="ce2">
            <text:p>Service Industry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AA Caring Caretaker Ltd</text:p>
          </table:table-cell>
          <table:table-cell office:value-type="string" table:style-name="ce2">
            <text:p>Property and Support Services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North Of Eng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ardvark Clear Mine Limited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Low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bacus Wealth Management Ltd</text:p>
          </table:table-cell>
          <table:table-cell office:value-type="string" table:style-name="ce2">
            <text:p>Finance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North Of Eng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berdeen Ci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High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berdeenshire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High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bertay University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Highland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BF The Soldiers' Charity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Greater London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BM UK</text:p>
          </table:table-cell>
          <table:table-cell office:value-type="string" table:style-name="ce2">
            <text:p>Facilities Management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BRDN</text:p>
          </table:table-cell>
          <table:table-cell office:value-type="string" table:style-name="ce2">
            <text:p>Financ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Low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bsolute Enforcement Limited</text:p>
          </table:table-cell>
          <table:table-cell office:value-type="string" table:style-name="ce2">
            <text:p>Security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East Anglia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bsolute Military</text:p>
          </table:table-cell>
          <table:table-cell office:value-type="string" table:style-name="ce2">
            <text:p>Finance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South East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cademy Transformation Trust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t Midlands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ccenture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cres Engineering Limited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East Midlands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CS Clothing Limited</text:p>
          </table:table-cell>
          <table:table-cell office:value-type="string" table:style-name="ce2">
            <text:p>Retail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Lowland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ctivate Learning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ctive Plus CIC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darga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dferiad Recovery Limited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ales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dler &amp; Allan</text:p>
          </table:table-cell>
          <table:table-cell office:value-type="string" table:style-name="ce2">
            <text:p>Environmental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Yorkshire &amp; The Humber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DM Shine Technologies Limited</text:p>
          </table:table-cell>
          <table:table-cell office:value-type="string" table:style-name="ce2">
            <text:p>Defence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East Midlands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dmiral Group Plc</text:p>
          </table:table-cell>
          <table:table-cell office:value-type="string" table:style-name="ce2">
            <text:p>Insuranc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ales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ECOM Ltd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eroGlow International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sex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ESSEAL plc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Yorkshire &amp; The Humber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F&amp;V LAUNCHPAD LIMITED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West &amp; IOM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 Cymru Dyfed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ale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gie Weston's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South East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GREKO UK LIMITED</text:p>
          </table:table-cell>
          <table:table-cell office:value-type="string" table:style-name="ce2">
            <text:p>Electronics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Low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inscough Crane Hire Ltd</text:p>
          </table:table-cell>
          <table:table-cell office:value-type="string" table:style-name="ce2">
            <text:p>Machiner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irbus Group</text:p>
          </table:table-cell>
          <table:table-cell office:value-type="string" table:style-name="ce2">
            <text:p>Aerospace &amp; Defens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IREDALE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Yorkshire &amp; The Humber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irport Integrated Services Ltd</text:p>
          </table:table-cell>
          <table:table-cell office:value-type="string" table:style-name="ce2">
            <text:p>Transporta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Anglia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irTanker Services Limited</text:p>
          </table:table-cell>
          <table:table-cell office:value-type="string" table:style-name="ce2">
            <text:p>Aerospace &amp; Defens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kkodis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bany Associates International Limited</text:p>
          </table:table-cell>
          <table:table-cell office:value-type="string" table:style-name="ce2">
            <text:p>Media and Communications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der Hey Children's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dershot Town Football Club</text:p>
          </table:table-cell>
          <table:table-cell office:value-type="string" table:style-name="ce2">
            <text:p>Recreation and Leisure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South East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exander Mann Solutions</text:p>
          </table:table-cell>
          <table:table-cell office:value-type="string" table:style-name="ce2">
            <text:p>Recruitment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lan Morris Transport Limited</text:p>
          </table:table-cell>
          <table:table-cell office:value-type="string" table:style-name="ce2">
            <text:p>Logistics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ale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lan Webb Ltd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lianz Holdings Plc</text:p>
          </table:table-cell>
          <table:table-cell office:value-type="string" table:style-name="ce2">
            <text:p>Insuranc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lsports Coaches Coaching Academy CIC</text:p>
          </table:table-cell>
          <table:table-cell office:value-type="string" table:style-name="ce2">
            <text:p>Recreation and Leisure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t Midland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stom Transport UK Limited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Midland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un Griffiths (Contractors) Limited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ale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M Specialists Group Lt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East Anglia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manet Ltd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Ea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mazon UK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mazon Web Services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MDP Limite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North Of England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mentum (UK) Limited</text:p>
          </table:table-cell>
          <table:table-cell office:value-type="string" table:style-name="ce2">
            <text:p>Defenc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merican Express Global Business Travel</text:p>
          </table:table-cell>
          <table:table-cell office:value-type="string" table:style-name="ce2">
            <text:p>Financ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mey</text:p>
          </table:table-cell>
          <table:table-cell office:value-type="string" table:style-name="ce2">
            <text:p>Facilities Management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mey Briggs</text:p>
          </table:table-cell>
          <table:table-cell office:value-type="string" table:style-name="ce2">
            <text:p>Facilities Managemen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mmarM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North Of Eng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mmo &amp; Company Ltd</text:p>
          </table:table-cell>
          <table:table-cell office:value-type="string" table:style-name="ce2">
            <text:p>Retail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t Midlands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derson Green Ltd.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East Midlands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dron Facilities Management</text:p>
          </table:table-cell>
          <table:table-cell office:value-type="string" table:style-name="ce2">
            <text:p>Facilities Management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High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eurin Bevan University Health Board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ale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glia Ruskin University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Anglia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glian Water</text:p>
          </table:table-cell>
          <table:table-cell office:value-type="string" table:style-name="ce2">
            <text:p>Utilitie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Anglia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gus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High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imo et Fide Lt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Low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nan Athletic Football Club</text:p>
          </table:table-cell>
          <table:table-cell office:value-type="string" table:style-name="ce2">
            <text:p>Recreation and Leisure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Lowland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tac Support Services Ltd</text:p>
          </table:table-cell>
          <table:table-cell office:value-type="string" table:style-name="ce2">
            <text:p>Service Industry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South East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xious Minds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North Of England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P Security (APS) Ltd</text:p>
          </table:table-cell>
          <table:table-cell office:value-type="string" table:style-name="ce2">
            <text:p>Security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Anglia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quila Air Traffic Management Services Limited</text:p>
          </table:table-cell>
          <table:table-cell office:value-type="string" table:style-name="ce2">
            <text:p>Aerospace &amp; Defens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RAMARK LIMITED</text:p>
          </table:table-cell>
          <table:table-cell office:value-type="string" table:style-name="ce2">
            <text:p>Facilities Management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rB Tree Care (Specialists) Ltd</text:p>
          </table:table-cell>
          <table:table-cell office:value-type="string" table:style-name="ce2">
            <text:p>Agriculture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RCADIS (UK) LIMITED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rcanum Information Security Limited</text:p>
          </table:table-cell>
          <table:table-cell office:value-type="string" table:style-name="ce2">
            <text:p>Cyber Securit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ale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rgon Engineering (Airdrie) Ltd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Lowland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rgyll and Bute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High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rmed Forces Community HQ CIC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North West &amp; IOM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rmy Families Federation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RNOLD CLARK AUTOMOBILES LIMITED</text:p>
          </table:table-cell>
          <table:table-cell office:value-type="string" table:style-name="ce2">
            <text:p>Retail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Lowland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rtemis Media Profile Ltd</text:p>
          </table:table-cell>
          <table:table-cell office:value-type="string" table:style-name="ce2">
            <text:p>Media and Communications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North West &amp; IOM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scot Care North East Limited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Of Eng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shfield District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Midlands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shfields Primary Care Centre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West &amp; IOM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shford &amp; St. Peter's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shford Borough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South East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spire Defence Limited</text:p>
          </table:table-cell>
          <table:table-cell office:value-type="string" table:style-name="ce2">
            <text:p>Property and Support Services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spire Defence Services Limited</text:p>
          </table:table-cell>
          <table:table-cell office:value-type="string" table:style-name="ce2">
            <text:p>Property and Support Services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ston University Engineering Academy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t Midlands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tkinsRéalis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tos Group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uctus Management Group Limited</text:p>
          </table:table-cell>
          <table:table-cell office:value-type="string" table:style-name="ce2">
            <text:p>Infrastructure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t Midland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udax Global Solutions Limited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utomatic Data Processing Limited (ADP)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utomobile Association Ltd</text:p>
          </table:table-cell>
          <table:table-cell office:value-type="string" table:style-name="ce2">
            <text:p>Automotiv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von &amp; Somerset Constabulary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sex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vove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North West &amp; IOM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waking Giants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Yorkshire &amp; The Humber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WE Plc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XIAH Ltd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essex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yrshire Chamber of Commerce and Industry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Low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 &amp; Q</text:p>
          </table:table-cell>
          <table:table-cell office:value-type="string" table:style-name="ce2">
            <text:p>Retail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 D Print</text:p>
          </table:table-cell>
          <table:table-cell office:value-type="string" table:style-name="ce2">
            <text:p>Digital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Low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.C.B. International Limited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ale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abcock International Group Plc</text:p>
          </table:table-cell>
          <table:table-cell office:value-type="string" table:style-name="ce2">
            <text:p>Aerospace &amp; Defens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AE Systems Plc</text:p>
          </table:table-cell>
          <table:table-cell office:value-type="string" table:style-name="ce2">
            <text:p>Aerospace &amp; Defens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aker Hughes</text:p>
          </table:table-cell>
          <table:table-cell office:value-type="string" table:style-name="ce2">
            <text:p>Energ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alfour Beatty Plc - Head Office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AM UK &amp; Ireland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ank of America</text:p>
          </table:table-cell>
          <table:table-cell office:value-type="string" table:style-name="ce2">
            <text:p>Bank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ank of England</text:p>
          </table:table-cell>
          <table:table-cell office:value-type="string" table:style-name="ce2">
            <text:p>Bank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arclays Bank PLC</text:p>
          </table:table-cell>
          <table:table-cell office:value-type="string" table:style-name="ce2">
            <text:p>Bank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arnsley Metropolitan Borough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Yorkshire &amp; The Humber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arratt Redrow PLC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asel Cottage Holidays</text:p>
          </table:table-cell>
          <table:table-cell office:value-type="string" table:style-name="ce2">
            <text:p>Hospitality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ale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assetlaw District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Midlands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ay Tree Cookery Academy C.I.C</text:p>
          </table:table-cell>
          <table:table-cell office:value-type="string" table:style-name="ce2">
            <text:p>Hospitality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North West &amp; IOM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eacon Counselling Trust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West &amp; IOM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EAR Scotland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High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EC</text:p>
          </table:table-cell>
          <table:table-cell office:value-type="string" table:style-name="ce2">
            <text:p>Property and Support Services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North West &amp; IOM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edford Borough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Anglia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elieve housing</text:p>
          </table:table-cell>
          <table:table-cell office:value-type="string" table:style-name="ce2">
            <text:p>Facilities Management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North Of Eng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ell Decorating Group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Low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entley Motors Ltd</text:p>
          </table:table-cell>
          <table:table-cell office:value-type="string" table:style-name="ce2">
            <text:p>Automotiv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enx Limited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erkshire Healthcare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espoke Resourcing Solutions Ltd</text:p>
          </table:table-cell>
          <table:table-cell office:value-type="string" table:style-name="ce2">
            <text:p>Recruitmen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Highland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etaris Training Ltd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etsi Cadwaladr UHB (Ysbyty Gwynedd)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ale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eyond Housing</text:p>
          </table:table-cell>
          <table:table-cell office:value-type="string" table:style-name="ce2">
            <text:p>Property and Support Service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Yorkshire &amp; The Humber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FBS</text:p>
          </table:table-cell>
          <table:table-cell office:value-type="string" table:style-name="ce2">
            <text:p>Media and Communications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South East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ig Heritage C.I.C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West &amp; IOM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irmingham Community Healthcare NHS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iscoes Solicitors</text:p>
          </table:table-cell>
          <table:table-cell office:value-type="string" table:style-name="ce2">
            <text:p>Law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South East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IT Group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JF Group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South East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laby District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East Midlands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lack Country Chamber of Commerce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lack Onyx Concepts Limited</text:p>
          </table:table-cell>
          <table:table-cell office:value-type="string" table:style-name="ce2">
            <text:p>Security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t Midlands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lackpool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lackpool Teaching Hospitals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lackRock Asset Management</text:p>
          </table:table-cell>
          <table:table-cell office:value-type="string" table:style-name="ce2">
            <text:p>Banking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lackTree Technologies Ltd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essex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laenau Gwent County Borough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ales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lairs Windows Limited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Lowland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lind Veterans UK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loom Procurement Services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Of Eng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loomberg LP</text:p>
          </table:table-cell>
          <table:table-cell office:value-type="string" table:style-name="ce2">
            <text:p>Financ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MT Group Limited</text:p>
          </table:table-cell>
          <table:table-cell office:value-type="string" table:style-name="ce2">
            <text:p>Aerospace &amp; Defens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NY Mellon</text:p>
          </table:table-cell>
          <table:table-cell office:value-type="string" table:style-name="ce2">
            <text:p>Financ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ody &amp; Mind First Aid Training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North West &amp; IOM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oeing Uk</text:p>
          </table:table-cell>
          <table:table-cell office:value-type="string" table:style-name="ce2">
            <text:p>Aerospace &amp; Defens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olton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ootnecks Into Business CIC (Bi2B)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essex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oots UK Limited</text:p>
          </table:table-cell>
          <table:table-cell office:value-type="string" table:style-name="ce2">
            <text:p>Retail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orough Council Of King's Lynn &amp; West Norfolk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East Anglia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oston Consulting Group Uk Llp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racknell Forest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radford Bulls Rugby League Football Club</text:p>
          </table:table-cell>
          <table:table-cell office:value-type="string" table:style-name="ce2">
            <text:p>Recreation and Leisure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Yorkshire &amp; The Humber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RAVEHOUND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Highland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reckland District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Anglia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rentwood Borough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Anglia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ridewell</text:p>
          </table:table-cell>
          <table:table-cell office:value-type="string" table:style-name="ce2">
            <text:p>Cyber Security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ridges Electrical Engineers Limited</text:p>
          </table:table-cell>
          <table:table-cell office:value-type="string" table:style-name="ce2">
            <text:p>Electronics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sex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ridgeway Consulting Limited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Ea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rigantes Consulting Lt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rightlink Learning Ltd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ale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righton &amp; Hove Ci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ritish Chambers Of Commerce</text:p>
          </table:table-cell>
          <table:table-cell office:value-type="string" table:style-name="ce2">
            <text:p>Trade Bod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ritish Forces Resettlement Services (BFRS)</text:p>
          </table:table-cell>
          <table:table-cell office:value-type="string" table:style-name="ce2">
            <text:p>Recruitmen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t Midlands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ritish Horseracing Authority</text:p>
          </table:table-cell>
          <table:table-cell office:value-type="string" table:style-name="ce2">
            <text:p>Recreation and Leisure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roadland District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East Anglia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rodie Engineering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Low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romley FC Community Trust</text:p>
          </table:table-cell>
          <table:table-cell office:value-type="string" table:style-name="ce2">
            <text:p>Recreation and Leisure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Greater London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roughton House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West &amp; IOM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runel University of London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T Group</text:p>
          </table:table-cell>
          <table:table-cell office:value-type="string" table:style-name="ce2">
            <text:p>Telecommunic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uckinghamshire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uckinghamshire Fire and Rescue Service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South East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uckinghamshire Healthcare NHS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uckinghamshire New University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uffaload Logistics</text:p>
          </table:table-cell>
          <table:table-cell office:value-type="string" table:style-name="ce2">
            <text:p>Transportation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East Anglia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uildForce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Greater London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uilding Heroes Education Foundation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South East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ureau Veritas UK Limited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West Midlands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urnley Borough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urnley College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urnley FC In The Community</text:p>
          </table:table-cell>
          <table:table-cell office:value-type="string" table:style-name="ce2">
            <text:p>Recreation and Leisure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West &amp; IOM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ur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utterfly Projects Lt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ales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uzz Drones Ltd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North West &amp; IOM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 S Hodges &amp; Son Ltd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East Anglia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3IA Solutions Ltd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CI Ltd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dent Gas Limited</text:p>
          </table:table-cell>
          <table:table-cell office:value-type="string" table:style-name="ce2">
            <text:p>Utilitie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erphilly County Borough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ale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lian UK Ltd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sex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mbridge University Hospitals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Anglia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mbridgeshire Community Services NHS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Anglia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mbridgeshire Coun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Anglia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mmell Laird Shipyard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mpbell Cain Wealth Management</text:p>
          </table:table-cell>
          <table:table-cell office:value-type="string" table:style-name="ce2">
            <text:p>Finance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East Midland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nny Comms Ltd</text:p>
          </table:table-cell>
          <table:table-cell office:value-type="string" table:style-name="ce2">
            <text:p>Media and Communications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essex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nterbury Ci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pco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pgemini UK Plc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pita Plc</text:p>
          </table:table-cell>
          <table:table-cell office:value-type="string" table:style-name="ce2">
            <text:p>Facilities Management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RBON60 LIMITED</text:p>
          </table:table-cell>
          <table:table-cell office:value-type="string" table:style-name="ce2">
            <text:p>Recruitmen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East Anglia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rdiff and Vale College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ales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rdiff and Vale UHB (University Hospital Of Wales)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ale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rdiff Coun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ales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rdiff University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ale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reerForces Ltd</text:p>
          </table:table-cell>
          <table:table-cell office:value-type="string" table:style-name="ce2">
            <text:p>Recruitmen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rlisle United FC Community Sports Trust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West &amp; IOM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rmarthenshire Coun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ale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rwood Motor Units Limited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t Midland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talyze Lt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South East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terpillar Peterlee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Of Eng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terpillar UK Ltd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Midland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BRE Limited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DS Defence &amp; Security</text:p>
          </table:table-cell>
          <table:table-cell office:value-type="string" table:style-name="ce2">
            <text:p>Defence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Wessex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DW Limited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entral &amp; North West London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Greater London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entrica</text:p>
          </table:table-cell>
          <table:table-cell office:value-type="string" table:style-name="ce2">
            <text:p>Energ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erco Group Ltd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West &amp; IOM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eredigion Coun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ale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ervus Defence &amp; Security Ltd</text:p>
          </table:table-cell>
          <table:table-cell office:value-type="string" table:style-name="ce2">
            <text:p>Defence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etsat Ltd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GI IT UK Ltd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hamois Consulting Limite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essex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hapman Ventilation Limited</text:p>
          </table:table-cell>
          <table:table-cell office:value-type="string" table:style-name="ce2">
            <text:p>Machiner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East Anglia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harnwood Borough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Midland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HC Global Insurance Services Limited</text:p>
          </table:table-cell>
          <table:table-cell office:value-type="string" table:style-name="ce2">
            <text:p>Insurance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helsea and Westminster Hospital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hemring Countermeasures Ltd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Wessex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heshire &amp; Wirral Partnership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heshire Constabulary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heshire East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heshire West &amp; Chester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heshire West Recycling</text:p>
          </table:table-cell>
          <table:table-cell office:value-type="string" table:style-name="ce2">
            <text:p>Environmental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North West &amp; IOM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hesterfield Royal Hospital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Midlands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hevron Traffic Management</text:p>
          </table:table-cell>
          <table:table-cell office:value-type="string" table:style-name="ce2">
            <text:p>Transporta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South East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hief Disruptor (Nimbus Ninety)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horle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hurchill Group</text:p>
          </table:table-cell>
          <table:table-cell office:value-type="string" table:style-name="ce2">
            <text:p>Facilities Management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North Of England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IPHER Medical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Of Eng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ircle Health Group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isco Systems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itibank UK Limited</text:p>
          </table:table-cell>
          <table:table-cell office:value-type="string" table:style-name="ce2">
            <text:p>Bank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ity &amp; County Of Swansea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ale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ity Building (Glasgow) LLP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Low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ity Cabs (Edinburgh) Limited</text:p>
          </table:table-cell>
          <table:table-cell office:value-type="string" table:style-name="ce2">
            <text:p>Transportation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Low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ity Hospitals Independent Commercial Enterprises Ltd</text:p>
          </table:table-cell>
          <table:table-cell office:value-type="string" table:style-name="ce2">
            <text:p>Facilities Management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North Of Eng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ity of Doncaster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Yorkshire &amp; The Humber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ity of Edinburgh Council - Head Office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Low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ity Of Glasgow College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Low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ity of London Corporation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ity Of London Police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ity of Wolverhampton College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ity of York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Yorkshire &amp; The Humber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ity Veterans CIC</text:p>
          </table:table-cell>
          <table:table-cell office:value-type="string" table:style-name="ce2">
            <text:p>Trade Body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South East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ityFibre Holdings</text:p>
          </table:table-cell>
          <table:table-cell office:value-type="string" table:style-name="ce2">
            <text:p>Telecommunic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learly Drinks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North Of Eng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learwater DC limited</text:p>
          </table:table-cell>
          <table:table-cell office:value-type="string" table:style-name="ce2">
            <text:p>Environmental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Low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leveland Police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Of Eng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lifford Chance LLP</text:p>
          </table:table-cell>
          <table:table-cell office:value-type="string" table:style-name="ce2">
            <text:p>Law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M Marine Limited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West &amp; IOM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MS Strategic Ltd</text:p>
          </table:table-cell>
          <table:table-cell office:value-type="string" table:style-name="ce2">
            <text:p>Aerospace &amp; Defense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Greater London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Net Training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Anglia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DA Security Limited</text:p>
          </table:table-cell>
          <table:table-cell office:value-type="string" table:style-name="ce2">
            <text:p>Cyber Security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est Midland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de 9 Security Ltd</text:p>
          </table:table-cell>
          <table:table-cell office:value-type="string" table:style-name="ce2">
            <text:p>Security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sex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gnizant Technology Solutions UK Ltd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las Rail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lchester Borough Homes</text:p>
          </table:table-cell>
          <table:table-cell office:value-type="string" table:style-name="ce2">
            <text:p>Property and Support Services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Anglia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lchester Ci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Anglia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leg Y Cymoedd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ale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bat Pest Control</text:p>
          </table:table-cell>
          <table:table-cell office:value-type="string" table:style-name="ce2">
            <text:p>Utilities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Greater London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bat Stress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South East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mando Joes' Fun And Fitness</text:p>
          </table:table-cell>
          <table:table-cell office:value-type="string" table:style-name="ce2">
            <text:p>Recreation and Leisure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West &amp; IOM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munity Trade Union</text:p>
          </table:table-cell>
          <table:table-cell office:value-type="string" table:style-name="ce2">
            <text:p>Trade Body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Greater London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pany X Consulting Lt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pass Group</text:p>
          </table:table-cell>
          <table:table-cell office:value-type="string" table:style-name="ce2">
            <text:p>Facilities Management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plete Training Solutions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West &amp; IOM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putacenter (Uk) Ltd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Anglia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puter Network Defence Limited</text:p>
          </table:table-cell>
          <table:table-cell office:value-type="string" table:style-name="ce2">
            <text:p>Cyber Securit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nsortio Security</text:p>
          </table:table-cell>
          <table:table-cell office:value-type="string" table:style-name="ce2">
            <text:p>Security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Ea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ntent Guru Limited</text:p>
          </table:table-cell>
          <table:table-cell office:value-type="string" table:style-name="ce2">
            <text:p>Telecommunications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South East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nwy County Borough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Wale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rnwall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sex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rnwall Partnership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Wessex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rps Security</text:p>
          </table:table-cell>
          <table:table-cell office:value-type="string" table:style-name="ce2">
            <text:p>Security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Greater London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stain Group Plc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unty Durham &amp; Darlington Fire &amp; Rescue Service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Of Eng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ventry and Warwickshire Partnership NHS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t Midland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PPC Logistic Group of Companies</text:p>
          </table:table-cell>
          <table:table-cell office:value-type="string" table:style-name="ce2">
            <text:p>Logistics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ranfield University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Anglia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rieff Hydro Family of Hotels</text:p>
          </table:table-cell>
          <table:table-cell office:value-type="string" table:style-name="ce2">
            <text:p>Hospitalit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High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rowne Plaza Plymouth</text:p>
          </table:table-cell>
          <table:table-cell office:value-type="string" table:style-name="ce2">
            <text:p>Hospitalit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S PM Consultancy Lt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TH Auto Services</text:p>
          </table:table-cell>
          <table:table-cell office:value-type="string" table:style-name="ce2">
            <text:p>Retail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Low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umberland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umbria Chamber of Commerce &amp; Industry Ltd</text:p>
          </table:table-cell>
          <table:table-cell office:value-type="string" table:style-name="ce2">
            <text:p>Service Industr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West &amp; IOM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umbria Constabulary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umbria Fire &amp; Rescue Service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umbria, Northumberland, Tyne &amp; Wear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Of England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ummins</text:p>
          </table:table-cell>
          <table:table-cell office:value-type="string" table:style-name="ce2">
            <text:p>Machiner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urtis Moore Ltd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Low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VQO Ltd, operating as Cadet Vocational College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South East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ybershadows Ltd</text:p>
          </table:table-cell>
          <table:table-cell office:value-type="string" table:style-name="ce2">
            <text:p>Cyber Securit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East Midlands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YSIAM Ltd</text:p>
          </table:table-cell>
          <table:table-cell office:value-type="string" table:style-name="ce2">
            <text:p>Cyber Securit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East Anglia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 R V N Automotive Group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Lowland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3A Defence Ltd</text:p>
          </table:table-cell>
          <table:table-cell office:value-type="string" table:style-name="ce2">
            <text:p>Defence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essex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AF Trucks Limited</text:p>
          </table:table-cell>
          <table:table-cell office:value-type="string" table:style-name="ce2">
            <text:p>Automotiv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anny Sullivan Group</text:p>
          </table:table-cell>
          <table:table-cell office:value-type="string" table:style-name="ce2">
            <text:p>Recruitment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arlington Business Club</text:p>
          </table:table-cell>
          <table:table-cell office:value-type="string" table:style-name="ce2">
            <text:p>Trade Bod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Of Eng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ataminr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ay 1 People Limited</text:p>
          </table:table-cell>
          <table:table-cell office:value-type="string" table:style-name="ce2">
            <text:p>Defence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EA Aviation Limited</text:p>
          </table:table-cell>
          <table:table-cell office:value-type="string" table:style-name="ce2">
            <text:p>Aerospace &amp; Defense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Midland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efence Electronics &amp; Components Agency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Wales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efence Gardens Scheme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Low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efence Leaders</text:p>
          </table:table-cell>
          <table:table-cell office:value-type="string" table:style-name="ce2">
            <text:p>Defence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East Anglia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efence Medical Welfare Service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South East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ellEMC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eloitte LLP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elyn Safety UK Limite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ale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enbighshire Coun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ales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erbyshire Community Health Services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Midland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erbyshire Constabulary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erbyshire Fire and Rescue Service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East Midlands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erbyshire Healthcare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Midland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HL Supply Chain</text:p>
          </table:table-cell>
          <table:table-cell office:value-type="string" table:style-name="ce2">
            <text:p>Logistic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HU Healthcare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Midland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amond Light Source Ltd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LR Media Limited</text:p>
          </table:table-cell>
          <table:table-cell office:value-type="string" table:style-name="ce2">
            <text:p>Media and Communications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High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Mi Fire and Security LTD</text:p>
          </table:table-cell>
          <table:table-cell office:value-type="string" table:style-name="ce2">
            <text:p>Securit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Low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odd Group Limited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onnington &amp; Muxton Parish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onut Pig Digital Marketing Ltd</text:p>
          </table:table-cell>
          <table:table-cell office:value-type="string" table:style-name="ce2">
            <text:p>Media and Communications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High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orcas Media Limited</text:p>
          </table:table-cell>
          <table:table-cell office:value-type="string" table:style-name="ce2">
            <text:p>Media and Communications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essex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orset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sex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orset Healthcare University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sex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over District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raeger Safety UK Ltd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Of England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rumfork Nursery &amp; Family Centre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High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rumgrange Ltd</text:p>
          </table:table-cell>
          <table:table-cell office:value-type="string" table:style-name="ce2">
            <text:p>Aerospace &amp; Defense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South East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SET Ltd</text:p>
          </table:table-cell>
          <table:table-cell office:value-type="string" table:style-name="ce2">
            <text:p>Aerospace &amp; Defense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essex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TN Academy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Of Eng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umfries &amp; Gallowa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Low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unbartonshire Chamber Of Commerce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Highland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undee &amp; Angus Chamber Of Commerce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Highland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undee Ci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Highland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urham Business Group (NE) Ltd</text:p>
          </table:table-cell>
          <table:table-cell office:value-type="string" table:style-name="ce2">
            <text:p>Trade Body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North Of England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urham Constabulary Headquarters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Of England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urham Coun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Of Eng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wr Cymru Welsh Water</text:p>
          </table:table-cell>
          <table:table-cell office:value-type="string" table:style-name="ce2">
            <text:p>Utilitie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ale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XC Technology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50K</text:p>
          </table:table-cell>
          <table:table-cell office:value-type="string" table:style-name="ce2">
            <text:p>Service Industry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East Anglia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agle Eye Innovations Ltd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East Midlands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ast And North Herts NHS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Anglia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ast Hampshire District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South East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ast Lancashire Hospitals NHS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ast London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AST LOTHIAN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Low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ast Midlands Ambulance Service NHS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Midland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ast Norfolk Multi Academy Trust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Anglia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ast Of England Ambulance Service Nhs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Anglia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ast Renfrewshire Council - Eastwood Park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Low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AST RIDING OF YORKSHIRE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Yorkshire &amp; The Humber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ast Suffolk and North Essex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Anglia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ast Sussex Coun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ast Sussex Healthcare NHS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 Safety Solutions Lt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South East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lipse (IP) Ltd</text:p>
          </table:table-cell>
          <table:table-cell office:value-type="string" table:style-name="ce2">
            <text:p>Security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High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lab Limited</text:p>
          </table:table-cell>
          <table:table-cell office:value-type="string" table:style-name="ce2">
            <text:p>Utilitie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-Cycle Limited</text:p>
          </table:table-cell>
          <table:table-cell office:value-type="string" table:style-name="ce2">
            <text:p>Digital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ales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DF (UK)</text:p>
          </table:table-cell>
          <table:table-cell office:value-type="string" table:style-name="ce2">
            <text:p>Energ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dinburgh Napier University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Low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dwin C. Farrall (Transport) Limited</text:p>
          </table:table-cell>
          <table:table-cell office:value-type="string" table:style-name="ce2">
            <text:p>Logistics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ale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KFB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lbit Systems UK Limited</text:p>
          </table:table-cell>
          <table:table-cell office:value-type="string" table:style-name="ce2">
            <text:p>Aerospace &amp; Defense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Wessex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lectricity North West</text:p>
          </table:table-cell>
          <table:table-cell office:value-type="string" table:style-name="ce2">
            <text:p>Utilities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West &amp; IOM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lliot Brown Ltd</text:p>
          </table:table-cell>
          <table:table-cell office:value-type="string" table:style-name="ce2">
            <text:p>Retail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essex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llis Jones Solicitors LLP</text:p>
          </table:table-cell>
          <table:table-cell office:value-type="string" table:style-name="ce2">
            <text:p>Law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sex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lprosys UK Ltd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Low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mpower-Support for the Voluntary Sector Limited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ales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barr Enterprises Limited</text:p>
          </table:table-cell>
          <table:table-cell office:value-type="string" table:style-name="ce2">
            <text:p>Recruitmen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ale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barr Foundation CIC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ales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gage Technical Solutions Ltd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quans UK and Ireland</text:p>
          </table:table-cell>
          <table:table-cell office:value-type="string" table:style-name="ce2">
            <text:p>Infrastructu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quinix UK Ltd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RS Medical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Yorkshire &amp; The Humber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scape the Village</text:p>
          </table:table-cell>
          <table:table-cell office:value-type="string" table:style-name="ce2">
            <text:p>Media and Communications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essex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sh Group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Of Eng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sken Renewables / Seras Energy</text:p>
          </table:table-cell>
          <table:table-cell office:value-type="string" table:style-name="ce2">
            <text:p>Energy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North West &amp; IOM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spanaro Ltd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ale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SRI (UK) Limite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South East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ssex Bulk Services Ltd</text:p>
          </table:table-cell>
          <table:table-cell office:value-type="string" table:style-name="ce2">
            <text:p>Logistics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East Anglia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ssex Coun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Anglia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SSEX PARTNERSHIP UNIVERSITY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Anglia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ssex Police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Anglia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thos Group Holdings Ltd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Greater London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veryone Health Limited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Midland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xpedia Group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xperian Ltd</text:p>
          </table:table-cell>
          <table:table-cell office:value-type="string" table:style-name="ce2">
            <text:p>Financ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Midland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xpleo UK Limited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xplora Security Ltd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xsel Group Limited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Y LLP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alkirk Football Club</text:p>
          </table:table-cell>
          <table:table-cell office:value-type="string" table:style-name="ce2">
            <text:p>Entertainmen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High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alkirk Football Community Foundation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High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antom Factory Ltd</text:p>
          </table:table-cell>
          <table:table-cell office:value-type="string" table:style-name="ce2">
            <text:p>Service Industry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ale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DM Group Plc</text:p>
          </table:table-cell>
          <table:table-cell office:value-type="string" table:style-name="ce2">
            <text:p>Recruitment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ife Chamber Of Commerce &amp; Enterprise Ltd.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Highland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ife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Highland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ife Medical Group Ltd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High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ife Sports &amp; Leisure Trust Limited</text:p>
          </table:table-cell>
          <table:table-cell office:value-type="string" table:style-name="ce2">
            <text:p>Entertainmen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High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ighting With Pride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South East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inning UK Limited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iring Line Ltd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ales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irst Military Recruitment Ltd</text:p>
          </table:table-cell>
          <table:table-cell office:value-type="string" table:style-name="ce2">
            <text:p>Recruitmen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essex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irst Response Facilities Management</text:p>
          </table:table-cell>
          <table:table-cell office:value-type="string" table:style-name="ce2">
            <text:p>Securit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Greater London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lagship Maritime Ltd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High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lintshire Coun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ale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lotation Energy Limited</text:p>
          </table:table-cell>
          <table:table-cell office:value-type="string" table:style-name="ce2">
            <text:p>Energy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Highland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M Conway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cus Energy Services Limite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Lowland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cus7 International Lt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East Anglia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lkestone &amp; Hythe District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rces Cars Direct Ltd</text:p>
          </table:table-cell>
          <table:table-cell office:value-type="string" table:style-name="ce2">
            <text:p>Automotive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East Midlands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rces Employment Charity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rces Fitness Limited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ale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rces Solutions Limited</text:p>
          </table:table-cell>
          <table:table-cell office:value-type="string" table:style-name="ce2">
            <text:p>Insurance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East Midlands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rces Transition Group</text:p>
          </table:table-cell>
          <table:table-cell office:value-type="string" table:style-name="ce2">
            <text:p>Recruitmen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North West &amp; IOM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reland Shipping Ltd</text:p>
          </table:table-cell>
          <table:table-cell office:value-type="string" table:style-name="ce2">
            <text:p>Transporta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resite Reactive Maintenance Services Ltd</text:p>
          </table:table-cell>
          <table:table-cell office:value-type="string" table:style-name="ce2">
            <text:p>Facilities Managemen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Low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RREST PRECISION ENGINEERING COMPANY LIMITED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Low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rth Valley Chamber of Commerce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High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rtis Vision Limited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East Anglia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rward Assist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Of Eng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rward Assist Recruitment</text:p>
          </table:table-cell>
          <table:table-cell office:value-type="string" table:style-name="ce2">
            <text:p>Recruitmen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North West &amp; IOM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urwho Ltd</text:p>
          </table:table-cell>
          <table:table-cell office:value-type="string" table:style-name="ce2">
            <text:p>Recreation and Leisure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R Aviation Limited</text:p>
          </table:table-cell>
          <table:table-cell office:value-type="string" table:style-name="ce2">
            <text:p>Aerospace &amp; Defense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sex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razer-Nash Consultancy Ltd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red Sherwood Group Ltd</text:p>
          </table:table-cell>
          <table:table-cell office:value-type="string" table:style-name="ce2">
            <text:p>Transport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Midland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rimley Health NHS Foundation Trust - Frimley Park Hospital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ujitsu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UTURE SALES FACTORY LIMITE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Low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 &amp; S Vehicle Repair Limited</text:p>
          </table:table-cell>
          <table:table-cell office:value-type="string" table:style-name="ce2">
            <text:p>Automotive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Low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.H.Q. Spirits</text:p>
          </table:table-cell>
          <table:table-cell office:value-type="string" table:style-name="ce2">
            <text:p>Food &amp; Beverage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High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4S Plc (Risk Management, London) - Head Office</text:p>
          </table:table-cell>
          <table:table-cell office:value-type="string" table:style-name="ce2">
            <text:p>Facilities Management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allacher Roofing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Low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alliford Try Construction Limited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alloGlas Security &amp; Integrated Training Ltd</text:p>
          </table:table-cell>
          <table:table-cell office:value-type="string" table:style-name="ce2">
            <text:p>Security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Lowland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ama Aviation Plc</text:p>
          </table:table-cell>
          <table:table-cell office:value-type="string" table:style-name="ce2">
            <text:p>Aerospace &amp; Defens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artner UK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ateshead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Of Eng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ateshead Health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Of Eng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atewen Training Services Limited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ale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E Aerospace</text:p>
          </table:table-cell>
          <table:table-cell office:value-type="string" table:style-name="ce2">
            <text:p>Aerospace &amp; Defens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sex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edling Borough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East Midlands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eneral Dynamics UK Ltd</text:p>
          </table:table-cell>
          <table:table-cell office:value-type="string" table:style-name="ce2">
            <text:p>Aerospace &amp; Defens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ales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enesis Protection Services</text:p>
          </table:table-cell>
          <table:table-cell office:value-type="string" table:style-name="ce2">
            <text:p>Finance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Yorkshire &amp; The Humber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entoo Group <text:s/>Ltd</text:p>
          </table:table-cell>
          <table:table-cell office:value-type="string" table:style-name="ce2">
            <text:p>Property and Support Service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Of Eng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eorge Eliot Hospital NHS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EV Wind Power Limited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Yorkshire &amp; The Humber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I Group Holding</text:p>
          </table:table-cell>
          <table:table-cell office:value-type="string" table:style-name="ce2">
            <text:p>Recruitment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KN Aerospace Services Ltd</text:p>
          </table:table-cell>
          <table:table-cell office:value-type="string" table:style-name="ce2">
            <text:p>Aerospace &amp; Defens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lasgow Caledonian University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Low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leeds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Midland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lenhead Engineering Ltd</text:p>
          </table:table-cell>
          <table:table-cell office:value-type="string" table:style-name="ce2">
            <text:p>Machiner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High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lobal Radiodata Communications Ltd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t Midlands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loucestershire Health and Care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Wessex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loucestershire Hospitals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sex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o North West Limited</text:p>
          </table:table-cell>
          <table:table-cell office:value-type="string" table:style-name="ce2">
            <text:p>Transport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odiva Ltd</text:p>
          </table:table-cell>
          <table:table-cell office:value-type="string" table:style-name="ce2">
            <text:p>Machinery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ogar Services Limited</text:p>
          </table:table-cell>
          <table:table-cell office:value-type="string" table:style-name="ce2">
            <text:p>Transporta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High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oodwill Solutions CIC</text:p>
          </table:table-cell>
          <table:table-cell office:value-type="string" table:style-name="ce2">
            <text:p>Logistics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Midlands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oogle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osport Borough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ough &amp; Kelly</text:p>
          </table:table-cell>
          <table:table-cell office:value-type="string" table:style-name="ce2">
            <text:p>Security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Yorkshire &amp; The Humber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raham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ern Ire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reat Dawley Town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t Midland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reat Ormond Street Hospital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reat Western Hospitals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sex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reater Birmingham Chambers of Commerce Group</text:p>
          </table:table-cell>
          <table:table-cell office:value-type="string" table:style-name="ce2">
            <text:p>Trade Body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t Midlands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reater Brighton Metropolitan College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reater Manchester Combined Authority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reater Manchester Fire &amp; Rescue Service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reater Manchester Police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reen Valley Arborists Ltd</text:p>
          </table:table-cell>
          <table:table-cell office:value-type="string" table:style-name="ce2">
            <text:p>Environmental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Yorkshire &amp; The Humber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riffin Military &amp; Diplomatic</text:p>
          </table:table-cell>
          <table:table-cell office:value-type="string" table:style-name="ce2">
            <text:p>Retail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South East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round Control Ltd</text:p>
          </table:table-cell>
          <table:table-cell office:value-type="string" table:style-name="ce2">
            <text:p>Agriculture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Anglia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roundwork GM Enterprises Ltd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West &amp; IOM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uy's and St Thomas'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XO Logistics</text:p>
          </table:table-cell>
          <table:table-cell office:value-type="string" table:style-name="ce2">
            <text:p>Logistic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Midland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ampshire and Isle of Wight Constabulary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ampshire Coun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ampshire Hospitals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art District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South East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artlepool Borough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Of Eng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avant Borough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South East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ays</text:p>
          </table:table-cell>
          <table:table-cell office:value-type="string" table:style-name="ce2">
            <text:p>Recruitment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CR Legal LLP</text:p>
          </table:table-cell>
          <table:table-cell office:value-type="string" table:style-name="ce2">
            <text:p>Law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ealthier Heroes CIC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West &amp; IOM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eidelberg Materials UK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sex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elix Operations Limited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ales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elp 4 Homeless Veterans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Yorkshire &amp; The Humber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elyx Secure Information Systems Lt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enderson Facilities Management Ltd</text:p>
          </table:table-cell>
          <table:table-cell office:value-type="string" table:style-name="ce2">
            <text:p>Facilities Management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ensoldt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Anglia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erbert Smith Freehills Global LLP</text:p>
          </table:table-cell>
          <table:table-cell office:value-type="string" table:style-name="ce2">
            <text:p>Law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Greater London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ercules Plc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erefordshire and Worcestershire Chamber of Commerce</text:p>
          </table:table-cell>
          <table:table-cell office:value-type="string" table:style-name="ce2">
            <text:p>Trade Body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t Midland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erefordshire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ERIOT-WATT UNIVERSITY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Low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ertfordshire Coun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Anglia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igh Life Highland</text:p>
          </table:table-cell>
          <table:table-cell office:value-type="string" table:style-name="ce2">
            <text:p>Entertainment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High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igh Speed Two (HS2) Limited</text:p>
          </table:table-cell>
          <table:table-cell office:value-type="string" table:style-name="ce2">
            <text:p>Infrastructu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ighGround</text:p>
          </table:table-cell>
          <table:table-cell office:value-type="string" table:style-name="ce2">
            <text:p>Agriculture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ilton International Hotels (UK) Limited</text:p>
          </table:table-cell>
          <table:table-cell office:value-type="string" table:style-name="ce2">
            <text:p>Hospitalit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MP Whitemoor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Anglia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olcim UK Limited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Midlands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oriba Mira Limited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orizon Security Solutions Ltd</text:p>
          </table:table-cell>
          <table:table-cell office:value-type="string" table:style-name="ce2">
            <text:p>Securit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Highland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orseBack UK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High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S Infra Ltd</text:p>
          </table:table-cell>
          <table:table-cell office:value-type="string" table:style-name="ce2">
            <text:p>Telecommunications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t Midlands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SBC</text:p>
          </table:table-cell>
          <table:table-cell office:value-type="string" table:style-name="ce2">
            <text:p>Bank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ugh James</text:p>
          </table:table-cell>
          <table:table-cell office:value-type="string" table:style-name="ce2">
            <text:p>Law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ales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ULL 4 HEROES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Yorkshire &amp; The Humber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ull University Teaching Hospitals NHS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Yorkshire &amp; The Humber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umberside Fire And Rescue Service HQ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Yorkshire &amp; The Humber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umberside Police Headquarters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Yorkshire &amp; The Humber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ywel Dda University Health Board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ales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ZL Specialist Solutions Limited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East Midlands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&amp;C Limited trading as Red7Marine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Anglia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3Works Lt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AG (Global) Ltd</text:p>
          </table:table-cell>
          <table:table-cell office:value-type="string" table:style-name="ce2">
            <text:p>Transportation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East Anglia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BM UK Ltd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CARP CIC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Anglia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CW Consultants Lt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Lowland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ED Training Solutions Ltd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High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mmersive Labs Ltd</text:p>
          </table:table-cell>
          <table:table-cell office:value-type="string" table:style-name="ce2">
            <text:p>Cyber Security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sex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mpellam Group</text:p>
          </table:table-cell>
          <table:table-cell office:value-type="string" table:style-name="ce2">
            <text:p>Recruitment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mperial College Healthcare NHS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digo E-Commerce Digital Limited</text:p>
          </table:table-cell>
          <table:table-cell office:value-type="string" table:style-name="ce2">
            <text:p>Telecommunications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Lowland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dustrial Pumps &amp; Gearboxes Ltd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Low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frastar Ltd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Post</text:p>
          </table:table-cell>
          <table:table-cell office:value-type="string" table:style-name="ce2">
            <text:p>Logistic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site Group Holdings Ltd</text:p>
          </table:table-cell>
          <table:table-cell office:value-type="string" table:style-name="ce2">
            <text:p>Finance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Lowland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stalcom Ltd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Anglia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stitute of Directors</text:p>
          </table:table-cell>
          <table:table-cell office:value-type="string" table:style-name="ce2">
            <text:p>Trade Body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Greater London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stitute of Supply Chain Management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Of Eng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act Insurance UK Limited</text:p>
          </table:table-cell>
          <table:table-cell office:value-type="string" table:style-name="ce2">
            <text:p>Insuranc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lect (UK) Ltd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North Of Eng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repid Protection</text:p>
          </table:table-cell>
          <table:table-cell office:value-type="string" table:style-name="ce2">
            <text:p>Security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Greater London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verclyde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Lowland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VERROY CRISIS MANAGEMENT LIMITE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Lowland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zpire Limited</text:p>
          </table:table-cell>
          <table:table-cell office:value-type="string" table:style-name="ce2">
            <text:p>Defence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Midland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rwin Mitchell LLP</text:p>
          </table:table-cell>
          <table:table-cell office:value-type="string" table:style-name="ce2">
            <text:p>Law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Yorkshire &amp; The Humber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Safe Homes Ltd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Low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SG Ltd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sle of Man Government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sle Of Wight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sle of Wight NHS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ss Facility Services</text:p>
          </table:table-cell>
          <table:table-cell office:value-type="string" table:style-name="ce2">
            <text:p>Facilities Management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TI Network Services</text:p>
          </table:table-cell>
          <table:table-cell office:value-type="string" table:style-name="ce2">
            <text:p>Telecommunications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Yorkshire &amp; The Humber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Jackson Fire &amp; Security UK Ltd</text:p>
          </table:table-cell>
          <table:table-cell office:value-type="string" table:style-name="ce2">
            <text:p>Securit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ale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Jacobs UK Ltd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Jaguar Land Rover Limited</text:p>
          </table:table-cell>
          <table:table-cell office:value-type="string" table:style-name="ce2">
            <text:p>Automotiv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James Mcvicar Printing Works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Low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James Paget University Hospitals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Anglia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Janes Group UK Limited</text:p>
          </table:table-cell>
          <table:table-cell office:value-type="string" table:style-name="ce2">
            <text:p>Financ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JD2E Ltd.</text:p>
          </table:table-cell>
          <table:table-cell office:value-type="string" table:style-name="ce2">
            <text:p>Aerospace &amp; Defense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East Midlands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JMW Solicitors LLP</text:p>
          </table:table-cell>
          <table:table-cell office:value-type="string" table:style-name="ce2">
            <text:p>Law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North West &amp; IOM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Johnson Controls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East Anglia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Johnson Matthey PLC</text:p>
          </table:table-cell>
          <table:table-cell office:value-type="string" table:style-name="ce2">
            <text:p>Electronic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Joint Force Alba</text:p>
          </table:table-cell>
          <table:table-cell office:value-type="string" table:style-name="ce2">
            <text:p>Recruitmen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Lowland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Joint Security Services Ltd</text:p>
          </table:table-cell>
          <table:table-cell office:value-type="string" table:style-name="ce2">
            <text:p>Securit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South East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JOLTS Consulting Limite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South East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Jones Site Services &amp; Installations Limited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est Midlands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JPMorganChase</text:p>
          </table:table-cell>
          <table:table-cell office:value-type="string" table:style-name="ce2">
            <text:p>Financ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JR Scaffold Services Ltd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Lowland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JTI UK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South East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Katie Mills Independent Funeral Service</text:p>
          </table:table-cell>
          <table:table-cell office:value-type="string" table:style-name="ce2">
            <text:p>Other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essex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Kays Medical</text:p>
          </table:table-cell>
          <table:table-cell office:value-type="string" table:style-name="ce2">
            <text:p>Pharmaceuticals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North West &amp; IOM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Kbr (Kellogg Brown &amp; Root International Ltd)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KBS Maritime Limited</text:p>
          </table:table-cell>
          <table:table-cell office:value-type="string" table:style-name="ce2">
            <text:p>Aerospace &amp; Defense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South East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Keep Safe Solutions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West &amp; IOM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Kent and Medway Mental Health NHS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Kent Coun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Kent Fire and Rescue Service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Kent Police Headquarters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Kettering General Hospital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KFM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KH Plant Training Ltd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Yorkshire &amp; The Humber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Kier Group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Kingston upon Hull Ci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Yorkshire &amp; The Humber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Kinly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KIRKLEES METROPOLITAN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Yorkshire &amp; The Humber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KNDS UK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North West &amp; IOM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Knight Frank LLP</text:p>
          </table:table-cell>
          <table:table-cell office:value-type="string" table:style-name="ce2">
            <text:p>Property and Support Service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Knockhill Racing Circuit</text:p>
          </table:table-cell>
          <table:table-cell office:value-type="string" table:style-name="ce2">
            <text:p>Entertainmen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High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Knowsley Estates Limited</text:p>
          </table:table-cell>
          <table:table-cell office:value-type="string" table:style-name="ce2">
            <text:p>Recreation and Leisure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West &amp; IOM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KPMG LLP</text:p>
          </table:table-cell>
          <table:table-cell office:value-type="string" table:style-name="ce2">
            <text:p>Financ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Kuehne + Nagel</text:p>
          </table:table-cell>
          <table:table-cell office:value-type="string" table:style-name="ce2">
            <text:p>Logistic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Kuku Connect</text:p>
          </table:table-cell>
          <table:table-cell office:value-type="string" table:style-name="ce2">
            <text:p>Media and Communications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East Midlands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KwikTip Limited</text:p>
          </table:table-cell>
          <table:table-cell office:value-type="string" table:style-name="ce2">
            <text:p>Service Industry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Ea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3 Harris Technologies Ltd</text:p>
          </table:table-cell>
          <table:table-cell office:value-type="string" table:style-name="ce2">
            <text:p>Aerospace &amp; Defens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3 Harris TRL Technology Ltd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sex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ing O'Rourke Plc Bridge Place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ncashire and South Cumbria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ncashire Constabulary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ncashire Coun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ncashire Fire &amp; Rescue Service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ncashire Teaching Hospitals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ncaster Ci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ndau Ltd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t Midlands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ndmarc Support Services Ltd</text:p>
          </table:table-cell>
          <table:table-cell office:value-type="string" table:style-name="ce2">
            <text:p>Aerospace &amp; Defens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sex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eader Connect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North West &amp; IOM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earning Curve (NE) Group Ltd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North Of Eng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EEDS AND YORK PARTNERSHIP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Yorkshire &amp; The Humber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eeds Ci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Yorkshire &amp; The Humber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EEDS TEACHING HOSPITALS NHS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Yorkshire &amp; The Humber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eicestershire Coun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eicestershire Partnership NHS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East Midland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eidos Innovations UK Ltd</text:p>
          </table:table-cell>
          <table:table-cell office:value-type="string" table:style-name="ce2">
            <text:p>Transport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sex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EL Nuclear Ltd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West &amp; IOM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eominster Town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t Midland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eonardo</text:p>
          </table:table-cell>
          <table:table-cell office:value-type="string" table:style-name="ce2">
            <text:p>Aerospace &amp; Defens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evel Peaks Associates Limited</text:p>
          </table:table-cell>
          <table:table-cell office:value-type="string" table:style-name="ce2">
            <text:p>Aerospace &amp; Defense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eyland Trucks Ltd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ifeline Training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incoln College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Midlands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incolnshire Community Health Services NHS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Midland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incolnshire Partnership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IVERPOOL BOAT CHARTER LTD (Floating Grace)</text:p>
          </table:table-cell>
          <table:table-cell office:value-type="string" table:style-name="ce2">
            <text:p>Transportation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West &amp; IOM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iverpool Ci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iverpool City Region Combined Authority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North West &amp; IOM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iverpool Heart &amp; Chest Hospital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iverpool John Moores University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iverpool University Hospital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ivewell Southwest CIC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sex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loyds Banking Group</text:p>
          </table:table-cell>
          <table:table-cell office:value-type="string" table:style-name="ce2">
            <text:p>Bank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loyd's of London</text:p>
          </table:table-cell>
          <table:table-cell office:value-type="string" table:style-name="ce2">
            <text:p>Insuranc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NER</text:p>
          </table:table-cell>
          <table:table-cell office:value-type="string" table:style-name="ce2">
            <text:p>Transport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Yorkshire &amp; The Humber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ochgilphead Medical Centre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High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ochlie Construction Group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Low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ockheed Martin UK Ltd</text:p>
          </table:table-cell>
          <table:table-cell office:value-type="string" table:style-name="ce2">
            <text:p>Aerospace &amp; Defens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ockton Companies LLP</text:p>
          </table:table-cell>
          <table:table-cell office:value-type="string" table:style-name="ce2">
            <text:p>Insuranc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oganair Limited</text:p>
          </table:table-cell>
          <table:table-cell office:value-type="string" table:style-name="ce2">
            <text:p>Transport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Low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ogiq Consulting</text:p>
          </table:table-cell>
          <table:table-cell office:value-type="string" table:style-name="ce2">
            <text:p>Cyber Security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sex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ondon Borough Of Barnet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ondon Borough Of Bromley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ondon Borough of Ealing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ondon Borough of Hammersmith &amp; Fulham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ondon Borough of Wandsworth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ondon Electronics Limited</text:p>
          </table:table-cell>
          <table:table-cell office:value-type="string" table:style-name="ce2">
            <text:p>Electronics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East Anglia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ondon South Bank University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ondon Stock Exchange Group</text:p>
          </table:table-cell>
          <table:table-cell office:value-type="string" table:style-name="ce2">
            <text:p>Financ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OTHIAN BUSES LIMITED</text:p>
          </table:table-cell>
          <table:table-cell office:value-type="string" table:style-name="ce2">
            <text:p>Transport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Low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otus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Anglia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ouise Worrall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Highland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 &amp; C Saatchi World Services</text:p>
          </table:table-cell>
          <table:table-cell office:value-type="string" table:style-name="ce2">
            <text:p>Media and Communications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 &amp; G Plc</text:p>
          </table:table-cell>
          <table:table-cell office:value-type="string" table:style-name="ce2">
            <text:p>Financ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.B. ROCHE &amp; SONS LIMITED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Yorkshire &amp; The Humber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C Surfacing Limited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ce Limited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ersk Logistics and Services UK Ltd</text:p>
          </table:table-cell>
          <table:table-cell office:value-type="string" table:style-name="ce2">
            <text:p>Logistic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gpas Air Ambulance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East Anglia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IAR Ltd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East Midlands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idstone and Tunbridge Wells NHS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nchester Ci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nchester Metropolitan University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nchester University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npowerGroup UK</text:p>
          </table:table-cell>
          <table:table-cell office:value-type="string" table:style-name="ce2">
            <text:p>Recruitment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nufacturing Technologies Association</text:p>
          </table:table-cell>
          <table:table-cell office:value-type="string" table:style-name="ce2">
            <text:p>Trade Bod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nufacturing Technology Centre Limited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nx Radio</text:p>
          </table:table-cell>
          <table:table-cell office:value-type="string" table:style-name="ce2">
            <text:p>Media and Communications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North West &amp; IOM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rine Society and Sea Cadets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rine Specialised Technology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West &amp; IOM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rks &amp; Spencer Plc Head Office</text:p>
          </table:table-cell>
          <table:table-cell office:value-type="string" table:style-name="ce2">
            <text:p>Retail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rlborough Highways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Anglia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rlowe Environmental Services Ltd</text:p>
          </table:table-cell>
          <table:table-cell office:value-type="string" table:style-name="ce2">
            <text:p>Utilities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sex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rsh</text:p>
          </table:table-cell>
          <table:table-cell office:value-type="string" table:style-name="ce2">
            <text:p>Insuranc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rshall Of Cambridge Aerospace Ltd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East Anglia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rston's PLC</text:p>
          </table:table-cell>
          <table:table-cell office:value-type="string" table:style-name="ce2">
            <text:p>Hospitalit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trix Academy Trust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West Midlands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vas Foods Limited</text:p>
          </table:table-cell>
          <table:table-cell office:value-type="string" table:style-name="ce2">
            <text:p>Food &amp; Beverage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North Of Eng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BDA (Uk) Ltd</text:p>
          </table:table-cell>
          <table:table-cell office:value-type="string" table:style-name="ce2">
            <text:p>Aerospace &amp; Defens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Anglia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cAndrew Martin Limited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South East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cDermott Group Ltd</text:p>
          </table:table-cell>
          <table:table-cell office:value-type="string" table:style-name="ce2">
            <text:p>Service Industry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Lowland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cgill's Bus Service Limited</text:p>
          </table:table-cell>
          <table:table-cell office:value-type="string" table:style-name="ce2">
            <text:p>Transport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Lowland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cLeod Glaziers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Highland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DCV UK</text:p>
          </table:table-cell>
          <table:table-cell office:value-type="string" table:style-name="ce2">
            <text:p>Retail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South East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ears Group plc</text:p>
          </table:table-cell>
          <table:table-cell office:value-type="string" table:style-name="ce2">
            <text:p>Property and Support Service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sex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edwa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eldrum Construction (Perth) Ltd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Highland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elton Borough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Midlands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enzies Aviation EH12</text:p>
          </table:table-cell>
          <table:table-cell office:value-type="string" table:style-name="ce2">
            <text:p>Service Industr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Low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ercury Electronic Warfare Ltd</text:p>
          </table:table-cell>
          <table:table-cell office:value-type="string" table:style-name="ce2">
            <text:p>Defence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Midlands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ersey and West Lancashire Teaching Hospitals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ersey Care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ersey Maritime</text:p>
          </table:table-cell>
          <table:table-cell office:value-type="string" table:style-name="ce2">
            <text:p>Trade Body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North West &amp; IOM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erseyside Fire &amp; Rescue Service HQ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erseyside Police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ethods Business and Digital Technology Lt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etro Bank Plc</text:p>
          </table:table-cell>
          <table:table-cell office:value-type="string" table:style-name="ce2">
            <text:p>Bank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etropolitan Police Service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Group Services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Anglia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icrosoft Limited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id and South Essex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Anglia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ID CHESHIRE HOSPITALS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id Yorkshire Teaching NHS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Yorkshire &amp; The Humber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iddlesbrough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North Of England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idlands Partnership University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idlothian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Low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ilbank Group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East Anglia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ilitary Community Veterans Centre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Yorkshire &amp; The Humber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ilton Keynes Ci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ilton Keynes University Hospital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inerva Elite Performance Lt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est Midlands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inistry of Defence Police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Anglia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ission Motorsport</text:p>
          </table:table-cell>
          <table:table-cell office:value-type="string" table:style-name="ce2">
            <text:p>Automotive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South East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ister Singh's India Restaurant limited</text:p>
          </table:table-cell>
          <table:table-cell office:value-type="string" table:style-name="ce2">
            <text:p>Hospitalit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Low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itie Group Plc</text:p>
          </table:table-cell>
          <table:table-cell office:value-type="string" table:style-name="ce2">
            <text:p>Facilities Management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KC Training Services Ltd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South East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obile Broadband Network Limited</text:p>
          </table:table-cell>
          <table:table-cell office:value-type="string" table:style-name="ce2">
            <text:p>Telecommunications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South East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odality Partnership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ode Rehabilitation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North West &amp; IOM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onmouthshire County Council (HQ)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Wale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ontpellier Public Relations Lt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oody's Investors Service Limited</text:p>
          </table:table-cell>
          <table:table-cell office:value-type="string" table:style-name="ce2">
            <text:p>Financ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oray Chamber of Commerce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Highland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oray Council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High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orecambe FC Community Foundation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West &amp; IOM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organ Sindall Group Kent House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organ Stanley</text:p>
          </table:table-cell>
          <table:table-cell office:value-type="string" table:style-name="ce2">
            <text:p>Bank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orson Group</text:p>
          </table:table-cell>
          <table:table-cell office:value-type="string" table:style-name="ce2">
            <text:p>Recruitment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otorola Solutions UK Ltd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ott Macdonald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TMS Ltd</text:p>
          </table:table-cell>
          <table:table-cell office:value-type="string" table:style-name="ce2">
            <text:p>Infrastructure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East Midland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ultiplex Construction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yddelton College Ltd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ale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ational Express</text:p>
          </table:table-cell>
          <table:table-cell office:value-type="string" table:style-name="ce2">
            <text:p>Transport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ational Highways</text:p>
          </table:table-cell>
          <table:table-cell office:value-type="string" table:style-name="ce2">
            <text:p>Infrastructu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ationwide Building Society</text:p>
          </table:table-cell>
          <table:table-cell office:value-type="string" table:style-name="ce2">
            <text:p>Bank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sex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ationwide Engineering Group Ltd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sex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ATS Limited</text:p>
          </table:table-cell>
          <table:table-cell office:value-type="string" table:style-name="ce2">
            <text:p>Aerospace &amp; Defens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atWest Group</text:p>
          </table:table-cell>
          <table:table-cell office:value-type="string" table:style-name="ce2">
            <text:p>Bank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autilus International Risk Consultants Ltd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aval Families Federation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South East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aval Solutions Ltd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essex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etcompany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Yorkshire &amp; The Humber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etwork Plus Services Ltd</text:p>
          </table:table-cell>
          <table:table-cell office:value-type="string" table:style-name="ce2">
            <text:p>Telecommunic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etwork Rail</text:p>
          </table:table-cell>
          <table:table-cell office:value-type="string" table:style-name="ce2">
            <text:p>Infrastructu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etwork ThreeSixty t/as DLC Training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North Of Eng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etwork Training Partnership Ltd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East Anglia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etworkology Lt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sex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ew Model Institute for Technology and Engineering (NMITE)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ewark and Sherwood District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Midlands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ewcastle Ci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North Of Eng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ewport Ci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ale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ext Level Security Group Limited</text:p>
          </table:table-cell>
          <table:table-cell office:value-type="string" table:style-name="ce2">
            <text:p>Securit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Of Eng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exus</text:p>
          </table:table-cell>
          <table:table-cell office:value-type="string" table:style-name="ce2">
            <text:p>Transport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Of Eng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G BAILEY LIMITED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Yorkshire &amp; The Humber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G Homes Ltd</text:p>
          </table:table-cell>
          <table:table-cell office:value-type="string" table:style-name="ce2">
            <text:p>Property and Support Services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Low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HBC Milton Keynes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South East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HS Ayrshire and Arran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Lowland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HS Business Services Authority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North Of England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HS Cheshire and Merseyside Integrated Care Board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HS Dorset Integrated Care Board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sex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HS Fife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High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HS Forth Valley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Highland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HS Golden Jubilee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Highland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HS Greater Glasgow &amp; Clyde Headquarters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Low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HS Highland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High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HS Humber &amp; North Yorkshire Integrated Care Board (ICB)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Yorkshire &amp; The Humber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HS Kent and Medway Integrated Care Board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HS Lanarkshire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Lowland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HS Lincolnshire Integrated Care Board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Ea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HS Orkney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High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HS Scotland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Lowland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HS Sussex Integrated Care Board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HS Tayside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High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 Duff CIC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North West &amp; IOM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folk &amp; Norwich University Hospitals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Anglia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folk &amp; Suffolk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Anglia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folk Coun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Anglia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SE Group</text:p>
          </table:table-cell>
          <table:table-cell office:value-type="string" table:style-name="ce2">
            <text:p>Facilities Management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Anglia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sk Tactical ltd</text:p>
          </table:table-cell>
          <table:table-cell office:value-type="string" table:style-name="ce2">
            <text:p>Security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Lowland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th Cumbria Integrated Care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th East &amp; North Cumbria Integrated Care Board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North Of Eng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th East Ambulance Service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Of England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th East Business &amp; Innovation Centre (BIC)</text:p>
          </table:table-cell>
          <table:table-cell office:value-type="string" table:style-name="ce2">
            <text:p>Property and Support Services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Of Eng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th East Derbyshire District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Midlands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TH EAST LINCOLNSHIRE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Yorkshire &amp; The Humber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th East London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th Kesteven District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East Midlands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th Lanarkshire Council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Low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th Lincolnshire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Yorkshire &amp; The Humber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th London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th Norfolk District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East Anglia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th Northamptonshire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Ea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th Somerset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sex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th Staffordshire Combined Healthcare NHS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th Tower Consulting Limited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essex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th Tyneside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Of Eng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th Wales Fire &amp; Rescue Service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ales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th Wales Police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ale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th Warwickshire Borough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t Midland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th West Ambulance Service NHS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th West Anglia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Anglia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th Western Inshore Fisheries &amp; Conservation Authority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TH YORKSHIRE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Yorkshire &amp; The Humber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thampton General Hospital NHS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thamptonshire Police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Midland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thern Care Alliance NHS Group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North West &amp; IOM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thern Divers Engineering Ltd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Yorkshire &amp; The Humber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thern Lincolnshire &amp; Goole Hospitals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Yorkshire &amp; The Humber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thern Trains Ltd</text:p>
          </table:table-cell>
          <table:table-cell office:value-type="string" table:style-name="ce2">
            <text:p>Transport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Yorkshire &amp; The Humber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thern Trust</text:p>
          </table:table-cell>
          <table:table-cell office:value-type="string" table:style-name="ce2">
            <text:p>Finance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throp Grumman</text:p>
          </table:table-cell>
          <table:table-cell office:value-type="string" table:style-name="ce2">
            <text:p>Aerospace &amp; Defens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thumberland Coun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Of Eng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thumbria Healthcare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Of Eng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thumbria Police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Of Eng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thumbrian Water Ltd</text:p>
          </table:table-cell>
          <table:table-cell office:value-type="string" table:style-name="ce2">
            <text:p>Utilitie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Of England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wich City Football Club</text:p>
          </table:table-cell>
          <table:table-cell office:value-type="string" table:style-name="ce2">
            <text:p>Recreation and Leisure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Anglia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ttingham Forest Community Trust</text:p>
          </table:table-cell>
          <table:table-cell office:value-type="string" table:style-name="ce2">
            <text:p>Entertainment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ttingham University Hospitals NHS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Midlands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ttinghamshire Coun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ttinghamshire Fire &amp; Rescue Service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ttinghamshire Healthcare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Midlands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ttinghamshire Police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Midland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P Aerospace Limited</text:p>
          </table:table-cell>
          <table:table-cell office:value-type="string" table:style-name="ce2">
            <text:p>Aerospace &amp; Defense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t Midland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uclear Transport Solutions (NTS)</text:p>
          </table:table-cell>
          <table:table-cell office:value-type="string" table:style-name="ce2">
            <text:p>Energy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North West &amp; IOM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uclear Waste Services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North West &amp; IOM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uneaton &amp; Bedworth Borough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utanix</text:p>
          </table:table-cell>
          <table:table-cell office:value-type="string" table:style-name="ce2">
            <text:p>Cyber Security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North West &amp; IOM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OAJ Limited t/a Belvoir Stafford and Stone</text:p>
          </table:table-cell>
          <table:table-cell office:value-type="string" table:style-name="ce2">
            <text:p>Property and Support Services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Occam Group Ltd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OCU Group</text:p>
          </table:table-cell>
          <table:table-cell office:value-type="string" table:style-name="ce2">
            <text:p>Utilities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West &amp; IOM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OEG Training Limited <text:s/>(formally Offshore Painting Services Ltd)</text:p>
          </table:table-cell>
          <table:table-cell office:value-type="string" table:style-name="ce2">
            <text:p>Energy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North West &amp; IOM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Officers Association (Scotland)</text:p>
          </table:table-cell>
          <table:table-cell office:value-type="string" table:style-name="ce2">
            <text:p>Other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Low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Offploy CIC</text:p>
          </table:table-cell>
          <table:table-cell office:value-type="string" table:style-name="ce2">
            <text:p>Recruitmen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Yorkshire &amp; The Humber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Offshore Energies UK (OEUK)</text:p>
          </table:table-cell>
          <table:table-cell office:value-type="string" table:style-name="ce2">
            <text:p>Energy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High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Ogletree Deakins International LLP</text:p>
          </table:table-cell>
          <table:table-cell office:value-type="string" table:style-name="ce2">
            <text:p>Law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Greater London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Oldham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Olive Group (UK) Ltd</text:p>
          </table:table-cell>
          <table:table-cell office:value-type="string" table:style-name="ce2">
            <text:p>Securit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Greater London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Ollywood Ltd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ales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On Facilities Management Ltd</text:p>
          </table:table-cell>
          <table:table-cell office:value-type="string" table:style-name="ce2">
            <text:p>Facilities Managemen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Lowland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On Hand Training &amp; Security Ltd</text:p>
          </table:table-cell>
          <table:table-cell office:value-type="string" table:style-name="ce2">
            <text:p>Security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Ea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ONE SC MEDIA LTD</text:p>
          </table:table-cell>
          <table:table-cell office:value-type="string" table:style-name="ce2">
            <text:p>Facilities Managemen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Yorkshire &amp; The Humber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O'NEILL ROSS Ltd</text:p>
          </table:table-cell>
          <table:table-cell office:value-type="string" table:style-name="ce2">
            <text:p>Recreation and Leisure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OpenText UK Lt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Oracle Corporation (Uk) Ltd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Orbit Group Limited</text:p>
          </table:table-cell>
          <table:table-cell office:value-type="string" table:style-name="ce2">
            <text:p>Service Industr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Ordnance Survey</text:p>
          </table:table-cell>
          <table:table-cell office:value-type="string" table:style-name="ce2">
            <text:p>Digital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OVUS CIC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West &amp; IOM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Oxford Health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Oxford Sigma Limited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South East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Oxford University Hospitals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Oxfordshire Coun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Oxleas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Oxley Developments Company Ltd</text:p>
          </table:table-cell>
          <table:table-cell office:value-type="string" table:style-name="ce2">
            <text:p>Aerospace &amp; Defense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North West &amp; IOM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 Cubed Projects Ltd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essex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A Consulting Services Limite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ace-XL Lt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alletways (UK) Limited</text:p>
          </table:table-cell>
          <table:table-cell office:value-type="string" table:style-name="ce2">
            <text:p>Transport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all-Ex Group Limited</text:p>
          </table:table-cell>
          <table:table-cell office:value-type="string" table:style-name="ce2">
            <text:p>Transporta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Midlands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arico Limited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South East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arkdean Resorts UK</text:p>
          </table:table-cell>
          <table:table-cell office:value-type="string" table:style-name="ce2">
            <text:p>Hospitalit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Of Eng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earson Engineering Ltd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North Of Eng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eel Ports Group</text:p>
          </table:table-cell>
          <table:table-cell office:value-type="string" table:style-name="ce2">
            <text:p>Logistic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embrokeshire Coun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ale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ertemps Network Group Limited</text:p>
          </table:table-cell>
          <table:table-cell office:value-type="string" table:style-name="ce2">
            <text:p>Recruitment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erth &amp; Kinross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Highland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eterborough Ci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Anglia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hillips 66 Limited</text:p>
          </table:table-cell>
          <table:table-cell office:value-type="string" table:style-name="ce2">
            <text:p>Energ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Yorkshire &amp; The Humber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HL Group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South East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innacle Document Solutions Limited</text:p>
          </table:table-cell>
          <table:table-cell office:value-type="string" table:style-name="ce2">
            <text:p>Service Industr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ale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innacle Group Ltd</text:p>
          </table:table-cell>
          <table:table-cell office:value-type="string" table:style-name="ce2">
            <text:p>Property and Support Service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innacle Risk Consultancy</text:p>
          </table:table-cell>
          <table:table-cell office:value-type="string" table:style-name="ce2">
            <text:p>Securit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West &amp; IOM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lanned Link Ltd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latts Group</text:p>
          </table:table-cell>
          <table:table-cell office:value-type="string" table:style-name="ce2">
            <text:p>Retail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ales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lymouth Ci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sex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lymouth Citybus Ltd</text:p>
          </table:table-cell>
          <table:table-cell office:value-type="string" table:style-name="ce2">
            <text:p>Transportation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Wessex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ointWire</text:p>
          </table:table-cell>
          <table:table-cell office:value-type="string" table:style-name="ce2">
            <text:p>Cyber Securit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Ea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olice Scotland - Scottish Police College Tulliallan Castle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Low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oppyscotland</text:p>
          </table:table-cell>
          <table:table-cell office:value-type="string" table:style-name="ce2">
            <text:p>Other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Lowland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ortsdown Group Practice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South East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ortsmouth Ci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ortsmouth Hospitals University NHS Trust (PHU)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ost Office Limited</text:p>
          </table:table-cell>
          <table:table-cell office:value-type="string" table:style-name="ce2">
            <text:p>Retail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overty Intervention Charity Transforming Scotland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Highland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owys Coun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Wales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owys Teaching Health Board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ales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PSS Group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Yorkshire &amp; The Humber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reston Ci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ricewaterhouseCoopers (PWC)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rime Secure Capital Limited</text:p>
          </table:table-cell>
          <table:table-cell office:value-type="string" table:style-name="ce2">
            <text:p>Security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Lowland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ro Steel Engineering Limited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ales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roject RECCE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North West &amp; IOM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ROLEK AUTO ELECTRICAL SERVICES LIMITED</text:p>
          </table:table-cell>
          <table:table-cell office:value-type="string" table:style-name="ce2">
            <text:p>Automotive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Low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SI Global Group Limited</text:p>
          </table:table-cell>
          <table:table-cell office:value-type="string" table:style-name="ce2">
            <text:p>Recruitmen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West &amp; IOM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TSD Resolution CIO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ublic Health Wales NHS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ale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ublic Service Delivery Scotland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Lowland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ury Erskine Ltd</text:p>
          </table:table-cell>
          <table:table-cell office:value-type="string" table:style-name="ce2">
            <text:p>Law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QA Limited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South East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QCC Global Limited</text:p>
          </table:table-cell>
          <table:table-cell office:value-type="string" table:style-name="ce2">
            <text:p>Cyber Securit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QinetiQ Group plc</text:p>
          </table:table-cell>
          <table:table-cell office:value-type="string" table:style-name="ce2">
            <text:p>Aerospace &amp; Defens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QioptiQ Limited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ale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QTS GROUP LTD.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Low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Quadratek Infrastructure Ltd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South East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&amp;M Williams Limited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ales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ackspace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adiocoms Systems Ltd</text:p>
          </table:table-cell>
          <table:table-cell office:value-type="string" table:style-name="ce2">
            <text:p>Telecommunications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Greater London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AF Benevolent Fund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AF Museum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We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ail Operations (UK) Limited</text:p>
          </table:table-cell>
          <table:table-cell office:value-type="string" table:style-name="ce2">
            <text:p>Transporta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Midland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amboll UK Limited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amsay Health Care Uk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Anglia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athbones Group Plc</text:p>
          </table:table-cell>
          <table:table-cell office:value-type="string" table:style-name="ce2">
            <text:p>Financ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aytheon Systems Ltd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Anglia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B Safety Consultants Limited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Low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CR Services (UK) Ltd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Anglia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eady Construction Limited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Low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ecruit For Spouses Ltd</text:p>
          </table:table-cell>
          <table:table-cell office:value-type="string" table:style-name="ce2">
            <text:p>Recruitmen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essex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ecruitME</text:p>
          </table:table-cell>
          <table:table-cell office:value-type="string" table:style-name="ce2">
            <text:p>Recruitmen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Ea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ecruitment Bee (Scotland) Ltd</text:p>
          </table:table-cell>
          <table:table-cell office:value-type="string" table:style-name="ce2">
            <text:p>Recruitmen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High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ED Scientific Lt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edcar &amp; Cleveland Borough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Of England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edeployable</text:p>
          </table:table-cell>
          <table:table-cell office:value-type="string" table:style-name="ce2">
            <text:p>Recruitmen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EDS10 UK Limited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eed Global</text:p>
          </table:table-cell>
          <table:table-cell office:value-type="string" table:style-name="ce2">
            <text:p>Recruitment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egent's Park Healthcare Limited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egiment Training Group Limited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ale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egimental Cleaning Services Ltd</text:p>
          </table:table-cell>
          <table:table-cell office:value-type="string" table:style-name="ce2">
            <text:p>Service Industry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ale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elyOn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North Of Eng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esource Management Solutions (North East) Ltd</text:p>
          </table:table-cell>
          <table:table-cell office:value-type="string" table:style-name="ce2">
            <text:p>Recruitmen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Of Eng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espray Your Kitchen &amp; Furniture Ltd.</text:p>
          </table:table-cell>
          <table:table-cell office:value-type="string" table:style-name="ce2">
            <text:p>Other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Low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FD Beaufort Limited (formally Survitec Group Ltd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North West &amp; IOM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heinmetall BAE Systems Land Limited</text:p>
          </table:table-cell>
          <table:table-cell office:value-type="string" table:style-name="ce2">
            <text:p>Defence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t Midland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hondda Cynon Taf County Borough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ales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ider Levett Bucknall UK Lt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idge And Partners LLP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South East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INA Consulting Defence Lt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sex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ingway Jacobs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Anglia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isk Evolves Lt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est Midland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ivencore Global Solutions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Wessex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JC (Mechanical) Ltd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South East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MA - The Royal Marines Charity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obertson Group Limited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Highland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ochdale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oke</text:p>
          </table:table-cell>
          <table:table-cell office:value-type="string" table:style-name="ce2">
            <text:p>Defenc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olls-Royce PLC</text:p>
          </table:table-cell>
          <table:table-cell office:value-type="string" table:style-name="ce2">
            <text:p>Aerospace &amp; Defens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ose Builders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Anglia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otherham Doncaster and South Humber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Yorkshire &amp; The Humber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otherham Metropolitan Borough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Yorkshire &amp; The Humber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owland Brothers Funeral Directors</text:p>
          </table:table-cell>
          <table:table-cell office:value-type="string" table:style-name="ce2">
            <text:p>Service Industry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oyal Berkshire Fire and Rescue Service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oyal Berkshire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oyal Borough of Windsor and Maidenhead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oyal British Legion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Greater London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oyal British Veterans Enterprise (RBVE)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oyal Cornwall Hospitals NHS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sex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oyal Devon University Healthcare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sex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oyal Engineers Association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South East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oyal Free London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oyal Mail Plc</text:p>
          </table:table-cell>
          <table:table-cell office:value-type="string" table:style-name="ce2">
            <text:p>Logistic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oyal National Orthopaedic Hospital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oyal Star &amp; Garter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oyal Surrey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oyal United Hospitals Bath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sex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S Integrated Supply</text:p>
          </table:table-cell>
          <table:table-cell office:value-type="string" table:style-name="ce2">
            <text:p>Digital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North West &amp; IOM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T Consulting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T Infrastructure Solutions Ltd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Anglia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ubicon Facilities Management Ltd</text:p>
          </table:table-cell>
          <table:table-cell office:value-type="string" table:style-name="ce2">
            <text:p>Service Industry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ales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uddy Nice Ltd</text:p>
          </table:table-cell>
          <table:table-cell office:value-type="string" table:style-name="ce2">
            <text:p>Media and Communications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essex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unnymede Borough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South East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uralink Lt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ushcliffe Borough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Midland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ushmoor Borough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South East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utland Coun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Ea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V1 Group Limited</text:p>
          </table:table-cell>
          <table:table-cell office:value-type="string" table:style-name="ce2">
            <text:p>Recruitmen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Greater London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WE Renewables Management UK Limited</text:p>
          </table:table-cell>
          <table:table-cell office:value-type="string" table:style-name="ce2">
            <text:p>Energ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sex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ydal Penrhos School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ale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A Group Lt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AAB Technologies UK Ltd <text:s/>(London)</text:p>
          </table:table-cell>
          <table:table-cell office:value-type="string" table:style-name="ce2">
            <text:p>Aerospace &amp; Defens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afer Sphere CHS Limited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West &amp; IOM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afran Helicopter Engines UK</text:p>
          </table:table-cell>
          <table:table-cell office:value-type="string" table:style-name="ce2">
            <text:p>Aerospace &amp; Defense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South East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age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aint Catherine’s Hospice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Yorkshire &amp; The Humber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alesforce UK Limited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alford Ci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alisbury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sex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aluteMyJob</text:p>
          </table:table-cell>
          <table:table-cell office:value-type="string" table:style-name="ce2">
            <text:p>Recruitmen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amuel Brothers (St Paul's) Ltd</text:p>
          </table:table-cell>
          <table:table-cell office:value-type="string" table:style-name="ce2">
            <text:p>Service Industr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South East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anctuary Group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anderson Government &amp; Defence Limited</text:p>
          </table:table-cell>
          <table:table-cell office:value-type="string" table:style-name="ce2">
            <text:p>Recruitmen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antander UK</text:p>
          </table:table-cell>
          <table:table-cell office:value-type="string" table:style-name="ce2">
            <text:p>Bank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AS Software Ltd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ATOS MEDIA LIMITED</text:p>
          </table:table-cell>
          <table:table-cell office:value-type="string" table:style-name="ce2">
            <text:p>Recruitmen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Greater London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avills (Margaret Street)</text:p>
          </table:table-cell>
          <table:table-cell office:value-type="string" table:style-name="ce2">
            <text:p>Property and Support Service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C Group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sex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CHRODER VENTURES INVESTMENT ADVISERS LIMITED</text:p>
          </table:table-cell>
          <table:table-cell office:value-type="string" table:style-name="ce2">
            <text:p>Bank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chroders Personal Wealth</text:p>
          </table:table-cell>
          <table:table-cell office:value-type="string" table:style-name="ce2">
            <text:p>Financ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cotia Surface Hardening Co Ltd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Low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cottish Ambulance Service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Highland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COTTISH BORDERS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Lowland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cottish Engineering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Low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cottish Fire And Rescue Training Unit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Low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cottish Water</text:p>
          </table:table-cell>
          <table:table-cell office:value-type="string" table:style-name="ce2">
            <text:p>Utilitie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Low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cottishPower Limited</text:p>
          </table:table-cell>
          <table:table-cell office:value-type="string" table:style-name="ce2">
            <text:p>Utilitie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Lowland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cullion Law Limited</text:p>
          </table:table-cell>
          <table:table-cell office:value-type="string" table:style-name="ce2">
            <text:p>Law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Low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eaKing Electrical Ltd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North West &amp; IOM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earchability (UK) Ltd</text:p>
          </table:table-cell>
          <table:table-cell office:value-type="string" table:style-name="ce2">
            <text:p>Recruitment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North West &amp; IOM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eaSafe Systems Ltd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South East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ecure Construct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South East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ecureCloud+Limited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South East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ecuritatem Consultancy Ltd</text:p>
          </table:table-cell>
          <table:table-cell office:value-type="string" table:style-name="ce2">
            <text:p>Security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South East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eetec Business Technology Centre Limited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Anglia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ellafield Ltd (HO)</text:p>
          </table:table-cell>
          <table:table-cell office:value-type="string" table:style-name="ce2">
            <text:p>Energ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epar International Limited</text:p>
          </table:table-cell>
          <table:table-cell office:value-type="string" table:style-name="ce2">
            <text:p>Securit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erco Group plc (Hook) - Head Office</text:p>
          </table:table-cell>
          <table:table-cell office:value-type="string" table:style-name="ce2">
            <text:p>Facilities Management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erica Energy</text:p>
          </table:table-cell>
          <table:table-cell office:value-type="string" table:style-name="ce2">
            <text:p>Energy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High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erve and Protect CU</text:p>
          </table:table-cell>
          <table:table-cell office:value-type="string" table:style-name="ce2">
            <text:p>Banking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ervices Outreach Support Ltd</text:p>
          </table:table-cell>
          <table:table-cell office:value-type="string" table:style-name="ce2">
            <text:p>Service Industry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evern Trent PLC</text:p>
          </table:table-cell>
          <table:table-cell office:value-type="string" table:style-name="ce2">
            <text:p>Utilitie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GC Holdings Ltd Trading as SGC Security Services</text:p>
          </table:table-cell>
          <table:table-cell office:value-type="string" table:style-name="ce2">
            <text:p>Security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Anglia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haping Portsmouth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South East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hearwater Marine Services Ltd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Highland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heffield Ci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Yorkshire &amp; The Humber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hield Reply Limite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horterm Group</text:p>
          </table:table-cell>
          <table:table-cell office:value-type="string" table:style-name="ce2">
            <text:p>Recruitmen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East Midlands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hropshire Chamber of Commerce</text:p>
          </table:table-cell>
          <table:table-cell office:value-type="string" table:style-name="ce2">
            <text:p>Trade Bod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hropshire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ierra Nevada Corporation Mission Systems UK, Ltd</text:p>
          </table:table-cell>
          <table:table-cell office:value-type="string" table:style-name="ce2">
            <text:p>Aerospace &amp; Defense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ale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ilverseal</text:p>
          </table:table-cell>
          <table:table-cell office:value-type="string" table:style-name="ce2">
            <text:p>Securit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Greater London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implicity in Min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High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ir Fix-A-Lock Limited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essex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ir Robert McAlpine Ltd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Anglia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irius Analysis Limite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izewell C Limited</text:p>
          </table:table-cell>
          <table:table-cell office:value-type="string" table:style-name="ce2">
            <text:p>Energy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East Anglia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kanska UK Plc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ked Construction Limited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Lowland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kipton Building Society</text:p>
          </table:table-cell>
          <table:table-cell office:value-type="string" table:style-name="ce2">
            <text:p>Bank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Yorkshire &amp; The Humber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ky UK Ltd</text:p>
          </table:table-cell>
          <table:table-cell office:value-type="string" table:style-name="ce2">
            <text:p>Telecommunic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miths Group plc</text:p>
          </table:table-cell>
          <table:table-cell office:value-type="string" table:style-name="ce2">
            <text:p>Security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Anglia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 FIT Group Ltd</text:p>
          </table:table-cell>
          <table:table-cell office:value-type="string" table:style-name="ce2">
            <text:p>Recreation and Leisure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ale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dexo Ltd</text:p>
          </table:table-cell>
          <table:table-cell office:value-type="string" table:style-name="ce2">
            <text:p>Facilities Management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ftcat Plc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ar Capture Technologies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Of England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merset Integrated Care Board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sex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merset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sex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pra Steria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Anglia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uth Ayrshire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Low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uth Central Ambulance Service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uth Central and West Commissioning Support Uni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sex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uth East Coast Ambulance Service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uth Kesteven District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East Midlands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uth Lanarkshire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Low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uth Norfolk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Anglia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uth Ribble Borough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uth Staffordshire College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uth Tyneside and Sunderland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Of England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uth Tyneside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Of Eng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uth Wales Fire &amp; Rescue Service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ale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uth Western Railway</text:p>
          </table:table-cell>
          <table:table-cell office:value-type="string" table:style-name="ce2">
            <text:p>Transport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uth Yorkshire Fire &amp; Rescue Service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Yorkshire &amp; The Humber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uth Yorkshire Police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Yorkshire &amp; The Humber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uthampton Ci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utheastern Trains Limited</text:p>
          </table:table-cell>
          <table:table-cell office:value-type="string" table:style-name="ce2">
            <text:p>Transportation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Greater London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uthern Gas Networks PLC (SGN)</text:p>
          </table:table-cell>
          <table:table-cell office:value-type="string" table:style-name="ce2">
            <text:p>Utilitie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pecialist Computer Centres PLC</text:p>
          </table:table-cell>
          <table:table-cell office:value-type="string" table:style-name="ce2">
            <text:p>Cyber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pectra Group (UK) Limited</text:p>
          </table:table-cell>
          <table:table-cell office:value-type="string" table:style-name="ce2">
            <text:p>Telecommunications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pelthorne Borough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Greater London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picerhaart Group</text:p>
          </table:table-cell>
          <table:table-cell office:value-type="string" table:style-name="ce2">
            <text:p>Property and Support Service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Anglia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plunk Services UK Ltd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port Aberdeen</text:p>
          </table:table-cell>
          <table:table-cell office:value-type="string" table:style-name="ce2">
            <text:p>Recreation and Leisure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Highland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PTS Technologies UK Limited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ales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QEP Lt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quarcle Consulting Lt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RC UK Limited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East Midland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SGC Ltd</text:p>
          </table:table-cell>
          <table:table-cell office:value-type="string" table:style-name="ce2">
            <text:p>Securit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t Andrews Timber &amp; Building Supplies Ltd</text:p>
          </table:table-cell>
          <table:table-cell office:value-type="string" table:style-name="ce2">
            <text:p>Retail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Low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t Andrews Timber and Building Supplies (West) Ltd</text:p>
          </table:table-cell>
          <table:table-cell office:value-type="string" table:style-name="ce2">
            <text:p>Retail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Lowland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t George's University Hospitals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t Helens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t John Ambulance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t Mirren FC Charity Foundation</text:p>
          </table:table-cell>
          <table:table-cell office:value-type="string" table:style-name="ce2">
            <text:p>Recreation and Leisure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Low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tadler Rail Service UK Ltd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North West &amp; IOM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taffordshire Chambers of Commerce</text:p>
          </table:table-cell>
          <table:table-cell office:value-type="string" table:style-name="ce2">
            <text:p>Trade Bod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t Midlands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taffordshire Coun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taffordshire Fire and Rescue Service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taffordshire Police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tagecoach Group Plc</text:p>
          </table:table-cell>
          <table:table-cell office:value-type="string" table:style-name="ce2">
            <text:p>Transport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High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tandard Chartered UK</text:p>
          </table:table-cell>
          <table:table-cell office:value-type="string" table:style-name="ce2">
            <text:p>Bank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tandard Life plc</text:p>
          </table:table-cell>
          <table:table-cell office:value-type="string" table:style-name="ce2">
            <text:p>Insuranc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tellantis</text:p>
          </table:table-cell>
          <table:table-cell office:value-type="string" table:style-name="ce2">
            <text:p>Automotiv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tepway CIO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t Midland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tirling Highland Games</text:p>
          </table:table-cell>
          <table:table-cell office:value-type="string" table:style-name="ce2">
            <text:p>Entertainmen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High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tockport Metropolitan Borough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tockport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tockton -on- Tees Borough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Of England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toke-on-Trent Ci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tory Contracting Limited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trongmind Resiliency Training Ltd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udoCyber Limited</text:p>
          </table:table-cell>
          <table:table-cell office:value-type="string" table:style-name="ce2">
            <text:p>Cyber Securit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ale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UEZ Recycling and Recovery UK Ltd</text:p>
          </table:table-cell>
          <table:table-cell office:value-type="string" table:style-name="ce2">
            <text:p>Utilitie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ummit Learning Trust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t Midland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unbelt Rentals Ltd</text:p>
          </table:table-cell>
          <table:table-cell office:value-type="string" table:style-name="ce2">
            <text:p>Machiner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underland Association Football Club Ltd &amp; Foundation of Light</text:p>
          </table:table-cell>
          <table:table-cell office:value-type="string" table:style-name="ce2">
            <text:p>Recreation and Leisure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North Of Eng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underland Ci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Of Eng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ureServe Group PLC</text:p>
          </table:table-cell>
          <table:table-cell office:value-type="string" table:style-name="ce2">
            <text:p>Facilities Management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Anglia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urrey &amp; Borders Partnership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urrey Coun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ussex Chamber of Commerce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South East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ussex Partnership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ustainable Criminal Justice Solutions CIC</text:p>
          </table:table-cell>
          <table:table-cell office:value-type="string" table:style-name="ce2">
            <text:p>Law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South East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W Global Resourcing (SWGR)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Low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word Training Solutions Ltd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ymposium IT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North West &amp; IOM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ystems Engineering &amp; Assessment Ltd (SEA)</text:p>
          </table:table-cell>
          <table:table-cell office:value-type="string" table:style-name="ce2">
            <text:p>Digital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sex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A Plastic Supplies Ltd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Of England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adaweb UK Limited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ake Point Training Limite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ameside Metropolitan Borough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ask Contract Solutions Ltd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West &amp; IOM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aylor Wimpey Plc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E Connectivity Ltd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sex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eam Endeavour Racing UK CIC</text:p>
          </table:table-cell>
          <table:table-cell office:value-type="string" table:style-name="ce2">
            <text:p>Recreation and Leisure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South East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echmodal Lt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ekever Limited</text:p>
          </table:table-cell>
          <table:table-cell office:value-type="string" table:style-name="ce2">
            <text:p>Defence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sex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elent Technology Services Limited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eleplan Forsberg Ltd</text:p>
          </table:table-cell>
          <table:table-cell office:value-type="string" table:style-name="ce2">
            <text:p>Electronics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North West &amp; IOM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elford &amp; Wrekin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emplar International Group Lt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Greater London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endring District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East Anglia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ESCO PLC</text:p>
          </table:table-cell>
          <table:table-cell office:value-type="string" table:style-name="ce2">
            <text:p>Retail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Anglia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esla Motors Ltd</text:p>
          </table:table-cell>
          <table:table-cell office:value-type="string" table:style-name="ce2">
            <text:p>Automotive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etra Tech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Yorkshire &amp; The Humber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akeham</text:p>
          </table:table-cell>
          <table:table-cell office:value-type="string" table:style-name="ce2">
            <text:p>Property and Support Services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South East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ales UK Ltd</text:p>
          </table:table-cell>
          <table:table-cell office:value-type="string" table:style-name="ce2">
            <text:p>Aerospace &amp; Defens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ames Valley Police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ames Water Utilities Limited</text:p>
          </table:table-cell>
          <table:table-cell office:value-type="string" table:style-name="ce2">
            <text:p>Utilitie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Afghan Rug Shop</text:p>
          </table:table-cell>
          <table:table-cell office:value-type="string" table:style-name="ce2">
            <text:p>Retail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Yorkshire &amp; The Humber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Armishaws Group</text:p>
          </table:table-cell>
          <table:table-cell office:value-type="string" table:style-name="ce2">
            <text:p>Transporta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sex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Army Flying Museum</text:p>
          </table:table-cell>
          <table:table-cell office:value-type="string" table:style-name="ce2">
            <text:p>Recreation and Leisure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South East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City of Westminster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College Of West Anglia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Anglia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Colleges' Partnership Limited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sex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Forces Pension Society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Forshaw Group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North West &amp; IOM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Glasgow Academy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Low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Glasgow Pram Centre Limited</text:p>
          </table:table-cell>
          <table:table-cell office:value-type="string" table:style-name="ce2">
            <text:p>Retail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Lowland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Grand Lodge of Antient Free and Accepted Masons of Scotland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Lowland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Highland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Highland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MacRobert Trust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High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Mentor Ring Limited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ale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MLT Group</text:p>
          </table:table-cell>
          <table:table-cell office:value-type="string" table:style-name="ce2">
            <text:p>Recruitmen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essex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National Horseracing College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Yorkshire &amp; The Humber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Newcastle Upon Tyne Hospitals NHS <text:s/>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Of Eng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Not Forgotten Association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Greater London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Nurture Group</text:p>
          </table:table-cell>
          <table:table-cell office:value-type="string" table:style-name="ce2">
            <text:p>Agricultu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Parachute Regiment Airborne Forces Charity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East Anglia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Phoenix Collegiate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Pink Link Ltd</text:p>
          </table:table-cell>
          <table:table-cell office:value-type="string" table:style-name="ce2">
            <text:p>Logistics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Yorkshire &amp; The Humber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Poppy Factory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Queen Elizabeth Hospital King’s Lynn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Anglia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Rangers Charity Foundation/The Rangers Football Club Limited</text:p>
          </table:table-cell>
          <table:table-cell office:value-type="string" table:style-name="ce2">
            <text:p>Recreation and Leisure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Low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Rift Group</text:p>
          </table:table-cell>
          <table:table-cell office:value-type="string" table:style-name="ce2">
            <text:p>Finance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Riverside Group</text:p>
          </table:table-cell>
          <table:table-cell office:value-type="string" table:style-name="ce2">
            <text:p>Property and Support Service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Robert Jones and Agnes Hunt Orthopaedic Hospital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Royal British Legion Scotland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Lowland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Royal Engineers Central Charitable Trust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South East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Royal Marsden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Royal NAAFI</text:p>
          </table:table-cell>
          <table:table-cell office:value-type="string" table:style-name="ce2">
            <text:p>Retail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South East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Royal Wolverhampton NHS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Shrewsbury &amp; Telford Hospital NHS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Society of Motor Manufacturers and Traders</text:p>
          </table:table-cell>
          <table:table-cell office:value-type="string" table:style-name="ce2">
            <text:p>Trade Body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Sovini Group</text:p>
          </table:table-cell>
          <table:table-cell office:value-type="string" table:style-name="ce2">
            <text:p>Property and Support Service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Spark Labs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North Of England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Standing Tall Foundation CIO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North West &amp; IOM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UKSI Limited</text:p>
          </table:table-cell>
          <table:table-cell office:value-type="string" table:style-name="ce2">
            <text:p>Property and Support Services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High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Victory Services Club</text:p>
          </table:table-cell>
          <table:table-cell office:value-type="string" table:style-name="ce2">
            <text:p>Hospitality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Greater London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 White Ensign Association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Greater London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rapies4Services C.I.C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ale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omas Taylor Bowls Limited</text:p>
          </table:table-cell>
          <table:table-cell office:value-type="string" table:style-name="ce2">
            <text:p>Retail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Low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lbury Douglas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MC3 Limited</text:p>
          </table:table-cell>
          <table:table-cell office:value-type="string" table:style-name="ce2">
            <text:p>Cyber Securit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West &amp; IOM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MS Support Solutions Lt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East Midlands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ogether for Children Sunderland Ltd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Of Eng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om Harrison House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West &amp; IOM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onbridge &amp; Malling Borough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South East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orba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sex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orfaen County Borough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ale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oyota Motor Manufacturing UK Ltd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Midland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P ICAP plc</text:p>
          </table:table-cell>
          <table:table-cell office:value-type="string" table:style-name="ce2">
            <text:p>Financ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raffix Limited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t Midlands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rafford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rain4All Limited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sex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ransport for London</text:p>
          </table:table-cell>
          <table:table-cell office:value-type="string" table:style-name="ce2">
            <text:p>Transport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ransport For Wales</text:p>
          </table:table-cell>
          <table:table-cell office:value-type="string" table:style-name="ce2">
            <text:p>Transport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ale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ransport Training Academy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West &amp; IOM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ravis Perkins Plc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Midland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ri Services and Veterans Support Centre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e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rident IES</text:p>
          </table:table-cell>
          <table:table-cell office:value-type="string" table:style-name="ce2">
            <text:p>Energ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High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rinity Insurance Services Limited</text:p>
          </table:table-cell>
          <table:table-cell office:value-type="string" table:style-name="ce2">
            <text:p>Insurance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riple Threat Security Ltd</text:p>
          </table:table-cell>
          <table:table-cell office:value-type="string" table:style-name="ce2">
            <text:p>Security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essex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riton Risk Management Limited</text:p>
          </table:table-cell>
          <table:table-cell office:value-type="string" table:style-name="ce2">
            <text:p>Security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North Of Eng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rump Turnberry</text:p>
          </table:table-cell>
          <table:table-cell office:value-type="string" table:style-name="ce2">
            <text:p>Hospitality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Low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urn to Starboard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urnbull Infrastructure &amp; Utilities Ltd</text:p>
          </table:table-cell>
          <table:table-cell office:value-type="string" table:style-name="ce2">
            <text:p>Infrastructure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sex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urner &amp; Townsend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VS Supply Chain Solutions</text:p>
          </table:table-cell>
          <table:table-cell office:value-type="string" table:style-name="ce2">
            <text:p>Logistic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BS AG - London Branch</text:p>
          </table:table-cell>
          <table:table-cell office:value-type="string" table:style-name="ce2">
            <text:p>Financ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K Civil Aviation Authority</text:p>
          </table:table-cell>
          <table:table-cell office:value-type="string" table:style-name="ce2">
            <text:p>Transporta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Greater London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K Docks Marine Services</text:p>
          </table:table-cell>
          <table:table-cell office:value-type="string" table:style-name="ce2">
            <text:p>Manufactur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Of Eng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K Power Networks</text:p>
          </table:table-cell>
          <table:table-cell office:value-type="string" table:style-name="ce2">
            <text:p>Engineer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ltra Electronics Group</text:p>
          </table:table-cell>
          <table:table-cell office:value-type="string" table:style-name="ce2">
            <text:p>Defenc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MBRA International Group Limited</text:p>
          </table:table-cell>
          <table:table-cell office:value-type="string" table:style-name="ce2">
            <text:p>Security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nited Grand Lodge of England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nited Infrastructure Ltd</text:p>
          </table:table-cell>
          <table:table-cell office:value-type="string" table:style-name="ce2">
            <text:p>Telecommunications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North West &amp; IOM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nited Lincolnshire Hospitals NHS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Midland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nited Utilities Group PLC</text:p>
          </table:table-cell>
          <table:table-cell office:value-type="string" table:style-name="ce2">
            <text:p>Utilitie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niversal Defence &amp; Security Solutions</text:p>
          </table:table-cell>
          <table:table-cell office:value-type="string" table:style-name="ce2">
            <text:p>Security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niversal Tanker Solutions Ltd</text:p>
          </table:table-cell>
          <table:table-cell office:value-type="string" table:style-name="ce2">
            <text:p>Utilities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North West &amp; IOM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niversity Hospital Birmingham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niversity Hospital Tees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Of Eng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niversity Hospitals Bristol and Weston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sex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niversity Hospitals Dorset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sex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niversity Hospitals of Derby and Burton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Midlands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niversity Hospitals Of Leicester NHS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East Midland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niversity Hospitals Of Morecambe Bay NHS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niversity Hospitals of North Midlands NHS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niversity Hospitals Plymouth NHS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sex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niversity Hospitals Sussex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niversity of Chester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niversity Of Cumbria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niversity Of Derby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Midlands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niversity of Exeter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sex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niversity of Hull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Yorkshire &amp; The Humber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niversity Of Lancashire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niversity of Leicester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Ea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niversity of Lincoln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Midland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niversity Of South Wales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ale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niversity Of Sunderland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Of Eng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nmanned Air Veterans Ltd</text:p>
          </table:table-cell>
          <table:table-cell office:value-type="string" table:style-name="ce2">
            <text:p>Entertainmen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est Midland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num Limited</text:p>
          </table:table-cell>
          <table:table-cell office:value-type="string" table:style-name="ce2">
            <text:p>Insuranc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ale Of Glamorgan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ales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alley Veterans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ales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ALO Ltd</text:p>
          </table:table-cell>
          <table:table-cell office:value-type="string" table:style-name="ce2">
            <text:p>Insurance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South East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ECTOR24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Low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elindre University NHS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ale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eolia Environmental Services (UK) Plc (London)</text:p>
          </table:table-cell>
          <table:table-cell office:value-type="string" table:style-name="ce2">
            <text:p>Environmental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ertas Group Limited</text:p>
          </table:table-cell>
          <table:table-cell office:value-type="string" table:style-name="ce2">
            <text:p>Facilities Managemen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East Anglia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eterans at Ease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North Of England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eterans Awards CIC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ales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eterans Contact Point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e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eterans Housing Scotland</text:p>
          </table:table-cell>
          <table:table-cell office:value-type="string" table:style-name="ce2">
            <text:p>Property and Support Services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Low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eterans HQ CIO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West &amp; IOM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eterans in Crisis Sunderland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North Of England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eterans in Sefton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West &amp; IOM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eterans Into Logistics</text:p>
          </table:table-cell>
          <table:table-cell office:value-type="string" table:style-name="ce2">
            <text:p>Logistics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North West &amp; IOM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eterans Outreach Support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GC Group Limited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asat UK LIMITED</text:p>
          </table:table-cell>
          <table:table-cell office:value-type="string" table:style-name="ce2">
            <text:p>Telecommunic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ctoria Cross Trust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Yorkshire &amp; The Humber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CTVS Ltd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Yorkshire &amp; The Humber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gilance Properties Ltd</text:p>
          </table:table-cell>
          <table:table-cell office:value-type="string" table:style-name="ce2">
            <text:p>Security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king Arms Ltd</text:p>
          </table:table-cell>
          <table:table-cell office:value-type="string" table:style-name="ce2">
            <text:p>Retail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Yorkshire &amp; The Humber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nci Construction UK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Anglia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rgin Money plc (CYBG)</text:p>
          </table:table-cell>
          <table:table-cell office:value-type="string" table:style-name="ce2">
            <text:p>Banking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Of Eng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sion West Nottinghamshire College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stech Services Ltd</text:p>
          </table:table-cell>
          <table:table-cell office:value-type="string" table:style-name="ce2">
            <text:p>Security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North Of England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stry Group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tavox (a Division of Secomak Ltd)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VO Defence Services</text:p>
          </table:table-cell>
          <table:table-cell office:value-type="string" table:style-name="ce2">
            <text:p>Facilities Management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Of Eng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Mware UK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odafoneThree</text:p>
          </table:table-cell>
          <table:table-cell office:value-type="string" table:style-name="ce2">
            <text:p>Telecommunic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PS (UK) Ltd</text:p>
          </table:table-cell>
          <table:table-cell office:value-type="string" table:style-name="ce2">
            <text:p>Other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North West &amp; IOM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TA Recruitment Limited</text:p>
          </table:table-cell>
          <table:table-cell office:value-type="string" table:style-name="ce2">
            <text:p>Recruitmen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North West &amp; IOM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ace Morgan Limited</text:p>
          </table:table-cell>
          <table:table-cell office:value-type="string" table:style-name="ce2">
            <text:p>Law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t Midlands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agtail UK Limited</text:p>
          </table:table-cell>
          <table:table-cell office:value-type="string" table:style-name="ce2">
            <text:p>Security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ale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akefield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Yorkshire &amp; The Humber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alk Talk Action CIC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est Midland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alking With The Wounded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Anglia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alsall Metropolitan Borough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arwickshire Coun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arwickshire Police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aves Training Solutions Lt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BL Services Ltd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essex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e Fix Feet Limited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East Midlands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ellington Management International Ltd</text:p>
          </table:table-cell>
          <table:table-cell office:value-type="string" table:style-name="ce2">
            <text:p>Finance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Greater London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elsh Ambulance Service NHS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ales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escom Group</text:p>
          </table:table-cell>
          <table:table-cell office:value-type="string" table:style-name="ce2">
            <text:p>Chemicals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East Midland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est Cheshire &amp; North Wales Chamber of Commerce</text:p>
          </table:table-cell>
          <table:table-cell office:value-type="string" table:style-name="ce2">
            <text:p>Trade Bod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ale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est Dunbartonshire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High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est Lothian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Lowland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est Mercia Police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est Mercia Search &amp; Rescue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est Midland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est Midlands Ambulance Service University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est Midlands Combined Authority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t Midlands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est Midlands Fire Service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est Northamptonshire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Midland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est Suffolk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Anglia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est Sussex Coun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est Yorkshire Fire &amp; Rescue Service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Yorkshire &amp; The Humber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estminster Security Ltd</text:p>
          </table:table-cell>
          <table:table-cell office:value-type="string" table:style-name="ce2">
            <text:p>Security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Greater London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estmorland and Furness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eston College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Wessex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H Management Group</text:p>
          </table:table-cell>
          <table:table-cell office:value-type="string" table:style-name="ce2">
            <text:p>Security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South East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hitetree Group <text:s/>Ltd</text:p>
          </table:table-cell>
          <table:table-cell office:value-type="string" table:style-name="ce2">
            <text:p>Defence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sex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ifinity Limited</text:p>
          </table:table-cell>
          <table:table-cell office:value-type="string" table:style-name="ce2">
            <text:p>Telecommunications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igan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igley Investment Holdings Limited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ilkin Chapman Solicitors</text:p>
          </table:table-cell>
          <table:table-cell office:value-type="string" table:style-name="ce2">
            <text:p>Law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East Midland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illiams Shipping</text:p>
          </table:table-cell>
          <table:table-cell office:value-type="string" table:style-name="ce2">
            <text:p>Transportation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South East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illmott Dixon Holdings Ltd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Anglia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ilson Auto Repairs</text:p>
          </table:table-cell>
          <table:table-cell office:value-type="string" table:style-name="ce2">
            <text:p>Automotive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Lowland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iltshire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sex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incanton Ltd</text:p>
          </table:table-cell>
          <table:table-cell office:value-type="string" table:style-name="ce2">
            <text:p>Logistic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sex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ings For Warriors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High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ith You With Me</text:p>
          </table:table-cell>
          <table:table-cell office:value-type="string" table:style-name="ce2">
            <text:p>Technology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Greater London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ithYou</text:p>
          </table:table-cell>
          <table:table-cell office:value-type="string" table:style-name="ce2">
            <text:p>Other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m Morrison Supermarkets plc - Head Office</text:p>
          </table:table-cell>
          <table:table-cell office:value-type="string" table:style-name="ce2">
            <text:p>Retail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Yorkshire &amp; The Humber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olferstans Solicitors</text:p>
          </table:table-cell>
          <table:table-cell office:value-type="string" table:style-name="ce2">
            <text:p>Law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Wessex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olverhampton Ci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ood PLC</text:p>
          </table:table-cell>
          <table:table-cell office:value-type="string" table:style-name="ce2">
            <text:p>Energy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Highland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oody's Lodge</text:p>
          </table:table-cell>
          <table:table-cell office:value-type="string" table:style-name="ce2">
            <text:p>Not For Profit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ales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orcestershire Acute Hospitals NHS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orcestershire County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t Midland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orthington and Jones Limited</text:p>
          </table:table-cell>
          <table:table-cell office:value-type="string" table:style-name="ce2">
            <text:p>Retail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ales</text:p>
          </table:table-cell>
          <table:table-cell office:value-type="float" office:value="2023" table:style-name="ce2">
            <text:p>20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rexham County Borough Council</text:p>
          </table:table-cell>
          <table:table-cell office:value-type="string" table:style-name="ce2">
            <text:p>Government Organisation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ales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right Logistics Services Limited</text:p>
          </table:table-cell>
          <table:table-cell office:value-type="string" table:style-name="ce2">
            <text:p>Logistics</text:p>
          </table:table-cell>
          <table:table-cell office:value-type="string" table:style-name="ce2">
            <text:p>50-249 Medium</text:p>
          </table:table-cell>
          <table:table-cell office:value-type="string" table:style-name="ce2">
            <text:p>East Midlands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rightington Wigan &amp; Leigh Teaching Hospitals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North West &amp; IOM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sp Group Plc WSP House</text:p>
          </table:table-cell>
          <table:table-cell office:value-type="string" table:style-name="ce2">
            <text:p>Construc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urkplace Limited</text:p>
          </table:table-cell>
          <table:table-cell office:value-type="string" table:style-name="ce2">
            <text:p>Consulting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Wales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X-Forces Enterprise</text:p>
          </table:table-cell>
          <table:table-cell office:value-type="string" table:style-name="ce2">
            <text:p>Trade Body</text:p>
          </table:table-cell>
          <table:table-cell office:value-type="string" table:style-name="ce2">
            <text:p>10-49 Small</text:p>
          </table:table-cell>
          <table:table-cell office:value-type="string" table:style-name="ce2">
            <text:p>Greater London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XPO Logistics</text:p>
          </table:table-cell>
          <table:table-cell office:value-type="string" table:style-name="ce2">
            <text:p>Logistics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East Midlands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Yeovil District Hospital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Wessex</text:p>
          </table:table-cell>
          <table:table-cell office:value-type="float" office:value="2022" table:style-name="ce2">
            <text:p>20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York College &amp; University Centre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250-500 Large</text:p>
          </table:table-cell>
          <table:table-cell office:value-type="string" table:style-name="ce2">
            <text:p>Yorkshire &amp; The Humber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York St John University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Yorkshire &amp; The Humber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York Teaching Hospital NHS Foundation Trust</text:p>
          </table:table-cell>
          <table:table-cell office:value-type="string" table:style-name="ce2">
            <text:p>Healthcar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Yorkshire &amp; The Humber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Your Eco Construction Ltd</text:p>
          </table:table-cell>
          <table:table-cell office:value-type="string" table:style-name="ce2">
            <text:p>Energy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Wessex</text:p>
          </table:table-cell>
          <table:table-cell office:value-type="float" office:value="2026" table:style-name="ce2">
            <text:p>20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Your Telemarketing Ltd</text:p>
          </table:table-cell>
          <table:table-cell office:value-type="string" table:style-name="ce2">
            <text:p>Telecommunications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East Anglia</text:p>
          </table:table-cell>
          <table:table-cell office:value-type="float" office:value="2021" table:style-name="ce2">
            <text:p>20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Zero78training Ltd</text:p>
          </table:table-cell>
          <table:table-cell office:value-type="string" table:style-name="ce2">
            <text:p>Education</text:p>
          </table:table-cell>
          <table:table-cell office:value-type="string" table:style-name="ce2">
            <text:p>0-9 Micro</text:p>
          </table:table-cell>
          <table:table-cell office:value-type="string" table:style-name="ce2">
            <text:p>North Of England</text:p>
          </table:table-cell>
          <table:table-cell office:value-type="float" office:value="2025" table:style-name="ce2">
            <text:p>20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Zurich Financial Services (Uk) Ltd.</text:p>
          </table:table-cell>
          <table:table-cell office:value-type="string" table:style-name="ce2">
            <text:p>Insurance</text:p>
          </table:table-cell>
          <table:table-cell office:value-type="string" table:style-name="ce2">
            <text:p>500+</text:p>
          </table:table-cell>
          <table:table-cell office:value-type="string" table:style-name="ce2">
            <text:p>Greater London</text:p>
          </table:table-cell>
          <table:table-cell office:value-type="float" office:value="2024" table:style-name="ce2">
            <text:p>2024</text:p>
          </table:table-cell>
          <table:table-cell table:number-columns-repeated="16379"/>
        </table:table-row>
        <table:table-row table:number-rows-repeated="1047223" table:style-name="ro1">
          <table:table-cell table:style-name="ce6"/>
          <table:table-cell table:number-columns-repeated="16383"/>
        </table:table-row>
      </table:table>
      <table:database-ranges>
        <table:database-range table:target-range-address="ERS_Gold_Gov_UK_master_report.A2:ERS_Gold_Gov_UK_master_report.E1361">
          <table:sort>
            <table:sort-by table:field-number="0"/>
          </table:sort>
        </table:database-range>
        <table:database-range table:target-range-address="ERS_Gold_Gov_UK_master_report.A1:ERS_Gold_Gov_UK_master_report.E1353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cf1" style:family="table-cell">
      <style:table-cell-properties fo:background-color="#FFC7CE"/>
      <style:text-properties fo:color="#9C0006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pache POI</meta:initial-creator>
    <dc:creator>CO - DRM Awards (India Casey-Harwood)</dc:creator>
    <meta:creation-date>2026-09-01T11:28:25Z</meta:creation-date>
    <dc:date>2026-09-01T11:39:43Z</dc:date>
  </office:meta>
</office:document-meta>
</file>