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background-color="#FFFFFF"/>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transparent"/>
    </style:style>
    <style:style style:name="ce5" style:family="table-cell" style:parent-style-name="Default" style:data-style-name="N0">
      <style:table-cell-properties style:vertical-align="top" fo:background-color="#FFFFFF"/>
    </style:style>
    <style:style style:name="ce6" style:family="table-cell" style:parent-style-name="Default" style:data-style-name="N0">
      <style:table-cell-properties style:vertical-align="top" fo:wrap-option="wrap" fo:background-color="#FFFFFF"/>
      <style:text-properties fo:font-weight="bold" style:font-weight-asian="bold" style:font-weight-complex="bold"/>
    </style:style>
    <style:style style:name="ce7" style:family="table-cell" style:parent-style-name="Default" style:data-style-name="N0">
      <style:table-cell-properties style:vertical-align="top" fo:wrap-option="wrap" fo:background-color="#FFFFFF" style:repeat-content="false"/>
      <style:paragraph-properties fo:text-align="start" fo:margin-left="0cm"/>
    </style:style>
    <style:style style:name="ce8" style:family="table-cell" style:parent-style-name="Default" style:data-style-name="N0">
      <style:table-cell-properties style:vertical-align="top" fo:wrap-option="wrap" fo:background-color="transparent" style:repeat-content="false"/>
      <style:paragraph-properties fo:text-align="start" fo:margin-left="0cm"/>
    </style:style>
    <style:style style:name="ce9" style:family="table-cell" style:parent-style-name="Default" style:data-style-name="N0">
      <style:table-cell-properties style:vertical-align="top" fo:background-color="#FFFFFF"/>
      <style:text-properties fo:font-size="14pt" style:font-size-asian="14pt" style:font-size-complex="14pt" fo:font-weight="bold" style:font-weight-asian="bold" style:font-weight-complex="bold"/>
    </style:style>
    <style:style style:name="ce10" style:family="table-cell" style:parent-style-name="Default" style:data-style-name="N0">
      <style:table-cell-properties style:vertical-align="top" fo:wrap-option="wrap" fo:background-color="#FFFFFF"/>
    </style:style>
    <style:style style:name="ce11" style:family="table-cell" style:parent-style-name="Default" style:data-style-name="N0">
      <style:table-cell-properties style:vertical-align="top" fo:wrap-option="wrap" style:repeat-content="false"/>
      <style:paragraph-properties fo:text-align="start" fo:margin-left="0cm"/>
    </style:style>
    <style:style style:name="ce12" style:family="table-cell" style:parent-style-name="Default" style:data-style-name="N0">
      <style:table-cell-properties fo:border-top="thin solid #000000" fo:border-bottom="none" fo:border-left="none" fo:border-right="none" style:vertical-align="middle" fo:background-color="#FFFFFF"/>
      <style:text-properties fo:font-weight="bold" style:font-weight-asian="bold" style:font-weight-complex="bold"/>
    </style:style>
    <style:style style:name="ce13"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4" style:family="table-cell" style:parent-style-name="Default" style:data-style-name="N0">
      <style:table-cell-properties fo:border-top="thin solid #000000" fo:border-bottom="thin solid #000000" fo:border-left="none" fo:border-right="none" fo:background-color="#FFFFFF"/>
    </style:style>
    <style:style style:name="ce15" style:family="table-cell" style:parent-style-name="Default" style:data-style-name="N36">
      <style:table-cell-properties fo:border-top="thin solid #000000" fo:border-bottom="thin solid #000000" fo:border-left="none" fo:border-right="none" fo:background-color="#FFFFFF"/>
    </style:style>
    <style:style style:name="ce16" style:family="table-cell" style:parent-style-name="Default" style:data-style-name="N0">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17" style:family="table-cell" style:parent-style-name="Default" style:data-style-name="N0">
      <style:table-cell-properties style:vertical-align="top" fo:wrap-option="wrap" fo:background-color="transparent" style:repeat-content="false"/>
      <style:paragraph-properties fo:text-align="end" fo:margin-right="0cm"/>
      <style:text-properties fo:font-weight="bold" style:font-weight-asian="bold" style:font-weight-complex="bold"/>
    </style:style>
    <style:style style:name="ce18" style:family="table-cell" style:parent-style-name="Default" style:data-style-name="N36">
      <style:table-cell-properties fo:background-color="#FFFFFF"/>
      <style:text-properties fo:font-weight="bold" style:font-weight-asian="bold" style:font-weight-complex="bold"/>
    </style:style>
    <style:style style:name="ce19" style:family="table-cell" style:parent-style-name="Default" style:data-style-name="N36">
      <style:table-cell-properties fo:background-color="transparent"/>
    </style:style>
    <style:style style:name="ce20" style:family="table-cell" style:parent-style-name="Default" style:data-style-name="N0">
      <style:table-cell-properties fo:border-top="thin solid #000000" fo:border-bottom="thin solid #000000" fo:border-left="none" fo:border-right="none"/>
      <style:text-properties fo:font-weight="bold" style:font-weight-asian="bold" style:font-weight-complex="bold"/>
    </style:style>
    <style:style style:name="ce21" style:family="table-cell" style:parent-style-name="Default" style:data-style-name="N36">
      <style:table-cell-properties fo:border-top="thin solid #000000" fo:border-bottom="thin solid #000000" fo:border-left="none" fo:border-right="none" fo:background-color="#FFFFFF"/>
      <style:text-properties fo:font-weight="bold" style:font-weight-asian="bold" style:font-weight-complex="bold"/>
    </style:style>
    <style:style style:name="ce22" style:family="table-cell" style:parent-style-name="Default" style:data-style-name="N0">
      <style:table-cell-properties style:vertical-align="automatic" fo:background-color="#FFFFFF"/>
      <style:text-properties fo:font-size="14pt" style:font-size-asian="14pt" style:font-size-complex="14pt" fo:font-weight="bold" style:font-weight-asian="bold" style:font-weight-complex="bold"/>
    </style:style>
    <style:style style:name="ce23" style:family="table-cell" style:parent-style-name="Default" style:data-style-name="N36">
      <style:table-cell-properties fo:background-color="transparent"/>
      <style:text-properties fo:font-weight="bold" style:font-weight-asian="bold" style:font-weight-complex="bold"/>
    </style:style>
    <style:style style:name="ce24" style:family="table-cell" style:parent-style-name="Default" style:data-style-name="N36"/>
    <style:style style:name="ce25" style:family="table-cell" style:parent-style-name="Default" style:data-style-name="N36">
      <style:text-properties fo:font-weight="bold" style:font-weight-asian="bold" style:font-weight-complex="bold"/>
    </style:style>
    <style:style style:name="ce26" style:family="table-cell" style:parent-style-name="Default" style:data-style-name="N0">
      <style:table-cell-properties fo:border-top="thin solid #000000" fo:border-bottom="thin solid #000000" fo:border-left="none" fo:border-right="none" style:vertical-align="middle" fo:background-color="#FFFFFF"/>
      <style:text-properties fo:font-weight="bold" style:font-weight-asian="bold" style:font-weight-complex="bold"/>
    </style:style>
    <style:style style:name="ce27"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28" style:family="table-cell" style:parent-style-name="Default" style:data-style-name="N0">
      <style:table-cell-properties style:vertical-align="top" fo:wrap-option="wrap" fo:background-color="transparent" style:repeat-content="false"/>
      <style:paragraph-properties fo:text-align="start" fo:margin-left="0cm"/>
      <style:text-properties fo:font-size="10pt" style:font-size-asian="10pt" style:font-size-complex="10pt" style:text-position="33%"/>
    </style:style>
    <style:style style:name="ce29" style:family="table-cell" style:parent-style-name="Default" style:data-style-name="N0">
      <style:table-cell-properties fo:background-color="#FFFFFF"/>
      <style:text-properties fo:font-size="14pt" style:font-size-asian="14pt" style:font-size-complex="14pt" fo:font-weight="bold" style:font-weight-asian="bold" style:font-weight-complex="bold"/>
    </style:style>
    <style:style style:name="ce30" style:family="table-cell" style:parent-style-name="Default" style:data-style-name="N36">
      <style:table-cell-properties fo:background-color="#FFFFFF"/>
    </style:style>
    <style:style style:name="ce31" style:family="table-cell" style:parent-style-name="Default" style:data-style-name="N0">
      <style:table-cell-properties fo:background-color="#FFFFFF"/>
      <style:text-properties style:font-name="Arial " style:font-name-asian="Arial " style:font-name-complex="Arial "/>
    </style:style>
    <style:style style:name="ce32" style:family="table-cell" style:parent-style-name="Default" style:data-style-name="N36">
      <style:table-cell-properties fo:border-top="thin solid #000000" fo:border-bottom="thin solid #000000" fo:border-left="none" fo:border-right="none" style:vertical-align="automatic" fo:background-color="#FFFFFF" style:repeat-content="false"/>
      <style:paragraph-properties fo:text-align="end" fo:margin-right="0cm"/>
    </style:style>
    <style:style style:name="ce33" style:family="table-cell" style:parent-style-name="Default" style:data-style-name="N0">
      <style:table-cell-properties fo:border-top="thin solid #000000" fo:border-bottom="none" fo:border-left="none" fo:border-right="none"/>
      <style:text-properties fo:font-weight="bold" style:font-weight-asian="bold" style:font-weight-complex="bold"/>
    </style:style>
    <style:style style:name="ce34" style:family="table-cell" style:parent-style-name="Default" style:data-style-name="N0">
      <style:table-cell-properties fo:border-top="thin solid #000000" fo:border-bottom="none" fo:border-left="none" fo:border-right="none" fo:background-color="#FFFFFF"/>
      <style:text-properties fo:font-size="14pt" style:font-size-asian="14pt" style:font-size-complex="14pt" fo:font-weight="bold" style:font-weight-asian="bold" style:font-weight-complex="bold"/>
    </style:style>
    <style:style style:name="ce35" style:family="table-cell" style:parent-style-name="Default" style:data-style-name="N0">
      <style:table-cell-properties fo:border-top="thin solid #000000" fo:border-bottom="none" fo:border-left="none" fo:border-right="none" fo:background-color="#FFFFFF"/>
    </style:style>
    <style:style style:name="ce36" style:family="table-cell" style:parent-style-name="Default"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37" style:family="table-cell" style:parent-style-name="Default" style:data-style-name="N36">
      <style:table-cell-properties style:vertical-align="middle" fo:wrap-option="wrap" fo:background-color="#FFFFFF"/>
    </style:style>
    <style:style style:name="ce38"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39" style:family="table-cell" style:parent-style-name="Default" style:data-style-name="N0">
      <style:table-cell-properties style:vertical-align="top" fo:wrap-option="wrap" style:repeat-content="false"/>
      <style:paragraph-properties fo:text-align="end" fo:margin-right="0cm"/>
      <style:text-properties fo:font-weight="bold" style:font-weight-asian="bold" style:font-weight-complex="bold"/>
    </style:style>
    <style:style style:name="ce40" style:family="table-cell" style:parent-style-name="Default" style:data-style-name="N0">
      <style:table-cell-properties style:vertical-align="automatic" fo:background-color="#FFFFFF"/>
      <style:text-properties fo:font-weight="bold" style:font-weight-asian="bold" style:font-weight-complex="bold"/>
    </style:style>
    <style:style style:name="ce41" style:family="table-cell" style:parent-style-name="Default" style:data-style-name="N36">
      <style:table-cell-properties style:vertical-align="automatic" fo:background-color="#FFFFFF"/>
      <style:text-properties fo:font-weight="bold" style:font-weight-asian="bold" style:font-weight-complex="bold"/>
    </style:style>
    <style:style style:name="ce42" style:family="table-cell" style:parent-style-name="Default" style:data-style-name="N0">
      <style:table-cell-properties style:vertical-align="top" fo:wrap-option="wrap" fo:background-color="#FFFFFF"/>
      <style:text-properties fo:font-size="11pt" style:font-size-asian="11pt" style:font-size-complex="11pt" style:text-position="33%"/>
    </style:style>
    <style:style style:name="ce43" style:family="table-cell" style:parent-style-name="Default" style:data-style-name="N36">
      <style:table-cell-properties style:vertical-align="middle" fo:wrap-option="wrap" fo:background-color="transparent"/>
    </style:style>
    <style:style style:name="ce44" style:family="table-cell" style:parent-style-name="Default" style:data-style-name="N0">
      <style:table-cell-properties style:vertical-align="top" fo:wrap-option="wrap" fo:background-color="#FFFFFF"/>
      <style:text-properties fo:font-size="11pt" style:font-size-asian="11pt" style:font-size-complex="11pt"/>
    </style:style>
    <style:style style:name="ce45" style:family="table-cell" style:parent-style-name="Default" style:data-style-name="N0">
      <style:table-cell-properties style:vertical-align="top" fo:wrap-option="wrap" fo:background-color="#FFFFFF"/>
      <style:text-properties fo:font-size="10pt" style:font-size-asian="10pt" style:font-size-complex="10pt" style:text-position="33%"/>
    </style:style>
    <style:style style:name="ce46" style:family="table-cell" style:parent-style-name="Default" style:data-style-name="N0">
      <style:table-cell-properties fo:background-color="transparent"/>
      <style:text-properties fo:font-weight="bold" style:font-weight-asian="bold" style:font-weight-complex="bold"/>
    </style:style>
    <style:style style:name="ce47" style:family="table-cell" style:parent-style-name="Default" style:data-style-name="N36">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48" style:family="table-cell" style:parent-style-name="Comma" style:data-style-name="N36">
      <style:table-cell-properties fo:border-top="thin solid #000000" fo:border-bottom="thin solid #000000" fo:border-left="none" fo:border-right="none" fo:background-color="#FFFFFF"/>
    </style:style>
    <style:style style:name="ce49" style:family="table-cell" style:parent-style-name="Default"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5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51" style:family="table-cell" style:parent-style-name="Default" style:data-style-name="N36">
      <style:table-cell-properties style:vertical-align="automatic" fo:wrap-option="wrap" style:repeat-content="false"/>
      <style:paragraph-properties fo:text-align="end" fo:margin-right="0cm"/>
      <style:text-properties fo:font-weight="bold" style:font-weight-asian="bold" style:font-weight-complex="bold"/>
    </style:style>
    <style:style style:name="ce52" style:family="table-cell" style:parent-style-name="Default" style:data-style-name="N0">
      <style:table-cell-properties fo:background-color="#FFFFFF"/>
      <style:text-properties fo:font-weight="bold" style:font-weight-asian="bold" style:font-weight-complex="bold"/>
    </style:style>
    <style:style style:name="ce53" style:family="table-cell" style:parent-style-name="Comma" style:data-style-name="N36">
      <style:table-cell-properties fo:background-color="#FFFFFF"/>
    </style:style>
    <style:style style:name="ce54" style:family="table-cell" style:parent-style-name="Default" style:data-style-name="N0">
      <style:table-cell-properties style:vertical-align="automatic" fo:wrap-option="wrap" fo:background-color="transparent"/>
    </style:style>
    <style:style style:name="ce55" style:family="table-cell" style:parent-style-name="Default" style:data-style-name="N0">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56" style:family="table-cell" style:parent-style-name="Default" style:data-style-name="N36">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57" style:family="table-cell" style:parent-style-name="Default" style:data-style-name="N0">
      <style:table-cell-properties fo:background-color="transparent"/>
      <style:text-properties style:font-name="Arial " style:font-name-asian="Arial " style:font-name-complex="Arial "/>
    </style:style>
    <style:style style:name="ce58" style:family="table-cell" style:parent-style-name="Default" style:data-style-name="N0">
      <style:table-cell-properties fo:border-top="thin solid #000000" fo:border-bottom="thin solid #000000" fo:border-left="none" fo:border-right="none" fo:background-color="#FFFFFF"/>
      <style:text-properties fo:font-weight="bold" style:font-weight-asian="bold" style:font-weight-complex="bold"/>
    </style:style>
    <style:style style:name="ce59" style:family="table-cell" style:parent-style-name="Default" style:data-style-name="N0">
      <style:table-cell-properties style:vertical-align="top" fo:wrap-option="wrap" style:repeat-content="false"/>
      <style:paragraph-properties fo:text-align="start" fo:margin-left="0cm"/>
      <style:text-properties fo:font-size="10pt" style:font-size-asian="10pt" style:font-size-complex="10pt" style:text-position="33%"/>
    </style:style>
    <style:style style:name="ce60"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weight="bold" style:font-weight-asian="bold" style:font-weight-complex="bold"/>
    </style:style>
    <style:style style:name="ce61" style:family="table-cell" style:parent-style-name="Default" style:data-style-name="N0">
      <style:table-cell-properties fo:border-top="thin solid #000000" fo:border-bottom="none" fo:border-left="none" fo:border-right="none" fo:background-color="#FFFFFF"/>
      <style:text-properties fo:font-weight="bold" style:font-weight-asian="bold" style:font-weight-complex="bold"/>
    </style:style>
    <style:style style:name="ce62"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63"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64" style:family="table-cell" style:parent-style-name="Default" style:data-style-name="N0">
      <style:table-cell-properties fo:border-top="none" fo:border-bottom="thin solid #000000" fo:border-left="none" fo:border-right="none" fo:background-color="#FFFFFF"/>
    </style:style>
    <style:style style:name="ce65" style:family="table-cell" style:parent-style-name="Default" style:data-style-name="N0">
      <style:table-cell-properties fo:border-top="none" fo:border-bottom="thin solid #000000" fo:border-left="none" fo:border-right="none" style:vertical-align="top" fo:background-color="#FFFFFF"/>
      <style:text-properties fo:font-weight="bold" style:font-weight-asian="bold" style:font-weight-complex="bold"/>
    </style:style>
    <style:style style:name="ce66"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67"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68" style:family="table-cell" style:parent-style-name="Default"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69" style:family="table-cell" style:parent-style-name="Default"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70" style:family="table-cell" style:parent-style-name="Default"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style>
    <style:style style:name="ce71"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72" style:family="table-cell" style:parent-style-name="Normal_32_5" style:data-style-name="N0">
      <style:table-cell-properties style:vertical-align="automatic" fo:background-color="#FFFFFF"/>
    </style:style>
    <style:style style:name="ce73" style:family="table-cell" style:parent-style-name="Normal_32_5" style:data-style-name="N0">
      <style:table-cell-properties style:vertical-align="automatic" fo:background-color="transparent"/>
    </style:style>
    <style:style style:name="ce74" style:family="table-cell" style:parent-style-name="Normal_32_5" style:data-style-name="N0">
      <style:table-cell-properties style:vertical-align="top" fo:wrap-option="wrap" fo:background-color="#FFFFFF" style:repeat-content="false"/>
      <style:paragraph-properties fo:text-align="start" fo:margin-left="0cm"/>
    </style:style>
    <style:style style:name="ce75" style:family="table-cell" style:parent-style-name="Normal_32_5" style:data-style-name="N0">
      <style:table-cell-properties style:vertical-align="top" fo:wrap-option="wrap" fo:background-color="transparent" style:repeat-content="false"/>
      <style:paragraph-properties fo:text-align="start" fo:margin-left="0cm"/>
    </style:style>
    <style:style style:name="ce76" style:family="table-cell" style:parent-style-name="Normal_32_5" style:data-style-name="N0">
      <style:table-cell-properties style:vertical-align="automatic" fo:background-color="#FFFFFF"/>
      <style:text-properties fo:font-weight="bold" style:font-weight-asian="bold" style:font-weight-complex="bold"/>
    </style:style>
    <style:style style:name="ce77" style:family="table-cell" style:parent-style-name="Normal_32_5" style:data-style-name="N0">
      <style:table-cell-properties style:vertical-align="automatic" fo:background-color="transparent"/>
      <style:text-properties style:font-name="Arial " style:font-name-asian="Arial " style:font-name-complex="Arial "/>
    </style:style>
    <style:style style:name="ce78" style:family="table-cell" style:parent-style-name="Normal_32_5" style:data-style-name="N0">
      <style:table-cell-properties fo:border-top="thin solid #000000" fo:border-bottom="thin solid #000000" fo:border-left="none" fo:border-right="none" style:vertical-align="automatic" fo:background-color="#FFFFFF"/>
    </style:style>
    <style:style style:name="ce79" style:family="table-cell" style:parent-style-name="Normal_32_5" style:data-style-name="N0">
      <style:table-cell-properties fo:border-top="thin solid #000000" fo:border-bottom="thin solid #000000" fo:border-left="none" fo:border-right="none" style:vertical-align="middle" fo:background-color="#FFFFFF"/>
      <style:text-properties fo:font-weight="bold" style:font-weight-asian="bold" style:font-weight-complex="bold"/>
    </style:style>
    <style:style style:name="ce80" style:family="table-cell" style:parent-style-name="Normal_32_5"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81" style:family="table-cell" style:parent-style-name="Normal_32_5" style:data-style-name="N0">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82" style:family="table-cell" style:parent-style-name="Normal_32_5" style:data-style-name="N0">
      <style:table-cell-properties style:vertical-align="top" fo:wrap-option="wrap" fo:background-color="transparent" style:repeat-content="false"/>
      <style:paragraph-properties fo:text-align="end" fo:margin-right="0cm"/>
      <style:text-properties fo:font-weight="bold" style:font-weight-asian="bold" style:font-weight-complex="bold"/>
    </style:style>
    <style:style style:name="ce83" style:family="table-cell" style:parent-style-name="Normal_32_5" style:data-style-name="N36">
      <style:table-cell-properties style:vertical-align="automatic" fo:background-color="#FFFFFF"/>
    </style:style>
    <style:style style:name="ce84" style:family="table-cell" style:parent-style-name="Normal_32_5" style:data-style-name="N36">
      <style:table-cell-properties style:vertical-align="automatic" fo:background-color="#FFFFFF"/>
      <style:text-properties fo:font-weight="bold" style:font-weight-asian="bold" style:font-weight-complex="bold"/>
    </style:style>
    <style:style style:name="ce85" style:family="table-cell" style:parent-style-name="Normal_32_5" style:data-style-name="N36">
      <style:table-cell-properties style:vertical-align="automatic" fo:background-color="transparent"/>
    </style:style>
    <style:style style:name="ce86" style:family="table-cell" style:parent-style-name="Normal_32_5" style:data-style-name="N0">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87" style:family="table-cell" style:parent-style-name="Normal_32_5" style:data-style-name="N36">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88" style:family="table-cell" style:parent-style-name="Normal_32_5" style:data-style-name="N36">
      <style:table-cell-properties style:vertical-align="automatic" fo:background-color="transparent"/>
      <style:text-properties fo:font-weight="bold" style:font-weight-asian="bold" style:font-weight-complex="bold"/>
    </style:style>
    <style:style style:name="ce89" style:family="table-cell" style:parent-style-name="Normal_32_5" style:data-style-name="N0">
      <style:table-cell-properties style:vertical-align="top" fo:wrap-option="wrap" fo:background-color="transparent" style:repeat-content="false"/>
      <style:paragraph-properties fo:text-align="start" fo:margin-left="0cm"/>
      <style:text-properties fo:font-size="10pt" style:font-size-asian="10pt" style:font-size-complex="10pt" style:text-position="33%"/>
    </style:style>
    <style:style style:name="ce90" style:family="table-cell" style:parent-style-name="Comma_32_5" style:data-style-name="N38">
      <style:table-cell-properties fo:border-top="thin solid #000000" fo:border-bottom="thin solid #000000" fo:border-left="none" fo:border-right="none" fo:background-color="#FFFFFF"/>
      <style:text-properties fo:font-weight="bold" style:font-weight-asian="bold" style:font-weight-complex="bold"/>
    </style:style>
    <style:style style:name="ce91" style:family="table-cell" style:parent-style-name="Comma_32_5" style:data-style-name="N36">
      <style:table-cell-properties fo:border-top="thin solid #000000" fo:border-bottom="thin solid #000000" fo:border-left="none" fo:border-right="none" fo:background-color="#FFFFFF"/>
      <style:text-properties fo:font-weight="bold" style:font-weight-asian="bold" style:font-weight-complex="bold"/>
    </style:style>
    <style:style style:name="ce92" style:family="table-cell" style:parent-style-name="Normal_32_5"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weight="bold" style:font-weight-asian="bold" style:font-weight-complex="bold"/>
    </style:style>
    <style:style style:name="ce93" style:family="table-cell" style:parent-style-name="Normal_32_5"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94" style:family="table-cell" style:parent-style-name="Normal_32_5" style:data-style-name="N36">
      <style:table-cell-properties style:vertical-align="middle" fo:wrap-option="wrap" fo:background-color="#FFFFFF"/>
    </style:style>
    <style:style style:name="ce95" style:family="table-cell" style:parent-style-name="Normal_32_5"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96" style:family="table-cell" style:parent-style-name="Normal_32_5" style:data-style-name="N0">
      <style:table-cell-properties fo:border-top="thin solid #000000" fo:border-bottom="none" fo:border-left="none" fo:border-right="none" style:vertical-align="automatic" fo:background-color="#FFFFFF"/>
      <style:text-properties fo:font-weight="bold" style:font-weight-asian="bold" style:font-weight-complex="bold"/>
    </style:style>
    <style:style style:name="ce97" style:family="table-cell" style:parent-style-name="Normal_32_5" style:data-style-name="N0">
      <style:table-cell-properties fo:border-top="thin solid #000000" fo:border-bottom="none" fo:border-left="none" fo:border-right="none" style:vertical-align="automatic" fo:background-color="#FFFFFF"/>
    </style:style>
    <style:style style:name="ce98" style:family="table-cell" style:parent-style-name="Normal_32_5"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99" style:family="table-cell" style:parent-style-name="Normal_32_5"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00" style:family="table-cell" style:parent-style-name="Normal_32_5" style:data-style-name="N0">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01" style:family="table-cell" style:parent-style-name="Normal_32_5" style:data-style-name="N0">
      <style:table-cell-properties fo:border-top="none" fo:border-bottom="thin solid #000000" fo:border-left="none" fo:border-right="none" style:vertical-align="automatic" fo:background-color="#FFFFFF"/>
    </style:style>
    <style:style style:name="ce102" style:family="table-cell" style:parent-style-name="Normal_32_5" style:data-style-name="N0">
      <style:table-cell-properties fo:border-top="none" fo:border-bottom="thin solid #000000" fo:border-left="none" fo:border-right="none" style:vertical-align="top" fo:background-color="#FFFFFF"/>
      <style:text-properties fo:font-weight="bold" style:font-weight-asian="bold" style:font-weight-complex="bold"/>
    </style:style>
    <style:style style:name="ce103" style:family="table-cell" style:parent-style-name="Normal_32_5" style:data-style-name="N0">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04" style:family="table-cell" style:parent-style-name="Normal_32_5"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05" style:family="table-cell" style:parent-style-name="Normal_32_5" style:data-style-name="N36">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06" style:family="table-cell" style:parent-style-name="Comma_32_5" style:data-style-name="N36">
      <style:table-cell-properties fo:background-color="#FFFFFF"/>
    </style:style>
    <style:style style:name="ce107" style:family="table-cell" style:parent-style-name="Normal_32_5" style:data-style-name="N37">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08" style:family="table-cell" style:parent-style-name="Normal_32_5" style:data-style-name="N0">
      <style:table-cell-properties style:vertical-align="automatic" fo:wrap-option="wrap" fo:background-color="#FFFFFF" style:repeat-content="false"/>
      <style:paragraph-properties fo:text-align="start" fo:margin-left="0cm"/>
    </style:style>
    <style:style style:name="ce109" style:family="table-cell" style:parent-style-name="Normal_32_5" style:data-style-name="N0">
      <style:table-cell-properties style:vertical-align="automatic" fo:background-color="#FFFFFF" style:repeat-content="false"/>
      <style:paragraph-properties fo:text-align="start" fo:margin-left="0cm"/>
    </style:style>
    <style:style style:name="ce110" style:family="table-cell" style:parent-style-name="Normal_32_5"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111" style:family="table-cell" style:parent-style-name="Normal_32_5"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112" style:family="table-cell" style:parent-style-name="Normal_32_5"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style>
    <style:style style:name="ce113" style:family="table-cell" style:parent-style-name="Normal_32_5" style:data-style-name="N0">
      <style:table-cell-properties style:vertical-align="automatic" fo:wrap-option="wrap" fo:background-color="#FFFFFF" style:repeat-content="false"/>
      <style:paragraph-properties fo:text-align="start" fo:margin-left="0cm"/>
    </style:style>
    <style:style style:name="ce114" style:family="table-cell" style:parent-style-name="Normal_32_4" style:data-style-name="N0">
      <style:table-cell-properties style:vertical-align="automatic" fo:background-color="#FFFFFF"/>
    </style:style>
    <style:style style:name="ce115" style:family="table-cell" style:parent-style-name="Normal_32_4" style:data-style-name="N0">
      <style:table-cell-properties style:vertical-align="automatic" fo:background-color="transparent"/>
    </style:style>
    <style:style style:name="ce116" style:family="table-cell" style:parent-style-name="Normal_32_4" style:data-style-name="N0">
      <style:table-cell-properties style:vertical-align="top" fo:wrap-option="wrap" fo:background-color="#FFFFFF" style:repeat-content="false"/>
      <style:paragraph-properties fo:text-align="start" fo:margin-left="0cm"/>
    </style:style>
    <style:style style:name="ce117" style:family="table-cell" style:parent-style-name="Normal_32_4" style:data-style-name="N0">
      <style:table-cell-properties style:vertical-align="top" fo:wrap-option="wrap" fo:background-color="transparent" style:repeat-content="false"/>
      <style:paragraph-properties fo:text-align="start" fo:margin-left="0cm"/>
    </style:style>
    <style:style style:name="ce118" style:family="table-cell" style:parent-style-name="Normal_32_4" style:data-style-name="N0">
      <style:table-cell-properties style:vertical-align="automatic" fo:background-color="#FFFFFF"/>
      <style:text-properties fo:font-weight="bold" style:font-weight-asian="bold" style:font-weight-complex="bold"/>
    </style:style>
    <style:style style:name="ce119" style:family="table-cell" style:parent-style-name="Normal_32_4" style:data-style-name="N0">
      <style:table-cell-properties style:vertical-align="automatic" fo:background-color="transparent"/>
      <style:text-properties style:font-name="Arial " style:font-name-asian="Arial " style:font-name-complex="Arial "/>
    </style:style>
    <style:style style:name="ce120" style:family="table-cell" style:parent-style-name="Normal_32_4" style:data-style-name="N0">
      <style:table-cell-properties fo:border-top="thin solid #000000" fo:border-bottom="thin solid #000000" fo:border-left="none" fo:border-right="none" style:vertical-align="automatic" fo:background-color="#FFFFFF"/>
    </style:style>
    <style:style style:name="ce121" style:family="table-cell" style:parent-style-name="Normal_32_4" style:data-style-name="N0">
      <style:table-cell-properties fo:border-top="thin solid #000000" fo:border-bottom="thin solid #000000" fo:border-left="none" fo:border-right="none" style:vertical-align="middle" fo:background-color="#FFFFFF"/>
      <style:text-properties fo:font-weight="bold" style:font-weight-asian="bold" style:font-weight-complex="bold"/>
    </style:style>
    <style:style style:name="ce122" style:family="table-cell" style:parent-style-name="Normal_32_4"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23" style:family="table-cell" style:parent-style-name="Normal_32_4" style:data-style-name="N0">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124" style:family="table-cell" style:parent-style-name="Normal_32_4" style:data-style-name="N0">
      <style:table-cell-properties style:vertical-align="top" fo:wrap-option="wrap" fo:background-color="transparent" style:repeat-content="false"/>
      <style:paragraph-properties fo:text-align="end" fo:margin-right="0cm"/>
      <style:text-properties fo:font-weight="bold" style:font-weight-asian="bold" style:font-weight-complex="bold"/>
    </style:style>
    <style:style style:name="ce125" style:family="table-cell" style:parent-style-name="Normal_32_4" style:data-style-name="N36">
      <style:table-cell-properties style:vertical-align="automatic" fo:background-color="#FFFFFF"/>
    </style:style>
    <style:style style:name="ce126" style:family="table-cell" style:parent-style-name="Normal_32_4" style:data-style-name="N36">
      <style:table-cell-properties style:vertical-align="automatic" fo:background-color="#FFFFFF"/>
      <style:text-properties fo:font-weight="bold" style:font-weight-asian="bold" style:font-weight-complex="bold"/>
    </style:style>
    <style:style style:name="ce127" style:family="table-cell" style:parent-style-name="Normal_32_4" style:data-style-name="N36">
      <style:table-cell-properties style:vertical-align="automatic" fo:background-color="transparent"/>
    </style:style>
    <style:style style:name="ce128" style:family="table-cell" style:parent-style-name="Normal_32_4" style:data-style-name="N0">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29" style:family="table-cell" style:parent-style-name="Normal_32_4" style:data-style-name="N36">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30" style:family="table-cell" style:parent-style-name="Normal_32_4" style:data-style-name="N36">
      <style:table-cell-properties style:vertical-align="automatic" fo:background-color="transparent"/>
      <style:text-properties fo:font-weight="bold" style:font-weight-asian="bold" style:font-weight-complex="bold"/>
    </style:style>
    <style:style style:name="ce131" style:family="table-cell" style:parent-style-name="Normal_32_4" style:data-style-name="N0">
      <style:table-cell-properties style:vertical-align="top" fo:wrap-option="wrap" fo:background-color="transparent" style:repeat-content="false"/>
      <style:paragraph-properties fo:text-align="start" fo:margin-left="0cm"/>
      <style:text-properties fo:font-size="10pt" style:font-size-asian="10pt" style:font-size-complex="10pt" style:text-position="33%"/>
    </style:style>
    <style:style style:name="ce132" style:family="table-cell" style:parent-style-name="Normal_32_4"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weight="bold" style:font-weight-asian="bold" style:font-weight-complex="bold"/>
    </style:style>
    <style:style style:name="ce133" style:family="table-cell" style:parent-style-name="Normal_32_4"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134" style:family="table-cell" style:parent-style-name="Normal_32_4" style:data-style-name="N36">
      <style:table-cell-properties style:vertical-align="middle" fo:wrap-option="wrap" fo:background-color="#FFFFFF"/>
    </style:style>
    <style:style style:name="ce135" style:family="table-cell" style:parent-style-name="Normal_32_4"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36" style:family="table-cell" style:parent-style-name="Normal_32_4" style:data-style-name="N0">
      <style:table-cell-properties style:vertical-align="automatic" fo:background-color="transparent"/>
      <style:text-properties fo:font-weight="bold" style:font-weight-asian="bold" style:font-weight-complex="bold"/>
    </style:style>
    <style:style style:name="ce137" style:family="table-cell" style:parent-style-name="Normal_32_4" style:data-style-name="N0">
      <style:table-cell-properties fo:border-top="thin solid #000000" fo:border-bottom="none" fo:border-left="none" fo:border-right="none" style:vertical-align="automatic" fo:background-color="#FFFFFF"/>
      <style:text-properties fo:font-weight="bold" style:font-weight-asian="bold" style:font-weight-complex="bold"/>
    </style:style>
    <style:style style:name="ce138" style:family="table-cell" style:parent-style-name="Normal_32_4" style:data-style-name="N0">
      <style:table-cell-properties fo:border-top="thin solid #000000" fo:border-bottom="none" fo:border-left="none" fo:border-right="none" style:vertical-align="automatic" fo:background-color="#FFFFFF"/>
    </style:style>
    <style:style style:name="ce139" style:family="table-cell" style:parent-style-name="Normal_32_4"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140" style:family="table-cell" style:parent-style-name="Normal_32_4"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41" style:family="table-cell" style:parent-style-name="Normal_32_4" style:data-style-name="N0">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42" style:family="table-cell" style:parent-style-name="Normal_32_4" style:data-style-name="N0">
      <style:table-cell-properties fo:border-top="none" fo:border-bottom="thin solid #000000" fo:border-left="none" fo:border-right="none" style:vertical-align="automatic" fo:background-color="#FFFFFF"/>
    </style:style>
    <style:style style:name="ce143" style:family="table-cell" style:parent-style-name="Normal_32_4" style:data-style-name="N0">
      <style:table-cell-properties fo:border-top="none" fo:border-bottom="thin solid #000000" fo:border-left="none" fo:border-right="none" style:vertical-align="top" fo:background-color="#FFFFFF"/>
      <style:text-properties fo:font-weight="bold" style:font-weight-asian="bold" style:font-weight-complex="bold"/>
    </style:style>
    <style:style style:name="ce144" style:family="table-cell" style:parent-style-name="Normal_32_4" style:data-style-name="N0">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45" style:family="table-cell" style:parent-style-name="Normal_32_4"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46" style:family="table-cell" style:parent-style-name="Normal_32_4" style:data-style-name="N36">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47" style:family="table-cell" style:parent-style-name="Normal_32_4" style:data-style-name="N37">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48" style:family="table-cell" style:parent-style-name="Normal_32_4" style:data-style-name="N0">
      <style:table-cell-properties style:vertical-align="automatic" fo:wrap-option="wrap" fo:background-color="#FFFFFF" style:repeat-content="false"/>
      <style:paragraph-properties fo:text-align="start" fo:margin-left="0cm"/>
    </style:style>
    <style:style style:name="ce149" style:family="table-cell" style:parent-style-name="Normal_32_4"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150" style:family="table-cell" style:parent-style-name="Normal_32_4"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151" style:family="table-cell" style:parent-style-name="Normal_32_4"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style>
    <style:style style:name="ce152" style:family="table-cell" style:parent-style-name="Normal_32_4" style:data-style-name="N0">
      <style:table-cell-properties style:vertical-align="automatic" fo:wrap-option="wrap" fo:background-color="#FFFFFF" style:repeat-content="false"/>
      <style:paragraph-properties fo:text-align="start" fo:margin-left="0cm"/>
    </style:style>
    <style:style style:name="ce153" style:family="table-cell" style:parent-style-name="Normal_32_2" style:data-style-name="N0">
      <style:table-cell-properties style:vertical-align="automatic" fo:background-color="#FFFFFF"/>
    </style:style>
    <style:style style:name="ce154" style:family="table-cell" style:parent-style-name="Normal_32_2" style:data-style-name="N0">
      <style:table-cell-properties style:vertical-align="automatic" fo:background-color="transparent"/>
    </style:style>
    <style:style style:name="ce155" style:family="table-cell" style:parent-style-name="Normal_32_2" style:data-style-name="N0">
      <style:table-cell-properties style:vertical-align="top" fo:wrap-option="wrap" fo:background-color="#FFFFFF" style:repeat-content="false"/>
      <style:paragraph-properties fo:text-align="start" fo:margin-left="0cm"/>
    </style:style>
    <style:style style:name="ce156" style:family="table-cell" style:parent-style-name="Normal_32_2" style:data-style-name="N0">
      <style:table-cell-properties style:vertical-align="top" fo:wrap-option="wrap" fo:background-color="transparent" style:repeat-content="false"/>
      <style:paragraph-properties fo:text-align="start" fo:margin-left="0cm"/>
    </style:style>
    <style:style style:name="ce157" style:family="table-cell" style:parent-style-name="Normal_32_2" style:data-style-name="N0">
      <style:table-cell-properties style:vertical-align="automatic" fo:background-color="#FFFFFF"/>
      <style:text-properties fo:font-weight="bold" style:font-weight-asian="bold" style:font-weight-complex="bold"/>
    </style:style>
    <style:style style:name="ce158" style:family="table-cell" style:parent-style-name="Normal_32_2" style:data-style-name="N0">
      <style:table-cell-properties style:vertical-align="automatic" fo:background-color="transparent"/>
      <style:text-properties style:font-name="Arial " style:font-name-asian="Arial " style:font-name-complex="Arial "/>
    </style:style>
    <style:style style:name="ce159" style:family="table-cell" style:parent-style-name="Normal_32_2" style:data-style-name="N0">
      <style:table-cell-properties fo:border-top="thin solid #000000" fo:border-bottom="thin solid #000000" fo:border-left="none" fo:border-right="none" style:vertical-align="automatic" fo:background-color="#FFFFFF"/>
    </style:style>
    <style:style style:name="ce160" style:family="table-cell" style:parent-style-name="Normal_32_2" style:data-style-name="N0">
      <style:table-cell-properties fo:border-top="thin solid #000000" fo:border-bottom="thin solid #000000" fo:border-left="none" fo:border-right="none" style:vertical-align="middle" fo:background-color="#FFFFFF"/>
      <style:text-properties fo:font-weight="bold" style:font-weight-asian="bold" style:font-weight-complex="bold"/>
    </style:style>
    <style:style style:name="ce161" style:family="table-cell" style:parent-style-name="Normal_32_2"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62" style:family="table-cell" style:parent-style-name="Normal_32_2" style:data-style-name="N0">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163" style:family="table-cell" style:parent-style-name="Normal_32_2" style:data-style-name="N0">
      <style:table-cell-properties style:vertical-align="top" fo:wrap-option="wrap" fo:background-color="transparent" style:repeat-content="false"/>
      <style:paragraph-properties fo:text-align="end" fo:margin-right="0cm"/>
      <style:text-properties fo:font-weight="bold" style:font-weight-asian="bold" style:font-weight-complex="bold"/>
    </style:style>
    <style:style style:name="ce164" style:family="table-cell" style:parent-style-name="Normal_32_2" style:data-style-name="N36">
      <style:table-cell-properties style:vertical-align="automatic" fo:background-color="#FFFFFF"/>
    </style:style>
    <style:style style:name="ce165" style:family="table-cell" style:parent-style-name="Normal_32_2" style:data-style-name="N36">
      <style:table-cell-properties style:vertical-align="automatic" fo:background-color="#FFFFFF"/>
      <style:text-properties fo:font-weight="bold" style:font-weight-asian="bold" style:font-weight-complex="bold"/>
    </style:style>
    <style:style style:name="ce166" style:family="table-cell" style:parent-style-name="Normal_32_2" style:data-style-name="N36">
      <style:table-cell-properties style:vertical-align="automatic" fo:background-color="transparent"/>
    </style:style>
    <style:style style:name="ce167" style:family="table-cell" style:parent-style-name="Normal_32_2" style:data-style-name="N0">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68" style:family="table-cell" style:parent-style-name="Normal_32_2" style:data-style-name="N36">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69" style:family="table-cell" style:parent-style-name="Normal_32_2" style:data-style-name="N36">
      <style:table-cell-properties style:vertical-align="automatic" fo:background-color="transparent"/>
      <style:text-properties fo:font-weight="bold" style:font-weight-asian="bold" style:font-weight-complex="bold"/>
    </style:style>
    <style:style style:name="ce170" style:family="table-cell" style:parent-style-name="Normal_32_2" style:data-style-name="N0">
      <style:table-cell-properties style:vertical-align="top" fo:wrap-option="wrap" fo:background-color="transparent" style:repeat-content="false"/>
      <style:paragraph-properties fo:text-align="start" fo:margin-left="0cm"/>
      <style:text-properties fo:font-size="10pt" style:font-size-asian="10pt" style:font-size-complex="10pt" style:text-position="33%"/>
    </style:style>
    <style:style style:name="ce171" style:family="table-cell" style:parent-style-name="Normal_32_2"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weight="bold" style:font-weight-asian="bold" style:font-weight-complex="bold"/>
    </style:style>
    <style:style style:name="ce172" style:family="table-cell" style:parent-style-name="Normal_32_2"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173" style:family="table-cell" style:parent-style-name="Normal_32_2" style:data-style-name="N36">
      <style:table-cell-properties style:vertical-align="middle" fo:wrap-option="wrap" fo:background-color="#FFFFFF"/>
    </style:style>
    <style:style style:name="ce174" style:family="table-cell" style:parent-style-name="Normal_32_2"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75" style:family="table-cell" style:parent-style-name="Normal_32_2" style:data-style-name="N0">
      <style:table-cell-properties fo:border-top="thin solid #000000" fo:border-bottom="none" fo:border-left="none" fo:border-right="none" style:vertical-align="automatic" fo:background-color="#FFFFFF"/>
      <style:text-properties fo:font-weight="bold" style:font-weight-asian="bold" style:font-weight-complex="bold"/>
    </style:style>
    <style:style style:name="ce176" style:family="table-cell" style:parent-style-name="Normal_32_2" style:data-style-name="N0">
      <style:table-cell-properties fo:border-top="thin solid #000000" fo:border-bottom="none" fo:border-left="none" fo:border-right="none" style:vertical-align="automatic" fo:background-color="#FFFFFF"/>
    </style:style>
    <style:style style:name="ce177" style:family="table-cell" style:parent-style-name="Normal_32_2"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178" style:family="table-cell" style:parent-style-name="Normal_32_2"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79" style:family="table-cell" style:parent-style-name="Normal_32_2" style:data-style-name="N0">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80" style:family="table-cell" style:parent-style-name="Normal_32_2" style:data-style-name="N0">
      <style:table-cell-properties fo:border-top="none" fo:border-bottom="thin solid #000000" fo:border-left="none" fo:border-right="none" style:vertical-align="automatic" fo:background-color="#FFFFFF"/>
    </style:style>
    <style:style style:name="ce181" style:family="table-cell" style:parent-style-name="Normal_32_2" style:data-style-name="N0">
      <style:table-cell-properties fo:border-top="none" fo:border-bottom="thin solid #000000" fo:border-left="none" fo:border-right="none" style:vertical-align="top" fo:background-color="#FFFFFF"/>
      <style:text-properties fo:font-weight="bold" style:font-weight-asian="bold" style:font-weight-complex="bold"/>
    </style:style>
    <style:style style:name="ce182" style:family="table-cell" style:parent-style-name="Normal_32_2" style:data-style-name="N0">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83" style:family="table-cell" style:parent-style-name="Normal_32_2"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184" style:family="table-cell" style:parent-style-name="Normal_32_2" style:data-style-name="N36">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185" style:family="table-cell" style:parent-style-name="Normal_32_2" style:data-style-name="N37">
      <style:table-cell-properties fo:border-top="thin solid #000000" fo:border-bottom="thin solid #000000" fo:border-left="none" fo:border-right="none" style:vertical-align="automatic" fo:background-color="#FFFFFF"/>
      <style:text-properties fo:font-weight="bold" style:font-weight-asian="bold" style:font-weight-complex="bold"/>
    </style:style>
    <style:style style:name="ce186" style:family="table-cell" style:parent-style-name="Normal_32_2" style:data-style-name="N0">
      <style:table-cell-properties style:vertical-align="automatic" fo:wrap-option="wrap" fo:background-color="#FFFFFF" style:repeat-content="false"/>
      <style:paragraph-properties fo:text-align="start" fo:margin-left="0cm"/>
    </style:style>
    <style:style style:name="ce187" style:family="table-cell" style:parent-style-name="Normal_32_2" style:data-style-name="N0">
      <style:table-cell-properties style:vertical-align="automatic" fo:background-color="#FFFFFF" style:repeat-content="false"/>
      <style:paragraph-properties fo:text-align="start" fo:margin-left="0cm"/>
    </style:style>
    <style:style style:name="ce188" style:family="table-cell" style:parent-style-name="Normal_32_2"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189" style:family="table-cell" style:parent-style-name="Normal_32_2"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text-position="33%"/>
    </style:style>
    <style:style style:name="ce190" style:family="table-cell" style:parent-style-name="Normal_32_2" style:data-style-name="N0">
      <style:table-cell-properties style:vertical-align="top" fo:wrap-option="wrap" fo:background-color="#FFFFFF" style:repeat-content="false"/>
      <style:paragraph-properties fo:text-align="start" fo:margin-left="0cm"/>
      <style:text-properties fo:font-size="10pt" style:font-size-asian="10pt" style:font-size-complex="10pt"/>
    </style:style>
    <style:style style:name="ce191" style:family="table-cell" style:parent-style-name="Normal_32_2" style:data-style-name="N0">
      <style:table-cell-properties style:vertical-align="automatic" fo:wrap-option="wrap" fo:background-color="#FFFFFF" style:repeat-content="false"/>
      <style:paragraph-properties fo:text-align="start" fo:margin-left="0cm"/>
    </style:style>
    <style:style style:name="ce192" style:family="table-cell" style:parent-style-name="Default" style:data-style-name="N0">
      <style:text-properties style:font-name="Arial " style:font-name-asian="Arial " style:font-name-complex="Arial "/>
    </style:style>
    <style:style style:name="ce193" style:family="table-cell" style:parent-style-name="Comma_32_4" style:data-style-name="N38">
      <style:table-cell-properties fo:border-top="thin solid #000000" fo:border-bottom="thin solid #000000" fo:border-left="none" fo:border-right="none" fo:background-color="#FFFFFF"/>
      <style:text-properties fo:font-weight="bold" style:font-weight-asian="bold" style:font-weight-complex="bold"/>
    </style:style>
    <style:style style:name="ce194" style:family="table-cell" style:parent-style-name="Comma_32_4" style:data-style-name="N36">
      <style:table-cell-properties fo:border-top="thin solid #000000" fo:border-bottom="thin solid #000000" fo:border-left="none" fo:border-right="none" fo:background-color="#FFFFFF"/>
      <style:text-properties fo:font-weight="bold" style:font-weight-asian="bold" style:font-weight-complex="bold"/>
    </style:style>
    <style:style style:name="ce195" style:family="table-cell" style:parent-style-name="Comma_32_4" style:data-style-name="N36">
      <style:table-cell-properties fo:background-color="#FFFFFF"/>
    </style:style>
    <style:style style:name="ce196" style:family="table-cell" style:parent-style-name="Default" style:data-style-name="N37">
      <style:table-cell-properties fo:border-top="thin solid #000000" fo:border-bottom="thin solid #000000" fo:border-left="none" fo:border-right="none" fo:background-color="#FFFFFF"/>
      <style:text-properties fo:font-weight="bold" style:font-weight-asian="bold" style:font-weight-complex="bold"/>
    </style:style>
    <style:style style:name="ce197" style:family="table-cell" style:parent-style-name="Normal_32_2" style:data-style-name="N0">
      <style:table-cell-properties style:vertical-align="automatic" fo:wrap-option="wrap" fo:background-color="transparent" style:repeat-content="false"/>
      <style:paragraph-properties fo:text-align="start" fo:margin-left="0cm"/>
    </style:style>
    <style:style style:name="ce198" style:family="table-cell" style:parent-style-name="Comma" style:data-style-name="N38">
      <style:table-cell-properties fo:border-top="thin solid #000000" fo:border-bottom="thin solid #000000" fo:border-left="none" fo:border-right="none" fo:background-color="#FFFFFF"/>
      <style:text-properties fo:font-weight="bold" style:font-weight-asian="bold" style:font-weight-complex="bold"/>
    </style:style>
    <style:style style:name="ce199" style:family="table-cell" style:parent-style-name="Comma" style:data-style-name="N36">
      <style:table-cell-properties fo:border-top="thin solid #000000" fo:border-bottom="thin solid #000000" fo:border-left="none" fo:border-right="none" fo:background-color="#FFFFFF"/>
      <style:text-properties fo:font-weight="bold" style:font-weight-asian="bold" style:font-weight-complex="bold"/>
    </style:style>
    <style:style style:name="ce200" style:family="table-cell" style:parent-style-name="Default" style:data-style-name="N0">
      <style:table-cell-properties style:vertical-align="automatic" fo:wrap-option="wrap"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0.6009722222222cm"/>
    </style:style>
    <style:style style:name="co2" style:family="table-column">
      <style:table-column-properties fo:break-before="auto" style:column-width="6.6675cm"/>
    </style:style>
    <style:style style:name="co3" style:family="table-column">
      <style:table-column-properties fo:break-before="auto" style:column-width="5.99722222222222cm"/>
    </style:style>
    <style:style style:name="co4" style:family="table-column">
      <style:table-column-properties fo:break-before="auto" style:column-width="5.83847222222222cm"/>
    </style:style>
    <style:style style:name="co5" style:family="table-column">
      <style:table-column-properties fo:break-before="auto" style:column-width="5.3975cm"/>
    </style:style>
    <style:style style:name="co6" style:family="table-column">
      <style:table-column-properties fo:break-before="auto" style:column-width="7.09083333333333cm"/>
    </style:style>
    <style:style style:name="co7" style:family="table-column">
      <style:table-column-properties fo:break-before="auto" style:column-width="5.66208333333333cm"/>
    </style:style>
    <style:style style:name="co8" style:family="table-column">
      <style:table-column-properties fo:break-before="auto" style:column-width="2.43416666666667cm" style:use-optimal-column-width="true"/>
    </style:style>
    <style:style style:name="co9" style:family="table-column">
      <style:table-column-properties fo:break-before="auto" style:column-width="4.81541666666667cm" style:use-optimal-column-width="true"/>
    </style:style>
    <style:style style:name="co10" style:family="table-column">
      <style:table-column-properties fo:break-before="auto" style:column-width="4.81541666666667cm"/>
    </style:style>
    <style:style style:name="co11" style:family="table-column">
      <style:table-column-properties fo:break-before="auto" style:column-width="3.51013888888889cm"/>
    </style:style>
    <style:style style:name="co12" style:family="table-column">
      <style:table-column-properties fo:break-before="auto" style:column-width="2.11666666666667cm"/>
    </style:style>
    <style:style style:name="co13" style:family="table-column">
      <style:table-column-properties fo:break-before="auto" style:column-width="9.54263888888889cm"/>
    </style:style>
    <style:style style:name="co14" style:family="table-column">
      <style:table-column-properties fo:break-before="auto" style:column-width="6.40291666666667cm"/>
    </style:style>
    <style:style style:name="co15" style:family="table-column">
      <style:table-column-properties fo:break-before="auto" style:column-width="5.73263888888889cm"/>
    </style:style>
    <style:style style:name="co16" style:family="table-column">
      <style:table-column-properties fo:break-before="auto" style:column-width="2.08138888888889cm"/>
    </style:style>
    <style:style style:name="co17" style:family="table-column">
      <style:table-column-properties fo:break-before="auto" style:column-width="9.22513888888889cm"/>
    </style:style>
    <style:style style:name="co18" style:family="table-column">
      <style:table-column-properties fo:break-before="auto" style:column-width="5.89138888888889cm"/>
    </style:style>
    <style:style style:name="co19" style:family="table-column">
      <style:table-column-properties fo:break-before="auto" style:column-width="2.16958333333333cm"/>
    </style:style>
    <style:style style:name="co20" style:family="table-column">
      <style:table-column-properties fo:break-before="auto" style:column-width="9.57791666666667cm"/>
    </style:style>
    <style:style style:name="co21" style:family="table-column">
      <style:table-column-properties fo:break-before="auto" style:column-width="6.10305555555556cm"/>
    </style:style>
    <style:style style:name="co22" style:family="table-column">
      <style:table-column-properties fo:break-before="auto" style:column-width="5.87375cm"/>
    </style:style>
    <style:style style:name="co23" style:family="table-column">
      <style:table-column-properties fo:break-before="auto" style:column-width="2.54cm" style:use-optimal-column-width="true"/>
    </style:style>
    <style:style style:name="co24" style:family="table-column">
      <style:table-column-properties fo:break-before="auto" style:column-width="4.99180555555556cm" style:use-optimal-column-width="true"/>
    </style:style>
    <style:style style:name="co25" style:family="table-column">
      <style:table-column-properties fo:break-before="auto" style:column-width="4.99180555555556cm"/>
    </style:style>
    <style:style style:name="co26" style:family="table-column">
      <style:table-column-properties fo:break-before="auto" style:column-width="3.65125cm"/>
    </style:style>
    <style:style style:name="co27" style:family="table-column">
      <style:table-column-properties fo:break-before="auto" style:column-width="2.18722222222222cm"/>
    </style:style>
    <style:style style:name="co28" style:family="table-column">
      <style:table-column-properties fo:break-before="auto" style:column-width="9.91305555555556cm"/>
    </style:style>
    <style:style style:name="co29" style:family="table-column">
      <style:table-column-properties fo:break-before="auto" style:column-width="6.63222222222222cm"/>
    </style:style>
    <style:style style:name="co30" style:family="table-column">
      <style:table-column-properties fo:break-before="auto" style:column-width="5.94430555555556cm"/>
    </style:style>
    <style:style style:name="co31" style:family="table-column">
      <style:table-column-properties fo:break-before="auto" style:column-width="2.01083333333333cm"/>
    </style:style>
    <style:style style:name="co32" style:family="table-column">
      <style:table-column-properties fo:break-before="auto" style:column-width="8.89cm"/>
    </style:style>
    <style:style style:name="co33" style:family="table-column">
      <style:table-column-properties fo:break-before="auto" style:column-width="5.67972222222222cm"/>
    </style:style>
    <style:style style:name="co34" style:family="table-column">
      <style:table-column-properties fo:break-before="auto" style:column-width="5.45041666666667cm"/>
    </style:style>
    <style:style style:name="co35" style:family="table-column">
      <style:table-column-properties fo:break-before="auto" style:column-width="2.34597222222222cm" style:use-optimal-column-width="true"/>
    </style:style>
    <style:style style:name="co36" style:family="table-column">
      <style:table-column-properties fo:break-before="auto" style:column-width="4.62138888888889cm" style:use-optimal-column-width="true"/>
    </style:style>
    <style:style style:name="co37" style:family="table-column">
      <style:table-column-properties fo:break-before="auto" style:column-width="4.62138888888889cm"/>
    </style:style>
    <style:style style:name="co38" style:family="table-column">
      <style:table-column-properties fo:break-before="auto" style:column-width="3.38666666666667cm"/>
    </style:style>
    <style:style style:name="co39" style:family="table-column">
      <style:table-column-properties fo:break-before="auto" style:column-width="9.17222222222222cm"/>
    </style:style>
    <style:style style:name="co40" style:family="table-column">
      <style:table-column-properties fo:break-before="auto" style:column-width="6.15597222222222cm"/>
    </style:style>
    <style:style style:name="co41" style:family="table-column">
      <style:table-column-properties fo:break-before="auto" style:column-width="5.52097222222222cm"/>
    </style:style>
    <style:style style:name="co42" style:family="table-column">
      <style:table-column-properties fo:break-before="auto" style:column-width="1.97555555555556cm" style:use-optimal-column-width="true"/>
    </style:style>
    <style:style style:name="co43" style:family="table-column">
      <style:table-column-properties fo:break-before="auto" style:column-width="3.93347222222222cm" style:use-optimal-column-width="true"/>
    </style:style>
    <style:style style:name="co44" style:family="table-column">
      <style:table-column-properties fo:break-before="auto" style:column-width="3.93347222222222cm"/>
    </style:style>
    <style:style style:name="co45" style:family="table-column">
      <style:table-column-properties fo:break-before="auto" style:column-width="2.87513888888889cm"/>
    </style:style>
    <style:style style:name="co46" style:family="table-column">
      <style:table-column-properties fo:break-before="auto" style:column-width="1.71097222222222cm"/>
    </style:style>
    <style:style style:name="co47" style:family="table-column">
      <style:table-column-properties fo:break-before="auto" style:column-width="7.79638888888889cm"/>
    </style:style>
    <style:style style:name="co48" style:family="table-column">
      <style:table-column-properties fo:break-before="auto" style:column-width="5.23875cm"/>
    </style:style>
    <style:style style:name="co49" style:family="table-column">
      <style:table-column-properties fo:break-before="auto" style:column-width="4.70958333333333cm"/>
    </style:style>
    <style:style style:name="ro1" style:family="table-row">
      <style:table-row-properties style:row-height="36pt" style:use-optimal-row-height="false" fo:break-before="auto"/>
    </style:style>
    <style:style style:name="ro2" style:family="table-row">
      <style:table-row-properties style:row-height="17.5pt" style:use-optimal-row-height="false" fo:break-before="auto"/>
    </style:style>
    <style:style style:name="ro3" style:family="table-row">
      <style:table-row-properties style:row-height="41.1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48.5pt" style:use-optimal-row-height="true" fo:break-before="auto"/>
    </style:style>
    <style:style style:name="ro8" style:family="table-row">
      <style:table-row-properties style:row-height="47.15pt" style:use-optimal-row-height="false" fo:break-before="auto"/>
    </style:style>
    <style:style style:name="ro9" style:family="table-row">
      <style:table-row-properties style:row-height="16pt" style:use-optimal-row-height="false" fo:break-before="auto"/>
    </style:style>
    <style:style style:name="ro10" style:family="table-row">
      <style:table-row-properties style:row-height="44.15pt" style:use-optimal-row-height="false" fo:break-before="auto"/>
    </style:style>
    <style:style style:name="ro11" style:family="table-row">
      <style:table-row-properties style:row-height="17.15pt" style:use-optimal-row-height="false" fo:break-before="auto"/>
    </style:style>
    <style:style style:name="ro12" style:family="table-row">
      <style:table-row-properties style:row-height="14.25pt" style:use-optimal-row-height="false" fo:break-before="auto"/>
    </style:style>
    <style:style style:name="ro13" style:family="table-row">
      <style:table-row-properties style:row-height="52pt" style:use-optimal-row-height="false" fo:break-before="auto"/>
    </style:style>
    <style:style style:name="ro14" style:family="table-row">
      <style:table-row-properties style:row-height="46.5pt" style:use-optimal-row-height="false" fo:break-before="auto"/>
    </style:style>
    <style:style style:name="ro15" style:family="table-row">
      <style:table-row-properties style:row-height="15.65pt" style:use-optimal-row-height="false" fo:break-before="auto"/>
    </style:style>
    <style:style style:name="ro16" style:family="table-row">
      <style:table-row-properties style:row-height="15.75pt" style:use-optimal-row-height="false" fo:break-before="auto"/>
    </style:style>
    <style:style style:name="ro17" style:family="table-row">
      <style:table-row-properties style:row-height="35.15pt" style:use-optimal-row-height="false" fo:break-before="auto"/>
    </style:style>
    <style:style style:name="ro18" style:family="table-row">
      <style:table-row-properties style:row-height="16.5pt" style:use-optimal-row-height="false" fo:break-before="auto"/>
    </style:style>
    <style:style style:name="ro19" style:family="table-row">
      <style:table-row-properties style:row-height="45pt" style:use-optimal-row-height="false" fo:break-before="auto"/>
    </style:style>
    <style:style style:name="ro20" style:family="table-row">
      <style:table-row-properties style:row-height="46.5pt" style:use-optimal-row-height="true" fo:break-before="auto"/>
    </style:style>
    <style:style style:name="ro21" style:family="table-row">
      <style:table-row-properties style:row-height="44.4pt" style:use-optimal-row-height="false" fo:break-before="auto"/>
    </style:style>
    <style:style style:name="ro22" style:family="table-row">
      <style:table-row-properties style:row-height="15.65pt" style:use-optimal-row-height="true" fo:break-before="auto"/>
    </style:style>
    <style:style style:name="ro23" style:family="table-row">
      <style:table-row-properties style:row-height="60pt" style:use-optimal-row-height="false" fo:break-before="auto"/>
    </style:style>
    <style:style style:name="ro24" style:family="table-row">
      <style:table-row-properties style:row-height="52.5pt" style:use-optimal-row-height="false" fo:break-before="auto"/>
    </style:style>
    <style:style style:name="ro25" style:family="table-row">
      <style:table-row-properties style:row-height="50.25pt" style:use-optimal-row-height="false" fo:break-before="auto"/>
    </style:style>
    <style:style style:name="ro26" style:family="table-row">
      <style:table-row-properties style:row-height="31pt" style:use-optimal-row-height="true" fo:break-before="auto"/>
    </style:style>
    <style:style style:name="ro27" style:family="table-row">
      <style:table-row-properties style:row-height="97.5pt" style:use-optimal-row-height="false" fo:break-before="auto"/>
    </style:style>
    <style:style style:name="ro28" style:family="table-row">
      <style:table-row-properties style:row-height="15pt" style:use-optimal-row-height="true" fo:break-before="auto"/>
    </style:style>
    <style:style style:name="ro29" style:family="table-row">
      <style:table-row-properties style:row-height="90pt" style:use-optimal-row-height="false" fo:break-before="auto"/>
    </style:style>
    <style:style style:name="ro30" style:family="table-row">
      <style:table-row-properties style:row-height="31.5pt" style:use-optimal-row-height="false" fo:break-before="auto"/>
    </style:style>
    <style:style style:name="ro31" style:family="table-row">
      <style:table-row-properties style:row-height="9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6" style:parent-style-name="Graphics">
      <style:graphic-properties draw:fill="none" draw:stroke="none"/>
    </style:style>
    <style:style style:family="graphic" style:name="a0" style:parent-style-name="Graphics">
      <style:graphic-properties draw:fill="none" fo:clip="rect(0in, 0in, 0in, 0in)" draw:stroke="none"/>
    </style:style>
    <style:style style:family="graphic" style:name="a7" style:parent-style-name="Graphics">
      <style:graphic-properties draw:fill="none" draw:stroke="none"/>
    </style:style>
    <style:style style:family="graphic" style:name="a1" style:parent-style-name="Graphics">
      <style:graphic-properties draw:fill="none" draw:stroke="none"/>
    </style:style>
    <style:style style:family="graphic" style:name="a8" style:parent-style-name="Graphics">
      <style:graphic-properties draw:fill="none" draw:stroke="none"/>
    </style:style>
    <style:style style:family="graphic" style:name="a2" style:parent-style-name="Graphics">
      <style:graphic-properties draw:fill="none" draw:stroke="none"/>
    </style:style>
    <style:style style:family="graphic" style:name="a3" style:parent-style-name="Graphics">
      <style:graphic-properties draw:fill="none" draw:stroke="none"/>
    </style:style>
    <style:style style:family="graphic" style:name="a4" style:parent-style-name="Graphics">
      <style:graphic-properties draw:fill="none" draw:stroke="none"/>
    </style:style>
    <style:style style:family="graphic" style:name="a5"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2026_Quarter_1_-_2"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3"/>
        <table:table-column table:style-name="co6" table:default-cell-style-name="ce4"/>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2" table:default-cell-style-name="ce1"/>
        <table:table-row table:style-name="ro1">
          <table:table-cell office:value-type="string" table:style-name="ce2">
            <text:p>2026: Household and non-household waste electrical and electronic equipment (WEEE) collected in the UK</text:p>
          </table:table-cell>
          <table:table-cell table:number-columns-repeated="4" table:style-name="ce3"/>
          <table:table-cell table:style-name="ce1">
            <draw:frame draw:z-index="1" draw:id="id0" draw:style-name="a0" draw:name="Picture 2" svg:x="0in" svg:y="0in" svg:width="3.29167in" svg:height="1.32292in" style:rel-width="scale" style:rel-height="scale">
              <draw:image xlink:href="media/image1.png" xlink:type="simple" xlink:show="embed" xlink:actuate="onLoad"/>
              <svg:title/>
              <svg:desc>EA logo</svg:desc>
            </draw:frame>
          </table:table-cell>
          <table:table-cell table:style-name="ce4"/>
          <table:table-cell table:number-columns-repeated="16377" table:style-name="ce1"/>
        </table:table-row>
        <table:table-row table:style-name="ro2">
          <table:table-cell office:value-type="string" table:style-name="ce5">
            <text:p>This report shows both the amount of household and non-household WEEE collected by Producer Compliance Schemes and their members.</text:p>
          </table:table-cell>
          <table:table-cell table:number-columns-repeated="4" table:style-name="ce6"/>
          <table:table-cell table:style-name="ce7"/>
          <table:table-cell table:style-name="ce8"/>
          <table:table-cell table:number-columns-repeated="16377" table:style-name="ce1"/>
        </table:table-row>
        <table:table-row table:style-name="ro3">
          <table:table-cell office:value-type="string" table:style-name="ce5">
            <text:p>Table notes begin on row 104 and continue on row 128.</text:p>
          </table:table-cell>
          <table:table-cell table:number-columns-repeated="4" table:style-name="ce6"/>
          <table:table-cell table:style-name="ce7"/>
          <table:table-cell table:style-name="ce8"/>
          <table:table-cell table:number-columns-repeated="16377" table:style-name="ce1"/>
        </table:table-row>
        <table:table-row table:style-name="ro4">
          <table:table-cell office:value-type="string" table:style-name="ce9">
            <text:p>Table 1: Household WEEE collected in the UK</text:p>
          </table:table-cell>
          <table:table-cell table:number-columns-repeated="4" table:style-name="ce6"/>
          <table:table-cell table:style-name="ce7"/>
          <table:table-cell table:style-name="ce8"/>
          <table:table-cell table:number-columns-repeated="16377" table:style-name="ce1"/>
        </table:table-row>
        <table:table-row table:style-name="ro5">
          <table:table-cell office:value-type="string" table:style-name="ce3">
            <text:p>Period covered: January to March 2026</text:p>
          </table:table-cell>
          <table:table-cell table:style-name="ce10"/>
          <table:table-cell table:number-columns-repeated="3" table:style-name="ce6"/>
          <table:table-cell table:style-name="ce7"/>
          <table:table-cell table:style-name="ce8"/>
          <table:table-cell table:number-columns-repeated="16377" table:style-name="ce1"/>
        </table:table-row>
        <table:table-row table:style-name="ro6">
          <table:table-cell office:value-type="string" table:style-name="ce3">
            <text:p>Report run on 26 August 2026</text:p>
          </table:table-cell>
          <table:table-cell table:number-columns-repeated="5" table:style-name="ce7"/>
          <table:table-cell table:style-name="ce8"/>
          <table:table-cell table:style-name="ce11"/>
          <table:table-cell table:number-columns-repeated="16376"/>
        </table:table-row>
        <table:table-row table:style-name="ro7">
          <table:table-cell office:value-type="string" table:style-name="ce12">
            <text:p>Category name and number</text:p>
          </table:table-cell>
          <table:table-cell office:value-type="string" table:style-name="ce13">
            <text:p>Household WEEE collected from a DCF<text:s/><text:span text:style-name="T2">[note 1]</text:span><text:s/><text:span text:style-name="T2"/></text:p>
            <text:p>(tonnes)</text:p>
          </table:table-cell>
          <table:table-cell office:value-type="string" table:style-name="ce13">
            <text:p>Household WEEE returned under regulation 43<text:span text:style-name="T2"><text:s/>[note 2]<text:s/></text:span>(tonnes)</text:p>
          </table:table-cell>
          <table:table-cell office:value-type="string" table:style-name="ce13">
            <text:p>Household WEEE returned under regulation 50<text:s/><text:span text:style-name="T2">[note 3]</text:span><text:s/>(tonnes)</text:p>
          </table:table-cell>
          <table:table-cell office:value-type="string" table:style-name="ce13">
            <text:p>Total separately collected household WEEE<text:s/><text:span text:style-name="T2">[note 4]</text:span><text:span text:style-name="T2"/></text:p>
            <text:p>(tonnes)</text:p>
          </table:table-cell>
          <table:table-cell table:style-name="ce3"/>
          <table:table-cell table:style-name="ce4"/>
          <table:table-cell table:number-columns-repeated="16377" table:style-name="ce1"/>
        </table:table-row>
        <table:table-row table:style-name="ro6">
          <table:table-cell office:value-type="string" table:style-name="ce14">
            <text:p>1. Large Household Appliances</text:p>
          </table:table-cell>
          <table:table-cell office:value-type="float" office:value="15448.058000000001" table:style-name="ce15">
            <text:p>15,448.058</text:p>
          </table:table-cell>
          <table:table-cell office:value-type="float" office:value="27435.02" table:style-name="ce15">
            <text:p>27,435.020</text:p>
          </table:table-cell>
          <table:table-cell office:value-type="float" office:value="4983.7330000000002" table:style-name="ce15">
            <text:p>4,983.733</text:p>
          </table:table-cell>
          <table:table-cell office:value-type="float" office:value="47866.811000000002" table:style-name="ce15">
            <text:p>47,866.811</text:p>
          </table:table-cell>
          <table:table-cell table:style-name="ce3"/>
          <table:table-cell table:style-name="ce4"/>
          <table:table-cell table:number-columns-repeated="16377" table:style-name="ce1"/>
        </table:table-row>
        <table:table-row table:style-name="ro6">
          <table:table-cell office:value-type="string" table:style-name="ce14">
            <text:p>2. Small Household Appliances</text:p>
          </table:table-cell>
          <table:table-cell office:value-type="float" office:value="8897.6029999999992" table:style-name="ce15">
            <text:p>8,897.603</text:p>
          </table:table-cell>
          <table:table-cell office:value-type="float" office:value="189.268" table:style-name="ce15">
            <text:p>189.268</text:p>
          </table:table-cell>
          <table:table-cell office:value-type="float" office:value="838.52800000000002" table:style-name="ce15">
            <text:p>838.528</text:p>
          </table:table-cell>
          <table:table-cell office:value-type="float" office:value="9925.3979999999992" table:style-name="ce15">
            <text:p>9,925.398</text:p>
          </table:table-cell>
          <table:table-cell table:style-name="ce3"/>
          <table:table-cell table:style-name="ce4"/>
          <table:table-cell table:number-columns-repeated="16377" table:style-name="ce1"/>
        </table:table-row>
        <table:table-row table:style-name="ro6">
          <table:table-cell office:value-type="string" table:style-name="ce14">
            <text:p>3. IT and Telcomms Equipment</text:p>
          </table:table-cell>
          <table:table-cell office:value-type="float" office:value="7158.5950000000003" table:style-name="ce15">
            <text:p>7,158.595</text:p>
          </table:table-cell>
          <table:table-cell office:value-type="float" office:value="577.06200000000001" table:style-name="ce15">
            <text:p>577.062</text:p>
          </table:table-cell>
          <table:table-cell office:value-type="float" office:value="2725.7179999999998" table:style-name="ce15">
            <text:p>2,725.718</text:p>
          </table:table-cell>
          <table:table-cell office:value-type="float" office:value="10461.375" table:style-name="ce15">
            <text:p>10,461.375</text:p>
          </table:table-cell>
          <table:table-cell table:style-name="ce16"/>
          <table:table-cell table:style-name="ce17"/>
          <table:table-cell table:number-columns-repeated="16377" table:style-name="ce1"/>
        </table:table-row>
        <table:table-row table:style-name="ro6">
          <table:table-cell office:value-type="string" table:style-name="ce14">
            <text:p>4. Consumer Equipment</text:p>
          </table:table-cell>
          <table:table-cell office:value-type="float" office:value="5031.9369999999999" table:style-name="ce15">
            <text:p>5,031.937</text:p>
          </table:table-cell>
          <table:table-cell office:value-type="float" office:value="149.416" table:style-name="ce15">
            <text:p>149.416</text:p>
          </table:table-cell>
          <table:table-cell office:value-type="float" office:value="337.42899999999997" table:style-name="ce15">
            <text:p>337.429</text:p>
          </table:table-cell>
          <table:table-cell office:value-type="float" office:value="5518.7809999999999" table:style-name="ce15">
            <text:p>5,518.781</text:p>
          </table:table-cell>
          <table:table-cell table:style-name="ce18"/>
          <table:table-cell table:style-name="ce19"/>
          <table:table-cell table:number-columns-repeated="16377" table:style-name="ce1"/>
        </table:table-row>
        <table:table-row table:style-name="ro6">
          <table:table-cell office:value-type="string" table:style-name="ce14">
            <text:p>5. Lighting Equipment</text:p>
          </table:table-cell>
          <table:table-cell office:value-type="float" office:value="1355.0609999999999" table:style-name="ce15">
            <text:p>1,355.061</text:p>
          </table:table-cell>
          <table:table-cell office:value-type="float" office:value="25.484000000000002" table:style-name="ce15">
            <text:p>25.484</text:p>
          </table:table-cell>
          <table:table-cell office:value-type="float" office:value="169.32400000000001" table:style-name="ce15">
            <text:p>169.324</text:p>
          </table:table-cell>
          <table:table-cell office:value-type="float" office:value="1549.87" table:style-name="ce15">
            <text:p>1,549.870</text:p>
          </table:table-cell>
          <table:table-cell table:style-name="ce18"/>
          <table:table-cell table:style-name="ce19"/>
          <table:table-cell table:number-columns-repeated="16377" table:style-name="ce1"/>
        </table:table-row>
        <table:table-row table:style-name="ro6">
          <table:table-cell office:value-type="string" table:style-name="ce14">
            <text:p>6. Electrical and Electronic Tools</text:p>
          </table:table-cell>
          <table:table-cell office:value-type="float" office:value="6308.9290000000001" table:style-name="ce15">
            <text:p>6,308.929</text:p>
          </table:table-cell>
          <table:table-cell office:value-type="float" office:value="93.301000000000002" table:style-name="ce15">
            <text:p>93.301</text:p>
          </table:table-cell>
          <table:table-cell office:value-type="float" office:value="280.77" table:style-name="ce15">
            <text:p>280.770</text:p>
          </table:table-cell>
          <table:table-cell office:value-type="float" office:value="6682.9989999999998" table:style-name="ce15">
            <text:p>6,682.999</text:p>
          </table:table-cell>
          <table:table-cell table:style-name="ce18"/>
          <table:table-cell table:style-name="ce19"/>
          <table:table-cell table:number-columns-repeated="16377" table:style-name="ce1"/>
        </table:table-row>
        <table:table-row table:style-name="ro6">
          <table:table-cell office:value-type="string" table:style-name="ce14">
            <text:p>7. Toys Leisure and Sports</text:p>
          </table:table-cell>
          <table:table-cell office:value-type="float" office:value="1295.4010000000001" table:style-name="ce15">
            <text:p>1,295.401</text:p>
          </table:table-cell>
          <table:table-cell office:value-type="float" office:value="19.222999999999999" table:style-name="ce15">
            <text:p>19.223</text:p>
          </table:table-cell>
          <table:table-cell office:value-type="float" office:value="194.273" table:style-name="ce15">
            <text:p>194.273</text:p>
          </table:table-cell>
          <table:table-cell office:value-type="float" office:value="1508.8969999999999" table:style-name="ce15">
            <text:p>1,508.897</text:p>
          </table:table-cell>
          <table:table-cell table:style-name="ce18"/>
          <table:table-cell table:style-name="ce19"/>
          <table:table-cell table:number-columns-repeated="16377" table:style-name="ce1"/>
        </table:table-row>
        <table:table-row table:style-name="ro6">
          <table:table-cell office:value-type="string" table:style-name="ce14">
            <text:p>8. Medical Devices</text:p>
          </table:table-cell>
          <table:table-cell office:value-type="float" office:value="0.222" table:style-name="ce15">
            <text:p>0.222</text:p>
          </table:table-cell>
          <table:table-cell office:value-type="float" office:value="0.47399999999999998" table:style-name="ce15">
            <text:p>0.474</text:p>
          </table:table-cell>
          <table:table-cell office:value-type="float" office:value="11.069000000000001" table:style-name="ce15">
            <text:p>11.069</text:p>
          </table:table-cell>
          <table:table-cell office:value-type="float" office:value="11.765000000000001" table:style-name="ce15">
            <text:p>11.765</text:p>
          </table:table-cell>
          <table:table-cell table:style-name="ce18"/>
          <table:table-cell table:style-name="ce19"/>
          <table:table-cell table:number-columns-repeated="16377" table:style-name="ce1"/>
        </table:table-row>
        <table:table-row table:style-name="ro6">
          <table:table-cell office:value-type="string" table:style-name="ce14">
            <text:p>9. Monitoring and Control Instruments</text:p>
          </table:table-cell>
          <table:table-cell office:value-type="float" office:value="254.80099999999999" table:style-name="ce15">
            <text:p>254.801</text:p>
          </table:table-cell>
          <table:table-cell office:value-type="float" office:value="4.5389999999999997" table:style-name="ce15">
            <text:p>4.539</text:p>
          </table:table-cell>
          <table:table-cell office:value-type="float" office:value="27.405000000000001" table:style-name="ce15">
            <text:p>27.405</text:p>
          </table:table-cell>
          <table:table-cell office:value-type="float" office:value="286.745" table:style-name="ce15">
            <text:p>286.745</text:p>
          </table:table-cell>
          <table:table-cell table:style-name="ce18"/>
          <table:table-cell table:style-name="ce19"/>
          <table:table-cell table:number-columns-repeated="16377" table:style-name="ce1"/>
        </table:table-row>
        <table:table-row table:style-name="ro6">
          <table:table-cell office:value-type="string" table:style-name="ce14">
            <text:p>10. Automatic Dispensers</text:p>
          </table:table-cell>
          <table:table-cell office:value-type="float" office:value="1.4999999999999999E-2" table:style-name="ce15">
            <text:p>0.015</text:p>
          </table:table-cell>
          <table:table-cell office:value-type="float" office:value="8.0000000000000002E-3" table:style-name="ce15">
            <text:p>0.008</text:p>
          </table:table-cell>
          <table:table-cell office:value-type="float" office:value="1.5429999999999999" table:style-name="ce15">
            <text:p>1.543</text:p>
          </table:table-cell>
          <table:table-cell office:value-type="float" office:value="1.5660000000000001" table:style-name="ce15">
            <text:p>1.566</text:p>
          </table:table-cell>
          <table:table-cell table:style-name="ce18"/>
          <table:table-cell table:style-name="ce19"/>
          <table:table-cell table:number-columns-repeated="16377" table:style-name="ce1"/>
        </table:table-row>
        <table:table-row table:style-name="ro6">
          <table:table-cell office:value-type="string" table:style-name="ce14">
            <text:p>11. Display Equipment</text:p>
          </table:table-cell>
          <table:table-cell office:value-type="float" office:value="9805.6329999999998" table:style-name="ce15">
            <text:p>9,805.633</text:p>
          </table:table-cell>
          <table:table-cell office:value-type="float" office:value="811.70100000000002" table:style-name="ce15">
            <text:p>811.701</text:p>
          </table:table-cell>
          <table:table-cell office:value-type="float" office:value="1115.3" table:style-name="ce15">
            <text:p>1,115.300</text:p>
          </table:table-cell>
          <table:table-cell office:value-type="float" office:value="11732.633" table:style-name="ce15">
            <text:p>11,732.633</text:p>
          </table:table-cell>
          <table:table-cell table:style-name="ce18"/>
          <table:table-cell table:style-name="ce19"/>
          <table:table-cell table:number-columns-repeated="16377" table:style-name="ce1"/>
        </table:table-row>
        <table:table-row table:style-name="ro6">
          <table:table-cell office:value-type="string" table:style-name="ce14">
            <text:p>12. Cooling Appliances Containing Refrigerants</text:p>
          </table:table-cell>
          <table:table-cell office:value-type="float" office:value="18534.276999999998" table:style-name="ce15">
            <text:p>18,534.277</text:p>
          </table:table-cell>
          <table:table-cell office:value-type="float" office:value="10801.843999999999" table:style-name="ce15">
            <text:p>10,801.844</text:p>
          </table:table-cell>
          <table:table-cell office:value-type="float" office:value="2942.0439999999999" table:style-name="ce15">
            <text:p>2,942.044</text:p>
          </table:table-cell>
          <table:table-cell office:value-type="float" office:value="32278.163" table:style-name="ce15">
            <text:p>32,278.163</text:p>
          </table:table-cell>
          <table:table-cell table:style-name="ce18"/>
          <table:table-cell table:style-name="ce19"/>
          <table:table-cell table:number-columns-repeated="16377" table:style-name="ce1"/>
        </table:table-row>
        <table:table-row table:style-name="ro6">
          <table:table-cell office:value-type="string" table:style-name="ce14">
            <text:p>13. Gas Discharge Lamps and LED Light Sources</text:p>
          </table:table-cell>
          <table:table-cell office:value-type="float" office:value="196.79499999999999" table:style-name="ce15">
            <text:p>196.795</text:p>
          </table:table-cell>
          <table:table-cell office:value-type="float" office:value="130.53399999999999" table:style-name="ce15">
            <text:p>130.534</text:p>
          </table:table-cell>
          <table:table-cell office:value-type="float" office:value="430.79300000000001" table:style-name="ce15">
            <text:p>430.793</text:p>
          </table:table-cell>
          <table:table-cell office:value-type="float" office:value="758.12099999999998" table:style-name="ce15">
            <text:p>758.121</text:p>
          </table:table-cell>
          <table:table-cell table:style-name="ce18"/>
          <table:table-cell table:style-name="ce19"/>
          <table:table-cell table:number-columns-repeated="16377" table:style-name="ce1"/>
        </table:table-row>
        <table:table-row table:style-name="ro6">
          <table:table-cell office:value-type="string" table:style-name="ce14">
            <text:p>14. Photovoltaic Panels</text:p>
          </table:table-cell>
          <table:table-cell office:value-type="float" office:value="63.718000000000004" table:style-name="ce15">
            <text:p>63.718</text:p>
          </table:table-cell>
          <table:table-cell office:value-type="float" office:value="1.2090000000000001" table:style-name="ce15">
            <text:p>1.209</text:p>
          </table:table-cell>
          <table:table-cell office:value-type="float" office:value="218.30199999999999" table:style-name="ce15">
            <text:p>218.302</text:p>
          </table:table-cell>
          <table:table-cell office:value-type="float" office:value="283.22800000000001" table:style-name="ce15">
            <text:p>283.228</text:p>
          </table:table-cell>
          <table:table-cell table:style-name="ce18"/>
          <table:table-cell table:style-name="ce19"/>
          <table:table-cell table:number-columns-repeated="16377" table:style-name="ce1"/>
        </table:table-row>
        <table:table-row table:style-name="ro6">
          <table:table-cell office:value-type="string" table:style-name="ce14">
            <text:p>15. Vapes and Electronic Cigarette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table:style-name="ce18"/>
          <table:table-cell table:style-name="ce19"/>
          <table:table-cell table:number-columns-repeated="16377" table:style-name="ce1"/>
        </table:table-row>
        <table:table-row table:style-name="ro6">
          <table:table-cell office:value-type="string" table:style-name="ce20">
            <text:p>Total</text:p>
          </table:table-cell>
          <table:table-cell office:value-type="float" office:value="74351.044999999998" table:style-name="ce21">
            <text:p>74,351.045</text:p>
          </table:table-cell>
          <table:table-cell office:value-type="float" office:value="40239.083000000006" table:style-name="ce21">
            <text:p>40,239.083</text:p>
          </table:table-cell>
          <table:table-cell office:value-type="float" office:value="14276.230999999998" table:style-name="ce21">
            <text:p>14,276.231</text:p>
          </table:table-cell>
          <table:table-cell office:value-type="float" office:value="128866.352" table:style-name="ce21">
            <text:p>128,866.352</text:p>
          </table:table-cell>
          <table:table-cell table:style-name="ce18"/>
          <table:table-cell table:style-name="ce19"/>
          <table:table-cell table:number-columns-repeated="16377" table:style-name="ce1"/>
        </table:table-row>
        <table:table-row table:style-name="ro8">
          <table:table-cell office:value-type="string" table:style-name="ce22">
            <text:p>Table 2: Household WEEE collected in the UK</text:p>
          </table:table-cell>
          <table:table-cell table:number-columns-repeated="5" table:style-name="ce3"/>
          <table:table-cell table:style-name="ce23"/>
          <table:table-cell table:style-name="ce24"/>
          <table:table-cell table:number-columns-repeated="16376"/>
        </table:table-row>
        <table:table-row table:style-name="ro9">
          <table:table-cell office:value-type="string" table:style-name="ce3">
            <text:p>Period covered: April to June 2026</text:p>
          </table:table-cell>
          <table:table-cell table:number-columns-repeated="5" table:style-name="ce3"/>
          <table:table-cell table:style-name="ce23"/>
          <table:table-cell table:style-name="ce24"/>
          <table:table-cell table:number-columns-repeated="16376"/>
        </table:table-row>
        <table:table-row table:style-name="ro6">
          <table:table-cell office:value-type="string" table:style-name="ce3">
            <text:p>Report run on 26 August 2026</text:p>
          </table:table-cell>
          <table:table-cell table:number-columns-repeated="5" table:style-name="ce3"/>
          <table:table-cell table:style-name="ce23"/>
          <table:table-cell table:style-name="ce25"/>
          <table:table-cell table:number-columns-repeated="16376"/>
        </table:table-row>
        <table:table-row table:style-name="ro7">
          <table:table-cell office:value-type="string" table:style-name="ce26">
            <text:p>Category name and number</text:p>
          </table:table-cell>
          <table:table-cell office:value-type="string" table:style-name="ce27">
            <text:p>Household WEEE collected from a DCF<text:s/><text:span text:style-name="T2">[note 1]</text:span><text:s/><text:span text:style-name="T2"/></text:p>
            <text:p>(tonnes)</text:p>
          </table:table-cell>
          <table:table-cell office:value-type="string" table:style-name="ce27">
            <text:p>Household WEEE returned under regulation 43<text:span text:style-name="T2"><text:s/>[note 2]<text:s/></text:span>(tonnes)</text:p>
          </table:table-cell>
          <table:table-cell office:value-type="string" table:style-name="ce27">
            <text:p>Household WEEE returned under regulation 50<text:s/><text:span text:style-name="T2">[note 3]</text:span><text:s/>(tonnes)</text:p>
          </table:table-cell>
          <table:table-cell office:value-type="string" table:style-name="ce27">
            <text:p>Total separately collected household WEEE<text:s/><text:span text:style-name="T2">[note 4]</text:span><text:span text:style-name="T2"/></text:p>
            <text:p>(tonnes)</text:p>
          </table:table-cell>
          <table:table-cell table:style-name="ce18"/>
          <table:table-cell table:style-name="ce23"/>
          <table:table-cell table:number-columns-repeated="16377" table:style-name="ce1"/>
        </table:table-row>
        <table:table-row table:style-name="ro6">
          <table:table-cell office:value-type="string" table:style-name="ce14">
            <text:p>1. Large Household Appliances</text:p>
          </table:table-cell>
          <table:table-cell office:value-type="float" office:value="16124.022999999999" table:style-name="ce15">
            <text:p>16,124.023</text:p>
          </table:table-cell>
          <table:table-cell office:value-type="float" office:value="22989.696" table:style-name="ce15">
            <text:p>22,989.696</text:p>
          </table:table-cell>
          <table:table-cell office:value-type="float" office:value="4317.4059999999999" table:style-name="ce15">
            <text:p>4,317.406</text:p>
          </table:table-cell>
          <table:table-cell office:value-type="float" office:value="43431.122000000003" table:style-name="ce15">
            <text:p>43,431.122</text:p>
          </table:table-cell>
          <table:table-cell table:style-name="ce18"/>
          <table:table-cell table:style-name="ce28"/>
          <table:table-cell table:number-columns-repeated="16377" table:style-name="ce1"/>
        </table:table-row>
        <table:table-row table:style-name="ro6">
          <table:table-cell office:value-type="string" table:style-name="ce14">
            <text:p>2. Small Household Appliances</text:p>
          </table:table-cell>
          <table:table-cell office:value-type="float" office:value="9579.9519999999993" table:style-name="ce15">
            <text:p>9,579.952</text:p>
          </table:table-cell>
          <table:table-cell office:value-type="float" office:value="385.16899999999998" table:style-name="ce15">
            <text:p>385.169</text:p>
          </table:table-cell>
          <table:table-cell office:value-type="float" office:value="858.76499999999999" table:style-name="ce15">
            <text:p>858.765</text:p>
          </table:table-cell>
          <table:table-cell office:value-type="float" office:value="10823.887000000001" table:style-name="ce15">
            <text:p>10,823.887</text:p>
          </table:table-cell>
          <table:table-cell table:style-name="ce18"/>
          <table:table-cell table:style-name="ce4"/>
          <table:table-cell table:number-columns-repeated="16377" table:style-name="ce1"/>
        </table:table-row>
        <table:table-row table:style-name="ro6">
          <table:table-cell office:value-type="string" table:style-name="ce14">
            <text:p>3. IT and Telcomms Equipment</text:p>
          </table:table-cell>
          <table:table-cell office:value-type="float" office:value="7857.4470000000001" table:style-name="ce15">
            <text:p>7,857.447</text:p>
          </table:table-cell>
          <table:table-cell office:value-type="float" office:value="330.041" table:style-name="ce15">
            <text:p>330.041</text:p>
          </table:table-cell>
          <table:table-cell office:value-type="float" office:value="2656.453" table:style-name="ce15">
            <text:p>2,656.453</text:p>
          </table:table-cell>
          <table:table-cell office:value-type="float" office:value="10843.938" table:style-name="ce15">
            <text:p>10,843.938</text:p>
          </table:table-cell>
          <table:table-cell table:style-name="ce18"/>
          <table:table-cell table:style-name="ce4"/>
          <table:table-cell table:number-columns-repeated="16377" table:style-name="ce1"/>
        </table:table-row>
        <table:table-row table:style-name="ro6">
          <table:table-cell office:value-type="string" table:style-name="ce14">
            <text:p>4. Consumer Equipment</text:p>
          </table:table-cell>
          <table:table-cell office:value-type="float" office:value="5478.3950000000004" table:style-name="ce15">
            <text:p>5,478.395</text:p>
          </table:table-cell>
          <table:table-cell office:value-type="float" office:value="116.199" table:style-name="ce15">
            <text:p>116.199</text:p>
          </table:table-cell>
          <table:table-cell office:value-type="float" office:value="389.60300000000001" table:style-name="ce15">
            <text:p>389.603</text:p>
          </table:table-cell>
          <table:table-cell office:value-type="float" office:value="5984.1949999999997" table:style-name="ce15">
            <text:p>5,984.195</text:p>
          </table:table-cell>
          <table:table-cell table:style-name="ce18"/>
          <table:table-cell table:style-name="ce17"/>
          <table:table-cell table:number-columns-repeated="16377" table:style-name="ce1"/>
        </table:table-row>
        <table:table-row table:style-name="ro6">
          <table:table-cell office:value-type="string" table:style-name="ce14">
            <text:p>5. Lighting Equipment</text:p>
          </table:table-cell>
          <table:table-cell office:value-type="float" office:value="1500.03" table:style-name="ce15">
            <text:p>1,500.030</text:p>
          </table:table-cell>
          <table:table-cell office:value-type="float" office:value="26.254999999999999" table:style-name="ce15">
            <text:p>26.255</text:p>
          </table:table-cell>
          <table:table-cell office:value-type="float" office:value="153.89099999999999" table:style-name="ce15">
            <text:p>153.891</text:p>
          </table:table-cell>
          <table:table-cell office:value-type="float" office:value="1680.1769999999999" table:style-name="ce15">
            <text:p>1,680.177</text:p>
          </table:table-cell>
          <table:table-cell table:style-name="ce18"/>
          <table:table-cell table:style-name="ce19"/>
          <table:table-cell table:number-columns-repeated="16377" table:style-name="ce1"/>
        </table:table-row>
        <table:table-row table:style-name="ro6">
          <table:table-cell office:value-type="string" table:style-name="ce14">
            <text:p>6. Electrical and Electronic Tools</text:p>
          </table:table-cell>
          <table:table-cell office:value-type="float" office:value="6999.6090000000004" table:style-name="ce15">
            <text:p>6,999.609</text:p>
          </table:table-cell>
          <table:table-cell office:value-type="float" office:value="75.706000000000003" table:style-name="ce15">
            <text:p>75.706</text:p>
          </table:table-cell>
          <table:table-cell office:value-type="float" office:value="350.82900000000001" table:style-name="ce15">
            <text:p>350.829</text:p>
          </table:table-cell>
          <table:table-cell office:value-type="float" office:value="7426.1469999999999" table:style-name="ce15">
            <text:p>7,426.147</text:p>
          </table:table-cell>
          <table:table-cell table:style-name="ce18"/>
          <table:table-cell table:style-name="ce19"/>
          <table:table-cell table:number-columns-repeated="16377" table:style-name="ce1"/>
        </table:table-row>
        <table:table-row table:style-name="ro6">
          <table:table-cell office:value-type="string" table:style-name="ce14">
            <text:p>7. Toys Leisure and Sports</text:p>
          </table:table-cell>
          <table:table-cell office:value-type="float" office:value="1424.7070000000001" table:style-name="ce15">
            <text:p>1,424.707</text:p>
          </table:table-cell>
          <table:table-cell office:value-type="float" office:value="16.224" table:style-name="ce15">
            <text:p>16.224</text:p>
          </table:table-cell>
          <table:table-cell office:value-type="float" office:value="171.24" table:style-name="ce15">
            <text:p>171.240</text:p>
          </table:table-cell>
          <table:table-cell office:value-type="float" office:value="1612.17" table:style-name="ce15">
            <text:p>1,612.170</text:p>
          </table:table-cell>
          <table:table-cell table:style-name="ce18"/>
          <table:table-cell table:style-name="ce19"/>
          <table:table-cell table:number-columns-repeated="16377" table:style-name="ce1"/>
        </table:table-row>
        <table:table-row table:style-name="ro6">
          <table:table-cell office:value-type="string" table:style-name="ce14">
            <text:p>8. Medical Devices</text:p>
          </table:table-cell>
          <table:table-cell office:value-type="float" office:value="0" table:style-name="ce15">
            <text:p>0.000</text:p>
          </table:table-cell>
          <table:table-cell office:value-type="float" office:value="0.436" table:style-name="ce15">
            <text:p>0.436</text:p>
          </table:table-cell>
          <table:table-cell office:value-type="float" office:value="4.3" table:style-name="ce15">
            <text:p>4.300</text:p>
          </table:table-cell>
          <table:table-cell office:value-type="float" office:value="4.7370000000000001" table:style-name="ce15">
            <text:p>4.737</text:p>
          </table:table-cell>
          <table:table-cell table:style-name="ce18"/>
          <table:table-cell table:style-name="ce19"/>
          <table:table-cell table:number-columns-repeated="16377" table:style-name="ce1"/>
        </table:table-row>
        <table:table-row table:style-name="ro6">
          <table:table-cell office:value-type="string" table:style-name="ce14">
            <text:p>9. Monitoring and Control Instruments</text:p>
          </table:table-cell>
          <table:table-cell office:value-type="float" office:value="282.18400000000003" table:style-name="ce15">
            <text:p>282.184</text:p>
          </table:table-cell>
          <table:table-cell office:value-type="float" office:value="3.7370000000000001" table:style-name="ce15">
            <text:p>3.737</text:p>
          </table:table-cell>
          <table:table-cell office:value-type="float" office:value="23.853000000000002" table:style-name="ce15">
            <text:p>23.853</text:p>
          </table:table-cell>
          <table:table-cell office:value-type="float" office:value="309.77199999999999" table:style-name="ce15">
            <text:p>309.772</text:p>
          </table:table-cell>
          <table:table-cell table:style-name="ce18"/>
          <table:table-cell table:style-name="ce19"/>
          <table:table-cell table:number-columns-repeated="16377" table:style-name="ce1"/>
        </table:table-row>
        <table:table-row table:style-name="ro6">
          <table:table-cell office:value-type="string" table:style-name="ce14">
            <text:p>10. Automatic Dispensers</text:p>
          </table:table-cell>
          <table:table-cell office:value-type="float" office:value="0" table:style-name="ce15">
            <text:p>0.000</text:p>
          </table:table-cell>
          <table:table-cell office:value-type="float" office:value="0" table:style-name="ce15">
            <text:p>0.000</text:p>
          </table:table-cell>
          <table:table-cell office:value-type="float" office:value="1.4379999999999999" table:style-name="ce15">
            <text:p>1.438</text:p>
          </table:table-cell>
          <table:table-cell office:value-type="float" office:value="1.4390000000000001" table:style-name="ce15">
            <text:p>1.439</text:p>
          </table:table-cell>
          <table:table-cell table:style-name="ce18"/>
          <table:table-cell table:style-name="ce19"/>
          <table:table-cell table:number-columns-repeated="16377" table:style-name="ce1"/>
        </table:table-row>
        <table:table-row table:style-name="ro6">
          <table:table-cell office:value-type="string" table:style-name="ce14">
            <text:p>11. Display Equipment</text:p>
          </table:table-cell>
          <table:table-cell office:value-type="float" office:value="9713.7469999999994" table:style-name="ce15">
            <text:p>9,713.747</text:p>
          </table:table-cell>
          <table:table-cell office:value-type="float" office:value="698.12300000000005" table:style-name="ce15">
            <text:p>698.123</text:p>
          </table:table-cell>
          <table:table-cell office:value-type="float" office:value="1149.415" table:style-name="ce15">
            <text:p>1,149.415</text:p>
          </table:table-cell>
          <table:table-cell office:value-type="float" office:value="11561.284" table:style-name="ce15">
            <text:p>11,561.284</text:p>
          </table:table-cell>
          <table:table-cell table:style-name="ce18"/>
          <table:table-cell table:style-name="ce19"/>
          <table:table-cell table:number-columns-repeated="16377" table:style-name="ce1"/>
        </table:table-row>
        <table:table-row table:style-name="ro6">
          <table:table-cell office:value-type="string" table:style-name="ce14">
            <text:p>12. Cooling Appliances Containing Refrigerants</text:p>
          </table:table-cell>
          <table:table-cell office:value-type="float" office:value="19715.738000000001" table:style-name="ce15">
            <text:p>19,715.738</text:p>
          </table:table-cell>
          <table:table-cell office:value-type="float" office:value="11981.334000000001" table:style-name="ce15">
            <text:p>11,981.334</text:p>
          </table:table-cell>
          <table:table-cell office:value-type="float" office:value="2639.4520000000002" table:style-name="ce15">
            <text:p>2,639.452</text:p>
          </table:table-cell>
          <table:table-cell office:value-type="float" office:value="34336.521999999997" table:style-name="ce15">
            <text:p>34,336.522</text:p>
          </table:table-cell>
          <table:table-cell table:style-name="ce18"/>
          <table:table-cell table:style-name="ce19"/>
          <table:table-cell table:number-columns-repeated="16377" table:style-name="ce1"/>
        </table:table-row>
        <table:table-row table:style-name="ro6">
          <table:table-cell office:value-type="string" table:style-name="ce14">
            <text:p>13. Gas Discharge Lamps and LED Light Sources</text:p>
          </table:table-cell>
          <table:table-cell office:value-type="float" office:value="166.38499999999999" table:style-name="ce15">
            <text:p>166.385</text:p>
          </table:table-cell>
          <table:table-cell office:value-type="float" office:value="111.43600000000001" table:style-name="ce15">
            <text:p>111.436</text:p>
          </table:table-cell>
          <table:table-cell office:value-type="float" office:value="475.09" table:style-name="ce15">
            <text:p>475.090</text:p>
          </table:table-cell>
          <table:table-cell office:value-type="float" office:value="752.91099999999994" table:style-name="ce15">
            <text:p>752.911</text:p>
          </table:table-cell>
          <table:table-cell table:style-name="ce18"/>
          <table:table-cell table:style-name="ce19"/>
          <table:table-cell table:number-columns-repeated="16377" table:style-name="ce1"/>
        </table:table-row>
        <table:table-row table:style-name="ro6">
          <table:table-cell office:value-type="string" table:style-name="ce14">
            <text:p>14. Photovoltaic Panels</text:p>
          </table:table-cell>
          <table:table-cell office:value-type="float" office:value="81.453999999999994" table:style-name="ce15">
            <text:p>81.454</text:p>
          </table:table-cell>
          <table:table-cell office:value-type="float" office:value="0.61" table:style-name="ce15">
            <text:p>0.610</text:p>
          </table:table-cell>
          <table:table-cell office:value-type="float" office:value="461.351" table:style-name="ce15">
            <text:p>461.351</text:p>
          </table:table-cell>
          <table:table-cell office:value-type="float" office:value="543.41800000000001" table:style-name="ce15">
            <text:p>543.418</text:p>
          </table:table-cell>
          <table:table-cell table:style-name="ce18"/>
          <table:table-cell table:style-name="ce19"/>
          <table:table-cell table:number-columns-repeated="16377" table:style-name="ce1"/>
        </table:table-row>
        <table:table-row table:style-name="ro6">
          <table:table-cell office:value-type="string" table:style-name="ce14">
            <text:p>15. Vapes and Electronic Cigarette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table:style-name="ce18"/>
          <table:table-cell table:style-name="ce19"/>
          <table:table-cell table:number-columns-repeated="16377" table:style-name="ce1"/>
        </table:table-row>
        <table:table-row table:style-name="ro6">
          <table:table-cell office:value-type="string" table:style-name="ce20">
            <text:p>Total</text:p>
          </table:table-cell>
          <table:table-cell office:value-type="float" office:value="78923.670999999988" table:style-name="ce21">
            <text:p>78,923.671</text:p>
          </table:table-cell>
          <table:table-cell office:value-type="float" office:value="36734.966000000008" table:style-name="ce21">
            <text:p>36,734.966</text:p>
          </table:table-cell>
          <table:table-cell office:value-type="float" office:value="13653.085999999998" table:style-name="ce21">
            <text:p>13,653.086</text:p>
          </table:table-cell>
          <table:table-cell office:value-type="float" office:value="129311.71899999998" table:style-name="ce21">
            <text:p>129,311.719</text:p>
          </table:table-cell>
          <table:table-cell table:style-name="ce18"/>
          <table:table-cell table:style-name="ce19"/>
          <table:table-cell table:number-columns-repeated="16377" table:style-name="ce1"/>
        </table:table-row>
        <table:table-row table:style-name="ro10">
          <table:table-cell office:value-type="string" table:style-name="ce29">
            <text:p>Table 3: Household WEEE collected in the UK</text:p>
          </table:table-cell>
          <table:table-cell table:number-columns-repeated="4" table:style-name="ce30"/>
          <table:table-cell table:style-name="ce3"/>
          <table:table-cell table:style-name="ce23"/>
          <table:table-cell table:style-name="ce24"/>
          <table:table-cell table:number-columns-repeated="16376"/>
        </table:table-row>
        <table:table-row table:style-name="ro11">
          <table:table-cell office:value-type="string" table:style-name="ce3">
            <text:p>Period covered: July to September 2026</text:p>
          </table:table-cell>
          <table:table-cell table:number-columns-repeated="5" table:style-name="ce3"/>
          <table:table-cell table:style-name="ce23"/>
          <table:table-cell table:style-name="ce24"/>
          <table:table-cell table:number-columns-repeated="16376"/>
        </table:table-row>
        <table:table-row table:style-name="ro6">
          <table:table-cell office:value-type="string" table:style-name="ce31">
            <text:p>Report will be run in November 2026</text:p>
          </table:table-cell>
          <table:table-cell table:number-columns-repeated="5" table:style-name="ce3"/>
          <table:table-cell table:style-name="ce23"/>
          <table:table-cell table:style-name="ce24"/>
          <table:table-cell table:number-columns-repeated="16376"/>
        </table:table-row>
        <table:table-row table:style-name="ro7">
          <table:table-cell office:value-type="string" table:style-name="ce26">
            <text:p>Category name and number</text:p>
          </table:table-cell>
          <table:table-cell office:value-type="string" table:style-name="ce27">
            <text:p>Household WEEE collected from a DCF<text:s/><text:span text:style-name="T2">[note 1]</text:span><text:s/><text:span text:style-name="T2"/></text:p>
            <text:p>(tonnes)</text:p>
          </table:table-cell>
          <table:table-cell office:value-type="string" table:style-name="ce27">
            <text:p>Household WEEE returned under regulation 43<text:span text:style-name="T2"><text:s/>[note 2]<text:s/></text:span>(tonnes)</text:p>
          </table:table-cell>
          <table:table-cell office:value-type="string" table:style-name="ce27">
            <text:p>Household WEEE returned under regulation 50<text:s/><text:span text:style-name="T2">[note 3]</text:span><text:s/>(tonnes)</text:p>
          </table:table-cell>
          <table:table-cell office:value-type="string" table:style-name="ce27">
            <text:p>Total separately collected household WEEE<text:s/><text:span text:style-name="T2">[note 4]</text:span><text:span text:style-name="T2"/></text:p>
            <text:p>(tonnes)</text:p>
          </table:table-cell>
          <table:table-cell table:style-name="ce18"/>
          <table:table-cell table:style-name="ce23"/>
          <table:table-cell table:number-columns-repeated="16377" table:style-name="ce1"/>
        </table:table-row>
        <table:table-row table:style-name="ro6">
          <table:table-cell office:value-type="string" table:style-name="ce14">
            <text:p>1. Large Household Applian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4"/>
          <table:table-cell table:number-columns-repeated="16377" table:style-name="ce1"/>
        </table:table-row>
        <table:table-row table:style-name="ro6">
          <table:table-cell office:value-type="string" table:style-name="ce14">
            <text:p>2. Small Household Applian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23"/>
          <table:table-cell table:number-columns-repeated="16377" table:style-name="ce1"/>
        </table:table-row>
        <table:table-row table:style-name="ro6">
          <table:table-cell office:value-type="string" table:style-name="ce14">
            <text:p>3. IT and Telcomms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28"/>
          <table:table-cell table:number-columns-repeated="16377" table:style-name="ce1"/>
        </table:table-row>
        <table:table-row table:style-name="ro6">
          <table:table-cell office:value-type="string" table:style-name="ce14">
            <text:p>4. Consumer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4"/>
          <table:table-cell table:number-columns-repeated="16377" table:style-name="ce1"/>
        </table:table-row>
        <table:table-row table:style-name="ro6">
          <table:table-cell office:value-type="string" table:style-name="ce14">
            <text:p>5. Lighting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7"/>
          <table:table-cell table:number-columns-repeated="16377" table:style-name="ce1"/>
        </table:table-row>
        <table:table-row table:style-name="ro6">
          <table:table-cell office:value-type="string" table:style-name="ce14">
            <text:p>6. Electrical and Electronic Tool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7. Toys Leisure and Spor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8. Medical Devi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9. Monitoring and Control Instrumen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0. Automatic Dispenser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2">
          <table:table-cell office:value-type="string" table:style-name="ce14">
            <text:p>11. Display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2">
          <table:table-cell office:value-type="string" table:style-name="ce14">
            <text:p>12. Cooling Appliances Containing Refrigeran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3. Gas Discharge Lamps and LED Light Sour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4. Photovoltaic Panel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5. Vapes and Electronic Cigarett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33">
            <text:p>Total</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3">
          <table:table-cell office:value-type="string" table:style-name="ce34">
            <text:p>Table 4: Household WEEE collected in the UK</text:p>
          </table:table-cell>
          <table:table-cell table:number-columns-repeated="4" table:style-name="ce35"/>
          <table:table-cell table:style-name="ce3"/>
          <table:table-cell table:style-name="ce23"/>
          <table:table-cell table:style-name="ce24"/>
          <table:table-cell table:number-columns-repeated="16376"/>
        </table:table-row>
        <table:table-row table:style-name="ro6">
          <table:table-cell office:value-type="string" table:style-name="ce3">
            <text:p>Period covered: October to December 2026</text:p>
          </table:table-cell>
          <table:table-cell table:number-columns-repeated="5" table:style-name="ce3"/>
          <table:table-cell table:style-name="ce23"/>
          <table:table-cell table:style-name="ce24"/>
          <table:table-cell table:number-columns-repeated="16376"/>
        </table:table-row>
        <table:table-row table:style-name="ro6">
          <table:table-cell office:value-type="string" table:style-name="ce31">
            <text:p>Report will be run in February 2027</text:p>
          </table:table-cell>
          <table:table-cell table:number-columns-repeated="5" table:style-name="ce3"/>
          <table:table-cell table:style-name="ce23"/>
          <table:table-cell table:style-name="ce24"/>
          <table:table-cell table:number-columns-repeated="16376"/>
        </table:table-row>
        <table:table-row table:style-name="ro7">
          <table:table-cell office:value-type="string" table:style-name="ce26">
            <text:p>Category name and number</text:p>
          </table:table-cell>
          <table:table-cell office:value-type="string" table:style-name="ce27">
            <text:p>Household WEEE collected from a DCF<text:s/><text:span text:style-name="T2">[note 1]</text:span><text:s/><text:span text:style-name="T2"/></text:p>
            <text:p>(tonnes)</text:p>
          </table:table-cell>
          <table:table-cell office:value-type="string" table:style-name="ce27">
            <text:p>Household WEEE returned under regulation 43<text:span text:style-name="T2"><text:s/>[note 2]<text:s/></text:span>(tonnes)</text:p>
          </table:table-cell>
          <table:table-cell office:value-type="string" table:style-name="ce27">
            <text:p>Household WEEE returned under regulation 50<text:s/><text:span text:style-name="T2">[note 3]</text:span><text:s/>(tonnes)</text:p>
          </table:table-cell>
          <table:table-cell office:value-type="string" table:style-name="ce27">
            <text:p>Total separately collected household WEEE<text:s/><text:span text:style-name="T2">[note 4]</text:span><text:span text:style-name="T2"/></text:p>
            <text:p>(tonnes)</text:p>
          </table:table-cell>
          <table:table-cell table:style-name="ce18"/>
          <table:table-cell table:style-name="ce19"/>
          <table:table-cell table:number-columns-repeated="16377" table:style-name="ce1"/>
        </table:table-row>
        <table:table-row table:style-name="ro6">
          <table:table-cell office:value-type="string" table:style-name="ce14">
            <text:p>1. Large Household Applian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23"/>
          <table:table-cell table:number-columns-repeated="16377" table:style-name="ce1"/>
        </table:table-row>
        <table:table-row table:style-name="ro6">
          <table:table-cell office:value-type="string" table:style-name="ce14">
            <text:p>2. Small Household Applian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4"/>
          <table:table-cell table:number-columns-repeated="16377" table:style-name="ce1"/>
        </table:table-row>
        <table:table-row table:style-name="ro6">
          <table:table-cell office:value-type="string" table:style-name="ce14">
            <text:p>3. IT and Telcomms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23"/>
          <table:table-cell table:number-columns-repeated="16377" table:style-name="ce1"/>
        </table:table-row>
        <table:table-row table:style-name="ro6">
          <table:table-cell office:value-type="string" table:style-name="ce14">
            <text:p>4. Consumer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28"/>
          <table:table-cell table:number-columns-repeated="16377" table:style-name="ce1"/>
        </table:table-row>
        <table:table-row table:style-name="ro6">
          <table:table-cell office:value-type="string" table:style-name="ce14">
            <text:p>5. Lighting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4"/>
          <table:table-cell table:number-columns-repeated="16377" table:style-name="ce1"/>
        </table:table-row>
        <table:table-row table:style-name="ro6">
          <table:table-cell office:value-type="string" table:style-name="ce14">
            <text:p>6. Electrical and Electronic Tool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7"/>
          <table:table-cell table:number-columns-repeated="16377" table:style-name="ce1"/>
        </table:table-row>
        <table:table-row table:style-name="ro6">
          <table:table-cell office:value-type="string" table:style-name="ce14">
            <text:p>7. Toys Leisure and Spor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8. Medical Devi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9. Monitoring and Control Instrumen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0. Automatic Dispenser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1. Display Equipment</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2">
          <table:table-cell office:value-type="string" table:style-name="ce14">
            <text:p>12. Cooling Appliances Containing Refrigerant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2">
          <table:table-cell office:value-type="string" table:style-name="ce14">
            <text:p>13. Gas Discharge Lamps and LED Light Sourc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4. Photovoltaic Panel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14">
            <text:p>15. Vapes and Electronic Cigarettes</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6">
          <table:table-cell office:value-type="string" table:style-name="ce20">
            <text:p>Total</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office:value-type="string" table:style-name="ce32">
            <text:p>-</text:p>
          </table:table-cell>
          <table:table-cell table:style-name="ce18"/>
          <table:table-cell table:style-name="ce19"/>
          <table:table-cell table:number-columns-repeated="16377" table:style-name="ce1"/>
        </table:table-row>
        <table:table-row table:style-name="ro14">
          <table:table-cell office:value-type="string" table:style-name="ce29">
            <text:p>Table 5: Household WEEE collected in the UK</text:p>
          </table:table-cell>
          <table:table-cell table:number-columns-repeated="4" table:style-name="ce30"/>
          <table:table-cell table:style-name="ce3"/>
          <table:table-cell table:style-name="ce23"/>
          <table:table-cell table:style-name="ce24"/>
          <table:table-cell table:number-columns-repeated="16376"/>
        </table:table-row>
        <table:table-row table:style-name="ro6">
          <table:table-cell office:value-type="string" table:style-name="ce3">
            <text:p>Period covered: January to June 2026 (year total to date)</text:p>
          </table:table-cell>
          <table:table-cell table:number-columns-repeated="5" table:style-name="ce3"/>
          <table:table-cell table:style-name="ce23"/>
          <table:table-cell table:style-name="ce24"/>
          <table:table-cell table:number-columns-repeated="16376"/>
        </table:table-row>
        <table:table-row table:style-name="ro6">
          <table:table-cell office:value-type="string" table:style-name="ce3">
            <text:p>Report run on 26 August 2026</text:p>
          </table:table-cell>
          <table:table-cell table:number-columns-repeated="5" table:style-name="ce3"/>
          <table:table-cell table:style-name="ce23"/>
          <table:table-cell table:style-name="ce24"/>
          <table:table-cell table:number-columns-repeated="16376"/>
        </table:table-row>
        <table:table-row table:style-name="ro7">
          <table:table-cell office:value-type="string" table:style-name="ce26">
            <text:p>Category name and number</text:p>
          </table:table-cell>
          <table:table-cell office:value-type="string" table:style-name="ce27">
            <text:p>Household WEEE collected from a DCF<text:s/><text:span text:style-name="T2">[note 1]</text:span><text:s/><text:span text:style-name="T2"/></text:p>
            <text:p>(tonnes)</text:p>
          </table:table-cell>
          <table:table-cell office:value-type="string" table:style-name="ce27">
            <text:p>Household WEEE returned under regulation 43<text:span text:style-name="T2"><text:s/>[note 2]<text:s/></text:span>(tonnes)</text:p>
          </table:table-cell>
          <table:table-cell office:value-type="string" table:style-name="ce27">
            <text:p>Household WEEE returned under regulation 50<text:s/><text:span text:style-name="T2">[note 3]</text:span><text:s/>(tonnes)</text:p>
          </table:table-cell>
          <table:table-cell office:value-type="string" table:style-name="ce27">
            <text:p>Total separately collected household WEEE<text:s/><text:span text:style-name="T2">[note 4]</text:span><text:span text:style-name="T2"/></text:p>
            <text:p>(tonnes)</text:p>
          </table:table-cell>
          <table:table-cell table:style-name="ce18"/>
          <table:table-cell table:style-name="ce19"/>
          <table:table-cell table:number-columns-repeated="16377" table:style-name="ce1"/>
        </table:table-row>
        <table:table-row table:style-name="ro6">
          <table:table-cell office:value-type="string" table:style-name="ce14">
            <text:p>1. Large Household Appliances</text:p>
          </table:table-cell>
          <table:table-cell office:value-type="float" office:value="31572.080999999998" table:style-name="ce15">
            <text:p>31,572.081</text:p>
          </table:table-cell>
          <table:table-cell office:value-type="float" office:value="50424.716" table:style-name="ce15">
            <text:p>50,424.716</text:p>
          </table:table-cell>
          <table:table-cell office:value-type="float" office:value="9301.1389999999992" table:style-name="ce15">
            <text:p>9,301.139</text:p>
          </table:table-cell>
          <table:table-cell office:value-type="float" office:value="91297.933000000005" table:style-name="ce15">
            <text:p>91,297.933</text:p>
          </table:table-cell>
          <table:table-cell table:style-name="ce18"/>
          <table:table-cell table:style-name="ce19"/>
          <table:table-cell table:number-columns-repeated="16377" table:style-name="ce1"/>
        </table:table-row>
        <table:table-row table:style-name="ro6">
          <table:table-cell office:value-type="string" table:style-name="ce14">
            <text:p>2. Small Household Appliances</text:p>
          </table:table-cell>
          <table:table-cell office:value-type="float" office:value="18477.555" table:style-name="ce15">
            <text:p>18,477.555</text:p>
          </table:table-cell>
          <table:table-cell office:value-type="float" office:value="574.43700000000001" table:style-name="ce15">
            <text:p>574.437</text:p>
          </table:table-cell>
          <table:table-cell office:value-type="float" office:value="1697.2929999999999" table:style-name="ce15">
            <text:p>1,697.293</text:p>
          </table:table-cell>
          <table:table-cell office:value-type="float" office:value="20749.285" table:style-name="ce15">
            <text:p>20,749.285</text:p>
          </table:table-cell>
          <table:table-cell table:style-name="ce18"/>
          <table:table-cell table:style-name="ce23"/>
          <table:table-cell table:number-columns-repeated="16377" table:style-name="ce1"/>
        </table:table-row>
        <table:table-row table:style-name="ro6">
          <table:table-cell office:value-type="string" table:style-name="ce14">
            <text:p>3. IT and Telcomms Equipment</text:p>
          </table:table-cell>
          <table:table-cell office:value-type="float" office:value="15016.041999999999" table:style-name="ce15">
            <text:p>15,016.042</text:p>
          </table:table-cell>
          <table:table-cell office:value-type="float" office:value="907.10299999999995" table:style-name="ce15">
            <text:p>907.103</text:p>
          </table:table-cell>
          <table:table-cell office:value-type="float" office:value="5382.1710000000003" table:style-name="ce15">
            <text:p>5,382.171</text:p>
          </table:table-cell>
          <table:table-cell office:value-type="float" office:value="21305.312999999998" table:style-name="ce15">
            <text:p>21,305.313</text:p>
          </table:table-cell>
          <table:table-cell table:style-name="ce18"/>
          <table:table-cell table:style-name="ce4"/>
          <table:table-cell table:number-columns-repeated="16377" table:style-name="ce1"/>
        </table:table-row>
        <table:table-row table:style-name="ro6">
          <table:table-cell office:value-type="string" table:style-name="ce14">
            <text:p>4. Consumer Equipment</text:p>
          </table:table-cell>
          <table:table-cell office:value-type="float" office:value="10510.332" table:style-name="ce15">
            <text:p>10,510.332</text:p>
          </table:table-cell>
          <table:table-cell office:value-type="float" office:value="265.61500000000001" table:style-name="ce15">
            <text:p>265.615</text:p>
          </table:table-cell>
          <table:table-cell office:value-type="float" office:value="727.03200000000004" table:style-name="ce15">
            <text:p>727.032</text:p>
          </table:table-cell>
          <table:table-cell office:value-type="float" office:value="11502.976000000001" table:style-name="ce15">
            <text:p>11,502.976</text:p>
          </table:table-cell>
          <table:table-cell table:style-name="ce36"/>
          <table:table-cell table:style-name="ce4"/>
          <table:table-cell table:number-columns-repeated="16377" table:style-name="ce1"/>
        </table:table-row>
        <table:table-row table:style-name="ro5">
          <table:table-cell office:value-type="string" table:style-name="ce14">
            <text:p>5. Lighting Equipment</text:p>
          </table:table-cell>
          <table:table-cell office:value-type="float" office:value="2855.0909999999999" table:style-name="ce15">
            <text:p>2,855.091</text:p>
          </table:table-cell>
          <table:table-cell office:value-type="float" office:value="51.738999999999997" table:style-name="ce15">
            <text:p>51.739</text:p>
          </table:table-cell>
          <table:table-cell office:value-type="float" office:value="323.21499999999997" table:style-name="ce15">
            <text:p>323.215</text:p>
          </table:table-cell>
          <table:table-cell office:value-type="float" office:value="3230.047" table:style-name="ce15">
            <text:p>3,230.047</text:p>
          </table:table-cell>
          <table:table-cell table:style-name="ce36"/>
          <table:table-cell table:style-name="ce23"/>
          <table:table-cell table:number-columns-repeated="16377" table:style-name="ce1"/>
        </table:table-row>
        <table:table-row table:style-name="ro6">
          <table:table-cell office:value-type="string" table:style-name="ce14">
            <text:p>6. Electrical and Electronic Tools</text:p>
          </table:table-cell>
          <table:table-cell office:value-type="float" office:value="13308.538" table:style-name="ce15">
            <text:p>13,308.538</text:p>
          </table:table-cell>
          <table:table-cell office:value-type="float" office:value="169.00700000000001" table:style-name="ce15">
            <text:p>169.007</text:p>
          </table:table-cell>
          <table:table-cell office:value-type="float" office:value="631.59900000000005" table:style-name="ce15">
            <text:p>631.599</text:p>
          </table:table-cell>
          <table:table-cell office:value-type="float" office:value="14109.146000000001" table:style-name="ce15">
            <text:p>14,109.146</text:p>
          </table:table-cell>
          <table:table-cell table:style-name="ce36"/>
          <table:table-cell table:style-name="ce28"/>
          <table:table-cell table:number-columns-repeated="16377" table:style-name="ce1"/>
        </table:table-row>
        <table:table-row table:style-name="ro15">
          <table:table-cell office:value-type="string" table:style-name="ce14">
            <text:p>7. Toys Leisure and Sports</text:p>
          </table:table-cell>
          <table:table-cell office:value-type="float" office:value="2720.1080000000002" table:style-name="ce15">
            <text:p>2,720.108</text:p>
          </table:table-cell>
          <table:table-cell office:value-type="float" office:value="35.447000000000003" table:style-name="ce15">
            <text:p>35.447</text:p>
          </table:table-cell>
          <table:table-cell office:value-type="float" office:value="365.51299999999998" table:style-name="ce15">
            <text:p>365.513</text:p>
          </table:table-cell>
          <table:table-cell office:value-type="float" office:value="3121.067" table:style-name="ce15">
            <text:p>3,121.067</text:p>
          </table:table-cell>
          <table:table-cell table:style-name="ce36"/>
          <table:table-cell table:style-name="ce17"/>
          <table:table-cell table:number-columns-repeated="16377" table:style-name="ce1"/>
        </table:table-row>
        <table:table-row table:style-name="ro5">
          <table:table-cell office:value-type="string" table:style-name="ce14">
            <text:p>8. Medical Devices</text:p>
          </table:table-cell>
          <table:table-cell office:value-type="float" office:value="0.222" table:style-name="ce15">
            <text:p>0.222</text:p>
          </table:table-cell>
          <table:table-cell office:value-type="float" office:value="0.91" table:style-name="ce15">
            <text:p>0.910</text:p>
          </table:table-cell>
          <table:table-cell office:value-type="float" office:value="15.369" table:style-name="ce15">
            <text:p>15.369</text:p>
          </table:table-cell>
          <table:table-cell office:value-type="float" office:value="16.501999999999999" table:style-name="ce15">
            <text:p>16.502</text:p>
          </table:table-cell>
          <table:table-cell table:style-name="ce37"/>
          <table:table-cell table:style-name="ce19"/>
          <table:table-cell table:number-columns-repeated="16377" table:style-name="ce1"/>
        </table:table-row>
        <table:table-row table:style-name="ro5">
          <table:table-cell office:value-type="string" table:style-name="ce14">
            <text:p>9. Monitoring and Control Instruments</text:p>
          </table:table-cell>
          <table:table-cell office:value-type="float" office:value="536.98500000000001" table:style-name="ce15">
            <text:p>536.985</text:p>
          </table:table-cell>
          <table:table-cell office:value-type="float" office:value="8.2759999999999998" table:style-name="ce15">
            <text:p>8.276</text:p>
          </table:table-cell>
          <table:table-cell office:value-type="float" office:value="51.258000000000003" table:style-name="ce15">
            <text:p>51.258</text:p>
          </table:table-cell>
          <table:table-cell office:value-type="float" office:value="596.51700000000005" table:style-name="ce15">
            <text:p>596.517</text:p>
          </table:table-cell>
          <table:table-cell table:style-name="ce37"/>
          <table:table-cell table:style-name="ce19"/>
          <table:table-cell table:number-columns-repeated="16377" table:style-name="ce1"/>
        </table:table-row>
        <table:table-row table:style-name="ro6">
          <table:table-cell office:value-type="string" table:style-name="ce14">
            <text:p>10. Automatic Dispensers</text:p>
          </table:table-cell>
          <table:table-cell office:value-type="float" office:value="1.4999999999999999E-2" table:style-name="ce15">
            <text:p>0.015</text:p>
          </table:table-cell>
          <table:table-cell office:value-type="float" office:value="8.0000000000000002E-3" table:style-name="ce15">
            <text:p>0.008</text:p>
          </table:table-cell>
          <table:table-cell office:value-type="float" office:value="2.9809999999999999" table:style-name="ce15">
            <text:p>2.981</text:p>
          </table:table-cell>
          <table:table-cell office:value-type="float" office:value="3.0049999999999999" table:style-name="ce15">
            <text:p>3.005</text:p>
          </table:table-cell>
          <table:table-cell table:style-name="ce37"/>
          <table:table-cell table:style-name="ce19"/>
          <table:table-cell table:number-columns-repeated="16377" table:style-name="ce1"/>
        </table:table-row>
        <table:table-row table:style-name="ro6">
          <table:table-cell office:value-type="string" table:style-name="ce14">
            <text:p>11. Display Equipment</text:p>
          </table:table-cell>
          <table:table-cell office:value-type="float" office:value="19519.38" table:style-name="ce15">
            <text:p>19,519.380</text:p>
          </table:table-cell>
          <table:table-cell office:value-type="float" office:value="1509.8240000000001" table:style-name="ce15">
            <text:p>1,509.824</text:p>
          </table:table-cell>
          <table:table-cell office:value-type="float" office:value="2264.7150000000001" table:style-name="ce15">
            <text:p>2,264.715</text:p>
          </table:table-cell>
          <table:table-cell office:value-type="float" office:value="23293.917000000001" table:style-name="ce15">
            <text:p>23,293.917</text:p>
          </table:table-cell>
          <table:table-cell table:style-name="ce37"/>
          <table:table-cell table:style-name="ce19"/>
          <table:table-cell table:number-columns-repeated="16377" table:style-name="ce1"/>
        </table:table-row>
        <table:table-row table:style-name="ro6">
          <table:table-cell office:value-type="string" table:style-name="ce14">
            <text:p>12. Cooling Appliances Containing Refrigerants</text:p>
          </table:table-cell>
          <table:table-cell office:value-type="float" office:value="38250.014999999999" table:style-name="ce15">
            <text:p>38,250.015</text:p>
          </table:table-cell>
          <table:table-cell office:value-type="float" office:value="22783.178" table:style-name="ce15">
            <text:p>22,783.178</text:p>
          </table:table-cell>
          <table:table-cell office:value-type="float" office:value="5581.4960000000001" table:style-name="ce15">
            <text:p>5,581.496</text:p>
          </table:table-cell>
          <table:table-cell office:value-type="float" office:value="66614.684999999998" table:style-name="ce15">
            <text:p>66,614.685</text:p>
          </table:table-cell>
          <table:table-cell table:style-name="ce37"/>
          <table:table-cell table:style-name="ce19"/>
          <table:table-cell table:number-columns-repeated="16377" table:style-name="ce1"/>
        </table:table-row>
        <table:table-row table:style-name="ro6">
          <table:table-cell office:value-type="string" table:style-name="ce14">
            <text:p>13. Gas Discharge Lamps and LED Light Sources</text:p>
          </table:table-cell>
          <table:table-cell office:value-type="float" office:value="363.18" table:style-name="ce15">
            <text:p>363.180</text:p>
          </table:table-cell>
          <table:table-cell office:value-type="float" office:value="241.97" table:style-name="ce15">
            <text:p>241.970</text:p>
          </table:table-cell>
          <table:table-cell office:value-type="float" office:value="905.88300000000004" table:style-name="ce15">
            <text:p>905.883</text:p>
          </table:table-cell>
          <table:table-cell office:value-type="float" office:value="1511.0319999999999" table:style-name="ce15">
            <text:p>1,511.032</text:p>
          </table:table-cell>
          <table:table-cell table:style-name="ce37"/>
          <table:table-cell table:style-name="ce19"/>
          <table:table-cell table:number-columns-repeated="16377" table:style-name="ce1"/>
        </table:table-row>
        <table:table-row table:style-name="ro16">
          <table:table-cell office:value-type="string" table:style-name="ce14">
            <text:p>14. Photovoltaic Panels</text:p>
          </table:table-cell>
          <table:table-cell office:value-type="float" office:value="145.172" table:style-name="ce15">
            <text:p>145.172</text:p>
          </table:table-cell>
          <table:table-cell office:value-type="float" office:value="1.819" table:style-name="ce15">
            <text:p>1.819</text:p>
          </table:table-cell>
          <table:table-cell office:value-type="float" office:value="679.65300000000002" table:style-name="ce15">
            <text:p>679.653</text:p>
          </table:table-cell>
          <table:table-cell office:value-type="float" office:value="826.64599999999996" table:style-name="ce15">
            <text:p>826.646</text:p>
          </table:table-cell>
          <table:table-cell table:style-name="ce37"/>
          <table:table-cell table:style-name="ce19"/>
          <table:table-cell table:style-name="ce38"/>
          <table:table-cell table:number-columns-repeated="16376" table:style-name="ce1"/>
        </table:table-row>
        <table:table-row table:style-name="ro12">
          <table:table-cell office:value-type="string" table:style-name="ce14">
            <text:p>15. Vapes and Electronic Cigarette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table:style-name="ce37"/>
          <table:table-cell table:style-name="ce19"/>
          <table:table-cell table:style-name="ce39"/>
          <table:table-cell table:number-columns-repeated="2" table:style-name="ce1"/>
          <table:table-cell table:style-name="ce39"/>
          <table:table-cell table:number-columns-repeated="16373" table:style-name="ce1"/>
        </table:table-row>
        <table:table-row table:style-name="ro6">
          <table:table-cell office:value-type="string" table:style-name="ce20">
            <text:p>Total</text:p>
          </table:table-cell>
          <table:table-cell office:value-type="float" office:value="153274.71599999999" table:style-name="ce21">
            <text:p>153,274.716</text:p>
          </table:table-cell>
          <table:table-cell office:value-type="float" office:value="76974.049000000014" table:style-name="ce21">
            <text:p>76,974.049</text:p>
          </table:table-cell>
          <table:table-cell office:value-type="float" office:value="27929.316999999995" table:style-name="ce21">
            <text:p>27,929.317</text:p>
          </table:table-cell>
          <table:table-cell office:value-type="float" office:value="258178.07100000005" table:style-name="ce21">
            <text:p>258,178.071</text:p>
          </table:table-cell>
          <table:table-cell table:style-name="ce37"/>
          <table:table-cell table:style-name="ce19"/>
          <table:table-cell table:number-columns-repeated="2" table:style-name="ce1"/>
          <table:table-cell table:number-columns-repeated="5" table:style-name="ce24"/>
          <table:table-cell table:number-columns-repeated="16370" table:style-name="ce1"/>
        </table:table-row>
        <table:table-row table:style-name="ro17">
          <table:table-cell office:value-type="string" table:style-name="ce40">
            <text:p>Tables 1 to 5 notes</text:p>
          </table:table-cell>
          <table:table-cell table:number-columns-repeated="4" table:style-name="ce41"/>
          <table:table-cell table:style-name="ce37"/>
          <table:table-cell table:style-name="ce19"/>
          <table:table-cell table:number-columns-repeated="2" table:style-name="ce1"/>
          <table:table-cell table:number-columns-repeated="5" table:style-name="ce24"/>
          <table:table-cell table:number-columns-repeated="16370" table:style-name="ce1"/>
        </table:table-row>
        <table:table-row table:style-name="ro15">
          <table:table-cell office:value-type="string" table:style-name="ce5">
            <text:p>Note 1: This figure includes household WEEE from Designated Collection Facilities (DCFs) that has been collected by Producer Compliance Schemes, and household WEEE that DCFs have cleared themselves.<text:s text:c="3"/></text:p>
          </table:table-cell>
          <table:table-cell table:number-columns-repeated="4" table:style-name="ce42"/>
          <table:table-cell table:style-name="ce3"/>
          <table:table-cell table:style-name="ce43"/>
          <table:table-cell table:style-name="ce24"/>
          <table:table-cell table:number-columns-repeated="2" table:style-name="ce1"/>
          <table:table-cell table:number-columns-repeated="5" table:style-name="ce24"/>
          <table:table-cell table:number-columns-repeated="16369"/>
        </table:table-row>
        <table:table-row table:style-name="ro18">
          <table:table-cell office:value-type="string" table:style-name="ce5">
            <text:p>Note 2: This figure includes household WEEE returned by distributors to Producer Compliance Schemes.</text:p>
          </table:table-cell>
          <table:table-cell table:number-columns-repeated="4" table:style-name="ce42"/>
          <table:table-cell table:style-name="ce3"/>
          <table:table-cell table:style-name="ce43"/>
          <table:table-cell table:style-name="ce24"/>
          <table:table-cell table:number-columns-repeated="2" table:style-name="ce1"/>
          <table:table-cell table:number-columns-repeated="5" table:style-name="ce24"/>
          <table:table-cell table:number-columns-repeated="16369"/>
        </table:table-row>
        <table:table-row table:style-name="ro18">
          <table:table-cell office:value-type="string" table:style-name="ce5">
            <text:p>Note 3: This figure includes household WEEE collected through a collection system a Producer Compliance Scheme operates itself.</text:p>
          </table:table-cell>
          <table:table-cell table:number-columns-repeated="4" table:style-name="ce42"/>
          <table:table-cell table:style-name="ce3"/>
          <table:table-cell table:style-name="ce43"/>
          <table:table-cell table:style-name="ce24"/>
          <table:table-cell table:number-columns-repeated="2" table:style-name="ce1"/>
          <table:table-cell table:number-columns-repeated="5" table:style-name="ce24"/>
          <table:table-cell table:number-columns-repeated="16369"/>
        </table:table-row>
        <table:table-row table:style-name="ro15">
          <table:table-cell office:value-type="string" table:style-name="ce5">
            <text:p>Note 4: This figure is the amount of WEEE Producer Compliance Schemes have reported as being delivered to Approved Authorised Treatment Facilities (AATFs) and Approved Exporters (AEs) on their behalf.</text:p>
          </table:table-cell>
          <table:table-cell table:number-columns-repeated="4" table:style-name="ce44"/>
          <table:table-cell table:style-name="ce3"/>
          <table:table-cell table:style-name="ce43"/>
          <table:table-cell table:style-name="ce24"/>
          <table:table-cell table:number-columns-repeated="2" table:style-name="ce1"/>
          <table:table-cell table:number-columns-repeated="5" table:style-name="ce24"/>
          <table:table-cell table:number-columns-repeated="16369"/>
        </table:table-row>
        <table:table-row table:style-name="ro15">
          <table:table-cell office:value-type="string" table:style-name="ce5">
            <text:p>We have identified and validated an increase in category 14 household WEEE returned under regulation 50.</text:p>
          </table:table-cell>
          <table:table-cell table:number-columns-repeated="4" table:style-name="ce44"/>
          <table:table-cell table:style-name="ce3"/>
          <table:table-cell table:style-name="ce43"/>
          <table:table-cell table:style-name="ce24"/>
          <table:table-cell table:number-columns-repeated="2" table:style-name="ce1"/>
          <table:table-cell table:number-columns-repeated="5" table:style-name="ce24"/>
          <table:table-cell table:number-columns-repeated="16369"/>
        </table:table-row>
        <table:table-row table:style-name="ro19">
          <table:table-cell office:value-type="string" table:style-name="ce22">
            <text:p>Table 6: Non-household WEEE collected in the UK</text:p>
          </table:table-cell>
          <table:table-cell table:number-columns-repeated="4" table:style-name="ce45"/>
          <table:table-cell table:style-name="ce36"/>
          <table:table-cell table:style-name="ce46"/>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string" table:style-name="ce3">
            <text:p>Report run on 26 August 2026</text:p>
          </table:table-cell>
          <table:table-cell table:number-columns-repeated="5" table:style-name="ce3"/>
          <table:table-cell table:style-name="ce46"/>
          <table:table-cell table:style-name="ce24"/>
          <table:table-cell table:number-columns-repeated="2" table:style-name="ce1"/>
          <table:table-cell table:number-columns-repeated="5" table:style-name="ce24"/>
          <table:table-cell table:number-columns-repeated="16369"/>
        </table:table-row>
        <table:table-row table:style-name="ro20">
          <table:table-cell office:value-type="string" table:style-name="ce26">
            <text:p>Category name and number</text:p>
          </table:table-cell>
          <table:table-cell office:value-type="string" table:style-name="ce27">
            <text:p>Non-household WEEE (tonnes), January to March 2026</text:p>
          </table:table-cell>
          <table:table-cell office:value-type="string" table:style-name="ce47">
            <text:p>Non-household WEEE (tonnes), April to June 2026</text:p>
          </table:table-cell>
          <table:table-cell office:value-type="string" table:style-name="ce27">
            <text:p>Non-household WEEE (tonnes), July to September 2026</text:p>
          </table:table-cell>
          <table:table-cell office:value-type="string" table:style-name="ce27">
            <text:p>Non-household WEEE (tonnes), October to December 2026</text:p>
          </table:table-cell>
          <table:table-cell office:value-type="string" table:style-name="ce27">
            <text:p>Total non-household WEEE (tonnes)</text:p>
          </table:table-cell>
          <table:table-cell table:style-name="ce4"/>
          <table:table-cell table:number-columns-repeated="2" table:style-name="ce1"/>
          <table:table-cell table:number-columns-repeated="5" table:style-name="ce24"/>
          <table:table-cell table:number-columns-repeated="16370" table:style-name="ce1"/>
        </table:table-row>
        <table:table-row table:style-name="ro6">
          <table:table-cell office:value-type="string" table:style-name="ce14">
            <text:p>1. Large Household Appliances</text:p>
          </table:table-cell>
          <table:table-cell office:value-type="float" office:value="161.934" table:style-name="ce15">
            <text:p>161.934</text:p>
          </table:table-cell>
          <table:table-cell office:value-type="float" office:value="75.114999999999995" table:style-name="ce15">
            <text:p>75.115</text:p>
          </table:table-cell>
          <table:table-cell office:value-type="float" office:value="0" table:style-name="ce15">
            <text:p>0.000</text:p>
          </table:table-cell>
          <table:table-cell office:value-type="float" office:value="0" table:style-name="ce15">
            <text:p>0.000</text:p>
          </table:table-cell>
          <table:table-cell office:value-type="float" office:value="237.04900000000001" table:style-name="ce48">
            <text:p>237.049</text:p>
          </table:table-cell>
          <table:table-cell table:style-name="ce4"/>
          <table:table-cell table:number-columns-repeated="2" table:style-name="ce1"/>
          <table:table-cell table:number-columns-repeated="5" table:style-name="ce24"/>
          <table:table-cell table:number-columns-repeated="16370"/>
        </table:table-row>
        <table:table-row table:style-name="ro6">
          <table:table-cell office:value-type="string" table:style-name="ce14">
            <text:p>2. Small Household Appliances</text:p>
          </table:table-cell>
          <table:table-cell office:value-type="float" office:value="0" table:style-name="ce15">
            <text:p>0.000</text:p>
          </table:table-cell>
          <table:table-cell office:value-type="float" office:value="7.0999999999999994E-2" table:style-name="ce15">
            <text:p>0.071</text:p>
          </table:table-cell>
          <table:table-cell office:value-type="float" office:value="0" table:style-name="ce15">
            <text:p>0.000</text:p>
          </table:table-cell>
          <table:table-cell office:value-type="float" office:value="0" table:style-name="ce15">
            <text:p>0.000</text:p>
          </table:table-cell>
          <table:table-cell office:value-type="float" office:value="7.0999999999999994E-2" table:style-name="ce48">
            <text:p>0.071</text:p>
          </table:table-cell>
          <table:table-cell table:style-name="ce23"/>
          <table:table-cell table:number-columns-repeated="2" table:style-name="ce1"/>
          <table:table-cell table:number-columns-repeated="5" table:style-name="ce24"/>
          <table:table-cell table:number-columns-repeated="16370"/>
        </table:table-row>
        <table:table-row table:style-name="ro6">
          <table:table-cell office:value-type="string" table:style-name="ce14">
            <text:p>3. IT and Telcomms Equipment</text:p>
          </table:table-cell>
          <table:table-cell office:value-type="float" office:value="197.476" table:style-name="ce15">
            <text:p>197.476</text:p>
          </table:table-cell>
          <table:table-cell office:value-type="float" office:value="174.245" table:style-name="ce15">
            <text:p>174.245</text:p>
          </table:table-cell>
          <table:table-cell office:value-type="float" office:value="0" table:style-name="ce15">
            <text:p>0.000</text:p>
          </table:table-cell>
          <table:table-cell office:value-type="float" office:value="0" table:style-name="ce15">
            <text:p>0.000</text:p>
          </table:table-cell>
          <table:table-cell office:value-type="float" office:value="371.721" table:style-name="ce48">
            <text:p>371.721</text:p>
          </table:table-cell>
          <table:table-cell table:style-name="ce28"/>
          <table:table-cell table:number-columns-repeated="2" table:style-name="ce1"/>
          <table:table-cell table:number-columns-repeated="5" table:style-name="ce24"/>
          <table:table-cell table:number-columns-repeated="16370"/>
        </table:table-row>
        <table:table-row table:style-name="ro6">
          <table:table-cell office:value-type="string" table:style-name="ce14">
            <text:p>4. Consumer Equipment</text:p>
          </table:table-cell>
          <table:table-cell office:value-type="float" office:value="6.0000000000000001E-3" table:style-name="ce15">
            <text:p>0.006</text:p>
          </table:table-cell>
          <table:table-cell office:value-type="float" office:value="0.34699999999999998" table:style-name="ce15">
            <text:p>0.347</text:p>
          </table:table-cell>
          <table:table-cell office:value-type="float" office:value="0" table:style-name="ce15">
            <text:p>0.000</text:p>
          </table:table-cell>
          <table:table-cell office:value-type="float" office:value="0" table:style-name="ce15">
            <text:p>0.000</text:p>
          </table:table-cell>
          <table:table-cell office:value-type="float" office:value="0.35299999999999998" table:style-name="ce48">
            <text:p>0.353</text:p>
          </table:table-cell>
          <table:table-cell table:style-name="ce4"/>
          <table:table-cell table:number-columns-repeated="2" table:style-name="ce1"/>
          <table:table-cell table:number-columns-repeated="5" table:style-name="ce24"/>
          <table:table-cell table:number-columns-repeated="16370"/>
        </table:table-row>
        <table:table-row table:style-name="ro6">
          <table:table-cell office:value-type="string" table:style-name="ce14">
            <text:p>5. Lighting Equipment</text:p>
          </table:table-cell>
          <table:table-cell office:value-type="float" office:value="513.125" table:style-name="ce15">
            <text:p>513.125</text:p>
          </table:table-cell>
          <table:table-cell office:value-type="float" office:value="570.70899999999995" table:style-name="ce15">
            <text:p>570.709</text:p>
          </table:table-cell>
          <table:table-cell office:value-type="float" office:value="0" table:style-name="ce15">
            <text:p>0.000</text:p>
          </table:table-cell>
          <table:table-cell office:value-type="float" office:value="0" table:style-name="ce15">
            <text:p>0.000</text:p>
          </table:table-cell>
          <table:table-cell office:value-type="float" office:value="1083.8340000000001" table:style-name="ce48">
            <text:p>1,083.834</text:p>
          </table:table-cell>
          <table:table-cell table:style-name="ce4"/>
          <table:table-cell table:number-columns-repeated="2" table:style-name="ce1"/>
          <table:table-cell table:number-columns-repeated="5" table:style-name="ce24"/>
          <table:table-cell table:number-columns-repeated="16370"/>
        </table:table-row>
        <table:table-row table:style-name="ro6">
          <table:table-cell office:value-type="string" table:style-name="ce14">
            <text:p>6. Electrical and Electronic Tools</text:p>
          </table:table-cell>
          <table:table-cell office:value-type="float" office:value="22.943999999999999" table:style-name="ce15">
            <text:p>22.944</text:p>
          </table:table-cell>
          <table:table-cell office:value-type="float" office:value="34.18" table:style-name="ce15">
            <text:p>34.180</text:p>
          </table:table-cell>
          <table:table-cell office:value-type="float" office:value="0" table:style-name="ce15">
            <text:p>0.000</text:p>
          </table:table-cell>
          <table:table-cell office:value-type="float" office:value="0" table:style-name="ce15">
            <text:p>0.000</text:p>
          </table:table-cell>
          <table:table-cell office:value-type="float" office:value="57.124000000000002" table:style-name="ce48">
            <text:p>57.124</text:p>
          </table:table-cell>
          <table:table-cell table:style-name="ce4"/>
          <table:table-cell table:number-columns-repeated="2" table:style-name="ce1"/>
          <table:table-cell table:style-name="ce25"/>
          <table:table-cell table:number-columns-repeated="4" table:style-name="ce24"/>
          <table:table-cell table:number-columns-repeated="16370"/>
        </table:table-row>
        <table:table-row table:style-name="ro6">
          <table:table-cell office:value-type="string" table:style-name="ce14">
            <text:p>7. Toys Leisure and Sport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48">
            <text:p>0.000</text:p>
          </table:table-cell>
          <table:table-cell table:style-name="ce4"/>
          <table:table-cell table:number-columns-repeated="2" table:style-name="ce1"/>
          <table:table-cell table:style-name="ce25"/>
          <table:table-cell table:number-columns-repeated="4" table:style-name="ce24"/>
          <table:table-cell table:number-columns-repeated="16370"/>
        </table:table-row>
        <table:table-row table:style-name="ro6">
          <table:table-cell office:value-type="string" table:style-name="ce14">
            <text:p>8. Medical Devices</text:p>
          </table:table-cell>
          <table:table-cell office:value-type="float" office:value="39.268999999999998" table:style-name="ce15">
            <text:p>39.269</text:p>
          </table:table-cell>
          <table:table-cell office:value-type="float" office:value="84.036000000000001" table:style-name="ce15">
            <text:p>84.036</text:p>
          </table:table-cell>
          <table:table-cell office:value-type="float" office:value="0" table:style-name="ce15">
            <text:p>0.000</text:p>
          </table:table-cell>
          <table:table-cell office:value-type="float" office:value="0" table:style-name="ce15">
            <text:p>0.000</text:p>
          </table:table-cell>
          <table:table-cell office:value-type="float" office:value="123.30500000000001" table:style-name="ce48">
            <text:p>123.305</text:p>
          </table:table-cell>
          <table:table-cell table:style-name="ce17"/>
          <table:table-cell table:number-columns-repeated="2" table:style-name="ce1"/>
          <table:table-cell table:style-name="ce25"/>
          <table:table-cell table:number-columns-repeated="4" table:style-name="ce24"/>
          <table:table-cell table:number-columns-repeated="16370"/>
        </table:table-row>
        <table:table-row table:style-name="ro16">
          <table:table-cell office:value-type="string" table:style-name="ce14">
            <text:p>9. Monitoring and Control Instruments</text:p>
          </table:table-cell>
          <table:table-cell office:value-type="float" office:value="26.827000000000002" table:style-name="ce15">
            <text:p>26.827</text:p>
          </table:table-cell>
          <table:table-cell office:value-type="float" office:value="41.213999999999999" table:style-name="ce15">
            <text:p>41.214</text:p>
          </table:table-cell>
          <table:table-cell office:value-type="float" office:value="0" table:style-name="ce15">
            <text:p>0.000</text:p>
          </table:table-cell>
          <table:table-cell office:value-type="float" office:value="0" table:style-name="ce15">
            <text:p>0.000</text:p>
          </table:table-cell>
          <table:table-cell office:value-type="float" office:value="68.040999999999997" table:style-name="ce48">
            <text:p>68.041</text:p>
          </table:table-cell>
          <table:table-cell table:style-name="ce49"/>
          <table:table-cell table:style-name="ce50"/>
          <table:table-cell table:style-name="ce1"/>
          <table:table-cell table:style-name="ce25"/>
          <table:table-cell table:number-columns-repeated="4" table:style-name="ce24"/>
          <table:table-cell table:number-columns-repeated="16370"/>
        </table:table-row>
        <table:table-row table:style-name="ro6">
          <table:table-cell office:value-type="string" table:style-name="ce14">
            <text:p>10. Automatic Dispenser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48">
            <text:p>0.000</text:p>
          </table:table-cell>
          <table:table-cell table:style-name="ce17"/>
          <table:table-cell table:style-name="ce51"/>
          <table:table-cell table:number-columns-repeated="16376" table:style-name="ce1"/>
        </table:table-row>
        <table:table-row table:style-name="ro6">
          <table:table-cell office:value-type="string" table:style-name="ce14">
            <text:p>11. Display Equipment</text:p>
          </table:table-cell>
          <table:table-cell office:value-type="float" office:value="2.742" table:style-name="ce15">
            <text:p>2.742</text:p>
          </table:table-cell>
          <table:table-cell office:value-type="float" office:value="3.0990000000000002" table:style-name="ce15">
            <text:p>3.099</text:p>
          </table:table-cell>
          <table:table-cell office:value-type="float" office:value="0" table:style-name="ce15">
            <text:p>0.000</text:p>
          </table:table-cell>
          <table:table-cell office:value-type="float" office:value="0" table:style-name="ce15">
            <text:p>0.000</text:p>
          </table:table-cell>
          <table:table-cell office:value-type="float" office:value="5.8410000000000002" table:style-name="ce48">
            <text:p>5.841</text:p>
          </table:table-cell>
          <table:table-cell table:style-name="ce19"/>
          <table:table-cell table:style-name="ce24"/>
          <table:table-cell table:number-columns-repeated="16376" table:style-name="ce1"/>
        </table:table-row>
        <table:table-row table:style-name="ro6">
          <table:table-cell office:value-type="string" table:style-name="ce14">
            <text:p>12. Cooling Appliances Containing Refrigerants</text:p>
          </table:table-cell>
          <table:table-cell office:value-type="float" office:value="628.96299999999997" table:style-name="ce15">
            <text:p>628.963</text:p>
          </table:table-cell>
          <table:table-cell office:value-type="float" office:value="332.71899999999999" table:style-name="ce15">
            <text:p>332.719</text:p>
          </table:table-cell>
          <table:table-cell office:value-type="float" office:value="0" table:style-name="ce15">
            <text:p>0.000</text:p>
          </table:table-cell>
          <table:table-cell office:value-type="float" office:value="0" table:style-name="ce15">
            <text:p>0.000</text:p>
          </table:table-cell>
          <table:table-cell office:value-type="float" office:value="961.68200000000002" table:style-name="ce48">
            <text:p>961.682</text:p>
          </table:table-cell>
          <table:table-cell table:style-name="ce19"/>
          <table:table-cell table:style-name="ce24"/>
          <table:table-cell table:number-columns-repeated="16376" table:style-name="ce1"/>
        </table:table-row>
        <table:table-row table:style-name="ro6">
          <table:table-cell office:value-type="string" table:style-name="ce14">
            <text:p>13. Gas Discharge Lamps and LED Light Sources</text:p>
          </table:table-cell>
          <table:table-cell office:value-type="float" office:value="0.183" table:style-name="ce15">
            <text:p>0.183</text:p>
          </table:table-cell>
          <table:table-cell office:value-type="float" office:value="0.22900000000000001" table:style-name="ce15">
            <text:p>0.229</text:p>
          </table:table-cell>
          <table:table-cell office:value-type="float" office:value="0" table:style-name="ce15">
            <text:p>0.000</text:p>
          </table:table-cell>
          <table:table-cell office:value-type="float" office:value="0" table:style-name="ce15">
            <text:p>0.000</text:p>
          </table:table-cell>
          <table:table-cell office:value-type="float" office:value="0.41199999999999998" table:style-name="ce48">
            <text:p>0.412</text:p>
          </table:table-cell>
          <table:table-cell table:style-name="ce19"/>
          <table:table-cell table:style-name="ce24"/>
          <table:table-cell table:number-columns-repeated="16376" table:style-name="ce1"/>
        </table:table-row>
        <table:table-row table:style-name="ro6">
          <table:table-cell office:value-type="string" table:style-name="ce14">
            <text:p>14. Photovoltaic Panel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48">
            <text:p>0.000</text:p>
          </table:table-cell>
          <table:table-cell table:style-name="ce19"/>
          <table:table-cell table:style-name="ce24"/>
          <table:table-cell table:number-columns-repeated="16376" table:style-name="ce1"/>
        </table:table-row>
        <table:table-row table:style-name="ro6">
          <table:table-cell office:value-type="string" table:style-name="ce14">
            <text:p>15. Vapes and Electronic Cigarettes</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15">
            <text:p>0.000</text:p>
          </table:table-cell>
          <table:table-cell office:value-type="float" office:value="0" table:style-name="ce48">
            <text:p>0.000</text:p>
          </table:table-cell>
          <table:table-cell table:style-name="ce19"/>
          <table:table-cell table:style-name="ce24"/>
          <table:table-cell table:number-columns-repeated="16376" table:style-name="ce1"/>
        </table:table-row>
        <table:table-row table:style-name="ro6">
          <table:table-cell office:value-type="string" table:style-name="ce20">
            <text:p>Total</text:p>
          </table:table-cell>
          <table:table-cell office:value-type="float" office:value="1593.4689999999998" table:style-name="ce21">
            <text:p>1,593.469</text:p>
          </table:table-cell>
          <table:table-cell office:value-type="float" office:value="1315.9639999999999" table:style-name="ce21">
            <text:p>1,315.964</text:p>
          </table:table-cell>
          <table:table-cell office:value-type="float" office:value="0" table:style-name="ce21">
            <text:p>0.000</text:p>
          </table:table-cell>
          <table:table-cell office:value-type="float" office:value="0" table:style-name="ce21">
            <text:p>0.000</text:p>
          </table:table-cell>
          <table:table-cell office:value-type="float" office:value="2909.4329999999995" table:style-name="ce21">
            <text:p>2,909.433</text:p>
          </table:table-cell>
          <table:table-cell table:style-name="ce19"/>
          <table:table-cell table:style-name="ce24"/>
          <table:table-cell table:number-columns-repeated="16376" table:style-name="ce1"/>
        </table:table-row>
        <table:table-row table:style-name="ro21">
          <table:table-cell office:value-type="string" table:style-name="ce52">
            <text:p>Table 1 to 6 notes</text:p>
          </table:table-cell>
          <table:table-cell table:number-columns-repeated="4" table:style-name="ce30"/>
          <table:table-cell table:style-name="ce53"/>
          <table:table-cell table:style-name="ce4"/>
          <table:table-cell table:number-columns-repeated="2" table:style-name="ce19"/>
          <table:table-cell table:number-columns-repeated="16375"/>
        </table:table-row>
        <table:table-row table:style-name="ro6">
          <table:table-cell office:value-type="string" table:style-name="ce3">
            <text:p>There are a number of discrepancies in the Household WEEE data.<text:s/></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3">
            <text:p>The "Household WEEE collected from a DCF", "Household WEEE returned under regulation 43" and "Household WEEE returned under regulation 50" columns do not equal the figures in "Total separately collected household WEEE".</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3">
            <text:p>The "Total separately collected household WEEE" column is the amount of WEEE Producer Compliance Schemes report as being delivered to AATFs and AEs on their behalf.</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3">
            <text:p>This is due to a number of schemes reporting more WEEE being collected than has been delivered to AATFs and AEs, whilst others have reported less WEEE being collected than delivered to AATFs and AEs.</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3">
            <text:p>We have been notified that certain collections are bulked up prior to delivery to an AATF or AE hence the reporting of more WEEE being collected than delivered.</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3">
            <text:p>As for when deliveries exceed collections, we continue to monitor this and the data may be subject to revision.</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5">
            <text:p>We have identified and validated decreases in categories 1 and 12 non-household WEEE.</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table:number-columns-repeated="6" table:style-name="ce3"/>
          <table:table-cell table:style-name="ce4"/>
          <table:table-cell table:number-columns-repeated="2" table:style-name="ce19"/>
          <table:table-cell table:number-columns-repeated="16375"/>
        </table:table-row>
        <table:table-row table:style-name="ro6">
          <table:table-cell office:value-type="string" table:style-name="ce3">
            <text:p>Catalogue LIT 7676</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office:value-type="string" table:style-name="ce52">
            <text:p>© Environment Agency copyright and database right 2026. All rights reserved.<text:s text:c="2"/></text:p>
          </table:table-cell>
          <table:table-cell table:number-columns-repeated="5" table:style-name="ce3"/>
          <table:table-cell table:style-name="ce4"/>
          <table:table-cell table:number-columns-repeated="2" table:style-name="ce19"/>
          <table:table-cell table:number-columns-repeated="16375"/>
        </table:table-row>
        <table:table-row table:style-name="ro6">
          <table:table-cell table:number-columns-repeated="6" table:style-name="ce3"/>
          <table:table-cell table:style-name="ce4"/>
          <table:table-cell table:number-columns-repeated="2" table:style-name="ce19"/>
          <table:table-cell table:number-columns-repeated="16375"/>
        </table:table-row>
        <table:table-row table:style-name="ro6">
          <table:table-cell table:number-columns-repeated="6" table:style-name="ce3"/>
          <table:table-cell table:style-name="ce4"/>
          <table:table-cell table:number-columns-repeated="2" table:style-name="ce23"/>
          <table:table-cell table:number-columns-repeated="16375"/>
        </table:table-row>
        <table:table-row table:number-rows-repeated="2" table:style-name="ro6">
          <table:table-cell table:style-name="ce4"/>
          <table:table-cell table:style-name="ce46"/>
          <table:table-cell table:number-columns-repeated="3" table:style-name="ce23"/>
          <table:table-cell table:style-name="ce46"/>
          <table:table-cell table:number-columns-repeated="3" table:style-name="ce4"/>
          <table:table-cell table:number-columns-repeated="16375"/>
        </table:table-row>
        <table:table-row table:style-name="ro6">
          <table:table-cell table:number-columns-repeated="6" table:style-name="ce54"/>
          <table:table-cell table:style-name="ce4"/>
          <table:table-cell table:style-name="ce28"/>
          <table:table-cell table:style-name="ce4"/>
          <table:table-cell table:number-columns-repeated="16375"/>
        </table:table-row>
        <table:table-row table:number-rows-repeated="2" table:style-name="ro6">
          <table:table-cell table:number-columns-repeated="9" table:style-name="ce4"/>
          <table:table-cell table:number-columns-repeated="16375"/>
        </table:table-row>
        <table:table-row table:style-name="ro6">
          <table:table-cell table:number-columns-repeated="7" table:style-name="ce4"/>
          <table:table-cell table:style-name="ce55"/>
          <table:table-cell table:style-name="ce4"/>
          <table:table-cell table:number-columns-repeated="16375"/>
        </table:table-row>
        <table:table-row table:style-name="ro6">
          <table:table-cell table:number-columns-repeated="7" table:style-name="ce4"/>
          <table:table-cell table:style-name="ce56"/>
          <table:table-cell table:style-name="ce4"/>
          <table:table-cell table:number-columns-repeated="16375"/>
        </table:table-row>
        <table:table-row table:number-rows-repeated="13" table:style-name="ro6">
          <table:table-cell table:number-columns-repeated="7" table:style-name="ce4"/>
          <table:table-cell table:style-name="ce19"/>
          <table:table-cell table:style-name="ce4"/>
          <table:table-cell table:number-columns-repeated="16375"/>
        </table:table-row>
        <table:table-row table:style-name="ro6">
          <table:table-cell table:number-columns-repeated="7" table:style-name="ce4"/>
          <table:table-cell table:style-name="ce23"/>
          <table:table-cell table:style-name="ce4"/>
          <table:table-cell table:number-columns-repeated="16375"/>
        </table:table-row>
        <table:table-row table:number-rows-repeated="1504" table:style-name="ro6">
          <table:table-cell table:number-columns-repeated="9" table:style-name="ce4"/>
          <table:table-cell table:number-columns-repeated="16375"/>
        </table:table-row>
        <table:table-row table:number-rows-repeated="1046910" table:style-name="ro22">
          <table:table-cell table:number-columns-repeated="16384"/>
        </table:table-row>
        <table:named-expressions>
          <table:named-range table:name="Print_Area" table:cell-range-address="2026_Quarter_1_-_2.$A$1:2026_Quarter_1_-_2.$G$146" table:base-cell-address="2026_Quarter_1_-_2.$A$1"/>
        </table:named-expressions>
      </table:table>
      <table:table table:name="2025_Quarter_1_-_4" table:style-name="ta1">
        <table:table-column table:style-name="co16" table:default-cell-style-name="ce1"/>
        <table:table-column table:style-name="co17" table:default-cell-style-name="ce1"/>
        <table:table-column table:style-name="co18" table:number-columns-repeated="3" table:default-cell-style-name="ce1"/>
        <table:table-column table:style-name="co18" table:number-columns-repeated="2" table:default-cell-style-name="ce3"/>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2" table:default-cell-style-name="ce1"/>
        <table:table-row table:style-name="ro23">
          <table:table-cell table:style-name="ce3">
            <draw:frame draw:z-index="1" draw:id="id1" draw:style-name="a1" draw:name="Picture 2" svg:x="0.15625in" svg:y="0.125in" svg:width="1.94167in" svg:height="0.55in" style:rel-width="scale" style:rel-height="scale">
              <draw:image xlink:href="" xlink:type="simple" xlink:show="embed" xlink:actuate="onLoad"/>
              <svg:title/>
              <svg:desc>Environment Agency logo</svg:desc>
            </draw:frame>
          </table:table-cell>
          <table:table-cell table:number-columns-repeated="6" table:style-name="ce3"/>
          <table:table-cell table:number-columns-repeated="16377" table:style-name="ce1"/>
        </table:table-row>
        <table:table-row table:style-name="ro5">
          <table:table-cell office:value-type="string" table:number-columns-spanned="5" table:number-rows-spanned="2" table:style-name="ce6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7"/>
          <table:table-cell table:number-columns-repeated="16377" table:style-name="ce1"/>
        </table:table-row>
        <table:table-row table:style-name="ro5">
          <table:covered-table-cell/>
          <table:covered-table-cell table:number-columns-repeated="4"/>
          <table:table-cell table:number-columns-repeated="2" table:style-name="ce7"/>
          <table:table-cell table:number-columns-repeated="16377" table:style-name="ce1"/>
        </table:table-row>
        <table:table-row table:style-name="ro6">
          <table:table-cell table:number-columns-repeated="7" table:style-name="ce7"/>
          <table:table-cell table:style-name="ce11"/>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6" table:style-name="ce3"/>
          <table:table-cell table:number-columns-repeated="16377" table:style-name="ce1"/>
        </table:table-row>
        <table:table-row table:style-name="ro6">
          <table:table-cell office:value-type="string" table:style-name="ce3">
            <text:p>Period Covered: January to March 2025</text:p>
          </table:table-cell>
          <table:table-cell table:number-columns-repeated="6" table:style-name="ce3"/>
          <table:table-cell table:number-columns-repeated="16377" table:style-name="ce1"/>
        </table:table-row>
        <table:table-row table:style-name="ro6">
          <table:table-cell office:value-type="string" table:style-name="ce57">
            <text:p>Report run on: 27/03/2026</text:p>
          </table:table-cell>
          <table:table-cell table:style-name="ce4"/>
          <table:table-cell table:number-columns-repeated="5" table:style-name="ce3"/>
          <table:table-cell table:number-columns-repeated="16377" table:style-name="ce1"/>
        </table:table-row>
        <table:table-row table:style-name="ro24">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6"/>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4377.659" table:style-name="ce30">
            <text:p>14,377.659</text:p>
          </table:table-cell>
          <table:table-cell office:value-type="float" office:value="25030.249" table:style-name="ce30">
            <text:p>25,030.249</text:p>
          </table:table-cell>
          <table:table-cell office:value-type="float" office:value="5010.8029999999999" table:style-name="ce30">
            <text:p>5,010.803</text:p>
          </table:table-cell>
          <table:table-cell office:value-type="float" office:value="44418.709000000003" table:style-name="ce30">
            <text:p>44,418.709</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326.5309999999999" table:style-name="ce30">
            <text:p>7,326.531</text:p>
          </table:table-cell>
          <table:table-cell office:value-type="float" office:value="218.34200000000001" table:style-name="ce30">
            <text:p>218.342</text:p>
          </table:table-cell>
          <table:table-cell office:value-type="float" office:value="1474.0930000000001" table:style-name="ce30">
            <text:p>1,474.093</text:p>
          </table:table-cell>
          <table:table-cell office:value-type="float" office:value="8518.9639999999999" table:style-name="ce30">
            <text:p>8,518.964</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6508.6869999999999" table:style-name="ce30">
            <text:p>6,508.687</text:p>
          </table:table-cell>
          <table:table-cell office:value-type="float" office:value="300.26799999999997" table:style-name="ce30">
            <text:p>300.268</text:p>
          </table:table-cell>
          <table:table-cell office:value-type="float" office:value="2575.3620000000001" table:style-name="ce30">
            <text:p>2,575.362</text:p>
          </table:table-cell>
          <table:table-cell office:value-type="float" office:value="9384.3150000000005" table:style-name="ce30">
            <text:p>9,384.315</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4677.509" table:style-name="ce30">
            <text:p>4,677.509</text:p>
          </table:table-cell>
          <table:table-cell office:value-type="float" office:value="128.822" table:style-name="ce30">
            <text:p>128.822</text:p>
          </table:table-cell>
          <table:table-cell office:value-type="float" office:value="475.197" table:style-name="ce30">
            <text:p>475.197</text:p>
          </table:table-cell>
          <table:table-cell office:value-type="float" office:value="5281.5249999999996" table:style-name="ce30">
            <text:p>5,281.525</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260.481" table:style-name="ce30">
            <text:p>1,260.481</text:p>
          </table:table-cell>
          <table:table-cell office:value-type="float" office:value="20.425999999999998" table:style-name="ce30">
            <text:p>20.426</text:p>
          </table:table-cell>
          <table:table-cell office:value-type="float" office:value="177.36099999999999" table:style-name="ce30">
            <text:p>177.361</text:p>
          </table:table-cell>
          <table:table-cell office:value-type="float" office:value="1458.2650000000001" table:style-name="ce30">
            <text:p>1,458.265</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5794.9210000000003" table:style-name="ce30">
            <text:p>5,794.921</text:p>
          </table:table-cell>
          <table:table-cell office:value-type="float" office:value="91.158000000000001" table:style-name="ce30">
            <text:p>91.158</text:p>
          </table:table-cell>
          <table:table-cell office:value-type="float" office:value="625.596" table:style-name="ce30">
            <text:p>625.596</text:p>
          </table:table-cell>
          <table:table-cell office:value-type="float" office:value="6511.674" table:style-name="ce30">
            <text:p>6,511.674</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1210.712" table:style-name="ce30">
            <text:p>1,210.712</text:p>
          </table:table-cell>
          <table:table-cell office:value-type="float" office:value="16.79" table:style-name="ce30">
            <text:p>16.790</text:p>
          </table:table-cell>
          <table:table-cell office:value-type="float" office:value="232.09899999999999" table:style-name="ce30">
            <text:p>232.099</text:p>
          </table:table-cell>
          <table:table-cell office:value-type="float" office:value="1459.6010000000001" table:style-name="ce30">
            <text:p>1,459.601</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2.1000000000000001E-2" table:style-name="ce30">
            <text:p>0.021</text:p>
          </table:table-cell>
          <table:table-cell office:value-type="float" office:value="0.373" table:style-name="ce30">
            <text:p>0.373</text:p>
          </table:table-cell>
          <table:table-cell office:value-type="float" office:value="10.603" table:style-name="ce30">
            <text:p>10.603</text:p>
          </table:table-cell>
          <table:table-cell office:value-type="float" office:value="10.997" table:style-name="ce30">
            <text:p>10.997</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34.07" table:style-name="ce30">
            <text:p>234.070</text:p>
          </table:table-cell>
          <table:table-cell office:value-type="float" office:value="3.8570000000000002" table:style-name="ce30">
            <text:p>3.857</text:p>
          </table:table-cell>
          <table:table-cell office:value-type="float" office:value="54.573" table:style-name="ce30">
            <text:p>54.573</text:p>
          </table:table-cell>
          <table:table-cell office:value-type="float" office:value="292.5" table:style-name="ce30">
            <text:p>292.500</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1E-3" table:style-name="ce30">
            <text:p>0.001</text:p>
          </table:table-cell>
          <table:table-cell office:value-type="float" office:value="1E-3" table:style-name="ce30">
            <text:p>0.001</text:p>
          </table:table-cell>
          <table:table-cell office:value-type="float" office:value="1.044" table:style-name="ce30">
            <text:p>1.044</text:p>
          </table:table-cell>
          <table:table-cell office:value-type="float" office:value="1.046" table:style-name="ce30">
            <text:p>1.046</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10031.537" table:style-name="ce30">
            <text:p>10,031.537</text:p>
          </table:table-cell>
          <table:table-cell office:value-type="float" office:value="630.01199999999994" table:style-name="ce30">
            <text:p>630.012</text:p>
          </table:table-cell>
          <table:table-cell office:value-type="float" office:value="1173.3209999999999" table:style-name="ce30">
            <text:p>1,173.321</text:p>
          </table:table-cell>
          <table:table-cell office:value-type="float" office:value="11834.871999999999" table:style-name="ce30">
            <text:p>11,834.872</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8883.948" table:style-name="ce30">
            <text:p>18,883.948</text:p>
          </table:table-cell>
          <table:table-cell office:value-type="float" office:value="10487.545" table:style-name="ce30">
            <text:p>10,487.545</text:p>
          </table:table-cell>
          <table:table-cell office:value-type="float" office:value="3326.0230000000001" table:style-name="ce30">
            <text:p>3,326.023</text:p>
          </table:table-cell>
          <table:table-cell office:value-type="float" office:value="32697.516" table:style-name="ce30">
            <text:p>32,697.516</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09.43600000000001" table:style-name="ce30">
            <text:p>209.436</text:p>
          </table:table-cell>
          <table:table-cell office:value-type="float" office:value="38.529000000000003" table:style-name="ce30">
            <text:p>38.529</text:p>
          </table:table-cell>
          <table:table-cell office:value-type="float" office:value="552.24099999999999" table:style-name="ce30">
            <text:p>552.241</text:p>
          </table:table-cell>
          <table:table-cell office:value-type="float" office:value="800.20600000000002" table:style-name="ce30">
            <text:p>800.206</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64.971999999999994" table:style-name="ce30">
            <text:p>64.972</text:p>
          </table:table-cell>
          <table:table-cell office:value-type="float" office:value="0.90100000000000002" table:style-name="ce30">
            <text:p>0.901</text:p>
          </table:table-cell>
          <table:table-cell office:value-type="float" office:value="87.132000000000005" table:style-name="ce30">
            <text:p>87.132</text:p>
          </table:table-cell>
          <table:table-cell office:value-type="float" office:value="153.00800000000001" table:style-name="ce30">
            <text:p>153.008</text:p>
          </table:table-cell>
          <table:table-cell table:style-name="ce18"/>
          <table:table-cell table:style-name="ce24"/>
          <table:table-cell table:number-columns-repeated="16376"/>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70580.485000000001" table:style-name="ce21">
            <text:p>70,580.485</text:p>
          </table:table-cell>
          <table:table-cell office:value-type="float" office:value="36967.273000000001" table:style-name="ce21">
            <text:p>36,967.273</text:p>
          </table:table-cell>
          <table:table-cell office:value-type="float" office:value="15775.448" table:style-name="ce21">
            <text:p>15,775.448</text:p>
          </table:table-cell>
          <table:table-cell office:value-type="float" office:value="122823.19800000002" table:style-name="ce21">
            <text:p>122,823.198</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style-name="ce25"/>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3">
            <text:p>Period Covered: April to June 2025</text:p>
          </table:table-cell>
          <table:table-cell table:number-columns-repeated="5" table:style-name="ce3"/>
          <table:table-cell table:style-name="ce18"/>
          <table:table-cell table:number-columns-repeated="16377" table:style-name="ce1"/>
        </table:table-row>
        <table:table-row table:style-name="ro6">
          <table:table-cell office:value-type="string" table:style-name="ce57">
            <text:p>Report run on: 27/03/2026</text:p>
          </table:table-cell>
          <table:table-cell table:style-name="ce4"/>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5565.681" table:style-name="ce30">
            <text:p>15,565.681</text:p>
          </table:table-cell>
          <table:table-cell office:value-type="float" office:value="21386.09" table:style-name="ce30">
            <text:p>21,386.090</text:p>
          </table:table-cell>
          <table:table-cell office:value-type="float" office:value="4548.5079999999998" table:style-name="ce30">
            <text:p>4,548.508</text:p>
          </table:table-cell>
          <table:table-cell office:value-type="float" office:value="41500.285000000003" table:style-name="ce30">
            <text:p>41,500.285</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8878.2960000000003" table:style-name="ce30">
            <text:p>8,878.296</text:p>
          </table:table-cell>
          <table:table-cell office:value-type="float" office:value="125.861" table:style-name="ce30">
            <text:p>125.861</text:p>
          </table:table-cell>
          <table:table-cell office:value-type="float" office:value="952.52200000000005" table:style-name="ce30">
            <text:p>952.522</text:p>
          </table:table-cell>
          <table:table-cell office:value-type="float" office:value="9956.6790000000001" table:style-name="ce30">
            <text:p>9,956.679</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7471.0810000000001" table:style-name="ce30">
            <text:p>7,471.081</text:p>
          </table:table-cell>
          <table:table-cell office:value-type="float" office:value="276.06700000000001" table:style-name="ce30">
            <text:p>276.067</text:p>
          </table:table-cell>
          <table:table-cell office:value-type="float" office:value="2519.576" table:style-name="ce30">
            <text:p>2,519.576</text:p>
          </table:table-cell>
          <table:table-cell office:value-type="float" office:value="10266.727000000001" table:style-name="ce30">
            <text:p>10,266.727</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5329.2290000000003" table:style-name="ce30">
            <text:p>5,329.229</text:p>
          </table:table-cell>
          <table:table-cell office:value-type="float" office:value="112.373" table:style-name="ce30">
            <text:p>112.373</text:p>
          </table:table-cell>
          <table:table-cell office:value-type="float" office:value="477.53399999999999" table:style-name="ce30">
            <text:p>477.534</text:p>
          </table:table-cell>
          <table:table-cell office:value-type="float" office:value="5919.1369999999997" table:style-name="ce30">
            <text:p>5,919.137</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452.567" table:style-name="ce30">
            <text:p>1,452.567</text:p>
          </table:table-cell>
          <table:table-cell office:value-type="float" office:value="22.641999999999999" table:style-name="ce30">
            <text:p>22.642</text:p>
          </table:table-cell>
          <table:table-cell office:value-type="float" office:value="195.98400000000001" table:style-name="ce30">
            <text:p>195.984</text:p>
          </table:table-cell>
          <table:table-cell office:value-type="float" office:value="1671.194" table:style-name="ce30">
            <text:p>1,671.194</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6672.6369999999997" table:style-name="ce30">
            <text:p>6,672.637</text:p>
          </table:table-cell>
          <table:table-cell office:value-type="float" office:value="95.018000000000001" table:style-name="ce30">
            <text:p>95.018</text:p>
          </table:table-cell>
          <table:table-cell office:value-type="float" office:value="591.005" table:style-name="ce30">
            <text:p>591.005</text:p>
          </table:table-cell>
          <table:table-cell office:value-type="float" office:value="7358.6570000000002" table:style-name="ce30">
            <text:p>7,358.657</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1460.4739999999999" table:style-name="ce30">
            <text:p>1,460.474</text:p>
          </table:table-cell>
          <table:table-cell office:value-type="float" office:value="15.103" table:style-name="ce30">
            <text:p>15.103</text:p>
          </table:table-cell>
          <table:table-cell office:value-type="float" office:value="184.99299999999999" table:style-name="ce30">
            <text:p>184.993</text:p>
          </table:table-cell>
          <table:table-cell office:value-type="float" office:value="1660.5709999999999" table:style-name="ce30">
            <text:p>1,660.571</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3.4000000000000002E-2" table:style-name="ce30">
            <text:p>0.034</text:p>
          </table:table-cell>
          <table:table-cell office:value-type="float" office:value="0.443" table:style-name="ce30">
            <text:p>0.443</text:p>
          </table:table-cell>
          <table:table-cell office:value-type="float" office:value="11.039" table:style-name="ce30">
            <text:p>11.039</text:p>
          </table:table-cell>
          <table:table-cell office:value-type="float" office:value="11.516" table:style-name="ce30">
            <text:p>11.516</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69.49200000000002" table:style-name="ce30">
            <text:p>269.492</text:p>
          </table:table-cell>
          <table:table-cell office:value-type="float" office:value="4.0670000000000002" table:style-name="ce30">
            <text:p>4.067</text:p>
          </table:table-cell>
          <table:table-cell office:value-type="float" office:value="55.040999999999997" table:style-name="ce30">
            <text:p>55.041</text:p>
          </table:table-cell>
          <table:table-cell office:value-type="float" office:value="328.59800000000001" table:style-name="ce30">
            <text:p>328.598</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2E-3" table:style-name="ce30">
            <text:p>0.002</text:p>
          </table:table-cell>
          <table:table-cell office:value-type="float" office:value="0" table:style-name="ce30">
            <text:p>0.000</text:p>
          </table:table-cell>
          <table:table-cell office:value-type="float" office:value="2.0409999999999999" table:style-name="ce30">
            <text:p>2.041</text:p>
          </table:table-cell>
          <table:table-cell office:value-type="float" office:value="2.0430000000000001" table:style-name="ce30">
            <text:p>2.043</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646.1020000000008" table:style-name="ce30">
            <text:p>9,646.102</text:p>
          </table:table-cell>
          <table:table-cell office:value-type="float" office:value="552.95000000000005" table:style-name="ce30">
            <text:p>552.950</text:p>
          </table:table-cell>
          <table:table-cell office:value-type="float" office:value="1143.0070000000001" table:style-name="ce30">
            <text:p>1,143.007</text:p>
          </table:table-cell>
          <table:table-cell office:value-type="float" office:value="11342.057000000001" table:style-name="ce30">
            <text:p>11,342.057</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20484.295999999998" table:style-name="ce30">
            <text:p>20,484.296</text:p>
          </table:table-cell>
          <table:table-cell office:value-type="float" office:value="11334.864" table:style-name="ce30">
            <text:p>11,334.864</text:p>
          </table:table-cell>
          <table:table-cell office:value-type="float" office:value="3436.3159999999998" table:style-name="ce30">
            <text:p>3,436.316</text:p>
          </table:table-cell>
          <table:table-cell office:value-type="float" office:value="35255.478999999999" table:style-name="ce30">
            <text:p>35,255.479</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06.892" table:style-name="ce30">
            <text:p>206.892</text:p>
          </table:table-cell>
          <table:table-cell office:value-type="float" office:value="112.652" table:style-name="ce30">
            <text:p>112.652</text:p>
          </table:table-cell>
          <table:table-cell office:value-type="float" office:value="510.35899999999998" table:style-name="ce30">
            <text:p>510.359</text:p>
          </table:table-cell>
          <table:table-cell office:value-type="float" office:value="829.90200000000004" table:style-name="ce30">
            <text:p>829.902</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68.465000000000003" table:style-name="ce30">
            <text:p>68.465</text:p>
          </table:table-cell>
          <table:table-cell office:value-type="float" office:value="1.613" table:style-name="ce30">
            <text:p>1.613</text:p>
          </table:table-cell>
          <table:table-cell office:value-type="float" office:value="250.93700000000001" table:style-name="ce30">
            <text:p>250.937</text:p>
          </table:table-cell>
          <table:table-cell office:value-type="float" office:value="321.01799999999997" table:style-name="ce30">
            <text:p>321.018</text:p>
          </table:table-cell>
          <table:table-cell table:style-name="ce18"/>
          <table:table-cell table:style-name="ce24"/>
          <table:table-cell table:number-columns-repeated="16376"/>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77505.248000000007" table:style-name="ce21">
            <text:p>77,505.248</text:p>
          </table:table-cell>
          <table:table-cell office:value-type="float" office:value="34039.742999999995" table:style-name="ce21">
            <text:p>34,039.743</text:p>
          </table:table-cell>
          <table:table-cell office:value-type="float" office:value="14878.861999999999" table:style-name="ce21">
            <text:p>14,878.862</text:p>
          </table:table-cell>
          <table:table-cell office:value-type="float" office:value="126423.86300000003" table:style-name="ce21">
            <text:p>126,423.863</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July to September 2025</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57">
            <text:p>Report run on: 27/03/2026</text:p>
          </table:table-cell>
          <table:table-cell table:style-name="ce4"/>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6008.627" table:style-name="ce30">
            <text:p>16,008.627</text:p>
          </table:table-cell>
          <table:table-cell office:value-type="float" office:value="23043.965" table:style-name="ce30">
            <text:p>23,043.965</text:p>
          </table:table-cell>
          <table:table-cell office:value-type="float" office:value="4426.05" table:style-name="ce30">
            <text:p>4,426.050</text:p>
          </table:table-cell>
          <table:table-cell office:value-type="float" office:value="43478.639000000003" table:style-name="ce30">
            <text:p>43,478.639</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8925.8950000000004" table:style-name="ce30">
            <text:p>8,925.895</text:p>
          </table:table-cell>
          <table:table-cell office:value-type="float" office:value="154.60300000000001" table:style-name="ce30">
            <text:p>154.603</text:p>
          </table:table-cell>
          <table:table-cell office:value-type="float" office:value="1128.9580000000001" table:style-name="ce30">
            <text:p>1,128.958</text:p>
          </table:table-cell>
          <table:table-cell office:value-type="float" office:value="10209.453" table:style-name="ce30">
            <text:p>10,209.453</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7690.9830000000002" table:style-name="ce30">
            <text:p>7,690.983</text:p>
          </table:table-cell>
          <table:table-cell office:value-type="float" office:value="409.673" table:style-name="ce30">
            <text:p>409.673</text:p>
          </table:table-cell>
          <table:table-cell office:value-type="float" office:value="2678.2550000000001" table:style-name="ce30">
            <text:p>2,678.255</text:p>
          </table:table-cell>
          <table:table-cell office:value-type="float" office:value="10778.907999999999" table:style-name="ce30">
            <text:p>10,778.908</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5492.067" table:style-name="ce30">
            <text:p>5,492.067</text:p>
          </table:table-cell>
          <table:table-cell office:value-type="float" office:value="111.822" table:style-name="ce30">
            <text:p>111.822</text:p>
          </table:table-cell>
          <table:table-cell office:value-type="float" office:value="511.28199999999998" table:style-name="ce30">
            <text:p>511.282</text:p>
          </table:table-cell>
          <table:table-cell office:value-type="float" office:value="6115.174" table:style-name="ce30">
            <text:p>6,115.174</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485.828" table:style-name="ce30">
            <text:p>1,485.828</text:p>
          </table:table-cell>
          <table:table-cell office:value-type="float" office:value="17.643999999999998" table:style-name="ce30">
            <text:p>17.644</text:p>
          </table:table-cell>
          <table:table-cell office:value-type="float" office:value="197.02600000000001" table:style-name="ce30">
            <text:p>197.026</text:p>
          </table:table-cell>
          <table:table-cell office:value-type="float" office:value="1700.4949999999999" table:style-name="ce30">
            <text:p>1,700.495</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6856.0659999999998" table:style-name="ce30">
            <text:p>6,856.066</text:p>
          </table:table-cell>
          <table:table-cell office:value-type="float" office:value="84.423000000000002" table:style-name="ce30">
            <text:p>84.423</text:p>
          </table:table-cell>
          <table:table-cell office:value-type="float" office:value="632.17600000000004" table:style-name="ce30">
            <text:p>632.176</text:p>
          </table:table-cell>
          <table:table-cell office:value-type="float" office:value="7572.6589999999997" table:style-name="ce30">
            <text:p>7,572.659</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1463.183" table:style-name="ce30">
            <text:p>1,463.183</text:p>
          </table:table-cell>
          <table:table-cell office:value-type="float" office:value="15.853" table:style-name="ce30">
            <text:p>15.853</text:p>
          </table:table-cell>
          <table:table-cell office:value-type="float" office:value="175.886" table:style-name="ce30">
            <text:p>175.886</text:p>
          </table:table-cell>
          <table:table-cell office:value-type="float" office:value="1654.9269999999999" table:style-name="ce30">
            <text:p>1,654.927</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0.109" table:style-name="ce30">
            <text:p>0.109</text:p>
          </table:table-cell>
          <table:table-cell office:value-type="float" office:value="0.628" table:style-name="ce30">
            <text:p>0.628</text:p>
          </table:table-cell>
          <table:table-cell office:value-type="float" office:value="10.521000000000001" table:style-name="ce30">
            <text:p>10.521</text:p>
          </table:table-cell>
          <table:table-cell office:value-type="float" office:value="11.257999999999999" table:style-name="ce30">
            <text:p>11.258</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76.87400000000002" table:style-name="ce30">
            <text:p>276.874</text:p>
          </table:table-cell>
          <table:table-cell office:value-type="float" office:value="4.3890000000000002" table:style-name="ce30">
            <text:p>4.389</text:p>
          </table:table-cell>
          <table:table-cell office:value-type="float" office:value="64.897000000000006" table:style-name="ce30">
            <text:p>64.897</text:p>
          </table:table-cell>
          <table:table-cell office:value-type="float" office:value="346.15899999999999" table:style-name="ce30">
            <text:p>346.159</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7.0000000000000001E-3" table:style-name="ce30">
            <text:p>0.007</text:p>
          </table:table-cell>
          <table:table-cell office:value-type="float" office:value="0.437" table:style-name="ce30">
            <text:p>0.437</text:p>
          </table:table-cell>
          <table:table-cell office:value-type="float" office:value="14.164" table:style-name="ce30">
            <text:p>14.164</text:p>
          </table:table-cell>
          <table:table-cell office:value-type="float" office:value="14.609" table:style-name="ce30">
            <text:p>14.609</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899.4760000000006" table:style-name="ce30">
            <text:p>9,899.476</text:p>
          </table:table-cell>
          <table:table-cell office:value-type="float" office:value="718.47699999999998" table:style-name="ce30">
            <text:p>718.477</text:p>
          </table:table-cell>
          <table:table-cell office:value-type="float" office:value="1354.835" table:style-name="ce30">
            <text:p>1,354.835</text:p>
          </table:table-cell>
          <table:table-cell office:value-type="float" office:value="11972.79" table:style-name="ce30">
            <text:p>11,972.790</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21339.753000000001" table:style-name="ce30">
            <text:p>21,339.753</text:p>
          </table:table-cell>
          <table:table-cell office:value-type="float" office:value="15031.328" table:style-name="ce30">
            <text:p>15,031.328</text:p>
          </table:table-cell>
          <table:table-cell office:value-type="float" office:value="4459.43" table:style-name="ce30">
            <text:p>4,459.430</text:p>
          </table:table-cell>
          <table:table-cell office:value-type="float" office:value="40830.512000000002" table:style-name="ce30">
            <text:p>40,830.512</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01.35" table:style-name="ce30">
            <text:p>201.350</text:p>
          </table:table-cell>
          <table:table-cell office:value-type="float" office:value="120.48099999999999" table:style-name="ce30">
            <text:p>120.481</text:p>
          </table:table-cell>
          <table:table-cell office:value-type="float" office:value="526.38099999999997" table:style-name="ce30">
            <text:p>526.381</text:p>
          </table:table-cell>
          <table:table-cell office:value-type="float" office:value="848.21299999999997" table:style-name="ce30">
            <text:p>848.213</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72.067999999999998" table:style-name="ce30">
            <text:p>72.068</text:p>
          </table:table-cell>
          <table:table-cell office:value-type="float" office:value="1.8360000000000001" table:style-name="ce30">
            <text:p>1.836</text:p>
          </table:table-cell>
          <table:table-cell office:value-type="float" office:value="395.25200000000001" table:style-name="ce30">
            <text:p>395.252</text:p>
          </table:table-cell>
          <table:table-cell office:value-type="float" office:value="469.15699999999998" table:style-name="ce30">
            <text:p>469.157</text:p>
          </table:table-cell>
          <table:table-cell table:style-name="ce18"/>
          <table:table-cell table:style-name="ce24"/>
          <table:table-cell table:number-columns-repeated="16376"/>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79712.286000000007" table:style-name="ce21">
            <text:p>79,712.286</text:p>
          </table:table-cell>
          <table:table-cell office:value-type="float" office:value="39715.559000000001" table:style-name="ce21">
            <text:p>39,715.559</text:p>
          </table:table-cell>
          <table:table-cell office:value-type="float" office:value="16575.112999999998" table:style-name="ce21">
            <text:p>16,575.113</text:p>
          </table:table-cell>
          <table:table-cell office:value-type="float" office:value="136002.95299999998" table:style-name="ce21">
            <text:p>136,002.953</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October to December 2025</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57">
            <text:p>Report run on: 27/03/2026</text:p>
          </table:table-cell>
          <table:table-cell table:style-name="ce4"/>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60">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4950.894" table:style-name="ce30">
            <text:p>14,950.894</text:p>
          </table:table-cell>
          <table:table-cell office:value-type="float" office:value="26147.398000000001" table:style-name="ce30">
            <text:p>26,147.398</text:p>
          </table:table-cell>
          <table:table-cell office:value-type="float" office:value="4748.3270000000002" table:style-name="ce30">
            <text:p>4,748.327</text:p>
          </table:table-cell>
          <table:table-cell office:value-type="float" office:value="45846.62" table:style-name="ce30">
            <text:p>45,846.620</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093.9040000000005" table:style-name="ce30">
            <text:p>7,093.904</text:p>
          </table:table-cell>
          <table:table-cell office:value-type="float" office:value="144.47800000000001" table:style-name="ce30">
            <text:p>144.478</text:p>
          </table:table-cell>
          <table:table-cell office:value-type="float" office:value="983.96600000000001" table:style-name="ce30">
            <text:p>983.966</text:p>
          </table:table-cell>
          <table:table-cell office:value-type="float" office:value="8222.35" table:style-name="ce30">
            <text:p>8,222.350</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6363.1040000000003" table:style-name="ce30">
            <text:p>6,363.104</text:p>
          </table:table-cell>
          <table:table-cell office:value-type="float" office:value="546.34299999999996" table:style-name="ce30">
            <text:p>546.343</text:p>
          </table:table-cell>
          <table:table-cell office:value-type="float" office:value="2671.0619999999999" table:style-name="ce30">
            <text:p>2,671.062</text:p>
          </table:table-cell>
          <table:table-cell office:value-type="float" office:value="9580.5120000000006" table:style-name="ce30">
            <text:p>9,580.512</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4526.8860000000004" table:style-name="ce30">
            <text:p>4,526.886</text:p>
          </table:table-cell>
          <table:table-cell office:value-type="float" office:value="120.154" table:style-name="ce30">
            <text:p>120.154</text:p>
          </table:table-cell>
          <table:table-cell office:value-type="float" office:value="525.42600000000004" table:style-name="ce30">
            <text:p>525.426</text:p>
          </table:table-cell>
          <table:table-cell office:value-type="float" office:value="5172.4669999999996" table:style-name="ce30">
            <text:p>5,172.467</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231.192" table:style-name="ce30">
            <text:p>1,231.192</text:p>
          </table:table-cell>
          <table:table-cell office:value-type="float" office:value="19.806999999999999" table:style-name="ce30">
            <text:p>19.807</text:p>
          </table:table-cell>
          <table:table-cell office:value-type="float" office:value="163.05600000000001" table:style-name="ce30">
            <text:p>163.056</text:p>
          </table:table-cell>
          <table:table-cell office:value-type="float" office:value="1414.0519999999999" table:style-name="ce30">
            <text:p>1,414.052</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5619.4350000000004" table:style-name="ce30">
            <text:p>5,619.435</text:p>
          </table:table-cell>
          <table:table-cell office:value-type="float" office:value="74.981999999999999" table:style-name="ce30">
            <text:p>74.982</text:p>
          </table:table-cell>
          <table:table-cell office:value-type="float" office:value="530.61500000000001" table:style-name="ce30">
            <text:p>530.615</text:p>
          </table:table-cell>
          <table:table-cell office:value-type="float" office:value="6225.0330000000004" table:style-name="ce30">
            <text:p>6,225.033</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1198.134" table:style-name="ce30">
            <text:p>1,198.134</text:p>
          </table:table-cell>
          <table:table-cell office:value-type="float" office:value="70.778999999999996" table:style-name="ce30">
            <text:p>70.779</text:p>
          </table:table-cell>
          <table:table-cell office:value-type="float" office:value="158.99" table:style-name="ce30">
            <text:p>158.990</text:p>
          </table:table-cell>
          <table:table-cell office:value-type="float" office:value="1427.902" table:style-name="ce30">
            <text:p>1,427.902</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5.0000000000000001E-3" table:style-name="ce30">
            <text:p>0.005</text:p>
          </table:table-cell>
          <table:table-cell office:value-type="float" office:value="0.40200000000000002" table:style-name="ce30">
            <text:p>0.402</text:p>
          </table:table-cell>
          <table:table-cell office:value-type="float" office:value="10.686" table:style-name="ce30">
            <text:p>10.686</text:p>
          </table:table-cell>
          <table:table-cell office:value-type="float" office:value="11.093" table:style-name="ce30">
            <text:p>11.093</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26.90100000000001" table:style-name="ce30">
            <text:p>226.901</text:p>
          </table:table-cell>
          <table:table-cell office:value-type="float" office:value="3.0680000000000001" table:style-name="ce30">
            <text:p>3.068</text:p>
          </table:table-cell>
          <table:table-cell office:value-type="float" office:value="28.788" table:style-name="ce30">
            <text:p>28.788</text:p>
          </table:table-cell>
          <table:table-cell office:value-type="float" office:value="258.76" table:style-name="ce30">
            <text:p>258.760</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61099999999999999" table:style-name="ce30">
            <text:p>0.611</text:p>
          </table:table-cell>
          <table:table-cell office:value-type="float" office:value="14.903" table:style-name="ce30">
            <text:p>14.903</text:p>
          </table:table-cell>
          <table:table-cell office:value-type="float" office:value="15.513999999999999" table:style-name="ce30">
            <text:p>15.514</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195.7340000000004" table:style-name="ce30">
            <text:p>9,195.734</text:p>
          </table:table-cell>
          <table:table-cell office:value-type="float" office:value="792.70100000000002" table:style-name="ce30">
            <text:p>792.701</text:p>
          </table:table-cell>
          <table:table-cell office:value-type="float" office:value="1126.6320000000001" table:style-name="ce30">
            <text:p>1,126.632</text:p>
          </table:table-cell>
          <table:table-cell office:value-type="float" office:value="11115.069" table:style-name="ce30">
            <text:p>11,115.069</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7523.673999999999" table:style-name="ce30">
            <text:p>17,523.674</text:p>
          </table:table-cell>
          <table:table-cell office:value-type="float" office:value="12270.993" table:style-name="ce30">
            <text:p>12,270.993</text:p>
          </table:table-cell>
          <table:table-cell office:value-type="float" office:value="3511.9229999999998" table:style-name="ce30">
            <text:p>3,511.923</text:p>
          </table:table-cell>
          <table:table-cell office:value-type="float" office:value="33306.584000000003" table:style-name="ce30">
            <text:p>33,306.584</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188.53200000000001" table:style-name="ce30">
            <text:p>188.532</text:p>
          </table:table-cell>
          <table:table-cell office:value-type="float" office:value="223.602" table:style-name="ce30">
            <text:p>223.602</text:p>
          </table:table-cell>
          <table:table-cell office:value-type="float" office:value="559.75099999999998" table:style-name="ce30">
            <text:p>559.751</text:p>
          </table:table-cell>
          <table:table-cell office:value-type="float" office:value="971.88499999999999" table:style-name="ce30">
            <text:p>971.885</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105.017" table:style-name="ce30">
            <text:p>105.017</text:p>
          </table:table-cell>
          <table:table-cell office:value-type="float" office:value="3.1720000000000002" table:style-name="ce30">
            <text:p>3.172</text:p>
          </table:table-cell>
          <table:table-cell office:value-type="float" office:value="619.69200000000001" table:style-name="ce30">
            <text:p>619.692</text:p>
          </table:table-cell>
          <table:table-cell office:value-type="float" office:value="726.98599999999999" table:style-name="ce30">
            <text:p>726.986</text:p>
          </table:table-cell>
          <table:table-cell table:style-name="ce18"/>
          <table:table-cell table:style-name="ce24"/>
          <table:table-cell table:number-columns-repeated="16376"/>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68223.412000000011" table:style-name="ce21">
            <text:p>68,223.412</text:p>
          </table:table-cell>
          <table:table-cell office:value-type="float" office:value="40418.49" table:style-name="ce21">
            <text:p>40,418.490</text:p>
          </table:table-cell>
          <table:table-cell office:value-type="float" office:value="15653.816999999999" table:style-name="ce21">
            <text:p>15,653.817</text:p>
          </table:table-cell>
          <table:table-cell office:value-type="float" office:value="124294.82699999999" table:style-name="ce21">
            <text:p>124,294.827</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36"/>
          <table:table-cell table:number-columns-repeated="16377" table:style-name="ce1"/>
        </table:table-row>
        <table:table-row table:style-name="ro5">
          <table:table-cell office:value-type="string" table:style-name="ce3">
            <text:p>Period Covered: January to December 2025</text:p>
          </table:table-cell>
          <table:table-cell table:number-columns-repeated="5" table:style-name="ce3"/>
          <table:table-cell table:style-name="ce36"/>
          <table:table-cell table:style-name="ce25"/>
          <table:table-cell table:number-columns-repeated="16376"/>
        </table:table-row>
        <table:table-row table:style-name="ro6">
          <table:table-cell office:value-type="string" table:style-name="ce57">
            <text:p>Report run on: 27/03/2026</text:p>
          </table:table-cell>
          <table:table-cell table:style-name="ce4"/>
          <table:table-cell table:number-columns-repeated="4" table:style-name="ce3"/>
          <table:table-cell table:style-name="ce36"/>
          <table:table-cell table:style-name="ce59"/>
          <table:table-cell table:number-columns-repeated="16376"/>
        </table:table-row>
        <table:table-row table:style-name="ro25">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36"/>
          <table:table-cell table:style-name="ce39"/>
          <table:table-cell table:number-columns-repeated="16376"/>
        </table:table-row>
        <table:table-row table:style-name="ro5">
          <table:table-cell office:value-type="float" office:value="1" table:style-name="ce3">
            <text:p>1</text:p>
          </table:table-cell>
          <table:table-cell office:value-type="string" table:style-name="ce3">
            <text:p>Large Household Appliances</text:p>
          </table:table-cell>
          <table:table-cell office:value-type="float" office:value="60902.861000000004" table:style-name="ce30">
            <text:p>60,902.861</text:p>
          </table:table-cell>
          <table:table-cell office:value-type="float" office:value="95607.702000000005" table:style-name="ce30">
            <text:p>95,607.702</text:p>
          </table:table-cell>
          <table:table-cell office:value-type="float" office:value="18733.688000000002" table:style-name="ce30">
            <text:p>18,733.688</text:p>
          </table:table-cell>
          <table:table-cell office:value-type="float" office:value="175244.253" table:style-name="ce30">
            <text:p>175,244.253</text:p>
          </table:table-cell>
          <table:table-cell table:style-name="ce37"/>
          <table:table-cell table:style-name="ce24"/>
          <table:table-cell table:number-columns-repeated="16376"/>
        </table:table-row>
        <table:table-row table:style-name="ro5">
          <table:table-cell office:value-type="float" office:value="2" table:style-name="ce3">
            <text:p>2</text:p>
          </table:table-cell>
          <table:table-cell office:value-type="string" table:style-name="ce3">
            <text:p>Small Household Appliances</text:p>
          </table:table-cell>
          <table:table-cell office:value-type="float" office:value="32224.626000000004" table:style-name="ce30">
            <text:p>32,224.626</text:p>
          </table:table-cell>
          <table:table-cell office:value-type="float" office:value="643.28400000000011" table:style-name="ce30">
            <text:p>643.284</text:p>
          </table:table-cell>
          <table:table-cell office:value-type="float" office:value="4539.5390000000007" table:style-name="ce30">
            <text:p>4,539.539</text:p>
          </table:table-cell>
          <table:table-cell office:value-type="float" office:value="36907.445999999996" table:style-name="ce30">
            <text:p>36,907.446</text:p>
          </table:table-cell>
          <table:table-cell table:style-name="ce37"/>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8033.855" table:style-name="ce30">
            <text:p>28,033.855</text:p>
          </table:table-cell>
          <table:table-cell office:value-type="float" office:value="1532.3510000000001" table:style-name="ce30">
            <text:p>1,532.351</text:p>
          </table:table-cell>
          <table:table-cell office:value-type="float" office:value="10444.255000000001" table:style-name="ce30">
            <text:p>10,444.255</text:p>
          </table:table-cell>
          <table:table-cell office:value-type="float" office:value="40010.462" table:style-name="ce30">
            <text:p>40,010.462</text:p>
          </table:table-cell>
          <table:table-cell table:style-name="ce37"/>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20025.690999999999" table:style-name="ce30">
            <text:p>20,025.691</text:p>
          </table:table-cell>
          <table:table-cell office:value-type="float" office:value="473.17099999999999" table:style-name="ce30">
            <text:p>473.171</text:p>
          </table:table-cell>
          <table:table-cell office:value-type="float" office:value="1989.4389999999999" table:style-name="ce30">
            <text:p>1,989.439</text:p>
          </table:table-cell>
          <table:table-cell office:value-type="float" office:value="22488.303" table:style-name="ce30">
            <text:p>22,488.303</text:p>
          </table:table-cell>
          <table:table-cell table:style-name="ce37"/>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5430.0680000000002" table:style-name="ce30">
            <text:p>5,430.068</text:p>
          </table:table-cell>
          <table:table-cell office:value-type="float" office:value="80.518999999999991" table:style-name="ce30">
            <text:p>80.519</text:p>
          </table:table-cell>
          <table:table-cell office:value-type="float" office:value="733.42700000000013" table:style-name="ce30">
            <text:p>733.427</text:p>
          </table:table-cell>
          <table:table-cell office:value-type="float" office:value="6244.0059999999994" table:style-name="ce30">
            <text:p>6,244.006</text:p>
          </table:table-cell>
          <table:table-cell table:style-name="ce37"/>
          <table:table-cell table:style-name="ce24"/>
          <table:table-cell table:number-columns-repeated="16376"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24943.059000000001" table:style-name="ce30">
            <text:p>24,943.059</text:p>
          </table:table-cell>
          <table:table-cell office:value-type="float" office:value="345.58100000000002" table:style-name="ce30">
            <text:p>345.581</text:p>
          </table:table-cell>
          <table:table-cell office:value-type="float" office:value="2379.3919999999998" table:style-name="ce30">
            <text:p>2,379.392</text:p>
          </table:table-cell>
          <table:table-cell office:value-type="float" office:value="27668.022999999997" table:style-name="ce30">
            <text:p>27,668.023</text:p>
          </table:table-cell>
          <table:table-cell table:style-name="ce37"/>
          <table:table-cell table:style-name="ce24"/>
          <table:table-cell table:number-columns-repeated="16376" table:style-name="ce1"/>
        </table:table-row>
        <table:table-row table:style-name="ro16">
          <table:table-cell office:value-type="float" office:value="7" table:style-name="ce3">
            <text:p>7</text:p>
          </table:table-cell>
          <table:table-cell office:value-type="string" table:style-name="ce3">
            <text:p>Toys Leisure and Sports</text:p>
          </table:table-cell>
          <table:table-cell office:value-type="float" office:value="5332.5029999999997" table:style-name="ce30">
            <text:p>5,332.503</text:p>
          </table:table-cell>
          <table:table-cell office:value-type="float" office:value="118.52500000000001" table:style-name="ce30">
            <text:p>118.525</text:p>
          </table:table-cell>
          <table:table-cell office:value-type="float" office:value="751.96799999999996" table:style-name="ce30">
            <text:p>751.968</text:p>
          </table:table-cell>
          <table:table-cell office:value-type="float" office:value="6203.0010000000002" table:style-name="ce30">
            <text:p>6,203.001</text:p>
          </table:table-cell>
          <table:table-cell table:style-name="ce37"/>
          <table:table-cell table:style-name="ce24"/>
          <table:table-cell table:style-name="ce38"/>
          <table:table-cell table:number-columns-repeated="16375" table:style-name="ce1"/>
        </table:table-row>
        <table:table-row table:style-name="ro12">
          <table:table-cell office:value-type="float" office:value="8" table:style-name="ce3">
            <text:p>8</text:p>
          </table:table-cell>
          <table:table-cell office:value-type="string" table:style-name="ce3">
            <text:p>Medical Devices</text:p>
          </table:table-cell>
          <table:table-cell office:value-type="float" office:value="0.16900000000000001" table:style-name="ce30">
            <text:p>0.169</text:p>
          </table:table-cell>
          <table:table-cell office:value-type="float" office:value="1.8460000000000001" table:style-name="ce30">
            <text:p>1.846</text:p>
          </table:table-cell>
          <table:table-cell office:value-type="float" office:value="42.848999999999997" table:style-name="ce30">
            <text:p>42.849</text:p>
          </table:table-cell>
          <table:table-cell office:value-type="float" office:value="44.864000000000004" table:style-name="ce30">
            <text:p>44.864</text:p>
          </table:table-cell>
          <table:table-cell table:style-name="ce37"/>
          <table:table-cell table:style-name="ce24"/>
          <table:table-cell table:style-name="ce39"/>
          <table:table-cell table:number-columns-repeated="2" table:style-name="ce1"/>
          <table:table-cell table:style-name="ce39"/>
          <table:table-cell table:number-columns-repeated="16372" table:style-name="ce1"/>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1007.337" table:style-name="ce30">
            <text:p>1,007.337</text:p>
          </table:table-cell>
          <table:table-cell office:value-type="float" office:value="15.381" table:style-name="ce30">
            <text:p>15.381</text:p>
          </table:table-cell>
          <table:table-cell office:value-type="float" office:value="203.29900000000004" table:style-name="ce30">
            <text:p>203.299</text:p>
          </table:table-cell>
          <table:table-cell office:value-type="float" office:value="1226.0169999999998" table:style-name="ce30">
            <text:p>1,226.017</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01" table:style-name="ce30">
            <text:p>0.010</text:p>
          </table:table-cell>
          <table:table-cell office:value-type="float" office:value="1.0489999999999999" table:style-name="ce30">
            <text:p>1.049</text:p>
          </table:table-cell>
          <table:table-cell office:value-type="float" office:value="32.152000000000001" table:style-name="ce30">
            <text:p>32.152</text:p>
          </table:table-cell>
          <table:table-cell office:value-type="float" office:value="33.212000000000003" table:style-name="ce30">
            <text:p>33.212</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38772.849000000002" table:style-name="ce30">
            <text:p>38,772.849</text:p>
          </table:table-cell>
          <table:table-cell office:value-type="float" office:value="2694.14" table:style-name="ce30">
            <text:p>2,694.140</text:p>
          </table:table-cell>
          <table:table-cell office:value-type="float" office:value="4797.7950000000001" table:style-name="ce30">
            <text:p>4,797.795</text:p>
          </table:table-cell>
          <table:table-cell office:value-type="float" office:value="46264.788" table:style-name="ce30">
            <text:p>46,264.788</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78231.671000000002" table:style-name="ce30">
            <text:p>78,231.671</text:p>
          </table:table-cell>
          <table:table-cell office:value-type="float" office:value="49124.73" table:style-name="ce30">
            <text:p>49,124.730</text:p>
          </table:table-cell>
          <table:table-cell office:value-type="float" office:value="14733.691999999999" table:style-name="ce30">
            <text:p>14,733.692</text:p>
          </table:table-cell>
          <table:table-cell office:value-type="float" office:value="142090.09100000001" table:style-name="ce30">
            <text:p>142,090.091</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806.21" table:style-name="ce30">
            <text:p>806.210</text:p>
          </table:table-cell>
          <table:table-cell office:value-type="float" office:value="495.26400000000001" table:style-name="ce30">
            <text:p>495.264</text:p>
          </table:table-cell>
          <table:table-cell office:value-type="float" office:value="2148.732" table:style-name="ce30">
            <text:p>2,148.732</text:p>
          </table:table-cell>
          <table:table-cell office:value-type="float" office:value="3450.2060000000001" table:style-name="ce30">
            <text:p>3,450.206</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310.52199999999999" table:style-name="ce30">
            <text:p>310.522</text:p>
          </table:table-cell>
          <table:table-cell office:value-type="float" office:value="7.5220000000000002" table:style-name="ce30">
            <text:p>7.522</text:p>
          </table:table-cell>
          <table:table-cell office:value-type="float" office:value="1353.0129999999999" table:style-name="ce30">
            <text:p>1,353.013</text:p>
          </table:table-cell>
          <table:table-cell office:value-type="float" office:value="1670.1689999999999" table:style-name="ce30">
            <text:p>1,670.169</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14"/>
          <table:table-cell office:value-type="string" table:style-name="ce58">
            <text:p>Total</text:p>
          </table:table-cell>
          <table:table-cell office:value-type="float" office:value="296021.43100000004" table:style-name="ce21">
            <text:p>296,021.431</text:p>
          </table:table-cell>
          <table:table-cell office:value-type="float" office:value="151141.065" table:style-name="ce21">
            <text:p>151,141.065</text:p>
          </table:table-cell>
          <table:table-cell office:value-type="float" office:value="62883.240000000013" table:style-name="ce21">
            <text:p>62,883.240</text:p>
          </table:table-cell>
          <table:table-cell office:value-type="float" office:value="509544.84099999996" table:style-name="ce21">
            <text:p>509,544.841</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3"/>
          <table:table-cell table:style-name="ce52"/>
          <table:table-cell table:number-columns-repeated="3" table:style-name="ce18"/>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2" table:style-name="ce6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2<text:span text:style-name="T3">This figure includes household WEEE returned by distributors to Producer Compliance Schemes.</text:span></text:p>
          </table:table-cell>
          <table:covered-table-cell table:number-columns-repeated="4"/>
          <table:table-cell table:style-name="ce36"/>
          <table:table-cell table:style-name="ce3"/>
          <table:table-cell table:style-name="ce25"/>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3<text:span text:style-name="T3">This figure includes household WEEE collected through a collection system a Producer Compliance Scheme operates itself.</text:span></text:p>
          </table:table-cell>
          <table:covered-table-cell table:number-columns-repeated="4"/>
          <table:table-cell table:style-name="ce36"/>
          <table:table-cell table:style-name="ce3"/>
          <table:table-cell table:style-name="ce59"/>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2" table:style-name="ce7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table:number-columns-repeated="6"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52">
            <text:p>Non-Household Waste electrical and electronic equipment (WEEE) Collected in the UK</text:p>
          </table:table-cell>
          <table:table-cell table:number-columns-repeated="5"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57">
            <text:p>Report run on: 27/03/2026</text:p>
          </table:table-cell>
          <table:table-cell table:style-name="ce4"/>
          <table:table-cell table:number-columns-repeated="4" table:style-name="ce3"/>
          <table:table-cell table:style-name="ce52"/>
          <table:table-cell table:style-name="ce39"/>
          <table:table-cell table:number-columns-repeated="2" table:style-name="ce1"/>
          <table:table-cell table:style-name="ce25"/>
          <table:table-cell table:number-columns-repeated="4" table:style-name="ce24"/>
          <table:table-cell table:number-columns-repeated="16369"/>
        </table:table-row>
        <table:table-row table:style-name="ro16">
          <table:table-cell table:style-name="ce61"/>
          <table:table-cell table:style-name="ce35"/>
          <table:table-cell office:value-type="string" table:style-name="ce62">
            <text:p>January to March 2024</text:p>
          </table:table-cell>
          <table:table-cell office:value-type="string" table:style-name="ce63">
            <text:p>April to June 2024</text:p>
          </table:table-cell>
          <table:table-cell office:value-type="string" table:style-name="ce62">
            <text:p>July to September 2024</text:p>
          </table:table-cell>
          <table:table-cell office:value-type="string" table:style-name="ce62">
            <text:p>October to December 2024</text:p>
          </table:table-cell>
          <table:table-cell office:value-type="string" table:style-name="ce62">
            <text:p>Total</text:p>
          </table:table-cell>
          <table:table-cell table:style-name="ce38"/>
          <table:table-cell table:style-name="ce50"/>
          <table:table-cell table:style-name="ce1"/>
          <table:table-cell table:style-name="ce25"/>
          <table:table-cell table:number-columns-repeated="4" table:style-name="ce24"/>
          <table:table-cell table:number-columns-repeated="16369"/>
        </table:table-row>
        <table:table-row table:style-name="ro26">
          <table:table-cell table:style-name="ce64"/>
          <table:table-cell office:value-type="string" table:style-name="ce65">
            <text:p>Category Name</text:p>
          </table:table-cell>
          <table:table-cell office:value-type="string" table:style-name="ce66">
            <text:p>Non-household WEEE (tonnes)</text:p>
          </table:table-cell>
          <table:table-cell office:value-type="string" table:style-name="ce67">
            <text:p>Non-household WEEE (tonnes)</text:p>
          </table:table-cell>
          <table:table-cell office:value-type="string" table:style-name="ce66">
            <text:p>Non-household WEEE (tonnes)</text:p>
          </table:table-cell>
          <table:table-cell office:value-type="string" table:style-name="ce66">
            <text:p>Non-household WEEE (tonnes)</text:p>
          </table:table-cell>
          <table:table-cell office:value-type="string" table:style-name="ce66">
            <text:p>Non-household WEEE (tonnes)</text:p>
          </table:table-cell>
          <table:table-cell table:style-name="ce39"/>
          <table:table-cell table:style-name="ce51"/>
          <table:table-cell table:number-columns-repeated="16375" table:style-name="ce1"/>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33.216999999999999" table:style-name="ce30">
            <text:p>33.217</text:p>
          </table:table-cell>
          <table:table-cell office:value-type="float" office:value="696.89700000000005" table:style-name="ce30">
            <text:p>696.897</text:p>
          </table:table-cell>
          <table:table-cell office:value-type="float" office:value="644.46199999999999" table:style-name="ce30">
            <text:p>644.462</text:p>
          </table:table-cell>
          <table:table-cell office:value-type="float" office:value="168.74199999999999" table:style-name="ce30">
            <text:p>168.742</text:p>
          </table:table-cell>
          <table:table-cell office:value-type="float" office:value="1543.318" table:style-name="ce53">
            <text:p>1,543.318</text:p>
          </table:table-cell>
          <table:table-cell table:number-columns-repeated="2" table:style-name="ce24"/>
          <table:table-cell table:number-columns-repeated="16375" table:style-name="ce1"/>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10.111000000000001" table:style-name="ce30">
            <text:p>10.111</text:p>
          </table:table-cell>
          <table:table-cell office:value-type="float" office:value="10.45" table:style-name="ce30">
            <text:p>10.450</text:p>
          </table:table-cell>
          <table:table-cell office:value-type="float" office:value="11.231999999999999" table:style-name="ce30">
            <text:p>11.232</text:p>
          </table:table-cell>
          <table:table-cell office:value-type="float" office:value="3.5760000000000001" table:style-name="ce30">
            <text:p>3.576</text:p>
          </table:table-cell>
          <table:table-cell office:value-type="float" office:value="35.369" table:style-name="ce53">
            <text:p>35.369</text:p>
          </table:table-cell>
          <table:table-cell table:number-columns-repeated="2" table:style-name="ce24"/>
          <table:table-cell table:number-columns-repeated="16375" table:style-name="ce1"/>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18.52699999999999" table:style-name="ce30">
            <text:p>218.527</text:p>
          </table:table-cell>
          <table:table-cell office:value-type="float" office:value="179.63499999999999" table:style-name="ce30">
            <text:p>179.635</text:p>
          </table:table-cell>
          <table:table-cell office:value-type="float" office:value="238.91800000000001" table:style-name="ce30">
            <text:p>238.918</text:p>
          </table:table-cell>
          <table:table-cell office:value-type="float" office:value="164.58699999999999" table:style-name="ce30">
            <text:p>164.587</text:p>
          </table:table-cell>
          <table:table-cell office:value-type="float" office:value="801.66699999999992" table:style-name="ce53">
            <text:p>801.667</text:p>
          </table:table-cell>
          <table:table-cell table:number-columns-repeated="2" table:style-name="ce24"/>
          <table:table-cell table:number-columns-repeated="16375" table:style-name="ce1"/>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0" table:style-name="ce30">
            <text:p>0.000</text:p>
          </table:table-cell>
          <table:table-cell office:value-type="float" office:value="0" table:style-name="ce30">
            <text:p>0.000</text:p>
          </table:table-cell>
          <table:table-cell office:value-type="float" office:value="1.413" table:style-name="ce30">
            <text:p>1.413</text:p>
          </table:table-cell>
          <table:table-cell office:value-type="float" office:value="0.26400000000000001" table:style-name="ce30">
            <text:p>0.264</text:p>
          </table:table-cell>
          <table:table-cell office:value-type="float" office:value="1.677" table:style-name="ce53">
            <text:p>1.677</text:p>
          </table:table-cell>
          <table:table-cell table:number-columns-repeated="2" table:style-name="ce24"/>
          <table:table-cell table:number-columns-repeated="16375" table:style-name="ce1"/>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425" table:style-name="ce30">
            <text:p>425.000</text:p>
          </table:table-cell>
          <table:table-cell office:value-type="float" office:value="349.72" table:style-name="ce30">
            <text:p>349.720</text:p>
          </table:table-cell>
          <table:table-cell office:value-type="float" office:value="453.50400000000002" table:style-name="ce30">
            <text:p>453.504</text:p>
          </table:table-cell>
          <table:table-cell office:value-type="float" office:value="346.12" table:style-name="ce30">
            <text:p>346.120</text:p>
          </table:table-cell>
          <table:table-cell office:value-type="float" office:value="1574.3440000000001" table:style-name="ce53">
            <text:p>1,574.344</text:p>
          </table:table-cell>
          <table:table-cell table:number-columns-repeated="2" table:style-name="ce24"/>
          <table:table-cell table:number-columns-repeated="16375"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33.264000000000003" table:style-name="ce30">
            <text:p>33.264</text:p>
          </table:table-cell>
          <table:table-cell office:value-type="float" office:value="38.947000000000003" table:style-name="ce30">
            <text:p>38.947</text:p>
          </table:table-cell>
          <table:table-cell office:value-type="float" office:value="30.478000000000002" table:style-name="ce30">
            <text:p>30.478</text:p>
          </table:table-cell>
          <table:table-cell office:value-type="float" office:value="30.648" table:style-name="ce30">
            <text:p>30.648</text:p>
          </table:table-cell>
          <table:table-cell office:value-type="float" office:value="133.33700000000002" table:style-name="ce53">
            <text:p>133.337</text:p>
          </table:table-cell>
          <table:table-cell table:number-columns-repeated="2" table:style-name="ce24"/>
          <table:table-cell table:number-columns-repeated="16375" table:style-name="ce1"/>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4.1000000000000002E-2" table:style-name="ce30">
            <text:p>0.041</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4.1000000000000002E-2" table:style-name="ce53">
            <text:p>0.041</text:p>
          </table:table-cell>
          <table:table-cell table:number-columns-repeated="2" table:style-name="ce24"/>
          <table:table-cell table:number-columns-repeated="16375" table:style-name="ce1"/>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60.317" table:style-name="ce30">
            <text:p>60.317</text:p>
          </table:table-cell>
          <table:table-cell office:value-type="float" office:value="54.442999999999998" table:style-name="ce30">
            <text:p>54.443</text:p>
          </table:table-cell>
          <table:table-cell office:value-type="float" office:value="76.959000000000003" table:style-name="ce30">
            <text:p>76.959</text:p>
          </table:table-cell>
          <table:table-cell office:value-type="float" office:value="33.329000000000001" table:style-name="ce30">
            <text:p>33.329</text:p>
          </table:table-cell>
          <table:table-cell office:value-type="float" office:value="225.048" table:style-name="ce53">
            <text:p>225.048</text:p>
          </table:table-cell>
          <table:table-cell table:number-columns-repeated="2" table:style-name="ce24"/>
          <table:table-cell table:number-columns-repeated="16375" table:style-name="ce1"/>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10.837999999999999" table:style-name="ce30">
            <text:p>10.838</text:p>
          </table:table-cell>
          <table:table-cell office:value-type="float" office:value="17.276" table:style-name="ce30">
            <text:p>17.276</text:p>
          </table:table-cell>
          <table:table-cell office:value-type="float" office:value="16.367000000000001" table:style-name="ce30">
            <text:p>16.367</text:p>
          </table:table-cell>
          <table:table-cell office:value-type="float" office:value="18.068999999999999" table:style-name="ce30">
            <text:p>18.069</text:p>
          </table:table-cell>
          <table:table-cell office:value-type="float" office:value="62.55" table:style-name="ce53">
            <text:p>62.550</text:p>
          </table:table-cell>
          <table:table-cell table:number-columns-repeated="2" table:style-name="ce24"/>
          <table:table-cell table:number-columns-repeated="16375"/>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7.5739999999999998" table:style-name="ce30">
            <text:p>7.574</text:p>
          </table:table-cell>
          <table:table-cell office:value-type="float" office:value="35.92" table:style-name="ce30">
            <text:p>35.920</text:p>
          </table:table-cell>
          <table:table-cell office:value-type="float" office:value="38.918999999999997" table:style-name="ce30">
            <text:p>38.919</text:p>
          </table:table-cell>
          <table:table-cell office:value-type="float" office:value="7.843" table:style-name="ce30">
            <text:p>7.843</text:p>
          </table:table-cell>
          <table:table-cell office:value-type="float" office:value="90.256" table:style-name="ce53">
            <text:p>90.256</text:p>
          </table:table-cell>
          <table:table-cell table:number-columns-repeated="2" table:style-name="ce24"/>
          <table:table-cell table:number-columns-repeated="16375"/>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4.8250000000000002" table:style-name="ce30">
            <text:p>4.825</text:p>
          </table:table-cell>
          <table:table-cell office:value-type="float" office:value="0.497" table:style-name="ce30">
            <text:p>0.497</text:p>
          </table:table-cell>
          <table:table-cell office:value-type="float" office:value="0.94699999999999995" table:style-name="ce30">
            <text:p>0.947</text:p>
          </table:table-cell>
          <table:table-cell office:value-type="float" office:value="2.1" table:style-name="ce30">
            <text:p>2.100</text:p>
          </table:table-cell>
          <table:table-cell office:value-type="float" office:value="8.3689999999999998" table:style-name="ce53">
            <text:p>8.369</text:p>
          </table:table-cell>
          <table:table-cell table:number-columns-repeated="2" table:style-name="ce24"/>
          <table:table-cell table:number-columns-repeated="16375"/>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774.96600000000001" table:style-name="ce30">
            <text:p>774.966</text:p>
          </table:table-cell>
          <table:table-cell office:value-type="float" office:value="611.096" table:style-name="ce30">
            <text:p>611.096</text:p>
          </table:table-cell>
          <table:table-cell office:value-type="float" office:value="1103.414" table:style-name="ce30">
            <text:p>1,103.414</text:p>
          </table:table-cell>
          <table:table-cell office:value-type="float" office:value="793.149" table:style-name="ce30">
            <text:p>793.149</text:p>
          </table:table-cell>
          <table:table-cell office:value-type="float" office:value="3282.6249999999995" table:style-name="ce53">
            <text:p>3,282.625</text:p>
          </table:table-cell>
          <table:table-cell table:number-columns-repeated="2" table:style-name="ce24"/>
          <table:table-cell table:number-columns-repeated="16375"/>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0" table:style-name="ce30">
            <text:p>0.000</text:p>
          </table:table-cell>
          <table:table-cell office:value-type="float" office:value="0" table:style-name="ce30">
            <text:p>0.000</text:p>
          </table:table-cell>
          <table:table-cell office:value-type="float" office:value="2.718" table:style-name="ce30">
            <text:p>2.718</text:p>
          </table:table-cell>
          <table:table-cell office:value-type="float" office:value="0.32200000000000001" table:style-name="ce30">
            <text:p>0.322</text:p>
          </table:table-cell>
          <table:table-cell office:value-type="float" office:value="3.04" table:style-name="ce53">
            <text:p>3.040</text:p>
          </table:table-cell>
          <table:table-cell table:number-columns-repeated="2" table:style-name="ce24"/>
          <table:table-cell table:number-columns-repeated="16375"/>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53">
            <text:p>0.000</text:p>
          </table:table-cell>
          <table:table-cell table:number-columns-repeated="2" table:style-name="ce24"/>
          <table:table-cell table:number-columns-repeated="16375"/>
        </table:table-row>
        <table:table-row table:style-name="ro6">
          <table:table-cell office:value-type="float" office:value="15" table:style-name="ce3">
            <text:p>15</text:p>
          </table:table-cell>
          <table:table-cell office:value-type="string" table:style-name="ce3">
            <text:p>Vapes and Electronic Cigarette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53">
            <text:p>0.000</text:p>
          </table:table-cell>
          <table:table-cell table:number-columns-repeated="2" table:style-name="ce24"/>
          <table:table-cell table:number-columns-repeated="16375"/>
        </table:table-row>
        <table:table-row table:style-name="ro6">
          <table:table-cell table:style-name="ce14"/>
          <table:table-cell office:value-type="string" table:style-name="ce58">
            <text:p>Total</text:p>
          </table:table-cell>
          <table:table-cell office:value-type="float" office:value="1578.68" table:style-name="ce21">
            <text:p>1,578.680</text:p>
          </table:table-cell>
          <table:table-cell office:value-type="float" office:value="1994.8810000000005" table:style-name="ce21">
            <text:p>1,994.881</text:p>
          </table:table-cell>
          <table:table-cell office:value-type="float" office:value="2619.3310000000001" table:style-name="ce21">
            <text:p>2,619.331</text:p>
          </table:table-cell>
          <table:table-cell office:value-type="float" office:value="1568.7489999999998" table:style-name="ce21">
            <text:p>1,568.749</text:p>
          </table:table-cell>
          <table:table-cell office:value-type="float" office:value="7761.6410000000005" table:style-name="ce21">
            <text:p>7,761.641</text:p>
          </table:table-cell>
          <table:table-cell table:number-columns-repeated="2" table:style-name="ce25"/>
          <table:table-cell table:number-columns-repeated="16375"/>
        </table:table-row>
        <table:table-row table:style-name="ro6">
          <table:table-cell table:style-name="ce3"/>
          <table:table-cell table:style-name="ce52"/>
          <table:table-cell table:number-columns-repeated="3" table:style-name="ce18"/>
          <table:table-cell table:style-name="ce52"/>
          <table:table-cell table:style-name="ce3"/>
          <table:table-cell table:number-columns-repeated="16377" table:style-name="ce1"/>
        </table:table-row>
        <table:table-row table:style-name="ro6">
          <table:table-cell office:value-type="string" table:style-name="ce52">
            <text:p>Notes</text:p>
          </table:table-cell>
          <table:table-cell table:style-name="ce52"/>
          <table:table-cell table:number-columns-repeated="3" table:style-name="ce18"/>
          <table:table-cell table:style-name="ce52"/>
          <table:table-cell table:style-name="ce3"/>
          <table:table-cell table:number-columns-repeated="16377" table:style-name="ce1"/>
        </table:table-row>
        <table:table-row table:style-name="ro27">
          <table:table-cell office:value-type="string" table:number-columns-spanned="6" table:number-rows-spanned="1" table:style-name="ce71">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3"/>
          <table:table-cell table:style-name="ce59"/>
          <table:table-cell table:number-columns-repeated="16376" table:style-name="ce1"/>
        </table:table-row>
        <table:table-row table:style-name="ro6">
          <table:table-cell office:value-type="string" table:style-name="ce3">
            <text:p>Catalogue LIT 7676</text:p>
          </table:table-cell>
          <table:table-cell table:number-columns-repeated="6" table:style-name="ce3"/>
          <table:table-cell table:number-columns-repeated="16377" table:style-name="ce1"/>
        </table:table-row>
        <table:table-row table:style-name="ro6">
          <table:table-cell office:value-type="string" table:style-name="ce52">
            <text:p>© Environment Agency copyright and database right 2025. All rights reserved.<text:s text:c="2"/></text:p>
          </table:table-cell>
          <table:table-cell table:number-columns-repeated="6" table:style-name="ce3"/>
          <table:table-cell table:number-columns-repeated="16377" table:style-name="ce1"/>
        </table:table-row>
        <table:table-row table:style-name="ro6">
          <table:table-cell table:number-columns-repeated="5" table:style-name="ce1"/>
          <table:table-cell table:number-columns-repeated="2" table:style-name="ce3"/>
          <table:table-cell table:style-name="ce50"/>
          <table:table-cell table:number-columns-repeated="16376" table:style-name="ce1"/>
        </table:table-row>
        <table:table-row table:style-name="ro6">
          <table:table-cell table:number-columns-repeated="5" table:style-name="ce1"/>
          <table:table-cell table:number-columns-repeated="2" table:style-name="ce3"/>
          <table:table-cell table:style-name="ce51"/>
          <table:table-cell table:number-columns-repeated="16376" table:style-name="ce1"/>
        </table:table-row>
        <table:table-row table:style-name="ro6">
          <table:table-cell table:number-columns-repeated="5" table:style-name="ce1"/>
          <table:table-cell table:number-columns-repeated="2" table:style-name="ce3"/>
          <table:table-cell table:style-name="ce24"/>
          <table:table-cell table:number-columns-repeated="16376" table:style-name="ce1"/>
        </table:table-row>
        <table:table-row table:number-rows-repeated="12" table:style-name="ro6">
          <table:table-cell table:number-columns-repeated="7"/>
          <table:table-cell table:style-name="ce24"/>
          <table:table-cell table:number-columns-repeated="16376"/>
        </table:table-row>
        <table:table-row table:style-name="ro6">
          <table:table-cell table:number-columns-repeated="7"/>
          <table:table-cell table:style-name="ce25"/>
          <table:table-cell table:number-columns-repeated="16376"/>
        </table:table-row>
        <table:table-row table:number-rows-repeated="1048419" table:style-name="ro28">
          <table:table-cell table:number-columns-repeated="16384"/>
        </table:table-row>
        <table:named-expressions>
          <table:named-range table:name="Print_Area" table:cell-range-address="2025_Quarter_1_-_4.$A$1:2025_Quarter_1_-_4.$G$141" table:base-cell-address="2025_Quarter_1_-_4.$A$1"/>
        </table:named-expressions>
      </table:table>
      <table:table table:name="2024_Quarter_1_-_4" table:style-name="ta1">
        <table:table-column table:style-name="co16" table:default-cell-style-name="ce73"/>
        <table:table-column table:style-name="co17" table:default-cell-style-name="ce73"/>
        <table:table-column table:style-name="co18" table:number-columns-repeated="3" table:default-cell-style-name="ce73"/>
        <table:table-column table:style-name="co18" table:number-columns-repeated="2" table:default-cell-style-name="ce72"/>
        <table:table-column table:style-name="co7"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3" table:default-cell-style-name="ce73"/>
        <table:table-column table:style-name="co13" table:default-cell-style-name="ce73"/>
        <table:table-column table:style-name="co14" table:default-cell-style-name="ce73"/>
        <table:table-column table:style-name="co15" table:number-columns-repeated="2" table:default-cell-style-name="ce73"/>
        <table:table-column table:style-name="co7" table:number-columns-repeated="3" table:default-cell-style-name="ce73"/>
        <table:table-column table:style-name="co8" table:number-columns-repeated="2" table:default-cell-style-name="ce73"/>
        <table:table-column table:style-name="co9" table:default-cell-style-name="ce73"/>
        <table:table-column table:style-name="co10" table:default-cell-style-name="ce73"/>
        <table:table-column table:style-name="co9" table:default-cell-style-name="ce73"/>
        <table:table-column table:style-name="co11" table:default-cell-style-name="ce73"/>
        <table:table-column table:style-name="co12" table:number-columns-repeated="242" table:default-cell-style-name="ce73"/>
        <table:table-row table:style-name="ro23">
          <table:table-cell table:style-name="ce72">
            <draw:frame draw:z-index="1" draw:id="id2" draw:style-name="a2" draw:name="Picture 3" svg:x="0in" svg:y="0in" svg:width="3.40029in" svg:height="0.82007in" style:rel-width="scale" style:rel-height="scale">
              <draw:image xlink:href="" xlink:type="simple" xlink:show="embed" xlink:actuate="onLoad"/>
              <svg:title/>
              <svg:desc>Environment Agency Logo</svg:desc>
            </draw:frame>
          </table:table-cell>
          <table:table-cell table:number-columns-repeated="6" table:style-name="ce72"/>
          <table:table-cell table:number-columns-repeated="16377" table:style-name="ce73"/>
        </table:table-row>
        <table:table-row table:style-name="ro5">
          <table:table-cell office:value-type="string" table:number-columns-spanned="5" table:number-rows-spanned="2" table:style-name="ce110">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74"/>
          <table:table-cell table:number-columns-repeated="16377" table:style-name="ce73"/>
        </table:table-row>
        <table:table-row table:style-name="ro5">
          <table:covered-table-cell/>
          <table:covered-table-cell table:number-columns-repeated="4"/>
          <table:table-cell table:number-columns-repeated="2" table:style-name="ce74"/>
          <table:table-cell table:number-columns-repeated="16377" table:style-name="ce73"/>
        </table:table-row>
        <table:table-row table:style-name="ro6">
          <table:table-cell table:number-columns-repeated="7" table:style-name="ce74"/>
          <table:table-cell table:style-name="ce75"/>
          <table:table-cell table:number-columns-repeated="16376"/>
        </table:table-row>
        <table:table-row table:style-name="ro6">
          <table:table-cell office:value-type="string" table:style-name="ce76">
            <text:p>Household Waste electrical and electronic equipment (WEEE) Collected in the UK</text:p>
          </table:table-cell>
          <table:table-cell table:number-columns-repeated="6" table:style-name="ce72"/>
          <table:table-cell table:number-columns-repeated="16377" table:style-name="ce73"/>
        </table:table-row>
        <table:table-row table:style-name="ro6">
          <table:table-cell office:value-type="string" table:style-name="ce72">
            <text:p>Period Covered: January to March 2024</text:p>
          </table:table-cell>
          <table:table-cell table:number-columns-repeated="6" table:style-name="ce72"/>
          <table:table-cell table:number-columns-repeated="16377" table:style-name="ce73"/>
        </table:table-row>
        <table:table-row table:style-name="ro6">
          <table:table-cell office:value-type="string" table:style-name="ce77">
            <text:p>Report run on: 26/02/2025</text:p>
          </table:table-cell>
          <table:table-cell table:style-name="ce73"/>
          <table:table-cell table:number-columns-repeated="5" table:style-name="ce72"/>
          <table:table-cell table:number-columns-repeated="16377" table:style-name="ce73"/>
        </table:table-row>
        <table:table-row table:style-name="ro24">
          <table:table-cell table:style-name="ce78"/>
          <table:table-cell office:value-type="string" table:style-name="ce79">
            <text:p>Category Name</text:p>
          </table:table-cell>
          <table:table-cell office:value-type="string" table:style-name="ce80">
            <text:p>Household WEEE collected from a DCF<text:span text:style-name="T2">1</text:span><text:s/><text:span text:style-name="T2"/></text:p>
            <text:p>(tonnes)</text:p>
          </table:table-cell>
          <table:table-cell office:value-type="string" table:style-name="ce80">
            <text:p>Household WEEE returned under regulation 43<text:span text:style-name="T2">2</text:span><text:s/>(tonnes)</text:p>
          </table:table-cell>
          <table:table-cell office:value-type="string" table:style-name="ce80">
            <text:p>Household WEEE returned under regulation 50<text:span text:style-name="T2">3</text:span><text:s/>(tonnes)</text:p>
          </table:table-cell>
          <table:table-cell office:value-type="string" table:style-name="ce80">
            <text:p>Total separately collected household WEEE<text:span text:style-name="T2">4</text:span><text:span text:style-name="T2"/></text:p>
            <text:p>(tonnes)</text:p>
          </table:table-cell>
          <table:table-cell table:style-name="ce81"/>
          <table:table-cell table:style-name="ce82"/>
          <table:table-cell table:number-columns-repeated="16376"/>
        </table:table-row>
        <table:table-row table:style-name="ro6">
          <table:table-cell office:value-type="float" office:value="1" table:style-name="ce72">
            <text:p>1</text:p>
          </table:table-cell>
          <table:table-cell office:value-type="string" table:style-name="ce72">
            <text:p>Large Household Appliances</text:p>
          </table:table-cell>
          <table:table-cell office:value-type="float" office:value="14513.361999999999" table:style-name="ce83">
            <text:p>14,513.362</text:p>
          </table:table-cell>
          <table:table-cell office:value-type="float" office:value="24248.2" table:style-name="ce83">
            <text:p>24,248.200</text:p>
          </table:table-cell>
          <table:table-cell office:value-type="float" office:value="4148.0479999999998" table:style-name="ce83">
            <text:p>4,148.048</text:p>
          </table:table-cell>
          <table:table-cell office:value-type="float" office:value="42909.608" table:style-name="ce83">
            <text:p>42,909.608</text:p>
          </table:table-cell>
          <table:table-cell table:style-name="ce84"/>
          <table:table-cell table:style-name="ce85"/>
          <table:table-cell table:number-columns-repeated="16376"/>
        </table:table-row>
        <table:table-row table:style-name="ro6">
          <table:table-cell office:value-type="float" office:value="2" table:style-name="ce72">
            <text:p>2</text:p>
          </table:table-cell>
          <table:table-cell office:value-type="string" table:style-name="ce72">
            <text:p>Small Household Appliances</text:p>
          </table:table-cell>
          <table:table-cell office:value-type="float" office:value="7169.1819999999998" table:style-name="ce83">
            <text:p>7,169.182</text:p>
          </table:table-cell>
          <table:table-cell office:value-type="float" office:value="188.72499999999999" table:style-name="ce83">
            <text:p>188.725</text:p>
          </table:table-cell>
          <table:table-cell office:value-type="float" office:value="1096.674" table:style-name="ce83">
            <text:p>1,096.674</text:p>
          </table:table-cell>
          <table:table-cell office:value-type="float" office:value="8454.5830000000005" table:style-name="ce83">
            <text:p>8,454.583</text:p>
          </table:table-cell>
          <table:table-cell table:style-name="ce84"/>
          <table:table-cell table:style-name="ce85"/>
          <table:table-cell table:number-columns-repeated="16376"/>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6497.65" table:style-name="ce83">
            <text:p>6,497.650</text:p>
          </table:table-cell>
          <table:table-cell office:value-type="float" office:value="470.036" table:style-name="ce83">
            <text:p>470.036</text:p>
          </table:table-cell>
          <table:table-cell office:value-type="float" office:value="2849.0149999999999" table:style-name="ce83">
            <text:p>2,849.015</text:p>
          </table:table-cell>
          <table:table-cell office:value-type="float" office:value="9816.7029999999995" table:style-name="ce83">
            <text:p>9,816.703</text:p>
          </table:table-cell>
          <table:table-cell table:style-name="ce84"/>
          <table:table-cell table:style-name="ce85"/>
          <table:table-cell table:number-columns-repeated="16376"/>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4396.91" table:style-name="ce83">
            <text:p>4,396.910</text:p>
          </table:table-cell>
          <table:table-cell office:value-type="float" office:value="104.604" table:style-name="ce83">
            <text:p>104.604</text:p>
          </table:table-cell>
          <table:table-cell office:value-type="float" office:value="885.1" table:style-name="ce83">
            <text:p>885.100</text:p>
          </table:table-cell>
          <table:table-cell office:value-type="float" office:value="5386.6130000000003" table:style-name="ce83">
            <text:p>5,386.613</text:p>
          </table:table-cell>
          <table:table-cell table:style-name="ce84"/>
          <table:table-cell table:style-name="ce85"/>
          <table:table-cell table:number-columns-repeated="16376"/>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1202.9259999999999" table:style-name="ce83">
            <text:p>1,202.926</text:p>
          </table:table-cell>
          <table:table-cell office:value-type="float" office:value="27.437999999999999" table:style-name="ce83">
            <text:p>27.438</text:p>
          </table:table-cell>
          <table:table-cell office:value-type="float" office:value="208.886" table:style-name="ce83">
            <text:p>208.886</text:p>
          </table:table-cell>
          <table:table-cell office:value-type="float" office:value="1439.2529999999999" table:style-name="ce83">
            <text:p>1,439.253</text:p>
          </table:table-cell>
          <table:table-cell table:style-name="ce84"/>
          <table:table-cell table:style-name="ce85"/>
          <table:table-cell table:number-columns-repeated="16376"/>
        </table:table-row>
        <table:table-row table:style-name="ro6">
          <table:table-cell office:value-type="float" office:value="6" table:style-name="ce72">
            <text:p>6</text:p>
          </table:table-cell>
          <table:table-cell office:value-type="string" table:style-name="ce72">
            <text:p>Electrical and Electronic Tools</text:p>
          </table:table-cell>
          <table:table-cell office:value-type="float" office:value="5629.0609999999997" table:style-name="ce83">
            <text:p>5,629.061</text:p>
          </table:table-cell>
          <table:table-cell office:value-type="float" office:value="80.86" table:style-name="ce83">
            <text:p>80.860</text:p>
          </table:table-cell>
          <table:table-cell office:value-type="float" office:value="856.79399999999998" table:style-name="ce83">
            <text:p>856.794</text:p>
          </table:table-cell>
          <table:table-cell office:value-type="float" office:value="6566.7120000000004" table:style-name="ce83">
            <text:p>6,566.712</text:p>
          </table:table-cell>
          <table:table-cell table:style-name="ce84"/>
          <table:table-cell table:style-name="ce85"/>
          <table:table-cell table:number-columns-repeated="16376"/>
        </table:table-row>
        <table:table-row table:style-name="ro6">
          <table:table-cell office:value-type="float" office:value="7" table:style-name="ce72">
            <text:p>7</text:p>
          </table:table-cell>
          <table:table-cell office:value-type="string" table:style-name="ce72">
            <text:p>Toys Leisure and Sports</text:p>
          </table:table-cell>
          <table:table-cell office:value-type="float" office:value="1138.258" table:style-name="ce83">
            <text:p>1,138.258</text:p>
          </table:table-cell>
          <table:table-cell office:value-type="float" office:value="17.295999999999999" table:style-name="ce83">
            <text:p>17.296</text:p>
          </table:table-cell>
          <table:table-cell office:value-type="float" office:value="186.17699999999999" table:style-name="ce83">
            <text:p>186.177</text:p>
          </table:table-cell>
          <table:table-cell office:value-type="float" office:value="1341.732" table:style-name="ce83">
            <text:p>1,341.732</text:p>
          </table:table-cell>
          <table:table-cell table:style-name="ce84"/>
          <table:table-cell table:style-name="ce85"/>
          <table:table-cell table:number-columns-repeated="16376"/>
        </table:table-row>
        <table:table-row table:style-name="ro6">
          <table:table-cell office:value-type="float" office:value="8" table:style-name="ce72">
            <text:p>8</text:p>
          </table:table-cell>
          <table:table-cell office:value-type="string" table:style-name="ce72">
            <text:p>Medical Devices</text:p>
          </table:table-cell>
          <table:table-cell office:value-type="float" office:value="0.67500000000000004" table:style-name="ce83">
            <text:p>0.675</text:p>
          </table:table-cell>
          <table:table-cell office:value-type="float" office:value="0.219" table:style-name="ce83">
            <text:p>0.219</text:p>
          </table:table-cell>
          <table:table-cell office:value-type="float" office:value="14.417999999999999" table:style-name="ce83">
            <text:p>14.418</text:p>
          </table:table-cell>
          <table:table-cell office:value-type="float" office:value="15.311999999999999" table:style-name="ce83">
            <text:p>15.312</text:p>
          </table:table-cell>
          <table:table-cell table:style-name="ce84"/>
          <table:table-cell table:style-name="ce85"/>
          <table:table-cell table:number-columns-repeated="16376"/>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237.87100000000001" table:style-name="ce83">
            <text:p>237.871</text:p>
          </table:table-cell>
          <table:table-cell office:value-type="float" office:value="5.6159999999999997" table:style-name="ce83">
            <text:p>5.616</text:p>
          </table:table-cell>
          <table:table-cell office:value-type="float" office:value="56.347999999999999" table:style-name="ce83">
            <text:p>56.348</text:p>
          </table:table-cell>
          <table:table-cell office:value-type="float" office:value="299.83499999999998" table:style-name="ce83">
            <text:p>299.835</text:p>
          </table:table-cell>
          <table:table-cell table:style-name="ce84"/>
          <table:table-cell table:style-name="ce85"/>
          <table:table-cell table:number-columns-repeated="16376"/>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7.8E-2" table:style-name="ce83">
            <text:p>0.078</text:p>
          </table:table-cell>
          <table:table-cell office:value-type="float" office:value="1E-3" table:style-name="ce83">
            <text:p>0.001</text:p>
          </table:table-cell>
          <table:table-cell office:value-type="float" office:value="0.51100000000000001" table:style-name="ce83">
            <text:p>0.511</text:p>
          </table:table-cell>
          <table:table-cell office:value-type="float" office:value="0.59" table:style-name="ce83">
            <text:p>0.590</text:p>
          </table:table-cell>
          <table:table-cell table:style-name="ce84"/>
          <table:table-cell table:style-name="ce85"/>
          <table:table-cell table:number-columns-repeated="16376"/>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10040.380999999999" table:style-name="ce83">
            <text:p>10,040.381</text:p>
          </table:table-cell>
          <table:table-cell office:value-type="float" office:value="561.25099999999998" table:style-name="ce83">
            <text:p>561.251</text:p>
          </table:table-cell>
          <table:table-cell office:value-type="float" office:value="1686.354" table:style-name="ce83">
            <text:p>1,686.354</text:p>
          </table:table-cell>
          <table:table-cell office:value-type="float" office:value="12287.986999999999" table:style-name="ce83">
            <text:p>12,287.987</text:p>
          </table:table-cell>
          <table:table-cell table:style-name="ce84"/>
          <table:table-cell table:style-name="ce85"/>
          <table:table-cell table:number-columns-repeated="16376"/>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18416.741000000002" table:style-name="ce83">
            <text:p>18,416.741</text:p>
          </table:table-cell>
          <table:table-cell office:value-type="float" office:value="10551.643" table:style-name="ce83">
            <text:p>10,551.643</text:p>
          </table:table-cell>
          <table:table-cell office:value-type="float" office:value="3081.241" table:style-name="ce83">
            <text:p>3,081.241</text:p>
          </table:table-cell>
          <table:table-cell office:value-type="float" office:value="32049.627" table:style-name="ce83">
            <text:p>32,049.627</text:p>
          </table:table-cell>
          <table:table-cell table:style-name="ce84"/>
          <table:table-cell table:style-name="ce85"/>
          <table:table-cell table:number-columns-repeated="16376"/>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215.91200000000001" table:style-name="ce83">
            <text:p>215.912</text:p>
          </table:table-cell>
          <table:table-cell office:value-type="float" office:value="44.225000000000001" table:style-name="ce83">
            <text:p>44.225</text:p>
          </table:table-cell>
          <table:table-cell office:value-type="float" office:value="628.22199999999998" table:style-name="ce83">
            <text:p>628.222</text:p>
          </table:table-cell>
          <table:table-cell office:value-type="float" office:value="888.36" table:style-name="ce83">
            <text:p>888.360</text:p>
          </table:table-cell>
          <table:table-cell table:style-name="ce84"/>
          <table:table-cell table:style-name="ce85"/>
          <table:table-cell table:number-columns-repeated="16376"/>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54.417000000000002" table:style-name="ce83">
            <text:p>54.417</text:p>
          </table:table-cell>
          <table:table-cell office:value-type="float" office:value="0.83099999999999996" table:style-name="ce83">
            <text:p>0.831</text:p>
          </table:table-cell>
          <table:table-cell office:value-type="float" office:value="21.824999999999999" table:style-name="ce83">
            <text:p>21.825</text:p>
          </table:table-cell>
          <table:table-cell office:value-type="float" office:value="77.075000000000003" table:style-name="ce83">
            <text:p>77.075</text:p>
          </table:table-cell>
          <table:table-cell table:style-name="ce84"/>
          <table:table-cell table:style-name="ce85"/>
          <table:table-cell table:number-columns-repeated="16376"/>
        </table:table-row>
        <table:table-row table:style-name="ro6">
          <table:table-cell table:style-name="ce78"/>
          <table:table-cell office:value-type="string" table:style-name="ce86">
            <text:p>Total</text:p>
          </table:table-cell>
          <table:table-cell office:value-type="float" office:value="69513.423999999999" table:style-name="ce87">
            <text:p>69,513.424</text:p>
          </table:table-cell>
          <table:table-cell office:value-type="float" office:value="36300.944999999992" table:style-name="ce87">
            <text:p>36,300.945</text:p>
          </table:table-cell>
          <table:table-cell office:value-type="float" office:value="15719.612999999999" table:style-name="ce87">
            <text:p>15,719.613</text:p>
          </table:table-cell>
          <table:table-cell office:value-type="float" office:value="121533.98999999999" table:style-name="ce87">
            <text:p>121,533.990</text:p>
          </table:table-cell>
          <table:table-cell table:style-name="ce84"/>
          <table:table-cell table:style-name="ce88"/>
          <table:table-cell table:number-columns-repeated="16376"/>
        </table:table-row>
        <table:table-row table:style-name="ro6">
          <table:table-cell table:style-name="ce72"/>
          <table:table-cell table:style-name="ce76"/>
          <table:table-cell table:number-columns-repeated="5" table:style-name="ce84"/>
          <table:table-cell table:style-name="ce88"/>
          <table:table-cell table:number-columns-repeated="16376"/>
        </table:table-row>
        <table:table-row table:style-name="ro6">
          <table:table-cell office:value-type="string" table:style-name="ce76">
            <text:p>Household Waste electrical and electronic equipment (WEEE) Collected in the UK</text:p>
          </table:table-cell>
          <table:table-cell table:number-columns-repeated="5" table:style-name="ce72"/>
          <table:table-cell table:style-name="ce84"/>
          <table:table-cell table:style-name="ce89"/>
          <table:table-cell table:number-columns-repeated="16376"/>
        </table:table-row>
        <table:table-row table:style-name="ro6">
          <table:table-cell office:value-type="string" table:style-name="ce72">
            <text:p>Period Covered: April to June 2024</text:p>
          </table:table-cell>
          <table:table-cell table:number-columns-repeated="5" table:style-name="ce72"/>
          <table:table-cell table:style-name="ce84"/>
          <table:table-cell table:number-columns-repeated="16377" table:style-name="ce73"/>
        </table:table-row>
        <table:table-row table:style-name="ro6">
          <table:table-cell office:value-type="string" table:style-name="ce77">
            <text:p>Report run on: 26/02/2025</text:p>
          </table:table-cell>
          <table:table-cell table:style-name="ce73"/>
          <table:table-cell table:number-columns-repeated="4" table:style-name="ce72"/>
          <table:table-cell table:style-name="ce84"/>
          <table:table-cell table:number-columns-repeated="16377" table:style-name="ce73"/>
        </table:table-row>
        <table:table-row table:style-name="ro7">
          <table:table-cell table:style-name="ce78"/>
          <table:table-cell office:value-type="string" table:style-name="ce79">
            <text:p>Category Name</text:p>
          </table:table-cell>
          <table:table-cell office:value-type="string" table:style-name="ce80">
            <text:p>Household WEEE collected from a DCF<text:span text:style-name="T2">1</text:span><text:s/><text:span text:style-name="T2"/></text:p>
            <text:p>(tonnes)</text:p>
          </table:table-cell>
          <table:table-cell office:value-type="string" table:style-name="ce80">
            <text:p>Household WEEE returned under regulation 43<text:span text:style-name="T2">2</text:span><text:s/>(tonnes)</text:p>
          </table:table-cell>
          <table:table-cell office:value-type="string" table:style-name="ce80">
            <text:p>Household WEEE returned under regulation 50<text:span text:style-name="T2">3</text:span><text:s/>(tonnes)</text:p>
          </table:table-cell>
          <table:table-cell office:value-type="string" table:style-name="ce80">
            <text:p>Total separately collected household WEEE<text:span text:style-name="T2">4</text:span><text:span text:style-name="T2"/></text:p>
            <text:p>(tonnes)</text:p>
          </table:table-cell>
          <table:table-cell table:style-name="ce84"/>
          <table:table-cell table:style-name="ce82"/>
          <table:table-cell table:number-columns-repeated="16376"/>
        </table:table-row>
        <table:table-row table:style-name="ro6">
          <table:table-cell office:value-type="float" office:value="1" table:style-name="ce72">
            <text:p>1</text:p>
          </table:table-cell>
          <table:table-cell office:value-type="string" table:style-name="ce72">
            <text:p>Large Household Appliances</text:p>
          </table:table-cell>
          <table:table-cell office:value-type="float" office:value="15580.968999999999" table:style-name="ce83">
            <text:p>15,580.969</text:p>
          </table:table-cell>
          <table:table-cell office:value-type="float" office:value="21448.248" table:style-name="ce83">
            <text:p>21,448.248</text:p>
          </table:table-cell>
          <table:table-cell office:value-type="float" office:value="3562.808" table:style-name="ce83">
            <text:p>3,562.808</text:p>
          </table:table-cell>
          <table:table-cell office:value-type="float" office:value="40589.56" table:style-name="ce83">
            <text:p>40,589.560</text:p>
          </table:table-cell>
          <table:table-cell table:style-name="ce84"/>
          <table:table-cell table:style-name="ce85"/>
          <table:table-cell table:number-columns-repeated="16376"/>
        </table:table-row>
        <table:table-row table:style-name="ro6">
          <table:table-cell office:value-type="float" office:value="2" table:style-name="ce72">
            <text:p>2</text:p>
          </table:table-cell>
          <table:table-cell office:value-type="string" table:style-name="ce72">
            <text:p>Small Household Appliances</text:p>
          </table:table-cell>
          <table:table-cell office:value-type="float" office:value="8470.491" table:style-name="ce83">
            <text:p>8,470.491</text:p>
          </table:table-cell>
          <table:table-cell office:value-type="float" office:value="181.56299999999999" table:style-name="ce83">
            <text:p>181.563</text:p>
          </table:table-cell>
          <table:table-cell office:value-type="float" office:value="1055.7860000000001" table:style-name="ce83">
            <text:p>1,055.786</text:p>
          </table:table-cell>
          <table:table-cell office:value-type="float" office:value="9710.3040000000001" table:style-name="ce83">
            <text:p>9,710.304</text:p>
          </table:table-cell>
          <table:table-cell table:style-name="ce84"/>
          <table:table-cell table:style-name="ce85"/>
          <table:table-cell table:number-columns-repeated="16376"/>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7615.607" table:style-name="ce83">
            <text:p>7,615.607</text:p>
          </table:table-cell>
          <table:table-cell office:value-type="float" office:value="478.70400000000001" table:style-name="ce83">
            <text:p>478.704</text:p>
          </table:table-cell>
          <table:table-cell office:value-type="float" office:value="2853.971" table:style-name="ce83">
            <text:p>2,853.971</text:p>
          </table:table-cell>
          <table:table-cell office:value-type="float" office:value="10948.281999999999" table:style-name="ce83">
            <text:p>10,948.282</text:p>
          </table:table-cell>
          <table:table-cell table:style-name="ce84"/>
          <table:table-cell table:style-name="ce85"/>
          <table:table-cell table:number-columns-repeated="16376"/>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5274.1450000000004" table:style-name="ce83">
            <text:p>5,274.145</text:p>
          </table:table-cell>
          <table:table-cell office:value-type="float" office:value="77.507999999999996" table:style-name="ce83">
            <text:p>77.508</text:p>
          </table:table-cell>
          <table:table-cell office:value-type="float" office:value="803.29399999999998" table:style-name="ce83">
            <text:p>803.294</text:p>
          </table:table-cell>
          <table:table-cell office:value-type="float" office:value="6154.9449999999997" table:style-name="ce83">
            <text:p>6,154.945</text:p>
          </table:table-cell>
          <table:table-cell table:style-name="ce84"/>
          <table:table-cell table:style-name="ce85"/>
          <table:table-cell table:number-columns-repeated="16376"/>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1437.893" table:style-name="ce83">
            <text:p>1,437.893</text:p>
          </table:table-cell>
          <table:table-cell office:value-type="float" office:value="20.311" table:style-name="ce83">
            <text:p>20.311</text:p>
          </table:table-cell>
          <table:table-cell office:value-type="float" office:value="178.405" table:style-name="ce83">
            <text:p>178.405</text:p>
          </table:table-cell>
          <table:table-cell office:value-type="float" office:value="1636.606" table:style-name="ce83">
            <text:p>1,636.606</text:p>
          </table:table-cell>
          <table:table-cell table:style-name="ce84"/>
          <table:table-cell table:style-name="ce85"/>
          <table:table-cell table:number-columns-repeated="16376"/>
        </table:table-row>
        <table:table-row table:style-name="ro6">
          <table:table-cell office:value-type="float" office:value="6" table:style-name="ce72">
            <text:p>6</text:p>
          </table:table-cell>
          <table:table-cell office:value-type="string" table:style-name="ce72">
            <text:p>Electrical and Electronic Tools</text:p>
          </table:table-cell>
          <table:table-cell office:value-type="float" office:value="6688.7740000000003" table:style-name="ce83">
            <text:p>6,688.774</text:p>
          </table:table-cell>
          <table:table-cell office:value-type="float" office:value="84.108000000000004" table:style-name="ce83">
            <text:p>84.108</text:p>
          </table:table-cell>
          <table:table-cell office:value-type="float" office:value="681.74699999999996" table:style-name="ce83">
            <text:p>681.747</text:p>
          </table:table-cell>
          <table:table-cell office:value-type="float" office:value="7454.6289999999999" table:style-name="ce83">
            <text:p>7,454.629</text:p>
          </table:table-cell>
          <table:table-cell table:style-name="ce84"/>
          <table:table-cell table:style-name="ce85"/>
          <table:table-cell table:number-columns-repeated="16376"/>
        </table:table-row>
        <table:table-row table:style-name="ro6">
          <table:table-cell office:value-type="float" office:value="7" table:style-name="ce72">
            <text:p>7</text:p>
          </table:table-cell>
          <table:table-cell office:value-type="string" table:style-name="ce72">
            <text:p>Toys Leisure and Sports</text:p>
          </table:table-cell>
          <table:table-cell office:value-type="float" office:value="1392.2539999999999" table:style-name="ce83">
            <text:p>1,392.254</text:p>
          </table:table-cell>
          <table:table-cell office:value-type="float" office:value="13.914" table:style-name="ce83">
            <text:p>13.914</text:p>
          </table:table-cell>
          <table:table-cell office:value-type="float" office:value="180.70099999999999" table:style-name="ce83">
            <text:p>180.701</text:p>
          </table:table-cell>
          <table:table-cell office:value-type="float" office:value="1586.8689999999999" table:style-name="ce83">
            <text:p>1,586.869</text:p>
          </table:table-cell>
          <table:table-cell table:style-name="ce84"/>
          <table:table-cell table:style-name="ce85"/>
          <table:table-cell table:number-columns-repeated="16376"/>
        </table:table-row>
        <table:table-row table:style-name="ro6">
          <table:table-cell office:value-type="float" office:value="8" table:style-name="ce72">
            <text:p>8</text:p>
          </table:table-cell>
          <table:table-cell office:value-type="string" table:style-name="ce72">
            <text:p>Medical Devices</text:p>
          </table:table-cell>
          <table:table-cell office:value-type="float" office:value="0.58299999999999996" table:style-name="ce83">
            <text:p>0.583</text:p>
          </table:table-cell>
          <table:table-cell office:value-type="float" office:value="0.71" table:style-name="ce83">
            <text:p>0.710</text:p>
          </table:table-cell>
          <table:table-cell office:value-type="float" office:value="8.4600000000000009" table:style-name="ce83">
            <text:p>8.460</text:p>
          </table:table-cell>
          <table:table-cell office:value-type="float" office:value="9.7539999999999996" table:style-name="ce83">
            <text:p>9.754</text:p>
          </table:table-cell>
          <table:table-cell table:style-name="ce84"/>
          <table:table-cell table:style-name="ce85"/>
          <table:table-cell table:number-columns-repeated="16376"/>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294.67200000000003" table:style-name="ce83">
            <text:p>294.672</text:p>
          </table:table-cell>
          <table:table-cell office:value-type="float" office:value="6.6109999999999998" table:style-name="ce83">
            <text:p>6.611</text:p>
          </table:table-cell>
          <table:table-cell office:value-type="float" office:value="54.851999999999997" table:style-name="ce83">
            <text:p>54.852</text:p>
          </table:table-cell>
          <table:table-cell office:value-type="float" office:value="356.13600000000002" table:style-name="ce83">
            <text:p>356.136</text:p>
          </table:table-cell>
          <table:table-cell table:style-name="ce84"/>
          <table:table-cell table:style-name="ce85"/>
          <table:table-cell table:number-columns-repeated="16376"/>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0.189" table:style-name="ce83">
            <text:p>0.189</text:p>
          </table:table-cell>
          <table:table-cell office:value-type="float" office:value="5.0000000000000001E-3" table:style-name="ce83">
            <text:p>0.005</text:p>
          </table:table-cell>
          <table:table-cell office:value-type="float" office:value="6.0170000000000003" table:style-name="ce83">
            <text:p>6.017</text:p>
          </table:table-cell>
          <table:table-cell office:value-type="float" office:value="6.2110000000000003" table:style-name="ce83">
            <text:p>6.211</text:p>
          </table:table-cell>
          <table:table-cell table:style-name="ce84"/>
          <table:table-cell table:style-name="ce85"/>
          <table:table-cell table:number-columns-repeated="16376"/>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9620.6749999999993" table:style-name="ce83">
            <text:p>9,620.675</text:p>
          </table:table-cell>
          <table:table-cell office:value-type="float" office:value="489.03199999999998" table:style-name="ce83">
            <text:p>489.032</text:p>
          </table:table-cell>
          <table:table-cell office:value-type="float" office:value="1169.183" table:style-name="ce83">
            <text:p>1,169.183</text:p>
          </table:table-cell>
          <table:table-cell office:value-type="float" office:value="11278.89" table:style-name="ce83">
            <text:p>11,278.890</text:p>
          </table:table-cell>
          <table:table-cell table:style-name="ce84"/>
          <table:table-cell table:style-name="ce85"/>
          <table:table-cell table:number-columns-repeated="16376"/>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20636.370999999999" table:style-name="ce83">
            <text:p>20,636.371</text:p>
          </table:table-cell>
          <table:table-cell office:value-type="float" office:value="10866.078" table:style-name="ce83">
            <text:p>10,866.078</text:p>
          </table:table-cell>
          <table:table-cell office:value-type="float" office:value="2879.4279999999999" table:style-name="ce83">
            <text:p>2,879.428</text:p>
          </table:table-cell>
          <table:table-cell office:value-type="float" office:value="34379.254000000001" table:style-name="ce83">
            <text:p>34,379.254</text:p>
          </table:table-cell>
          <table:table-cell table:style-name="ce84"/>
          <table:table-cell table:style-name="ce85"/>
          <table:table-cell table:number-columns-repeated="16376"/>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219.91900000000001" table:style-name="ce83">
            <text:p>219.919</text:p>
          </table:table-cell>
          <table:table-cell office:value-type="float" office:value="123.366" table:style-name="ce83">
            <text:p>123.366</text:p>
          </table:table-cell>
          <table:table-cell office:value-type="float" office:value="606.15" table:style-name="ce83">
            <text:p>606.150</text:p>
          </table:table-cell>
          <table:table-cell office:value-type="float" office:value="952.06100000000004" table:style-name="ce83">
            <text:p>952.061</text:p>
          </table:table-cell>
          <table:table-cell table:style-name="ce84"/>
          <table:table-cell table:style-name="ce85"/>
          <table:table-cell table:number-columns-repeated="16376"/>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59.585999999999999" table:style-name="ce83">
            <text:p>59.586</text:p>
          </table:table-cell>
          <table:table-cell office:value-type="float" office:value="2.847" table:style-name="ce83">
            <text:p>2.847</text:p>
          </table:table-cell>
          <table:table-cell office:value-type="float" office:value="65.947999999999993" table:style-name="ce83">
            <text:p>65.948</text:p>
          </table:table-cell>
          <table:table-cell office:value-type="float" office:value="128.381" table:style-name="ce83">
            <text:p>128.381</text:p>
          </table:table-cell>
          <table:table-cell table:style-name="ce84"/>
          <table:table-cell table:style-name="ce85"/>
          <table:table-cell table:number-columns-repeated="16376"/>
        </table:table-row>
        <table:table-row table:style-name="ro6">
          <table:table-cell table:style-name="ce78"/>
          <table:table-cell office:value-type="string" table:style-name="ce86">
            <text:p>Total</text:p>
          </table:table-cell>
          <table:table-cell office:value-type="float" office:value="77292.127999999982" table:style-name="ce87">
            <text:p>77,292.128</text:p>
          </table:table-cell>
          <table:table-cell office:value-type="float" office:value="33793.005000000005" table:style-name="ce87">
            <text:p>33,793.005</text:p>
          </table:table-cell>
          <table:table-cell office:value-type="float" office:value="14106.749999999998" table:style-name="ce87">
            <text:p>14,106.750</text:p>
          </table:table-cell>
          <table:table-cell office:value-type="float" office:value="125191.882" table:style-name="ce90">
            <text:p>125,191.882<text:s/></text:p>
          </table:table-cell>
          <table:table-cell table:style-name="ce84"/>
          <table:table-cell table:style-name="ce88"/>
          <table:table-cell table:number-columns-repeated="16376"/>
        </table:table-row>
        <table:table-row table:style-name="ro6">
          <table:table-cell table:style-name="ce72"/>
          <table:table-cell table:style-name="ce76"/>
          <table:table-cell table:number-columns-repeated="5" table:style-name="ce84"/>
          <table:table-cell table:number-columns-repeated="16377" table:style-name="ce73"/>
        </table:table-row>
        <table:table-row table:style-name="ro6">
          <table:table-cell office:value-type="string" table:style-name="ce76">
            <text:p>Household Waste electrical and electronic equipment (WEEE) Collected in the UK</text:p>
          </table:table-cell>
          <table:table-cell table:number-columns-repeated="5" table:style-name="ce72"/>
          <table:table-cell table:style-name="ce84"/>
          <table:table-cell table:style-name="ce88"/>
          <table:table-cell table:number-columns-repeated="16376"/>
        </table:table-row>
        <table:table-row table:style-name="ro6">
          <table:table-cell office:value-type="string" table:style-name="ce72">
            <text:p>Period Covered: July to September 2024</text:p>
          </table:table-cell>
          <table:table-cell table:number-columns-repeated="5" table:style-name="ce72"/>
          <table:table-cell table:style-name="ce84"/>
          <table:table-cell table:style-name="ce89"/>
          <table:table-cell table:number-columns-repeated="16376"/>
        </table:table-row>
        <table:table-row table:style-name="ro6">
          <table:table-cell office:value-type="string" table:style-name="ce77">
            <text:p>Report run on: 26/02/2025</text:p>
          </table:table-cell>
          <table:table-cell table:style-name="ce73"/>
          <table:table-cell table:number-columns-repeated="4" table:style-name="ce72"/>
          <table:table-cell table:style-name="ce84"/>
          <table:table-cell table:number-columns-repeated="16377" table:style-name="ce73"/>
        </table:table-row>
        <table:table-row table:style-name="ro7">
          <table:table-cell table:style-name="ce78"/>
          <table:table-cell office:value-type="string" table:style-name="ce79">
            <text:p>Category Name</text:p>
          </table:table-cell>
          <table:table-cell office:value-type="string" table:style-name="ce80">
            <text:p>Household WEEE collected from a DCF<text:span text:style-name="T2">1</text:span><text:s/><text:span text:style-name="T2"/></text:p>
            <text:p>(tonnes)</text:p>
          </table:table-cell>
          <table:table-cell office:value-type="string" table:style-name="ce80">
            <text:p>Household WEEE returned under regulation 43<text:span text:style-name="T2">2</text:span><text:s/>(tonnes)</text:p>
          </table:table-cell>
          <table:table-cell office:value-type="string" table:style-name="ce80">
            <text:p>Household WEEE returned under regulation 50<text:span text:style-name="T2">3</text:span><text:s/>(tonnes)</text:p>
          </table:table-cell>
          <table:table-cell office:value-type="string" table:style-name="ce80">
            <text:p>Total separately collected household WEEE<text:span text:style-name="T2">4</text:span><text:span text:style-name="T2"/></text:p>
            <text:p>(tonnes)</text:p>
          </table:table-cell>
          <table:table-cell table:style-name="ce84"/>
          <table:table-cell table:style-name="ce82"/>
          <table:table-cell table:number-columns-repeated="16376"/>
        </table:table-row>
        <table:table-row table:style-name="ro6">
          <table:table-cell office:value-type="float" office:value="1" table:style-name="ce72">
            <text:p>1</text:p>
          </table:table-cell>
          <table:table-cell office:value-type="string" table:style-name="ce72">
            <text:p>Large Household Appliances</text:p>
          </table:table-cell>
          <table:table-cell office:value-type="float" office:value="15422.659" table:style-name="ce83">
            <text:p>15,422.659</text:p>
          </table:table-cell>
          <table:table-cell office:value-type="float" office:value="21850.959999999999" table:style-name="ce83">
            <text:p>21,850.960</text:p>
          </table:table-cell>
          <table:table-cell office:value-type="float" office:value="3356.3589999999999" table:style-name="ce83">
            <text:p>3,356.359</text:p>
          </table:table-cell>
          <table:table-cell office:value-type="float" office:value="40629.976999999999" table:style-name="ce83">
            <text:p>40,629.977</text:p>
          </table:table-cell>
          <table:table-cell table:style-name="ce84"/>
          <table:table-cell table:style-name="ce85"/>
          <table:table-cell table:number-columns-repeated="16376"/>
        </table:table-row>
        <table:table-row table:style-name="ro6">
          <table:table-cell office:value-type="float" office:value="2" table:style-name="ce72">
            <text:p>2</text:p>
          </table:table-cell>
          <table:table-cell office:value-type="string" table:style-name="ce72">
            <text:p>Small Household Appliances</text:p>
          </table:table-cell>
          <table:table-cell office:value-type="float" office:value="7973.5249999999996" table:style-name="ce83">
            <text:p>7,973.525</text:p>
          </table:table-cell>
          <table:table-cell office:value-type="float" office:value="232.40299999999999" table:style-name="ce83">
            <text:p>232.403</text:p>
          </table:table-cell>
          <table:table-cell office:value-type="float" office:value="1192.6559999999999" table:style-name="ce83">
            <text:p>1,192.656</text:p>
          </table:table-cell>
          <table:table-cell office:value-type="float" office:value="9398.5830000000005" table:style-name="ce83">
            <text:p>9,398.583</text:p>
          </table:table-cell>
          <table:table-cell table:style-name="ce84"/>
          <table:table-cell table:style-name="ce85"/>
          <table:table-cell table:number-columns-repeated="16376"/>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7138.4350000000004" table:style-name="ce83">
            <text:p>7,138.435</text:p>
          </table:table-cell>
          <table:table-cell office:value-type="float" office:value="623.23199999999997" table:style-name="ce83">
            <text:p>623.232</text:p>
          </table:table-cell>
          <table:table-cell office:value-type="float" office:value="2820.7820000000002" table:style-name="ce83">
            <text:p>2,820.782</text:p>
          </table:table-cell>
          <table:table-cell office:value-type="float" office:value="10582.449000000001" table:style-name="ce83">
            <text:p>10,582.449</text:p>
          </table:table-cell>
          <table:table-cell table:style-name="ce84"/>
          <table:table-cell table:style-name="ce85"/>
          <table:table-cell table:number-columns-repeated="16376"/>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4971.7730000000001" table:style-name="ce83">
            <text:p>4,971.773</text:p>
          </table:table-cell>
          <table:table-cell office:value-type="float" office:value="106.21" table:style-name="ce83">
            <text:p>106.210</text:p>
          </table:table-cell>
          <table:table-cell office:value-type="float" office:value="916.61300000000006" table:style-name="ce83">
            <text:p>916.613</text:p>
          </table:table-cell>
          <table:table-cell office:value-type="float" office:value="5994.5919999999996" table:style-name="ce83">
            <text:p>5,994.592</text:p>
          </table:table-cell>
          <table:table-cell table:style-name="ce84"/>
          <table:table-cell table:style-name="ce85"/>
          <table:table-cell table:number-columns-repeated="16376"/>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1364.152" table:style-name="ce83">
            <text:p>1,364.152</text:p>
          </table:table-cell>
          <table:table-cell office:value-type="float" office:value="39.712000000000003" table:style-name="ce83">
            <text:p>39.712</text:p>
          </table:table-cell>
          <table:table-cell office:value-type="float" office:value="197.54300000000001" table:style-name="ce83">
            <text:p>197.543</text:p>
          </table:table-cell>
          <table:table-cell office:value-type="float" office:value="1601.4059999999999" table:style-name="ce83">
            <text:p>1,601.406</text:p>
          </table:table-cell>
          <table:table-cell table:style-name="ce84"/>
          <table:table-cell table:style-name="ce85"/>
          <table:table-cell table:number-columns-repeated="16376"/>
        </table:table-row>
        <table:table-row table:style-name="ro12">
          <table:table-cell office:value-type="float" office:value="6" table:style-name="ce72">
            <text:p>6</text:p>
          </table:table-cell>
          <table:table-cell office:value-type="string" table:style-name="ce72">
            <text:p>Electrical and Electronic Tools</text:p>
          </table:table-cell>
          <table:table-cell office:value-type="float" office:value="6327.2060000000001" table:style-name="ce83">
            <text:p>6,327.206</text:p>
          </table:table-cell>
          <table:table-cell office:value-type="float" office:value="95.935000000000002" table:style-name="ce83">
            <text:p>95.935</text:p>
          </table:table-cell>
          <table:table-cell office:value-type="float" office:value="814.75599999999997" table:style-name="ce83">
            <text:p>814.756</text:p>
          </table:table-cell>
          <table:table-cell office:value-type="float" office:value="7237.8950000000004" table:style-name="ce83">
            <text:p>7,237.895</text:p>
          </table:table-cell>
          <table:table-cell table:style-name="ce84"/>
          <table:table-cell table:style-name="ce85"/>
          <table:table-cell table:number-columns-repeated="16376"/>
        </table:table-row>
        <table:table-row table:style-name="ro12">
          <table:table-cell office:value-type="float" office:value="7" table:style-name="ce72">
            <text:p>7</text:p>
          </table:table-cell>
          <table:table-cell office:value-type="string" table:style-name="ce72">
            <text:p>Toys Leisure and Sports</text:p>
          </table:table-cell>
          <table:table-cell office:value-type="float" office:value="1364.5709999999999" table:style-name="ce83">
            <text:p>1,364.571</text:p>
          </table:table-cell>
          <table:table-cell office:value-type="float" office:value="17.977" table:style-name="ce83">
            <text:p>17.977</text:p>
          </table:table-cell>
          <table:table-cell office:value-type="float" office:value="184.84899999999999" table:style-name="ce83">
            <text:p>184.849</text:p>
          </table:table-cell>
          <table:table-cell office:value-type="float" office:value="1579.779" table:style-name="ce83">
            <text:p>1,579.779</text:p>
          </table:table-cell>
          <table:table-cell table:style-name="ce84"/>
          <table:table-cell table:style-name="ce85"/>
          <table:table-cell table:number-columns-repeated="16376"/>
        </table:table-row>
        <table:table-row table:style-name="ro6">
          <table:table-cell office:value-type="float" office:value="8" table:style-name="ce72">
            <text:p>8</text:p>
          </table:table-cell>
          <table:table-cell office:value-type="string" table:style-name="ce72">
            <text:p>Medical Devices</text:p>
          </table:table-cell>
          <table:table-cell office:value-type="float" office:value="1.45" table:style-name="ce83">
            <text:p>1.450</text:p>
          </table:table-cell>
          <table:table-cell office:value-type="float" office:value="1.3959999999999999" table:style-name="ce83">
            <text:p>1.396</text:p>
          </table:table-cell>
          <table:table-cell office:value-type="float" office:value="10.051" table:style-name="ce83">
            <text:p>10.051</text:p>
          </table:table-cell>
          <table:table-cell office:value-type="float" office:value="12.897" table:style-name="ce83">
            <text:p>12.897</text:p>
          </table:table-cell>
          <table:table-cell table:style-name="ce84"/>
          <table:table-cell table:style-name="ce85"/>
          <table:table-cell table:number-columns-repeated="16376"/>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270.18599999999998" table:style-name="ce83">
            <text:p>270.186</text:p>
          </table:table-cell>
          <table:table-cell office:value-type="float" office:value="4.3239999999999998" table:style-name="ce83">
            <text:p>4.324</text:p>
          </table:table-cell>
          <table:table-cell office:value-type="float" office:value="37.978999999999999" table:style-name="ce83">
            <text:p>37.979</text:p>
          </table:table-cell>
          <table:table-cell office:value-type="float" office:value="312.49" table:style-name="ce83">
            <text:p>312.490</text:p>
          </table:table-cell>
          <table:table-cell table:style-name="ce84"/>
          <table:table-cell table:style-name="ce85"/>
          <table:table-cell table:number-columns-repeated="16376"/>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3.6999999999999998E-2" table:style-name="ce83">
            <text:p>0.037</text:p>
          </table:table-cell>
          <table:table-cell office:value-type="float" office:value="0" table:style-name="ce83">
            <text:p>0.000</text:p>
          </table:table-cell>
          <table:table-cell office:value-type="float" office:value="1.548" table:style-name="ce83">
            <text:p>1.548</text:p>
          </table:table-cell>
          <table:table-cell office:value-type="float" office:value="1.5860000000000001" table:style-name="ce83">
            <text:p>1.586</text:p>
          </table:table-cell>
          <table:table-cell table:style-name="ce84"/>
          <table:table-cell table:style-name="ce85"/>
          <table:table-cell table:number-columns-repeated="16376"/>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10174.671" table:style-name="ce83">
            <text:p>10,174.671</text:p>
          </table:table-cell>
          <table:table-cell office:value-type="float" office:value="564.82000000000005" table:style-name="ce83">
            <text:p>564.820</text:p>
          </table:table-cell>
          <table:table-cell office:value-type="float" office:value="1017.894" table:style-name="ce83">
            <text:p>1,017.894</text:p>
          </table:table-cell>
          <table:table-cell office:value-type="float" office:value="12090.45" table:style-name="ce83">
            <text:p>12,090.450</text:p>
          </table:table-cell>
          <table:table-cell table:style-name="ce84"/>
          <table:table-cell table:style-name="ce85"/>
          <table:table-cell table:number-columns-repeated="16376"/>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21288.455999999998" table:style-name="ce83">
            <text:p>21,288.456</text:p>
          </table:table-cell>
          <table:table-cell office:value-type="float" office:value="13744.183999999999" table:style-name="ce83">
            <text:p>13,744.184</text:p>
          </table:table-cell>
          <table:table-cell office:value-type="float" office:value="3184.002" table:style-name="ce83">
            <text:p>3,184.002</text:p>
          </table:table-cell>
          <table:table-cell office:value-type="float" office:value="38216.642999999996" table:style-name="ce83">
            <text:p>38,216.643</text:p>
          </table:table-cell>
          <table:table-cell table:style-name="ce84"/>
          <table:table-cell table:style-name="ce85"/>
          <table:table-cell table:number-columns-repeated="16376"/>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222.00800000000001" table:style-name="ce83">
            <text:p>222.008</text:p>
          </table:table-cell>
          <table:table-cell office:value-type="float" office:value="204.398" table:style-name="ce83">
            <text:p>204.398</text:p>
          </table:table-cell>
          <table:table-cell office:value-type="float" office:value="638.81799999999998" table:style-name="ce83">
            <text:p>638.818</text:p>
          </table:table-cell>
          <table:table-cell office:value-type="float" office:value="1065.2239999999999" table:style-name="ce83">
            <text:p>1,065.224</text:p>
          </table:table-cell>
          <table:table-cell table:style-name="ce84"/>
          <table:table-cell table:style-name="ce85"/>
          <table:table-cell table:number-columns-repeated="16376"/>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60.905000000000001" table:style-name="ce83">
            <text:p>60.905</text:p>
          </table:table-cell>
          <table:table-cell office:value-type="float" office:value="0.67" table:style-name="ce83">
            <text:p>0.670</text:p>
          </table:table-cell>
          <table:table-cell office:value-type="float" office:value="33.491999999999997" table:style-name="ce83">
            <text:p>33.492</text:p>
          </table:table-cell>
          <table:table-cell office:value-type="float" office:value="95.067999999999998" table:style-name="ce83">
            <text:p>95.068</text:p>
          </table:table-cell>
          <table:table-cell table:style-name="ce84"/>
          <table:table-cell table:style-name="ce85"/>
          <table:table-cell table:number-columns-repeated="16376"/>
        </table:table-row>
        <table:table-row table:style-name="ro6">
          <table:table-cell table:style-name="ce78"/>
          <table:table-cell office:value-type="string" table:style-name="ce86">
            <text:p>Total</text:p>
          </table:table-cell>
          <table:table-cell office:value-type="float" office:value="76580.033999999985" table:style-name="ce87">
            <text:p>76,580.034</text:p>
          </table:table-cell>
          <table:table-cell office:value-type="float" office:value="37486.220999999998" table:style-name="ce87">
            <text:p>37,486.221</text:p>
          </table:table-cell>
          <table:table-cell office:value-type="float" office:value="14407.341999999999" table:style-name="ce87">
            <text:p>14,407.342</text:p>
          </table:table-cell>
          <table:table-cell office:value-type="float" office:value="128819.03899999999" table:style-name="ce91">
            <text:p>128,819.039</text:p>
          </table:table-cell>
          <table:table-cell table:style-name="ce84"/>
          <table:table-cell table:style-name="ce88"/>
          <table:table-cell table:number-columns-repeated="16376"/>
        </table:table-row>
        <table:table-row table:style-name="ro6">
          <table:table-cell table:style-name="ce72"/>
          <table:table-cell table:style-name="ce76"/>
          <table:table-cell table:number-columns-repeated="5" table:style-name="ce84"/>
          <table:table-cell table:number-columns-repeated="16377" table:style-name="ce73"/>
        </table:table-row>
        <table:table-row table:style-name="ro6">
          <table:table-cell office:value-type="string" table:style-name="ce76">
            <text:p>Household Waste electrical and electronic equipment (WEEE) Collected in the UK</text:p>
          </table:table-cell>
          <table:table-cell table:number-columns-repeated="5" table:style-name="ce72"/>
          <table:table-cell table:style-name="ce84"/>
          <table:table-cell table:style-name="ce88"/>
          <table:table-cell table:number-columns-repeated="16376"/>
        </table:table-row>
        <table:table-row table:style-name="ro6">
          <table:table-cell office:value-type="string" table:style-name="ce72">
            <text:p>Period Covered: October to December 2024</text:p>
          </table:table-cell>
          <table:table-cell table:number-columns-repeated="5" table:style-name="ce72"/>
          <table:table-cell table:style-name="ce84"/>
          <table:table-cell table:style-name="ce89"/>
          <table:table-cell table:number-columns-repeated="16376"/>
        </table:table-row>
        <table:table-row table:style-name="ro6">
          <table:table-cell office:value-type="string" table:style-name="ce77">
            <text:p>Report run on: 26/02/2025</text:p>
          </table:table-cell>
          <table:table-cell table:style-name="ce73"/>
          <table:table-cell table:number-columns-repeated="4" table:style-name="ce72"/>
          <table:table-cell table:style-name="ce84"/>
          <table:table-cell table:number-columns-repeated="16377" table:style-name="ce73"/>
        </table:table-row>
        <table:table-row table:style-name="ro7">
          <table:table-cell table:style-name="ce78"/>
          <table:table-cell office:value-type="string" table:style-name="ce92">
            <text:p>Category Name</text:p>
          </table:table-cell>
          <table:table-cell office:value-type="string" table:style-name="ce80">
            <text:p>Household WEEE collected from a DCF<text:span text:style-name="T2">1</text:span><text:s/><text:span text:style-name="T2"/></text:p>
            <text:p>(tonnes)</text:p>
          </table:table-cell>
          <table:table-cell office:value-type="string" table:style-name="ce80">
            <text:p>Household WEEE returned under regulation 43<text:span text:style-name="T2">2</text:span><text:s/>(tonnes)</text:p>
          </table:table-cell>
          <table:table-cell office:value-type="string" table:style-name="ce80">
            <text:p>Household WEEE returned under regulation 50<text:span text:style-name="T2">3</text:span><text:s/>(tonnes)</text:p>
          </table:table-cell>
          <table:table-cell office:value-type="string" table:style-name="ce80">
            <text:p>Total separately collected household WEEE<text:span text:style-name="T2">4</text:span><text:span text:style-name="T2"/></text:p>
            <text:p>(tonnes)</text:p>
          </table:table-cell>
          <table:table-cell table:style-name="ce84"/>
          <table:table-cell table:style-name="ce82"/>
          <table:table-cell table:number-columns-repeated="16376"/>
        </table:table-row>
        <table:table-row table:style-name="ro6">
          <table:table-cell office:value-type="float" office:value="1" table:style-name="ce72">
            <text:p>1</text:p>
          </table:table-cell>
          <table:table-cell office:value-type="string" table:style-name="ce72">
            <text:p>Large Household Appliances</text:p>
          </table:table-cell>
          <table:table-cell office:value-type="float" office:value="13420.236000000001" table:style-name="ce83">
            <text:p>13,420.236</text:p>
          </table:table-cell>
          <table:table-cell office:value-type="float" office:value="26208.963" table:style-name="ce83">
            <text:p>26,208.963</text:p>
          </table:table-cell>
          <table:table-cell office:value-type="float" office:value="3558.0390000000002" table:style-name="ce83">
            <text:p>3,558.039</text:p>
          </table:table-cell>
          <table:table-cell office:value-type="float" office:value="43187.241000000002" table:style-name="ce83">
            <text:p>43,187.241</text:p>
          </table:table-cell>
          <table:table-cell table:style-name="ce84"/>
          <table:table-cell table:style-name="ce85"/>
          <table:table-cell table:number-columns-repeated="16376"/>
        </table:table-row>
        <table:table-row table:style-name="ro6">
          <table:table-cell office:value-type="float" office:value="2" table:style-name="ce72">
            <text:p>2</text:p>
          </table:table-cell>
          <table:table-cell office:value-type="string" table:style-name="ce72">
            <text:p>Small Household Appliances</text:p>
          </table:table-cell>
          <table:table-cell office:value-type="float" office:value="6692.7389999999996" table:style-name="ce83">
            <text:p>6,692.739</text:p>
          </table:table-cell>
          <table:table-cell office:value-type="float" office:value="260.67899999999997" table:style-name="ce83">
            <text:p>260.679</text:p>
          </table:table-cell>
          <table:table-cell office:value-type="float" office:value="1175.5060000000001" table:style-name="ce83">
            <text:p>1,175.506</text:p>
          </table:table-cell>
          <table:table-cell office:value-type="float" office:value="8128.92" table:style-name="ce83">
            <text:p>8,128.920</text:p>
          </table:table-cell>
          <table:table-cell table:style-name="ce84"/>
          <table:table-cell table:style-name="ce85"/>
          <table:table-cell table:number-columns-repeated="16376"/>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5912.3379999999997" table:style-name="ce83">
            <text:p>5,912.338</text:p>
          </table:table-cell>
          <table:table-cell office:value-type="float" office:value="491.61700000000002" table:style-name="ce83">
            <text:p>491.617</text:p>
          </table:table-cell>
          <table:table-cell office:value-type="float" office:value="2656.7049999999999" table:style-name="ce83">
            <text:p>2,656.705</text:p>
          </table:table-cell>
          <table:table-cell office:value-type="float" office:value="9060.6679999999997" table:style-name="ce83">
            <text:p>9,060.668</text:p>
          </table:table-cell>
          <table:table-cell table:style-name="ce84"/>
          <table:table-cell table:style-name="ce85"/>
          <table:table-cell table:number-columns-repeated="16376"/>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4128.7640000000001" table:style-name="ce83">
            <text:p>4,128.764</text:p>
          </table:table-cell>
          <table:table-cell office:value-type="float" office:value="119.55800000000001" table:style-name="ce83">
            <text:p>119.558</text:p>
          </table:table-cell>
          <table:table-cell office:value-type="float" office:value="742.92700000000002" table:style-name="ce83">
            <text:p>742.927</text:p>
          </table:table-cell>
          <table:table-cell office:value-type="float" office:value="4991.2520000000004" table:style-name="ce83">
            <text:p>4,991.252</text:p>
          </table:table-cell>
          <table:table-cell table:style-name="ce84"/>
          <table:table-cell table:style-name="ce85"/>
          <table:table-cell table:number-columns-repeated="16376"/>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1154.174" table:style-name="ce83">
            <text:p>1,154.174</text:p>
          </table:table-cell>
          <table:table-cell office:value-type="float" office:value="32.695999999999998" table:style-name="ce83">
            <text:p>32.696</text:p>
          </table:table-cell>
          <table:table-cell office:value-type="float" office:value="210.91900000000001" table:style-name="ce83">
            <text:p>210.919</text:p>
          </table:table-cell>
          <table:table-cell office:value-type="float" office:value="1397.789" table:style-name="ce83">
            <text:p>1,397.789</text:p>
          </table:table-cell>
          <table:table-cell table:style-name="ce84"/>
          <table:table-cell table:style-name="ce85"/>
          <table:table-cell table:number-columns-repeated="16376"/>
        </table:table-row>
        <table:table-row table:style-name="ro12">
          <table:table-cell office:value-type="float" office:value="6" table:style-name="ce72">
            <text:p>6</text:p>
          </table:table-cell>
          <table:table-cell office:value-type="string" table:style-name="ce72">
            <text:p>Electrical and Electronic Tools</text:p>
          </table:table-cell>
          <table:table-cell office:value-type="float" office:value="5275.0510000000004" table:style-name="ce83">
            <text:p>5,275.051</text:p>
          </table:table-cell>
          <table:table-cell office:value-type="float" office:value="99.012" table:style-name="ce83">
            <text:p>99.012</text:p>
          </table:table-cell>
          <table:table-cell office:value-type="float" office:value="758.93700000000001" table:style-name="ce83">
            <text:p>758.937</text:p>
          </table:table-cell>
          <table:table-cell office:value-type="float" office:value="6132.9970000000003" table:style-name="ce83">
            <text:p>6,132.997</text:p>
          </table:table-cell>
          <table:table-cell table:style-name="ce84"/>
          <table:table-cell table:style-name="ce85"/>
          <table:table-cell table:number-columns-repeated="16376"/>
        </table:table-row>
        <table:table-row table:style-name="ro12">
          <table:table-cell office:value-type="float" office:value="7" table:style-name="ce72">
            <text:p>7</text:p>
          </table:table-cell>
          <table:table-cell office:value-type="string" table:style-name="ce72">
            <text:p>Toys Leisure and Sports</text:p>
          </table:table-cell>
          <table:table-cell office:value-type="float" office:value="1130.7529999999999" table:style-name="ce83">
            <text:p>1,130.753</text:p>
          </table:table-cell>
          <table:table-cell office:value-type="float" office:value="28.170999999999999" table:style-name="ce83">
            <text:p>28.171</text:p>
          </table:table-cell>
          <table:table-cell office:value-type="float" office:value="235.619" table:style-name="ce83">
            <text:p>235.619</text:p>
          </table:table-cell>
          <table:table-cell office:value-type="float" office:value="1394.5409999999999" table:style-name="ce83">
            <text:p>1,394.541</text:p>
          </table:table-cell>
          <table:table-cell table:style-name="ce84"/>
          <table:table-cell table:style-name="ce85"/>
          <table:table-cell table:number-columns-repeated="16376"/>
        </table:table-row>
        <table:table-row table:style-name="ro6">
          <table:table-cell office:value-type="float" office:value="8" table:style-name="ce72">
            <text:p>8</text:p>
          </table:table-cell>
          <table:table-cell office:value-type="string" table:style-name="ce72">
            <text:p>Medical Devices</text:p>
          </table:table-cell>
          <table:table-cell office:value-type="float" office:value="0" table:style-name="ce83">
            <text:p>0.000</text:p>
          </table:table-cell>
          <table:table-cell office:value-type="float" office:value="0.33600000000000002" table:style-name="ce83">
            <text:p>0.336</text:p>
          </table:table-cell>
          <table:table-cell office:value-type="float" office:value="11.247999999999999" table:style-name="ce83">
            <text:p>11.248</text:p>
          </table:table-cell>
          <table:table-cell office:value-type="float" office:value="11.584" table:style-name="ce83">
            <text:p>11.584</text:p>
          </table:table-cell>
          <table:table-cell table:style-name="ce84"/>
          <table:table-cell table:style-name="ce85"/>
          <table:table-cell table:number-columns-repeated="16376"/>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213.06899999999999" table:style-name="ce83">
            <text:p>213.069</text:p>
          </table:table-cell>
          <table:table-cell office:value-type="float" office:value="9.9830000000000005" table:style-name="ce83">
            <text:p>9.983</text:p>
          </table:table-cell>
          <table:table-cell office:value-type="float" office:value="59.314" table:style-name="ce83">
            <text:p>59.314</text:p>
          </table:table-cell>
          <table:table-cell office:value-type="float" office:value="282.363" table:style-name="ce83">
            <text:p>282.363</text:p>
          </table:table-cell>
          <table:table-cell table:style-name="ce84"/>
          <table:table-cell table:style-name="ce85"/>
          <table:table-cell table:number-columns-repeated="16376"/>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0" table:style-name="ce83">
            <text:p>0.000</text:p>
          </table:table-cell>
          <table:table-cell office:value-type="float" office:value="0.155" table:style-name="ce83">
            <text:p>0.155</text:p>
          </table:table-cell>
          <table:table-cell office:value-type="float" office:value="1.137" table:style-name="ce83">
            <text:p>1.137</text:p>
          </table:table-cell>
          <table:table-cell office:value-type="float" office:value="1.292" table:style-name="ce83">
            <text:p>1.292</text:p>
          </table:table-cell>
          <table:table-cell table:style-name="ce84"/>
          <table:table-cell table:style-name="ce85"/>
          <table:table-cell table:number-columns-repeated="16376"/>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9344.5640000000003" table:style-name="ce83">
            <text:p>9,344.564</text:p>
          </table:table-cell>
          <table:table-cell office:value-type="float" office:value="1018.898" table:style-name="ce83">
            <text:p>1,018.898</text:p>
          </table:table-cell>
          <table:table-cell office:value-type="float" office:value="1086.2349999999999" table:style-name="ce83">
            <text:p>1,086.235</text:p>
          </table:table-cell>
          <table:table-cell office:value-type="float" office:value="11449.699000000001" table:style-name="ce83">
            <text:p>11,449.699</text:p>
          </table:table-cell>
          <table:table-cell table:style-name="ce84"/>
          <table:table-cell table:style-name="ce85"/>
          <table:table-cell table:number-columns-repeated="16376"/>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18094.347000000002" table:style-name="ce83">
            <text:p>18,094.347</text:p>
          </table:table-cell>
          <table:table-cell office:value-type="float" office:value="12520.629000000001" table:style-name="ce83">
            <text:p>12,520.629</text:p>
          </table:table-cell>
          <table:table-cell office:value-type="float" office:value="2777.3560000000002" table:style-name="ce83">
            <text:p>2,777.356</text:p>
          </table:table-cell>
          <table:table-cell office:value-type="float" office:value="33392.334999999999" table:style-name="ce83">
            <text:p>33,392.335</text:p>
          </table:table-cell>
          <table:table-cell table:style-name="ce84"/>
          <table:table-cell table:style-name="ce85"/>
          <table:table-cell table:number-columns-repeated="16376"/>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249.43600000000001" table:style-name="ce83">
            <text:p>249.436</text:p>
          </table:table-cell>
          <table:table-cell office:value-type="float" office:value="254.17099999999999" table:style-name="ce83">
            <text:p>254.171</text:p>
          </table:table-cell>
          <table:table-cell office:value-type="float" office:value="645.91999999999996" table:style-name="ce83">
            <text:p>645.920</text:p>
          </table:table-cell>
          <table:table-cell office:value-type="float" office:value="1149.527" table:style-name="ce83">
            <text:p>1,149.527</text:p>
          </table:table-cell>
          <table:table-cell table:style-name="ce84"/>
          <table:table-cell table:style-name="ce85"/>
          <table:table-cell table:number-columns-repeated="16376" table:style-name="ce73"/>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51.677" table:style-name="ce83">
            <text:p>51.677</text:p>
          </table:table-cell>
          <table:table-cell office:value-type="float" office:value="0.71199999999999997" table:style-name="ce83">
            <text:p>0.712</text:p>
          </table:table-cell>
          <table:table-cell office:value-type="float" office:value="75.301000000000002" table:style-name="ce83">
            <text:p>75.301</text:p>
          </table:table-cell>
          <table:table-cell office:value-type="float" office:value="127.688" table:style-name="ce83">
            <text:p>127.688</text:p>
          </table:table-cell>
          <table:table-cell table:style-name="ce84"/>
          <table:table-cell table:style-name="ce85"/>
          <table:table-cell table:number-columns-repeated="16376" table:style-name="ce73"/>
        </table:table-row>
        <table:table-row table:style-name="ro6">
          <table:table-cell table:style-name="ce78"/>
          <table:table-cell office:value-type="string" table:style-name="ce86">
            <text:p>Total</text:p>
          </table:table-cell>
          <table:table-cell office:value-type="float" office:value="65667.147999999986" table:style-name="ce87">
            <text:p>65,667.148</text:p>
          </table:table-cell>
          <table:table-cell office:value-type="float" office:value="41045.58" table:style-name="ce87">
            <text:p>41,045.580</text:p>
          </table:table-cell>
          <table:table-cell office:value-type="float" office:value="13995.163" table:style-name="ce87">
            <text:p>13,995.163</text:p>
          </table:table-cell>
          <table:table-cell office:value-type="float" office:value="120707.89599999998" table:style-name="ce91">
            <text:p>120,707.896</text:p>
          </table:table-cell>
          <table:table-cell table:style-name="ce84"/>
          <table:table-cell table:style-name="ce88"/>
          <table:table-cell table:number-columns-repeated="16376" table:style-name="ce73"/>
        </table:table-row>
        <table:table-row table:style-name="ro6">
          <table:table-cell table:style-name="ce72"/>
          <table:table-cell table:style-name="ce76"/>
          <table:table-cell table:number-columns-repeated="5" table:style-name="ce84"/>
          <table:table-cell table:number-columns-repeated="16377" table:style-name="ce73"/>
        </table:table-row>
        <table:table-row table:style-name="ro6">
          <table:table-cell office:value-type="string" table:style-name="ce76">
            <text:p>Household Waste electrical and electronic equipment (WEEE) Collected in the UK</text:p>
          </table:table-cell>
          <table:table-cell table:number-columns-repeated="5" table:style-name="ce72"/>
          <table:table-cell table:style-name="ce93"/>
          <table:table-cell table:number-columns-repeated="16377" table:style-name="ce73"/>
        </table:table-row>
        <table:table-row table:style-name="ro5">
          <table:table-cell office:value-type="string" table:style-name="ce72">
            <text:p>Period Covered: January to December 2024</text:p>
          </table:table-cell>
          <table:table-cell table:number-columns-repeated="5" table:style-name="ce72"/>
          <table:table-cell table:style-name="ce93"/>
          <table:table-cell table:style-name="ce88"/>
          <table:table-cell table:number-columns-repeated="16376" table:style-name="ce73"/>
        </table:table-row>
        <table:table-row table:style-name="ro6">
          <table:table-cell office:value-type="string" table:style-name="ce77">
            <text:p>Report run on: 26/02/2025</text:p>
          </table:table-cell>
          <table:table-cell table:style-name="ce73"/>
          <table:table-cell table:number-columns-repeated="4" table:style-name="ce72"/>
          <table:table-cell table:style-name="ce93"/>
          <table:table-cell table:style-name="ce89"/>
          <table:table-cell table:number-columns-repeated="16376" table:style-name="ce73"/>
        </table:table-row>
        <table:table-row table:style-name="ro25">
          <table:table-cell table:style-name="ce78"/>
          <table:table-cell office:value-type="string" table:style-name="ce79">
            <text:p>Category Name</text:p>
          </table:table-cell>
          <table:table-cell office:value-type="string" table:style-name="ce80">
            <text:p>Household WEEE collected from a DCF<text:span text:style-name="T2">1</text:span><text:s/><text:span text:style-name="T2"/></text:p>
            <text:p>(tonnes)</text:p>
          </table:table-cell>
          <table:table-cell office:value-type="string" table:style-name="ce80">
            <text:p>Household WEEE returned under regulation 43<text:span text:style-name="T2">2</text:span><text:s/>(tonnes)</text:p>
          </table:table-cell>
          <table:table-cell office:value-type="string" table:style-name="ce80">
            <text:p>Household WEEE returned under regulation 50<text:span text:style-name="T2">3</text:span><text:s/>(tonnes)</text:p>
          </table:table-cell>
          <table:table-cell office:value-type="string" table:style-name="ce80">
            <text:p>Total separately collected household WEEE<text:span text:style-name="T2">4</text:span><text:span text:style-name="T2"/></text:p>
            <text:p>(tonnes)</text:p>
          </table:table-cell>
          <table:table-cell table:style-name="ce93"/>
          <table:table-cell table:style-name="ce82"/>
          <table:table-cell table:number-columns-repeated="16376" table:style-name="ce73"/>
        </table:table-row>
        <table:table-row table:style-name="ro5">
          <table:table-cell office:value-type="float" office:value="1" table:style-name="ce72">
            <text:p>1</text:p>
          </table:table-cell>
          <table:table-cell office:value-type="string" table:style-name="ce72">
            <text:p>Large Household Appliances</text:p>
          </table:table-cell>
          <table:table-cell office:value-type="float" office:value="58937.225999999995" table:style-name="ce83">
            <text:p>58,937.226</text:p>
          </table:table-cell>
          <table:table-cell office:value-type="float" office:value="93756.370999999999" table:style-name="ce83">
            <text:p>93,756.371</text:p>
          </table:table-cell>
          <table:table-cell office:value-type="float" office:value="14625.254000000001" table:style-name="ce83">
            <text:p>14,625.254</text:p>
          </table:table-cell>
          <table:table-cell office:value-type="float" office:value="167316.386" table:style-name="ce83">
            <text:p>167,316.386</text:p>
          </table:table-cell>
          <table:table-cell table:style-name="ce94"/>
          <table:table-cell table:style-name="ce85"/>
          <table:table-cell table:number-columns-repeated="16376" table:style-name="ce73"/>
        </table:table-row>
        <table:table-row table:style-name="ro5">
          <table:table-cell office:value-type="float" office:value="2" table:style-name="ce72">
            <text:p>2</text:p>
          </table:table-cell>
          <table:table-cell office:value-type="string" table:style-name="ce72">
            <text:p>Small Household Appliances</text:p>
          </table:table-cell>
          <table:table-cell office:value-type="float" office:value="30305.936999999998" table:style-name="ce83">
            <text:p>30,305.937</text:p>
          </table:table-cell>
          <table:table-cell office:value-type="float" office:value="863.37" table:style-name="ce83">
            <text:p>863.370</text:p>
          </table:table-cell>
          <table:table-cell office:value-type="float" office:value="4520.6220000000003" table:style-name="ce83">
            <text:p>4,520.622</text:p>
          </table:table-cell>
          <table:table-cell office:value-type="float" office:value="35692.39" table:style-name="ce83">
            <text:p>35,692.390</text:p>
          </table:table-cell>
          <table:table-cell table:style-name="ce94"/>
          <table:table-cell table:style-name="ce85"/>
          <table:table-cell table:number-columns-repeated="16376" table:style-name="ce73"/>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27164.03" table:style-name="ce83">
            <text:p>27,164.030</text:p>
          </table:table-cell>
          <table:table-cell office:value-type="float" office:value="2063.5889999999999" table:style-name="ce83">
            <text:p>2,063.589</text:p>
          </table:table-cell>
          <table:table-cell office:value-type="float" office:value="11180.473" table:style-name="ce83">
            <text:p>11,180.473</text:p>
          </table:table-cell>
          <table:table-cell office:value-type="float" office:value="40408.101999999999" table:style-name="ce83">
            <text:p>40,408.102</text:p>
          </table:table-cell>
          <table:table-cell table:style-name="ce94"/>
          <table:table-cell table:style-name="ce85"/>
          <table:table-cell table:number-columns-repeated="16376" table:style-name="ce73"/>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18771.592000000001" table:style-name="ce83">
            <text:p>18,771.592</text:p>
          </table:table-cell>
          <table:table-cell office:value-type="float" office:value="407.88" table:style-name="ce83">
            <text:p>407.880</text:p>
          </table:table-cell>
          <table:table-cell office:value-type="float" office:value="3347.9340000000002" table:style-name="ce83">
            <text:p>3,347.934</text:p>
          </table:table-cell>
          <table:table-cell office:value-type="float" office:value="22527.402000000002" table:style-name="ce83">
            <text:p>22,527.402</text:p>
          </table:table-cell>
          <table:table-cell table:style-name="ce94"/>
          <table:table-cell table:style-name="ce85"/>
          <table:table-cell table:number-columns-repeated="16376" table:style-name="ce73"/>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5159.1450000000004" table:style-name="ce83">
            <text:p>5,159.145</text:p>
          </table:table-cell>
          <table:table-cell office:value-type="float" office:value="120.157" table:style-name="ce83">
            <text:p>120.157</text:p>
          </table:table-cell>
          <table:table-cell office:value-type="float" office:value="795.75300000000004" table:style-name="ce83">
            <text:p>795.753</text:p>
          </table:table-cell>
          <table:table-cell office:value-type="float" office:value="6075.0539999999992" table:style-name="ce83">
            <text:p>6,075.054</text:p>
          </table:table-cell>
          <table:table-cell table:style-name="ce94"/>
          <table:table-cell table:style-name="ce85"/>
          <table:table-cell table:number-columns-repeated="16376" table:style-name="ce73"/>
        </table:table-row>
        <table:table-row table:style-name="ro6">
          <table:table-cell office:value-type="float" office:value="6" table:style-name="ce72">
            <text:p>6</text:p>
          </table:table-cell>
          <table:table-cell office:value-type="string" table:style-name="ce72">
            <text:p>Electrical and Electronic Tools</text:p>
          </table:table-cell>
          <table:table-cell office:value-type="float" office:value="23920.091999999997" table:style-name="ce83">
            <text:p>23,920.092</text:p>
          </table:table-cell>
          <table:table-cell office:value-type="float" office:value="359.91500000000002" table:style-name="ce83">
            <text:p>359.915</text:p>
          </table:table-cell>
          <table:table-cell office:value-type="float" office:value="3112.2339999999999" table:style-name="ce83">
            <text:p>3,112.234</text:p>
          </table:table-cell>
          <table:table-cell office:value-type="float" office:value="27392.233" table:style-name="ce83">
            <text:p>27,392.233</text:p>
          </table:table-cell>
          <table:table-cell table:style-name="ce94"/>
          <table:table-cell table:style-name="ce85"/>
          <table:table-cell table:number-columns-repeated="16376" table:style-name="ce73"/>
        </table:table-row>
        <table:table-row table:style-name="ro16">
          <table:table-cell office:value-type="float" office:value="7" table:style-name="ce72">
            <text:p>7</text:p>
          </table:table-cell>
          <table:table-cell office:value-type="string" table:style-name="ce72">
            <text:p>Toys Leisure and Sports</text:p>
          </table:table-cell>
          <table:table-cell office:value-type="float" office:value="5025.8359999999993" table:style-name="ce83">
            <text:p>5,025.836</text:p>
          </table:table-cell>
          <table:table-cell office:value-type="float" office:value="77.358000000000004" table:style-name="ce83">
            <text:p>77.358</text:p>
          </table:table-cell>
          <table:table-cell office:value-type="float" office:value="787.346" table:style-name="ce83">
            <text:p>787.346</text:p>
          </table:table-cell>
          <table:table-cell office:value-type="float" office:value="5902.9209999999994" table:style-name="ce83">
            <text:p>5,902.921</text:p>
          </table:table-cell>
          <table:table-cell table:style-name="ce94"/>
          <table:table-cell table:style-name="ce85"/>
          <table:table-cell table:style-name="ce95"/>
          <table:table-cell table:number-columns-repeated="16375" table:style-name="ce73"/>
        </table:table-row>
        <table:table-row table:style-name="ro12">
          <table:table-cell office:value-type="float" office:value="8" table:style-name="ce72">
            <text:p>8</text:p>
          </table:table-cell>
          <table:table-cell office:value-type="string" table:style-name="ce72">
            <text:p>Medical Devices</text:p>
          </table:table-cell>
          <table:table-cell office:value-type="float" office:value="2.7080000000000002" table:style-name="ce83">
            <text:p>2.708</text:p>
          </table:table-cell>
          <table:table-cell office:value-type="float" office:value="2.6609999999999996" table:style-name="ce83">
            <text:p>2.661</text:p>
          </table:table-cell>
          <table:table-cell office:value-type="float" office:value="44.177" table:style-name="ce83">
            <text:p>44.177</text:p>
          </table:table-cell>
          <table:table-cell office:value-type="float" office:value="49.546999999999997" table:style-name="ce83">
            <text:p>49.547</text:p>
          </table:table-cell>
          <table:table-cell table:style-name="ce94"/>
          <table:table-cell table:style-name="ce85"/>
          <table:table-cell table:style-name="ce82"/>
          <table:table-cell table:number-columns-repeated="2" table:style-name="ce73"/>
          <table:table-cell table:style-name="ce82"/>
          <table:table-cell table:number-columns-repeated="16372"/>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1015.798" table:style-name="ce83">
            <text:p>1,015.798</text:p>
          </table:table-cell>
          <table:table-cell office:value-type="float" office:value="26.534000000000002" table:style-name="ce83">
            <text:p>26.534</text:p>
          </table:table-cell>
          <table:table-cell office:value-type="float" office:value="208.49299999999997" table:style-name="ce83">
            <text:p>208.493</text:p>
          </table:table-cell>
          <table:table-cell office:value-type="float" office:value="1250.8240000000001" table:style-name="ce83">
            <text:p>1,250.824</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0.30399999999999999" table:style-name="ce83">
            <text:p>0.304</text:p>
          </table:table-cell>
          <table:table-cell office:value-type="float" office:value="0.161" table:style-name="ce83">
            <text:p>0.161</text:p>
          </table:table-cell>
          <table:table-cell office:value-type="float" office:value="9.213000000000001" table:style-name="ce83">
            <text:p>9.213</text:p>
          </table:table-cell>
          <table:table-cell office:value-type="float" office:value="9.6790000000000003" table:style-name="ce83">
            <text:p>9.679</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39180.290999999997" table:style-name="ce83">
            <text:p>39,180.291</text:p>
          </table:table-cell>
          <table:table-cell office:value-type="float" office:value="2634.0010000000002" table:style-name="ce83">
            <text:p>2,634.001</text:p>
          </table:table-cell>
          <table:table-cell office:value-type="float" office:value="4959.6660000000002" table:style-name="ce83">
            <text:p>4,959.666</text:p>
          </table:table-cell>
          <table:table-cell office:value-type="float" office:value="47107.026000000005" table:style-name="ce83">
            <text:p>47,107.026</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78435.915000000008" table:style-name="ce83">
            <text:p>78,435.915</text:p>
          </table:table-cell>
          <table:table-cell office:value-type="float" office:value="47682.534" table:style-name="ce83">
            <text:p>47,682.534</text:p>
          </table:table-cell>
          <table:table-cell office:value-type="float" office:value="11922.027" table:style-name="ce83">
            <text:p>11,922.027</text:p>
          </table:table-cell>
          <table:table-cell office:value-type="float" office:value="138037.859" table:style-name="ce83">
            <text:p>138,037.859</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907.27500000000009" table:style-name="ce83">
            <text:p>907.275</text:p>
          </table:table-cell>
          <table:table-cell office:value-type="float" office:value="626.16000000000008" table:style-name="ce83">
            <text:p>626.160</text:p>
          </table:table-cell>
          <table:table-cell office:value-type="float" office:value="2519.1099999999997" table:style-name="ce83">
            <text:p>2,519.110</text:p>
          </table:table-cell>
          <table:table-cell office:value-type="float" office:value="4055.172" table:style-name="ce83">
            <text:p>4,055.172</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226.58500000000001" table:style-name="ce83">
            <text:p>226.585</text:p>
          </table:table-cell>
          <table:table-cell office:value-type="float" office:value="5.0599999999999996" table:style-name="ce83">
            <text:p>5.060</text:p>
          </table:table-cell>
          <table:table-cell office:value-type="float" office:value="196.56599999999997" table:style-name="ce83">
            <text:p>196.566</text:p>
          </table:table-cell>
          <table:table-cell office:value-type="float" office:value="428.21199999999999" table:style-name="ce83">
            <text:p>428.212</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table:style-name="ce78"/>
          <table:table-cell office:value-type="string" table:style-name="ce86">
            <text:p>Total</text:p>
          </table:table-cell>
          <table:table-cell office:value-type="float" office:value="289052.73400000011" table:style-name="ce87">
            <text:p>289,052.734</text:p>
          </table:table-cell>
          <table:table-cell office:value-type="float" office:value="148625.75099999996" table:style-name="ce87">
            <text:p>148,625.751</text:p>
          </table:table-cell>
          <table:table-cell office:value-type="float" office:value="58228.868000000002" table:style-name="ce87">
            <text:p>58,228.868</text:p>
          </table:table-cell>
          <table:table-cell office:value-type="float" office:value="496252.80700000009" table:style-name="ce87">
            <text:p>496,252.807</text:p>
          </table:table-cell>
          <table:table-cell table:style-name="ce94"/>
          <table:table-cell table:style-name="ce85"/>
          <table:table-cell table:number-columns-repeated="2" table:style-name="ce73"/>
          <table:table-cell table:number-columns-repeated="5" table:style-name="ce85"/>
          <table:table-cell table:number-columns-repeated="16369"/>
        </table:table-row>
        <table:table-row table:style-name="ro6">
          <table:table-cell table:style-name="ce72"/>
          <table:table-cell table:style-name="ce76"/>
          <table:table-cell table:number-columns-repeated="3" table:style-name="ce84"/>
          <table:table-cell table:style-name="ce93"/>
          <table:table-cell table:style-name="ce72"/>
          <table:table-cell table:number-columns-repeated="3" table:style-name="ce73"/>
          <table:table-cell table:number-columns-repeated="5" table:style-name="ce85"/>
          <table:table-cell table:number-columns-repeated="16369"/>
        </table:table-row>
        <table:table-row table:style-name="ro6">
          <table:table-cell office:value-type="string" table:number-columns-spanned="5" table:number-rows-spanned="2" table:style-name="ce111">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93"/>
          <table:table-cell table:style-name="ce72"/>
          <table:table-cell table:number-columns-repeated="3" table:style-name="ce73"/>
          <table:table-cell table:number-columns-repeated="5" table:style-name="ce85"/>
          <table:table-cell table:number-columns-repeated="16369"/>
        </table:table-row>
        <table:table-row table:style-name="ro6">
          <table:covered-table-cell/>
          <table:covered-table-cell table:number-columns-repeated="4"/>
          <table:table-cell table:style-name="ce93"/>
          <table:table-cell table:style-name="ce72"/>
          <table:table-cell table:number-columns-repeated="3" table:style-name="ce73"/>
          <table:table-cell table:number-columns-repeated="5" table:style-name="ce85"/>
          <table:table-cell table:number-columns-repeated="16369"/>
        </table:table-row>
        <table:table-row table:style-name="ro6">
          <table:table-cell office:value-type="string" table:number-columns-spanned="5" table:number-rows-spanned="1" table:style-name="ce111">
            <text:p>2<text:span text:style-name="T3">This figure includes household WEEE returned by distributors to Producer Compliance Schemes.</text:span></text:p>
          </table:table-cell>
          <table:covered-table-cell table:number-columns-repeated="4"/>
          <table:table-cell table:style-name="ce93"/>
          <table:table-cell table:style-name="ce72"/>
          <table:table-cell table:style-name="ce88"/>
          <table:table-cell table:number-columns-repeated="2" table:style-name="ce73"/>
          <table:table-cell table:number-columns-repeated="5" table:style-name="ce85"/>
          <table:table-cell table:number-columns-repeated="16369"/>
        </table:table-row>
        <table:table-row table:style-name="ro6">
          <table:table-cell office:value-type="string" table:number-columns-spanned="5" table:number-rows-spanned="1" table:style-name="ce111">
            <text:p>3<text:span text:style-name="T3">This figure includes household WEEE collected through a collection system a Producer Compliance Scheme operates itself.</text:span></text:p>
          </table:table-cell>
          <table:covered-table-cell table:number-columns-repeated="4"/>
          <table:table-cell table:style-name="ce93"/>
          <table:table-cell table:style-name="ce72"/>
          <table:table-cell table:style-name="ce89"/>
          <table:table-cell table:number-columns-repeated="2" table:style-name="ce73"/>
          <table:table-cell table:number-columns-repeated="5" table:style-name="ce85"/>
          <table:table-cell table:number-columns-repeated="16369"/>
        </table:table-row>
        <table:table-row table:style-name="ro6">
          <table:table-cell office:value-type="string" table:number-columns-spanned="5" table:number-rows-spanned="2" table:style-name="ce112">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93"/>
          <table:table-cell table:style-name="ce72"/>
          <table:table-cell table:number-columns-repeated="3" table:style-name="ce73"/>
          <table:table-cell table:number-columns-repeated="5" table:style-name="ce85"/>
          <table:table-cell table:number-columns-repeated="16369"/>
        </table:table-row>
        <table:table-row table:style-name="ro6">
          <table:covered-table-cell/>
          <table:covered-table-cell table:number-columns-repeated="4"/>
          <table:table-cell table:style-name="ce93"/>
          <table:table-cell table:style-name="ce72"/>
          <table:table-cell table:number-columns-repeated="3" table:style-name="ce73"/>
          <table:table-cell table:number-columns-repeated="5" table:style-name="ce85"/>
          <table:table-cell table:number-columns-repeated="16369"/>
        </table:table-row>
        <table:table-row table:style-name="ro6">
          <table:table-cell table:number-columns-repeated="6" table:style-name="ce93"/>
          <table:table-cell table:style-name="ce76"/>
          <table:table-cell table:number-columns-repeated="3" table:style-name="ce73"/>
          <table:table-cell table:style-name="ce88"/>
          <table:table-cell table:number-columns-repeated="4" table:style-name="ce85"/>
          <table:table-cell table:number-columns-repeated="16369"/>
        </table:table-row>
        <table:table-row table:style-name="ro6">
          <table:table-cell office:value-type="string" table:style-name="ce76">
            <text:p>Non-Household Waste electrical and electronic equipment (WEEE) Collected in the UK</text:p>
          </table:table-cell>
          <table:table-cell table:number-columns-repeated="5" table:style-name="ce93"/>
          <table:table-cell table:style-name="ce76"/>
          <table:table-cell table:number-columns-repeated="3" table:style-name="ce73"/>
          <table:table-cell table:style-name="ce88"/>
          <table:table-cell table:number-columns-repeated="4" table:style-name="ce85"/>
          <table:table-cell table:number-columns-repeated="16369"/>
        </table:table-row>
        <table:table-row table:style-name="ro6">
          <table:table-cell office:value-type="string" table:style-name="ce77">
            <text:p>Report run on: 26/02/2025</text:p>
          </table:table-cell>
          <table:table-cell table:style-name="ce73"/>
          <table:table-cell table:number-columns-repeated="4" table:style-name="ce72"/>
          <table:table-cell table:style-name="ce76"/>
          <table:table-cell table:style-name="ce82"/>
          <table:table-cell table:number-columns-repeated="2" table:style-name="ce73"/>
          <table:table-cell table:style-name="ce88"/>
          <table:table-cell table:number-columns-repeated="4" table:style-name="ce85"/>
          <table:table-cell table:number-columns-repeated="16369"/>
        </table:table-row>
        <table:table-row table:style-name="ro16">
          <table:table-cell table:style-name="ce96"/>
          <table:table-cell table:style-name="ce97"/>
          <table:table-cell office:value-type="string" table:style-name="ce98">
            <text:p>January to March 2024</text:p>
          </table:table-cell>
          <table:table-cell office:value-type="string" table:style-name="ce99">
            <text:p>April to June 2024</text:p>
          </table:table-cell>
          <table:table-cell office:value-type="string" table:style-name="ce98">
            <text:p>July to September 2024</text:p>
          </table:table-cell>
          <table:table-cell office:value-type="string" table:style-name="ce98">
            <text:p>October to December 2024</text:p>
          </table:table-cell>
          <table:table-cell office:value-type="string" table:style-name="ce98">
            <text:p>Total</text:p>
          </table:table-cell>
          <table:table-cell table:style-name="ce95"/>
          <table:table-cell table:style-name="ce100"/>
          <table:table-cell table:style-name="ce73"/>
          <table:table-cell table:style-name="ce88"/>
          <table:table-cell table:number-columns-repeated="4" table:style-name="ce85"/>
          <table:table-cell table:number-columns-repeated="16369"/>
        </table:table-row>
        <table:table-row table:style-name="ro26">
          <table:table-cell table:style-name="ce101"/>
          <table:table-cell office:value-type="string" table:style-name="ce102">
            <text:p>Category Name</text:p>
          </table:table-cell>
          <table:table-cell office:value-type="string" table:style-name="ce103">
            <text:p>Non-household WEEE (tonnes)</text:p>
          </table:table-cell>
          <table:table-cell office:value-type="string" table:style-name="ce104">
            <text:p>Non-household WEEE (tonnes)</text:p>
          </table:table-cell>
          <table:table-cell office:value-type="string" table:style-name="ce103">
            <text:p>Non-household WEEE (tonnes)</text:p>
          </table:table-cell>
          <table:table-cell office:value-type="string" table:style-name="ce103">
            <text:p>Non-household WEEE (tonnes)</text:p>
          </table:table-cell>
          <table:table-cell office:value-type="string" table:style-name="ce103">
            <text:p>Non-household WEEE (tonnes)</text:p>
          </table:table-cell>
          <table:table-cell table:style-name="ce82"/>
          <table:table-cell table:style-name="ce105"/>
          <table:table-cell table:number-columns-repeated="16375" table:style-name="ce73"/>
        </table:table-row>
        <table:table-row table:style-name="ro6">
          <table:table-cell office:value-type="float" office:value="1" table:style-name="ce72">
            <text:p>1</text:p>
          </table:table-cell>
          <table:table-cell office:value-type="string" table:style-name="ce72">
            <text:p>Large Household Appliances</text:p>
          </table:table-cell>
          <table:table-cell office:value-type="float" office:value="97.96" table:style-name="ce83">
            <text:p>97.960</text:p>
          </table:table-cell>
          <table:table-cell office:value-type="float" office:value="88.58" table:style-name="ce83">
            <text:p>88.580</text:p>
          </table:table-cell>
          <table:table-cell office:value-type="float" office:value="221.09" table:style-name="ce83">
            <text:p>221.090</text:p>
          </table:table-cell>
          <table:table-cell office:value-type="float" office:value="457.94099999999997" table:style-name="ce83">
            <text:p>457.941</text:p>
          </table:table-cell>
          <table:table-cell office:value-type="float" office:value="865.57099999999991" table:style-name="ce106">
            <text:p>865.571</text:p>
          </table:table-cell>
          <table:table-cell table:number-columns-repeated="2" table:style-name="ce85"/>
          <table:table-cell table:number-columns-repeated="16375" table:style-name="ce73"/>
        </table:table-row>
        <table:table-row table:style-name="ro6">
          <table:table-cell office:value-type="float" office:value="2" table:style-name="ce72">
            <text:p>2</text:p>
          </table:table-cell>
          <table:table-cell office:value-type="string" table:style-name="ce72">
            <text:p>Small Household Appliances</text:p>
          </table:table-cell>
          <table:table-cell office:value-type="float" office:value="4.34" table:style-name="ce83">
            <text:p>4.340</text:p>
          </table:table-cell>
          <table:table-cell office:value-type="float" office:value="14.814" table:style-name="ce83">
            <text:p>14.814</text:p>
          </table:table-cell>
          <table:table-cell office:value-type="float" office:value="17.238" table:style-name="ce83">
            <text:p>17.238</text:p>
          </table:table-cell>
          <table:table-cell office:value-type="float" office:value="6.9080000000000004" table:style-name="ce83">
            <text:p>6.908</text:p>
          </table:table-cell>
          <table:table-cell office:value-type="float" office:value="43.3" table:style-name="ce106">
            <text:p>43.300</text:p>
          </table:table-cell>
          <table:table-cell table:number-columns-repeated="2" table:style-name="ce85"/>
          <table:table-cell table:number-columns-repeated="16375" table:style-name="ce73"/>
        </table:table-row>
        <table:table-row table:style-name="ro6">
          <table:table-cell office:value-type="float" office:value="3" table:style-name="ce72">
            <text:p>3</text:p>
          </table:table-cell>
          <table:table-cell office:value-type="string" table:style-name="ce72">
            <text:p>IT and Telcomms Equipment</text:p>
          </table:table-cell>
          <table:table-cell office:value-type="float" office:value="308.315" table:style-name="ce83">
            <text:p>308.315</text:p>
          </table:table-cell>
          <table:table-cell office:value-type="float" office:value="261.90199999999999" table:style-name="ce83">
            <text:p>261.902</text:p>
          </table:table-cell>
          <table:table-cell office:value-type="float" office:value="264.16899999999998" table:style-name="ce83">
            <text:p>264.169</text:p>
          </table:table-cell>
          <table:table-cell office:value-type="float" office:value="142.79300000000001" table:style-name="ce83">
            <text:p>142.793</text:p>
          </table:table-cell>
          <table:table-cell office:value-type="float" office:value="977.17899999999997" table:style-name="ce106">
            <text:p>977.179</text:p>
          </table:table-cell>
          <table:table-cell table:number-columns-repeated="2" table:style-name="ce85"/>
          <table:table-cell table:number-columns-repeated="16375" table:style-name="ce73"/>
        </table:table-row>
        <table:table-row table:style-name="ro6">
          <table:table-cell office:value-type="float" office:value="4" table:style-name="ce72">
            <text:p>4</text:p>
          </table:table-cell>
          <table:table-cell office:value-type="string" table:style-name="ce72">
            <text:p>Consumer Equipment</text:p>
          </table:table-cell>
          <table:table-cell office:value-type="float" office:value="1.198" table:style-name="ce83">
            <text:p>1.198</text:p>
          </table:table-cell>
          <table:table-cell office:value-type="float" office:value="2.415" table:style-name="ce83">
            <text:p>2.415</text:p>
          </table:table-cell>
          <table:table-cell office:value-type="float" office:value="1.252" table:style-name="ce83">
            <text:p>1.252</text:p>
          </table:table-cell>
          <table:table-cell office:value-type="float" office:value="0.87" table:style-name="ce83">
            <text:p>0.870</text:p>
          </table:table-cell>
          <table:table-cell office:value-type="float" office:value="5.7350000000000003" table:style-name="ce106">
            <text:p>5.735</text:p>
          </table:table-cell>
          <table:table-cell table:number-columns-repeated="2" table:style-name="ce85"/>
          <table:table-cell table:number-columns-repeated="16375" table:style-name="ce73"/>
        </table:table-row>
        <table:table-row table:style-name="ro6">
          <table:table-cell office:value-type="float" office:value="5" table:style-name="ce72">
            <text:p>5</text:p>
          </table:table-cell>
          <table:table-cell office:value-type="string" table:style-name="ce72">
            <text:p>Lighting Equipment</text:p>
          </table:table-cell>
          <table:table-cell office:value-type="float" office:value="629.55499999999995" table:style-name="ce83">
            <text:p>629.555</text:p>
          </table:table-cell>
          <table:table-cell office:value-type="float" office:value="509.53199999999998" table:style-name="ce83">
            <text:p>509.532</text:p>
          </table:table-cell>
          <table:table-cell office:value-type="float" office:value="459.697" table:style-name="ce83">
            <text:p>459.697</text:p>
          </table:table-cell>
          <table:table-cell office:value-type="float" office:value="417.25900000000001" table:style-name="ce83">
            <text:p>417.259</text:p>
          </table:table-cell>
          <table:table-cell office:value-type="float" office:value="2016.0430000000001" table:style-name="ce106">
            <text:p>2,016.043</text:p>
          </table:table-cell>
          <table:table-cell table:number-columns-repeated="2" table:style-name="ce85"/>
          <table:table-cell table:number-columns-repeated="16375" table:style-name="ce73"/>
        </table:table-row>
        <table:table-row table:style-name="ro6">
          <table:table-cell office:value-type="float" office:value="6" table:style-name="ce72">
            <text:p>6</text:p>
          </table:table-cell>
          <table:table-cell office:value-type="string" table:style-name="ce72">
            <text:p>Electrical and Electronic Tools</text:p>
          </table:table-cell>
          <table:table-cell office:value-type="float" office:value="43.468000000000004" table:style-name="ce83">
            <text:p>43.468</text:p>
          </table:table-cell>
          <table:table-cell office:value-type="float" office:value="39.075000000000003" table:style-name="ce83">
            <text:p>39.075</text:p>
          </table:table-cell>
          <table:table-cell office:value-type="float" office:value="42.368000000000002" table:style-name="ce83">
            <text:p>42.368</text:p>
          </table:table-cell>
          <table:table-cell office:value-type="float" office:value="49.192" table:style-name="ce83">
            <text:p>49.192</text:p>
          </table:table-cell>
          <table:table-cell office:value-type="float" office:value="174.10300000000001" table:style-name="ce106">
            <text:p>174.103</text:p>
          </table:table-cell>
          <table:table-cell table:number-columns-repeated="2" table:style-name="ce85"/>
          <table:table-cell table:number-columns-repeated="16375" table:style-name="ce73"/>
        </table:table-row>
        <table:table-row table:style-name="ro6">
          <table:table-cell office:value-type="float" office:value="7" table:style-name="ce72">
            <text:p>7</text:p>
          </table:table-cell>
          <table:table-cell office:value-type="string" table:style-name="ce72">
            <text:p>Toys Leisure and Sports</text:p>
          </table:table-cell>
          <table:table-cell office:value-type="float" office:value="0.21099999999999999" table:style-name="ce83">
            <text:p>0.211</text:p>
          </table:table-cell>
          <table:table-cell office:value-type="float" office:value="0.54500000000000004" table:style-name="ce83">
            <text:p>0.545</text:p>
          </table:table-cell>
          <table:table-cell office:value-type="float" office:value="4.7270000000000003" table:style-name="ce83">
            <text:p>4.727</text:p>
          </table:table-cell>
          <table:table-cell office:value-type="float" office:value="0.191" table:style-name="ce83">
            <text:p>0.191</text:p>
          </table:table-cell>
          <table:table-cell office:value-type="float" office:value="5.6740000000000004" table:style-name="ce106">
            <text:p>5.674</text:p>
          </table:table-cell>
          <table:table-cell table:number-columns-repeated="2" table:style-name="ce85"/>
          <table:table-cell table:number-columns-repeated="16375" table:style-name="ce73"/>
        </table:table-row>
        <table:table-row table:style-name="ro6">
          <table:table-cell office:value-type="float" office:value="8" table:style-name="ce72">
            <text:p>8</text:p>
          </table:table-cell>
          <table:table-cell office:value-type="string" table:style-name="ce72">
            <text:p>Medical Devices</text:p>
          </table:table-cell>
          <table:table-cell office:value-type="float" office:value="54.856999999999999" table:style-name="ce83">
            <text:p>54.857</text:p>
          </table:table-cell>
          <table:table-cell office:value-type="float" office:value="78.679000000000002" table:style-name="ce83">
            <text:p>78.679</text:p>
          </table:table-cell>
          <table:table-cell office:value-type="float" office:value="108.48099999999999" table:style-name="ce83">
            <text:p>108.481</text:p>
          </table:table-cell>
          <table:table-cell office:value-type="float" office:value="56.920999999999999" table:style-name="ce83">
            <text:p>56.921</text:p>
          </table:table-cell>
          <table:table-cell office:value-type="float" office:value="298.93799999999999" table:style-name="ce106">
            <text:p>298.938</text:p>
          </table:table-cell>
          <table:table-cell table:number-columns-repeated="2" table:style-name="ce85"/>
          <table:table-cell table:number-columns-repeated="16375" table:style-name="ce73"/>
        </table:table-row>
        <table:table-row table:style-name="ro6">
          <table:table-cell office:value-type="float" office:value="9" table:style-name="ce72">
            <text:p>9</text:p>
          </table:table-cell>
          <table:table-cell office:value-type="string" table:style-name="ce72">
            <text:p>Monitoring and Control Instruments</text:p>
          </table:table-cell>
          <table:table-cell office:value-type="float" office:value="15.673999999999999" table:style-name="ce83">
            <text:p>15.674</text:p>
          </table:table-cell>
          <table:table-cell office:value-type="float" office:value="24.457999999999998" table:style-name="ce83">
            <text:p>24.458</text:p>
          </table:table-cell>
          <table:table-cell office:value-type="float" office:value="13.69" table:style-name="ce83">
            <text:p>13.690</text:p>
          </table:table-cell>
          <table:table-cell office:value-type="float" office:value="12.21" table:style-name="ce83">
            <text:p>12.210</text:p>
          </table:table-cell>
          <table:table-cell office:value-type="float" office:value="66.031999999999996" table:style-name="ce106">
            <text:p>66.032</text:p>
          </table:table-cell>
          <table:table-cell table:number-columns-repeated="2" table:style-name="ce85"/>
          <table:table-cell table:number-columns-repeated="16375" table:style-name="ce73"/>
        </table:table-row>
        <table:table-row table:style-name="ro6">
          <table:table-cell office:value-type="float" office:value="10" table:style-name="ce72">
            <text:p>10</text:p>
          </table:table-cell>
          <table:table-cell office:value-type="string" table:style-name="ce72">
            <text:p>Automatic Dispensers</text:p>
          </table:table-cell>
          <table:table-cell office:value-type="float" office:value="16.193000000000001" table:style-name="ce83">
            <text:p>16.193</text:p>
          </table:table-cell>
          <table:table-cell office:value-type="float" office:value="35.463999999999999" table:style-name="ce83">
            <text:p>35.464</text:p>
          </table:table-cell>
          <table:table-cell office:value-type="float" office:value="8.9990000000000006" table:style-name="ce83">
            <text:p>8.999</text:p>
          </table:table-cell>
          <table:table-cell office:value-type="float" office:value="24.042999999999999" table:style-name="ce83">
            <text:p>24.043</text:p>
          </table:table-cell>
          <table:table-cell office:value-type="float" office:value="84.698999999999998" table:style-name="ce106">
            <text:p>84.699</text:p>
          </table:table-cell>
          <table:table-cell table:number-columns-repeated="2" table:style-name="ce85"/>
          <table:table-cell table:number-columns-repeated="16375" table:style-name="ce73"/>
        </table:table-row>
        <table:table-row table:style-name="ro6">
          <table:table-cell office:value-type="float" office:value="11" table:style-name="ce72">
            <text:p>11</text:p>
          </table:table-cell>
          <table:table-cell office:value-type="string" table:style-name="ce72">
            <text:p>Display Equipment</text:p>
          </table:table-cell>
          <table:table-cell office:value-type="float" office:value="1.865" table:style-name="ce83">
            <text:p>1.865</text:p>
          </table:table-cell>
          <table:table-cell office:value-type="float" office:value="5.0030000000000001" table:style-name="ce83">
            <text:p>5.003</text:p>
          </table:table-cell>
          <table:table-cell office:value-type="float" office:value="5.2130000000000001" table:style-name="ce83">
            <text:p>5.213</text:p>
          </table:table-cell>
          <table:table-cell office:value-type="float" office:value="5.08" table:style-name="ce83">
            <text:p>5.080</text:p>
          </table:table-cell>
          <table:table-cell office:value-type="float" office:value="17.161000000000001" table:style-name="ce106">
            <text:p>17.161</text:p>
          </table:table-cell>
          <table:table-cell table:number-columns-repeated="2" table:style-name="ce85"/>
          <table:table-cell table:number-columns-repeated="16375" table:style-name="ce73"/>
        </table:table-row>
        <table:table-row table:style-name="ro6">
          <table:table-cell office:value-type="float" office:value="12" table:style-name="ce72">
            <text:p>12</text:p>
          </table:table-cell>
          <table:table-cell office:value-type="string" table:style-name="ce72">
            <text:p>Cooling Appliances Containing Refrigerants</text:p>
          </table:table-cell>
          <table:table-cell office:value-type="float" office:value="753.30899999999997" table:style-name="ce83">
            <text:p>753.309</text:p>
          </table:table-cell>
          <table:table-cell office:value-type="float" office:value="631.10400000000004" table:style-name="ce83">
            <text:p>631.104</text:p>
          </table:table-cell>
          <table:table-cell office:value-type="float" office:value="1242.2470000000001" table:style-name="ce83">
            <text:p>1,242.247</text:p>
          </table:table-cell>
          <table:table-cell office:value-type="float" office:value="709.40899999999999" table:style-name="ce83">
            <text:p>709.409</text:p>
          </table:table-cell>
          <table:table-cell office:value-type="float" office:value="3336.069" table:style-name="ce106">
            <text:p>3,336.069</text:p>
          </table:table-cell>
          <table:table-cell table:number-columns-repeated="2" table:style-name="ce85"/>
          <table:table-cell table:number-columns-repeated="16375" table:style-name="ce73"/>
        </table:table-row>
        <table:table-row table:style-name="ro6">
          <table:table-cell office:value-type="float" office:value="13" table:style-name="ce72">
            <text:p>13</text:p>
          </table:table-cell>
          <table:table-cell office:value-type="string" table:style-name="ce72">
            <text:p>Gas Discharge Lamps and LED Light Sources</text:p>
          </table:table-cell>
          <table:table-cell office:value-type="float" office:value="4.5999999999999999E-2" table:style-name="ce83">
            <text:p>0.046</text:p>
          </table:table-cell>
          <table:table-cell office:value-type="float" office:value="0" table:style-name="ce83">
            <text:p>0.000</text:p>
          </table:table-cell>
          <table:table-cell office:value-type="float" office:value="0" table:style-name="ce83">
            <text:p>0.000</text:p>
          </table:table-cell>
          <table:table-cell office:value-type="float" office:value="7.5999999999999998E-2" table:style-name="ce83">
            <text:p>0.076</text:p>
          </table:table-cell>
          <table:table-cell office:value-type="float" office:value="0.122" table:style-name="ce106">
            <text:p>0.122</text:p>
          </table:table-cell>
          <table:table-cell table:number-columns-repeated="2" table:style-name="ce85"/>
          <table:table-cell table:number-columns-repeated="16375" table:style-name="ce73"/>
        </table:table-row>
        <table:table-row table:style-name="ro6">
          <table:table-cell office:value-type="float" office:value="14" table:style-name="ce72">
            <text:p>14</text:p>
          </table:table-cell>
          <table:table-cell office:value-type="string" table:style-name="ce72">
            <text:p>Photovoltaic Panels</text:p>
          </table:table-cell>
          <table:table-cell office:value-type="float" office:value="8.9999999999999993E-3" table:style-name="ce83">
            <text:p>0.009</text:p>
          </table:table-cell>
          <table:table-cell office:value-type="float" office:value="2.4E-2" table:style-name="ce83">
            <text:p>0.024</text:p>
          </table:table-cell>
          <table:table-cell office:value-type="float" office:value="2E-3" table:style-name="ce83">
            <text:p>0.002</text:p>
          </table:table-cell>
          <table:table-cell office:value-type="float" office:value="8.9999999999999993E-3" table:style-name="ce83">
            <text:p>0.009</text:p>
          </table:table-cell>
          <table:table-cell office:value-type="float" office:value="4.4000000000000004E-2" table:style-name="ce106">
            <text:p>0.044</text:p>
          </table:table-cell>
          <table:table-cell table:number-columns-repeated="2" table:style-name="ce85"/>
          <table:table-cell table:number-columns-repeated="16375"/>
        </table:table-row>
        <table:table-row table:style-name="ro6">
          <table:table-cell table:style-name="ce78"/>
          <table:table-cell office:value-type="string" table:style-name="ce86">
            <text:p>Total</text:p>
          </table:table-cell>
          <table:table-cell office:value-type="float" office:value="1927" table:style-name="ce87">
            <text:p>1,927.000</text:p>
          </table:table-cell>
          <table:table-cell office:value-type="float" office:value="1691.5949999999998" table:style-name="ce107">
            <text:p>1691.595</text:p>
          </table:table-cell>
          <table:table-cell office:value-type="float" office:value="2389.1730000000002" table:style-name="ce91">
            <text:p>2,389.173</text:p>
          </table:table-cell>
          <table:table-cell office:value-type="float" office:value="1882.902" table:style-name="ce91">
            <text:p>1,882.902</text:p>
          </table:table-cell>
          <table:table-cell office:value-type="float" office:value="7890.67" table:style-name="ce91">
            <text:p>7,890.670</text:p>
          </table:table-cell>
          <table:table-cell table:number-columns-repeated="2" table:style-name="ce88"/>
          <table:table-cell table:number-columns-repeated="16375"/>
        </table:table-row>
        <table:table-row table:style-name="ro6">
          <table:table-cell table:style-name="ce72"/>
          <table:table-cell table:style-name="ce76"/>
          <table:table-cell table:number-columns-repeated="3" table:style-name="ce84"/>
          <table:table-cell table:style-name="ce76"/>
          <table:table-cell table:style-name="ce72"/>
          <table:table-cell table:number-columns-repeated="16377" table:style-name="ce73"/>
        </table:table-row>
        <table:table-row table:style-name="ro6">
          <table:table-cell office:value-type="string" table:style-name="ce76">
            <text:p>Notes</text:p>
          </table:table-cell>
          <table:table-cell table:style-name="ce76"/>
          <table:table-cell table:number-columns-repeated="3" table:style-name="ce84"/>
          <table:table-cell table:style-name="ce76"/>
          <table:table-cell table:style-name="ce72"/>
          <table:table-cell table:number-columns-repeated="16377" table:style-name="ce73"/>
        </table:table-row>
        <table:table-row table:style-name="ro29">
          <table:table-cell office:value-type="string" table:number-columns-spanned="6" table:number-rows-spanned="1" table:style-name="ce113">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72"/>
          <table:table-cell table:style-name="ce89"/>
          <table:table-cell table:number-columns-repeated="16376" table:style-name="ce73"/>
        </table:table-row>
        <table:table-row table:style-name="ro6">
          <table:table-cell office:value-type="string" table:style-name="ce109">
            <text:p>We have identified and validated an increase in category 1 B2B WEEE collected in the UK.</text:p>
          </table:table-cell>
          <table:table-cell table:style-name="ce109"/>
          <table:table-cell table:number-columns-repeated="4" table:style-name="ce108"/>
          <table:table-cell table:style-name="ce72"/>
          <table:table-cell table:style-name="ce89"/>
          <table:table-cell table:number-columns-repeated="16376" table:style-name="ce73"/>
        </table:table-row>
        <table:table-row table:style-name="ro6">
          <table:table-cell office:value-type="string" table:style-name="ce109">
            <text:p>We have identified and validated an increase in category 7 WEEE collected from final holders.</text:p>
          </table:table-cell>
          <table:table-cell table:style-name="ce109"/>
          <table:table-cell table:number-columns-repeated="4" table:style-name="ce108"/>
          <table:table-cell table:style-name="ce72"/>
          <table:table-cell table:style-name="ce89"/>
          <table:table-cell table:number-columns-repeated="16376" table:style-name="ce73"/>
        </table:table-row>
        <table:table-row table:style-name="ro6">
          <table:table-cell office:value-type="string" table:style-name="ce109">
            <text:p>We have identified and are investigating an increase in category 11 WEEE collected from distributors.</text:p>
          </table:table-cell>
          <table:table-cell table:style-name="ce109"/>
          <table:table-cell table:number-columns-repeated="4" table:style-name="ce108"/>
          <table:table-cell table:style-name="ce72"/>
          <table:table-cell table:style-name="ce89"/>
          <table:table-cell table:number-columns-repeated="16376" table:style-name="ce73"/>
        </table:table-row>
        <table:table-row table:style-name="ro6">
          <table:table-cell office:value-type="string" table:style-name="ce109">
            <text:p>We have identified and validated an increase in category 13 WEEE collected from distributors</text:p>
          </table:table-cell>
          <table:table-cell table:style-name="ce109"/>
          <table:table-cell table:number-columns-repeated="4" table:style-name="ce108"/>
          <table:table-cell table:style-name="ce72"/>
          <table:table-cell table:style-name="ce89"/>
          <table:table-cell table:number-columns-repeated="16376" table:style-name="ce73"/>
        </table:table-row>
        <table:table-row table:style-name="ro6">
          <table:table-cell table:number-columns-repeated="6" table:style-name="ce108"/>
          <table:table-cell table:style-name="ce72"/>
          <table:table-cell table:style-name="ce89"/>
          <table:table-cell table:number-columns-repeated="16376" table:style-name="ce73"/>
        </table:table-row>
        <table:table-row table:style-name="ro6">
          <table:table-cell office:value-type="string" table:style-name="ce72">
            <text:p>Catalogue LIT 7676</text:p>
          </table:table-cell>
          <table:table-cell table:number-columns-repeated="6" table:style-name="ce72"/>
          <table:table-cell table:number-columns-repeated="16377" table:style-name="ce73"/>
        </table:table-row>
        <table:table-row table:style-name="ro6">
          <table:table-cell office:value-type="string" table:style-name="ce76">
            <text:p>© Environment Agency copyright and database right 2024. All rights reserved.<text:s text:c="2"/></text:p>
          </table:table-cell>
          <table:table-cell table:number-columns-repeated="6" table:style-name="ce72"/>
          <table:table-cell table:number-columns-repeated="16377" table:style-name="ce73"/>
        </table:table-row>
        <table:table-row table:style-name="ro6">
          <table:table-cell table:number-columns-repeated="5" table:style-name="ce73"/>
          <table:table-cell table:number-columns-repeated="2" table:style-name="ce72"/>
          <table:table-cell table:style-name="ce100"/>
          <table:table-cell table:number-columns-repeated="16376" table:style-name="ce73"/>
        </table:table-row>
        <table:table-row table:style-name="ro6">
          <table:table-cell table:number-columns-repeated="5" table:style-name="ce73"/>
          <table:table-cell table:number-columns-repeated="2" table:style-name="ce72"/>
          <table:table-cell table:style-name="ce105"/>
          <table:table-cell table:number-columns-repeated="16376" table:style-name="ce73"/>
        </table:table-row>
        <table:table-row table:number-rows-repeated="2" table:style-name="ro6">
          <table:table-cell table:number-columns-repeated="5" table:style-name="ce73"/>
          <table:table-cell table:number-columns-repeated="2" table:style-name="ce72"/>
          <table:table-cell table:style-name="ce85"/>
          <table:table-cell table:number-columns-repeated="16376" table:style-name="ce73"/>
        </table:table-row>
        <table:table-row table:number-rows-repeated="11" table:style-name="ro6">
          <table:table-cell table:number-columns-repeated="7"/>
          <table:table-cell table:style-name="ce85"/>
          <table:table-cell table:number-columns-repeated="16376"/>
        </table:table-row>
        <table:table-row table:style-name="ro6">
          <table:table-cell table:number-columns-repeated="7"/>
          <table:table-cell table:style-name="ce88"/>
          <table:table-cell table:number-columns-repeated="16376"/>
        </table:table-row>
        <table:table-row table:number-rows-repeated="1048420" table:style-name="ro28">
          <table:table-cell table:number-columns-repeated="16384"/>
        </table:table-row>
        <table:named-expressions>
          <table:named-range table:name="Print_Area" table:cell-range-address="2024_Quarter_1_-_4.$A$1:2024_Quarter_1_-_4.$G$140" table:base-cell-address="2024_Quarter_1_-_4.$A$1"/>
        </table:named-expressions>
      </table:table>
      <table:table table:name="2023_Quarter_1_-_4" table:style-name="ta1">
        <table:table-column table:style-name="co19" table:default-cell-style-name="ce115"/>
        <table:table-column table:style-name="co20" table:default-cell-style-name="ce115"/>
        <table:table-column table:style-name="co21" table:number-columns-repeated="3" table:default-cell-style-name="ce115"/>
        <table:table-column table:style-name="co21" table:number-columns-repeated="2" table:default-cell-style-name="ce114"/>
        <table:table-column table:style-name="co22"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3" table:default-cell-style-name="ce115"/>
        <table:table-column table:style-name="co28" table:default-cell-style-name="ce115"/>
        <table:table-column table:style-name="co29" table:default-cell-style-name="ce115"/>
        <table:table-column table:style-name="co30" table:number-columns-repeated="2" table:default-cell-style-name="ce115"/>
        <table:table-column table:style-name="co22" table:number-columns-repeated="3" table:default-cell-style-name="ce115"/>
        <table:table-column table:style-name="co23" table:number-columns-repeated="2" table:default-cell-style-name="ce115"/>
        <table:table-column table:style-name="co24" table:default-cell-style-name="ce115"/>
        <table:table-column table:style-name="co25" table:default-cell-style-name="ce115"/>
        <table:table-column table:style-name="co24" table:default-cell-style-name="ce115"/>
        <table:table-column table:style-name="co26" table:default-cell-style-name="ce115"/>
        <table:table-column table:style-name="co27" table:number-columns-repeated="242" table:default-cell-style-name="ce115"/>
        <table:table-row table:style-name="ro23">
          <table:table-cell table:style-name="ce114">
            <draw:frame draw:z-index="1" draw:id="id3" draw:style-name="a3" draw:name="Picture 2" svg:x="0.01042in" svg:y="0.03125in" svg:width="3.40029in" svg:height="0.82007in" style:rel-width="scale" style:rel-height="scale">
              <draw:image xlink:href="" xlink:type="simple" xlink:show="embed" xlink:actuate="onLoad"/>
              <svg:title/>
              <svg:desc>Environment Agency logo</svg:desc>
            </draw:frame>
          </table:table-cell>
          <table:table-cell table:number-columns-repeated="6" table:style-name="ce114"/>
          <table:table-cell table:number-columns-repeated="16377" table:style-name="ce115"/>
        </table:table-row>
        <table:table-row table:style-name="ro5">
          <table:table-cell office:value-type="string" table:number-columns-spanned="5" table:number-rows-spanned="2" table:style-name="ce149">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116"/>
          <table:table-cell table:number-columns-repeated="16377" table:style-name="ce115"/>
        </table:table-row>
        <table:table-row table:style-name="ro5">
          <table:covered-table-cell/>
          <table:covered-table-cell table:number-columns-repeated="4"/>
          <table:table-cell table:number-columns-repeated="2" table:style-name="ce116"/>
          <table:table-cell table:number-columns-repeated="16377" table:style-name="ce115"/>
        </table:table-row>
        <table:table-row table:style-name="ro6">
          <table:table-cell table:number-columns-repeated="7" table:style-name="ce116"/>
          <table:table-cell table:style-name="ce117"/>
          <table:table-cell table:number-columns-repeated="16376"/>
        </table:table-row>
        <table:table-row table:style-name="ro6">
          <table:table-cell office:value-type="string" table:style-name="ce118">
            <text:p>Household Waste electrical and electronic equipment (WEEE) Collected in the UK</text:p>
          </table:table-cell>
          <table:table-cell table:number-columns-repeated="6" table:style-name="ce114"/>
          <table:table-cell table:number-columns-repeated="16377" table:style-name="ce115"/>
        </table:table-row>
        <table:table-row table:style-name="ro6">
          <table:table-cell office:value-type="string" table:style-name="ce114">
            <text:p>Period Covered: January to March 2023</text:p>
          </table:table-cell>
          <table:table-cell table:number-columns-repeated="6" table:style-name="ce114"/>
          <table:table-cell table:number-columns-repeated="16377" table:style-name="ce115"/>
        </table:table-row>
        <table:table-row table:style-name="ro6">
          <table:table-cell office:value-type="string" table:style-name="ce119">
            <text:p>Report run on: 28/03/2024</text:p>
          </table:table-cell>
          <table:table-cell table:style-name="ce115"/>
          <table:table-cell table:number-columns-repeated="5" table:style-name="ce114"/>
          <table:table-cell table:number-columns-repeated="16377" table:style-name="ce115"/>
        </table:table-row>
        <table:table-row table:style-name="ro24">
          <table:table-cell table:style-name="ce120"/>
          <table:table-cell office:value-type="string" table:style-name="ce121">
            <text:p>Category Name</text:p>
          </table:table-cell>
          <table:table-cell office:value-type="string" table:style-name="ce122">
            <text:p>Household WEEE collected from a DCF<text:span text:style-name="T2">1</text:span><text:s/><text:span text:style-name="T2"/></text:p>
            <text:p>(tonnes)</text:p>
          </table:table-cell>
          <table:table-cell office:value-type="string" table:style-name="ce122">
            <text:p>Household WEEE returned under regulation 43<text:span text:style-name="T2">2</text:span><text:s/>(tonnes)</text:p>
          </table:table-cell>
          <table:table-cell office:value-type="string" table:style-name="ce122">
            <text:p>Household WEEE returned under regulation 50<text:span text:style-name="T2">3</text:span><text:s/>(tonnes)</text:p>
          </table:table-cell>
          <table:table-cell office:value-type="string" table:style-name="ce122">
            <text:p>Total separately collected household WEEE<text:span text:style-name="T2">4</text:span><text:span text:style-name="T2"/></text:p>
            <text:p>(tonnes)</text:p>
          </table:table-cell>
          <table:table-cell table:style-name="ce123"/>
          <table:table-cell table:style-name="ce124"/>
          <table:table-cell table:number-columns-repeated="16376"/>
        </table:table-row>
        <table:table-row table:style-name="ro6">
          <table:table-cell office:value-type="float" office:value="1" table:style-name="ce114">
            <text:p>1</text:p>
          </table:table-cell>
          <table:table-cell office:value-type="string" table:style-name="ce114">
            <text:p>Large Household Appliances</text:p>
          </table:table-cell>
          <table:table-cell office:value-type="float" office:value="15168.056" table:style-name="ce125">
            <text:p>15,168.056</text:p>
          </table:table-cell>
          <table:table-cell office:value-type="float" office:value="22521.722000000002" table:style-name="ce125">
            <text:p>22,521.722</text:p>
          </table:table-cell>
          <table:table-cell office:value-type="float" office:value="4626.28" table:style-name="ce125">
            <text:p>4,626.280</text:p>
          </table:table-cell>
          <table:table-cell office:value-type="float" office:value="42316.06" table:style-name="ce125">
            <text:p>42,316.060</text:p>
          </table:table-cell>
          <table:table-cell table:style-name="ce126"/>
          <table:table-cell table:style-name="ce127"/>
          <table:table-cell table:number-columns-repeated="16376"/>
        </table:table-row>
        <table:table-row table:style-name="ro6">
          <table:table-cell office:value-type="float" office:value="2" table:style-name="ce114">
            <text:p>2</text:p>
          </table:table-cell>
          <table:table-cell office:value-type="string" table:style-name="ce114">
            <text:p>Small Household Appliances</text:p>
          </table:table-cell>
          <table:table-cell office:value-type="float" office:value="6765.3950000000004" table:style-name="ce125">
            <text:p>6,765.395</text:p>
          </table:table-cell>
          <table:table-cell office:value-type="float" office:value="225.94900000000001" table:style-name="ce125">
            <text:p>225.949</text:p>
          </table:table-cell>
          <table:table-cell office:value-type="float" office:value="1257.2260000000001" table:style-name="ce125">
            <text:p>1,257.226</text:p>
          </table:table-cell>
          <table:table-cell office:value-type="float" office:value="8248.5720000000001" table:style-name="ce125">
            <text:p>8,248.572</text:p>
          </table:table-cell>
          <table:table-cell table:style-name="ce126"/>
          <table:table-cell table:style-name="ce127"/>
          <table:table-cell table:number-columns-repeated="16376"/>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6046.29" table:style-name="ce125">
            <text:p>6,046.290</text:p>
          </table:table-cell>
          <table:table-cell office:value-type="float" office:value="381.99" table:style-name="ce125">
            <text:p>381.990</text:p>
          </table:table-cell>
          <table:table-cell office:value-type="float" office:value="3271.433" table:style-name="ce125">
            <text:p>3,271.433</text:p>
          </table:table-cell>
          <table:table-cell office:value-type="float" office:value="9699.7129999999997" table:style-name="ce125">
            <text:p>9,699.713</text:p>
          </table:table-cell>
          <table:table-cell table:style-name="ce126"/>
          <table:table-cell table:style-name="ce127"/>
          <table:table-cell table:number-columns-repeated="16376"/>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4199.558" table:style-name="ce125">
            <text:p>4,199.558</text:p>
          </table:table-cell>
          <table:table-cell office:value-type="float" office:value="59.878999999999998" table:style-name="ce125">
            <text:p>59.879</text:p>
          </table:table-cell>
          <table:table-cell office:value-type="float" office:value="816.63599999999997" table:style-name="ce125">
            <text:p>816.636</text:p>
          </table:table-cell>
          <table:table-cell office:value-type="float" office:value="5076.0739999999996" table:style-name="ce125">
            <text:p>5,076.074</text:p>
          </table:table-cell>
          <table:table-cell table:style-name="ce126"/>
          <table:table-cell table:style-name="ce127"/>
          <table:table-cell table:number-columns-repeated="16376"/>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1133.2529999999999" table:style-name="ce125">
            <text:p>1,133.253</text:p>
          </table:table-cell>
          <table:table-cell office:value-type="float" office:value="30.635999999999999" table:style-name="ce125">
            <text:p>30.636</text:p>
          </table:table-cell>
          <table:table-cell office:value-type="float" office:value="180.578" table:style-name="ce125">
            <text:p>180.578</text:p>
          </table:table-cell>
          <table:table-cell office:value-type="float" office:value="1344.4680000000001" table:style-name="ce125">
            <text:p>1,344.468</text:p>
          </table:table-cell>
          <table:table-cell table:style-name="ce126"/>
          <table:table-cell table:style-name="ce127"/>
          <table:table-cell table:number-columns-repeated="16376"/>
        </table:table-row>
        <table:table-row table:style-name="ro6">
          <table:table-cell office:value-type="float" office:value="6" table:style-name="ce114">
            <text:p>6</text:p>
          </table:table-cell>
          <table:table-cell office:value-type="string" table:style-name="ce114">
            <text:p>Electrical and Electronic Tools</text:p>
          </table:table-cell>
          <table:table-cell office:value-type="float" office:value="5343.848" table:style-name="ce125">
            <text:p>5,343.848</text:p>
          </table:table-cell>
          <table:table-cell office:value-type="float" office:value="90.834000000000003" table:style-name="ce125">
            <text:p>90.834</text:p>
          </table:table-cell>
          <table:table-cell office:value-type="float" office:value="602.46500000000003" table:style-name="ce125">
            <text:p>602.465</text:p>
          </table:table-cell>
          <table:table-cell office:value-type="float" office:value="6037.1480000000001" table:style-name="ce125">
            <text:p>6,037.148</text:p>
          </table:table-cell>
          <table:table-cell table:style-name="ce126"/>
          <table:table-cell table:style-name="ce127"/>
          <table:table-cell table:number-columns-repeated="16376"/>
        </table:table-row>
        <table:table-row table:style-name="ro6">
          <table:table-cell office:value-type="float" office:value="7" table:style-name="ce114">
            <text:p>7</text:p>
          </table:table-cell>
          <table:table-cell office:value-type="string" table:style-name="ce114">
            <text:p>Toys Leisure and Sports</text:p>
          </table:table-cell>
          <table:table-cell office:value-type="float" office:value="1061.9079999999999" table:style-name="ce125">
            <text:p>1,061.908</text:p>
          </table:table-cell>
          <table:table-cell office:value-type="float" office:value="20.614000000000001" table:style-name="ce125">
            <text:p>20.614</text:p>
          </table:table-cell>
          <table:table-cell office:value-type="float" office:value="126.59099999999999" table:style-name="ce125">
            <text:p>126.591</text:p>
          </table:table-cell>
          <table:table-cell office:value-type="float" office:value="1209.115" table:style-name="ce125">
            <text:p>1,209.115</text:p>
          </table:table-cell>
          <table:table-cell table:style-name="ce126"/>
          <table:table-cell table:style-name="ce127"/>
          <table:table-cell table:number-columns-repeated="16376"/>
        </table:table-row>
        <table:table-row table:style-name="ro6">
          <table:table-cell office:value-type="float" office:value="8" table:style-name="ce114">
            <text:p>8</text:p>
          </table:table-cell>
          <table:table-cell office:value-type="string" table:style-name="ce114">
            <text:p>Medical Devices</text:p>
          </table:table-cell>
          <table:table-cell office:value-type="float" office:value="5.0000000000000001E-3" table:style-name="ce125">
            <text:p>0.005</text:p>
          </table:table-cell>
          <table:table-cell office:value-type="float" office:value="0.28899999999999998" table:style-name="ce125">
            <text:p>0.289</text:p>
          </table:table-cell>
          <table:table-cell office:value-type="float" office:value="2.9359999999999999" table:style-name="ce125">
            <text:p>2.936</text:p>
          </table:table-cell>
          <table:table-cell office:value-type="float" office:value="3.23" table:style-name="ce125">
            <text:p>3.230</text:p>
          </table:table-cell>
          <table:table-cell table:style-name="ce126"/>
          <table:table-cell table:style-name="ce127"/>
          <table:table-cell table:number-columns-repeated="16376"/>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215.44800000000001" table:style-name="ce125">
            <text:p>215.448</text:p>
          </table:table-cell>
          <table:table-cell office:value-type="float" office:value="9.4580000000000002" table:style-name="ce125">
            <text:p>9.458</text:p>
          </table:table-cell>
          <table:table-cell office:value-type="float" office:value="54.1" table:style-name="ce125">
            <text:p>54.100</text:p>
          </table:table-cell>
          <table:table-cell office:value-type="float" office:value="279.00599999999997" table:style-name="ce125">
            <text:p>279.006</text:p>
          </table:table-cell>
          <table:table-cell table:style-name="ce126"/>
          <table:table-cell table:style-name="ce127"/>
          <table:table-cell table:number-columns-repeated="16376"/>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0" table:style-name="ce125">
            <text:p>0.000</text:p>
          </table:table-cell>
          <table:table-cell office:value-type="float" office:value="3.0000000000000001E-3" table:style-name="ce125">
            <text:p>0.003</text:p>
          </table:table-cell>
          <table:table-cell office:value-type="float" office:value="0" table:style-name="ce125">
            <text:p>0.000</text:p>
          </table:table-cell>
          <table:table-cell office:value-type="float" office:value="3.0000000000000001E-3" table:style-name="ce125">
            <text:p>0.003</text:p>
          </table:table-cell>
          <table:table-cell table:style-name="ce126"/>
          <table:table-cell table:style-name="ce127"/>
          <table:table-cell table:number-columns-repeated="16376"/>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9055.7569999999996" table:style-name="ce125">
            <text:p>9,055.757</text:p>
          </table:table-cell>
          <table:table-cell office:value-type="float" office:value="608.15200000000004" table:style-name="ce125">
            <text:p>608.152</text:p>
          </table:table-cell>
          <table:table-cell office:value-type="float" office:value="1323.3209999999999" table:style-name="ce125">
            <text:p>1,323.321</text:p>
          </table:table-cell>
          <table:table-cell office:value-type="float" office:value="10987.227999999999" table:style-name="ce125">
            <text:p>10,987.228</text:p>
          </table:table-cell>
          <table:table-cell table:style-name="ce126"/>
          <table:table-cell table:style-name="ce127"/>
          <table:table-cell table:number-columns-repeated="16376"/>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19208.131000000001" table:style-name="ce125">
            <text:p>19,208.131</text:p>
          </table:table-cell>
          <table:table-cell office:value-type="float" office:value="8842.6859999999997" table:style-name="ce125">
            <text:p>8,842.686</text:p>
          </table:table-cell>
          <table:table-cell office:value-type="float" office:value="3825.23" table:style-name="ce125">
            <text:p>3,825.230</text:p>
          </table:table-cell>
          <table:table-cell office:value-type="float" office:value="31869.805" table:style-name="ce125">
            <text:p>31,869.805</text:p>
          </table:table-cell>
          <table:table-cell table:style-name="ce126"/>
          <table:table-cell table:style-name="ce127"/>
          <table:table-cell table:number-columns-repeated="16376"/>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234.03299999999999" table:style-name="ce125">
            <text:p>234.033</text:p>
          </table:table-cell>
          <table:table-cell office:value-type="float" office:value="61.036999999999999" table:style-name="ce125">
            <text:p>61.037</text:p>
          </table:table-cell>
          <table:table-cell office:value-type="float" office:value="731.44899999999996" table:style-name="ce125">
            <text:p>731.449</text:p>
          </table:table-cell>
          <table:table-cell office:value-type="float" office:value="1026.52" table:style-name="ce125">
            <text:p>1,026.520</text:p>
          </table:table-cell>
          <table:table-cell table:style-name="ce126"/>
          <table:table-cell table:style-name="ce127"/>
          <table:table-cell table:number-columns-repeated="16376"/>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47.551000000000002" table:style-name="ce125">
            <text:p>47.551</text:p>
          </table:table-cell>
          <table:table-cell office:value-type="float" office:value="23.916" table:style-name="ce125">
            <text:p>23.916</text:p>
          </table:table-cell>
          <table:table-cell office:value-type="float" office:value="8.3439999999999994" table:style-name="ce125">
            <text:p>8.344</text:p>
          </table:table-cell>
          <table:table-cell office:value-type="float" office:value="79.811999999999998" table:style-name="ce125">
            <text:p>79.812</text:p>
          </table:table-cell>
          <table:table-cell table:style-name="ce126"/>
          <table:table-cell table:style-name="ce127"/>
          <table:table-cell table:number-columns-repeated="16376"/>
        </table:table-row>
        <table:table-row table:style-name="ro6">
          <table:table-cell table:style-name="ce120"/>
          <table:table-cell office:value-type="string" table:style-name="ce128">
            <text:p>Total</text:p>
          </table:table-cell>
          <table:table-cell office:value-type="float" office:value="68479.233000000007" table:style-name="ce129">
            <text:p>68,479.233</text:p>
          </table:table-cell>
          <table:table-cell office:value-type="float" office:value="32877.165000000001" table:style-name="ce129">
            <text:p>32,877.165</text:p>
          </table:table-cell>
          <table:table-cell office:value-type="float" office:value="16826.589" table:style-name="ce129">
            <text:p>16,826.589</text:p>
          </table:table-cell>
          <table:table-cell office:value-type="float" office:value="118176.754" table:style-name="ce129">
            <text:p>118,176.754</text:p>
          </table:table-cell>
          <table:table-cell table:style-name="ce126"/>
          <table:table-cell table:style-name="ce130"/>
          <table:table-cell table:number-columns-repeated="16376"/>
        </table:table-row>
        <table:table-row table:style-name="ro6">
          <table:table-cell table:style-name="ce114"/>
          <table:table-cell table:style-name="ce118"/>
          <table:table-cell table:number-columns-repeated="5" table:style-name="ce126"/>
          <table:table-cell table:style-name="ce130"/>
          <table:table-cell table:number-columns-repeated="16376"/>
        </table:table-row>
        <table:table-row table:style-name="ro6">
          <table:table-cell office:value-type="string" table:style-name="ce118">
            <text:p>Household Waste electrical and electronic equipment (WEEE) Collected in the UK</text:p>
          </table:table-cell>
          <table:table-cell table:number-columns-repeated="5" table:style-name="ce114"/>
          <table:table-cell table:style-name="ce126"/>
          <table:table-cell table:style-name="ce131"/>
          <table:table-cell table:number-columns-repeated="16376"/>
        </table:table-row>
        <table:table-row table:style-name="ro6">
          <table:table-cell office:value-type="string" table:style-name="ce114">
            <text:p>Period Covered: April to June 2023</text:p>
          </table:table-cell>
          <table:table-cell table:number-columns-repeated="5" table:style-name="ce114"/>
          <table:table-cell table:style-name="ce126"/>
          <table:table-cell table:number-columns-repeated="16377" table:style-name="ce115"/>
        </table:table-row>
        <table:table-row table:style-name="ro6">
          <table:table-cell office:value-type="string" table:style-name="ce119">
            <text:p>Report run on: 28/03/2024</text:p>
          </table:table-cell>
          <table:table-cell table:style-name="ce115"/>
          <table:table-cell table:number-columns-repeated="4" table:style-name="ce114"/>
          <table:table-cell table:style-name="ce126"/>
          <table:table-cell table:number-columns-repeated="16377" table:style-name="ce115"/>
        </table:table-row>
        <table:table-row table:style-name="ro7">
          <table:table-cell table:style-name="ce120"/>
          <table:table-cell office:value-type="string" table:style-name="ce121">
            <text:p>Category Name</text:p>
          </table:table-cell>
          <table:table-cell office:value-type="string" table:style-name="ce122">
            <text:p>Household WEEE collected from a DCF<text:span text:style-name="T2">1</text:span><text:s/><text:span text:style-name="T2"/></text:p>
            <text:p>(tonnes)</text:p>
          </table:table-cell>
          <table:table-cell office:value-type="string" table:style-name="ce122">
            <text:p>Household WEEE returned under regulation 43<text:span text:style-name="T2">2</text:span><text:s/>(tonnes)</text:p>
          </table:table-cell>
          <table:table-cell office:value-type="string" table:style-name="ce122">
            <text:p>Household WEEE returned under regulation 50<text:span text:style-name="T2">3</text:span><text:s/>(tonnes)</text:p>
          </table:table-cell>
          <table:table-cell office:value-type="string" table:style-name="ce122">
            <text:p>Total separately collected household WEEE<text:span text:style-name="T2">4</text:span><text:span text:style-name="T2"/></text:p>
            <text:p>(tonnes)</text:p>
          </table:table-cell>
          <table:table-cell table:style-name="ce126"/>
          <table:table-cell table:style-name="ce124"/>
          <table:table-cell table:number-columns-repeated="16376"/>
        </table:table-row>
        <table:table-row table:style-name="ro6">
          <table:table-cell office:value-type="float" office:value="1" table:style-name="ce114">
            <text:p>1</text:p>
          </table:table-cell>
          <table:table-cell office:value-type="string" table:style-name="ce114">
            <text:p>Large Household Appliances</text:p>
          </table:table-cell>
          <table:table-cell office:value-type="float" office:value="15775.053" table:style-name="ce125">
            <text:p>15,775.053</text:p>
          </table:table-cell>
          <table:table-cell office:value-type="float" office:value="19215.603999999999" table:style-name="ce125">
            <text:p>19,215.604</text:p>
          </table:table-cell>
          <table:table-cell office:value-type="float" office:value="3714.377" table:style-name="ce125">
            <text:p>3,714.377</text:p>
          </table:table-cell>
          <table:table-cell office:value-type="float" office:value="38705.034" table:style-name="ce125">
            <text:p>38,705.034</text:p>
          </table:table-cell>
          <table:table-cell table:style-name="ce126"/>
          <table:table-cell table:style-name="ce127"/>
          <table:table-cell table:number-columns-repeated="16376"/>
        </table:table-row>
        <table:table-row table:style-name="ro6">
          <table:table-cell office:value-type="float" office:value="2" table:style-name="ce114">
            <text:p>2</text:p>
          </table:table-cell>
          <table:table-cell office:value-type="string" table:style-name="ce114">
            <text:p>Small Household Appliances</text:p>
          </table:table-cell>
          <table:table-cell office:value-type="float" office:value="7778.1149999999998" table:style-name="ce125">
            <text:p>7,778.115</text:p>
          </table:table-cell>
          <table:table-cell office:value-type="float" office:value="169.1" table:style-name="ce125">
            <text:p>169.100</text:p>
          </table:table-cell>
          <table:table-cell office:value-type="float" office:value="1108.472" table:style-name="ce125">
            <text:p>1,108.472</text:p>
          </table:table-cell>
          <table:table-cell office:value-type="float" office:value="9054.0439999999999" table:style-name="ce125">
            <text:p>9,054.044</text:p>
          </table:table-cell>
          <table:table-cell table:style-name="ce126"/>
          <table:table-cell table:style-name="ce127"/>
          <table:table-cell table:number-columns-repeated="16376"/>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6909.8" table:style-name="ce125">
            <text:p>6,909.800</text:p>
          </table:table-cell>
          <table:table-cell office:value-type="float" office:value="268.29199999999997" table:style-name="ce125">
            <text:p>268.292</text:p>
          </table:table-cell>
          <table:table-cell office:value-type="float" office:value="3124.23" table:style-name="ce125">
            <text:p>3,124.230</text:p>
          </table:table-cell>
          <table:table-cell office:value-type="float" office:value="10301.879000000001" table:style-name="ce125">
            <text:p>10,301.879</text:p>
          </table:table-cell>
          <table:table-cell table:style-name="ce126"/>
          <table:table-cell table:style-name="ce127"/>
          <table:table-cell table:number-columns-repeated="16376"/>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4826.9139999999998" table:style-name="ce125">
            <text:p>4,826.914</text:p>
          </table:table-cell>
          <table:table-cell office:value-type="float" office:value="77.031000000000006" table:style-name="ce125">
            <text:p>77.031</text:p>
          </table:table-cell>
          <table:table-cell office:value-type="float" office:value="832.7" table:style-name="ce125">
            <text:p>832.700</text:p>
          </table:table-cell>
          <table:table-cell office:value-type="float" office:value="5736.6440000000002" table:style-name="ce125">
            <text:p>5,736.644</text:p>
          </table:table-cell>
          <table:table-cell table:style-name="ce126"/>
          <table:table-cell table:style-name="ce127"/>
          <table:table-cell table:number-columns-repeated="16376"/>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1303.8150000000001" table:style-name="ce125">
            <text:p>1,303.815</text:p>
          </table:table-cell>
          <table:table-cell office:value-type="float" office:value="25.817" table:style-name="ce125">
            <text:p>25.817</text:p>
          </table:table-cell>
          <table:table-cell office:value-type="float" office:value="172.5" table:style-name="ce125">
            <text:p>172.500</text:p>
          </table:table-cell>
          <table:table-cell office:value-type="float" office:value="1502.13" table:style-name="ce125">
            <text:p>1,502.130</text:p>
          </table:table-cell>
          <table:table-cell table:style-name="ce126"/>
          <table:table-cell table:style-name="ce127"/>
          <table:table-cell table:number-columns-repeated="16376"/>
        </table:table-row>
        <table:table-row table:style-name="ro6">
          <table:table-cell office:value-type="float" office:value="6" table:style-name="ce114">
            <text:p>6</text:p>
          </table:table-cell>
          <table:table-cell office:value-type="string" table:style-name="ce114">
            <text:p>Electrical and Electronic Tools</text:p>
          </table:table-cell>
          <table:table-cell office:value-type="float" office:value="6151.2470000000003" table:style-name="ce125">
            <text:p>6,151.247</text:p>
          </table:table-cell>
          <table:table-cell office:value-type="float" office:value="87.018000000000001" table:style-name="ce125">
            <text:p>87.018</text:p>
          </table:table-cell>
          <table:table-cell office:value-type="float" office:value="710.87099999999998" table:style-name="ce125">
            <text:p>710.871</text:p>
          </table:table-cell>
          <table:table-cell office:value-type="float" office:value="6949.1360000000004" table:style-name="ce125">
            <text:p>6,949.136</text:p>
          </table:table-cell>
          <table:table-cell table:style-name="ce126"/>
          <table:table-cell table:style-name="ce127"/>
          <table:table-cell table:number-columns-repeated="16376"/>
        </table:table-row>
        <table:table-row table:style-name="ro6">
          <table:table-cell office:value-type="float" office:value="7" table:style-name="ce114">
            <text:p>7</text:p>
          </table:table-cell>
          <table:table-cell office:value-type="string" table:style-name="ce114">
            <text:p>Toys Leisure and Sports</text:p>
          </table:table-cell>
          <table:table-cell office:value-type="float" office:value="1222.0429999999999" table:style-name="ce125">
            <text:p>1,222.043</text:p>
          </table:table-cell>
          <table:table-cell office:value-type="float" office:value="18.951000000000001" table:style-name="ce125">
            <text:p>18.951</text:p>
          </table:table-cell>
          <table:table-cell office:value-type="float" office:value="141.78100000000001" table:style-name="ce125">
            <text:p>141.781</text:p>
          </table:table-cell>
          <table:table-cell office:value-type="float" office:value="1382.7739999999999" table:style-name="ce125">
            <text:p>1,382.774</text:p>
          </table:table-cell>
          <table:table-cell table:style-name="ce126"/>
          <table:table-cell table:style-name="ce127"/>
          <table:table-cell table:number-columns-repeated="16376"/>
        </table:table-row>
        <table:table-row table:style-name="ro6">
          <table:table-cell office:value-type="float" office:value="8" table:style-name="ce114">
            <text:p>8</text:p>
          </table:table-cell>
          <table:table-cell office:value-type="string" table:style-name="ce114">
            <text:p>Medical Devices</text:p>
          </table:table-cell>
          <table:table-cell office:value-type="float" office:value="0" table:style-name="ce125">
            <text:p>0.000</text:p>
          </table:table-cell>
          <table:table-cell office:value-type="float" office:value="0.76100000000000001" table:style-name="ce125">
            <text:p>0.761</text:p>
          </table:table-cell>
          <table:table-cell office:value-type="float" office:value="4.1479999999999997" table:style-name="ce125">
            <text:p>4.148</text:p>
          </table:table-cell>
          <table:table-cell office:value-type="float" office:value="4.9089999999999998" table:style-name="ce125">
            <text:p>4.909</text:p>
          </table:table-cell>
          <table:table-cell table:style-name="ce126"/>
          <table:table-cell table:style-name="ce127"/>
          <table:table-cell table:number-columns-repeated="16376"/>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247.655" table:style-name="ce125">
            <text:p>247.655</text:p>
          </table:table-cell>
          <table:table-cell office:value-type="float" office:value="4.8419999999999996" table:style-name="ce125">
            <text:p>4.842</text:p>
          </table:table-cell>
          <table:table-cell office:value-type="float" office:value="49.277999999999999" table:style-name="ce125">
            <text:p>49.278</text:p>
          </table:table-cell>
          <table:table-cell office:value-type="float" office:value="301.77300000000002" table:style-name="ce125">
            <text:p>301.773</text:p>
          </table:table-cell>
          <table:table-cell table:style-name="ce126"/>
          <table:table-cell table:style-name="ce127"/>
          <table:table-cell table:number-columns-repeated="16376"/>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0" table:style-name="ce125">
            <text:p>0.000</text:p>
          </table:table-cell>
          <table:table-cell office:value-type="float" office:value="0" table:style-name="ce125">
            <text:p>0.000</text:p>
          </table:table-cell>
          <table:table-cell office:value-type="float" office:value="1.1120000000000001" table:style-name="ce125">
            <text:p>1.112</text:p>
          </table:table-cell>
          <table:table-cell office:value-type="float" office:value="1.1120000000000001" table:style-name="ce125">
            <text:p>1.112</text:p>
          </table:table-cell>
          <table:table-cell table:style-name="ce126"/>
          <table:table-cell table:style-name="ce127"/>
          <table:table-cell table:number-columns-repeated="16376"/>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9016.1919999999991" table:style-name="ce125">
            <text:p>9,016.192</text:p>
          </table:table-cell>
          <table:table-cell office:value-type="float" office:value="435.02699999999999" table:style-name="ce125">
            <text:p>435.027</text:p>
          </table:table-cell>
          <table:table-cell office:value-type="float" office:value="1556.2370000000001" table:style-name="ce125">
            <text:p>1,556.237</text:p>
          </table:table-cell>
          <table:table-cell office:value-type="float" office:value="11007.454" table:style-name="ce125">
            <text:p>11,007.454</text:p>
          </table:table-cell>
          <table:table-cell table:style-name="ce126"/>
          <table:table-cell table:style-name="ce127"/>
          <table:table-cell table:number-columns-repeated="16376"/>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20276.207999999999" table:style-name="ce125">
            <text:p>20,276.208</text:p>
          </table:table-cell>
          <table:table-cell office:value-type="float" office:value="9790.8529999999992" table:style-name="ce125">
            <text:p>9,790.853</text:p>
          </table:table-cell>
          <table:table-cell office:value-type="float" office:value="3437.511" table:style-name="ce125">
            <text:p>3,437.511</text:p>
          </table:table-cell>
          <table:table-cell office:value-type="float" office:value="33501.317000000003" table:style-name="ce125">
            <text:p>33,501.317</text:p>
          </table:table-cell>
          <table:table-cell table:style-name="ce126"/>
          <table:table-cell table:style-name="ce127"/>
          <table:table-cell table:number-columns-repeated="16376"/>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195.17500000000001" table:style-name="ce125">
            <text:p>195.175</text:p>
          </table:table-cell>
          <table:table-cell office:value-type="float" office:value="68.210999999999999" table:style-name="ce125">
            <text:p>68.211</text:p>
          </table:table-cell>
          <table:table-cell office:value-type="float" office:value="780.45699999999999" table:style-name="ce125">
            <text:p>780.457</text:p>
          </table:table-cell>
          <table:table-cell office:value-type="float" office:value="1043.8440000000001" table:style-name="ce125">
            <text:p>1,043.844</text:p>
          </table:table-cell>
          <table:table-cell table:style-name="ce126"/>
          <table:table-cell table:style-name="ce127"/>
          <table:table-cell table:number-columns-repeated="16376"/>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55.664000000000001" table:style-name="ce125">
            <text:p>55.664</text:p>
          </table:table-cell>
          <table:table-cell office:value-type="float" office:value="2.863" table:style-name="ce125">
            <text:p>2.863</text:p>
          </table:table-cell>
          <table:table-cell office:value-type="float" office:value="23.248000000000001" table:style-name="ce125">
            <text:p>23.248</text:p>
          </table:table-cell>
          <table:table-cell office:value-type="float" office:value="81.777000000000001" table:style-name="ce125">
            <text:p>81.777</text:p>
          </table:table-cell>
          <table:table-cell table:style-name="ce126"/>
          <table:table-cell table:style-name="ce127"/>
          <table:table-cell table:number-columns-repeated="16376"/>
        </table:table-row>
        <table:table-row table:style-name="ro6">
          <table:table-cell table:style-name="ce120"/>
          <table:table-cell office:value-type="string" table:style-name="ce128">
            <text:p>Total</text:p>
          </table:table-cell>
          <table:table-cell office:value-type="float" office:value="73757.881000000008" table:style-name="ce129">
            <text:p>73,757.881</text:p>
          </table:table-cell>
          <table:table-cell office:value-type="float" office:value="30164.369999999995" table:style-name="ce129">
            <text:p>30,164.370</text:p>
          </table:table-cell>
          <table:table-cell office:value-type="float" office:value="15656.921999999999" table:style-name="ce129">
            <text:p>15,656.922</text:p>
          </table:table-cell>
          <table:table-cell office:value-type="float" office:value="119573.827" table:style-name="ce90">
            <text:p>119,573.827<text:s/></text:p>
          </table:table-cell>
          <table:table-cell table:style-name="ce126"/>
          <table:table-cell table:style-name="ce130"/>
          <table:table-cell table:number-columns-repeated="16376"/>
        </table:table-row>
        <table:table-row table:style-name="ro6">
          <table:table-cell table:style-name="ce114"/>
          <table:table-cell table:style-name="ce118"/>
          <table:table-cell table:number-columns-repeated="5" table:style-name="ce126"/>
          <table:table-cell table:number-columns-repeated="16377" table:style-name="ce115"/>
        </table:table-row>
        <table:table-row table:style-name="ro6">
          <table:table-cell office:value-type="string" table:style-name="ce118">
            <text:p>Household Waste electrical and electronic equipment (WEEE) Collected in the UK</text:p>
          </table:table-cell>
          <table:table-cell table:number-columns-repeated="5" table:style-name="ce114"/>
          <table:table-cell table:style-name="ce126"/>
          <table:table-cell table:style-name="ce130"/>
          <table:table-cell table:number-columns-repeated="16376"/>
        </table:table-row>
        <table:table-row table:style-name="ro6">
          <table:table-cell office:value-type="string" table:style-name="ce114">
            <text:p>Period Covered: July to September 2023</text:p>
          </table:table-cell>
          <table:table-cell table:number-columns-repeated="5" table:style-name="ce114"/>
          <table:table-cell table:style-name="ce126"/>
          <table:table-cell table:style-name="ce131"/>
          <table:table-cell table:number-columns-repeated="16376"/>
        </table:table-row>
        <table:table-row table:style-name="ro6">
          <table:table-cell office:value-type="string" table:style-name="ce119">
            <text:p>Report run on: 28/03/2024</text:p>
          </table:table-cell>
          <table:table-cell table:style-name="ce115"/>
          <table:table-cell table:number-columns-repeated="4" table:style-name="ce114"/>
          <table:table-cell table:style-name="ce126"/>
          <table:table-cell table:number-columns-repeated="16377" table:style-name="ce115"/>
        </table:table-row>
        <table:table-row table:style-name="ro7">
          <table:table-cell table:style-name="ce120"/>
          <table:table-cell office:value-type="string" table:style-name="ce121">
            <text:p>Category Name</text:p>
          </table:table-cell>
          <table:table-cell office:value-type="string" table:style-name="ce122">
            <text:p>Household WEEE collected from a DCF<text:span text:style-name="T2">1</text:span><text:s/><text:span text:style-name="T2"/></text:p>
            <text:p>(tonnes)</text:p>
          </table:table-cell>
          <table:table-cell office:value-type="string" table:style-name="ce122">
            <text:p>Household WEEE returned under regulation 43<text:span text:style-name="T2">2</text:span><text:s/>(tonnes)</text:p>
          </table:table-cell>
          <table:table-cell office:value-type="string" table:style-name="ce122">
            <text:p>Household WEEE returned under regulation 50<text:span text:style-name="T2">3</text:span><text:s/>(tonnes)</text:p>
          </table:table-cell>
          <table:table-cell office:value-type="string" table:style-name="ce122">
            <text:p>Total separately collected household WEEE<text:span text:style-name="T2">4</text:span><text:span text:style-name="T2"/></text:p>
            <text:p>(tonnes)</text:p>
          </table:table-cell>
          <table:table-cell table:style-name="ce126"/>
          <table:table-cell table:style-name="ce124"/>
          <table:table-cell table:number-columns-repeated="16376"/>
        </table:table-row>
        <table:table-row table:style-name="ro6">
          <table:table-cell office:value-type="float" office:value="1" table:style-name="ce114">
            <text:p>1</text:p>
          </table:table-cell>
          <table:table-cell office:value-type="string" table:style-name="ce114">
            <text:p>Large Household Appliances</text:p>
          </table:table-cell>
          <table:table-cell office:value-type="float" office:value="14783.411" table:style-name="ce125">
            <text:p>14,783.411</text:p>
          </table:table-cell>
          <table:table-cell office:value-type="float" office:value="18855.909" table:style-name="ce125">
            <text:p>18,855.909</text:p>
          </table:table-cell>
          <table:table-cell office:value-type="float" office:value="3666.27" table:style-name="ce125">
            <text:p>3,666.270</text:p>
          </table:table-cell>
          <table:table-cell office:value-type="float" office:value="37215.580999999998" table:style-name="ce125">
            <text:p>37,215.581</text:p>
          </table:table-cell>
          <table:table-cell table:style-name="ce126"/>
          <table:table-cell table:style-name="ce127"/>
          <table:table-cell table:number-columns-repeated="16376"/>
        </table:table-row>
        <table:table-row table:style-name="ro6">
          <table:table-cell office:value-type="float" office:value="2" table:style-name="ce114">
            <text:p>2</text:p>
          </table:table-cell>
          <table:table-cell office:value-type="string" table:style-name="ce114">
            <text:p>Small Household Appliances</text:p>
          </table:table-cell>
          <table:table-cell office:value-type="float" office:value="7575.28" table:style-name="ce125">
            <text:p>7,575.280</text:p>
          </table:table-cell>
          <table:table-cell office:value-type="float" office:value="169.35900000000001" table:style-name="ce125">
            <text:p>169.359</text:p>
          </table:table-cell>
          <table:table-cell office:value-type="float" office:value="1017.703" table:style-name="ce125">
            <text:p>1,017.703</text:p>
          </table:table-cell>
          <table:table-cell office:value-type="float" office:value="8716.3559999999998" table:style-name="ce125">
            <text:p>8,716.356</text:p>
          </table:table-cell>
          <table:table-cell table:style-name="ce126"/>
          <table:table-cell table:style-name="ce127"/>
          <table:table-cell table:number-columns-repeated="16376"/>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6791.5640000000003" table:style-name="ce125">
            <text:p>6,791.564</text:p>
          </table:table-cell>
          <table:table-cell office:value-type="float" office:value="291.15800000000002" table:style-name="ce125">
            <text:p>291.158</text:p>
          </table:table-cell>
          <table:table-cell office:value-type="float" office:value="3347.933" table:style-name="ce125">
            <text:p>3,347.933</text:p>
          </table:table-cell>
          <table:table-cell office:value-type="float" office:value="10427.245000000001" table:style-name="ce125">
            <text:p>10,427.245</text:p>
          </table:table-cell>
          <table:table-cell table:style-name="ce126"/>
          <table:table-cell table:style-name="ce127"/>
          <table:table-cell table:number-columns-repeated="16376"/>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4697.9459999999999" table:style-name="ce125">
            <text:p>4,697.946</text:p>
          </table:table-cell>
          <table:table-cell office:value-type="float" office:value="88.763999999999996" table:style-name="ce125">
            <text:p>88.764</text:p>
          </table:table-cell>
          <table:table-cell office:value-type="float" office:value="741.28899999999999" table:style-name="ce125">
            <text:p>741.289</text:p>
          </table:table-cell>
          <table:table-cell office:value-type="float" office:value="5526.5370000000003" table:style-name="ce125">
            <text:p>5,526.537</text:p>
          </table:table-cell>
          <table:table-cell table:style-name="ce126"/>
          <table:table-cell table:style-name="ce127"/>
          <table:table-cell table:number-columns-repeated="16376"/>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1270.181" table:style-name="ce125">
            <text:p>1,270.181</text:p>
          </table:table-cell>
          <table:table-cell office:value-type="float" office:value="25.492000000000001" table:style-name="ce125">
            <text:p>25.492</text:p>
          </table:table-cell>
          <table:table-cell office:value-type="float" office:value="160.80699999999999" table:style-name="ce125">
            <text:p>160.807</text:p>
          </table:table-cell>
          <table:table-cell office:value-type="float" office:value="1452.6389999999999" table:style-name="ce125">
            <text:p>1,452.639</text:p>
          </table:table-cell>
          <table:table-cell table:style-name="ce126"/>
          <table:table-cell table:style-name="ce127"/>
          <table:table-cell table:number-columns-repeated="16376"/>
        </table:table-row>
        <table:table-row table:style-name="ro12">
          <table:table-cell office:value-type="float" office:value="6" table:style-name="ce114">
            <text:p>6</text:p>
          </table:table-cell>
          <table:table-cell office:value-type="string" table:style-name="ce114">
            <text:p>Electrical and Electronic Tools</text:p>
          </table:table-cell>
          <table:table-cell office:value-type="float" office:value="5999.9740000000002" table:style-name="ce125">
            <text:p>5,999.974</text:p>
          </table:table-cell>
          <table:table-cell office:value-type="float" office:value="95.54" table:style-name="ce125">
            <text:p>95.540</text:p>
          </table:table-cell>
          <table:table-cell office:value-type="float" office:value="627.17600000000004" table:style-name="ce125">
            <text:p>627.176</text:p>
          </table:table-cell>
          <table:table-cell office:value-type="float" office:value="6700.0450000000001" table:style-name="ce125">
            <text:p>6,700.045</text:p>
          </table:table-cell>
          <table:table-cell table:style-name="ce126"/>
          <table:table-cell table:style-name="ce127"/>
          <table:table-cell table:number-columns-repeated="16376"/>
        </table:table-row>
        <table:table-row table:style-name="ro12">
          <table:table-cell office:value-type="float" office:value="7" table:style-name="ce114">
            <text:p>7</text:p>
          </table:table-cell>
          <table:table-cell office:value-type="string" table:style-name="ce114">
            <text:p>Toys Leisure and Sports</text:p>
          </table:table-cell>
          <table:table-cell office:value-type="float" office:value="1190.8520000000001" table:style-name="ce125">
            <text:p>1,190.852</text:p>
          </table:table-cell>
          <table:table-cell office:value-type="float" office:value="24.19" table:style-name="ce125">
            <text:p>24.190</text:p>
          </table:table-cell>
          <table:table-cell office:value-type="float" office:value="100.217" table:style-name="ce125">
            <text:p>100.217</text:p>
          </table:table-cell>
          <table:table-cell office:value-type="float" office:value="1321.838" table:style-name="ce125">
            <text:p>1,321.838</text:p>
          </table:table-cell>
          <table:table-cell table:style-name="ce126"/>
          <table:table-cell table:style-name="ce127"/>
          <table:table-cell table:number-columns-repeated="16376"/>
        </table:table-row>
        <table:table-row table:style-name="ro6">
          <table:table-cell office:value-type="float" office:value="8" table:style-name="ce114">
            <text:p>8</text:p>
          </table:table-cell>
          <table:table-cell office:value-type="string" table:style-name="ce114">
            <text:p>Medical Devices</text:p>
          </table:table-cell>
          <table:table-cell office:value-type="float" office:value="0" table:style-name="ce125">
            <text:p>0.000</text:p>
          </table:table-cell>
          <table:table-cell office:value-type="float" office:value="0.17799999999999999" table:style-name="ce125">
            <text:p>0.178</text:p>
          </table:table-cell>
          <table:table-cell office:value-type="float" office:value="6.6840000000000002" table:style-name="ce125">
            <text:p>6.684</text:p>
          </table:table-cell>
          <table:table-cell office:value-type="float" office:value="6.8620000000000001" table:style-name="ce125">
            <text:p>6.862</text:p>
          </table:table-cell>
          <table:table-cell table:style-name="ce126"/>
          <table:table-cell table:style-name="ce127"/>
          <table:table-cell table:number-columns-repeated="16376"/>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241.084" table:style-name="ce125">
            <text:p>241.084</text:p>
          </table:table-cell>
          <table:table-cell office:value-type="float" office:value="4.423" table:style-name="ce125">
            <text:p>4.423</text:p>
          </table:table-cell>
          <table:table-cell office:value-type="float" office:value="43.271999999999998" table:style-name="ce125">
            <text:p>43.272</text:p>
          </table:table-cell>
          <table:table-cell office:value-type="float" office:value="289.173" table:style-name="ce125">
            <text:p>289.173</text:p>
          </table:table-cell>
          <table:table-cell table:style-name="ce126"/>
          <table:table-cell table:style-name="ce127"/>
          <table:table-cell table:number-columns-repeated="16376"/>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0" table:style-name="ce125">
            <text:p>0.000</text:p>
          </table:table-cell>
          <table:table-cell office:value-type="float" office:value="0" table:style-name="ce125">
            <text:p>0.000</text:p>
          </table:table-cell>
          <table:table-cell office:value-type="float" office:value="1.323" table:style-name="ce125">
            <text:p>1.323</text:p>
          </table:table-cell>
          <table:table-cell office:value-type="float" office:value="1.323" table:style-name="ce125">
            <text:p>1.323</text:p>
          </table:table-cell>
          <table:table-cell table:style-name="ce126"/>
          <table:table-cell table:style-name="ce127"/>
          <table:table-cell table:number-columns-repeated="16376"/>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9399.6309999999994" table:style-name="ce125">
            <text:p>9,399.631</text:p>
          </table:table-cell>
          <table:table-cell office:value-type="float" office:value="541.65499999999997" table:style-name="ce125">
            <text:p>541.655</text:p>
          </table:table-cell>
          <table:table-cell office:value-type="float" office:value="1425.663" table:style-name="ce125">
            <text:p>1,425.663</text:p>
          </table:table-cell>
          <table:table-cell office:value-type="float" office:value="11358.856" table:style-name="ce125">
            <text:p>11,358.856</text:p>
          </table:table-cell>
          <table:table-cell table:style-name="ce126"/>
          <table:table-cell table:style-name="ce127"/>
          <table:table-cell table:number-columns-repeated="16376"/>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20637.973999999998" table:style-name="ce125">
            <text:p>20,637.974</text:p>
          </table:table-cell>
          <table:table-cell office:value-type="float" office:value="12136.261" table:style-name="ce125">
            <text:p>12,136.261</text:p>
          </table:table-cell>
          <table:table-cell office:value-type="float" office:value="4227.1540000000005" table:style-name="ce125">
            <text:p>4,227.154</text:p>
          </table:table-cell>
          <table:table-cell office:value-type="float" office:value="37103.42" table:style-name="ce125">
            <text:p>37,103.420</text:p>
          </table:table-cell>
          <table:table-cell table:style-name="ce126"/>
          <table:table-cell table:style-name="ce127"/>
          <table:table-cell table:number-columns-repeated="16376"/>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214.64400000000001" table:style-name="ce125">
            <text:p>214.644</text:p>
          </table:table-cell>
          <table:table-cell office:value-type="float" office:value="53.786000000000001" table:style-name="ce125">
            <text:p>53.786</text:p>
          </table:table-cell>
          <table:table-cell office:value-type="float" office:value="711.89" table:style-name="ce125">
            <text:p>711.890</text:p>
          </table:table-cell>
          <table:table-cell office:value-type="float" office:value="984.12699999999995" table:style-name="ce125">
            <text:p>984.127</text:p>
          </table:table-cell>
          <table:table-cell table:style-name="ce126"/>
          <table:table-cell table:style-name="ce127"/>
          <table:table-cell table:number-columns-repeated="16376"/>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55.317" table:style-name="ce125">
            <text:p>55.317</text:p>
          </table:table-cell>
          <table:table-cell office:value-type="float" office:value="0.87" table:style-name="ce125">
            <text:p>0.870</text:p>
          </table:table-cell>
          <table:table-cell office:value-type="float" office:value="79.698999999999998" table:style-name="ce125">
            <text:p>79.699</text:p>
          </table:table-cell>
          <table:table-cell office:value-type="float" office:value="135.501" table:style-name="ce125">
            <text:p>135.501</text:p>
          </table:table-cell>
          <table:table-cell table:style-name="ce126"/>
          <table:table-cell table:style-name="ce127"/>
          <table:table-cell table:number-columns-repeated="16376"/>
        </table:table-row>
        <table:table-row table:style-name="ro6">
          <table:table-cell table:style-name="ce120"/>
          <table:table-cell office:value-type="string" table:style-name="ce128">
            <text:p>Total</text:p>
          </table:table-cell>
          <table:table-cell office:value-type="float" office:value="72857.857999999993" table:style-name="ce129">
            <text:p>72,857.858</text:p>
          </table:table-cell>
          <table:table-cell office:value-type="float" office:value="32287.584999999995" table:style-name="ce129">
            <text:p>32,287.585</text:p>
          </table:table-cell>
          <table:table-cell office:value-type="float" office:value="16157.080000000002" table:style-name="ce129">
            <text:p>16,157.080</text:p>
          </table:table-cell>
          <table:table-cell office:value-type="float" office:value="121239.503" table:style-name="ce91">
            <text:p>121,239.503</text:p>
          </table:table-cell>
          <table:table-cell table:style-name="ce126"/>
          <table:table-cell table:style-name="ce130"/>
          <table:table-cell table:number-columns-repeated="16376"/>
        </table:table-row>
        <table:table-row table:style-name="ro6">
          <table:table-cell table:style-name="ce114"/>
          <table:table-cell table:style-name="ce118"/>
          <table:table-cell table:number-columns-repeated="5" table:style-name="ce126"/>
          <table:table-cell table:number-columns-repeated="16377" table:style-name="ce115"/>
        </table:table-row>
        <table:table-row table:style-name="ro6">
          <table:table-cell office:value-type="string" table:style-name="ce118">
            <text:p>Household Waste electrical and electronic equipment (WEEE) Collected in the UK</text:p>
          </table:table-cell>
          <table:table-cell table:number-columns-repeated="5" table:style-name="ce114"/>
          <table:table-cell table:style-name="ce126"/>
          <table:table-cell table:style-name="ce130"/>
          <table:table-cell table:number-columns-repeated="16376"/>
        </table:table-row>
        <table:table-row table:style-name="ro6">
          <table:table-cell office:value-type="string" table:style-name="ce114">
            <text:p>Period Covered: October to December 2023</text:p>
          </table:table-cell>
          <table:table-cell table:number-columns-repeated="5" table:style-name="ce114"/>
          <table:table-cell table:style-name="ce126"/>
          <table:table-cell table:style-name="ce131"/>
          <table:table-cell table:number-columns-repeated="16376"/>
        </table:table-row>
        <table:table-row table:style-name="ro6">
          <table:table-cell office:value-type="string" table:style-name="ce119">
            <text:p>Report run on: 28/03/2024</text:p>
          </table:table-cell>
          <table:table-cell table:style-name="ce115"/>
          <table:table-cell table:number-columns-repeated="4" table:style-name="ce114"/>
          <table:table-cell table:style-name="ce126"/>
          <table:table-cell table:number-columns-repeated="16377" table:style-name="ce115"/>
        </table:table-row>
        <table:table-row table:style-name="ro7">
          <table:table-cell table:style-name="ce120"/>
          <table:table-cell office:value-type="string" table:style-name="ce132">
            <text:p>Category Name</text:p>
          </table:table-cell>
          <table:table-cell office:value-type="string" table:style-name="ce122">
            <text:p>Household WEEE collected from a DCF<text:span text:style-name="T2">1</text:span><text:s/><text:span text:style-name="T2"/></text:p>
            <text:p>(tonnes)</text:p>
          </table:table-cell>
          <table:table-cell office:value-type="string" table:style-name="ce122">
            <text:p>Household WEEE returned under regulation 43<text:span text:style-name="T2">2</text:span><text:s/>(tonnes)</text:p>
          </table:table-cell>
          <table:table-cell office:value-type="string" table:style-name="ce122">
            <text:p>Household WEEE returned under regulation 50<text:span text:style-name="T2">3</text:span><text:s/>(tonnes)</text:p>
          </table:table-cell>
          <table:table-cell office:value-type="string" table:style-name="ce122">
            <text:p>Total separately collected household WEEE<text:span text:style-name="T2">4</text:span><text:span text:style-name="T2"/></text:p>
            <text:p>(tonnes)</text:p>
          </table:table-cell>
          <table:table-cell table:style-name="ce126"/>
          <table:table-cell table:style-name="ce124"/>
          <table:table-cell table:number-columns-repeated="16376"/>
        </table:table-row>
        <table:table-row table:style-name="ro6">
          <table:table-cell office:value-type="float" office:value="1" table:style-name="ce114">
            <text:p>1</text:p>
          </table:table-cell>
          <table:table-cell office:value-type="string" table:style-name="ce114">
            <text:p>Large Household Appliances</text:p>
          </table:table-cell>
          <table:table-cell office:value-type="float" office:value="13710.855" table:style-name="ce125">
            <text:p>13,710.855</text:p>
          </table:table-cell>
          <table:table-cell office:value-type="float" office:value="23313.634999999998" table:style-name="ce125">
            <text:p>23,313.635</text:p>
          </table:table-cell>
          <table:table-cell office:value-type="float" office:value="4014.9209999999998" table:style-name="ce125">
            <text:p>4,014.921</text:p>
          </table:table-cell>
          <table:table-cell office:value-type="float" office:value="41039.411" table:style-name="ce125">
            <text:p>41,039.411</text:p>
          </table:table-cell>
          <table:table-cell table:style-name="ce126"/>
          <table:table-cell table:style-name="ce127"/>
          <table:table-cell table:number-columns-repeated="16376"/>
        </table:table-row>
        <table:table-row table:style-name="ro6">
          <table:table-cell office:value-type="float" office:value="2" table:style-name="ce114">
            <text:p>2</text:p>
          </table:table-cell>
          <table:table-cell office:value-type="string" table:style-name="ce114">
            <text:p>Small Household Appliances</text:p>
          </table:table-cell>
          <table:table-cell office:value-type="float" office:value="6277.0249999999996" table:style-name="ce125">
            <text:p>6,277.025</text:p>
          </table:table-cell>
          <table:table-cell office:value-type="float" office:value="159.19399999999999" table:style-name="ce125">
            <text:p>159.194</text:p>
          </table:table-cell>
          <table:table-cell office:value-type="float" office:value="1131.396" table:style-name="ce125">
            <text:p>1,131.396</text:p>
          </table:table-cell>
          <table:table-cell office:value-type="float" office:value="7567.616" table:style-name="ce125">
            <text:p>7,567.616</text:p>
          </table:table-cell>
          <table:table-cell table:style-name="ce126"/>
          <table:table-cell table:style-name="ce127"/>
          <table:table-cell table:number-columns-repeated="16376"/>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5735.1419999999998" table:style-name="ce125">
            <text:p>5,735.142</text:p>
          </table:table-cell>
          <table:table-cell office:value-type="float" office:value="318.46600000000001" table:style-name="ce125">
            <text:p>318.466</text:p>
          </table:table-cell>
          <table:table-cell office:value-type="float" office:value="3130.5839999999998" table:style-name="ce125">
            <text:p>3,130.584</text:p>
          </table:table-cell>
          <table:table-cell office:value-type="float" office:value="9184.19" table:style-name="ce125">
            <text:p>9,184.190</text:p>
          </table:table-cell>
          <table:table-cell table:style-name="ce126"/>
          <table:table-cell table:style-name="ce127"/>
          <table:table-cell table:number-columns-repeated="16376"/>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3882.6869999999999" table:style-name="ce125">
            <text:p>3,882.687</text:p>
          </table:table-cell>
          <table:table-cell office:value-type="float" office:value="95.742000000000004" table:style-name="ce125">
            <text:p>95.742</text:p>
          </table:table-cell>
          <table:table-cell office:value-type="float" office:value="632.14400000000001" table:style-name="ce125">
            <text:p>632.144</text:p>
          </table:table-cell>
          <table:table-cell office:value-type="float" office:value="4610.5720000000001" table:style-name="ce125">
            <text:p>4,610.572</text:p>
          </table:table-cell>
          <table:table-cell table:style-name="ce126"/>
          <table:table-cell table:style-name="ce127"/>
          <table:table-cell table:number-columns-repeated="16376"/>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1052.866" table:style-name="ce125">
            <text:p>1,052.866</text:p>
          </table:table-cell>
          <table:table-cell office:value-type="float" office:value="30.574000000000002" table:style-name="ce125">
            <text:p>30.574</text:p>
          </table:table-cell>
          <table:table-cell office:value-type="float" office:value="152.27000000000001" table:style-name="ce125">
            <text:p>152.270</text:p>
          </table:table-cell>
          <table:table-cell office:value-type="float" office:value="1235.7070000000001" table:style-name="ce125">
            <text:p>1,235.707</text:p>
          </table:table-cell>
          <table:table-cell table:style-name="ce126"/>
          <table:table-cell table:style-name="ce127"/>
          <table:table-cell table:number-columns-repeated="16376"/>
        </table:table-row>
        <table:table-row table:style-name="ro12">
          <table:table-cell office:value-type="float" office:value="6" table:style-name="ce114">
            <text:p>6</text:p>
          </table:table-cell>
          <table:table-cell office:value-type="string" table:style-name="ce114">
            <text:p>Electrical and Electronic Tools</text:p>
          </table:table-cell>
          <table:table-cell office:value-type="float" office:value="4949.9319999999998" table:style-name="ce125">
            <text:p>4,949.932</text:p>
          </table:table-cell>
          <table:table-cell office:value-type="float" office:value="93.587000000000003" table:style-name="ce125">
            <text:p>93.587</text:p>
          </table:table-cell>
          <table:table-cell office:value-type="float" office:value="591.86500000000001" table:style-name="ce125">
            <text:p>591.865</text:p>
          </table:table-cell>
          <table:table-cell office:value-type="float" office:value="5635.3829999999998" table:style-name="ce125">
            <text:p>5,635.383</text:p>
          </table:table-cell>
          <table:table-cell table:style-name="ce126"/>
          <table:table-cell table:style-name="ce127"/>
          <table:table-cell table:number-columns-repeated="16376"/>
        </table:table-row>
        <table:table-row table:style-name="ro12">
          <table:table-cell office:value-type="float" office:value="7" table:style-name="ce114">
            <text:p>7</text:p>
          </table:table-cell>
          <table:table-cell office:value-type="string" table:style-name="ce114">
            <text:p>Toys Leisure and Sports</text:p>
          </table:table-cell>
          <table:table-cell office:value-type="float" office:value="991.351" table:style-name="ce125">
            <text:p>991.351</text:p>
          </table:table-cell>
          <table:table-cell office:value-type="float" office:value="23.045000000000002" table:style-name="ce125">
            <text:p>23.045</text:p>
          </table:table-cell>
          <table:table-cell office:value-type="float" office:value="107.974" table:style-name="ce125">
            <text:p>107.974</text:p>
          </table:table-cell>
          <table:table-cell office:value-type="float" office:value="1122.3699999999999" table:style-name="ce125">
            <text:p>1,122.370</text:p>
          </table:table-cell>
          <table:table-cell table:style-name="ce126"/>
          <table:table-cell table:style-name="ce127"/>
          <table:table-cell table:number-columns-repeated="16376"/>
        </table:table-row>
        <table:table-row table:style-name="ro6">
          <table:table-cell office:value-type="float" office:value="8" table:style-name="ce114">
            <text:p>8</text:p>
          </table:table-cell>
          <table:table-cell office:value-type="string" table:style-name="ce114">
            <text:p>Medical Devices</text:p>
          </table:table-cell>
          <table:table-cell office:value-type="float" office:value="1.046" table:style-name="ce125">
            <text:p>1.046</text:p>
          </table:table-cell>
          <table:table-cell office:value-type="float" office:value="0.184" table:style-name="ce125">
            <text:p>0.184</text:p>
          </table:table-cell>
          <table:table-cell office:value-type="float" office:value="10.666" table:style-name="ce125">
            <text:p>10.666</text:p>
          </table:table-cell>
          <table:table-cell office:value-type="float" office:value="11.896000000000001" table:style-name="ce125">
            <text:p>11.896</text:p>
          </table:table-cell>
          <table:table-cell table:style-name="ce126"/>
          <table:table-cell table:style-name="ce127"/>
          <table:table-cell table:number-columns-repeated="16376"/>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208.387" table:style-name="ce125">
            <text:p>208.387</text:p>
          </table:table-cell>
          <table:table-cell office:value-type="float" office:value="4.4829999999999997" table:style-name="ce125">
            <text:p>4.483</text:p>
          </table:table-cell>
          <table:table-cell office:value-type="float" office:value="54.859000000000002" table:style-name="ce125">
            <text:p>54.859</text:p>
          </table:table-cell>
          <table:table-cell office:value-type="float" office:value="267.72800000000001" table:style-name="ce125">
            <text:p>267.728</text:p>
          </table:table-cell>
          <table:table-cell table:style-name="ce126"/>
          <table:table-cell table:style-name="ce127"/>
          <table:table-cell table:number-columns-repeated="16376"/>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2.3E-2" table:style-name="ce125">
            <text:p>0.023</text:p>
          </table:table-cell>
          <table:table-cell office:value-type="float" office:value="0" table:style-name="ce125">
            <text:p>0.000</text:p>
          </table:table-cell>
          <table:table-cell office:value-type="float" office:value="0.52600000000000002" table:style-name="ce125">
            <text:p>0.526</text:p>
          </table:table-cell>
          <table:table-cell office:value-type="float" office:value="0.54900000000000004" table:style-name="ce125">
            <text:p>0.549</text:p>
          </table:table-cell>
          <table:table-cell table:style-name="ce126"/>
          <table:table-cell table:style-name="ce127"/>
          <table:table-cell table:number-columns-repeated="16376"/>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7975.3549999999996" table:style-name="ce125">
            <text:p>7,975.355</text:p>
          </table:table-cell>
          <table:table-cell office:value-type="float" office:value="561.74300000000005" table:style-name="ce125">
            <text:p>561.743</text:p>
          </table:table-cell>
          <table:table-cell office:value-type="float" office:value="1089.0219999999999" table:style-name="ce125">
            <text:p>1,089.022</text:p>
          </table:table-cell>
          <table:table-cell office:value-type="float" office:value="9626.1190000000006" table:style-name="ce125">
            <text:p>9,626.119</text:p>
          </table:table-cell>
          <table:table-cell table:style-name="ce126"/>
          <table:table-cell table:style-name="ce127"/>
          <table:table-cell table:number-columns-repeated="16376"/>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17898.276999999998" table:style-name="ce125">
            <text:p>17,898.277</text:p>
          </table:table-cell>
          <table:table-cell office:value-type="float" office:value="11048.984" table:style-name="ce125">
            <text:p>11,048.984</text:p>
          </table:table-cell>
          <table:table-cell office:value-type="float" office:value="3651.3519999999999" table:style-name="ce125">
            <text:p>3,651.352</text:p>
          </table:table-cell>
          <table:table-cell office:value-type="float" office:value="32598.611000000001" table:style-name="ce125">
            <text:p>32,598.611</text:p>
          </table:table-cell>
          <table:table-cell table:style-name="ce126"/>
          <table:table-cell table:style-name="ce127"/>
          <table:table-cell table:number-columns-repeated="16376"/>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236.69300000000001" table:style-name="ce125">
            <text:p>236.693</text:p>
          </table:table-cell>
          <table:table-cell office:value-type="float" office:value="48.386000000000003" table:style-name="ce125">
            <text:p>48.386</text:p>
          </table:table-cell>
          <table:table-cell office:value-type="float" office:value="709.15200000000004" table:style-name="ce125">
            <text:p>709.152</text:p>
          </table:table-cell>
          <table:table-cell office:value-type="float" office:value="994.23099999999999" table:style-name="ce125">
            <text:p>994.231</text:p>
          </table:table-cell>
          <table:table-cell table:style-name="ce126"/>
          <table:table-cell table:style-name="ce127"/>
          <table:table-cell table:number-columns-repeated="16376" table:style-name="ce115"/>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43.802999999999997" table:style-name="ce125">
            <text:p>43.803</text:p>
          </table:table-cell>
          <table:table-cell office:value-type="float" office:value="0.88700000000000001" table:style-name="ce125">
            <text:p>0.887</text:p>
          </table:table-cell>
          <table:table-cell office:value-type="float" office:value="118.15900000000001" table:style-name="ce125">
            <text:p>118.159</text:p>
          </table:table-cell>
          <table:table-cell office:value-type="float" office:value="162.84899999999999" table:style-name="ce125">
            <text:p>162.849</text:p>
          </table:table-cell>
          <table:table-cell table:style-name="ce126"/>
          <table:table-cell table:style-name="ce127"/>
          <table:table-cell table:number-columns-repeated="16376" table:style-name="ce115"/>
        </table:table-row>
        <table:table-row table:style-name="ro6">
          <table:table-cell table:style-name="ce120"/>
          <table:table-cell office:value-type="string" table:style-name="ce128">
            <text:p>Total</text:p>
          </table:table-cell>
          <table:table-cell office:value-type="float" office:value="62963.44200000001" table:style-name="ce129">
            <text:p>62,963.442</text:p>
          </table:table-cell>
          <table:table-cell office:value-type="float" office:value="35698.909999999996" table:style-name="ce129">
            <text:p>35,698.910</text:p>
          </table:table-cell>
          <table:table-cell office:value-type="float" office:value="15394.889999999998" table:style-name="ce129">
            <text:p>15,394.890</text:p>
          </table:table-cell>
          <table:table-cell office:value-type="float" office:value="114057.232" table:style-name="ce91">
            <text:p>114,057.232</text:p>
          </table:table-cell>
          <table:table-cell table:style-name="ce126"/>
          <table:table-cell table:style-name="ce130"/>
          <table:table-cell table:number-columns-repeated="16376" table:style-name="ce115"/>
        </table:table-row>
        <table:table-row table:style-name="ro6">
          <table:table-cell table:style-name="ce114"/>
          <table:table-cell table:style-name="ce118"/>
          <table:table-cell table:number-columns-repeated="5" table:style-name="ce126"/>
          <table:table-cell table:number-columns-repeated="16377" table:style-name="ce115"/>
        </table:table-row>
        <table:table-row table:style-name="ro6">
          <table:table-cell office:value-type="string" table:style-name="ce118">
            <text:p>Household Waste electrical and electronic equipment (WEEE) Collected in the UK</text:p>
          </table:table-cell>
          <table:table-cell table:number-columns-repeated="5" table:style-name="ce114"/>
          <table:table-cell table:style-name="ce133"/>
          <table:table-cell table:number-columns-repeated="16377" table:style-name="ce115"/>
        </table:table-row>
        <table:table-row table:style-name="ro5">
          <table:table-cell office:value-type="string" table:style-name="ce114">
            <text:p>Period Covered: January to December 2023</text:p>
          </table:table-cell>
          <table:table-cell table:number-columns-repeated="5" table:style-name="ce114"/>
          <table:table-cell table:style-name="ce133"/>
          <table:table-cell table:style-name="ce130"/>
          <table:table-cell table:number-columns-repeated="16376" table:style-name="ce115"/>
        </table:table-row>
        <table:table-row table:style-name="ro6">
          <table:table-cell office:value-type="string" table:style-name="ce119">
            <text:p>Report run on: 28/03/2024</text:p>
          </table:table-cell>
          <table:table-cell table:style-name="ce115"/>
          <table:table-cell table:number-columns-repeated="4" table:style-name="ce114"/>
          <table:table-cell table:style-name="ce133"/>
          <table:table-cell table:style-name="ce131"/>
          <table:table-cell table:number-columns-repeated="16376" table:style-name="ce115"/>
        </table:table-row>
        <table:table-row table:style-name="ro25">
          <table:table-cell table:style-name="ce120"/>
          <table:table-cell office:value-type="string" table:style-name="ce121">
            <text:p>Category Name</text:p>
          </table:table-cell>
          <table:table-cell office:value-type="string" table:style-name="ce122">
            <text:p>Household WEEE collected from a DCF<text:span text:style-name="T2">1</text:span><text:s/><text:span text:style-name="T2"/></text:p>
            <text:p>(tonnes)</text:p>
          </table:table-cell>
          <table:table-cell office:value-type="string" table:style-name="ce122">
            <text:p>Household WEEE returned under regulation 43<text:span text:style-name="T2">2</text:span><text:s/>(tonnes)</text:p>
          </table:table-cell>
          <table:table-cell office:value-type="string" table:style-name="ce122">
            <text:p>Household WEEE returned under regulation 50<text:span text:style-name="T2">3</text:span><text:s/>(tonnes)</text:p>
          </table:table-cell>
          <table:table-cell office:value-type="string" table:style-name="ce122">
            <text:p>Total separately collected household WEEE<text:span text:style-name="T2">4</text:span><text:span text:style-name="T2"/></text:p>
            <text:p>(tonnes)</text:p>
          </table:table-cell>
          <table:table-cell table:style-name="ce133"/>
          <table:table-cell table:style-name="ce124"/>
          <table:table-cell table:number-columns-repeated="16376" table:style-name="ce115"/>
        </table:table-row>
        <table:table-row table:style-name="ro5">
          <table:table-cell office:value-type="float" office:value="1" table:style-name="ce114">
            <text:p>1</text:p>
          </table:table-cell>
          <table:table-cell office:value-type="string" table:style-name="ce114">
            <text:p>Large Household Appliances</text:p>
          </table:table-cell>
          <table:table-cell office:value-type="float" office:value="59437.375" table:style-name="ce125">
            <text:p>59,437.375</text:p>
          </table:table-cell>
          <table:table-cell office:value-type="float" office:value="83906.87" table:style-name="ce125">
            <text:p>83,906.870</text:p>
          </table:table-cell>
          <table:table-cell office:value-type="float" office:value="16021.848" table:style-name="ce125">
            <text:p>16,021.848</text:p>
          </table:table-cell>
          <table:table-cell office:value-type="float" office:value="159276.08599999998" table:style-name="ce125">
            <text:p>159,276.086</text:p>
          </table:table-cell>
          <table:table-cell table:style-name="ce134"/>
          <table:table-cell table:style-name="ce127"/>
          <table:table-cell table:number-columns-repeated="16376" table:style-name="ce115"/>
        </table:table-row>
        <table:table-row table:style-name="ro5">
          <table:table-cell office:value-type="float" office:value="2" table:style-name="ce114">
            <text:p>2</text:p>
          </table:table-cell>
          <table:table-cell office:value-type="string" table:style-name="ce114">
            <text:p>Small Household Appliances</text:p>
          </table:table-cell>
          <table:table-cell office:value-type="float" office:value="28395.815000000002" table:style-name="ce125">
            <text:p>28,395.815</text:p>
          </table:table-cell>
          <table:table-cell office:value-type="float" office:value="723.60199999999998" table:style-name="ce125">
            <text:p>723.602</text:p>
          </table:table-cell>
          <table:table-cell office:value-type="float" office:value="4514.7970000000005" table:style-name="ce125">
            <text:p>4,514.797</text:p>
          </table:table-cell>
          <table:table-cell office:value-type="float" office:value="33586.588000000003" table:style-name="ce125">
            <text:p>33,586.588</text:p>
          </table:table-cell>
          <table:table-cell table:style-name="ce134"/>
          <table:table-cell table:style-name="ce127"/>
          <table:table-cell table:number-columns-repeated="16376" table:style-name="ce115"/>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25482.796000000002" table:style-name="ce125">
            <text:p>25,482.796</text:p>
          </table:table-cell>
          <table:table-cell office:value-type="float" office:value="1259.9059999999999" table:style-name="ce125">
            <text:p>1,259.906</text:p>
          </table:table-cell>
          <table:table-cell office:value-type="float" office:value="12874.18" table:style-name="ce125">
            <text:p>12,874.180</text:p>
          </table:table-cell>
          <table:table-cell office:value-type="float" office:value="39613.027000000002" table:style-name="ce125">
            <text:p>39,613.027</text:p>
          </table:table-cell>
          <table:table-cell table:style-name="ce134"/>
          <table:table-cell table:style-name="ce127"/>
          <table:table-cell table:number-columns-repeated="16376" table:style-name="ce115"/>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17607.105" table:style-name="ce125">
            <text:p>17,607.105</text:p>
          </table:table-cell>
          <table:table-cell office:value-type="float" office:value="321.416" table:style-name="ce125">
            <text:p>321.416</text:p>
          </table:table-cell>
          <table:table-cell office:value-type="float" office:value="3022.7690000000002" table:style-name="ce125">
            <text:p>3,022.769</text:p>
          </table:table-cell>
          <table:table-cell office:value-type="float" office:value="20949.827000000001" table:style-name="ce125">
            <text:p>20,949.827</text:p>
          </table:table-cell>
          <table:table-cell table:style-name="ce134"/>
          <table:table-cell table:style-name="ce127"/>
          <table:table-cell table:number-columns-repeated="16376" table:style-name="ce115"/>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4760.1149999999998" table:style-name="ce125">
            <text:p>4,760.115</text:p>
          </table:table-cell>
          <table:table-cell office:value-type="float" office:value="112.51900000000001" table:style-name="ce125">
            <text:p>112.519</text:p>
          </table:table-cell>
          <table:table-cell office:value-type="float" office:value="666.15499999999997" table:style-name="ce125">
            <text:p>666.155</text:p>
          </table:table-cell>
          <table:table-cell office:value-type="float" office:value="5534.9440000000004" table:style-name="ce125">
            <text:p>5,534.944</text:p>
          </table:table-cell>
          <table:table-cell table:style-name="ce134"/>
          <table:table-cell table:style-name="ce127"/>
          <table:table-cell table:number-columns-repeated="16376" table:style-name="ce115"/>
        </table:table-row>
        <table:table-row table:style-name="ro6">
          <table:table-cell office:value-type="float" office:value="6" table:style-name="ce114">
            <text:p>6</text:p>
          </table:table-cell>
          <table:table-cell office:value-type="string" table:style-name="ce114">
            <text:p>Electrical and Electronic Tools</text:p>
          </table:table-cell>
          <table:table-cell office:value-type="float" office:value="22445.001000000004" table:style-name="ce125">
            <text:p>22,445.001</text:p>
          </table:table-cell>
          <table:table-cell office:value-type="float" office:value="366.97899999999998" table:style-name="ce125">
            <text:p>366.979</text:p>
          </table:table-cell>
          <table:table-cell office:value-type="float" office:value="2532.3770000000004" table:style-name="ce125">
            <text:p>2,532.377</text:p>
          </table:table-cell>
          <table:table-cell office:value-type="float" office:value="25321.712" table:style-name="ce125">
            <text:p>25,321.712</text:p>
          </table:table-cell>
          <table:table-cell table:style-name="ce134"/>
          <table:table-cell table:style-name="ce127"/>
          <table:table-cell table:number-columns-repeated="16376" table:style-name="ce115"/>
        </table:table-row>
        <table:table-row table:style-name="ro16">
          <table:table-cell office:value-type="float" office:value="7" table:style-name="ce114">
            <text:p>7</text:p>
          </table:table-cell>
          <table:table-cell office:value-type="string" table:style-name="ce114">
            <text:p>Toys Leisure and Sports</text:p>
          </table:table-cell>
          <table:table-cell office:value-type="float" office:value="4466.1539999999995" table:style-name="ce125">
            <text:p>4,466.154</text:p>
          </table:table-cell>
          <table:table-cell office:value-type="float" office:value="86.8" table:style-name="ce125">
            <text:p>86.800</text:p>
          </table:table-cell>
          <table:table-cell office:value-type="float" office:value="476.56299999999999" table:style-name="ce125">
            <text:p>476.563</text:p>
          </table:table-cell>
          <table:table-cell office:value-type="float" office:value="5036.0969999999998" table:style-name="ce125">
            <text:p>5,036.097</text:p>
          </table:table-cell>
          <table:table-cell table:style-name="ce134"/>
          <table:table-cell table:style-name="ce127"/>
          <table:table-cell table:style-name="ce135"/>
          <table:table-cell table:number-columns-repeated="16375" table:style-name="ce115"/>
        </table:table-row>
        <table:table-row table:style-name="ro12">
          <table:table-cell office:value-type="float" office:value="8" table:style-name="ce114">
            <text:p>8</text:p>
          </table:table-cell>
          <table:table-cell office:value-type="string" table:style-name="ce114">
            <text:p>Medical Devices</text:p>
          </table:table-cell>
          <table:table-cell office:value-type="float" office:value="1.0509999999999999" table:style-name="ce125">
            <text:p>1.051</text:p>
          </table:table-cell>
          <table:table-cell office:value-type="float" office:value="1.4119999999999999" table:style-name="ce125">
            <text:p>1.412</text:p>
          </table:table-cell>
          <table:table-cell office:value-type="float" office:value="24.434000000000001" table:style-name="ce125">
            <text:p>24.434</text:p>
          </table:table-cell>
          <table:table-cell office:value-type="float" office:value="26.896999999999998" table:style-name="ce125">
            <text:p>26.897</text:p>
          </table:table-cell>
          <table:table-cell table:style-name="ce134"/>
          <table:table-cell table:style-name="ce127"/>
          <table:table-cell table:style-name="ce124"/>
          <table:table-cell table:number-columns-repeated="2" table:style-name="ce115"/>
          <table:table-cell table:style-name="ce124"/>
          <table:table-cell table:number-columns-repeated="16372"/>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912.57400000000007" table:style-name="ce125">
            <text:p>912.574</text:p>
          </table:table-cell>
          <table:table-cell office:value-type="float" office:value="23.206" table:style-name="ce125">
            <text:p>23.206</text:p>
          </table:table-cell>
          <table:table-cell office:value-type="float" office:value="201.50900000000001" table:style-name="ce125">
            <text:p>201.509</text:p>
          </table:table-cell>
          <table:table-cell office:value-type="float" office:value="1137.68" table:style-name="ce125">
            <text:p>1,137.680</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2.3E-2" table:style-name="ce125">
            <text:p>0.023</text:p>
          </table:table-cell>
          <table:table-cell office:value-type="float" office:value="3.0000000000000001E-3" table:style-name="ce125">
            <text:p>0.003</text:p>
          </table:table-cell>
          <table:table-cell office:value-type="float" office:value="2.9610000000000003" table:style-name="ce125">
            <text:p>2.961</text:p>
          </table:table-cell>
          <table:table-cell office:value-type="float" office:value="2.9869999999999997" table:style-name="ce125">
            <text:p>2.987</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35446.934999999998" table:style-name="ce125">
            <text:p>35,446.935</text:p>
          </table:table-cell>
          <table:table-cell office:value-type="float" office:value="2146.5770000000002" table:style-name="ce125">
            <text:p>2,146.577</text:p>
          </table:table-cell>
          <table:table-cell office:value-type="float" office:value="5394.2429999999995" table:style-name="ce125">
            <text:p>5,394.243</text:p>
          </table:table-cell>
          <table:table-cell office:value-type="float" office:value="42979.656999999999" table:style-name="ce125">
            <text:p>42,979.657</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78020.59" table:style-name="ce125">
            <text:p>78,020.590</text:p>
          </table:table-cell>
          <table:table-cell office:value-type="float" office:value="41818.784" table:style-name="ce125">
            <text:p>41,818.784</text:p>
          </table:table-cell>
          <table:table-cell office:value-type="float" office:value="15141.246999999999" table:style-name="ce125">
            <text:p>15,141.247</text:p>
          </table:table-cell>
          <table:table-cell office:value-type="float" office:value="135073.15299999999" table:style-name="ce125">
            <text:p>135,073.153</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880.54499999999996" table:style-name="ce125">
            <text:p>880.545</text:p>
          </table:table-cell>
          <table:table-cell office:value-type="float" office:value="231.42" table:style-name="ce125">
            <text:p>231.420</text:p>
          </table:table-cell>
          <table:table-cell office:value-type="float" office:value="2932.9479999999999" table:style-name="ce125">
            <text:p>2,932.948</text:p>
          </table:table-cell>
          <table:table-cell office:value-type="float" office:value="4048.7219999999998" table:style-name="ce125">
            <text:p>4,048.722</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202.33500000000001" table:style-name="ce125">
            <text:p>202.335</text:p>
          </table:table-cell>
          <table:table-cell office:value-type="float" office:value="28.536000000000001" table:style-name="ce125">
            <text:p>28.536</text:p>
          </table:table-cell>
          <table:table-cell office:value-type="float" office:value="229.45" table:style-name="ce125">
            <text:p>229.450</text:p>
          </table:table-cell>
          <table:table-cell office:value-type="float" office:value="459.93900000000002" table:style-name="ce125">
            <text:p>459.939</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table:style-name="ce120"/>
          <table:table-cell office:value-type="string" table:style-name="ce128">
            <text:p>Total</text:p>
          </table:table-cell>
          <table:table-cell office:value-type="float" office:value="278058.41399999999" table:style-name="ce129">
            <text:p>278,058.414</text:p>
          </table:table-cell>
          <table:table-cell office:value-type="float" office:value="131028.03" table:style-name="ce129">
            <text:p>131,028.030</text:p>
          </table:table-cell>
          <table:table-cell office:value-type="float" office:value="64035.480999999992" table:style-name="ce129">
            <text:p>64,035.481</text:p>
          </table:table-cell>
          <table:table-cell office:value-type="float" office:value="473047.31600000005" table:style-name="ce129">
            <text:p>473,047.316</text:p>
          </table:table-cell>
          <table:table-cell table:style-name="ce134"/>
          <table:table-cell table:style-name="ce127"/>
          <table:table-cell table:number-columns-repeated="2" table:style-name="ce115"/>
          <table:table-cell table:number-columns-repeated="5" table:style-name="ce127"/>
          <table:table-cell table:number-columns-repeated="16369"/>
        </table:table-row>
        <table:table-row table:style-name="ro6">
          <table:table-cell table:style-name="ce114"/>
          <table:table-cell table:style-name="ce118"/>
          <table:table-cell table:number-columns-repeated="3" table:style-name="ce126"/>
          <table:table-cell table:style-name="ce133"/>
          <table:table-cell table:style-name="ce114"/>
          <table:table-cell table:number-columns-repeated="3" table:style-name="ce115"/>
          <table:table-cell table:number-columns-repeated="5" table:style-name="ce127"/>
          <table:table-cell table:number-columns-repeated="16369"/>
        </table:table-row>
        <table:table-row table:style-name="ro6">
          <table:table-cell office:value-type="string" table:number-columns-spanned="5" table:number-rows-spanned="2" table:style-name="ce150">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133"/>
          <table:table-cell table:style-name="ce114"/>
          <table:table-cell table:number-columns-repeated="3" table:style-name="ce115"/>
          <table:table-cell table:number-columns-repeated="5" table:style-name="ce127"/>
          <table:table-cell table:number-columns-repeated="16369"/>
        </table:table-row>
        <table:table-row table:style-name="ro6">
          <table:covered-table-cell/>
          <table:covered-table-cell table:number-columns-repeated="4"/>
          <table:table-cell table:style-name="ce133"/>
          <table:table-cell table:style-name="ce114"/>
          <table:table-cell table:number-columns-repeated="3" table:style-name="ce115"/>
          <table:table-cell table:number-columns-repeated="5" table:style-name="ce127"/>
          <table:table-cell table:number-columns-repeated="16369"/>
        </table:table-row>
        <table:table-row table:style-name="ro6">
          <table:table-cell office:value-type="string" table:number-columns-spanned="5" table:number-rows-spanned="1" table:style-name="ce150">
            <text:p>2<text:span text:style-name="T3">This figure includes household WEEE returned by distributors to Producer Compliance Schemes.</text:span></text:p>
          </table:table-cell>
          <table:covered-table-cell table:number-columns-repeated="4"/>
          <table:table-cell table:style-name="ce133"/>
          <table:table-cell table:style-name="ce114"/>
          <table:table-cell table:style-name="ce130"/>
          <table:table-cell table:number-columns-repeated="2" table:style-name="ce115"/>
          <table:table-cell table:number-columns-repeated="5" table:style-name="ce127"/>
          <table:table-cell table:number-columns-repeated="16369"/>
        </table:table-row>
        <table:table-row table:style-name="ro6">
          <table:table-cell office:value-type="string" table:number-columns-spanned="5" table:number-rows-spanned="1" table:style-name="ce150">
            <text:p>3<text:span text:style-name="T3">This figure includes household WEEE collected through a collection system a Producer Compliance Scheme operates itself.</text:span></text:p>
          </table:table-cell>
          <table:covered-table-cell table:number-columns-repeated="4"/>
          <table:table-cell table:style-name="ce133"/>
          <table:table-cell table:style-name="ce114"/>
          <table:table-cell table:style-name="ce131"/>
          <table:table-cell table:number-columns-repeated="2" table:style-name="ce115"/>
          <table:table-cell table:number-columns-repeated="5" table:style-name="ce127"/>
          <table:table-cell table:number-columns-repeated="16369"/>
        </table:table-row>
        <table:table-row table:style-name="ro6">
          <table:table-cell office:value-type="string" table:number-columns-spanned="5" table:number-rows-spanned="2" table:style-name="ce151">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133"/>
          <table:table-cell table:style-name="ce114"/>
          <table:table-cell table:number-columns-repeated="3" table:style-name="ce115"/>
          <table:table-cell table:number-columns-repeated="5" table:style-name="ce127"/>
          <table:table-cell table:number-columns-repeated="16369"/>
        </table:table-row>
        <table:table-row table:style-name="ro6">
          <table:covered-table-cell/>
          <table:covered-table-cell table:number-columns-repeated="4"/>
          <table:table-cell table:style-name="ce133"/>
          <table:table-cell table:style-name="ce114"/>
          <table:table-cell table:number-columns-repeated="3" table:style-name="ce115"/>
          <table:table-cell table:number-columns-repeated="5" table:style-name="ce127"/>
          <table:table-cell table:number-columns-repeated="16369"/>
        </table:table-row>
        <table:table-row table:style-name="ro6">
          <table:table-cell table:number-columns-repeated="6" table:style-name="ce133"/>
          <table:table-cell table:style-name="ce118"/>
          <table:table-cell table:number-columns-repeated="3" table:style-name="ce115"/>
          <table:table-cell table:style-name="ce130"/>
          <table:table-cell table:number-columns-repeated="4" table:style-name="ce127"/>
          <table:table-cell table:number-columns-repeated="16369"/>
        </table:table-row>
        <table:table-row table:style-name="ro6">
          <table:table-cell office:value-type="string" table:style-name="ce136">
            <text:p>Non-Household Waste electrical and electronic equipment (WEEE) Collected in the UK</text:p>
          </table:table-cell>
          <table:table-cell table:style-name="ce131"/>
          <table:table-cell table:number-columns-repeated="4" table:style-name="ce133"/>
          <table:table-cell table:style-name="ce118"/>
          <table:table-cell table:number-columns-repeated="3" table:style-name="ce115"/>
          <table:table-cell table:style-name="ce130"/>
          <table:table-cell table:number-columns-repeated="4" table:style-name="ce127"/>
          <table:table-cell table:number-columns-repeated="16369"/>
        </table:table-row>
        <table:table-row table:style-name="ro6">
          <table:table-cell office:value-type="string" table:style-name="ce119">
            <text:p>Report run on: 28/03/2024</text:p>
          </table:table-cell>
          <table:table-cell table:style-name="ce115"/>
          <table:table-cell table:number-columns-repeated="4" table:style-name="ce114"/>
          <table:table-cell table:style-name="ce118"/>
          <table:table-cell table:style-name="ce124"/>
          <table:table-cell table:number-columns-repeated="2" table:style-name="ce115"/>
          <table:table-cell table:style-name="ce130"/>
          <table:table-cell table:number-columns-repeated="4" table:style-name="ce127"/>
          <table:table-cell table:number-columns-repeated="16369"/>
        </table:table-row>
        <table:table-row table:style-name="ro16">
          <table:table-cell table:style-name="ce137"/>
          <table:table-cell table:style-name="ce138"/>
          <table:table-cell office:value-type="string" table:style-name="ce139">
            <text:p>January to March 2023</text:p>
          </table:table-cell>
          <table:table-cell office:value-type="string" table:style-name="ce140">
            <text:p>April to June 2023</text:p>
          </table:table-cell>
          <table:table-cell office:value-type="string" table:style-name="ce139">
            <text:p>July to September 2023</text:p>
          </table:table-cell>
          <table:table-cell office:value-type="string" table:style-name="ce139">
            <text:p>October to December 2023</text:p>
          </table:table-cell>
          <table:table-cell office:value-type="string" table:style-name="ce139">
            <text:p>Total</text:p>
          </table:table-cell>
          <table:table-cell table:style-name="ce135"/>
          <table:table-cell table:style-name="ce141"/>
          <table:table-cell table:style-name="ce115"/>
          <table:table-cell table:style-name="ce130"/>
          <table:table-cell table:number-columns-repeated="4" table:style-name="ce127"/>
          <table:table-cell table:number-columns-repeated="16369"/>
        </table:table-row>
        <table:table-row table:style-name="ro26">
          <table:table-cell table:style-name="ce142"/>
          <table:table-cell office:value-type="string" table:style-name="ce143">
            <text:p>Category Name</text:p>
          </table:table-cell>
          <table:table-cell office:value-type="string" table:style-name="ce144">
            <text:p>Non-household WEEE (tonnes)</text:p>
          </table:table-cell>
          <table:table-cell office:value-type="string" table:style-name="ce145">
            <text:p>Non-household WEEE (tonnes)</text:p>
          </table:table-cell>
          <table:table-cell office:value-type="string" table:style-name="ce144">
            <text:p>Non-household WEEE (tonnes)</text:p>
          </table:table-cell>
          <table:table-cell office:value-type="string" table:style-name="ce144">
            <text:p>Non-household WEEE (tonnes)</text:p>
          </table:table-cell>
          <table:table-cell office:value-type="string" table:style-name="ce144">
            <text:p>Non-household WEEE (tonnes)</text:p>
          </table:table-cell>
          <table:table-cell table:style-name="ce124"/>
          <table:table-cell table:style-name="ce146"/>
          <table:table-cell table:number-columns-repeated="16375" table:style-name="ce115"/>
        </table:table-row>
        <table:table-row table:style-name="ro6">
          <table:table-cell office:value-type="float" office:value="1" table:style-name="ce114">
            <text:p>1</text:p>
          </table:table-cell>
          <table:table-cell office:value-type="string" table:style-name="ce114">
            <text:p>Large Household Appliances</text:p>
          </table:table-cell>
          <table:table-cell office:value-type="float" office:value="193.65199999999999" table:style-name="ce125">
            <text:p>193.652</text:p>
          </table:table-cell>
          <table:table-cell office:value-type="float" office:value="116.851" table:style-name="ce125">
            <text:p>116.851</text:p>
          </table:table-cell>
          <table:table-cell office:value-type="float" office:value="185.22" table:style-name="ce125">
            <text:p>185.220</text:p>
          </table:table-cell>
          <table:table-cell office:value-type="float" office:value="191.447" table:style-name="ce125">
            <text:p>191.447</text:p>
          </table:table-cell>
          <table:table-cell office:value-type="float" office:value="687.17" table:style-name="ce106">
            <text:p>687.170</text:p>
          </table:table-cell>
          <table:table-cell table:number-columns-repeated="2" table:style-name="ce127"/>
          <table:table-cell table:number-columns-repeated="16375" table:style-name="ce115"/>
        </table:table-row>
        <table:table-row table:style-name="ro6">
          <table:table-cell office:value-type="float" office:value="2" table:style-name="ce114">
            <text:p>2</text:p>
          </table:table-cell>
          <table:table-cell office:value-type="string" table:style-name="ce114">
            <text:p>Small Household Appliances</text:p>
          </table:table-cell>
          <table:table-cell office:value-type="float" office:value="4.117" table:style-name="ce125">
            <text:p>4.117</text:p>
          </table:table-cell>
          <table:table-cell office:value-type="float" office:value="28.271000000000001" table:style-name="ce125">
            <text:p>28.271</text:p>
          </table:table-cell>
          <table:table-cell office:value-type="float" office:value="19.428999999999998" table:style-name="ce125">
            <text:p>19.429</text:p>
          </table:table-cell>
          <table:table-cell office:value-type="float" office:value="6.6980000000000004" table:style-name="ce125">
            <text:p>6.698</text:p>
          </table:table-cell>
          <table:table-cell office:value-type="float" office:value="58.514999999999993" table:style-name="ce106">
            <text:p>58.515</text:p>
          </table:table-cell>
          <table:table-cell table:number-columns-repeated="2" table:style-name="ce127"/>
          <table:table-cell table:number-columns-repeated="16375" table:style-name="ce115"/>
        </table:table-row>
        <table:table-row table:style-name="ro6">
          <table:table-cell office:value-type="float" office:value="3" table:style-name="ce114">
            <text:p>3</text:p>
          </table:table-cell>
          <table:table-cell office:value-type="string" table:style-name="ce114">
            <text:p>IT and Telcomms Equipment</text:p>
          </table:table-cell>
          <table:table-cell office:value-type="float" office:value="177.74100000000001" table:style-name="ce125">
            <text:p>177.741</text:p>
          </table:table-cell>
          <table:table-cell office:value-type="float" office:value="164.04300000000001" table:style-name="ce125">
            <text:p>164.043</text:p>
          </table:table-cell>
          <table:table-cell office:value-type="float" office:value="183.19" table:style-name="ce125">
            <text:p>183.190</text:p>
          </table:table-cell>
          <table:table-cell office:value-type="float" office:value="237.02099999999999" table:style-name="ce125">
            <text:p>237.021</text:p>
          </table:table-cell>
          <table:table-cell office:value-type="float" office:value="761.99499999999989" table:style-name="ce106">
            <text:p>761.995</text:p>
          </table:table-cell>
          <table:table-cell table:number-columns-repeated="2" table:style-name="ce127"/>
          <table:table-cell table:number-columns-repeated="16375" table:style-name="ce115"/>
        </table:table-row>
        <table:table-row table:style-name="ro6">
          <table:table-cell office:value-type="float" office:value="4" table:style-name="ce114">
            <text:p>4</text:p>
          </table:table-cell>
          <table:table-cell office:value-type="string" table:style-name="ce114">
            <text:p>Consumer Equipment</text:p>
          </table:table-cell>
          <table:table-cell office:value-type="float" office:value="1.333" table:style-name="ce125">
            <text:p>1.333</text:p>
          </table:table-cell>
          <table:table-cell office:value-type="float" office:value="2.9449999999999998" table:style-name="ce125">
            <text:p>2.945</text:p>
          </table:table-cell>
          <table:table-cell office:value-type="float" office:value="2.3849999999999998" table:style-name="ce125">
            <text:p>2.385</text:p>
          </table:table-cell>
          <table:table-cell office:value-type="float" office:value="1.2370000000000001" table:style-name="ce125">
            <text:p>1.237</text:p>
          </table:table-cell>
          <table:table-cell office:value-type="float" office:value="7.8999999999999995" table:style-name="ce106">
            <text:p>7.900</text:p>
          </table:table-cell>
          <table:table-cell table:number-columns-repeated="2" table:style-name="ce127"/>
          <table:table-cell table:number-columns-repeated="16375" table:style-name="ce115"/>
        </table:table-row>
        <table:table-row table:style-name="ro6">
          <table:table-cell office:value-type="float" office:value="5" table:style-name="ce114">
            <text:p>5</text:p>
          </table:table-cell>
          <table:table-cell office:value-type="string" table:style-name="ce114">
            <text:p>Lighting Equipment</text:p>
          </table:table-cell>
          <table:table-cell office:value-type="float" office:value="588.90200000000004" table:style-name="ce125">
            <text:p>588.902</text:p>
          </table:table-cell>
          <table:table-cell office:value-type="float" office:value="736.86" table:style-name="ce125">
            <text:p>736.860</text:p>
          </table:table-cell>
          <table:table-cell office:value-type="float" office:value="742.43799999999999" table:style-name="ce125">
            <text:p>742.438</text:p>
          </table:table-cell>
          <table:table-cell office:value-type="float" office:value="579.47299999999996" table:style-name="ce125">
            <text:p>579.473</text:p>
          </table:table-cell>
          <table:table-cell office:value-type="float" office:value="2647.6730000000002" table:style-name="ce106">
            <text:p>2,647.673</text:p>
          </table:table-cell>
          <table:table-cell table:number-columns-repeated="2" table:style-name="ce127"/>
          <table:table-cell table:number-columns-repeated="16375" table:style-name="ce115"/>
        </table:table-row>
        <table:table-row table:style-name="ro6">
          <table:table-cell office:value-type="float" office:value="6" table:style-name="ce114">
            <text:p>6</text:p>
          </table:table-cell>
          <table:table-cell office:value-type="string" table:style-name="ce114">
            <text:p>Electrical and Electronic Tools</text:p>
          </table:table-cell>
          <table:table-cell office:value-type="float" office:value="5.343" table:style-name="ce125">
            <text:p>5.343</text:p>
          </table:table-cell>
          <table:table-cell office:value-type="float" office:value="62.207999999999998" table:style-name="ce125">
            <text:p>62.208</text:p>
          </table:table-cell>
          <table:table-cell office:value-type="float" office:value="74.025000000000006" table:style-name="ce125">
            <text:p>74.025</text:p>
          </table:table-cell>
          <table:table-cell office:value-type="float" office:value="43.442999999999998" table:style-name="ce125">
            <text:p>43.443</text:p>
          </table:table-cell>
          <table:table-cell office:value-type="float" office:value="185.01900000000001" table:style-name="ce106">
            <text:p>185.019</text:p>
          </table:table-cell>
          <table:table-cell table:number-columns-repeated="2" table:style-name="ce127"/>
          <table:table-cell table:number-columns-repeated="16375" table:style-name="ce115"/>
        </table:table-row>
        <table:table-row table:style-name="ro6">
          <table:table-cell office:value-type="float" office:value="7" table:style-name="ce114">
            <text:p>7</text:p>
          </table:table-cell>
          <table:table-cell office:value-type="string" table:style-name="ce114">
            <text:p>Toys Leisure and Sports</text:p>
          </table:table-cell>
          <table:table-cell office:value-type="float" office:value="0.33200000000000002" table:style-name="ce125">
            <text:p>0.332</text:p>
          </table:table-cell>
          <table:table-cell office:value-type="float" office:value="0.30399999999999999" table:style-name="ce125">
            <text:p>0.304</text:p>
          </table:table-cell>
          <table:table-cell office:value-type="float" office:value="0.33900000000000002" table:style-name="ce125">
            <text:p>0.339</text:p>
          </table:table-cell>
          <table:table-cell office:value-type="float" office:value="0.28399999999999997" table:style-name="ce125">
            <text:p>0.284</text:p>
          </table:table-cell>
          <table:table-cell office:value-type="float" office:value="1.2590000000000001" table:style-name="ce106">
            <text:p>1.259</text:p>
          </table:table-cell>
          <table:table-cell table:number-columns-repeated="2" table:style-name="ce127"/>
          <table:table-cell table:number-columns-repeated="16375" table:style-name="ce115"/>
        </table:table-row>
        <table:table-row table:style-name="ro6">
          <table:table-cell office:value-type="float" office:value="8" table:style-name="ce114">
            <text:p>8</text:p>
          </table:table-cell>
          <table:table-cell office:value-type="string" table:style-name="ce114">
            <text:p>Medical Devices</text:p>
          </table:table-cell>
          <table:table-cell office:value-type="float" office:value="52.777000000000001" table:style-name="ce125">
            <text:p>52.777</text:p>
          </table:table-cell>
          <table:table-cell office:value-type="float" office:value="56.225000000000001" table:style-name="ce125">
            <text:p>56.225</text:p>
          </table:table-cell>
          <table:table-cell office:value-type="float" office:value="36.567999999999998" table:style-name="ce125">
            <text:p>36.568</text:p>
          </table:table-cell>
          <table:table-cell office:value-type="float" office:value="68.733999999999995" table:style-name="ce125">
            <text:p>68.734</text:p>
          </table:table-cell>
          <table:table-cell office:value-type="float" office:value="214.30399999999997" table:style-name="ce106">
            <text:p>214.304</text:p>
          </table:table-cell>
          <table:table-cell table:number-columns-repeated="2" table:style-name="ce127"/>
          <table:table-cell table:number-columns-repeated="16375" table:style-name="ce115"/>
        </table:table-row>
        <table:table-row table:style-name="ro6">
          <table:table-cell office:value-type="float" office:value="9" table:style-name="ce114">
            <text:p>9</text:p>
          </table:table-cell>
          <table:table-cell office:value-type="string" table:style-name="ce114">
            <text:p>Monitoring and Control Instruments</text:p>
          </table:table-cell>
          <table:table-cell office:value-type="float" office:value="17.669" table:style-name="ce125">
            <text:p>17.669</text:p>
          </table:table-cell>
          <table:table-cell office:value-type="float" office:value="22.34" table:style-name="ce125">
            <text:p>22.340</text:p>
          </table:table-cell>
          <table:table-cell office:value-type="float" office:value="13.065" table:style-name="ce125">
            <text:p>13.065</text:p>
          </table:table-cell>
          <table:table-cell office:value-type="float" office:value="21.132000000000001" table:style-name="ce125">
            <text:p>21.132</text:p>
          </table:table-cell>
          <table:table-cell office:value-type="float" office:value="74.206000000000003" table:style-name="ce106">
            <text:p>74.206</text:p>
          </table:table-cell>
          <table:table-cell table:number-columns-repeated="2" table:style-name="ce127"/>
          <table:table-cell table:number-columns-repeated="16375" table:style-name="ce115"/>
        </table:table-row>
        <table:table-row table:style-name="ro6">
          <table:table-cell office:value-type="float" office:value="10" table:style-name="ce114">
            <text:p>10</text:p>
          </table:table-cell>
          <table:table-cell office:value-type="string" table:style-name="ce114">
            <text:p>Automatic Dispensers</text:p>
          </table:table-cell>
          <table:table-cell office:value-type="float" office:value="37.576999999999998" table:style-name="ce125">
            <text:p>37.577</text:p>
          </table:table-cell>
          <table:table-cell office:value-type="float" office:value="13.981999999999999" table:style-name="ce125">
            <text:p>13.982</text:p>
          </table:table-cell>
          <table:table-cell office:value-type="float" office:value="11.217000000000001" table:style-name="ce125">
            <text:p>11.217</text:p>
          </table:table-cell>
          <table:table-cell office:value-type="float" office:value="13.035" table:style-name="ce125">
            <text:p>13.035</text:p>
          </table:table-cell>
          <table:table-cell office:value-type="float" office:value="75.810999999999993" table:style-name="ce106">
            <text:p>75.811</text:p>
          </table:table-cell>
          <table:table-cell table:number-columns-repeated="2" table:style-name="ce127"/>
          <table:table-cell table:number-columns-repeated="16375" table:style-name="ce115"/>
        </table:table-row>
        <table:table-row table:style-name="ro6">
          <table:table-cell office:value-type="float" office:value="11" table:style-name="ce114">
            <text:p>11</text:p>
          </table:table-cell>
          <table:table-cell office:value-type="string" table:style-name="ce114">
            <text:p>Display Equipment</text:p>
          </table:table-cell>
          <table:table-cell office:value-type="float" office:value="6.343" table:style-name="ce125">
            <text:p>6.343</text:p>
          </table:table-cell>
          <table:table-cell office:value-type="float" office:value="0.83" table:style-name="ce125">
            <text:p>0.830</text:p>
          </table:table-cell>
          <table:table-cell office:value-type="float" office:value="3.95" table:style-name="ce125">
            <text:p>3.950</text:p>
          </table:table-cell>
          <table:table-cell office:value-type="float" office:value="23.626999999999999" table:style-name="ce125">
            <text:p>23.627</text:p>
          </table:table-cell>
          <table:table-cell office:value-type="float" office:value="34.75" table:style-name="ce106">
            <text:p>34.750</text:p>
          </table:table-cell>
          <table:table-cell table:number-columns-repeated="2" table:style-name="ce127"/>
          <table:table-cell table:number-columns-repeated="16375" table:style-name="ce115"/>
        </table:table-row>
        <table:table-row table:style-name="ro6">
          <table:table-cell office:value-type="float" office:value="12" table:style-name="ce114">
            <text:p>12</text:p>
          </table:table-cell>
          <table:table-cell office:value-type="string" table:style-name="ce114">
            <text:p>Cooling Appliances Containing Refrigerants</text:p>
          </table:table-cell>
          <table:table-cell office:value-type="float" office:value="898.822" table:style-name="ce125">
            <text:p>898.822</text:p>
          </table:table-cell>
          <table:table-cell office:value-type="float" office:value="546.06200000000001" table:style-name="ce125">
            <text:p>546.062</text:p>
          </table:table-cell>
          <table:table-cell office:value-type="float" office:value="1133.6949999999999" table:style-name="ce125">
            <text:p>1,133.695</text:p>
          </table:table-cell>
          <table:table-cell office:value-type="float" office:value="873.10500000000002" table:style-name="ce125">
            <text:p>873.105</text:p>
          </table:table-cell>
          <table:table-cell office:value-type="float" office:value="3451.6839999999997" table:style-name="ce106">
            <text:p>3,451.684</text:p>
          </table:table-cell>
          <table:table-cell table:number-columns-repeated="2" table:style-name="ce127"/>
          <table:table-cell table:number-columns-repeated="16375" table:style-name="ce115"/>
        </table:table-row>
        <table:table-row table:style-name="ro6">
          <table:table-cell office:value-type="float" office:value="13" table:style-name="ce114">
            <text:p>13</text:p>
          </table:table-cell>
          <table:table-cell office:value-type="string" table:style-name="ce114">
            <text:p>Gas Discharge Lamps and LED Light Sources</text:p>
          </table:table-cell>
          <table:table-cell office:value-type="float" office:value="0" table:style-name="ce125">
            <text:p>0.000</text:p>
          </table:table-cell>
          <table:table-cell office:value-type="float" office:value="0" table:style-name="ce125">
            <text:p>0.000</text:p>
          </table:table-cell>
          <table:table-cell office:value-type="float" office:value="8.7999999999999995E-2" table:style-name="ce125">
            <text:p>0.088</text:p>
          </table:table-cell>
          <table:table-cell office:value-type="float" office:value="2E-3" table:style-name="ce125">
            <text:p>0.002</text:p>
          </table:table-cell>
          <table:table-cell office:value-type="float" office:value="0.09" table:style-name="ce106">
            <text:p>0.090</text:p>
          </table:table-cell>
          <table:table-cell table:number-columns-repeated="2" table:style-name="ce127"/>
          <table:table-cell table:number-columns-repeated="16375" table:style-name="ce115"/>
        </table:table-row>
        <table:table-row table:style-name="ro6">
          <table:table-cell office:value-type="float" office:value="14" table:style-name="ce114">
            <text:p>14</text:p>
          </table:table-cell>
          <table:table-cell office:value-type="string" table:style-name="ce114">
            <text:p>Photovoltaic Panels</text:p>
          </table:table-cell>
          <table:table-cell office:value-type="float" office:value="1.4999999999999999E-2" table:style-name="ce125">
            <text:p>0.015</text:p>
          </table:table-cell>
          <table:table-cell office:value-type="float" office:value="1.4E-2" table:style-name="ce125">
            <text:p>0.014</text:p>
          </table:table-cell>
          <table:table-cell office:value-type="float" office:value="1.4999999999999999E-2" table:style-name="ce125">
            <text:p>0.015</text:p>
          </table:table-cell>
          <table:table-cell office:value-type="float" office:value="1.2999999999999999E-2" table:style-name="ce125">
            <text:p>0.013</text:p>
          </table:table-cell>
          <table:table-cell office:value-type="float" office:value="5.6999999999999995E-2" table:style-name="ce106">
            <text:p>0.057</text:p>
          </table:table-cell>
          <table:table-cell table:number-columns-repeated="2" table:style-name="ce127"/>
          <table:table-cell table:number-columns-repeated="16375"/>
        </table:table-row>
        <table:table-row table:style-name="ro6">
          <table:table-cell table:style-name="ce120"/>
          <table:table-cell office:value-type="string" table:style-name="ce128">
            <text:p>Total</text:p>
          </table:table-cell>
          <table:table-cell office:value-type="float" office:value="1984.6230000000003" table:style-name="ce129">
            <text:p>1,984.623</text:p>
          </table:table-cell>
          <table:table-cell office:value-type="float" office:value="1750.9349999999997" table:style-name="ce147">
            <text:p>1750.935</text:p>
          </table:table-cell>
          <table:table-cell office:value-type="float" office:value="2405.6240000000003" table:style-name="ce91">
            <text:p>2,405.624</text:p>
          </table:table-cell>
          <table:table-cell office:value-type="float" office:value="2059.2509999999997" table:style-name="ce91">
            <text:p>2,059.251</text:p>
          </table:table-cell>
          <table:table-cell office:value-type="float" office:value="8200.4330000000009" table:style-name="ce91">
            <text:p>8,200.433</text:p>
          </table:table-cell>
          <table:table-cell table:number-columns-repeated="2" table:style-name="ce130"/>
          <table:table-cell table:number-columns-repeated="16375"/>
        </table:table-row>
        <table:table-row table:style-name="ro6">
          <table:table-cell table:style-name="ce114"/>
          <table:table-cell table:style-name="ce118"/>
          <table:table-cell table:number-columns-repeated="3" table:style-name="ce126"/>
          <table:table-cell table:style-name="ce118"/>
          <table:table-cell table:style-name="ce114"/>
          <table:table-cell table:number-columns-repeated="16377" table:style-name="ce115"/>
        </table:table-row>
        <table:table-row table:style-name="ro6">
          <table:table-cell office:value-type="string" table:style-name="ce118">
            <text:p>Notes</text:p>
          </table:table-cell>
          <table:table-cell table:style-name="ce118"/>
          <table:table-cell table:number-columns-repeated="3" table:style-name="ce126"/>
          <table:table-cell table:style-name="ce118"/>
          <table:table-cell table:style-name="ce114"/>
          <table:table-cell table:number-columns-repeated="16377" table:style-name="ce115"/>
        </table:table-row>
        <table:table-row table:style-name="ro29">
          <table:table-cell office:value-type="string" table:number-columns-spanned="6" table:number-rows-spanned="1" table:style-name="ce152">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114"/>
          <table:table-cell table:style-name="ce131"/>
          <table:table-cell table:number-columns-repeated="16376" table:style-name="ce115"/>
        </table:table-row>
        <table:table-row table:style-name="ro6">
          <table:table-cell office:value-type="string" table:number-columns-spanned="6" table:number-rows-spanned="1" table:style-name="ce152">
            <text:p>We have identified and validated an increase in category 2 B2B WEEE collected in the UK</text:p>
          </table:table-cell>
          <table:covered-table-cell table:number-columns-repeated="5"/>
          <table:table-cell table:style-name="ce114"/>
          <table:table-cell table:style-name="ce131"/>
          <table:table-cell table:number-columns-repeated="16376" table:style-name="ce115"/>
        </table:table-row>
        <table:table-row table:style-name="ro6">
          <table:table-cell office:value-type="string" table:number-columns-spanned="6" table:number-rows-spanned="1" table:style-name="ce152">
            <text:p>We have identified and validated a decrease in category 9 B2B WEEE collected in the UK</text:p>
          </table:table-cell>
          <table:covered-table-cell table:number-columns-repeated="5"/>
          <table:table-cell table:style-name="ce114"/>
          <table:table-cell table:style-name="ce131"/>
          <table:table-cell table:number-columns-repeated="16376" table:style-name="ce115"/>
        </table:table-row>
        <table:table-row table:style-name="ro6">
          <table:table-cell office:value-type="string" table:number-columns-spanned="6" table:number-rows-spanned="1" table:style-name="ce152">
            <text:p>We have identified and validated an increase in categories 6, 8 and 14 B2C WEEE from final holders.</text:p>
          </table:table-cell>
          <table:covered-table-cell table:number-columns-repeated="5"/>
          <table:table-cell table:style-name="ce114"/>
          <table:table-cell table:style-name="ce131"/>
          <table:table-cell table:number-columns-repeated="16376" table:style-name="ce115"/>
        </table:table-row>
        <table:table-row table:style-name="ro6">
          <table:table-cell table:number-columns-repeated="6" table:style-name="ce148"/>
          <table:table-cell table:style-name="ce114"/>
          <table:table-cell table:style-name="ce131"/>
          <table:table-cell table:number-columns-repeated="16376" table:style-name="ce115"/>
        </table:table-row>
        <table:table-row table:style-name="ro6">
          <table:table-cell office:value-type="string" table:style-name="ce114">
            <text:p>Catalogue LIT 7676</text:p>
          </table:table-cell>
          <table:table-cell table:number-columns-repeated="6" table:style-name="ce114"/>
          <table:table-cell table:number-columns-repeated="16377" table:style-name="ce115"/>
        </table:table-row>
        <table:table-row table:style-name="ro6">
          <table:table-cell office:value-type="string" table:style-name="ce118">
            <text:p>© Environment Agency copyright and database right 2023. All rights reserved.<text:s text:c="2"/></text:p>
          </table:table-cell>
          <table:table-cell table:number-columns-repeated="6" table:style-name="ce114"/>
          <table:table-cell table:number-columns-repeated="16377" table:style-name="ce115"/>
        </table:table-row>
        <table:table-row table:style-name="ro6">
          <table:table-cell table:number-columns-repeated="5" table:style-name="ce115"/>
          <table:table-cell table:number-columns-repeated="2" table:style-name="ce114"/>
          <table:table-cell table:style-name="ce141"/>
          <table:table-cell table:number-columns-repeated="16376" table:style-name="ce115"/>
        </table:table-row>
        <table:table-row table:style-name="ro6">
          <table:table-cell table:number-columns-repeated="5" table:style-name="ce115"/>
          <table:table-cell table:number-columns-repeated="2" table:style-name="ce114"/>
          <table:table-cell table:style-name="ce146"/>
          <table:table-cell table:number-columns-repeated="16376" table:style-name="ce115"/>
        </table:table-row>
        <table:table-row table:number-rows-repeated="3" table:style-name="ro6">
          <table:table-cell table:number-columns-repeated="5" table:style-name="ce115"/>
          <table:table-cell table:number-columns-repeated="2" table:style-name="ce114"/>
          <table:table-cell table:style-name="ce127"/>
          <table:table-cell table:number-columns-repeated="16376" table:style-name="ce115"/>
        </table:table-row>
        <table:table-row table:number-rows-repeated="10" table:style-name="ro6">
          <table:table-cell table:number-columns-repeated="7"/>
          <table:table-cell table:style-name="ce127"/>
          <table:table-cell table:number-columns-repeated="16376"/>
        </table:table-row>
        <table:table-row table:style-name="ro6">
          <table:table-cell table:number-columns-repeated="7"/>
          <table:table-cell table:style-name="ce130"/>
          <table:table-cell table:number-columns-repeated="16376"/>
        </table:table-row>
        <table:table-row table:number-rows-repeated="1048421" table:style-name="ro28">
          <table:table-cell table:number-columns-repeated="16384"/>
        </table:table-row>
        <table:named-expressions>
          <table:named-range table:name="Print_Area" table:cell-range-address="2023_Quarter_1_-_4.$A$1:2023_Quarter_1_-_4.$G$139" table:base-cell-address="2023_Quarter_1_-_4.$A$1"/>
        </table:named-expressions>
      </table:table>
      <table:table table:name="2022_Quarter_1_-_4" table:style-name="ta1">
        <table:table-column table:style-name="co31" table:default-cell-style-name="ce154"/>
        <table:table-column table:style-name="co32" table:default-cell-style-name="ce154"/>
        <table:table-column table:style-name="co33" table:number-columns-repeated="3" table:default-cell-style-name="ce154"/>
        <table:table-column table:style-name="co33" table:number-columns-repeated="2" table:default-cell-style-name="ce153"/>
        <table:table-column table:style-name="co34"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2" table:default-cell-style-name="ce154"/>
        <table:table-row table:style-name="ro23">
          <table:table-cell table:style-name="ce153">
            <draw:frame draw:z-index="1" draw:id="id4" draw:style-name="a4" draw:name="Picture 2" svg:x="0in" svg:y="0in" svg:width="3.37425in" svg:height="0.82354in" style:rel-width="scale" style:rel-height="scale">
              <draw:image xlink:href="" xlink:type="simple" xlink:show="embed" xlink:actuate="onLoad"/>
              <svg:title/>
              <svg:desc>Environment Agency logo</svg:desc>
            </draw:frame>
          </table:table-cell>
          <table:table-cell table:number-columns-repeated="6" table:style-name="ce153"/>
          <table:table-cell table:number-columns-repeated="16377" table:style-name="ce154"/>
        </table:table-row>
        <table:table-row table:style-name="ro5">
          <table:table-cell office:value-type="string" table:number-columns-spanned="5" table:number-rows-spanned="2" table:style-name="ce18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155"/>
          <table:table-cell table:number-columns-repeated="16377" table:style-name="ce154"/>
        </table:table-row>
        <table:table-row table:style-name="ro5">
          <table:covered-table-cell/>
          <table:covered-table-cell table:number-columns-repeated="4"/>
          <table:table-cell table:number-columns-repeated="2" table:style-name="ce155"/>
          <table:table-cell table:number-columns-repeated="16377" table:style-name="ce154"/>
        </table:table-row>
        <table:table-row table:style-name="ro6">
          <table:table-cell table:number-columns-repeated="7" table:style-name="ce155"/>
          <table:table-cell table:style-name="ce156"/>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6" table:style-name="ce153"/>
          <table:table-cell table:number-columns-repeated="16377" table:style-name="ce154"/>
        </table:table-row>
        <table:table-row table:style-name="ro6">
          <table:table-cell office:value-type="string" table:style-name="ce153">
            <text:p>Period Covered: January to March 2022</text:p>
          </table:table-cell>
          <table:table-cell table:number-columns-repeated="6" table:style-name="ce153"/>
          <table:table-cell table:number-columns-repeated="16377" table:style-name="ce154"/>
        </table:table-row>
        <table:table-row table:style-name="ro6">
          <table:table-cell office:value-type="string" table:style-name="ce158">
            <text:p>Report run on: 28/03/2023</text:p>
          </table:table-cell>
          <table:table-cell table:style-name="ce154"/>
          <table:table-cell table:number-columns-repeated="5" table:style-name="ce153"/>
          <table:table-cell table:number-columns-repeated="16377" table:style-name="ce154"/>
        </table:table-row>
        <table:table-row table:style-name="ro24">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2"/>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6905.607" table:style-name="ce164">
            <text:p>16,905.607</text:p>
          </table:table-cell>
          <table:table-cell office:value-type="float" office:value="23968.965" table:style-name="ce164">
            <text:p>23,968.965</text:p>
          </table:table-cell>
          <table:table-cell office:value-type="float" office:value="4225.4189999999999" table:style-name="ce164">
            <text:p>4,225.419</text:p>
          </table:table-cell>
          <table:table-cell office:value-type="float" office:value="45517.499000000003" table:style-name="ce164">
            <text:p>45,517.499</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6500.2470000000003" table:style-name="ce164">
            <text:p>6,500.247</text:p>
          </table:table-cell>
          <table:table-cell office:value-type="float" office:value="253.81899999999999" table:style-name="ce164">
            <text:p>253.819</text:p>
          </table:table-cell>
          <table:table-cell office:value-type="float" office:value="1590.23" table:style-name="ce164">
            <text:p>1,590.230</text:p>
          </table:table-cell>
          <table:table-cell office:value-type="float" office:value="8350.9989999999998" table:style-name="ce164">
            <text:p>8,350.999</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5782.991" table:style-name="ce164">
            <text:p>5,782.991</text:p>
          </table:table-cell>
          <table:table-cell office:value-type="float" office:value="248.30799999999999" table:style-name="ce164">
            <text:p>248.308</text:p>
          </table:table-cell>
          <table:table-cell office:value-type="float" office:value="3299.473" table:style-name="ce164">
            <text:p>3,299.473</text:p>
          </table:table-cell>
          <table:table-cell office:value-type="float" office:value="9327.9050000000007" table:style-name="ce164">
            <text:p>9,327.905</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4017.2049999999999" table:style-name="ce164">
            <text:p>4,017.205</text:p>
          </table:table-cell>
          <table:table-cell office:value-type="float" office:value="116.697" table:style-name="ce164">
            <text:p>116.697</text:p>
          </table:table-cell>
          <table:table-cell office:value-type="float" office:value="1096.596" table:style-name="ce164">
            <text:p>1,096.596</text:p>
          </table:table-cell>
          <table:table-cell office:value-type="float" office:value="5241.0529999999999" table:style-name="ce164">
            <text:p>5,241.053</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079.529" table:style-name="ce164">
            <text:p>1,079.529</text:p>
          </table:table-cell>
          <table:table-cell office:value-type="float" office:value="43.344000000000001" table:style-name="ce164">
            <text:p>43.344</text:p>
          </table:table-cell>
          <table:table-cell office:value-type="float" office:value="177.19800000000001" table:style-name="ce164">
            <text:p>177.198</text:p>
          </table:table-cell>
          <table:table-cell office:value-type="float" office:value="1300.3009999999999" table:style-name="ce164">
            <text:p>1,300.301</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5091.6549999999997" table:style-name="ce164">
            <text:p>5,091.655</text:p>
          </table:table-cell>
          <table:table-cell office:value-type="float" office:value="77.921000000000006" table:style-name="ce164">
            <text:p>77.921</text:p>
          </table:table-cell>
          <table:table-cell office:value-type="float" office:value="488.88200000000001" table:style-name="ce164">
            <text:p>488.882</text:p>
          </table:table-cell>
          <table:table-cell office:value-type="float" office:value="5658.4629999999997" table:style-name="ce164">
            <text:p>5,658.463</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1009.921" table:style-name="ce164">
            <text:p>1,009.921</text:p>
          </table:table-cell>
          <table:table-cell office:value-type="float" office:value="18.841999999999999" table:style-name="ce164">
            <text:p>18.842</text:p>
          </table:table-cell>
          <table:table-cell office:value-type="float" office:value="115.389" table:style-name="ce164">
            <text:p>115.389</text:p>
          </table:table-cell>
          <table:table-cell office:value-type="float" office:value="1146.048" table:style-name="ce164">
            <text:p>1,146.048</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0.23599999999999999" table:style-name="ce164">
            <text:p>0.236</text:p>
          </table:table-cell>
          <table:table-cell office:value-type="float" office:value="0.97399999999999998" table:style-name="ce164">
            <text:p>0.974</text:p>
          </table:table-cell>
          <table:table-cell office:value-type="float" office:value="1.21" table:style-name="ce164">
            <text:p>1.210</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04.999" table:style-name="ce164">
            <text:p>204.999</text:p>
          </table:table-cell>
          <table:table-cell office:value-type="float" office:value="4.5570000000000004" table:style-name="ce164">
            <text:p>4.557</text:p>
          </table:table-cell>
          <table:table-cell office:value-type="float" office:value="60.341999999999999" table:style-name="ce164">
            <text:p>60.342</text:p>
          </table:table-cell>
          <table:table-cell office:value-type="float" office:value="269.89600000000002" table:style-name="ce164">
            <text:p>269.896</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88500000000000001" table:style-name="ce164">
            <text:p>0.885</text:p>
          </table:table-cell>
          <table:table-cell office:value-type="float" office:value="0.88500000000000001" table:style-name="ce164">
            <text:p>0.885</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612.2780000000002" table:style-name="ce164">
            <text:p>8,612.278</text:p>
          </table:table-cell>
          <table:table-cell office:value-type="float" office:value="428.06299999999999" table:style-name="ce164">
            <text:p>428.063</text:p>
          </table:table-cell>
          <table:table-cell office:value-type="float" office:value="1515.1579999999999" table:style-name="ce164">
            <text:p>1,515.158</text:p>
          </table:table-cell>
          <table:table-cell office:value-type="float" office:value="10648.166999999999" table:style-name="ce164">
            <text:p>10,648.167</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8735.475999999999" table:style-name="ce164">
            <text:p>18,735.476</text:p>
          </table:table-cell>
          <table:table-cell office:value-type="float" office:value="9661.4439999999995" table:style-name="ce164">
            <text:p>9,661.444</text:p>
          </table:table-cell>
          <table:table-cell office:value-type="float" office:value="3234.1680000000001" table:style-name="ce164">
            <text:p>3,234.168</text:p>
          </table:table-cell>
          <table:table-cell office:value-type="float" office:value="31875.016" table:style-name="ce164">
            <text:p>31,875.016</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19.74100000000001" table:style-name="ce164">
            <text:p>219.741</text:p>
          </table:table-cell>
          <table:table-cell office:value-type="float" office:value="67.911000000000001" table:style-name="ce164">
            <text:p>67.911</text:p>
          </table:table-cell>
          <table:table-cell office:value-type="float" office:value="761.26400000000001" table:style-name="ce164">
            <text:p>761.264</text:p>
          </table:table-cell>
          <table:table-cell office:value-type="float" office:value="1048.9159999999999" table:style-name="ce164">
            <text:p>1,048.916</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45.176000000000002" table:style-name="ce164">
            <text:p>45.176</text:p>
          </table:table-cell>
          <table:table-cell office:value-type="float" office:value="0.755" table:style-name="ce164">
            <text:p>0.755</text:p>
          </table:table-cell>
          <table:table-cell office:value-type="float" office:value="4.726" table:style-name="ce164">
            <text:p>4.726</text:p>
          </table:table-cell>
          <table:table-cell office:value-type="float" office:value="50.658999999999999" table:style-name="ce164">
            <text:p>50.659</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68204.825000000012" table:style-name="ce168">
            <text:p>68,204.825</text:p>
          </table:table-cell>
          <table:table-cell office:value-type="float" office:value="34890.861999999994" table:style-name="ce168">
            <text:p>34,890.862</text:p>
          </table:table-cell>
          <table:table-cell office:value-type="float" office:value="16570.703999999998" table:style-name="ce168">
            <text:p>16,570.704</text:p>
          </table:table-cell>
          <table:table-cell office:value-type="float" office:value="120437.01700000001" table:style-name="ce168">
            <text:p>120,437.017</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style-name="ce169"/>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3">
            <text:p>Period Covered: April to June 2022</text:p>
          </table:table-cell>
          <table:table-cell table:number-columns-repeated="5" table:style-name="ce153"/>
          <table:table-cell table:style-name="ce165"/>
          <table:table-cell table:number-columns-repeated="16377" table:style-name="ce154"/>
        </table:table-row>
        <table:table-row table:style-name="ro6">
          <table:table-cell office:value-type="string" table:style-name="ce158">
            <text:p>Report run on: 28/03/2023</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6083.37" table:style-name="ce164">
            <text:p>16,083.370</text:p>
          </table:table-cell>
          <table:table-cell office:value-type="float" office:value="19694.710999999999" table:style-name="ce164">
            <text:p>19,694.711</text:p>
          </table:table-cell>
          <table:table-cell office:value-type="float" office:value="3364.8760000000002" table:style-name="ce164">
            <text:p>3,364.876</text:p>
          </table:table-cell>
          <table:table-cell office:value-type="float" office:value="39410.480000000003" table:style-name="ce164">
            <text:p>39,410.480</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7208.8639999999996" table:style-name="ce164">
            <text:p>7,208.864</text:p>
          </table:table-cell>
          <table:table-cell office:value-type="float" office:value="218.154" table:style-name="ce164">
            <text:p>218.154</text:p>
          </table:table-cell>
          <table:table-cell office:value-type="float" office:value="1187.664" table:style-name="ce164">
            <text:p>1,187.664</text:p>
          </table:table-cell>
          <table:table-cell office:value-type="float" office:value="8652.0730000000003" table:style-name="ce164">
            <text:p>8,652.073</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6404.1790000000001" table:style-name="ce164">
            <text:p>6,404.179</text:p>
          </table:table-cell>
          <table:table-cell office:value-type="float" office:value="161.751" table:style-name="ce164">
            <text:p>161.751</text:p>
          </table:table-cell>
          <table:table-cell office:value-type="float" office:value="3153.3919999999998" table:style-name="ce164">
            <text:p>3,153.392</text:p>
          </table:table-cell>
          <table:table-cell office:value-type="float" office:value="9770.0339999999997" table:style-name="ce164">
            <text:p>9,770.034</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4464.8339999999998" table:style-name="ce164">
            <text:p>4,464.834</text:p>
          </table:table-cell>
          <table:table-cell office:value-type="float" office:value="56.776000000000003" table:style-name="ce164">
            <text:p>56.776</text:p>
          </table:table-cell>
          <table:table-cell office:value-type="float" office:value="968.69" table:style-name="ce164">
            <text:p>968.690</text:p>
          </table:table-cell>
          <table:table-cell office:value-type="float" office:value="5490.2550000000001" table:style-name="ce164">
            <text:p>5,490.255</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203.1199999999999" table:style-name="ce164">
            <text:p>1,203.120</text:p>
          </table:table-cell>
          <table:table-cell office:value-type="float" office:value="28.039000000000001" table:style-name="ce164">
            <text:p>28.039</text:p>
          </table:table-cell>
          <table:table-cell office:value-type="float" office:value="157.923" table:style-name="ce164">
            <text:p>157.923</text:p>
          </table:table-cell>
          <table:table-cell office:value-type="float" office:value="1389.079" table:style-name="ce164">
            <text:p>1,389.079</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5672.18" table:style-name="ce164">
            <text:p>5,672.180</text:p>
          </table:table-cell>
          <table:table-cell office:value-type="float" office:value="78.707999999999998" table:style-name="ce164">
            <text:p>78.708</text:p>
          </table:table-cell>
          <table:table-cell office:value-type="float" office:value="386.327" table:style-name="ce164">
            <text:p>386.327</text:p>
          </table:table-cell>
          <table:table-cell office:value-type="float" office:value="6137.2910000000002" table:style-name="ce164">
            <text:p>6,137.291</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1125.1600000000001" table:style-name="ce164">
            <text:p>1,125.160</text:p>
          </table:table-cell>
          <table:table-cell office:value-type="float" office:value="18.484000000000002" table:style-name="ce164">
            <text:p>18.484</text:p>
          </table:table-cell>
          <table:table-cell office:value-type="float" office:value="92.984999999999999" table:style-name="ce164">
            <text:p>92.985</text:p>
          </table:table-cell>
          <table:table-cell office:value-type="float" office:value="1236.6300000000001" table:style-name="ce164">
            <text:p>1,236.630</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0.223" table:style-name="ce164">
            <text:p>0.223</text:p>
          </table:table-cell>
          <table:table-cell office:value-type="float" office:value="2.173" table:style-name="ce164">
            <text:p>2.173</text:p>
          </table:table-cell>
          <table:table-cell office:value-type="float" office:value="2.3959999999999999" table:style-name="ce164">
            <text:p>2.396</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28.55600000000001" table:style-name="ce164">
            <text:p>228.556</text:p>
          </table:table-cell>
          <table:table-cell office:value-type="float" office:value="3.887" table:style-name="ce164">
            <text:p>3.887</text:p>
          </table:table-cell>
          <table:table-cell office:value-type="float" office:value="59.207000000000001" table:style-name="ce164">
            <text:p>59.207</text:p>
          </table:table-cell>
          <table:table-cell office:value-type="float" office:value="291.65600000000001" table:style-name="ce164">
            <text:p>291.656</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5.08" table:style-name="ce164">
            <text:p>5.08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024.3249999999998" table:style-name="ce164">
            <text:p>8,024.325</text:p>
          </table:table-cell>
          <table:table-cell office:value-type="float" office:value="424.60700000000003" table:style-name="ce164">
            <text:p>424.607</text:p>
          </table:table-cell>
          <table:table-cell office:value-type="float" office:value="1477.94" table:style-name="ce164">
            <text:p>1,477.940</text:p>
          </table:table-cell>
          <table:table-cell office:value-type="float" office:value="9979.8639999999996" table:style-name="ce164">
            <text:p>9,979.864</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9814.79" table:style-name="ce164">
            <text:p>19,814.790</text:p>
          </table:table-cell>
          <table:table-cell office:value-type="float" office:value="9787.741" table:style-name="ce164">
            <text:p>9,787.741</text:p>
          </table:table-cell>
          <table:table-cell office:value-type="float" office:value="3086.1909999999998" table:style-name="ce164">
            <text:p>3,086.191</text:p>
          </table:table-cell>
          <table:table-cell office:value-type="float" office:value="33000.131000000001" table:style-name="ce164">
            <text:p>33,000.131</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74.39400000000001" table:style-name="ce164">
            <text:p>274.394</text:p>
          </table:table-cell>
          <table:table-cell office:value-type="float" office:value="54.807000000000002" table:style-name="ce164">
            <text:p>54.807</text:p>
          </table:table-cell>
          <table:table-cell office:value-type="float" office:value="741.94100000000003" table:style-name="ce164">
            <text:p>741.941</text:p>
          </table:table-cell>
          <table:table-cell office:value-type="float" office:value="1071.143" table:style-name="ce164">
            <text:p>1,071.143</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50.451000000000001" table:style-name="ce164">
            <text:p>50.451</text:p>
          </table:table-cell>
          <table:table-cell office:value-type="float" office:value="4.9320000000000004" table:style-name="ce164">
            <text:p>4.932</text:p>
          </table:table-cell>
          <table:table-cell office:value-type="float" office:value="87.480999999999995" table:style-name="ce164">
            <text:p>87.481</text:p>
          </table:table-cell>
          <table:table-cell office:value-type="float" office:value="142.85900000000001" table:style-name="ce164">
            <text:p>142.859</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70554.222999999998" table:style-name="ce168">
            <text:p>70,554.223</text:p>
          </table:table-cell>
          <table:table-cell office:value-type="float" office:value="30532.82" table:style-name="ce168">
            <text:p>30,532.820</text:p>
          </table:table-cell>
          <table:table-cell office:value-type="float" office:value="14766.790000000003" table:style-name="ce168">
            <text:p>14,766.790</text:p>
          </table:table-cell>
          <table:table-cell office:value-type="float" office:value="116578.97100000001" table:style-name="ce90">
            <text:p>116,578.971<text:s/></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July to September 2022</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8/03/2023</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5489.816999999999" table:style-name="ce164">
            <text:p>15,489.817</text:p>
          </table:table-cell>
          <table:table-cell office:value-type="float" office:value="19729.810000000001" table:style-name="ce164">
            <text:p>19,729.810</text:p>
          </table:table-cell>
          <table:table-cell office:value-type="float" office:value="3094.3519999999999" table:style-name="ce164">
            <text:p>3,094.352</text:p>
          </table:table-cell>
          <table:table-cell office:value-type="float" office:value="38581.523000000001" table:style-name="ce164">
            <text:p>38,581.523</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7124.884" table:style-name="ce164">
            <text:p>7,124.884</text:p>
          </table:table-cell>
          <table:table-cell office:value-type="float" office:value="206.78899999999999" table:style-name="ce164">
            <text:p>206.789</text:p>
          </table:table-cell>
          <table:table-cell office:value-type="float" office:value="1177.3499999999999" table:style-name="ce164">
            <text:p>1,177.350</text:p>
          </table:table-cell>
          <table:table-cell office:value-type="float" office:value="8516.8520000000008" table:style-name="ce164">
            <text:p>8,516.852</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6352.4620000000004" table:style-name="ce164">
            <text:p>6,352.462</text:p>
          </table:table-cell>
          <table:table-cell office:value-type="float" office:value="142.542" table:style-name="ce164">
            <text:p>142.542</text:p>
          </table:table-cell>
          <table:table-cell office:value-type="float" office:value="3129.0010000000002" table:style-name="ce164">
            <text:p>3,129.001</text:p>
          </table:table-cell>
          <table:table-cell office:value-type="float" office:value="9625.3870000000006" table:style-name="ce164">
            <text:p>9,625.387</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4410.84" table:style-name="ce164">
            <text:p>4,410.840</text:p>
          </table:table-cell>
          <table:table-cell office:value-type="float" office:value="36.356000000000002" table:style-name="ce164">
            <text:p>36.356</text:p>
          </table:table-cell>
          <table:table-cell office:value-type="float" office:value="746.91800000000001" table:style-name="ce164">
            <text:p>746.918</text:p>
          </table:table-cell>
          <table:table-cell office:value-type="float" office:value="5199.3950000000004" table:style-name="ce164">
            <text:p>5,199.395</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189.53" table:style-name="ce164">
            <text:p>1,189.530</text:p>
          </table:table-cell>
          <table:table-cell office:value-type="float" office:value="17.088999999999999" table:style-name="ce164">
            <text:p>17.089</text:p>
          </table:table-cell>
          <table:table-cell office:value-type="float" office:value="128.26400000000001" table:style-name="ce164">
            <text:p>128.264</text:p>
          </table:table-cell>
          <table:table-cell office:value-type="float" office:value="1335.4390000000001" table:style-name="ce164">
            <text:p>1,335.439</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5611.8940000000002" table:style-name="ce164">
            <text:p>5,611.894</text:p>
          </table:table-cell>
          <table:table-cell office:value-type="float" office:value="61.488999999999997" table:style-name="ce164">
            <text:p>61.489</text:p>
          </table:table-cell>
          <table:table-cell office:value-type="float" office:value="367.42" table:style-name="ce164">
            <text:p>367.420</text:p>
          </table:table-cell>
          <table:table-cell office:value-type="float" office:value="6040.8040000000001" table:style-name="ce164">
            <text:p>6,040.804</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1116.165" table:style-name="ce164">
            <text:p>1,116.165</text:p>
          </table:table-cell>
          <table:table-cell office:value-type="float" office:value="20.384" table:style-name="ce164">
            <text:p>20.384</text:p>
          </table:table-cell>
          <table:table-cell office:value-type="float" office:value="92.369" table:style-name="ce164">
            <text:p>92.369</text:p>
          </table:table-cell>
          <table:table-cell office:value-type="float" office:value="1229.1379999999999" table:style-name="ce164">
            <text:p>1,229.138</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0.217" table:style-name="ce164">
            <text:p>0.217</text:p>
          </table:table-cell>
          <table:table-cell office:value-type="float" office:value="1.2050000000000001" table:style-name="ce164">
            <text:p>1.205</text:p>
          </table:table-cell>
          <table:table-cell office:value-type="float" office:value="1.4219999999999999" table:style-name="ce164">
            <text:p>1.422</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25.994" table:style-name="ce164">
            <text:p>225.994</text:p>
          </table:table-cell>
          <table:table-cell office:value-type="float" office:value="3.226" table:style-name="ce164">
            <text:p>3.226</text:p>
          </table:table-cell>
          <table:table-cell office:value-type="float" office:value="41.283999999999999" table:style-name="ce164">
            <text:p>41.284</text:p>
          </table:table-cell>
          <table:table-cell office:value-type="float" office:value="270.50599999999997" table:style-name="ce164">
            <text:p>270.506</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27800000000000002" table:style-name="ce164">
            <text:p>0.278</text:p>
          </table:table-cell>
          <table:table-cell office:value-type="float" office:value="0.27800000000000002" table:style-name="ce164">
            <text:p>0.278</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226.94" table:style-name="ce164">
            <text:p>8,226.940</text:p>
          </table:table-cell>
          <table:table-cell office:value-type="float" office:value="534.10299999999995" table:style-name="ce164">
            <text:p>534.103</text:p>
          </table:table-cell>
          <table:table-cell office:value-type="float" office:value="1446.0360000000001" table:style-name="ce164">
            <text:p>1,446.036</text:p>
          </table:table-cell>
          <table:table-cell office:value-type="float" office:value="10261.404" table:style-name="ce164">
            <text:p>10,261.404</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0899.63" table:style-name="ce164">
            <text:p>20,899.630</text:p>
          </table:table-cell>
          <table:table-cell office:value-type="float" office:value="12073.394" table:style-name="ce164">
            <text:p>12,073.394</text:p>
          </table:table-cell>
          <table:table-cell office:value-type="float" office:value="3719.7530000000002" table:style-name="ce164">
            <text:p>3,719.753</text:p>
          </table:table-cell>
          <table:table-cell office:value-type="float" office:value="36963.489000000001" table:style-name="ce164">
            <text:p>36,963.489</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52.25800000000001" table:style-name="ce164">
            <text:p>252.258</text:p>
          </table:table-cell>
          <table:table-cell office:value-type="float" office:value="53.41" table:style-name="ce164">
            <text:p>53.410</text:p>
          </table:table-cell>
          <table:table-cell office:value-type="float" office:value="719.13" table:style-name="ce164">
            <text:p>719.130</text:p>
          </table:table-cell>
          <table:table-cell office:value-type="float" office:value="1024.798" table:style-name="ce164">
            <text:p>1,024.798</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50.834000000000003" table:style-name="ce164">
            <text:p>50.834</text:p>
          </table:table-cell>
          <table:table-cell office:value-type="float" office:value="1.6339999999999999" table:style-name="ce164">
            <text:p>1.634</text:p>
          </table:table-cell>
          <table:table-cell office:value-type="float" office:value="4.8170000000000002" table:style-name="ce164">
            <text:p>4.817</text:p>
          </table:table-cell>
          <table:table-cell office:value-type="float" office:value="57.284999999999997" table:style-name="ce164">
            <text:p>57.285</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70951.248000000007" table:style-name="ce168">
            <text:p>70,951.248</text:p>
          </table:table-cell>
          <table:table-cell office:value-type="float" office:value="32880.443000000007" table:style-name="ce168">
            <text:p>32,880.443</text:p>
          </table:table-cell>
          <table:table-cell office:value-type="float" office:value="14668.176999999998" table:style-name="ce168">
            <text:p>14,668.177</text:p>
          </table:table-cell>
          <table:table-cell office:value-type="float" office:value="119107.72000000002" table:style-name="ce91">
            <text:p>119,107.720</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October to December 2022</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8/03/2023</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71">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4243.370999999999" table:style-name="ce164">
            <text:p>14,243.371</text:p>
          </table:table-cell>
          <table:table-cell office:value-type="float" office:value="22738.566999999999" table:style-name="ce164">
            <text:p>22,738.567</text:p>
          </table:table-cell>
          <table:table-cell office:value-type="float" office:value="3419.6509999999998" table:style-name="ce164">
            <text:p>3,419.651</text:p>
          </table:table-cell>
          <table:table-cell office:value-type="float" office:value="40740.838000000003" table:style-name="ce164">
            <text:p>40,740.838</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5754.7160000000003" table:style-name="ce164">
            <text:p>5,754.716</text:p>
          </table:table-cell>
          <table:table-cell office:value-type="float" office:value="168.893" table:style-name="ce164">
            <text:p>168.893</text:p>
          </table:table-cell>
          <table:table-cell office:value-type="float" office:value="1307.749" table:style-name="ce164">
            <text:p>1,307.749</text:p>
          </table:table-cell>
          <table:table-cell office:value-type="float" office:value="7239.0389999999998" table:style-name="ce164">
            <text:p>7,239.039</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5112.4250000000002" table:style-name="ce164">
            <text:p>5,112.425</text:p>
          </table:table-cell>
          <table:table-cell office:value-type="float" office:value="257.85700000000003" table:style-name="ce164">
            <text:p>257.857</text:p>
          </table:table-cell>
          <table:table-cell office:value-type="float" office:value="3023.6260000000002" table:style-name="ce164">
            <text:p>3,023.626</text:p>
          </table:table-cell>
          <table:table-cell office:value-type="float" office:value="8395.6029999999992" table:style-name="ce164">
            <text:p>8,395.603</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3549.248" table:style-name="ce164">
            <text:p>3,549.248</text:p>
          </table:table-cell>
          <table:table-cell office:value-type="float" office:value="43.969000000000001" table:style-name="ce164">
            <text:p>43.969</text:p>
          </table:table-cell>
          <table:table-cell office:value-type="float" office:value="925.39499999999998" table:style-name="ce164">
            <text:p>925.395</text:p>
          </table:table-cell>
          <table:table-cell office:value-type="float" office:value="4519.0129999999999" table:style-name="ce164">
            <text:p>4,519.013</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958.79499999999996" table:style-name="ce164">
            <text:p>958.795</text:p>
          </table:table-cell>
          <table:table-cell office:value-type="float" office:value="17.231999999999999" table:style-name="ce164">
            <text:p>17.232</text:p>
          </table:table-cell>
          <table:table-cell office:value-type="float" office:value="132.197" table:style-name="ce164">
            <text:p>132.197</text:p>
          </table:table-cell>
          <table:table-cell office:value-type="float" office:value="1108.335" table:style-name="ce164">
            <text:p>1,108.335</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4526.4110000000001" table:style-name="ce164">
            <text:p>4,526.411</text:p>
          </table:table-cell>
          <table:table-cell office:value-type="float" office:value="62.192999999999998" table:style-name="ce164">
            <text:p>62.193</text:p>
          </table:table-cell>
          <table:table-cell office:value-type="float" office:value="527.26700000000005" table:style-name="ce164">
            <text:p>527.267</text:p>
          </table:table-cell>
          <table:table-cell office:value-type="float" office:value="5116.3829999999998" table:style-name="ce164">
            <text:p>5,116.383</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896.62699999999995" table:style-name="ce164">
            <text:p>896.627</text:p>
          </table:table-cell>
          <table:table-cell office:value-type="float" office:value="10.368" table:style-name="ce164">
            <text:p>10.368</text:p>
          </table:table-cell>
          <table:table-cell office:value-type="float" office:value="101.80200000000001" table:style-name="ce164">
            <text:p>101.802</text:p>
          </table:table-cell>
          <table:table-cell office:value-type="float" office:value="1008.899" table:style-name="ce164">
            <text:p>1,008.899</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25" table:style-name="ce164">
            <text:p>0.250</text:p>
          </table:table-cell>
          <table:table-cell office:value-type="float" office:value="0.159" table:style-name="ce164">
            <text:p>0.159</text:p>
          </table:table-cell>
          <table:table-cell office:value-type="float" office:value="5.3490000000000002" table:style-name="ce164">
            <text:p>5.349</text:p>
          </table:table-cell>
          <table:table-cell office:value-type="float" office:value="5.758" table:style-name="ce164">
            <text:p>5.758</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184.81800000000001" table:style-name="ce164">
            <text:p>184.818</text:p>
          </table:table-cell>
          <table:table-cell office:value-type="float" office:value="2.7839999999999998" table:style-name="ce164">
            <text:p>2.784</text:p>
          </table:table-cell>
          <table:table-cell office:value-type="float" office:value="59.61" table:style-name="ce164">
            <text:p>59.610</text:p>
          </table:table-cell>
          <table:table-cell office:value-type="float" office:value="247.233" table:style-name="ce164">
            <text:p>247.233</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2.7E-2" table:style-name="ce164">
            <text:p>0.027</text:p>
          </table:table-cell>
          <table:table-cell office:value-type="float" office:value="0.23300000000000001" table:style-name="ce164">
            <text:p>0.233</text:p>
          </table:table-cell>
          <table:table-cell office:value-type="float" office:value="0.26" table:style-name="ce164">
            <text:p>0.26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7829.2030000000004" table:style-name="ce164">
            <text:p>7,829.203</text:p>
          </table:table-cell>
          <table:table-cell office:value-type="float" office:value="592.73699999999997" table:style-name="ce164">
            <text:p>592.737</text:p>
          </table:table-cell>
          <table:table-cell office:value-type="float" office:value="1088.848" table:style-name="ce164">
            <text:p>1,088.848</text:p>
          </table:table-cell>
          <table:table-cell office:value-type="float" office:value="9538.7129999999997" table:style-name="ce164">
            <text:p>9,538.713</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8075.628000000001" table:style-name="ce164">
            <text:p>18,075.628</text:p>
          </table:table-cell>
          <table:table-cell office:value-type="float" office:value="10612.517" table:style-name="ce164">
            <text:p>10,612.517</text:p>
          </table:table-cell>
          <table:table-cell office:value-type="float" office:value="3423.5920000000001" table:style-name="ce164">
            <text:p>3,423.592</text:p>
          </table:table-cell>
          <table:table-cell office:value-type="float" office:value="32435.304" table:style-name="ce164">
            <text:p>32,435.304</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198.566" table:style-name="ce164">
            <text:p>198.566</text:p>
          </table:table-cell>
          <table:table-cell office:value-type="float" office:value="55.372999999999998" table:style-name="ce164">
            <text:p>55.373</text:p>
          </table:table-cell>
          <table:table-cell office:value-type="float" office:value="652" table:style-name="ce164">
            <text:p>652.000</text:p>
          </table:table-cell>
          <table:table-cell office:value-type="float" office:value="905.94" table:style-name="ce164">
            <text:p>905.940</text:p>
          </table:table-cell>
          <table:table-cell table:style-name="ce165"/>
          <table:table-cell table:style-name="ce166"/>
          <table:table-cell table:number-columns-repeated="16376"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48.304000000000002" table:style-name="ce164">
            <text:p>48.304</text:p>
          </table:table-cell>
          <table:table-cell office:value-type="float" office:value="2.2320000000000002" table:style-name="ce164">
            <text:p>2.232</text:p>
          </table:table-cell>
          <table:table-cell office:value-type="float" office:value="81.070999999999998" table:style-name="ce164">
            <text:p>81.071</text:p>
          </table:table-cell>
          <table:table-cell office:value-type="float" office:value="131.61500000000001" table:style-name="ce164">
            <text:p>131.615</text:p>
          </table:table-cell>
          <table:table-cell table:style-name="ce165"/>
          <table:table-cell table:style-name="ce166"/>
          <table:table-cell table:number-columns-repeated="16376" table:style-name="ce154"/>
        </table:table-row>
        <table:table-row table:style-name="ro6">
          <table:table-cell table:style-name="ce159"/>
          <table:table-cell office:value-type="string" table:style-name="ce167">
            <text:p>Total</text:p>
          </table:table-cell>
          <table:table-cell office:value-type="float" office:value="61378.361999999994" table:style-name="ce168">
            <text:p>61,378.362</text:p>
          </table:table-cell>
          <table:table-cell office:value-type="float" office:value="34564.908000000003" table:style-name="ce168">
            <text:p>34,564.908</text:p>
          </table:table-cell>
          <table:table-cell office:value-type="float" office:value="14748.390000000001" table:style-name="ce168">
            <text:p>14,748.390</text:p>
          </table:table-cell>
          <table:table-cell office:value-type="float" office:value="111392.933" table:style-name="ce91">
            <text:p>111,392.933</text:p>
          </table:table-cell>
          <table:table-cell table:style-name="ce165"/>
          <table:table-cell table:style-name="ce169"/>
          <table:table-cell table:number-columns-repeated="16376" table:style-name="ce154"/>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72"/>
          <table:table-cell table:number-columns-repeated="16377" table:style-name="ce154"/>
        </table:table-row>
        <table:table-row table:style-name="ro5">
          <table:table-cell office:value-type="string" table:style-name="ce153">
            <text:p>Period Covered: January to December 2022</text:p>
          </table:table-cell>
          <table:table-cell table:number-columns-repeated="5" table:style-name="ce153"/>
          <table:table-cell table:style-name="ce172"/>
          <table:table-cell table:style-name="ce169"/>
          <table:table-cell table:number-columns-repeated="16376" table:style-name="ce154"/>
        </table:table-row>
        <table:table-row table:style-name="ro6">
          <table:table-cell office:value-type="string" table:style-name="ce158">
            <text:p>Report run on: 28/03/2023</text:p>
          </table:table-cell>
          <table:table-cell table:style-name="ce154"/>
          <table:table-cell table:number-columns-repeated="4" table:style-name="ce153"/>
          <table:table-cell table:style-name="ce172"/>
          <table:table-cell table:style-name="ce170"/>
          <table:table-cell table:number-columns-repeated="16376" table:style-name="ce154"/>
        </table:table-row>
        <table:table-row table:style-name="ro25">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72"/>
          <table:table-cell table:style-name="ce163"/>
          <table:table-cell table:number-columns-repeated="16376" table:style-name="ce154"/>
        </table:table-row>
        <table:table-row table:style-name="ro5">
          <table:table-cell office:value-type="float" office:value="1" table:style-name="ce153">
            <text:p>1</text:p>
          </table:table-cell>
          <table:table-cell office:value-type="string" table:style-name="ce153">
            <text:p>Large Household Appliances</text:p>
          </table:table-cell>
          <table:table-cell office:value-type="float" office:value="62722.164999999994" table:style-name="ce164">
            <text:p>62,722.165</text:p>
          </table:table-cell>
          <table:table-cell office:value-type="float" office:value="86132.053" table:style-name="ce164">
            <text:p>86,132.053</text:p>
          </table:table-cell>
          <table:table-cell office:value-type="float" office:value="14104.298000000001" table:style-name="ce164">
            <text:p>14,104.298</text:p>
          </table:table-cell>
          <table:table-cell office:value-type="float" office:value="164250.34000000003" table:style-name="ce164">
            <text:p>164,250.340</text:p>
          </table:table-cell>
          <table:table-cell table:style-name="ce173"/>
          <table:table-cell table:style-name="ce166"/>
          <table:table-cell table:number-columns-repeated="16376" table:style-name="ce154"/>
        </table:table-row>
        <table:table-row table:style-name="ro5">
          <table:table-cell office:value-type="float" office:value="2" table:style-name="ce153">
            <text:p>2</text:p>
          </table:table-cell>
          <table:table-cell office:value-type="string" table:style-name="ce153">
            <text:p>Small Household Appliances</text:p>
          </table:table-cell>
          <table:table-cell office:value-type="float" office:value="26588.711000000003" table:style-name="ce164">
            <text:p>26,588.711</text:p>
          </table:table-cell>
          <table:table-cell office:value-type="float" office:value="847.65499999999997" table:style-name="ce164">
            <text:p>847.655</text:p>
          </table:table-cell>
          <table:table-cell office:value-type="float" office:value="5262.9930000000004" table:style-name="ce164">
            <text:p>5,262.993</text:p>
          </table:table-cell>
          <table:table-cell office:value-type="float" office:value="32758.963" table:style-name="ce164">
            <text:p>32,758.963</text:p>
          </table:table-cell>
          <table:table-cell table:style-name="ce173"/>
          <table:table-cell table:style-name="ce166"/>
          <table:table-cell table:number-columns-repeated="16376"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23652.057000000001" table:style-name="ce164">
            <text:p>23,652.057</text:p>
          </table:table-cell>
          <table:table-cell office:value-type="float" office:value="810.45800000000008" table:style-name="ce164">
            <text:p>810.458</text:p>
          </table:table-cell>
          <table:table-cell office:value-type="float" office:value="12605.492" table:style-name="ce164">
            <text:p>12,605.492</text:p>
          </table:table-cell>
          <table:table-cell office:value-type="float" office:value="37118.929000000004" table:style-name="ce164">
            <text:p>37,118.929</text:p>
          </table:table-cell>
          <table:table-cell table:style-name="ce173"/>
          <table:table-cell table:style-name="ce166"/>
          <table:table-cell table:number-columns-repeated="16376"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16442.127" table:style-name="ce164">
            <text:p>16,442.127</text:p>
          </table:table-cell>
          <table:table-cell office:value-type="float" office:value="253.798" table:style-name="ce164">
            <text:p>253.798</text:p>
          </table:table-cell>
          <table:table-cell office:value-type="float" office:value="3737.5990000000002" table:style-name="ce164">
            <text:p>3,737.599</text:p>
          </table:table-cell>
          <table:table-cell office:value-type="float" office:value="20449.716" table:style-name="ce164">
            <text:p>20,449.716</text:p>
          </table:table-cell>
          <table:table-cell table:style-name="ce173"/>
          <table:table-cell table:style-name="ce166"/>
          <table:table-cell table:number-columns-repeated="16376"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4430.9740000000002" table:style-name="ce164">
            <text:p>4,430.974</text:p>
          </table:table-cell>
          <table:table-cell office:value-type="float" office:value="105.70400000000001" table:style-name="ce164">
            <text:p>105.704</text:p>
          </table:table-cell>
          <table:table-cell office:value-type="float" office:value="595.58199999999999" table:style-name="ce164">
            <text:p>595.582</text:p>
          </table:table-cell>
          <table:table-cell office:value-type="float" office:value="5133.1540000000005" table:style-name="ce164">
            <text:p>5,133.154</text:p>
          </table:table-cell>
          <table:table-cell table:style-name="ce173"/>
          <table:table-cell table:style-name="ce166"/>
          <table:table-cell table:number-columns-repeated="16376"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20902.14" table:style-name="ce164">
            <text:p>20,902.140</text:p>
          </table:table-cell>
          <table:table-cell office:value-type="float" office:value="280.31100000000004" table:style-name="ce164">
            <text:p>280.311</text:p>
          </table:table-cell>
          <table:table-cell office:value-type="float" office:value="1769.8960000000002" table:style-name="ce164">
            <text:p>1,769.896</text:p>
          </table:table-cell>
          <table:table-cell office:value-type="float" office:value="22952.940999999999" table:style-name="ce164">
            <text:p>22,952.941</text:p>
          </table:table-cell>
          <table:table-cell table:style-name="ce173"/>
          <table:table-cell table:style-name="ce166"/>
          <table:table-cell table:number-columns-repeated="16376" table:style-name="ce154"/>
        </table:table-row>
        <table:table-row table:style-name="ro16">
          <table:table-cell office:value-type="float" office:value="7" table:style-name="ce153">
            <text:p>7</text:p>
          </table:table-cell>
          <table:table-cell office:value-type="string" table:style-name="ce153">
            <text:p>Toys Leisure and Sports</text:p>
          </table:table-cell>
          <table:table-cell office:value-type="float" office:value="4147.8729999999996" table:style-name="ce164">
            <text:p>4,147.873</text:p>
          </table:table-cell>
          <table:table-cell office:value-type="float" office:value="68.078000000000003" table:style-name="ce164">
            <text:p>68.078</text:p>
          </table:table-cell>
          <table:table-cell office:value-type="float" office:value="402.54500000000002" table:style-name="ce164">
            <text:p>402.545</text:p>
          </table:table-cell>
          <table:table-cell office:value-type="float" office:value="4620.7150000000001" table:style-name="ce164">
            <text:p>4,620.715</text:p>
          </table:table-cell>
          <table:table-cell table:style-name="ce173"/>
          <table:table-cell table:style-name="ce166"/>
          <table:table-cell table:style-name="ce174"/>
          <table:table-cell table:number-columns-repeated="16375" table:style-name="ce154"/>
        </table:table-row>
        <table:table-row table:style-name="ro12">
          <table:table-cell office:value-type="float" office:value="8" table:style-name="ce153">
            <text:p>8</text:p>
          </table:table-cell>
          <table:table-cell office:value-type="string" table:style-name="ce153">
            <text:p>Medical Devices</text:p>
          </table:table-cell>
          <table:table-cell office:value-type="float" office:value="0.25" table:style-name="ce164">
            <text:p>0.250</text:p>
          </table:table-cell>
          <table:table-cell office:value-type="float" office:value="0.83499999999999996" table:style-name="ce164">
            <text:p>0.835</text:p>
          </table:table-cell>
          <table:table-cell office:value-type="float" office:value="9.7010000000000005" table:style-name="ce164">
            <text:p>9.701</text:p>
          </table:table-cell>
          <table:table-cell office:value-type="float" office:value="10.786" table:style-name="ce164">
            <text:p>10.786</text:p>
          </table:table-cell>
          <table:table-cell table:style-name="ce173"/>
          <table:table-cell table:style-name="ce166"/>
          <table:table-cell table:style-name="ce163"/>
          <table:table-cell table:number-columns-repeated="2" table:style-name="ce154"/>
          <table:table-cell table:style-name="ce163"/>
          <table:table-cell table:number-columns-repeated="16372"/>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844.36699999999996" table:style-name="ce164">
            <text:p>844.367</text:p>
          </table:table-cell>
          <table:table-cell office:value-type="float" office:value="14.454000000000001" table:style-name="ce164">
            <text:p>14.454</text:p>
          </table:table-cell>
          <table:table-cell office:value-type="float" office:value="220.44299999999998" table:style-name="ce164">
            <text:p>220.443</text:p>
          </table:table-cell>
          <table:table-cell office:value-type="float" office:value="1079.2909999999999" table:style-name="ce164">
            <text:p>1,079.291</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2.7E-2" table:style-name="ce164">
            <text:p>0.027</text:p>
          </table:table-cell>
          <table:table-cell office:value-type="float" office:value="1.3960000000000001" table:style-name="ce164">
            <text:p>1.396</text:p>
          </table:table-cell>
          <table:table-cell office:value-type="float" office:value="6.5030000000000001" table:style-name="ce164">
            <text:p>6.503</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32692.745999999999" table:style-name="ce164">
            <text:p>32,692.746</text:p>
          </table:table-cell>
          <table:table-cell office:value-type="float" office:value="1979.5100000000002" table:style-name="ce164">
            <text:p>1,979.510</text:p>
          </table:table-cell>
          <table:table-cell office:value-type="float" office:value="5527.982" table:style-name="ce164">
            <text:p>5,527.982</text:p>
          </table:table-cell>
          <table:table-cell office:value-type="float" office:value="40428.148000000001" table:style-name="ce164">
            <text:p>40,428.148</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77525.524000000005" table:style-name="ce164">
            <text:p>77,525.524</text:p>
          </table:table-cell>
          <table:table-cell office:value-type="float" office:value="42135.095999999998" table:style-name="ce164">
            <text:p>42,135.096</text:p>
          </table:table-cell>
          <table:table-cell office:value-type="float" office:value="13463.704000000002" table:style-name="ce164">
            <text:p>13,463.704</text:p>
          </table:table-cell>
          <table:table-cell office:value-type="float" office:value="134273.94" table:style-name="ce164">
            <text:p>134,273.940</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944.95900000000006" table:style-name="ce164">
            <text:p>944.959</text:p>
          </table:table-cell>
          <table:table-cell office:value-type="float" office:value="231.50099999999998" table:style-name="ce164">
            <text:p>231.501</text:p>
          </table:table-cell>
          <table:table-cell office:value-type="float" office:value="2874.335" table:style-name="ce164">
            <text:p>2,874.335</text:p>
          </table:table-cell>
          <table:table-cell office:value-type="float" office:value="4050.797" table:style-name="ce164">
            <text:p>4,050.797</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194.76500000000001" table:style-name="ce164">
            <text:p>194.765</text:p>
          </table:table-cell>
          <table:table-cell office:value-type="float" office:value="9.5530000000000008" table:style-name="ce164">
            <text:p>9.553</text:p>
          </table:table-cell>
          <table:table-cell office:value-type="float" office:value="178.095" table:style-name="ce164">
            <text:p>178.095</text:p>
          </table:table-cell>
          <table:table-cell office:value-type="float" office:value="382.41800000000001" table:style-name="ce164">
            <text:p>382.418</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9"/>
          <table:table-cell office:value-type="string" table:style-name="ce167">
            <text:p>Total</text:p>
          </table:table-cell>
          <table:table-cell office:value-type="float" office:value="271088.658" table:style-name="ce168">
            <text:p>271,088.658</text:p>
          </table:table-cell>
          <table:table-cell office:value-type="float" office:value="132869.033" table:style-name="ce168">
            <text:p>132,869.033</text:p>
          </table:table-cell>
          <table:table-cell office:value-type="float" office:value="60754.061000000009" table:style-name="ce168">
            <text:p>60,754.061</text:p>
          </table:table-cell>
          <table:table-cell office:value-type="float" office:value="467516.64100000018" table:style-name="ce168">
            <text:p>467,516.641</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3"/>
          <table:table-cell table:style-name="ce157"/>
          <table:table-cell table:number-columns-repeated="3" table:style-name="ce165"/>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8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2<text:span text:style-name="T3">This figure includes household WEEE returned by distributors to Producer Compliance Schemes.</text:span></text:p>
          </table:table-cell>
          <table:covered-table-cell table:number-columns-repeated="4"/>
          <table:table-cell table:style-name="ce172"/>
          <table:table-cell table:style-name="ce153"/>
          <table:table-cell table:style-name="ce169"/>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3<text:span text:style-name="T3">This figure includes household WEEE collected through a collection system a Producer Compliance Scheme operates itself.</text:span></text:p>
          </table:table-cell>
          <table:covered-table-cell table:number-columns-repeated="4"/>
          <table:table-cell table:style-name="ce172"/>
          <table:table-cell table:style-name="ce153"/>
          <table:table-cell table:style-name="ce170"/>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9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table:number-columns-repeated="6"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7">
            <text:p>Non-Household Waste electrical and electronic equipment (WEEE) Collected in the UK</text:p>
          </table:table-cell>
          <table:table-cell table:number-columns-repeated="5"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8">
            <text:p>Report run on: 28/03/2023</text:p>
          </table:table-cell>
          <table:table-cell table:style-name="ce154"/>
          <table:table-cell table:number-columns-repeated="4" table:style-name="ce153"/>
          <table:table-cell table:style-name="ce157"/>
          <table:table-cell table:style-name="ce163"/>
          <table:table-cell table:number-columns-repeated="2" table:style-name="ce154"/>
          <table:table-cell table:style-name="ce169"/>
          <table:table-cell table:number-columns-repeated="4" table:style-name="ce166"/>
          <table:table-cell table:number-columns-repeated="16369"/>
        </table:table-row>
        <table:table-row table:style-name="ro16">
          <table:table-cell table:style-name="ce175"/>
          <table:table-cell table:style-name="ce176"/>
          <table:table-cell office:value-type="string" table:style-name="ce177">
            <text:p>January to March 2022</text:p>
          </table:table-cell>
          <table:table-cell office:value-type="string" table:style-name="ce178">
            <text:p>April to June 2022</text:p>
          </table:table-cell>
          <table:table-cell office:value-type="string" table:style-name="ce177">
            <text:p>July to September 2022</text:p>
          </table:table-cell>
          <table:table-cell office:value-type="string" table:style-name="ce177">
            <text:p>October to December 2022</text:p>
          </table:table-cell>
          <table:table-cell office:value-type="string" table:style-name="ce177">
            <text:p>Total</text:p>
          </table:table-cell>
          <table:table-cell table:style-name="ce174"/>
          <table:table-cell table:style-name="ce179"/>
          <table:table-cell table:style-name="ce154"/>
          <table:table-cell table:style-name="ce169"/>
          <table:table-cell table:number-columns-repeated="4" table:style-name="ce166"/>
          <table:table-cell table:number-columns-repeated="16369"/>
        </table:table-row>
        <table:table-row table:style-name="ro26">
          <table:table-cell table:style-name="ce180"/>
          <table:table-cell office:value-type="string" table:style-name="ce181">
            <text:p>Category Name</text:p>
          </table:table-cell>
          <table:table-cell office:value-type="string" table:style-name="ce182">
            <text:p>Non-household WEEE (tonnes)</text:p>
          </table:table-cell>
          <table:table-cell office:value-type="string" table:style-name="ce183">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table:style-name="ce163"/>
          <table:table-cell table:style-name="ce184"/>
          <table:table-cell table:number-columns-repeated="16375" table:style-name="ce154"/>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16.806" table:style-name="ce164">
            <text:p>116.806</text:p>
          </table:table-cell>
          <table:table-cell office:value-type="float" office:value="245.036" table:style-name="ce164">
            <text:p>245.036</text:p>
          </table:table-cell>
          <table:table-cell office:value-type="float" office:value="110.21299999999999" table:style-name="ce164">
            <text:p>110.213</text:p>
          </table:table-cell>
          <table:table-cell office:value-type="float" office:value="107.992" table:style-name="ce164">
            <text:p>107.992</text:p>
          </table:table-cell>
          <table:table-cell office:value-type="float" office:value="580.04699999999991" table:style-name="ce106">
            <text:p>580.047</text:p>
          </table:table-cell>
          <table:table-cell table:number-columns-repeated="2" table:style-name="ce166"/>
          <table:table-cell table:number-columns-repeated="16375" table:style-name="ce154"/>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4.476" table:style-name="ce164">
            <text:p>4.476</text:p>
          </table:table-cell>
          <table:table-cell office:value-type="float" office:value="0.219" table:style-name="ce164">
            <text:p>0.219</text:p>
          </table:table-cell>
          <table:table-cell office:value-type="float" office:value="0.96399999999999997" table:style-name="ce164">
            <text:p>0.964</text:p>
          </table:table-cell>
          <table:table-cell office:value-type="float" office:value="2.431" table:style-name="ce164">
            <text:p>2.431</text:p>
          </table:table-cell>
          <table:table-cell office:value-type="float" office:value="8.09" table:style-name="ce106">
            <text:p>8.090</text:p>
          </table:table-cell>
          <table:table-cell table:number-columns-repeated="2" table:style-name="ce166"/>
          <table:table-cell table:number-columns-repeated="16375"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211.04900000000001" table:style-name="ce164">
            <text:p>211.049</text:p>
          </table:table-cell>
          <table:table-cell office:value-type="float" office:value="206.983" table:style-name="ce164">
            <text:p>206.983</text:p>
          </table:table-cell>
          <table:table-cell office:value-type="float" office:value="199.24600000000001" table:style-name="ce164">
            <text:p>199.246</text:p>
          </table:table-cell>
          <table:table-cell office:value-type="float" office:value="139.184" table:style-name="ce164">
            <text:p>139.184</text:p>
          </table:table-cell>
          <table:table-cell office:value-type="float" office:value="756.46199999999999" table:style-name="ce106">
            <text:p>756.462</text:p>
          </table:table-cell>
          <table:table-cell table:number-columns-repeated="2" table:style-name="ce166"/>
          <table:table-cell table:number-columns-repeated="16375"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3.722" table:style-name="ce164">
            <text:p>3.722</text:p>
          </table:table-cell>
          <table:table-cell office:value-type="float" office:value="1.2410000000000001" table:style-name="ce164">
            <text:p>1.241</text:p>
          </table:table-cell>
          <table:table-cell office:value-type="float" office:value="0.879" table:style-name="ce164">
            <text:p>0.879</text:p>
          </table:table-cell>
          <table:table-cell office:value-type="float" office:value="1.385" table:style-name="ce164">
            <text:p>1.385</text:p>
          </table:table-cell>
          <table:table-cell office:value-type="float" office:value="7.2270000000000003" table:style-name="ce106">
            <text:p>7.227</text:p>
          </table:table-cell>
          <table:table-cell table:number-columns-repeated="2" table:style-name="ce166"/>
          <table:table-cell table:number-columns-repeated="16375"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703.08600000000001" table:style-name="ce164">
            <text:p>703.086</text:p>
          </table:table-cell>
          <table:table-cell office:value-type="float" office:value="648.98400000000004" table:style-name="ce164">
            <text:p>648.984</text:p>
          </table:table-cell>
          <table:table-cell office:value-type="float" office:value="680.77499999999998" table:style-name="ce164">
            <text:p>680.775</text:p>
          </table:table-cell>
          <table:table-cell office:value-type="float" office:value="623.95899999999995" table:style-name="ce164">
            <text:p>623.959</text:p>
          </table:table-cell>
          <table:table-cell office:value-type="float" office:value="2656.8040000000001" table:style-name="ce106">
            <text:p>2,656.804</text:p>
          </table:table-cell>
          <table:table-cell table:number-columns-repeated="2" table:style-name="ce166"/>
          <table:table-cell table:number-columns-repeated="16375"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39.712000000000003" table:style-name="ce164">
            <text:p>39.712</text:p>
          </table:table-cell>
          <table:table-cell office:value-type="float" office:value="36.218000000000004" table:style-name="ce164">
            <text:p>36.218</text:p>
          </table:table-cell>
          <table:table-cell office:value-type="float" office:value="37.456000000000003" table:style-name="ce164">
            <text:p>37.456</text:p>
          </table:table-cell>
          <table:table-cell office:value-type="float" office:value="4.9370000000000003" table:style-name="ce164">
            <text:p>4.937</text:p>
          </table:table-cell>
          <table:table-cell office:value-type="float" office:value="118.32300000000001" table:style-name="ce106">
            <text:p>118.323</text:p>
          </table:table-cell>
          <table:table-cell table:number-columns-repeated="2" table:style-name="ce166"/>
          <table:table-cell table:number-columns-repeated="16375" table:style-name="ce154"/>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0.64800000000000002" table:style-name="ce164">
            <text:p>0.648</text:p>
          </table:table-cell>
          <table:table-cell office:value-type="float" office:value="3.9E-2" table:style-name="ce164">
            <text:p>0.039</text:p>
          </table:table-cell>
          <table:table-cell office:value-type="float" office:value="4.9000000000000002E-2" table:style-name="ce164">
            <text:p>0.049</text:p>
          </table:table-cell>
          <table:table-cell office:value-type="float" office:value="0.33600000000000002" table:style-name="ce164">
            <text:p>0.336</text:p>
          </table:table-cell>
          <table:table-cell office:value-type="float" office:value="1.0720000000000001" table:style-name="ce106">
            <text:p>1.072</text:p>
          </table:table-cell>
          <table:table-cell table:number-columns-repeated="2" table:style-name="ce166"/>
          <table:table-cell table:number-columns-repeated="16375" table:style-name="ce154"/>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66.631" table:style-name="ce164">
            <text:p>66.631</text:p>
          </table:table-cell>
          <table:table-cell office:value-type="float" office:value="33.731000000000002" table:style-name="ce164">
            <text:p>33.731</text:p>
          </table:table-cell>
          <table:table-cell office:value-type="float" office:value="30.673999999999999" table:style-name="ce164">
            <text:p>30.674</text:p>
          </table:table-cell>
          <table:table-cell office:value-type="float" office:value="66.653000000000006" table:style-name="ce164">
            <text:p>66.653</text:p>
          </table:table-cell>
          <table:table-cell office:value-type="float" office:value="197.68900000000002" table:style-name="ce106">
            <text:p>197.689</text:p>
          </table:table-cell>
          <table:table-cell table:number-columns-repeated="2" table:style-name="ce166"/>
          <table:table-cell table:number-columns-repeated="16375" table:style-name="ce154"/>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17.818000000000001" table:style-name="ce164">
            <text:p>17.818</text:p>
          </table:table-cell>
          <table:table-cell office:value-type="float" office:value="19.236000000000001" table:style-name="ce164">
            <text:p>19.236</text:p>
          </table:table-cell>
          <table:table-cell office:value-type="float" office:value="19.780999999999999" table:style-name="ce164">
            <text:p>19.781</text:p>
          </table:table-cell>
          <table:table-cell office:value-type="float" office:value="43.771000000000001" table:style-name="ce164">
            <text:p>43.771</text:p>
          </table:table-cell>
          <table:table-cell office:value-type="float" office:value="100.60599999999999" table:style-name="ce106">
            <text:p>100.606</text:p>
          </table:table-cell>
          <table:table-cell table:number-columns-repeated="2" table:style-name="ce166"/>
          <table:table-cell table:number-columns-repeated="16375" table:style-name="ce154"/>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38.475000000000001" table:style-name="ce164">
            <text:p>38.475</text:p>
          </table:table-cell>
          <table:table-cell office:value-type="float" office:value="13.135999999999999" table:style-name="ce164">
            <text:p>13.136</text:p>
          </table:table-cell>
          <table:table-cell office:value-type="float" office:value="39.765000000000001" table:style-name="ce164">
            <text:p>39.765</text:p>
          </table:table-cell>
          <table:table-cell office:value-type="float" office:value="29.099" table:style-name="ce164">
            <text:p>29.099</text:p>
          </table:table-cell>
          <table:table-cell office:value-type="float" office:value="120.47500000000001" table:style-name="ce106">
            <text:p>120.475</text:p>
          </table:table-cell>
          <table:table-cell table:number-columns-repeated="2" table:style-name="ce166"/>
          <table:table-cell table:number-columns-repeated="16375" table:style-name="ce154"/>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3.7530000000000001" table:style-name="ce164">
            <text:p>3.753</text:p>
          </table:table-cell>
          <table:table-cell office:value-type="float" office:value="1.8420000000000001" table:style-name="ce164">
            <text:p>1.842</text:p>
          </table:table-cell>
          <table:table-cell office:value-type="float" office:value="13.661" table:style-name="ce164">
            <text:p>13.661</text:p>
          </table:table-cell>
          <table:table-cell office:value-type="float" office:value="1.3160000000000001" table:style-name="ce164">
            <text:p>1.316</text:p>
          </table:table-cell>
          <table:table-cell office:value-type="float" office:value="20.571999999999999" table:style-name="ce106">
            <text:p>20.572</text:p>
          </table:table-cell>
          <table:table-cell table:number-columns-repeated="2" table:style-name="ce166"/>
          <table:table-cell table:number-columns-repeated="16375" table:style-name="ce154"/>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725.64700000000005" table:style-name="ce164">
            <text:p>725.647</text:p>
          </table:table-cell>
          <table:table-cell office:value-type="float" office:value="610.42100000000005" table:style-name="ce164">
            <text:p>610.421</text:p>
          </table:table-cell>
          <table:table-cell office:value-type="float" office:value="824.58500000000004" table:style-name="ce164">
            <text:p>824.585</text:p>
          </table:table-cell>
          <table:table-cell office:value-type="float" office:value="908.19799999999998" table:style-name="ce164">
            <text:p>908.198</text:p>
          </table:table-cell>
          <table:table-cell office:value-type="float" office:value="3068.8510000000001" table:style-name="ce106">
            <text:p>3,068.851</text:p>
          </table:table-cell>
          <table:table-cell table:number-columns-repeated="2" table:style-name="ce166"/>
          <table:table-cell table:number-columns-repeated="16375" table:style-name="ce154"/>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0.22" table:style-name="ce164">
            <text:p>0.220</text:p>
          </table:table-cell>
          <table:table-cell office:value-type="float" office:value="0.17100000000000001" table:style-name="ce164">
            <text:p>0.171</text:p>
          </table:table-cell>
          <table:table-cell office:value-type="float" office:value="0.128" table:style-name="ce164">
            <text:p>0.128</text:p>
          </table:table-cell>
          <table:table-cell office:value-type="float" office:value="0" table:style-name="ce164">
            <text:p>0.000</text:p>
          </table:table-cell>
          <table:table-cell office:value-type="float" office:value="0.51900000000000002" table:style-name="ce106">
            <text:p>0.519</text:p>
          </table:table-cell>
          <table:table-cell table:number-columns-repeated="2" table:style-name="ce166"/>
          <table:table-cell table:number-columns-repeated="16375"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0" table:style-name="ce164">
            <text:p>0.000</text:p>
          </table:table-cell>
          <table:table-cell office:value-type="float" office:value="2E-3" table:style-name="ce164">
            <text:p>0.002</text:p>
          </table:table-cell>
          <table:table-cell office:value-type="float" office:value="2E-3" table:style-name="ce164">
            <text:p>0.002</text:p>
          </table:table-cell>
          <table:table-cell office:value-type="float" office:value="1.4999999999999999E-2" table:style-name="ce164">
            <text:p>0.015</text:p>
          </table:table-cell>
          <table:table-cell office:value-type="float" office:value="1.9E-2" table:style-name="ce106">
            <text:p>0.019</text:p>
          </table:table-cell>
          <table:table-cell table:number-columns-repeated="2" table:style-name="ce166"/>
          <table:table-cell table:number-columns-repeated="16375"/>
        </table:table-row>
        <table:table-row table:style-name="ro6">
          <table:table-cell table:style-name="ce159"/>
          <table:table-cell office:value-type="string" table:style-name="ce167">
            <text:p>Total</text:p>
          </table:table-cell>
          <table:table-cell office:value-type="float" office:value="1932.0429999999999" table:style-name="ce168">
            <text:p>1,932.043</text:p>
          </table:table-cell>
          <table:table-cell office:value-type="float" office:value="1817.2590000000002" table:style-name="ce185">
            <text:p>1817.259</text:p>
          </table:table-cell>
          <table:table-cell office:value-type="float" office:value="1958.1779999999999" table:style-name="ce91">
            <text:p>1,958.178</text:p>
          </table:table-cell>
          <table:table-cell office:value-type="float" office:value="1929.2760000000001" table:style-name="ce91">
            <text:p>1,929.276</text:p>
          </table:table-cell>
          <table:table-cell office:value-type="float" office:value="7636.7559999999994" table:style-name="ce91">
            <text:p>7,636.756</text:p>
          </table:table-cell>
          <table:table-cell table:number-columns-repeated="2" table:style-name="ce169"/>
          <table:table-cell table:number-columns-repeated="16375"/>
        </table:table-row>
        <table:table-row table:style-name="ro6">
          <table:table-cell table:style-name="ce153"/>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6">
          <table:table-cell office:value-type="string" table:style-name="ce157">
            <text:p>Notes</text:p>
          </table:table-cell>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29">
          <table:table-cell office:value-type="string" table:number-columns-spanned="6" table:number-rows-spanned="1" table:style-name="ce191">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153"/>
          <table:table-cell table:style-name="ce170"/>
          <table:table-cell table:number-columns-repeated="16376" table:style-name="ce154"/>
        </table:table-row>
        <table:table-row table:style-name="ro6">
          <table:table-cell office:value-type="string" table:style-name="ce187">
            <text:p>We have identified an increase in B2C category 11 WEEE returned under regulation 43. This is doe to a submission error and should be resolved soon</text:p>
          </table:table-cell>
          <table:table-cell table:number-columns-repeated="5" table:style-name="ce186"/>
          <table:table-cell table:style-name="ce153"/>
          <table:table-cell table:style-name="ce170"/>
          <table:table-cell table:number-columns-repeated="16376" table:style-name="ce154"/>
        </table:table-row>
        <table:table-row table:style-name="ro6">
          <table:table-cell office:value-type="string" table:style-name="ce187">
            <text:p>We have identified and are investigated an increase in B2C category 8 WEEE returned under regulation 50.</text:p>
          </table:table-cell>
          <table:table-cell table:number-columns-repeated="5" table:style-name="ce186"/>
          <table:table-cell table:style-name="ce153"/>
          <table:table-cell table:style-name="ce170"/>
          <table:table-cell table:number-columns-repeated="16376" table:style-name="ce154"/>
        </table:table-row>
        <table:table-row table:style-name="ro6">
          <table:table-cell office:value-type="string" table:style-name="ce187">
            <text:p>We have identified and are investigating an increase in B2C category 14 WEEE returned under regulation 50</text:p>
          </table:table-cell>
          <table:table-cell table:number-columns-repeated="5" table:style-name="ce186"/>
          <table:table-cell table:style-name="ce153"/>
          <table:table-cell table:style-name="ce170"/>
          <table:table-cell table:number-columns-repeated="16376" table:style-name="ce154"/>
        </table:table-row>
        <table:table-row table:style-name="ro30">
          <table:table-cell table:number-columns-repeated="6" table:style-name="ce186"/>
          <table:table-cell table:style-name="ce153"/>
          <table:table-cell table:style-name="ce170"/>
          <table:table-cell table:number-columns-repeated="16376" table:style-name="ce154"/>
        </table:table-row>
        <table:table-row table:style-name="ro6">
          <table:table-cell office:value-type="string" table:style-name="ce153">
            <text:p>Catalogue LIT 7676</text:p>
          </table:table-cell>
          <table:table-cell table:number-columns-repeated="6" table:style-name="ce153"/>
          <table:table-cell table:number-columns-repeated="16377" table:style-name="ce154"/>
        </table:table-row>
        <table:table-row table:style-name="ro6">
          <table:table-cell office:value-type="string" table:style-name="ce157">
            <text:p>© Environment Agency copyright and database right 2023. All rights reserved.<text:s text:c="2"/></text:p>
          </table:table-cell>
          <table:table-cell table:number-columns-repeated="6" table:style-name="ce153"/>
          <table:table-cell table:number-columns-repeated="16377" table:style-name="ce154"/>
        </table:table-row>
        <table:table-row table:style-name="ro6">
          <table:table-cell table:number-columns-repeated="5" table:style-name="ce154"/>
          <table:table-cell table:number-columns-repeated="2" table:style-name="ce153"/>
          <table:table-cell table:style-name="ce179"/>
          <table:table-cell table:number-columns-repeated="16376" table:style-name="ce154"/>
        </table:table-row>
        <table:table-row table:style-name="ro6">
          <table:table-cell table:number-columns-repeated="5" table:style-name="ce154"/>
          <table:table-cell table:number-columns-repeated="2" table:style-name="ce153"/>
          <table:table-cell table:style-name="ce184"/>
          <table:table-cell table:number-columns-repeated="16376" table:style-name="ce154"/>
        </table:table-row>
        <table:table-row table:number-rows-repeated="3" table:style-name="ro6">
          <table:table-cell table:number-columns-repeated="5" table:style-name="ce154"/>
          <table:table-cell table:number-columns-repeated="2" table:style-name="ce153"/>
          <table:table-cell table:style-name="ce166"/>
          <table:table-cell table:number-columns-repeated="16376" table:style-name="ce154"/>
        </table:table-row>
        <table:table-row table:number-rows-repeated="10" table:style-name="ro6">
          <table:table-cell table:number-columns-repeated="7"/>
          <table:table-cell table:style-name="ce166"/>
          <table:table-cell table:number-columns-repeated="16376"/>
        </table:table-row>
        <table:table-row table:style-name="ro6">
          <table:table-cell table:number-columns-repeated="7"/>
          <table:table-cell table:style-name="ce169"/>
          <table:table-cell table:number-columns-repeated="16376"/>
        </table:table-row>
        <table:table-row table:number-rows-repeated="1048421" table:style-name="ro28">
          <table:table-cell table:number-columns-repeated="16384"/>
        </table:table-row>
        <table:named-expressions>
          <table:named-range table:name="Print_Area" table:cell-range-address="2022_Quarter_1_-_4.$A$1:2022_Quarter_1_-_4.$G$139" table:base-cell-address="2022_Quarter_1_-_4.$A$1"/>
        </table:named-expressions>
      </table:table>
      <table:table table:name="2021_Quarter_1_-_4" table:style-name="ta1">
        <table:table-column table:style-name="co31" table:default-cell-style-name="ce154"/>
        <table:table-column table:style-name="co32" table:default-cell-style-name="ce154"/>
        <table:table-column table:style-name="co33" table:number-columns-repeated="3" table:default-cell-style-name="ce154"/>
        <table:table-column table:style-name="co33" table:number-columns-repeated="2" table:default-cell-style-name="ce153"/>
        <table:table-column table:style-name="co34"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3" table:default-cell-style-name="ce154"/>
        <table:table-column table:style-name="co39" table:default-cell-style-name="ce154"/>
        <table:table-column table:style-name="co40" table:default-cell-style-name="ce154"/>
        <table:table-column table:style-name="co41" table:number-columns-repeated="2" table:default-cell-style-name="ce154"/>
        <table:table-column table:style-name="co34" table:number-columns-repeated="3" table:default-cell-style-name="ce154"/>
        <table:table-column table:style-name="co35" table:number-columns-repeated="2" table:default-cell-style-name="ce154"/>
        <table:table-column table:style-name="co36" table:default-cell-style-name="ce154"/>
        <table:table-column table:style-name="co37" table:default-cell-style-name="ce154"/>
        <table:table-column table:style-name="co36" table:default-cell-style-name="ce154"/>
        <table:table-column table:style-name="co38" table:default-cell-style-name="ce154"/>
        <table:table-column table:style-name="co12" table:number-columns-repeated="242" table:default-cell-style-name="ce154"/>
        <table:table-row table:style-name="ro23">
          <table:table-cell table:style-name="ce153">
            <draw:frame draw:z-index="1" draw:id="id5" draw:style-name="a5" draw:name="Picture 2" svg:x="0in" svg:y="0in" svg:width="3.36991in" svg:height="0.82007in" style:rel-width="scale" style:rel-height="scale">
              <draw:image xlink:href="" xlink:type="simple" xlink:show="embed" xlink:actuate="onLoad"/>
              <svg:title/>
              <svg:desc>Environment Agency logo</svg:desc>
            </draw:frame>
          </table:table-cell>
          <table:table-cell table:number-columns-repeated="6" table:style-name="ce153"/>
          <table:table-cell table:number-columns-repeated="16377" table:style-name="ce154"/>
        </table:table-row>
        <table:table-row table:style-name="ro5">
          <table:table-cell office:value-type="string" table:number-columns-spanned="5" table:number-rows-spanned="2" table:style-name="ce18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155"/>
          <table:table-cell table:number-columns-repeated="16377" table:style-name="ce154"/>
        </table:table-row>
        <table:table-row table:style-name="ro5">
          <table:covered-table-cell/>
          <table:covered-table-cell table:number-columns-repeated="4"/>
          <table:table-cell table:number-columns-repeated="2" table:style-name="ce155"/>
          <table:table-cell table:number-columns-repeated="16377" table:style-name="ce154"/>
        </table:table-row>
        <table:table-row table:style-name="ro6">
          <table:table-cell table:number-columns-repeated="7" table:style-name="ce155"/>
          <table:table-cell table:style-name="ce156"/>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6" table:style-name="ce153"/>
          <table:table-cell table:number-columns-repeated="16377" table:style-name="ce154"/>
        </table:table-row>
        <table:table-row table:style-name="ro6">
          <table:table-cell office:value-type="string" table:style-name="ce153">
            <text:p>Period Covered: January to March 2021</text:p>
          </table:table-cell>
          <table:table-cell table:number-columns-repeated="6" table:style-name="ce153"/>
          <table:table-cell table:number-columns-repeated="16377" table:style-name="ce154"/>
        </table:table-row>
        <table:table-row table:style-name="ro6">
          <table:table-cell office:value-type="string" table:style-name="ce158">
            <text:p>Report run on: 29/03/2022</text:p>
          </table:table-cell>
          <table:table-cell table:style-name="ce154"/>
          <table:table-cell table:number-columns-repeated="5" table:style-name="ce153"/>
          <table:table-cell table:number-columns-repeated="16377" table:style-name="ce154"/>
        </table:table-row>
        <table:table-row table:style-name="ro24">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2"/>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8442.580000000002" table:style-name="ce164">
            <text:p>18,442.580</text:p>
          </table:table-cell>
          <table:table-cell office:value-type="float" office:value="24966.133000000002" table:style-name="ce164">
            <text:p>24,966.133</text:p>
          </table:table-cell>
          <table:table-cell office:value-type="float" office:value="3789.7" table:style-name="ce164">
            <text:p>3,789.700</text:p>
          </table:table-cell>
          <table:table-cell office:value-type="float" office:value="47634.807000000001" table:style-name="ce164">
            <text:p>47,634.807</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6502.2470000000003" table:style-name="ce164">
            <text:p>6,502.247</text:p>
          </table:table-cell>
          <table:table-cell office:value-type="float" office:value="100.86199999999999" table:style-name="ce164">
            <text:p>100.862</text:p>
          </table:table-cell>
          <table:table-cell office:value-type="float" office:value="860.327" table:style-name="ce164">
            <text:p>860.327</text:p>
          </table:table-cell>
          <table:table-cell office:value-type="float" office:value="7499.1689999999999" table:style-name="ce164">
            <text:p>7,499.169</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5745.951" table:style-name="ce164">
            <text:p>5,745.951</text:p>
          </table:table-cell>
          <table:table-cell office:value-type="float" office:value="169.185" table:style-name="ce164">
            <text:p>169.185</text:p>
          </table:table-cell>
          <table:table-cell office:value-type="float" office:value="2330.5430000000001" table:style-name="ce164">
            <text:p>2,330.543</text:p>
          </table:table-cell>
          <table:table-cell office:value-type="float" office:value="8272.1080000000002" table:style-name="ce164">
            <text:p>8,272.108</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3967.8820000000001" table:style-name="ce164">
            <text:p>3,967.882</text:p>
          </table:table-cell>
          <table:table-cell office:value-type="float" office:value="26.995000000000001" table:style-name="ce164">
            <text:p>26.995</text:p>
          </table:table-cell>
          <table:table-cell office:value-type="float" office:value="991.86199999999997" table:style-name="ce164">
            <text:p>991.862</text:p>
          </table:table-cell>
          <table:table-cell office:value-type="float" office:value="5024.0659999999998" table:style-name="ce164">
            <text:p>5,024.066</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065.19" table:style-name="ce164">
            <text:p>1,065.190</text:p>
          </table:table-cell>
          <table:table-cell office:value-type="float" office:value="37.683999999999997" table:style-name="ce164">
            <text:p>37.684</text:p>
          </table:table-cell>
          <table:table-cell office:value-type="float" office:value="148.86099999999999" table:style-name="ce164">
            <text:p>148.861</text:p>
          </table:table-cell>
          <table:table-cell office:value-type="float" office:value="1255.989" table:style-name="ce164">
            <text:p>1,255.989</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5041.78" table:style-name="ce164">
            <text:p>5,041.780</text:p>
          </table:table-cell>
          <table:table-cell office:value-type="float" office:value="60.304000000000002" table:style-name="ce164">
            <text:p>60.304</text:p>
          </table:table-cell>
          <table:table-cell office:value-type="float" office:value="355.55200000000002" table:style-name="ce164">
            <text:p>355.552</text:p>
          </table:table-cell>
          <table:table-cell office:value-type="float" office:value="5476.4449999999997" table:style-name="ce164">
            <text:p>5,476.445</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996.09299999999996" table:style-name="ce164">
            <text:p>996.093</text:p>
          </table:table-cell>
          <table:table-cell office:value-type="float" office:value="5.8630000000000004" table:style-name="ce164">
            <text:p>5.863</text:p>
          </table:table-cell>
          <table:table-cell office:value-type="float" office:value="71.936000000000007" table:style-name="ce164">
            <text:p>71.936</text:p>
          </table:table-cell>
          <table:table-cell office:value-type="float" office:value="1077.376" table:style-name="ce164">
            <text:p>1,077.376</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0" table:style-name="ce164">
            <text:p>0.000</text:p>
          </table:table-cell>
          <table:table-cell office:value-type="float" office:value="0.71099999999999997" table:style-name="ce164">
            <text:p>0.711</text:p>
          </table:table-cell>
          <table:table-cell office:value-type="float" office:value="0.71099999999999997" table:style-name="ce164">
            <text:p>0.711</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04.89699999999999" table:style-name="ce164">
            <text:p>204.897</text:p>
          </table:table-cell>
          <table:table-cell office:value-type="float" office:value="3.278" table:style-name="ce164">
            <text:p>3.278</text:p>
          </table:table-cell>
          <table:table-cell office:value-type="float" office:value="69.13" table:style-name="ce164">
            <text:p>69.130</text:p>
          </table:table-cell>
          <table:table-cell office:value-type="float" office:value="277.99299999999999" table:style-name="ce164">
            <text:p>277.993</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472.5750000000007" table:style-name="ce164">
            <text:p>8,472.575</text:p>
          </table:table-cell>
          <table:table-cell office:value-type="float" office:value="328.13900000000001" table:style-name="ce164">
            <text:p>328.139</text:p>
          </table:table-cell>
          <table:table-cell office:value-type="float" office:value="1012.173" table:style-name="ce164">
            <text:p>1,012.173</text:p>
          </table:table-cell>
          <table:table-cell office:value-type="float" office:value="9866.2929999999997" table:style-name="ce164">
            <text:p>9,866.293</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9174.758999999998" table:style-name="ce164">
            <text:p>19,174.759</text:p>
          </table:table-cell>
          <table:table-cell office:value-type="float" office:value="11192.347" table:style-name="ce164">
            <text:p>11,192.347</text:p>
          </table:table-cell>
          <table:table-cell office:value-type="float" office:value="2654.0390000000002" table:style-name="ce164">
            <text:p>2,654.039</text:p>
          </table:table-cell>
          <table:table-cell office:value-type="float" office:value="33183.629999999997" table:style-name="ce164">
            <text:p>33,183.630</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190.73" table:style-name="ce164">
            <text:p>190.730</text:p>
          </table:table-cell>
          <table:table-cell office:value-type="float" office:value="63.494" table:style-name="ce164">
            <text:p>63.494</text:p>
          </table:table-cell>
          <table:table-cell office:value-type="float" office:value="667.46600000000001" table:style-name="ce164">
            <text:p>667.466</text:p>
          </table:table-cell>
          <table:table-cell office:value-type="float" office:value="921.71500000000003" table:style-name="ce164">
            <text:p>921.715</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51.424999999999997" table:style-name="ce164">
            <text:p>51.425</text:p>
          </table:table-cell>
          <table:table-cell office:value-type="float" office:value="0.748" table:style-name="ce164">
            <text:p>0.748</text:p>
          </table:table-cell>
          <table:table-cell office:value-type="float" office:value="11.253" table:style-name="ce164">
            <text:p>11.253</text:p>
          </table:table-cell>
          <table:table-cell office:value-type="float" office:value="63.581000000000003" table:style-name="ce164">
            <text:p>63.581</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69856.108999999997" table:style-name="ce168">
            <text:p>69,856.109</text:p>
          </table:table-cell>
          <table:table-cell office:value-type="float" office:value="36955.031999999999" table:style-name="ce168">
            <text:p>36,955.032</text:p>
          </table:table-cell>
          <table:table-cell office:value-type="float" office:value="12963.553" table:style-name="ce168">
            <text:p>12,963.553</text:p>
          </table:table-cell>
          <table:table-cell office:value-type="float" office:value="120553.883" table:style-name="ce168">
            <text:p>120,553.883</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style-name="ce169"/>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3">
            <text:p>Period Covered: April to June 2021</text:p>
          </table:table-cell>
          <table:table-cell table:number-columns-repeated="5" table:style-name="ce153"/>
          <table:table-cell table:style-name="ce165"/>
          <table:table-cell table:number-columns-repeated="16377" table:style-name="ce154"/>
        </table:table-row>
        <table:table-row table:style-name="ro6">
          <table:table-cell office:value-type="string" table:style-name="ce158">
            <text:p>Report run on: 29/03/2022</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9233.437000000002" table:style-name="ce164">
            <text:p>19,233.437</text:p>
          </table:table-cell>
          <table:table-cell office:value-type="float" office:value="23645.764999999999" table:style-name="ce164">
            <text:p>23,645.765</text:p>
          </table:table-cell>
          <table:table-cell office:value-type="float" office:value="3878.59" table:style-name="ce164">
            <text:p>3,878.590</text:p>
          </table:table-cell>
          <table:table-cell office:value-type="float" office:value="47087.9" table:style-name="ce164">
            <text:p>47,087.900</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7495.335" table:style-name="ce164">
            <text:p>7,495.335</text:p>
          </table:table-cell>
          <table:table-cell office:value-type="float" office:value="203.678" table:style-name="ce164">
            <text:p>203.678</text:p>
          </table:table-cell>
          <table:table-cell office:value-type="float" office:value="1006.158" table:style-name="ce164">
            <text:p>1,006.158</text:p>
          </table:table-cell>
          <table:table-cell office:value-type="float" office:value="8714.8240000000005" table:style-name="ce164">
            <text:p>8,714.824</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6678.8919999999998" table:style-name="ce164">
            <text:p>6,678.892</text:p>
          </table:table-cell>
          <table:table-cell office:value-type="float" office:value="183.09" table:style-name="ce164">
            <text:p>183.090</text:p>
          </table:table-cell>
          <table:table-cell office:value-type="float" office:value="3187.9560000000001" table:style-name="ce164">
            <text:p>3,187.956</text:p>
          </table:table-cell>
          <table:table-cell office:value-type="float" office:value="10052.048000000001" table:style-name="ce164">
            <text:p>10,052.048</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4622.1809999999996" table:style-name="ce164">
            <text:p>4,622.181</text:p>
          </table:table-cell>
          <table:table-cell office:value-type="float" office:value="41.566000000000003" table:style-name="ce164">
            <text:p>41.566</text:p>
          </table:table-cell>
          <table:table-cell office:value-type="float" office:value="1084.5650000000001" table:style-name="ce164">
            <text:p>1,084.565</text:p>
          </table:table-cell>
          <table:table-cell office:value-type="float" office:value="5755.8729999999996" table:style-name="ce164">
            <text:p>5,755.873</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236.5540000000001" table:style-name="ce164">
            <text:p>1,236.554</text:p>
          </table:table-cell>
          <table:table-cell office:value-type="float" office:value="21.404" table:style-name="ce164">
            <text:p>21.404</text:p>
          </table:table-cell>
          <table:table-cell office:value-type="float" office:value="178.61799999999999" table:style-name="ce164">
            <text:p>178.618</text:p>
          </table:table-cell>
          <table:table-cell office:value-type="float" office:value="1436.806" table:style-name="ce164">
            <text:p>1,436.806</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5861.07" table:style-name="ce164">
            <text:p>5,861.070</text:p>
          </table:table-cell>
          <table:table-cell office:value-type="float" office:value="50.052" table:style-name="ce164">
            <text:p>50.052</text:p>
          </table:table-cell>
          <table:table-cell office:value-type="float" office:value="424.64299999999997" table:style-name="ce164">
            <text:p>424.643</text:p>
          </table:table-cell>
          <table:table-cell office:value-type="float" office:value="6338.51" table:style-name="ce164">
            <text:p>6,338.510</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1159.42" table:style-name="ce164">
            <text:p>1,159.420</text:p>
          </table:table-cell>
          <table:table-cell office:value-type="float" office:value="7.1470000000000002" table:style-name="ce164">
            <text:p>7.147</text:p>
          </table:table-cell>
          <table:table-cell office:value-type="float" office:value="88.9" table:style-name="ce164">
            <text:p>88.900</text:p>
          </table:table-cell>
          <table:table-cell office:value-type="float" office:value="1255.864" table:style-name="ce164">
            <text:p>1,255.864</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0" table:style-name="ce164">
            <text:p>0.000</text:p>
          </table:table-cell>
          <table:table-cell office:value-type="float" office:value="2.2450000000000001" table:style-name="ce164">
            <text:p>2.245</text:p>
          </table:table-cell>
          <table:table-cell office:value-type="float" office:value="2.2450000000000001" table:style-name="ce164">
            <text:p>2.245</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34.95" table:style-name="ce164">
            <text:p>234.950</text:p>
          </table:table-cell>
          <table:table-cell office:value-type="float" office:value="3.2890000000000001" table:style-name="ce164">
            <text:p>3.289</text:p>
          </table:table-cell>
          <table:table-cell office:value-type="float" office:value="56.546999999999997" table:style-name="ce164">
            <text:p>56.547</text:p>
          </table:table-cell>
          <table:table-cell office:value-type="float" office:value="295.726" table:style-name="ce164">
            <text:p>295.726</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725.0709999999999" table:style-name="ce164">
            <text:p>8,725.071</text:p>
          </table:table-cell>
          <table:table-cell office:value-type="float" office:value="354.96600000000001" table:style-name="ce164">
            <text:p>354.966</text:p>
          </table:table-cell>
          <table:table-cell office:value-type="float" office:value="1217.8050000000001" table:style-name="ce164">
            <text:p>1,217.805</text:p>
          </table:table-cell>
          <table:table-cell office:value-type="float" office:value="10304.919" table:style-name="ce164">
            <text:p>10,304.919</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1224.126" table:style-name="ce164">
            <text:p>21,224.126</text:p>
          </table:table-cell>
          <table:table-cell office:value-type="float" office:value="11441.598" table:style-name="ce164">
            <text:p>11,441.598</text:p>
          </table:table-cell>
          <table:table-cell office:value-type="float" office:value="3053.5889999999999" table:style-name="ce164">
            <text:p>3,053.589</text:p>
          </table:table-cell>
          <table:table-cell office:value-type="float" office:value="35909.964" table:style-name="ce164">
            <text:p>35,909.964</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58.12400000000002" table:style-name="ce164">
            <text:p>258.124</text:p>
          </table:table-cell>
          <table:table-cell office:value-type="float" office:value="72.335999999999999" table:style-name="ce164">
            <text:p>72.336</text:p>
          </table:table-cell>
          <table:table-cell office:value-type="float" office:value="683.697" table:style-name="ce164">
            <text:p>683.697</text:p>
          </table:table-cell>
          <table:table-cell office:value-type="float" office:value="1014.157" table:style-name="ce164">
            <text:p>1,014.157</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53.414999999999999" table:style-name="ce164">
            <text:p>53.415</text:p>
          </table:table-cell>
          <table:table-cell office:value-type="float" office:value="0.20200000000000001" table:style-name="ce164">
            <text:p>0.202</text:p>
          </table:table-cell>
          <table:table-cell office:value-type="float" office:value="8.9109999999999996" table:style-name="ce164">
            <text:p>8.911</text:p>
          </table:table-cell>
          <table:table-cell office:value-type="float" office:value="62.534999999999997" table:style-name="ce164">
            <text:p>62.535</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76782.574999999997" table:style-name="ce168">
            <text:p>76,782.575</text:p>
          </table:table-cell>
          <table:table-cell office:value-type="float" office:value="36025.093000000001" table:style-name="ce168">
            <text:p>36,025.093</text:p>
          </table:table-cell>
          <table:table-cell office:value-type="float" office:value="14872.224000000002" table:style-name="ce168">
            <text:p>14,872.224</text:p>
          </table:table-cell>
          <table:table-cell office:value-type="float" office:value="128231.37099999998" table:style-name="ce90">
            <text:p>128,231.371<text:s/></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July to September 2021</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9/03/2022</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7983.556" table:style-name="ce164">
            <text:p>17,983.556</text:p>
          </table:table-cell>
          <table:table-cell office:value-type="float" office:value="21475.185000000001" table:style-name="ce164">
            <text:p>21,475.185</text:p>
          </table:table-cell>
          <table:table-cell office:value-type="float" office:value="3809.2150000000001" table:style-name="ce164">
            <text:p>3,809.215</text:p>
          </table:table-cell>
          <table:table-cell office:value-type="float" office:value="43721.985000000001" table:style-name="ce164">
            <text:p>43,721.985</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7088.3540000000003" table:style-name="ce164">
            <text:p>7,088.354</text:p>
          </table:table-cell>
          <table:table-cell office:value-type="float" office:value="180.738" table:style-name="ce164">
            <text:p>180.738</text:p>
          </table:table-cell>
          <table:table-cell office:value-type="float" office:value="1010.396" table:style-name="ce164">
            <text:p>1,010.396</text:p>
          </table:table-cell>
          <table:table-cell office:value-type="float" office:value="8287.6380000000008" table:style-name="ce164">
            <text:p>8,287.638</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6344.8969999999999" table:style-name="ce164">
            <text:p>6,344.897</text:p>
          </table:table-cell>
          <table:table-cell office:value-type="float" office:value="195.59" table:style-name="ce164">
            <text:p>195.590</text:p>
          </table:table-cell>
          <table:table-cell office:value-type="float" office:value="3305.5520000000001" table:style-name="ce164">
            <text:p>3,305.552</text:p>
          </table:table-cell>
          <table:table-cell office:value-type="float" office:value="9846.4629999999997" table:style-name="ce164">
            <text:p>9,846.463</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4350.4279999999999" table:style-name="ce164">
            <text:p>4,350.428</text:p>
          </table:table-cell>
          <table:table-cell office:value-type="float" office:value="43.948999999999998" table:style-name="ce164">
            <text:p>43.949</text:p>
          </table:table-cell>
          <table:table-cell office:value-type="float" office:value="1050.8520000000001" table:style-name="ce164">
            <text:p>1,050.852</text:p>
          </table:table-cell>
          <table:table-cell office:value-type="float" office:value="5454.7740000000003" table:style-name="ce164">
            <text:p>5,454.774</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171.655" table:style-name="ce164">
            <text:p>1,171.655</text:p>
          </table:table-cell>
          <table:table-cell office:value-type="float" office:value="23.030999999999999" table:style-name="ce164">
            <text:p>23.031</text:p>
          </table:table-cell>
          <table:table-cell office:value-type="float" office:value="212.77099999999999" table:style-name="ce164">
            <text:p>212.771</text:p>
          </table:table-cell>
          <table:table-cell office:value-type="float" office:value="1407.4559999999999" table:style-name="ce164">
            <text:p>1,407.456</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5504.433" table:style-name="ce164">
            <text:p>5,504.433</text:p>
          </table:table-cell>
          <table:table-cell office:value-type="float" office:value="66.385999999999996" table:style-name="ce164">
            <text:p>66.386</text:p>
          </table:table-cell>
          <table:table-cell office:value-type="float" office:value="433.00299999999999" table:style-name="ce164">
            <text:p>433.003</text:p>
          </table:table-cell>
          <table:table-cell office:value-type="float" office:value="6003.8249999999998" table:style-name="ce164">
            <text:p>6,003.825</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1090.9010000000001" table:style-name="ce164">
            <text:p>1,090.901</text:p>
          </table:table-cell>
          <table:table-cell office:value-type="float" office:value="9.58" table:style-name="ce164">
            <text:p>9.580</text:p>
          </table:table-cell>
          <table:table-cell office:value-type="float" office:value="103.026" table:style-name="ce164">
            <text:p>103.026</text:p>
          </table:table-cell>
          <table:table-cell office:value-type="float" office:value="1204.3910000000001" table:style-name="ce164">
            <text:p>1,204.391</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182" table:style-name="ce164">
            <text:p>0.182</text:p>
          </table:table-cell>
          <table:table-cell office:value-type="float" office:value="1E-3" table:style-name="ce164">
            <text:p>0.001</text:p>
          </table:table-cell>
          <table:table-cell office:value-type="float" office:value="3.2" table:style-name="ce164">
            <text:p>3.200</text:p>
          </table:table-cell>
          <table:table-cell office:value-type="float" office:value="3.383" table:style-name="ce164">
            <text:p>3.383</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21.35400000000001" table:style-name="ce164">
            <text:p>221.354</text:p>
          </table:table-cell>
          <table:table-cell office:value-type="float" office:value="3.4790000000000001" table:style-name="ce164">
            <text:p>3.479</text:p>
          </table:table-cell>
          <table:table-cell office:value-type="float" office:value="71.055000000000007" table:style-name="ce164">
            <text:p>71.055</text:p>
          </table:table-cell>
          <table:table-cell office:value-type="float" office:value="296.63299999999998" table:style-name="ce164">
            <text:p>296.633</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541.7970000000005" table:style-name="ce164">
            <text:p>8,541.797</text:p>
          </table:table-cell>
          <table:table-cell office:value-type="float" office:value="360.065" table:style-name="ce164">
            <text:p>360.065</text:p>
          </table:table-cell>
          <table:table-cell office:value-type="float" office:value="1390.539" table:style-name="ce164">
            <text:p>1,390.539</text:p>
          </table:table-cell>
          <table:table-cell office:value-type="float" office:value="10322.986000000001" table:style-name="ce164">
            <text:p>10,322.986</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1591.87" table:style-name="ce164">
            <text:p>21,591.870</text:p>
          </table:table-cell>
          <table:table-cell office:value-type="float" office:value="13705.84" table:style-name="ce164">
            <text:p>13,705.840</text:p>
          </table:table-cell>
          <table:table-cell office:value-type="float" office:value="3707.8240000000001" table:style-name="ce164">
            <text:p>3,707.824</text:p>
          </table:table-cell>
          <table:table-cell office:value-type="float" office:value="39211.652999999998" table:style-name="ce164">
            <text:p>39,211.653</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32.64599999999999" table:style-name="ce164">
            <text:p>232.646</text:p>
          </table:table-cell>
          <table:table-cell office:value-type="float" office:value="47.478000000000002" table:style-name="ce164">
            <text:p>47.478</text:p>
          </table:table-cell>
          <table:table-cell office:value-type="float" office:value="748.01499999999999" table:style-name="ce164">
            <text:p>748.015</text:p>
          </table:table-cell>
          <table:table-cell office:value-type="float" office:value="1028.1389999999999" table:style-name="ce164">
            <text:p>1,028.139</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50.667999999999999" table:style-name="ce164">
            <text:p>50.668</text:p>
          </table:table-cell>
          <table:table-cell office:value-type="float" office:value="1.226" table:style-name="ce164">
            <text:p>1.226</text:p>
          </table:table-cell>
          <table:table-cell office:value-type="float" office:value="3.206" table:style-name="ce164">
            <text:p>3.206</text:p>
          </table:table-cell>
          <table:table-cell office:value-type="float" office:value="54.828000000000003" table:style-name="ce164">
            <text:p>54.828</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74172.740999999995" table:style-name="ce168">
            <text:p>74,172.741</text:p>
          </table:table-cell>
          <table:table-cell office:value-type="float" office:value="36112.548000000003" table:style-name="ce168">
            <text:p>36,112.548</text:p>
          </table:table-cell>
          <table:table-cell office:value-type="float" office:value="15848.654000000004" table:style-name="ce168">
            <text:p>15,848.654</text:p>
          </table:table-cell>
          <table:table-cell office:value-type="float" office:value="126844.15399999999" table:style-name="ce91">
            <text:p>126,844.154</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October to December 2021</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9/03/2022</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71">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6070.695" table:style-name="ce164">
            <text:p>16,070.695</text:p>
          </table:table-cell>
          <table:table-cell office:value-type="float" office:value="24242.147000000001" table:style-name="ce164">
            <text:p>24,242.147</text:p>
          </table:table-cell>
          <table:table-cell office:value-type="float" office:value="3509.2539999999999" table:style-name="ce164">
            <text:p>3,509.254</text:p>
          </table:table-cell>
          <table:table-cell office:value-type="float" office:value="44200.821000000004" table:style-name="ce164">
            <text:p>44,200.821</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5642.7470000000003" table:style-name="ce164">
            <text:p>5,642.747</text:p>
          </table:table-cell>
          <table:table-cell office:value-type="float" office:value="188.81" table:style-name="ce164">
            <text:p>188.810</text:p>
          </table:table-cell>
          <table:table-cell office:value-type="float" office:value="1025.413" table:style-name="ce164">
            <text:p>1,025.413</text:p>
          </table:table-cell>
          <table:table-cell office:value-type="float" office:value="6884.3909999999996" table:style-name="ce164">
            <text:p>6,884.391</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5065.3739999999998" table:style-name="ce164">
            <text:p>5,065.374</text:p>
          </table:table-cell>
          <table:table-cell office:value-type="float" office:value="166.86699999999999" table:style-name="ce164">
            <text:p>166.867</text:p>
          </table:table-cell>
          <table:table-cell office:value-type="float" office:value="3273.1680000000001" table:style-name="ce164">
            <text:p>3,273.168</text:p>
          </table:table-cell>
          <table:table-cell office:value-type="float" office:value="8510.268" table:style-name="ce164">
            <text:p>8,510.268</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3463.3809999999999" table:style-name="ce164">
            <text:p>3,463.381</text:p>
          </table:table-cell>
          <table:table-cell office:value-type="float" office:value="68.91" table:style-name="ce164">
            <text:p>68.910</text:p>
          </table:table-cell>
          <table:table-cell office:value-type="float" office:value="1138.6220000000001" table:style-name="ce164">
            <text:p>1,138.622</text:p>
          </table:table-cell>
          <table:table-cell office:value-type="float" office:value="4681.8779999999997" table:style-name="ce164">
            <text:p>4,681.878</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934.05399999999997" table:style-name="ce164">
            <text:p>934.054</text:p>
          </table:table-cell>
          <table:table-cell office:value-type="float" office:value="34.759" table:style-name="ce164">
            <text:p>34.759</text:p>
          </table:table-cell>
          <table:table-cell office:value-type="float" office:value="182.893" table:style-name="ce164">
            <text:p>182.893</text:p>
          </table:table-cell>
          <table:table-cell office:value-type="float" office:value="1152.74" table:style-name="ce164">
            <text:p>1,152.740</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4405.5379999999996" table:style-name="ce164">
            <text:p>4,405.538</text:p>
          </table:table-cell>
          <table:table-cell office:value-type="float" office:value="67.680000000000007" table:style-name="ce164">
            <text:p>67.680</text:p>
          </table:table-cell>
          <table:table-cell office:value-type="float" office:value="445.03800000000001" table:style-name="ce164">
            <text:p>445.038</text:p>
          </table:table-cell>
          <table:table-cell office:value-type="float" office:value="4922.0479999999998" table:style-name="ce164">
            <text:p>4,922.048</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866.14200000000005" table:style-name="ce164">
            <text:p>866.142</text:p>
          </table:table-cell>
          <table:table-cell office:value-type="float" office:value="13.775" table:style-name="ce164">
            <text:p>13.775</text:p>
          </table:table-cell>
          <table:table-cell office:value-type="float" office:value="123.687" table:style-name="ce164">
            <text:p>123.687</text:p>
          </table:table-cell>
          <table:table-cell office:value-type="float" office:value="1004.545" table:style-name="ce164">
            <text:p>1,004.545</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4.0000000000000001E-3" table:style-name="ce164">
            <text:p>0.004</text:p>
          </table:table-cell>
          <table:table-cell office:value-type="float" office:value="4.1909999999999998" table:style-name="ce164">
            <text:p>4.191</text:p>
          </table:table-cell>
          <table:table-cell office:value-type="float" office:value="4.1950000000000003" table:style-name="ce164">
            <text:p>4.195</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175.98400000000001" table:style-name="ce164">
            <text:p>175.984</text:p>
          </table:table-cell>
          <table:table-cell office:value-type="float" office:value="4.4039999999999999" table:style-name="ce164">
            <text:p>4.404</text:p>
          </table:table-cell>
          <table:table-cell office:value-type="float" office:value="53.895000000000003" table:style-name="ce164">
            <text:p>53.895</text:p>
          </table:table-cell>
          <table:table-cell office:value-type="float" office:value="234.44" table:style-name="ce164">
            <text:p>234.440</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7341.7120000000004" table:style-name="ce164">
            <text:p>7,341.712</text:p>
          </table:table-cell>
          <table:table-cell office:value-type="float" office:value="471.23500000000001" table:style-name="ce164">
            <text:p>471.235</text:p>
          </table:table-cell>
          <table:table-cell office:value-type="float" office:value="1374.7149999999999" table:style-name="ce164">
            <text:p>1,374.715</text:p>
          </table:table-cell>
          <table:table-cell office:value-type="float" office:value="9212.6610000000001" table:style-name="ce164">
            <text:p>9,212.661</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7961.546999999999" table:style-name="ce164">
            <text:p>17,961.547</text:p>
          </table:table-cell>
          <table:table-cell office:value-type="float" office:value="12337.855" table:style-name="ce164">
            <text:p>12,337.855</text:p>
          </table:table-cell>
          <table:table-cell office:value-type="float" office:value="3153.1970000000001" table:style-name="ce164">
            <text:p>3,153.197</text:p>
          </table:table-cell>
          <table:table-cell office:value-type="float" office:value="33642.053" table:style-name="ce164">
            <text:p>33,642.053</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16.33699999999999" table:style-name="ce164">
            <text:p>216.337</text:p>
          </table:table-cell>
          <table:table-cell office:value-type="float" office:value="58.542999999999999" table:style-name="ce164">
            <text:p>58.543</text:p>
          </table:table-cell>
          <table:table-cell office:value-type="float" office:value="784.97799999999995" table:style-name="ce164">
            <text:p>784.978</text:p>
          </table:table-cell>
          <table:table-cell office:value-type="float" office:value="1059.856" table:style-name="ce164">
            <text:p>1,059.856</text:p>
          </table:table-cell>
          <table:table-cell table:style-name="ce165"/>
          <table:table-cell table:style-name="ce166"/>
          <table:table-cell table:number-columns-repeated="16376"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41.926000000000002" table:style-name="ce164">
            <text:p>41.926</text:p>
          </table:table-cell>
          <table:table-cell office:value-type="float" office:value="0.46899999999999997" table:style-name="ce164">
            <text:p>0.469</text:p>
          </table:table-cell>
          <table:table-cell office:value-type="float" office:value="30.818000000000001" table:style-name="ce164">
            <text:p>30.818</text:p>
          </table:table-cell>
          <table:table-cell office:value-type="float" office:value="73.248000000000005" table:style-name="ce164">
            <text:p>73.248</text:p>
          </table:table-cell>
          <table:table-cell table:style-name="ce165"/>
          <table:table-cell table:style-name="ce166"/>
          <table:table-cell table:number-columns-repeated="16376" table:style-name="ce154"/>
        </table:table-row>
        <table:table-row table:style-name="ro6">
          <table:table-cell table:style-name="ce159"/>
          <table:table-cell office:value-type="string" table:style-name="ce167">
            <text:p>Total</text:p>
          </table:table-cell>
          <table:table-cell office:value-type="float" office:value="62185.436999999991" table:style-name="ce168">
            <text:p>62,185.437</text:p>
          </table:table-cell>
          <table:table-cell office:value-type="float" office:value="37655.457999999991" table:style-name="ce168">
            <text:p>37,655.458</text:p>
          </table:table-cell>
          <table:table-cell office:value-type="float" office:value="15099.868999999999" table:style-name="ce168">
            <text:p>15,099.869</text:p>
          </table:table-cell>
          <table:table-cell office:value-type="float" office:value="115583.144" table:style-name="ce91">
            <text:p>115,583.144</text:p>
          </table:table-cell>
          <table:table-cell table:style-name="ce165"/>
          <table:table-cell table:style-name="ce169"/>
          <table:table-cell table:number-columns-repeated="16376" table:style-name="ce154"/>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72"/>
          <table:table-cell table:number-columns-repeated="16377" table:style-name="ce154"/>
        </table:table-row>
        <table:table-row table:style-name="ro5">
          <table:table-cell office:value-type="string" table:style-name="ce153">
            <text:p>Period Covered: January to December 2021</text:p>
          </table:table-cell>
          <table:table-cell table:number-columns-repeated="5" table:style-name="ce153"/>
          <table:table-cell table:style-name="ce172"/>
          <table:table-cell table:style-name="ce169"/>
          <table:table-cell table:number-columns-repeated="16376" table:style-name="ce154"/>
        </table:table-row>
        <table:table-row table:style-name="ro6">
          <table:table-cell office:value-type="string" table:style-name="ce158">
            <text:p>Report run on: 29/03/2022</text:p>
          </table:table-cell>
          <table:table-cell table:style-name="ce154"/>
          <table:table-cell table:number-columns-repeated="4" table:style-name="ce153"/>
          <table:table-cell table:style-name="ce172"/>
          <table:table-cell table:style-name="ce170"/>
          <table:table-cell table:number-columns-repeated="16376" table:style-name="ce154"/>
        </table:table-row>
        <table:table-row table:style-name="ro25">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72"/>
          <table:table-cell table:style-name="ce163"/>
          <table:table-cell table:number-columns-repeated="16376" table:style-name="ce154"/>
        </table:table-row>
        <table:table-row table:style-name="ro5">
          <table:table-cell office:value-type="float" office:value="1" table:style-name="ce153">
            <text:p>1</text:p>
          </table:table-cell>
          <table:table-cell office:value-type="string" table:style-name="ce153">
            <text:p>Large Household Appliances</text:p>
          </table:table-cell>
          <table:table-cell office:value-type="float" office:value="71730.268000000011" table:style-name="ce164">
            <text:p>71,730.268</text:p>
          </table:table-cell>
          <table:table-cell office:value-type="float" office:value="94329.23" table:style-name="ce164">
            <text:p>94,329.230</text:p>
          </table:table-cell>
          <table:table-cell office:value-type="float" office:value="14986.759000000002" table:style-name="ce164">
            <text:p>14,986.759</text:p>
          </table:table-cell>
          <table:table-cell office:value-type="float" office:value="182645.51299999998" table:style-name="ce164">
            <text:p>182,645.513</text:p>
          </table:table-cell>
          <table:table-cell table:style-name="ce173"/>
          <table:table-cell table:style-name="ce166"/>
          <table:table-cell table:number-columns-repeated="16376" table:style-name="ce154"/>
        </table:table-row>
        <table:table-row table:style-name="ro5">
          <table:table-cell office:value-type="float" office:value="2" table:style-name="ce153">
            <text:p>2</text:p>
          </table:table-cell>
          <table:table-cell office:value-type="string" table:style-name="ce153">
            <text:p>Small Household Appliances</text:p>
          </table:table-cell>
          <table:table-cell office:value-type="float" office:value="26728.683000000001" table:style-name="ce164">
            <text:p>26,728.683</text:p>
          </table:table-cell>
          <table:table-cell office:value-type="float" office:value="674.08799999999997" table:style-name="ce164">
            <text:p>674.088</text:p>
          </table:table-cell>
          <table:table-cell office:value-type="float" office:value="3902.2940000000003" table:style-name="ce164">
            <text:p>3,902.294</text:p>
          </table:table-cell>
          <table:table-cell office:value-type="float" office:value="31386.022000000001" table:style-name="ce164">
            <text:p>31,386.022</text:p>
          </table:table-cell>
          <table:table-cell table:style-name="ce173"/>
          <table:table-cell table:style-name="ce166"/>
          <table:table-cell table:number-columns-repeated="16376"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23835.114000000001" table:style-name="ce164">
            <text:p>23,835.114</text:p>
          </table:table-cell>
          <table:table-cell office:value-type="float" office:value="714.73199999999997" table:style-name="ce164">
            <text:p>714.732</text:p>
          </table:table-cell>
          <table:table-cell office:value-type="float" office:value="12097.218999999999" table:style-name="ce164">
            <text:p>12,097.219</text:p>
          </table:table-cell>
          <table:table-cell office:value-type="float" office:value="36680.887000000002" table:style-name="ce164">
            <text:p>36,680.887</text:p>
          </table:table-cell>
          <table:table-cell table:style-name="ce173"/>
          <table:table-cell table:style-name="ce166"/>
          <table:table-cell table:number-columns-repeated="16376"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16403.871999999999" table:style-name="ce164">
            <text:p>16,403.872</text:p>
          </table:table-cell>
          <table:table-cell office:value-type="float" office:value="181.42000000000002" table:style-name="ce164">
            <text:p>181.420</text:p>
          </table:table-cell>
          <table:table-cell office:value-type="float" office:value="4265.9010000000007" table:style-name="ce164">
            <text:p>4,265.901</text:p>
          </table:table-cell>
          <table:table-cell office:value-type="float" office:value="20916.591" table:style-name="ce164">
            <text:p>20,916.591</text:p>
          </table:table-cell>
          <table:table-cell table:style-name="ce173"/>
          <table:table-cell table:style-name="ce166"/>
          <table:table-cell table:number-columns-repeated="16376"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4407.4530000000004" table:style-name="ce164">
            <text:p>4,407.453</text:p>
          </table:table-cell>
          <table:table-cell office:value-type="float" office:value="116.878" table:style-name="ce164">
            <text:p>116.878</text:p>
          </table:table-cell>
          <table:table-cell office:value-type="float" office:value="723.14300000000003" table:style-name="ce164">
            <text:p>723.143</text:p>
          </table:table-cell>
          <table:table-cell office:value-type="float" office:value="5252.991" table:style-name="ce164">
            <text:p>5,252.991</text:p>
          </table:table-cell>
          <table:table-cell table:style-name="ce173"/>
          <table:table-cell table:style-name="ce166"/>
          <table:table-cell table:number-columns-repeated="16376"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20812.821" table:style-name="ce164">
            <text:p>20,812.821</text:p>
          </table:table-cell>
          <table:table-cell office:value-type="float" office:value="244.422" table:style-name="ce164">
            <text:p>244.422</text:p>
          </table:table-cell>
          <table:table-cell office:value-type="float" office:value="1658.2359999999999" table:style-name="ce164">
            <text:p>1,658.236</text:p>
          </table:table-cell>
          <table:table-cell office:value-type="float" office:value="22740.827999999998" table:style-name="ce164">
            <text:p>22,740.828</text:p>
          </table:table-cell>
          <table:table-cell table:style-name="ce173"/>
          <table:table-cell table:style-name="ce166"/>
          <table:table-cell table:number-columns-repeated="16376" table:style-name="ce154"/>
        </table:table-row>
        <table:table-row table:style-name="ro16">
          <table:table-cell office:value-type="float" office:value="7" table:style-name="ce153">
            <text:p>7</text:p>
          </table:table-cell>
          <table:table-cell office:value-type="string" table:style-name="ce153">
            <text:p>Toys Leisure and Sports</text:p>
          </table:table-cell>
          <table:table-cell office:value-type="float" office:value="4112.5559999999996" table:style-name="ce164">
            <text:p>4,112.556</text:p>
          </table:table-cell>
          <table:table-cell office:value-type="float" office:value="36.365000000000002" table:style-name="ce164">
            <text:p>36.365</text:p>
          </table:table-cell>
          <table:table-cell office:value-type="float" office:value="387.54900000000004" table:style-name="ce164">
            <text:p>387.549</text:p>
          </table:table-cell>
          <table:table-cell office:value-type="float" office:value="4542.1759999999995" table:style-name="ce164">
            <text:p>4,542.176</text:p>
          </table:table-cell>
          <table:table-cell table:style-name="ce173"/>
          <table:table-cell table:style-name="ce166"/>
          <table:table-cell table:style-name="ce174"/>
          <table:table-cell table:number-columns-repeated="16375" table:style-name="ce154"/>
        </table:table-row>
        <table:table-row table:style-name="ro12">
          <table:table-cell office:value-type="float" office:value="8" table:style-name="ce153">
            <text:p>8</text:p>
          </table:table-cell>
          <table:table-cell office:value-type="string" table:style-name="ce153">
            <text:p>Medical Devices</text:p>
          </table:table-cell>
          <table:table-cell office:value-type="float" office:value="0.182" table:style-name="ce164">
            <text:p>0.182</text:p>
          </table:table-cell>
          <table:table-cell office:value-type="float" office:value="5.0000000000000001E-3" table:style-name="ce164">
            <text:p>0.005</text:p>
          </table:table-cell>
          <table:table-cell office:value-type="float" office:value="10.347000000000001" table:style-name="ce164">
            <text:p>10.347</text:p>
          </table:table-cell>
          <table:table-cell office:value-type="float" office:value="10.534000000000001" table:style-name="ce164">
            <text:p>10.534</text:p>
          </table:table-cell>
          <table:table-cell table:style-name="ce173"/>
          <table:table-cell table:style-name="ce166"/>
          <table:table-cell table:style-name="ce163"/>
          <table:table-cell table:number-columns-repeated="2" table:style-name="ce154"/>
          <table:table-cell table:style-name="ce163"/>
          <table:table-cell table:number-columns-repeated="16372"/>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837.18500000000006" table:style-name="ce164">
            <text:p>837.185</text:p>
          </table:table-cell>
          <table:table-cell office:value-type="float" office:value="14.45" table:style-name="ce164">
            <text:p>14.450</text:p>
          </table:table-cell>
          <table:table-cell office:value-type="float" office:value="250.62700000000001" table:style-name="ce164">
            <text:p>250.627</text:p>
          </table:table-cell>
          <table:table-cell office:value-type="float" office:value="1104.7920000000001" table:style-name="ce164">
            <text:p>1,104.792</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33081.154999999999" table:style-name="ce164">
            <text:p>33,081.155</text:p>
          </table:table-cell>
          <table:table-cell office:value-type="float" office:value="1514.4050000000002" table:style-name="ce164">
            <text:p>1,514.405</text:p>
          </table:table-cell>
          <table:table-cell office:value-type="float" office:value="4995.232" table:style-name="ce164">
            <text:p>4,995.232</text:p>
          </table:table-cell>
          <table:table-cell office:value-type="float" office:value="39706.858999999997" table:style-name="ce164">
            <text:p>39,706.859</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79952.301999999996" table:style-name="ce164">
            <text:p>79,952.302</text:p>
          </table:table-cell>
          <table:table-cell office:value-type="float" office:value="48677.64" table:style-name="ce164">
            <text:p>48,677.640</text:p>
          </table:table-cell>
          <table:table-cell office:value-type="float" office:value="12568.649000000001" table:style-name="ce164">
            <text:p>12,568.649</text:p>
          </table:table-cell>
          <table:table-cell office:value-type="float" office:value="141947.29999999999" table:style-name="ce164">
            <text:p>141,947.300</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897.83699999999999" table:style-name="ce164">
            <text:p>897.837</text:p>
          </table:table-cell>
          <table:table-cell office:value-type="float" office:value="241.851" table:style-name="ce164">
            <text:p>241.851</text:p>
          </table:table-cell>
          <table:table-cell office:value-type="float" office:value="2884.1559999999999" table:style-name="ce164">
            <text:p>2,884.156</text:p>
          </table:table-cell>
          <table:table-cell office:value-type="float" office:value="4023.8670000000002" table:style-name="ce164">
            <text:p>4,023.867</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197.43400000000003" table:style-name="ce164">
            <text:p>197.434</text:p>
          </table:table-cell>
          <table:table-cell office:value-type="float" office:value="2.645" table:style-name="ce164">
            <text:p>2.645</text:p>
          </table:table-cell>
          <table:table-cell office:value-type="float" office:value="54.188000000000002" table:style-name="ce164">
            <text:p>54.188</text:p>
          </table:table-cell>
          <table:table-cell office:value-type="float" office:value="254.19200000000001" table:style-name="ce164">
            <text:p>254.192</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9"/>
          <table:table-cell office:value-type="string" table:style-name="ce167">
            <text:p>Total</text:p>
          </table:table-cell>
          <table:table-cell office:value-type="float" office:value="282996.86200000002" table:style-name="ce168">
            <text:p>282,996.862</text:p>
          </table:table-cell>
          <table:table-cell office:value-type="float" office:value="146748.13099999999" table:style-name="ce168">
            <text:p>146,748.131</text:p>
          </table:table-cell>
          <table:table-cell office:value-type="float" office:value="58784.30000000001" table:style-name="ce168">
            <text:p>58,784.300</text:p>
          </table:table-cell>
          <table:table-cell office:value-type="float" office:value="491212.55199999991" table:style-name="ce168">
            <text:p>491,212.552</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3"/>
          <table:table-cell table:style-name="ce157"/>
          <table:table-cell table:number-columns-repeated="3" table:style-name="ce165"/>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8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2<text:span text:style-name="T3">This figure includes household WEEE returned by distributors to Producer Compliance Schemes.</text:span></text:p>
          </table:table-cell>
          <table:covered-table-cell table:number-columns-repeated="4"/>
          <table:table-cell table:style-name="ce172"/>
          <table:table-cell table:style-name="ce153"/>
          <table:table-cell table:style-name="ce169"/>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3<text:span text:style-name="T3">This figure includes household WEEE collected through a collection system a Producer Compliance Scheme operates itself.</text:span></text:p>
          </table:table-cell>
          <table:covered-table-cell table:number-columns-repeated="4"/>
          <table:table-cell table:style-name="ce172"/>
          <table:table-cell table:style-name="ce153"/>
          <table:table-cell table:style-name="ce170"/>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9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table:number-columns-repeated="6"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7">
            <text:p>Non-Household Waste electrical and electronic equipment (WEEE) Collected in the UK</text:p>
          </table:table-cell>
          <table:table-cell table:number-columns-repeated="5"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8">
            <text:p>Report run on: 29/03/2022</text:p>
          </table:table-cell>
          <table:table-cell table:style-name="ce154"/>
          <table:table-cell table:number-columns-repeated="4" table:style-name="ce153"/>
          <table:table-cell table:style-name="ce157"/>
          <table:table-cell table:style-name="ce163"/>
          <table:table-cell table:number-columns-repeated="2" table:style-name="ce154"/>
          <table:table-cell table:style-name="ce169"/>
          <table:table-cell table:number-columns-repeated="4" table:style-name="ce166"/>
          <table:table-cell table:number-columns-repeated="16369"/>
        </table:table-row>
        <table:table-row table:style-name="ro16">
          <table:table-cell table:style-name="ce175"/>
          <table:table-cell table:style-name="ce176"/>
          <table:table-cell office:value-type="string" table:style-name="ce177">
            <text:p>January to March 2021</text:p>
          </table:table-cell>
          <table:table-cell office:value-type="string" table:style-name="ce178">
            <text:p>April to June 2021</text:p>
          </table:table-cell>
          <table:table-cell office:value-type="string" table:style-name="ce177">
            <text:p>July to September 2021</text:p>
          </table:table-cell>
          <table:table-cell office:value-type="string" table:style-name="ce177">
            <text:p>October to December 2021</text:p>
          </table:table-cell>
          <table:table-cell office:value-type="string" table:style-name="ce177">
            <text:p>Total</text:p>
          </table:table-cell>
          <table:table-cell table:style-name="ce174"/>
          <table:table-cell table:style-name="ce179"/>
          <table:table-cell table:style-name="ce154"/>
          <table:table-cell table:style-name="ce169"/>
          <table:table-cell table:number-columns-repeated="4" table:style-name="ce166"/>
          <table:table-cell table:number-columns-repeated="16369"/>
        </table:table-row>
        <table:table-row table:style-name="ro26">
          <table:table-cell table:style-name="ce180"/>
          <table:table-cell office:value-type="string" table:style-name="ce181">
            <text:p>Category Name</text:p>
          </table:table-cell>
          <table:table-cell office:value-type="string" table:style-name="ce182">
            <text:p>Non-household WEEE (tonnes)</text:p>
          </table:table-cell>
          <table:table-cell office:value-type="string" table:style-name="ce183">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table:style-name="ce163"/>
          <table:table-cell table:style-name="ce184"/>
          <table:table-cell table:number-columns-repeated="16375" table:style-name="ce154"/>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208.66900000000001" table:style-name="ce164">
            <text:p>208.669</text:p>
          </table:table-cell>
          <table:table-cell office:value-type="float" office:value="96.771000000000001" table:style-name="ce164">
            <text:p>96.771</text:p>
          </table:table-cell>
          <table:table-cell office:value-type="float" office:value="104.249" table:style-name="ce164">
            <text:p>104.249</text:p>
          </table:table-cell>
          <table:table-cell office:value-type="float" office:value="106.721" table:style-name="ce164">
            <text:p>106.721</text:p>
          </table:table-cell>
          <table:table-cell office:value-type="float" office:value="516.41" table:style-name="ce106">
            <text:p>516.410</text:p>
          </table:table-cell>
          <table:table-cell table:number-columns-repeated="2" table:style-name="ce166"/>
          <table:table-cell table:number-columns-repeated="16375" table:style-name="ce154"/>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8.6069999999999993" table:style-name="ce164">
            <text:p>8.607</text:p>
          </table:table-cell>
          <table:table-cell office:value-type="float" office:value="8.7899999999999991" table:style-name="ce164">
            <text:p>8.790</text:p>
          </table:table-cell>
          <table:table-cell office:value-type="float" office:value="3.54" table:style-name="ce164">
            <text:p>3.540</text:p>
          </table:table-cell>
          <table:table-cell office:value-type="float" office:value="2.3679999999999999" table:style-name="ce164">
            <text:p>2.368</text:p>
          </table:table-cell>
          <table:table-cell office:value-type="float" office:value="23.304999999999996" table:style-name="ce106">
            <text:p>23.305</text:p>
          </table:table-cell>
          <table:table-cell table:number-columns-repeated="2" table:style-name="ce166"/>
          <table:table-cell table:number-columns-repeated="16375"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191.727" table:style-name="ce164">
            <text:p>191.727</text:p>
          </table:table-cell>
          <table:table-cell office:value-type="float" office:value="182.51400000000001" table:style-name="ce164">
            <text:p>182.514</text:p>
          </table:table-cell>
          <table:table-cell office:value-type="float" office:value="187.53700000000001" table:style-name="ce164">
            <text:p>187.537</text:p>
          </table:table-cell>
          <table:table-cell office:value-type="float" office:value="192.584" table:style-name="ce164">
            <text:p>192.584</text:p>
          </table:table-cell>
          <table:table-cell office:value-type="float" office:value="754.36200000000008" table:style-name="ce106">
            <text:p>754.362</text:p>
          </table:table-cell>
          <table:table-cell table:number-columns-repeated="2" table:style-name="ce166"/>
          <table:table-cell table:number-columns-repeated="16375"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0.623" table:style-name="ce164">
            <text:p>0.623</text:p>
          </table:table-cell>
          <table:table-cell office:value-type="float" office:value="1.242" table:style-name="ce164">
            <text:p>1.242</text:p>
          </table:table-cell>
          <table:table-cell office:value-type="float" office:value="0.99299999999999999" table:style-name="ce164">
            <text:p>0.993</text:p>
          </table:table-cell>
          <table:table-cell office:value-type="float" office:value="1.0780000000000001" table:style-name="ce164">
            <text:p>1.078</text:p>
          </table:table-cell>
          <table:table-cell office:value-type="float" office:value="3.9359999999999999" table:style-name="ce106">
            <text:p>3.936</text:p>
          </table:table-cell>
          <table:table-cell table:number-columns-repeated="2" table:style-name="ce166"/>
          <table:table-cell table:number-columns-repeated="16375"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732.81899999999996" table:style-name="ce164">
            <text:p>732.819</text:p>
          </table:table-cell>
          <table:table-cell office:value-type="float" office:value="577.65200000000004" table:style-name="ce164">
            <text:p>577.652</text:p>
          </table:table-cell>
          <table:table-cell office:value-type="float" office:value="606.43600000000004" table:style-name="ce164">
            <text:p>606.436</text:p>
          </table:table-cell>
          <table:table-cell office:value-type="float" office:value="664.10299999999995" table:style-name="ce164">
            <text:p>664.103</text:p>
          </table:table-cell>
          <table:table-cell office:value-type="float" office:value="2581.0100000000002" table:style-name="ce106">
            <text:p>2,581.010</text:p>
          </table:table-cell>
          <table:table-cell table:number-columns-repeated="2" table:style-name="ce166"/>
          <table:table-cell table:number-columns-repeated="16375"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40.148000000000003" table:style-name="ce164">
            <text:p>40.148</text:p>
          </table:table-cell>
          <table:table-cell office:value-type="float" office:value="43.664999999999999" table:style-name="ce164">
            <text:p>43.665</text:p>
          </table:table-cell>
          <table:table-cell office:value-type="float" office:value="42.25" table:style-name="ce164">
            <text:p>42.250</text:p>
          </table:table-cell>
          <table:table-cell office:value-type="float" office:value="58.677999999999997" table:style-name="ce164">
            <text:p>58.678</text:p>
          </table:table-cell>
          <table:table-cell office:value-type="float" office:value="184.74099999999999" table:style-name="ce106">
            <text:p>184.741</text:p>
          </table:table-cell>
          <table:table-cell table:number-columns-repeated="2" table:style-name="ce166"/>
          <table:table-cell table:number-columns-repeated="16375" table:style-name="ce154"/>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1.1399999999999999" table:style-name="ce164">
            <text:p>1.140</text:p>
          </table:table-cell>
          <table:table-cell office:value-type="float" office:value="1.1399999999999999" table:style-name="ce106">
            <text:p>1.140</text:p>
          </table:table-cell>
          <table:table-cell table:number-columns-repeated="2" table:style-name="ce166"/>
          <table:table-cell table:number-columns-repeated="16375" table:style-name="ce154"/>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55.613" table:style-name="ce164">
            <text:p>55.613</text:p>
          </table:table-cell>
          <table:table-cell office:value-type="float" office:value="46.228000000000002" table:style-name="ce164">
            <text:p>46.228</text:p>
          </table:table-cell>
          <table:table-cell office:value-type="float" office:value="71.072000000000003" table:style-name="ce164">
            <text:p>71.072</text:p>
          </table:table-cell>
          <table:table-cell office:value-type="float" office:value="61.863" table:style-name="ce164">
            <text:p>61.863</text:p>
          </table:table-cell>
          <table:table-cell office:value-type="float" office:value="234.77600000000001" table:style-name="ce106">
            <text:p>234.776</text:p>
          </table:table-cell>
          <table:table-cell table:number-columns-repeated="2" table:style-name="ce166"/>
          <table:table-cell table:number-columns-repeated="16375" table:style-name="ce154"/>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14.180999999999999" table:style-name="ce164">
            <text:p>14.181</text:p>
          </table:table-cell>
          <table:table-cell office:value-type="float" office:value="19.353000000000002" table:style-name="ce164">
            <text:p>19.353</text:p>
          </table:table-cell>
          <table:table-cell office:value-type="float" office:value="24.937000000000001" table:style-name="ce164">
            <text:p>24.937</text:p>
          </table:table-cell>
          <table:table-cell office:value-type="float" office:value="30.100999999999999" table:style-name="ce164">
            <text:p>30.101</text:p>
          </table:table-cell>
          <table:table-cell office:value-type="float" office:value="88.572000000000003" table:style-name="ce106">
            <text:p>88.572</text:p>
          </table:table-cell>
          <table:table-cell table:number-columns-repeated="2" table:style-name="ce166"/>
          <table:table-cell table:number-columns-repeated="16375" table:style-name="ce154"/>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31.358000000000001" table:style-name="ce164">
            <text:p>31.358</text:p>
          </table:table-cell>
          <table:table-cell office:value-type="float" office:value="56.329000000000001" table:style-name="ce164">
            <text:p>56.329</text:p>
          </table:table-cell>
          <table:table-cell office:value-type="float" office:value="29.667000000000002" table:style-name="ce164">
            <text:p>29.667</text:p>
          </table:table-cell>
          <table:table-cell office:value-type="float" office:value="10.288" table:style-name="ce164">
            <text:p>10.288</text:p>
          </table:table-cell>
          <table:table-cell office:value-type="float" office:value="127.642" table:style-name="ce106">
            <text:p>127.642</text:p>
          </table:table-cell>
          <table:table-cell table:number-columns-repeated="2" table:style-name="ce166"/>
          <table:table-cell table:number-columns-repeated="16375" table:style-name="ce154"/>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1.51" table:style-name="ce164">
            <text:p>1.510</text:p>
          </table:table-cell>
          <table:table-cell office:value-type="float" office:value="0.95699999999999996" table:style-name="ce164">
            <text:p>0.957</text:p>
          </table:table-cell>
          <table:table-cell office:value-type="float" office:value="1.1819999999999999" table:style-name="ce164">
            <text:p>1.182</text:p>
          </table:table-cell>
          <table:table-cell office:value-type="float" office:value="2.8929999999999998" table:style-name="ce164">
            <text:p>2.893</text:p>
          </table:table-cell>
          <table:table-cell office:value-type="float" office:value="6.5419999999999998" table:style-name="ce106">
            <text:p>6.542</text:p>
          </table:table-cell>
          <table:table-cell table:number-columns-repeated="2" table:style-name="ce166"/>
          <table:table-cell table:number-columns-repeated="16375" table:style-name="ce154"/>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530.12" table:style-name="ce164">
            <text:p>530.120</text:p>
          </table:table-cell>
          <table:table-cell office:value-type="float" office:value="612.50800000000004" table:style-name="ce164">
            <text:p>612.508</text:p>
          </table:table-cell>
          <table:table-cell office:value-type="float" office:value="895.16499999999996" table:style-name="ce164">
            <text:p>895.165</text:p>
          </table:table-cell>
          <table:table-cell office:value-type="float" office:value="557.45699999999999" table:style-name="ce164">
            <text:p>557.457</text:p>
          </table:table-cell>
          <table:table-cell office:value-type="float" office:value="2595.25" table:style-name="ce106">
            <text:p>2,595.250</text:p>
          </table:table-cell>
          <table:table-cell table:number-columns-repeated="2" table:style-name="ce166"/>
          <table:table-cell table:number-columns-repeated="16375" table:style-name="ce154"/>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0.26300000000000001" table:style-name="ce164">
            <text:p>0.263</text:p>
          </table:table-cell>
          <table:table-cell office:value-type="float" office:value="0" table:style-name="ce164">
            <text:p>0.000</text:p>
          </table:table-cell>
          <table:table-cell office:value-type="float" office:value="1.0999999999999999E-2" table:style-name="ce164">
            <text:p>0.011</text:p>
          </table:table-cell>
          <table:table-cell office:value-type="float" office:value="0.28499999999999998" table:style-name="ce164">
            <text:p>0.285</text:p>
          </table:table-cell>
          <table:table-cell office:value-type="float" office:value="0.55899999999999994" table:style-name="ce106">
            <text:p>0.559</text:p>
          </table:table-cell>
          <table:table-cell table:number-columns-repeated="2" table:style-name="ce166"/>
          <table:table-cell table:number-columns-repeated="16375"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06">
            <text:p>0.000</text:p>
          </table:table-cell>
          <table:table-cell table:number-columns-repeated="2" table:style-name="ce166"/>
          <table:table-cell table:number-columns-repeated="16375"/>
        </table:table-row>
        <table:table-row table:style-name="ro6">
          <table:table-cell table:style-name="ce159"/>
          <table:table-cell office:value-type="string" table:style-name="ce167">
            <text:p>Total</text:p>
          </table:table-cell>
          <table:table-cell office:value-type="float" office:value="1815.6379999999999" table:style-name="ce168">
            <text:p>1,815.638</text:p>
          </table:table-cell>
          <table:table-cell office:value-type="float" office:value="1646.009" table:style-name="ce185">
            <text:p>1646.009</text:p>
          </table:table-cell>
          <table:table-cell office:value-type="float" office:value="1967.039" table:style-name="ce91">
            <text:p>1,967.039</text:p>
          </table:table-cell>
          <table:table-cell office:value-type="float" office:value="1689.559" table:style-name="ce91">
            <text:p>1,689.559</text:p>
          </table:table-cell>
          <table:table-cell office:value-type="float" office:value="7118.2449999999999" table:style-name="ce91">
            <text:p>7,118.245</text:p>
          </table:table-cell>
          <table:table-cell table:number-columns-repeated="2" table:style-name="ce169"/>
          <table:table-cell table:number-columns-repeated="16375"/>
        </table:table-row>
        <table:table-row table:style-name="ro6">
          <table:table-cell table:style-name="ce153"/>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6">
          <table:table-cell office:value-type="string" table:style-name="ce157">
            <text:p>Notes</text:p>
          </table:table-cell>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29">
          <table:table-cell office:value-type="string" table:number-columns-spanned="6" table:number-rows-spanned="1" table:style-name="ce191">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153"/>
          <table:table-cell table:style-name="ce170"/>
          <table:table-cell table:number-columns-repeated="16376" table:style-name="ce154"/>
        </table:table-row>
        <table:table-row table:style-name="ro5">
          <table:table-cell office:value-type="string" table:number-columns-spanned="6" table:number-rows-spanned="1" table:style-name="ce191">
            <text:p>We have identified and verified a significant increase in category 14 household WEEE returned under regulation 50 in the October to December period.</text:p>
          </table:table-cell>
          <table:covered-table-cell table:number-columns-repeated="5"/>
          <table:table-cell table:style-name="ce153"/>
          <table:table-cell table:style-name="ce170"/>
          <table:table-cell table:number-columns-repeated="16376" table:style-name="ce154"/>
        </table:table-row>
        <table:table-row table:style-name="ro5">
          <table:table-cell office:value-type="string" table:number-columns-spanned="6" table:number-rows-spanned="1" table:style-name="ce191">
            <text:p>We have identified and are investigating significant increases in categories 4 and 11 household WEEE returned under regulation 43 in the October to December period.</text:p>
          </table:table-cell>
          <table:covered-table-cell table:number-columns-repeated="5"/>
          <table:table-cell table:style-name="ce153"/>
          <table:table-cell table:style-name="ce170"/>
          <table:table-cell table:number-columns-repeated="16376" table:style-name="ce154"/>
        </table:table-row>
        <table:table-row table:style-name="ro6">
          <table:table-cell table:number-columns-repeated="6" table:style-name="ce186"/>
          <table:table-cell table:style-name="ce153"/>
          <table:table-cell table:style-name="ce170"/>
          <table:table-cell table:number-columns-repeated="16376" table:style-name="ce154"/>
        </table:table-row>
        <table:table-row table:style-name="ro6">
          <table:table-cell office:value-type="string" table:style-name="ce153">
            <text:p>Catalogue LIT 7676</text:p>
          </table:table-cell>
          <table:table-cell table:number-columns-repeated="6" table:style-name="ce153"/>
          <table:table-cell table:number-columns-repeated="16377" table:style-name="ce154"/>
        </table:table-row>
        <table:table-row table:style-name="ro6">
          <table:table-cell office:value-type="string" table:style-name="ce157">
            <text:p>© Environment Agency copyright and database right 2022. All rights reserved.<text:s text:c="2"/></text:p>
          </table:table-cell>
          <table:table-cell table:number-columns-repeated="6" table:style-name="ce153"/>
          <table:table-cell table:number-columns-repeated="16377" table:style-name="ce154"/>
        </table:table-row>
        <table:table-row table:style-name="ro6">
          <table:table-cell table:number-columns-repeated="5" table:style-name="ce154"/>
          <table:table-cell table:number-columns-repeated="2" table:style-name="ce153"/>
          <table:table-cell table:style-name="ce179"/>
          <table:table-cell table:number-columns-repeated="16376" table:style-name="ce154"/>
        </table:table-row>
        <table:table-row table:style-name="ro6">
          <table:table-cell table:number-columns-repeated="5" table:style-name="ce154"/>
          <table:table-cell table:number-columns-repeated="2" table:style-name="ce153"/>
          <table:table-cell table:style-name="ce184"/>
          <table:table-cell table:number-columns-repeated="16376" table:style-name="ce154"/>
        </table:table-row>
        <table:table-row table:number-rows-repeated="4" table:style-name="ro6">
          <table:table-cell table:number-columns-repeated="5" table:style-name="ce154"/>
          <table:table-cell table:number-columns-repeated="2" table:style-name="ce153"/>
          <table:table-cell table:style-name="ce166"/>
          <table:table-cell table:number-columns-repeated="16376" table:style-name="ce154"/>
        </table:table-row>
        <table:table-row table:number-rows-repeated="9" table:style-name="ro6">
          <table:table-cell table:number-columns-repeated="7"/>
          <table:table-cell table:style-name="ce166"/>
          <table:table-cell table:number-columns-repeated="16376"/>
        </table:table-row>
        <table:table-row table:style-name="ro6">
          <table:table-cell table:number-columns-repeated="7"/>
          <table:table-cell table:style-name="ce169"/>
          <table:table-cell table:number-columns-repeated="16376"/>
        </table:table-row>
        <table:table-row table:number-rows-repeated="1048422" table:style-name="ro28">
          <table:table-cell table:number-columns-repeated="16384"/>
        </table:table-row>
        <table:named-expressions>
          <table:named-range table:name="Print_Area" table:cell-range-address="2021_Quarter_1_-_4.$A$1:2021_Quarter_1_-_4.$G$138" table:base-cell-address="2021_Quarter_1_-_4.$A$1"/>
        </table:named-expressions>
      </table:table>
      <table:table table:name="2020_Quarter_1_-_4" table:style-name="ta2">
        <table:table-column table:style-name="co16" table:default-cell-style-name="ce1"/>
        <table:table-column table:style-name="co17" table:default-cell-style-name="ce1"/>
        <table:table-column table:style-name="co18" table:number-columns-repeated="3" table:default-cell-style-name="ce1"/>
        <table:table-column table:style-name="co18" table:number-columns-repeated="2" table:default-cell-style-name="ce3"/>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3"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7" table:number-columns-repeated="3"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242" table:default-cell-style-name="ce1"/>
        <table:table-row table:style-name="ro23">
          <table:table-cell table:style-name="ce3">
            <draw:frame draw:z-index="1" draw:id="id6" draw:style-name="a6" draw:name="Picture 2" svg:x="0in" svg:y="0in" svg:width="3.40029in" svg:height="0.82007in" style:rel-width="scale" style:rel-height="scale">
              <draw:image xlink:href="" xlink:type="simple" xlink:show="embed" xlink:actuate="onLoad"/>
              <svg:title/>
              <svg:desc/>
            </draw:frame>
          </table:table-cell>
          <table:table-cell table:number-columns-repeated="6" table:style-name="ce3"/>
          <table:table-cell table:number-columns-repeated="16377" table:style-name="ce1"/>
        </table:table-row>
        <table:table-row table:style-name="ro5">
          <table:table-cell office:value-type="string" table:number-columns-spanned="5" table:number-rows-spanned="2" table:style-name="ce6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7"/>
          <table:table-cell table:number-columns-repeated="16377" table:style-name="ce1"/>
        </table:table-row>
        <table:table-row table:style-name="ro5">
          <table:covered-table-cell/>
          <table:covered-table-cell table:number-columns-repeated="4"/>
          <table:table-cell table:number-columns-repeated="2" table:style-name="ce7"/>
          <table:table-cell table:number-columns-repeated="16377" table:style-name="ce1"/>
        </table:table-row>
        <table:table-row table:style-name="ro6">
          <table:table-cell table:number-columns-repeated="7" table:style-name="ce7"/>
          <table:table-cell table:style-name="ce11"/>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6" table:style-name="ce3"/>
          <table:table-cell table:number-columns-repeated="16377" table:style-name="ce1"/>
        </table:table-row>
        <table:table-row table:style-name="ro6">
          <table:table-cell office:value-type="string" table:style-name="ce3">
            <text:p>Period Covered: January to March 2020</text:p>
          </table:table-cell>
          <table:table-cell table:number-columns-repeated="6" table:style-name="ce3"/>
          <table:table-cell table:number-columns-repeated="16377" table:style-name="ce1"/>
        </table:table-row>
        <table:table-row table:style-name="ro6">
          <table:table-cell office:value-type="string" table:style-name="ce192">
            <text:p>Report run on: 31/03/2021</text:p>
          </table:table-cell>
          <table:table-cell table:style-name="ce1"/>
          <table:table-cell table:number-columns-repeated="5" table:style-name="ce3"/>
          <table:table-cell table:number-columns-repeated="16377" table:style-name="ce1"/>
        </table:table-row>
        <table:table-row table:style-name="ro24">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6"/>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22029.798999999999" table:style-name="ce30">
            <text:p>22,029.799</text:p>
          </table:table-cell>
          <table:table-cell office:value-type="float" office:value="23689.137999999999" table:style-name="ce30">
            <text:p>23,689.138</text:p>
          </table:table-cell>
          <table:table-cell office:value-type="float" office:value="12289.268" table:style-name="ce30">
            <text:p>12,289.268</text:p>
          </table:table-cell>
          <table:table-cell office:value-type="float" office:value="58316.392" table:style-name="ce30">
            <text:p>58,316.392</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290.0360000000001" table:style-name="ce30">
            <text:p>7,290.036</text:p>
          </table:table-cell>
          <table:table-cell office:value-type="float" office:value="180.65799999999999" table:style-name="ce30">
            <text:p>180.658</text:p>
          </table:table-cell>
          <table:table-cell office:value-type="float" office:value="682.56299999999999" table:style-name="ce30">
            <text:p>682.563</text:p>
          </table:table-cell>
          <table:table-cell office:value-type="float" office:value="8163.5479999999998" table:style-name="ce30">
            <text:p>8,163.548</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6492.0870000000004" table:style-name="ce30">
            <text:p>6,492.087</text:p>
          </table:table-cell>
          <table:table-cell office:value-type="float" office:value="161.93" table:style-name="ce30">
            <text:p>161.930</text:p>
          </table:table-cell>
          <table:table-cell office:value-type="float" office:value="2905.8760000000002" table:style-name="ce30">
            <text:p>2,905.876</text:p>
          </table:table-cell>
          <table:table-cell office:value-type="float" office:value="9570.2870000000003" table:style-name="ce30">
            <text:p>9,570.287</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4412.8109999999997" table:style-name="ce30">
            <text:p>4,412.811</text:p>
          </table:table-cell>
          <table:table-cell office:value-type="float" office:value="59.698" table:style-name="ce30">
            <text:p>59.698</text:p>
          </table:table-cell>
          <table:table-cell office:value-type="float" office:value="1235.8230000000001" table:style-name="ce30">
            <text:p>1,235.823</text:p>
          </table:table-cell>
          <table:table-cell office:value-type="float" office:value="5710.4030000000002" table:style-name="ce30">
            <text:p>5,710.403</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183.7249999999999" table:style-name="ce30">
            <text:p>1,183.725</text:p>
          </table:table-cell>
          <table:table-cell office:value-type="float" office:value="29.603000000000002" table:style-name="ce30">
            <text:p>29.603</text:p>
          </table:table-cell>
          <table:table-cell office:value-type="float" office:value="189.15100000000001" table:style-name="ce30">
            <text:p>189.151</text:p>
          </table:table-cell>
          <table:table-cell office:value-type="float" office:value="1402.48" table:style-name="ce30">
            <text:p>1,402.480</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5596.6059999999998" table:style-name="ce30">
            <text:p>5,596.606</text:p>
          </table:table-cell>
          <table:table-cell office:value-type="float" office:value="59.457999999999998" table:style-name="ce30">
            <text:p>59.458</text:p>
          </table:table-cell>
          <table:table-cell office:value-type="float" office:value="268.31799999999998" table:style-name="ce30">
            <text:p>268.318</text:p>
          </table:table-cell>
          <table:table-cell office:value-type="float" office:value="5925.6769999999997" table:style-name="ce30">
            <text:p>5,925.677</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1109.338" table:style-name="ce30">
            <text:p>1,109.338</text:p>
          </table:table-cell>
          <table:table-cell office:value-type="float" office:value="10.518000000000001" table:style-name="ce30">
            <text:p>10.518</text:p>
          </table:table-cell>
          <table:table-cell office:value-type="float" office:value="65.600999999999999" table:style-name="ce30">
            <text:p>65.601</text:p>
          </table:table-cell>
          <table:table-cell office:value-type="float" office:value="1185.4549999999999" table:style-name="ce30">
            <text:p>1,185.455</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0" table:style-name="ce30">
            <text:p>0.000</text:p>
          </table:table-cell>
          <table:table-cell office:value-type="float" office:value="2E-3" table:style-name="ce30">
            <text:p>0.002</text:p>
          </table:table-cell>
          <table:table-cell office:value-type="float" office:value="0.123" table:style-name="ce30">
            <text:p>0.123</text:p>
          </table:table-cell>
          <table:table-cell office:value-type="float" office:value="0.125" table:style-name="ce30">
            <text:p>0.125</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26.31800000000001" table:style-name="ce30">
            <text:p>226.318</text:p>
          </table:table-cell>
          <table:table-cell office:value-type="float" office:value="5.9909999999999997" table:style-name="ce30">
            <text:p>5.991</text:p>
          </table:table-cell>
          <table:table-cell office:value-type="float" office:value="37.47" table:style-name="ce30">
            <text:p>37.470</text:p>
          </table:table-cell>
          <table:table-cell office:value-type="float" office:value="269.77699999999999" table:style-name="ce30">
            <text:p>269.777</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545.9650000000001" table:style-name="ce30">
            <text:p>9,545.965</text:p>
          </table:table-cell>
          <table:table-cell office:value-type="float" office:value="348.01900000000001" table:style-name="ce30">
            <text:p>348.019</text:p>
          </table:table-cell>
          <table:table-cell office:value-type="float" office:value="941.24599999999998" table:style-name="ce30">
            <text:p>941.246</text:p>
          </table:table-cell>
          <table:table-cell office:value-type="float" office:value="10835.264999999999" table:style-name="ce30">
            <text:p>10,835.265</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9124.238000000001" table:style-name="ce30">
            <text:p>19,124.238</text:p>
          </table:table-cell>
          <table:table-cell office:value-type="float" office:value="9655.3619999999992" table:style-name="ce30">
            <text:p>9,655.362</text:p>
          </table:table-cell>
          <table:table-cell office:value-type="float" office:value="2522.317" table:style-name="ce30">
            <text:p>2,522.317</text:p>
          </table:table-cell>
          <table:table-cell office:value-type="float" office:value="31480.358" table:style-name="ce30">
            <text:p>31,480.358</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24.89599999999999" table:style-name="ce30">
            <text:p>224.896</text:p>
          </table:table-cell>
          <table:table-cell office:value-type="float" office:value="58.953000000000003" table:style-name="ce30">
            <text:p>58.953</text:p>
          </table:table-cell>
          <table:table-cell office:value-type="float" office:value="888.63300000000004" table:style-name="ce30">
            <text:p>888.633</text:p>
          </table:table-cell>
          <table:table-cell office:value-type="float" office:value="1172.4839999999999" table:style-name="ce30">
            <text:p>1,172.484</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52.863999999999997" table:style-name="ce30">
            <text:p>52.864</text:p>
          </table:table-cell>
          <table:table-cell office:value-type="float" office:value="0.43" table:style-name="ce30">
            <text:p>0.430</text:p>
          </table:table-cell>
          <table:table-cell office:value-type="float" office:value="7.7759999999999998" table:style-name="ce30">
            <text:p>7.776</text:p>
          </table:table-cell>
          <table:table-cell office:value-type="float" office:value="61.07" table:style-name="ce30">
            <text:p>61.07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77288.68299999999" table:style-name="ce21">
            <text:p>77,288.683</text:p>
          </table:table-cell>
          <table:table-cell office:value-type="float" office:value="34259.760000000002" table:style-name="ce21">
            <text:p>34,259.760</text:p>
          </table:table-cell>
          <table:table-cell office:value-type="float" office:value="22034.165000000001" table:style-name="ce21">
            <text:p>22,034.165</text:p>
          </table:table-cell>
          <table:table-cell office:value-type="float" office:value="134093.321" table:style-name="ce21">
            <text:p>134,093.321</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style-name="ce25"/>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3">
            <text:p>Period Covered: April to June 2020</text:p>
          </table:table-cell>
          <table:table-cell table:number-columns-repeated="5" table:style-name="ce3"/>
          <table:table-cell table:style-name="ce18"/>
          <table:table-cell table:number-columns-repeated="16377" table:style-name="ce1"/>
        </table:table-row>
        <table:table-row table:style-name="ro6">
          <table:table-cell office:value-type="string" table:style-name="ce192">
            <text:p>Report run on: 31/03/2021</text:p>
          </table:table-cell>
          <table:table-cell table:style-name="ce1"/>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7589.9780000000001" table:style-name="ce30">
            <text:p>7,589.978</text:p>
          </table:table-cell>
          <table:table-cell office:value-type="float" office:value="16768.202000000001" table:style-name="ce30">
            <text:p>16,768.202</text:p>
          </table:table-cell>
          <table:table-cell office:value-type="float" office:value="3193.078" table:style-name="ce30">
            <text:p>3,193.078</text:p>
          </table:table-cell>
          <table:table-cell office:value-type="float" office:value="27792.666000000001" table:style-name="ce30">
            <text:p>27,792.666</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2973.277" table:style-name="ce30">
            <text:p>2,973.277</text:p>
          </table:table-cell>
          <table:table-cell office:value-type="float" office:value="93.911000000000001" table:style-name="ce30">
            <text:p>93.911</text:p>
          </table:table-cell>
          <table:table-cell office:value-type="float" office:value="473.06799999999998" table:style-name="ce30">
            <text:p>473.068</text:p>
          </table:table-cell>
          <table:table-cell office:value-type="float" office:value="3545.8589999999999" table:style-name="ce30">
            <text:p>3,545.859</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631.4209999999998" table:style-name="ce30">
            <text:p>2,631.421</text:p>
          </table:table-cell>
          <table:table-cell office:value-type="float" office:value="113.021" table:style-name="ce30">
            <text:p>113.021</text:p>
          </table:table-cell>
          <table:table-cell office:value-type="float" office:value="1190.5129999999999" table:style-name="ce30">
            <text:p>1,190.513</text:p>
          </table:table-cell>
          <table:table-cell office:value-type="float" office:value="3942.991" table:style-name="ce30">
            <text:p>3,942.991</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1791.0219999999999" table:style-name="ce30">
            <text:p>1,791.022</text:p>
          </table:table-cell>
          <table:table-cell office:value-type="float" office:value="19.256" table:style-name="ce30">
            <text:p>19.256</text:p>
          </table:table-cell>
          <table:table-cell office:value-type="float" office:value="628.36599999999999" table:style-name="ce30">
            <text:p>628.366</text:p>
          </table:table-cell>
          <table:table-cell office:value-type="float" office:value="2441.587" table:style-name="ce30">
            <text:p>2,441.587</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484.06799999999998" table:style-name="ce30">
            <text:p>484.068</text:p>
          </table:table-cell>
          <table:table-cell office:value-type="float" office:value="17.68" table:style-name="ce30">
            <text:p>17.680</text:p>
          </table:table-cell>
          <table:table-cell office:value-type="float" office:value="69.114000000000004" table:style-name="ce30">
            <text:p>69.114</text:p>
          </table:table-cell>
          <table:table-cell office:value-type="float" office:value="570.86400000000003" table:style-name="ce30">
            <text:p>570.864</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2286.288" table:style-name="ce30">
            <text:p>2,286.288</text:p>
          </table:table-cell>
          <table:table-cell office:value-type="float" office:value="23.036000000000001" table:style-name="ce30">
            <text:p>23.036</text:p>
          </table:table-cell>
          <table:table-cell office:value-type="float" office:value="133.285" table:style-name="ce30">
            <text:p>133.285</text:p>
          </table:table-cell>
          <table:table-cell office:value-type="float" office:value="2445.48" table:style-name="ce30">
            <text:p>2,445.480</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450.31400000000002" table:style-name="ce30">
            <text:p>450.314</text:p>
          </table:table-cell>
          <table:table-cell office:value-type="float" office:value="3.46" table:style-name="ce30">
            <text:p>3.460</text:p>
          </table:table-cell>
          <table:table-cell office:value-type="float" office:value="52.418999999999997" table:style-name="ce30">
            <text:p>52.419</text:p>
          </table:table-cell>
          <table:table-cell office:value-type="float" office:value="506.33800000000002" table:style-name="ce30">
            <text:p>506.338</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0" table:style-name="ce30">
            <text:p>0.000</text:p>
          </table:table-cell>
          <table:table-cell office:value-type="float" office:value="0" table:style-name="ce30">
            <text:p>0.000</text:p>
          </table:table-cell>
          <table:table-cell office:value-type="float" office:value="0.32600000000000001" table:style-name="ce30">
            <text:p>0.326</text:p>
          </table:table-cell>
          <table:table-cell office:value-type="float" office:value="0.32600000000000001" table:style-name="ce30">
            <text:p>0.326</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92.1" table:style-name="ce30">
            <text:p>92.100</text:p>
          </table:table-cell>
          <table:table-cell office:value-type="float" office:value="2.5379999999999998" table:style-name="ce30">
            <text:p>2.538</text:p>
          </table:table-cell>
          <table:table-cell office:value-type="float" office:value="11.095000000000001" table:style-name="ce30">
            <text:p>11.095</text:p>
          </table:table-cell>
          <table:table-cell office:value-type="float" office:value="107.07299999999999" table:style-name="ce30">
            <text:p>107.073</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3323.886" table:style-name="ce30">
            <text:p>3,323.886</text:p>
          </table:table-cell>
          <table:table-cell office:value-type="float" office:value="193.512" table:style-name="ce30">
            <text:p>193.512</text:p>
          </table:table-cell>
          <table:table-cell office:value-type="float" office:value="377.41300000000001" table:style-name="ce30">
            <text:p>377.413</text:p>
          </table:table-cell>
          <table:table-cell office:value-type="float" office:value="3894.88" table:style-name="ce30">
            <text:p>3,894.880</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8403.6090000000004" table:style-name="ce30">
            <text:p>8,403.609</text:p>
          </table:table-cell>
          <table:table-cell office:value-type="float" office:value="8654.2450000000008" table:style-name="ce30">
            <text:p>8,654.245</text:p>
          </table:table-cell>
          <table:table-cell office:value-type="float" office:value="1431.8240000000001" table:style-name="ce30">
            <text:p>1,431.824</text:p>
          </table:table-cell>
          <table:table-cell office:value-type="float" office:value="18691.503000000001" table:style-name="ce30">
            <text:p>18,691.503</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79.617000000000004" table:style-name="ce30">
            <text:p>79.617</text:p>
          </table:table-cell>
          <table:table-cell office:value-type="float" office:value="23.861000000000001" table:style-name="ce30">
            <text:p>23.861</text:p>
          </table:table-cell>
          <table:table-cell office:value-type="float" office:value="350.43400000000003" table:style-name="ce30">
            <text:p>350.434</text:p>
          </table:table-cell>
          <table:table-cell office:value-type="float" office:value="453.92599999999999" table:style-name="ce30">
            <text:p>453.926</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20.155999999999999" table:style-name="ce30">
            <text:p>20.156</text:p>
          </table:table-cell>
          <table:table-cell office:value-type="float" office:value="0.151" table:style-name="ce30">
            <text:p>0.151</text:p>
          </table:table-cell>
          <table:table-cell office:value-type="float" office:value="9.2590000000000003" table:style-name="ce30">
            <text:p>9.259</text:p>
          </table:table-cell>
          <table:table-cell office:value-type="float" office:value="30.565999999999999" table:style-name="ce30">
            <text:p>30.566</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30125.735999999994" table:style-name="ce21">
            <text:p>30,125.736</text:p>
          </table:table-cell>
          <table:table-cell office:value-type="float" office:value="25912.873000000007" table:style-name="ce21">
            <text:p>25,912.873</text:p>
          </table:table-cell>
          <table:table-cell office:value-type="float" office:value="7920.1940000000004" table:style-name="ce21">
            <text:p>7,920.194</text:p>
          </table:table-cell>
          <table:table-cell office:value-type="float" office:value="64424.059000000008" table:style-name="ce193">
            <text:p>64,424.059<text:s/></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July to September 2020</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192">
            <text:p>Report run on: 31/03/2021</text:p>
          </table:table-cell>
          <table:table-cell table:style-name="ce1"/>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21096.666000000001" table:style-name="ce30">
            <text:p>21,096.666</text:p>
          </table:table-cell>
          <table:table-cell office:value-type="float" office:value="24473.388999999999" table:style-name="ce30">
            <text:p>24,473.389</text:p>
          </table:table-cell>
          <table:table-cell office:value-type="float" office:value="3683.355" table:style-name="ce30">
            <text:p>3,683.355</text:p>
          </table:table-cell>
          <table:table-cell office:value-type="float" office:value="49565.544000000002" table:style-name="ce30">
            <text:p>49,565.544</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903.07" table:style-name="ce30">
            <text:p>7,903.070</text:p>
          </table:table-cell>
          <table:table-cell office:value-type="float" office:value="203.00399999999999" table:style-name="ce30">
            <text:p>203.004</text:p>
          </table:table-cell>
          <table:table-cell office:value-type="float" office:value="533.06600000000003" table:style-name="ce30">
            <text:p>533.066</text:p>
          </table:table-cell>
          <table:table-cell office:value-type="float" office:value="8645.3909999999996" table:style-name="ce30">
            <text:p>8,645.391</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7041.4459999999999" table:style-name="ce30">
            <text:p>7,041.446</text:p>
          </table:table-cell>
          <table:table-cell office:value-type="float" office:value="162.37700000000001" table:style-name="ce30">
            <text:p>162.377</text:p>
          </table:table-cell>
          <table:table-cell office:value-type="float" office:value="2184.4059999999999" table:style-name="ce30">
            <text:p>2,184.406</text:p>
          </table:table-cell>
          <table:table-cell office:value-type="float" office:value="9401.6229999999996" table:style-name="ce30">
            <text:p>9,401.623</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4830.3980000000001" table:style-name="ce30">
            <text:p>4,830.398</text:p>
          </table:table-cell>
          <table:table-cell office:value-type="float" office:value="38.975999999999999" table:style-name="ce30">
            <text:p>38.976</text:p>
          </table:table-cell>
          <table:table-cell office:value-type="float" office:value="982.44399999999996" table:style-name="ce30">
            <text:p>982.444</text:p>
          </table:table-cell>
          <table:table-cell office:value-type="float" office:value="5853.7550000000001" table:style-name="ce30">
            <text:p>5,853.755</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1296.6010000000001" table:style-name="ce30">
            <text:p>1,296.601</text:p>
          </table:table-cell>
          <table:table-cell office:value-type="float" office:value="24.283999999999999" table:style-name="ce30">
            <text:p>24.284</text:p>
          </table:table-cell>
          <table:table-cell office:value-type="float" office:value="129.63300000000001" table:style-name="ce30">
            <text:p>129.633</text:p>
          </table:table-cell>
          <table:table-cell office:value-type="float" office:value="1450.751" table:style-name="ce30">
            <text:p>1,450.751</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6159.8329999999996" table:style-name="ce30">
            <text:p>6,159.833</text:p>
          </table:table-cell>
          <table:table-cell office:value-type="float" office:value="47.475999999999999" table:style-name="ce30">
            <text:p>47.476</text:p>
          </table:table-cell>
          <table:table-cell office:value-type="float" office:value="252.756" table:style-name="ce30">
            <text:p>252.756</text:p>
          </table:table-cell>
          <table:table-cell office:value-type="float" office:value="6468.7529999999997" table:style-name="ce30">
            <text:p>6,468.753</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1218.991" table:style-name="ce30">
            <text:p>1,218.991</text:p>
          </table:table-cell>
          <table:table-cell office:value-type="float" office:value="7.4450000000000003" table:style-name="ce30">
            <text:p>7.445</text:p>
          </table:table-cell>
          <table:table-cell office:value-type="float" office:value="53.295000000000002" table:style-name="ce30">
            <text:p>53.295</text:p>
          </table:table-cell>
          <table:table-cell office:value-type="float" office:value="1279.905" table:style-name="ce30">
            <text:p>1,279.905</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0" table:style-name="ce30">
            <text:p>0.000</text:p>
          </table:table-cell>
          <table:table-cell office:value-type="float" office:value="0" table:style-name="ce30">
            <text:p>0.000</text:p>
          </table:table-cell>
          <table:table-cell office:value-type="float" office:value="6.26" table:style-name="ce30">
            <text:p>6.260</text:p>
          </table:table-cell>
          <table:table-cell office:value-type="float" office:value="6.26" table:style-name="ce30">
            <text:p>6.260</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48.37700000000001" table:style-name="ce30">
            <text:p>248.377</text:p>
          </table:table-cell>
          <table:table-cell office:value-type="float" office:value="2.9780000000000002" table:style-name="ce30">
            <text:p>2.978</text:p>
          </table:table-cell>
          <table:table-cell office:value-type="float" office:value="32.142000000000003" table:style-name="ce30">
            <text:p>32.142</text:p>
          </table:table-cell>
          <table:table-cell office:value-type="float" office:value="286.79599999999999" table:style-name="ce30">
            <text:p>286.796</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792.4539999999997" table:style-name="ce30">
            <text:p>9,792.454</text:p>
          </table:table-cell>
          <table:table-cell office:value-type="float" office:value="372.04599999999999" table:style-name="ce30">
            <text:p>372.046</text:p>
          </table:table-cell>
          <table:table-cell office:value-type="float" office:value="776.89200000000005" table:style-name="ce30">
            <text:p>776.892</text:p>
          </table:table-cell>
          <table:table-cell office:value-type="float" office:value="10953.450999999999" table:style-name="ce30">
            <text:p>10,953.451</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22135.14" table:style-name="ce30">
            <text:p>22,135.140</text:p>
          </table:table-cell>
          <table:table-cell office:value-type="float" office:value="14847.642" table:style-name="ce30">
            <text:p>14,847.642</text:p>
          </table:table-cell>
          <table:table-cell office:value-type="float" office:value="2668.1460000000002" table:style-name="ce30">
            <text:p>2,668.146</text:p>
          </table:table-cell>
          <table:table-cell office:value-type="float" office:value="39865.883000000002" table:style-name="ce30">
            <text:p>39,865.883</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188.70099999999999" table:style-name="ce30">
            <text:p>188.701</text:p>
          </table:table-cell>
          <table:table-cell office:value-type="float" office:value="49.997999999999998" table:style-name="ce30">
            <text:p>49.998</text:p>
          </table:table-cell>
          <table:table-cell office:value-type="float" office:value="645.95000000000005" table:style-name="ce30">
            <text:p>645.950</text:p>
          </table:table-cell>
          <table:table-cell office:value-type="float" office:value="884.65" table:style-name="ce30">
            <text:p>884.650</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58.497999999999998" table:style-name="ce30">
            <text:p>58.498</text:p>
          </table:table-cell>
          <table:table-cell office:value-type="float" office:value="21.536000000000001" table:style-name="ce30">
            <text:p>21.536</text:p>
          </table:table-cell>
          <table:table-cell office:value-type="float" office:value="14.051" table:style-name="ce30">
            <text:p>14.051</text:p>
          </table:table-cell>
          <table:table-cell office:value-type="float" office:value="94.09" table:style-name="ce30">
            <text:p>94.090</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81970.175000000003" table:style-name="ce21">
            <text:p>81,970.175</text:p>
          </table:table-cell>
          <table:table-cell office:value-type="float" office:value="40251.150999999998" table:style-name="ce21">
            <text:p>40,251.151</text:p>
          </table:table-cell>
          <table:table-cell office:value-type="float" office:value="11962.396000000002" table:style-name="ce21">
            <text:p>11,962.396</text:p>
          </table:table-cell>
          <table:table-cell office:value-type="float" office:value="134756.85199999998" table:style-name="ce194">
            <text:p>134,756.852</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October to December 2020</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192">
            <text:p>Report run on: 31/03/2021</text:p>
          </table:table-cell>
          <table:table-cell table:style-name="ce1"/>
          <table:table-cell table:number-columns-repeated="4" table:style-name="ce3"/>
          <table:table-cell table:style-name="ce18"/>
          <table:table-cell table:number-columns-repeated="16377" table:style-name="ce1"/>
        </table:table-row>
        <table:table-row table:style-name="ro7">
          <table:table-cell table:style-name="ce14"/>
          <table:table-cell office:value-type="string" table:style-name="ce60">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9164.098000000002" table:style-name="ce30">
            <text:p>19,164.098</text:p>
          </table:table-cell>
          <table:table-cell office:value-type="float" office:value="28094.905999999999" table:style-name="ce30">
            <text:p>28,094.906</text:p>
          </table:table-cell>
          <table:table-cell office:value-type="float" office:value="2938.2269999999999" table:style-name="ce30">
            <text:p>2,938.227</text:p>
          </table:table-cell>
          <table:table-cell office:value-type="float" office:value="50693.591999999997" table:style-name="ce30">
            <text:p>50,693.592</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6591.3389999999999" table:style-name="ce30">
            <text:p>6,591.339</text:p>
          </table:table-cell>
          <table:table-cell office:value-type="float" office:value="194.25399999999999" table:style-name="ce30">
            <text:p>194.254</text:p>
          </table:table-cell>
          <table:table-cell office:value-type="float" office:value="752.22699999999998" table:style-name="ce30">
            <text:p>752.227</text:p>
          </table:table-cell>
          <table:table-cell office:value-type="float" office:value="7583.1689999999999" table:style-name="ce30">
            <text:p>7,583.169</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6015.5230000000001" table:style-name="ce30">
            <text:p>6,015.523</text:p>
          </table:table-cell>
          <table:table-cell office:value-type="float" office:value="196.131" table:style-name="ce30">
            <text:p>196.131</text:p>
          </table:table-cell>
          <table:table-cell office:value-type="float" office:value="2805.8539999999998" table:style-name="ce30">
            <text:p>2,805.854</text:p>
          </table:table-cell>
          <table:table-cell office:value-type="float" office:value="9059.5879999999997" table:style-name="ce30">
            <text:p>9,059.588</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4474.4340000000002" table:style-name="ce30">
            <text:p>4,474.434</text:p>
          </table:table-cell>
          <table:table-cell office:value-type="float" office:value="39.387999999999998" table:style-name="ce30">
            <text:p>39.388</text:p>
          </table:table-cell>
          <table:table-cell office:value-type="float" office:value="1015.645" table:style-name="ce30">
            <text:p>1,015.645</text:p>
          </table:table-cell>
          <table:table-cell office:value-type="float" office:value="5550.9939999999997" table:style-name="ce30">
            <text:p>5,550.994</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882.17700000000002" table:style-name="ce30">
            <text:p>882.177</text:p>
          </table:table-cell>
          <table:table-cell office:value-type="float" office:value="28.265000000000001" table:style-name="ce30">
            <text:p>28.265</text:p>
          </table:table-cell>
          <table:table-cell office:value-type="float" office:value="143.60900000000001" table:style-name="ce30">
            <text:p>143.609</text:p>
          </table:table-cell>
          <table:table-cell office:value-type="float" office:value="1059.2619999999999" table:style-name="ce30">
            <text:p>1,059.262</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4830.1850000000004" table:style-name="ce30">
            <text:p>4,830.185</text:p>
          </table:table-cell>
          <table:table-cell office:value-type="float" office:value="70.263999999999996" table:style-name="ce30">
            <text:p>70.264</text:p>
          </table:table-cell>
          <table:table-cell office:value-type="float" office:value="376.61099999999999" table:style-name="ce30">
            <text:p>376.611</text:p>
          </table:table-cell>
          <table:table-cell office:value-type="float" office:value="5306.9960000000001" table:style-name="ce30">
            <text:p>5,306.996</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905.36800000000005" table:style-name="ce30">
            <text:p>905.368</text:p>
          </table:table-cell>
          <table:table-cell office:value-type="float" office:value="9.6859999999999999" table:style-name="ce30">
            <text:p>9.686</text:p>
          </table:table-cell>
          <table:table-cell office:value-type="float" office:value="76.182000000000002" table:style-name="ce30">
            <text:p>76.182</text:p>
          </table:table-cell>
          <table:table-cell office:value-type="float" office:value="996.24800000000005" table:style-name="ce30">
            <text:p>996.248</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3.798" table:style-name="ce30">
            <text:p>3.798</text:p>
          </table:table-cell>
          <table:table-cell office:value-type="float" office:value="0" table:style-name="ce30">
            <text:p>0.000</text:p>
          </table:table-cell>
          <table:table-cell office:value-type="float" office:value="2.9350000000000001" table:style-name="ce30">
            <text:p>2.935</text:p>
          </table:table-cell>
          <table:table-cell office:value-type="float" office:value="6.7329999999999997" table:style-name="ce30">
            <text:p>6.733</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170.94300000000001" table:style-name="ce30">
            <text:p>170.943</text:p>
          </table:table-cell>
          <table:table-cell office:value-type="float" office:value="3.5219999999999998" table:style-name="ce30">
            <text:p>3.522</text:p>
          </table:table-cell>
          <table:table-cell office:value-type="float" office:value="130.01" table:style-name="ce30">
            <text:p>130.010</text:p>
          </table:table-cell>
          <table:table-cell office:value-type="float" office:value="305.46699999999998" table:style-name="ce30">
            <text:p>305.467</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046.32" table:style-name="ce30">
            <text:p>9,046.320</text:p>
          </table:table-cell>
          <table:table-cell office:value-type="float" office:value="400.99299999999999" table:style-name="ce30">
            <text:p>400.993</text:p>
          </table:table-cell>
          <table:table-cell office:value-type="float" office:value="838.03099999999995" table:style-name="ce30">
            <text:p>838.031</text:p>
          </table:table-cell>
          <table:table-cell office:value-type="float" office:value="10345.58" table:style-name="ce30">
            <text:p>10,345.580</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9133.189999999999" table:style-name="ce30">
            <text:p>19,133.190</text:p>
          </table:table-cell>
          <table:table-cell office:value-type="float" office:value="13284.258" table:style-name="ce30">
            <text:p>13,284.258</text:p>
          </table:table-cell>
          <table:table-cell office:value-type="float" office:value="2323.4630000000002" table:style-name="ce30">
            <text:p>2,323.463</text:p>
          </table:table-cell>
          <table:table-cell office:value-type="float" office:value="34967.646999999997" table:style-name="ce30">
            <text:p>34,967.647</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10.352" table:style-name="ce30">
            <text:p>210.352</text:p>
          </table:table-cell>
          <table:table-cell office:value-type="float" office:value="38.359000000000002" table:style-name="ce30">
            <text:p>38.359</text:p>
          </table:table-cell>
          <table:table-cell office:value-type="float" office:value="685.28700000000003" table:style-name="ce30">
            <text:p>685.287</text:p>
          </table:table-cell>
          <table:table-cell office:value-type="float" office:value="933.99800000000005" table:style-name="ce30">
            <text:p>933.998</text:p>
          </table:table-cell>
          <table:table-cell table:style-name="ce18"/>
          <table:table-cell table:style-name="ce24"/>
          <table:table-cell table:number-columns-repeated="16376" table:style-name="ce1"/>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38.075000000000003" table:style-name="ce30">
            <text:p>38.075</text:p>
          </table:table-cell>
          <table:table-cell office:value-type="float" office:value="1.202" table:style-name="ce30">
            <text:p>1.202</text:p>
          </table:table-cell>
          <table:table-cell office:value-type="float" office:value="10.961" table:style-name="ce30">
            <text:p>10.961</text:p>
          </table:table-cell>
          <table:table-cell office:value-type="float" office:value="50.457000000000001" table:style-name="ce30">
            <text:p>50.457</text:p>
          </table:table-cell>
          <table:table-cell table:style-name="ce18"/>
          <table:table-cell table:style-name="ce24"/>
          <table:table-cell table:number-columns-repeated="16376" table:style-name="ce1"/>
        </table:table-row>
        <table:table-row table:style-name="ro6">
          <table:table-cell table:style-name="ce14"/>
          <table:table-cell office:value-type="string" table:style-name="ce58">
            <text:p>Total</text:p>
          </table:table-cell>
          <table:table-cell office:value-type="float" office:value="71465.801999999996" table:style-name="ce21">
            <text:p>71,465.802</text:p>
          </table:table-cell>
          <table:table-cell office:value-type="float" office:value="42361.227999999996" table:style-name="ce21">
            <text:p>42,361.228</text:p>
          </table:table-cell>
          <table:table-cell office:value-type="float" office:value="12099.041999999998" table:style-name="ce21">
            <text:p>12,099.042</text:p>
          </table:table-cell>
          <table:table-cell office:value-type="float" office:value="126859.73100000001" table:style-name="ce194">
            <text:p>126,859.731</text:p>
          </table:table-cell>
          <table:table-cell table:style-name="ce18"/>
          <table:table-cell table:style-name="ce25"/>
          <table:table-cell table:number-columns-repeated="16376" table:style-name="ce1"/>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36"/>
          <table:table-cell table:number-columns-repeated="16377" table:style-name="ce1"/>
        </table:table-row>
        <table:table-row table:style-name="ro5">
          <table:table-cell office:value-type="string" table:style-name="ce3">
            <text:p>Period Covered: January to December 2020</text:p>
          </table:table-cell>
          <table:table-cell table:number-columns-repeated="5" table:style-name="ce3"/>
          <table:table-cell table:style-name="ce36"/>
          <table:table-cell table:style-name="ce25"/>
          <table:table-cell table:number-columns-repeated="16376" table:style-name="ce1"/>
        </table:table-row>
        <table:table-row table:style-name="ro6">
          <table:table-cell office:value-type="string" table:style-name="ce192">
            <text:p>Report run on: 31/03/2021</text:p>
          </table:table-cell>
          <table:table-cell table:style-name="ce1"/>
          <table:table-cell table:number-columns-repeated="4" table:style-name="ce3"/>
          <table:table-cell table:style-name="ce36"/>
          <table:table-cell table:style-name="ce59"/>
          <table:table-cell table:number-columns-repeated="16376" table:style-name="ce1"/>
        </table:table-row>
        <table:table-row table:style-name="ro25">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36"/>
          <table:table-cell table:style-name="ce39"/>
          <table:table-cell table:number-columns-repeated="16376" table:style-name="ce1"/>
        </table:table-row>
        <table:table-row table:style-name="ro5">
          <table:table-cell office:value-type="float" office:value="1" table:style-name="ce3">
            <text:p>1</text:p>
          </table:table-cell>
          <table:table-cell office:value-type="string" table:style-name="ce3">
            <text:p>Large Household Appliances</text:p>
          </table:table-cell>
          <table:table-cell office:value-type="float" office:value="69880.540999999997" table:style-name="ce30">
            <text:p>69,880.541</text:p>
          </table:table-cell>
          <table:table-cell office:value-type="float" office:value="93025.634999999995" table:style-name="ce30">
            <text:p>93,025.635</text:p>
          </table:table-cell>
          <table:table-cell office:value-type="float" office:value="22103.928" table:style-name="ce30">
            <text:p>22,103.928</text:p>
          </table:table-cell>
          <table:table-cell office:value-type="float" office:value="186368.19400000002" table:style-name="ce30">
            <text:p>186,368.194</text:p>
          </table:table-cell>
          <table:table-cell table:style-name="ce37"/>
          <table:table-cell table:style-name="ce24"/>
          <table:table-cell table:number-columns-repeated="16376" table:style-name="ce1"/>
        </table:table-row>
        <table:table-row table:style-name="ro5">
          <table:table-cell office:value-type="float" office:value="2" table:style-name="ce3">
            <text:p>2</text:p>
          </table:table-cell>
          <table:table-cell office:value-type="string" table:style-name="ce3">
            <text:p>Small Household Appliances</text:p>
          </table:table-cell>
          <table:table-cell office:value-type="float" office:value="24757.722000000002" table:style-name="ce30">
            <text:p>24,757.722</text:p>
          </table:table-cell>
          <table:table-cell office:value-type="float" office:value="671.827" table:style-name="ce30">
            <text:p>671.827</text:p>
          </table:table-cell>
          <table:table-cell office:value-type="float" office:value="2440.924" table:style-name="ce30">
            <text:p>2,440.924</text:p>
          </table:table-cell>
          <table:table-cell office:value-type="float" office:value="27937.966999999997" table:style-name="ce30">
            <text:p>27,937.967</text:p>
          </table:table-cell>
          <table:table-cell table:style-name="ce37"/>
          <table:table-cell table:style-name="ce24"/>
          <table:table-cell table:number-columns-repeated="16376" table:style-name="ce1"/>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2180.476999999999" table:style-name="ce30">
            <text:p>22,180.477</text:p>
          </table:table-cell>
          <table:table-cell office:value-type="float" office:value="633.45900000000006" table:style-name="ce30">
            <text:p>633.459</text:p>
          </table:table-cell>
          <table:table-cell office:value-type="float" office:value="9086.6489999999994" table:style-name="ce30">
            <text:p>9,086.649</text:p>
          </table:table-cell>
          <table:table-cell office:value-type="float" office:value="31974.488999999998" table:style-name="ce30">
            <text:p>31,974.489</text:p>
          </table:table-cell>
          <table:table-cell table:style-name="ce37"/>
          <table:table-cell table:style-name="ce24"/>
          <table:table-cell table:number-columns-repeated="16376" table:style-name="ce1"/>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15508.665000000001" table:style-name="ce30">
            <text:p>15,508.665</text:p>
          </table:table-cell>
          <table:table-cell office:value-type="float" office:value="157.31800000000001" table:style-name="ce30">
            <text:p>157.318</text:p>
          </table:table-cell>
          <table:table-cell office:value-type="float" office:value="3862.2779999999998" table:style-name="ce30">
            <text:p>3,862.278</text:p>
          </table:table-cell>
          <table:table-cell office:value-type="float" office:value="19556.738999999998" table:style-name="ce30">
            <text:p>19,556.739</text:p>
          </table:table-cell>
          <table:table-cell table:style-name="ce37"/>
          <table:table-cell table:style-name="ce24"/>
          <table:table-cell table:number-columns-repeated="16376" table:style-name="ce1"/>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3846.5710000000004" table:style-name="ce30">
            <text:p>3,846.571</text:p>
          </table:table-cell>
          <table:table-cell office:value-type="float" office:value="99.832000000000008" table:style-name="ce30">
            <text:p>99.832</text:p>
          </table:table-cell>
          <table:table-cell office:value-type="float" office:value="531.50700000000006" table:style-name="ce30">
            <text:p>531.507</text:p>
          </table:table-cell>
          <table:table-cell office:value-type="float" office:value="4483.357" table:style-name="ce30">
            <text:p>4,483.357</text:p>
          </table:table-cell>
          <table:table-cell table:style-name="ce37"/>
          <table:table-cell table:style-name="ce24"/>
          <table:table-cell table:number-columns-repeated="16376"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18872.912" table:style-name="ce30">
            <text:p>18,872.912</text:p>
          </table:table-cell>
          <table:table-cell office:value-type="float" office:value="200.23399999999998" table:style-name="ce30">
            <text:p>200.234</text:p>
          </table:table-cell>
          <table:table-cell office:value-type="float" office:value="1030.9699999999998" table:style-name="ce30">
            <text:p>1,030.970</text:p>
          </table:table-cell>
          <table:table-cell office:value-type="float" office:value="20146.905999999999" table:style-name="ce30">
            <text:p>20,146.906</text:p>
          </table:table-cell>
          <table:table-cell table:style-name="ce37"/>
          <table:table-cell table:style-name="ce24"/>
          <table:table-cell table:number-columns-repeated="16376" table:style-name="ce1"/>
        </table:table-row>
        <table:table-row table:style-name="ro16">
          <table:table-cell office:value-type="float" office:value="7" table:style-name="ce3">
            <text:p>7</text:p>
          </table:table-cell>
          <table:table-cell office:value-type="string" table:style-name="ce3">
            <text:p>Toys Leisure and Sports</text:p>
          </table:table-cell>
          <table:table-cell office:value-type="float" office:value="3684.011" table:style-name="ce30">
            <text:p>3,684.011</text:p>
          </table:table-cell>
          <table:table-cell office:value-type="float" office:value="31.109000000000002" table:style-name="ce30">
            <text:p>31.109</text:p>
          </table:table-cell>
          <table:table-cell office:value-type="float" office:value="247.49700000000001" table:style-name="ce30">
            <text:p>247.497</text:p>
          </table:table-cell>
          <table:table-cell office:value-type="float" office:value="3967.9459999999999" table:style-name="ce30">
            <text:p>3,967.946</text:p>
          </table:table-cell>
          <table:table-cell table:style-name="ce37"/>
          <table:table-cell table:style-name="ce24"/>
          <table:table-cell table:style-name="ce38"/>
          <table:table-cell table:number-columns-repeated="16375" table:style-name="ce1"/>
        </table:table-row>
        <table:table-row table:style-name="ro12">
          <table:table-cell office:value-type="float" office:value="8" table:style-name="ce3">
            <text:p>8</text:p>
          </table:table-cell>
          <table:table-cell office:value-type="string" table:style-name="ce3">
            <text:p>Medical Devices</text:p>
          </table:table-cell>
          <table:table-cell office:value-type="float" office:value="3.798" table:style-name="ce30">
            <text:p>3.798</text:p>
          </table:table-cell>
          <table:table-cell office:value-type="float" office:value="2E-3" table:style-name="ce30">
            <text:p>0.002</text:p>
          </table:table-cell>
          <table:table-cell office:value-type="float" office:value="9.6440000000000001" table:style-name="ce30">
            <text:p>9.644</text:p>
          </table:table-cell>
          <table:table-cell office:value-type="float" office:value="13.443999999999999" table:style-name="ce30">
            <text:p>13.444</text:p>
          </table:table-cell>
          <table:table-cell table:style-name="ce37"/>
          <table:table-cell table:style-name="ce24"/>
          <table:table-cell table:style-name="ce39"/>
          <table:table-cell table:number-columns-repeated="2" table:style-name="ce1"/>
          <table:table-cell table:style-name="ce39"/>
          <table:table-cell table:number-columns-repeated="16372"/>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737.73800000000006" table:style-name="ce30">
            <text:p>737.738</text:p>
          </table:table-cell>
          <table:table-cell office:value-type="float" office:value="15.029" table:style-name="ce30">
            <text:p>15.029</text:p>
          </table:table-cell>
          <table:table-cell office:value-type="float" office:value="210.71699999999998" table:style-name="ce30">
            <text:p>210.717</text:p>
          </table:table-cell>
          <table:table-cell office:value-type="float" office:value="969.11299999999994" table:style-name="ce30">
            <text:p>969.113</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31708.625" table:style-name="ce30">
            <text:p>31,708.625</text:p>
          </table:table-cell>
          <table:table-cell office:value-type="float" office:value="1314.57" table:style-name="ce30">
            <text:p>1,314.570</text:p>
          </table:table-cell>
          <table:table-cell office:value-type="float" office:value="2933.5820000000003" table:style-name="ce30">
            <text:p>2,933.582</text:p>
          </table:table-cell>
          <table:table-cell office:value-type="float" office:value="36029.175999999999" table:style-name="ce30">
            <text:p>36,029.176</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68796.176999999996" table:style-name="ce30">
            <text:p>68,796.177</text:p>
          </table:table-cell>
          <table:table-cell office:value-type="float" office:value="46441.506999999998" table:style-name="ce30">
            <text:p>46,441.507</text:p>
          </table:table-cell>
          <table:table-cell office:value-type="float" office:value="8945.75" table:style-name="ce30">
            <text:p>8,945.750</text:p>
          </table:table-cell>
          <table:table-cell office:value-type="float" office:value="125005.391" table:style-name="ce30">
            <text:p>125,005.391</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703.56599999999992" table:style-name="ce30">
            <text:p>703.566</text:p>
          </table:table-cell>
          <table:table-cell office:value-type="float" office:value="171.17100000000002" table:style-name="ce30">
            <text:p>171.171</text:p>
          </table:table-cell>
          <table:table-cell office:value-type="float" office:value="2570.3040000000001" table:style-name="ce30">
            <text:p>2,570.304</text:p>
          </table:table-cell>
          <table:table-cell office:value-type="float" office:value="3445.058" table:style-name="ce30">
            <text:p>3,445.058</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169.59300000000002" table:style-name="ce30">
            <text:p>169.593</text:p>
          </table:table-cell>
          <table:table-cell office:value-type="float" office:value="23.319000000000003" table:style-name="ce30">
            <text:p>23.319</text:p>
          </table:table-cell>
          <table:table-cell office:value-type="float" office:value="42.046999999999997" table:style-name="ce30">
            <text:p>42.047</text:p>
          </table:table-cell>
          <table:table-cell office:value-type="float" office:value="236.18299999999999" table:style-name="ce30">
            <text:p>236.183</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14"/>
          <table:table-cell office:value-type="string" table:style-name="ce58">
            <text:p>Total</text:p>
          </table:table-cell>
          <table:table-cell office:value-type="float" office:value="260850.39600000001" table:style-name="ce21">
            <text:p>260,850.396</text:p>
          </table:table-cell>
          <table:table-cell office:value-type="float" office:value="142785.01199999999" table:style-name="ce21">
            <text:p>142,785.012</text:p>
          </table:table-cell>
          <table:table-cell office:value-type="float" office:value="54015.796999999999" table:style-name="ce21">
            <text:p>54,015.797</text:p>
          </table:table-cell>
          <table:table-cell office:value-type="float" office:value="460133.96300000011" table:style-name="ce21">
            <text:p>460,133.963</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3"/>
          <table:table-cell table:style-name="ce52"/>
          <table:table-cell table:number-columns-repeated="3" table:style-name="ce18"/>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2" table:style-name="ce6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2<text:span text:style-name="T3">This figure includes household WEEE returned by distributors to Producer Compliance Schemes.</text:span></text:p>
          </table:table-cell>
          <table:covered-table-cell table:number-columns-repeated="4"/>
          <table:table-cell table:style-name="ce36"/>
          <table:table-cell table:style-name="ce3"/>
          <table:table-cell table:style-name="ce25"/>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3<text:span text:style-name="T3">This figure includes household WEEE collected through a collection system a Producer Compliance Scheme operates itself.</text:span></text:p>
          </table:table-cell>
          <table:covered-table-cell table:number-columns-repeated="4"/>
          <table:table-cell table:style-name="ce36"/>
          <table:table-cell table:style-name="ce3"/>
          <table:table-cell table:style-name="ce59"/>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2" table:style-name="ce7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table:number-columns-repeated="6"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52">
            <text:p>Non-Household Waste electrical and electronic equipment (WEEE) Collected in the UK</text:p>
          </table:table-cell>
          <table:table-cell table:number-columns-repeated="5"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192">
            <text:p>Report run on: 31/03/2021</text:p>
          </table:table-cell>
          <table:table-cell table:style-name="ce1"/>
          <table:table-cell table:number-columns-repeated="4" table:style-name="ce3"/>
          <table:table-cell table:style-name="ce52"/>
          <table:table-cell table:style-name="ce39"/>
          <table:table-cell table:number-columns-repeated="2" table:style-name="ce1"/>
          <table:table-cell table:style-name="ce25"/>
          <table:table-cell table:number-columns-repeated="4" table:style-name="ce24"/>
          <table:table-cell table:number-columns-repeated="16369"/>
        </table:table-row>
        <table:table-row table:style-name="ro16">
          <table:table-cell table:style-name="ce61"/>
          <table:table-cell table:style-name="ce35"/>
          <table:table-cell office:value-type="string" table:style-name="ce62">
            <text:p>January to March 2020</text:p>
          </table:table-cell>
          <table:table-cell office:value-type="string" table:style-name="ce63">
            <text:p>April to June 2020</text:p>
          </table:table-cell>
          <table:table-cell office:value-type="string" table:style-name="ce62">
            <text:p>July to September 2020</text:p>
          </table:table-cell>
          <table:table-cell office:value-type="string" table:style-name="ce62">
            <text:p>October to December 2020</text:p>
          </table:table-cell>
          <table:table-cell office:value-type="string" table:style-name="ce62">
            <text:p>Total</text:p>
          </table:table-cell>
          <table:table-cell table:style-name="ce38"/>
          <table:table-cell table:style-name="ce50"/>
          <table:table-cell table:style-name="ce1"/>
          <table:table-cell table:style-name="ce25"/>
          <table:table-cell table:number-columns-repeated="4" table:style-name="ce24"/>
          <table:table-cell table:number-columns-repeated="16369"/>
        </table:table-row>
        <table:table-row table:style-name="ro26">
          <table:table-cell table:style-name="ce64"/>
          <table:table-cell office:value-type="string" table:style-name="ce65">
            <text:p>Category Name</text:p>
          </table:table-cell>
          <table:table-cell office:value-type="string" table:style-name="ce66">
            <text:p>Non-household WEEE (tonnes)</text:p>
          </table:table-cell>
          <table:table-cell office:value-type="string" table:style-name="ce67">
            <text:p>Non-household WEEE (tonnes)</text:p>
          </table:table-cell>
          <table:table-cell office:value-type="string" table:style-name="ce66">
            <text:p>Non-household WEEE (tonnes)</text:p>
          </table:table-cell>
          <table:table-cell office:value-type="string" table:style-name="ce66">
            <text:p>Non-household WEEE (tonnes)</text:p>
          </table:table-cell>
          <table:table-cell office:value-type="string" table:style-name="ce66">
            <text:p>Non-household WEEE (tonnes)</text:p>
          </table:table-cell>
          <table:table-cell table:style-name="ce39"/>
          <table:table-cell table:style-name="ce51"/>
          <table:table-cell table:number-columns-repeated="16375" table:style-name="ce1"/>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78.536000000000001" table:style-name="ce30">
            <text:p>78.536</text:p>
          </table:table-cell>
          <table:table-cell office:value-type="float" office:value="53.664000000000001" table:style-name="ce30">
            <text:p>53.664</text:p>
          </table:table-cell>
          <table:table-cell office:value-type="float" office:value="241.03100000000001" table:style-name="ce30">
            <text:p>241.031</text:p>
          </table:table-cell>
          <table:table-cell office:value-type="float" office:value="107.92100000000001" table:style-name="ce30">
            <text:p>107.921</text:p>
          </table:table-cell>
          <table:table-cell office:value-type="float" office:value="481.15199999999999" table:style-name="ce195">
            <text:p>481.152</text:p>
          </table:table-cell>
          <table:table-cell table:number-columns-repeated="2" table:style-name="ce24"/>
          <table:table-cell table:number-columns-repeated="16375" table:style-name="ce1"/>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18.577000000000002" table:style-name="ce30">
            <text:p>18.577</text:p>
          </table:table-cell>
          <table:table-cell office:value-type="float" office:value="2.7320000000000002" table:style-name="ce30">
            <text:p>2.732</text:p>
          </table:table-cell>
          <table:table-cell office:value-type="float" office:value="21.234999999999999" table:style-name="ce30">
            <text:p>21.235</text:p>
          </table:table-cell>
          <table:table-cell office:value-type="float" office:value="22.968" table:style-name="ce30">
            <text:p>22.968</text:p>
          </table:table-cell>
          <table:table-cell office:value-type="float" office:value="65.512" table:style-name="ce195">
            <text:p>65.512</text:p>
          </table:table-cell>
          <table:table-cell table:number-columns-repeated="2" table:style-name="ce24"/>
          <table:table-cell table:number-columns-repeated="16375" table:style-name="ce1"/>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77.31400000000002" table:style-name="ce30">
            <text:p>277.314</text:p>
          </table:table-cell>
          <table:table-cell office:value-type="float" office:value="99.486000000000004" table:style-name="ce30">
            <text:p>99.486</text:p>
          </table:table-cell>
          <table:table-cell office:value-type="float" office:value="113.548" table:style-name="ce30">
            <text:p>113.548</text:p>
          </table:table-cell>
          <table:table-cell office:value-type="float" office:value="156.28299999999999" table:style-name="ce30">
            <text:p>156.283</text:p>
          </table:table-cell>
          <table:table-cell office:value-type="float" office:value="646.63099999999997" table:style-name="ce195">
            <text:p>646.631</text:p>
          </table:table-cell>
          <table:table-cell table:number-columns-repeated="2" table:style-name="ce24"/>
          <table:table-cell table:number-columns-repeated="16375" table:style-name="ce1"/>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1.5309999999999999" table:style-name="ce30">
            <text:p>1.531</text:p>
          </table:table-cell>
          <table:table-cell office:value-type="float" office:value="1.238" table:style-name="ce30">
            <text:p>1.238</text:p>
          </table:table-cell>
          <table:table-cell office:value-type="float" office:value="4.1520000000000001" table:style-name="ce30">
            <text:p>4.152</text:p>
          </table:table-cell>
          <table:table-cell office:value-type="float" office:value="6.6109999999999998" table:style-name="ce30">
            <text:p>6.611</text:p>
          </table:table-cell>
          <table:table-cell office:value-type="float" office:value="13.532" table:style-name="ce195">
            <text:p>13.532</text:p>
          </table:table-cell>
          <table:table-cell table:number-columns-repeated="2" table:style-name="ce24"/>
          <table:table-cell table:number-columns-repeated="16375" table:style-name="ce1"/>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813.34299999999996" table:style-name="ce30">
            <text:p>813.343</text:p>
          </table:table-cell>
          <table:table-cell office:value-type="float" office:value="382.77300000000002" table:style-name="ce30">
            <text:p>382.773</text:p>
          </table:table-cell>
          <table:table-cell office:value-type="float" office:value="758.55" table:style-name="ce30">
            <text:p>758.550</text:p>
          </table:table-cell>
          <table:table-cell office:value-type="float" office:value="799.61800000000005" table:style-name="ce30">
            <text:p>799.618</text:p>
          </table:table-cell>
          <table:table-cell office:value-type="float" office:value="2754.2840000000001" table:style-name="ce195">
            <text:p>2,754.284</text:p>
          </table:table-cell>
          <table:table-cell table:number-columns-repeated="2" table:style-name="ce24"/>
          <table:table-cell table:number-columns-repeated="16375"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44.098999999999997" table:style-name="ce30">
            <text:p>44.099</text:p>
          </table:table-cell>
          <table:table-cell office:value-type="float" office:value="18.917000000000002" table:style-name="ce30">
            <text:p>18.917</text:p>
          </table:table-cell>
          <table:table-cell office:value-type="float" office:value="34.582000000000001" table:style-name="ce30">
            <text:p>34.582</text:p>
          </table:table-cell>
          <table:table-cell office:value-type="float" office:value="41.588999999999999" table:style-name="ce30">
            <text:p>41.589</text:p>
          </table:table-cell>
          <table:table-cell office:value-type="float" office:value="139.18700000000001" table:style-name="ce195">
            <text:p>139.187</text:p>
          </table:table-cell>
          <table:table-cell table:number-columns-repeated="2" table:style-name="ce24"/>
          <table:table-cell table:number-columns-repeated="16375" table:style-name="ce1"/>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6.0000000000000001E-3" table:style-name="ce30">
            <text:p>0.006</text:p>
          </table:table-cell>
          <table:table-cell office:value-type="float" office:value="0" table:style-name="ce30">
            <text:p>0.000</text:p>
          </table:table-cell>
          <table:table-cell office:value-type="float" office:value="1.756" table:style-name="ce30">
            <text:p>1.756</text:p>
          </table:table-cell>
          <table:table-cell office:value-type="float" office:value="7.3999999999999996E-2" table:style-name="ce30">
            <text:p>0.074</text:p>
          </table:table-cell>
          <table:table-cell office:value-type="float" office:value="1.8360000000000001" table:style-name="ce195">
            <text:p>1.836</text:p>
          </table:table-cell>
          <table:table-cell table:number-columns-repeated="2" table:style-name="ce24"/>
          <table:table-cell table:number-columns-repeated="16375" table:style-name="ce1"/>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52.171999999999997" table:style-name="ce30">
            <text:p>52.172</text:p>
          </table:table-cell>
          <table:table-cell office:value-type="float" office:value="50.372" table:style-name="ce30">
            <text:p>50.372</text:p>
          </table:table-cell>
          <table:table-cell office:value-type="float" office:value="63.11" table:style-name="ce30">
            <text:p>63.110</text:p>
          </table:table-cell>
          <table:table-cell office:value-type="float" office:value="57.470999999999997" table:style-name="ce30">
            <text:p>57.471</text:p>
          </table:table-cell>
          <table:table-cell office:value-type="float" office:value="223.125" table:style-name="ce195">
            <text:p>223.125</text:p>
          </table:table-cell>
          <table:table-cell table:number-columns-repeated="2" table:style-name="ce24"/>
          <table:table-cell table:number-columns-repeated="16375" table:style-name="ce1"/>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6.745999999999999" table:style-name="ce30">
            <text:p>26.746</text:p>
          </table:table-cell>
          <table:table-cell office:value-type="float" office:value="35.216000000000001" table:style-name="ce30">
            <text:p>35.216</text:p>
          </table:table-cell>
          <table:table-cell office:value-type="float" office:value="19.067" table:style-name="ce30">
            <text:p>19.067</text:p>
          </table:table-cell>
          <table:table-cell office:value-type="float" office:value="23.837" table:style-name="ce30">
            <text:p>23.837</text:p>
          </table:table-cell>
          <table:table-cell office:value-type="float" office:value="104.866" table:style-name="ce195">
            <text:p>104.866</text:p>
          </table:table-cell>
          <table:table-cell table:number-columns-repeated="2" table:style-name="ce24"/>
          <table:table-cell table:number-columns-repeated="16375" table:style-name="ce1"/>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42.052999999999997" table:style-name="ce30">
            <text:p>42.053</text:p>
          </table:table-cell>
          <table:table-cell office:value-type="float" office:value="16.768000000000001" table:style-name="ce30">
            <text:p>16.768</text:p>
          </table:table-cell>
          <table:table-cell office:value-type="float" office:value="37.435000000000002" table:style-name="ce30">
            <text:p>37.435</text:p>
          </table:table-cell>
          <table:table-cell office:value-type="float" office:value="24.882999999999999" table:style-name="ce30">
            <text:p>24.883</text:p>
          </table:table-cell>
          <table:table-cell office:value-type="float" office:value="121.139" table:style-name="ce195">
            <text:p>121.139</text:p>
          </table:table-cell>
          <table:table-cell table:number-columns-repeated="2" table:style-name="ce24"/>
          <table:table-cell table:number-columns-repeated="16375" table:style-name="ce1"/>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3.74" table:style-name="ce30">
            <text:p>3.740</text:p>
          </table:table-cell>
          <table:table-cell office:value-type="float" office:value="1.611" table:style-name="ce30">
            <text:p>1.611</text:p>
          </table:table-cell>
          <table:table-cell office:value-type="float" office:value="2.508" table:style-name="ce30">
            <text:p>2.508</text:p>
          </table:table-cell>
          <table:table-cell office:value-type="float" office:value="2.9620000000000002" table:style-name="ce30">
            <text:p>2.962</text:p>
          </table:table-cell>
          <table:table-cell office:value-type="float" office:value="10.821" table:style-name="ce195">
            <text:p>10.821</text:p>
          </table:table-cell>
          <table:table-cell table:number-columns-repeated="2" table:style-name="ce24"/>
          <table:table-cell table:number-columns-repeated="16375" table:style-name="ce1"/>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373.81400000000002" table:style-name="ce30">
            <text:p>373.814</text:p>
          </table:table-cell>
          <table:table-cell office:value-type="float" office:value="300.07600000000002" table:style-name="ce30">
            <text:p>300.076</text:p>
          </table:table-cell>
          <table:table-cell office:value-type="float" office:value="427.00099999999998" table:style-name="ce30">
            <text:p>427.001</text:p>
          </table:table-cell>
          <table:table-cell office:value-type="float" office:value="622.16399999999999" table:style-name="ce30">
            <text:p>622.164</text:p>
          </table:table-cell>
          <table:table-cell office:value-type="float" office:value="1723.0550000000001" table:style-name="ce195">
            <text:p>1,723.055</text:p>
          </table:table-cell>
          <table:table-cell table:number-columns-repeated="2" table:style-name="ce24"/>
          <table:table-cell table:number-columns-repeated="16375" table:style-name="ce1"/>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5.1999999999999998E-2" table:style-name="ce30">
            <text:p>0.052</text:p>
          </table:table-cell>
          <table:table-cell office:value-type="float" office:value="0.27700000000000002" table:style-name="ce30">
            <text:p>0.277</text:p>
          </table:table-cell>
          <table:table-cell office:value-type="float" office:value="0.27500000000000002" table:style-name="ce30">
            <text:p>0.275</text:p>
          </table:table-cell>
          <table:table-cell office:value-type="float" office:value="0.27200000000000002" table:style-name="ce30">
            <text:p>0.272</text:p>
          </table:table-cell>
          <table:table-cell office:value-type="float" office:value="0.87600000000000011" table:style-name="ce195">
            <text:p>0.876</text:p>
          </table:table-cell>
          <table:table-cell table:number-columns-repeated="2" table:style-name="ce24"/>
          <table:table-cell table:number-columns-repeated="16375" table:style-name="ce1"/>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195">
            <text:p>0.000</text:p>
          </table:table-cell>
          <table:table-cell table:number-columns-repeated="2" table:style-name="ce24"/>
          <table:table-cell table:number-columns-repeated="16375"/>
        </table:table-row>
        <table:table-row table:style-name="ro6">
          <table:table-cell table:style-name="ce14"/>
          <table:table-cell office:value-type="string" table:style-name="ce58">
            <text:p>Total</text:p>
          </table:table-cell>
          <table:table-cell office:value-type="float" office:value="1731.9829999999999" table:style-name="ce21">
            <text:p>1,731.983</text:p>
          </table:table-cell>
          <table:table-cell office:value-type="float" office:value="963.13000000000011" table:style-name="ce196">
            <text:p>963.130</text:p>
          </table:table-cell>
          <table:table-cell office:value-type="float" office:value="1724.2500000000002" table:style-name="ce194">
            <text:p>1,724.250</text:p>
          </table:table-cell>
          <table:table-cell office:value-type="float" office:value="1866.653" table:style-name="ce194">
            <text:p>1,866.653</text:p>
          </table:table-cell>
          <table:table-cell office:value-type="float" office:value="6286.0160000000005" table:style-name="ce194">
            <text:p>6,286.016</text:p>
          </table:table-cell>
          <table:table-cell table:number-columns-repeated="2" table:style-name="ce25"/>
          <table:table-cell table:number-columns-repeated="16375"/>
        </table:table-row>
        <table:table-row table:style-name="ro6">
          <table:table-cell table:style-name="ce3"/>
          <table:table-cell table:style-name="ce52"/>
          <table:table-cell table:number-columns-repeated="3" table:style-name="ce18"/>
          <table:table-cell table:style-name="ce52"/>
          <table:table-cell table:style-name="ce3"/>
          <table:table-cell table:number-columns-repeated="16377" table:style-name="ce1"/>
        </table:table-row>
        <table:table-row table:style-name="ro6">
          <table:table-cell office:value-type="string" table:style-name="ce52">
            <text:p>Notes</text:p>
          </table:table-cell>
          <table:table-cell table:style-name="ce52"/>
          <table:table-cell table:number-columns-repeated="3" table:style-name="ce18"/>
          <table:table-cell table:style-name="ce52"/>
          <table:table-cell table:style-name="ce3"/>
          <table:table-cell table:number-columns-repeated="16377" table:style-name="ce1"/>
        </table:table-row>
        <table:table-row table:style-name="ro29">
          <table:table-cell office:value-type="string" table:number-columns-spanned="6" table:number-rows-spanned="1" table:style-name="ce71">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3"/>
          <table:table-cell table:style-name="ce59"/>
          <table:table-cell table:number-columns-repeated="16376" table:style-name="ce1"/>
        </table:table-row>
        <table:table-row table:style-name="ro6">
          <table:table-cell office:value-type="string" table:style-name="ce3">
            <text:p>Catalogue LIT 7676</text:p>
          </table:table-cell>
          <table:table-cell table:number-columns-repeated="6" table:style-name="ce3"/>
          <table:table-cell table:number-columns-repeated="16377" table:style-name="ce1"/>
        </table:table-row>
        <table:table-row table:style-name="ro6">
          <table:table-cell office:value-type="string" table:style-name="ce52">
            <text:p>© Environment Agency copyright and database right 2021. All rights reserved.<text:s text:c="2"/></text:p>
          </table:table-cell>
          <table:table-cell table:number-columns-repeated="6" table:style-name="ce3"/>
          <table:table-cell table:number-columns-repeated="16377" table:style-name="ce1"/>
        </table:table-row>
        <table:table-row table:style-name="ro6">
          <table:table-cell table:number-columns-repeated="5" table:style-name="ce1"/>
          <table:table-cell table:number-columns-repeated="2" table:style-name="ce3"/>
          <table:table-cell table:style-name="ce50"/>
          <table:table-cell table:number-columns-repeated="16376" table:style-name="ce1"/>
        </table:table-row>
        <table:table-row table:style-name="ro6">
          <table:table-cell table:number-columns-repeated="5" table:style-name="ce1"/>
          <table:table-cell table:number-columns-repeated="2" table:style-name="ce3"/>
          <table:table-cell table:style-name="ce51"/>
          <table:table-cell table:number-columns-repeated="16376" table:style-name="ce1"/>
        </table:table-row>
        <table:table-row table:number-rows-repeated="7" table:style-name="ro6">
          <table:table-cell table:number-columns-repeated="5" table:style-name="ce1"/>
          <table:table-cell table:number-columns-repeated="2" table:style-name="ce3"/>
          <table:table-cell table:style-name="ce24"/>
          <table:table-cell table:number-columns-repeated="16376" table:style-name="ce1"/>
        </table:table-row>
        <table:table-row table:number-rows-repeated="6" table:style-name="ro6">
          <table:table-cell table:number-columns-repeated="7"/>
          <table:table-cell table:style-name="ce24"/>
          <table:table-cell table:number-columns-repeated="16376"/>
        </table:table-row>
        <table:table-row table:style-name="ro6">
          <table:table-cell table:number-columns-repeated="7"/>
          <table:table-cell table:style-name="ce25"/>
          <table:table-cell table:number-columns-repeated="16376"/>
        </table:table-row>
        <table:table-row table:number-rows-repeated="1048425" table:style-name="ro28">
          <table:table-cell table:number-columns-repeated="16384"/>
        </table:table-row>
      </table:table>
      <table:table table:name="2019_Quarter_1_-_4" table:style-name="ta1">
        <table:table-column table:style-name="co16" table:default-cell-style-name="ce154"/>
        <table:table-column table:style-name="co17" table:default-cell-style-name="ce154"/>
        <table:table-column table:style-name="co18" table:number-columns-repeated="3" table:default-cell-style-name="ce154"/>
        <table:table-column table:style-name="co18" table:number-columns-repeated="2" table:default-cell-style-name="ce153"/>
        <table:table-column table:style-name="co37"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3" table:default-cell-style-name="ce154"/>
        <table:table-column table:style-name="co47" table:default-cell-style-name="ce154"/>
        <table:table-column table:style-name="co48" table:default-cell-style-name="ce154"/>
        <table:table-column table:style-name="co49" table:number-columns-repeated="2" table:default-cell-style-name="ce154"/>
        <table:table-column table:style-name="co37" table:number-columns-repeated="3" table:default-cell-style-name="ce154"/>
        <table:table-column table:style-name="co42" table:number-columns-repeated="2" table:default-cell-style-name="ce154"/>
        <table:table-column table:style-name="co43" table:default-cell-style-name="ce154"/>
        <table:table-column table:style-name="co44" table:default-cell-style-name="ce154"/>
        <table:table-column table:style-name="co43" table:default-cell-style-name="ce154"/>
        <table:table-column table:style-name="co45" table:default-cell-style-name="ce154"/>
        <table:table-column table:style-name="co46" table:number-columns-repeated="242" table:default-cell-style-name="ce154"/>
        <table:table-row table:style-name="ro23">
          <table:table-cell table:style-name="ce153">
            <draw:frame draw:z-index="1" draw:id="id7" draw:style-name="a7" draw:name="Picture 2" svg:x="0in" svg:y="0in" svg:width="3.40029in" svg:height="0.82007in" style:rel-width="scale" style:rel-height="scale">
              <draw:image xlink:href="" xlink:type="simple" xlink:show="embed" xlink:actuate="onLoad"/>
              <svg:title/>
              <svg:desc/>
            </draw:frame>
          </table:table-cell>
          <table:table-cell table:number-columns-repeated="6" table:style-name="ce153"/>
          <table:table-cell table:number-columns-repeated="16377" table:style-name="ce154"/>
        </table:table-row>
        <table:table-row table:style-name="ro5">
          <table:table-cell office:value-type="string" table:number-columns-spanned="5" table:number-rows-spanned="2" table:style-name="ce18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155"/>
          <table:table-cell table:number-columns-repeated="16377" table:style-name="ce154"/>
        </table:table-row>
        <table:table-row table:style-name="ro5">
          <table:covered-table-cell/>
          <table:covered-table-cell table:number-columns-repeated="4"/>
          <table:table-cell table:number-columns-repeated="2" table:style-name="ce155"/>
          <table:table-cell table:number-columns-repeated="16377" table:style-name="ce154"/>
        </table:table-row>
        <table:table-row table:style-name="ro6">
          <table:table-cell table:number-columns-repeated="7" table:style-name="ce155"/>
          <table:table-cell table:style-name="ce156"/>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6" table:style-name="ce153"/>
          <table:table-cell table:number-columns-repeated="16377" table:style-name="ce154"/>
        </table:table-row>
        <table:table-row table:style-name="ro6">
          <table:table-cell office:value-type="string" table:style-name="ce153">
            <text:p>Period Covered: January to March 2019</text:p>
          </table:table-cell>
          <table:table-cell table:number-columns-repeated="6" table:style-name="ce153"/>
          <table:table-cell table:number-columns-repeated="16377" table:style-name="ce154"/>
        </table:table-row>
        <table:table-row table:style-name="ro6">
          <table:table-cell office:value-type="string" table:style-name="ce158">
            <text:p>Report run on: 20/03/2020</text:p>
          </table:table-cell>
          <table:table-cell table:style-name="ce154"/>
          <table:table-cell table:number-columns-repeated="5" table:style-name="ce153"/>
          <table:table-cell table:number-columns-repeated="16377" table:style-name="ce154"/>
        </table:table-row>
        <table:table-row table:style-name="ro24">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2"/>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9115.594000000001" table:style-name="ce164">
            <text:p>19,115.594</text:p>
          </table:table-cell>
          <table:table-cell office:value-type="float" office:value="21291.375" table:style-name="ce164">
            <text:p>21,291.375</text:p>
          </table:table-cell>
          <table:table-cell office:value-type="float" office:value="3729.087" table:style-name="ce164">
            <text:p>3,729.087</text:p>
          </table:table-cell>
          <table:table-cell office:value-type="float" office:value="44198.57" table:style-name="ce164">
            <text:p>44,198.570</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8041.4219999999996" table:style-name="ce164">
            <text:p>8,041.422</text:p>
          </table:table-cell>
          <table:table-cell office:value-type="float" office:value="163.86600000000001" table:style-name="ce164">
            <text:p>163.866</text:p>
          </table:table-cell>
          <table:table-cell office:value-type="float" office:value="966.23099999999999" table:style-name="ce164">
            <text:p>966.231</text:p>
          </table:table-cell>
          <table:table-cell office:value-type="float" office:value="9192.0229999999992" table:style-name="ce164">
            <text:p>9,192.023</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7813.2719999999999" table:style-name="ce164">
            <text:p>7,813.272</text:p>
          </table:table-cell>
          <table:table-cell office:value-type="float" office:value="126.40300000000001" table:style-name="ce164">
            <text:p>126.403</text:p>
          </table:table-cell>
          <table:table-cell office:value-type="float" office:value="2992.57" table:style-name="ce164">
            <text:p>2,992.570</text:p>
          </table:table-cell>
          <table:table-cell office:value-type="float" office:value="10964.946" table:style-name="ce164">
            <text:p>10,964.946</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7478.2250000000004" table:style-name="ce164">
            <text:p>7,478.225</text:p>
          </table:table-cell>
          <table:table-cell office:value-type="float" office:value="63.326999999999998" table:style-name="ce164">
            <text:p>63.327</text:p>
          </table:table-cell>
          <table:table-cell office:value-type="float" office:value="1509.6690000000001" table:style-name="ce164">
            <text:p>1,509.669</text:p>
          </table:table-cell>
          <table:table-cell office:value-type="float" office:value="9055.4560000000001" table:style-name="ce164">
            <text:p>9,055.456</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5.8999999999999997E-2" table:style-name="ce164">
            <text:p>0.059</text:p>
          </table:table-cell>
          <table:table-cell office:value-type="float" office:value="19.364999999999998" table:style-name="ce164">
            <text:p>19.365</text:p>
          </table:table-cell>
          <table:table-cell office:value-type="float" office:value="109.723" table:style-name="ce164">
            <text:p>109.723</text:p>
          </table:table-cell>
          <table:table-cell office:value-type="float" office:value="129.14599999999999" table:style-name="ce164">
            <text:p>129.146</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4088.9960000000001" table:style-name="ce164">
            <text:p>4,088.996</text:p>
          </table:table-cell>
          <table:table-cell office:value-type="float" office:value="43.026000000000003" table:style-name="ce164">
            <text:p>43.026</text:p>
          </table:table-cell>
          <table:table-cell office:value-type="float" office:value="273.97899999999998" table:style-name="ce164">
            <text:p>273.979</text:p>
          </table:table-cell>
          <table:table-cell office:value-type="float" office:value="4407.74" table:style-name="ce164">
            <text:p>4,407.740</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495.36099999999999" table:style-name="ce164">
            <text:p>495.361</text:p>
          </table:table-cell>
          <table:table-cell office:value-type="float" office:value="5.5890000000000004" table:style-name="ce164">
            <text:p>5.589</text:p>
          </table:table-cell>
          <table:table-cell office:value-type="float" office:value="115.383" table:style-name="ce164">
            <text:p>115.383</text:p>
          </table:table-cell>
          <table:table-cell office:value-type="float" office:value="616.33199999999999" table:style-name="ce164">
            <text:p>616.332</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02" table:style-name="ce164">
            <text:p>0.020</text:p>
          </table:table-cell>
          <table:table-cell office:value-type="float" office:value="0.03" table:style-name="ce164">
            <text:p>0.030</text:p>
          </table:table-cell>
          <table:table-cell office:value-type="float" office:value="0.95299999999999996" table:style-name="ce164">
            <text:p>0.953</text:p>
          </table:table-cell>
          <table:table-cell office:value-type="float" office:value="1.0029999999999999" table:style-name="ce164">
            <text:p>1.003</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6.5650000000000004" table:style-name="ce164">
            <text:p>6.565</text:p>
          </table:table-cell>
          <table:table-cell office:value-type="float" office:value="3.8839999999999999" table:style-name="ce164">
            <text:p>3.884</text:p>
          </table:table-cell>
          <table:table-cell office:value-type="float" office:value="18.626999999999999" table:style-name="ce164">
            <text:p>18.627</text:p>
          </table:table-cell>
          <table:table-cell office:value-type="float" office:value="29.074000000000002" table:style-name="ce164">
            <text:p>29.074</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3.0000000000000001E-3" table:style-name="ce164">
            <text:p>0.003</text:p>
          </table:table-cell>
          <table:table-cell office:value-type="float" office:value="4.4999999999999998E-2" table:style-name="ce164">
            <text:p>0.045</text:p>
          </table:table-cell>
          <table:table-cell office:value-type="float" office:value="4.8000000000000001E-2" table:style-name="ce164">
            <text:p>0.048</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9968.67" table:style-name="ce164">
            <text:p>9,968.670</text:p>
          </table:table-cell>
          <table:table-cell office:value-type="float" office:value="369.75599999999997" table:style-name="ce164">
            <text:p>369.756</text:p>
          </table:table-cell>
          <table:table-cell office:value-type="float" office:value="1267.7550000000001" table:style-name="ce164">
            <text:p>1,267.755</text:p>
          </table:table-cell>
          <table:table-cell office:value-type="float" office:value="11606.212" table:style-name="ce164">
            <text:p>11,606.212</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0073.768" table:style-name="ce164">
            <text:p>20,073.768</text:p>
          </table:table-cell>
          <table:table-cell office:value-type="float" office:value="8995.5499999999993" table:style-name="ce164">
            <text:p>8,995.550</text:p>
          </table:table-cell>
          <table:table-cell office:value-type="float" office:value="2335.578" table:style-name="ce164">
            <text:p>2,335.578</text:p>
          </table:table-cell>
          <table:table-cell office:value-type="float" office:value="31534.166000000001" table:style-name="ce164">
            <text:p>31,534.166</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42.05099999999999" table:style-name="ce164">
            <text:p>242.051</text:p>
          </table:table-cell>
          <table:table-cell office:value-type="float" office:value="68.774000000000001" table:style-name="ce164">
            <text:p>68.774</text:p>
          </table:table-cell>
          <table:table-cell office:value-type="float" office:value="885.94" table:style-name="ce164">
            <text:p>885.940</text:p>
          </table:table-cell>
          <table:table-cell office:value-type="float" office:value="1196.7650000000001" table:style-name="ce164">
            <text:p>1,196.765</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2.6469999999999998" table:style-name="ce164">
            <text:p>2.647</text:p>
          </table:table-cell>
          <table:table-cell office:value-type="float" office:value="10.645" table:style-name="ce164">
            <text:p>10.645</text:p>
          </table:table-cell>
          <table:table-cell office:value-type="float" office:value="6.0220000000000002" table:style-name="ce164">
            <text:p>6.022</text:p>
          </table:table-cell>
          <table:table-cell office:value-type="float" office:value="19.314" table:style-name="ce164">
            <text:p>19.314</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77326.649999999994" table:style-name="ce168">
            <text:p>77,326.650</text:p>
          </table:table-cell>
          <table:table-cell office:value-type="float" office:value="31161.593000000004" table:style-name="ce168">
            <text:p>31,161.593</text:p>
          </table:table-cell>
          <table:table-cell office:value-type="float" office:value="14211.562000000002" table:style-name="ce168">
            <text:p>14,211.562</text:p>
          </table:table-cell>
          <table:table-cell office:value-type="float" office:value="122950.79499999998" table:style-name="ce168">
            <text:p>122,950.795</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style-name="ce169"/>
          <table:table-cell table:number-columns-repeated="16376"/>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3">
            <text:p>Period Covered: April to June 2019</text:p>
          </table:table-cell>
          <table:table-cell table:number-columns-repeated="5" table:style-name="ce153"/>
          <table:table-cell table:style-name="ce165"/>
          <table:table-cell table:number-columns-repeated="16377" table:style-name="ce154"/>
        </table:table-row>
        <table:table-row table:style-name="ro6">
          <table:table-cell office:value-type="string" table:style-name="ce158">
            <text:p>Report run on: 20/03/2020</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9318.061000000002" table:style-name="ce164">
            <text:p>19,318.061</text:p>
          </table:table-cell>
          <table:table-cell office:value-type="float" office:value="19505.329000000002" table:style-name="ce164">
            <text:p>19,505.329</text:p>
          </table:table-cell>
          <table:table-cell office:value-type="float" office:value="3057.6619999999998" table:style-name="ce164">
            <text:p>3,057.662</text:p>
          </table:table-cell>
          <table:table-cell office:value-type="float" office:value="41895.843999999997" table:style-name="ce164">
            <text:p>41,895.844</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8651.0339999999997" table:style-name="ce164">
            <text:p>8,651.034</text:p>
          </table:table-cell>
          <table:table-cell office:value-type="float" office:value="157.196" table:style-name="ce164">
            <text:p>157.196</text:p>
          </table:table-cell>
          <table:table-cell office:value-type="float" office:value="748.54" table:style-name="ce164">
            <text:p>748.540</text:p>
          </table:table-cell>
          <table:table-cell office:value-type="float" office:value="9563.4560000000001" table:style-name="ce164">
            <text:p>9,563.456</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8566.3259999999991" table:style-name="ce164">
            <text:p>8,566.326</text:p>
          </table:table-cell>
          <table:table-cell office:value-type="float" office:value="118.283" table:style-name="ce164">
            <text:p>118.283</text:p>
          </table:table-cell>
          <table:table-cell office:value-type="float" office:value="3026.19" table:style-name="ce164">
            <text:p>3,026.190</text:p>
          </table:table-cell>
          <table:table-cell office:value-type="float" office:value="11743.786" table:style-name="ce164">
            <text:p>11,743.786</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8190.0910000000003" table:style-name="ce164">
            <text:p>8,190.091</text:p>
          </table:table-cell>
          <table:table-cell office:value-type="float" office:value="54.023000000000003" table:style-name="ce164">
            <text:p>54.023</text:p>
          </table:table-cell>
          <table:table-cell office:value-type="float" office:value="1224.3430000000001" table:style-name="ce164">
            <text:p>1,224.343</text:p>
          </table:table-cell>
          <table:table-cell office:value-type="float" office:value="9470.7489999999998" table:style-name="ce164">
            <text:p>9,470.749</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2.8000000000000001E-2" table:style-name="ce164">
            <text:p>0.028</text:p>
          </table:table-cell>
          <table:table-cell office:value-type="float" office:value="14.670999999999999" table:style-name="ce164">
            <text:p>14.671</text:p>
          </table:table-cell>
          <table:table-cell office:value-type="float" office:value="142.79400000000001" table:style-name="ce164">
            <text:p>142.794</text:p>
          </table:table-cell>
          <table:table-cell office:value-type="float" office:value="157.49299999999999" table:style-name="ce164">
            <text:p>157.493</text:p>
          </table:table-cell>
          <table:table-cell table:style-name="ce165"/>
          <table:table-cell table:style-name="ce166"/>
          <table:table-cell table:number-columns-repeated="16376"/>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4508.84" table:style-name="ce164">
            <text:p>4,508.840</text:p>
          </table:table-cell>
          <table:table-cell office:value-type="float" office:value="54.045000000000002" table:style-name="ce164">
            <text:p>54.045</text:p>
          </table:table-cell>
          <table:table-cell office:value-type="float" office:value="228.12899999999999" table:style-name="ce164">
            <text:p>228.129</text:p>
          </table:table-cell>
          <table:table-cell office:value-type="float" office:value="4796.857" table:style-name="ce164">
            <text:p>4,796.857</text:p>
          </table:table-cell>
          <table:table-cell table:style-name="ce165"/>
          <table:table-cell table:style-name="ce166"/>
          <table:table-cell table:number-columns-repeated="16376"/>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535.06799999999998" table:style-name="ce164">
            <text:p>535.068</text:p>
          </table:table-cell>
          <table:table-cell office:value-type="float" office:value="3.62" table:style-name="ce164">
            <text:p>3.620</text:p>
          </table:table-cell>
          <table:table-cell office:value-type="float" office:value="50.484000000000002" table:style-name="ce164">
            <text:p>50.484</text:p>
          </table:table-cell>
          <table:table-cell office:value-type="float" office:value="589.173" table:style-name="ce164">
            <text:p>589.173</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 table:style-name="ce164">
            <text:p>0.000</text:p>
          </table:table-cell>
          <table:table-cell office:value-type="float" office:value="2E-3" table:style-name="ce164">
            <text:p>0.002</text:p>
          </table:table-cell>
          <table:table-cell office:value-type="float" office:value="1.2999999999999999E-2" table:style-name="ce164">
            <text:p>0.013</text:p>
          </table:table-cell>
          <table:table-cell office:value-type="float" office:value="1.4999999999999999E-2" table:style-name="ce164">
            <text:p>0.015</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7.1959999999999997" table:style-name="ce164">
            <text:p>7.196</text:p>
          </table:table-cell>
          <table:table-cell office:value-type="float" office:value="3.1150000000000002" table:style-name="ce164">
            <text:p>3.115</text:p>
          </table:table-cell>
          <table:table-cell office:value-type="float" office:value="38.447000000000003" table:style-name="ce164">
            <text:p>38.447</text:p>
          </table:table-cell>
          <table:table-cell office:value-type="float" office:value="48.756" table:style-name="ce164">
            <text:p>48.756</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9453.2690000000002" table:style-name="ce164">
            <text:p>9,453.269</text:p>
          </table:table-cell>
          <table:table-cell office:value-type="float" office:value="299.88299999999998" table:style-name="ce164">
            <text:p>299.883</text:p>
          </table:table-cell>
          <table:table-cell office:value-type="float" office:value="1236.0709999999999" table:style-name="ce164">
            <text:p>1,236.071</text:p>
          </table:table-cell>
          <table:table-cell office:value-type="float" office:value="10989.252" table:style-name="ce164">
            <text:p>10,989.252</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1365.752" table:style-name="ce164">
            <text:p>21,365.752</text:p>
          </table:table-cell>
          <table:table-cell office:value-type="float" office:value="8837.8729999999996" table:style-name="ce164">
            <text:p>8,837.873</text:p>
          </table:table-cell>
          <table:table-cell office:value-type="float" office:value="2217.9349999999999" table:style-name="ce164">
            <text:p>2,217.935</text:p>
          </table:table-cell>
          <table:table-cell office:value-type="float" office:value="32559.65" table:style-name="ce164">
            <text:p>32,559.650</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44.50299999999999" table:style-name="ce164">
            <text:p>244.503</text:p>
          </table:table-cell>
          <table:table-cell office:value-type="float" office:value="61.506999999999998" table:style-name="ce164">
            <text:p>61.507</text:p>
          </table:table-cell>
          <table:table-cell office:value-type="float" office:value="858.13800000000003" table:style-name="ce164">
            <text:p>858.138</text:p>
          </table:table-cell>
          <table:table-cell office:value-type="float" office:value="1164.1469999999999" table:style-name="ce164">
            <text:p>1,164.147</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1.4550000000000001" table:style-name="ce164">
            <text:p>1.455</text:p>
          </table:table-cell>
          <table:table-cell office:value-type="float" office:value="0.98" table:style-name="ce164">
            <text:p>0.980</text:p>
          </table:table-cell>
          <table:table-cell office:value-type="float" office:value="0.38" table:style-name="ce164">
            <text:p>0.380</text:p>
          </table:table-cell>
          <table:table-cell office:value-type="float" office:value="2.8149999999999999" table:style-name="ce164">
            <text:p>2.815</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80841.623000000007" table:style-name="ce168">
            <text:p>80,841.623</text:p>
          </table:table-cell>
          <table:table-cell office:value-type="float" office:value="29110.527000000002" table:style-name="ce168">
            <text:p>29,110.527</text:p>
          </table:table-cell>
          <table:table-cell office:value-type="float" office:value="12829.126000000002" table:style-name="ce168">
            <text:p>12,829.126</text:p>
          </table:table-cell>
          <table:table-cell office:value-type="float" office:value="122981.99299999999" table:style-name="ce193">
            <text:p>122,981.993<text:s/></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July to September 2019</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0/03/2020</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9073.093000000001" table:style-name="ce164">
            <text:p>19,073.093</text:p>
          </table:table-cell>
          <table:table-cell office:value-type="float" office:value="20649.243999999999" table:style-name="ce164">
            <text:p>20,649.244</text:p>
          </table:table-cell>
          <table:table-cell office:value-type="float" office:value="4077.8220000000001" table:style-name="ce164">
            <text:p>4,077.822</text:p>
          </table:table-cell>
          <table:table-cell office:value-type="float" office:value="43909.928" table:style-name="ce164">
            <text:p>43,909.928</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8294.1779999999999" table:style-name="ce164">
            <text:p>8,294.178</text:p>
          </table:table-cell>
          <table:table-cell office:value-type="float" office:value="198.91399999999999" table:style-name="ce164">
            <text:p>198.914</text:p>
          </table:table-cell>
          <table:table-cell office:value-type="float" office:value="816.07100000000003" table:style-name="ce164">
            <text:p>816.071</text:p>
          </table:table-cell>
          <table:table-cell office:value-type="float" office:value="9310.9879999999994" table:style-name="ce164">
            <text:p>9,310.988</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8560.0190000000002" table:style-name="ce164">
            <text:p>8,560.019</text:p>
          </table:table-cell>
          <table:table-cell office:value-type="float" office:value="175.61199999999999" table:style-name="ce164">
            <text:p>175.612</text:p>
          </table:table-cell>
          <table:table-cell office:value-type="float" office:value="3283.123" table:style-name="ce164">
            <text:p>3,283.123</text:p>
          </table:table-cell>
          <table:table-cell office:value-type="float" office:value="12034.87" table:style-name="ce164">
            <text:p>12,034.870</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8205.8680000000004" table:style-name="ce164">
            <text:p>8,205.868</text:p>
          </table:table-cell>
          <table:table-cell office:value-type="float" office:value="115.374" table:style-name="ce164">
            <text:p>115.374</text:p>
          </table:table-cell>
          <table:table-cell office:value-type="float" office:value="1329.4459999999999" table:style-name="ce164">
            <text:p>1,329.446</text:p>
          </table:table-cell>
          <table:table-cell office:value-type="float" office:value="9652.4519999999993" table:style-name="ce164">
            <text:p>9,652.452</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0.159" table:style-name="ce164">
            <text:p>0.159</text:p>
          </table:table-cell>
          <table:table-cell office:value-type="float" office:value="23.64" table:style-name="ce164">
            <text:p>23.640</text:p>
          </table:table-cell>
          <table:table-cell office:value-type="float" office:value="133.11199999999999" table:style-name="ce164">
            <text:p>133.112</text:p>
          </table:table-cell>
          <table:table-cell office:value-type="float" office:value="156.911" table:style-name="ce164">
            <text:p>156.911</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4499.1480000000001" table:style-name="ce164">
            <text:p>4,499.148</text:p>
          </table:table-cell>
          <table:table-cell office:value-type="float" office:value="84.096999999999994" table:style-name="ce164">
            <text:p>84.097</text:p>
          </table:table-cell>
          <table:table-cell office:value-type="float" office:value="223.77099999999999" table:style-name="ce164">
            <text:p>223.771</text:p>
          </table:table-cell>
          <table:table-cell office:value-type="float" office:value="4814.5609999999997" table:style-name="ce164">
            <text:p>4,814.561</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541.11099999999999" table:style-name="ce164">
            <text:p>541.111</text:p>
          </table:table-cell>
          <table:table-cell office:value-type="float" office:value="9.5329999999999995" table:style-name="ce164">
            <text:p>9.533</text:p>
          </table:table-cell>
          <table:table-cell office:value-type="float" office:value="52.631999999999998" table:style-name="ce164">
            <text:p>52.632</text:p>
          </table:table-cell>
          <table:table-cell office:value-type="float" office:value="603.87800000000004" table:style-name="ce164">
            <text:p>603.878</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04" table:style-name="ce164">
            <text:p>0.040</text:p>
          </table:table-cell>
          <table:table-cell office:value-type="float" office:value="5.0000000000000001E-3" table:style-name="ce164">
            <text:p>0.005</text:p>
          </table:table-cell>
          <table:table-cell office:value-type="float" office:value="1.302" table:style-name="ce164">
            <text:p>1.302</text:p>
          </table:table-cell>
          <table:table-cell office:value-type="float" office:value="1.347" table:style-name="ce164">
            <text:p>1.347</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7.4420000000000002" table:style-name="ce164">
            <text:p>7.442</text:p>
          </table:table-cell>
          <table:table-cell office:value-type="float" office:value="10.596" table:style-name="ce164">
            <text:p>10.596</text:p>
          </table:table-cell>
          <table:table-cell office:value-type="float" office:value="15.404999999999999" table:style-name="ce164">
            <text:p>15.405</text:p>
          </table:table-cell>
          <table:table-cell office:value-type="float" office:value="33.442" table:style-name="ce164">
            <text:p>33.442</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2.5999999999999999E-2" table:style-name="ce164">
            <text:p>0.026</text:p>
          </table:table-cell>
          <table:table-cell office:value-type="float" office:value="0" table:style-name="ce164">
            <text:p>0.000</text:p>
          </table:table-cell>
          <table:table-cell office:value-type="float" office:value="2.5999999999999999E-2" table:style-name="ce164">
            <text:p>0.026</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9694.4249999999993" table:style-name="ce164">
            <text:p>9,694.425</text:p>
          </table:table-cell>
          <table:table-cell office:value-type="float" office:value="295.41500000000002" table:style-name="ce164">
            <text:p>295.415</text:p>
          </table:table-cell>
          <table:table-cell office:value-type="float" office:value="1508.854" table:style-name="ce164">
            <text:p>1,508.854</text:p>
          </table:table-cell>
          <table:table-cell office:value-type="float" office:value="11498.701999999999" table:style-name="ce164">
            <text:p>11,498.702</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23218.824000000001" table:style-name="ce164">
            <text:p>23,218.824</text:p>
          </table:table-cell>
          <table:table-cell office:value-type="float" office:value="12436.514999999999" table:style-name="ce164">
            <text:p>12,436.515</text:p>
          </table:table-cell>
          <table:table-cell office:value-type="float" office:value="2733.194" table:style-name="ce164">
            <text:p>2,733.194</text:p>
          </table:table-cell>
          <table:table-cell office:value-type="float" office:value="38593.321000000004" table:style-name="ce164">
            <text:p>38,593.321</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27.261" table:style-name="ce164">
            <text:p>227.261</text:p>
          </table:table-cell>
          <table:table-cell office:value-type="float" office:value="57.091000000000001" table:style-name="ce164">
            <text:p>57.091</text:p>
          </table:table-cell>
          <table:table-cell office:value-type="float" office:value="815.22199999999998" table:style-name="ce164">
            <text:p>815.222</text:p>
          </table:table-cell>
          <table:table-cell office:value-type="float" office:value="1099.5840000000001" table:style-name="ce164">
            <text:p>1,099.584</text:p>
          </table:table-cell>
          <table:table-cell table:style-name="ce165"/>
          <table:table-cell table:style-name="ce166"/>
          <table:table-cell table:number-columns-repeated="16376"/>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2.399" table:style-name="ce164">
            <text:p>2.399</text:p>
          </table:table-cell>
          <table:table-cell office:value-type="float" office:value="0.75" table:style-name="ce164">
            <text:p>0.750</text:p>
          </table:table-cell>
          <table:table-cell office:value-type="float" office:value="6.8849999999999998" table:style-name="ce164">
            <text:p>6.885</text:p>
          </table:table-cell>
          <table:table-cell office:value-type="float" office:value="10.034000000000001" table:style-name="ce164">
            <text:p>10.034</text:p>
          </table:table-cell>
          <table:table-cell table:style-name="ce165"/>
          <table:table-cell table:style-name="ce166"/>
          <table:table-cell table:number-columns-repeated="16376"/>
        </table:table-row>
        <table:table-row table:style-name="ro6">
          <table:table-cell table:style-name="ce159"/>
          <table:table-cell office:value-type="string" table:style-name="ce167">
            <text:p>Total</text:p>
          </table:table-cell>
          <table:table-cell office:value-type="float" office:value="82323.967000000004" table:style-name="ce168">
            <text:p>82,323.967</text:p>
          </table:table-cell>
          <table:table-cell office:value-type="float" office:value="34056.812000000005" table:style-name="ce168">
            <text:p>34,056.812</text:p>
          </table:table-cell>
          <table:table-cell office:value-type="float" office:value="14996.838999999998" table:style-name="ce168">
            <text:p>14,996.839</text:p>
          </table:table-cell>
          <table:table-cell office:value-type="float" office:value="131720.04399999999" table:style-name="ce194">
            <text:p>131,720.044</text:p>
          </table:table-cell>
          <table:table-cell table:style-name="ce165"/>
          <table:table-cell table:style-name="ce169"/>
          <table:table-cell table:number-columns-repeated="16376"/>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65"/>
          <table:table-cell table:style-name="ce169"/>
          <table:table-cell table:number-columns-repeated="16376"/>
        </table:table-row>
        <table:table-row table:style-name="ro6">
          <table:table-cell office:value-type="string" table:style-name="ce153">
            <text:p>Period Covered: October to December 2019</text:p>
          </table:table-cell>
          <table:table-cell table:number-columns-repeated="5" table:style-name="ce153"/>
          <table:table-cell table:style-name="ce165"/>
          <table:table-cell table:style-name="ce170"/>
          <table:table-cell table:number-columns-repeated="16376"/>
        </table:table-row>
        <table:table-row table:style-name="ro6">
          <table:table-cell office:value-type="string" table:style-name="ce158">
            <text:p>Report run on: 20/03/2020</text:p>
          </table:table-cell>
          <table:table-cell table:style-name="ce154"/>
          <table:table-cell table:number-columns-repeated="4" table:style-name="ce153"/>
          <table:table-cell table:style-name="ce165"/>
          <table:table-cell table:number-columns-repeated="16377" table:style-name="ce154"/>
        </table:table-row>
        <table:table-row table:style-name="ro7">
          <table:table-cell table:style-name="ce159"/>
          <table:table-cell office:value-type="string" table:style-name="ce171">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65"/>
          <table:table-cell table:style-name="ce163"/>
          <table:table-cell table:number-columns-repeated="16376"/>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17302.553" table:style-name="ce164">
            <text:p>17,302.553</text:p>
          </table:table-cell>
          <table:table-cell office:value-type="float" office:value="23886.22" table:style-name="ce164">
            <text:p>23,886.220</text:p>
          </table:table-cell>
          <table:table-cell office:value-type="float" office:value="3796.1280000000002" table:style-name="ce164">
            <text:p>3,796.128</text:p>
          </table:table-cell>
          <table:table-cell office:value-type="float" office:value="45231.322" table:style-name="ce164">
            <text:p>45,231.322</text:p>
          </table:table-cell>
          <table:table-cell table:style-name="ce165"/>
          <table:table-cell table:style-name="ce166"/>
          <table:table-cell table:number-columns-repeated="16376"/>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6539.4380000000001" table:style-name="ce164">
            <text:p>6,539.438</text:p>
          </table:table-cell>
          <table:table-cell office:value-type="float" office:value="238.85900000000001" table:style-name="ce164">
            <text:p>238.859</text:p>
          </table:table-cell>
          <table:table-cell office:value-type="float" office:value="696.71500000000003" table:style-name="ce164">
            <text:p>696.715</text:p>
          </table:table-cell>
          <table:table-cell office:value-type="float" office:value="7475.5649999999996" table:style-name="ce164">
            <text:p>7,475.565</text:p>
          </table:table-cell>
          <table:table-cell table:style-name="ce165"/>
          <table:table-cell table:style-name="ce166"/>
          <table:table-cell table:number-columns-repeated="16376"/>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6606.6670000000004" table:style-name="ce164">
            <text:p>6,606.667</text:p>
          </table:table-cell>
          <table:table-cell office:value-type="float" office:value="344.18200000000002" table:style-name="ce164">
            <text:p>344.182</text:p>
          </table:table-cell>
          <table:table-cell office:value-type="float" office:value="3083.8989999999999" table:style-name="ce164">
            <text:p>3,083.899</text:p>
          </table:table-cell>
          <table:table-cell office:value-type="float" office:value="10054.23" table:style-name="ce164">
            <text:p>10,054.230</text:p>
          </table:table-cell>
          <table:table-cell table:style-name="ce165"/>
          <table:table-cell table:style-name="ce166"/>
          <table:table-cell table:number-columns-repeated="16376"/>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6418.3850000000002" table:style-name="ce164">
            <text:p>6,418.385</text:p>
          </table:table-cell>
          <table:table-cell office:value-type="float" office:value="89.463999999999999" table:style-name="ce164">
            <text:p>89.464</text:p>
          </table:table-cell>
          <table:table-cell office:value-type="float" office:value="1341.4290000000001" table:style-name="ce164">
            <text:p>1,341.429</text:p>
          </table:table-cell>
          <table:table-cell office:value-type="float" office:value="7855.33" table:style-name="ce164">
            <text:p>7,855.330</text:p>
          </table:table-cell>
          <table:table-cell table:style-name="ce165"/>
          <table:table-cell table:style-name="ce166"/>
          <table:table-cell table:number-columns-repeated="16376"/>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9.9819999999999993" table:style-name="ce164">
            <text:p>9.982</text:p>
          </table:table-cell>
          <table:table-cell office:value-type="float" office:value="15.571999999999999" table:style-name="ce164">
            <text:p>15.572</text:p>
          </table:table-cell>
          <table:table-cell office:value-type="float" office:value="112.881" table:style-name="ce164">
            <text:p>112.881</text:p>
          </table:table-cell>
          <table:table-cell office:value-type="float" office:value="138.435" table:style-name="ce164">
            <text:p>138.435</text:p>
          </table:table-cell>
          <table:table-cell table:style-name="ce165"/>
          <table:table-cell table:style-name="ce166"/>
          <table:table-cell table:number-columns-repeated="16376"/>
        </table:table-row>
        <table:table-row table:style-name="ro12">
          <table:table-cell office:value-type="float" office:value="6" table:style-name="ce153">
            <text:p>6</text:p>
          </table:table-cell>
          <table:table-cell office:value-type="string" table:style-name="ce153">
            <text:p>Electrical and Electronic Tools</text:p>
          </table:table-cell>
          <table:table-cell office:value-type="float" office:value="3525.2750000000001" table:style-name="ce164">
            <text:p>3,525.275</text:p>
          </table:table-cell>
          <table:table-cell office:value-type="float" office:value="63.369" table:style-name="ce164">
            <text:p>63.369</text:p>
          </table:table-cell>
          <table:table-cell office:value-type="float" office:value="225.74100000000001" table:style-name="ce164">
            <text:p>225.741</text:p>
          </table:table-cell>
          <table:table-cell office:value-type="float" office:value="3819.069" table:style-name="ce164">
            <text:p>3,819.069</text:p>
          </table:table-cell>
          <table:table-cell table:style-name="ce165"/>
          <table:table-cell table:style-name="ce166"/>
          <table:table-cell table:number-columns-repeated="16376"/>
        </table:table-row>
        <table:table-row table:style-name="ro12">
          <table:table-cell office:value-type="float" office:value="7" table:style-name="ce153">
            <text:p>7</text:p>
          </table:table-cell>
          <table:table-cell office:value-type="string" table:style-name="ce153">
            <text:p>Toys Leisure and Sports</text:p>
          </table:table-cell>
          <table:table-cell office:value-type="float" office:value="429.53" table:style-name="ce164">
            <text:p>429.530</text:p>
          </table:table-cell>
          <table:table-cell office:value-type="float" office:value="6.2489999999999997" table:style-name="ce164">
            <text:p>6.249</text:p>
          </table:table-cell>
          <table:table-cell office:value-type="float" office:value="37.618000000000002" table:style-name="ce164">
            <text:p>37.618</text:p>
          </table:table-cell>
          <table:table-cell office:value-type="float" office:value="473.39600000000002" table:style-name="ce164">
            <text:p>473.396</text:p>
          </table:table-cell>
          <table:table-cell table:style-name="ce165"/>
          <table:table-cell table:style-name="ce166"/>
          <table:table-cell table:number-columns-repeated="16376"/>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0.02" table:style-name="ce164">
            <text:p>0.020</text:p>
          </table:table-cell>
          <table:table-cell office:value-type="float" office:value="0" table:style-name="ce164">
            <text:p>0.000</text:p>
          </table:table-cell>
          <table:table-cell office:value-type="float" office:value="0.115" table:style-name="ce164">
            <text:p>0.115</text:p>
          </table:table-cell>
          <table:table-cell office:value-type="float" office:value="0.13500000000000001" table:style-name="ce164">
            <text:p>0.135</text:p>
          </table:table-cell>
          <table:table-cell table:style-name="ce165"/>
          <table:table-cell table:style-name="ce166"/>
          <table:table-cell table:number-columns-repeated="16376"/>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8.3650000000000002" table:style-name="ce164">
            <text:p>8.365</text:p>
          </table:table-cell>
          <table:table-cell office:value-type="float" office:value="3.6349999999999998" table:style-name="ce164">
            <text:p>3.635</text:p>
          </table:table-cell>
          <table:table-cell office:value-type="float" office:value="29.972000000000001" table:style-name="ce164">
            <text:p>29.972</text:p>
          </table:table-cell>
          <table:table-cell office:value-type="float" office:value="44.31" table:style-name="ce164">
            <text:p>44.310</text:p>
          </table:table-cell>
          <table:table-cell table:style-name="ce165"/>
          <table:table-cell table:style-name="ce166"/>
          <table:table-cell table:number-columns-repeated="16376"/>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table:style-name="ce165"/>
          <table:table-cell table:style-name="ce166"/>
          <table:table-cell table:number-columns-repeated="16376"/>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8802.9210000000003" table:style-name="ce164">
            <text:p>8,802.921</text:p>
          </table:table-cell>
          <table:table-cell office:value-type="float" office:value="430.03500000000003" table:style-name="ce164">
            <text:p>430.035</text:p>
          </table:table-cell>
          <table:table-cell office:value-type="float" office:value="1287.376" table:style-name="ce164">
            <text:p>1,287.376</text:p>
          </table:table-cell>
          <table:table-cell office:value-type="float" office:value="10520.496999999999" table:style-name="ce164">
            <text:p>10,520.497</text:p>
          </table:table-cell>
          <table:table-cell table:style-name="ce165"/>
          <table:table-cell table:style-name="ce166"/>
          <table:table-cell table:number-columns-repeated="16376"/>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18989.485000000001" table:style-name="ce164">
            <text:p>18,989.485</text:p>
          </table:table-cell>
          <table:table-cell office:value-type="float" office:value="10677.714" table:style-name="ce164">
            <text:p>10,677.714</text:p>
          </table:table-cell>
          <table:table-cell office:value-type="float" office:value="2322.721" table:style-name="ce164">
            <text:p>2,322.721</text:p>
          </table:table-cell>
          <table:table-cell office:value-type="float" office:value="32123.731" table:style-name="ce164">
            <text:p>32,123.731</text:p>
          </table:table-cell>
          <table:table-cell table:style-name="ce165"/>
          <table:table-cell table:style-name="ce166"/>
          <table:table-cell table:number-columns-repeated="16376"/>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231.19" table:style-name="ce164">
            <text:p>231.190</text:p>
          </table:table-cell>
          <table:table-cell office:value-type="float" office:value="62.656999999999996" table:style-name="ce164">
            <text:p>62.657</text:p>
          </table:table-cell>
          <table:table-cell office:value-type="float" office:value="798.92600000000004" table:style-name="ce164">
            <text:p>798.926</text:p>
          </table:table-cell>
          <table:table-cell office:value-type="float" office:value="1092.7729999999999" table:style-name="ce164">
            <text:p>1,092.773</text:p>
          </table:table-cell>
          <table:table-cell table:style-name="ce165"/>
          <table:table-cell table:style-name="ce166"/>
          <table:table-cell table:number-columns-repeated="16376"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4.008" table:style-name="ce164">
            <text:p>4.008</text:p>
          </table:table-cell>
          <table:table-cell office:value-type="float" office:value="0.76400000000000001" table:style-name="ce164">
            <text:p>0.764</text:p>
          </table:table-cell>
          <table:table-cell office:value-type="float" office:value="27.803999999999998" table:style-name="ce164">
            <text:p>27.804</text:p>
          </table:table-cell>
          <table:table-cell office:value-type="float" office:value="32.576000000000001" table:style-name="ce164">
            <text:p>32.576</text:p>
          </table:table-cell>
          <table:table-cell table:style-name="ce165"/>
          <table:table-cell table:style-name="ce166"/>
          <table:table-cell table:number-columns-repeated="16376" table:style-name="ce154"/>
        </table:table-row>
        <table:table-row table:style-name="ro6">
          <table:table-cell table:style-name="ce159"/>
          <table:table-cell office:value-type="string" table:style-name="ce167">
            <text:p>Total</text:p>
          </table:table-cell>
          <table:table-cell office:value-type="float" office:value="68867.819000000018" table:style-name="ce168">
            <text:p>68,867.819</text:p>
          </table:table-cell>
          <table:table-cell office:value-type="float" office:value="35818.720000000001" table:style-name="ce168">
            <text:p>35,818.720</text:p>
          </table:table-cell>
          <table:table-cell office:value-type="float" office:value="13761.324999999999" table:style-name="ce168">
            <text:p>13,761.325</text:p>
          </table:table-cell>
          <table:table-cell office:value-type="float" office:value="118861.36899999999" table:style-name="ce194">
            <text:p>118,861.369</text:p>
          </table:table-cell>
          <table:table-cell table:style-name="ce165"/>
          <table:table-cell table:style-name="ce169"/>
          <table:table-cell table:number-columns-repeated="16376" table:style-name="ce154"/>
        </table:table-row>
        <table:table-row table:style-name="ro6">
          <table:table-cell table:style-name="ce153"/>
          <table:table-cell table:style-name="ce157"/>
          <table:table-cell table:number-columns-repeated="5" table:style-name="ce165"/>
          <table:table-cell table:number-columns-repeated="16377" table:style-name="ce154"/>
        </table:table-row>
        <table:table-row table:style-name="ro6">
          <table:table-cell office:value-type="string" table:style-name="ce157">
            <text:p>Household Waste electrical and electronic equipment (WEEE) Collected in the UK</text:p>
          </table:table-cell>
          <table:table-cell table:number-columns-repeated="5" table:style-name="ce153"/>
          <table:table-cell table:style-name="ce172"/>
          <table:table-cell table:number-columns-repeated="16377" table:style-name="ce154"/>
        </table:table-row>
        <table:table-row table:style-name="ro5">
          <table:table-cell office:value-type="string" table:style-name="ce153">
            <text:p>Period Covered: January to December 2019</text:p>
          </table:table-cell>
          <table:table-cell table:number-columns-repeated="5" table:style-name="ce153"/>
          <table:table-cell table:style-name="ce172"/>
          <table:table-cell table:style-name="ce169"/>
          <table:table-cell table:number-columns-repeated="16376" table:style-name="ce154"/>
        </table:table-row>
        <table:table-row table:style-name="ro6">
          <table:table-cell office:value-type="string" table:style-name="ce158">
            <text:p>Report run on: 20/03/2020</text:p>
          </table:table-cell>
          <table:table-cell table:style-name="ce154"/>
          <table:table-cell table:number-columns-repeated="4" table:style-name="ce153"/>
          <table:table-cell table:style-name="ce172"/>
          <table:table-cell table:style-name="ce170"/>
          <table:table-cell table:number-columns-repeated="16376" table:style-name="ce154"/>
        </table:table-row>
        <table:table-row table:style-name="ro25">
          <table:table-cell table:style-name="ce159"/>
          <table:table-cell office:value-type="string" table:style-name="ce160">
            <text:p>Category Name</text:p>
          </table:table-cell>
          <table:table-cell office:value-type="string" table:style-name="ce161">
            <text:p>Household WEEE collected from a DCF<text:span text:style-name="T2">1</text:span><text:s/><text:span text:style-name="T2"/></text:p>
            <text:p>(tonnes)</text:p>
          </table:table-cell>
          <table:table-cell office:value-type="string" table:style-name="ce161">
            <text:p>Household WEEE returned under regulation 43<text:span text:style-name="T2">2</text:span><text:s/>(tonnes)</text:p>
          </table:table-cell>
          <table:table-cell office:value-type="string" table:style-name="ce161">
            <text:p>Household WEEE returned under regulation 50<text:span text:style-name="T2">3</text:span><text:s/>(tonnes)</text:p>
          </table:table-cell>
          <table:table-cell office:value-type="string" table:style-name="ce161">
            <text:p>Total separately collected household WEEE<text:span text:style-name="T2">4</text:span><text:span text:style-name="T2"/></text:p>
            <text:p>(tonnes)</text:p>
          </table:table-cell>
          <table:table-cell table:style-name="ce172"/>
          <table:table-cell table:style-name="ce163"/>
          <table:table-cell table:number-columns-repeated="16376" table:style-name="ce154"/>
        </table:table-row>
        <table:table-row table:style-name="ro5">
          <table:table-cell office:value-type="float" office:value="1" table:style-name="ce153">
            <text:p>1</text:p>
          </table:table-cell>
          <table:table-cell office:value-type="string" table:style-name="ce153">
            <text:p>Large Household Appliances</text:p>
          </table:table-cell>
          <table:table-cell office:value-type="float" office:value="74809.301000000007" table:style-name="ce164">
            <text:p>74,809.301</text:p>
          </table:table-cell>
          <table:table-cell office:value-type="float" office:value="85332.168000000005" table:style-name="ce164">
            <text:p>85,332.168</text:p>
          </table:table-cell>
          <table:table-cell office:value-type="float" office:value="14660.699000000001" table:style-name="ce164">
            <text:p>14,660.699</text:p>
          </table:table-cell>
          <table:table-cell office:value-type="float" office:value="175235.66399999999" table:style-name="ce164">
            <text:p>175,235.664</text:p>
          </table:table-cell>
          <table:table-cell table:style-name="ce173"/>
          <table:table-cell table:style-name="ce166"/>
          <table:table-cell table:number-columns-repeated="16376" table:style-name="ce154"/>
        </table:table-row>
        <table:table-row table:style-name="ro5">
          <table:table-cell office:value-type="float" office:value="2" table:style-name="ce153">
            <text:p>2</text:p>
          </table:table-cell>
          <table:table-cell office:value-type="string" table:style-name="ce153">
            <text:p>Small Household Appliances</text:p>
          </table:table-cell>
          <table:table-cell office:value-type="float" office:value="31526.072" table:style-name="ce164">
            <text:p>31,526.072</text:p>
          </table:table-cell>
          <table:table-cell office:value-type="float" office:value="758.83500000000004" table:style-name="ce164">
            <text:p>758.835</text:p>
          </table:table-cell>
          <table:table-cell office:value-type="float" office:value="3227.5570000000002" table:style-name="ce164">
            <text:p>3,227.557</text:p>
          </table:table-cell>
          <table:table-cell office:value-type="float" office:value="35542.031999999999" table:style-name="ce164">
            <text:p>35,542.032</text:p>
          </table:table-cell>
          <table:table-cell table:style-name="ce173"/>
          <table:table-cell table:style-name="ce166"/>
          <table:table-cell table:number-columns-repeated="16376"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31546.284" table:style-name="ce164">
            <text:p>31,546.284</text:p>
          </table:table-cell>
          <table:table-cell office:value-type="float" office:value="764.48" table:style-name="ce164">
            <text:p>764.480</text:p>
          </table:table-cell>
          <table:table-cell office:value-type="float" office:value="12385.781999999999" table:style-name="ce164">
            <text:p>12,385.782</text:p>
          </table:table-cell>
          <table:table-cell office:value-type="float" office:value="44797.831999999995" table:style-name="ce164">
            <text:p>44,797.832</text:p>
          </table:table-cell>
          <table:table-cell table:style-name="ce173"/>
          <table:table-cell table:style-name="ce166"/>
          <table:table-cell table:number-columns-repeated="16376"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30292.569000000003" table:style-name="ce164">
            <text:p>30,292.569</text:p>
          </table:table-cell>
          <table:table-cell office:value-type="float" office:value="322.18799999999999" table:style-name="ce164">
            <text:p>322.188</text:p>
          </table:table-cell>
          <table:table-cell office:value-type="float" office:value="5404.8870000000006" table:style-name="ce164">
            <text:p>5,404.887</text:p>
          </table:table-cell>
          <table:table-cell office:value-type="float" office:value="36033.987000000001" table:style-name="ce164">
            <text:p>36,033.987</text:p>
          </table:table-cell>
          <table:table-cell table:style-name="ce173"/>
          <table:table-cell table:style-name="ce166"/>
          <table:table-cell table:number-columns-repeated="16376"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10.228" table:style-name="ce164">
            <text:p>10.228</text:p>
          </table:table-cell>
          <table:table-cell office:value-type="float" office:value="73.248000000000005" table:style-name="ce164">
            <text:p>73.248</text:p>
          </table:table-cell>
          <table:table-cell office:value-type="float" office:value="498.51" table:style-name="ce164">
            <text:p>498.510</text:p>
          </table:table-cell>
          <table:table-cell office:value-type="float" office:value="581.98500000000001" table:style-name="ce164">
            <text:p>581.985</text:p>
          </table:table-cell>
          <table:table-cell table:style-name="ce173"/>
          <table:table-cell table:style-name="ce166"/>
          <table:table-cell table:number-columns-repeated="16376"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16622.259000000002" table:style-name="ce164">
            <text:p>16,622.259</text:p>
          </table:table-cell>
          <table:table-cell office:value-type="float" office:value="244.53700000000001" table:style-name="ce164">
            <text:p>244.537</text:p>
          </table:table-cell>
          <table:table-cell office:value-type="float" office:value="951.61999999999989" table:style-name="ce164">
            <text:p>951.620</text:p>
          </table:table-cell>
          <table:table-cell office:value-type="float" office:value="17838.226999999999" table:style-name="ce164">
            <text:p>17,838.227</text:p>
          </table:table-cell>
          <table:table-cell table:style-name="ce173"/>
          <table:table-cell table:style-name="ce166"/>
          <table:table-cell table:number-columns-repeated="16376" table:style-name="ce154"/>
        </table:table-row>
        <table:table-row table:style-name="ro16">
          <table:table-cell office:value-type="float" office:value="7" table:style-name="ce153">
            <text:p>7</text:p>
          </table:table-cell>
          <table:table-cell office:value-type="string" table:style-name="ce153">
            <text:p>Toys Leisure and Sports</text:p>
          </table:table-cell>
          <table:table-cell office:value-type="float" office:value="2001.07" table:style-name="ce164">
            <text:p>2,001.070</text:p>
          </table:table-cell>
          <table:table-cell office:value-type="float" office:value="24.990999999999996" table:style-name="ce164">
            <text:p>24.991</text:p>
          </table:table-cell>
          <table:table-cell office:value-type="float" office:value="256.11700000000002" table:style-name="ce164">
            <text:p>256.117</text:p>
          </table:table-cell>
          <table:table-cell office:value-type="float" office:value="2282.7790000000005" table:style-name="ce164">
            <text:p>2,282.779</text:p>
          </table:table-cell>
          <table:table-cell table:style-name="ce173"/>
          <table:table-cell table:style-name="ce166"/>
          <table:table-cell table:style-name="ce174"/>
          <table:table-cell table:number-columns-repeated="16375" table:style-name="ce154"/>
        </table:table-row>
        <table:table-row table:style-name="ro12">
          <table:table-cell office:value-type="float" office:value="8" table:style-name="ce153">
            <text:p>8</text:p>
          </table:table-cell>
          <table:table-cell office:value-type="string" table:style-name="ce153">
            <text:p>Medical Devices</text:p>
          </table:table-cell>
          <table:table-cell office:value-type="float" office:value="0.08" table:style-name="ce164">
            <text:p>0.080</text:p>
          </table:table-cell>
          <table:table-cell office:value-type="float" office:value="3.6999999999999998E-2" table:style-name="ce164">
            <text:p>0.037</text:p>
          </table:table-cell>
          <table:table-cell office:value-type="float" office:value="2.383" table:style-name="ce164">
            <text:p>2.383</text:p>
          </table:table-cell>
          <table:table-cell office:value-type="float" office:value="2.5" table:style-name="ce164">
            <text:p>2.500</text:p>
          </table:table-cell>
          <table:table-cell table:style-name="ce173"/>
          <table:table-cell table:style-name="ce166"/>
          <table:table-cell table:style-name="ce163"/>
          <table:table-cell table:number-columns-repeated="2" table:style-name="ce154"/>
          <table:table-cell table:style-name="ce163"/>
          <table:table-cell table:number-columns-repeated="16372"/>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29.567999999999998" table:style-name="ce164">
            <text:p>29.568</text:p>
          </table:table-cell>
          <table:table-cell office:value-type="float" office:value="21.229999999999997" table:style-name="ce164">
            <text:p>21.230</text:p>
          </table:table-cell>
          <table:table-cell office:value-type="float" office:value="102.45099999999999" table:style-name="ce164">
            <text:p>102.451</text:p>
          </table:table-cell>
          <table:table-cell office:value-type="float" office:value="155.58199999999999" table:style-name="ce164">
            <text:p>155.582</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0" table:style-name="ce164">
            <text:p>0.000</text:p>
          </table:table-cell>
          <table:table-cell office:value-type="float" office:value="2.8999999999999998E-2" table:style-name="ce164">
            <text:p>0.029</text:p>
          </table:table-cell>
          <table:table-cell office:value-type="float" office:value="4.4999999999999998E-2" table:style-name="ce164">
            <text:p>0.045</text:p>
          </table:table-cell>
          <table:table-cell office:value-type="float" office:value="7.3999999999999996E-2" table:style-name="ce164">
            <text:p>0.074</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37919.284999999996" table:style-name="ce164">
            <text:p>37,919.285</text:p>
          </table:table-cell>
          <table:table-cell office:value-type="float" office:value="1395.0889999999999" table:style-name="ce164">
            <text:p>1,395.089</text:p>
          </table:table-cell>
          <table:table-cell office:value-type="float" office:value="5300.0560000000005" table:style-name="ce164">
            <text:p>5,300.056</text:p>
          </table:table-cell>
          <table:table-cell office:value-type="float" office:value="44614.663" table:style-name="ce164">
            <text:p>44,614.663</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83647.828999999998" table:style-name="ce164">
            <text:p>83,647.829</text:p>
          </table:table-cell>
          <table:table-cell office:value-type="float" office:value="40947.652000000002" table:style-name="ce164">
            <text:p>40,947.652</text:p>
          </table:table-cell>
          <table:table-cell office:value-type="float" office:value="9609.4279999999999" table:style-name="ce164">
            <text:p>9,609.428</text:p>
          </table:table-cell>
          <table:table-cell office:value-type="float" office:value="134810.86800000002" table:style-name="ce164">
            <text:p>134,810.868</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945.00499999999988" table:style-name="ce164">
            <text:p>945.005</text:p>
          </table:table-cell>
          <table:table-cell office:value-type="float" office:value="250.029" table:style-name="ce164">
            <text:p>250.029</text:p>
          </table:table-cell>
          <table:table-cell office:value-type="float" office:value="3358.2260000000001" table:style-name="ce164">
            <text:p>3,358.226</text:p>
          </table:table-cell>
          <table:table-cell office:value-type="float" office:value="4553.2690000000002" table:style-name="ce164">
            <text:p>4,553.269</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10.509" table:style-name="ce164">
            <text:p>10.509</text:p>
          </table:table-cell>
          <table:table-cell office:value-type="float" office:value="13.138999999999999" table:style-name="ce164">
            <text:p>13.139</text:p>
          </table:table-cell>
          <table:table-cell office:value-type="float" office:value="41.090999999999994" table:style-name="ce164">
            <text:p>41.091</text:p>
          </table:table-cell>
          <table:table-cell office:value-type="float" office:value="64.739000000000004" table:style-name="ce164">
            <text:p>64.739</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9"/>
          <table:table-cell office:value-type="string" table:style-name="ce167">
            <text:p>Total</text:p>
          </table:table-cell>
          <table:table-cell office:value-type="float" office:value="309360.05900000007" table:style-name="ce168">
            <text:p>309,360.059</text:p>
          </table:table-cell>
          <table:table-cell office:value-type="float" office:value="130147.65199999999" table:style-name="ce168">
            <text:p>130,147.652</text:p>
          </table:table-cell>
          <table:table-cell office:value-type="float" office:value="55798.852000000006" table:style-name="ce168">
            <text:p>55,798.852</text:p>
          </table:table-cell>
          <table:table-cell office:value-type="float" office:value="496514.20100000006" table:style-name="ce168">
            <text:p>496,514.201</text:p>
          </table:table-cell>
          <table:table-cell table:style-name="ce173"/>
          <table:table-cell table:style-name="ce166"/>
          <table:table-cell table:number-columns-repeated="2" table:style-name="ce154"/>
          <table:table-cell table:number-columns-repeated="5" table:style-name="ce166"/>
          <table:table-cell table:number-columns-repeated="16369"/>
        </table:table-row>
        <table:table-row table:style-name="ro6">
          <table:table-cell table:style-name="ce153"/>
          <table:table-cell table:style-name="ce157"/>
          <table:table-cell table:number-columns-repeated="3" table:style-name="ce165"/>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8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2<text:span text:style-name="T3">This figure includes household WEEE returned by distributors to Producer Compliance Schemes.</text:span></text:p>
          </table:table-cell>
          <table:covered-table-cell table:number-columns-repeated="4"/>
          <table:table-cell table:style-name="ce172"/>
          <table:table-cell table:style-name="ce153"/>
          <table:table-cell table:style-name="ce169"/>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1" table:style-name="ce189">
            <text:p>3<text:span text:style-name="T3">This figure includes household WEEE collected through a collection system a Producer Compliance Scheme operates itself.</text:span></text:p>
          </table:table-cell>
          <table:covered-table-cell table:number-columns-repeated="4"/>
          <table:table-cell table:style-name="ce172"/>
          <table:table-cell table:style-name="ce153"/>
          <table:table-cell table:style-name="ce170"/>
          <table:table-cell table:number-columns-repeated="2" table:style-name="ce154"/>
          <table:table-cell table:number-columns-repeated="5" table:style-name="ce166"/>
          <table:table-cell table:number-columns-repeated="16369"/>
        </table:table-row>
        <table:table-row table:style-name="ro6">
          <table:table-cell office:value-type="string" table:number-columns-spanned="5" table:number-rows-spanned="2" table:style-name="ce19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covered-table-cell/>
          <table:covered-table-cell table:number-columns-repeated="4"/>
          <table:table-cell table:style-name="ce172"/>
          <table:table-cell table:style-name="ce153"/>
          <table:table-cell table:number-columns-repeated="3" table:style-name="ce154"/>
          <table:table-cell table:number-columns-repeated="5" table:style-name="ce166"/>
          <table:table-cell table:number-columns-repeated="16369"/>
        </table:table-row>
        <table:table-row table:style-name="ro6">
          <table:table-cell table:number-columns-repeated="6"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7">
            <text:p>Non-Household Waste electrical and electronic equipment (WEEE) Collected in the UK</text:p>
          </table:table-cell>
          <table:table-cell table:number-columns-repeated="5" table:style-name="ce172"/>
          <table:table-cell table:style-name="ce157"/>
          <table:table-cell table:number-columns-repeated="3" table:style-name="ce154"/>
          <table:table-cell table:style-name="ce169"/>
          <table:table-cell table:number-columns-repeated="4" table:style-name="ce166"/>
          <table:table-cell table:number-columns-repeated="16369"/>
        </table:table-row>
        <table:table-row table:style-name="ro6">
          <table:table-cell office:value-type="string" table:style-name="ce158">
            <text:p>Report run on: 20/03/2020</text:p>
          </table:table-cell>
          <table:table-cell table:style-name="ce154"/>
          <table:table-cell table:number-columns-repeated="4" table:style-name="ce153"/>
          <table:table-cell table:style-name="ce157"/>
          <table:table-cell table:style-name="ce163"/>
          <table:table-cell table:number-columns-repeated="2" table:style-name="ce154"/>
          <table:table-cell table:style-name="ce169"/>
          <table:table-cell table:number-columns-repeated="4" table:style-name="ce166"/>
          <table:table-cell table:number-columns-repeated="16369"/>
        </table:table-row>
        <table:table-row table:style-name="ro16">
          <table:table-cell table:style-name="ce175"/>
          <table:table-cell table:style-name="ce176"/>
          <table:table-cell office:value-type="string" table:style-name="ce177">
            <text:p>January to March 2019</text:p>
          </table:table-cell>
          <table:table-cell office:value-type="string" table:style-name="ce178">
            <text:p>April to June 2019</text:p>
          </table:table-cell>
          <table:table-cell office:value-type="string" table:style-name="ce177">
            <text:p>July to September 2019</text:p>
          </table:table-cell>
          <table:table-cell office:value-type="string" table:style-name="ce177">
            <text:p>October to December 2019</text:p>
          </table:table-cell>
          <table:table-cell office:value-type="string" table:style-name="ce177">
            <text:p>Total</text:p>
          </table:table-cell>
          <table:table-cell table:style-name="ce174"/>
          <table:table-cell table:style-name="ce179"/>
          <table:table-cell table:style-name="ce154"/>
          <table:table-cell table:style-name="ce169"/>
          <table:table-cell table:number-columns-repeated="4" table:style-name="ce166"/>
          <table:table-cell table:number-columns-repeated="16369"/>
        </table:table-row>
        <table:table-row table:style-name="ro26">
          <table:table-cell table:style-name="ce180"/>
          <table:table-cell office:value-type="string" table:style-name="ce181">
            <text:p>Category Name</text:p>
          </table:table-cell>
          <table:table-cell office:value-type="string" table:style-name="ce182">
            <text:p>Non-household WEEE (tonnes)</text:p>
          </table:table-cell>
          <table:table-cell office:value-type="string" table:style-name="ce183">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office:value-type="string" table:style-name="ce182">
            <text:p>Non-household WEEE (tonnes)</text:p>
          </table:table-cell>
          <table:table-cell table:style-name="ce163"/>
          <table:table-cell table:style-name="ce184"/>
          <table:table-cell table:number-columns-repeated="16375" table:style-name="ce154"/>
        </table:table-row>
        <table:table-row table:style-name="ro6">
          <table:table-cell office:value-type="float" office:value="1" table:style-name="ce153">
            <text:p>1</text:p>
          </table:table-cell>
          <table:table-cell office:value-type="string" table:style-name="ce153">
            <text:p>Large Household Appliances</text:p>
          </table:table-cell>
          <table:table-cell office:value-type="float" office:value="74.721000000000004" table:style-name="ce164">
            <text:p>74.721</text:p>
          </table:table-cell>
          <table:table-cell office:value-type="float" office:value="67.081999999999994" table:style-name="ce164">
            <text:p>67.082</text:p>
          </table:table-cell>
          <table:table-cell office:value-type="float" office:value="50.92" table:style-name="ce164">
            <text:p>50.920</text:p>
          </table:table-cell>
          <table:table-cell office:value-type="float" office:value="55.405000000000001" table:style-name="ce164">
            <text:p>55.405</text:p>
          </table:table-cell>
          <table:table-cell office:value-type="float" office:value="248.12800000000001" table:style-name="ce195">
            <text:p>248.128</text:p>
          </table:table-cell>
          <table:table-cell table:number-columns-repeated="2" table:style-name="ce166"/>
          <table:table-cell table:number-columns-repeated="16375" table:style-name="ce154"/>
        </table:table-row>
        <table:table-row table:style-name="ro6">
          <table:table-cell office:value-type="float" office:value="2" table:style-name="ce153">
            <text:p>2</text:p>
          </table:table-cell>
          <table:table-cell office:value-type="string" table:style-name="ce153">
            <text:p>Small Household Appliances</text:p>
          </table:table-cell>
          <table:table-cell office:value-type="float" office:value="7.9669999999999996" table:style-name="ce164">
            <text:p>7.967</text:p>
          </table:table-cell>
          <table:table-cell office:value-type="float" office:value="6.7869999999999999" table:style-name="ce164">
            <text:p>6.787</text:p>
          </table:table-cell>
          <table:table-cell office:value-type="float" office:value="14.935" table:style-name="ce164">
            <text:p>14.935</text:p>
          </table:table-cell>
          <table:table-cell office:value-type="float" office:value="7.7510000000000003" table:style-name="ce164">
            <text:p>7.751</text:p>
          </table:table-cell>
          <table:table-cell office:value-type="float" office:value="37.44" table:style-name="ce195">
            <text:p>37.440</text:p>
          </table:table-cell>
          <table:table-cell table:number-columns-repeated="2" table:style-name="ce166"/>
          <table:table-cell table:number-columns-repeated="16375" table:style-name="ce154"/>
        </table:table-row>
        <table:table-row table:style-name="ro6">
          <table:table-cell office:value-type="float" office:value="3" table:style-name="ce153">
            <text:p>3</text:p>
          </table:table-cell>
          <table:table-cell office:value-type="string" table:style-name="ce153">
            <text:p>IT and Telcomms Equipment</text:p>
          </table:table-cell>
          <table:table-cell office:value-type="float" office:value="259.803" table:style-name="ce164">
            <text:p>259.803</text:p>
          </table:table-cell>
          <table:table-cell office:value-type="float" office:value="244.28299999999999" table:style-name="ce164">
            <text:p>244.283</text:p>
          </table:table-cell>
          <table:table-cell office:value-type="float" office:value="737.44200000000001" table:style-name="ce164">
            <text:p>737.442</text:p>
          </table:table-cell>
          <table:table-cell office:value-type="float" office:value="664.84699999999998" table:style-name="ce164">
            <text:p>664.847</text:p>
          </table:table-cell>
          <table:table-cell office:value-type="float" office:value="1906.375" table:style-name="ce195">
            <text:p>1,906.375</text:p>
          </table:table-cell>
          <table:table-cell table:number-columns-repeated="2" table:style-name="ce166"/>
          <table:table-cell table:number-columns-repeated="16375" table:style-name="ce154"/>
        </table:table-row>
        <table:table-row table:style-name="ro6">
          <table:table-cell office:value-type="float" office:value="4" table:style-name="ce153">
            <text:p>4</text:p>
          </table:table-cell>
          <table:table-cell office:value-type="string" table:style-name="ce153">
            <text:p>Consumer Equipment</text:p>
          </table:table-cell>
          <table:table-cell office:value-type="float" office:value="2.1280000000000001" table:style-name="ce164">
            <text:p>2.128</text:p>
          </table:table-cell>
          <table:table-cell office:value-type="float" office:value="2.492" table:style-name="ce164">
            <text:p>2.492</text:p>
          </table:table-cell>
          <table:table-cell office:value-type="float" office:value="10.497999999999999" table:style-name="ce164">
            <text:p>10.498</text:p>
          </table:table-cell>
          <table:table-cell office:value-type="float" office:value="5.9969999999999999" table:style-name="ce164">
            <text:p>5.997</text:p>
          </table:table-cell>
          <table:table-cell office:value-type="float" office:value="21.114999999999998" table:style-name="ce195">
            <text:p>21.115</text:p>
          </table:table-cell>
          <table:table-cell table:number-columns-repeated="2" table:style-name="ce166"/>
          <table:table-cell table:number-columns-repeated="16375" table:style-name="ce154"/>
        </table:table-row>
        <table:table-row table:style-name="ro6">
          <table:table-cell office:value-type="float" office:value="5" table:style-name="ce153">
            <text:p>5</text:p>
          </table:table-cell>
          <table:table-cell office:value-type="string" table:style-name="ce153">
            <text:p>Lighting Equipment</text:p>
          </table:table-cell>
          <table:table-cell office:value-type="float" office:value="729.78700000000003" table:style-name="ce164">
            <text:p>729.787</text:p>
          </table:table-cell>
          <table:table-cell office:value-type="float" office:value="706.577" table:style-name="ce164">
            <text:p>706.577</text:p>
          </table:table-cell>
          <table:table-cell office:value-type="float" office:value="670.04399999999998" table:style-name="ce164">
            <text:p>670.044</text:p>
          </table:table-cell>
          <table:table-cell office:value-type="float" office:value="590.149" table:style-name="ce164">
            <text:p>590.149</text:p>
          </table:table-cell>
          <table:table-cell office:value-type="float" office:value="2696.5569999999998" table:style-name="ce195">
            <text:p>2,696.557</text:p>
          </table:table-cell>
          <table:table-cell table:number-columns-repeated="2" table:style-name="ce166"/>
          <table:table-cell table:number-columns-repeated="16375" table:style-name="ce154"/>
        </table:table-row>
        <table:table-row table:style-name="ro6">
          <table:table-cell office:value-type="float" office:value="6" table:style-name="ce153">
            <text:p>6</text:p>
          </table:table-cell>
          <table:table-cell office:value-type="string" table:style-name="ce153">
            <text:p>Electrical and Electronic Tools</text:p>
          </table:table-cell>
          <table:table-cell office:value-type="float" office:value="40.274000000000001" table:style-name="ce164">
            <text:p>40.274</text:p>
          </table:table-cell>
          <table:table-cell office:value-type="float" office:value="42.8" table:style-name="ce164">
            <text:p>42.800</text:p>
          </table:table-cell>
          <table:table-cell office:value-type="float" office:value="43.673999999999999" table:style-name="ce164">
            <text:p>43.674</text:p>
          </table:table-cell>
          <table:table-cell office:value-type="float" office:value="48.774000000000001" table:style-name="ce164">
            <text:p>48.774</text:p>
          </table:table-cell>
          <table:table-cell office:value-type="float" office:value="175.52199999999999" table:style-name="ce195">
            <text:p>175.522</text:p>
          </table:table-cell>
          <table:table-cell table:number-columns-repeated="2" table:style-name="ce166"/>
          <table:table-cell table:number-columns-repeated="16375" table:style-name="ce154"/>
        </table:table-row>
        <table:table-row table:style-name="ro6">
          <table:table-cell office:value-type="float" office:value="7" table:style-name="ce153">
            <text:p>7</text:p>
          </table:table-cell>
          <table:table-cell office:value-type="string" table:style-name="ce153">
            <text:p>Toys Leisure and Sports</text:p>
          </table:table-cell>
          <table:table-cell office:value-type="float" office:value="0" table:style-name="ce164">
            <text:p>0.000</text:p>
          </table:table-cell>
          <table:table-cell office:value-type="float" office:value="2.1999999999999999E-2" table:style-name="ce164">
            <text:p>0.022</text:p>
          </table:table-cell>
          <table:table-cell office:value-type="float" office:value="5.6000000000000001E-2" table:style-name="ce164">
            <text:p>0.056</text:p>
          </table:table-cell>
          <table:table-cell office:value-type="float" office:value="1.7230000000000001" table:style-name="ce164">
            <text:p>1.723</text:p>
          </table:table-cell>
          <table:table-cell office:value-type="float" office:value="1.8010000000000002" table:style-name="ce195">
            <text:p>1.801</text:p>
          </table:table-cell>
          <table:table-cell table:number-columns-repeated="2" table:style-name="ce166"/>
          <table:table-cell table:number-columns-repeated="16375" table:style-name="ce154"/>
        </table:table-row>
        <table:table-row table:style-name="ro6">
          <table:table-cell office:value-type="float" office:value="8" table:style-name="ce153">
            <text:p>8</text:p>
          </table:table-cell>
          <table:table-cell office:value-type="string" table:style-name="ce153">
            <text:p>Medical Devices</text:p>
          </table:table-cell>
          <table:table-cell office:value-type="float" office:value="49.308" table:style-name="ce164">
            <text:p>49.308</text:p>
          </table:table-cell>
          <table:table-cell office:value-type="float" office:value="55.622" table:style-name="ce164">
            <text:p>55.622</text:p>
          </table:table-cell>
          <table:table-cell office:value-type="float" office:value="76.399000000000001" table:style-name="ce164">
            <text:p>76.399</text:p>
          </table:table-cell>
          <table:table-cell office:value-type="float" office:value="99.213999999999999" table:style-name="ce164">
            <text:p>99.214</text:p>
          </table:table-cell>
          <table:table-cell office:value-type="float" office:value="280.54300000000001" table:style-name="ce195">
            <text:p>280.543</text:p>
          </table:table-cell>
          <table:table-cell table:number-columns-repeated="2" table:style-name="ce166"/>
          <table:table-cell table:number-columns-repeated="16375" table:style-name="ce154"/>
        </table:table-row>
        <table:table-row table:style-name="ro6">
          <table:table-cell office:value-type="float" office:value="9" table:style-name="ce153">
            <text:p>9</text:p>
          </table:table-cell>
          <table:table-cell office:value-type="string" table:style-name="ce153">
            <text:p>Monitoring and Control Instruments</text:p>
          </table:table-cell>
          <table:table-cell office:value-type="float" office:value="14.901999999999999" table:style-name="ce164">
            <text:p>14.902</text:p>
          </table:table-cell>
          <table:table-cell office:value-type="float" office:value="18.920000000000002" table:style-name="ce164">
            <text:p>18.920</text:p>
          </table:table-cell>
          <table:table-cell office:value-type="float" office:value="25.266999999999999" table:style-name="ce164">
            <text:p>25.267</text:p>
          </table:table-cell>
          <table:table-cell office:value-type="float" office:value="32.561999999999998" table:style-name="ce164">
            <text:p>32.562</text:p>
          </table:table-cell>
          <table:table-cell office:value-type="float" office:value="91.650999999999996" table:style-name="ce195">
            <text:p>91.651</text:p>
          </table:table-cell>
          <table:table-cell table:number-columns-repeated="2" table:style-name="ce166"/>
          <table:table-cell table:number-columns-repeated="16375" table:style-name="ce154"/>
        </table:table-row>
        <table:table-row table:style-name="ro6">
          <table:table-cell office:value-type="float" office:value="10" table:style-name="ce153">
            <text:p>10</text:p>
          </table:table-cell>
          <table:table-cell office:value-type="string" table:style-name="ce153">
            <text:p>Automatic Dispensers</text:p>
          </table:table-cell>
          <table:table-cell office:value-type="float" office:value="34.774999999999999" table:style-name="ce164">
            <text:p>34.775</text:p>
          </table:table-cell>
          <table:table-cell office:value-type="float" office:value="25.957000000000001" table:style-name="ce164">
            <text:p>25.957</text:p>
          </table:table-cell>
          <table:table-cell office:value-type="float" office:value="33.97" table:style-name="ce164">
            <text:p>33.970</text:p>
          </table:table-cell>
          <table:table-cell office:value-type="float" office:value="28.768000000000001" table:style-name="ce164">
            <text:p>28.768</text:p>
          </table:table-cell>
          <table:table-cell office:value-type="float" office:value="123.47" table:style-name="ce195">
            <text:p>123.470</text:p>
          </table:table-cell>
          <table:table-cell table:number-columns-repeated="2" table:style-name="ce166"/>
          <table:table-cell table:number-columns-repeated="16375" table:style-name="ce154"/>
        </table:table-row>
        <table:table-row table:style-name="ro6">
          <table:table-cell office:value-type="float" office:value="11" table:style-name="ce153">
            <text:p>11</text:p>
          </table:table-cell>
          <table:table-cell office:value-type="string" table:style-name="ce153">
            <text:p>Display Equipment</text:p>
          </table:table-cell>
          <table:table-cell office:value-type="float" office:value="6.8979999999999997" table:style-name="ce164">
            <text:p>6.898</text:p>
          </table:table-cell>
          <table:table-cell office:value-type="float" office:value="3.8260000000000001" table:style-name="ce164">
            <text:p>3.826</text:p>
          </table:table-cell>
          <table:table-cell office:value-type="float" office:value="2.5070000000000001" table:style-name="ce164">
            <text:p>2.507</text:p>
          </table:table-cell>
          <table:table-cell office:value-type="float" office:value="6.5919999999999996" table:style-name="ce164">
            <text:p>6.592</text:p>
          </table:table-cell>
          <table:table-cell office:value-type="float" office:value="19.823" table:style-name="ce195">
            <text:p>19.823</text:p>
          </table:table-cell>
          <table:table-cell table:number-columns-repeated="2" table:style-name="ce166"/>
          <table:table-cell table:number-columns-repeated="16375" table:style-name="ce154"/>
        </table:table-row>
        <table:table-row table:style-name="ro6">
          <table:table-cell office:value-type="float" office:value="12" table:style-name="ce153">
            <text:p>12</text:p>
          </table:table-cell>
          <table:table-cell office:value-type="string" table:style-name="ce153">
            <text:p>Cooling Appliances Containing Refrigerants</text:p>
          </table:table-cell>
          <table:table-cell office:value-type="float" office:value="935.48" table:style-name="ce164">
            <text:p>935.480</text:p>
          </table:table-cell>
          <table:table-cell office:value-type="float" office:value="722.85400000000004" table:style-name="ce164">
            <text:p>722.854</text:p>
          </table:table-cell>
          <table:table-cell office:value-type="float" office:value="832.56399999999996" table:style-name="ce164">
            <text:p>832.564</text:p>
          </table:table-cell>
          <table:table-cell office:value-type="float" office:value="836.29899999999998" table:style-name="ce164">
            <text:p>836.299</text:p>
          </table:table-cell>
          <table:table-cell office:value-type="float" office:value="3327.1970000000001" table:style-name="ce195">
            <text:p>3,327.197</text:p>
          </table:table-cell>
          <table:table-cell table:number-columns-repeated="2" table:style-name="ce166"/>
          <table:table-cell table:number-columns-repeated="16375" table:style-name="ce154"/>
        </table:table-row>
        <table:table-row table:style-name="ro6">
          <table:table-cell office:value-type="float" office:value="13" table:style-name="ce153">
            <text:p>13</text:p>
          </table:table-cell>
          <table:table-cell office:value-type="string" table:style-name="ce153">
            <text:p>Gas Discharge Lamps and LED Light Sources</text:p>
          </table:table-cell>
          <table:table-cell office:value-type="float" office:value="0.29599999999999999" table:style-name="ce164">
            <text:p>0.296</text:p>
          </table:table-cell>
          <table:table-cell office:value-type="float" office:value="0.621" table:style-name="ce164">
            <text:p>0.621</text:p>
          </table:table-cell>
          <table:table-cell office:value-type="float" office:value="0.47799999999999998" table:style-name="ce164">
            <text:p>0.478</text:p>
          </table:table-cell>
          <table:table-cell office:value-type="float" office:value="0.224" table:style-name="ce164">
            <text:p>0.224</text:p>
          </table:table-cell>
          <table:table-cell office:value-type="float" office:value="1.619" table:style-name="ce195">
            <text:p>1.619</text:p>
          </table:table-cell>
          <table:table-cell table:number-columns-repeated="2" table:style-name="ce166"/>
          <table:table-cell table:number-columns-repeated="16375" table:style-name="ce154"/>
        </table:table-row>
        <table:table-row table:style-name="ro6">
          <table:table-cell office:value-type="float" office:value="14" table:style-name="ce153">
            <text:p>14</text:p>
          </table:table-cell>
          <table:table-cell office:value-type="string" table:style-name="ce153">
            <text:p>Photovoltaic Panels</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64">
            <text:p>0.000</text:p>
          </table:table-cell>
          <table:table-cell office:value-type="float" office:value="0" table:style-name="ce195">
            <text:p>0.000</text:p>
          </table:table-cell>
          <table:table-cell table:number-columns-repeated="2" table:style-name="ce166"/>
          <table:table-cell table:number-columns-repeated="16375"/>
        </table:table-row>
        <table:table-row table:style-name="ro6">
          <table:table-cell table:style-name="ce159"/>
          <table:table-cell office:value-type="string" table:style-name="ce167">
            <text:p>Total</text:p>
          </table:table-cell>
          <table:table-cell office:value-type="float" office:value="2156.3389999999995" table:style-name="ce168">
            <text:p>2,156.339</text:p>
          </table:table-cell>
          <table:table-cell office:value-type="float" office:value="1897.8430000000003" table:style-name="ce185">
            <text:p>1897.843</text:p>
          </table:table-cell>
          <table:table-cell office:value-type="float" office:value="2498.7539999999999" table:style-name="ce194">
            <text:p>2,498.754</text:p>
          </table:table-cell>
          <table:table-cell office:value-type="float" office:value="2378.3049999999998" table:style-name="ce194">
            <text:p>2,378.305</text:p>
          </table:table-cell>
          <table:table-cell office:value-type="float" office:value="8931.241" table:style-name="ce194">
            <text:p>8,931.241</text:p>
          </table:table-cell>
          <table:table-cell table:number-columns-repeated="2" table:style-name="ce169"/>
          <table:table-cell table:number-columns-repeated="16375"/>
        </table:table-row>
        <table:table-row table:style-name="ro6">
          <table:table-cell table:style-name="ce153"/>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6">
          <table:table-cell office:value-type="string" table:style-name="ce157">
            <text:p>Notes</text:p>
          </table:table-cell>
          <table:table-cell table:style-name="ce157"/>
          <table:table-cell table:number-columns-repeated="3" table:style-name="ce165"/>
          <table:table-cell table:style-name="ce157"/>
          <table:table-cell table:style-name="ce153"/>
          <table:table-cell table:number-columns-repeated="16377" table:style-name="ce154"/>
        </table:table-row>
        <table:table-row table:style-name="ro29">
          <table:table-cell office:value-type="string" table:number-columns-spanned="6" table:number-rows-spanned="1" table:style-name="ce197">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153"/>
          <table:table-cell table:style-name="ce170"/>
          <table:table-cell table:number-columns-repeated="16376" table:style-name="ce154"/>
        </table:table-row>
        <table:table-row table:style-name="ro6">
          <table:table-cell office:value-type="string" table:style-name="ce153">
            <text:p>Catalogue LIT 7676</text:p>
          </table:table-cell>
          <table:table-cell table:number-columns-repeated="6" table:style-name="ce153"/>
          <table:table-cell table:number-columns-repeated="16377" table:style-name="ce154"/>
        </table:table-row>
        <table:table-row table:style-name="ro6">
          <table:table-cell office:value-type="string" table:style-name="ce157">
            <text:p>© Environment Agency copyright and database right 2020. All rights reserved.<text:s text:c="2"/></text:p>
          </table:table-cell>
          <table:table-cell table:number-columns-repeated="6" table:style-name="ce153"/>
          <table:table-cell table:number-columns-repeated="16377" table:style-name="ce154"/>
        </table:table-row>
        <table:table-row table:style-name="ro6">
          <table:table-cell table:number-columns-repeated="5" table:style-name="ce154"/>
          <table:table-cell table:number-columns-repeated="2" table:style-name="ce153"/>
          <table:table-cell table:style-name="ce179"/>
          <table:table-cell table:number-columns-repeated="16376" table:style-name="ce154"/>
        </table:table-row>
        <table:table-row table:style-name="ro6">
          <table:table-cell table:number-columns-repeated="5" table:style-name="ce154"/>
          <table:table-cell table:number-columns-repeated="2" table:style-name="ce153"/>
          <table:table-cell table:style-name="ce184"/>
          <table:table-cell table:number-columns-repeated="16376" table:style-name="ce154"/>
        </table:table-row>
        <table:table-row table:number-rows-repeated="7" table:style-name="ro6">
          <table:table-cell table:number-columns-repeated="5" table:style-name="ce154"/>
          <table:table-cell table:number-columns-repeated="2" table:style-name="ce153"/>
          <table:table-cell table:style-name="ce166"/>
          <table:table-cell table:number-columns-repeated="16376" table:style-name="ce154"/>
        </table:table-row>
        <table:table-row table:number-rows-repeated="6" table:style-name="ro6">
          <table:table-cell table:number-columns-repeated="7"/>
          <table:table-cell table:style-name="ce166"/>
          <table:table-cell table:number-columns-repeated="16376"/>
        </table:table-row>
        <table:table-row table:style-name="ro6">
          <table:table-cell table:number-columns-repeated="7"/>
          <table:table-cell table:style-name="ce169"/>
          <table:table-cell table:number-columns-repeated="16376"/>
        </table:table-row>
        <table:table-row table:number-rows-repeated="1048425" table:style-name="ro28">
          <table:table-cell table:number-columns-repeated="16384"/>
        </table:table-row>
        <table:named-expressions>
          <table:named-range table:name="Print_Area" table:cell-range-address="2019_Quarter_1_-_4.$A$1:2019_Quarter_1_-_4.$G$135" table:base-cell-address="2019_Quarter_1_-_4.$A$1"/>
        </table:named-expressions>
      </table:table>
      <table:table table:name="2018_Quarter_1_-_4" table:style-name="ta1">
        <table:table-column table:style-name="co16" table:default-cell-style-name="ce1"/>
        <table:table-column table:style-name="co17" table:default-cell-style-name="ce1"/>
        <table:table-column table:style-name="co18" table:number-columns-repeated="3" table:default-cell-style-name="ce1"/>
        <table:table-column table:style-name="co18" table:number-columns-repeated="2" table:default-cell-style-name="ce3"/>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number-columns-repeated="16370" table:default-cell-style-name="ce1"/>
        <table:table-row table:style-name="ro23">
          <table:table-cell table:style-name="ce3">
            <draw:frame draw:z-index="1" draw:id="id8" draw:style-name="a8" draw:name="Picture 2" svg:x="0in" svg:y="0in" svg:width="3.40029in" svg:height="0.82007in" style:rel-width="scale" style:rel-height="scale">
              <draw:image xlink:href="" xlink:type="simple" xlink:show="embed" xlink:actuate="onLoad"/>
              <svg:title/>
              <svg:desc/>
            </draw:frame>
          </table:table-cell>
          <table:table-cell table:number-columns-repeated="6" table:style-name="ce3"/>
          <table:table-cell table:number-columns-repeated="16377" table:style-name="ce1"/>
        </table:table-row>
        <table:table-row table:style-name="ro5">
          <table:table-cell office:value-type="string" table:number-columns-spanned="5" table:number-rows-spanned="2" table:style-name="ce68">
            <text:p>This report shows both the amount of household and non-household Waste Electrical and Electronic Equipment (WEEE) collected by Producer Compliance Schemes and their members.</text:p>
          </table:table-cell>
          <table:covered-table-cell table:number-columns-repeated="4"/>
          <table:table-cell table:number-columns-repeated="2" table:style-name="ce7"/>
          <table:table-cell table:number-columns-repeated="16377" table:style-name="ce1"/>
        </table:table-row>
        <table:table-row table:style-name="ro5">
          <table:covered-table-cell/>
          <table:covered-table-cell table:number-columns-repeated="4"/>
          <table:table-cell table:number-columns-repeated="2" table:style-name="ce7"/>
          <table:table-cell table:number-columns-repeated="16377" table:style-name="ce1"/>
        </table:table-row>
        <table:table-row table:style-name="ro6">
          <table:table-cell table:number-columns-repeated="7" table:style-name="ce7"/>
          <table:table-cell table:style-name="ce11"/>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6" table:style-name="ce3"/>
          <table:table-cell table:number-columns-repeated="16377" table:style-name="ce1"/>
        </table:table-row>
        <table:table-row table:style-name="ro6">
          <table:table-cell office:value-type="string" table:style-name="ce3">
            <text:p>Period Covered: January to March 2018</text:p>
          </table:table-cell>
          <table:table-cell table:number-columns-repeated="6" table:style-name="ce3"/>
          <table:table-cell table:number-columns-repeated="16377" table:style-name="ce1"/>
        </table:table-row>
        <table:table-row table:style-name="ro6">
          <table:table-cell office:value-type="string" table:style-name="ce31">
            <text:p>Report run on: 12/03/2019</text:p>
          </table:table-cell>
          <table:table-cell table:number-columns-repeated="6" table:style-name="ce3"/>
          <table:table-cell table:number-columns-repeated="16377" table:style-name="ce1"/>
        </table:table-row>
        <table:table-row table:style-name="ro24">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6"/>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20284.11" table:style-name="ce30">
            <text:p>20,284.110</text:p>
          </table:table-cell>
          <table:table-cell office:value-type="float" office:value="21503.574000000001" table:style-name="ce30">
            <text:p>21,503.574</text:p>
          </table:table-cell>
          <table:table-cell office:value-type="float" office:value="2908.5140000000001" table:style-name="ce30">
            <text:p>2,908.514</text:p>
          </table:table-cell>
          <table:table-cell office:value-type="float" office:value="44696.197999999997" table:style-name="ce30">
            <text:p>44,696.198</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639.2430000000004" table:style-name="ce30">
            <text:p>7,639.243</text:p>
          </table:table-cell>
          <table:table-cell office:value-type="float" office:value="166.839" table:style-name="ce30">
            <text:p>166.839</text:p>
          </table:table-cell>
          <table:table-cell office:value-type="float" office:value="1298.5260000000001" table:style-name="ce30">
            <text:p>1,298.526</text:p>
          </table:table-cell>
          <table:table-cell office:value-type="float" office:value="9105.15" table:style-name="ce30">
            <text:p>9,105.150</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7737.6239999999998" table:style-name="ce30">
            <text:p>7,737.624</text:p>
          </table:table-cell>
          <table:table-cell office:value-type="float" office:value="145.64699999999999" table:style-name="ce30">
            <text:p>145.647</text:p>
          </table:table-cell>
          <table:table-cell office:value-type="float" office:value="3133.5430000000001" table:style-name="ce30">
            <text:p>3,133.543</text:p>
          </table:table-cell>
          <table:table-cell office:value-type="float" office:value="11017.922" table:style-name="ce30">
            <text:p>11,017.922</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7311.1229999999996" table:style-name="ce30">
            <text:p>7,311.123</text:p>
          </table:table-cell>
          <table:table-cell office:value-type="float" office:value="52.88" table:style-name="ce30">
            <text:p>52.880</text:p>
          </table:table-cell>
          <table:table-cell office:value-type="float" office:value="1355.7809999999999" table:style-name="ce30">
            <text:p>1,355.781</text:p>
          </table:table-cell>
          <table:table-cell office:value-type="float" office:value="8726.6830000000009" table:style-name="ce30">
            <text:p>8,726.683</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3961.393" table:style-name="ce30">
            <text:p>3,961.393</text:p>
          </table:table-cell>
          <table:table-cell office:value-type="float" office:value="51.290999999999997" table:style-name="ce30">
            <text:p>51.291</text:p>
          </table:table-cell>
          <table:table-cell office:value-type="float" office:value="236.19800000000001" table:style-name="ce30">
            <text:p>236.198</text:p>
          </table:table-cell>
          <table:table-cell office:value-type="float" office:value="4249.9930000000004" table:style-name="ce30">
            <text:p>4,249.993</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478.488" table:style-name="ce30">
            <text:p>478.488</text:p>
          </table:table-cell>
          <table:table-cell office:value-type="float" office:value="4.9320000000000004" table:style-name="ce30">
            <text:p>4.932</text:p>
          </table:table-cell>
          <table:table-cell office:value-type="float" office:value="60.319000000000003" table:style-name="ce30">
            <text:p>60.319</text:p>
          </table:table-cell>
          <table:table-cell office:value-type="float" office:value="543.74199999999996" table:style-name="ce30">
            <text:p>543.742</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8.9999999999999993E-3" table:style-name="ce30">
            <text:p>0.009</text:p>
          </table:table-cell>
          <table:table-cell office:value-type="float" office:value="1E-3" table:style-name="ce30">
            <text:p>0.001</text:p>
          </table:table-cell>
          <table:table-cell office:value-type="float" office:value="1.1140000000000001" table:style-name="ce30">
            <text:p>1.114</text:p>
          </table:table-cell>
          <table:table-cell office:value-type="float" office:value="1.1240000000000001" table:style-name="ce30">
            <text:p>1.124</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7.4480000000000004" table:style-name="ce30">
            <text:p>7.448</text:p>
          </table:table-cell>
          <table:table-cell office:value-type="float" office:value="2.7810000000000001" table:style-name="ce30">
            <text:p>2.781</text:p>
          </table:table-cell>
          <table:table-cell office:value-type="float" office:value="34.668999999999997" table:style-name="ce30">
            <text:p>34.669</text:p>
          </table:table-cell>
          <table:table-cell office:value-type="float" office:value="45.363" table:style-name="ce30">
            <text:p>45.363</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10555.659" table:style-name="ce30">
            <text:p>10,555.659</text:p>
          </table:table-cell>
          <table:table-cell office:value-type="float" office:value="314.69" table:style-name="ce30">
            <text:p>314.690</text:p>
          </table:table-cell>
          <table:table-cell office:value-type="float" office:value="1260.7360000000001" table:style-name="ce30">
            <text:p>1,260.736</text:p>
          </table:table-cell>
          <table:table-cell office:value-type="float" office:value="12131.208000000001" table:style-name="ce30">
            <text:p>12,131.208</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9252.527999999998" table:style-name="ce30">
            <text:p>19,252.528</text:p>
          </table:table-cell>
          <table:table-cell office:value-type="float" office:value="8515.2540000000008" table:style-name="ce30">
            <text:p>8,515.254</text:p>
          </table:table-cell>
          <table:table-cell office:value-type="float" office:value="1768.5409999999999" table:style-name="ce30">
            <text:p>1,768.541</text:p>
          </table:table-cell>
          <table:table-cell office:value-type="float" office:value="29544.539000000001" table:style-name="ce30">
            <text:p>29,544.539</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92.84899999999999" table:style-name="ce30">
            <text:p>292.849</text:p>
          </table:table-cell>
          <table:table-cell office:value-type="float" office:value="60.627000000000002" table:style-name="ce30">
            <text:p>60.627</text:p>
          </table:table-cell>
          <table:table-cell office:value-type="float" office:value="955.22699999999998" table:style-name="ce30">
            <text:p>955.227</text:p>
          </table:table-cell>
          <table:table-cell office:value-type="float" office:value="1308.703" table:style-name="ce30">
            <text:p>1,308.703</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0.52300000000000002" table:style-name="ce30">
            <text:p>0.523</text:p>
          </table:table-cell>
          <table:table-cell office:value-type="float" office:value="0" table:style-name="ce30">
            <text:p>0.000</text:p>
          </table:table-cell>
          <table:table-cell office:value-type="float" office:value="0.874" table:style-name="ce30">
            <text:p>0.874</text:p>
          </table:table-cell>
          <table:table-cell office:value-type="float" office:value="1.397" table:style-name="ce30">
            <text:p>1.397</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77520.997000000003" table:style-name="ce21">
            <text:p>77,520.997</text:p>
          </table:table-cell>
          <table:table-cell office:value-type="float" office:value="30818.516000000003" table:style-name="ce21">
            <text:p>30,818.516</text:p>
          </table:table-cell>
          <table:table-cell office:value-type="float" office:value="13014.042000000001" table:style-name="ce21">
            <text:p>13,014.042</text:p>
          </table:table-cell>
          <table:table-cell office:value-type="float" office:value="121372.02199999998" table:style-name="ce21">
            <text:p>121,372.022</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style-name="ce25"/>
          <table:table-cell table:number-columns-repeated="16376"/>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3">
            <text:p>Period Covered: April to June 2018</text:p>
          </table:table-cell>
          <table:table-cell table:number-columns-repeated="5" table:style-name="ce3"/>
          <table:table-cell table:style-name="ce18"/>
          <table:table-cell table:number-columns-repeated="16377" table:style-name="ce1"/>
        </table:table-row>
        <table:table-row table:style-name="ro6">
          <table:table-cell office:value-type="string" table:style-name="ce31">
            <text:p>Report run on: 12/03/2019</text:p>
          </table:table-cell>
          <table:table-cell table:number-columns-repeated="5"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21399.741000000002" table:style-name="ce30">
            <text:p>21,399.741</text:p>
          </table:table-cell>
          <table:table-cell office:value-type="float" office:value="19917.866999999998" table:style-name="ce30">
            <text:p>19,917.867</text:p>
          </table:table-cell>
          <table:table-cell office:value-type="float" office:value="2410.7930000000001" table:style-name="ce30">
            <text:p>2,410.793</text:p>
          </table:table-cell>
          <table:table-cell office:value-type="float" office:value="43728.400999999998" table:style-name="ce30">
            <text:p>43,728.401</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8913.0319999999992" table:style-name="ce30">
            <text:p>8,913.032</text:p>
          </table:table-cell>
          <table:table-cell office:value-type="float" office:value="217.898" table:style-name="ce30">
            <text:p>217.898</text:p>
          </table:table-cell>
          <table:table-cell office:value-type="float" office:value="1505.213" table:style-name="ce30">
            <text:p>1,505.213</text:p>
          </table:table-cell>
          <table:table-cell office:value-type="float" office:value="10762.785" table:style-name="ce30">
            <text:p>10,762.785</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9124.1170000000002" table:style-name="ce30">
            <text:p>9,124.117</text:p>
          </table:table-cell>
          <table:table-cell office:value-type="float" office:value="141.08099999999999" table:style-name="ce30">
            <text:p>141.081</text:p>
          </table:table-cell>
          <table:table-cell office:value-type="float" office:value="3083.067" table:style-name="ce30">
            <text:p>3,083.067</text:p>
          </table:table-cell>
          <table:table-cell office:value-type="float" office:value="12351.56" table:style-name="ce30">
            <text:p>12,351.560</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8729.3169999999991" table:style-name="ce30">
            <text:p>8,729.317</text:p>
          </table:table-cell>
          <table:table-cell office:value-type="float" office:value="42.475999999999999" table:style-name="ce30">
            <text:p>42.476</text:p>
          </table:table-cell>
          <table:table-cell office:value-type="float" office:value="1695.2270000000001" table:style-name="ce30">
            <text:p>1,695.227</text:p>
          </table:table-cell>
          <table:table-cell office:value-type="float" office:value="10469.234" table:style-name="ce30">
            <text:p>10,469.234</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4820.0959999999995" table:style-name="ce30">
            <text:p>4,820.096</text:p>
          </table:table-cell>
          <table:table-cell office:value-type="float" office:value="43.171999999999997" table:style-name="ce30">
            <text:p>43.172</text:p>
          </table:table-cell>
          <table:table-cell office:value-type="float" office:value="255.523" table:style-name="ce30">
            <text:p>255.523</text:p>
          </table:table-cell>
          <table:table-cell office:value-type="float" office:value="5127.1989999999996" table:style-name="ce30">
            <text:p>5,127.199</text:p>
          </table:table-cell>
          <table:table-cell table:style-name="ce18"/>
          <table:table-cell table:style-name="ce24"/>
          <table:table-cell table:number-columns-repeated="16376"/>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567.45299999999997" table:style-name="ce30">
            <text:p>567.453</text:p>
          </table:table-cell>
          <table:table-cell office:value-type="float" office:value="5.3860000000000001" table:style-name="ce30">
            <text:p>5.386</text:p>
          </table:table-cell>
          <table:table-cell office:value-type="float" office:value="49.585999999999999" table:style-name="ce30">
            <text:p>49.586</text:p>
          </table:table-cell>
          <table:table-cell office:value-type="float" office:value="623.92200000000003" table:style-name="ce30">
            <text:p>623.922</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3.1E-2" table:style-name="ce30">
            <text:p>0.031</text:p>
          </table:table-cell>
          <table:table-cell office:value-type="float" office:value="0.20599999999999999" table:style-name="ce30">
            <text:p>0.206</text:p>
          </table:table-cell>
          <table:table-cell office:value-type="float" office:value="0.996" table:style-name="ce30">
            <text:p>0.996</text:p>
          </table:table-cell>
          <table:table-cell office:value-type="float" office:value="1.2330000000000001" table:style-name="ce30">
            <text:p>1.233</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10.09" table:style-name="ce30">
            <text:p>10.090</text:p>
          </table:table-cell>
          <table:table-cell office:value-type="float" office:value="7.5999999999999998E-2" table:style-name="ce30">
            <text:p>0.076</text:p>
          </table:table-cell>
          <table:table-cell office:value-type="float" office:value="28.332000000000001" table:style-name="ce30">
            <text:p>28.332</text:p>
          </table:table-cell>
          <table:table-cell office:value-type="float" office:value="39.040999999999997" table:style-name="ce30">
            <text:p>39.041</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0" table:style-name="ce30">
            <text:p>0.000</text:p>
          </table:table-cell>
          <table:table-cell office:value-type="float" office:value="0.15" table:style-name="ce30">
            <text:p>0.150</text:p>
          </table:table-cell>
          <table:table-cell office:value-type="float" office:value="0.15" table:style-name="ce30">
            <text:p>0.150</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10836.473" table:style-name="ce30">
            <text:p>10,836.473</text:p>
          </table:table-cell>
          <table:table-cell office:value-type="float" office:value="220.24100000000001" table:style-name="ce30">
            <text:p>220.241</text:p>
          </table:table-cell>
          <table:table-cell office:value-type="float" office:value="1254.4380000000001" table:style-name="ce30">
            <text:p>1,254.438</text:p>
          </table:table-cell>
          <table:table-cell office:value-type="float" office:value="12311.796" table:style-name="ce30">
            <text:p>12,311.796</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23101.494999999999" table:style-name="ce30">
            <text:p>23,101.495</text:p>
          </table:table-cell>
          <table:table-cell office:value-type="float" office:value="9295.6170000000002" table:style-name="ce30">
            <text:p>9,295.617</text:p>
          </table:table-cell>
          <table:table-cell office:value-type="float" office:value="1965.8209999999999" table:style-name="ce30">
            <text:p>1,965.821</text:p>
          </table:table-cell>
          <table:table-cell office:value-type="float" office:value="34363.195" table:style-name="ce30">
            <text:p>34,363.195</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96.678" table:style-name="ce30">
            <text:p>296.678</text:p>
          </table:table-cell>
          <table:table-cell office:value-type="float" office:value="84.212999999999994" table:style-name="ce30">
            <text:p>84.213</text:p>
          </table:table-cell>
          <table:table-cell office:value-type="float" office:value="868.721" table:style-name="ce30">
            <text:p>868.721</text:p>
          </table:table-cell>
          <table:table-cell office:value-type="float" office:value="1249.6110000000001" table:style-name="ce30">
            <text:p>1,249.611</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0.62" table:style-name="ce30">
            <text:p>0.620</text:p>
          </table:table-cell>
          <table:table-cell office:value-type="float" office:value="1.657" table:style-name="ce30">
            <text:p>1.657</text:p>
          </table:table-cell>
          <table:table-cell office:value-type="float" office:value="0" table:style-name="ce30">
            <text:p>0.000</text:p>
          </table:table-cell>
          <table:table-cell office:value-type="float" office:value="2.2770000000000001" table:style-name="ce30">
            <text:p>2.277</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87799.142999999982" table:style-name="ce21">
            <text:p>87,799.143</text:p>
          </table:table-cell>
          <table:table-cell office:value-type="float" office:value="29969.889999999996" table:style-name="ce21">
            <text:p>29,969.890</text:p>
          </table:table-cell>
          <table:table-cell office:value-type="float" office:value="13117.866999999998" table:style-name="ce21">
            <text:p>13,117.867</text:p>
          </table:table-cell>
          <table:table-cell office:value-type="float" office:value="131030.40399999998" table:style-name="ce198">
            <text:p>131,030.404<text:s/></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July to September 2018</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31">
            <text:p>Report run on: 12/03/2019</text:p>
          </table:table-cell>
          <table:table-cell table:number-columns-repeated="5" table:style-name="ce3"/>
          <table:table-cell table:style-name="ce18"/>
          <table:table-cell table:number-columns-repeated="16377" table:style-name="ce1"/>
        </table:table-row>
        <table:table-row table:style-name="ro7">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9761.04" table:style-name="ce30">
            <text:p>19,761.040</text:p>
          </table:table-cell>
          <table:table-cell office:value-type="float" office:value="18197.163" table:style-name="ce30">
            <text:p>18,197.163</text:p>
          </table:table-cell>
          <table:table-cell office:value-type="float" office:value="2371.1640000000002" table:style-name="ce30">
            <text:p>2,371.164</text:p>
          </table:table-cell>
          <table:table-cell office:value-type="float" office:value="40329.792000000001" table:style-name="ce30">
            <text:p>40,329.792</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8390.4940000000006" table:style-name="ce30">
            <text:p>8,390.494</text:p>
          </table:table-cell>
          <table:table-cell office:value-type="float" office:value="179.92599999999999" table:style-name="ce30">
            <text:p>179.926</text:p>
          </table:table-cell>
          <table:table-cell office:value-type="float" office:value="1627.011" table:style-name="ce30">
            <text:p>1,627.011</text:p>
          </table:table-cell>
          <table:table-cell office:value-type="float" office:value="10211.804" table:style-name="ce30">
            <text:p>10,211.804</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8352.3950000000004" table:style-name="ce30">
            <text:p>8,352.395</text:p>
          </table:table-cell>
          <table:table-cell office:value-type="float" office:value="162.93899999999999" table:style-name="ce30">
            <text:p>162.939</text:p>
          </table:table-cell>
          <table:table-cell office:value-type="float" office:value="2959.4369999999999" table:style-name="ce30">
            <text:p>2,959.437</text:p>
          </table:table-cell>
          <table:table-cell office:value-type="float" office:value="11478.098" table:style-name="ce30">
            <text:p>11,478.098</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7907.482" table:style-name="ce30">
            <text:p>7,907.482</text:p>
          </table:table-cell>
          <table:table-cell office:value-type="float" office:value="47.79" table:style-name="ce30">
            <text:p>47.790</text:p>
          </table:table-cell>
          <table:table-cell office:value-type="float" office:value="1239.674" table:style-name="ce30">
            <text:p>1,239.674</text:p>
          </table:table-cell>
          <table:table-cell office:value-type="float" office:value="9198.4189999999999" table:style-name="ce30">
            <text:p>9,198.419</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4330.8059999999996" table:style-name="ce30">
            <text:p>4,330.806</text:p>
          </table:table-cell>
          <table:table-cell office:value-type="float" office:value="53.728000000000002" table:style-name="ce30">
            <text:p>53.728</text:p>
          </table:table-cell>
          <table:table-cell office:value-type="float" office:value="183.15100000000001" table:style-name="ce30">
            <text:p>183.151</text:p>
          </table:table-cell>
          <table:table-cell office:value-type="float" office:value="4577.9859999999999" table:style-name="ce30">
            <text:p>4,577.986</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512.53" table:style-name="ce30">
            <text:p>512.530</text:p>
          </table:table-cell>
          <table:table-cell office:value-type="float" office:value="5.3289999999999997" table:style-name="ce30">
            <text:p>5.329</text:p>
          </table:table-cell>
          <table:table-cell office:value-type="float" office:value="33.18" table:style-name="ce30">
            <text:p>33.180</text:p>
          </table:table-cell>
          <table:table-cell office:value-type="float" office:value="551.04" table:style-name="ce30">
            <text:p>551.040</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6.9000000000000006E-2" table:style-name="ce30">
            <text:p>0.069</text:p>
          </table:table-cell>
          <table:table-cell office:value-type="float" office:value="1.05" table:style-name="ce30">
            <text:p>1.050</text:p>
          </table:table-cell>
          <table:table-cell office:value-type="float" office:value="0.26500000000000001" table:style-name="ce30">
            <text:p>0.265</text:p>
          </table:table-cell>
          <table:table-cell office:value-type="float" office:value="1.4690000000000001" table:style-name="ce30">
            <text:p>1.469</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10.281000000000001" table:style-name="ce30">
            <text:p>10.281</text:p>
          </table:table-cell>
          <table:table-cell office:value-type="float" office:value="0.114" table:style-name="ce30">
            <text:p>0.114</text:p>
          </table:table-cell>
          <table:table-cell office:value-type="float" office:value="23.088999999999999" table:style-name="ce30">
            <text:p>23.089</text:p>
          </table:table-cell>
          <table:table-cell office:value-type="float" office:value="33.482999999999997" table:style-name="ce30">
            <text:p>33.483</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4.8000000000000001E-2" table:style-name="ce30">
            <text:p>0.048</text:p>
          </table:table-cell>
          <table:table-cell office:value-type="float" office:value="0" table:style-name="ce30">
            <text:p>0.000</text:p>
          </table:table-cell>
          <table:table-cell office:value-type="float" office:value="0" table:style-name="ce30">
            <text:p>0.000</text:p>
          </table:table-cell>
          <table:table-cell office:value-type="float" office:value="4.8000000000000001E-2" table:style-name="ce30">
            <text:p>0.048</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10358.522999999999" table:style-name="ce30">
            <text:p>10,358.523</text:p>
          </table:table-cell>
          <table:table-cell office:value-type="float" office:value="283.7" table:style-name="ce30">
            <text:p>283.700</text:p>
          </table:table-cell>
          <table:table-cell office:value-type="float" office:value="1193.8910000000001" table:style-name="ce30">
            <text:p>1,193.891</text:p>
          </table:table-cell>
          <table:table-cell office:value-type="float" office:value="11836.437" table:style-name="ce30">
            <text:p>11,836.437</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23191.958999999999" table:style-name="ce30">
            <text:p>23,191.959</text:p>
          </table:table-cell>
          <table:table-cell office:value-type="float" office:value="11344.777" table:style-name="ce30">
            <text:p>11,344.777</text:p>
          </table:table-cell>
          <table:table-cell office:value-type="float" office:value="2383.8130000000001" table:style-name="ce30">
            <text:p>2,383.813</text:p>
          </table:table-cell>
          <table:table-cell office:value-type="float" office:value="36922.826999999997" table:style-name="ce30">
            <text:p>36,922.827</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255.172" table:style-name="ce30">
            <text:p>255.172</text:p>
          </table:table-cell>
          <table:table-cell office:value-type="float" office:value="56.95" table:style-name="ce30">
            <text:p>56.950</text:p>
          </table:table-cell>
          <table:table-cell office:value-type="float" office:value="834.54200000000003" table:style-name="ce30">
            <text:p>834.542</text:p>
          </table:table-cell>
          <table:table-cell office:value-type="float" office:value="1146.9559999999999" table:style-name="ce30">
            <text:p>1,146.956</text:p>
          </table:table-cell>
          <table:table-cell table:style-name="ce18"/>
          <table:table-cell table:style-name="ce24"/>
          <table:table-cell table:number-columns-repeated="16376"/>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4.0199999999999996" table:style-name="ce30">
            <text:p>4.020</text:p>
          </table:table-cell>
          <table:table-cell office:value-type="float" office:value="68.658000000000001" table:style-name="ce30">
            <text:p>68.658</text:p>
          </table:table-cell>
          <table:table-cell office:value-type="float" office:value="5.6680000000000001" table:style-name="ce30">
            <text:p>5.668</text:p>
          </table:table-cell>
          <table:table-cell office:value-type="float" office:value="78.346000000000004" table:style-name="ce30">
            <text:p>78.346</text:p>
          </table:table-cell>
          <table:table-cell table:style-name="ce18"/>
          <table:table-cell table:style-name="ce24"/>
          <table:table-cell table:number-columns-repeated="16376"/>
        </table:table-row>
        <table:table-row table:style-name="ro6">
          <table:table-cell table:style-name="ce14"/>
          <table:table-cell office:value-type="string" table:style-name="ce58">
            <text:p>Total</text:p>
          </table:table-cell>
          <table:table-cell office:value-type="float" office:value="83074.819000000018" table:style-name="ce21">
            <text:p>83,074.819</text:p>
          </table:table-cell>
          <table:table-cell office:value-type="float" office:value="30402.124000000003" table:style-name="ce21">
            <text:p>30,402.124</text:p>
          </table:table-cell>
          <table:table-cell office:value-type="float" office:value="12854.884999999998" table:style-name="ce21">
            <text:p>12,854.885</text:p>
          </table:table-cell>
          <table:table-cell office:value-type="float" office:value="126366.705" table:style-name="ce199">
            <text:p>126,366.705</text:p>
          </table:table-cell>
          <table:table-cell table:style-name="ce18"/>
          <table:table-cell table:style-name="ce25"/>
          <table:table-cell table:number-columns-repeated="16376"/>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18"/>
          <table:table-cell table:style-name="ce25"/>
          <table:table-cell table:number-columns-repeated="16376"/>
        </table:table-row>
        <table:table-row table:style-name="ro6">
          <table:table-cell office:value-type="string" table:style-name="ce3">
            <text:p>Period Covered: October to December 2018</text:p>
          </table:table-cell>
          <table:table-cell table:number-columns-repeated="5" table:style-name="ce3"/>
          <table:table-cell table:style-name="ce18"/>
          <table:table-cell table:style-name="ce59"/>
          <table:table-cell table:number-columns-repeated="16376"/>
        </table:table-row>
        <table:table-row table:style-name="ro6">
          <table:table-cell office:value-type="string" table:style-name="ce31">
            <text:p>Report run on: 12/03/2019</text:p>
          </table:table-cell>
          <table:table-cell table:number-columns-repeated="5" table:style-name="ce3"/>
          <table:table-cell table:style-name="ce18"/>
          <table:table-cell table:number-columns-repeated="16377" table:style-name="ce1"/>
        </table:table-row>
        <table:table-row table:style-name="ro7">
          <table:table-cell table:style-name="ce14"/>
          <table:table-cell office:value-type="string" table:style-name="ce60">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18"/>
          <table:table-cell table:style-name="ce39"/>
          <table:table-cell table:number-columns-repeated="16376"/>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17309.509999999998" table:style-name="ce30">
            <text:p>17,309.510</text:p>
          </table:table-cell>
          <table:table-cell office:value-type="float" office:value="20165.094000000001" table:style-name="ce30">
            <text:p>20,165.094</text:p>
          </table:table-cell>
          <table:table-cell office:value-type="float" office:value="3348.404" table:style-name="ce30">
            <text:p>3,348.404</text:p>
          </table:table-cell>
          <table:table-cell office:value-type="float" office:value="40823.012999999999" table:style-name="ce30">
            <text:p>40,823.013</text:p>
          </table:table-cell>
          <table:table-cell table:style-name="ce18"/>
          <table:table-cell table:style-name="ce24"/>
          <table:table-cell table:number-columns-repeated="16376"/>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6905.6819999999998" table:style-name="ce30">
            <text:p>6,905.682</text:p>
          </table:table-cell>
          <table:table-cell office:value-type="float" office:value="127.01300000000001" table:style-name="ce30">
            <text:p>127.013</text:p>
          </table:table-cell>
          <table:table-cell office:value-type="float" office:value="961.85400000000004" table:style-name="ce30">
            <text:p>961.854</text:p>
          </table:table-cell>
          <table:table-cell office:value-type="float" office:value="7965.9440000000004" table:style-name="ce30">
            <text:p>7,965.944</text:p>
          </table:table-cell>
          <table:table-cell table:style-name="ce18"/>
          <table:table-cell table:style-name="ce24"/>
          <table:table-cell table:number-columns-repeated="16376"/>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6954.5910000000003" table:style-name="ce30">
            <text:p>6,954.591</text:p>
          </table:table-cell>
          <table:table-cell office:value-type="float" office:value="153.74100000000001" table:style-name="ce30">
            <text:p>153.741</text:p>
          </table:table-cell>
          <table:table-cell office:value-type="float" office:value="3015.91" table:style-name="ce30">
            <text:p>3,015.910</text:p>
          </table:table-cell>
          <table:table-cell office:value-type="float" office:value="10165.105" table:style-name="ce30">
            <text:p>10,165.105</text:p>
          </table:table-cell>
          <table:table-cell table:style-name="ce18"/>
          <table:table-cell table:style-name="ce24"/>
          <table:table-cell table:number-columns-repeated="16376"/>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6612.5730000000003" table:style-name="ce30">
            <text:p>6,612.573</text:p>
          </table:table-cell>
          <table:table-cell office:value-type="float" office:value="68.385999999999996" table:style-name="ce30">
            <text:p>68.386</text:p>
          </table:table-cell>
          <table:table-cell office:value-type="float" office:value="1453.231" table:style-name="ce30">
            <text:p>1,453.231</text:p>
          </table:table-cell>
          <table:table-cell office:value-type="float" office:value="8135.0020000000004" table:style-name="ce30">
            <text:p>8,135.002</text:p>
          </table:table-cell>
          <table:table-cell table:style-name="ce18"/>
          <table:table-cell table:style-name="ce24"/>
          <table:table-cell table:number-columns-repeated="16376"/>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18"/>
          <table:table-cell table:style-name="ce24"/>
          <table:table-cell table:number-columns-repeated="16376"/>
        </table:table-row>
        <table:table-row table:style-name="ro12">
          <table:table-cell office:value-type="float" office:value="6" table:style-name="ce3">
            <text:p>6</text:p>
          </table:table-cell>
          <table:table-cell office:value-type="string" table:style-name="ce3">
            <text:p>Electrical and Electronic Tools</text:p>
          </table:table-cell>
          <table:table-cell office:value-type="float" office:value="3585.7280000000001" table:style-name="ce30">
            <text:p>3,585.728</text:p>
          </table:table-cell>
          <table:table-cell office:value-type="float" office:value="57.279000000000003" table:style-name="ce30">
            <text:p>57.279</text:p>
          </table:table-cell>
          <table:table-cell office:value-type="float" office:value="285.51600000000002" table:style-name="ce30">
            <text:p>285.516</text:p>
          </table:table-cell>
          <table:table-cell office:value-type="float" office:value="3946.1840000000002" table:style-name="ce30">
            <text:p>3,946.184</text:p>
          </table:table-cell>
          <table:table-cell table:style-name="ce18"/>
          <table:table-cell table:style-name="ce24"/>
          <table:table-cell table:number-columns-repeated="16376"/>
        </table:table-row>
        <table:table-row table:style-name="ro12">
          <table:table-cell office:value-type="float" office:value="7" table:style-name="ce3">
            <text:p>7</text:p>
          </table:table-cell>
          <table:table-cell office:value-type="string" table:style-name="ce3">
            <text:p>Toys Leisure and Sports</text:p>
          </table:table-cell>
          <table:table-cell office:value-type="float" office:value="424.29899999999998" table:style-name="ce30">
            <text:p>424.299</text:p>
          </table:table-cell>
          <table:table-cell office:value-type="float" office:value="5.1669999999999998" table:style-name="ce30">
            <text:p>5.167</text:p>
          </table:table-cell>
          <table:table-cell office:value-type="float" office:value="45.616" table:style-name="ce30">
            <text:p>45.616</text:p>
          </table:table-cell>
          <table:table-cell office:value-type="float" office:value="475.08499999999998" table:style-name="ce30">
            <text:p>475.085</text:p>
          </table:table-cell>
          <table:table-cell table:style-name="ce18"/>
          <table:table-cell table:style-name="ce24"/>
          <table:table-cell table:number-columns-repeated="16376"/>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1.2999999999999999E-2" table:style-name="ce30">
            <text:p>0.013</text:p>
          </table:table-cell>
          <table:table-cell office:value-type="float" office:value="1E-3" table:style-name="ce30">
            <text:p>0.001</text:p>
          </table:table-cell>
          <table:table-cell office:value-type="float" office:value="1.897" table:style-name="ce30">
            <text:p>1.897</text:p>
          </table:table-cell>
          <table:table-cell office:value-type="float" office:value="1.911" table:style-name="ce30">
            <text:p>1.911</text:p>
          </table:table-cell>
          <table:table-cell table:style-name="ce18"/>
          <table:table-cell table:style-name="ce24"/>
          <table:table-cell table:number-columns-repeated="16376"/>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5.6449999999999996" table:style-name="ce30">
            <text:p>5.645</text:p>
          </table:table-cell>
          <table:table-cell office:value-type="float" office:value="9.2999999999999999E-2" table:style-name="ce30">
            <text:p>0.093</text:p>
          </table:table-cell>
          <table:table-cell office:value-type="float" office:value="22.132999999999999" table:style-name="ce30">
            <text:p>22.133</text:p>
          </table:table-cell>
          <table:table-cell office:value-type="float" office:value="27.867000000000001" table:style-name="ce30">
            <text:p>27.867</text:p>
          </table:table-cell>
          <table:table-cell table:style-name="ce18"/>
          <table:table-cell table:style-name="ce24"/>
          <table:table-cell table:number-columns-repeated="16376"/>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0" table:style-name="ce30">
            <text:p>0.000</text:p>
          </table:table-cell>
          <table:table-cell office:value-type="float" office:value="3.0000000000000001E-3" table:style-name="ce30">
            <text:p>0.003</text:p>
          </table:table-cell>
          <table:table-cell office:value-type="float" office:value="0" table:style-name="ce30">
            <text:p>0.000</text:p>
          </table:table-cell>
          <table:table-cell office:value-type="float" office:value="3.0000000000000001E-3" table:style-name="ce30">
            <text:p>0.003</text:p>
          </table:table-cell>
          <table:table-cell table:style-name="ce18"/>
          <table:table-cell table:style-name="ce24"/>
          <table:table-cell table:number-columns-repeated="16376"/>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9329.2860000000001" table:style-name="ce30">
            <text:p>9,329.286</text:p>
          </table:table-cell>
          <table:table-cell office:value-type="float" office:value="399.54700000000003" table:style-name="ce30">
            <text:p>399.547</text:p>
          </table:table-cell>
          <table:table-cell office:value-type="float" office:value="1057.9949999999999" table:style-name="ce30">
            <text:p>1,057.995</text:p>
          </table:table-cell>
          <table:table-cell office:value-type="float" office:value="10786.851000000001" table:style-name="ce30">
            <text:p>10,786.851</text:p>
          </table:table-cell>
          <table:table-cell table:style-name="ce18"/>
          <table:table-cell table:style-name="ce24"/>
          <table:table-cell table:number-columns-repeated="16376"/>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19704.736000000001" table:style-name="ce30">
            <text:p>19,704.736</text:p>
          </table:table-cell>
          <table:table-cell office:value-type="float" office:value="9040.2340000000004" table:style-name="ce30">
            <text:p>9,040.234</text:p>
          </table:table-cell>
          <table:table-cell office:value-type="float" office:value="2363.2759999999998" table:style-name="ce30">
            <text:p>2,363.276</text:p>
          </table:table-cell>
          <table:table-cell office:value-type="float" office:value="31108.244999999999" table:style-name="ce30">
            <text:p>31,108.245</text:p>
          </table:table-cell>
          <table:table-cell table:style-name="ce18"/>
          <table:table-cell table:style-name="ce24"/>
          <table:table-cell table:number-columns-repeated="16376"/>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197.86500000000001" table:style-name="ce30">
            <text:p>197.865</text:p>
          </table:table-cell>
          <table:table-cell office:value-type="float" office:value="56.61" table:style-name="ce30">
            <text:p>56.610</text:p>
          </table:table-cell>
          <table:table-cell office:value-type="float" office:value="859.375" table:style-name="ce30">
            <text:p>859.375</text:p>
          </table:table-cell>
          <table:table-cell office:value-type="float" office:value="1113.8520000000001" table:style-name="ce30">
            <text:p>1,113.852</text:p>
          </table:table-cell>
          <table:table-cell table:style-name="ce18"/>
          <table:table-cell table:style-name="ce24"/>
          <table:table-cell table:number-columns-repeated="16376" table:style-name="ce1"/>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2.286" table:style-name="ce30">
            <text:p>2.286</text:p>
          </table:table-cell>
          <table:table-cell office:value-type="float" office:value="0.20799999999999999" table:style-name="ce30">
            <text:p>0.208</text:p>
          </table:table-cell>
          <table:table-cell office:value-type="float" office:value="2.4009999999999998" table:style-name="ce30">
            <text:p>2.401</text:p>
          </table:table-cell>
          <table:table-cell office:value-type="float" office:value="4.8949999999999996" table:style-name="ce30">
            <text:p>4.895</text:p>
          </table:table-cell>
          <table:table-cell table:style-name="ce18"/>
          <table:table-cell table:style-name="ce24"/>
          <table:table-cell table:number-columns-repeated="16376" table:style-name="ce1"/>
        </table:table-row>
        <table:table-row table:style-name="ro6">
          <table:table-cell table:style-name="ce14"/>
          <table:table-cell office:value-type="string" table:style-name="ce58">
            <text:p>Total</text:p>
          </table:table-cell>
          <table:table-cell office:value-type="float" office:value="71032.213999999993" table:style-name="ce21">
            <text:p>71,032.214</text:p>
          </table:table-cell>
          <table:table-cell office:value-type="float" office:value="30073.376" table:style-name="ce21">
            <text:p>30,073.376</text:p>
          </table:table-cell>
          <table:table-cell office:value-type="float" office:value="13417.608" table:style-name="ce21">
            <text:p>13,417.608</text:p>
          </table:table-cell>
          <table:table-cell office:value-type="float" office:value="114553.95699999999" table:style-name="ce199">
            <text:p>114,553.957</text:p>
          </table:table-cell>
          <table:table-cell table:style-name="ce18"/>
          <table:table-cell table:style-name="ce25"/>
          <table:table-cell table:number-columns-repeated="16376" table:style-name="ce1"/>
        </table:table-row>
        <table:table-row table:style-name="ro6">
          <table:table-cell table:style-name="ce3"/>
          <table:table-cell table:style-name="ce52"/>
          <table:table-cell table:number-columns-repeated="5" table:style-name="ce18"/>
          <table:table-cell table:number-columns-repeated="16377" table:style-name="ce1"/>
        </table:table-row>
        <table:table-row table:style-name="ro6">
          <table:table-cell office:value-type="string" table:style-name="ce52">
            <text:p>Household Waste electrical and electronic equipment (WEEE) Collected in the UK</text:p>
          </table:table-cell>
          <table:table-cell table:number-columns-repeated="5" table:style-name="ce3"/>
          <table:table-cell table:style-name="ce36"/>
          <table:table-cell table:number-columns-repeated="16377" table:style-name="ce1"/>
        </table:table-row>
        <table:table-row table:style-name="ro5">
          <table:table-cell office:value-type="string" table:style-name="ce3">
            <text:p>Period Covered: January to December 2018</text:p>
          </table:table-cell>
          <table:table-cell table:number-columns-repeated="5" table:style-name="ce3"/>
          <table:table-cell table:style-name="ce36"/>
          <table:table-cell table:style-name="ce25"/>
          <table:table-cell table:number-columns-repeated="16376" table:style-name="ce1"/>
        </table:table-row>
        <table:table-row table:style-name="ro6">
          <table:table-cell office:value-type="string" table:style-name="ce31">
            <text:p>Report run on: 12/03/2019</text:p>
          </table:table-cell>
          <table:table-cell table:number-columns-repeated="5" table:style-name="ce3"/>
          <table:table-cell table:style-name="ce36"/>
          <table:table-cell table:style-name="ce59"/>
          <table:table-cell table:number-columns-repeated="16376" table:style-name="ce1"/>
        </table:table-row>
        <table:table-row table:style-name="ro25">
          <table:table-cell table:style-name="ce14"/>
          <table:table-cell office:value-type="string" table:style-name="ce26">
            <text:p>Category Name</text:p>
          </table:table-cell>
          <table:table-cell office:value-type="string" table:style-name="ce27">
            <text:p>Household WEEE collected from a DCF<text:span text:style-name="T2">1</text:span><text:s/><text:span text:style-name="T2"/></text:p>
            <text:p>(tonnes)</text:p>
          </table:table-cell>
          <table:table-cell office:value-type="string" table:style-name="ce27">
            <text:p>Household WEEE returned under regulation 43<text:span text:style-name="T2">2</text:span><text:s/>(tonnes)</text:p>
          </table:table-cell>
          <table:table-cell office:value-type="string" table:style-name="ce27">
            <text:p>Household WEEE returned under regulation 50<text:span text:style-name="T2">3</text:span><text:s/>(tonnes)</text:p>
          </table:table-cell>
          <table:table-cell office:value-type="string" table:style-name="ce27">
            <text:p>Total separately collected household WEEE<text:span text:style-name="T2">4</text:span><text:span text:style-name="T2"/></text:p>
            <text:p>(tonnes)</text:p>
          </table:table-cell>
          <table:table-cell table:style-name="ce36"/>
          <table:table-cell table:style-name="ce39"/>
          <table:table-cell table:number-columns-repeated="16376" table:style-name="ce1"/>
        </table:table-row>
        <table:table-row table:style-name="ro5">
          <table:table-cell office:value-type="float" office:value="1" table:style-name="ce3">
            <text:p>1</text:p>
          </table:table-cell>
          <table:table-cell office:value-type="string" table:style-name="ce3">
            <text:p>Large Household Appliances</text:p>
          </table:table-cell>
          <table:table-cell office:value-type="float" office:value="78754.400999999998" table:style-name="ce30">
            <text:p>78,754.401</text:p>
          </table:table-cell>
          <table:table-cell office:value-type="float" office:value="79783.698000000004" table:style-name="ce30">
            <text:p>79,783.698</text:p>
          </table:table-cell>
          <table:table-cell office:value-type="float" office:value="11038.875000000002" table:style-name="ce30">
            <text:p>11,038.875</text:p>
          </table:table-cell>
          <table:table-cell office:value-type="float" office:value="169577.40399999998" table:style-name="ce30">
            <text:p>169,577.404</text:p>
          </table:table-cell>
          <table:table-cell table:style-name="ce37"/>
          <table:table-cell table:style-name="ce24"/>
          <table:table-cell table:number-columns-repeated="16376" table:style-name="ce1"/>
        </table:table-row>
        <table:table-row table:style-name="ro5">
          <table:table-cell office:value-type="float" office:value="2" table:style-name="ce3">
            <text:p>2</text:p>
          </table:table-cell>
          <table:table-cell office:value-type="string" table:style-name="ce3">
            <text:p>Small Household Appliances</text:p>
          </table:table-cell>
          <table:table-cell office:value-type="float" office:value="31848.451000000001" table:style-name="ce30">
            <text:p>31,848.451</text:p>
          </table:table-cell>
          <table:table-cell office:value-type="float" office:value="691.67600000000004" table:style-name="ce30">
            <text:p>691.676</text:p>
          </table:table-cell>
          <table:table-cell office:value-type="float" office:value="5392.6040000000003" table:style-name="ce30">
            <text:p>5,392.604</text:p>
          </table:table-cell>
          <table:table-cell office:value-type="float" office:value="38045.682999999997" table:style-name="ce30">
            <text:p>38,045.683</text:p>
          </table:table-cell>
          <table:table-cell table:style-name="ce37"/>
          <table:table-cell table:style-name="ce24"/>
          <table:table-cell table:number-columns-repeated="16376" table:style-name="ce1"/>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32168.727000000003" table:style-name="ce30">
            <text:p>32,168.727</text:p>
          </table:table-cell>
          <table:table-cell office:value-type="float" office:value="603.4079999999999" table:style-name="ce30">
            <text:p>603.408</text:p>
          </table:table-cell>
          <table:table-cell office:value-type="float" office:value="12191.957" table:style-name="ce30">
            <text:p>12,191.957</text:p>
          </table:table-cell>
          <table:table-cell office:value-type="float" office:value="45012.684999999998" table:style-name="ce30">
            <text:p>45,012.685</text:p>
          </table:table-cell>
          <table:table-cell table:style-name="ce37"/>
          <table:table-cell table:style-name="ce24"/>
          <table:table-cell table:number-columns-repeated="16376" table:style-name="ce1"/>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30560.494999999999" table:style-name="ce30">
            <text:p>30,560.495</text:p>
          </table:table-cell>
          <table:table-cell office:value-type="float" office:value="211.53199999999998" table:style-name="ce30">
            <text:p>211.532</text:p>
          </table:table-cell>
          <table:table-cell office:value-type="float" office:value="5743.9129999999996" table:style-name="ce30">
            <text:p>5,743.913</text:p>
          </table:table-cell>
          <table:table-cell office:value-type="float" office:value="36529.338000000003" table:style-name="ce30">
            <text:p>36,529.338</text:p>
          </table:table-cell>
          <table:table-cell table:style-name="ce37"/>
          <table:table-cell table:style-name="ce24"/>
          <table:table-cell table:number-columns-repeated="16376" table:style-name="ce1"/>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table:style-name="ce37"/>
          <table:table-cell table:style-name="ce24"/>
          <table:table-cell table:number-columns-repeated="16376"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16698.022999999997" table:style-name="ce30">
            <text:p>16,698.023</text:p>
          </table:table-cell>
          <table:table-cell office:value-type="float" office:value="205.47" table:style-name="ce30">
            <text:p>205.470</text:p>
          </table:table-cell>
          <table:table-cell office:value-type="float" office:value="960.38800000000015" table:style-name="ce30">
            <text:p>960.388</text:p>
          </table:table-cell>
          <table:table-cell office:value-type="float" office:value="17901.362000000001" table:style-name="ce30">
            <text:p>17,901.362</text:p>
          </table:table-cell>
          <table:table-cell table:style-name="ce37"/>
          <table:table-cell table:style-name="ce24"/>
          <table:table-cell table:number-columns-repeated="16376" table:style-name="ce1"/>
        </table:table-row>
        <table:table-row table:style-name="ro16">
          <table:table-cell office:value-type="float" office:value="7" table:style-name="ce3">
            <text:p>7</text:p>
          </table:table-cell>
          <table:table-cell office:value-type="string" table:style-name="ce3">
            <text:p>Toys Leisure and Sports</text:p>
          </table:table-cell>
          <table:table-cell office:value-type="float" office:value="1982.77" table:style-name="ce30">
            <text:p>1,982.770</text:p>
          </table:table-cell>
          <table:table-cell office:value-type="float" office:value="20.814" table:style-name="ce30">
            <text:p>20.814</text:p>
          </table:table-cell>
          <table:table-cell office:value-type="float" office:value="188.70100000000002" table:style-name="ce30">
            <text:p>188.701</text:p>
          </table:table-cell>
          <table:table-cell office:value-type="float" office:value="2193.7889999999998" table:style-name="ce30">
            <text:p>2,193.789</text:p>
          </table:table-cell>
          <table:table-cell table:style-name="ce37"/>
          <table:table-cell table:style-name="ce24"/>
          <table:table-cell table:style-name="ce38"/>
          <table:table-cell table:number-columns-repeated="16375" table:style-name="ce1"/>
        </table:table-row>
        <table:table-row table:style-name="ro12">
          <table:table-cell office:value-type="float" office:value="8" table:style-name="ce3">
            <text:p>8</text:p>
          </table:table-cell>
          <table:table-cell office:value-type="string" table:style-name="ce3">
            <text:p>Medical Devices</text:p>
          </table:table-cell>
          <table:table-cell office:value-type="float" office:value="0.12200000000000001" table:style-name="ce30">
            <text:p>0.122</text:p>
          </table:table-cell>
          <table:table-cell office:value-type="float" office:value="1.258" table:style-name="ce30">
            <text:p>1.258</text:p>
          </table:table-cell>
          <table:table-cell office:value-type="float" office:value="4.2720000000000002" table:style-name="ce30">
            <text:p>4.272</text:p>
          </table:table-cell>
          <table:table-cell office:value-type="float" office:value="5.7370000000000001" table:style-name="ce30">
            <text:p>5.737</text:p>
          </table:table-cell>
          <table:table-cell table:style-name="ce37"/>
          <table:table-cell table:style-name="ce24"/>
          <table:table-cell table:style-name="ce39"/>
          <table:table-cell table:number-columns-repeated="2" table:style-name="ce1"/>
          <table:table-cell table:style-name="ce39"/>
          <table:table-cell table:number-columns-repeated="16372"/>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33.463999999999999" table:style-name="ce30">
            <text:p>33.464</text:p>
          </table:table-cell>
          <table:table-cell office:value-type="float" office:value="3.0640000000000001" table:style-name="ce30">
            <text:p>3.064</text:p>
          </table:table-cell>
          <table:table-cell office:value-type="float" office:value="108.223" table:style-name="ce30">
            <text:p>108.223</text:p>
          </table:table-cell>
          <table:table-cell office:value-type="float" office:value="145.75399999999999" table:style-name="ce30">
            <text:p>145.754</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4.8000000000000001E-2" table:style-name="ce30">
            <text:p>0.048</text:p>
          </table:table-cell>
          <table:table-cell office:value-type="float" office:value="3.0000000000000001E-3" table:style-name="ce30">
            <text:p>0.003</text:p>
          </table:table-cell>
          <table:table-cell office:value-type="float" office:value="0.15" table:style-name="ce30">
            <text:p>0.150</text:p>
          </table:table-cell>
          <table:table-cell office:value-type="float" office:value="0.20100000000000001" table:style-name="ce30">
            <text:p>0.201</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41079.940999999999" table:style-name="ce30">
            <text:p>41,079.941</text:p>
          </table:table-cell>
          <table:table-cell office:value-type="float" office:value="1218.1780000000001" table:style-name="ce30">
            <text:p>1,218.178</text:p>
          </table:table-cell>
          <table:table-cell office:value-type="float" office:value="4767.0599999999995" table:style-name="ce30">
            <text:p>4,767.060</text:p>
          </table:table-cell>
          <table:table-cell office:value-type="float" office:value="47066.292000000001" table:style-name="ce30">
            <text:p>47,066.292</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85250.718000000008" table:style-name="ce30">
            <text:p>85,250.718</text:p>
          </table:table-cell>
          <table:table-cell office:value-type="float" office:value="38195.881999999998" table:style-name="ce30">
            <text:p>38,195.882</text:p>
          </table:table-cell>
          <table:table-cell office:value-type="float" office:value="8481.4510000000009" table:style-name="ce30">
            <text:p>8,481.451</text:p>
          </table:table-cell>
          <table:table-cell office:value-type="float" office:value="131938.80599999998" table:style-name="ce30">
            <text:p>131,938.806</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1042.5640000000001" table:style-name="ce30">
            <text:p>1,042.564</text:p>
          </table:table-cell>
          <table:table-cell office:value-type="float" office:value="258.40000000000003" table:style-name="ce30">
            <text:p>258.400</text:p>
          </table:table-cell>
          <table:table-cell office:value-type="float" office:value="3517.8649999999998" table:style-name="ce30">
            <text:p>3,517.865</text:p>
          </table:table-cell>
          <table:table-cell office:value-type="float" office:value="4819.1220000000003" table:style-name="ce30">
            <text:p>4,819.122</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7.4489999999999998" table:style-name="ce30">
            <text:p>7.449</text:p>
          </table:table-cell>
          <table:table-cell office:value-type="float" office:value="70.522999999999996" table:style-name="ce30">
            <text:p>70.523</text:p>
          </table:table-cell>
          <table:table-cell office:value-type="float" office:value="8.9429999999999996" table:style-name="ce30">
            <text:p>8.943</text:p>
          </table:table-cell>
          <table:table-cell office:value-type="float" office:value="86.915000000000006" table:style-name="ce30">
            <text:p>86.915</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14"/>
          <table:table-cell office:value-type="string" table:style-name="ce58">
            <text:p>Total</text:p>
          </table:table-cell>
          <table:table-cell office:value-type="float" office:value="319427.17300000001" table:style-name="ce21">
            <text:p>319,427.173</text:p>
          </table:table-cell>
          <table:table-cell office:value-type="float" office:value="121263.906" table:style-name="ce21">
            <text:p>121,263.906</text:p>
          </table:table-cell>
          <table:table-cell office:value-type="float" office:value="52404.401999999995" table:style-name="ce21">
            <text:p>52,404.402</text:p>
          </table:table-cell>
          <table:table-cell office:value-type="float" office:value="493323.08799999999" table:style-name="ce21">
            <text:p>493,323.088</text:p>
          </table:table-cell>
          <table:table-cell table:style-name="ce37"/>
          <table:table-cell table:style-name="ce24"/>
          <table:table-cell table:number-columns-repeated="2" table:style-name="ce1"/>
          <table:table-cell table:number-columns-repeated="5" table:style-name="ce24"/>
          <table:table-cell table:number-columns-repeated="16369"/>
        </table:table-row>
        <table:table-row table:style-name="ro6">
          <table:table-cell table:style-name="ce3"/>
          <table:table-cell table:style-name="ce52"/>
          <table:table-cell table:number-columns-repeated="3" table:style-name="ce18"/>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2" table:style-name="ce69">
            <text:p>1<text:span text:style-name="T3">This figure includes household WEEE from Designated Collection Facilities (DCFs) that has been collected by Producer Compliance Schemes, and household WEEE that DCFs have cleared themselves.<text:s text:c="3"/></text:span></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2<text:span text:style-name="T3">This figure includes household WEEE returned by distributors to Producer Compliance Schemes.</text:span></text:p>
          </table:table-cell>
          <table:covered-table-cell table:number-columns-repeated="4"/>
          <table:table-cell table:style-name="ce36"/>
          <table:table-cell table:style-name="ce3"/>
          <table:table-cell table:style-name="ce25"/>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1" table:style-name="ce69">
            <text:p>3<text:span text:style-name="T3">This figure includes household WEEE collected through a collection system a Producer Compliance Scheme operates itself.</text:span></text:p>
          </table:table-cell>
          <table:covered-table-cell table:number-columns-repeated="4"/>
          <table:table-cell table:style-name="ce36"/>
          <table:table-cell table:style-name="ce3"/>
          <table:table-cell table:style-name="ce59"/>
          <table:table-cell table:number-columns-repeated="2" table:style-name="ce1"/>
          <table:table-cell table:number-columns-repeated="5" table:style-name="ce24"/>
          <table:table-cell table:number-columns-repeated="16369"/>
        </table:table-row>
        <table:table-row table:style-name="ro6">
          <table:table-cell office:value-type="string" table:number-columns-spanned="5" table:number-rows-spanned="2" table:style-name="ce70">
            <text:p>4This figure is the amount of WEEE Producer Compliance Schemes have reported as being delivered to Approved Authorised Treatment Facilities and Approved Exporters on their behalf.</text:p>
          </table: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covered-table-cell/>
          <table:covered-table-cell table:number-columns-repeated="4"/>
          <table:table-cell table:style-name="ce36"/>
          <table:table-cell table:style-name="ce3"/>
          <table:table-cell table:number-columns-repeated="3" table:style-name="ce1"/>
          <table:table-cell table:number-columns-repeated="5" table:style-name="ce24"/>
          <table:table-cell table:number-columns-repeated="16369"/>
        </table:table-row>
        <table:table-row table:style-name="ro6">
          <table:table-cell table:number-columns-repeated="6"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52">
            <text:p>Non-Household Waste electrical and electronic equipment (WEEE) Collected in the UK</text:p>
          </table:table-cell>
          <table:table-cell table:number-columns-repeated="5" table:style-name="ce36"/>
          <table:table-cell table:style-name="ce52"/>
          <table:table-cell table:number-columns-repeated="3" table:style-name="ce1"/>
          <table:table-cell table:style-name="ce25"/>
          <table:table-cell table:number-columns-repeated="4" table:style-name="ce24"/>
          <table:table-cell table:number-columns-repeated="16369"/>
        </table:table-row>
        <table:table-row table:style-name="ro6">
          <table:table-cell office:value-type="string" table:style-name="ce31">
            <text:p>Report run on: 12/03/2019</text:p>
          </table:table-cell>
          <table:table-cell table:number-columns-repeated="5" table:style-name="ce3"/>
          <table:table-cell table:style-name="ce52"/>
          <table:table-cell table:style-name="ce39"/>
          <table:table-cell table:number-columns-repeated="2" table:style-name="ce1"/>
          <table:table-cell table:style-name="ce25"/>
          <table:table-cell table:number-columns-repeated="4" table:style-name="ce24"/>
          <table:table-cell table:number-columns-repeated="16369"/>
        </table:table-row>
        <table:table-row table:style-name="ro16">
          <table:table-cell table:style-name="ce61"/>
          <table:table-cell table:style-name="ce35"/>
          <table:table-cell office:value-type="string" table:style-name="ce62">
            <text:p>January to March 2017</text:p>
          </table:table-cell>
          <table:table-cell office:value-type="string" table:style-name="ce63">
            <text:p>April to June 2017</text:p>
          </table:table-cell>
          <table:table-cell office:value-type="string" table:style-name="ce62">
            <text:p>July to September 2017</text:p>
          </table:table-cell>
          <table:table-cell office:value-type="string" table:style-name="ce62">
            <text:p>October to December 2017</text:p>
          </table:table-cell>
          <table:table-cell office:value-type="string" table:style-name="ce62">
            <text:p>Total</text:p>
          </table:table-cell>
          <table:table-cell table:style-name="ce38"/>
          <table:table-cell table:style-name="ce50"/>
          <table:table-cell table:style-name="ce1"/>
          <table:table-cell table:style-name="ce25"/>
          <table:table-cell table:number-columns-repeated="4" table:style-name="ce24"/>
          <table:table-cell table:number-columns-repeated="16369"/>
        </table:table-row>
        <table:table-row table:style-name="ro26">
          <table:table-cell table:style-name="ce64"/>
          <table:table-cell office:value-type="string" table:style-name="ce65">
            <text:p>Category Name</text:p>
          </table:table-cell>
          <table:table-cell office:value-type="string" table:style-name="ce66">
            <text:p>Non-household WEEE (tonnes)</text:p>
          </table:table-cell>
          <table:table-cell office:value-type="string" table:style-name="ce67">
            <text:p>Non-household WEEE (tonnes)</text:p>
          </table:table-cell>
          <table:table-cell office:value-type="string" table:style-name="ce66">
            <text:p>Non-household WEEE (tonnes)</text:p>
          </table:table-cell>
          <table:table-cell office:value-type="string" table:style-name="ce66">
            <text:p>Non-household WEEE (tonnes)</text:p>
          </table:table-cell>
          <table:table-cell office:value-type="string" table:style-name="ce66">
            <text:p>Non-household WEEE (tonnes)</text:p>
          </table:table-cell>
          <table:table-cell table:style-name="ce39"/>
          <table:table-cell table:style-name="ce51"/>
          <table:table-cell table:number-columns-repeated="16375" table:style-name="ce1"/>
        </table:table-row>
        <table:table-row table:style-name="ro6">
          <table:table-cell office:value-type="float" office:value="1" table:style-name="ce3">
            <text:p>1</text:p>
          </table:table-cell>
          <table:table-cell office:value-type="string" table:style-name="ce3">
            <text:p>Large Household Appliances</text:p>
          </table:table-cell>
          <table:table-cell office:value-type="float" office:value="320.52499999999998" table:style-name="ce30">
            <text:p>320.525</text:p>
          </table:table-cell>
          <table:table-cell office:value-type="float" office:value="65.546999999999997" table:style-name="ce30">
            <text:p>65.547</text:p>
          </table:table-cell>
          <table:table-cell office:value-type="float" office:value="75.525999999999996" table:style-name="ce30">
            <text:p>75.526</text:p>
          </table:table-cell>
          <table:table-cell office:value-type="float" office:value="56.527999999999999" table:style-name="ce30">
            <text:p>56.528</text:p>
          </table:table-cell>
          <table:table-cell office:value-type="float" office:value="518.12599999999998" table:style-name="ce53">
            <text:p>518.126</text:p>
          </table:table-cell>
          <table:table-cell table:number-columns-repeated="2" table:style-name="ce24"/>
          <table:table-cell table:number-columns-repeated="16375" table:style-name="ce1"/>
        </table:table-row>
        <table:table-row table:style-name="ro6">
          <table:table-cell office:value-type="float" office:value="2" table:style-name="ce3">
            <text:p>2</text:p>
          </table:table-cell>
          <table:table-cell office:value-type="string" table:style-name="ce3">
            <text:p>Small Household Appliances</text:p>
          </table:table-cell>
          <table:table-cell office:value-type="float" office:value="7.9130000000000003" table:style-name="ce30">
            <text:p>7.913</text:p>
          </table:table-cell>
          <table:table-cell office:value-type="float" office:value="7.4470000000000001" table:style-name="ce30">
            <text:p>7.447</text:p>
          </table:table-cell>
          <table:table-cell office:value-type="float" office:value="9.51" table:style-name="ce30">
            <text:p>9.510</text:p>
          </table:table-cell>
          <table:table-cell office:value-type="float" office:value="13.554" table:style-name="ce30">
            <text:p>13.554</text:p>
          </table:table-cell>
          <table:table-cell office:value-type="float" office:value="38.423999999999999" table:style-name="ce53">
            <text:p>38.424</text:p>
          </table:table-cell>
          <table:table-cell table:number-columns-repeated="2" table:style-name="ce24"/>
          <table:table-cell table:number-columns-repeated="16375" table:style-name="ce1"/>
        </table:table-row>
        <table:table-row table:style-name="ro6">
          <table:table-cell office:value-type="float" office:value="3" table:style-name="ce3">
            <text:p>3</text:p>
          </table:table-cell>
          <table:table-cell office:value-type="string" table:style-name="ce3">
            <text:p>IT and Telcomms Equipment</text:p>
          </table:table-cell>
          <table:table-cell office:value-type="float" office:value="231.08699999999999" table:style-name="ce30">
            <text:p>231.087</text:p>
          </table:table-cell>
          <table:table-cell office:value-type="float" office:value="212.41300000000001" table:style-name="ce30">
            <text:p>212.413</text:p>
          </table:table-cell>
          <table:table-cell office:value-type="float" office:value="201.238" table:style-name="ce30">
            <text:p>201.238</text:p>
          </table:table-cell>
          <table:table-cell office:value-type="float" office:value="273.72800000000001" table:style-name="ce30">
            <text:p>273.728</text:p>
          </table:table-cell>
          <table:table-cell office:value-type="float" office:value="918.46600000000012" table:style-name="ce53">
            <text:p>918.466</text:p>
          </table:table-cell>
          <table:table-cell table:number-columns-repeated="2" table:style-name="ce24"/>
          <table:table-cell table:number-columns-repeated="16375" table:style-name="ce1"/>
        </table:table-row>
        <table:table-row table:style-name="ro6">
          <table:table-cell office:value-type="float" office:value="4" table:style-name="ce3">
            <text:p>4</text:p>
          </table:table-cell>
          <table:table-cell office:value-type="string" table:style-name="ce3">
            <text:p>Consumer Equipment</text:p>
          </table:table-cell>
          <table:table-cell office:value-type="float" office:value="0.184" table:style-name="ce30">
            <text:p>0.184</text:p>
          </table:table-cell>
          <table:table-cell office:value-type="float" office:value="0.996" table:style-name="ce30">
            <text:p>0.996</text:p>
          </table:table-cell>
          <table:table-cell office:value-type="float" office:value="3.258" table:style-name="ce30">
            <text:p>3.258</text:p>
          </table:table-cell>
          <table:table-cell office:value-type="float" office:value="1.135" table:style-name="ce30">
            <text:p>1.135</text:p>
          </table:table-cell>
          <table:table-cell office:value-type="float" office:value="5.5729999999999995" table:style-name="ce53">
            <text:p>5.573</text:p>
          </table:table-cell>
          <table:table-cell table:number-columns-repeated="2" table:style-name="ce24"/>
          <table:table-cell table:number-columns-repeated="16375" table:style-name="ce1"/>
        </table:table-row>
        <table:table-row table:style-name="ro6">
          <table:table-cell office:value-type="float" office:value="5" table:style-name="ce3">
            <text:p>5</text:p>
          </table:table-cell>
          <table:table-cell office:value-type="string" table:style-name="ce3">
            <text:p>Lighting Equipment</text:p>
          </table:table-cell>
          <table:table-cell office:value-type="float" office:value="903.22400000000005" table:style-name="ce30">
            <text:p>903.224</text:p>
          </table:table-cell>
          <table:table-cell office:value-type="float" office:value="853.7" table:style-name="ce30">
            <text:p>853.700</text:p>
          </table:table-cell>
          <table:table-cell office:value-type="float" office:value="875.77099999999996" table:style-name="ce30">
            <text:p>875.771</text:p>
          </table:table-cell>
          <table:table-cell office:value-type="float" office:value="679.21500000000003" table:style-name="ce30">
            <text:p>679.215</text:p>
          </table:table-cell>
          <table:table-cell office:value-type="float" office:value="3311.91" table:style-name="ce53">
            <text:p>3,311.910</text:p>
          </table:table-cell>
          <table:table-cell table:number-columns-repeated="2" table:style-name="ce24"/>
          <table:table-cell table:number-columns-repeated="16375" table:style-name="ce1"/>
        </table:table-row>
        <table:table-row table:style-name="ro6">
          <table:table-cell office:value-type="float" office:value="6" table:style-name="ce3">
            <text:p>6</text:p>
          </table:table-cell>
          <table:table-cell office:value-type="string" table:style-name="ce3">
            <text:p>Electrical and Electronic Tools</text:p>
          </table:table-cell>
          <table:table-cell office:value-type="float" office:value="39.652999999999999" table:style-name="ce30">
            <text:p>39.653</text:p>
          </table:table-cell>
          <table:table-cell office:value-type="float" office:value="33.207000000000001" table:style-name="ce30">
            <text:p>33.207</text:p>
          </table:table-cell>
          <table:table-cell office:value-type="float" office:value="38.988999999999997" table:style-name="ce30">
            <text:p>38.989</text:p>
          </table:table-cell>
          <table:table-cell office:value-type="float" office:value="40.292000000000002" table:style-name="ce30">
            <text:p>40.292</text:p>
          </table:table-cell>
          <table:table-cell office:value-type="float" office:value="152.14099999999999" table:style-name="ce53">
            <text:p>152.141</text:p>
          </table:table-cell>
          <table:table-cell table:number-columns-repeated="2" table:style-name="ce24"/>
          <table:table-cell table:number-columns-repeated="16375" table:style-name="ce1"/>
        </table:table-row>
        <table:table-row table:style-name="ro6">
          <table:table-cell office:value-type="float" office:value="7" table:style-name="ce3">
            <text:p>7</text:p>
          </table:table-cell>
          <table:table-cell office:value-type="string" table:style-name="ce3">
            <text:p>Toys Leisure and Sports</text:p>
          </table:table-cell>
          <table:table-cell office:value-type="float" office:value="0" table:style-name="ce30">
            <text:p>0.000</text:p>
          </table:table-cell>
          <table:table-cell office:value-type="float" office:value="1.607" table:style-name="ce30">
            <text:p>1.607</text:p>
          </table:table-cell>
          <table:table-cell office:value-type="float" office:value="0" table:style-name="ce30">
            <text:p>0.000</text:p>
          </table:table-cell>
          <table:table-cell office:value-type="float" office:value="1.9630000000000001" table:style-name="ce30">
            <text:p>1.963</text:p>
          </table:table-cell>
          <table:table-cell office:value-type="float" office:value="3.5700000000000003" table:style-name="ce53">
            <text:p>3.570</text:p>
          </table:table-cell>
          <table:table-cell table:number-columns-repeated="2" table:style-name="ce24"/>
          <table:table-cell table:number-columns-repeated="16375" table:style-name="ce1"/>
        </table:table-row>
        <table:table-row table:style-name="ro6">
          <table:table-cell office:value-type="float" office:value="8" table:style-name="ce3">
            <text:p>8</text:p>
          </table:table-cell>
          <table:table-cell office:value-type="string" table:style-name="ce3">
            <text:p>Medical Devices</text:p>
          </table:table-cell>
          <table:table-cell office:value-type="float" office:value="49.959000000000003" table:style-name="ce30">
            <text:p>49.959</text:p>
          </table:table-cell>
          <table:table-cell office:value-type="float" office:value="43.305" table:style-name="ce30">
            <text:p>43.305</text:p>
          </table:table-cell>
          <table:table-cell office:value-type="float" office:value="49.506999999999998" table:style-name="ce30">
            <text:p>49.507</text:p>
          </table:table-cell>
          <table:table-cell office:value-type="float" office:value="52.28" table:style-name="ce30">
            <text:p>52.280</text:p>
          </table:table-cell>
          <table:table-cell office:value-type="float" office:value="195.05100000000002" table:style-name="ce53">
            <text:p>195.051</text:p>
          </table:table-cell>
          <table:table-cell table:number-columns-repeated="2" table:style-name="ce24"/>
          <table:table-cell table:number-columns-repeated="16375" table:style-name="ce1"/>
        </table:table-row>
        <table:table-row table:style-name="ro6">
          <table:table-cell office:value-type="float" office:value="9" table:style-name="ce3">
            <text:p>9</text:p>
          </table:table-cell>
          <table:table-cell office:value-type="string" table:style-name="ce3">
            <text:p>Monitoring and Control Instruments</text:p>
          </table:table-cell>
          <table:table-cell office:value-type="float" office:value="28.297999999999998" table:style-name="ce30">
            <text:p>28.298</text:p>
          </table:table-cell>
          <table:table-cell office:value-type="float" office:value="20.895" table:style-name="ce30">
            <text:p>20.895</text:p>
          </table:table-cell>
          <table:table-cell office:value-type="float" office:value="9.8149999999999995" table:style-name="ce30">
            <text:p>9.815</text:p>
          </table:table-cell>
          <table:table-cell office:value-type="float" office:value="13.308" table:style-name="ce30">
            <text:p>13.308</text:p>
          </table:table-cell>
          <table:table-cell office:value-type="float" office:value="72.316000000000003" table:style-name="ce53">
            <text:p>72.316</text:p>
          </table:table-cell>
          <table:table-cell table:number-columns-repeated="2" table:style-name="ce24"/>
          <table:table-cell table:number-columns-repeated="16375" table:style-name="ce1"/>
        </table:table-row>
        <table:table-row table:style-name="ro6">
          <table:table-cell office:value-type="float" office:value="10" table:style-name="ce3">
            <text:p>10</text:p>
          </table:table-cell>
          <table:table-cell office:value-type="string" table:style-name="ce3">
            <text:p>Automatic Dispensers</text:p>
          </table:table-cell>
          <table:table-cell office:value-type="float" office:value="13.736000000000001" table:style-name="ce30">
            <text:p>13.736</text:p>
          </table:table-cell>
          <table:table-cell office:value-type="float" office:value="19.998000000000001" table:style-name="ce30">
            <text:p>19.998</text:p>
          </table:table-cell>
          <table:table-cell office:value-type="float" office:value="57.225999999999999" table:style-name="ce30">
            <text:p>57.226</text:p>
          </table:table-cell>
          <table:table-cell office:value-type="float" office:value="31.166" table:style-name="ce30">
            <text:p>31.166</text:p>
          </table:table-cell>
          <table:table-cell office:value-type="float" office:value="122.126" table:style-name="ce53">
            <text:p>122.126</text:p>
          </table:table-cell>
          <table:table-cell table:number-columns-repeated="2" table:style-name="ce24"/>
          <table:table-cell table:number-columns-repeated="16375" table:style-name="ce1"/>
        </table:table-row>
        <table:table-row table:style-name="ro6">
          <table:table-cell office:value-type="float" office:value="11" table:style-name="ce3">
            <text:p>11</text:p>
          </table:table-cell>
          <table:table-cell office:value-type="string" table:style-name="ce3">
            <text:p>Display Equipment</text:p>
          </table:table-cell>
          <table:table-cell office:value-type="float" office:value="8.3010000000000002" table:style-name="ce30">
            <text:p>8.301</text:p>
          </table:table-cell>
          <table:table-cell office:value-type="float" office:value="7.423" table:style-name="ce30">
            <text:p>7.423</text:p>
          </table:table-cell>
          <table:table-cell office:value-type="float" office:value="4.3330000000000002" table:style-name="ce30">
            <text:p>4.333</text:p>
          </table:table-cell>
          <table:table-cell office:value-type="float" office:value="3.198" table:style-name="ce30">
            <text:p>3.198</text:p>
          </table:table-cell>
          <table:table-cell office:value-type="float" office:value="23.255000000000003" table:style-name="ce53">
            <text:p>23.255</text:p>
          </table:table-cell>
          <table:table-cell table:number-columns-repeated="2" table:style-name="ce24"/>
          <table:table-cell table:number-columns-repeated="16375" table:style-name="ce1"/>
        </table:table-row>
        <table:table-row table:style-name="ro6">
          <table:table-cell office:value-type="float" office:value="12" table:style-name="ce3">
            <text:p>12</text:p>
          </table:table-cell>
          <table:table-cell office:value-type="string" table:style-name="ce3">
            <text:p>Cooling Appliances Containing Refrigerants</text:p>
          </table:table-cell>
          <table:table-cell office:value-type="float" office:value="325.47699999999998" table:style-name="ce30">
            <text:p>325.477</text:p>
          </table:table-cell>
          <table:table-cell office:value-type="float" office:value="741.49199999999996" table:style-name="ce30">
            <text:p>741.492</text:p>
          </table:table-cell>
          <table:table-cell office:value-type="float" office:value="748.726" table:style-name="ce30">
            <text:p>748.726</text:p>
          </table:table-cell>
          <table:table-cell office:value-type="float" office:value="761.04399999999998" table:style-name="ce30">
            <text:p>761.044</text:p>
          </table:table-cell>
          <table:table-cell office:value-type="float" office:value="2576.739" table:style-name="ce53">
            <text:p>2,576.739</text:p>
          </table:table-cell>
          <table:table-cell table:number-columns-repeated="2" table:style-name="ce24"/>
          <table:table-cell table:number-columns-repeated="16375" table:style-name="ce1"/>
        </table:table-row>
        <table:table-row table:style-name="ro6">
          <table:table-cell office:value-type="float" office:value="13" table:style-name="ce3">
            <text:p>13</text:p>
          </table:table-cell>
          <table:table-cell office:value-type="string" table:style-name="ce3">
            <text:p>Gas Discharge Lamps and LED Light Sources</text:p>
          </table:table-cell>
          <table:table-cell office:value-type="float" office:value="0.372" table:style-name="ce30">
            <text:p>0.372</text:p>
          </table:table-cell>
          <table:table-cell office:value-type="float" office:value="0.497" table:style-name="ce30">
            <text:p>0.497</text:p>
          </table:table-cell>
          <table:table-cell office:value-type="float" office:value="0.45900000000000002" table:style-name="ce30">
            <text:p>0.459</text:p>
          </table:table-cell>
          <table:table-cell office:value-type="float" office:value="0.193" table:style-name="ce30">
            <text:p>0.193</text:p>
          </table:table-cell>
          <table:table-cell office:value-type="float" office:value="1.5210000000000001" table:style-name="ce53">
            <text:p>1.521</text:p>
          </table:table-cell>
          <table:table-cell table:number-columns-repeated="2" table:style-name="ce24"/>
          <table:table-cell table:number-columns-repeated="16375" table:style-name="ce1"/>
        </table:table-row>
        <table:table-row table:style-name="ro6">
          <table:table-cell office:value-type="float" office:value="14" table:style-name="ce3">
            <text:p>14</text:p>
          </table:table-cell>
          <table:table-cell office:value-type="string" table:style-name="ce3">
            <text:p>Photovoltaic Panels</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30">
            <text:p>0.000</text:p>
          </table:table-cell>
          <table:table-cell office:value-type="float" office:value="0" table:style-name="ce53">
            <text:p>0.000</text:p>
          </table:table-cell>
          <table:table-cell table:number-columns-repeated="2" table:style-name="ce24"/>
          <table:table-cell table:number-columns-repeated="16375"/>
        </table:table-row>
        <table:table-row table:style-name="ro6">
          <table:table-cell table:style-name="ce14"/>
          <table:table-cell office:value-type="string" table:style-name="ce58">
            <text:p>Total</text:p>
          </table:table-cell>
          <table:table-cell office:value-type="float" office:value="1928.729" table:style-name="ce21">
            <text:p>1,928.729</text:p>
          </table:table-cell>
          <table:table-cell office:value-type="float" office:value="2008.5270000000003" table:style-name="ce196">
            <text:p>2008.527</text:p>
          </table:table-cell>
          <table:table-cell office:value-type="float" office:value="2074.3580000000002" table:style-name="ce199">
            <text:p>2,074.358</text:p>
          </table:table-cell>
          <table:table-cell office:value-type="float" office:value="1927.604" table:style-name="ce199">
            <text:p>1,927.604</text:p>
          </table:table-cell>
          <table:table-cell office:value-type="float" office:value="7939.2180000000008" table:style-name="ce199">
            <text:p>7,939.218</text:p>
          </table:table-cell>
          <table:table-cell table:number-columns-repeated="2" table:style-name="ce25"/>
          <table:table-cell table:number-columns-repeated="16375"/>
        </table:table-row>
        <table:table-row table:style-name="ro6">
          <table:table-cell table:style-name="ce3"/>
          <table:table-cell table:style-name="ce52"/>
          <table:table-cell table:number-columns-repeated="3" table:style-name="ce18"/>
          <table:table-cell table:style-name="ce52"/>
          <table:table-cell table:style-name="ce3"/>
          <table:table-cell table:number-columns-repeated="16377" table:style-name="ce1"/>
        </table:table-row>
        <table:table-row table:style-name="ro6">
          <table:table-cell office:value-type="string" table:style-name="ce52">
            <text:p>Notes</text:p>
          </table:table-cell>
          <table:table-cell table:style-name="ce52"/>
          <table:table-cell table:number-columns-repeated="3" table:style-name="ce18"/>
          <table:table-cell table:style-name="ce52"/>
          <table:table-cell table:style-name="ce3"/>
          <table:table-cell table:number-columns-repeated="16377" table:style-name="ce1"/>
        </table:table-row>
        <table:table-row table:style-name="ro31">
          <table:table-cell office:value-type="string" table:number-columns-spanned="6" table:number-rows-spanned="1" table:style-name="ce200">
            <text:p>There are a number of discrepancies in the Household WEEE data in that the "Household WEEE collected from a DCF", "Household WEEE returned under regulation 43" and "Household WEEE returned under regulation 50" does not equal the figures given in the column headed "Total separately collected household WEEE" (which is the amount of WEEE Producer Compliance Schemes report as being delivered to Approved Authorised Treatment Facilities and Approved Exporters on their behalf). This is due to a number of schemes reporting more WEEE being collected than has been delivered to Approved Authorised Treatment Facilities (AATFs) and Approved Exporters (AEs), whilst others have reported less WEEE being collected than delivered to AATFs and AEs. We have been notified that certain collections are bulked up prior to delivery to an AATF or AE hence the reporting of more WEEE being collected than delivered. As for when deliveries exceed collections, we continue to monitor this and the data may be subject to revision.</text:p>
          </table:table-cell>
          <table:covered-table-cell table:number-columns-repeated="5"/>
          <table:table-cell table:style-name="ce3"/>
          <table:table-cell table:style-name="ce59"/>
          <table:table-cell table:number-columns-repeated="16376" table:style-name="ce1"/>
        </table:table-row>
        <table:table-row table:style-name="ro6">
          <table:table-cell office:value-type="string" table:style-name="ce3">
            <text:p>Catalogue LIT 7676</text:p>
          </table:table-cell>
          <table:table-cell table:number-columns-repeated="6" table:style-name="ce3"/>
          <table:table-cell table:number-columns-repeated="16377" table:style-name="ce1"/>
        </table:table-row>
        <table:table-row table:style-name="ro6">
          <table:table-cell office:value-type="string" table:style-name="ce52">
            <text:p>© Environment Agency copyright and database right 2019. All rights reserved.<text:s text:c="2"/></text:p>
          </table:table-cell>
          <table:table-cell table:number-columns-repeated="6" table:style-name="ce3"/>
          <table:table-cell table:number-columns-repeated="16377" table:style-name="ce1"/>
        </table:table-row>
        <table:table-row table:style-name="ro6">
          <table:table-cell table:number-columns-repeated="5" table:style-name="ce1"/>
          <table:table-cell table:number-columns-repeated="2" table:style-name="ce3"/>
          <table:table-cell table:style-name="ce50"/>
          <table:table-cell table:number-columns-repeated="16376" table:style-name="ce1"/>
        </table:table-row>
        <table:table-row table:style-name="ro6">
          <table:table-cell table:number-columns-repeated="5" table:style-name="ce1"/>
          <table:table-cell table:number-columns-repeated="2" table:style-name="ce3"/>
          <table:table-cell table:style-name="ce51"/>
          <table:table-cell table:number-columns-repeated="16376" table:style-name="ce1"/>
        </table:table-row>
        <table:table-row table:number-rows-repeated="7" table:style-name="ro6">
          <table:table-cell table:number-columns-repeated="5" table:style-name="ce1"/>
          <table:table-cell table:number-columns-repeated="2" table:style-name="ce3"/>
          <table:table-cell table:style-name="ce24"/>
          <table:table-cell table:number-columns-repeated="16376" table:style-name="ce1"/>
        </table:table-row>
        <table:table-row table:number-rows-repeated="6" table:style-name="ro6">
          <table:table-cell table:number-columns-repeated="7"/>
          <table:table-cell table:style-name="ce24"/>
          <table:table-cell table:number-columns-repeated="16376"/>
        </table:table-row>
        <table:table-row table:style-name="ro6">
          <table:table-cell table:number-columns-repeated="7"/>
          <table:table-cell table:style-name="ce25"/>
          <table:table-cell table:number-columns-repeated="16376"/>
        </table:table-row>
        <table:table-row table:number-rows-repeated="1048425" table:style-name="ro28">
          <table:table-cell table:number-columns-repeated="16384"/>
        </table:table-row>
        <table:named-expressions>
          <table:named-range table:name="Print_Area" table:cell-range-address="2018_Quarter_1_-_4.$A$1:2018_Quarter_1_-_4.$G$135" table:base-cell-address="2018_Quarter_1_-_4.$A$1"/>
        </table:named-expressions>
      </table:table>
      <table:database-ranges>
        <table:database-range table:target-range-address="2026_Quarter_1_-_2.A7:2026_Quarter_1_-_2.E23" table:name="Table1"/>
        <table:database-range table:target-range-address="2026_Quarter_1_-_2.A27:2026_Quarter_1_-_2.E43" table:name="Table2"/>
        <table:database-range table:target-range-address="2026_Quarter_1_-_2.A47:2026_Quarter_1_-_2.E63" table:name="Table3"/>
        <table:database-range table:target-range-address="2026_Quarter_1_-_2.A67:2026_Quarter_1_-_2.E83" table:name="Table4"/>
        <table:database-range table:target-range-address="2026_Quarter_1_-_2.A87:2026_Quarter_1_-_2.E103" table:name="Table5"/>
        <table:database-range table:target-range-address="2026_Quarter_1_-_2.A112:2026_Quarter_1_-_2.F128" table:name="Table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 " svg:font-family="Arial "/>
  </office:font-face-decls>
  <office:styles>
    <number:number-style style:name="N0">
      <number:number number:min-integer-digits="1"/>
    </number:number-style>
    <number:number-style style:name="N36">
      <number:number number:decimal-places="3" number:min-decimal-places="3" number:min-integer-digits="1" number:grouping="true"/>
    </number:number-style>
    <number:number-style style:name="N37">
      <number:number number:decimal-places="3" number:min-decimal-places="3" number:min-integer-digits="1"/>
    </number:number-style>
    <number:number-style style:name="N38P0">
      <number:number number:decimal-places="3" number:min-decimal-places="3" number:min-integer-digits="1" number:grouping="true"/>
      <number:text> </number:text>
    </number:number-style>
    <number:number-style style:name="N38">
      <number:text>-</number:text>
      <number:number number:decimal-places="3" number:min-decimal-places="3" number:min-integer-digits="1" number:grouping="true"/>
      <number:text> </number:text>
      <style:map style:condition="value()&gt;=0" style:apply-style-name="N38P0"/>
    </number:number-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 style:family="table-cell" style:data-style-name="N39"/>
    <style:style style:name="Comma_32_2" style:display-name="Comma 2" style:family="table-cell" style:data-style-name="N39"/>
    <style:style style:name="Comma_32_3" style:display-name="Comma 3" style:family="table-cell" style:data-style-name="N39"/>
    <style:style style:name="Comma_32_4" style:display-name="Comma 4" style:family="table-cell" style:data-style-name="N40"/>
    <style:style style:name="Comma_32_5" style:display-name="Comma 5" style:family="table-cell" style:data-style-name="N39"/>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42%"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JSkinner</meta:initial-creator>
    <dc:creator>Imogen Pearse</dc:creator>
    <meta:creation-date>2008-03-03T11:15:20Z</meta:creation-date>
    <dc:date>2026-08-27T14:19:18Z</dc:date>
    <meta:user-defined meta:name="_NewReviewCycle"/>
    <meta:user-defined meta:name="_EmailSubject">WEEE Collected in the UK data report.</meta:user-defined>
    <meta:user-defined meta:name="_AuthorEmail">david.auty@environment-agency.gov.uk</meta:user-defined>
    <meta:user-defined meta:name="_AuthorEmailDisplayName">Auty, David</meta:user-defined>
    <meta:user-defined meta:name="_ReviewingToolsShownOnce"/>
    <meta:user-defined meta:name="ContentTypeId">0x010100A5BF1C78D9F64B679A5EBDE1C6598EBC01002EDB481E1906C54786689F015F69DC32</meta:user-defined>
    <meta:user-defined meta:name="Distribution">9;#Internal EA|b77da37e-7166-4741-8c12-4679faab22d9</meta:user-defined>
    <meta:user-defined meta:name="HOCopyrightLevel">7;#Crown|69589897-2828-4761-976e-717fd8e631c9</meta:user-defined>
    <meta:user-defined meta:name="HOGovernmentSecurityClassification">6;#Official|14c80daa-741b-422c-9722-f71693c9ede4</meta:user-defined>
    <meta:user-defined meta:name="HOSiteType">10;#Team|ff0485df-0575-416f-802f-e999165821b7</meta:user-defined>
    <meta:user-defined meta:name="OrganisationalUnit">8;#EA|d5f78ddb-b1b6-4328-9877-d7e3ed06fdac</meta:user-defined>
    <meta:user-defined meta:name="InformationType"/>
    <meta:user-defined meta:name="MediaServiceImageTags"/>
  </office:meta>
</office:document-meta>
</file>