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ill Sans MT" svg:font-family="Gill Sans MT" style:font-family-generic="swiss" style:font-pitch="variable" svg:panose-1="2 11 5 2 2 1 4 2 2 3"/>
    <style:font-face style:name="Yu Mincho" svg:font-family="Yu Mincho" style:font-family-generic="roman" style:font-pitch="variable"/>
    <style:font-face style:name="Consolas" svg:font-family="Consolas" style:font-family-generic="modern" style:font-pitch="fixed"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style:font-face style:name="Aptos Display" svg:font-family="Aptos Display" style:font-family-generic="swiss" style:font-pitch="variable"/>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_1">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itle" style:master-page-name="MP0" style:family="paragraph">
      <style:paragraph-properties fo:break-before="page"/>
      <style:text-properties fo:language="en" fo:country="GB"/>
    </style:style>
    <style:style style:name="P6" style:parent-style-name="Normal" style:family="paragraph">
      <style:paragraph-properties fo:text-align="center" fo:margin-bottom="0.0416in"/>
      <style:text-properties style:font-name-complex="Arial" fo:font-weight="bold" style:font-weight-asian="bold" style:font-weight-complex="bold" fo:font-size="14pt" style:font-size-asian="14pt" style:font-size-complex="14pt"/>
    </style:style>
    <style:style style:name="P7" style:parent-style-name="Normal" style:family="paragraph">
      <style:paragraph-properties fo:margin-top="0in" fo:margin-bottom="0.1111in"/>
      <style:text-properties fo:hyphenate="true"/>
    </style:style>
    <style:style style:name="P8" style:parent-style-name="Heading1" style:family="paragraph">
      <style:paragraph-properties fo:break-before="page"/>
    </style:style>
    <style:style style:name="P9" style:parent-style-name="TOC1" style:family="paragraph">
      <style:paragraph-properties>
        <style:tab-stops>
          <style:tab-stop style:type="right" style:leader-style="dotted" style:leader-text="." style:position="6.0555in"/>
        </style:tab-stops>
      </style:paragraph-properties>
    </style:style>
    <style:style style:name="P10" style:parent-style-name="TOC1" style:family="paragraph">
      <style:paragraph-properties>
        <style:tab-stops>
          <style:tab-stop style:type="right" style:leader-style="dotted" style:leader-text="." style:position="6.0555in"/>
        </style:tab-stops>
      </style:paragraph-properties>
    </style:style>
    <style:style style:name="P11" style:parent-style-name="TOC1" style:family="paragraph">
      <style:paragraph-properties>
        <style:tab-stops>
          <style:tab-stop style:type="right" style:leader-style="dotted" style:leader-text="." style:position="6.0555in"/>
        </style:tab-stops>
      </style:paragraph-properties>
    </style:style>
    <style:style style:name="P12" style:parent-style-name="TOC1" style:family="paragraph">
      <style:paragraph-properties>
        <style:tab-stops>
          <style:tab-stop style:type="right" style:leader-style="dotted" style:leader-text="." style:position="6.0555in"/>
        </style:tab-stops>
      </style:paragraph-properties>
    </style:style>
    <style:style style:name="P13" style:parent-style-name="TOC1" style:family="paragraph">
      <style:paragraph-properties>
        <style:tab-stops>
          <style:tab-stop style:type="right" style:leader-style="dotted" style:leader-text="." style:position="6.0555in"/>
        </style:tab-stops>
      </style:paragraph-properties>
    </style:style>
    <style:style style:name="P14" style:parent-style-name="TOC2" style:family="paragraph">
      <style:paragraph-properties>
        <style:tab-stops>
          <style:tab-stop style:type="right" style:leader-style="dotted" style:leader-text="." style:position="5.8888in"/>
        </style:tab-stops>
      </style:paragraph-properties>
    </style:style>
    <style:style style:name="P15" style:parent-style-name="TOC2" style:family="paragraph">
      <style:paragraph-properties>
        <style:tab-stops>
          <style:tab-stop style:type="right" style:leader-style="dotted" style:leader-text="." style:position="5.8888in"/>
        </style:tab-stops>
      </style:paragraph-properties>
    </style:style>
    <style:style style:name="P16" style:parent-style-name="TOC2" style:family="paragraph">
      <style:paragraph-properties>
        <style:tab-stops>
          <style:tab-stop style:type="right" style:leader-style="dotted" style:leader-text="." style:position="5.8888in"/>
        </style:tab-stops>
      </style:paragraph-properties>
    </style:style>
    <style:style style:name="T17" style:parent-style-name="Hyperlink" style:family="text">
      <style:text-properties fo:font-style="italic" style:font-style-asian="italic"/>
    </style:style>
    <style:style style:name="P18" style:parent-style-name="TOC2" style:family="paragraph">
      <style:paragraph-properties>
        <style:tab-stops>
          <style:tab-stop style:type="right" style:leader-style="dotted" style:leader-text="." style:position="5.8888in"/>
        </style:tab-stops>
      </style:paragraph-properties>
    </style:style>
    <style:style style:name="P19" style:parent-style-name="TOC2" style:family="paragraph">
      <style:paragraph-properties>
        <style:tab-stops>
          <style:tab-stop style:type="right" style:leader-style="dotted" style:leader-text="." style:position="5.8888in"/>
        </style:tab-stops>
      </style:paragraph-properties>
    </style:style>
    <style:style style:name="T20" style:parent-style-name="Hyperlink" style:family="text">
      <style:text-properties fo:font-style="italic" style:font-style-asian="italic"/>
    </style:style>
    <style:style style:name="P21" style:parent-style-name="TOC2" style:family="paragraph">
      <style:paragraph-properties>
        <style:tab-stops>
          <style:tab-stop style:type="right" style:leader-style="dotted" style:leader-text="." style:position="5.8888in"/>
        </style:tab-stops>
      </style:paragraph-properties>
    </style:style>
    <style:style style:name="P22" style:parent-style-name="TOC2" style:family="paragraph">
      <style:paragraph-properties>
        <style:tab-stops>
          <style:tab-stop style:type="right" style:leader-style="dotted" style:leader-text="." style:position="5.8888in"/>
        </style:tab-stops>
      </style:paragraph-properties>
    </style:style>
    <style:style style:name="T23" style:parent-style-name="Hyperlink" style:family="text">
      <style:text-properties style:font-name="Aptos" style:font-name-complex="Aptos"/>
    </style:style>
    <style:style style:name="P24" style:parent-style-name="TOC2" style:family="paragraph">
      <style:paragraph-properties>
        <style:tab-stops>
          <style:tab-stop style:type="right" style:leader-style="dotted" style:leader-text="." style:position="5.8888in"/>
        </style:tab-stops>
      </style:paragraph-properties>
    </style:style>
    <style:style style:name="P25" style:parent-style-name="TOC2" style:family="paragraph">
      <style:paragraph-properties>
        <style:tab-stops>
          <style:tab-stop style:type="right" style:leader-style="dotted" style:leader-text="." style:position="5.8888in"/>
        </style:tab-stops>
      </style:paragraph-properties>
    </style:style>
    <style:style style:name="P26" style:parent-style-name="TOC2" style:family="paragraph">
      <style:paragraph-properties>
        <style:tab-stops>
          <style:tab-stop style:type="right" style:leader-style="dotted" style:leader-text="." style:position="5.8888in"/>
        </style:tab-stops>
      </style:paragraph-properties>
    </style:style>
    <style:style style:name="T27" style:parent-style-name="Hyperlink" style:family="text">
      <style:text-properties fo:font-style="italic" style:font-style-asian="italic"/>
    </style:style>
    <style:style style:name="P28" style:parent-style-name="TOC2" style:family="paragraph">
      <style:paragraph-properties>
        <style:tab-stops>
          <style:tab-stop style:type="right" style:leader-style="dotted" style:leader-text="." style:position="5.8888in"/>
        </style:tab-stops>
      </style:paragraph-properties>
    </style:style>
    <style:style style:name="P29" style:parent-style-name="TOC2" style:family="paragraph">
      <style:paragraph-properties>
        <style:tab-stops>
          <style:tab-stop style:type="right" style:leader-style="dotted" style:leader-text="." style:position="5.8888in"/>
        </style:tab-stops>
      </style:paragraph-properties>
    </style:style>
    <style:style style:name="T30" style:parent-style-name="Hyperlink" style:family="text">
      <style:text-properties fo:font-style="italic" style:font-style-asian="italic"/>
    </style:style>
    <style:style style:name="P31" style:parent-style-name="TOC2" style:family="paragraph">
      <style:paragraph-properties>
        <style:tab-stops>
          <style:tab-stop style:type="right" style:leader-style="dotted" style:leader-text="." style:position="5.8888in"/>
        </style:tab-stops>
      </style:paragraph-properties>
    </style:style>
    <style:style style:name="T32" style:parent-style-name="Hyperlink" style:family="text">
      <style:text-properties fo:font-style="italic" style:font-style-asian="italic"/>
    </style:style>
    <style:style style:name="P33" style:parent-style-name="TOC1" style:family="paragraph">
      <style:paragraph-properties>
        <style:tab-stops>
          <style:tab-stop style:type="right" style:leader-style="dotted" style:leader-text="." style:position="6.0555in"/>
        </style:tab-stops>
      </style:paragraph-properties>
    </style:style>
    <style:style style:name="P34" style:parent-style-name="TOC2" style:family="paragraph">
      <style:paragraph-properties>
        <style:tab-stops>
          <style:tab-stop style:type="right" style:leader-style="dotted" style:leader-text="." style:position="5.8888in"/>
        </style:tab-stops>
      </style:paragraph-properties>
    </style:style>
    <style:style style:name="P35" style:parent-style-name="TOC2" style:family="paragraph">
      <style:paragraph-properties>
        <style:tab-stops>
          <style:tab-stop style:type="right" style:leader-style="dotted" style:leader-text="." style:position="5.8888in"/>
        </style:tab-stops>
      </style:paragraph-properties>
    </style:style>
    <style:style style:name="P36" style:parent-style-name="TOC2" style:family="paragraph">
      <style:paragraph-properties>
        <style:tab-stops>
          <style:tab-stop style:type="right" style:leader-style="dotted" style:leader-text="." style:position="5.8888in"/>
        </style:tab-stops>
      </style:paragraph-properties>
    </style:style>
    <style:style style:name="P37" style:parent-style-name="TOC2" style:family="paragraph">
      <style:paragraph-properties>
        <style:tab-stops>
          <style:tab-stop style:type="right" style:leader-style="dotted" style:leader-text="." style:position="5.8888in"/>
        </style:tab-stops>
      </style:paragraph-properties>
    </style:style>
    <style:style style:name="P38" style:parent-style-name="Normal" style:family="paragraph">
      <style:paragraph-properties fo:break-before="page" fo:margin-top="0in" fo:margin-bottom="0.1111in"/>
      <style:text-properties fo:font-variant="small-caps" fo:font-size="10pt" style:font-size-asian="10pt" style:font-size-complex="10pt" fo:hyphenate="true"/>
    </style:style>
    <style:style style:name="P39" style:parent-style-name="ListParagraph" style:family="paragraph"/>
    <style:style style:name="P40" style:parent-style-name="ListParagraph" style:family="paragraph"/>
    <style:style style:name="P41" style:parent-style-name="ListParagraph" style:family="paragraph"/>
    <style:style style:name="P42" style:parent-style-name="ListParagraph" style:family="paragraph"/>
    <style:style style:name="P43" style:parent-style-name="ListParagraph" style:family="paragraph"/>
    <style:style style:name="P44" style:parent-style-name="ListParagraph" style:family="paragraph"/>
    <style:style style:name="P45" style:parent-style-name="ListParagraph" style:family="paragraph"/>
    <style:style style:name="P46" style:parent-style-name="ListParagraph" style:family="paragraph"/>
    <style:style style:name="P47" style:parent-style-name="ListParagraph" style:family="paragraph"/>
    <style:style style:name="P48" style:parent-style-name="ListParagraph" style:family="paragraph"/>
    <style:style style:name="P49" style:parent-style-name="ListParagraph" style:family="paragraph"/>
    <style:style style:name="P50" style:parent-style-name="ListParagraph" style:family="paragraph"/>
    <style:style style:name="P51" style:parent-style-name="ListParagraph" style:family="paragraph"/>
    <style:style style:name="P52" style:parent-style-name="ListParagraph" style:family="paragraph"/>
    <style:style style:name="P53" style:parent-style-name="ListParagraph" style:family="paragraph"/>
    <style:style style:name="P54" style:parent-style-name="ListParagraph" style:family="paragraph"/>
    <style:style style:name="P55" style:parent-style-name="ListParagraph" style:family="paragraph"/>
    <style:style style:name="T56" style:parent-style-name="DefaultParagraphFont" style:family="text">
      <style:text-properties fo:font-style="italic" style:font-style-asian="italic" style:font-style-complex="italic"/>
    </style:style>
    <style:style style:name="T57" style:parent-style-name="DefaultParagraphFont" style:family="text">
      <style:text-properties fo:font-style="italic" style:font-style-asian="italic" style:font-style-complex="italic" fo:color="#00B050"/>
    </style:style>
    <style:style style:name="T58" style:parent-style-name="DefaultParagraphFont" style:family="text">
      <style:text-properties fo:color="#FF0000"/>
    </style:style>
    <style:style style:name="P59" style:parent-style-name="Normal" style:family="paragraph">
      <style:paragraph-properties fo:margin-top="0in" fo:margin-bottom="0.1111in"/>
      <style:text-properties fo:hyphenate="true"/>
    </style:style>
    <style:style style:name="P60" style:parent-style-name="Heading1" style:family="paragraph">
      <style:paragraph-properties fo:break-before="page"/>
    </style:style>
    <style:style style:name="P61" style:parent-style-name="Normal" style:family="paragraph">
      <style:text-properties fo:color="#000000"/>
    </style:style>
    <style:style style:name="P62" style:parent-style-name="Normal" style:family="paragraph">
      <style:text-properties fo:color="#000000"/>
    </style:style>
    <style:style style:name="P63" style:parent-style-name="ListParagraph" style:family="paragraph"/>
    <style:style style:name="P64" style:parent-style-name="ListParagraph" style:family="paragraph"/>
    <style:style style:name="P65" style:parent-style-name="ListParagraph" style:family="paragraph"/>
    <style:style style:name="T66" style:parent-style-name="DefaultParagraphFont" style:family="text">
      <style:text-properties fo:font-style="italic" style:font-style-asian="italic" style:font-style-complex="italic" fo:color="#00B050"/>
    </style:style>
    <style:style style:name="P67" style:parent-style-name="ListParagraph" style:family="paragraph"/>
    <style:style style:name="P68" style:parent-style-name="ListParagraph" style:family="paragraph"/>
    <style:style style:name="T69" style:parent-style-name="DefaultParagraphFont" style:family="text">
      <style:text-properties fo:font-style="italic" style:font-style-asian="italic" style:font-style-complex="italic" fo:color="#00B050"/>
    </style:style>
    <style:style style:name="P70" style:parent-style-name="ListParagraph" style:family="paragraph"/>
    <style:style style:name="P71" style:parent-style-name="ListParagraph" style:family="paragraph"/>
    <style:style style:name="P72" style:parent-style-name="ListParagraph" style:family="paragraph"/>
    <style:style style:name="P73" style:parent-style-name="ListParagraph" style:family="paragraph"/>
    <style:style style:name="P74" style:parent-style-name="ListParagraph" style:family="paragraph"/>
    <style:style style:name="T75" style:parent-style-name="DefaultParagraphFont" style:family="text">
      <style:text-properties fo:font-style="italic" style:font-style-asian="italic" style:font-style-complex="italic" fo:color="#00B050"/>
    </style:style>
    <style:style style:name="P76" style:parent-style-name="ListParagraph" style:family="paragraph"/>
    <style:style style:name="P77" style:parent-style-name="ListParagraph" style:family="paragraph"/>
    <style:style style:name="T78" style:parent-style-name="DefaultParagraphFont" style:family="text">
      <style:text-properties fo:font-style="italic" style:font-style-asian="italic" style:font-style-complex="italic" fo:color="#00B050"/>
    </style:style>
    <style:style style:name="P79" style:parent-style-name="ListParagraph" style:family="paragraph"/>
    <style:style style:name="T80" style:parent-style-name="DefaultParagraphFont" style:family="text">
      <style:text-properties fo:font-style="italic" style:font-style-asian="italic" style:font-style-complex="italic" fo:color="#00B050"/>
    </style:style>
    <style:style style:name="P81" style:parent-style-name="ListParagraph" style:family="paragraph">
      <style:text-properties fo:color="#FF0000"/>
    </style:style>
    <style:style style:name="P82" style:parent-style-name="ListParagraph" style:family="paragraph">
      <style:text-properties fo:color="#FF0000"/>
    </style:style>
    <style:style style:name="P83" style:parent-style-name="ListParagraph" style:family="paragraph">
      <style:text-properties fo:color="#FF0000"/>
    </style:style>
    <style:style style:name="P84" style:parent-style-name="Heading1" style:family="paragraph">
      <style:paragraph-properties fo:break-before="page"/>
    </style:style>
    <style:style style:name="P85" style:parent-style-name="ListParagraph" style:family="paragraph"/>
    <style:style style:name="P86" style:parent-style-name="ListParagraph" style:family="paragraph">
      <style:text-properties fo:font-style="italic" style:font-style-asian="italic" style:font-style-complex="italic" fo:color="#00B050"/>
    </style:style>
    <style:style style:name="P87" style:parent-style-name="ListParagraph" style:family="paragraph"/>
    <style:style style:name="P88" style:parent-style-name="ListParagraph" style:family="paragraph"/>
    <style:style style:name="P89" style:parent-style-name="ListParagraph" style:family="paragraph"/>
    <style:style style:name="P90" style:parent-style-name="ListParagraph" style:family="paragraph">
      <style:text-properties fo:font-style="italic" style:font-style-asian="italic" style:font-style-complex="italic" fo:color="#00B050"/>
    </style:style>
    <style:style style:name="P91" style:parent-style-name="ListParagraph" style:family="paragraph">
      <style:text-properties fo:font-style="italic" style:font-style-asian="italic" style:font-style-complex="italic" fo:color="#00B050"/>
    </style:style>
    <style:style style:name="P92" style:parent-style-name="ListParagraph" style:family="paragraph">
      <style:text-properties fo:font-style="italic" style:font-style-asian="italic" style:font-style-complex="italic" fo:color="#00B050"/>
    </style:style>
    <style:style style:name="P93" style:parent-style-name="ListParagraph" style:family="paragraph">
      <style:text-properties fo:color="#FF0000"/>
    </style:style>
    <style:style style:name="P94" style:parent-style-name="ListParagraph" style:family="paragraph">
      <style:text-properties fo:color="#FF0000"/>
    </style:style>
    <style:style style:name="P95" style:parent-style-name="ListParagraph" style:family="paragraph"/>
    <style:style style:name="P96" style:parent-style-name="ListParagraph" style:family="paragraph"/>
    <style:style style:name="P97" style:parent-style-name="ListParagraph" style:family="paragraph">
      <style:text-properties fo:font-style="italic" style:font-style-asian="italic" style:font-style-complex="italic" fo:color="#00B050"/>
    </style:style>
    <style:style style:name="P98" style:parent-style-name="ListParagraph" style:family="paragraph"/>
    <style:style style:name="P99" style:parent-style-name="ListParagraph" style:family="paragraph">
      <style:text-properties style:font-name-asian="Yu Mincho" style:font-name-complex="Arial" fo:font-style="italic" style:font-style-asian="italic" style:font-style-complex="italic" fo:color="#00B050"/>
    </style:style>
    <style:style style:name="P100" style:parent-style-name="Bullets" style:family="paragraph">
      <style:paragraph-properties fo:margin-bottom="0.0833in">
        <style:tab-stops>
          <style:tab-stop style:type="left" style:position="0in"/>
        </style:tab-stops>
      </style:paragraph-properties>
      <style:text-properties style:font-name-asian="Yu Mincho" style:font-name-complex="Arial" fo:font-style="italic" style:font-style-asian="italic" style:font-style-complex="italic" fo:color="#00B050"/>
    </style:style>
    <style:style style:name="P101" style:parent-style-name="ListParagraph" style:family="paragraph">
      <style:text-properties fo:font-style="italic" style:font-style-asian="italic" style:font-style-complex="italic" fo:color="#00B050"/>
    </style:style>
    <style:style style:name="P102" style:parent-style-name="ListParagraph" style:family="paragraph">
      <style:text-properties fo:font-style="italic" style:font-style-asian="italic" style:font-style-complex="italic" fo:color="#00B050"/>
    </style:style>
    <style:style style:name="P103" style:parent-style-name="ListParagraph" style:family="paragraph">
      <style:text-properties fo:color="#FF0000"/>
    </style:style>
    <style:style style:name="P104" style:parent-style-name="ListParagraph" style:family="paragraph">
      <style:text-properties fo:color="#FF0000"/>
    </style:style>
    <style:style style:name="P105" style:parent-style-name="Heading2" style:family="paragraph">
      <style:text-properties fo:font-style="italic" style:font-style-asian="italic" style:font-style-complex="normal"/>
    </style:style>
    <style:style style:name="T106" style:parent-style-name="DefaultParagraphFont" style:family="text">
      <style:text-properties fo:font-style="italic" style:font-style-asian="italic" style:font-style-complex="italic" fo:color="#00B050"/>
    </style:style>
    <style:style style:name="T107" style:parent-style-name="DefaultParagraphFont" style:family="text">
      <style:text-properties fo:color="#00B050"/>
    </style:style>
    <style:style style:name="P108" style:parent-style-name="ListParagraph" style:family="paragraph">
      <style:text-properties fo:font-style="italic" style:font-style-asian="italic" style:font-style-complex="italic" fo:color="#00B050"/>
    </style:style>
    <style:style style:name="P109" style:parent-style-name="ListParagraph" style:family="paragraph">
      <style:text-properties fo:font-style="italic" style:font-style-asian="italic" style:font-style-complex="italic" fo:color="#00B050"/>
    </style:style>
    <style:style style:name="P110" style:parent-style-name="ListParagraph" style:family="paragraph">
      <style:text-properties fo:font-style="italic" style:font-style-asian="italic" style:font-style-complex="italic" fo:color="#00B050"/>
    </style:style>
    <style:style style:name="P111" style:parent-style-name="ListParagraph" style:family="paragraph">
      <style:text-properties fo:font-style="italic" style:font-style-asian="italic" style:font-style-complex="italic" fo:color="#00B050"/>
    </style:style>
    <style:style style:name="P112" style:parent-style-name="ListParagraph" style:family="paragraph">
      <style:text-properties fo:font-style="italic" style:font-style-asian="italic" style:font-style-complex="italic" fo:color="#00B050"/>
    </style:style>
    <style:style style:name="P113" style:parent-style-name="ListParagraph" style:family="paragraph"/>
    <style:style style:name="P114" style:parent-style-name="ListParagraph" style:family="paragraph"/>
    <style:style style:name="P115" style:parent-style-name="ListParagraph" style:family="paragraph">
      <style:text-properties fo:font-style="italic" style:font-style-asian="italic" style:font-style-complex="italic" fo:color="#00B050"/>
    </style:style>
    <style:style style:name="P116" style:parent-style-name="ListParagraph" style:family="paragraph"/>
    <style:style style:name="P117" style:parent-style-name="ListParagraph" style:family="paragraph"/>
    <style:style style:name="P118" style:parent-style-name="ListParagraph" style:family="paragraph"/>
    <style:style style:name="T119" style:parent-style-name="DefaultParagraphFont" style:family="text">
      <style:text-properties fo:font-style="italic" style:font-style-asian="italic" style:font-style-complex="normal"/>
    </style:style>
    <style:style style:name="T120" style:parent-style-name="DefaultParagraphFont" style:family="text">
      <style:text-properties fo:font-style="italic" style:font-style-asian="italic"/>
    </style:style>
    <style:style style:name="P121" style:parent-style-name="Normal" style:family="paragraph">
      <style:text-properties fo:font-style="italic" style:font-style-asian="italic" style:font-style-complex="italic" fo:color="#00B050"/>
    </style:style>
    <style:style style:name="P122" style:parent-style-name="ListParagraph" style:family="paragraph">
      <style:text-properties fo:font-style="italic" style:font-style-asian="italic" style:font-style-complex="italic" fo:color="#00B050"/>
    </style:style>
    <style:style style:name="P123" style:parent-style-name="ListParagraph" style:family="paragraph">
      <style:text-properties fo:font-style="italic" style:font-style-asian="italic" style:font-style-complex="italic" fo:color="#00B050"/>
    </style:style>
    <style:style style:name="P124" style:parent-style-name="ListParagraph" style:family="paragraph">
      <style:text-properties fo:font-style="italic" style:font-style-asian="italic" style:font-style-complex="italic" fo:color="#00B050"/>
    </style:style>
    <style:style style:name="P125" style:parent-style-name="ListParagraph" style:family="paragraph">
      <style:text-properties fo:font-style="italic" style:font-style-asian="italic" style:font-style-complex="italic" fo:color="#00B050"/>
    </style:style>
    <style:style style:name="P126" style:parent-style-name="ListParagraph" style:family="paragraph">
      <style:text-properties fo:font-style="italic" style:font-style-asian="italic" style:font-style-complex="italic" fo:color="#00B050"/>
    </style:style>
    <style:style style:name="P127" style:parent-style-name="ListParagraph" style:family="paragraph">
      <style:text-properties fo:font-style="italic" style:font-style-asian="italic" style:font-style-complex="italic" fo:color="#00B050"/>
    </style:style>
    <style:style style:name="P128" style:parent-style-name="ListParagraph" style:family="paragraph"/>
    <style:style style:name="P129" style:parent-style-name="ListParagraph" style:family="paragraph"/>
    <style:style style:name="P130" style:parent-style-name="ListParagraph" style:family="paragraph"/>
    <style:style style:name="P131" style:parent-style-name="ListParagraph" style:family="paragraph"/>
    <style:style style:name="P132" style:parent-style-name="ListParagraph" style:family="paragraph"/>
    <style:style style:name="P133" style:parent-style-name="Heading2" style:family="paragraph">
      <style:paragraph-properties fo:text-align="justify"/>
      <style:text-properties style:font-name="Aptos" style:font-name-complex="Aptos"/>
    </style:style>
    <style:style style:name="P134" style:parent-style-name="ListParagraph" style:family="paragraph"/>
    <style:style style:name="P135" style:parent-style-name="ListParagraph" style:family="paragraph"/>
    <style:style style:name="P136" style:parent-style-name="ListParagraph" style:family="paragraph"/>
    <style:style style:name="P137" style:parent-style-name="ListParagraph" style:family="paragraph"/>
    <style:style style:name="P138" style:parent-style-name="ListParagraph" style:family="paragraph"/>
    <style:style style:name="P139" style:parent-style-name="ListParagraph" style:family="paragraph">
      <style:text-properties fo:font-style="italic" style:font-style-asian="italic" style:font-style-complex="italic" fo:color="#00B050"/>
    </style:style>
    <style:style style:name="P140" style:parent-style-name="ListParagraph" style:family="paragraph">
      <style:text-properties fo:font-style="italic" style:font-style-asian="italic" style:font-style-complex="italic" fo:color="#00B050"/>
    </style:style>
    <style:style style:name="P141" style:parent-style-name="ListParagraph" style:family="paragraph">
      <style:text-properties fo:font-style="italic" style:font-style-asian="italic" style:font-style-complex="italic" fo:color="#00B050"/>
    </style:style>
    <style:style style:name="P142" style:parent-style-name="ListParagraph" style:family="paragraph">
      <style:text-properties fo:font-style="italic" style:font-style-asian="italic" style:font-style-complex="italic" fo:color="#00B050"/>
    </style:style>
    <style:style style:name="P143" style:parent-style-name="ListParagraph" style:family="paragraph">
      <style:text-properties fo:font-style="italic" style:font-style-asian="italic" style:font-style-complex="italic" fo:color="#00B050"/>
    </style:style>
    <style:style style:name="P144" style:parent-style-name="ListParagraph" style:family="paragraph">
      <style:text-properties fo:font-style="italic" style:font-style-asian="italic" style:font-style-complex="italic" fo:color="#00B050"/>
    </style:style>
    <style:style style:name="P145" style:parent-style-name="ListParagraph" style:family="paragraph">
      <style:text-properties fo:font-style="italic" style:font-style-asian="italic" style:font-style-complex="italic" fo:color="#00B050"/>
    </style:style>
    <style:style style:name="P146" style:parent-style-name="ListParagraph" style:family="paragraph">
      <style:text-properties fo:font-style="italic" style:font-style-asian="italic" style:font-style-complex="italic" fo:color="#00B050"/>
    </style:style>
    <style:style style:name="P147" style:parent-style-name="ListParagraph" style:family="paragraph">
      <style:text-properties fo:font-style="italic" style:font-style-asian="italic" style:font-style-complex="italic" fo:color="#00B050"/>
    </style:style>
    <style:style style:name="P148" style:parent-style-name="ListParagraph" style:family="paragraph">
      <style:text-properties fo:font-style="italic" style:font-style-asian="italic" style:font-style-complex="italic" fo:color="#00B050"/>
    </style:style>
    <style:style style:name="P149" style:parent-style-name="ListParagraph" style:family="paragraph"/>
    <style:style style:name="P150" style:parent-style-name="ListParagraph" style:family="paragraph"/>
    <style:style style:name="P151" style:parent-style-name="ListParagraph" style:family="paragraph"/>
    <style:style style:name="P152" style:parent-style-name="ListParagraph" style:family="paragraph"/>
    <style:style style:name="P153" style:parent-style-name="ListParagraph" style:family="paragraph"/>
    <style:style style:name="P154" style:parent-style-name="ListParagraph" style:family="paragraph"/>
    <style:style style:name="P155" style:parent-style-name="ListParagraph" style:family="paragraph"/>
    <style:style style:name="T156" style:parent-style-name="DefaultParagraphFont" style:family="text">
      <style:text-properties fo:font-style="italic" style:font-style-asian="italic" style:font-style-complex="normal"/>
    </style:style>
    <style:style style:name="T157" style:parent-style-name="DefaultParagraphFont" style:family="text">
      <style:text-properties fo:font-style="italic" style:font-style-asian="italic"/>
    </style:style>
    <style:style style:name="P158" style:parent-style-name="Normal" style:family="paragraph">
      <style:text-properties fo:font-style="italic" style:font-style-asian="italic" style:font-style-complex="italic" fo:color="#00B050"/>
    </style:style>
    <style:style style:name="P159" style:parent-style-name="ListParagraph" style:family="paragraph">
      <style:text-properties fo:font-style="italic" style:font-style-asian="italic" style:font-style-complex="italic" fo:color="#00B050"/>
    </style:style>
    <style:style style:name="P160" style:parent-style-name="ListParagraph" style:family="paragraph">
      <style:text-properties fo:font-style="italic" style:font-style-asian="italic" style:font-style-complex="italic" fo:color="#00B050"/>
    </style:style>
    <style:style style:name="P161" style:parent-style-name="ListParagraph" style:family="paragraph">
      <style:text-properties fo:font-style="italic" style:font-style-asian="italic" style:font-style-complex="italic" fo:color="#00B050"/>
    </style:style>
    <style:style style:name="P162" style:parent-style-name="ListParagraph" style:family="paragraph">
      <style:text-properties fo:font-style="italic" style:font-style-asian="italic" style:font-style-complex="italic" fo:color="#00B050"/>
    </style:style>
    <style:style style:name="P163" style:parent-style-name="ListParagraph" style:family="paragraph">
      <style:text-properties fo:font-style="italic" style:font-style-asian="italic" style:font-style-complex="italic" fo:color="#00B050"/>
    </style:style>
    <style:style style:name="P164" style:parent-style-name="ListParagraph" style:family="paragraph">
      <style:text-properties fo:font-style="italic" style:font-style-asian="italic" style:font-style-complex="italic" fo:color="#00B050"/>
    </style:style>
    <style:style style:name="P165" style:parent-style-name="ListParagraph" style:family="paragraph">
      <style:text-properties fo:font-style="italic" style:font-style-asian="italic" style:font-style-complex="italic" fo:color="#00B050"/>
    </style:style>
    <style:style style:name="P166" style:parent-style-name="ListParagraph" style:family="paragraph">
      <style:text-properties fo:font-style="italic" style:font-style-asian="italic" style:font-style-complex="italic" fo:color="#00B050"/>
    </style:style>
    <style:style style:name="P167" style:parent-style-name="ListParagraph" style:family="paragraph">
      <style:text-properties fo:font-style="italic" style:font-style-asian="italic" style:font-style-complex="italic" fo:color="#00B050"/>
    </style:style>
    <style:style style:name="P168" style:parent-style-name="ListParagraph" style:family="paragraph"/>
    <style:style style:name="P169" style:parent-style-name="ListParagraph" style:family="paragraph"/>
    <style:style style:name="P170" style:parent-style-name="ListParagraph" style:family="paragraph"/>
    <style:style style:name="P171" style:parent-style-name="ListParagraph" style:family="paragraph"/>
    <style:style style:name="T172" style:parent-style-name="DefaultParagraphFont" style:family="text">
      <style:text-properties fo:font-style="italic" style:font-style-asian="italic" style:font-style-complex="normal"/>
    </style:style>
    <style:style style:name="T173" style:parent-style-name="DefaultParagraphFont" style:family="text">
      <style:text-properties fo:font-style="italic" style:font-style-asian="italic"/>
    </style:style>
    <style:style style:name="P174" style:parent-style-name="Normal" style:family="paragraph">
      <style:text-properties fo:font-style="italic" style:font-style-asian="italic" style:font-style-complex="italic" fo:color="#00B050"/>
    </style:style>
    <style:style style:name="P175" style:parent-style-name="ListParagraph" style:family="paragraph">
      <style:text-properties fo:font-style="italic" style:font-style-asian="italic" style:font-style-complex="italic" fo:color="#00B050"/>
    </style:style>
    <style:style style:name="P176" style:parent-style-name="ListParagraph" style:family="paragraph">
      <style:text-properties fo:font-style="italic" style:font-style-asian="italic" style:font-style-complex="italic" fo:color="#00B050"/>
    </style:style>
    <style:style style:name="P177" style:parent-style-name="ListParagraph" style:family="paragraph">
      <style:text-properties fo:font-style="italic" style:font-style-asian="italic" style:font-style-complex="italic" fo:color="#00B050"/>
    </style:style>
    <style:style style:name="P178" style:parent-style-name="ListParagraph" style:family="paragraph">
      <style:text-properties fo:font-style="italic" style:font-style-asian="italic" style:font-style-complex="italic" fo:color="#00B050"/>
    </style:style>
    <style:style style:name="T179" style:parent-style-name="DefaultParagraphFont" style:family="text">
      <style:text-properties fo:font-style="italic" style:font-style-asian="italic" style:font-style-complex="normal"/>
    </style:style>
    <style:style style:name="T180" style:parent-style-name="DefaultParagraphFont" style:family="text">
      <style:text-properties fo:font-style="italic" style:font-style-asian="italic"/>
    </style:style>
    <style:style style:name="P181" style:parent-style-name="Normal" style:family="paragraph">
      <style:text-properties style:font-name-asian="Aptos" fo:font-style="italic" style:font-style-asian="italic" style:font-style-complex="italic" fo:color="#00B050"/>
    </style:style>
    <style:style style:name="P182" style:parent-style-name="ListParagraph" style:family="paragraph">
      <style:text-properties style:font-name-asian="Aptos" fo:font-style="italic" style:font-style-asian="italic" style:font-style-complex="italic" fo:color="#00B050"/>
    </style:style>
    <style:style style:name="P183" style:parent-style-name="ListParagraph" style:family="paragraph">
      <style:text-properties style:font-name-asian="Aptos" fo:font-style="italic" style:font-style-asian="italic" style:font-style-complex="italic" fo:color="#00B050"/>
    </style:style>
    <style:style style:name="P184" style:parent-style-name="ListParagraph" style:family="paragraph">
      <style:text-properties style:font-name-asian="Aptos" fo:font-style="italic" style:font-style-asian="italic" style:font-style-complex="italic" fo:color="#00B050"/>
    </style:style>
    <style:style style:name="P185" style:parent-style-name="ListParagraph" style:family="paragraph">
      <style:text-properties style:font-name-asian="Aptos" fo:font-style="italic" style:font-style-asian="italic" style:font-style-complex="italic" fo:color="#00B050"/>
    </style:style>
    <style:style style:name="P186" style:parent-style-name="ListParagraph" style:family="paragraph">
      <style:text-properties style:font-name-asian="Aptos" fo:font-style="italic" style:font-style-asian="italic" style:font-style-complex="italic" fo:color="#00B050"/>
    </style:style>
    <style:style style:name="P187" style:parent-style-name="ListParagraph" style:family="paragraph">
      <style:text-properties style:font-name-asian="Aptos" fo:font-style="italic" style:font-style-asian="italic" style:font-style-complex="italic" fo:color="#00B050"/>
    </style:style>
    <style:style style:name="P188" style:parent-style-name="Heading1" style:family="paragraph">
      <style:paragraph-properties fo:break-before="page"/>
    </style:style>
    <style:style style:name="P189" style:parent-style-name="ListParagraph" style:family="paragraph"/>
    <style:style style:name="P190" style:parent-style-name="ListParagraph" style:family="paragraph">
      <style:text-properties fo:font-style="italic" style:font-style-asian="italic" style:font-style-complex="italic" fo:color="#00B050"/>
    </style:style>
    <style:style style:name="P191" style:parent-style-name="ListParagraph" style:family="paragraph">
      <style:text-properties fo:font-style="italic" style:font-style-asian="italic" style:font-style-complex="italic" fo:color="#00B050"/>
    </style:style>
    <style:style style:name="P192" style:parent-style-name="ListParagraph" style:family="paragraph"/>
    <style:style style:name="P193" style:parent-style-name="ListParagraph" style:family="paragraph"/>
    <style:style style:name="P194" style:parent-style-name="ListParagraph" style:family="paragraph"/>
    <style:style style:name="P195" style:parent-style-name="ListParagraph" style:family="paragraph"/>
    <style:style style:name="P196" style:parent-style-name="ListParagraph" style:family="paragraph"/>
    <style:style style:name="P197" style:parent-style-name="ListParagraph" style:family="paragraph"/>
    <style:style style:name="P198" style:parent-style-name="ListParagraph" style:family="paragraph"/>
    <style:style style:name="P199" style:parent-style-name="ListParagraph" style:family="paragraph"/>
    <style:style style:name="P200" style:parent-style-name="ListParagraph" style:family="paragraph"/>
    <style:style style:name="P201" style:parent-style-name="ListParagraph" style:family="paragraph"/>
    <style:style style:name="P202" style:parent-style-name="ListParagraph" style:family="paragraph"/>
    <style:style style:name="P203" style:parent-style-name="ListParagraph" style:family="paragraph"/>
    <style:style style:name="P204" style:parent-style-name="ListParagraph" style:family="paragraph"/>
    <style:style style:name="P205" style:parent-style-name="ListParagraph" style:family="paragraph"/>
    <style:style style:name="P206" style:parent-style-name="ListParagraph" style:family="paragraph"/>
    <style:style style:name="P207" style:parent-style-name="ListParagraph" style:family="paragraph"/>
    <style:style style:name="P208" style:parent-style-name="ListParagraph" style:family="paragraph"/>
  </office:automatic-styles>
  <office:body>
    <office:text text:use-soft-page-breaks="true">
      <text:p text:style-name="P1">Draft specification:<text:line-break/>common security industry knowledge</text:p>
      <text:p text:style-name="P6">This document was published in August 2026</text:p>
      <text:p text:style-name="P7"><text:bookmark-start text:name="_Toc159341268"/><text:bookmark-start text:name="_Toc188867033"/><text:bookmark-start text:name="_Toc192503213"/><text:bookmark-start text:name="_Toc192517195"/><text:bookmark-start text:name="_Toc221183833"/><text:bookmark-start text:name="_Toc222397221"/><text:bookmark-start text:name="_Toc222401759"/><text:bookmark-start text:name="_Toc222414247"/><text:bookmark-start text:name="_Toc222477833"/><text:bookmark-start text:name="_Toc222742991"/><text:bookmark-start text:name="_Toc227663590"/><text:bookmark-start text:name="_Toc367779786"/></text:p>
      <text:h text:style-name="P8" text:outline-level="1"><text:bookmark-start text:name="_Toc238803986"/><text:soft-page-break/>Contents<text:bookmark-end text:name="_Toc159341268"/><text:bookmark-end text:name="_Toc188867033"/><text:bookmark-end text:name="_Toc192503213"/><text:bookmark-end text:name="_Toc192517195"/><text:bookmark-end text:name="_Toc221183833"/><text:bookmark-end text:name="_Toc222397221"/><text:bookmark-end text:name="_Toc222401759"/><text:bookmark-end text:name="_Toc222414247"/><text:bookmark-end text:name="_Toc222477833"/><text:bookmark-end text:name="_Toc222742991"/><text:bookmark-end text:name="_Toc227663590"/><text:bookmark-end text:name="_Toc367779786"/><text:bookmark-end text:name="_Toc238803986"/></text:h>
      <text:table-of-content text:name="_TOC0">
        <text:table-of-content-source text:outline-level="2"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source>
        <text:index-body>
          <text:p text:style-name="P9"><text:a xlink:href="#_Toc238803986" office:target-frame-name="_top" xlink:show="replace"><text:span text:style-name="Hyperlink">Contents</text:span><text:tab/>2</text:a></text:p>
          <text:p text:style-name="P10"><text:a xlink:href="#_Toc238803987" office:target-frame-name="_top" xlink:show="replace"><text:span text:style-name="Hyperlink">Summary of changes</text:span><text:tab/>3</text:a></text:p>
          <text:p text:style-name="P11"><text:a xlink:href="#_Toc238803988" office:target-frame-name="_top" xlink:show="replace"><text:span text:style-name="Hyperlink">Foreword</text:span><text:tab/>5</text:a></text:p>
          <text:p text:style-name="P12"><text:a xlink:href="#_Toc238803989" office:target-frame-name="_top" xlink:show="replace"><text:span text:style-name="Hyperlink">Learning programme overview</text:span><text:tab/>5</text:a></text:p>
          <text:p text:style-name="P13"><text:a xlink:href="#_Toc238803990" office:target-frame-name="_top" xlink:show="replace"><text:span text:style-name="Hyperlink">Learning programme details</text:span><text:tab/>6</text:a></text:p>
          <text:p text:style-name="P14"><text:a xlink:href="#_Toc238803991" office:target-frame-name="_top" xlink:show="replace"><text:span text:style-name="Hyperlink">Session 1: The private security industry</text:span><text:tab/>6</text:a></text:p>
          <text:p text:style-name="P15"><text:a xlink:href="#_Toc238803992" office:target-frame-name="_top" xlink:show="replace"><text:span text:style-name="Hyperlink">Session 2: Awareness of the law in the private security industry</text:span><text:tab/>6</text:a></text:p>
          <text:p text:style-name="P16"><text:a xlink:href="#_Toc238803993" office:target-frame-name="_top" xlink:show="replace"><text:span text:style-name="T17">Session 3: Electronic and physical protection systems</text:span><text:tab/>7</text:a></text:p>
          <text:p text:style-name="P18"><text:a xlink:href="#_Toc238803994" office:target-frame-name="_top" xlink:show="replace"><text:span text:style-name="Hyperlink">Session 4: Health and safety for the private security operative</text:span><text:tab/>7</text:a></text:p>
          <text:p text:style-name="P19"><text:a xlink:href="#_Toc238803995" office:target-frame-name="_top" xlink:show="replace"><text:span text:style-name="T20">Session 5: Responding to emergencies</text:span><text:tab/>8</text:a></text:p>
          <text:p text:style-name="P21"><text:a xlink:href="#_Toc238803996" office:target-frame-name="_top" xlink:show="replace"><text:span text:style-name="Hyperlink">Session 6: Communication skills and customer care</text:span><text:tab/>9</text:a></text:p>
          <text:p text:style-name="P22"><text:a xlink:href="#_Toc238803997" office:target-frame-name="_top" xlink:show="replace"><text:span text:style-name="T23">Session 7: Record keeping</text:span><text:tab/>9</text:a></text:p>
          <text:p text:style-name="P24"><text:a xlink:href="#_Toc238803998" office:target-frame-name="_top" xlink:show="replace"><text:span text:style-name="Hyperlink">Session 8: Terror threat awareness</text:span><text:tab/>10</text:a></text:p>
          <text:p text:style-name="P25"><text:a xlink:href="#_Toc238803999" office:target-frame-name="_top" xlink:show="replace"><text:span text:style-name="Hyperlink">Session 9: Protecting vulnerable people</text:span><text:tab/>10</text:a></text:p>
          <text:p text:style-name="P26"><text:a xlink:href="#_Toc238804000" office:target-frame-name="_top" xlink:show="replace"><text:span text:style-name="T27">Session 10: Spiking</text:span><text:tab/>11</text:a></text:p>
          <text:p text:style-name="P28"><text:a xlink:href="#_Toc238804001" office:target-frame-name="_top" xlink:show="replace"><text:span text:style-name="Hyperlink">Session 11: Accessing post-incident support</text:span><text:tab/>11</text:a></text:p>
          <text:p text:style-name="P29"><text:a xlink:href="#_Toc238804002" office:target-frame-name="_top" xlink:show="replace"><text:span text:style-name="T30">Session 12: Recording incidents and crime scene preservation</text:span><text:tab/>12</text:a></text:p>
          <text:p text:style-name="P31"><text:a xlink:href="#_Toc238804003" office:target-frame-name="_top" xlink:show="replace"><text:span text:style-name="T32">Session 13: Understanding equality, diversity and inclusion for the private security industry</text:span><text:tab/>12</text:a></text:p>
          <text:p text:style-name="P33"><text:a xlink:href="#_Toc238804004" office:target-frame-name="_top" xlink:show="replace"><text:span text:style-name="Hyperlink">Appendix A: Standards of behaviour for security operatives</text:span><text:tab/>13</text:a></text:p>
          <text:p text:style-name="P34"><text:a xlink:href="#_Toc238804005" office:target-frame-name="_top" xlink:show="replace"><text:span text:style-name="Hyperlink">Personal appearance</text:span><text:tab/>13</text:a></text:p>
          <text:p text:style-name="P35"><text:a xlink:href="#_Toc238804006" office:target-frame-name="_top" xlink:show="replace"><text:span text:style-name="Hyperlink">Professional attitude and skills</text:span><text:tab/>13</text:a></text:p>
          <text:p text:style-name="P36"><text:a xlink:href="#_Toc238804007" office:target-frame-name="_top" xlink:show="replace"><text:span text:style-name="Hyperlink">General conduct</text:span><text:tab/>13</text:a></text:p>
          <text:p text:style-name="P37"><text:a xlink:href="#_Toc238804008" office:target-frame-name="_top" xlink:show="replace"><text:span text:style-name="Hyperlink">Organisation / company values and standards</text:span><text:tab/>14</text:a></text:p>
        </text:index-body>
      </text:table-of-content>
      <text:p text:style-name="Normal"/>
      <text:p text:style-name="P38"/>
      <text:h text:style-name="Heading1" text:outline-level="1"><text:bookmark-start text:name="_Toc238803987"/><text:soft-page-break/>Summary of changes<text:bookmark-end text:name="_Toc238803987"/></text:h>
      <text:p text:style-name="Normal">This summary page outlines</text:p>
      <text:list text:style-name="LFO3" text:continue-numbering="true">
        <text:list-item>
          <text:p text:style-name="P39">new content we have included</text:p>
        </text:list-item>
        <text:list-item>
          <text:p text:style-name="P40">content we have combined or removed</text:p>
        </text:list-item>
      </text:list>
      <text:p text:style-name="Normal">There are several changes to the common security industry knowledge specification due to the convergence of roles and responsibilities of security operatives.</text:p>
      <text:p text:style-name="Normal">We have:</text:p>
      <text:list text:style-name="LFO4" text:continue-numbering="true">
        <text:list-item>
          <text:p text:style-name="P41">included 3 sessions from the security guarding and door supervision specifications:</text:p>
          <text:list text:continue-numbering="true">
            <text:list-item>
              <text:p text:style-name="P42">session 3: Electronic and physical protection systems</text:p>
            </text:list-item>
            <text:list-item>
              <text:p text:style-name="P43">session 10: Spiking</text:p>
            </text:list-item>
            <text:list-item>
              <text:p text:style-name="P44">session 12: Recording incidents and crime scene preservation</text:p>
            </text:list-item>
          </text:list>
        </text:list-item>
        <text:list-item>
          <text:p text:style-name="P45">included a new session 5 (‘Responding to emergencies’) - this is a combination of the current session 5 (‘Fire safety awareness’) and session 6 (‘Emergency procedures’)</text:p>
        </text:list-item>
        <text:list-item>
          <text:p text:style-name="P46">included a new session 13 (‘Understanding issues of equality, diversity and inclusion for the private security industry’) to increase awareness and improve standards across the industry</text:p>
        </text:list-item>
        <text:list-item>
          <text:p text:style-name="P47">removed the old session 3 (‘Citizen’s arrest’) because it is covered in session 2</text:p>
        </text:list-item>
        <text:list-item>
          <text:p text:style-name="P48">added 4 new objectives to session 1 (‘The private security industry’) to bring the training up to date with current practices</text:p>
        </text:list-item>
        <text:list-item>
          <text:p text:style-name="P49">moved 2 objectives from session 1 to session 2 (‘Awareness of the law in the private security industry’) because they relate to the law</text:p>
        </text:list-item>
        <text:list-item>
          <text:p text:style-name="P50">added 2 new objectives to session 2 (‘Awareness of the law in the private security industry’) to cover the use of force and citizen’s arrest</text:p>
        </text:list-item>
        <text:list-item>
          <text:p text:style-name="P51">combined 2 objectives from session 2 into one objective, because they dealt with the same subject matter</text:p>
        </text:list-item>
        <text:list-item>
          <text:p text:style-name="P52">included a new objective in the new session 3 (‘Electronic and physical protection systems) to provide operatives with the knowledge on how to use CCTV in their role</text:p>
        </text:list-item>
        <text:list-item>
          <text:p text:style-name="P53">included one new objective in session 4 (‘Health and safety for the private security operative’) to provide operatives with the knowledge and<text:s/>awareness of diverse needs to support wellbeing within<text:s/>in the workplace</text:p>
        </text:list-item>
        <text:list-item>
          <text:p text:style-name="P54">updated session 8 (‘Terror threat awareness) to incorporate revisions made by the National Counter Terrorism Security Office and the National Protective Security Authority</text:p>
        </text:list-item>
        <text:list-item>
          <text:p text:style-name="P55">added 2 new standards of behaviour (see annex A) to ensure that security operatives are dressed appropriately for work, and that their licences are worn correctly when at work</text:p>
        </text:list-item>
      </text:list>
      <text:p text:style-name="Normal">We have identified these changes throughout the specification.</text:p>
      <text:p text:style-name="Normal">We have identified new text with italicised text<text:span text:style-name="T56"><text:s/></text:span><text:span text:style-name="T57">like this</text:span>.</text:p>
      <text:p text:style-name="Normal">We have identified text we have combined or removed with text in square brackets<text:s/><text:span text:style-name="T58">[like this]</text:span>.</text:p>
      <text:p text:style-name="P59"><text:bookmark-start text:name="_Toc227663591"/><text:bookmark-start text:name="_Toc1661986268"/><text:bookmark-start text:name="_Toc216283133"/><text:bookmark-start text:name="_Toc222477834"/><text:bookmark-start text:name="_Toc222742992"/><text:bookmark-start text:name="_Toc212660743"/><text:bookmark-start text:name="_Hlk212661094"/></text:p>
      <text:h text:style-name="P60" text:outline-level="1"><text:bookmark-start text:name="_Toc238803988"/><text:soft-page-break/>Foreword<text:bookmark-end text:name="_Toc227663591"/><text:bookmark-end text:name="_Toc1661986268"/><text:bookmark-end text:name="_Toc238803988"/></text:h>
      <text:p text:style-name="P61">The Security Industry Authority (SIA) recognises that it is essential for security personnel to have undergone a structured programme of learning and education resulting in recognised qualifications if they are to be effective and professional in their role. Increasingly, industry stakeholders also recognise that the individuals who work to provide a more secure environment must have a broad range of skills and a clear understanding of their role. As the scope, diversity and importance of their work continues to grow, so the degree of professionalism expected from security personnel will increase.</text:p>
      <text:p text:style-name="P62">This document is intended to provide a clear specification on the approach that has been agreed by the SIA and industry stakeholders in relation to the core learning and resulting qualifications required by SIA licensing.</text:p>
      <text:h text:style-name="Heading1" text:outline-level="1"><text:bookmark-start text:name="_Toc224309727"/><text:bookmark-start text:name="_Toc227663592"/><text:bookmark-start text:name="_Toc1389444709"/><text:bookmark-start text:name="_Toc238803989"/><text:bookmark-end text:name="_Toc216283133"/><text:bookmark-end text:name="_Toc222477834"/><text:bookmark-end text:name="_Toc222742992"/><text:bookmark-end text:name="_Toc212660743"/><text:bookmark-end text:name="_Hlk212661094"/>Learning programme overview<text:bookmark-end text:name="_Toc224309727"/><text:bookmark-end text:name="_Toc227663592"/><text:bookmark-end text:name="_Toc1389444709"/><text:bookmark-end text:name="_Toc238803989"/></text:h>
      <text:p text:style-name="Normal">Training leading to an SIA licence-linked qualification must include the following areas:</text:p>
      <text:list text:style-name="LFO5" text:continue-numbering="true">
        <text:list-item>
          <text:p text:style-name="P63">Session 1: The private security industry</text:p>
        </text:list-item>
        <text:list-item>
          <text:p text:style-name="P64">Session 2: Awareness of the law in the private security industry</text:p>
        </text:list-item>
        <text:list-item>
          <text:p text:style-name="P65"><text:span text:style-name="T66">Session 3: Electronic and physical protection systems</text:span></text:p>
        </text:list-item>
        <text:list-item>
          <text:p text:style-name="P67">Session 4: Health and safety for the private security operative</text:p>
        </text:list-item>
        <text:list-item>
          <text:p text:style-name="P68"><text:span text:style-name="T69">Session 5: Responding to emergencies</text:span></text:p>
        </text:list-item>
        <text:list-item>
          <text:p text:style-name="P70">Session 6: Communication skills and customer care</text:p>
        </text:list-item>
        <text:list-item>
          <text:p text:style-name="P71">Session 7: Record keeping</text:p>
        </text:list-item>
        <text:list-item>
          <text:p text:style-name="P72">Session 8: Terror threat awareness</text:p>
        </text:list-item>
        <text:list-item>
          <text:p text:style-name="P73">Session 9: Protecting vulnerable people</text:p>
        </text:list-item>
        <text:list-item>
          <text:p text:style-name="P74"><text:span text:style-name="T75">Session 10: Spiking</text:span></text:p>
        </text:list-item>
        <text:list-item>
          <text:p text:style-name="P76">Session 11: Post incident management</text:p>
        </text:list-item>
        <text:list-item>
          <text:p text:style-name="P77"><text:span text:style-name="T78">Session 12: Recording incidents and crime scene preservation</text:span></text:p>
        </text:list-item>
        <text:list-item>
          <text:p text:style-name="P79"><text:span text:style-name="T80">Session 13: Understanding issues of equality, diversity and inclusion for the private security industry<text:s/></text:span></text:p>
        </text:list-item>
        <text:list-item>
          <text:p text:style-name="P81">[Citizen’s arrest]</text:p>
        </text:list-item>
        <text:list-item>
          <text:p text:style-name="P82">[Fire safety awareness]</text:p>
        </text:list-item>
        <text:list-item>
          <text:p text:style-name="P83">[Emergency procedures]</text:p>
        </text:list-item>
      </text:list>
      <text:h text:style-name="P84" text:outline-level="1"><text:bookmark-start text:name="_Toc224309728"/><text:bookmark-start text:name="_Toc227663593"/><text:bookmark-start text:name="_Toc901614675"/><text:bookmark-start text:name="_Toc238803990"/><text:soft-page-break/>Learning programme details<text:bookmark-end text:name="_Toc224309728"/><text:bookmark-end text:name="_Toc227663593"/><text:bookmark-end text:name="_Toc901614675"/><text:bookmark-end text:name="_Toc238803990"/></text:h>
      <text:h text:style-name="Heading2" text:outline-level="2"><text:bookmark-start text:name="_Toc224309729"/><text:bookmark-start text:name="_Toc227663594"/><text:bookmark-start text:name="_Toc1512453741"/><text:bookmark-start text:name="_Toc238803991"/>Session 1: The private security industry<text:bookmark-end text:name="_Toc224309729"/><text:bookmark-end text:name="_Toc227663594"/><text:bookmark-end text:name="_Toc1512453741"/><text:bookmark-end text:name="_Toc238803991"/></text:h>
      <text:h text:style-name="Heading3" text:outline-level="3"><text:bookmark-start text:name="_Toc224211261"/><text:bookmark-start text:name="_Toc224221298"/><text:bookmark-start text:name="_Toc224309730"/>The aim of this session<text:bookmark-end text:name="_Toc224211261"/><text:bookmark-end text:name="_Toc224221298"/><text:bookmark-end text:name="_Toc224309730"/></text:h>
      <text:p text:style-name="Normal">To identify the main characteristics of the private security industry.</text:p>
      <text:h text:style-name="Heading3" text:outline-level="3"><text:bookmark-start text:name="_Toc224211262"/><text:bookmark-start text:name="_Toc224221299"/><text:bookmark-start text:name="_Toc224309731"/>The objectives of this session<text:bookmark-end text:name="_Toc224211262"/><text:bookmark-end text:name="_Toc224221299"/><text:bookmark-end text:name="_Toc224309731"/></text:h>
      <text:p text:style-name="Normal">By the end of this session learners will be able to:</text:p>
      <text:list text:style-name="LFO6" text:continue-numbering="true">
        <text:list-item>
          <text:p text:style-name="P85">define the purpose of the private security industry</text:p>
        </text:list-item>
        <text:list-item>
          <text:p text:style-name="P86">define equality, diversity and inclusion, and recognise the importance of building a modern, inclusive profession that earns trust and protects the communities it serves</text:p>
        </text:list-item>
        <text:list-item>
          <text:p text:style-name="P87">state the role, responsibilities, and functions of the Security Industry Authority (SIA)</text:p>
        </text:list-item>
        <text:list-item>
          <text:p text:style-name="P88">describe the required standards of behaviour of a private security operative in accordance with Appendix A</text:p>
        </text:list-item>
        <text:list-item>
          <text:p text:style-name="P89">give examples of crime reduction initiatives</text:p>
        </text:list-item>
        <text:list-item>
          <text:p text:style-name="P90">explain how private security collaborates with multiple agencies</text:p>
        </text:list-item>
        <text:list-item>
          <text:p text:style-name="P91">state employer responsibilities for staff welfare</text:p>
        </text:list-item>
        <text:list-item>
          <text:p text:style-name="P92">identify the responsibilities of employers as they relate to employment practice</text:p>
        </text:list-item>
        <text:list-item>
          <text:p text:style-name="P93">[define how each role may use CCTV under licensing conditions]</text:p>
        </text:list-item>
        <text:list-item>
          <text:p text:style-name="P94">[understand the Approved Contractor Scheme]</text:p>
        </text:list-item>
      </text:list>
      <text:p text:style-name="Normal"><text:bookmark-start text:name="_Toc224309732"/></text:p>
      <text:h text:style-name="Heading2" text:outline-level="2"><text:bookmark-start text:name="_Toc227663595"/><text:bookmark-start text:name="_Toc857978220"/><text:bookmark-start text:name="_Toc238803992"/>Session 2: Awareness of the law in the private security industry<text:bookmark-end text:name="_Toc224309732"/><text:bookmark-end text:name="_Toc227663595"/><text:bookmark-end text:name="_Toc857978220"/><text:bookmark-end text:name="_Toc238803992"/></text:h>
      <text:h text:style-name="Heading3" text:outline-level="3"><text:bookmark-start text:name="_Toc224221301"/><text:bookmark-start text:name="_Toc224309733"/>The aim of this session<text:bookmark-end text:name="_Toc224221301"/><text:bookmark-end text:name="_Toc224309733"/></text:h>
      <text:p text:style-name="Normal">To have an awareness of legislation as it applies to the individual in carrying out a licensable activity.</text:p>
      <text:h text:style-name="Heading3" text:outline-level="3"><text:bookmark-start text:name="_Toc224221302"/><text:bookmark-start text:name="_Toc224309734"/>The objectives of this session<text:bookmark-end text:name="_Toc224221302"/><text:bookmark-end text:name="_Toc224309734"/></text:h>
      <text:p text:style-name="Normal">By the end of this session learners will be able to:</text:p>
      <text:list text:style-name="LFO7" text:continue-numbering="true">
        <text:list-item>
          <text:p text:style-name="P95">explain the main differences between civil and criminal law</text:p>
        </text:list-item>
        <text:list-item>
          <text:p text:style-name="P96">demonstrate an understanding of law relating to equality and diversity (including the Equality Act 2010)</text:p>
        </text:list-item>
        <text:list-item>
          <text:p text:style-name="P97">give examples of SIA licences and the activities that require an SIA licence under the Private Security Industry Act 2001</text:p>
        </text:list-item>
        <text:list-item>
          <text:p text:style-name="P98">explain how data protection legislation affects the private security industry</text:p>
        </text:list-item>
        <text:list-item>
          <text:p text:style-name="P99">define how each role may use CCTV under licensing conditions</text:p>
        </text:list-item>
      </text:list>
      <text:list text:style-name="LFO2" text:continue-numbering="true">
        <text:list-item>
          <text:p text:style-name="P100">understand the Approved Contractor Scheme</text:p>
        </text:list-item>
      </text:list>
      <text:list text:style-name="LFO7" text:continue-numbering="true">
        <text:list-item>
          <text:p text:style-name="P101">demonstrate an understanding of the law and procedures relating to a citizen’s arrest</text:p>
        </text:list-item>
        <text:list-item>
          <text:p text:style-name="P102">understand the law as it relates to the use of force</text:p>
        </text:list-item>
        <text:list-item>
          <text:p text:style-name="P103">[state the requirements of the Private Security Industry Act 2001]</text:p>
        </text:list-item>
        <text:list-item>
          <text:p text:style-name="P104">[give examples of licences issued under the Private Security Industry Act/Security Industry Authority]</text:p>
        </text:list-item>
      </text:list>
      <text:p text:style-name="Normal"><text:bookmark-start text:name="_Toc224309735"/></text:p>
      <text:h text:style-name="P105" text:outline-level="2"><text:bookmark-start text:name="_Toc227663596"/><text:bookmark-start text:name="_Toc1655918976"/><text:bookmark-start text:name="_Toc238803993"/>Session 3: Electronic and physical protection systems<text:bookmark-end text:name="_Toc224309735"/><text:bookmark-end text:name="_Toc227663596"/><text:bookmark-end text:name="_Toc1655918976"/><text:bookmark-end text:name="_Toc238803993"/></text:h>
      <text:h text:style-name="Heading3" text:outline-level="3"><text:bookmark-start text:name="_Toc224221304"/><text:bookmark-start text:name="_Toc224309736"/>The aim of this session<text:bookmark-end text:name="_Toc224221304"/><text:bookmark-end text:name="_Toc224309736"/></text:h>
      <text:p text:style-name="Normal"><text:span text:style-name="T106">To identify the different types of electronic and physical protection systems in the security environment</text:span><text:span text:style-name="T107">.</text:span></text:p>
      <text:h text:style-name="Heading3" text:outline-level="3"><text:bookmark-start text:name="_Toc224221305"/><text:bookmark-start text:name="_Toc224309737"/>The objectives of this session<text:bookmark-end text:name="_Toc224221305"/><text:bookmark-end text:name="_Toc224309737"/></text:h>
      <text:p text:style-name="Normal">By the end of this session learners will be able to:</text:p>
      <text:list text:style-name="LFO8" text:continue-numbering="true">
        <text:list-item>
          <text:p text:style-name="P108">explain how electronic and physical protection systems can support the security operative’s role</text:p>
        </text:list-item>
        <text:list-item>
          <text:p text:style-name="P109">state the purposes of the different types of electronic and physical protection systems</text:p>
        </text:list-item>
        <text:list-item>
          <text:p text:style-name="P110">explain how CCTV can be used to support electronic and physical protection of property, premises, and people</text:p>
        </text:list-item>
        <text:list-item>
          <text:p text:style-name="P111">describe potential risks to electronic and physical protection systems</text:p>
        </text:list-item>
        <text:list-item>
          <text:p text:style-name="P112">list the actions that may be taken in response to different types of alarm</text:p>
        </text:list-item>
      </text:list>
      <text:p text:style-name="Normal"><text:bookmark-start text:name="_Toc224309738"/></text:p>
      <text:h text:style-name="Heading2" text:outline-level="2"><text:bookmark-start text:name="_Toc227663597"/><text:bookmark-start text:name="_Toc1240952745"/><text:bookmark-start text:name="_Toc238803994"/>Session 4: Health and safety for the private security operative<text:bookmark-end text:name="_Toc224309738"/><text:bookmark-end text:name="_Toc227663597"/><text:bookmark-end text:name="_Toc1240952745"/><text:bookmark-end text:name="_Toc238803994"/></text:h>
      <text:h text:style-name="Heading3" text:outline-level="3"><text:bookmark-start text:name="_Toc224211264"/><text:bookmark-start text:name="_Toc224221307"/><text:bookmark-start text:name="_Toc224309739"/>The aim of this session<text:bookmark-end text:name="_Toc224211264"/><text:bookmark-end text:name="_Toc224221307"/><text:bookmark-end text:name="_Toc224309739"/></text:h>
      <text:p text:style-name="Normal">To understand the importance of safe working practices to comply with legal requirements.</text:p>
      <text:h text:style-name="Heading3" text:outline-level="3"><text:bookmark-start text:name="_Toc224211265"/><text:bookmark-start text:name="_Toc224221308"/><text:bookmark-start text:name="_Toc224309740"/><text:soft-page-break/>The objectives of this session<text:bookmark-end text:name="_Toc224211265"/><text:bookmark-end text:name="_Toc224221308"/><text:bookmark-end text:name="_Toc224309740"/></text:h>
      <text:p text:style-name="Normal">By the end of this session learners will be able to:</text:p>
      <text:list text:style-name="LFO9" text:continue-numbering="true">
        <text:list-item>
          <text:p text:style-name="P113">describe the responsibilities of employees, employers and the self-employed under the Health and Safety at Work legislation (such as lone working, the requirement for a venue or employer to conduct and implement a risk assessment for deployment)</text:p>
        </text:list-item>
        <text:list-item>
          <text:p text:style-name="P114">describe how to minimise risk to personal safety and security</text:p>
        </text:list-item>
        <text:list-item>
          <text:p text:style-name="P115">understand how to acknowledge diverse needs within risk assessments and agree reasonable adjustments to minimise risk and support wellbeing, safety and performance</text:p>
        </text:list-item>
        <text:list-item>
          <text:p text:style-name="P116">identify typical risks and hazards (including slips, trips and falls)</text:p>
        </text:list-item>
        <text:list-item>
          <text:p text:style-name="P117">identify safety signs and signals</text:p>
        </text:list-item>
        <text:list-item>
          <text:p text:style-name="P118">explain the reporting procedures for health and safety accidents and incidents</text:p>
        </text:list-item>
      </text:list>
      <text:p text:style-name="Normal"><text:bookmark-start text:name="_Toc224309741"/></text:p>
      <text:h text:style-name="Heading2" text:outline-level="2"><text:bookmark-start text:name="_Toc227663598"/><text:bookmark-start text:name="_Toc2098511890"/><text:bookmark-start text:name="_Toc238803995"/><text:span text:style-name="T119">Session 5:<text:s/></text:span><text:span text:style-name="T120">Responding to emergencies</text:span><text:bookmark-end text:name="_Toc224309741"/><text:bookmark-end text:name="_Toc227663598"/><text:bookmark-end text:name="_Toc2098511890"/><text:bookmark-end text:name="_Toc238803995"/></text:h>
      <text:h text:style-name="Heading3" text:outline-level="3"><text:bookmark-start text:name="_Toc224221310"/><text:bookmark-start text:name="_Toc224309742"/>The aim of this session<text:bookmark-end text:name="_Toc224221310"/><text:bookmark-end text:name="_Toc224309742"/></text:h>
      <text:p text:style-name="P121">To identify emergencies and describe the importance of emergency procedures.</text:p>
      <text:h text:style-name="Heading3" text:outline-level="3"><text:bookmark-start text:name="_Toc224221311"/><text:bookmark-start text:name="_Toc224309743"/>The objectives of this session<text:bookmark-end text:name="_Toc224221311"/><text:bookmark-end text:name="_Toc224309743"/></text:h>
      <text:p text:style-name="Normal">By the end of this session learners will be able to:</text:p>
      <text:list text:style-name="LFO10_1" text:continue-numbering="true">
        <text:list-item>
          <text:p text:style-name="P122">define the term ‘emergency’ when used in the workplace</text:p>
        </text:list-item>
        <text:list-item>
          <text:p text:style-name="P123">list different types of emergencies, and the associated problems</text:p>
        </text:list-item>
        <text:list-item>
          <text:p text:style-name="P124">understand how people might respond to an emergency that could make following procedures difficult, including how to support people with diverse needs</text:p>
        </text:list-item>
        <text:list-item>
          <text:p text:style-name="P125">identify actions that should be taken when emergencies occur, including fire incidents</text:p>
        </text:list-item>
        <text:list-item>
          <text:p text:style-name="P126">state the importance of fire procedures in the workplace</text:p>
        </text:list-item>
        <text:list-item>
          <text:p text:style-name="P127">describe the importance of understanding evacuation and invacuation procedures</text:p>
        </text:list-item>
      </text:list>
      <text:p text:style-name="Normal"><text:bookmark-start text:name="_Toc224309744"/></text:p>
      <text:h text:style-name="Heading2" text:outline-level="2"><text:bookmark-start text:name="_Toc227663599"/><text:bookmark-start text:name="_Toc1763505624"/><text:bookmark-start text:name="_Toc238803996"/><text:soft-page-break/>Session 6: Communication skills and customer care<text:bookmark-end text:name="_Toc224309744"/><text:bookmark-end text:name="_Toc227663599"/><text:bookmark-end text:name="_Toc1763505624"/><text:bookmark-end text:name="_Toc238803996"/></text:h>
      <text:h text:style-name="Heading3" text:outline-level="3"><text:bookmark-start text:name="_Toc224221313"/><text:bookmark-start text:name="_Toc224309745"/>The aim of this session<text:bookmark-end text:name="_Toc224221313"/><text:bookmark-end text:name="_Toc224309745"/></text:h>
      <text:p text:style-name="Normal">To understand the importance of effective communication skills and good customer care within a modern, diverse private security industry.</text:p>
      <text:h text:style-name="Heading3" text:outline-level="3"><text:bookmark-start text:name="_Toc224221314"/><text:bookmark-start text:name="_Toc224309746"/>The objectives of this session<text:bookmark-end text:name="_Toc224221314"/><text:bookmark-end text:name="_Toc224309746"/></text:h>
      <text:p text:style-name="Normal">By the end of this session learners will be able to:</text:p>
      <text:list text:style-name="LFO11" text:continue-numbering="true">
        <text:list-item>
          <text:p text:style-name="P128">identify the different types of communication and engagement</text:p>
        </text:list-item>
        <text:list-item>
          <text:p text:style-name="P129">state the importance of effective and professional communication, avoiding own bias and adapting communication styles to meet diverse needs</text:p>
        </text:list-item>
        <text:list-item>
          <text:p text:style-name="P130">identify the benefits of teamwork in the private security industry</text:p>
        </text:list-item>
        <text:list-item>
          <text:p text:style-name="P131">state the principles of customer service</text:p>
        </text:list-item>
        <text:list-item>
          <text:p text:style-name="P132">explain the importance of communicating with and understanding customers with diverse needs and expectations</text:p>
        </text:list-item>
      </text:list>
      <text:p text:style-name="Normal"/>
      <text:h text:style-name="P133" text:outline-level="2"><text:bookmark-start text:name="_Toc224309747"/><text:bookmark-start text:name="_Toc227663600"/><text:bookmark-start text:name="_Toc1428017596"/><text:bookmark-start text:name="_Toc238803997"/>Session 7: Record keeping<text:bookmark-end text:name="_Toc224309747"/><text:bookmark-end text:name="_Toc227663600"/><text:bookmark-end text:name="_Toc1428017596"/><text:bookmark-end text:name="_Toc238803997"/></text:h>
      <text:h text:style-name="Heading3" text:outline-level="3"><text:bookmark-start text:name="_Toc224221316"/><text:bookmark-start text:name="_Toc224309748"/>The aims of this session<text:bookmark-end text:name="_Toc224221316"/><text:bookmark-end text:name="_Toc224309748"/></text:h>
      <text:p text:style-name="Normal">To know and understand the importance of record keeping.</text:p>
      <text:p text:style-name="Normal">To understand how to accurately complete a report.</text:p>
      <text:h text:style-name="Heading3" text:outline-level="3"><text:bookmark-start text:name="_Toc224221317"/><text:bookmark-start text:name="_Toc224309749"/>The objectives of this session<text:bookmark-end text:name="_Toc224221317"/><text:bookmark-end text:name="_Toc224309749"/></text:h>
      <text:p text:style-name="Normal">By the end of this session learners will be able to:</text:p>
      <text:list text:style-name="LFO12" text:continue-numbering="true">
        <text:list-item>
          <text:p text:style-name="P134">state the importance of accurate record keeping</text:p>
        </text:list-item>
        <text:list-item>
          <text:p text:style-name="P135">identify the types of records that may need to be completed</text:p>
        </text:list-item>
        <text:list-item>
          <text:p text:style-name="P136">identify what information to include in records</text:p>
        </text:list-item>
        <text:list-item>
          <text:p text:style-name="P137">state the importance of accurate report writing, including for evidential purposes</text:p>
        </text:list-item>
        <text:list-item>
          <text:p text:style-name="P138">explain the process of attending court to give evidence</text:p>
        </text:list-item>
      </text:list>
      <text:p text:style-name="Normal"><text:bookmark-start text:name="_Toc224309750"/></text:p>
      <text:h text:style-name="Heading2" text:outline-level="2"><text:bookmark-start text:name="_Toc227663601"/><text:bookmark-start text:name="_Toc703336346"/><text:bookmark-start text:name="_Toc238803998"/><text:soft-page-break/>Session 8: Terror threat awareness<text:bookmark-end text:name="_Toc224309750"/><text:bookmark-end text:name="_Toc227663601"/><text:bookmark-end text:name="_Toc703336346"/><text:bookmark-end text:name="_Toc238803998"/></text:h>
      <text:h text:style-name="Heading3" text:outline-level="3"><text:bookmark-start text:name="_Toc224221319"/><text:bookmark-start text:name="_Toc224309751"/>The aims of this session<text:bookmark-end text:name="_Toc224221319"/><text:bookmark-end text:name="_Toc224309751"/></text:h>
      <text:p text:style-name="Normal">To understand the threat from terrorism and the role of a security operative in the event of a terrorist incident taking place.</text:p>
      <text:p text:style-name="Normal">To understand the basic procedures for emergency response in relation to a terrorist incident.</text:p>
      <text:h text:style-name="Heading3" text:outline-level="3"><text:bookmark-start text:name="_Toc224221320"/><text:bookmark-start text:name="_Toc224309752"/>The objectives of this session<text:bookmark-end text:name="_Toc224221320"/><text:bookmark-end text:name="_Toc224309752"/></text:h>
      <text:p text:style-name="Normal">By the end of this session learners will be able to:</text:p>
      <text:list text:style-name="LFO13" text:continue-numbering="true">
        <text:list-item>
          <text:p text:style-name="P139">understand the definition of terrorism</text:p>
        </text:list-item>
        <text:list-item>
          <text:p text:style-name="P140">recall the common terrorist attack methodologies</text:p>
        </text:list-item>
        <text:list-item>
          <text:p text:style-name="P141">understand security vulnerabilities and being security minded</text:p>
        </text:list-item>
        <text:list-item>
          <text:p text:style-name="P142">recognise and understand suspicious activity and the actions to take</text:p>
        </text:list-item>
        <text:list-item>
          <text:p text:style-name="P143">understand how to respond to suspicious activity</text:p>
        </text:list-item>
        <text:list-item>
          <text:p text:style-name="P144">recognise and understand how to deal with suspicious packages</text:p>
        </text:list-item>
        <text:list-item>
          <text:p text:style-name="P145">understand how to respond to a bomb threat</text:p>
        </text:list-item>
        <text:list-item>
          <text:p text:style-name="P146">recognise and understand the actions to take in the event of a terrorist incident</text:p>
        </text:list-item>
        <text:list-item>
          <text:p text:style-name="P147">understand security and countering terrorism</text:p>
        </text:list-item>
        <text:list-item>
          <text:p text:style-name="P148">understand where to find information on countering-terrorism<text:s/></text:p>
        </text:list-item>
      </text:list>
      <text:p text:style-name="Normal"/>
      <text:h text:style-name="Heading2" text:outline-level="2"><text:bookmark-start text:name="_Toc224309753"/><text:bookmark-start text:name="_Toc227663602"/><text:bookmark-start text:name="_Toc83603821"/><text:bookmark-start text:name="_Toc238803999"/>Session 9: Protecting vulnerable people<text:bookmark-end text:name="_Toc224309753"/><text:bookmark-end text:name="_Toc227663602"/><text:bookmark-end text:name="_Toc83603821"/><text:bookmark-end text:name="_Toc238803999"/></text:h>
      <text:h text:style-name="Heading3" text:outline-level="3"><text:bookmark-start text:name="_Toc224221322"/><text:bookmark-start text:name="_Toc224309754"/>The aim of this session<text:bookmark-end text:name="_Toc224221322"/><text:bookmark-end text:name="_Toc224309754"/></text:h>
      <text:p text:style-name="Normal">To know and understand how to keep vulnerable people safe.</text:p>
      <text:h text:style-name="Heading3" text:outline-level="3"><text:bookmark-start text:name="_Toc224221323"/><text:bookmark-start text:name="_Toc224309755"/>The objectives of this session<text:bookmark-end text:name="_Toc224221323"/><text:bookmark-end text:name="_Toc224309755"/></text:h>
      <text:p text:style-name="Normal">By the end of this session learners will be able to:</text:p>
      <text:list text:style-name="LFO14" text:continue-numbering="true">
        <text:list-item>
          <text:p text:style-name="P149">recognise duty of care with regards to safeguarding vulnerable people</text:p>
        </text:list-item>
        <text:list-item>
          <text:p text:style-name="P150">identify factors that could make people vulnerable, including marginalised and diverse groups</text:p>
        </text:list-item>
        <text:list-item>
          <text:p text:style-name="P151">identify the actions that the security operative should take towards vulnerable people, including those who have voluntarily or involuntarily consumed drugs and alcohol</text:p>
        </text:list-item>
        <text:list-item>
          <text:p text:style-name="P152">identify the behaviours shown by potential sexual predators</text:p>
        </text:list-item>
        <text:list-item>
          <text:p text:style-name="P153">identify indicators of abuse</text:p>
        </text:list-item>
        <text:list-item>
          <text:p text:style-name="P154">know how to deal with allegations of sexual assault</text:p>
        </text:list-item>
        <text:list-item>
          <text:p text:style-name="P155">recognise anti-social behaviour</text:p>
        </text:list-item>
      </text:list>
      <text:p text:style-name="Normal"><text:bookmark-start text:name="_Toc224309756"/></text:p>
      <text:h text:style-name="Heading2" text:outline-level="2"><text:bookmark-start text:name="_Toc227663603"/><text:bookmark-start text:name="_Toc2077743906"/><text:bookmark-start text:name="_Toc238804000"/><text:span text:style-name="T156">Session 10:<text:s/></text:span><text:span text:style-name="T157">Spiking</text:span><text:bookmark-end text:name="_Toc224309756"/><text:bookmark-end text:name="_Toc227663603"/><text:bookmark-end text:name="_Toc2077743906"/><text:bookmark-end text:name="_Toc238804000"/></text:h>
      <text:h text:style-name="Heading3" text:outline-level="3"><text:bookmark-start text:name="_Toc224221325"/><text:bookmark-start text:name="_Toc224309757"/>The aim of this session<text:bookmark-end text:name="_Toc224221325"/><text:bookmark-end text:name="_Toc224309757"/></text:h>
      <text:p text:style-name="P158">To recognise and understand how to keep the public safe from incidents of spiking.</text:p>
      <text:h text:style-name="Heading3" text:outline-level="3"><text:bookmark-start text:name="_Toc224221326"/><text:bookmark-start text:name="_Toc224309758"/>The objectives of this session<text:bookmark-end text:name="_Toc224221326"/><text:bookmark-end text:name="_Toc224309758"/></text:h>
      <text:p text:style-name="Normal">By the end of this session learners will be able to:</text:p>
      <text:list text:style-name="LFO15" text:continue-numbering="true">
        <text:list-item>
          <text:p text:style-name="P159">state the law in relation to spiking</text:p>
        </text:list-item>
        <text:list-item>
          <text:p text:style-name="P160">state the different methods of spiking</text:p>
        </text:list-item>
        <text:list-item>
          <text:p text:style-name="P161">state the indicators of spiking</text:p>
        </text:list-item>
        <text:list-item>
          <text:p text:style-name="P162">understand stigma, secondary victimisation, and unconscious bias</text:p>
        </text:list-item>
        <text:list-item>
          <text:p text:style-name="P163">identify behavioural signs of an individual attempting to spike others</text:p>
        </text:list-item>
        <text:list-item>
          <text:p text:style-name="P164">identify situations when an individual might be at high risk of spiking</text:p>
        </text:list-item>
        <text:list-item>
          <text:p text:style-name="P165">state the actions to take to prevent incidents of spiking</text:p>
        </text:list-item>
        <text:list-item>
          <text:p text:style-name="P166">recognise indicators that suggest an individual may have been spiked</text:p>
        </text:list-item>
        <text:list-item>
          <text:p text:style-name="P167">state how to manage a spiking incident</text:p>
        </text:list-item>
      </text:list>
      <text:p text:style-name="Normal"><text:bookmark-start text:name="_Toc224309759"/></text:p>
      <text:h text:style-name="Heading2" text:outline-level="2"><text:bookmark-start text:name="_Toc227663604"/><text:bookmark-start text:name="_Toc1006276528"/><text:bookmark-start text:name="_Toc238804001"/>Session 11: Accessing post-incident support<text:bookmark-end text:name="_Toc224309759"/><text:bookmark-end text:name="_Toc227663604"/><text:bookmark-end text:name="_Toc1006276528"/><text:bookmark-end text:name="_Toc238804001"/></text:h>
      <text:h text:style-name="Heading3" text:outline-level="3"><text:bookmark-start text:name="_Toc224221328"/><text:bookmark-start text:name="_Toc224309760"/>The aim of this session<text:bookmark-end text:name="_Toc224221328"/><text:bookmark-end text:name="_Toc224309760"/></text:h>
      <text:p text:style-name="Normal">To know and understand good practice for post-incident management.</text:p>
      <text:h text:style-name="Heading3" text:outline-level="3"><text:bookmark-start text:name="_Toc224221329"/><text:bookmark-start text:name="_Toc224309761"/>The objectives of this session<text:bookmark-end text:name="_Toc224221329"/><text:bookmark-end text:name="_Toc224309761"/></text:h>
      <text:p text:style-name="Normal">By the end of this session learners will be able to:</text:p>
      <text:list text:style-name="LFO16" text:continue-numbering="true">
        <text:list-item>
          <text:p text:style-name="P168">identify sources of post-incident support available</text:p>
        </text:list-item>
        <text:list-item>
          <text:p text:style-name="P169">state why it is important to access appropriate support and refer to relevant information after an incident</text:p>
        </text:list-item>
        <text:list-item>
          <text:p text:style-name="P170">state the benefits of reflecting on an incident</text:p>
        </text:list-item>
        <text:list-item>
          <text:p text:style-name="P171">identify why it is important for security operatives to contribute to improving practice</text:p>
        </text:list-item>
      </text:list>
      <text:p text:style-name="Normal"><text:bookmark-start text:name="_Toc224309762"/></text:p>
      <text:h text:style-name="Heading2" text:outline-level="2"><text:bookmark-start text:name="_Toc227663605"/><text:bookmark-start text:name="_Toc2048602961"/><text:bookmark-start text:name="_Toc238804002"/><text:span text:style-name="T172">Session 12:<text:s/></text:span><text:span text:style-name="T173">Recording incidents and crime scene preservation</text:span><text:bookmark-end text:name="_Toc224309762"/><text:bookmark-end text:name="_Toc227663605"/><text:bookmark-end text:name="_Toc2048602961"/><text:bookmark-end text:name="_Toc238804002"/></text:h>
      <text:h text:style-name="Heading3" text:outline-level="3"><text:bookmark-start text:name="_Toc224221331"/><text:bookmark-start text:name="_Toc224309763"/>The aim of this session<text:bookmark-end text:name="_Toc224221331"/><text:bookmark-end text:name="_Toc224309763"/></text:h>
      <text:p text:style-name="P174">To understand incident recording and crime scene preservation.</text:p>
      <text:h text:style-name="Heading3" text:outline-level="3"><text:bookmark-start text:name="_Toc224221332"/><text:bookmark-start text:name="_Toc224309764"/>The objectives of this session<text:bookmark-end text:name="_Toc224221332"/><text:bookmark-end text:name="_Toc224309764"/></text:h>
      <text:p text:style-name="Normal">By the end of this session learners will be able to:</text:p>
      <text:list text:style-name="LFO17" text:continue-numbering="true">
        <text:list-item>
          <text:p text:style-name="P175">state the reason for recording incidents and preserving crime scenes</text:p>
        </text:list-item>
        <text:list-item>
          <text:p text:style-name="P176">state what actions to take to preserve evidence after an incident (contact, cordon, contain and control)</text:p>
        </text:list-item>
        <text:list-item>
          <text:p text:style-name="P177">know when to call the police and how to involve and work with multiple agencies</text:p>
        </text:list-item>
        <text:list-item>
          <text:p text:style-name="P178">describe how evidence can be obtained at a crime scene: witnesses, CCTV, body-worn cameras, phone footage, blood, DNA, disposed of articles, fingerprints</text:p>
        </text:list-item>
      </text:list>
      <text:p text:style-name="Normal"><text:bookmark-start text:name="_Toc224309765"/></text:p>
      <text:h text:style-name="Heading2" text:outline-level="2"><text:bookmark-start text:name="_Toc227663606"/><text:bookmark-start text:name="_Toc1617610147"/><text:bookmark-start text:name="_Toc238804003"/><text:span text:style-name="T179">Session 13:<text:s/></text:span><text:span text:style-name="T180">Understanding equality, diversity and inclusion for the private security industry</text:span><text:bookmark-end text:name="_Toc224309765"/><text:bookmark-end text:name="_Toc227663606"/><text:bookmark-end text:name="_Toc1617610147"/><text:bookmark-end text:name="_Toc238804003"/></text:h>
      <text:h text:style-name="Heading3" text:outline-level="3"><text:bookmark-start text:name="_Toc224221334"/><text:bookmark-start text:name="_Toc224309766"/>The aim of this session<text:bookmark-end text:name="_Toc224221334"/><text:bookmark-end text:name="_Toc224309766"/></text:h>
      <text:p text:style-name="P181">To understand and appreciate dignity, respect and fairness at work with customers, colleagues, and the public.</text:p>
      <text:h text:style-name="Heading3" text:outline-level="3"><text:bookmark-start text:name="_Toc224221335"/><text:bookmark-start text:name="_Toc224309767"/>The objectives of this session<text:bookmark-end text:name="_Toc224221335"/><text:bookmark-end text:name="_Toc224309767"/></text:h>
      <text:p text:style-name="Normal">By the end of this session learners will be able to:</text:p>
      <text:list text:style-name="LFO18" text:continue-numbering="true">
        <text:list-item>
          <text:p text:style-name="P182">understand the protected characteristics and the Equality Act 2010</text:p>
        </text:list-item>
        <text:list-item>
          <text:p text:style-name="P183">understand unconscious and conscious bias and unlawful discrimination</text:p>
        </text:list-item>
        <text:list-item>
          <text:p text:style-name="P184">understand how to search customers who have either a physical or neurological disability</text:p>
        </text:list-item>
        <text:list-item>
          <text:p text:style-name="P185">understand cultural awareness</text:p>
        </text:list-item>
        <text:list-item>
          <text:p text:style-name="P186">understand neurodiversity and how this may present in customers or colleagues</text:p>
        </text:list-item>
        <text:list-item>
          <text:p text:style-name="P187">understand how to actively demonstrate respect</text:p>
        </text:list-item>
      </text:list>
      <text:p text:style-name="Normal"/>
      <text:h text:style-name="P188" text:outline-level="1"><text:bookmark-start text:name="_Toc224309768"/><text:bookmark-start text:name="_Toc227663607"/><text:bookmark-start text:name="_Toc994847855"/><text:bookmark-start text:name="_Toc238804004"/><text:soft-page-break/>Appendix A: Standards of behaviour for security operatives<text:bookmark-end text:name="_Toc224309768"/><text:bookmark-end text:name="_Toc227663607"/><text:bookmark-end text:name="_Toc994847855"/><text:bookmark-end text:name="_Toc238804004"/></text:h>
      <text:h text:style-name="Heading2" text:outline-level="2"><text:bookmark-start text:name="_Toc224309769"/><text:bookmark-start text:name="_Toc227663608"/><text:bookmark-start text:name="_Toc530863756"/><text:bookmark-start text:name="_Toc238804005"/>Personal appearance<text:bookmark-end text:name="_Toc224309769"/><text:bookmark-end text:name="_Toc227663608"/><text:bookmark-end text:name="_Toc530863756"/><text:bookmark-end text:name="_Toc238804005"/></text:h>
      <text:p text:style-name="Normal">A security operative should at all times:</text:p>
      <text:list text:style-name="LFO19" text:continue-numbering="true">
        <text:list-item>
          <text:p text:style-name="P189">wear clothing that is smart, presentable, easily identifies the individual as a security operative, and is in accordance with the employer’s guidelines</text:p>
        </text:list-item>
        <text:list-item>
          <text:p text:style-name="P190">wear clothing and any necessary personal protective equipment (PPE) that is appropriate for the role they are undertaking and the working environment</text:p>
        </text:list-item>
        <text:list-item>
          <text:p text:style-name="P191">ensure that their SIA licence is displayed and easily viewed (not obstructed by company logos)</text:p>
        </text:list-item>
      </text:list>
      <text:h text:style-name="Heading2" text:outline-level="2"><text:bookmark-start text:name="_Toc224309770"/><text:bookmark-start text:name="_Toc227663609"/><text:bookmark-start text:name="_Toc955258024"/><text:bookmark-start text:name="_Toc238804006"/>Professional attitude and skills<text:bookmark-end text:name="_Toc224309770"/><text:bookmark-end text:name="_Toc227663609"/><text:bookmark-end text:name="_Toc955258024"/><text:bookmark-end text:name="_Toc238804006"/></text:h>
      <text:p text:style-name="Normal">A security operative should:</text:p>
      <text:list text:style-name="LFO19" text:continue-numbering="true">
        <text:list-item>
          <text:p text:style-name="P192">greet visitors to the premises in a friendly and courteous manner</text:p>
        </text:list-item>
        <text:list-item>
          <text:p text:style-name="P193">act fairly and not discriminate on the grounds of any characteristic defined as a protected characteristic by the Equality Act 2010</text:p>
        </text:list-item>
        <text:list-item>
          <text:p text:style-name="P194">carry out their duties in a professional and courteous manner with due respect and consideration to others</text:p>
        </text:list-item>
        <text:list-item>
          <text:p text:style-name="P195">behave with personal integrity and understanding</text:p>
        </text:list-item>
        <text:list-item>
          <text:p text:style-name="P196">use moderate language, which is not defamatory or abusive, when dealing with members of the public and colleagues</text:p>
        </text:list-item>
        <text:list-item>
          <text:p text:style-name="P197">be fit for work and remain alert at all times</text:p>
        </text:list-item>
        <text:list-item>
          <text:p text:style-name="P198">develop knowledge of local services and amenities appropriately</text:p>
        </text:list-item>
      </text:list>
      <text:h text:style-name="Heading2" text:outline-level="2"><text:bookmark-start text:name="_Toc224309771"/><text:bookmark-start text:name="_Toc227663610"/><text:bookmark-start text:name="_Toc181075737"/><text:bookmark-start text:name="_Toc238804007"/>General conduct<text:bookmark-end text:name="_Toc224309771"/><text:bookmark-end text:name="_Toc227663610"/><text:bookmark-end text:name="_Toc181075737"/><text:bookmark-end text:name="_Toc238804007"/></text:h>
      <text:p text:style-name="Normal">In carrying out their duties, a security operative should:</text:p>
      <text:list text:style-name="LFO19" text:continue-numbering="true">
        <text:list-item>
          <text:p text:style-name="P199">never solicit or accept any bribe or other consideration from any person</text:p>
        </text:list-item>
        <text:list-item>
          <text:p text:style-name="P200">not drink alcohol or be under the influence of alcohol or drugs</text:p>
        </text:list-item>
        <text:list-item>
          <text:p text:style-name="P201">not display preferential treatment towards individuals</text:p>
        </text:list-item>
        <text:list-item>
          <text:p text:style-name="P202">never abuse their position of authority</text:p>
        </text:list-item>
        <text:list-item>
          <text:p text:style-name="P203">never carry any item which is, or could be considered to be, threatening</text:p>
        </text:list-item>
        <text:list-item>
          <text:p text:style-name="P204">report all incidents to the management</text:p>
        </text:list-item>
        <text:list-item>
          <text:p text:style-name="P205">co-operate fully with the police, local authorities, the SIA, and any other statutory agencies with an interest in the premises or the way they are run</text:p>
        </text:list-item>
      </text:list>
      <text:h text:style-name="Heading2" text:outline-level="2"><text:bookmark-start text:name="_Toc224309772"/><text:bookmark-start text:name="_Toc227663611"/><text:bookmark-start text:name="_Toc2134491943"/><text:bookmark-start text:name="_Toc238804008"/>Organisation / company values and standards<text:bookmark-end text:name="_Toc224309772"/><text:bookmark-end text:name="_Toc227663611"/><text:bookmark-end text:name="_Toc2134491943"/><text:bookmark-end text:name="_Toc238804008"/></text:h>
      <text:p text:style-name="Normal">A security operative should:</text:p>
      <text:list text:style-name="LFO19" text:continue-numbering="true">
        <text:list-item>
          <text:p text:style-name="P206">adhere to the employing organisation / company standards</text:p>
        </text:list-item>
        <text:list-item>
          <text:p text:style-name="P207">be perceptive of the employing organisation / company culture and values</text:p>
        </text:list-item>
        <text:list-item>
          <text:p text:style-name="P208">contribute to the goals and objectives of the employing organisation / company</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ill Sans MT" svg:font-family="Gill Sans MT" style:font-family-generic="swiss" style:font-pitch="variable" svg:panose-1="2 11 5 2 2 1 4 2 2 3"/>
    <style:font-face style:name="Yu Mincho" svg:font-family="Yu Mincho" style:font-family-generic="roman" style:font-pitch="variable"/>
    <style:font-face style:name="Consolas" svg:font-family="Consolas" style:font-family-generic="modern" style:font-pitch="fixed"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margin-top="0.1666in" fo:margin-bottom="0.1666in"/>
      <style:text-properties style:font-name-asian="Calibri" style:font-name-complex="Arial" fo:font-weight="bold" style:font-weight-asian="bold" style:font-weight-complex="bold" style:letter-kerning="true" fo:font-size="18pt" style:font-size-asian="18pt" style:font-size-complex="16pt" style:language-asian="en" style:country-asian="US" fo:hyphenate="false"/>
    </style:style>
    <style:style style:name="Heading2" style:display-name="Heading 2" style:family="paragraph" style:next-style-name="Heading3" style:default-outline-level="2">
      <style:paragraph-properties fo:keep-with-next="always" fo:margin-top="0.1388in" fo:margin-bottom="0.0833in"/>
      <style:text-properties style:font-weight-complex="bold" style:font-style-complex="italic" fo:color="#0D5C91" fo:font-size="16pt" style:font-size-asian="16pt" style:font-size-complex="14pt" fo:hyphenate="false"/>
    </style:style>
    <style:style style:name="Heading3" style:display-name="Heading 3" style:family="paragraph" style:next-style-name="Normal" style:default-outline-level="3">
      <style:paragraph-properties fo:keep-with-next="always" fo:margin-top="0.1388in" fo:margin-bottom="0in"/>
      <style:text-properties fo:font-weight="bold" style:font-weight-asian="bold" style:font-weight-complex="bold" fo:font-size="14pt" style:font-size-asian="14pt" style:font-size-complex="13pt" fo:hyphenate="false"/>
    </style:style>
    <style:style style:name="Heading4" style:display-name="Heading 4" style:family="paragraph" style:parent-style-name="Normal" style:next-style-name="Normal" style:default-outline-level="4">
      <style:paragraph-properties fo:keep-with-next="always" fo:keep-together="always" fo:margin-bottom="0in"/>
      <style:text-properties style:font-name="Calibri Light" style:font-name-asian="Yu Gothic Light" style:font-name-complex="Times New Roman" fo:font-weight="bold" style:font-weight-asian="bold" style:font-style-complex="italic" fo:color="#2F5496"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Calibri Light" style:font-name-asian="Yu Gothic Light" style:font-name-complex="Times New Roman" fo:color="#2F5496" fo:hyphenate="false"/>
    </style:style>
    <style:style style:name="Normal" style:display-name="Normal" style:family="paragraph">
      <style:paragraph-properties fo:margin-top="0.0694in" fo:margin-bottom="0.0694in"/>
      <style:text-properties style:font-name-asian="Times New Roman" style:font-name-complex="Calibri" fo:font-size="12pt" style:font-size-asian="12pt" style:font-size-complex="12pt" style:language-asian="en" style:country-asian="GB" fo:hyphenate="false"/>
    </style:style>
    <style:style style:name="DefaultParagraphFont" style:display-name="Default Paragraph Font" style:family="text"/>
    <style:style style:name="ListParagraph" style:display-name="List Paragraph" style:family="paragraph" style:parent-style-name="Normal">
      <style:paragraph-properties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letter-kerning="true" fo:font-size="10pt" style:font-size-asian="10pt" style:font-size-complex="10pt"/>
    </style:style>
    <style:style style:name="BalloonText" style:display-name="Balloon Text" style:family="paragraph" style:parent-style-name="Normal">
      <style:paragraph-properties fo:margin-bottom="0in"/>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style:letter-kerning="true" fo:font-size="9pt" style:font-size-asian="9pt" style:font-size-complex="9pt"/>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letter-kerning="true"/>
    </style:style>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letter-kerning="true"/>
    </style:style>
    <style:style style:name="UnresolvedMention" style:display-name="Unresolved Mention" style:family="text" style:parent-style-name="DefaultParagraphFont">
      <style:text-properties fo:color="#605E5C" fo:background-color="#E1DFDD"/>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style:letter-kerning="true" fo:font-size="10pt" style:font-size-asian="10pt" style:font-size-complex="10pt"/>
    </style:style>
    <style:style style:name="Revision" style:display-name="Revision" style:family="paragraph">
      <style:paragraph-properties fo:margin-bottom="0in"/>
      <style:text-properties style:letter-kerning="true" fo:hyphenate="false"/>
    </style:style>
    <style:style style:name="FootnoteText" style:display-name="Footnote Text" style:family="paragraph" style:parent-style-name="Normal">
      <style:paragraph-properties fo:margin-bottom="0in"/>
      <style:text-properties fo:font-size="10pt" style:font-size-asian="10pt" style:font-size-complex="10pt" fo:hyphenate="false"/>
    </style:style>
    <style:style style:name="FootnoteTextChar" style:display-name="Footnote Text Char" style:family="text" style:parent-style-name="DefaultParagraphFont">
      <style:text-properties style:letter-kerning="true"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TOC4" style:display-name="TOC 4" style:family="paragraph" style:parent-style-name="Normal" style:next-style-name="Normal" style:auto-update="true">
      <style:paragraph-properties fo:margin-top="0in" fo:margin-bottom="0in" fo:margin-left="0.5in">
        <style:tab-stops/>
      </style:paragraph-properties>
      <style:text-properties fo:font-size="9pt" style:font-size-asian="9pt" style:font-size-complex="9pt" fo:hyphenate="false"/>
    </style:style>
    <style:style style:name="TOC5" style:display-name="TOC 5" style:family="paragraph" style:parent-style-name="Normal" style:next-style-name="Normal" style:auto-update="true">
      <style:paragraph-properties fo:margin-top="0in" fo:margin-bottom="0in" fo:margin-left="0.6666in">
        <style:tab-stops/>
      </style:paragraph-properties>
      <style:text-properties fo:font-size="9pt" style:font-size-asian="9pt" style:font-size-complex="9pt" fo:hyphenate="false"/>
    </style:style>
    <style:style style:name="paragraph" style:display-name="paragraph" style:family="paragraph" style:parent-style-name="Normal">
      <style:text-properties style:font-name="Times New Roman" style:font-name-complex="Times New Roman" fo:hyphenate="false"/>
    </style:style>
    <style:style style:name="tabchar" style:display-name="tabchar" style:family="text" style:parent-style-name="DefaultParagraphFont"/>
    <style:style style:name="Title" style:display-name="Title" style:family="paragraph" style:next-style-name="Normal">
      <style:paragraph-properties fo:text-align="center" fo:margin-top="1.9444in" fo:margin-bottom="1.3888in"/>
      <style:text-properties style:font-name="Gill Sans MT" style:font-name-asian="Yu Gothic Light" style:font-name-complex="Times New Roman" fo:color="#0D5C91" fo:letter-spacing="-0.0069in" style:letter-kerning="true" fo:font-size="24pt" style:font-size-asian="24pt" style:font-size-complex="28pt" fo:language="en" fo:country="US" style:language-asian="en" style:country-asian="GB" fo:hyphenate="false"/>
    </style:style>
    <style:style style:name="TitleChar" style:display-name="Title Char" style:family="text" style:parent-style-name="DefaultParagraphFont">
      <style:text-properties style:font-name="Gill Sans MT" style:font-name-asian="Yu Gothic Light" style:font-name-complex="Times New Roman" fo:color="#0D5C91" fo:letter-spacing="-0.0069in" style:letter-kerning="true" fo:font-size="24pt" style:font-size-asian="24pt" style:font-size-complex="28pt" fo:language="en" fo:country="US" style:language-asian="en" style:country-asian="GB"/>
    </style:style>
    <style:style style:name="Subtitle" style:display-name="Subtitle" style:family="paragraph" style:parent-style-name="Normal" style:next-style-name="Normal">
      <style:text-properties style:font-name-asian="Yu Mincho" fo:color="#5A5A5A" fo:letter-spacing="0.0104in" fo:hyphenate="false"/>
    </style:style>
    <style:style style:name="SubtitleChar" style:display-name="Subtitle Char" style:family="text" style:parent-style-name="DefaultParagraphFont">
      <style:text-properties style:font-name-asian="Yu Mincho" fo:color="#5A5A5A" fo:letter-spacing="0.0104in" style:letter-kerning="true"/>
    </style:style>
    <style:style style:name="SubtleEmphasis" style:display-name="Subtle Emphasis" style:family="text" style:parent-style-name="DefaultParagraphFont">
      <style:text-properties fo:font-style="italic" style:font-style-asian="italic" style:font-style-complex="italic" fo:color="#404040"/>
    </style:style>
    <style:style style:name="Emphasis" style:display-name="Emphasis" style:family="text" style:parent-style-name="DefaultParagraphFont">
      <style:text-properties fo:font-style="italic" style:font-style-asian="italic" style:font-style-complex="italic"/>
    </style:style>
    <style:style style:name="NoSpacing" style:display-name="No Spacing" style:family="paragraph">
      <style:paragraph-properties fo:margin-bottom="0in"/>
      <style:text-properties style:letter-kerning="true" fo:hyphenate="false"/>
    </style:style>
    <style:style style:name="Heading1Char" style:display-name="Heading 1 Char" style:family="text" style:parent-style-name="DefaultParagraphFont">
      <style:text-properties style:font-name="Calibri" style:font-name-asian="Calibri" style:font-name-complex="Arial" fo:font-weight="bold" style:font-weight-asian="bold" style:font-weight-complex="bold" style:letter-kerning="true" fo:font-size="18pt" style:font-size-asian="18pt" style:font-size-complex="16pt"/>
    </style:style>
    <style:style style:name="Heading2Char" style:display-name="Heading 2 Char" style:family="text" style:parent-style-name="DefaultParagraphFont">
      <style:text-properties style:font-name="Calibri" style:font-name-asian="Calibri" style:font-name-complex="Arial" style:font-weight-complex="bold" style:font-style-complex="italic" fo:color="#0D5C91" fo:font-size="16pt" style:font-size-asian="16pt" style:font-size-complex="14pt"/>
    </style:style>
    <style:style style:name="IntenseEmphasis" style:display-name="Intense Emphasis" style:family="text" style:parent-style-name="DefaultParagraphFont">
      <style:text-properties fo:font-style="italic" style:font-style-asian="italic" style:font-style-complex="italic" fo:color="#4472C4"/>
    </style:style>
    <style:style style:name="Heading3Char" style:display-name="Heading 3 Char" style:family="text" style:parent-style-name="DefaultParagraphFont">
      <style:text-properties style:font-name="Calibri" style:font-name-asian="Calibri" style:font-name-complex="Arial" fo:font-weight="bold" style:font-weight-asian="bold" style:font-weight-complex="bold" fo:font-size="14pt" style:font-size-asian="14pt" style:font-size-complex="13pt"/>
    </style:style>
    <style:style style:name="ui-provider" style:display-name="ui-provider" style:family="text" style:parent-style-name="DefaultParagraphFont"/>
    <style:style style:name="TOC6" style:display-name="TOC 6" style:family="paragraph" style:parent-style-name="Normal" style:next-style-name="Normal" style:auto-update="true">
      <style:paragraph-properties fo:margin-top="0in" fo:margin-bottom="0in" fo:margin-left="0.8333in">
        <style:tab-stops/>
      </style:paragraph-properties>
      <style:text-properties fo:font-size="9pt" style:font-size-asian="9pt" style:font-size-complex="9pt" fo:hyphenate="false"/>
    </style:style>
    <style:style style:name="TOC7" style:display-name="TOC 7" style:family="paragraph" style:parent-style-name="Normal" style:next-style-name="Normal" style:auto-update="true">
      <style:paragraph-properties fo:margin-top="0in" fo:margin-bottom="0in" fo:margin-left="1in">
        <style:tab-stops/>
      </style:paragraph-properties>
      <style:text-properties fo:font-size="9pt" style:font-size-asian="9pt" style:font-size-complex="9pt" fo:hyphenate="false"/>
    </style:style>
    <style:style style:name="Mention" style:display-name="Mention" style:family="text" style:parent-style-name="DefaultParagraphFont">
      <style:text-properties fo:color="#2B579A" fo:background-color="#E6E6E6"/>
    </style:style>
    <style:style style:name="Heading4Char" style:display-name="Heading 4 Char" style:family="text" style:parent-style-name="DefaultParagraphFont">
      <style:text-properties style:font-name="Calibri Light" style:font-name-asian="Yu Gothic Light" style:font-name-complex="Times New Roman" fo:font-weight="bold" style:font-weight-asian="bold" style:font-style-complex="italic" fo:color="#2F5496" fo:font-size="12pt" style:font-size-asian="12pt" style:font-size-complex="12pt" style:language-asian="en" style:country-asian="GB"/>
    </style:style>
    <style:style style:name="Heading5Char" style:display-name="Heading 5 Char" style:family="text" style:parent-style-name="DefaultParagraphFont">
      <style:text-properties style:font-name="Calibri Light" style:font-name-asian="Yu Gothic Light" style:font-name-complex="Times New Roman" fo:color="#2F5496" style:letter-kerning="true"/>
    </style:style>
    <style:style style:name="PageNumber" style:display-name="Page Number" style:family="text">
      <style:text-properties style:font-name="Arial" fo:letter-spacing="normal" style:text-scale="100%" style:letter-kerning="false" style:text-position="0% 100%" fo:font-size="8pt" style:font-size-asian="8pt"/>
    </style:style>
    <style:style style:name="TOC2" style:display-name="TOC 2" style:family="paragraph" style:parent-style-name="Normal" style:next-style-name="Normal" style:auto-update="true">
      <style:paragraph-properties fo:margin-top="0in" fo:margin-bottom="0in" fo:margin-left="0.1666in">
        <style:tab-stops/>
      </style:paragraph-properties>
      <style:text-properties fo:font-variant="small-caps" fo:font-size="10pt" style:font-size-asian="10pt" style:font-size-complex="10pt" fo:hyphenate="false"/>
    </style:style>
    <style:style style:name="TOC3" style:display-name="TOC 3" style:family="paragraph" style:parent-style-name="Normal" style:next-style-name="Normal" style:auto-update="true">
      <style:paragraph-properties fo:margin-top="0in" fo:margin-bottom="0in" fo:margin-left="0.3333in">
        <style:tab-stops/>
      </style:paragraph-properties>
      <style:text-properties fo:font-style="italic" style:font-style-asian="italic" style:font-style-complex="italic" fo:font-size="10pt" style:font-size-asian="10pt" style:font-size-complex="10pt" fo:hyphenate="false"/>
    </style:style>
    <style:style style:name="TOC1" style:display-name="TOC 1" style:family="paragraph" style:parent-style-name="Normal" style:next-style-name="Normal" style:auto-update="true">
      <style:paragraph-properties fo:margin-top="0.0833in" fo:margin-bottom="0.0833in"/>
      <style:text-properties fo:font-weight="bold" style:font-weight-asian="bold" style:font-weight-complex="bold" fo:text-transform="uppercase" fo:font-size="10pt" style:font-size-asian="10pt" style:font-size-complex="10pt" fo:hyphenate="false"/>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TOCHeading" style:display-name="TOC Heading" style:family="paragraph" style:parent-style-name="Heading1" style:next-style-name="Normal" style:default-outline-level="1">
      <style:paragraph-properties fo:keep-together="always" fo:margin-bottom="0in"/>
      <style:text-properties style:font-name="Calibri Light" style:font-name-asian="Yu Gothic Light" style:font-name-complex="Times New Roman" fo:font-weight="normal" style:font-weight-asian="normal" style:font-weight-complex="normal" fo:color="#2F5496" style:letter-kerning="false" fo:language="en" fo:country="US" fo:hyphenate="false"/>
    </style:style>
    <style:style style:name="TOC8" style:display-name="TOC 8" style:family="paragraph" style:parent-style-name="Normal" style:next-style-name="Normal" style:auto-update="true">
      <style:paragraph-properties fo:margin-top="0in" fo:margin-bottom="0in" fo:margin-left="1.1666in">
        <style:tab-stops/>
      </style:paragraph-properties>
      <style:text-properties fo:font-size="9pt" style:font-size-asian="9pt" style:font-size-complex="9pt" fo:hyphenate="false"/>
    </style:style>
    <style:style style:name="TOC9" style:display-name="TOC 9" style:family="paragraph" style:parent-style-name="Normal" style:next-style-name="Normal" style:auto-update="true">
      <style:paragraph-properties fo:margin-top="0in" fo:margin-bottom="0in" fo:margin-left="1.3333in">
        <style:tab-stops/>
      </style:paragraph-properties>
      <style:text-properties fo:font-size="9pt" style:font-size-asian="9pt" style:font-size-complex="9pt" fo:hyphenate="false"/>
    </style:style>
    <style:style style:name="Question" style:display-name="Question" style:family="paragraph" style:parent-style-name="Normal">
      <style:paragraph-properties fo:keep-with-next="always" fo:widows="0" fo:orphans="0"/>
      <style:text-properties style:font-name-asian="Calibri" style:font-weight-complex="bold" fo:hyphenate="false"/>
    </style:style>
    <style:style style:name="AnswerOption" style:display-name="Answer Option" style:family="paragraph" style:parent-style-name="ListParagraph" style:list-style-name="LFO10">
      <style:paragraph-properties fo:keep-with-next="always"/>
      <style:text-properties style:font-name-asian="Calibri" fo:hyphenate="false"/>
    </style:style>
    <style:style style:name="PlainText" style:display-name="Plain Text" style:family="paragraph" style:parent-style-name="Normal">
      <style:paragraph-properties fo:margin-bottom="0in"/>
      <style:text-properties style:font-name="Consolas" style:font-name-complex="Consolas" fo:font-size="10.5pt" style:font-size-asian="10.5pt" style:font-size-complex="10.5pt" fo:hyphenate="false"/>
    </style:style>
    <style:style style:name="PlainTextChar" style:display-name="Plain Text Char" style:family="text" style:parent-style-name="DefaultParagraphFont">
      <style:text-properties style:font-name="Consolas" style:font-name-asian="Times New Roman" style:font-name-complex="Consolas" fo:font-size="10.5pt" style:font-size-asian="10.5pt" style:font-size-complex="10.5pt" style:language-asian="en" style:country-asian="GB"/>
    </style:style>
    <style:style style:name="DocumentTitle" style:display-name="Document Title" style:family="paragraph" style:parent-style-name="Normal" style:next-style-name="Normal">
      <style:paragraph-properties fo:text-align="end" fo:margin-bottom="0.1666in"/>
      <style:text-properties fo:font-size="20pt" style:font-size-asian="20pt" style:font-size-complex="10pt" fo:hyphenate="false"/>
    </style:style>
    <style:style style:name="Indent" style:display-name="Indent" style:family="paragraph" style:parent-style-name="Normal" style:next-style-name="Normal">
      <style:paragraph-properties fo:margin-left="0.1972in">
        <style:tab-stops/>
      </style:paragraph-properties>
      <style:text-properties style:font-size-complex="10pt" fo:hyphenate="false"/>
    </style:style>
    <style:style style:name="Bullets" style:display-name="Bullets" style:family="paragraph" style:parent-style-name="ListParagraph" style:list-style-name="LFO2">
      <style:text-properties fo:hyphenate="false"/>
    </style:style>
    <style:style style:name="Tableheader" style:display-name="Table header" style:family="paragraph" style:parent-style-name="Normal">
      <style:paragraph-properties fo:margin-bottom="0in"/>
      <style:text-properties fo:font-weight="bold" style:font-weight-asian="bold" fo:hyphenate="false"/>
    </style:style>
    <style:style style:name="NormalWeb" style:display-name="Normal (Web)" style:family="paragraph" style:parent-style-name="Normal">
      <style:text-properties style:font-name="Times New Roman" fo:hyphenate="false"/>
    </style:style>
    <style:style style:name="Tablebody" style:display-name="Table body" style:family="paragraph" style:parent-style-name="Normal">
      <style:text-properties fo:hyphenate="false"/>
    </style:style>
    <style:style style:name="Strong" style:display-name="Strong" style:family="text" style:parent-style-name="DefaultParagraphFont">
      <style:text-properties fo:font-weight="bold" style:font-weight-asian="bold" style:font-weight-complex="bold"/>
    </style:style>
    <style:style style:name="BodyText" style:display-name="Body Text" style:family="paragraph" style:parent-style-name="Normal">
      <style:text-properties style:font-name="Gill Sans MT" fo:font-size="11pt" style:font-size-asian="11pt" fo:hyphenate="false"/>
    </style:style>
    <style:style style:name="BodyTextChar" style:display-name="Body Text Char" style:family="text" style:parent-style-name="DefaultParagraphFont">
      <style:text-properties style:font-name="Gill Sans MT" style:font-name-asian="Times New Roman" style:font-name-complex="Calibri" style:font-size-complex="12pt" style:language-asian="en" style:country-asian="GB"/>
    </style:style>
    <style:style style:name="SectionHeading" style:display-name="Section Heading" style:family="paragraph">
      <style:paragraph-properties fo:widows="0" fo:orphans="0" fo:margin-bottom="0.1388in"/>
      <style:text-properties style:font-name="Gill Sans MT" style:font-name-asian="Times New Roman" style:font-name-complex="Times New Roman" fo:font-weight="bold" style:font-weight-asian="bold" fo:color="#006699" style:text-scale="95%" fo:font-size="16pt" style:font-size-asian="16pt" style:font-size-complex="16pt" style:language-asian="en" style:country-asian="GB" fo:hyphenate="true"/>
    </style:style>
    <style:style style:name="Parasub-heading" style:display-name="Para sub-heading" style:family="paragraph" style:parent-style-name="Normal" style:next-style-name="BodyText">
      <style:paragraph-properties fo:keep-with-next="always" fo:margin-top="0.1666in"/>
      <style:text-properties style:font-name="Gill Sans MT" fo:font-weight="bold" style:font-weight-asian="bold" fo:font-style="italic" style:font-style-asian="italic" fo:font-size="11pt" style:font-size-asian="11pt" style:font-size-complex="11pt" style:language-asian="en" style:country-asian="US" fo:hyphenate="false"/>
    </style:style>
    <style:style style:name="Parasub-headingChar" style:display-name="Para sub-heading Char" style:family="text">
      <style:text-properties style:font-name="Gill Sans MT" style:font-name-asian="Times New Roman" style:font-name-complex="Calibri" fo:font-weight="bold" style:font-weight-asian="bold" fo:font-style="italic" style:font-style-asian="italic"/>
    </style:style>
    <style:style style:name="ParagraphHeading" style:display-name="Paragraph Heading" style:family="paragraph" style:next-style-name="Parasub-heading">
      <style:paragraph-properties fo:keep-with-next="always" fo:margin-top="0.1666in" fo:margin-bottom="0.0833in"/>
      <style:text-properties style:font-name="Gill Sans MT" style:font-name-asian="Times New Roman" style:font-name-complex="Times New Roman" fo:font-weight="bold" style:font-weight-asian="bold" fo:font-size="12pt" style:font-size-asian="12pt" style:font-size-complex="16pt" style:language-asian="en" style:country-asian="GB" fo:hyphenate="true"/>
    </style:style>
    <style:style style:name="ParagraphHeadingChar" style:display-name="Paragraph Heading Char" style:family="text">
      <style:text-properties style:font-name="Gill Sans MT" style:font-name-asian="Times New Roman" style:font-name-complex="Times New Roman" fo:font-weight="bold" style:font-weight-asian="bold" fo:font-size="12pt" style:font-size-asian="12pt" style:font-size-complex="16pt" style:language-asian="en" style:country-asian="GB"/>
    </styl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0" style:display-name="LFO10">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style:display-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_1">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23in" fo:margin-left="1.1027in" fo:margin-bottom="0.4923in" fo:margin-right="1.1027in" style:num-format="1" style:writing-mode="lr-tb">
        <style:footnote-sep style:width="0.007in" style:rel-width="33%" style:color="#000000" style:line-style="solid" style:adjustment="left"/>
      </style:page-layout-properties>
      <style:header-style>
        <style:header-footer-properties style:dynamic-spacing="true" fo:min-height="1.2798in"/>
      </style:header-style>
      <style:footer-style>
        <style:header-footer-properties style:dynamic-spacing="true" fo:min-height="0.6888in"/>
      </style:footer-style>
    </style:page-layout>
    <style:style style:name="P2" style:parent-style-name="Normal" style:family="paragraph">
      <style:paragraph-properties fo:text-align="end">
        <style:tab-stops>
          <style:tab-stop style:type="right" style:position="7.4812in"/>
        </style:tab-stops>
      </style:paragraph-properties>
    </style:style>
    <style:style style:name="T3" style:parent-style-name="DefaultParagraphFont" style:family="text">
      <style:text-properties fo:font-size="10pt" style:font-size-asian="10pt" style:font-size-complex="10pt"/>
    </style:style>
    <style:style style:name="T4" style:parent-style-name="DefaultParagraphFont" style:family="text">
      <style:text-properties fo:font-size="10pt" style:font-size-asian="10pt" style:font-size-complex="10pt"/>
    </style:style>
    <style:style style:name="T5" style:parent-style-name="DefaultParagraphFont" style:family="text">
      <style:text-properties fo:font-size="10pt" style:font-size-asian="10pt" style:font-size-complex="10pt"/>
    </style:style>
    <style:style style:family="text" style:name="a0">
      <style:text-properties fo:font-variant="normal" fo:text-transform="none" fo:color="#c0c0c0" style:text-line-through-type="none" style:text-line-through-style="none" style:text-line-through-width="auto" style:text-line-through-color="font-color" style:text-position="0% 100%" fo:font-family="Calibri" style:font-family-asian="Calibri" style:font-family-complex="Calibri"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no-wrap" fo:padding-top="0.05in" fo:padding-bottom="0.05in" fo:padding-left="0.1in" fo:padding-right="0.1in" draw:textarea-vertical-align="top" draw:textarea-horizontal-align="left" style:wrap="run-through" style:run-through="background" style:writing-mode="lr-tb" draw:fill="solid" draw:fill-color="#c0c0c0" draw:opacity="50.195%" draw:stroke="none" style:horizontal-rel="page-content" style:vertical-rel="page-content" style:horizontal-pos="center" style:vertical-pos="middle" draw:auto-grow-width="false" draw:auto-grow-height="false"/>
      <style:paragraph-properties style:font-independent-line-spacing="false" style:writing-mode="lr-tb"/>
    </style:style>
    <style:style style:family="graphic" style:name="a3">
      <style:graphic-properties style:wrap="run-through" style:run-through="foreground" draw:fill="none" draw:stroke="solid" svg:stroke-width="0.01042in" svg:stroke-color="#0f69a5" svg:stroke-opacity="100%" draw:stroke-linejoin="round" svg:stroke-linecap="butt" style:horizontal-rel="page" style:vertical-rel="page" style:horizontal-pos="from-left" style:vertical-pos="from-top"/>
    </style:style>
    <style:style style:family="graphic" style:name="a4" style:parent-style-name="Graphics">
      <style:graphic-properties fo:border="0.01042in none" fo:background-color="transparent" style:wrap="parallel" style:wrap-contour="true" style:wrap-contour-mode="outside" style:horizontal-rel="page" style:vertical-rel="page" style:horizontal-pos="from-left" style:vertical-pos="from-top"/>
    </style:style>
  </office:automatic-styles>
  <office:master-styles>
    <style:master-page style:name="MP0" style:page-layout-name="PL0">
      <style:header>
        <text:p text:style-name="Header"><draw:custom-shape svg:width="5.72847in" svg:height="3.43681in" draw:z-index="251658752" draw:id="id0" draw:style-name="a2" draw:transform="translate(-2.86424in -1.7184in) rotate(0.7854) translate(2.86424in 1.7184in)" draw:name="PowerPlusWaterMarkObject357831064" text:anchor-type="paragraph"><svg:title/><svg:desc/><text:p text:style-name="a1" text:class-names="" text:cond-style-name=""><text:span text:style-name="a0"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draw:connector draw:type="line" svg:x1="1.10278in" svg:y1="1.25972in" svg:x2="7.87431in" svg:y2="1.25972in" draw:z-index="251656704" draw:id="id1" draw:style-name="a3" draw:name="Line 22" text:anchor-type="paragraph"><svg:title/><svg:desc/></draw:connector><draw:frame draw:z-index="251657728" draw:style-name="a4" draw:name="Picture 0" text:anchor-type="paragraph" svg:x="5.98472in" svg:y="0.43333in" svg:width="1.90551in" svg:height="0.7874in" style:rel-width="scale" style:rel-height="scale"><draw:image xlink:href="media/image1.jpeg" xlink:type="simple" xlink:show="embed" xlink:actuate="onLoad"/><svg:title/><svg:desc>Image shows the SIA logo</svg:desc></draw:frame></text:p>
      </style:header>
      <style:footer>
        <text:p text:style-name="P2"><text:span text:style-name="T3">QUALSPEC/COMMON/08-2026</text:span><text:span text:style-name="T4"><text:tab/>Page<text:s/></text:span><text:span text:style-name="T5"><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28T09:05:00Z</meta:creation-date>
    <dc:date>2026-08-28T09:06:00Z</dc:date>
    <meta:template xlink:href="Normal" xlink:type="simple"/>
    <meta:editing-cycles>1</meta:editing-cycles>
    <meta:editing-duration>PT0S</meta:editing-duration>
    <meta:user-defined meta:name="MSIP_Label_322fc373-70ce-4fd3-920a-a64be45af39b_Enabled">true</meta:user-defined>
    <meta:user-defined meta:name="MSIP_Label_322fc373-70ce-4fd3-920a-a64be45af39b_SetDate">2026-08-27T15:29:09Z</meta:user-defined>
    <meta:user-defined meta:name="MSIP_Label_322fc373-70ce-4fd3-920a-a64be45af39b_Method">Privileged</meta:user-defined>
    <meta:user-defined meta:name="MSIP_Label_322fc373-70ce-4fd3-920a-a64be45af39b_Name">OFFICIAL</meta:user-defined>
    <meta:user-defined meta:name="MSIP_Label_322fc373-70ce-4fd3-920a-a64be45af39b_SiteId">d52358aa-1088-40cf-b766-3ce893cd1493</meta:user-defined>
    <meta:user-defined meta:name="MSIP_Label_322fc373-70ce-4fd3-920a-a64be45af39b_ActionId">b47c963a-7dd9-4ff7-9f26-c5ea3d895f3e</meta:user-defined>
    <meta:user-defined meta:name="MSIP_Label_322fc373-70ce-4fd3-920a-a64be45af39b_ContentBits">0</meta:user-defined>
    <meta:user-defined meta:name="MSIP_Label_322fc373-70ce-4fd3-920a-a64be45af39b_Tag">10, 0, 1, 1</meta:user-defined>
    <meta:user-defined meta:name="MediaServiceImageTags"/>
    <meta:user-defined meta:name="ContentTypeId">0x0101005BA5470E4D958140B416B38C8DC5FDFC</meta:user-defined>
    <meta:user-defined meta:name="_NewReviewCycle"/>
    <meta:user-defined meta:name="_ReviewingToolsShownOnce"/>
    <meta:document-statistic meta:page-count="14" meta:paragraph-count="36" meta:word-count="2757" meta:character-count="18442" meta:row-count="131" meta:non-whitespace-character-count="15721"/>
  </office:meta>
</office:document-meta>
</file>