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Gill Sans MT" svg:font-family="Gill Sans MT" style:font-family-generic="swiss" style:font-pitch="variable" svg:panose-1="2 11 5 2 2 1 4 2 2 3"/>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Symbol"/>
      </text:list-level-style-bullet>
      <text:list-level-style-bullet text:level="2" text:style-name="WW_CharLFO18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8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8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8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8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8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8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8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page-number="1"/>
    </style:style>
    <style:style style:name="P5" style:parent-style-name="Normal" style:family="paragraph">
      <style:paragraph-properties fo:break-before="page" fo:margin-bottom="0.0416in" fo:margin-left="0.7875in" fo:text-indent="-0.3937in">
        <style:tab-stops/>
      </style:paragraph-properties>
      <style:text-properties fo:font-size="20pt" style:font-size-asian="20pt" style:font-size-complex="20pt"/>
    </style:style>
    <style:style style:name="T6" style:parent-style-name="DefaultParagraphFont" style:family="text">
      <style:text-properties style:font-name="Calibri" style:font-name-complex="Calibri"/>
    </style:style>
    <style:style style:name="P7" style:parent-style-name="TOC1" style:family="paragraph">
      <style:paragraph-properties>
        <style:tab-stops>
          <style:tab-stop style:type="right" style:leader-style="dotted" style:leader-text="." style:position="6.0555in"/>
        </style:tab-stops>
      </style:paragraph-properties>
    </style:style>
    <style:style style:name="P8" style:parent-style-name="TOC1" style:family="paragraph">
      <style:paragraph-properties>
        <style:tab-stops>
          <style:tab-stop style:type="right" style:leader-style="dotted" style:leader-text="." style:position="6.0555in"/>
        </style:tab-stops>
      </style:paragraph-properties>
    </style:style>
    <style:style style:name="P9" style:parent-style-name="TOC1" style:family="paragraph">
      <style:paragraph-properties>
        <style:tab-stops>
          <style:tab-stop style:type="right" style:leader-style="dotted" style:leader-text="." style:position="6.0555in"/>
        </style:tab-stops>
      </style:paragraph-properties>
    </style:style>
    <style:style style:name="P10" style:parent-style-name="TOC2" style:family="paragraph">
      <style:paragraph-properties>
        <style:tab-stops>
          <style:tab-stop style:type="right" style:leader-style="dotted" style:leader-text="." style:position="5.8888in"/>
        </style:tab-stops>
      </style:paragraph-properties>
    </style:style>
    <style:style style:name="P11" style:parent-style-name="TOC2" style:family="paragraph">
      <style:paragraph-properties>
        <style:tab-stops>
          <style:tab-stop style:type="right" style:leader-style="dotted" style:leader-text="." style:position="5.8888in"/>
        </style:tab-stops>
      </style:paragraph-properties>
    </style:style>
    <style:style style:name="P12" style:parent-style-name="TOC2" style:family="paragraph">
      <style:paragraph-properties>
        <style:tab-stops>
          <style:tab-stop style:type="right" style:leader-style="dotted" style:leader-text="." style:position="5.8888in"/>
        </style:tab-stops>
      </style:paragraph-properties>
    </style:style>
    <style:style style:name="P13" style:parent-style-name="TOC2" style:family="paragraph">
      <style:paragraph-properties>
        <style:tab-stops>
          <style:tab-stop style:type="right" style:leader-style="dotted" style:leader-text="." style:position="5.8888in"/>
        </style:tab-stops>
      </style:paragraph-properties>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2" style:family="paragraph">
      <style:paragraph-properties>
        <style:tab-stops>
          <style:tab-stop style:type="right" style:leader-style="dotted" style:leader-text="." style:position="5.8888in"/>
        </style:tab-stops>
      </style:paragraph-properties>
    </style:style>
    <style:style style:name="P16" style:parent-style-name="TOC2" style:family="paragraph">
      <style:paragraph-properties>
        <style:tab-stops>
          <style:tab-stop style:type="right" style:leader-style="dotted" style:leader-text="." style:position="5.8888in"/>
        </style:tab-stops>
      </style:paragraph-properties>
    </style:style>
    <style:style style:name="P17" style:parent-style-name="TOC2" style:family="paragraph">
      <style:paragraph-properties>
        <style:tab-stops>
          <style:tab-stop style:type="right" style:leader-style="dotted" style:leader-text="." style:position="5.8888in"/>
        </style:tab-stops>
      </style:paragraph-properties>
    </style:style>
    <style:style style:name="P18" style:parent-style-name="TOC2" style:family="paragraph">
      <style:paragraph-properties>
        <style:tab-stops>
          <style:tab-stop style:type="right" style:leader-style="dotted" style:leader-text="." style:position="5.8888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2" style:family="paragraph">
      <style:paragraph-properties>
        <style:tab-stops>
          <style:tab-stop style:type="right" style:leader-style="dotted" style:leader-text="." style:position="5.8888in"/>
        </style:tab-stops>
      </style:paragraph-properties>
    </style:style>
    <style:style style:name="P21" style:parent-style-name="TOC1" style:family="paragraph">
      <style:paragraph-properties>
        <style:tab-stops>
          <style:tab-stop style:type="right" style:leader-style="dotted" style:leader-text="." style:position="6.0555in"/>
        </style:tab-stops>
      </style:paragraph-properties>
    </style:style>
    <style:style style:name="P22" style:parent-style-name="TOC2" style:family="paragraph">
      <style:paragraph-properties>
        <style:tab-stops>
          <style:tab-stop style:type="right" style:leader-style="dotted" style:leader-text="." style:position="5.8888in"/>
        </style:tab-stops>
      </style:paragraph-properties>
    </style:style>
    <style:style style:name="P23" style:parent-style-name="TOC2" style:family="paragraph">
      <style:paragraph-properties>
        <style:tab-stops>
          <style:tab-stop style:type="right" style:leader-style="dotted" style:leader-text="." style:position="5.8888in"/>
        </style:tab-stops>
      </style:paragraph-properties>
    </style:style>
    <style:style style:name="P24" style:parent-style-name="TOC2" style:family="paragraph">
      <style:paragraph-properties>
        <style:tab-stops>
          <style:tab-stop style:type="right" style:leader-style="dotted" style:leader-text="." style:position="5.8888in"/>
        </style:tab-stops>
      </style:paragraph-properties>
    </style:style>
    <style:style style:name="P25" style:parent-style-name="TOC2" style:family="paragraph">
      <style:paragraph-properties>
        <style:tab-stops>
          <style:tab-stop style:type="right" style:leader-style="dotted" style:leader-text="." style:position="5.8888in"/>
        </style:tab-stops>
      </style:paragraph-properties>
    </style:style>
    <style:style style:name="P26" style:parent-style-name="TOC2" style:family="paragraph">
      <style:paragraph-properties>
        <style:tab-stops>
          <style:tab-stop style:type="right" style:leader-style="dotted" style:leader-text="." style:position="5.8888in"/>
        </style:tab-stops>
      </style:paragraph-properties>
    </style:style>
    <style:style style:name="P27" style:parent-style-name="TOC2" style:family="paragraph">
      <style:paragraph-properties>
        <style:tab-stops>
          <style:tab-stop style:type="right" style:leader-style="dotted" style:leader-text="." style:position="5.8888in"/>
        </style:tab-stops>
      </style:paragraph-properties>
    </style:style>
    <style:style style:name="P28" style:parent-style-name="TOC2" style:family="paragraph">
      <style:paragraph-properties>
        <style:tab-stops>
          <style:tab-stop style:type="right" style:leader-style="dotted" style:leader-text="." style:position="5.8888in"/>
        </style:tab-stops>
      </style:paragraph-properties>
    </style:style>
    <style:style style:name="P29" style:parent-style-name="TOC2" style:family="paragraph">
      <style:paragraph-properties>
        <style:tab-stops>
          <style:tab-stop style:type="right" style:leader-style="dotted" style:leader-text="." style:position="5.8888in"/>
        </style:tab-stops>
      </style:paragraph-properties>
    </style:style>
    <style:style style:name="P30" style:parent-style-name="TOC2" style:family="paragraph">
      <style:paragraph-properties>
        <style:tab-stops>
          <style:tab-stop style:type="right" style:leader-style="dotted" style:leader-text="." style:position="5.8888in"/>
        </style:tab-stops>
      </style:paragraph-properties>
    </style:style>
    <style:style style:name="P31" style:parent-style-name="TOC2" style:family="paragraph">
      <style:paragraph-properties>
        <style:tab-stops>
          <style:tab-stop style:type="right" style:leader-style="dotted" style:leader-text="." style:position="5.8888in"/>
        </style:tab-stops>
      </style:paragraph-properties>
    </style:style>
    <style:style style:name="P32" style:parent-style-name="TOC2" style:family="paragraph">
      <style:paragraph-properties>
        <style:tab-stops>
          <style:tab-stop style:type="right" style:leader-style="dotted" style:leader-text="." style:position="5.8888in"/>
        </style:tab-stops>
      </style:paragraph-properties>
    </style:style>
    <style:style style:name="P33" style:parent-style-name="TOC1" style:family="paragraph">
      <style:paragraph-properties>
        <style:tab-stops>
          <style:tab-stop style:type="right" style:leader-style="dotted" style:leader-text="." style:position="6.0555in"/>
        </style:tab-stops>
      </style:paragraph-properties>
    </style:style>
    <style:style style:name="P34" style:parent-style-name="TOC2" style:family="paragraph">
      <style:paragraph-properties>
        <style:tab-stops>
          <style:tab-stop style:type="right" style:leader-style="dotted" style:leader-text="." style:position="5.8888in"/>
        </style:tab-stops>
      </style:paragraph-properties>
    </style:style>
    <style:style style:name="P35" style:parent-style-name="TOC2" style:family="paragraph">
      <style:paragraph-properties>
        <style:tab-stops>
          <style:tab-stop style:type="right" style:leader-style="dotted" style:leader-text="." style:position="5.8888in"/>
        </style:tab-stops>
      </style:paragraph-properties>
    </style:style>
    <style:style style:name="P36" style:parent-style-name="TOC2" style:family="paragraph">
      <style:paragraph-properties>
        <style:tab-stops>
          <style:tab-stop style:type="right" style:leader-style="dotted" style:leader-text="." style:position="5.8888in"/>
        </style:tab-stops>
      </style:paragraph-properties>
    </style:style>
    <style:style style:name="P37" style:parent-style-name="TOC2" style:family="paragraph">
      <style:paragraph-properties>
        <style:tab-stops>
          <style:tab-stop style:type="right" style:leader-style="dotted" style:leader-text="." style:position="5.8888in"/>
        </style:tab-stops>
      </style:paragraph-properties>
    </style:style>
    <style:style style:name="P38" style:parent-style-name="TOC2" style:family="paragraph">
      <style:paragraph-properties>
        <style:tab-stops>
          <style:tab-stop style:type="right" style:leader-style="dotted" style:leader-text="." style:position="5.8888in"/>
        </style:tab-stops>
      </style:paragraph-properties>
    </style:style>
    <style:style style:name="P39" style:parent-style-name="TOC2" style:family="paragraph">
      <style:paragraph-properties>
        <style:tab-stops>
          <style:tab-stop style:type="right" style:leader-style="dotted" style:leader-text="." style:position="5.8888in"/>
        </style:tab-stops>
      </style:paragraph-properties>
    </style:style>
    <style:style style:name="P40" style:parent-style-name="TOC2" style:family="paragraph">
      <style:paragraph-properties>
        <style:tab-stops>
          <style:tab-stop style:type="right" style:leader-style="dotted" style:leader-text="." style:position="5.8888in"/>
        </style:tab-stops>
      </style:paragraph-properties>
    </style:style>
    <style:style style:name="P41" style:parent-style-name="TOC2" style:family="paragraph">
      <style:paragraph-properties>
        <style:tab-stops>
          <style:tab-stop style:type="right" style:leader-style="dotted" style:leader-text="." style:position="5.8888in"/>
        </style:tab-stops>
      </style:paragraph-properties>
    </style:style>
    <style:style style:name="P42" style:parent-style-name="TOC2" style:family="paragraph">
      <style:paragraph-properties>
        <style:tab-stops>
          <style:tab-stop style:type="right" style:leader-style="dotted" style:leader-text="." style:position="5.8888in"/>
        </style:tab-stops>
      </style:paragraph-properties>
    </style:style>
    <style:style style:name="P43" style:parent-style-name="TOC2" style:family="paragraph">
      <style:paragraph-properties>
        <style:tab-stops>
          <style:tab-stop style:type="right" style:leader-style="dotted" style:leader-text="." style:position="5.8888in"/>
        </style:tab-stops>
      </style:paragraph-properties>
    </style:style>
    <style:style style:name="P44" style:parent-style-name="TOC2" style:family="paragraph">
      <style:paragraph-properties>
        <style:tab-stops>
          <style:tab-stop style:type="right" style:leader-style="dotted" style:leader-text="." style:position="5.8888in"/>
        </style:tab-stops>
      </style:paragraph-properties>
    </style:style>
    <style:style style:name="P45" style:parent-style-name="TOC2" style:family="paragraph">
      <style:paragraph-properties>
        <style:tab-stops>
          <style:tab-stop style:type="right" style:leader-style="dotted" style:leader-text="." style:position="5.8888in"/>
        </style:tab-stops>
      </style:paragraph-properties>
    </style:style>
    <style:style style:name="P46" style:parent-style-name="TOC1" style:family="paragraph">
      <style:paragraph-properties>
        <style:tab-stops>
          <style:tab-stop style:type="right" style:leader-style="dotted" style:leader-text="." style:position="6.0555in"/>
        </style:tab-stops>
      </style:paragraph-properties>
    </style:style>
    <style:style style:name="P47" style:parent-style-name="TOC2" style:family="paragraph">
      <style:paragraph-properties>
        <style:tab-stops>
          <style:tab-stop style:type="right" style:leader-style="dotted" style:leader-text="." style:position="5.8888in"/>
        </style:tab-stops>
      </style:paragraph-properties>
    </style:style>
    <style:style style:name="P48" style:parent-style-name="TOC2" style:family="paragraph">
      <style:paragraph-properties>
        <style:tab-stops>
          <style:tab-stop style:type="right" style:leader-style="dotted" style:leader-text="." style:position="5.8888in"/>
        </style:tab-stops>
      </style:paragraph-properties>
    </style:style>
    <style:style style:name="P49" style:parent-style-name="TOC2" style:family="paragraph">
      <style:paragraph-properties>
        <style:tab-stops>
          <style:tab-stop style:type="right" style:leader-style="dotted" style:leader-text="." style:position="5.8888in"/>
        </style:tab-stops>
      </style:paragraph-properties>
    </style:style>
    <style:style style:name="P50" style:parent-style-name="TOC2" style:family="paragraph">
      <style:paragraph-properties>
        <style:tab-stops>
          <style:tab-stop style:type="right" style:leader-style="dotted" style:leader-text="." style:position="5.8888in"/>
        </style:tab-stops>
      </style:paragraph-properties>
    </style:style>
    <style:style style:name="P51" style:parent-style-name="TOC2" style:family="paragraph">
      <style:paragraph-properties>
        <style:tab-stops>
          <style:tab-stop style:type="right" style:leader-style="dotted" style:leader-text="." style:position="5.8888in"/>
        </style:tab-stops>
      </style:paragraph-properties>
    </style:style>
    <style:style style:name="P52" style:parent-style-name="TOC1" style:family="paragraph">
      <style:paragraph-properties>
        <style:tab-stops>
          <style:tab-stop style:type="right" style:leader-style="dotted" style:leader-text="." style:position="6.0555in"/>
        </style:tab-stops>
      </style:paragraph-properties>
    </style:style>
    <style:style style:name="P53" style:parent-style-name="TOC2" style:family="paragraph">
      <style:paragraph-properties>
        <style:tab-stops>
          <style:tab-stop style:type="right" style:leader-style="dotted" style:leader-text="." style:position="5.8888in"/>
        </style:tab-stops>
      </style:paragraph-properties>
    </style:style>
    <style:style style:name="P54" style:parent-style-name="TOC2" style:family="paragraph">
      <style:paragraph-properties>
        <style:tab-stops>
          <style:tab-stop style:type="right" style:leader-style="dotted" style:leader-text="." style:position="5.8888in"/>
        </style:tab-stops>
      </style:paragraph-properties>
    </style:style>
    <style:style style:name="P55" style:parent-style-name="TOC2" style:family="paragraph">
      <style:paragraph-properties>
        <style:tab-stops>
          <style:tab-stop style:type="right" style:leader-style="dotted" style:leader-text="." style:position="5.8888in"/>
        </style:tab-stops>
      </style:paragraph-properties>
    </style:style>
    <style:style style:name="P56" style:parent-style-name="TOC2" style:family="paragraph">
      <style:paragraph-properties>
        <style:tab-stops>
          <style:tab-stop style:type="right" style:leader-style="dotted" style:leader-text="." style:position="5.8888in"/>
        </style:tab-stops>
      </style:paragraph-properties>
    </style:style>
    <style:style style:name="P57" style:parent-style-name="TOC1" style:family="paragraph">
      <style:paragraph-properties>
        <style:tab-stops>
          <style:tab-stop style:type="right" style:leader-style="dotted" style:leader-text="." style:position="6.0555in"/>
        </style:tab-stops>
      </style:paragraph-properties>
    </style:style>
    <style:style style:name="P58" style:parent-style-name="Normal" style:family="paragraph">
      <style:paragraph-properties fo:break-before="page" fo:margin-top="0in" fo:margin-bottom="0.0416in" fo:margin-left="0.7875in" fo:text-indent="-0.3937in">
        <style:tab-stops/>
      </style:paragraph-properties>
    </style:style>
    <style:style style:name="P59" style:parent-style-name="Normal" style:family="paragraph">
      <style:text-properties style:font-name-complex="Arial"/>
    </style:style>
    <style:style style:name="P60" style:parent-style-name="Normal" style:family="paragraph">
      <style:text-properties style:font-name-complex="Arial"/>
    </style:style>
    <style:style style:name="P61" style:parent-style-name="Normal" style:family="paragraph">
      <style:text-properties style:font-name-complex="Arial"/>
    </style:style>
    <style:style style:name="P62" style:parent-style-name="Normal" style:family="paragraph">
      <style:text-properties style:font-name-complex="Arial"/>
    </style:style>
    <style:style style:name="P63" style:parent-style-name="Normal" style:family="paragraph">
      <style:text-properties style:font-name-complex="Arial"/>
    </style:style>
    <style:style style:name="P64" style:parent-style-name="Normal" style:family="paragraph">
      <style:text-properties style:font-name-complex="Arial"/>
    </style:style>
    <style:style style:name="P65" style:parent-style-name="Normal" style:family="paragraph">
      <style:text-properties style:font-name-complex="Arial"/>
    </style:style>
    <style:style style:name="P66" style:parent-style-name="Normal" style:family="paragraph">
      <style:text-properties style:font-name-complex="Arial"/>
    </style:style>
    <style:style style:name="T67" style:parent-style-name="DefaultParagraphFont" style:family="text">
      <style:text-properties style:font-name-complex="Arial"/>
    </style:style>
    <style:style style:name="T68" style:parent-style-name="DefaultParagraphFont" style:family="text">
      <style:text-properties style:font-name-complex="Arial"/>
    </style:style>
    <style:style style:name="T69" style:parent-style-name="DefaultParagraphFont" style:family="text">
      <style:text-properties style:font-name-complex="Arial"/>
    </style:style>
    <style:style style:name="T70" style:parent-style-name="Hyperlink" style:family="text">
      <style:text-properties style:font-name-complex="Arial"/>
    </style:style>
    <style:style style:name="T71" style:parent-style-name="DefaultParagraphFont" style:family="text">
      <style:text-properties style:font-name-complex="Arial"/>
    </style:style>
    <style:style style:name="T72" style:parent-style-name="DefaultParagraphFont" style:family="text">
      <style:text-properties style:font-name-complex="Arial"/>
    </style:style>
    <style:style style:name="T73" style:parent-style-name="Hyperlink" style:family="text">
      <style:text-properties style:font-name-complex="Arial"/>
    </style:style>
    <style:style style:name="T74" style:parent-style-name="DefaultParagraphFont" style:family="text">
      <style:text-properties style:font-name-complex="Arial"/>
    </style:style>
    <style:style style:name="P75" style:parent-style-name="ListParagraph" style:family="paragraph"/>
    <style:style style:name="P76" style:parent-style-name="ListParagraph" style:family="paragraph"/>
    <style:style style:name="P77" style:parent-style-name="Normal" style:family="paragraph">
      <style:text-properties style:font-name-complex="Arial"/>
    </style:style>
    <style:style style:name="T78" style:parent-style-name="DefaultParagraphFont" style:family="text">
      <style:text-properties style:font-name-complex="Arial"/>
    </style:style>
    <style:style style:name="T79" style:parent-style-name="DefaultParagraphFont" style:family="text">
      <style:text-properties style:font-name-asian="Segoe UI" style:font-name-complex="Arial"/>
    </style:style>
    <style:style style:name="P80" style:parent-style-name="Normal" style:family="paragraph">
      <style:text-properties style:font-name-asian="Segoe UI"/>
    </style:style>
    <style:style style:name="P81" style:parent-style-name="Normal" style:family="paragraph">
      <style:text-properties style:font-name-asian="Segoe UI"/>
    </style:style>
    <style:style style:name="P82" style:parent-style-name="ListParagraph" style:family="paragraph">
      <style:text-properties style:font-name-asian="Segoe UI"/>
    </style:style>
    <style:style style:name="P83" style:parent-style-name="ListParagraph" style:family="paragraph">
      <style:text-properties style:font-name-asian="Segoe UI"/>
    </style:style>
    <style:style style:name="P84" style:parent-style-name="ListParagraph" style:family="paragraph">
      <style:text-properties style:font-name-asian="Segoe UI"/>
    </style:style>
    <style:style style:name="P85" style:parent-style-name="ListParagraph" style:family="paragraph">
      <style:text-properties style:font-name-asian="Segoe UI"/>
    </style:style>
    <style:style style:name="P86" style:parent-style-name="ListParagraph" style:family="paragraph">
      <style:text-properties style:font-name-asian="Segoe UI"/>
    </style:style>
    <style:style style:name="P87" style:parent-style-name="ListParagraph" style:family="paragraph">
      <style:text-properties style:font-name-asian="Segoe UI" style:font-name-complex="Arial"/>
    </style:style>
    <style:style style:name="P88" style:parent-style-name="Normal" style:family="paragraph">
      <style:text-properties style:font-name-complex="Arial"/>
    </style:style>
    <style:style style:name="P89" style:parent-style-name="ListParagraph" style:family="paragraph"/>
    <style:style style:name="P90" style:parent-style-name="ListParagraph" style:family="paragraph"/>
    <style:style style:name="P91" style:parent-style-name="ListParagraph" style:family="paragraph"/>
    <style:style style:name="P92" style:parent-style-name="ListParagraph" style:family="paragraph"/>
    <style:style style:name="P93" style:parent-style-name="ListParagraph" style:family="paragraph">
      <style:text-properties style:font-name-complex="Arial"/>
    </style:style>
    <style:style style:name="P94" style:parent-style-name="ListParagraph" style:family="paragraph">
      <style:text-properties style:font-name-complex="Arial"/>
    </style:style>
    <style:style style:name="P95" style:parent-style-name="ListParagraph" style:family="paragraph">
      <style:text-properties style:font-name-complex="Arial"/>
    </style:style>
    <style:style style:name="P96" style:parent-style-name="ListParagraph" style:family="paragraph"/>
    <style:style style:name="P97" style:parent-style-name="ListParagraph" style:family="paragraph"/>
    <style:style style:name="P98" style:parent-style-name="Normal" style:family="paragraph">
      <style:text-properties style:font-name-asian="Segoe UI"/>
    </style:style>
    <style:style style:name="P99" style:parent-style-name="Normal" style:family="paragraph">
      <style:text-properties style:font-name-asian="Segoe UI"/>
    </style:style>
    <style:style style:name="P100" style:parent-style-name="ListParagraph" style:family="paragraph"/>
    <style:style style:name="T101" style:parent-style-name="DefaultParagraphFont" style:family="text">
      <style:text-properties style:font-name-asian="Segoe UI"/>
    </style:style>
    <style:style style:name="T102" style:parent-style-name="DefaultParagraphFont" style:family="text">
      <style:text-properties style:font-name-asian="Segoe UI"/>
    </style:style>
    <style:style style:name="T103" style:parent-style-name="FootnoteReference" style:family="text">
      <style:text-properties style:font-name-asian="Segoe UI"/>
    </style:style>
    <style:style style:name="T104" style:parent-style-name="DefaultParagraphFont" style:family="text">
      <style:text-properties fo:font-size="8pt" style:font-size-asian="8pt" style:font-size-complex="8pt"/>
    </style:style>
    <style:style style:name="T105" style:parent-style-name="Hyperlink" style:family="text">
      <style:text-properties fo:font-size="8pt" style:font-size-asian="8pt" style:font-size-complex="8pt"/>
    </style:style>
    <style:style style:name="P106" style:parent-style-name="ListParagraph" style:family="paragraph"/>
    <style:style style:name="T107" style:parent-style-name="DefaultParagraphFont" style:family="text">
      <style:text-properties style:font-name-asian="Segoe UI" style:font-name-complex="Arial"/>
    </style:style>
    <style:style style:name="T108" style:parent-style-name="DefaultParagraphFont" style:family="text">
      <style:text-properties style:font-name-asian="Segoe UI" style:font-name-complex="Arial"/>
    </style:style>
    <style:style style:name="T109" style:parent-style-name="FootnoteReference" style:family="text">
      <style:text-properties style:font-name-asian="Segoe UI" style:font-name-complex="Arial"/>
    </style:style>
    <style:style style:name="T110" style:parent-style-name="DefaultParagraphFont" style:family="text">
      <style:text-properties fo:font-size="8pt" style:font-size-asian="8pt" style:font-size-complex="8pt"/>
    </style:style>
    <style:style style:name="T111" style:parent-style-name="Hyperlink" style:family="text">
      <style:text-properties fo:font-size="8pt" style:font-size-asian="8pt" style:font-size-complex="8pt"/>
    </style:style>
    <style:style style:name="P112" style:parent-style-name="ListParagraph" style:family="paragraph">
      <style:text-properties style:font-name-complex="Arial"/>
    </style:style>
    <style:style style:name="P113" style:parent-style-name="ListParagraph" style:family="paragraph"/>
    <style:style style:name="T114" style:parent-style-name="DefaultParagraphFont" style:family="text">
      <style:text-properties style:font-name-asian="Segoe UI"/>
    </style:style>
    <style:style style:name="T115" style:parent-style-name="DefaultParagraphFont" style:family="text">
      <style:text-properties style:font-name-asian="Segoe UI"/>
    </style:style>
    <style:style style:name="P116" style:parent-style-name="ListParagraph" style:family="paragraph">
      <style:text-properties style:font-name-asian="Segoe UI" style:font-name-complex="Arial"/>
    </style:style>
    <style:style style:name="T117" style:parent-style-name="DefaultParagraphFont" style:family="text">
      <style:text-properties fo:font-size="8pt" style:font-size-asian="8pt" style:font-size-complex="8pt"/>
    </style:style>
    <style:style style:name="T118" style:parent-style-name="Hyperlink" style:family="text">
      <style:text-properties fo:font-size="8pt" style:font-size-asian="8pt" style:font-size-complex="8pt"/>
    </style:style>
    <style:style style:name="P119" style:parent-style-name="ListParagraph" style:family="paragraph">
      <style:text-properties style:font-name-complex="Arial"/>
    </style:style>
    <style:style style:name="P120" style:parent-style-name="ListParagraph" style:family="paragraph"/>
    <style:style style:name="T121" style:parent-style-name="DefaultParagraphFont" style:family="text">
      <style:text-properties style:font-name-asian="MS Mincho"/>
    </style:style>
    <style:style style:name="T122" style:parent-style-name="DefaultParagraphFont" style:family="text">
      <style:text-properties style:font-name-asian="MS Mincho"/>
    </style:style>
    <style:style style:name="P123" style:parent-style-name="ListParagraph" style:family="paragraph"/>
    <style:style style:name="T124" style:parent-style-name="DefaultParagraphFont" style:family="text">
      <style:text-properties style:font-name-asian="MS Mincho" style:font-style-complex="italic"/>
    </style:style>
    <style:style style:name="P125" style:parent-style-name="Normal" style:family="paragraph">
      <style:text-properties style:font-name-complex="Arial"/>
    </style:style>
    <style:style style:name="P126" style:parent-style-name="Normal" style:family="paragraph">
      <style:paragraph-properties fo:line-height="106%"/>
    </style:style>
    <style:style style:name="P127" style:parent-style-name="Normal" style:family="paragraph">
      <style:text-properties style:font-name-asian="Segoe UI"/>
    </style:style>
    <style:style style:name="P128" style:parent-style-name="Normal" style:family="paragraph">
      <style:text-properties style:font-name-asian="Segoe UI"/>
    </style:style>
    <style:style style:name="P129" style:parent-style-name="Normal" style:family="paragraph">
      <style:text-properties style:font-name-asian="Segoe UI"/>
    </style:style>
    <style:style style:name="P130" style:parent-style-name="ListParagraph" style:family="paragraph"/>
    <style:style style:name="P131" style:parent-style-name="ListParagraph" style:family="paragraph"/>
    <style:style style:name="P132" style:parent-style-name="ListParagraph" style:family="paragraph"/>
    <style:style style:name="P133" style:parent-style-name="ListParagraph" style:family="paragraph"/>
    <style:style style:name="P134" style:parent-style-name="ListParagraph" style:family="paragraph"/>
    <style:style style:name="P135" style:parent-style-name="ListParagraph" style:family="paragraph"/>
    <style:style style:name="P136" style:parent-style-name="ListParagraph" style:family="paragraph"/>
    <style:style style:name="P137" style:parent-style-name="Normal" style:family="paragraph">
      <style:text-properties style:font-name-asian="Segoe UI"/>
    </style:style>
    <style:style style:name="P138" style:parent-style-name="ListParagraph" style:family="paragraph"/>
    <style:style style:name="P139" style:parent-style-name="ListParagraph" style:family="paragraph"/>
    <style:style style:name="P140" style:parent-style-name="ListParagraph" style:family="paragraph"/>
    <style:style style:name="P141" style:parent-style-name="ListParagraph" style:family="paragraph"/>
    <style:style style:name="P142" style:parent-style-name="ListParagraph" style:family="paragraph"/>
    <style:style style:name="P143" style:parent-style-name="ListParagraph" style:family="paragraph"/>
    <style:style style:name="P144" style:parent-style-name="ListParagraph" style:family="paragraph"/>
    <style:style style:name="P145" style:parent-style-name="ListParagraph" style:family="paragraph"/>
    <style:style style:name="P146" style:parent-style-name="ListParagraph" style:family="paragraph"/>
    <style:style style:name="P147" style:parent-style-name="ListParagraph" style:family="paragraph"/>
    <style:style style:name="P148" style:parent-style-name="ListParagraph" style:family="paragraph"/>
    <style:style style:name="T149" style:parent-style-name="DefaultParagraphFont" style:family="text">
      <style:text-properties style:font-name-complex="Arial"/>
    </style:style>
    <style:style style:name="T150" style:parent-style-name="DefaultParagraphFont" style:family="text">
      <style:text-properties style:font-name-complex="Arial" fo:font-weight="bold" style:font-weight-asian="bold"/>
    </style:style>
    <style:style style:name="T151" style:parent-style-name="DefaultParagraphFont" style:family="text">
      <style:text-properties style:font-name-complex="Arial"/>
    </style:style>
    <style:style style:name="P152" style:parent-style-name="Normal" style:family="paragraph">
      <style:text-properties style:font-name-asian="MS Mincho"/>
    </style:style>
    <style:style style:name="P153" style:parent-style-name="Normal" style:family="paragraph">
      <style:text-properties style:font-name-complex="Arial"/>
    </style:style>
    <style:style style:name="P154" style:parent-style-name="Normal" style:family="paragraph">
      <style:text-properties style:font-name-asian="Segoe UI"/>
    </style:style>
    <style:style style:name="P155" style:parent-style-name="ListParagraph" style:family="paragraph">
      <style:text-properties style:font-name-asian="MS Mincho"/>
    </style:style>
    <style:style style:name="P156" style:parent-style-name="ListParagraph" style:family="paragraph">
      <style:text-properties style:font-name-asian="MS Mincho"/>
    </style:style>
    <style:style style:name="P157" style:parent-style-name="ListParagraph" style:family="paragraph">
      <style:text-properties style:font-name-asian="MS Mincho"/>
    </style:style>
    <style:style style:name="P158" style:parent-style-name="ListParagraph" style:family="paragraph">
      <style:text-properties style:font-name-asian="MS Mincho"/>
    </style:style>
    <style:style style:name="P159" style:parent-style-name="ListParagraph" style:family="paragraph"/>
    <style:style style:name="T160" style:parent-style-name="DefaultParagraphFont" style:family="text">
      <style:text-properties style:font-name-asian="MS Mincho"/>
    </style:style>
    <style:style style:name="P161" style:parent-style-name="ListParagraph" style:family="paragraph"/>
    <style:style style:name="P162" style:parent-style-name="ListParagraph" style:family="paragraph"/>
    <style:style style:name="P163" style:parent-style-name="ListParagraph" style:family="paragraph"/>
    <style:style style:name="T164" style:parent-style-name="DefaultParagraphFont" style:family="text">
      <style:text-properties style:font-name-asian="MS Mincho"/>
    </style:style>
    <style:style style:name="P165" style:parent-style-name="ListParagraph" style:family="paragraph">
      <style:text-properties style:font-name-asian="MS Mincho"/>
    </style:style>
    <style:style style:name="P166" style:parent-style-name="ListParagraph" style:family="paragraph">
      <style:text-properties style:font-name-asian="MS Mincho"/>
    </style:style>
    <style:style style:name="P167" style:parent-style-name="ListParagraph" style:family="paragraph">
      <style:text-properties style:font-name-asian="MS Mincho"/>
    </style:style>
    <style:style style:name="P168" style:parent-style-name="ListParagraph" style:family="paragraph">
      <style:text-properties style:font-name-asian="MS Mincho"/>
    </style:style>
    <style:style style:name="P169" style:parent-style-name="ListParagraph" style:family="paragraph">
      <style:text-properties style:font-name-asian="MS Mincho"/>
    </style:style>
    <style:style style:name="P170" style:parent-style-name="Normal" style:family="paragraph">
      <style:text-properties style:font-name-asian="MS Mincho"/>
    </style:style>
    <style:style style:name="P171" style:parent-style-name="ListParagraph" style:family="paragraph"/>
    <style:style style:name="P172" style:parent-style-name="ListParagraph" style:family="paragraph"/>
    <style:style style:name="P173" style:parent-style-name="ListParagraph" style:family="paragraph"/>
    <style:style style:name="P174" style:parent-style-name="ListParagraph" style:family="paragraph"/>
    <style:style style:name="P175" style:parent-style-name="ListParagraph" style:family="paragraph"/>
    <style:style style:name="P176" style:parent-style-name="ListParagraph" style:family="paragraph"/>
    <style:style style:name="T177" style:parent-style-name="DefaultParagraphFont" style:family="text">
      <style:text-properties fo:font-size="8pt" style:font-size-asian="8pt" style:font-size-complex="8pt"/>
    </style:style>
    <style:style style:name="T178" style:parent-style-name="DefaultParagraphFont" style:family="text">
      <style:text-properties fo:font-size="8pt" style:font-size-asian="8pt" style:font-size-complex="8pt"/>
    </style:style>
    <style:style style:name="T179" style:parent-style-name="Hyperlink" style:family="text">
      <style:text-properties fo:font-size="8pt" style:font-size-asian="8pt" style:font-size-complex="8pt"/>
    </style:style>
    <style:style style:name="T180" style:parent-style-name="DefaultParagraphFont" style:family="text">
      <style:text-properties fo:font-size="8pt" style:font-size-asian="8pt" style:font-size-complex="8pt"/>
    </style:style>
    <style:style style:name="P181" style:parent-style-name="ListParagraph" style:family="paragraph"/>
    <style:style style:name="P182" style:parent-style-name="ListParagraph" style:family="paragraph"/>
    <style:style style:name="P183" style:parent-style-name="ListParagraph" style:family="paragraph"/>
    <style:style style:name="P184" style:parent-style-name="ListParagraph" style:family="paragraph"/>
    <style:style style:name="P185" style:parent-style-name="ListParagraph" style:family="paragraph"/>
    <style:style style:name="P186" style:parent-style-name="ListParagraph" style:family="paragraph"/>
    <style:style style:name="P187" style:parent-style-name="ListParagraph" style:family="paragraph"/>
    <style:style style:name="P188" style:parent-style-name="ListParagraph" style:family="paragraph"/>
    <style:style style:name="P189" style:parent-style-name="ListParagraph" style:family="paragraph"/>
    <style:style style:name="P190" style:parent-style-name="Normal" style:family="paragraph">
      <style:text-properties style:font-name-asian="Segoe UI"/>
    </style:style>
    <style:style style:name="P191" style:parent-style-name="Heading2" style:family="paragraph">
      <style:text-properties style:font-style-complex="normal"/>
    </style:style>
    <style:style style:name="T192" style:parent-style-name="DefaultParagraphFont" style:family="text">
      <style:text-properties style:font-name-asian="MS Mincho" style:font-style-complex="italic"/>
    </style:style>
    <style:style style:name="T193" style:parent-style-name="DefaultParagraphFont" style:family="text">
      <style:text-properties style:font-name-asian="MS Mincho" style:font-style-complex="italic"/>
    </style:style>
    <style:style style:name="T194" style:parent-style-name="DefaultParagraphFont" style:family="text">
      <style:text-properties fo:font-style="italic" style:font-style-asian="italic"/>
    </style:style>
    <style:style style:name="T195" style:parent-style-name="Hyperlink" style:family="text">
      <style:text-properties fo:font-size="8pt" style:font-size-asian="8pt" style:font-size-complex="8pt"/>
    </style:style>
    <style:style style:name="T196" style:parent-style-name="DefaultParagraphFont" style:family="text">
      <style:text-properties style:font-name-complex="Arial"/>
    </style:style>
    <style:style style:name="T197" style:parent-style-name="DefaultParagraphFont" style:family="text">
      <style:text-properties style:font-name-complex="Arial"/>
    </style:style>
    <style:style style:name="T198" style:parent-style-name="FootnoteReference" style:family="text">
      <style:text-properties style:font-name-complex="Arial"/>
    </style:style>
    <style:style style:name="T199" style:parent-style-name="Hyperlink" style:family="text">
      <style:text-properties fo:font-size="8pt" style:font-size-asian="8pt" style:font-size-complex="8pt"/>
    </style:style>
    <style:style style:name="P200" style:parent-style-name="Normal" style:family="paragraph">
      <style:text-properties style:font-name-complex="Arial"/>
    </style:style>
    <style:style style:name="T201" style:parent-style-name="DefaultParagraphFont" style:family="text">
      <style:text-properties style:font-name-complex="Arial"/>
    </style:style>
    <style:style style:name="T202" style:parent-style-name="DefaultParagraphFont" style:family="text">
      <style:text-properties style:font-name-complex="Arial"/>
    </style:style>
    <style:style style:name="T203" style:parent-style-name="FootnoteReference" style:family="text">
      <style:text-properties style:font-name-complex="Arial"/>
    </style:style>
    <style:style style:name="T204" style:parent-style-name="DefaultParagraphFont" style:family="text">
      <style:text-properties style:font-name-complex="Arial" fo:font-size="8pt" style:font-size-asian="8pt" style:font-size-complex="8pt"/>
    </style:style>
    <style:style style:name="T205" style:parent-style-name="DefaultParagraphFont" style:family="text">
      <style:text-properties style:font-name-complex="Arial" fo:font-style="italic" style:font-style-asian="italic" fo:font-size="8pt" style:font-size-asian="8pt" style:font-size-complex="8pt"/>
    </style:style>
    <style:style style:name="P206" style:parent-style-name="ListParagraph" style:family="paragraph"/>
    <style:style style:name="T207" style:parent-style-name="DefaultParagraphFont" style:family="text">
      <style:text-properties style:font-name-complex="Arial"/>
    </style:style>
    <style:style style:name="T208" style:parent-style-name="FootnoteReference" style:family="text">
      <style:text-properties style:font-name-complex="Arial"/>
    </style:style>
    <style:style style:name="T209" style:parent-style-name="Hyperlink" style:family="text">
      <style:text-properties style:font-name-complex="Arial" fo:font-size="8pt" style:font-size-asian="8pt" style:font-size-complex="8pt"/>
    </style:style>
    <style:style style:name="P210" style:parent-style-name="ListParagraph" style:family="paragraph"/>
    <style:style style:name="T211" style:parent-style-name="DefaultParagraphFont" style:family="text">
      <style:text-properties style:font-name-complex="Arial"/>
    </style:style>
    <style:style style:name="T212" style:parent-style-name="DefaultParagraphFont" style:family="text">
      <style:text-properties style:font-name-complex="Arial"/>
    </style:style>
    <style:style style:name="T213" style:parent-style-name="FootnoteReference" style:family="text">
      <style:text-properties style:font-name-complex="Arial"/>
    </style:style>
    <style:style style:name="T214" style:parent-style-name="Hyperlink" style:family="text">
      <style:text-properties fo:font-size="8pt" style:font-size-asian="8pt" style:font-size-complex="8pt"/>
    </style:style>
    <style:style style:name="P215" style:parent-style-name="ListParagraph" style:family="paragraph"/>
    <style:style style:name="P216" style:parent-style-name="ListParagraph" style:family="paragraph"/>
    <style:style style:name="P217" style:parent-style-name="ListParagraph" style:family="paragraph"/>
    <style:style style:name="P218" style:parent-style-name="ListParagraph" style:family="paragraph"/>
    <style:style style:name="T219" style:parent-style-name="DefaultParagraphFont" style:family="text">
      <style:text-properties style:font-name-complex="Arial"/>
    </style:style>
    <style:style style:name="T220" style:parent-style-name="DefaultParagraphFont" style:family="text">
      <style:text-properties style:font-name-complex="Arial"/>
    </style:style>
    <style:style style:name="T221" style:parent-style-name="FootnoteReference" style:family="text">
      <style:text-properties style:font-name-complex="Arial"/>
    </style:style>
    <style:style style:name="T222" style:parent-style-name="DefaultParagraphFont" style:family="text">
      <style:text-properties fo:font-size="8pt" style:font-size-asian="8pt" style:font-size-complex="8pt"/>
    </style:style>
    <style:style style:name="T223" style:parent-style-name="DefaultParagraphFont" style:family="text">
      <style:text-properties fo:font-size="8pt" style:font-size-asian="8pt" style:font-size-complex="8pt"/>
    </style:style>
    <style:style style:name="T224" style:parent-style-name="DefaultParagraphFont" style:family="text">
      <style:text-properties fo:font-style="italic" style:font-style-asian="italic" fo:font-size="8pt" style:font-size-asian="8pt" style:font-size-complex="8pt"/>
    </style:style>
    <style:style style:name="T225" style:parent-style-name="DefaultParagraphFont" style:family="text">
      <style:text-properties style:font-name-complex="Arial"/>
    </style:style>
    <style:style style:name="T226" style:parent-style-name="DefaultParagraphFont" style:family="text">
      <style:text-properties style:font-name-complex="Arial"/>
    </style:style>
    <style:style style:name="T227" style:parent-style-name="FootnoteReference" style:family="text">
      <style:text-properties style:font-name-complex="Arial"/>
    </style:style>
    <style:style style:name="T228" style:parent-style-name="DefaultParagraphFont" style:family="text">
      <style:text-properties fo:font-size="8pt" style:font-size-asian="8pt" style:font-size-complex="8pt"/>
    </style:style>
    <style:style style:name="T229" style:parent-style-name="DefaultParagraphFont" style:family="text">
      <style:text-properties fo:font-style="italic" style:font-style-asian="italic" fo:font-size="8pt" style:font-size-asian="8pt" style:font-size-complex="8pt"/>
    </style:style>
    <style:style style:name="T230" style:parent-style-name="DefaultParagraphFont" style:family="text">
      <style:text-properties fo:font-style="italic" style:font-style-asian="italic" fo:font-size="8pt" style:font-size-asian="8pt" style:font-size-complex="8pt"/>
    </style:style>
    <style:style style:name="P231" style:parent-style-name="Normal" style:family="paragraph">
      <style:text-properties style:font-name-complex="Arial"/>
    </style:style>
    <style:style style:name="T232" style:parent-style-name="DefaultParagraphFont" style:family="text">
      <style:text-properties style:font-name-complex="Arial"/>
    </style:style>
    <style:style style:name="T233" style:parent-style-name="DefaultParagraphFont" style:family="text">
      <style:text-properties style:font-name-complex="Arial"/>
    </style:style>
    <style:style style:name="T234" style:parent-style-name="FootnoteReference" style:family="text">
      <style:text-properties style:font-name-complex="Arial"/>
    </style:style>
    <style:style style:name="T235" style:parent-style-name="DefaultParagraphFont" style:family="text">
      <style:text-properties fo:font-size="8pt" style:font-size-asian="8pt" style:font-size-complex="8pt"/>
    </style:style>
    <style:style style:name="T236" style:parent-style-name="DefaultParagraphFont" style:family="text">
      <style:text-properties style:font-name-complex="Arial"/>
    </style:style>
    <style:style style:name="P237" style:parent-style-name="ListParagraph" style:family="paragraph"/>
    <style:style style:name="P238" style:parent-style-name="ListParagraph" style:family="paragraph"/>
    <style:style style:name="P239" style:parent-style-name="Question" style:family="paragraph">
      <style:text-properties style:font-name-asian="MS Mincho" style:font-style-complex="italic"/>
    </style:style>
    <style:style style:name="P240" style:parent-style-name="Question" style:family="paragraph">
      <style:text-properties style:font-name-asian="MS Mincho"/>
    </style:style>
    <style:style style:name="P241" style:parent-style-name="Question" style:family="paragraph">
      <style:text-properties style:font-name-asian="MS Mincho"/>
    </style:style>
    <style:style style:name="P242" style:parent-style-name="Question" style:family="paragraph">
      <style:text-properties style:font-name-asian="MS Mincho"/>
    </style:style>
    <style:style style:name="T243" style:parent-style-name="DefaultParagraphFont" style:family="text">
      <style:text-properties style:font-name-complex="Arial"/>
    </style:style>
    <style:style style:name="T244" style:parent-style-name="DefaultParagraphFont" style:family="text">
      <style:text-properties style:font-name-complex="Arial" fo:color="#FF0000"/>
    </style:style>
    <style:style style:name="T245" style:parent-style-name="DefaultParagraphFont" style:family="text">
      <style:text-properties style:font-name-complex="Arial"/>
    </style:style>
    <style:style style:name="P246" style:parent-style-name="Normal" style:family="paragraph">
      <style:text-properties style:font-name-complex="Arial"/>
    </style:style>
    <style:style style:name="P247" style:parent-style-name="Normal" style:family="paragraph">
      <style:text-properties style:font-name-complex="Arial"/>
    </style:style>
    <style:style style:name="P248" style:parent-style-name="Normal" style:family="paragraph">
      <style:text-properties style:font-name-complex="Arial"/>
    </style:style>
    <style:style style:name="P249" style:parent-style-name="Question" style:family="paragraph">
      <style:text-properties style:font-name-asian="MS Mincho"/>
    </style:style>
    <style:style style:name="P250" style:parent-style-name="Question" style:family="paragraph">
      <style:text-properties style:font-name-asian="MS Mincho"/>
    </style:style>
    <style:style style:name="P251" style:parent-style-name="Normal" style:family="paragraph">
      <style:text-properties style:font-name-asian="MS Mincho"/>
    </style:style>
    <style:style style:name="P252" style:parent-style-name="Normal" style:family="paragraph">
      <style:text-properties style:font-name-asian="MS Mincho"/>
    </style:style>
    <style:style style:name="P253" style:parent-style-name="Normal" style:family="paragraph">
      <style:text-properties style:font-name-asian="MS Mincho"/>
    </style:style>
    <style:style style:name="P254" style:parent-style-name="Normal" style:family="paragraph">
      <style:text-properties style:font-name-complex="Arial"/>
    </style:style>
    <style:style style:name="P255" style:parent-style-name="ListParagraph" style:family="paragraph">
      <style:text-properties style:font-name-complex="Arial"/>
    </style:style>
    <style:style style:name="P256" style:parent-style-name="ListParagraph" style:family="paragraph">
      <style:text-properties style:font-name-complex="Arial"/>
    </style:style>
    <style:style style:name="P257" style:parent-style-name="ListParagraph" style:family="paragraph">
      <style:text-properties style:font-name-complex="Arial"/>
    </style:style>
    <style:style style:name="P258" style:parent-style-name="ListParagraph" style:family="paragraph">
      <style:paragraph-properties fo:line-height="106%"/>
    </style:style>
    <style:style style:name="T259" style:parent-style-name="DefaultParagraphFont" style:family="text">
      <style:text-properties style:font-name-complex="Arial"/>
    </style:style>
    <style:style style:name="T260" style:parent-style-name="DefaultParagraphFont" style:family="text">
      <style:text-properties style:font-name-complex="Arial"/>
    </style:style>
    <style:style style:name="P261" style:parent-style-name="ListParagraph" style:family="paragraph">
      <style:paragraph-properties fo:line-height="106%"/>
      <style:text-properties style:font-name-complex="Arial"/>
    </style:style>
    <style:style style:name="P262" style:parent-style-name="Normal" style:family="paragraph">
      <style:text-properties style:font-name-complex="Arial"/>
    </style:style>
    <style:style style:name="P263" style:parent-style-name="Normal" style:family="paragraph">
      <style:text-properties style:font-name-complex="Arial"/>
    </style:style>
    <style:style style:name="P264" style:parent-style-name="Normal" style:family="paragraph">
      <style:text-properties style:font-name-complex="Arial"/>
    </style:style>
    <style:style style:name="T265" style:parent-style-name="DefaultParagraphFont" style:family="text">
      <style:text-properties style:font-name-complex="Arial"/>
    </style:style>
    <style:style style:name="T266" style:parent-style-name="DefaultParagraphFont" style:family="text">
      <style:text-properties style:font-name-complex="Arial"/>
    </style:style>
    <style:style style:name="T267" style:parent-style-name="FootnoteReference" style:family="text">
      <style:text-properties style:font-name-complex="Arial"/>
    </style:style>
    <style:style style:name="T268" style:parent-style-name="Hyperlink" style:family="text">
      <style:text-properties fo:font-size="8pt" style:font-size-asian="8pt" style:font-size-complex="8pt"/>
    </style:style>
    <style:style style:name="P269" style:parent-style-name="Normal" style:family="paragraph">
      <style:text-properties style:font-name-complex="Arial"/>
    </style:style>
    <style:style style:name="P270" style:parent-style-name="ListParagraph" style:family="paragraph"/>
    <style:style style:name="P271" style:parent-style-name="ListParagraph" style:family="paragraph"/>
    <style:style style:name="P272" style:parent-style-name="ListParagraph" style:family="paragraph"/>
    <style:style style:name="T273" style:parent-style-name="DefaultParagraphFont" style:family="text">
      <style:text-properties style:font-name-complex="Arial"/>
    </style:style>
    <style:style style:name="T274" style:parent-style-name="FootnoteReference" style:family="text">
      <style:text-properties style:font-name-complex="Arial"/>
    </style:style>
    <style:style style:name="T275" style:parent-style-name="DefaultParagraphFont" style:family="text">
      <style:text-properties fo:font-size="8pt" style:font-size-asian="8pt" style:font-size-complex="8pt"/>
    </style:style>
    <style:style style:name="T276" style:parent-style-name="DefaultParagraphFont" style:family="text">
      <style:text-properties fo:font-style="italic" style:font-style-asian="italic" fo:font-size="8pt" style:font-size-asian="8pt" style:font-size-complex="8pt"/>
    </style:style>
    <style:style style:name="T277" style:parent-style-name="DefaultParagraphFont" style:family="text">
      <style:text-properties fo:font-style="italic" style:font-style-asian="italic" fo:font-size="8pt" style:font-size-asian="8pt" style:font-size-complex="8pt"/>
    </style:style>
    <style:style style:name="P278" style:parent-style-name="Normal" style:family="paragraph">
      <style:text-properties style:font-name-complex="Arial"/>
    </style:style>
    <style:style style:name="T279" style:parent-style-name="DefaultParagraphFont" style:family="text">
      <style:text-properties style:font-name-complex="Arial"/>
    </style:style>
    <style:style style:name="T280" style:parent-style-name="DefaultParagraphFont" style:family="text">
      <style:text-properties style:font-name-complex="Arial"/>
    </style:style>
    <style:style style:name="T281" style:parent-style-name="FootnoteReference" style:family="text">
      <style:text-properties style:font-name-complex="Arial"/>
    </style:style>
    <style:style style:name="T282" style:parent-style-name="DefaultParagraphFont" style:family="text">
      <style:text-properties fo:font-size="8pt" style:font-size-asian="8pt" style:font-size-complex="8pt"/>
    </style:style>
    <style:style style:name="T283" style:parent-style-name="DefaultParagraphFont" style:family="text">
      <style:text-properties fo:font-style="italic" style:font-style-asian="italic" fo:font-size="8pt" style:font-size-asian="8pt" style:font-size-complex="8pt"/>
    </style:style>
    <style:style style:name="T284" style:parent-style-name="DefaultParagraphFont" style:family="text">
      <style:text-properties style:font-name-complex="Arial"/>
    </style:style>
    <style:style style:name="T285" style:parent-style-name="DefaultParagraphFont" style:family="text">
      <style:text-properties style:font-name-complex="Arial"/>
    </style:style>
    <style:style style:name="T286" style:parent-style-name="DefaultParagraphFont" style:family="text">
      <style:text-properties style:font-name-complex="Arial"/>
    </style:style>
    <style:style style:name="T287" style:parent-style-name="FootnoteReference" style:family="text">
      <style:text-properties style:font-name-complex="Arial"/>
    </style:style>
    <style:style style:name="T288" style:parent-style-name="DefaultParagraphFont" style:family="text">
      <style:text-properties fo:font-size="8pt" style:font-size-asian="8pt" style:font-size-complex="8pt"/>
    </style:style>
    <style:style style:name="T289" style:parent-style-name="DefaultParagraphFont" style:family="text">
      <style:text-properties fo:font-style="italic" style:font-style-asian="italic" style:font-style-complex="italic" fo:font-size="8pt" style:font-size-asian="8pt" style:font-size-complex="8pt"/>
    </style:style>
    <style:style style:name="T290" style:parent-style-name="DefaultParagraphFont" style:family="text">
      <style:text-properties fo:font-style="italic" style:font-style-asian="italic" style:font-style-complex="italic" fo:font-size="8pt" style:font-size-asian="8pt" style:font-size-complex="8pt"/>
    </style:style>
    <style:style style:name="P291" style:parent-style-name="Normal" style:family="paragraph">
      <style:text-properties style:font-name-complex="Arial"/>
    </style:style>
    <style:style style:name="T292" style:parent-style-name="DefaultParagraphFont" style:family="text">
      <style:text-properties style:font-name-complex="Arial"/>
    </style:style>
    <style:style style:name="T293" style:parent-style-name="FootnoteReference" style:family="text">
      <style:text-properties style:font-name-complex="Arial"/>
    </style:style>
    <style:style style:name="T294" style:parent-style-name="DefaultParagraphFont" style:family="text">
      <style:text-properties fo:font-size="8pt" style:font-size-asian="8pt" style:font-size-complex="8pt"/>
    </style:style>
    <style:style style:name="T295" style:parent-style-name="DefaultParagraphFont" style:family="text">
      <style:text-properties fo:font-style="italic" style:font-style-asian="italic" fo:font-size="8pt" style:font-size-asian="8pt" style:font-size-complex="8pt"/>
    </style:style>
    <style:style style:name="T296" style:parent-style-name="DefaultParagraphFont" style:family="text">
      <style:text-properties style:font-name-complex="Arial"/>
    </style:style>
    <style:style style:name="P297" style:parent-style-name="Normal" style:family="paragraph">
      <style:text-properties style:font-name-complex="Arial"/>
    </style:style>
    <style:style style:name="P298" style:parent-style-name="Normal" style:family="paragraph">
      <style:text-properties style:font-name-complex="Arial"/>
    </style:style>
    <style:style style:name="P299" style:parent-style-name="Normal" style:family="paragraph">
      <style:text-properties style:font-name-complex="Arial"/>
    </style:style>
    <style:style style:name="P300" style:parent-style-name="ListParagraph" style:family="paragraph"/>
    <style:style style:name="P301" style:parent-style-name="ListParagraph" style:family="paragraph"/>
    <style:style style:name="T302" style:parent-style-name="DefaultParagraphFont" style:family="text">
      <style:text-properties style:font-name-complex="Arial"/>
    </style:style>
    <style:style style:name="P303" style:parent-style-name="Normal" style:family="paragraph">
      <style:text-properties style:font-name-complex="Arial"/>
    </style:style>
    <style:style style:name="P304" style:parent-style-name="Normal" style:family="paragraph">
      <style:text-properties style:font-name-complex="Arial"/>
    </style:style>
    <style:style style:name="P305" style:parent-style-name="Normal" style:family="paragraph">
      <style:text-properties style:font-name-complex="Arial"/>
    </style:style>
    <style:style style:name="T306" style:parent-style-name="DefaultParagraphFont" style:family="text">
      <style:text-properties style:font-name-complex="Arial"/>
    </style:style>
    <style:style style:name="T307" style:parent-style-name="FootnoteReference" style:family="text">
      <style:text-properties style:font-name-complex="Arial"/>
    </style:style>
    <style:style style:name="T308" style:parent-style-name="DefaultParagraphFont" style:family="text">
      <style:text-properties fo:font-style="italic" style:font-style-asian="italic" style:font-style-complex="italic" fo:font-size="8pt" style:font-size-asian="8pt" style:font-size-complex="8pt"/>
    </style:style>
    <style:style style:name="T309" style:parent-style-name="DefaultParagraphFont" style:family="text">
      <style:text-properties fo:font-style="italic" style:font-style-asian="italic" style:font-style-complex="italic" fo:font-size="8pt" style:font-size-asian="8pt" style:font-size-complex="8pt"/>
    </style:style>
    <style:style style:name="T310" style:parent-style-name="Hyperlink" style:family="text">
      <style:text-properties fo:font-style="italic" style:font-style-asian="italic" style:font-style-complex="italic" fo:font-size="8pt" style:font-size-asian="8pt" style:font-size-complex="8pt"/>
    </style:style>
    <style:style style:name="T311" style:parent-style-name="DefaultParagraphFont" style:family="text">
      <style:text-properties fo:font-style="italic" style:font-style-asian="italic" style:font-style-complex="italic" fo:font-size="8pt" style:font-size-asian="8pt" style:font-size-complex="8pt"/>
    </style:style>
    <style:style style:name="P312" style:parent-style-name="Normal" style:family="paragraph">
      <style:text-properties style:font-name-complex="Arial"/>
    </style:style>
    <style:style style:name="T313" style:parent-style-name="DefaultParagraphFont" style:family="text">
      <style:text-properties style:font-name-complex="Arial"/>
    </style:style>
    <style:style style:name="T314" style:parent-style-name="DefaultParagraphFont" style:family="text">
      <style:text-properties style:font-name-complex="Arial"/>
    </style:style>
    <style:style style:name="T315" style:parent-style-name="FootnoteReference" style:family="text">
      <style:text-properties style:font-name-complex="Arial"/>
    </style:style>
    <style:style style:name="T316" style:parent-style-name="DefaultParagraphFont" style:family="text">
      <style:text-properties fo:font-size="8pt" style:font-size-asian="8pt" style:font-size-complex="8pt"/>
    </style:style>
    <style:style style:name="T317" style:parent-style-name="DefaultParagraphFont" style:family="text">
      <style:text-properties fo:font-style="italic" style:font-style-asian="italic" fo:font-size="8pt" style:font-size-asian="8pt" style:font-size-complex="8pt"/>
    </style:style>
    <style:style style:name="T318" style:parent-style-name="DefaultParagraphFont" style:family="text">
      <style:text-properties fo:font-style="italic" style:font-style-asian="italic" style:font-style-complex="italic" fo:font-size="8pt" style:font-size-asian="8pt" style:font-size-complex="8pt"/>
    </style:style>
    <style:style style:name="T319" style:parent-style-name="DefaultParagraphFont" style:family="text">
      <style:text-properties fo:font-style="italic" style:font-style-asian="italic" style:font-style-complex="italic" fo:font-size="8pt" style:font-size-asian="8pt" style:font-size-complex="8pt"/>
    </style:style>
    <style:style style:name="T320" style:parent-style-name="DefaultParagraphFont" style:family="text">
      <style:text-properties fo:font-style="italic" style:font-style-asian="italic" fo:font-size="8pt" style:font-size-asian="8pt" style:font-size-complex="8pt"/>
    </style:style>
    <style:style style:name="P321" style:parent-style-name="ListParagraph" style:family="paragraph"/>
    <style:style style:name="P322" style:parent-style-name="ListParagraph" style:family="paragraph"/>
    <style:style style:name="P323" style:parent-style-name="ListParagraph" style:family="paragraph"/>
    <style:style style:name="T324" style:parent-style-name="DefaultParagraphFont" style:family="text">
      <style:text-properties style:font-name-complex="Arial"/>
    </style:style>
    <style:style style:name="T325" style:parent-style-name="FootnoteReference" style:family="text">
      <style:text-properties style:font-name-complex="Arial"/>
    </style:style>
    <style:style style:name="T326" style:parent-style-name="DefaultParagraphFont" style:family="text">
      <style:text-properties fo:font-size="8pt" style:font-size-asian="8pt" style:font-size-complex="8pt"/>
    </style:style>
    <style:style style:name="T327" style:parent-style-name="DefaultParagraphFont" style:family="text">
      <style:text-properties fo:font-style="italic" style:font-style-asian="italic" fo:font-size="8pt" style:font-size-asian="8pt" style:font-size-complex="8pt"/>
    </style:style>
    <style:style style:name="T328" style:parent-style-name="DefaultParagraphFont" style:family="text">
      <style:text-properties style:font-name-complex="Arial"/>
    </style:style>
    <style:style style:name="T329" style:parent-style-name="DefaultParagraphFont" style:family="text">
      <style:text-properties style:font-name-complex="Arial"/>
    </style:style>
    <style:style style:name="P330" style:parent-style-name="Normal" style:family="paragraph">
      <style:text-properties style:font-name-complex="Arial"/>
    </style:style>
    <style:style style:name="P331" style:parent-style-name="Normal" style:family="paragraph">
      <style:text-properties style:font-name-complex="Arial"/>
    </style:style>
    <style:style style:name="P332" style:parent-style-name="Normal" style:family="paragraph">
      <style:text-properties style:font-name-complex="Arial"/>
    </style:style>
    <style:style style:name="P333" style:parent-style-name="Normal" style:family="paragraph">
      <style:text-properties style:font-name-complex="Arial"/>
    </style:style>
    <style:style style:name="P334" style:parent-style-name="ListParagraph" style:family="paragraph"/>
    <style:style style:name="P335" style:parent-style-name="ListParagraph" style:family="paragraph"/>
    <style:style style:name="P336" style:parent-style-name="ListParagraph" style:family="paragraph"/>
    <style:style style:name="T337" style:parent-style-name="DefaultParagraphFont" style:family="text">
      <style:text-properties style:font-name-complex="Arial"/>
    </style:style>
    <style:style style:name="T338" style:parent-style-name="FootnoteReference" style:family="text">
      <style:text-properties style:font-name-complex="Arial"/>
    </style:style>
    <style:style style:name="T339" style:parent-style-name="DefaultParagraphFont" style:family="text">
      <style:text-properties fo:font-size="8pt" style:font-size-asian="8pt" style:font-size-complex="8pt"/>
    </style:style>
    <style:style style:name="T340" style:parent-style-name="Hyperlink" style:family="text">
      <style:text-properties fo:font-size="8pt" style:font-size-asian="8pt" style:font-size-complex="8pt"/>
    </style:style>
    <style:style style:name="T341" style:parent-style-name="DefaultParagraphFont" style:family="text">
      <style:text-properties style:font-name-complex="Arial"/>
    </style:style>
    <style:style style:name="T342" style:parent-style-name="DefaultParagraphFont" style:family="text">
      <style:text-properties style:font-name-complex="Arial"/>
    </style:style>
    <style:style style:name="P343" style:parent-style-name="Normal" style:family="paragraph"/>
    <style:style style:name="P344" style:parent-style-name="Normal" style:family="paragraph"/>
    <style:style style:name="P345" style:parent-style-name="Normal" style:family="paragraph"/>
    <style:style style:name="P346" style:parent-style-name="Normal" style:family="paragraph"/>
    <style:style style:name="P347" style:parent-style-name="Normal" style:family="paragraph"/>
    <style:style style:name="P348" style:parent-style-name="Normal" style:family="paragraph"/>
    <style:style style:name="P349" style:parent-style-name="Normal" style:family="paragraph"/>
    <style:style style:name="P350" style:parent-style-name="Normal" style:family="paragraph"/>
    <style:style style:name="T351" style:parent-style-name="DefaultParagraphFont" style:family="text">
      <style:text-properties style:font-name-complex="Arial"/>
    </style:style>
    <style:style style:name="T352" style:parent-style-name="DefaultParagraphFont" style:family="text">
      <style:text-properties style:font-name-complex="Arial"/>
    </style:style>
    <style:style style:name="T353" style:parent-style-name="FootnoteReference" style:family="text">
      <style:text-properties style:font-name-complex="Arial"/>
    </style:style>
    <style:style style:name="T354" style:parent-style-name="DefaultParagraphFont" style:family="text">
      <style:text-properties fo:font-size="8pt" style:font-size-asian="8pt" style:font-size-complex="8pt"/>
    </style:style>
    <style:style style:name="T355" style:parent-style-name="DefaultParagraphFont" style:family="text">
      <style:text-properties fo:font-style="italic" style:font-style-asian="italic" fo:font-size="8pt" style:font-size-asian="8pt" style:font-size-complex="8pt"/>
    </style:style>
    <style:style style:name="T356" style:parent-style-name="DefaultParagraphFont" style:family="text">
      <style:text-properties style:font-name-asian="Segoe UI"/>
    </style:style>
    <style:style style:name="T357" style:parent-style-name="DefaultParagraphFont" style:family="text">
      <style:text-properties fo:font-weight="bold" style:font-weight-asian="bold" style:font-weight-complex="bold"/>
    </style:style>
    <style:style style:name="P358" style:parent-style-name="Normal" style:family="paragraph">
      <style:text-properties style:font-name-asian="MS Mincho" style:font-name-complex="Arial"/>
    </style:style>
    <style:style style:name="P359" style:parent-style-name="Normal" style:family="paragraph">
      <style:text-properties style:font-name-asian="MS Mincho" style:font-style-complex="italic"/>
    </style:style>
    <style:style style:name="P360" style:parent-style-name="ListParagraph" style:family="paragraph">
      <style:text-properties style:font-name-asian="MS Mincho" style:font-style-complex="italic"/>
    </style:style>
    <style:style style:name="P361" style:parent-style-name="ListParagraph" style:family="paragraph">
      <style:text-properties style:font-name-asian="MS Mincho" style:font-style-complex="italic"/>
    </style:style>
    <style:style style:name="P362" style:parent-style-name="ListParagraph" style:family="paragraph">
      <style:text-properties style:font-name-asian="MS Mincho" style:font-style-complex="italic"/>
    </style:style>
    <style:style style:name="P363" style:parent-style-name="Normal" style:family="paragraph">
      <style:text-properties style:font-name-asian="MS Mincho" style:font-style-complex="italic"/>
    </style:style>
    <style:style style:name="P364" style:parent-style-name="Normal" style:family="paragraph">
      <style:text-properties style:font-name-asian="MS Mincho" style:font-name-complex="Arial"/>
    </style:style>
    <style:style style:name="P365" style:parent-style-name="Normal" style:family="paragraph">
      <style:text-properties style:font-name-asian="MS Mincho" style:font-style-complex="italic"/>
    </style:style>
    <style:style style:name="P366" style:parent-style-name="Normal" style:family="paragraph">
      <style:text-properties style:font-name-asian="MS Mincho"/>
    </style:style>
    <style:style style:name="P367" style:parent-style-name="Normal" style:family="paragraph">
      <style:text-properties style:font-name-asian="MS Mincho"/>
    </style:style>
    <style:style style:name="P368" style:parent-style-name="Normal" style:family="paragraph">
      <style:text-properties style:font-name-asian="MS Mincho" style:font-style-complex="italic"/>
    </style:style>
    <style:style style:name="T369" style:parent-style-name="DefaultParagraphFont" style:family="text">
      <style:text-properties style:font-name-asian="MS Mincho" style:font-name-complex="Arial"/>
    </style:style>
    <style:style style:name="T370" style:parent-style-name="FootnoteReference" style:family="text">
      <style:text-properties style:font-name-asian="MS Mincho" style:font-name-complex="Arial"/>
    </style:style>
    <style:style style:name="T371" style:parent-style-name="Hyperlink" style:family="text">
      <style:text-properties fo:font-size="8pt" style:font-size-asian="8pt" style:font-size-complex="8pt"/>
    </style:style>
    <style:style style:name="T372" style:parent-style-name="DefaultParagraphFont" style:family="text">
      <style:text-properties style:font-name-asian="MS Mincho" style:font-name-complex="Arial"/>
    </style:style>
    <style:style style:name="P373" style:parent-style-name="Normal" style:family="paragraph">
      <style:text-properties style:font-name-asian="MS Mincho" style:font-style-complex="italic"/>
    </style:style>
    <style:style style:name="P374" style:parent-style-name="Normal" style:family="paragraph">
      <style:text-properties style:font-name-asian="MS Mincho" style:font-style-complex="italic"/>
    </style:style>
    <style:style style:name="P375" style:parent-style-name="Normal" style:family="paragraph">
      <style:text-properties style:font-name-asian="MS Mincho"/>
    </style:style>
    <style:style style:name="T376" style:parent-style-name="DefaultParagraphFont" style:family="text">
      <style:text-properties style:font-name-asian="MS Mincho" style:font-name-complex="Arial"/>
    </style:style>
    <style:style style:name="T377" style:parent-style-name="DefaultParagraphFont" style:family="text">
      <style:text-properties style:font-name-asian="MS Mincho" style:font-name-complex="Arial"/>
    </style:style>
    <style:style style:name="T378" style:parent-style-name="FootnoteReference" style:family="text">
      <style:text-properties style:font-name-asian="MS Mincho" style:font-name-complex="Arial"/>
    </style:style>
    <style:style style:name="T379" style:parent-style-name="DefaultParagraphFont" style:family="text">
      <style:text-properties fo:font-size="8pt" style:font-size-asian="8pt" style:font-size-complex="8pt"/>
    </style:style>
    <style:style style:name="T380" style:parent-style-name="DefaultParagraphFont" style:family="text">
      <style:text-properties fo:font-style="italic" style:font-style-asian="italic" fo:font-size="8pt" style:font-size-asian="8pt" style:font-size-complex="8pt"/>
    </style:style>
    <style:style style:name="T381" style:parent-style-name="DefaultParagraphFont" style:family="text">
      <style:text-properties fo:font-style="italic" style:font-style-asian="italic" fo:font-size="8pt" style:font-size-asian="8pt" style:font-size-complex="8pt"/>
    </style:style>
    <style:style style:name="T382" style:parent-style-name="DefaultParagraphFont" style:family="text">
      <style:text-properties style:font-name-asian="MS Mincho" style:font-name-complex="Arial"/>
    </style:style>
    <style:style style:name="T383" style:parent-style-name="FootnoteReference" style:family="text">
      <style:text-properties style:font-name-asian="MS Mincho" style:font-name-complex="Arial"/>
    </style:style>
    <style:style style:name="T384" style:parent-style-name="DefaultParagraphFont" style:family="text">
      <style:text-properties fo:font-size="8pt" style:font-size-asian="8pt" style:font-size-complex="8pt"/>
    </style:style>
    <style:style style:name="T385" style:parent-style-name="DefaultParagraphFont" style:family="text">
      <style:text-properties fo:font-style="italic" style:font-style-asian="italic" fo:font-size="8pt" style:font-size-asian="8pt" style:font-size-complex="8pt"/>
    </style:style>
    <style:style style:name="T386" style:parent-style-name="DefaultParagraphFont" style:family="text">
      <style:text-properties fo:font-style="italic" style:font-style-asian="italic" style:font-style-complex="italic" fo:font-size="8pt" style:font-size-asian="8pt" style:font-size-complex="8pt"/>
    </style:style>
    <style:style style:name="T387" style:parent-style-name="DefaultParagraphFont" style:family="text">
      <style:text-properties fo:font-style="italic" style:font-style-asian="italic" fo:font-size="8pt" style:font-size-asian="8pt" style:font-size-complex="8pt"/>
    </style:style>
    <style:style style:name="P388" style:parent-style-name="Normal" style:family="paragraph">
      <style:text-properties style:font-name-asian="MS Mincho"/>
    </style:style>
    <style:style style:name="P389" style:parent-style-name="Normal" style:family="paragraph">
      <style:text-properties style:font-name-asian="MS Mincho" style:font-style-complex="italic"/>
    </style:style>
    <style:style style:name="P390" style:parent-style-name="Normal" style:family="paragraph">
      <style:text-properties style:font-name-asian="MS Mincho"/>
    </style:style>
    <style:style style:name="P391" style:parent-style-name="Normal" style:family="paragraph">
      <style:text-properties style:font-name-asian="MS Mincho" style:font-style-complex="italic"/>
    </style:style>
    <style:style style:name="T392" style:parent-style-name="DefaultParagraphFont" style:family="text">
      <style:text-properties style:font-name-asian="MS Mincho" style:font-name-complex="Arial"/>
    </style:style>
    <style:style style:name="T393" style:parent-style-name="DefaultParagraphFont" style:family="text">
      <style:text-properties style:font-name-asian="MS Mincho" style:font-name-complex="Arial"/>
    </style:style>
    <style:style style:name="T394" style:parent-style-name="DefaultParagraphFont" style:family="text">
      <style:text-properties style:font-name-asian="MS Mincho" style:font-name-complex="Arial"/>
    </style:style>
    <style:style style:name="T395" style:parent-style-name="FootnoteReference" style:family="text">
      <style:text-properties style:font-name-asian="MS Mincho" style:font-name-complex="Arial"/>
    </style:style>
    <style:style style:name="T396" style:parent-style-name="DefaultParagraphFont" style:family="text">
      <style:text-properties fo:font-size="8pt" style:font-size-asian="8pt" style:font-size-complex="8pt"/>
    </style:style>
    <style:style style:name="T397" style:parent-style-name="DefaultParagraphFont" style:family="text">
      <style:text-properties fo:font-size="8pt" style:font-size-asian="8pt" style:font-size-complex="8pt"/>
    </style:style>
    <style:style style:name="T398" style:parent-style-name="DefaultParagraphFont" style:family="text">
      <style:text-properties fo:font-style="italic" style:font-style-asian="italic" fo:font-size="8pt" style:font-size-asian="8pt" style:font-size-complex="8pt"/>
    </style:style>
    <style:style style:name="T399" style:parent-style-name="DefaultParagraphFont" style:family="text">
      <style:text-properties fo:font-style="italic" style:font-style-asian="italic" style:font-style-complex="italic" fo:font-size="8pt" style:font-size-asian="8pt" style:font-size-complex="8pt"/>
    </style:style>
    <style:style style:name="T400" style:parent-style-name="DefaultParagraphFont" style:family="text">
      <style:text-properties fo:font-style="italic" style:font-style-asian="italic" fo:font-size="8pt" style:font-size-asian="8pt" style:font-size-complex="8pt"/>
    </style:style>
    <style:style style:name="P401" style:parent-style-name="Normal" style:family="paragraph">
      <style:text-properties style:font-name-asian="MS Mincho" style:font-name-complex="Arial"/>
    </style:style>
    <style:style style:name="P402" style:parent-style-name="Normal" style:family="paragraph">
      <style:text-properties style:font-name-asian="MS Mincho" style:font-style-complex="italic"/>
    </style:style>
    <style:style style:name="P403" style:parent-style-name="Normal" style:family="paragraph">
      <style:text-properties style:font-name-asian="MS Mincho" style:font-style-complex="italic"/>
    </style:style>
    <style:style style:name="P404" style:parent-style-name="Normal" style:family="paragraph">
      <style:text-properties style:font-name-asian="MS Mincho" style:font-style-complex="italic"/>
    </style:style>
    <style:style style:name="P405" style:parent-style-name="ListParagraph" style:family="paragraph">
      <style:text-properties style:font-name-asian="MS Mincho" style:font-style-complex="italic"/>
    </style:style>
    <style:style style:name="P406" style:parent-style-name="ListParagraph" style:family="paragraph">
      <style:text-properties style:font-name-asian="MS Mincho" style:font-style-complex="italic"/>
    </style:style>
    <style:style style:name="P407" style:parent-style-name="ListParagraph" style:family="paragraph">
      <style:text-properties style:font-name-asian="MS Mincho" style:font-style-complex="italic"/>
    </style:style>
    <style:style style:name="P408" style:parent-style-name="ListParagraph" style:family="paragraph">
      <style:text-properties style:font-name-asian="MS Mincho" style:font-style-complex="italic"/>
    </style:style>
    <style:style style:name="P409" style:parent-style-name="ListParagraph" style:family="paragraph">
      <style:text-properties style:font-name-asian="MS Mincho" style:font-style-complex="italic"/>
    </style:style>
    <style:style style:name="P410" style:parent-style-name="ListParagraph" style:family="paragraph">
      <style:text-properties style:font-name-asian="MS Mincho" style:font-name-complex="Arial"/>
    </style:style>
    <style:style style:name="P411" style:parent-style-name="Normal" style:family="paragraph">
      <style:text-properties style:font-name-asian="MS Mincho" style:font-style-complex="italic"/>
    </style:style>
    <style:style style:name="T412" style:parent-style-name="DefaultParagraphFont" style:family="text">
      <style:text-properties style:font-name-asian="MS Mincho"/>
    </style:style>
    <style:style style:name="T413" style:parent-style-name="DefaultParagraphFont" style:family="text">
      <style:text-properties style:font-name-asian="MS Mincho" style:font-style-complex="italic"/>
    </style:style>
    <style:style style:name="P414" style:parent-style-name="Normal" style:family="paragraph">
      <style:text-properties style:font-name-asian="MS Mincho" style:font-style-complex="italic"/>
    </style:style>
    <style:style style:name="P415" style:parent-style-name="Normal" style:family="paragraph">
      <style:text-properties style:font-name-asian="MS Mincho" style:font-name-complex="Arial"/>
    </style:style>
    <style:style style:name="P416" style:parent-style-name="Normal" style:family="paragraph">
      <style:text-properties style:font-name-asian="MS Mincho" style:font-style-complex="italic"/>
    </style:style>
    <style:style style:name="T417" style:parent-style-name="DefaultParagraphFont" style:family="text">
      <style:text-properties style:font-name-asian="MS Mincho" style:font-style-complex="italic"/>
    </style:style>
    <style:style style:name="T418" style:parent-style-name="DefaultParagraphFont" style:family="text">
      <style:text-properties style:font-name-asian="MS Mincho" style:font-style-complex="italic"/>
    </style:style>
    <style:style style:name="T419" style:parent-style-name="DefaultParagraphFont" style:family="text">
      <style:text-properties style:font-name-asian="MS Mincho"/>
    </style:style>
    <style:style style:name="P420" style:parent-style-name="Normal" style:family="paragraph">
      <style:text-properties style:font-name-asian="MS Mincho" style:font-style-complex="italic"/>
    </style:style>
    <style:style style:name="P421" style:parent-style-name="Normal" style:family="paragraph">
      <style:text-properties style:font-name-asian="MS Mincho"/>
    </style:style>
    <style:style style:name="P422" style:parent-style-name="Normal" style:family="paragraph">
      <style:text-properties style:font-name-asian="MS Mincho"/>
    </style:style>
    <style:style style:name="P423" style:parent-style-name="Normal" style:family="paragraph">
      <style:text-properties style:font-name-asian="MS Mincho"/>
    </style:style>
    <style:style style:name="P424" style:parent-style-name="Normal" style:family="paragraph">
      <style:text-properties style:font-name-asian="MS Mincho"/>
    </style:style>
    <style:style style:name="P425" style:parent-style-name="Normal" style:family="paragraph">
      <style:text-properties style:font-name-asian="MS Mincho"/>
    </style:style>
    <style:style style:name="P426" style:parent-style-name="Normal" style:family="paragraph">
      <style:text-properties style:font-name-asian="MS Mincho"/>
    </style:style>
    <style:style style:name="P427" style:parent-style-name="Normal" style:family="paragraph">
      <style:text-properties style:font-name-asian="MS Mincho" style:font-name-complex="Arial"/>
    </style:style>
    <style:style style:name="P428" style:parent-style-name="Normal" style:family="paragraph">
      <style:text-properties style:font-name-asian="MS Mincho" style:font-name-complex="Arial"/>
    </style:style>
    <style:style style:name="P429" style:parent-style-name="Normal" style:family="paragraph">
      <style:text-properties style:font-name-asian="MS Mincho"/>
    </style:style>
    <style:style style:name="P430" style:parent-style-name="Normal" style:family="paragraph">
      <style:text-properties style:font-name-asian="MS Mincho"/>
    </style:style>
    <style:style style:name="T431" style:parent-style-name="DefaultParagraphFont" style:family="text">
      <style:text-properties style:font-name-asian="MS Mincho" style:font-name-complex="Arial"/>
    </style:style>
    <style:style style:name="T432" style:parent-style-name="FootnoteReference" style:family="text">
      <style:text-properties style:font-name-asian="MS Mincho" style:font-name-complex="Arial"/>
    </style:style>
    <style:style style:name="T433" style:parent-style-name="DefaultParagraphFont" style:family="text">
      <style:text-properties fo:font-size="8pt" style:font-size-asian="8pt" style:font-size-complex="8pt"/>
    </style:style>
    <style:style style:name="T434" style:parent-style-name="Hyperlink" style:family="text">
      <style:text-properties fo:font-size="8pt" style:font-size-asian="8pt" style:font-size-complex="8pt"/>
    </style:style>
    <style:style style:name="T435" style:parent-style-name="DefaultParagraphFont" style:family="text">
      <style:text-properties fo:font-size="8pt" style:font-size-asian="8pt" style:font-size-complex="8pt"/>
    </style:style>
    <style:style style:name="T436" style:parent-style-name="DefaultParagraphFont" style:family="text">
      <style:text-properties fo:font-size="8pt" style:font-size-asian="8pt" style:font-size-complex="8pt"/>
    </style:style>
    <style:style style:name="P437" style:parent-style-name="Normal" style:family="paragraph">
      <style:text-properties style:font-name-asian="MS Mincho"/>
    </style:style>
    <style:style style:name="P438" style:parent-style-name="Normal" style:family="paragraph">
      <style:text-properties style:font-name-asian="MS Mincho"/>
    </style:style>
    <style:style style:name="P439" style:parent-style-name="Normal" style:family="paragraph">
      <style:text-properties style:font-name-asian="MS Mincho"/>
    </style:style>
    <style:style style:name="T440" style:parent-style-name="DefaultParagraphFont" style:family="text">
      <style:text-properties style:font-name-asian="MS Mincho"/>
    </style:style>
    <style:style style:name="T441" style:parent-style-name="DefaultParagraphFont" style:family="text">
      <style:text-properties style:font-name-asian="Segoe UI"/>
    </style:style>
    <style:style style:name="T442" style:parent-style-name="DefaultParagraphFont" style:family="text">
      <style:text-properties style:font-name-asian="MS Mincho"/>
    </style:style>
    <style:style style:name="P443" style:parent-style-name="Normal" style:family="paragraph">
      <style:text-properties style:font-name-asian="MS Mincho"/>
    </style:style>
    <style:style style:name="P444" style:parent-style-name="Normal" style:family="paragraph">
      <style:text-properties style:font-name-asian="MS Mincho"/>
    </style:style>
    <style:style style:name="P445" style:parent-style-name="ListParagraph" style:family="paragraph">
      <style:text-properties style:font-name-asian="MS Mincho" style:font-name-complex="Arial"/>
    </style:style>
    <style:style style:name="P446" style:parent-style-name="ListParagraph" style:family="paragraph">
      <style:text-properties style:font-name-asian="MS Mincho" style:font-name-complex="Arial"/>
    </style:style>
    <style:style style:name="P447" style:parent-style-name="ListParagraph" style:family="paragraph">
      <style:text-properties style:font-name-asian="MS Mincho"/>
    </style:style>
    <style:style style:name="P448" style:parent-style-name="ListParagraph" style:family="paragraph">
      <style:text-properties style:font-name-asian="MS Mincho"/>
    </style:style>
    <style:style style:name="P449" style:parent-style-name="ListParagraph" style:family="paragraph">
      <style:text-properties style:font-name-asian="MS Mincho"/>
    </style:style>
    <style:style style:name="P450" style:parent-style-name="ListParagraph" style:family="paragraph">
      <style:text-properties style:font-name-asian="MS Mincho"/>
    </style:style>
    <style:style style:name="P451" style:parent-style-name="ListParagraph" style:family="paragraph">
      <style:text-properties style:font-name-asian="MS Mincho"/>
    </style:style>
    <style:style style:name="P452" style:parent-style-name="ListParagraph" style:family="paragraph">
      <style:text-properties style:font-name-asian="MS Mincho"/>
    </style:style>
    <style:style style:name="P453" style:parent-style-name="Normal" style:family="paragraph">
      <style:text-properties style:font-name-asian="MS Mincho"/>
    </style:style>
    <style:style style:name="P454" style:parent-style-name="Normal" style:family="paragraph">
      <style:text-properties style:font-name-asian="MS Mincho" style:font-name-complex="Arial"/>
    </style:style>
    <style:style style:name="P455" style:parent-style-name="Normal" style:family="paragraph">
      <style:text-properties style:font-name-asian="MS Mincho"/>
    </style:style>
    <style:style style:name="P456" style:parent-style-name="Normal" style:family="paragraph">
      <style:text-properties style:font-name-asian="MS Mincho"/>
    </style:style>
    <style:style style:name="P457" style:parent-style-name="Normal" style:family="paragraph">
      <style:text-properties style:font-name-asian="MS Mincho"/>
    </style:style>
    <style:style style:name="P458" style:parent-style-name="Normal" style:family="paragraph">
      <style:text-properties style:font-name-asian="MS Mincho"/>
    </style:style>
    <style:style style:name="P459" style:parent-style-name="Normal" style:family="paragraph">
      <style:text-properties style:font-name-asian="MS Mincho"/>
    </style:style>
    <style:style style:name="P460" style:parent-style-name="Normal" style:family="paragraph">
      <style:text-properties style:font-name-asian="MS Mincho"/>
    </style:style>
    <style:style style:name="P461" style:parent-style-name="Normal" style:family="paragraph">
      <style:text-properties style:font-name-asian="MS Mincho"/>
    </style:style>
    <style:style style:name="P462" style:parent-style-name="Normal" style:family="paragraph">
      <style:text-properties style:font-name-asian="MS Mincho"/>
    </style:style>
    <style:style style:name="P463" style:parent-style-name="Normal" style:family="paragraph">
      <style:text-properties style:font-name-asian="MS Mincho"/>
    </style:style>
    <style:style style:name="P464" style:parent-style-name="Normal" style:family="paragraph">
      <style:text-properties style:font-name-asian="MS Mincho" style:font-style-complex="italic"/>
    </style:style>
    <style:style style:name="P465" style:parent-style-name="Normal" style:family="paragraph">
      <style:text-properties style:font-name-asian="MS Mincho" style:font-style-complex="italic"/>
    </style:style>
    <style:style style:name="P466" style:parent-style-name="Normal" style:family="paragraph">
      <style:text-properties style:font-name-asian="MS Mincho" style:font-style-complex="italic"/>
    </style:style>
    <style:style style:name="P467" style:parent-style-name="Normal" style:family="paragraph">
      <style:text-properties style:font-name-asian="MS Mincho" style:font-style-complex="italic"/>
    </style:style>
    <style:style style:name="P468" style:parent-style-name="Normal" style:family="paragraph">
      <style:text-properties style:font-name-asian="MS Mincho" style:font-style-complex="italic"/>
    </style:style>
    <style:style style:name="P469" style:parent-style-name="Normal" style:family="paragraph">
      <style:text-properties style:font-name-asian="MS Mincho" style:font-style-complex="italic"/>
    </style:style>
    <style:style style:name="P470" style:parent-style-name="QuestionBullets" style:family="paragraph">
      <style:paragraph-properties fo:margin-left="0.5in" fo:text-indent="-0.25in">
        <style:tab-stops/>
      </style:paragraph-properties>
    </style:style>
    <style:style style:name="P471" style:parent-style-name="QuestionBullets" style:family="paragraph">
      <style:paragraph-properties fo:margin-left="0.5in" fo:text-indent="-0.25in">
        <style:tab-stops/>
      </style:paragraph-properties>
    </style:style>
    <style:style style:name="P472" style:parent-style-name="QuestionBullets" style:family="paragraph">
      <style:paragraph-properties fo:margin-left="0.5in" fo:text-indent="-0.25in">
        <style:tab-stops/>
      </style:paragraph-properties>
    </style:style>
    <style:style style:name="P473" style:parent-style-name="Heading1" style:family="paragraph">
      <style:paragraph-properties fo:break-before="page"/>
    </style:style>
    <style:style style:name="P474" style:parent-style-name="Normal" style:family="paragraph">
      <style:text-properties style:language-asian="en" style:country-asian="US"/>
    </style:style>
    <style:style style:name="P475" style:parent-style-name="Normal" style:family="paragraph">
      <style:text-properties style:language-asian="en" style:country-asian="US"/>
    </style:style>
    <style:style style:name="P476" style:parent-style-name="ListParagraph" style:family="paragraph"/>
    <style:style style:name="P477" style:parent-style-name="ListParagraph" style:family="paragraph"/>
    <style:style style:name="P478" style:parent-style-name="ListParagraph" style:family="paragraph"/>
    <style:style style:name="P479" style:parent-style-name="ListParagraph" style:family="paragraph"/>
    <style:style style:name="P480" style:parent-style-name="Normal" style:family="paragraph">
      <style:text-properties style:language-asian="en" style:country-asian="US"/>
    </style:style>
    <style:style style:name="P481" style:parent-style-name="Normal" style:family="paragraph">
      <style:text-properties style:language-asian="en" style:country-asian="US"/>
    </style:style>
    <style:style style:name="P482" style:parent-style-name="Normal" style:family="paragraph">
      <style:text-properties style:language-asian="en" style:country-asian="US"/>
    </style:style>
    <style:style style:name="P483" style:parent-style-name="Normal" style:family="paragraph">
      <style:text-properties style:language-asian="en" style:country-asian="US"/>
    </style:style>
    <style:style style:name="P484" style:parent-style-name="ListParagraph" style:family="paragraph"/>
    <style:style style:name="P485" style:parent-style-name="ListParagraph" style:family="paragraph"/>
    <style:style style:name="P486" style:parent-style-name="ListParagraph" style:family="paragraph"/>
    <style:style style:name="P487" style:parent-style-name="ListParagraph" style:family="paragraph"/>
    <style:style style:name="P488" style:parent-style-name="Normal" style:family="paragraph">
      <style:text-properties style:language-asian="en" style:country-asian="US"/>
    </style:style>
    <style:style style:name="P489" style:parent-style-name="Normal" style:family="paragraph">
      <style:text-properties style:language-asian="en" style:country-asian="US"/>
    </style:style>
    <style:style style:name="P490" style:parent-style-name="Normal" style:family="paragraph">
      <style:text-properties style:language-asian="en" style:country-asian="US"/>
    </style:style>
    <style:style style:name="P491" style:parent-style-name="Normal" style:family="paragraph">
      <style:text-properties style:language-asian="en" style:country-asian="US"/>
    </style:style>
    <style:style style:name="P492" style:parent-style-name="ListParagraph" style:family="paragraph"/>
    <style:style style:name="P493" style:parent-style-name="ListParagraph" style:family="paragraph"/>
    <style:style style:name="P494" style:parent-style-name="Normal" style:family="paragraph">
      <style:text-properties style:language-asian="en" style:country-asian="US"/>
    </style:style>
    <style:style style:name="P495" style:parent-style-name="Normal" style:family="paragraph">
      <style:text-properties style:language-asian="en" style:country-asian="US"/>
    </style:style>
    <style:style style:name="P496" style:parent-style-name="Normal" style:family="paragraph">
      <style:text-properties style:language-asian="en" style:country-asian="US"/>
    </style:style>
    <style:style style:name="P497" style:parent-style-name="Normal" style:family="paragraph">
      <style:text-properties style:language-asian="en" style:country-asian="US"/>
    </style:style>
    <style:style style:name="P498" style:parent-style-name="ListParagraph" style:family="paragraph"/>
    <style:style style:name="P499" style:parent-style-name="ListParagraph" style:family="paragraph"/>
    <style:style style:name="P500" style:parent-style-name="Normal" style:family="paragraph">
      <style:paragraph-properties fo:break-before="page" fo:margin-top="0in" fo:margin-bottom="0.0416in" fo:margin-left="0.7875in" fo:text-indent="-0.3937in">
        <style:tab-stops/>
      </style:paragraph-properties>
    </style:style>
    <style:style style:name="P501" style:parent-style-name="ListParagraph" style:family="paragraph"/>
    <style:style style:name="P502" style:parent-style-name="ListParagraph" style:family="paragraph"/>
    <style:style style:name="P503" style:parent-style-name="ListParagraph" style:family="paragraph"/>
    <style:style style:name="P504" style:parent-style-name="ListParagraph" style:family="paragraph"/>
    <style:style style:name="P505" style:parent-style-name="ListParagraph" style:family="paragraph"/>
    <style:style style:name="P506" style:parent-style-name="ListParagraph" style:family="paragraph"/>
    <style:style style:name="P507" style:parent-style-name="ListParagraph" style:family="paragraph"/>
    <style:style style:name="P508" style:parent-style-name="ListParagraph" style:family="paragraph"/>
    <style:style style:name="P509" style:parent-style-name="ListParagraph" style:family="paragraph"/>
    <style:style style:name="P510" style:parent-style-name="ListParagraph" style:family="paragraph"/>
    <style:style style:name="P511" style:parent-style-name="ListParagraph" style:family="paragraph"/>
    <style:style style:name="P512" style:parent-style-name="ListParagraph" style:family="paragraph"/>
  </office:automatic-styles>
  <office:body>
    <office:text text:use-soft-page-breaks="true">
      <text:p text:style-name="P1">Consultation on proposed changes to<text:line-break/>the standards and requirements for<text:line-break/>SIA licence-linked qualifications</text:p>
      <text:p text:style-name="P5"/>
      <text:p text:style-name="TOCHeading"><text:span text:style-name="T6">Contents</text:span></text:p>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7"><text:a xlink:href="#_Toc238803774" office:target-frame-name="_top" xlink:show="replace"><text:span text:style-name="Hyperlink">About the Security Industry Authority</text:span><text:tab/>4</text:a></text:p>
          <text:p text:style-name="P8"><text:a xlink:href="#_Toc238803775" office:target-frame-name="_top" xlink:show="replace"><text:span text:style-name="Hyperlink">About SIA licence-linked qualifications</text:span><text:tab/>4</text:a></text:p>
          <text:p text:style-name="P9"><text:a xlink:href="#_Toc238803776" office:target-frame-name="_top" xlink:show="replace"><text:span text:style-name="Hyperlink">About our strategic review of qualifications</text:span><text:tab/>6</text:a></text:p>
          <text:p text:style-name="P10"><text:a xlink:href="#_Toc238803777" office:target-frame-name="_top" xlink:show="replace"><text:span text:style-name="Hyperlink">What the review covers</text:span><text:tab/>6</text:a></text:p>
          <text:p text:style-name="P11"><text:a xlink:href="#_Toc238803778" office:target-frame-name="_top" xlink:show="replace"><text:span text:style-name="Hyperlink">Why we are doing the review now</text:span><text:tab/>6</text:a></text:p>
          <text:p text:style-name="P12"><text:a xlink:href="#_Toc238803779" office:target-frame-name="_top" xlink:show="replace"><text:span text:style-name="Hyperlink">Wider SIA activity</text:span><text:tab/>7</text:a></text:p>
          <text:p text:style-name="P13"><text:a xlink:href="#_Toc238803780" office:target-frame-name="_top" xlink:show="replace"><text:span text:style-name="Hyperlink">How we are conducting the review</text:span><text:tab/>8</text:a></text:p>
          <text:p text:style-name="P14"><text:a xlink:href="#_Toc238803781" office:target-frame-name="_top" xlink:show="replace"><text:span text:style-name="Hyperlink">About this consultation</text:span><text:tab/>9</text:a></text:p>
          <text:p text:style-name="P15"><text:a xlink:href="#_Toc238803782" office:target-frame-name="_top" xlink:show="replace"><text:span text:style-name="Hyperlink">What we are consulting on</text:span><text:tab/>9</text:a></text:p>
          <text:p text:style-name="P16"><text:a xlink:href="#_Toc238803783" office:target-frame-name="_top" xlink:show="replace"><text:span text:style-name="Hyperlink">Areas not covered by this consultation</text:span><text:tab/>10</text:a></text:p>
          <text:p text:style-name="P17"><text:a xlink:href="#_Toc238803784" office:target-frame-name="_top" xlink:show="replace"><text:span text:style-name="Hyperlink">Who should respond to this consultation</text:span><text:tab/>10</text:a></text:p>
          <text:p text:style-name="P18"><text:a xlink:href="#_Toc238803785" office:target-frame-name="_top" xlink:show="replace"><text:span text:style-name="Hyperlink">How to respond to this consultation</text:span><text:tab/>11</text:a></text:p>
          <text:p text:style-name="P19"><text:a xlink:href="#_Toc238803786" office:target-frame-name="_top" xlink:show="replace"><text:span text:style-name="Hyperlink">How we will use your responses</text:span><text:tab/>11</text:a></text:p>
          <text:p text:style-name="P20"><text:a xlink:href="#_Toc238803787" office:target-frame-name="_top" xlink:show="replace"><text:span text:style-name="Hyperlink">Equality considerations</text:span><text:tab/>12</text:a></text:p>
          <text:p text:style-name="P21"><text:a xlink:href="#_Toc238803788" office:target-frame-name="_top" xlink:show="replace"><text:span text:style-name="Hyperlink">Overview of the changes we are proposing to make</text:span><text:tab/>12</text:a></text:p>
          <text:p text:style-name="P22"><text:a xlink:href="#_Toc238803789" office:target-frame-name="_top" xlink:show="replace"><text:span text:style-name="Hyperlink">Changes to the specifications which form the content of the qualifications</text:span><text:tab/>12</text:a></text:p>
          <text:p text:style-name="P23"><text:a xlink:href="#_Toc238803790" office:target-frame-name="_top" xlink:show="replace"><text:span text:style-name="Hyperlink">Challenges in the provision of security</text:span><text:tab/>12</text:a></text:p>
          <text:p text:style-name="P24"><text:a xlink:href="#_Toc238803791" office:target-frame-name="_top" xlink:show="replace"><text:span text:style-name="Hyperlink">Further physical intervention skills</text:span><text:tab/>13</text:a></text:p>
          <text:p text:style-name="P25"><text:a xlink:href="#_Toc238803792" office:target-frame-name="_top" xlink:show="replace"><text:span text:style-name="Hyperlink">Greater common private security industry knowledge and integration of services</text:span><text:tab/>13</text:a></text:p>
          <text:p text:style-name="P26"><text:a xlink:href="#_Toc238803793" office:target-frame-name="_top" xlink:show="replace"><text:span text:style-name="Hyperlink">Societal and cultural changes</text:span><text:tab/>14</text:a></text:p>
          <text:p text:style-name="P27"><text:a xlink:href="#_Toc238803794" office:target-frame-name="_top" xlink:show="replace"><text:span text:style-name="Hyperlink">Counter-terrorism learning</text:span><text:tab/>14</text:a></text:p>
          <text:p text:style-name="P28"><text:a xlink:href="#_Toc238803795" office:target-frame-name="_top" xlink:show="replace"><text:span text:style-name="Hyperlink">First aid competence</text:span><text:tab/>15</text:a></text:p>
          <text:p text:style-name="P29"><text:a xlink:href="#_Toc238803796" office:target-frame-name="_top" xlink:show="replace"><text:span text:style-name="Hyperlink">Functional English skills</text:span><text:tab/>15</text:a></text:p>
          <text:p text:style-name="P30"><text:a xlink:href="#_Toc238803797" office:target-frame-name="_top" xlink:show="replace"><text:span text:style-name="Hyperlink">Close protection</text:span><text:tab/>16</text:a></text:p>
          <text:p text:style-name="P31"><text:a xlink:href="#_Toc238803798" office:target-frame-name="_top" xlink:show="replace"><text:span text:style-name="Hyperlink">Trainers delivering SIA licence-linked qualifications</text:span><text:tab/>16</text:a></text:p>
          <text:p text:style-name="P32"><text:a xlink:href="#_Toc238803799" office:target-frame-name="_top" xlink:show="replace"><text:span text:style-name="Hyperlink">Top-up and refresher training</text:span><text:tab/>17</text:a></text:p>
          <text:p text:style-name="P33"><text:a xlink:href="#_Toc238803800" office:target-frame-name="_top" xlink:show="replace"><text:span text:style-name="Hyperlink">The proposed changes in detail</text:span><text:tab/>17</text:a></text:p>
          <text:p text:style-name="P34"><text:a xlink:href="#_Toc238803801" office:target-frame-name="_top" xlink:show="replace"><text:span text:style-name="Hyperlink">Changes to our knowledge and skills specifications</text:span><text:tab/>17</text:a></text:p>
          <text:p text:style-name="P35"><text:a xlink:href="#_Toc238803802" office:target-frame-name="_top" xlink:show="replace"><text:span text:style-name="Hyperlink">Challenges in the provision of security</text:span><text:tab/>18</text:a></text:p>
          <text:p text:style-name="P36"><text:a xlink:href="#_Toc238803803" office:target-frame-name="_top" xlink:show="replace"><text:span text:style-name="Hyperlink">Further physical intervention skills</text:span><text:tab/>22</text:a></text:p>
          <text:p text:style-name="P37"><text:a xlink:href="#_Toc238803804" office:target-frame-name="_top" xlink:show="replace"><text:span text:style-name="Hyperlink">Escorting customers on stairs</text:span><text:tab/>23</text:a></text:p>
          <text:p text:style-name="P38"><text:a xlink:href="#_Toc238803805" office:target-frame-name="_top" xlink:show="replace"><text:span text:style-name="Hyperlink">Greater requirement for operative private security industry knowledge and integration of service</text:span><text:tab/>23</text:a></text:p>
          <text:p text:style-name="P39"><text:a xlink:href="#_Toc238803806" office:target-frame-name="_top" xlink:show="replace"><text:span text:style-name="Hyperlink">Societal and cultural shifts</text:span><text:tab/>25</text:a></text:p>
          <text:p text:style-name="P40"><text:a xlink:href="#_Toc238803807" office:target-frame-name="_top" xlink:show="replace"><text:span text:style-name="Hyperlink">Counter-terror e-learning</text:span><text:tab/>29</text:a></text:p>
          <text:p text:style-name="P41"><text:a xlink:href="#_Toc238803808" office:target-frame-name="_top" xlink:show="replace"><text:span text:style-name="Hyperlink">First aid competence</text:span><text:tab/>30</text:a></text:p>
          <text:p text:style-name="P42"><text:a xlink:href="#_Toc238803809" office:target-frame-name="_top" xlink:show="replace"><text:span text:style-name="Hyperlink">Functional English requirements</text:span><text:tab/>34</text:a></text:p>
          <text:p text:style-name="P43"><text:a xlink:href="#_Toc238803810" office:target-frame-name="_top" xlink:show="replace"><text:span text:style-name="Hyperlink">Close protection licence use and training</text:span><text:tab/>37</text:a></text:p>
          <text:p text:style-name="P44"><text:a xlink:href="#_Toc238803811" office:target-frame-name="_top" xlink:show="replace"><text:span text:style-name="Hyperlink">Trainers delivering SIA licence-linked qualifications</text:span><text:tab/>42</text:a></text:p>
          <text:p text:style-name="P45"><text:a xlink:href="#_Toc238803812" office:target-frame-name="_top" xlink:show="replace"><text:span text:style-name="Hyperlink">Top-up and refresher requireme</text:span><text:bookmark-start text:name="_Hlt238803824"/><text:bookmark-start text:name="_Hlt238803825"/><text:span text:style-name="Hyperlink">n</text:span><text:bookmark-end text:name="_Hlt238803824"/><text:bookmark-end text:name="_Hlt238803825"/><text:span text:style-name="Hyperlink">ts</text:span><text:tab/>44</text:a></text:p>
          <text:p text:style-name="P46"><text:a xlink:href="#_Toc238803813" office:target-frame-name="_top" xlink:show="replace"><text:span text:style-name="Hyperlink">Annex 1 – Overview of current SIA licence-linked qualifications</text:span><text:tab/>46</text:a></text:p>
          <text:p text:style-name="P47"><text:a xlink:href="#_Toc238803814" office:target-frame-name="_top" xlink:show="replace"><text:span text:style-name="Hyperlink">Cash and valuables in transit</text:span><text:tab/>46</text:a></text:p>
          <text:p text:style-name="P48"><text:a xlink:href="#_Toc238803815" office:target-frame-name="_top" xlink:show="replace"><text:span text:style-name="Hyperlink">Close protection</text:span><text:tab/>46</text:a></text:p>
          <text:p text:style-name="P49"><text:a xlink:href="#_Toc238803816" office:target-frame-name="_top" xlink:show="replace"><text:span text:style-name="Hyperlink">Door supervision</text:span><text:tab/>47</text:a></text:p>
          <text:p text:style-name="P50"><text:a xlink:href="#_Toc238803817" office:target-frame-name="_top" xlink:show="replace"><text:span text:style-name="Hyperlink">Public space surveillance (CCTV)</text:span><text:tab/>48</text:a></text:p>
          <text:p text:style-name="P51"><text:a xlink:href="#_Toc238803818" office:target-frame-name="_top" xlink:show="replace"><text:span text:style-name="Hyperlink">Security guarding</text:span><text:tab/>49</text:a></text:p>
          <text:p text:style-name="P52"><text:a xlink:href="#_Toc238803819" office:target-frame-name="_top" xlink:show="replace"><text:span text:style-name="Hyperlink">Annex 2 – Application process for first-time applicants</text:span><text:tab/>51</text:a></text:p>
          <text:p text:style-name="P53"><text:a xlink:href="#_Toc238803820" office:target-frame-name="_top" xlink:show="replace"><text:span text:style-name="Hyperlink">Before starting your training</text:span><text:tab/>51</text:a></text:p>
          <text:p text:style-name="P54"><text:a xlink:href="#_Toc238803821" office:target-frame-name="_top" xlink:show="replace"><text:span text:style-name="Hyperlink">Before applying for an SIA licence</text:span><text:tab/>51</text:a></text:p>
          <text:p text:style-name="P55"><text:a xlink:href="#_Toc238803822" office:target-frame-name="_top" xlink:show="replace"><text:span text:style-name="Hyperlink">When you apply for an SIA licence</text:span><text:tab/>51</text:a></text:p>
          <text:p text:style-name="P56"><text:a xlink:href="#_Toc238803823" office:target-frame-name="_top" xlink:show="replace"><text:span text:style-name="Hyperlink">If we grant you a licence</text:span><text:tab/>52</text:a></text:p>
        </text:index-body>
      </text:table-of-content>
      <text:p text:style-name="P57"/>
      <text:p text:style-name="P58"/>
      <text:h text:style-name="Heading1" text:outline-level="1"><text:bookmark-start text:name="_Toc238739577"/><text:bookmark-start text:name="_Toc238803774"/>About the Security Industry Authority<text:bookmark-end text:name="_Toc238739577"/><text:bookmark-end text:name="_Toc238803774"/></text:h>
      <text:p text:style-name="P59">As the UK’s security regulator, our purpose is to keep people and places safe and secure by regulating the private security industry and venues across the UK.</text:p>
      <text:p text:style-name="P60">The Security Industry Authority (SIA) was<text:s/>first established by the Private Security Industry Act 2001 to contribute to public protection, setting and improving standards in the private security industry.</text:p>
      <text:p text:style-name="Normal">We are responsible for the licensing of individual operatives carrying out certain private security roles and providing a register for businesses who supply licensed operatives and want to join a voluntary quality standards scheme. We are also preparing to take on in 2027 new responsibilities as the regulator of Martyn’s Law.</text:p>
      <text:p text:style-name="Normal">Individual licensing<text:s/>sits at the heart of our private security regulatory responsibilities. It directly shapes standards in security delivery by the individuals who carry out roles protecting the public from physical harm, and premises and property from damage, unauthorised access, and theft. It is a legal requirement for those engaging in regulated private security activity to hold a valid SIA licence.</text:p>
      <text:p text:style-name="P61">In addition, premises, and events in scope of Martyn’s Law may contract and use SIA licensed security to assist them in<text:s/>meeting their obligations under Martyn’s Law, for example in carrying out searching, monitoring or other guarding activities at premises.</text:p>
      <text:p text:style-name="Normal">The licensing criteria and standards that we set ensure the consistency of vetting decisions and training requirements for entering the security profession. They provide a level of assurance that licensed operatives have the basic skills they need to do their job and can be trusted to provide help to the public.</text:p>
      <text:p text:style-name="P62">We are reviewing the standards for licence-linked<text:s/>qualifications that say what an operative must know and be able to do before applying for a SIA licence. We have worked with experts in the private security industry, the training sector, and other stakeholders to develop proposals for the next generation of standards used for the qualifications required for licensing. We present these proposals in this consultation for your feedback.</text:p>
      <text:p text:style-name="Normal"/>
      <text:h text:style-name="Heading1" text:outline-level="1"><text:bookmark-start text:name="_Toc238739578"/><text:bookmark-start text:name="_Toc238803775"/>About SIA licence-linked qualifications<text:bookmark-end text:name="_Toc238739578"/><text:bookmark-end text:name="_Toc238803775"/></text:h>
      <text:p text:style-name="P63">The SIA’s role is to set and approve standards of training required for individuals<text:s/>before they can apply for an SIA licence. We detail this standard in a set of specifications for learning and qualifications. These specifications are used as the basis of government-regulated qualifications that ensure consistency in entry-level qualifications. The<text:s/><text:soft-page-break/>qualifications are overseen by the Office of Qualifications and Examinations Regulation (Ofqual) (for England, Wales, and Northern Ireland) and Qualifications Scotland.</text:p>
      <text:p text:style-name="P64">We work with representatives of the private security industry, education,<text:s/>and training,<text:s/><text:bookmark-start text:name="_Int_qEsa15bj"/>counter-terrorism<text:bookmark-end text:name="_Int_qEsa15bj"/>, public safety and other stakeholders to set these specifications. The specifications state what knowledge and skills individuals need to know and do to help keep themselves and the public safe and are used as the basis for the licence-linked qualifications.</text:p>
      <text:p text:style-name="P65">Security operatives work in a wide variety of different types of roles across the private security industry. Most pay the cost of taking the training and qualification that is required before they can apply for a licence<text:s/>themselves. They may not necessarily know what specific job they will apply for or the work they may be deployed to do. The entry-level specifications therefore focus on the essential safety-critical knowledge and skills that an operative is likely to use in whatever role they work in. It is then for employers and users of security to supplement this with on-the-job training and development. This also minimises unnecessary burden and cost on learners and employers.</text:p>
      <text:p text:style-name="Normal">The specifications, and the qualifications<text:s/>and training based on them, do not replace the responsibility of employers to ensure that operatives are trained and appropriately briefed before deployment.</text:p>
      <text:p text:style-name="P66">Five government-regulated awarding organisations can offer qualifications that we will accept from individuals applying for, or renewing, SIA licences. The awarding organisations take the specifications we issue and use them as the basis for developing qualifications that are regulated by Ofqual which regulates qualifications in England and takes the<text:s/>lead on behalf of the Welsh and Northern Irish governments for UK-wide qualifications, and Qualifications Scotland.</text:p>
      <text:p text:style-name="Normal">The awarding organisations enter into their own arrangements with the training providers they approve and monitor. Training providers deliver the training and conduct the exams and practical assessments. The awarding organisations are responsible for ensuring that their qualifications are awarded only to people who have properly passed the assessments legitimately and fairly.</text:p>
      <text:p text:style-name="Normal">Ofqual and<text:s/>Qualifications Scotland, as the government qualifications regulators, ensure that awarding organisations follow their respective regulatory requirements, including demonstrating that they are operating an effective assessment and quality assurance strategy and investigating allegations of malpractice.</text:p>
      <text:p text:style-name="Normal"><text:span text:style-name="T67">To apply for a<text:s/></text:span><text:bookmark-start text:name="_Int_qpckBHbH"/><text:span text:style-name="T68">front line</text:span><text:bookmark-end text:name="_Int_qpckBHbH"/><text:span text:style-name="T69"><text:s/>SIA licence, an individual must complete a licence-linked qualification in the relevant sector, as set out in<text:s/></text:span><text:a xlink:href="#Annex_1" office:target-frame-name="_top" xlink:show="replace"><text:span text:style-name="T70">Annex 1</text:span></text:a><text:span text:style-name="T71">. The process for those applying for an</text:span><text:span text:style-name="T72"><text:s/>SIA licence for the first time is set out in<text:s/></text:span><text:a xlink:href="#Annex_2" office:target-frame-name="_top" xlink:show="replace"><text:span text:style-name="T73">Annex 2</text:span></text:a><text:span text:style-name="T74">.</text:span></text:p>
      <text:p text:style-name="Normal">In 2025 and 2026 we changed the requirements, and introduced refresher training to:</text:p>
      <text:list text:style-name="LFO3" text:continue-numbering="true">
        <text:list-item>
          <text:p text:style-name="P75">guard against skills fade in some critical areas</text:p>
        </text:list-item>
        <text:list-item>
          <text:p text:style-name="P76">ensure operatives keep up with changes to public safety content</text:p>
        </text:list-item>
      </text:list>
      <text:soft-page-break/>
      <text:p text:style-name="P77">Operatives wishing to renew a close protection, door supervision, or security guarding licence now need to take a refresher qualification before they can apply to renew their licence.</text:p>
      <text:p text:style-name="Normal"/>
      <text:h text:style-name="Heading1" text:outline-level="1"><text:bookmark-start text:name="_Toc238739579"/><text:bookmark-start text:name="_Toc238803776"/>About our strategic review of qualifications<text:bookmark-end text:name="_Toc238739579"/><text:bookmark-end text:name="_Toc238803776"/></text:h>
      <text:h text:style-name="Heading2" text:outline-level="2"><text:bookmark-start text:name="_Toc238739580"/><text:bookmark-start text:name="_Toc238803777"/>What the review covers<text:bookmark-end text:name="_Toc238739580"/><text:bookmark-end text:name="_Toc238803777"/></text:h>
      <text:p text:style-name="Normal"><text:span text:style-name="T78">We<text:s/></text:span><text:span text:style-name="T79">are conducting a strategic review of the standards we set, and which form the basis for SIA licence-linked qualifications and training.</text:span></text:p>
      <text:p text:style-name="P80">The purpose of this review is to make sure that the standards we set and the way in which operatives demonstrate they have the required knowledge and skills, continues to keep pace with expectations of the role especially in regard to public safety.</text:p>
      <text:p text:style-name="P81">The review will result in new licence-linked qualifications being introduced in 2027. It provides<text:s/>the opportunity to take a wider strategic long-term view of our licence-linked competency requirements. The review includes:</text:p>
      <text:list text:style-name="LFO4" text:continue-numbering="true">
        <text:list-item>
          <text:p text:style-name="P82">our specifications that say what an operative must know or do</text:p>
        </text:list-item>
        <text:list-item>
          <text:p text:style-name="P83">how we work with others to develop new licence-linked qualifications</text:p>
        </text:list-item>
        <text:list-item>
          <text:p text:style-name="P84">reviewing the prerequisite requirements for a licence</text:p>
        </text:list-item>
        <text:list-item>
          <text:p text:style-name="P85">changes to the way qualifications are assessed and awarded to make this more robust</text:p>
        </text:list-item>
        <text:list-item>
          <text:p text:style-name="P86">how training should be delivered, and the improved ongoing quality assurance of qualifications</text:p>
        </text:list-item>
      </text:list>
      <text:list text:style-name="LFO1" text:continue-numbering="true">
        <text:list-item>
          <text:p text:style-name="P87">the requirements and<text:s/>conditions we expect awarding organisations to adhere to if they are to offer the qualifications we<text:s/><text:bookmark-start text:name="_Int_J32BWngh"/>accept<text:bookmark-end text:name="_Int_J32BWngh"/><text:s/>for licensing</text:p>
        </text:list-item>
      </text:list>
      <text:h text:style-name="Heading2" text:outline-level="2"><text:bookmark-start text:name="_Toc238739581"/><text:bookmark-start text:name="_Toc238803778"/>Why we are doing the review now<text:bookmark-end text:name="_Toc238739581"/><text:bookmark-end text:name="_Toc238803778"/></text:h>
      <text:p text:style-name="P88">Qualifications, including those regulated by Ofqual and Qualifications Scotland, must be reviewed by awarding organisations in a regular and systematic manner, with in-depth reviews of each qualification typically occurring every 5 years.</text:p>
      <text:p text:style-name="Normal">We align our major reviews of the requirements set for individual licensing with this timeline of every 5 years. We also<text:s/>conduct smaller, annual reviews of content so that we can consider the outcome of coroners’ cases and other events. Where feasible, these smaller reviews may result in updates to the specifications.</text:p>
      <text:p text:style-name="Normal">We are undertaking a full review of content because:</text:p>
      <text:list text:style-name="LFO5" text:continue-numbering="true">
        <text:list-item>
          <text:p text:style-name="P89">the risks posed to licensed operatives change, and we need to make sure that the core entry-level knowledge required reflects this</text:p>
        </text:list-item>
      </text:list>
      <text:soft-page-break/>
      <text:list text:style-name="LFO1" text:continue-numbering="true">
        <text:list-item>
          <text:p text:style-name="P90">the levels and nature of crime threats change, and we need to make sure our specifications equip operatives to deal with these</text:p>
        </text:list-item>
        <text:list-item>
          <text:p text:style-name="P91">we need to make sure the content keeps up with the use of modern technologies in the private security industry</text:p>
        </text:list-item>
        <text:list-item>
          <text:p text:style-name="P92">we need to make sure that references to legislation are up to date and relevant</text:p>
        </text:list-item>
        <text:list-item>
          <text:p text:style-name="P93">we need to make sure the specifications set reflect up-to-date counter-terror knowledge and practice developed by counter-terrorism agencies (including the National Counter Terrorism Security Office, the part of the police that supports on the Protect and Prepare strands of the UK government’s counter-terrorism<text:s/>strategy)</text:p>
        </text:list-item>
        <text:list-item>
          <text:p text:style-name="P94">we need to make sure that the specifications reflect up-to-date private security industry practice</text:p>
        </text:list-item>
      </text:list>
      <text:p text:style-name="Normal">Similarly, the private security industry continues to change, with:</text:p>
      <text:list text:style-name="LFO1" text:continue-numbering="true">
        <text:list-item>
          <text:p text:style-name="P95">changing expectations in what frontline private security operatives need to know and do</text:p>
        </text:list-item>
        <text:list-item>
          <text:p text:style-name="P96">private security services becoming more integrated</text:p>
        </text:list-item>
        <text:list-item>
          <text:p text:style-name="P97">increased expectations on licence holder conduct, professionalism, and decision-making from those who buy and rely on private security</text:p>
        </text:list-item>
      </text:list>
      <text:p text:style-name="Normal">If the specifications, qualifications, and training linked<text:s/>with obtaining an SIA licence do not keep pace with these changes, public protection and confidence in private security is weakened.</text:p>
      <text:h text:style-name="Heading2" text:outline-level="2"><text:bookmark-start text:name="_Toc238739582"/><text:bookmark-start text:name="_Toc238803779"/>Wider SIA activity<text:bookmark-end text:name="_Toc238739582"/><text:bookmark-end text:name="_Toc238803779"/></text:h>
      <text:p text:style-name="P98">This review is supported by wider SIA activity aimed at improving standards of licensed security operatives and contributing to public protection.</text:p>
      <text:p text:style-name="P99">This activity includes:</text:p>
      <text:list text:style-name="LFO1" text:continue-numbering="true">
        <text:list-item>
          <text:p text:style-name="P100"><text:span text:style-name="T101">work to introduce updated licensing criteria, which changes our approach to considering past criminality and provides greater transparency on the wider ‘fit and proper’ test that all<text:s/></text:span><text:span text:style-name="T102">applicants and licence holders must meet</text:span><text:span text:style-name="T103"><text:note text:note-class="footnote" text:id="_ftn0"><text:note-citation>1</text:note-citation><text:note-body><text:p text:style-name="FootnoteText"><text:span text:style-name="T104"><text:s/></text:span><text:a xlink:href="https://www.gov.uk/government/publications/sia-get-licensed" office:target-frame-name="_top" xlink:show="replace"><text:span text:style-name="T105">SIA: Get Licensed</text:span></text:a></text:p><text:p text:style-name="Normal"/></text:note-body></text:note></text:span></text:p>
        </text:list-item>
        <text:list-item>
          <text:p text:style-name="P106"><text:span text:style-name="T107">‘Operation RESOLUTE,’ our operational response to addressing malpractice in the delivery of qualifications to protect the integrity of SIA licence-linked<text:s/></text:span><text:soft-page-break/><text:span text:style-name="T108">qualifications and ensure the public can have confidence that security operatives are properly trained and genuinely qualified</text:span><text:span text:style-name="T109"><text:note text:note-class="footnote" text:id="_ftn1"><text:note-citation>2</text:note-citation><text:note-body><text:p text:style-name="FootnoteText"><text:span text:style-name="T110"><text:s/></text:span><text:a xlink:href="https://thesiauk.blog/2025/12/08/protecting-public-safety-our-latest-action-against-training-malpractice/" office:target-frame-name="_top" xlink:show="replace"><text:span text:style-name="T111">Protecting public safety: our latest action against training malpractice</text:span></text:a></text:p><text:p text:style-name="Normal"/></text:note-body></text:note></text:span></text:p>
        </text:list-item>
        <text:list-item>
          <text:p text:style-name="P112">our work with counter-terror policing partners to produce a single e-learning product combining what is now the public Action Counters Terrorism (ACT) e-learning and the security-specific<text:s/>modules</text:p>
        </text:list-item>
        <text:list-item>
          <text:p text:style-name="P113"><text:span text:style-name="T114">establishing new approval arrangements and conditions with awarding organisations</text:span>, which<text:s/><text:span text:style-name="T115">they must agree to before they are permitted to offer qualifications we will accept for licensing purposes</text:span></text:p>
        </text:list-item>
        <text:list-item>
          <text:p text:style-name="P116">working with awarding organisations to devise and agree changes for more robust assessment methods for examining qualifications, that will be acceptable to the qualification’s regulators and will commence on the launch of the new qualifications</text:p>
        </text:list-item>
      </text:list>
      <text:h text:style-name="Heading2" text:outline-level="2"><text:bookmark-start text:name="_Toc238739583"/><text:bookmark-start text:name="_Toc238803780"/>How we are conducting the review<text:bookmark-end text:name="_Toc238739583"/><text:bookmark-end text:name="_Toc238803780"/></text:h>
      <text:p text:style-name="Normal">We have conducted extensive<text:s/>stakeholder engagement to seek a wide range of views across licence holders, employers in the private security industry and others about the qualifications and our proposals. This has informed the development of new draft specifications and the proposals in this consultation.</text:p>
      <text:p text:style-name="Normal">Since launching the review<text:span text:style-name="FootnoteReference"><text:note text:note-class="footnote" text:id="_ftn2"><text:note-citation>3</text:note-citation><text:note-body><text:p text:style-name="FootnoteText"><text:span text:style-name="T117"><text:s/></text:span><text:a xlink:href="https://www.gov.uk/government/news/sia-launches-major-review-of-security-licence-qualifications" office:target-frame-name="_top" xlink:show="replace"><text:span text:style-name="T118">SIA launches major review of security licence qualifications</text:span></text:a></text:p><text:p text:style-name="Normal"/></text:note-body></text:note></text:span>, we have examined and considered evidence collected through surveys, webinars, expert working groups, and targeted research.</text:p>
      <text:p text:style-name="Normal">More than 5,000 stakeholders have engaged with us through this process. We would<text:s/>like to thank all of those that did so for your constructive and helpful input.</text:p>
      <text:p text:style-name="Normal">This included over 3,000 respondents who took part in 3 targeted surveys:</text:p>
      <text:list text:style-name="LFO1" text:continue-numbering="true">
        <text:list-item>
          <text:p text:style-name="P119">1,598 front line licence holders responded to a survey seeking views on proposed changes to the specifications</text:p>
        </text:list-item>
        <text:list-item>
          <text:p text:style-name="P120">1,520<text:s/><text:span text:style-name="T121">close protection</text:span><text:s/>licence holders responded to a survey exploring how<text:s/><text:span text:style-name="T122">close protection</text:span><text:s/>licence holders use existing licence integration arrangements</text:p>
        </text:list-item>
        <text:list-item>
          <text:p text:style-name="P123">a smaller number of buyers and employers responded to a targeted survey looking into<text:s/>challenges in the changing pattern of crime in a retail environment</text:p>
        </text:list-item>
      </text:list>
      <text:p text:style-name="Normal">Additionally, a further 1,442 licence holders engaged with independent research commissioned to support this review and shape our future skills and qualification<text:s/><text:soft-page-break/>strategy and 16 businesses, 4 buyers and 3 partners were interviewed, in-depth, as part of this research.</text:p>
      <text:p text:style-name="Normal">We have published a summary of this research alongside this consultation.</text:p>
      <text:p text:style-name="Normal">Around 400 people attended our webinars, including training providers, licence holders, employers, and<text:s/>wider sector representatives. Many followed up with views submitted via a dedicated public email address.</text:p>
      <text:p text:style-name="Normal">We also engaged through established open special interest groups, representing front line licence holders,<text:s/><text:span text:style-name="T124">close protection</text:span><text:s/>operatives, private security businesses, and buyers of private security services.</text:p>
      <text:p text:style-name="Normal">We have also spoken at webinars for major security industry membership bodies and groups. This has again helped us to get a broad range of views on what should be included in our specifications.</text:p>
      <text:p text:style-name="Normal">We<text:s/>established 6 external expert working groups, with 44 private security industry experts tasked with looking at and developing changes for the specifications for the different licence sectors, common security industry knowledge, physical intervention, and conflict management components. These groups comprise licence holders, business leaders, sector experts, and training providers.</text:p>
      <text:p text:style-name="P125">We established a further group of private security industry representatives to consider specific issues around accessibility to<text:s/>training, and content on equality, diversity, and inclusion.</text:p>
      <text:p text:style-name="P126">We established an advisory board to help sense check proposals and seek feedback on their likely impact on the private security industry. The advisory board comprised senior industry leaders, counter-terrorism policing partners, and a representative for the awarding organisations.</text:p>
      <text:p text:style-name="P127">The evidence gathered through this review has informed the proposals within this document and the draft specifications published alongside it. We are now at the stage of<text:s/>launching a public consultation to test our proposals before these are finalised.</text:p>
      <text:p text:style-name="P128">In some areas we have firm proposals based on the engagement we have had and what we have found. In a few areas there has been mixed views or more than one solution because of our engagement, and we want to test these areas in this public consultation.</text:p>
      <text:p text:style-name="P129"/>
      <text:h text:style-name="Heading1" text:outline-level="1"><text:bookmark-start text:name="_Toc238739584"/><text:bookmark-start text:name="_Toc238803781"/>About this consultation<text:bookmark-end text:name="_Toc238739584"/><text:bookmark-end text:name="_Toc238803781"/></text:h>
      <text:h text:style-name="Heading2" text:outline-level="2"><text:bookmark-start text:name="_Toc238739585"/><text:bookmark-start text:name="_Toc238803782"/>What we are consulting on<text:bookmark-end text:name="_Toc238739585"/><text:bookmark-end text:name="_Toc238803782"/></text:h>
      <text:p text:style-name="Normal">The purpose of this consultation is to seek views on proposed changes to the specifications for licence-linked<text:s/>qualifications, and several changes to the policies that inform our requirements.</text:p>
      <text:soft-page-break/>
      <text:p text:style-name="Normal">This consultation provides us with an opportunity to formally test our proposals with a broad range of stakeholders and other interested parties, before we progress the design and delivery of new qualifications with awarding organisations.</text:p>
      <text:p text:style-name="Normal">We are testing:</text:p>
      <text:list text:style-name="LFO5" text:continue-numbering="true">
        <text:list-item>
          <text:p text:style-name="P130">agreement to the changes to the core knowledge and skills front line licence holders</text:p>
        </text:list-item>
        <text:list-item>
          <text:p text:style-name="P131">agreement where content has been reduced or removed - each specification has a summary of<text:s/>proposed content to be removed, alongside proposed additions</text:p>
        </text:list-item>
        <text:list-item>
          <text:p text:style-name="P132">agreement that the proposals are workable and proportionate</text:p>
        </text:list-item>
        <text:list-item>
          <text:p text:style-name="P133">agreement with the proposed policy changes</text:p>
        </text:list-item>
      </text:list>
      <text:h text:style-name="Heading2" text:outline-level="2"><text:bookmark-start text:name="_Toc237598224"/><text:bookmark-start text:name="_Toc238739586"/><text:bookmark-start text:name="_Toc238803783"/>Areas not covered<text:bookmark-end text:name="_Toc237598224"/><text:s/>by this consultation<text:bookmark-end text:name="_Toc238739586"/><text:bookmark-end text:name="_Toc238803783"/></text:h>
      <text:p text:style-name="Normal">This consultation does not cover:</text:p>
      <text:list text:style-name="LFO6" text:continue-numbering="true">
        <text:list-item>
          <text:p text:style-name="P134">qualification structure or indicative content (the syllabus) set by the awarding organisations and approved by Ofqual or Qualifications Scotland</text:p>
        </text:list-item>
        <text:list-item>
          <text:p text:style-name="P135">how training is delivered by providers or assessments approved by the awarding organisations</text:p>
        </text:list-item>
        <text:list-item>
          <text:p text:style-name="P136">enforcement activity by the awarding<text:s/>organisations or the SIA to address training malpractice</text:p>
        </text:list-item>
      </text:list>
      <text:p text:style-name="Normal">We are currently working with awarding organisations to set new oversight requirements of the assessment of licence-linked qualifications and transfer it to being controlled and monitored by the awarding organisations directly. We are looking to finalise these arrangements in time for the new qualifications.</text:p>
      <text:p text:style-name="P137">We are also working with awarding organisations on ways of making the written examination assessment process less vulnerable to cheating and<text:s/>abuse. This includes the awarding organisations exploring innovatively how technology can assist in assessment and quality assurance arrangements for the awarding of licence-linked qualifications being more robust.</text:p>
      <text:h text:style-name="Heading2" text:outline-level="2"><text:bookmark-start text:name="_Toc238739587"/><text:bookmark-start text:name="_Toc238803784"/>Who should respond to this consultation<text:bookmark-end text:name="_Toc238739587"/><text:bookmark-end text:name="_Toc238803784"/></text:h>
      <text:p text:style-name="Normal">This consultation is open to anyone with an interest in private security, including:</text:p>
      <text:list text:style-name="LFO7" text:continue-numbering="true">
        <text:list-item>
          <text:p text:style-name="P138">front line licence holders</text:p>
        </text:list-item>
      </text:list>
      <text:list text:style-name="LFO1" text:continue-numbering="true">
        <text:list-item>
          <text:p text:style-name="P139">private security employers, businesses, and representative bodies</text:p>
        </text:list-item>
      </text:list>
      <text:list text:style-name="LFO7" text:continue-numbering="true">
        <text:list-item>
          <text:p text:style-name="P140">training providers and trainers</text:p>
        </text:list-item>
        <text:list-item>
          <text:p text:style-name="P141">awarding organisations</text:p>
        </text:list-item>
        <text:list-item>
          <text:p text:style-name="P142">those thinking about<text:s/>joining the security industry (like safety stewards)</text:p>
        </text:list-item>
        <text:list-item>
          <text:p text:style-name="P143">in-house security who may be subject to future mandatory licensing</text:p>
        </text:list-item>
        <text:list-item>
          <text:p text:style-name="P144">buyers of security services</text:p>
        </text:list-item>
        <text:list-item>
          <text:p text:style-name="P145">police partners and other Home Office bodies</text:p>
        </text:list-item>
        <text:list-item>
          <text:p text:style-name="P146">members of the public</text:p>
        </text:list-item>
      </text:list>
      <text:h text:style-name="Heading2" text:outline-level="2"><text:bookmark-start text:name="_Toc238739588"/><text:bookmark-start text:name="_Toc238803785"/>How to respond to this consultation<text:bookmark-end text:name="_Toc238739588"/><text:bookmark-end text:name="_Toc238803785"/></text:h>
      <text:p text:style-name="Normal">We are seeking views on the content of each of the specifications.</text:p>
      <text:p text:style-name="Normal">We are also seeking views on other proposals (summarised above and presented in more details later in this consultation).</text:p>
      <text:p text:style-name="Normal">You can respond to this consultation by completing our online<text:s/>questionnaire at<text:s/><text:a xlink:href="https://www.smartsurvey.co.uk/t/SIAQualsReview" office:target-frame-name="_top" xlink:show="replace"><text:span text:style-name="Hyperlink">www.smartsurvey.co.uk/t/SIAQualsReview</text:span></text:a>.</text:p>
      <text:p text:style-name="Normal">If you are unable to use the online questionnaire, you can:</text:p>
      <text:list text:style-name="LFO8" text:continue-numbering="true">
        <text:list-item>
          <text:p text:style-name="P147">ask for an alternative format of the questionnaire by email (contact<text:s/><text:a xlink:href="mailto:stakeholder@sia.gov.uk" office:target-frame-name="_top" xlink:show="replace"><text:span text:style-name="Hyperlink">stakeholder@sia.gov.uk</text:span></text:a>)</text:p>
        </text:list-item>
        <text:list-item>
          <text:p text:style-name="P148">respond in writing to the address below</text:p>
        </text:list-item>
      </text:list>
      <text:p text:style-name="Normal">The address to write to is:</text:p>
      <text:p text:style-name="Normal">SIA<text:line-break/>PO Box 74957<text:line-break/>London<text:line-break/>E14 1UG</text:p>
      <text:p text:style-name="Normal"><text:span text:style-name="T149">The deadline for responses is<text:s/></text:span><text:span text:style-name="T150">11:59pm on 23 October 2026</text:span><text:span text:style-name="T151">.</text:span></text:p>
      <text:h text:style-name="Heading2" text:outline-level="2"><text:bookmark-start text:name="_Toc238739589"/><text:bookmark-start text:name="_Toc238803786"/>How we will use your responses<text:bookmark-end text:name="_Toc238739589"/><text:bookmark-end text:name="_Toc238803786"/></text:h>
      <text:p text:style-name="Normal">Your views and feedback will help us develop final specifications, ensuring they cover necessary safety critical knowledge and skills in each licence sector.</text:p>
      <text:p text:style-name="Normal">The final specifications will then be used by awarding organisations to develop the indicative content (syllabus) and qualifications for implementation in 2027.</text:p>
      <text:p text:style-name="Normal">Your views and feedback will help us to progress and deliver the policy areas covered, particularly where we are at an early stage in the process or we have conflicting feedback.</text:p>
      <text:p text:style-name="Normal">The questions<text:s/>we ask in this consultation are designed to inform policy development, gauge support for proposals and inform our decision making.</text:p>
      <text:p text:style-name="Normal">We will publish a summary of responses on GOV.UK. Where proposals are amended or not taken forward, we will explain the reasons.</text:p>
      <text:h text:style-name="Heading2" text:outline-level="2"><text:bookmark-start text:name="_Toc238739590"/><text:bookmark-start text:name="_Toc238803787"/><text:soft-page-break/>Equality considerations<text:bookmark-end text:name="_Toc238739590"/><text:bookmark-end text:name="_Toc238803787"/></text:h>
      <text:p text:style-name="P152">We have been mindful of the impact of these changes as we have carried out our work. We believe the changes will have a positive impact and will address some equalities issues. However, the changes may potentially have an<text:s/>adverse effect on some people. The changes that will be adopted following this review will therefore be subject to an equalities impact assessment.</text:p>
      <text:p text:style-name="P153">As part of our review of the qualifications, we established an external advisory group to discuss and advise on these considerations. The group includes private security business leaders (large and specialist), private security industry associations, trade bodies, and training representatives.</text:p>
      <text:p text:style-name="Normal">Any feedback we receive will be reviewed by the group. This will help<text:s/>us consider the practical and regulatory effects of the changes we are proposing.</text:p>
      <text:p text:style-name="P154"/>
      <text:h text:style-name="Heading1" text:outline-level="1"><text:bookmark-start text:name="_Toc238739591"/><text:bookmark-start text:name="_Toc238803788"/>Overview of the changes we are proposing to make<text:bookmark-end text:name="_Toc238739591"/><text:bookmark-end text:name="_Toc238803788"/></text:h>
      <text:h text:style-name="Heading2" text:outline-level="2"><text:bookmark-start text:name="_Toc238739592"/><text:bookmark-start text:name="_Toc238803789"/>Changes to the specifications which form the content of the qualifications<text:bookmark-end text:name="_Toc238739592"/><text:bookmark-end text:name="_Toc238803789"/></text:h>
      <text:p text:style-name="Normal">We are seeking views on our proposed changes to the knowledge and skills specifications for each licensable sector.</text:p>
      <text:p text:style-name="Normal">We ask specific questions on:</text:p>
      <text:list text:style-name="LFO9" text:continue-numbering="true">
        <text:list-item>
          <text:p text:style-name="P155">the proposed changes to the specifications</text:p>
        </text:list-item>
        <text:list-item>
          <text:p text:style-name="P156">whether the updated specifications are fit for purpose</text:p>
        </text:list-item>
        <text:list-item>
          <text:p text:style-name="P157">whether the content of the updated specifications cover the<text:s/>core knowledge and skills required for someone working in the licensed sector</text:p>
        </text:list-item>
        <text:list-item>
          <text:p text:style-name="P158">if content has been included in the updated specifications that does not need to be there</text:p>
        </text:list-item>
        <text:list-item>
          <text:p text:style-name="P159"><text:span text:style-name="T160">whether anything has been left out of the new specifications that should be included</text:span></text:p>
        </text:list-item>
      </text:list>
      <text:p text:style-name="Normal">Your views are important in confirming that these specifications are at the right level and contain the content<text:s/>appropriate<text:s/>for an entry-level, safety-critical qualification without adding unnecessary burden to the private security industry.</text:p>
      <text:h text:style-name="Heading2" text:outline-level="2"><text:bookmark-start text:name="_Toc238739593"/><text:bookmark-start text:name="_Toc238803790"/>Challenges in the<text:s/>provision of security<text:bookmark-end text:name="_Toc238739593"/><text:bookmark-end text:name="_Toc238803790"/></text:h>
      <text:p text:style-name="Normal">We are seeking views on proposals that will ensure security guarding training continues to reflect changing crime patterns and operational demands.</text:p>
      <text:soft-page-break/>
      <text:p text:style-name="Normal">Evidence gathered through this review shows that security guarding roles are increasingly working in environments where they encounter higher levels of abuse, conflict, and violence.</text:p>
      <text:p text:style-name="Normal">We are seeking views on whether mandatory physical intervention training should be included for security guarding licences. Research suggests 87% of security<text:s/>in retail settings, where this has been an issue, use a door supervision licence which has this requirement already.</text:p>
      <text:p text:style-name="Normal">We are proposing that we:</text:p>
      <text:list text:style-name="LFO10" text:continue-numbering="true">
        <text:list-item>
          <text:p text:style-name="P161">keep the personal safety content within the security guarding licence-linked qualification</text:p>
        </text:list-item>
      </text:list>
      <text:list text:style-name="LFO1" text:continue-numbering="true">
        <text:list-item>
          <text:p text:style-name="P162">update and bolster the conflict management specification for security guarding licences, as well as door supervision and close protection</text:p>
        </text:list-item>
        <text:list-item>
          <text:p text:style-name="P163">create more contextualised assessments in the conflict management specification, with more realistic scenarios to better reflect the<text:s/>situations licence holders are likely to encounter at work</text:p>
        </text:list-item>
      </text:list>
      <text:p text:style-name="Normal">We also ask questions on how we intend to expand the common security industry knowledge specification, which will increase the amount of learning security guards will need to do.</text:p>
      <text:h text:style-name="Heading2" text:outline-level="2"><text:bookmark-start text:name="_Toc238739594"/><text:bookmark-start text:name="_Toc238803791"/>Further physical intervention skills<text:bookmark-end text:name="_Toc238739594"/><text:bookmark-end text:name="_Toc238803791"/></text:h>
      <text:p text:style-name="Normal">We are seeking views on whether we should develop a separate voluntary standard for advanced physical intervention skills, including more restrictive interventions.</text:p>
      <text:p text:style-name="Normal">The proposed standard would be intended for private security employers<text:s/>to use where specialist training may be required for a deployment in higher risk settings.</text:p>
      <text:p text:style-name="Normal">If introduced, this would be the first time we have set a standard for training beyond that which people need to get a licence.</text:p>
      <text:p text:style-name="Normal">We are also seeking views on whether, if the additional standard is introduced, we should remove the physical intervention technique for escorting someone up and down stairs from the entry-level training for door supervisors. We would include it instead in the additional voluntary<text:s/>specification outlining more advanced restrictive skills.</text:p>
      <text:h text:style-name="Heading2" text:outline-level="2"><text:bookmark-start text:name="_Toc238739595"/><text:bookmark-start text:name="_Toc238803792"/>Greater common private security industry knowledge and integration of services<text:bookmark-end text:name="_Toc238739595"/><text:bookmark-end text:name="_Toc238803792"/></text:h>
      <text:p text:style-name="Normal">We are seeking views on proposals to expand the common security industry knowledge specification to reflect changing expectations of what frontline security operatives need to know and do.</text:p>
      <text:soft-page-break/>
      <text:p text:style-name="Normal">The proposed changes recognise that many knowledge requirements are now common across roles and licence sectors. The changes support a more consistent baseline of competence across the<text:s/>private security industry.</text:p>
      <text:p text:style-name="Normal">We ask specific questions on<text:s/><text:span text:style-name="T164">proposed new and updated content for the common security industry knowledge, including:</text:span></text:p>
      <text:list text:style-name="LFO11" text:continue-numbering="true">
        <text:list-item>
          <text:p text:style-name="P165">law and new legislation</text:p>
        </text:list-item>
        <text:list-item>
          <text:p text:style-name="P166">recording incidents</text:p>
        </text:list-item>
        <text:list-item>
          <text:p text:style-name="P167">crime scene preservation</text:p>
        </text:list-item>
        <text:list-item>
          <text:p text:style-name="P168">spiking</text:p>
        </text:list-item>
        <text:list-item>
          <text:p text:style-name="P169">incident reporting</text:p>
        </text:list-item>
      </text:list>
      <text:p text:style-name="P170">Until now, this content has only been included in the sector-specific specifications.</text:p>
      <text:h text:style-name="Heading2" text:outline-level="2"><text:bookmark-start text:name="_Toc238739596"/><text:bookmark-start text:name="_Toc238803793"/>Societal and cultural changes<text:bookmark-end text:name="_Toc238739596"/><text:bookmark-end text:name="_Toc238803793"/></text:h>
      <text:p text:style-name="Normal">We are seeking views on our proposed changes to the common security industry knowledge specification to reflect wider societal and cultural changes that<text:s/>have affected the role of a security operative.</text:p>
      <text:p text:style-name="Normal">The proposed changes are intended to deal with issues identified through engagement with experts and stakeholders, including changing responses to drug use, social media and ‘auditing’ activity, emerging technologies such as drones, welfare responsibilities, and changing communication needs.</text:p>
      <text:p text:style-name="Normal">We are seeking specific views on the proposed new content of the specification, where this new content has been added, and whether it is appropriate to include.</text:p>
      <text:p text:style-name="Normal">In<text:s/>addition to seeking views on the common security industry knowledge specification, we ask specific questions on whether:</text:p>
      <text:list text:style-name="LFO12" text:continue-numbering="true">
        <text:list-item>
          <text:p text:style-name="P171">the proposed content in the common unit is sufficient to give operatives confidence to deal with people in need of additional support in line with equalities legislation and customer need</text:p>
        </text:list-item>
        <text:list-item>
          <text:p text:style-name="P172">the new content on searching provides sufficient knowledge to carry out searches on vulnerable people, or those with disabilities or with accessibility needs, those using wheelchairs or other mobility<text:s/>devices</text:p>
        </text:list-item>
        <text:list-item>
          <text:p text:style-name="P173">it is appropriate to include new content covering operative welfare</text:p>
        </text:list-item>
      </text:list>
      <text:h text:style-name="Heading2" text:outline-level="2"><text:bookmark-start text:name="_Toc238739597"/><text:bookmark-start text:name="_Toc238803794"/>Counter-terrorism learning<text:bookmark-end text:name="_Toc238739597"/><text:bookmark-end text:name="_Toc238803794"/></text:h>
      <text:p text:style-name="Normal">We are seeking views on whether there is support for proposals to streamline the counter-terrorism e-learning packages so that security operatives only need to take one specialist security package.</text:p>
      <text:soft-page-break/>
      <text:p text:style-name="Normal">Working with counter-terrorism policing partners, we have reviewed the existing learning products and have developed a single e-learning package for security operatives that reflects current threats and<text:s/>protective security guidance.</text:p>
      <text:p text:style-name="Normal">All learners still need to complete a formal assessment, in exam conditions, on counter terror knowledge as part of the licence-linked qualification.</text:p>
      <text:h text:style-name="Heading2" text:outline-level="2"><text:bookmark-start text:name="_Toc238739598"/><text:bookmark-start text:name="_Toc238803795"/>First aid competence<text:bookmark-end text:name="_Toc238739598"/><text:bookmark-end text:name="_Toc238803795"/></text:h>
      <text:p text:style-name="Normal">We are seeking views on proposed changes to first aid requirements to strengthen assurance that licence holders have the right knowledge and skills needed to respond appropriately to medical emergencies.</text:p>
      <text:p text:style-name="Normal">The proposals consider:</text:p>
      <text:list text:style-name="LFO1" text:continue-numbering="true">
        <text:list-item>
          <text:p text:style-name="P174">how close protection operatives, door supervisors, and security guards show they<text:s/>have the appropriate first aid skills and qualification, and whether we continue with the Health and Safety Executive’s rules or introduce additional testing as part of the qualification examinations</text:p>
        </text:list-item>
        <text:list-item>
          <text:p text:style-name="P175">how close protection operatives, door supervisors, and security guards demonstrate methods of maintaining first aid competence throughout the life of an SIA licence – with proposals to introduce a new licence condition that an operative must always hold a valid certificate</text:p>
        </text:list-item>
      </text:list>
      <text:p text:style-name="Normal">We are also seeking views on the<text:s/>development of an SIA security-specific first aid qualification to better reflect the operational environments that private security work in.</text:p>
      <text:h text:style-name="Heading2" text:outline-level="2"><text:bookmark-start text:name="_Toc238739599"/><text:bookmark-start text:name="_Toc238803796"/>Functional English skills<text:bookmark-end text:name="_Toc238739599"/><text:bookmark-end text:name="_Toc238803796"/></text:h>
      <text:p text:style-name="Normal">We are seeking views on how learners joining an SIA licence-linked qualification course demonstrate the requisite level of functional English.</text:p>
      <text:p text:style-name="Normal">The proposal considers what improvements to the current functional English requirement and the ways the training providers and awarding organisations responsible for testing and assurance of that<text:s/>testing, might be made.</text:p>
      <text:p text:style-name="Normal">We ask specific questions on:</text:p>
      <text:list text:style-name="LFO13" text:continue-numbering="true">
        <text:list-item>
          <text:p text:style-name="P176">our proposals to keep the current level of functional English required (equivalent B2<text:span text:style-name="FootnoteReference"><text:note text:note-class="footnote" text:id="_ftn3"><text:note-citation>4</text:note-citation><text:note-body><text:p text:style-name="FootnoteText"><text:s/><text:span text:style-name="T177">Student visa applicants for<text:s/></text:span><text:span text:style-name="T178">degree level courses must<text:s/></text:span><text:a xlink:href="https://www.gov.uk/student-visa/knowledge-of-english" office:target-frame-name="_top" xlink:show="replace"><text:span text:style-name="T179">prove their knowledge of the English language to a B2 level</text:span></text:a><text:span text:style-name="T180">.</text:span></text:p><text:p text:style-name="Normal"/></text:note-body></text:note></text:span>) at the same educational level</text:p>
        </text:list-item>
      </text:list>
      <text:list text:style-name="LFO1" text:continue-numbering="true">
        <text:list-item>
          <text:p text:style-name="P181">our proposal that the current arrangements that include the video recording of practical assessments (which helps to provide evidence of a learner’s ability to use, comprehend, and understand spoken English) should continue</text:p>
        </text:list-item>
      </text:list>
      <text:soft-page-break/>
      <text:list text:style-name="LFO13" text:continue-numbering="true">
        <text:list-item>
          <text:p text:style-name="P182">proposals for awarding organisations to introduce greater consistency and evidence of checks by the training<text:s/>provider to confirm the learner has the expected level of functional English language skills</text:p>
        </text:list-item>
        <text:list-item>
          <text:p text:style-name="P183">whether there is agreement with requiring an additional, third-party functional English assessment for spoken skills that all prospective learners must undertake</text:p>
        </text:list-item>
      </text:list>
      <text:h text:style-name="Heading2" text:outline-level="2"><text:bookmark-start text:name="_Toc238739600"/><text:bookmark-start text:name="_Toc238803797"/>Close protection<text:bookmark-end text:name="_Toc238739600"/><text:bookmark-end text:name="_Toc238803797"/></text:h>
      <text:p text:style-name="Normal">We are seeking views on proposed changes to close protection specifications.</text:p>
      <text:p text:style-name="Normal">The proposals include extending the common security industry knowledge specification to close protection for the first time and reviewing the current first aid<text:s/>requirements. We also consider whether the current licence integration arrangements should remain. These permit close protection licence holders to also perform the licensable activity of a door supervisor and a security guard, which has an impact on course content.</text:p>
      <text:p text:style-name="Normal">We ask specific questions on:</text:p>
      <text:list text:style-name="LFO14" text:continue-numbering="true">
        <text:list-item>
          <text:p text:style-name="P184">whether there is continued support for the existing licence integration arrangements that allow close protection licence holders to perform other licensable activities in private security</text:p>
        </text:list-item>
        <text:list-item>
          <text:p text:style-name="P185">whether, if so, those<text:s/>completing a close protection qualification should be required to complete the full common security industry knowledge content</text:p>
        </text:list-item>
        <text:list-item>
          <text:p text:style-name="P186">the level of first aid certificate required for close protection licences</text:p>
        </text:list-item>
      </text:list>
      <text:h text:style-name="Heading2" text:outline-level="2"><text:bookmark-start text:name="_Toc238739601"/><text:bookmark-start text:name="_Toc238803798"/>Trainers delivering SIA licence-linked qualifications<text:bookmark-end text:name="_Toc238739601"/><text:bookmark-end text:name="_Toc238803798"/></text:h>
      <text:p text:style-name="Normal">We are seeking views on proposals to strengthen confidence in the delivery of licence-linked qualifications with a new requirement that would be part of the requirements the SIA would set and agree with the awarding organisations and training providers<text:s/>approved by them, for their trainers.</text:p>
      <text:p text:style-name="Normal">The current requirements are the trainers and assessors delivering the qualifications must show they have the necessary experience, knowledge and understanding in the area they are providing the training. Trainers must have at least 2 years of operational frontline experience out of the last 5.</text:p>
      <text:p text:style-name="Normal">The proposal would require through our approval arrangements with awarding organisations that trainers delivering licence-linked qualifications hold a valid SIA licence in the<text:s/>sectors in which they are approved to deliver training in addition to the existing requirements.</text:p>
      <text:p text:style-name="Normal">We ask a specific question on whether trainers delivering SIA licence-linked qualifications should be required to hold a current SIA licence for the sectors in which they deliver training.</text:p>
      <text:h text:style-name="Heading2" text:outline-level="2"><text:bookmark-start text:name="_Toc238739602"/><text:bookmark-start text:name="_Toc238803799"/><text:soft-page-break/>Top-up and refresher training<text:bookmark-end text:name="_Toc238739602"/><text:bookmark-end text:name="_Toc238803799"/></text:h>
      <text:p text:style-name="Normal">We are seeking views on proposals to ensure licence holders maintain the knowledge and skills needed to carry out their role in private security while licensed.</text:p>
      <text:p text:style-name="Normal">The proposals include continuing<text:s/>refresher training for safety-critical skills that may fade over time and to use top-up training to ensure the key changes to these specifications are learnt by existing licence holders when they renew their licence.</text:p>
      <text:p text:style-name="Normal">We ask specific questions on:</text:p>
      <text:list text:style-name="LFO15" text:continue-numbering="true">
        <text:list-item>
          <text:p text:style-name="P187">our proposal for top-up training to be used to ensure these changes are applied to existing licence holders</text:p>
        </text:list-item>
        <text:list-item>
          <text:p text:style-name="P188">our plan that refresher training should continue to be required at licence renewal</text:p>
        </text:list-item>
        <text:list-item>
          <text:p text:style-name="P189">whether the proposed approach is proportionate and appropriate</text:p>
        </text:list-item>
      </text:list>
      <text:p text:style-name="P190"/>
      <text:h text:style-name="Heading1" text:outline-level="1"><text:bookmark-start text:name="_Toc238739603"/><text:bookmark-start text:name="_Toc238803800"/>The<text:s/>proposed changes in detail<text:bookmark-end text:name="_Toc238739603"/><text:bookmark-end text:name="_Toc238803800"/></text:h>
      <text:h text:style-name="P191" text:outline-level="2"><text:bookmark-start text:name="_Toc238739604"/><text:bookmark-start text:name="_Toc238803801"/>Changes to our knowledge and skills specifications<text:bookmark-end text:name="_Toc238739604"/><text:bookmark-end text:name="_Toc238803801"/></text:h>
      <text:p text:style-name="Normal">Demands placed on private security operatives keep changing as risks change. We have seen changes since the current specifications were set in 2019.</text:p>
      <text:p text:style-name="Normal">We developed the proposed specifications presented in this consultation with representatives from the private security industry and other experts. Our proposed changes reflect their views on how training should change for the future.</text:p>
      <text:p text:style-name="Normal">This consultation is an opportunity for us to test<text:s/>whether the entry-level specifications we set for individual licensing are fit for purpose – that is, they are proportionate and give front line licence holders the knowledge and skills to protect the public.</text:p>
      <text:p text:style-name="Normal"><text:span text:style-name="T192">We have published the new proposed specifications alongside this consultation document.<text:s/></text:span>Each of the documents clearly identifies the updates we are suggesting.<text:s/><text:span text:style-name="T193">For each specification, we ask the following questions.</text:span></text:p>
      <text:p text:style-name="Question">To what extent do you agree with the changes proposed to the content of this<text:s/>specification?</text:p>
      <text:p text:style-name="Question">To what extent are you satisfied that the updated specification is fit for purpose?</text:p>
      <text:p text:style-name="Question">Does the content of the updated specification cover the core knowledge and skills<text:s/><text:soft-page-break/>required for someone working in the licensed sector?</text:p>
      <text:p text:style-name="Question">Has content been included in the updated specification that does not need to be there?</text:p>
      <text:p text:style-name="Question">Has anything been left out of the updated specification that should be included<text:span text:style-name="T194">?</text:span></text:p>
      <text:h text:style-name="Heading2" text:outline-level="2"><text:bookmark-start text:name="_Toc238739605"/><text:bookmark-start text:name="_Toc238803802"/>Challenges in the provision of security<text:bookmark-end text:name="_Toc238739605"/><text:bookmark-end text:name="_Toc238803802"/></text:h>
      <text:p text:style-name="Normal">In some areas, crime patterns have shifted, creating new risks. For<text:s/>example, there has been a substantial long-term increase in shoplifting offences in England and Wales since we last reviewed the qualifications in 2019.</text:p>
      <text:p text:style-name="Normal">Data from the Office for National Statistics (ONS) shows there were 354,543 shoplifting offences in the year ending March 2019. Figures remained at a similar level immediately following the COVID-19 pandemic, with around 342,400 offences in the year ending March 2023.</text:p>
      <text:p text:style-name="Normal">However, by the year ending March 2025, the figures had increased to 530,643 offences.<text:s/>This represents an increase of around 50% and the highest number of offences on record.</text:p>
      <text:p text:style-name="Normal">Figures for the year ending March 2026 show a 4% decrease in shoplifting offences. Despite this, the number of shoplifting offences remains significantly higher than it was during our last review of standards and qualifications.<text:span text:style-name="FootnoteReference"><text:note text:note-class="footnote" text:id="_ftn4"><text:note-citation>5</text:note-citation><text:note-body><text:p text:style-name="FootnoteText"><text:s/><text:a xlink:href="https://www.ons.gov.uk/peoplepopulationandcommunity/crimeandjustice/bulletins/crimeinenglandandwales/latest#theft-offences" office:target-frame-name="_top" xlink:show="replace"><text:span text:style-name="T195">Crime in England and Wales - Office for National Statistics</text:span></text:a></text:p><text:p text:style-name="Normal"/></text:note-body></text:note></text:span></text:p>
      <text:p text:style-name="Normal"><text:span text:style-name="T196">Private security operatives deployed in a retail environment are increasingly required to deal with theft and associated threats of abuse, conflict, and violence. The 2026 British Retail C</text:span><text:span text:style-name="T197">onsortium crime report shows 1,600 incidents of violence or abuse against retail staff are recorded every day. This is a decrease in incidents from the previous year but is still far higher than the pre-pandemic level of 455 per day in 2019 to 2020.</text:span><text:span text:style-name="T198"><text:note text:note-class="footnote" text:id="_ftn5"><text:note-citation>6</text:note-citation><text:note-body><text:p text:style-name="FootnoteText"><text:s/><text:a xlink:href="https://brc.org.uk/news-and-events/news/operations/2026/ungated/brc-crime-report-2026/" office:target-frame-name="_top" xlink:show="replace"><text:span text:style-name="T199">British Retail Consortium crime report 2026</text:span></text:a></text:p><text:p text:style-name="Normal"/></text:note-body></text:note></text:span></text:p>
      <text:p text:style-name="P200">It represents a more than a three-fold daily increase in violence or abuse against retail staff since we last reviewed the qualifications.</text:p>
      <text:p text:style-name="Normal"><text:span text:style-name="T201">Violence and aggression towards those working on the front line is not limited to retail settings. Our own SIA research<text:s/></text:span><text:span text:style-name="T202">shows that 43% of licence holders are having to deal with increasing levels of violence at work.</text:span><text:span text:style-name="T203"><text:note text:note-class="footnote" text:id="_ftn6"><text:note-citation>7</text:note-citation><text:note-body><text:p text:style-name="FootnoteText"><text:s/><text:span text:style-name="T204">SIA Training and Skills Research December 2025 – February 2026:<text:s/></text:span><text:span text:style-name="T205">620 (43%) of 1442 respondents agree there are ‘rising levels of violence that I am having to deal with at work’. 475 (33%) disagree.</text:span></text:p><text:p text:style-name="Normal"/></text:note-body></text:note></text:span></text:p>
      <text:soft-page-break/>
      <text:p text:style-name="Normal">Evidence from the wider operating environment shows recent examples of frontline security facing increased risks of violence and abuse. For example:</text:p>
      <text:list text:style-name="LFO1" text:continue-numbering="true">
        <text:list-item>
          <text:p text:style-name="P206"><text:span text:style-name="T207">in 2024, a violent protest at an asylum hotel accommodation in Epping, Essex, involved violent and disorderly incidents, including an assault on two hotel security staff</text:span><text:span text:style-name="T208"><text:note text:note-class="footnote" text:id="_ftn7"><text:note-citation>8</text:note-citation><text:note-body><text:p text:style-name="FootnoteText"><text:s/><text:a xlink:href="https://www.bbc.co.uk/news/articles/c4g80wpeznlo" office:target-frame-name="_top" xlink:show="replace"><text:span text:style-name="T209">Staff assaulted in 'racially aggravated' attack (BBC News)</text:span></text:a></text:p><text:p text:style-name="Normal"/></text:note-body></text:note></text:span></text:p>
        </text:list-item>
        <text:list-item>
          <text:p text:style-name="P210"><text:span text:style-name="T211">in 2024, activists forced entry to Elbit Systems, a defence sector premises in Bristol,<text:s/></text:span><text:span text:style-name="T212">causing major damage, during which it is alleged that a whip and sledgehammer were used against the security guards involved</text:span><text:span text:style-name="T213"><text:note text:note-class="footnote" text:id="_ftn8"><text:note-citation>9</text:note-citation><text:note-body><text:p text:style-name="FootnoteText"><text:s/><text:a xlink:href="https://www.bbc.co.uk/news/articles/c741lkg7zgyo" office:target-frame-name="_top" xlink:show="replace"><text:span text:style-name="T214">'Palestine Action activist whipped security guard' (BBC News)</text:span></text:a></text:p><text:p text:style-name="Normal"/></text:note-body></text:note></text:span></text:p>
        </text:list-item>
      </text:list>
      <text:list text:style-name="LFO16" text:continue-numbering="true">
        <text:list-item>
          <text:p text:style-name="P215">we are aware of several examples of violence involving security staff in healthcare environments</text:p>
        </text:list-item>
      </text:list>
      <text:h text:style-name="Heading3" text:outline-level="3">Consideration of changes to physical intervention training</text:h>
      <text:p text:style-name="Normal">This has led us to consider how the training may need to change including:</text:p>
      <text:list text:style-name="LFO1" text:continue-numbering="true">
        <text:list-item>
          <text:p text:style-name="P216">whether the specification for security guard licences should include physical intervention training, as it currently does not</text:p>
        </text:list-item>
      </text:list>
      <text:list text:style-name="LFO17" text:continue-numbering="true">
        <text:list-item>
          <text:p text:style-name="P217">how the conflict management<text:s/>specification may need to change to reflect the changes in guarding more broadly</text:p>
        </text:list-item>
        <text:list-item>
          <text:p text:style-name="P218">whether a separate physical intervention standard outlining more advanced restrictive skills should be developed</text:p>
        </text:list-item>
      </text:list>
      <text:p text:style-name="Normal">We are mindful that the number of door supervision licence holders (circa. 365,000) far outweighs the number of security guarding licence holders (circa. 57,000).</text:p>
      <text:p text:style-name="Normal">Current licence integration arrangements allow door supervisors to undertake activities covered by a security guarding licence. Physical intervention is a<text:s/>mandatory requirement for door supervisors but not for security guards.</text:p>
      <text:p text:style-name="Normal">To explore the dynamics of the private security industry further, we conducted a survey of employers asking about deployment practices in the retail environment. We were particularly interested in understanding whether those being deployed had physical intervention training.</text:p>
      <text:p text:style-name="Normal"><text:span text:style-name="T219">Twelve large employers, collectively employing around 40,000 licence holders, engaged with the survey. Of these, 72% had all or most of their employees deployed to<text:s/></text:span><text:span text:style-name="T220">retail security on a door supervision licence.</text:span><text:span text:style-name="T221"><text:note text:note-class="footnote" text:id="_ftn9"><text:note-citation>10</text:note-citation><text:note-body><text:p text:style-name="FootnoteText"><text:s/><text:span text:style-name="T222">SIA Physical Intervention for security guards<text:s/></text:span><text:span text:style-name="T223">survey (12 employers of circa. 40,000 SIA licence holders):<text:s/></text:span><text:span text:style-name="T224">2 (16.67%) of 12 said ‘all’ and 6 (50%) said ‘more than half’ of their operatives working as a security held a door supervision licence</text:span></text:p><text:p text:style-name="Normal"/></text:note-body></text:note></text:span></text:p>
      <text:soft-page-break/>
      <text:p text:style-name="Normal">This indicates that the majority working as security guards in retail settings have received physical intervention training.</text:p>
      <text:p text:style-name="Normal">Only 25% had an expectation that guards should intervene in retail crime physically, whilst the majority are instructed to either intervene only verbally, or not at all.</text:p>
      <text:p text:style-name="Normal">Employers told us the top 3 skills required for those working in these settings are conflict management, verbal de-escalation, and personal safety awareness. The least<text:s/>desired skills were avoidance of engaging with a potential shoplifter, physical intervention, and techniques that show guards defensive physical skills.</text:p>
      <text:p text:style-name="Normal">Since November 2022, we have surveyed 48,450 first time licence applicants and asked them where they intend to work. Of these, around 25% said they were likely to work in a retail setting (13% in shopping centres and 12% in supermarkets), the activities of which may only require a security guarding licence.</text:p>
      <text:p text:style-name="Normal"><text:span text:style-name="T225">However, only 8% of those responding were applying</text:span><text:span text:style-name="T226"><text:s/>for a security guarding licence, whereas 84% were applying for a door supervision licence and 2% for a close protection licence.</text:span><text:span text:style-name="T227"><text:note text:note-class="footnote" text:id="_ftn10"><text:note-citation>11</text:note-citation><text:note-body><text:p text:style-name="FootnoteText"><text:s/><text:span text:style-name="T228">SIA licence applicant survey -<text:s/></text:span><text:span text:style-name="T229">employment preference data November 2022 – to date: out of 48,360 first time applicants responded, 40,799 (48%) applied for door supervision, 3,800 (8%) for security guarding, 2703 (6%) for public space surveillance (CCTV), 1043 (2%) for close protection. Overall, 13% said they<text:s/></text:span><text:span text:style-name="T230">intend to work in a shopping centre and 12% said supermarket.</text:span></text:p><text:p text:style-name="Normal"/></text:note-body></text:note></text:span></text:p>
      <text:p text:style-name="P231">Close protection operatives and door supervisors can lawfully engage in activities covered by a security guarding licence through licence integration arrangements. They must complete physical intervention training as part of their qualifications.</text:p>
      <text:p text:style-name="Normal">This survey indicates that the vast majority of operatives working in retail security will have already had physical intervention<text:s/>training as part of the door supervision qualification. This is consistent with the findings of our survey of employers.</text:p>
      <text:p text:style-name="Normal">The most common responses to retail crime are greater primary controls such as restricting customer access to high value items. Secondary controls, such as conflict management skills, are valued by employers. In any environment, tertiary controls such as physical intervention carry risk and should not be considered an automatic response to crime.</text:p>
      <text:p text:style-name="Normal">While there is evidence of increasing<text:s/>violence in many working environments, including those outside of the private security industry, it does not support that every security guard working in the role requires physical intervention training.</text:p>
      <text:p text:style-name="Normal"><text:span text:style-name="T232">Making physical intervention training mandatory for the security guarding qualifications would increase the length of the qualification for a security guarding licence from 4 days<text:s/></text:span><text:soft-page-break/><text:span text:style-name="T233">to 6 days.</text:span><text:span text:style-name="T234"><text:note text:note-class="footnote" text:id="_ftn11"><text:note-citation>12</text:note-citation><text:note-body><text:p text:style-name="FootnoteText"><text:s/><text:span text:style-name="T235">Security guarding qualifications are typically delivered over 3.5-4 days (30 hours). Physical intervention training for door supervisors is typically delivered over 2 days (16 hours).</text:span></text:p><text:p text:style-name="Normal"/></text:note-body></text:note></text:span><text:span text:style-name="T236"><text:s/>This would have a material impact for learners and employers, including more time and higher training costs.</text:span></text:p>
      <text:p text:style-name="Normal">Some<text:s/>security guards will work in environments where physical intervention skills are unlikely to be necessary or regularly used. Some examples of this include an office or construction setting, or any setting where assignment instructions do not include the use of force.</text:p>
      <text:p text:style-name="Normal">We heard feedback that the current security guarding qualification is more accessible to people with a range of different physical abilities, fitness levels, and manual dexterity than the door supervision qualification. Introducing the physical<text:s/>intervention element may reduce its accessibility to some.</text:p>
      <text:p text:style-name="Normal">This could affect individuals whose physical ability, fitness, dexterity, or other personal circumstances may make it more difficult to complete some of the practical elements of the physical intervention training, despite being able to perform other core duties of the security guarding role.</text:p>
      <text:p text:style-name="Normal">This would create a barrier to entry and likely mean that some existing security guarding licence holders would not be able to renew their licence, even<text:s/>though they work in an environment where they will not use physical intervention skills.</text:p>
      <text:p text:style-name="Normal">We have heard differing views on making physical intervention training a requirement for security guards in our engagement sessions. Based on the results of the research, feedback in the engagement sessions held this year and with continuing licence integration already available, it is not clear whether people applying for security guarding licences should be required to complete specific physical intervention training.</text:p>
      <text:p text:style-name="Normal">However, we do acknowledge that there are risks that security guards will be exposed to which should be covered in the training. We propose 2 changes:</text:p>
      <text:list text:style-name="LFO18" text:continue-numbering="true">
        <text:list-item>
          <text:p text:style-name="P237">to help deal with and reduce the risk of harm, an update to the conflict management unit for close protection, door supervision, and security guarding</text:p>
        </text:list-item>
        <text:list-item>
          <text:p text:style-name="P238">to work with awarding organisations to help ensure that the assessment of practical skills better reflects real life situations</text:p>
        </text:list-item>
      </text:list>
      <text:p text:style-name="P239">The security guarding specification contains content on personal safety. Do you<text:s/>think this knowledge is sufficient to help security guards keep themselves safe?</text:p>
      <text:p text:style-name="P240">Do you think that physical intervention should or should not be included in the qualification specification for the security guarding licence?</text:p>
      <text:p text:style-name="P241">Do you agree with the changes to the conflict management specification?</text:p>
      <text:p text:style-name="P242">Do you agree that suitable practical assessments and examples should be developed to<text:s/><text:soft-page-break/>help trainers deliver and assess conflict management to reflect real life situations that security operatives find themselves<text:s/>facing, for example retail settings?</text:p>
      <text:h text:style-name="Heading2" text:outline-level="2"><text:bookmark-start text:name="_Toc238739606"/><text:bookmark-start text:name="_Toc238803803"/>Further physical intervention skills<text:bookmark-end text:name="_Toc238739606"/><text:bookmark-end text:name="_Toc238803803"/></text:h>
      <text:p text:style-name="Normal">We are proposing to develop a new specification for learning which covers more advanced restrictive physical intervention content. More restrictive skills are techniques that include the use of force to restrict an individual’s movement. This may include skills such as ground holds. This standard would be made available as a guide for training where a risk assessment for a venue or deployment identified further and more advanced<text:s/>skills were needed.</text:p>
      <text:p text:style-name="Normal"><text:span text:style-name="T243">Some operatives are deployed to settings where there is a greater risk of serious violence, assault and injuries, and outbreaks of disorder. We are aware of incidents that have occurred in the nighttime economy,</text:span><text:span text:style-name="T244"><text:s/></text:span><text:span text:style-name="T245">healthcare, and retail environments where operatives have needed to deal with a higher level of violence.</text:span></text:p>
      <text:p text:style-name="P246">We are clear that the existing physical intervention training for close protection operatives and door supervisors is suitable for most deployments and is proportionate.</text:p>
      <text:p text:style-name="P247">We<text:s/>are also clear that it is for the employer, premises, or event organiser to mitigate any identified risks through further support and training. However, we recognise that there is a lack of an agreed standard that sets out further, more advanced physical intervention requirements for security operatives.</text:p>
      <text:p text:style-name="Normal">Up until now the SIA has only set standards for entry-level knowledge linked to the licence application.</text:p>
      <text:p text:style-name="Normal">Given the greater risks to public safety and harm around physical intervention, we propose we create<text:s/>a standard including more restrictive physical intervention techniques.</text:p>
      <text:p text:style-name="Normal">A standard developed by the SIA, as the regulator, would establish a recognised baseline for higher-risk skills and training for private security operatives. It would help provide a consistent approach and support continuous professional development. We can bring together experts in the field to set out a robust standard that reflects good practice in safer physical intervention.</text:p>
      <text:p text:style-name="Normal">We and our expert working groups believe that this<text:s/>requirement should not be compulsory for licence holders. Instead, it should be available for experienced licensed operatives, or their employers who wish to use them where there is an identified operational need.</text:p>
      <text:p text:style-name="P248">This is because the skills are<text:s/><text:bookmark-start text:name="_Int_YhaT390Q"/>higher-risk<text:bookmark-end text:name="_Int_YhaT390Q"/>, the training required will be longer and there will be a need for significant controls to ensure they are delivered safely. Operatives who have this training will require regular refresher training. These skills are unlikely to be necessary for most<text:s/>licence holders.</text:p>
      <text:soft-page-break/>
      <text:p text:style-name="Normal">We also recognise the inherent risk in the training and use of restrictive interventions. For that reason, we would consider developing guidance on appropriate controls for how the standard should be used.</text:p>
      <text:p text:style-name="P249">Do you support the SIA developing and publishing a new specification for safer, more advanced restrictive physical intervention techniques (such as ground holds)?</text:p>
      <text:p text:style-name="P250">If you do, do you think this should be voluntary or mandatory?</text:p>
      <text:h text:style-name="Heading2" text:outline-level="2"><text:bookmark-start text:name="_Toc238739607"/><text:bookmark-start text:name="_Toc238803804"/>Escorting customers on stairs<text:bookmark-end text:name="_Toc238739607"/><text:bookmark-end text:name="_Toc238803804"/></text:h>
      <text:p text:style-name="P251">It has been suggested to us by<text:s/>the expert working groups that the techniques to move someone up and down stairs should be removed from the existing door supervision physical intervention skills specification.</text:p>
      <text:p text:style-name="P252">We have been told that this is because it is rarely used, higher risk and should be seen as a more specialist skill that should be included in a further specification that outlines more restrictive skills.</text:p>
      <text:p text:style-name="P253">We would like to understand how frequently the technique of moving someone up or down stairs is used.</text:p>
      <text:p text:style-name="Question">Close protection and door<text:s/>supervision licence holders: how often have you used your physical intervention training to escort a customer up or down stairs?</text:p>
      <text:p text:style-name="Question">Do you support the removal of the technique to escort customers up or down stairs from the door supervision physical intervention skills specification?</text:p>
      <text:p text:style-name="Question">Do you support the inclusion of this technique in a further, more advanced voluntary specification?</text:p>
      <text:h text:style-name="Heading2" text:outline-level="2"><text:bookmark-start text:name="_Toc238739608"/><text:bookmark-start text:name="_Toc238803805"/>Greater requirement for operative private security industry knowledge and integration of service<text:bookmark-end text:name="_Toc238739608"/><text:bookmark-end text:name="_Toc238803805"/></text:h>
      <text:p text:style-name="Normal">Learners for security guarding,<text:s/>door supervision, and public space surveillance (CCTV) licence-linked qualifications must complete common security industry knowledge content alongside sector-specific learning.</text:p>
      <text:p text:style-name="Normal">Since our last review, our engagement with the private security industry and expert working groups has told us that there is a greater expectation of what operatives need to know and do. Some of this is driven by the fact that some technologies that were previously seen as having more specialist applications now have more widespread<text:s/>use. Some of the content that is new to the common security industry knowledge specification was previously in the door supervision or security guarding specification. It’s been updated and is now seen as relevant across more roles.</text:p>
      <text:p text:style-name="P254">For example, door supervisors and security guards now more commonly use body-worn cameras as both a deterrent and for evidence collection. Door supervisors and some security guards use electronic crowd control devices, such as contactless tickets and<text:s/><text:soft-page-break/>Radio Frequency<text:s/>Identification (RFID) to manage and control venue or site capacity and prevent overcrowding. Security guards may use geotags and other devices while lone working to keep their employer aware of their location.</text:p>
      <text:p text:style-name="Normal">We are therefore proposing updated and expanded content on physical and electronic protection systems in the common security industry knowledge specification.</text:p>
      <text:p text:style-name="Normal">We have also been advised that operatives are more likely to work closely with colleagues performing other duties. Examples include how public<text:s/>space surveillance (CCTV) operatives need to work as a team with colleagues on the ground and with emergency services.</text:p>
      <text:p text:style-name="Normal">There are also areas where the environment has changed, and the training needs to reflect this. Examples here include how the rise in retail crime means that public space surveillance (CCTV) operatives and security guards may be more involved than previously in preserving crime scenes.</text:p>
      <text:p text:style-name="Normal">Our private security industry engagement highlighted areas where operatives need to have enhanced<text:s/>knowledge to reflect the changes in how operatives work today.</text:p>
      <text:p text:style-name="Normal">We are therefore proposing to expand the common security industry knowledge content to include:</text:p>
      <text:list text:style-name="LFO1" text:continue-numbering="true">
        <text:list-item>
          <text:p text:style-name="P255">the law and legislation content that would previously have been seen as specialist in door supervision, in response to research that indicates this is an area where operatives lack confidence</text:p>
        </text:list-item>
        <text:list-item>
          <text:p text:style-name="P256">recording incidents, which we consider to be a key part of most security operative roles across different settings and no longer limited to door supervision<text:s/>roles</text:p>
        </text:list-item>
        <text:list-item>
          <text:p text:style-name="P257">crime scene preservation, which we propose to expand beyond door supervision training only on advice that it is relevant to roles in security guarding and public space surveillance (CCTV)</text:p>
        </text:list-item>
        <text:list-item>
          <text:p text:style-name="P258"><text:span text:style-name="T259">content to prevent and recognise ‘spiking’, currently only in the door supervision training but covers a crime that may also be identified and prevented by those in the role of a security guard in other settings or by<text:s/></text:span>public space surveillance (CCTV)<text:s/><text:span text:style-name="T260">operatives whilst carrying out their roles</text:span></text:p>
        </text:list-item>
        <text:list-item>
          <text:p text:style-name="P261">electronic and physical<text:s/>protection systems, which covers technology used across several settings meaning that door supervisors and public space surveillance (CCTV) operatives also need to understand this area to equip them for their day-to-day roles</text:p>
        </text:list-item>
      </text:list>
      <text:p text:style-name="Question">Do you agree that the common security industry knowledge specification (which applies now to door supervision, security guarding, and public space surveillance (CCTV), and is proposed to in future also apply to close protection) should include:</text:p>
      <text:list text:style-name="LFO1" text:continue-numbering="true">
        <text:list-item>
          <text:p text:style-name="QuestionBullets">electronic and physical protection<text:s/>systems</text:p>
        </text:list-item>
        <text:list-item>
          <text:p text:style-name="QuestionBullets">recording incidents and incident reporting</text:p>
        </text:list-item>
        <text:list-item>
          <text:p text:style-name="QuestionBullets">crime scene preservation</text:p>
        </text:list-item>
        <text:list-item>
          <text:p text:style-name="QuestionBullets">spiking</text:p>
        </text:list-item>
      </text:list>
      <text:p text:style-name="Normal">We have expanded the content in the common security industry knowledge module on law and legislation. It now includes additional areas including awareness of Martyn’s Law, and content that was previously only included in the door supervision specification. Martyn’s Law does not impose new legal duties on security officers and those providing security services to premises and venues. However, those in scope of Martyn’s Law<text:s/>may contract and use SIA licensed security to assist them in meeting their obligations. These may include carrying out searching, monitoring or other guarding activities at premises.</text:p>
      <text:p text:style-name="Question">Do you agree that:</text:p>
      <text:list text:style-name="LFO1" text:continue-numbering="true">
        <text:list-item>
          <text:p text:style-name="QuestionBullets">the new common security industry knowledge specification for door supervision, security guarding, and public space surveillance (CCTV) – and, in future, close protection – should include the content on law and legislation, some of which is currently only in the door supervision specification?</text:p>
        </text:list-item>
        <text:list-item>
          <text:p text:style-name="QuestionBullets">the content of<text:s/>the law and legislation module should be updated to include awareness of Martyn’s Law?</text:p>
        </text:list-item>
        <text:list-item>
          <text:p text:style-name="QuestionBullets">the emergency procedures section should include invacuation, evacuations, and lockdown procedures in line with the requirements of Martyn’s Law?</text:p>
        </text:list-item>
      </text:list>
      <text:h text:style-name="Heading2" text:outline-level="2"><text:bookmark-start text:name="_Toc238739609"/><text:bookmark-start text:name="_Toc238803806"/>Societal and cultural shifts<text:bookmark-end text:name="_Toc238739609"/><text:bookmark-end text:name="_Toc238803806"/></text:h>
      <text:p text:style-name="P262">There have been various societal changes and shifts in social attitudes since the last major review of the<text:s/><text:bookmark-start text:name="_Int_vNGMtMAP"/>qualifications<text:bookmark-end text:name="_Int_vNGMtMAP"/>’ specifications. These have created challenges for security operatives.</text:p>
      <text:h text:style-name="Heading3" text:outline-level="3">Drugs</text:h>
      <text:p text:style-name="Normal">The current focus of the drugs content in the<text:s/>specifications is about seizure and legal compliance.</text:p>
      <text:p text:style-name="P263">We agree with the advice we received from the expert working groups that the way in which operatives are expected to manage the use of drugs in the nighttime economy has changed. There is an increased recognition that the greater prevalence of drug use means that door supervisors are now more focussed than before on the management of harm from problematic drug use.</text:p>
      <text:p text:style-name="Normal">The draft specifications proposed reflect this change. This section has also been included<text:s/>in the security guarding specification for the first time. We believe security guards are also likely to come across drugs use in their role and need this training to manage these situations.</text:p>
      <text:soft-page-break/>
      <text:h text:style-name="Heading3" text:outline-level="3">Social media, auditing practices, and drones</text:h>
      <text:p text:style-name="Normal">Other societal changes include the increasing use of social media and auditing practices, and this can be seen to have created barriers in cross-generational communication.</text:p>
      <text:p text:style-name="P264">Operatives have seen a steady increase in so-called social media ‘<text:bookmark-start text:name="_Int_0Olz9OHT"/>auditors<text:bookmark-end text:name="_Int_0Olz9OHT"/>.’ The practice has seen<text:s/>security operatives subject to challenge and scrutiny whilst being filmed in the course of their work. This has exposed them to potential risk and may prevent them from doing their job and keeping the public safe. The National Protective Security Authority (NPSA) published guidance on social media auditors in December 2023.</text:p>
      <text:p text:style-name="Normal"><text:span text:style-name="T265">In the guidance, NPSA say there has been “small but increasing number of reports within the United Kingdom involving individuals who attend premises and outside spaces, with the aim of<text:s/></text:span><text:span text:style-name="T266">capturing staff and property on camera, the content from which is often uploaded to social media and video platforms.”</text:span><text:span text:style-name="T267"><text:note text:note-class="footnote" text:id="_ftn12"><text:note-citation>13</text:note-citation><text:note-body><text:p text:style-name="FootnoteText"><text:s/><text:a xlink:href="https://www.npsa.gov.uk/specialised-guidance/hostile-reconnaissance/social-media-auditors" office:target-frame-name="_top" xlink:show="replace"><text:span text:style-name="T268">Social media auditors (NPSA guidance)</text:span></text:a></text:p><text:p text:style-name="Normal"/></text:note-body></text:note></text:span></text:p>
      <text:p text:style-name="P269">The guidance notes that auditing activity is mostly harmless, and the amount of compromising information gathered by filming vehicles, personnel, equipment, or the facility itself is generally minimal. Issues typically arise when staff and security engage in a hostile manner, by quoting legislation incorrectly, or by giving inaccurate statements such as “You are not allowed to film here.”</text:p>
      <text:p text:style-name="Normal">Our working groups stated that licence holders are increasingly facing challenges in dealing with the activities of social media auditors and the loading of images onto social media platforms more generally. Security operatives are also managing situations involving drones being used to take aerial footage of the sites they are there to protect.</text:p>
      <text:p text:style-name="Normal">NPSA guidance says auditors ‘often attempt to provoke staff and security to elicit heightened reactions, at times asserting that staff are overstepping legal<text:s/>boundaries. They are well versed in their own rights and frequently cite legislation when challenged.’</text:p>
      <text:p text:style-name="Normal">We propose the new specifications include greater content to help security operatives with the necessary skills and knowledge on how best to meet the challenges posed by:</text:p>
      <text:list text:style-name="LFO19" text:continue-numbering="true">
        <text:list-item>
          <text:p text:style-name="P270">social media auditors</text:p>
        </text:list-item>
        <text:list-item>
          <text:p text:style-name="P271">social media tracking</text:p>
        </text:list-item>
        <text:list-item>
          <text:p text:style-name="P272">drones</text:p>
        </text:list-item>
      </text:list>
      <text:p text:style-name="Normal">The new content will include how to deal with incidents professionally whilst representing the employer and following the client’s policies and procedures. It will also cover how to avoid<text:s/>confrontation and escalation.</text:p>
      <text:soft-page-break/>
      <text:h text:style-name="Heading3" text:outline-level="3">Communication challenges</text:h>
      <text:p text:style-name="Normal">We were advised by the door supervision expert working group that many door supervisors felt that inter-generational communication was more difficult, citing social media as exaggerating differences.</text:p>
      <text:p text:style-name="Normal"><text:span text:style-name="T273">Communication is an area that employers feel needs more focus. Responding to our research, 74% of security guarding, 78% of door supervision, and 63% of public space surveillance (CCTV) licence holders said the skill they use most often is communication.</text:span><text:span text:style-name="T274"><text:note text:note-class="footnote" text:id="_ftn13"><text:note-citation>14</text:note-citation><text:note-body><text:p text:style-name="FootnoteText"><text:s/><text:span text:style-name="T275">SIA Training and Skills Research December 2025 – February 2026:<text:s/></text:span><text:span text:style-name="T276">328 of 421 door supervisors (78%), 177 of 285<text:s/></text:span><text:span text:style-name="T277">(62%) public space surveillance (CCTV) licence holders and 334 of 452 security guards (74%) used communication skills most often</text:span></text:p><text:p text:style-name="Normal"/></text:note-body></text:note></text:span></text:p>
      <text:p text:style-name="Normal">We are clear that a short, vocational qualification aimed at giving an individual the basic safety-critical skills to enter an industry is not the vehicle to teach advanced communication skills that would include how to successfully bridge a generation gap. We are however proposing that communication content within the syllabus of the qualifications includes awareness of this issue.</text:p>
      <text:p text:style-name="P278">Our research also shows that around 24% of licence holders do not feel confident dealing with cultural or sensitive issues. We<text:s/>did not define what we meant by ‘cultural or sensitive issues’ when we asked the question, but these could include the wide range of situations that frontline operatives encounter when interacting with people from different backgrounds, cultures, religions, and communities.</text:p>
      <text:p text:style-name="Normal"><text:span text:style-name="T279">The research also explored the levels of confidence licence holders have engaging with people who have a disability, for example wheelchair users. Around 74% of licence holders said they know how to search people with disabilities and<text:s/></text:span><text:span text:style-name="T280">feel comfortable doing so.</text:span><text:span text:style-name="T281"><text:note text:note-class="footnote" text:id="_ftn14"><text:note-citation>15</text:note-citation><text:note-body><text:p text:style-name="FootnoteText"><text:s/><text:span text:style-name="T282">SIA Training and Skills Research December 2025 – February 2026:<text:s/></text:span><text:span text:style-name="T283">1067 of 1442 agree with ‘I know how to search people with disabilities and feel comfortable doing so’ (Close protection and repeat licence holders less likely to agree)</text:span></text:p><text:p text:style-name="Normal"/></text:note-body></text:note></text:span><text:span text:style-name="T284"><text:s/>This suggests that while most operatives are confident, around one quarter of respondents lacked confidence in undertaking searches or adapting their approach to meet individual needs.</text:span></text:p>
      <text:p text:style-name="Normal">This is consistent with other research we have conducted, and views expressed at the webinars we conducted with the private security industry. It highlights the importance of the licence-linked qualification in preparing licence holders for communicating with people who may have different<text:s/>communication needs, protected characteristics, accessibility needs or who require other adjustments.</text:p>
      <text:p text:style-name="Normal">Considered collectively, the research and feedback suggest that the lack of confidence is less about willingness to engage and more about understanding how to respond appropriately and confidently in a way that satisfied the requirements of equality legislation.</text:p>
      <text:soft-page-break/>
      <text:p text:style-name="Normal"><text:span text:style-name="T285">We have heard from licence holders who are anxious about falling short of expectations regarding equality legislation in their day-to-day<text:s/></text:span><text:span text:style-name="T286">interactions with the public. This is reflected in wider research, in which around 24% of licence holders reported concerns about the legal implications of dealing with situations involving the public, making this one of the least appealing aspects of the job.</text:span><text:span text:style-name="T287"><text:note text:note-class="footnote" text:id="_ftn15"><text:note-citation>16</text:note-citation><text:note-body><text:p text:style-name="FootnoteText"><text:s/><text:span text:style-name="T288">SIA Training and Skills Research December 2025 – February 2026:<text:s/></text:span><text:span text:style-name="T289">In response to the least appealing factors about the job, 228 out of 1442 (24%)<text:s/></text:span><text:span text:style-name="T290">said ‘Concerns over legal implications of dealing with situations’</text:span></text:p><text:p text:style-name="Normal"/></text:note-body></text:note></text:span></text:p>
      <text:p text:style-name="Normal">The external advisory group considered this evidence and proposed changes to strengthen the specifications in this area. These are reflected in the draft specifications published alongside this consultation, which include new content on<text:s/>communication, equality, vulnerability, and supporting customers with particular needs.</text:p>
      <text:p text:style-name="Normal">For example, it is proposed that the common security industry knowledge content will be expanded to include a full session on issues of inclusion as they relate to the role of a security operative. The aim of this is to better prepare operatives for the realities of modern frontline environments, and to be better equipped to deal with customers with diverse needs more confidently.</text:p>
      <text:p text:style-name="Normal">The draft specifications also include<text:s/>greater focus on the Equality Act 2010, recognising vulnerability, and supporting members of the public and colleagues during incidents and emergencies. This includes people with physical or neurological disabilities, sensory impairments, or those who experience barriers in communication.</text:p>
      <text:p text:style-name="Normal">For example, the proposed changes clarify the content relevant to communicating with, and searching, individuals who may use wheelchairs, walking aids, be non-verbal, or experience sensory sensitivities.</text:p>
      <text:p text:style-name="P291">These changes are<text:s/>intended to support safer and more confident practices by ensuring licence holders are informed to make proportionate decisions. This will create more effective and sensitive interactions between customer-facing operatives and members of the public, and support public space surveillance (CCTV) operatives to understand legal obligations better.</text:p>
      <text:p text:style-name="Normal">In addition to seeking views on the common security industry knowledge specification, we ask the following questions in this consultation:</text:p>
      <text:p text:style-name="Question">We have had feedback from<text:s/>operatives that suggests some lack confidence in dealing with people with different needs in line with equalities legislation. Do you agree the new content in the specification is sufficient to give operatives more confidence?</text:p>
      <text:p text:style-name="Question">Do you consider the new content on searching provides sufficient knowledge to carry out searches on vulnerable people, those with disabilities, those using wheelchairs or<text:s/><text:soft-page-break/>other mobility devices?</text:p>
      <text:h text:style-name="Heading3" text:outline-level="3">Welfare awareness</text:h>
      <text:p text:style-name="Normal">The most requested additional content from our webinars has been<text:s/>operative welfare, closely followed by awareness of mental health issues that operatives may suffer.</text:p>
      <text:p text:style-name="Normal"><text:span text:style-name="T292">Our research has found that most licence holders have some access to personal support for welfare issues through their employer.</text:span><text:span text:style-name="T293"><text:note text:note-class="footnote" text:id="_ftn16"><text:note-citation>17</text:note-citation><text:note-body><text:p text:style-name="FootnoteText"><text:s/><text:span text:style-name="T294">SIA Training and Skills Research December 2025 – February 2026: 707 of 1442 (</text:span><text:span text:style-name="T295">49%) ‘provided by employer’, 303 of 1442 (21%) ‘employer-provided access’, 202 of 1442 (14%) ‘don’t know where to go for support and welfare issues’, 144 (10%) ‘other/don’t know’, 87 (6%) ‘sourced directly or via a body other than employer’</text:span></text:p><text:p text:style-name="FootnoteText"/><text:p text:style-name="Normal"/></text:note-body></text:note></text:span><text:span text:style-name="T296"><text:s/>We also recognise that the role of a security operative can be pressurised, and that operatives are frequently exposed to difficult, complex, and challenging situations.</text:span></text:p>
      <text:p text:style-name="P297">Our research explored this issue further, asking licence holders about the ‘least appealing factors about the<text:s/>job.’ The least appealing factors include people’s attitudes towards the private security industry (39%), pay (30%), along with verbal abuse (29%) and the levels of violence (21%). At the same time, the data shows the most common reason for choosing to work in the private security industry was ‘the feeling that I am keeping people safe’ (60%).</text:p>
      <text:p text:style-name="P298">We believe that it is correct for licence holders, who keep us safe while doing the things we love, to learn and understand how they can manage their own welfare<text:s/>whilst at work. We consider this an issue that is relevant to a safety-focussed specification.</text:p>
      <text:p text:style-name="Normal">We propose this is covered in the common security industry knowledge specification.</text:p>
      <text:p text:style-name="P299">We welcome views on the proposed content of the specification where this new content has been added, and whether it is appropriate to include.</text:p>
      <text:p text:style-name="Normal">In addition to seeking views on the common security industry knowledge specification, we also ask the following question:</text:p>
      <text:p text:style-name="Question">Do you agree that the new content covering operative welfare is<text:s/>helpful and appropriate?</text:p>
      <text:h text:style-name="Heading2" text:outline-level="2"><text:bookmark-start text:name="_Toc238739610"/><text:bookmark-start text:name="_Toc238803807"/>Counter-terror e-learning<text:bookmark-end text:name="_Toc238739610"/><text:bookmark-end text:name="_Toc238803807"/></text:h>
      <text:p text:style-name="Normal">Currently, learners undertaking a course leading to a licence-linked qualification may present certificates attesting to the fact that they have taken the Action Counters Terrorism (ACT) and You Can ACT e-learning packages developed in conjunction with National Counter Terrorism Security Office. This provides a standardised training package that consists of 2 separate courses:</text:p>
      <text:soft-page-break/>
      <text:list text:style-name="LFO1" text:continue-numbering="true">
        <text:list-item>
          <text:p text:style-name="P300">the general training for staff at venues and members of the public, to enable<text:s/>them to recognise and respond to terrorist threats and security incidents</text:p>
        </text:list-item>
        <text:list-item>
          <text:p text:style-name="P301"><text:span text:style-name="T302">the training developed by policing partners and the SIA for security operatives on actions to prevent potential threats, prepare for security incidents and respond effectively to incidents and attacks while on duty</text:span></text:p>
        </text:list-item>
      </text:list>
      <text:p text:style-name="P303">Both are free learning packages available on the Protect UK website. The completed certificates must be provided to the training provider. All learners still need to complete a formal assessment, in exam conditions, on<text:s/>counter-terror knowledge as part of the licence-linked qualification.</text:p>
      <text:p text:style-name="P304">We propose to streamline the e-learning packages available so that security operatives need only take one combined learning package. Security operatives will continue to have a bespoke training package available to them, but it will be a better, more targeted, and more efficient learner experience. The consultation asks whether this development is supported.</text:p>
      <text:p text:style-name="Question">Do you support our proposal to streamline and combine the e-learning packages<text:s/>available so that learners only need to take one, not two?</text:p>
      <text:h text:style-name="Heading2" text:outline-level="2"><text:bookmark-start text:name="_Toc238739611"/><text:bookmark-start text:name="_Toc238803808"/>First aid competence<text:bookmark-end text:name="_Toc238739611"/><text:bookmark-end text:name="_Toc238803808"/></text:h>
      <text:p text:style-name="Normal">Since April 2021, learners for a security guarding or door supervision licence-linked qualification must provide evidence to the trainer that they have an Emergency First Aid at Work qualification, or equivalent, before they can start their course. The certificate must be valid for at least a further 12 months.</text:p>
      <text:p text:style-name="P305">Following recommendations from the Manchester Arena Inquiry, we worked with the Health and Safety Executive (HSE) to<text:s/>develop a sector-specific syllabus that includes additional content around stopping life-threatening bleeding.</text:p>
      <text:p text:style-name="Normal"><text:span text:style-name="T306">There has always been a requirement for close protection operatives to obtain a higher level of first aid qualification.</text:span><text:span text:style-name="T307"><text:note text:note-class="footnote" text:id="_ftn17"><text:note-citation>18</text:note-citation><text:note-body><text:p text:style-name="FootnoteText"><text:s/><text:span text:style-name="T308">Currently, close protection operatives must complete a first aid qualification at level 3 or above before taking the<text:s/></text:span><text:span text:style-name="T309">licence-linked training. See<text:s/></text:span><text:a xlink:href="https://www.gov.uk/government/news/changes-to-the-training-you-need-for-an-sia-licence#first-aid-training" office:target-frame-name="_top" xlink:show="replace"><text:span text:style-name="T310">Changes to the training you need for an SIA licence</text:span></text:a><text:span text:style-name="T311">.</text:span></text:p><text:p text:style-name="FootnoteText"/><text:p text:style-name="Normal"/></text:note-body></text:note></text:span></text:p>
      <text:p text:style-name="P312">This is a requirement because front line security operatives, by the nature of their role, will often be first on the scene at incidents and may need to respond before emergency services arrive.</text:p>
      <text:soft-page-break/>
      <text:p text:style-name="Normal"><text:span text:style-name="T313">Evidence from our recent research shows just over half of respondents (51%) had used</text:span><text:span text:style-name="T314"><text:s/>their first aid skills once or more while performing their private security role. Over 10% of licence holders said they have used their first aid training ‘many times’.</text:span><text:bookmark-start text:name="_Ref238546853"/><text:span text:style-name="T315"><text:note text:note-class="footnote" text:id="_ftn18"><text:note-citation>19</text:note-citation><text:note-body><text:p text:style-name="FootnoteText"><text:s/><text:span text:style-name="T316">SIA Training and Skills Research December 2025 – February 2026:<text:s/></text:span><text:span text:style-name="T317">responses to ‘how often have you used your first aid training?’ 236 of 873 (27%) said ‘a couple of times’, 87 of 873 10% said ‘many times’, 87 of 873 (10%) said ‘once’, and 35 (4%) said ‘not sure/can’t remember’</text:span><text:span text:style-name="T318">. 428 of 873 (49%) said ‘I<text:s/></text:span><text:span text:style-name="T319">haven’t used them’.</text:span><text:span text:style-name="T320"><text:s/>(repeat licence holders are more likely to have used their first aid training at work).</text:span></text:p><text:p text:style-name="FootnoteText"/><text:p text:style-name="Normal"/></text:note-body></text:note></text:span><text:bookmark-end text:name="_Ref238546853"/></text:p>
      <text:p text:style-name="Normal">This demonstrates the value of the first aid training, and the safety-critical nature of the role itself.</text:p>
      <text:p text:style-name="Normal">The requirement to have first aid skills will remain. It has been a valuable and successful addition to the training and skills requirements. We are now considering changes to the rules around:</text:p>
      <text:list text:style-name="LFO16" text:continue-numbering="true">
        <text:list-item>
          <text:p text:style-name="P321">how first aid certificates might be<text:s/>validated</text:p>
        </text:list-item>
        <text:list-item>
          <text:p text:style-name="P322">how we ensure that SIA licence holders keep their first aid training up to date</text:p>
        </text:list-item>
        <text:list-item>
          <text:p text:style-name="P323">whether we should introduce a bespoke security sector first aid qualification</text:p>
        </text:list-item>
      </text:list>
      <text:h text:style-name="Heading3" text:outline-level="3">Validation of first aid certificates</text:h>
      <text:p text:style-name="Normal">Currently, training providers are responsible for checking the validity of first aid certificates. They must check that learners have the relevant suitable first aid certificate before they allow them to do the licence-linked qualification. We are not involved in verifying first aid certificates.</text:p>
      <text:p text:style-name="Normal">The<text:s/>awarding organisations are responsible for ensuring that training providers have a reliable system in place to confirm a learner has a valid first aid certificate before joining a course.</text:p>
      <text:p text:style-name="Normal"><text:span text:style-name="T324">Around 365,000 door supervision and 56,500 security guarding licence holders have already presented first aid certificates to training providers. Around 80% of these licence holders completed their first aid training with the same training centre who delivered their SIA licence-linked training.</text:span><text:span text:style-name="T325"><text:note text:note-class="footnote" text:id="_ftn19"><text:note-citation>20</text:note-citation><text:note-body><text:p text:style-name="FootnoteText"><text:s/><text:span text:style-name="T326">SIA Training and Skills Research December 2025 – February 2026:<text:s/></text:span><text:span text:style-name="T327">responses to ‘Did you do your first Aid training as part of the SIA licence-linked training or separately?’ 690 of 873 (79%) said ‘as part of the SIA licence-linked training’, 157 of 873 (18%) said ‘separately’, and 26 of 873 (3%) said ‘not sure/can’t remember’</text:span></text:p><text:p text:style-name="FootnoteText"/><text:p text:style-name="Normal"/></text:note-body></text:note></text:span><text:span text:style-name="T328"><text:s/>Around 20% took first aid<text:s/></text:span><text:span text:style-name="T329">training elsewhere and presented their certificate at the point of enrolment to their licence-linked course.</text:span></text:p>
      <text:p text:style-name="P330">HSE, Britain’s national regulator for workplace health and safety, sets rules on how workplace first aid training should be conducted. We defer to these rules to allow a<text:s/><text:soft-page-break/>broad range of certificates to be acceptable. This means that when a learner presents a first aid certificate, it could be from one of many organisations.</text:p>
      <text:p text:style-name="P331">Under the HSE’s rules, it is the employer that must satisfy themselves a<text:s/>provider is competent. The HSE does not approve training providers for first aid delivery. In the model of delivery for SIA qualifications, the awarding organisation advises training providers on which certificates they will accept.</text:p>
      <text:p text:style-name="Normal">Between August 2024 and May 2026, around 230,000 individuals obtained a door supervision or security guarding qualification. In this time, there have been approximately 250 allegations made, to us or to an awarding organisation, that individuals presented fake first aid<text:s/>certificates. Fake certificates can be difficult for training providers to spot given the broad range of certificates accepted.</text:p>
      <text:p text:style-name="P332">We have already worked with the HSE to establish a sector-specific requirement to deal with life threatening bleeding. We now have an opportunity to include greater context for common situations requiring first aid responses that security operatives may face.</text:p>
      <text:p text:style-name="Normal">Given the importance of the first aid training (as reflected in our recent research) there is an argument for developing a<text:s/>security sector-specific first aid qualification. We have had informal support for this suggestion and want to test the wider view of the private security industry.</text:p>
      <text:p text:style-name="Normal">If we were to develop a security-specific first aid specification (which would then be used to develop a first aid qualification) it would be in conjunction with experts and would cover first aid responses that occur often in the work of security staff.</text:p>
      <text:p text:style-name="Normal">This could be made available as a free-standing qualification, which could lead to a greater<text:s/>level of assurance over the validity of the qualification. Together with the other changes to the rules around first aid set out below, this would also make it easier for us to track when a certificate expires.</text:p>
      <text:p text:style-name="Question">What are the common situations in which first aid skills are used while working in private security?</text:p>
      <text:p text:style-name="Question">Should we continue with the current system and follow Health and Safety Executive (HSE) rules for which first aid certificates are acceptable? Or should we set a security-specific first aid<text:s/>qualification which could be delivered, and assessed, as part of the licence-linked course?</text:p>
      <text:p text:style-name="Question">If we keep with the existing HSE rules, should training providers be required to check new students’ knowledge on first aid?</text:p>
      <text:p text:style-name="Normal">A new security-specific first aid qualification is likely to increase the overall cost to some learners because of the awarding organisation certification charge. The benefits are that it may offer additional protection against the use of fake first aid certificates as well as contextualising<text:s/>first aid skills for the security industry.</text:p>
      <text:soft-page-break/>
      <text:h text:style-name="Heading3" text:outline-level="3">Ensuring that first aid training remains valid</text:h>
      <text:p text:style-name="P333">The HSE requires nominated first aiders to renew their first aid certificate every 3 years.</text:p>
      <text:p text:style-name="Normal">The current rules are that those enrolling in a relevant SIA licence-linked qualification must hold a valid first aid certificate with at least 12 months remaining. This means it might expire during the period of the SIA licence, which is 3 years.</text:p>
      <text:p text:style-name="Normal">Training providers are responsible for checking and recording that learners have<text:s/>a valid certificate before they begin the licence-linked training.</text:p>
      <text:p text:style-name="Normal">An individual can only apply for an SIA licence once they have completed the licence-linked qualification. About 80% of learners complete first aid training on the first day of the course so the certificate will last the same period as the qualification. However, for others the first aid certificate may be older and not align with the duration of the 3-year SIA licence.</text:p>
      <text:p text:style-name="Normal">There is no mechanism for the employer or the SIA to easily check or<text:s/>routinely assure that an operative has a valid first aid certificate during the lifetime of an SIA licence.</text:p>
      <text:p text:style-name="Normal">Whilst it is the employer’s responsibility to ensure all operatives have the correct training for a given deployment, an employer or contractor may believe erroneously that an operative has a valid first aid certificate because they have a valid licence.</text:p>
      <text:p text:style-name="Normal">We do not hold the data on how many licence holders may be working without a valid first aid certificate. We note that around 80% of operatives take<text:s/>their first aid training with the same provider of their first time or refresher qualification, which may indicate this applies to 20% of licence holders. There will always however be a gap between the achievement of a qualification and the date an operative applies for a licence.</text:p>
      <text:p text:style-name="Normal">Given the importance of first aid and the impact on public safety, we think it is right to consider measures to monitor the currency of a first aid qualification during the licence period, as well as being clear that our<text:s/>expectation is that licensed operatives should always hold a valid first aid qualification.</text:p>
      <text:p text:style-name="Normal">One of the options we are considering is putting a new condition on front line licences, which requires operatives to ensure they have a first aid certificate less than 3 years old.</text:p>
      <text:p text:style-name="Normal">This would mean that, if an operative was working with a first aid certificate that was not renewed within 3 years, then they would not be able to use their licence to work in the sector. It would be illegal for them to carry out<text:s/>licensable activity, and we could take enforcement action against them. This could lead to them losing their livelihood and may even lead to prosecution.</text:p>
      <text:p text:style-name="Question">Do you agree that an in-date first aid qualification should be a condition of an SIA licence for close protection operatives, door supervisors, and security guards<text:s/><text:soft-page-break/>throughout the 3-year duration of the licence?</text:p>
      <text:h text:style-name="Heading2" text:outline-level="2"><text:bookmark-start text:name="_Toc238739612"/><text:bookmark-start text:name="_Toc238803809"/>Functional English requirements<text:bookmark-end text:name="_Toc238739612"/><text:bookmark-end text:name="_Toc238803809"/></text:h>
      <text:p text:style-name="Normal">It is essential all licence holders can perform common and core frontline duties, including:</text:p>
      <text:list text:style-name="LFO16" text:continue-numbering="true">
        <text:list-item>
          <text:p text:style-name="P334">promptly understanding<text:s/>and relaying instructions clearly</text:p>
        </text:list-item>
        <text:list-item>
          <text:p text:style-name="P335">communicating with the public and emergency services</text:p>
        </text:list-item>
        <text:list-item>
          <text:p text:style-name="P336">writing incident reports</text:p>
        </text:list-item>
      </text:list>
      <text:p text:style-name="Normal"><text:span text:style-name="T337">Current licence-linked qualifications require learners to demonstrate functional English at least at B2 level, (equivalent to the level required for a visa applicant to apply for a degree course</text:span><text:span text:style-name="T338"><text:note text:note-class="footnote" text:id="_ftn20"><text:note-citation>21</text:note-citation><text:note-body><text:p text:style-name="FootnoteText"><text:s/><text:span text:style-name="T339">Student visa applicants for degree level courses must<text:s/></text:span><text:a xlink:href="https://www.gov.uk/student-visa/knowledge-of-english" office:target-frame-name="_top" xlink:show="replace"><text:span text:style-name="T340">prove their knowledge of the English language to a B2 level</text:span></text:a></text:p><text:p text:style-name="Normal"/></text:note-body></text:note></text:span><text:span text:style-name="T341"><text:s/>or to perform a skilled worker role).</text:span></text:p>
      <text:p text:style-name="Normal"><text:span text:style-name="T342">These requirements are intended to ensure learners can engage with the training and complete their assessment, which prepares them for front line duties.</text:span></text:p>
      <text:p text:style-name="Normal">This level<text:s/>of functional English involves:</text:p>
      <text:list text:style-name="LFO20" text:continue-numbering="true">
        <text:list-item>
          <text:p text:style-name="P343">understanding complex texts including technical discussions in your field of specialisation</text:p>
        </text:list-item>
        <text:list-item>
          <text:p text:style-name="P344">interacting in English without difficulty for either party</text:p>
        </text:list-item>
        <text:list-item>
          <text:p text:style-name="P345">the ability to produce clear text across a range of issues and explain a viewpoint on a topical issue</text:p>
        </text:list-item>
      </text:list>
      <text:p text:style-name="Normal">Under the current arrangements training providers check evidence that a learner has the right level of functional English. This might be a certificate showing the learner has passed an exam.</text:p>
      <text:p text:style-name="Normal">Whilst security trainers tend not to<text:s/>be specialist assessors for functional English, many use their own initial learner assessment, professional discussion, and exercises during the training (such as writing an incident report to provide evidence that the learner has the level of English required). Awarding organisations are required to assure themselves that training providers have robust systems in place to check this requirement.</text:p>
      <text:p text:style-name="Normal">Insufficient functional English can create risks to those who buy and rely on private security. For example:</text:p>
      <text:list text:style-name="LFO21" text:continue-numbering="true">
        <text:list-item>
          <text:p text:style-name="P346">misunderstandings during incidents could mean those being protected do not know what to do to keep themselves safe</text:p>
        </text:list-item>
        <text:list-item>
          <text:p text:style-name="P347">poor information sharing could mean police and other emergency services respond in the wrong way</text:p>
        </text:list-item>
        <text:list-item>
          <text:p text:style-name="P348">inability to communicate effectively with emergency services could mean that life-saving treatment is delayed</text:p>
        </text:list-item>
        <text:list-item>
          <text:p text:style-name="P349">inaccurate incident reporting could adversely affect investigations</text:p>
        </text:list-item>
        <text:list-item>
          <text:p text:style-name="P350">poor communication could reduce the ability to support vulnerable people and de-escalate conflict</text:p>
        </text:list-item>
      </text:list>
      <text:p text:style-name="Normal">Concerns and reports<text:s/>about the lack of adequate functional English also damages public trust and confidence in security. We have seen an increase in concerns expressed publicly about this by private security industry bodies and representatives. Also, our recent research included comments from some employers about the inability of some operatives to use functional English to a satisfactory standard.</text:p>
      <text:p text:style-name="Normal"><text:span text:style-name="T351">Our research shows that ‘communication’ is the skill most often used by security guarding (74%), door supervision (78%) licence<text:s/></text:span><text:span text:style-name="T352">holders and the third most often used skill for public space surveillance (62%) licence holders.</text:span><text:span text:style-name="T353"><text:note text:note-class="footnote" text:id="_ftn21"><text:note-citation>22</text:note-citation><text:note-body><text:p text:style-name="FootnoteText"><text:s/><text:span text:style-name="T354">SIA Training and Skills Research December 2025 – February 2026:<text:s/></text:span><text:span text:style-name="T355">328 of 421 door supervisors (78%), 334 of 452 security guards (74%), and 177 of 285 (62%) public space surveillance (CCTV) licence holders used communication skills most often</text:span></text:p><text:p text:style-name="Normal"/></text:note-body></text:note></text:span></text:p>
      <text:p text:style-name="Normal">Between 1 April 2025 and 1 April 2026, there were 21 allegations of training malpractice made to the SIA that suggested learners did not have sufficient English language skills.</text:p>
      <text:p text:style-name="Normal">We have been conducting unannounced visits to training centres as part of Operation<text:s/><text:span text:style-name="T356">RESOLUTE</text:span>. On 6 occasions these unannounced visits have found individuals using AI to complete an English assessment that was part of the licence-linked<text:s/>qualification. In 3 cases these individuals were subsequently determined on different tests to have proven the requisite functional English skills.</text:p>
      <text:p text:style-name="Normal">From June 2024 to June 2025, we received 115 intelligence reports that mentioned ‘English’, submitted by our investigators and the private security industry. This figure is likely to include allegations of individual licence holders having insufficient functional English.</text:p>
      <text:p text:style-name="Normal">Where an employer has a concern that a licence holder may not have sufficient functional<text:s/>English, they should report it to us. It may indicate that the person before them should not have obtained the qualification and therefore an SIA licence.</text:p>
      <text:p text:style-name="Normal">We are however considering whether the current requirements at the training and qualifications stage can be tightened to deliver more robust assurance of an operative’s ability to use functional English.</text:p>
      <text:p text:style-name="Normal">A private security workforce that is diverse and multilingual, reflective of the public and communities they work in is important. It also has great<text:s/>benefits and value to the collective capability of the private security industry. However, where communication standards are below expectations and insufficient, public safety is compromised.</text:p>
      <text:soft-page-break/>
      <text:p text:style-name="Normal">This consultation is seeking views on what improvements might be made to the current functional English requirement and ways of testing it. The solution needs to be robust, effective, proportionate, and appropriate in a modern and multi-setting private security industry.</text:p>
      <text:h text:style-name="Heading3" text:outline-level="3">Level of functional English to be proven</text:h>
      <text:p text:style-name="Normal">Our<text:s/>view is that the current B2 level of functional English, providing it is legitimately held and proven, is sufficient for operatives to safely work in the private security industry. This is the same level required for students wishing to complete degree-level study in the UK on a visa.</text:p>
      <text:h text:style-name="Heading3" text:outline-level="3">Testing English competency</text:h>
      <text:p text:style-name="Normal">The current licence-linked qualifications include a requirement for practical assessments, during which learners are recorded on video demonstrating their skills. Many of these skills involve using<text:s/>confident communication skills, such as the need to de-escalate conflict, or to communicate during physical intervention. This allows the trainer to help confirm that the learners have functional English.</text:p>
      <text:p text:style-name="Normal">We are working with the awarding organisations to use new technologies to give greater assurance over both practical and written assessments. We believe this will further reduce the risk of training malpractice and therefore the risk that an operative without the right level of functional English ends up<text:s/>with a licence.</text:p>
      <text:h text:style-name="Heading3" text:outline-level="3">Assessment of functional English before attending a licence-linked course</text:h>
      <text:p text:style-name="Normal">Before a course begins, training providers are responsible for establishing learners have functional English skills. Training providers, and their methods of adhering to the training requirements, are approved and monitored by the awarding organisations.</text:p>
      <text:p text:style-name="Normal">Approved centres must ensure that all learners have sufficient language skills before putting them forward for training and assessment. As part of their approval,<text:s/>training centres must agree the English or Welsh language assessments they use with their awarding organisation.</text:p>
      <text:p text:style-name="Normal">Because there is no formal framework setting out how training centres should establish functional language skills, the assessment of functional language ability can be inconsistent and subjective across training providers, and open to abuse. Licence-linked qualifications – including both written and practical examinations – can be a mechanism through which it is confirmed that leaners have the<text:s/>necessary level of functional English. This view will be strengthened with the introduction of new oversight arrangements for assessment for the new qualifications.</text:p>
      <text:p text:style-name="Normal">We will be introducing new requirements and working with awarding organisations to ensure consistency in the initial assessments used to ensure learners have the right level of functional English.</text:p>
      <text:soft-page-break/>
      <text:p text:style-name="Normal">However, given the strength of concerns raised about the lack of sufficient English language skills by some operatives, we are putting forward<text:s/>proposals for<text:s/><text:span text:style-name="T357">all</text:span><text:s/>learners to be assessed for functional English by an independent third party. This test would be an objective assessment of a candidate’s ability to understand and speak English.</text:p>
      <text:p text:style-name="Normal">Further planned requirements to the oversight of the exams that form part of the qualification assessment by the awarding organisations (as opposed to the training providers) would also provide greater assurance over a candidate’s ability to read and comprehend English.</text:p>
      <text:p text:style-name="Normal">Similar assessments to confirm functional<text:s/>English (such as the online test used by Transport for London to support the Taxi licensing regime) cost in the region of £40 per person for speaking and listening.</text:p>
      <text:p text:style-name="Normal">The additional test would need to be compulsory for all irrespective of a learner’s background or previous qualifications or experience using English but would only be required to be undertaken once. It would not need to form part of any refresher requirement at licence renewal.</text:p>
      <text:p text:style-name="Normal">We welcome views and evidence on the impact, fairness,<text:s/>proportionality, equality considerations, and practicality of these suggestions.</text:p>
      <text:p text:style-name="Question">Do you agree that the current level of functional English required (equivalent to B2 or that required for a skilled worker or to do a degree course) is at the right level?</text:p>
      <text:p text:style-name="Question">Do you think that the current arrangements, which include the video recording of practical assessments and which therefore show evidence of the learner’s ability to use English (that awarding organisations assure) are sufficient?</text:p>
      <text:p text:style-name="Question">Do you agree that we should<text:s/>require, and work with, awarding organisations to introduce greater consistency of the checks to confirm that training providers have verified the learner has the expected level of functional English language skills?</text:p>
      <text:p text:style-name="Question">Do you agree that we should require an additional, third-party functional English assessment for spoken skills that all prospective learners must undertake?</text:p>
      <text:h text:style-name="Heading2" text:outline-level="2"><text:bookmark-start text:name="_Toc238739613"/><text:bookmark-start text:name="_Toc238803810"/>Close protection licence use and training<text:bookmark-end text:name="_Toc238739613"/><text:bookmark-end text:name="_Toc238803810"/></text:h>
      <text:p text:style-name="P358">Part of the existing regulatory regime is an arrangement called licence ‘integration.’ This was<text:s/>introduced when licensing was first rolled out and allows those who hold certain SIA licences (mainly close protection and door supervision) to engage in licensable activities covered by other licence types, without the need to undergo further training or apply for an additional licence.</text:p>
      <text:p text:style-name="P359">A close protection licence currently allows the licence holder to undertake:</text:p>
      <text:list text:style-name="LFO16" text:continue-numbering="true">
        <text:list-item>
          <text:p text:style-name="P360">close protection activities</text:p>
        </text:list-item>
        <text:list-item>
          <text:p text:style-name="P361">activities covered by a door supervision licence</text:p>
        </text:list-item>
        <text:list-item>
          <text:p text:style-name="P362">activities covered by a security guarding licence, including the use<text:s/>of CCTV for certain purposes</text:p>
        </text:list-item>
      </text:list>
      <text:p text:style-name="P363">Our recent research shows that it is common practice for close protection licence holders to perform activities covered by the door supervision licence as well. Licence holders working in the nighttime economy, or for example at festivals and events, need to have specific safety critical training that allows them to keep people safe in those environments.</text:p>
      <text:p text:style-name="P364">For example, we are aware of deaths and catastrophic injuries that operatives working in the role of a door supervisor have<text:s/>been involved in. For this reason, the door supervision training contains physical intervention that teaches safer skills for use in the settings of clubs, pubs, bars, festivals, and events.</text:p>
      <text:p text:style-name="P365">Door supervisors are also trained to spot people who are vulnerable or potential victims of spiking. This safety-critical knowledge is important for anyone performing the activities of a door supervisor.</text:p>
      <text:p text:style-name="P366">To enable close protection licence holders to continue to work in other roles, the qualification includes this<text:s/>safety-critical content.</text:p>
      <text:p text:style-name="P367">The current close protection qualification is typically delivered over 18 days (194 hours). Approximately 2.5 days (20 hours) of this training is linked to content required to support the integration arrangements that allow people to work in other roles.</text:p>
      <text:p text:style-name="P368">The current close protection refresher qualification also includes door supervision specific content. The refresher training is delivered over 4.5 days (34 hours). Of this, around 2.5 days (21 hours) relates to content linked with<text:s/>door supervision.</text:p>
      <text:p text:style-name="Normal"><text:span text:style-name="T369">As of May 2026, there are 11,835 active close protection licences.</text:span><text:span text:style-name="T370"><text:note text:note-class="footnote" text:id="_ftn22"><text:note-citation>23</text:note-citation><text:note-body><text:p text:style-name="FootnoteText"><text:s/><text:a xlink:href="https://www.gov.uk/government/statistical-data-sets/sia-licence-holders" office:target-frame-name="_top" xlink:show="replace"><text:span text:style-name="T371">Statistical data set: SIA licence holders</text:span></text:a></text:p><text:p text:style-name="FootnoteText"/><text:p text:style-name="Normal"/></text:note-body></text:note></text:span><text:span text:style-name="T372"><text:s/>The current arrangements, which have been put in place by a statutory instrument, support workforce mobility and enable employers to be more operationally flexible to meet changing service demands.</text:span></text:p>
      <text:p text:style-name="P373">Historically, we have heard support for the current close protection and door supervision integration arrangements, particularly from licence holders who value the flexibility to work across different sectors using a single<text:s/>licence. We have also been told by some close protection business owners that they value being able to deploy operatives flexibly.</text:p>
      <text:p text:style-name="P374">However, some stakeholders have argued that this is unnecessary for those working solely in close protection roles and the additional training on keeping people safe in the nighttime economy is an unnecessary burden. Some stakeholders also believe that close protection requires a different skillset from door supervision roles, and it is right to<text:s/><text:soft-page-break/>separate those roles out. Their<text:s/>view is that if an individual wants to be trained in different roles, they can attend the other course and obtain a specific licence.</text:p>
      <text:p text:style-name="P375">To better understand current working patterns, the SIA surveyed close protection licence holders as part of our wider engagement in the review in late 2025. 1,520 licence holders responded, representing around 13% of all active licences at that time.</text:p>
      <text:p text:style-name="Normal"><text:span text:style-name="T376">The results of the survey show that just under half of those who replied (48%) used the licence for only close protection role</text:span><text:span text:style-name="T377">s,</text:span><text:span text:style-name="T378"><text:note text:note-class="footnote" text:id="_ftn23"><text:note-citation>24</text:note-citation><text:note-body><text:p text:style-name="FootnoteText"><text:s/><text:span text:style-name="T379">Close protection licence integration survey November 2025 (1520 CP licence holders responded (13% of the total 11,535 active CP licences).<text:s/></text:span><text:span text:style-name="T380">Responding to ‘what do you use your CP licence for? 723 of 1520 (48%) said ‘Only CP roles’, 258 of 1520 (17%) said ‘CP &amp; DS’, 258 of 1520 17% said ‘CP, DS &amp;SG’, 167 of 1520 (11%) said ‘CP &amp;SG’, 76 of 1520 (5%) said ‘separate DS licence’, 46 of 1520 (3%) said ‘DS roles (using CP licence)’, 46 of 1520 (3%) said ‘SG roles (using CP licence), 30 of 1520 (2%) said ‘not yet<text:s/></text:span><text:span text:style-name="T381">used CP licence’.</text:span></text:p><text:p text:style-name="Normal"/></text:note-body></text:note></text:span><text:span text:style-name="T382"><text:s/>whilst a similar proportion use the licence to work across other sectors.</text:span><text:span text:style-name="T383"><text:note text:note-class="footnote" text:id="_ftn24"><text:note-citation>25</text:note-citation><text:note-body><text:p text:style-name="FootnoteText"><text:s/><text:span text:style-name="T384">Close protection licence integration survey November 2025 (1520 CP licence holders responded (13% of the total 11,535 active CP licences).<text:s/></text:span><text:span text:style-name="T385">Responding to ‘what percentage of your work is purely close protection?’ 593 of 1520 (39%) said ‘100%’, 289 of 1520 (19%) said ‘over 50%’, 304 of 1520 (20%) said ‘up to 20%’, 213 of 1520 (14%) said ‘up to 50%’, and<text:s/></text:span><text:span text:style-name="T386">126</text:span><text:span text:style-name="T387"><text:s/>of 1520 (8%) said ‘none’.</text:span></text:p><text:p text:style-name="Normal"/></text:note-body></text:note></text:span></text:p>
      <text:p text:style-name="P388">These findings suggest that the integration arrangement remains relevant for a significant proportion of close protection licence holders. There are arguments both ways with half using the integration arrangement and half not. Those that do not still have to undertake the additional training, nonetheless.</text:p>
      <text:p text:style-name="P389">Any change to the licence integration arrangements would require secondary legislation. If we are persuaded there is a case to<text:s/>end licence integration, we would need to raise this with the Home Office to make the change.</text:p>
      <text:p text:style-name="P390">However, because the proposed changes in this review may further affect the amount of training for the close protection qualification, we want to understand whether stakeholders continue to support the current integration arrangements so we can consider this at future reviews.</text:p>
      <text:p text:style-name="Question">Do you agree that we should keep the integration arrangement that allows close protection licence holders to work in activities covered by<text:s/>door supervision, security guarding, and public space surveillance (CCTV) to identify a trespasser or protect property?</text:p>
      <text:h text:style-name="Heading3" text:outline-level="3">Requiring close protection operatives to take the common security industry knowledge training</text:h>
      <text:p text:style-name="P391">We are proposing to extend the common security industry knowledge training to close protection for the first time.</text:p>
      <text:p text:style-name="Normal"><text:span text:style-name="T392">This proposal reflects both the changing role and operating environments of close protection licence holders and the evidence suggesting that around half of close<text:s/></text:span><text:soft-page-break/><text:span text:style-name="T393">protection licence<text:s/></text:span><text:span text:style-name="T394">holders use their licence work in other licence sectors under the current licence integration arrangements.</text:span><text:span text:style-name="T395"><text:note text:note-class="footnote" text:id="_ftn25"><text:note-citation>26</text:note-citation><text:note-body><text:p text:style-name="FootnoteText"><text:s/><text:span text:style-name="T396">Close protection licence integration survey November 2025 (1520 CP licence holders responded (13% of the</text:span><text:span text:style-name="T397"><text:s/>total 11,535 active CP licences).<text:s/></text:span><text:span text:style-name="T398">Responding to ‘what percentage of your work is purely close protection?’ 593 of 1520 (39%) said ‘100%’, 289 of 1520 (19%) said ‘over 50%’, 304 of 1520 (20%) said ‘up to 20%’, 213 of 1520 (14%) said ‘up to 50%’, and<text:s/></text:span><text:span text:style-name="T399">126</text:span><text:span text:style-name="T400"><text:s/>of 1520 (8%) said ‘none’.</text:span></text:p><text:p text:style-name="Normal"/></text:note-body></text:note></text:span></text:p>
      <text:p text:style-name="P401">Under the Private Security Industry Act 2001, the activities of a close protection operative include ‘guarding people against physical assault or injury’. The close protection qualification rightly focuses on these specific activities, ensuring the learner has the knowledge and skills needed to protect a person from harm. It includes learning on areas such as threat assessment, surveillance, route<text:s/>planning, searching, and protective operations.</text:p>
      <text:p text:style-name="P402">While it is correct that the close protection qualification focuses on the role of close protection, this makes the learning outcomes narrow in comparison to door supervision and security guarding, when considering the mandatory common security industry knowledge learning.</text:p>
      <text:p text:style-name="P403">There are several learning objectives in the newly drafted common security industry knowledge specification that are missing or only partially covered in the close protection qualification.</text:p>
      <text:p text:style-name="P404">For example, the common security industry knowledge specification now covers:</text:p>
      <text:list text:style-name="LFO16" text:continue-numbering="true">
        <text:list-item>
          <text:p text:style-name="P405">understanding the wider role of the private security industry</text:p>
        </text:list-item>
        <text:list-item>
          <text:p text:style-name="P406">legislation that applies across different frontline roles</text:p>
        </text:list-item>
        <text:list-item>
          <text:p text:style-name="P407">protecting vulnerable people, including drug use</text:p>
        </text:list-item>
        <text:list-item>
          <text:p text:style-name="P408">spiking</text:p>
        </text:list-item>
        <text:list-item>
          <text:p text:style-name="P409">recording incidents and crime scene preservation</text:p>
        </text:list-item>
      </text:list>
      <text:list text:style-name="LFO1" text:continue-numbering="true">
        <text:list-item>
          <text:p text:style-name="P410">equality, diversity, and inclusion</text:p>
        </text:list-item>
      </text:list>
      <text:p text:style-name="P411">Based on a review of the draft specifications published alongside this consultation, we believe there are sufficient gaps in content between the close protection and common<text:s/>security industry knowledge specifications to justify extending the common security industry knowledge unit to close protection licence holders.</text:p>
      <text:p text:style-name="Normal"><text:span text:style-name="T412">This proposal is supported by the expert working groups advising on<text:s/></text:span><text:span text:style-name="T413">the updated close protection specification and the updated common security industry knowledge specification.</text:span></text:p>
      <text:p text:style-name="P414">Both groups advised us that these areas are increasingly important across all frontline roles. They also advised it would benefit the private security industry for close protection licence<text:s/>holders to have a shared baseline of knowledge and skills with other licence holders.</text:p>
      <text:soft-page-break/>
      <text:p text:style-name="P415">We believe extending the common knowledge content to close protection will ensure parity, strengthen public protection outcomes, and ensure learners have a shared baseline of knowledge and skills.</text:p>
      <text:p text:style-name="P416">However, we recognise that extending the common security industry knowledge content to close protection will increase the amount of training required within the qualification.</text:p>
      <text:p text:style-name="Normal"><text:span text:style-name="T417">Whilst we do not yet have accurate estimates from<text:s/></text:span><text:span text:style-name="T418">training providers and awarding organisations, we think this would add an additional 1 to 2 days training to the close protection qualification. It may also increase the time that top-up or refresher training will take.<text:s/></text:span><text:span text:style-name="T419">This may be capable of being covered by self-study or distance learning.</text:span></text:p>
      <text:p text:style-name="P420">We are seeking views on whether extending the common security industry knowledge specification to close protection is the right and proportionate approach to ensuring parity, strengthening public protection outcomes,<text:s/>and ensuring that front line licence holders have a shared baseline of knowledge and skills.</text:p>
      <text:p text:style-name="Question">Do you agree that if licence integration continues, the requirement for close protection learners should include the content in the proposed common security industry knowledge specification?</text:p>
      <text:h text:style-name="Heading3" text:outline-level="3">First aid requirements for close protection</text:h>
      <text:p text:style-name="P421">Close protection operatives often work in higher-risk environments. These may carry an increased likelihood of medical emergencies or serious injury before emergency services arrive.</text:p>
      <text:p text:style-name="P422">Historically, we set a requirement for close protection learners to hold a pre-hospital qualification, such as First Person on the Scene or First Response Emergency Care, where the training typically takes about 5 days.</text:p>
      <text:p text:style-name="P423">During later engagement with the sector, stakeholders suggested including the First Aid at Work qualification for close protection operatives.</text:p>
      <text:p text:style-name="P424">The First Aid at Work course is delivered over around 3 days, providing learners with greater clinical depth than the Emergency First Aid at Work<text:s/>qualification that is the requirement for security guards and door supervisors, which is typically 1 day of training.</text:p>
      <text:p text:style-name="P425">Further engagement showed support for this. In September 2022, after careful consideration, the SIA expanded the list of accepted qualifications for close protection to include the First Aid at Work course.</text:p>
      <text:p text:style-name="P426">As part of this review, we have heard some views that the First Aid at Work qualification requirement for close protection is not adequate for the risks involved in close protection<text:s/>roles.</text:p>
      <text:p text:style-name="P427">At the same time, others continue to support the current approach on the basis that it remains proportionate, achievable, and appropriate to the duties of the wider close protection workforce.</text:p>
      <text:soft-page-break/>
      <text:p text:style-name="P428">We believe that the First Aid at Work syllabus provides a proportionate, practical, and accessible requirement for close protection operatives. Not every close protection operative will work in hostile, high-risk, or remote environments, so it is not always proportionate to expect all operatives to complete<text:s/>training designed for these types of settings.</text:p>
      <text:p text:style-name="P429">Our current arrangements offer those seeking a close protection licence with a choice of qualifications, which they can elect to complete depending on the nature of their expected deployments. In practice, this allows an operative to upskill if there is a particular deployment that requires further first aid skills.</text:p>
      <text:p text:style-name="P430">Qualifications such as First Response Emergency Care and First Person on the Scene have differences in focus, depth of knowledge, and duration.</text:p>
      <text:p text:style-name="Normal"><text:span text:style-name="T431">Current market evidence suggests that removing First Aid at Work from the list of accepted qualifications would result in a higher training cost and require around 2 additional training days.</text:span><text:span text:style-name="T432"><text:note text:note-class="footnote" text:id="_ftn26"><text:note-citation>27</text:note-citation><text:note-body><text:p text:style-name="FootnoteText"><text:s/><text:span text:style-name="T433">Publicly available training information from St John Ambulance shows that FAW is 3 days, £335 (</text:span><text:a xlink:href="https://shop.sja.org.uk/products/first-aid-at-work-course" office:target-frame-name="_top" xlink:show="replace"><text:span text:style-name="T434">First Aid at Work Course - St John Ambulance</text:span></text:a><text:span text:style-name="T435">. FREC 3 is 5<text:s/></text:span><text:span text:style-name="T436">days, £695, with additional pre-course study.</text:span></text:p><text:p text:style-name="Normal"/></text:note-body></text:note></text:span></text:p>
      <text:p text:style-name="P437">It has been argued that there is not sufficient delivery capacity for First Response Emergency Care and First Person on the Scene, and that this may create problems for close protection leaners were either to be made compulsory.</text:p>
      <text:p text:style-name="P438">Any decision to change the first aid requirements by removing the ability to use a First<text:s/>Aid at Work certificate, could have wider business and supply impacts. We are therefore seeking views on whether the current first aid requirement for close protection remains appropriate.</text:p>
      <text:p text:style-name="Question">Do you think the SIA should continue to accept First Aid at Work (FAW) alongside awards such as First Response Emergency Care (FREC) and First Person on the Scene (FPOS) as a pre-requisite for the close protection course?</text:p>
      <text:p text:style-name="Question">Or, do you think the SIA should only accept more advanced qualifications like FREC and FPOS as a<text:s/>pre-requisite for the close protection course?</text:p>
      <text:h text:style-name="Heading2" text:outline-level="2"><text:bookmark-start text:name="_Toc238739614"/><text:bookmark-start text:name="_Toc238803811"/>Trainers delivering SIA licence-linked qualifications<text:bookmark-end text:name="_Toc238739614"/><text:bookmark-end text:name="_Toc238803811"/></text:h>
      <text:p text:style-name="P439">One of the key objectives of the strategic review of qualifications is to strengthen confidence in the integrity of training and SIA licensing.</text:p>
      <text:p text:style-name="Normal"><text:span text:style-name="T440">Alongside the proposals we have made and the<text:s/></text:span><text:span text:style-name="T441">wider SIA activity supporting the review (including Operation RESOLUTE)</text:span><text:span text:style-name="T442">, we are considering whether there is an opportunity to further strengthen assurance over those who deliver SIA licence-linked training.</text:span></text:p>
      <text:soft-page-break/>
      <text:p text:style-name="P443">The awarding<text:s/>organisations that we endorse to develop the qualifications are responsible for approving training centres and ensuring trainers meet the requirements set out in our ‘Get Training’ document.</text:p>
      <text:p text:style-name="P444">To offer the training that leads to an SIA licence-linked qualification, trainers must:</text:p>
      <text:list text:style-name="LFO1" text:continue-numbering="true">
        <text:list-item>
          <text:p text:style-name="P445">work for a training centre that is approved by an awarding organisation that is recognised to provide qualifications we<text:s/><text:bookmark-start text:name="_Int_P0DYA6Aa"/>accept<text:bookmark-end text:name="_Int_P0DYA6Aa"/><text:s/>for licensing purposes</text:p>
        </text:list-item>
        <text:list-item>
          <text:p text:style-name="P446">demonstrate competence in the sectors they teach, with at least 2 years’ front line<text:s/>operational experience from within the last 5 years, except for cash and valuables in transit, which requires 12 months’ experience from within the last 3 years</text:p>
        </text:list-item>
      </text:list>
      <text:list text:style-name="LFO22" text:continue-numbering="true">
        <text:list-item>
          <text:p text:style-name="P447">spend at least 40 hours on continuous professional development each year to keep their knowledge and skills up to date</text:p>
        </text:list-item>
        <text:list-item>
          <text:p text:style-name="P448">have the right teaching qualification</text:p>
        </text:list-item>
        <text:list-item>
          <text:p text:style-name="P449">hold assessor qualifications where appropriate</text:p>
        </text:list-item>
        <text:list-item>
          <text:p text:style-name="P450">hold specialist qualifications for areas such as conflict management and physical intervention, and hold an up-to-date certificate to deliver a<text:s/>physical intervention programme</text:p>
        </text:list-item>
        <text:list-item>
          <text:p text:style-name="P451">complete annual counter-terrorism learning</text:p>
        </text:list-item>
        <text:list-item>
          <text:p text:style-name="P452">follow rules and requirements set by the awarding organisations to comply with SIA requirements to maintain centre approval (for example covering examination venues and the minimum number of training hours for each course)</text:p>
        </text:list-item>
      </text:list>
      <text:p text:style-name="P453">We work with awarding organisations to set requirements that ensure those delivering the formal training that leads to a recognised (and legally required) licence-linked qualification have the necessary knowledge,<text:s/>operational experience, and teaching ability. Awarding organisations check that these requirements are met. If they are not, this may lead to a training provider being sanctioned by the awarding organisation.</text:p>
      <text:p text:style-name="P454">There is no requirement by the awarding organisation or the SIA for those delivering licence-linked training to hold a current SIA licence for the sectors in which they deliver training.</text:p>
      <text:p text:style-name="P455">We are now considering whether this should change by making it a requirement for anyone delivering an SIA<text:s/>licence-linked qualification to hold the relevant SIA licence. For example, a trainer delivering the door supervision qualification would be required to hold a current door supervision licence.</text:p>
      <text:p text:style-name="P456">We believe this would strengthen the overall assurance framework supporting licence-linked qualifications. It would demonstrate that trainers have satisfied the same regulatory requirements expected of those they are training. This includes having successfully completed the most up to date training and identity<text:s/>verification, criminality checks, right to work checks, and the SIA’s wider fit and proper person assessment.</text:p>
      <text:soft-page-break/>
      <text:p text:style-name="P457">It is likely that many trainers will already hold an SIA licence, as under the requirements we set for trainers, they must have recent operational experience.</text:p>
      <text:p text:style-name="P458">The proposal would also create a clearer link between licensing and trainers. At present, if a trainer no longer met the SIA’s requirements, there is no direct regulatory mechanism linking that decision to them being able to continue<text:s/>delivering licence-linked training.</text:p>
      <text:p text:style-name="P459">Under the proposed approach, holding the relevant SIA licence would become one of the trainer requirements. If a trainer no longer held the appropriate licence, they would no longer meet the awarding organisation’s requirements to deliver SIA licence-linked qualifications.</text:p>
      <text:p text:style-name="P460">This would provide an additional layer of assurance in the training and licensing process, while recognising that teaching competence, sector experience and awarding organisation centre approval would<text:s/>remain essential requirements.</text:p>
      <text:p text:style-name="P461">We recognise that this proposal may also have practical implications. For example, some experienced trainers may no longer hold an active SIA licence because they have moved from operational roles into full-time training. Requiring a licence could introduce additional cost and administrative requirements for those individuals and the organisations that employ them.</text:p>
      <text:p text:style-name="P462">Furthermore, we are aware of the valuable contribution made by those who deliver specialist training, such as<text:s/>physical intervention, and recognise that some may only occasionally contribute to courses, such as counter-terror police officers, or members of the public wishing to contribute their experience. It is important that any requirement does not prevent, deter, or exclude this group of specialists, as that would likely affect the overall availability of competent trainers in a high-risk and in-demand sector.</text:p>
      <text:p text:style-name="P463">We are therefore seeking views on whether requiring trainers to hold a current SIA licence would<text:s/>provide a proportionate and effective way of strengthening confidence in licence-linked qualifications and supporting the wider integrity of the SIA licensing regime.</text:p>
      <text:p text:style-name="Question">Do you agree that trainers delivering SIA licence-linked qualifications should be required to hold a current SIA licence for the sector or sectors in which they deliver training?</text:p>
      <text:h text:style-name="Heading2" text:outline-level="2"><text:bookmark-start text:name="_Toc238739615"/><text:bookmark-start text:name="_Toc238803812"/>Top-up and refresher requirements<text:bookmark-end text:name="_Toc238739615"/><text:bookmark-end text:name="_Toc238803812"/></text:h>
      <text:p text:style-name="P464">The specifications we set with the private security industry outline safety-critical skills and knowledge. Some of the skills that<text:s/>operatives learn, like physical intervention and searching, unless used properly and regularly can fade over time. It is also possible that informal practices and ways of doing things creep in. In addition, each time a review is conducted, new safety-critical content is identified and added to the qualifications.</text:p>
      <text:soft-page-break/>
      <text:p text:style-name="P465">It is currently a requirement that some licence-holders must obtain a ‘refresher’ training qualification before they can renew a licence. A ‘refresher’ qualification is where an operative is<text:s/>required to repeat content in the training that may have faded. This is important to keep people safe and ensure that key skills are kept up to date. This is to guard against skills fade in areas like physical intervention, where there is a risk to the public from operatives forgetting key techniques.</text:p>
      <text:p text:style-name="P466">In the past there have also been ‘top up’ course requirements. A ‘top-up’ qualification is created when new training topics have been added to the full licence-linked qualification (usually, because of a<text:s/>strategic review of the specifications). The top-up qualification enables existing licence holders to close the gap between the training they had and the training new applicants receive.</text:p>
      <text:p text:style-name="P467">This review has identified changes which may lead to top-up qualifications for most licence sectors. In particular, the proposed changes to the common security industry knowledge specification presents new safety-critical knowledge and skills for public space surveillance (CCTV) operatives and security guards. We will need<text:s/>to ensure any gaps in knowledge are appropriately covered for existing licence holders.</text:p>
      <text:p text:style-name="P468">Whilst we do not yet have accurate estimates from training providers and awarding organisations to confirm the exact requirement now, this may be an additional day’s training, some of which we anticipate as capable of being delivered flexibly or by self-study.</text:p>
      <text:p text:style-name="P469">In addition, we believe it is right that operatives wishing to renew a licence in some sectors should continue to undertake a refresher qualification. This<text:s/>currently applies for those wishing to renew a close protection, door supervision, or security guarding licence.</text:p>
      <text:p text:style-name="P470">Given the changes we are proposing we believe it is right that top-up training will be required for some operatives, to ensure all licence holders are at the same level of knowledge and competence. Do you agree that top-up training is required?</text:p>
      <text:p text:style-name="P471">We believe it is right that operatives be required to refresh safety critical skills that may fade over time (refresher training) when renewing a licence.</text:p>
      <text:p text:style-name="P472">Do you think that:</text:p>
      <text:list text:style-name="LFO1" text:continue-numbering="true">
        <text:list-item>
          <text:p text:style-name="QuestionBullets">this should continue to apply for close protection, door supervision, and security guarding?</text:p>
        </text:list-item>
        <text:list-item>
          <text:p text:style-name="QuestionBullets">in future, this should also apply to public space surveillance (CCTV)?</text:p>
        </text:list-item>
      </text:list>
      <text:h text:style-name="P473" text:outline-level="1"/>
      <text:h text:style-name="Heading1" text:outline-level="1"><text:bookmark-start text:name="Annex_1"/><text:bookmark-start text:name="_Toc238739616"/><text:bookmark-start text:name="_Toc238803813"/>Annex 1<text:s/><text:bookmark-end text:name="Annex_1"/>– Overview of current SIA licence-linked qualifications<text:bookmark-end text:name="_Toc238739616"/><text:bookmark-end text:name="_Toc238803813"/></text:h>
      <text:p text:style-name="P474">Licence-linked qualifications include a section on terror threat awareness. There are 2 Action Counters Terrorism(ACT) <text:s/>e-learning courses that cover this material. Learners will not need to take that part of the training if they can show certificates of<text:s/>completion to their training provider.</text:p>
      <text:p text:style-name="P475"/>
      <text:h text:style-name="Heading2" text:outline-level="2"><text:bookmark-start text:name="_Toc238739617"/><text:bookmark-start text:name="_Toc238803814"/>Cash and valuables in transit<text:bookmark-end text:name="_Toc238739617"/><text:bookmark-end text:name="_Toc238803814"/></text:h>
      <text:h text:style-name="Heading3" text:outline-level="3">Regulated activities</text:h>
      <text:p text:style-name="Normal">You need a cash and valuables in transit licence if you guard property against damage or theft and you transport it in a vehicle designed for secure transportation.</text:p>
      <text:h text:style-name="Heading3" text:outline-level="3">Mandatory prerequisites</text:h>
      <text:p text:style-name="Normal">Must have English language skills to B2 level.</text:p>
      <text:h text:style-name="Heading3" text:outline-level="3">Duration</text:h>
      <text:p text:style-name="Normal">With self-study: 24 hours over 3 days.</text:p>
      <text:p text:style-name="Normal">Without self-study: 27 hours over 4 days.</text:p>
      <text:h text:style-name="Heading3" text:outline-level="3">Conflict management</text:h>
      <text:p text:style-name="Normal">Not required.</text:p>
      <text:h text:style-name="Heading3" text:outline-level="3">Physical intervention</text:h>
      <text:p text:style-name="Normal">Not required.</text:p>
      <text:h text:style-name="Heading3" text:outline-level="3">Licence integration<text:s/>arrangements</text:h>
      <text:p text:style-name="Normal">No integration into other<text:s/><text:bookmark-start text:name="_Int_nqHRd4Zc"/>front line<text:bookmark-end text:name="_Int_nqHRd4Zc"/><text:s/>sectors.</text:p>
      <text:p text:style-name="Normal"/>
      <text:h text:style-name="Heading2" text:outline-level="2"><text:bookmark-start text:name="_Toc238739618"/><text:bookmark-start text:name="_Toc238803815"/>Close protection<text:bookmark-end text:name="_Toc238739618"/><text:bookmark-end text:name="_Toc238803815"/></text:h>
      <text:h text:style-name="Heading3" text:outline-level="3">Regulated activities</text:h>
      <text:p text:style-name="Normal">You need a close protection licence if you guard people against physical assault or injury.</text:p>
      <text:soft-page-break/>
      <text:h text:style-name="Heading3" text:outline-level="3">Mandatory prerequisites</text:h>
      <text:p text:style-name="Normal">Must have English language skills to B2 level.</text:p>
      <text:p text:style-name="Normal">Must hold a valid first aid certificate (Level 3 First Aid at Work, Level 3 First Person on Scene, Level 3 First Response Emergency Care, or equivalent) with more than 12 months left to run.</text:p>
      <text:h text:style-name="Heading3" text:outline-level="3">Duration</text:h>
      <text:p text:style-name="Normal">194 hours over 18 days.</text:p>
      <text:h text:style-name="Heading3" text:outline-level="3">Conflict management</text:h>
      <text:p text:style-name="Normal">Mandatory.</text:p>
      <text:h text:style-name="Heading3" text:outline-level="3">Physical intervention</text:h>
      <text:p text:style-name="Normal">Mandatory.</text:p>
      <text:h text:style-name="Heading3" text:outline-level="3">Licence integration arrangements</text:h>
      <text:p text:style-name="Normal">This licence also allows you to perform the licensable activity of a door supervisor and a security guard.</text:p>
      <text:p text:style-name="Normal">This licence also allows you to use closed circuit video surveillance for either or both of the following purposes:</text:p>
      <text:list text:style-name="LFO7" text:continue-numbering="true">
        <text:list-item>
          <text:p text:style-name="P476">to guard premises against unauthorised access</text:p>
        </text:list-item>
        <text:list-item>
          <text:p text:style-name="P477">to guard property against damage or theft</text:p>
        </text:list-item>
      </text:list>
      <text:p text:style-name="Normal"/>
      <text:h text:style-name="Heading2" text:outline-level="2"><text:bookmark-start text:name="_Toc238739619"/><text:bookmark-start text:name="_Toc238803816"/>Door supervision<text:bookmark-end text:name="_Toc238739619"/><text:bookmark-end text:name="_Toc238803816"/></text:h>
      <text:h text:style-name="Heading3" text:outline-level="3">Regulated activities</text:h>
      <text:p text:style-name="Normal">You need a door supervisor licence if you guard licensed premises against damage,<text:s/>theft, unauthorised access, or disorderly behaviour.</text:p>
      <text:p text:style-name="Normal">This includes using closed circuit video surveillance if it is for either or both of the following purposes:</text:p>
      <text:list text:style-name="LFO23" text:continue-numbering="true">
        <text:list-item>
          <text:p text:style-name="P478">to guard premises against unauthorised access</text:p>
        </text:list-item>
        <text:list-item>
          <text:p text:style-name="P479">to guard property against damage or theft</text:p>
        </text:list-item>
      </text:list>
      <text:h text:style-name="Heading3" text:outline-level="3">Mandatory prerequisites</text:h>
      <text:p text:style-name="Normal">Must have English language skills to B2 level.</text:p>
      <text:p text:style-name="Normal">Must hold a valid first aid certificate (First Aid at Work, First Person on Scene, First Response Emergency Care, or equivalent) with more than 12 months left to run.</text:p>
      <text:soft-page-break/>
      <text:h text:style-name="Heading3" text:outline-level="3">Duration</text:h>
      <text:p text:style-name="P480">With<text:s/>self-study: 44 hours over 6 days.</text:p>
      <text:p text:style-name="P481">Without self-study: 52 hours over 7 days.</text:p>
      <text:h text:style-name="Heading3" text:outline-level="3">Conflict management</text:h>
      <text:p text:style-name="P482">Mandatory.</text:p>
      <text:h text:style-name="Heading3" text:outline-level="3">Physical intervention</text:h>
      <text:p text:style-name="P483">Mandatory.</text:p>
      <text:h text:style-name="Heading3" text:outline-level="3">Licence integration arrangements</text:h>
      <text:p text:style-name="Normal">This licence also allows you to perform the licensable activity of a security guard.</text:p>
      <text:p text:style-name="Normal"/>
      <text:h text:style-name="Heading2" text:outline-level="2"><text:bookmark-start text:name="_Toc238739620"/><text:bookmark-start text:name="_Toc238803817"/>Public space surveillance (CCTV)<text:bookmark-end text:name="_Toc238739620"/><text:bookmark-end text:name="_Toc238803817"/></text:h>
      <text:h text:style-name="Heading3" text:outline-level="3">Regulated activities</text:h>
      <text:p text:style-name="Normal">You need a public space surveillance (CCTV) licence if you use closed circuit video surveillance to identify people or monitor their activities for either or both of the following purposes:</text:p>
      <text:list text:style-name="LFO24" text:continue-numbering="true">
        <text:list-item>
          <text:p text:style-name="P484">to guard<text:s/>premises against disorder or damage</text:p>
        </text:list-item>
        <text:list-item>
          <text:p text:style-name="P485">to guard people against being injured or assaulted because of unlawful conduct by others</text:p>
        </text:list-item>
      </text:list>
      <text:p text:style-name="Normal">This includes using closed circuit video surveillance:</text:p>
      <text:list text:style-name="LFO25" text:continue-numbering="true">
        <text:list-item>
          <text:p text:style-name="P486">to stop these things from happening</text:p>
        </text:list-item>
        <text:list-item>
          <text:p text:style-name="P487">to provide information about them if they do happen, including by viewing recorded footage</text:p>
        </text:list-item>
      </text:list>
      <text:h text:style-name="Heading3" text:outline-level="3">Mandatory prerequisites</text:h>
      <text:p text:style-name="Normal">Must have English language skills to B2 level.</text:p>
      <text:h text:style-name="Heading3" text:outline-level="3">Duration</text:h>
      <text:p text:style-name="P488">With self-study: 22 hours over 3 days.</text:p>
      <text:p text:style-name="P489">Without self-study: 30 hours over 4 days.</text:p>
      <text:h text:style-name="Heading3" text:outline-level="3">Conflict management</text:h>
      <text:p text:style-name="P490">Not required.</text:p>
      <text:soft-page-break/>
      <text:h text:style-name="Heading3" text:outline-level="3">Physical<text:s/>intervention</text:h>
      <text:p text:style-name="P491">Not required.</text:p>
      <text:h text:style-name="Heading3" text:outline-level="3">Licence integration arrangements</text:h>
      <text:p text:style-name="Normal">This licence also allows you to use closed circuit video surveillance for the purposes of security guarding.</text:p>
      <text:p text:style-name="Normal"/>
      <text:h text:style-name="Heading2" text:outline-level="2"><text:bookmark-start text:name="_Toc238739621"/><text:bookmark-start text:name="_Toc238803818"/>Security guarding<text:bookmark-end text:name="_Toc238739621"/><text:bookmark-end text:name="_Toc238803818"/></text:h>
      <text:h text:style-name="Heading3" text:outline-level="3">Regulated activities</text:h>
      <text:p text:style-name="Normal">You need a security guard licence to guard premises or property against damage, theft, unauthorised access, or disorderly behaviour.</text:p>
      <text:p text:style-name="Normal">This includes using closed circuit video surveillance if it is for either or both of the following purposes:</text:p>
      <text:list text:style-name="LFO26" text:continue-numbering="true">
        <text:list-item>
          <text:p text:style-name="P492">to guard premises against unauthorised access</text:p>
        </text:list-item>
        <text:list-item>
          <text:p text:style-name="P493">to guard<text:s/>property against damage or theft</text:p>
        </text:list-item>
      </text:list>
      <text:h text:style-name="Heading3" text:outline-level="3">Mandatory prerequisites</text:h>
      <text:p text:style-name="Normal">Must have English language skills to B2 level.</text:p>
      <text:p text:style-name="Normal">Must hold a valid first aid certificate (First Aid at Work, First Person on Scene, First Response Emergency Care, or equivalent) with more than 12 months left to run.</text:p>
      <text:h text:style-name="Heading3" text:outline-level="3">Duration</text:h>
      <text:p text:style-name="P494">With self-study: 30 hours over 4 days.</text:p>
      <text:p text:style-name="P495">Without self-study: 38 hours over 5 days.</text:p>
      <text:h text:style-name="Heading3" text:outline-level="3">Conflict management</text:h>
      <text:p text:style-name="P496">Not required.</text:p>
      <text:h text:style-name="Heading3" text:outline-level="3">Physical intervention</text:h>
      <text:p text:style-name="P497">Not required.</text:p>
      <text:h text:style-name="Heading3" text:outline-level="3">Licence integration arrangements</text:h>
      <text:p text:style-name="Normal">This licence does not allow you to use closed<text:s/>circuit video surveillance for either or both of the following purposes (including by viewing recorded footage):</text:p>
      <text:list text:style-name="LFO27" text:continue-numbering="true">
        <text:list-item>
          <text:p text:style-name="P498">guarding premises against disorder or damage</text:p>
        </text:list-item>
        <text:list-item>
          <text:p text:style-name="P499">guarding people against being injured or assaulted because of unlawful conduct by others</text:p>
        </text:list-item>
      </text:list>
      <text:p text:style-name="Normal">You need a public space surveillance (CCTV) licence for that.</text:p>
      <text:p text:style-name="P500"/>
      <text:h text:style-name="Heading1" text:outline-level="1"><text:bookmark-start text:name="Annex_2"/><text:bookmark-start text:name="_Toc238739622"/><text:bookmark-start text:name="_Toc238803819"/>Annex 2<text:s/><text:bookmark-end text:name="Annex_2"/>– Application process for first-time applicants<text:bookmark-end text:name="_Toc238739622"/><text:bookmark-end text:name="_Toc238803819"/></text:h>
      <text:h text:style-name="Heading2" text:outline-level="2"><text:bookmark-start text:name="_Toc238739623"/><text:bookmark-start text:name="_Toc238803820"/>Before starting your training<text:bookmark-end text:name="_Toc238739623"/><text:bookmark-end text:name="_Toc238803820"/></text:h>
      <text:p text:style-name="Normal">You must:</text:p>
      <text:list text:style-name="LFO28" text:continue-numbering="true">
        <text:list-item>
          <text:p text:style-name="P501">meet the English language requirements</text:p>
        </text:list-item>
      </text:list>
      <text:list text:style-name="LFO1" text:continue-numbering="true">
        <text:list-item>
          <text:p text:style-name="P502">hold the required first aid qualification with at least 12 months<text:s/>validity if you are taking close protection, door supervision, or security guarding training</text:p>
        </text:list-item>
      </text:list>
      <text:h text:style-name="Heading2" text:outline-level="2"><text:bookmark-start text:name="_Toc238739624"/><text:bookmark-start text:name="_Toc238803821"/>Before applying for an SIA licence<text:bookmark-end text:name="_Toc238739624"/><text:bookmark-end text:name="_Toc238803821"/></text:h>
      <text:p text:style-name="Normal">You must:</text:p>
      <text:list text:style-name="LFO29" text:continue-numbering="true">
        <text:list-item>
          <text:p text:style-name="P503">complete your training and assessments (the Action Counters Terrorism e-learning can be part of this)</text:p>
        </text:list-item>
        <text:list-item>
          <text:p text:style-name="P504">achieve the necessary licence-linked qualification</text:p>
        </text:list-item>
      </text:list>
      <text:p text:style-name="Normal">You should check you meet the SIA’s licensing criteria and have the information needed to apply</text:p>
      <text:h text:style-name="Heading2" text:outline-level="2"><text:bookmark-start text:name="_Toc238739625"/><text:bookmark-start text:name="_Toc238803822"/>When you apply for an SIA licence<text:bookmark-end text:name="_Toc238739625"/><text:bookmark-end text:name="_Toc238803822"/></text:h>
      <text:p text:style-name="Normal">You must:</text:p>
      <text:list text:style-name="LFO30" text:continue-numbering="true">
        <text:list-item>
          <text:p text:style-name="P505">submit your application and supporting information</text:p>
        </text:list-item>
        <text:list-item>
          <text:p text:style-name="P506">pay the application fee</text:p>
        </text:list-item>
      </text:list>
      <text:p text:style-name="Normal">We<text:s/>will check your:</text:p>
      <text:list text:style-name="LFO31" text:continue-numbering="true">
        <text:list-item>
          <text:p text:style-name="P507">age (you must be 18 or older to hold an SIA licence)</text:p>
        </text:list-item>
        <text:list-item>
          <text:p text:style-name="P508">identity</text:p>
        </text:list-item>
        <text:list-item>
          <text:p text:style-name="P509">qualifications</text:p>
        </text:list-item>
        <text:list-item>
          <text:p text:style-name="P510">criminal record (if you have one)</text:p>
        </text:list-item>
      </text:list>
      <text:p text:style-name="Normal">We will also check if you:</text:p>
      <text:list text:style-name="LFO32" text:continue-numbering="true">
        <text:list-item>
          <text:p text:style-name="P511">have the right to work in the private security industry in the UK</text:p>
        </text:list-item>
      </text:list>
      <text:list text:style-name="LFO1" text:continue-numbering="true">
        <text:list-item>
          <text:p text:style-name="P512">have been compulsorily detained, or subject to any other compulsory measures, under the Mental Health Act 1983, in the past 5 years</text:p>
        </text:list-item>
      </text:list>
      <text:p text:style-name="Normal">We may also consider other information we hold about you.</text:p>
      <text:p text:style-name="Normal">We will refuse your application if you do not meet our licensing criteria.</text:p>
      <text:h text:style-name="Heading2" text:outline-level="2"><text:bookmark-start text:name="_Toc238739626"/><text:bookmark-start text:name="_Toc238803823"/><text:soft-page-break/>If we grant you a licence<text:bookmark-end text:name="_Toc238739626"/><text:bookmark-end text:name="_Toc238803823"/></text:h>
      <text:p text:style-name="Normal">You can engage in the regulated activities covered by your licence. Your employer should provide an induction and any role or site-specific trainin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Consolas" svg:font-family="Consolas" style:font-family-generic="modern" style:font-pitch="fixed" svg:panose-1="2 11 6 9 2 2 4 3 2 4"/>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MS Gothic" svg:font-family="MS Gothic" style:font-family-generic="modern" style:font-pitch="fixed" svg:panose-1="2 11 6 9 7 2 5 8 2 4"/>
    <style:font-face style:name="Gill Sans MT" svg:font-family="Gill Sans MT" style:font-family-generic="swiss" style:font-pitch="variable" svg:panose-1="2 11 5 2 2 1 4 2 2 3"/>
    <style:font-face style:name="Yu Gothic Light" svg:font-family="Yu Gothic Light" style:font-family-generic="swiss" style:font-pitch="variable" svg:panose-1="2 11 3 0 0 0 0 0 0 0"/>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416in" fo:line-height="100%" fo:margin-left="0.7875in" fo:text-indent="-0.3937in" fo:background-color="transparent" style:tab-stop-distance="0.1972in">
        <style:tab-stops/>
        <style:background-fill draw:fill="solid"/>
      </style:paragraph-properties>
      <style:text-properties style:font-name="Arial"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fo:margin-left="0in" fo:text-indent="0in">
        <style:tab-stops/>
      </style:paragraph-properties>
      <style:text-properties style:font-name="Calibri" style:font-name-asian="Calibri" style:font-name-complex="Arial" style:font-weight-complex="bold" style:font-style-complex="italic" fo:color="#0D5C91" fo:font-size="16pt" style:font-size-asian="16pt" style:font-size-complex="14pt" style:language-asian="en" style:country-asian="US" fo:hyphenate="false"/>
    </style:style>
    <style:style style:name="Heading3" style:display-name="Heading 3" style:family="paragraph" style:next-style-name="Normal" style:default-outline-level="3">
      <style:paragraph-properties fo:keep-with-next="always" fo:margin-top="0.1388in" fo:margin-bottom="0in" fo:margin-left="0in" fo:text-indent="0in">
        <style:tab-stops/>
      </style:paragraph-properties>
      <style:text-properties style:font-name="Calibri" style:font-name-asian="Calibri" style:font-name-complex="Arial" fo:font-weight="bold" style:font-weight-asian="bold" style:font-weight-complex="bold" fo:font-size="14pt" style:font-size-asian="14pt" style:font-size-complex="13pt" style:language-asian="en" style:country-asian="US" fo:hyphenate="false"/>
    </style:style>
    <style:style style:name="Normal" style:display-name="Normal" style:family="paragraph">
      <style:paragraph-properties fo:margin-top="0.0694in" fo:margin-bottom="0.0694in" fo:margin-left="0in" fo:text-indent="0in">
        <style:tab-stops/>
      </style:paragraph-properties>
      <style:text-properties style:font-name="Calibri" style:font-name-complex="Calibri"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4pt" style:font-size-asian="14pt" fo:hyphenate="false"/>
    </style:style>
    <style:style style:name="PlainText" style:display-name="Plain Text" style:family="paragraph" style:parent-style-name="Normal">
      <style:paragraph-properties fo:margin-bottom="0in"/>
      <style:text-properties style:font-name="Consolas" style:font-name-complex="Consolas" fo:font-size="10.5pt" style:font-size-asian="10.5pt" style:font-size-complex="10.5pt" fo:hyphenate="false"/>
    </style:style>
    <style:style style:name="PlainTextChar" style:display-name="Plain Text Char" style:family="text" style:parent-style-name="DefaultParagraphFont">
      <style:text-properties style:font-name="Consolas" style:font-name-complex="Consolas" fo:font-size="10.5pt" style:font-size-asian="10.5pt" style:font-size-complex="10.5pt"/>
    </style:style>
    <style:style style:name="DocumentTitle" style:display-name="Document Title" style:family="paragraph" style:parent-style-name="Normal" style:next-style-name="Normal">
      <style:paragraph-properties fo:text-align="end" fo:margin-bottom="0.1666in"/>
      <style:text-properties fo:font-size="20pt" style:font-size-asian="20pt" style:font-size-complex="10pt" fo:hyphenate="false"/>
    </style:style>
    <style:style style:name="PageNumber" style:display-name="Page Number" style:family="text">
      <style:text-properties fo:font-size="8pt" style:font-size-asian="8pt"/>
    </style:style>
    <style:style style:name="Indent" style:display-name="Indent" style:family="paragraph" style:parent-style-name="Normal" style:next-style-name="Normal">
      <style:paragraph-properties fo:margin-left="0.1972in">
        <style:tab-stops/>
      </style:paragraph-properties>
      <style:text-properties style:font-size-complex="10pt" fo:hyphenate="false"/>
    </style:style>
    <style:style style:name="Bullets" style:display-name="Bullets" style:family="paragraph" style:parent-style-name="ListParagraph" style:list-style-name="LFO2">
      <style:paragraph-properties style:contextual-spacing="true"/>
      <style:text-properties fo:hyphenate="false"/>
    </style:style>
    <style:style style:name="ListParagraph" style:display-name="List Paragraph" style:family="paragraph" style:parent-style-name="Normal">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Tableheader" style:display-name="Table header" style:family="paragraph" style:parent-style-name="Normal">
      <style:paragraph-properties fo:margin-bottom="0in"/>
      <style:text-properties fo:font-weight="bold" style:font-weight-asian="bold" fo:hyphenate="false"/>
    </style:style>
    <style:style style:name="NormalWeb" style:display-name="Normal (Web)" style:family="paragraph" style:parent-style-name="Normal">
      <style:text-properties style:font-name="Times New Roman" style:font-name-asian="MS Mincho" fo:hyphenate="false"/>
    </style:style>
    <style:style style:name="Tablebody" style:display-name="Table body" style:family="paragraph" style:parent-style-name="Normal">
      <style:text-properties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CommentReference" style:display-name="Comment Reference" style:family="text" style:parent-style-name="DefaultParagraphFont">
      <style:text-properties fo:font-size="8pt" style:font-size-asian="8pt" style:font-size-complex="8pt"/>
    </style:style>
    <style:style style:name="TOCHeading" style:display-name="TOC Heading" style:family="paragraph" style:parent-style-name="Heading1" style:next-style-name="Normal" style:default-outline-level="1">
      <style:paragraph-properties fo:keep-together="always" fo:margin-bottom="0in" fo:line-height="106%"/>
      <style:text-properties style:font-name="Cambria" style:font-name-asian="MS Gothic" style:font-name-complex="Times New Roman" style:font-weight-complex="normal" fo:color="#365F91" style:letter-kerning="false" fo:language="en" fo:country="US" fo:hyphenate="false"/>
    </style:style>
    <style:style style:name="TOC1" style:display-name="TOC 1" style:family="paragraph" style:parent-style-name="Normal" style:next-style-name="Normal" style:auto-update="true">
      <style:text-properties fo:hyphenate="false"/>
    </style:style>
    <style:style style:name="TOC2" style:display-name="TOC 2" style:family="paragraph" style:parent-style-name="Normal" style:next-style-name="Normal" style:auto-update="true">
      <style:paragraph-properties fo:margin-left="0.1666in">
        <style:tab-stops/>
      </style:paragraph-properties>
      <style:text-properties fo:hyphenate="false"/>
    </style:style>
    <style:style style:name="TOC3" style:display-name="TOC 3" style:family="paragraph" style:parent-style-name="Normal" style:next-style-name="Normal" style:auto-update="true">
      <style:paragraph-properties fo:margin-left="0.3333in">
        <style:tab-stops/>
      </style:paragraph-properties>
      <style:text-properties fo:hyphenate="false"/>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margin-bottom="0in" fo:margin-left="0in" fo:text-indent="0in">
        <style:tab-stops/>
      </style:paragraph-properties>
      <style:text-properties fo:hyphenate="false"/>
    </style:style>
    <style:style style:name="Footer" style:display-name="Footer" style:family="paragraph" style:parent-style-name="Normal">
      <style:paragraph-properties fo:margin-bottom="0in">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800080"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1DFDD"/>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language-asian="en" style:country-asian="US"/>
    </style:style>
    <style:style style:name="Title" style:display-name="Title" style:family="paragraph" style:next-style-name="Normal">
      <style:paragraph-properties style:contextual-spacing="true" fo:text-align="center" fo:margin-top="1.9444in" fo:margin-bottom="1.3888in" fo:margin-left="0in" fo:text-indent="0in">
        <style:tab-stops/>
      </style:paragraph-properties>
      <style:text-properties style:font-name="Gill Sans MT" style:font-name-asian="Yu Gothic Light" fo:color="#0D5C91" fo:letter-spacing="-0.0069in" style:letter-kerning="true" fo:font-size="24pt" style:font-size-asian="24pt" style:font-size-complex="28pt" fo:language="en" fo:country="US" fo:hyphenate="false"/>
    </style:style>
    <style:style style:name="TitleChar" style:display-name="Title Char" style:family="text" style:parent-style-name="DefaultParagraphFont">
      <style:text-properties style:font-name="Gill Sans MT" style:font-name-asian="Yu Gothic Light" fo:color="#0D5C91" fo:letter-spacing="-0.0069in" style:letter-kerning="true" fo:font-size="24pt" style:font-size-asian="24pt" style:font-size-complex="28pt" fo:language="en" fo:country="US"/>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language-asian="en" style:country-asian="US"/>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language-asian="en" style:country-asian="US"/>
    </style:style>
    <style:style style:name="TOC4" style:display-name="TOC 4" style:family="paragraph" style:parent-style-name="Normal" style:next-style-name="Normal" style:auto-update="true">
      <style:paragraph-properties fo:margin-top="0in" fo:line-height="115%" fo:margin-left="0.5in">
        <style:tab-stops/>
      </style:paragraph-properties>
      <style:text-properties style:font-name-asian="MS Mincho" style:font-name-complex="Arial" style:letter-kerning="true" fo:hyphenate="false"/>
    </style:style>
    <style:style style:name="TOC5" style:display-name="TOC 5" style:family="paragraph" style:parent-style-name="Normal" style:next-style-name="Normal" style:auto-update="true">
      <style:paragraph-properties fo:margin-top="0in" fo:line-height="115%" fo:margin-left="0.6666in">
        <style:tab-stops/>
      </style:paragraph-properties>
      <style:text-properties style:font-name-asian="MS Mincho" style:font-name-complex="Arial" style:letter-kerning="true" fo:hyphenate="false"/>
    </style:style>
    <style:style style:name="TOC6" style:display-name="TOC 6" style:family="paragraph" style:parent-style-name="Normal" style:next-style-name="Normal" style:auto-update="true">
      <style:paragraph-properties fo:margin-top="0in" fo:line-height="115%" fo:margin-left="0.8333in">
        <style:tab-stops/>
      </style:paragraph-properties>
      <style:text-properties style:font-name-asian="MS Mincho" style:font-name-complex="Arial" style:letter-kerning="true" fo:hyphenate="false"/>
    </style:style>
    <style:style style:name="TOC7" style:display-name="TOC 7" style:family="paragraph" style:parent-style-name="Normal" style:next-style-name="Normal" style:auto-update="true">
      <style:paragraph-properties fo:margin-top="0in" fo:line-height="115%" fo:margin-left="1in">
        <style:tab-stops/>
      </style:paragraph-properties>
      <style:text-properties style:font-name-asian="MS Mincho" style:font-name-complex="Arial" style:letter-kerning="true" fo:hyphenate="false"/>
    </style:style>
    <style:style style:name="TOC8" style:display-name="TOC 8" style:family="paragraph" style:parent-style-name="Normal" style:next-style-name="Normal" style:auto-update="true">
      <style:paragraph-properties fo:margin-top="0in" fo:line-height="115%" fo:margin-left="1.1666in">
        <style:tab-stops/>
      </style:paragraph-properties>
      <style:text-properties style:font-name-asian="MS Mincho" style:font-name-complex="Arial" style:letter-kerning="true" fo:hyphenate="false"/>
    </style:style>
    <style:style style:name="TOC9" style:display-name="TOC 9" style:family="paragraph" style:parent-style-name="Normal" style:next-style-name="Normal" style:auto-update="true">
      <style:paragraph-properties fo:margin-top="0in" fo:line-height="115%" fo:margin-left="1.3333in">
        <style:tab-stops/>
      </style:paragraph-properties>
      <style:text-properties style:font-name-asian="MS Mincho" style:font-name-complex="Arial" style:letter-kerning="true" fo:hyphenate="false"/>
    </style:style>
    <style:style style:name="Question" style:display-name="Question" style:family="paragraph" style:parent-style-name="Normal">
      <style:paragraph-properties fo:keep-with-next="always" fo:widows="0" fo:orphans="0"/>
      <style:text-properties style:font-name-asian="Calibri" fo:font-weight="bold" style:font-weight-asian="bold" style:font-weight-complex="bold" fo:color="#4F6228" fo:hyphenate="false"/>
    </style:style>
    <style:style style:name="QuestionBullets" style:display-name="Question Bullets" style:family="paragraph" style:parent-style-name="ListParagraph" style:list-style-name="LFO1">
      <style:text-properties style:font-name-asian="MS Mincho" fo:font-weight="bold" style:font-weight-asian="bold" style:font-weight-complex="bold" fo:color="#4F6228" fo:hyphenate="false"/>
    </style:style>
    <style:style style:name="EndnoteText" style:display-name="Endnote Text" style:family="paragraph" style:parent-style-name="Normal">
      <style:paragraph-properties fo:margin-top="0in" fo:margin-bottom="0in"/>
      <style:text-properties fo:font-size="10pt" style:font-size-asian="10pt" style:font-size-complex="10pt" fo:hyphenate="false"/>
    </style:style>
    <style:style style:name="EndnoteTextChar" style:display-name="Endnote Text Char" style:family="text" style:parent-style-name="DefaultParagraphFont">
      <style:text-properties style:font-name="Calibri" style:font-name-complex="Calibri" fo:font-size="10pt" style:font-size-asian="10pt" style:font-size-complex="10pt"/>
    </style:style>
    <style:style style:name="EndnoteReference" style:display-name="Endnote Reference" style:family="text" style:parent-style-name="DefaultParagraphFont">
      <style:text-properties style:text-position="super 66.6%"/>
    </style:style>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style:display-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rial" style:font-name-asian="Times New Roman"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fo:font-size="10pt" style:font-size-asian="10pt"/>
    </style:style>
    <style:style style:name="WW_CharLFO20LVL2" style:family="text">
      <style:text-properties style:font-name="Courier New" fo:font-size="10pt" style:font-size-asian="10pt"/>
    </style:style>
    <style:style style:name="WW_CharLFO20LVL3" style:family="text">
      <style:text-properties style:font-name="Wingdings" fo:font-size="10pt" style:font-size-asian="10pt"/>
    </style:style>
    <style:style style:name="WW_CharLFO20LVL4" style:family="text">
      <style:text-properties style:font-name="Wingdings" fo:font-size="10pt" style:font-size-asian="10pt"/>
    </style:style>
    <style:style style:name="WW_CharLFO20LVL5" style:family="text">
      <style:text-properties style:font-name="Wingdings" fo:font-size="10pt" style:font-size-asian="10pt"/>
    </style:style>
    <style:style style:name="WW_CharLFO20LVL6" style:family="text">
      <style:text-properties style:font-name="Wingdings" fo:font-size="10pt" style:font-size-asian="10pt"/>
    </style:style>
    <style:style style:name="WW_CharLFO20LVL7" style:family="text">
      <style:text-properties style:font-name="Wingdings" fo:font-size="10pt" style:font-size-asian="10pt"/>
    </style:style>
    <style:style style:name="WW_CharLFO20LVL8" style:family="text">
      <style:text-properties style:font-name="Wingdings" fo:font-size="10pt" style:font-size-asian="10pt"/>
    </style:style>
    <style:style style:name="WW_CharLFO20LVL9" style:family="text">
      <style:text-properties style:font-name="Wingdings" fo:font-size="10pt" style:font-size-asian="10pt"/>
    </style:style>
    <style:style style:name="WW_CharLFO21LVL1" style:family="text">
      <style:text-properties style:font-name="Symbol" fo:font-size="10pt" style:font-size-asian="10pt"/>
    </style:style>
    <style:style style:name="WW_CharLFO21LVL2" style:family="text">
      <style:text-properties style:font-name="Courier New" style:font-name-complex="Times New Roman" fo:font-size="10pt" style:font-size-asian="10pt"/>
    </style:style>
    <style:style style:name="WW_CharLFO21LVL3" style:family="text">
      <style:text-properties style:font-name="Wingdings" fo:font-size="10pt" style:font-size-asian="10pt"/>
    </style:style>
    <style:style style:name="WW_CharLFO21LVL4" style:family="text">
      <style:text-properties style:font-name="Wingdings" fo:font-size="10pt" style:font-size-asian="10pt"/>
    </style:style>
    <style:style style:name="WW_CharLFO21LVL5" style:family="text">
      <style:text-properties style:font-name="Wingdings" fo:font-size="10pt" style:font-size-asian="10pt"/>
    </style:style>
    <style:style style:name="WW_CharLFO21LVL6" style:family="text">
      <style:text-properties style:font-name="Wingdings" fo:font-size="10pt" style:font-size-asian="10pt"/>
    </style:style>
    <style:style style:name="WW_CharLFO21LVL7" style:family="text">
      <style:text-properties style:font-name="Wingdings" fo:font-size="10pt" style:font-size-asian="10pt"/>
    </style:style>
    <style:style style:name="WW_CharLFO21LVL8" style:family="text">
      <style:text-properties style:font-name="Wingdings" fo:font-size="10pt" style:font-size-asian="10pt"/>
    </style:style>
    <style:style style:name="WW_CharLFO21LVL9" style:family="text">
      <style:text-properties style:font-name="Wingdings" fo:font-size="10pt" style:font-size-asian="10pt"/>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Symbol"/>
      </text:list-level-style-bullet>
      <text:list-level-style-bullet text:level="2" text:style-name="WW_CharLFO18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18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18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18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18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18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18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18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909in" fo:margin-left="1.1027in" fo:margin-bottom="0.3152in" fo:margin-right="1.1027in" style:num-format="1" style:writing-mode="lr-tb">
        <style:footnote-sep style:width="0.007in" style:rel-width="33%" style:color="#000000" style:line-style="solid" style:adjustment="left"/>
      </style:page-layout-properties>
      <style:header-style>
        <style:header-footer-properties style:dynamic-spacing="true" fo:min-height="1.1812in"/>
      </style:header-style>
      <style:footer-style>
        <style:header-footer-properties style:dynamic-spacing="true" fo:min-height="0.8659in"/>
      </style:footer-style>
    </style:page-layout>
    <style:style style:name="T2" style:parent-style-name="DefaultParagraphFont" style:family="text">
      <style:text-properties fo:font-size="8pt" style:font-size-asian="8pt" style:font-size-complex="8pt"/>
    </style:style>
    <style:style style:name="T3" style:parent-style-name="DefaultParagraphFont" style:family="text">
      <style:text-properties fo:font-size="8pt" style:font-size-asian="8pt" style:font-size-complex="8pt"/>
    </style:style>
    <style:style style:name="P4" style:parent-style-name="Normal" style:family="paragraph">
      <style:paragraph-properties fo:text-align="center" fo:margin-bottom="0in"/>
    </style:style>
    <style:style style:family="graphic" style:name="a0">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1"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text:span text:style-name="T2"><draw:connector draw:type="line" svg:x1="1.10278in" svg:y1="1.25972in" svg:x2="7.83403in" svg:y2="1.25972in" draw:z-index="251659264" draw:id="id0" draw:style-name="a0" draw:name="Line 22" text:anchor-type="paragraph"><svg:title/><svg:desc/></draw:connector></text:span><text:span text:style-name="T3"><draw:frame draw:z-index="251660288" draw:style-name="a1" draw:name="Picture 0" text:anchor-type="paragraph" svg:x="5.98472in" svg:y="0.43333in" svg:width="1.90551in" svg:height="0.7874in" style:rel-width="scale" style:rel-height="scale"><draw:image xlink:href="media/image1.jpeg" xlink:type="simple" xlink:show="embed" xlink:actuate="onLoad"/><svg:title/><svg:desc>SIA Logo RGB.jpg</svg:desc></draw:frame></text:span></text:p>
      </style:header>
      <style:footer>
        <text:p text:style-name="P4"><text:span text:style-name="PageNumber">Page<text:s/></text:span><text:span text:style-name="PageNumber"><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Richard Allen</dc:creator>
    <meta:creation-date>2026-08-28T09:02:00Z</meta:creation-date>
    <dc:date>2026-08-28T09:02:00Z</dc:date>
    <meta:template xlink:href="Normal" xlink:type="simple"/>
    <meta:editing-cycles>2</meta:editing-cycles>
    <meta:editing-duration>PT0S</meta:editing-duration>
    <meta:user-defined meta:name="MSIP_Label_322fc373-70ce-4fd3-920a-a64be45af39b_Enabled">true</meta:user-defined>
    <meta:user-defined meta:name="MSIP_Label_322fc373-70ce-4fd3-920a-a64be45af39b_SetDate">2026-08-28T09:01:54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5f423518-2c5b-4904-9aa3-adb58fcaa58c</meta:user-defined>
    <meta:user-defined meta:name="MSIP_Label_322fc373-70ce-4fd3-920a-a64be45af39b_ContentBits">0</meta:user-defined>
    <meta:user-defined meta:name="MSIP_Label_322fc373-70ce-4fd3-920a-a64be45af39b_Tag">10, 0, 1, 1</meta:user-defined>
    <meta:document-statistic meta:page-count="52" meta:paragraph-count="217" meta:word-count="16271" meta:character-count="108802" meta:row-count="772" meta:non-whitespace-character-count="92748"/>
  </office:meta>
</office:document-meta>
</file>