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text-properties fo:language="en" fo:country="GB"/>
    </style:style>
    <style:style style:name="P6" style:parent-style-name="Normal" style:family="paragraph">
      <style:paragraph-properties fo:text-align="center" fo:margin-bottom="0.0416in"/>
    </style:style>
    <style:style style:name="T7" style:parent-style-name="DefaultParagraphFont" style:family="text">
      <style:text-properties style:font-name-complex="Arial" fo:font-weight="bold" style:font-weight-asian="bold" style:font-weight-complex="bold" fo:font-size="14pt" style:font-size-asian="14pt" style:font-size-complex="14pt"/>
    </style:style>
    <style:style style:name="T8" style:parent-style-name="DefaultParagraphFont" style:family="text">
      <style:text-properties style:font-name-complex="Arial" fo:font-weight="bold" style:font-weight-asian="bold" style:font-weight-complex="bold" fo:font-size="14pt" style:font-size-asian="14pt" style:font-size-complex="14pt"/>
    </style:style>
    <style:style style:name="T9" style:parent-style-name="DefaultParagraphFont" style:family="text">
      <style:text-properties style:font-name-complex="Arial" fo:font-weight="bold" style:font-weight-asian="bold" style:font-weight-complex="bold" fo:font-size="14pt" style:font-size-asian="14pt" style:font-size-complex="14pt"/>
    </style:style>
    <style:style style:name="P10" style:parent-style-name="Normal" style:family="paragraph">
      <style:paragraph-properties fo:margin-top="0in" fo:margin-bottom="0.1111in"/>
      <style:text-properties fo:hyphenate="true"/>
    </style:style>
    <style:style style:name="P11" style:parent-style-name="Heading1" style:family="paragraph">
      <style:paragraph-properties fo:break-before="page"/>
    </style:style>
    <style:style style:name="P12" style:parent-style-name="TOC1" style:family="paragraph">
      <style:paragraph-properties>
        <style:tab-stops>
          <style:tab-stop style:type="right" style:leader-style="dotted" style:leader-text="." style:position="6.0555in"/>
        </style:tab-stops>
      </style:paragraph-properties>
    </style:style>
    <style:style style:name="P13" style:parent-style-name="TOC1" style:family="paragraph">
      <style:paragraph-properties>
        <style:tab-stops>
          <style:tab-stop style:type="right" style:leader-style="dotted" style:leader-text="." style:position="6.0555in"/>
        </style:tab-stops>
      </style:paragraph-properties>
    </style:style>
    <style:style style:name="P14" style:parent-style-name="TOC1" style:family="paragraph">
      <style:paragraph-properties>
        <style:tab-stops>
          <style:tab-stop style:type="right" style:leader-style="dotted" style:leader-text="." style:position="6.0555in"/>
        </style:tab-stops>
      </style:paragraph-properties>
    </style:style>
    <style:style style:name="P15" style:parent-style-name="TOC1" style:family="paragraph">
      <style:paragraph-properties>
        <style:tab-stops>
          <style:tab-stop style:type="right" style:leader-style="dotted" style:leader-text="." style:position="6.0555in"/>
        </style:tab-stops>
      </style:paragraph-properties>
    </style:style>
    <style:style style:name="P16" style:parent-style-name="TOC2" style:family="paragraph">
      <style:paragraph-properties>
        <style:tab-stops>
          <style:tab-stop style:type="right" style:leader-style="dotted" style:leader-text="." style:position="5.8888in"/>
        </style:tab-stops>
      </style:paragraph-properties>
    </style:style>
    <style:style style:name="P17" style:parent-style-name="TOC2" style:family="paragraph">
      <style:paragraph-properties>
        <style:tab-stops>
          <style:tab-stop style:type="right" style:leader-style="dotted" style:leader-text="." style:position="5.8888in"/>
        </style:tab-stops>
      </style:paragraph-properties>
    </style:style>
    <style:style style:name="P18" style:parent-style-name="TOC2" style:family="paragraph">
      <style:paragraph-properties>
        <style:tab-stops>
          <style:tab-stop style:type="right" style:leader-style="dotted" style:leader-text="." style:position="5.8888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P20" style:parent-style-name="TOC2" style:family="paragraph">
      <style:paragraph-properties>
        <style:tab-stops>
          <style:tab-stop style:type="right" style:leader-style="dotted" style:leader-text="." style:position="5.8888in"/>
        </style:tab-stops>
      </style:paragraph-properties>
    </style:style>
    <style:style style:name="P21" style:parent-style-name="Normal" style:family="paragraph">
      <style:paragraph-properties fo:break-before="page" fo:margin-top="0in" fo:margin-bottom="0.1111in"/>
      <style:text-properties fo:font-variant="small-caps" fo:font-size="10pt" style:font-size-asian="10pt" style:font-size-complex="10pt" fo:hyphenate="true"/>
    </style:style>
    <style:style style:name="P22" style:parent-style-name="ListParagraph" style:family="paragraph"/>
    <style:style style:name="P23" style:parent-style-name="ListParagraph" style:family="paragraph"/>
    <style:style style:name="P24" style:parent-style-name="ListParagraph" style:family="paragraph"/>
    <style:style style:name="P25" style:parent-style-name="ListParagraph" style:family="paragraph"/>
    <style:style style:name="P26" style:parent-style-name="ListParagraph" style:family="paragraph"/>
    <style:style style:name="P27" style:parent-style-name="ListParagraph" style:family="paragraph"/>
    <style:style style:name="P28" style:parent-style-name="ListParagraph" style:family="paragraph"/>
    <style:style style:name="P29" style:parent-style-name="ListParagraph" style:family="paragraph"/>
    <style:style style:name="P30" style:parent-style-name="ListParagraph" style:family="paragraph"/>
    <style:style style:name="P31" style:parent-style-name="ListParagraph" style:family="paragraph"/>
    <style:style style:name="T32" style:parent-style-name="DefaultParagraphFont" style:family="text">
      <style:text-properties fo:font-style="italic" style:font-style-asian="italic" style:font-style-complex="italic"/>
    </style:style>
    <style:style style:name="T33" style:parent-style-name="DefaultParagraphFont" style:family="text">
      <style:text-properties fo:font-style="italic" style:font-style-asian="italic" style:font-style-complex="italic" fo:color="#00B050"/>
    </style:style>
    <style:style style:name="T34" style:parent-style-name="DefaultParagraphFont" style:family="text">
      <style:text-properties fo:color="#FF0000"/>
    </style:style>
    <style:style style:name="P35" style:parent-style-name="Normal" style:family="paragraph">
      <style:paragraph-properties fo:break-before="page"/>
    </style:style>
    <style:style style:name="P36" style:parent-style-name="ListParagraph" style:family="paragraph"/>
    <style:style style:name="P37" style:parent-style-name="ListParagraph" style:family="paragraph"/>
    <style:style style:name="P38" style:parent-style-name="ListParagraph" style:family="paragraph"/>
    <style:style style:name="P39" style:parent-style-name="ListParagraph" style:family="paragraph"/>
    <style:style style:name="P40" style:parent-style-name="ListParagraph" style:family="paragraph"/>
    <style:style style:name="P41" style:parent-style-name="ListParagraph" style:family="paragraph">
      <style:text-properties fo:color="#FF0000"/>
    </style:style>
    <style:style style:name="P42" style:parent-style-name="ListParagraph" style:family="paragraph">
      <style:text-properties fo:color="#FF0000"/>
    </style:style>
    <style:style style:name="P43" style:parent-style-name="Heading1" style:family="paragraph">
      <style:paragraph-properties fo:break-before="page" fo:margin-top="0in" fo:margin-bottom="0.1111in"/>
    </style:style>
    <style:style style:name="P44" style:parent-style-name="ListParagraph" style:family="paragraph"/>
    <style:style style:name="P45" style:parent-style-name="ListParagraph" style:family="paragraph">
      <style:text-properties fo:font-style="italic" style:font-style-asian="italic" style:font-style-complex="italic" fo:color="#00B050"/>
    </style:style>
    <style:style style:name="P46" style:parent-style-name="ListParagraph" style:family="paragraph"/>
    <style:style style:name="P47" style:parent-style-name="ListParagraph" style:family="paragraph"/>
    <style:style style:name="P48" style:parent-style-name="ListParagraph" style:family="paragraph"/>
    <style:style style:name="P49" style:parent-style-name="ListParagraph" style:family="paragraph"/>
    <style:style style:name="P50" style:parent-style-name="ListParagraph" style:family="paragraph"/>
    <style:style style:name="P51" style:parent-style-name="ListParagraph" style:family="paragraph"/>
    <style:style style:name="P52" style:parent-style-name="ListParagraph" style:family="paragraph"/>
    <style:style style:name="P53" style:parent-style-name="ListParagraph" style:family="paragraph"/>
    <style:style style:name="P54" style:parent-style-name="ListParagraph" style:family="paragraph"/>
    <style:style style:name="P55" style:parent-style-name="ListParagraph" style:family="paragraph"/>
    <style:style style:name="P56" style:parent-style-name="ListParagraph" style:family="paragraph">
      <style:text-properties fo:font-style="italic" style:font-style-asian="italic" style:font-style-complex="italic" fo:color="#00B050"/>
    </style:style>
    <style:style style:name="P57" style:parent-style-name="ListParagraph" style:family="paragraph"/>
    <style:style style:name="P58" style:parent-style-name="ListParagraph" style:family="paragraph"/>
    <style:style style:name="P59" style:parent-style-name="ListParagraph" style:family="paragraph"/>
    <style:style style:name="P60" style:parent-style-name="ListParagraph" style:family="paragraph"/>
    <style:style style:name="P61" style:parent-style-name="ListParagraph" style:family="paragraph"/>
    <style:style style:name="P62" style:parent-style-name="ListParagraph" style:family="paragraph">
      <style:text-properties fo:font-style="italic" style:font-style-asian="italic" style:font-style-complex="italic" fo:color="#00B050"/>
    </style:style>
    <style:style style:name="P63" style:parent-style-name="ListParagraph" style:family="paragraph"/>
    <style:style style:name="P64" style:parent-style-name="ListParagraph" style:family="paragraph"/>
    <style:style style:name="P65" style:parent-style-name="ListParagraph" style:family="paragraph"/>
    <style:style style:name="P66" style:parent-style-name="ListParagraph" style:family="paragraph"/>
    <style:style style:name="P67" style:parent-style-name="ListParagraph" style:family="paragraph"/>
    <style:style style:name="P68" style:parent-style-name="ListParagraph" style:family="paragraph"/>
    <style:style style:name="P69" style:parent-style-name="ListParagraph" style:family="paragraph"/>
    <style:style style:name="P70" style:parent-style-name="ListParagraph" style:family="paragraph"/>
    <style:style style:name="P71" style:parent-style-name="ListParagraph" style:family="paragraph">
      <style:text-properties fo:color="#000000"/>
    </style:style>
    <style:style style:name="P72" style:parent-style-name="ListParagraph" style:family="paragraph">
      <style:text-properties fo:color="#FF0000"/>
    </style:style>
    <style:style style:name="P73" style:parent-style-name="ListParagraph" style:family="paragraph"/>
    <style:style style:name="P74" style:parent-style-name="ListParagraph" style:family="paragraph"/>
    <style:style style:name="P75" style:parent-style-name="ListParagraph" style:family="paragraph"/>
    <style:style style:name="P76" style:parent-style-name="ListParagraph" style:family="paragraph"/>
    <style:style style:name="P77" style:parent-style-name="ListParagraph" style:family="paragraph"/>
    <style:style style:name="P78" style:parent-style-name="ListParagraph" style:family="paragraph"/>
    <style:style style:name="P79" style:parent-style-name="ListParagraph" style:family="paragraph"/>
    <style:style style:name="P80" style:parent-style-name="ListParagraph" style:family="paragraph">
      <style:text-properties fo:font-style="italic" style:font-style-asian="italic" style:font-style-complex="italic" fo:color="#00B050"/>
    </style:style>
    <style:style style:name="P81" style:parent-style-name="ListParagraph" style:family="paragraph">
      <style:text-properties fo:font-style="italic" style:font-style-asian="italic" style:font-style-complex="italic" fo:color="#00B050"/>
    </style:style>
    <style:style style:name="P82" style:parent-style-name="ListParagraph" style:family="paragraph"/>
    <style:style style:name="P83" style:parent-style-name="ListParagraph" style:family="paragraph"/>
    <style:style style:name="P84" style:parent-style-name="ListParagraph" style:family="paragraph"/>
    <style:style style:name="P85" style:parent-style-name="ListParagraph" style:family="paragraph">
      <style:text-properties fo:color="#FF0000"/>
    </style:style>
    <style:style style:name="P86" style:parent-style-name="ListParagraph" style:family="paragraph"/>
    <style:style style:name="T87" style:parent-style-name="DefaultParagraphFont" style:family="text">
      <style:text-properties fo:color="#FF0000"/>
    </style:style>
  </office:automatic-styles>
  <office:body>
    <office:text text:use-soft-page-breaks="true">
      <text:p text:style-name="P1">Draft specification:<text:line-break/>door supervision</text:p>
      <text:p text:style-name="P6"><text:span text:style-name="T7">This document was published in<text:s/></text:span><text:span text:style-name="T8">August</text:span><text:span text:style-name="T9"><text:s/>2026</text:span></text:p>
      <text:p text:style-name="Normal"/>
      <text:p text:style-name="P10"><text:bookmark-start text:name="_Toc159341268"/><text:bookmark-start text:name="_Toc188867033"/><text:bookmark-start text:name="_Toc192503213"/><text:bookmark-start text:name="_Toc192517195"/><text:bookmark-start text:name="_Toc221183833"/><text:bookmark-start text:name="_Toc222397221"/><text:bookmark-start text:name="_Toc222401759"/><text:bookmark-start text:name="_Toc222414247"/><text:bookmark-start text:name="_Toc222477833"/><text:bookmark-start text:name="_Toc222742991"/><text:bookmark-start text:name="_Toc224723242"/></text:p>
      <text:soft-page-break/>
      <text:h text:style-name="P11" text:outline-level="1">Contents<text:bookmark-end text:name="_Toc159341268"/><text:bookmark-end text:name="_Toc188867033"/><text:bookmark-end text:name="_Toc192503213"/><text:bookmark-end text:name="_Toc192517195"/><text:bookmark-end text:name="_Toc221183833"/><text:bookmark-end text:name="_Toc222397221"/><text:bookmark-end text:name="_Toc222401759"/><text:bookmark-end text:name="_Toc222414247"/><text:bookmark-end text:name="_Toc222477833"/><text:bookmark-end text:name="_Toc222742991"/><text:bookmark-end text:name="_Toc224723242"/></text:h>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12"><text:a xlink:href="#_Toc224723242" office:target-frame-name="_top" xlink:show="replace"><text:span text:style-name="Hyperlink">Contents</text:span><text:tab/>2</text:a></text:p>
          <text:p text:style-name="P13"><text:a xlink:href="#_Toc224723243" office:target-frame-name="_top" xlink:show="replace"><text:span text:style-name="Hyperlink">Foreword</text:span><text:tab/>3</text:a></text:p>
          <text:p text:style-name="P14"><text:a xlink:href="#_Toc224723244" office:target-frame-name="_top" xlink:show="replace"><text:span text:style-name="Hyperlink">Learning programme overview</text:span><text:tab/>3</text:a></text:p>
          <text:p text:style-name="P15"><text:a xlink:href="#_Toc224723245" office:target-frame-name="_top" xlink:show="replace"><text:span text:style-name="Hyperlink">Learning programme details</text:span><text:tab/>4</text:a></text:p>
          <text:p text:style-name="P16"><text:a xlink:href="#_Toc224723246" office:target-frame-name="_top" xlink:show="replace"><text:span text:style-name="Hyperlink">Session 1: Searching</text:span><text:tab/>4</text:a></text:p>
          <text:p text:style-name="P17"><text:a xlink:href="#_Toc224723247" office:target-frame-name="_top" xlink:show="replace"><text:span text:style-name="Hyperlink">Session 2: Drugs awareness</text:span><text:tab/>4</text:a></text:p>
          <text:p text:style-name="P18"><text:a xlink:href="#_Toc224723248" office:target-frame-name="_top" xlink:show="replace"><text:span text:style-name="Hyperlink">Session 3: Licensing law</text:span><text:tab/>5</text:a></text:p>
          <text:p text:style-name="P19"><text:a xlink:href="#_Toc224723249" office:target-frame-name="_top" xlink:show="replace"><text:span text:style-name="Hyperlink">Session 4: Managing the safety of queues and crowds</text:span><text:tab/>5</text:a></text:p>
          <text:p text:style-name="P20"><text:a xlink:href="#_Toc224723250" office:target-frame-name="_top" xlink:show="replace"><text:span text:style-name="Hyperlink">Session 5: Equipment</text:span><text:tab/>6</text:a></text:p>
        </text:index-body>
      </text:table-of-content>
      <text:p text:style-name="Normal"><text:bookmark-start text:name="_Toc224723243"/><text:bookmark-start text:name="_Toc216283133"/><text:bookmark-start text:name="_Toc222477834"/><text:bookmark-start text:name="_Toc222742992"/><text:bookmark-start text:name="_Toc212660743"/><text:bookmark-start text:name="_Hlk212661094"/></text:p>
      <text:p text:style-name="P21"/>
      <text:soft-page-break/>
      <text:h text:style-name="Heading1" text:outline-level="1">Summary of changes</text:h>
      <text:p text:style-name="Normal">This summary page outlines:</text:p>
      <text:list text:style-name="LFO10_1" text:continue-numbering="true">
        <text:list-item>
          <text:p text:style-name="P22">new content we have included</text:p>
        </text:list-item>
        <text:list-item>
          <text:p text:style-name="P23">content we have combined or removed</text:p>
        </text:list-item>
        <text:list-item>
          <text:p text:style-name="P24">content we have moved to another specification</text:p>
        </text:list-item>
      </text:list>
      <text:p text:style-name="Normal">There are several key changes to the door supervision specification.</text:p>
      <text:p text:style-name="Normal">We have:</text:p>
      <text:list text:style-name="LFO11" text:continue-numbering="true">
        <text:list-item>
          <text:p text:style-name="P25">moved<text:s/>what were previously<text:s/>session 1<text:s/>(‘The Law’)<text:s/>and<text:s/>session 4<text:s/>(‘Recording incidents and crime scene preservation’)<text:s/>to the<text:s/>common<text:s/>security<text:s/>industry<text:s/>knowledge specification</text:p>
        </text:list-item>
        <text:list-item>
          <text:p text:style-name="P26">added<text:s/>2<text:s/>new objectives<text:s/>to session 1<text:s/>(‘Searching’)<text:s/>to address non-standard search procedures, and<text:s/>so that<text:s/>operatives<text:s/>are<text:s/>mindful of an individual’s needs when conducting a search</text:p>
        </text:list-item>
        <text:list-item>
          <text:p text:style-name="P27">added a<text:s/>new objective<text:s/>to session 2<text:s/>(‘Drugs awareness’)<text:s/>to address safeguarding someone under the influence of drugs</text:p>
        </text:list-item>
        <text:list-item>
          <text:p text:style-name="P28">removed<text:s/>an<text:s/>objective<text:s/>from session 3<text:s/>(‘Licensing law’)<text:s/>because the objective is covered in the<text:s/>common<text:s/>security<text:s/>industry<text:s/>knowledge specification and would be the responsibility of the venue</text:p>
        </text:list-item>
        <text:list-item>
          <text:p text:style-name="P29">added a new objective to session 4<text:s/>(‘Managing the safety of queues and crowds’)<text:s/>because of evolving technology</text:p>
        </text:list-item>
        <text:list-item>
          <text:p text:style-name="P30">moved<text:s/>one objective from<text:s/>session 5<text:s/>(‘Equipment’) to session 4</text:p>
        </text:list-item>
        <text:list-item>
          <text:p text:style-name="P31">removed one objective from session 5<text:s/>because it is covered in the<text:s/>common<text:s/>security<text:s/>industry<text:s/>knowledge specification</text:p>
        </text:list-item>
      </text:list>
      <text:p text:style-name="Normal">We have identified these changes throughout the specification.</text:p>
      <text:p text:style-name="Normal">We have identified new text with italicised text<text:span text:style-name="T32"><text:s/></text:span><text:span text:style-name="T33">like this</text:span>.</text:p>
      <text:p text:style-name="Normal">We have identified text we have combined or removed with text in square brackets<text:s/><text:span text:style-name="T34">[like this]</text:span>.</text:p>
      <text:p text:style-name="P35"/>
      <text:soft-page-break/>
      <text:h text:style-name="Heading1" text:outline-level="1">Foreword<text:bookmark-end text:name="_Toc224723243"/></text:h>
      <text:p text:style-name="Normal">The Security Industry Authority sets standards for what operatives need to do and know to help keep themselves and the public safe. These standards are used as the basis for the licence-linked qualifications that front-line operatives must have before they can apply for a licence.</text:p>
      <text:p text:style-name="Normal">Licence-linked qualifications ensure that operatives have the appropriate knowledge and skills to reduce the risk of harm to themselves and others while performing their security role.</text:p>
      <text:p text:style-name="Normal">Training providers wishing to deliver the qualifications must be approved by an SIA-endorsed awarding organisation. These organisations are listed on the SIA’s webpages. Training providers need to meet the awarding organisation’s centre approval criteria.</text:p>
      <text:p text:style-name="Normal">This specification details the knowledge and skills required for a licence. Achieving this qualification does not remove the operative’s responsibility to act in line with the law.</text:p>
      <text:p text:style-name="Normal">Employers are legally obliged to help ensure the safety of operatives and customers. Conducting a risk assessment may identify the need for additional training. Employers should consider their responsibilities to ensure that operatives have the appropriate deployment-specific training and briefing.</text:p>
      <text:p text:style-name="Normal"/>
      <text:h text:style-name="Heading1" text:outline-level="1"><text:bookmark-start text:name="_Toc224723244"/><text:bookmark-end text:name="_Toc216283133"/><text:bookmark-end text:name="_Toc222477834"/><text:bookmark-end text:name="_Toc222742992"/>Learning programme overview<text:bookmark-end text:name="_Toc224723244"/></text:h>
      <text:p text:style-name="Normal">Training leading to an SIA licence-linked qualification for door supervisors must include the following areas:</text:p>
      <text:list text:style-name="LFO4" text:continue-numbering="true">
        <text:list-item>
          <text:p text:style-name="P36">Session 1: Searching</text:p>
        </text:list-item>
        <text:list-item>
          <text:p text:style-name="P37">Session 2: Drugs awareness</text:p>
        </text:list-item>
        <text:list-item>
          <text:p text:style-name="P38">Session 3: Licensing law</text:p>
        </text:list-item>
        <text:list-item>
          <text:p text:style-name="P39">Session 4: Managing the safety of queues and crowds</text:p>
        </text:list-item>
        <text:list-item>
          <text:p text:style-name="P40">Session 5: Equipment</text:p>
        </text:list-item>
        <text:list-item>
          <text:p text:style-name="P41">[The law]</text:p>
        </text:list-item>
        <text:list-item>
          <text:p text:style-name="P42">[Recording incidents and crime scene preservation]</text:p>
        </text:list-item>
      </text:list>
      <text:p text:style-name="Normal"/>
      <text:h text:style-name="P43" text:outline-level="1"><text:bookmark-start text:name="_Toc224723245"/><text:soft-page-break/>Learning programme details<text:bookmark-end text:name="_Toc224723245"/></text:h>
      <text:h text:style-name="Heading2" text:outline-level="2"><text:bookmark-start text:name="_Toc224723246"/><text:bookmark-start text:name="_Toc216283135"/><text:bookmark-start text:name="_Toc222477836"/><text:bookmark-start text:name="_Toc222742994"/>Session 1: Searching<text:bookmark-end text:name="_Toc224723246"/></text:h>
      <text:h text:style-name="Heading3" text:outline-level="3">The aim of this session</text:h>
      <text:p text:style-name="Normal">To understand and demonstrate effective searching in accordance with venue or workplace procedures.</text:p>
      <text:h text:style-name="Heading3" text:outline-level="3">The objectives of this session</text:h>
      <text:p text:style-name="Normal">By the end of this session learners will be able to:</text:p>
      <text:list text:style-name="LFO5" text:continue-numbering="true">
        <text:list-item>
          <text:p text:style-name="P44">understand the different types of searches</text:p>
        </text:list-item>
        <text:list-item>
          <text:p text:style-name="P45">understand non-standard search procedures</text:p>
        </text:list-item>
        <text:list-item>
          <text:p text:style-name="P46">understand a door supervisor’s right to request to search, including the ‘conditions of entry’ and the importance of obtaining permission to search</text:p>
        </text:list-item>
        <text:list-item>
          <text:p text:style-name="P47">identify different types of searching equipment</text:p>
        </text:list-item>
        <text:list-item>
          <text:p text:style-name="P48">understand the hazards associated with conducting an effective search</text:p>
        </text:list-item>
        <text:list-item>
          <text:p text:style-name="P49">know what precautions to take to protect against potential adverse threats</text:p>
        </text:list-item>
        <text:list-item>
          <text:p text:style-name="P50">know what actions to take when a prohibited or restricted item is found during a search, including safe removal and seizure</text:p>
        </text:list-item>
        <text:list-item>
          <text:p text:style-name="P51">know what action to take should an incident or accident occur</text:p>
        </text:list-item>
        <text:list-item>
          <text:p text:style-name="P52">demonstrate how to search people and their property</text:p>
        </text:list-item>
        <text:list-item>
          <text:p text:style-name="P53">understand the reasons for searching premises</text:p>
        </text:list-item>
        <text:list-item>
          <text:p text:style-name="P54">know what actions to take in the event of a refusal to be searched</text:p>
        </text:list-item>
        <text:list-item>
          <text:p text:style-name="P55">complete search documentation</text:p>
        </text:list-item>
        <text:list-item>
          <text:p text:style-name="P56">understand considerations in searching a wide range of individuals, including those with specific needs</text:p>
        </text:list-item>
      </text:list>
      <text:p text:style-name="Normal"/>
      <text:h text:style-name="Heading2" text:outline-level="2"><text:bookmark-start text:name="_Toc224723247"/>Session 2: Drugs awareness<text:bookmark-end text:name="_Toc224723247"/></text:h>
      <text:h text:style-name="Heading3" text:outline-level="3">The aim of this session</text:h>
      <text:p text:style-name="Normal">To identify and manage drug related incidents.</text:p>
      <text:h text:style-name="Heading3" text:outline-level="3">The objectives of this session</text:h>
      <text:p text:style-name="Normal">By the end of this session learners will be able to:</text:p>
      <text:soft-page-break/>
      <text:list text:style-name="LFO6" text:continue-numbering="true">
        <text:list-item>
          <text:p text:style-name="P57">understand the key areas of legislation that relate to drug misuse</text:p>
        </text:list-item>
        <text:list-item>
          <text:p text:style-name="P58">identify the most common types of illegal drugs</text:p>
        </text:list-item>
        <text:list-item>
          <text:p text:style-name="P59">identify and manage problematic behaviours from drug use</text:p>
        </text:list-item>
        <text:list-item>
          <text:p text:style-name="P60">identify the signs of drug dealing</text:p>
        </text:list-item>
        <text:list-item>
          <text:p text:style-name="P61">know how to deal with customers found in possession of drugs</text:p>
        </text:list-item>
        <text:list-item>
          <text:p text:style-name="P62">know how to safeguard someone under the influence of drugs</text:p>
        </text:list-item>
        <text:list-item>
          <text:p text:style-name="P63">state the procedure for safely handling, recording, and storing seized drugs</text:p>
        </text:list-item>
        <text:list-item>
          <text:p text:style-name="P64">state how to dispose of contaminated waste</text:p>
        </text:list-item>
      </text:list>
      <text:p text:style-name="Normal"/>
      <text:h text:style-name="Heading2" text:outline-level="2"><text:bookmark-start text:name="_Toc224723248"/>Session 3: Licensing law<text:bookmark-end text:name="_Toc224723248"/></text:h>
      <text:h text:style-name="Heading3" text:outline-level="3">The aim of this session</text:h>
      <text:p text:style-name="Normal">To understand licensing law relating to the role of a door supervisor.</text:p>
      <text:h text:style-name="Heading3" text:outline-level="3">The objectives of this session</text:h>
      <text:p text:style-name="Normal">By the end of this session learners will be able to:</text:p>
      <text:list text:style-name="LFO7" text:continue-numbering="true">
        <text:list-item>
          <text:p text:style-name="P65">state the licensing objectives and conduct that may be unlawful under licensing law</text:p>
        </text:list-item>
        <text:list-item>
          <text:p text:style-name="P66">understand the law in relation to refusing entry and ejecting customers</text:p>
        </text:list-item>
        <text:list-item>
          <text:p text:style-name="P67">understand police powers in relation to licensed premises</text:p>
        </text:list-item>
        <text:list-item>
          <text:p text:style-name="P68">understand the rights and duties of licensees and door supervisors as their representatives</text:p>
        </text:list-item>
        <text:list-item>
          <text:p text:style-name="P69">state the role of a Designated Premises Supervisor (DPS) or premises manager</text:p>
        </text:list-item>
        <text:list-item>
          <text:p text:style-name="P70">understand the law in relation to children and young persons</text:p>
        </text:list-item>
        <text:list-item>
          <text:p text:style-name="P71">identify acceptable forms of proof of age</text:p>
        </text:list-item>
        <text:list-item>
          <text:p text:style-name="P72">[know what conduct is considered unlawful under licensing, gaming and sexual offences legislation]</text:p>
        </text:list-item>
      </text:list>
      <text:p text:style-name="Normal"/>
      <text:h text:style-name="Heading2" text:outline-level="2"><text:bookmark-start text:name="_Toc224723249"/>Session 4: Managing the safety of queues and crowds<text:bookmark-end text:name="_Toc224723249"/></text:h>
      <text:h text:style-name="Heading3" text:outline-level="3">The aim of this session</text:h>
      <text:p text:style-name="Normal">To know and understand the responsibilities of door staff in relation to crowd management within a queue system and crowd capacity within a venue.</text:p>
      <text:soft-page-break/>
      <text:h text:style-name="Heading3" text:outline-level="3">The objectives of this session</text:h>
      <text:p text:style-name="Normal">By the end of this session learners will be able to:</text:p>
      <text:list text:style-name="LFO8" text:continue-numbering="true">
        <text:list-item>
          <text:p text:style-name="P73">know the responsibilities of a door supervisor in relation to queue management</text:p>
        </text:list-item>
        <text:list-item>
          <text:p text:style-name="P74">describe the requirement for, and importance of, queue management</text:p>
        </text:list-item>
        <text:list-item>
          <text:p text:style-name="P75">explain the importance of following relevant dispersal processes or policies</text:p>
        </text:list-item>
        <text:list-item>
          <text:p text:style-name="P76">understand why communication is important throughout the queuing process</text:p>
        </text:list-item>
        <text:list-item>
          <text:p text:style-name="P77">know their responsibilities in relation to crowd capacity regulations (including specific areas of premises)</text:p>
        </text:list-item>
        <text:list-item>
          <text:p text:style-name="P78">state the importance of monitoring and managing queues and crowds (including crowd density, safety of barriers and welfare issues)</text:p>
        </text:list-item>
        <text:list-item>
          <text:p text:style-name="P79">state the factors to consider to safely eject or refuse entry to a person who may be vulnerable or volatile to prevent harm to themselves or others</text:p>
        </text:list-item>
        <text:list-item>
          <text:p text:style-name="P80">state the tools and equipment to safely monitor and manage queues and crowds</text:p>
        </text:list-item>
        <text:list-item>
          <text:p text:style-name="P81">know how to use equipment to help manage capacity (clickers, other counters, facial recognition)</text:p>
        </text:list-item>
      </text:list>
      <text:p text:style-name="Normal"/>
      <text:h text:style-name="Heading2" text:outline-level="2"><text:bookmark-start text:name="_Toc224723250"/>Session 5: Equipment<text:bookmark-end text:name="_Toc224723250"/></text:h>
      <text:h text:style-name="Heading3" text:outline-level="3">The aim of this session</text:h>
      <text:p text:style-name="Normal">To be able to use equipment in the role of a door supervisor.</text:p>
      <text:h text:style-name="Heading3" text:outline-level="3">The objectives of this session</text:h>
      <text:p text:style-name="Normal">By the end of this session, learners will be able to:</text:p>
      <text:list text:style-name="LFO9" text:continue-numbering="true">
        <text:list-item>
          <text:p text:style-name="P82">know how to use different types of personal protective equipment (PPE) (for example gloves)</text:p>
        </text:list-item>
        <text:list-item>
          <text:p text:style-name="P83">understand the purpose of body-worn cameras</text:p>
        </text:list-item>
        <text:list-item>
          <text:p text:style-name="P84">demonstrate effective use of communication devices<text:bookmark-end text:name="_Toc212660743"/><text:bookmark-end text:name="_Hlk212661094"/><text:bookmark-end text:name="_Toc216283135"/><text:bookmark-end text:name="_Toc222477836"/><text:bookmark-end text:name="_Toc222742994"/></text:p>
        </text:list-item>
        <text:list-item>
          <text:p text:style-name="P85">[understand how to communicate effectively using equipment relevant to their role in security (earpiece, radio etc. and between internal and external i.e. within the premises or with the police)]</text:p>
        </text:list-item>
        <text:list-item>
          <text:p text:style-name="P86"><text:span text:style-name="T87">[know how to use equipment to help manage capacity (clickers, other counters, facial recognition)]</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style:text-properties style:font-weight-complex="bold" style:font-style-complex="italic" fo:color="#0D5C91" fo:font-size="16pt" style:font-size-asian="16pt" style:font-size-complex="14pt" fo:hyphenate="false"/>
    </style:style>
    <style:style style:name="Heading3" style:display-name="Heading 3" style:family="paragraph" style:next-style-name="Normal" style:default-outline-level="3">
      <style:paragraph-properties fo:keep-with-next="always" fo:margin-top="0.1388in" fo:margin-bottom="0in"/>
      <style:text-properties fo:font-weight="bold" style:font-weight-asian="bold" style:font-weight-complex="bold" fo:font-size="14pt" style:font-size-asian="14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bottom="0in"/>
      <style:text-properties style:font-name="Calibri Light" style:font-name-asian="Yu Gothic Light" style:font-name-complex="Times New Roman" fo:font-weight="bold" style:font-weight-asian="bold"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Normal" style:display-name="Normal" style:family="paragraph">
      <style:paragraph-properties fo:margin-top="0.0694in" fo:margin-bottom="0.0694in"/>
      <style:text-properties style:font-name-asian="Times New Roman" style:font-name-complex="Calibri" fo:font-size="12pt" style:font-size-asian="12pt" style:font-size-complex="12pt" style:language-asian="en" style:country-asian="GB"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true" fo:font-size="9pt" style:font-size-asian="9pt" style:font-size-complex="9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etter-kerning="tru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true"/>
    </style:style>
    <style:style style:name="UnresolvedMention" style:display-name="Unresolved Mention" style:family="text" style:parent-style-name="DefaultParagraphFont">
      <style:text-properties fo:color="#605E5C" fo:background-color="#E1DFDD"/>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Revision" style:display-name="Revision" style:family="paragraph">
      <style:paragraph-properties fo:margin-bottom="0in"/>
      <style:text-properties style:letter-kerning="true"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style:letter-kerning="true"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TOC4" style:display-name="TOC 4" style:family="paragraph" style:parent-style-name="Normal" style:next-style-name="Normal" style:auto-update="true">
      <style:paragraph-properties fo:margin-top="0in" fo:margin-bottom="0in" fo:margin-left="0.5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top="0in" fo:margin-bottom="0in" fo:margin-left="0.6666in">
        <style:tab-stops/>
      </style:paragraph-properties>
      <style:text-properties fo:font-size="9pt" style:font-size-asian="9pt" style:font-size-complex="9pt" fo:hyphenate="false"/>
    </style:style>
    <style:style style:name="paragraph" style:display-name="paragraph" style:family="paragraph" style:parent-style-name="Normal">
      <style:text-properties style:font-name="Times New Roman" style:font-name-complex="Times New Roman" fo:hyphenate="false"/>
    </style:style>
    <style:style style:name="tabchar" style:display-name="tabchar" style:family="text" style:parent-style-name="DefaultParagraphFont"/>
    <style:style style:name="Title" style:display-name="Title" style:family="paragraph" style:next-style-name="Normal">
      <style:paragraph-properties fo:text-align="center" fo:margin-top="1.9444in" fo:margin-bottom="1.3888in"/>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fo:hyphenate="false"/>
    </style:style>
    <style:style style:name="TitleChar" style:display-name="Title Char" style:family="text" style:parent-style-name="DefaultParagraphFont">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style:style>
    <style:style style:name="Subtitle" style:display-name="Subtitle" style:family="paragraph" style:parent-style-name="Normal" style:next-style-name="Normal">
      <style:text-properties style:font-name-asian="Yu Mincho" fo:color="#5A5A5A" fo:letter-spacing="0.0104in" fo:hyphenate="false"/>
    </style:style>
    <style:style style:name="SubtitleChar" style:display-name="Subtitle Char" style:family="text" style:parent-style-name="DefaultParagraphFont">
      <style:text-properties style:font-name-asian="Yu Mincho" fo:color="#5A5A5A" fo:letter-spacing="0.0104in" style:letter-kerning="true"/>
    </style:style>
    <style:style style:name="SubtleEmphasis" style:display-name="Subtle Emphasis" style:family="text" style:parent-style-name="DefaultParagraphFont">
      <style:text-properties fo:font-style="italic" style:font-style-asian="italic" style:font-style-complex="italic" fo:color="#404040"/>
    </style:style>
    <style:style style:name="Emphasis" style:display-name="Emphasis" style:family="text" style:parent-style-name="DefaultParagraphFont">
      <style:text-properties fo:font-style="italic" style:font-style-asian="italic" style:font-style-complex="italic"/>
    </style:style>
    <style:style style:name="NoSpacing" style:display-name="No Spacing" style:family="paragraph">
      <style:paragraph-properties fo:margin-bottom="0in"/>
      <style:text-properties style:letter-kerning="true" fo:hyphenate="false"/>
    </style:style>
    <style:style style:name="Heading1Char" style:display-name="Heading 1 Char" style:family="text" style:parent-style-name="DefaultParagraphFont">
      <style:text-properties style:font-name="Calibri" style:font-name-asian="Calibri" style:font-name-complex="Arial" fo:font-weight="bold" style:font-weight-asian="bold" style:font-weight-complex="bold" style:letter-kerning="true" fo:font-size="18pt" style:font-size-asian="18pt" style:font-size-complex="16pt"/>
    </style:style>
    <style:style style:name="Heading2Char" style:display-name="Heading 2 Char" style:family="text" style:parent-style-name="DefaultParagraphFont">
      <style:text-properties style:font-name="Calibri" style:font-name-asian="Calibri" style:font-name-complex="Arial" style:font-weight-complex="bold" style:font-style-complex="italic" fo:color="#0D5C91" fo:font-size="16pt" style:font-size-asian="16pt" style:font-size-complex="14pt"/>
    </style:style>
    <style:style style:name="IntenseEmphasis" style:display-name="Intense Emphasis" style:family="text" style:parent-style-name="DefaultParagraphFont">
      <style:text-properties fo:font-style="italic" style:font-style-asian="italic" style:font-style-complex="italic" fo:color="#4472C4"/>
    </style:style>
    <style:style style:name="Heading3Char" style:display-name="Heading 3 Char" style:family="text" style:parent-style-name="DefaultParagraphFont">
      <style:text-properties style:font-name="Calibri" style:font-name-asian="Calibri" style:font-name-complex="Arial" fo:font-weight="bold" style:font-weight-asian="bold" style:font-weight-complex="bold" fo:font-size="14pt" style:font-size-asian="14pt" style:font-size-complex="13pt"/>
    </style:style>
    <style:style style:name="ui-provider" style:display-name="ui-provider" style:family="text" style:parent-style-name="DefaultParagraphFont"/>
    <style:style style:name="TOC6" style:display-name="TOC 6" style:family="paragraph" style:parent-style-name="Normal" style:next-style-name="Normal" style:auto-update="true">
      <style:paragraph-properties fo:margin-top="0in" fo:margin-bottom="0in" fo:margin-left="0.8333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top="0in" fo:margin-bottom="0in" fo:margin-left="1in">
        <style:tab-stops/>
      </style:paragraph-properties>
      <style:text-properties fo:font-size="9pt" style:font-size-asian="9pt" style:font-size-complex="9pt" fo:hyphenate="false"/>
    </style:style>
    <style:style style:name="Mention" style:display-name="Mention" style:family="text" style:parent-style-name="DefaultParagraphFont">
      <style:text-properties fo:color="#2B579A" fo:background-color="#E6E6E6"/>
    </style:style>
    <style:style style:name="Heading4Char" style:display-name="Heading 4 Char" style:family="text" style:parent-style-name="DefaultParagraphFont">
      <style:text-properties style:font-name="Calibri Light" style:font-name-asian="Yu Gothic Light" style:font-name-complex="Times New Roman" fo:font-weight="bold" style:font-weight-asian="bold" style:font-style-complex="italic" fo:color="#2F5496" fo:font-size="12pt" style:font-size-asian="12pt" style:font-size-complex="12pt" style:language-asian="en" style:country-asian="GB"/>
    </style:style>
    <style:style style:name="Heading5Char" style:display-name="Heading 5 Char" style:family="text" style:parent-style-name="DefaultParagraphFont">
      <style:text-properties style:font-name="Calibri Light" style:font-name-asian="Yu Gothic Light" style:font-name-complex="Times New Roman" fo:color="#2F5496" style:letter-kerning="true"/>
    </style:style>
    <style:style style:name="PageNumber" style:display-name="Page Number" style:family="text">
      <style:text-properties style:font-name="Arial" fo:letter-spacing="normal" style:text-scale="100%" style:letter-kerning="false" style:text-position="0% 100%" fo:font-size="8pt" style:font-size-asian="8pt"/>
    </style:style>
    <style:style style:name="TOC2" style:display-name="TOC 2" style:family="paragraph" style:parent-style-name="Normal" style:next-style-name="Normal" style:auto-update="true">
      <style:paragraph-properties fo:margin-top="0in" fo:margin-bottom="0in" fo:margin-left="0.1666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top="0in" fo:margin-bottom="0in" fo:margin-left="0.3333in">
        <style:tab-stops/>
      </style:paragraph-properties>
      <style:text-properties fo:font-style="italic" style:font-style-asian="italic" style:font-style-complex="italic" fo:font-size="10pt" style:font-size-asian="10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OCHeading" style:display-name="TOC Heading" style:family="paragraph" style:parent-style-name="Heading1" style:next-style-name="Normal" style:default-outline-level="1">
      <style:paragraph-properties fo:keep-together="always" fo:margin-bottom="0in"/>
      <style:text-properties style:font-name="Calibri Light" style:font-name-asian="Yu Gothic Light" style:font-name-complex="Times New Roman" fo:font-weight="normal" style:font-weight-asian="normal" style:font-weight-complex="normal" fo:color="#2F5496" style:letter-kerning="false" fo:language="en" fo:country="US" fo:hyphenate="false"/>
    </style:style>
    <style:style style:name="TOC8" style:display-name="TOC 8" style:family="paragraph" style:parent-style-name="Normal" style:next-style-name="Normal" style:auto-update="true">
      <style:paragraph-properties fo:margin-top="0in" fo:margin-bottom="0in" fo:margin-left="1.1666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top="0in" fo:margin-bottom="0in" fo:margin-left="1.3333in">
        <style:tab-stops/>
      </style:paragraph-properties>
      <style:text-properties fo:font-size="9pt" style:font-size-asian="9pt" style:font-size-complex="9pt" fo:hyphenate="false"/>
    </style:style>
    <style:style style:name="Question" style:display-name="Question" style:family="paragraph" style:parent-style-name="Normal">
      <style:paragraph-properties fo:keep-with-next="always" fo:widows="0" fo:orphans="0"/>
      <style:text-properties style:font-name-asian="Calibri" style:font-weight-complex="bold" fo:hyphenate="false"/>
    </style:style>
    <style:style style:name="AnswerOption" style:display-name="Answer Option" style:family="paragraph" style:parent-style-name="ListParagraph" style:list-style-name="LFO10">
      <style:paragraph-properties fo:keep-with-next="always"/>
      <style:text-properties style:font-name-asian="Calibri" fo:hyphenate="fals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0" style:display-name="LFO10">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2798in"/>
      </style:header-style>
      <style:footer-style>
        <style:header-footer-properties style:dynamic-spacing="true" fo:min-height="0.6888in"/>
      </style:footer-style>
    </style:page-layout>
    <style:style style:name="P2" style:parent-style-name="Normal" style:family="paragraph">
      <style:paragraph-properties fo:text-align="end">
        <style:tab-stops>
          <style:tab-stop style:type="right" style:position="7.4812in"/>
        </style:tab-stops>
      </style:paragraph-properties>
    </style:style>
    <style:style style:name="T3" style:parent-style-name="DefaultParagraphFont" style:family="text">
      <style:text-properties fo:font-size="10pt" style:font-size-asian="10pt" style:font-size-complex="10pt"/>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style:style>
    <style:style style:family="graphic" style:name="a4"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draw:custom-shape svg:width="5.72847in" svg:height="3.43681in" draw:z-index="251661312" draw:id="id0" draw:style-name="a2" draw:transform="translate(-2.86424in -1.7184in) rotate(0.7854) translate(2.86424in 1.7184in)" draw:name="PowerPlusWaterMarkObject357831064"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onnector draw:type="line" svg:x1="1.10278in" svg:y1="1.25972in" svg:x2="7.87431in" svg:y2="1.25972in" draw:z-index="251659264" draw:id="id1" draw:style-name="a3" draw:name="Line 22" text:anchor-type="paragraph"><svg:title/><svg:desc/></draw:connector><draw:frame draw:z-index="251660288" draw:style-name="a4" draw:name="Picture 0" text:anchor-type="paragraph" svg:x="5.98472in" svg:y="0.43333in" svg:width="1.90551in" svg:height="0.7874in" style:rel-width="scale" style:rel-height="scale"><draw:image xlink:href="media/image1.jpeg" xlink:type="simple" xlink:show="embed" xlink:actuate="onLoad"/><svg:title/><svg:desc>Image shows the SIA logo</svg:desc></draw:frame></text:p>
        <text:p text:style-name="Header"/>
      </style:header>
      <style:footer>
        <text:p text:style-name="P2"><text:span text:style-name="T3">QUALSPEC/DS/08-2026</text:span><text:span text:style-name="T4"><text:tab/>Page<text:s/></text:span><text:span text:style-name="T5"><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7T15:33:00Z</meta:creation-date>
    <dc:date>2026-08-27T15:33:00Z</dc:date>
    <meta:template xlink:href="Normal" xlink:type="simple"/>
    <meta:editing-cycles>1</meta:editing-cycles>
    <meta:editing-duration>PT0S</meta:editing-duration>
    <meta:user-defined meta:name="MSIP_Label_322fc373-70ce-4fd3-920a-a64be45af39b_Enabled">true</meta:user-defined>
    <meta:user-defined meta:name="MSIP_Label_322fc373-70ce-4fd3-920a-a64be45af39b_SetDate">2026-08-27T15:29:25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30d9dc41-f8b0-4b06-8cac-43a84b83e3d1</meta:user-defined>
    <meta:user-defined meta:name="MSIP_Label_322fc373-70ce-4fd3-920a-a64be45af39b_ContentBits">0</meta:user-defined>
    <meta:user-defined meta:name="MSIP_Label_322fc373-70ce-4fd3-920a-a64be45af39b_Tag">10, 0, 1, 1</meta:user-defined>
    <meta:document-statistic meta:page-count="7" meta:paragraph-count="16" meta:word-count="1198" meta:character-count="8014" meta:row-count="56" meta:non-whitespace-character-count="6832"/>
  </office:meta>
</office:document-meta>
</file>