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8" style:parent-style-name="Normal" style:family="paragraph">
      <style:paragraph-properties fo:text-align="center" fo:margin-bottom="0.0416in"/>
    </style:style>
    <style:style style:name="T9" style:parent-style-name="DefaultParagraphFont" style:family="text">
      <style:text-properties style:font-name-complex="Arial" fo:font-weight="bold" style:font-weight-asian="bold" style:font-weight-complex="bold" fo:font-size="14pt" style:font-size-asian="14pt" style:font-size-complex="14pt"/>
    </style:style>
    <style:style style:name="T10" style:parent-style-name="DefaultParagraphFont" style:family="text">
      <style:text-properties style:font-name-complex="Arial" fo:font-weight="bold" style:font-weight-asian="bold" style:font-weight-complex="bold" fo:font-size="14pt" style:font-size-asian="14pt" style:font-size-complex="14pt"/>
    </style:style>
    <style:style style:name="T11" style:parent-style-name="DefaultParagraphFont" style:family="text">
      <style:text-properties style:font-name-complex="Arial" fo:font-weight="bold" style:font-weight-asian="bold" style:font-weight-complex="bold" fo:font-size="14pt" style:font-size-asian="14pt" style:font-size-complex="14pt"/>
    </style:style>
    <style:style style:name="P12" style:parent-style-name="Normal" style:family="paragraph">
      <style:paragraph-properties fo:margin-top="0in" fo:margin-bottom="0.1111in"/>
      <style:text-properties fo:hyphenate="true"/>
    </style:style>
    <style:style style:name="P13" style:parent-style-name="Heading1" style:family="paragraph">
      <style:paragraph-properties fo:break-before="page"/>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1" style:family="paragraph">
      <style:paragraph-properties>
        <style:tab-stops>
          <style:tab-stop style:type="right" style:leader-style="dotted" style:leader-text="." style:position="6.0555in"/>
        </style:tab-stops>
      </style:paragraph-properties>
    </style:style>
    <style:style style:name="P16" style:parent-style-name="TOC1" style:family="paragraph">
      <style:paragraph-properties>
        <style:tab-stops>
          <style:tab-stop style:type="right" style:leader-style="dotted" style:leader-text="." style:position="6.0555in"/>
        </style:tab-stops>
      </style:paragraph-properties>
    </style:style>
    <style:style style:name="P17" style:parent-style-name="TOC1" style:family="paragraph">
      <style:paragraph-properties>
        <style:tab-stops>
          <style:tab-stop style:type="right" style:leader-style="dotted" style:leader-text="." style:position="6.0555in"/>
        </style:tab-stops>
      </style:paragraph-properties>
    </style:style>
    <style:style style:name="P18" style:parent-style-name="TOC1" style:family="paragraph">
      <style:paragraph-properties>
        <style:tab-stops>
          <style:tab-stop style:type="right" style:leader-style="dotted" style:leader-text="." style:position="6.0555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2" style:family="paragraph">
      <style:paragraph-properties>
        <style:tab-stops>
          <style:tab-stop style:type="right" style:leader-style="dotted" style:leader-text="." style:position="5.8888in"/>
        </style:tab-stops>
      </style:paragraph-properties>
    </style:style>
    <style:style style:name="P21" style:parent-style-name="TOC2" style:family="paragraph">
      <style:paragraph-properties>
        <style:tab-stops>
          <style:tab-stop style:type="right" style:leader-style="dotted" style:leader-text="." style:position="5.8888in"/>
        </style:tab-stops>
      </style:paragraph-properties>
    </style:style>
    <style:style style:name="P22" style:parent-style-name="Normal" style:family="paragraph">
      <style:paragraph-properties fo:break-before="page" fo:margin-top="0in" fo:margin-bottom="0.1111in"/>
      <style:text-properties fo:hyphenate="true"/>
    </style:style>
    <style:style style:name="P23" style:parent-style-name="ListParagraph" style:family="paragraph"/>
    <style:style style:name="P24" style:parent-style-name="ListParagraph" style:family="paragraph"/>
    <style:style style:name="P25" style:parent-style-name="ListParagraph" style:family="paragraph"/>
    <style:style style:name="P26" style:parent-style-name="ListParagraph" style:family="paragraph"/>
    <style:style style:name="P27" style:parent-style-name="ListParagraph" style:family="paragraph"/>
    <style:style style:name="P28" style:parent-style-name="ListParagraph" style:family="paragraph"/>
    <style:style style:name="T29" style:parent-style-name="DefaultParagraphFont" style:family="text">
      <style:text-properties fo:font-style="italic" style:font-style-asian="italic" style:font-style-complex="italic"/>
    </style:style>
    <style:style style:name="T30" style:parent-style-name="DefaultParagraphFont" style:family="text">
      <style:text-properties fo:font-style="italic" style:font-style-asian="italic" style:font-style-complex="italic" fo:color="#00B050"/>
    </style:style>
    <style:style style:name="T31" style:parent-style-name="DefaultParagraphFont" style:family="text">
      <style:text-properties fo:color="#FF0000"/>
    </style:style>
    <style:style style:name="P32" style:parent-style-name="Normal" style:family="paragraph">
      <style:paragraph-properties fo:break-before="page"/>
    </style:style>
    <style:style style:name="P33" style:parent-style-name="ListParagraph" style:family="paragraph"/>
    <style:style style:name="P34" style:parent-style-name="ListParagraph" style:family="paragraph"/>
    <style:style style:name="P35" style:parent-style-name="ListParagraph" style:family="paragraph"/>
    <style:style style:name="P36" style:parent-style-name="ListParagraph" style:family="paragraph">
      <style:text-properties fo:color="#FF0000"/>
    </style:style>
    <style:style style:name="P37" style:parent-style-name="ListParagraph" style:family="paragraph">
      <style:text-properties fo:color="#FF0000"/>
    </style:style>
    <style:style style:name="P38" style:parent-style-name="ListParagraph" style:family="paragraph">
      <style:text-properties fo:color="#FF0000"/>
    </style:style>
    <style:style style:name="P39" style:parent-style-name="ListParagraph" style:family="paragraph"/>
    <style:style style:name="P40" style:parent-style-name="ListParagraph" style:family="paragraph">
      <style:text-properties fo:font-style="italic" style:font-style-asian="italic" style:font-style-complex="italic" fo:color="#00B050"/>
    </style:style>
    <style:style style:name="P41" style:parent-style-name="ListParagraph" style:family="paragraph"/>
    <style:style style:name="P42" style:parent-style-name="ListParagraph" style:family="paragraph"/>
    <style:style style:name="P43" style:parent-style-name="ListParagraph" style:family="paragraph"/>
    <style:style style:name="P44" style:parent-style-name="ListParagraph" style:family="paragraph"/>
    <style:style style:name="P45" style:parent-style-name="ListParagraph" style:family="paragraph"/>
    <style:style style:name="P46" style:parent-style-name="ListParagraph" style:family="paragraph"/>
    <style:style style:name="P47" style:parent-style-name="ListParagraph" style:family="paragraph"/>
    <style:style style:name="P48" style:parent-style-name="ListParagraph" style:family="paragraph"/>
    <style:style style:name="P49" style:parent-style-name="ListParagraph" style:family="paragraph"/>
    <style:style style:name="P50" style:parent-style-name="ListParagraph" style:family="paragraph"/>
    <style:style style:name="P51" style:parent-style-name="ListParagraph" style:family="paragraph"/>
    <style:style style:name="P52" style:parent-style-name="ListParagraph" style:family="paragraph"/>
    <style:style style:name="P53" style:parent-style-name="ListParagraph" style:family="paragraph"/>
    <style:style style:name="P54" style:parent-style-name="ListParagraph" style:family="paragraph"/>
    <style:style style:name="P55" style:parent-style-name="ListParagraph" style:family="paragraph"/>
    <style:style style:name="P56" style:parent-style-name="ListParagraph" style:family="paragraph"/>
    <style:style style:name="P57" style:parent-style-name="ListParagraph" style:family="paragraph"/>
    <style:style style:name="P58" style:parent-style-name="ListParagraph" style:family="paragraph"/>
    <style:style style:name="P59" style:parent-style-name="ListParagraph" style:family="paragraph"/>
    <style:style style:name="P60" style:parent-style-name="ListParagraph" style:family="paragraph"/>
    <style:style style:name="P61" style:parent-style-name="ListParagraph" style:family="paragraph"/>
    <style:style style:name="P62" style:parent-style-name="ListParagraph" style:family="paragraph"/>
    <style:style style:name="P63" style:parent-style-name="ListParagraph" style:family="paragraph"/>
    <style:style style:name="P64" style:parent-style-name="ListParagraph" style:family="paragraph"/>
    <style:style style:name="P65" style:parent-style-name="ListParagraph" style:family="paragraph">
      <style:text-properties fo:font-style="italic" style:font-style-asian="italic" style:font-style-complex="italic" fo:color="#00B050"/>
    </style:style>
    <style:style style:name="P66" style:parent-style-name="ListParagraph" style:family="paragraph">
      <style:text-properties fo:font-style="italic" style:font-style-asian="italic" style:font-style-complex="italic" fo:color="#00B050"/>
    </style:style>
    <style:style style:name="P67" style:parent-style-name="ListParagraph" style:family="paragraph">
      <style:text-properties fo:font-style="italic" style:font-style-asian="italic" style:font-style-complex="italic" fo:color="#00B050"/>
    </style:style>
    <style:style style:name="P68" style:parent-style-name="ListParagraph" style:family="paragraph"/>
    <style:style style:name="P69" style:parent-style-name="ListParagraph" style:family="paragraph"/>
    <style:style style:name="P70" style:parent-style-name="ListParagraph" style:family="paragraph">
      <style:text-properties fo:font-style="italic" style:font-style-asian="italic" style:font-style-complex="italic" fo:color="#00B050"/>
    </style:style>
    <style:style style:name="P71" style:parent-style-name="ListParagraph" style:family="paragraph"/>
    <style:style style:name="P72" style:parent-style-name="ListParagraph" style:family="paragraph"/>
    <style:style style:name="P73" style:parent-style-name="ListParagraph" style:family="paragraph">
      <style:text-properties fo:color="#FF0000"/>
    </style:style>
    <style:style style:name="P74" style:parent-style-name="ListParagraph" style:family="paragraph">
      <style:text-properties fo:color="#FF0000"/>
    </style:style>
    <style:style style:name="P75" style:parent-style-name="ListParagraph" style:family="paragraph"/>
    <style:style style:name="T76" style:parent-style-name="DefaultParagraphFont" style:family="text">
      <style:text-properties fo:color="#FF0000"/>
    </style:style>
  </office:automatic-styles>
  <office:body>
    <office:text text:use-soft-page-breaks="true">
      <text:p text:style-name="P1">Draft specification:<text:line-break/>conflict management</text:p>
      <text:p text:style-name="P8"><text:span text:style-name="T9">This document was published in<text:s/></text:span><text:span text:style-name="T10">August</text:span><text:span text:style-name="T11"><text:s/>2026</text:span></text:p>
      <text:p text:style-name="P12"><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p>
      <text:h text:style-name="P13" text:outline-level="1"><text:bookmark-start text:name="_Toc237961013"/><text:soft-page-break/>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37961013"/></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4"><text:a xlink:href="#_Toc237961013" office:target-frame-name="_top" xlink:show="replace"><text:span text:style-name="Hyperlink">Contents</text:span><text:tab/>2</text:a></text:p>
          <text:p text:style-name="P15"><text:a xlink:href="#_Toc237961014" office:target-frame-name="_top" xlink:show="replace"><text:span text:style-name="Hyperlink">Summary of changes</text:span><text:tab/>3</text:a></text:p>
          <text:p text:style-name="P16"><text:a xlink:href="#_Toc237961015" office:target-frame-name="_top" xlink:show="replace"><text:span text:style-name="Hyperlink">Foreword</text:span><text:tab/>4</text:a></text:p>
          <text:p text:style-name="P17"><text:a xlink:href="#_Toc237961016" office:target-frame-name="_top" xlink:show="replace"><text:span text:style-name="Hyperlink">Learning programme overview</text:span><text:tab/>4</text:a></text:p>
          <text:p text:style-name="P18"><text:a xlink:href="#_Toc237961017" office:target-frame-name="_top" xlink:show="replace"><text:span text:style-name="Hyperlink">Learning programme details</text:span><text:tab/>5</text:a></text:p>
          <text:p text:style-name="P19"><text:a xlink:href="#_Toc237961018" office:target-frame-name="_top" xlink:show="replace"><text:span text:style-name="Hyperlink">Session 1: Recognising and preventing conflict</text:span><text:tab/>5</text:a></text:p>
          <text:p text:style-name="P20"><text:a xlink:href="#_Toc237961019" office:target-frame-name="_top" xlink:show="replace"><text:span text:style-name="Hyperlink">Session 2: Managing conflict</text:span><text:tab/>5</text:a></text:p>
          <text:p text:style-name="P21"><text:a xlink:href="#_Toc237961020" office:target-frame-name="_top" xlink:show="replace"><text:span text:style-name="Hyperlink">Session 3: Resolving and learning from conflict</text:span><text:tab/>6</text:a></text:p>
        </text:index-body>
      </text:table-of-content>
      <text:h text:style-name="Heading1" text:outline-level="1"><text:bookmark-start text:name="_Toc216283133"/><text:bookmark-start text:name="_Toc222477834"/><text:bookmark-start text:name="_Toc222742992"/><text:bookmark-start text:name="_Toc212660743"/><text:bookmark-start text:name="_Hlk212661094"/></text:h>
      <text:p text:style-name="P22"/>
      <text:h text:style-name="Heading1" text:outline-level="1"><text:bookmark-start text:name="_Toc237961014"/><text:soft-page-break/>Summary of changes<text:bookmark-end text:name="_Toc237961014"/></text:h>
      <text:p text:style-name="Normal">This summary page outlines:</text:p>
      <text:list text:style-name="LFO8" text:continue-numbering="true">
        <text:list-item>
          <text:p text:style-name="P23">new content we have included</text:p>
        </text:list-item>
        <text:list-item>
          <text:p text:style-name="P24">content we have combined or removed</text:p>
        </text:list-item>
      </text:list>
      <text:p text:style-name="Normal">There are several changes to the conflict management specification.</text:p>
      <text:p text:style-name="Normal">We have:</text:p>
      <text:list text:style-name="LFO7" text:continue-numbering="true">
        <text:list-item>
          <text:p text:style-name="P25">removed<text:s/>session 4<text:s/>(‘Application of communication skills’)<text:s/>and<text:s/>it will be<text:s/>replaced<text:s/>with an industry-wide common set of learning outcomes with scenario-based exercises</text:p>
        </text:list-item>
        <text:list-item>
          <text:p text:style-name="P26">included a new objective in session 1<text:s/>(‘Recognising and preventing conflict’)<text:s/>covering how to reduce risk in conflict situations</text:p>
        </text:list-item>
        <text:list-item>
          <text:p text:style-name="P27">moved 3 objectives from session<text:s/>3<text:s/>to session<text:s/>2<text:s/>(‘Managing conflict’)<text:s/>because they relate to managing conflict</text:p>
        </text:list-item>
        <text:list-item>
          <text:p text:style-name="P28">added a new objective to session 3<text:s/>(‘Resolving and learning from conflict’)<text:s/>covering seeking wellbeing support in the workplace</text:p>
        </text:list-item>
      </text:list>
      <text:p text:style-name="Normal">We have identified these changes throughout the specification.</text:p>
      <text:p text:style-name="Normal">We have identified new text with italicised text<text:span text:style-name="T29"><text:s/></text:span><text:span text:style-name="T30">like this</text:span>.</text:p>
      <text:p text:style-name="Normal">We have identified text we have combined or removed with text in square brackets<text:s/><text:span text:style-name="T31">[like this]</text:span>.</text:p>
      <text:p text:style-name="P32"/>
      <text:h text:style-name="Heading1" text:outline-level="1"><text:bookmark-start text:name="_Toc237961015"/><text:soft-page-break/>Foreword<text:bookmark-end text:name="_Toc237961015"/></text:h>
      <text:p text:style-name="Normal">The Security Industry Authority sets standards for what operatives need to do and know to help keep themselves and the public safe. These standards are used as the basis for the licence-linked qualifications that front-line operatives must have before they can apply for a licence.</text:p>
      <text:p text:style-name="Normal">Licence-linked qualifications ensure that operatives have the appropriate knowledge and skills to reduce the risk of harm to themselves and others while performing their security role.</text:p>
      <text:p text:style-name="Normal">Training providers wishing to deliver the qualifications must be approved by an SIA-endorsed awarding organisation. These organisations are listed on the SIA’s webpages. Training providers need to meet the awarding organisation’s centre approval criteria.</text:p>
      <text:p text:style-name="Normal">This specification details the knowledge and skills required for a licence. Achieving this qualification does not remove the operative’s responsibility to act in line with the law.</text:p>
      <text:p text:style-name="Normal">Employers are legally obliged to help ensure the safety of operatives and customers. Conducting a risk assessment may identify the need for additional training. Employers should consider their responsibilities to ensure that operatives have the appropriate deployment-specific training and briefing.</text:p>
      <text:p text:style-name="Normal"/>
      <text:h text:style-name="Heading1" text:outline-level="1"><text:bookmark-start text:name="_Toc237961016"/><text:bookmark-end text:name="_Toc216283133"/><text:bookmark-end text:name="_Toc222477834"/><text:bookmark-end text:name="_Toc222742992"/>Learning programme overview<text:bookmark-end text:name="_Toc237961016"/></text:h>
      <text:p text:style-name="Normal">Conflict management training leading to an SIA licence-linked qualification must include the following areas:</text:p>
      <text:list text:style-name="LFO4" text:continue-numbering="true">
        <text:list-item>
          <text:p text:style-name="P33">Session 1: Recognising and preventing conflict</text:p>
        </text:list-item>
        <text:list-item>
          <text:p text:style-name="P34">Session 2: Managing conflict</text:p>
        </text:list-item>
        <text:list-item>
          <text:p text:style-name="P35">Session 3: Resolving and learning from conflict</text:p>
        </text:list-item>
        <text:list-item>
          <text:p text:style-name="P36">[Session 4a: Application of communication skills and conflict management for security officers and close protection operatives]</text:p>
        </text:list-item>
        <text:list-item>
          <text:p text:style-name="P37">[Session 4b: Application of communication skills and conflict management for door supervisors]</text:p>
        </text:list-item>
        <text:list-item>
          <text:p text:style-name="P38">[Session 4c: Application of communication skills and conflict management for vehicle immobilisers]</text:p>
        </text:list-item>
      </text:list>
      <text:h text:style-name="Heading1" text:outline-level="1"><text:bookmark-start text:name="_Toc237961017"/><text:soft-page-break/>Learning programme details<text:bookmark-end text:name="_Toc237961017"/></text:h>
      <text:h text:style-name="Heading2" text:outline-level="2"><text:bookmark-start text:name="_Toc237961018"/>Session 1: Recognising and preventing conflict<text:bookmark-end text:name="_Toc237961018"/></text:h>
      <text:h text:style-name="Heading3" text:outline-level="3">The aim of this session</text:h>
      <text:p text:style-name="Normal">To recognise, assess and reduce risk in conflict situations.</text:p>
      <text:h text:style-name="Heading3" text:outline-level="3">The objectives of this session</text:h>
      <text:p text:style-name="Normal">By the end of this session learners will be able to recognise, assess, and reduce risk by being able to:</text:p>
      <text:list text:style-name="LFO5" text:continue-numbering="true">
        <text:list-item>
          <text:p text:style-name="P39">Identify the common situations involving conflict</text:p>
        </text:list-item>
        <text:list-item>
          <text:p text:style-name="P40">identify how to reduce risk in conflict situations</text:p>
        </text:list-item>
        <text:list-item>
          <text:p text:style-name="P41">identify the importance of positive and constructive communication to avoid conflict</text:p>
        </text:list-item>
        <text:list-item>
          <text:p text:style-name="P42">identify the importance of being familiar with employer policies, guidance, health and safety policies and procedures relating to workplace violence when deployed</text:p>
        </text:list-item>
        <text:list-item>
          <text:p text:style-name="P43">identify potential risks of violence and aggression towards yourself and others</text:p>
        </text:list-item>
        <text:list-item>
          <text:p text:style-name="P44">recognise and continually assess the level of risk posed in a conflict situation</text:p>
        </text:list-item>
        <text:list-item>
          <text:p text:style-name="P45">identify appropriate measures to reduce or eliminate the risk of conflict</text:p>
        </text:list-item>
        <text:list-item>
          <text:p text:style-name="P46">recognise responses to emotional and threatening situations</text:p>
        </text:list-item>
        <text:list-item>
          <text:p text:style-name="P47">explain what empathy is and how to use it to recognise the customer’s view of the situation</text:p>
        </text:list-item>
        <text:list-item>
          <text:p text:style-name="P48">identify factors that trigger or inhibit a range of responses</text:p>
        </text:list-item>
        <text:list-item>
          <text:p text:style-name="P49">recognise appropriate responses to a range of conflict situations</text:p>
        </text:list-item>
        <text:list-item>
          <text:p text:style-name="P50">explain the importance of adopting an appropriate response to an escalating conflict situation</text:p>
        </text:list-item>
        <text:list-item>
          <text:p text:style-name="P51">describe the attitude and behaviour cycle</text:p>
        </text:list-item>
        <text:list-item>
          <text:p text:style-name="P52">use a recognised de-escalation model to manage a conflict situation</text:p>
        </text:list-item>
      </text:list>
      <text:p text:style-name="Normal"/>
      <text:h text:style-name="Heading2" text:outline-level="2"><text:bookmark-start text:name="_Toc237961019"/><text:bookmark-end text:name="_Toc212660743"/><text:bookmark-end text:name="_Hlk212661094"/>Session 2: Managing conflict<text:bookmark-end text:name="_Toc237961019"/></text:h>
      <text:h text:style-name="Heading3" text:outline-level="3">The aim of this session</text:h>
      <text:p text:style-name="Normal">To identify how to use communication skills to de-escalate conflict.</text:p>
      <text:soft-page-break/>
      <text:h text:style-name="Heading3" text:outline-level="3">The objectives of this session</text:h>
      <text:p text:style-name="Normal">By the end of this session, learners will be able to:</text:p>
      <text:list text:style-name="LFO6" text:continue-numbering="true">
        <text:list-item>
          <text:p text:style-name="P53">understand how to communicate effectively by being able to:</text:p>
          <text:list text:continue-numbering="true">
            <text:list-item>
              <text:p text:style-name="P54">recognise the importance of verbal and non-verbal communication when dealing with emotionally charged situations</text:p>
            </text:list-item>
            <text:list-item>
              <text:p text:style-name="P55">identify different barriers to communication across a range of factors</text:p>
            </text:list-item>
            <text:list-item>
              <text:p text:style-name="P56">use conflict management skills to communicate with a wide range of individuals, including those with specific needs<text:s/></text:p>
            </text:list-item>
            <text:list-item>
              <text:p text:style-name="P57">use appropriate communication in difficult and emotive situations</text:p>
            </text:list-item>
          </text:list>
        </text:list-item>
        <text:list-item>
          <text:p text:style-name="P58">de-escalate conflict by being able to:</text:p>
          <text:list text:continue-numbering="true">
            <text:list-item>
              <text:p text:style-name="P59">identify how to work effectively with colleagues to de-escalate conflict</text:p>
            </text:list-item>
            <text:list-item>
              <text:p text:style-name="P60">recognise an escalation in risk</text:p>
            </text:list-item>
            <text:list-item>
              <text:p text:style-name="P61">describe approaches for de-escalating conflict</text:p>
            </text:list-item>
            <text:list-item>
              <text:p text:style-name="P62">recognise the difference between passive assertive and aggressive behaviour</text:p>
            </text:list-item>
            <text:list-item>
              <text:p text:style-name="P63">choose appropriate assertive behaviour for challenging unacceptable behaviour</text:p>
            </text:list-item>
            <text:list-item>
              <text:p text:style-name="P64">recognise the importance of providing exit routes and space</text:p>
            </text:list-item>
          </text:list>
        </text:list-item>
        <text:list-item>
          <text:p text:style-name="P65">explain how to build trust in order to resolve conflict</text:p>
        </text:list-item>
        <text:list-item>
          <text:p text:style-name="P66">explain the benefits of problem solving</text:p>
        </text:list-item>
        <text:list-item>
          <text:p text:style-name="P67">recognise a win-win approach to dealing with conflict</text:p>
        </text:list-item>
      </text:list>
      <text:p text:style-name="Normal"/>
      <text:h text:style-name="Heading2" text:outline-level="2"><text:bookmark-start text:name="_Toc237961020"/>Session 3: Resolving and learning from conflict<text:bookmark-end text:name="_Toc237961020"/></text:h>
      <text:h text:style-name="Heading3" text:outline-level="3">The aim of this session</text:h>
      <text:p text:style-name="Normal">To help learners identify simple strategies for resolving conflict and how they can learn from conflict.</text:p>
      <text:h text:style-name="Heading3" text:outline-level="3">The objectives of this session</text:h>
      <text:p text:style-name="Normal">By the end of this session learners will be able to use problem solving strategies to:</text:p>
      <text:list text:style-name="LFO5" text:continue-numbering="true">
        <text:list-item>
          <text:p text:style-name="P68">identify how to seek help and make use of support services</text:p>
        </text:list-item>
        <text:list-item>
          <text:p text:style-name="P69">explain the importance of reflecting and learning from the experience of conflict and from de-briefs</text:p>
        </text:list-item>
        <text:list-item>
          <text:p text:style-name="P70">identify when to seek wellbeing support for yourself and others</text:p>
        </text:list-item>
        <text:list-item>
          <text:p text:style-name="P71">identify the importance of raising matters with your employer and sharing good practice</text:p>
        </text:list-item>
        <text:list-item>
          <text:p text:style-name="P72">identify the importance of contributing to long term solutions</text:p>
        </text:list-item>
        <text:list-item>
          <text:p text:style-name="P73">[explain how to build trust in order to resolve conflict]</text:p>
        </text:list-item>
        <text:list-item>
          <text:p text:style-name="P74">[explain the benefits of problem solving]</text:p>
        </text:list-item>
        <text:list-item>
          <text:p text:style-name="P75"><text:span text:style-name="T76">[recognise a win-win approach to dealing with conflict]</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5875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6704" draw:id="id1" draw:style-name="a3" draw:name="Line 22" text:anchor-type="paragraph"><svg:title/><svg:desc/></draw:connector><draw:frame draw:z-index="251657728"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QUALSPEC/CONFLICT/0</text:span><text:span text:style-name="T4">8</text:span><text:span text:style-name="T5">-2026</text:span><text:span text:style-name="T6"><text:tab/>Page<text:s/></text:span><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15:23:00Z</meta:creation-date>
    <dc:date>2026-08-27T15:23: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7T15:23:18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1588af56-a946-4161-9b77-0ebf77e196ba</meta:user-defined>
    <meta:user-defined meta:name="MSIP_Label_322fc373-70ce-4fd3-920a-a64be45af39b_ContentBits">0</meta:user-defined>
    <meta:user-defined meta:name="MSIP_Label_322fc373-70ce-4fd3-920a-a64be45af39b_Tag">10, 0, 1, 1</meta:user-defined>
    <meta:document-statistic meta:page-count="7" meta:paragraph-count="13" meta:word-count="1040" meta:character-count="6956" meta:row-count="49" meta:non-whitespace-character-count="5929"/>
  </office:meta>
</office:document-meta>
</file>