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jpeg" manifest:media-type="image/jpe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MS Sans Serif" svg:font-family="&quot;MS Sans Serif&quot;"/>
    <style:font-face style:name="Calibri" svg:font-family="Calibri"/>
    <style:font-face style:name="Wingdings" svg:font-family="Wingdings"/>
    <style:font-face style:name="Times New Roman" svg:font-family="&quot;Times New Roman&quot;"/>
  </office:font-face-decls>
  <office:automatic-styles>
    <style:style style:name="ce1" style:family="table-cell" style:parent-style-name="Default" style:data-style-name="N0"/>
    <style:style style:name="ce2" style:family="table-cell" style:parent-style-name="Normal_32_2" style:data-style-name="N0">
      <style:table-cell-properties style:vertical-align="automatic" fo:background-color="#FFFFFF"/>
      <style:text-properties fo:font-size="12pt" style:font-size-asian="12pt" style:font-size-complex="12pt"/>
    </style:style>
    <style:style style:name="ce3" style:family="table-cell" style:parent-style-name="Default" style:data-style-name="N0">
      <style:text-properties fo:font-size="14pt" style:font-size-asian="14pt" style:font-size-complex="14pt" fo:font-weight="bold" style:font-weight-asian="bold" style:font-weight-complex="bold"/>
    </style:style>
    <style:style style:name="ce4" style:family="table-cell" style:parent-style-name="Normal_32_2" style:data-style-name="N0">
      <style:table-cell-properties style:vertical-align="automatic" fo:background-color="transparent"/>
      <style:text-properties fo:font-size="12pt" style:font-size-asian="12pt" style:font-size-complex="12pt"/>
    </style:style>
    <style:style style:name="ce5" style:family="table-cell" style:parent-style-name="Normal_32_2" style:data-style-name="N0">
      <style:table-cell-properties fo:border-top="thin solid #000000" fo:border-bottom="none" fo:border-left="thin solid #000000" fo:border-right="none" style:vertical-align="automatic" fo:background-color="#00B050"/>
      <style:text-properties fo:font-size="14pt" style:font-size-asian="14pt" style:font-size-complex="14pt" fo:font-weight="bold" style:font-weight-asian="bold" style:font-weight-complex="bold"/>
    </style:style>
    <style:style style:name="ce6" style:family="table-cell" style:parent-style-name="Normal_32_2" style:data-style-name="N0">
      <style:table-cell-properties fo:border-top="thin solid #000000" fo:border-bottom="none" fo:border-left="none" fo:border-right="none" style:vertical-align="automatic" fo:background-color="#00B050"/>
      <style:text-properties fo:font-size="12pt" style:font-size-asian="12pt" style:font-size-complex="12pt"/>
    </style:style>
    <style:style style:name="ce7" style:family="table-cell" style:parent-style-name="Normal_32_2" style:data-style-name="N0">
      <style:table-cell-properties fo:border-top="thin solid #000000" fo:border-bottom="none" fo:border-left="none" fo:border-right="thin solid #000000" style:vertical-align="automatic" fo:background-color="#00B050"/>
      <style:text-properties fo:font-size="12pt" style:font-size-asian="12pt" style:font-size-complex="12pt"/>
    </style:style>
    <style:style style:name="ce8" style:family="table-cell" style:parent-style-name="Default" style:data-style-name="N0">
      <style:table-cell-properties fo:border-top="none" fo:border-bottom="none" fo:border-left="thin solid #000000" fo:border-right="none" fo:background-color="#00B050"/>
      <style:text-properties fo:font-size="12pt" style:font-size-asian="12pt" style:font-size-complex="12pt"/>
    </style:style>
    <style:style style:name="ce9" style:family="table-cell" style:parent-style-name="Hyperlink_32_3" style:data-style-name="N0">
      <style:table-cell-properties style:vertical-align="automatic" fo:background-color="#00B050"/>
      <style:text-properties fo:color="#000000" style:font-name="Arial" style:font-name-asian="Arial" style:font-name-complex="Arial" fo:font-size="12pt" style:font-size-asian="12pt" style:font-size-complex="12pt" style:text-underline-style="solid" style:text-underline-type="single" style:font-family-generic="swiss"/>
    </style:style>
    <style:style style:name="ce10" style:family="table-cell" style:parent-style-name="Normal_32_2" style:data-style-name="N0">
      <style:table-cell-properties style:vertical-align="automatic" fo:background-color="#00B050"/>
      <style:text-properties fo:font-size="12pt" style:font-size-asian="12pt" style:font-size-complex="12pt"/>
    </style:style>
    <style:style style:name="ce11" style:family="table-cell" style:parent-style-name="Normal_32_2" style:data-style-name="N0">
      <style:table-cell-properties fo:border-top="none" fo:border-bottom="none" fo:border-left="none" fo:border-right="thin solid #000000" style:vertical-align="automatic" fo:background-color="#00B050"/>
      <style:text-properties fo:font-size="12pt" style:font-size-asian="12pt" style:font-size-complex="12pt"/>
    </style:style>
    <style:style style:name="ce12" style:family="table-cell" style:parent-style-name="Default" style:data-style-name="N0">
      <style:table-cell-properties fo:border-top="none" fo:border-bottom="thin solid #000000" fo:border-left="thin solid #000000" fo:border-right="none" fo:background-color="#00B050"/>
      <style:text-properties fo:font-size="12pt" style:font-size-asian="12pt" style:font-size-complex="12pt"/>
    </style:style>
    <style:style style:name="ce13" style:family="table-cell" style:parent-style-name="Normal_32_2" style:data-style-name="N0">
      <style:table-cell-properties fo:border-top="none" fo:border-bottom="thin solid #000000" fo:border-left="none" fo:border-right="none" style:vertical-align="automatic" fo:background-color="#00B050"/>
      <style:text-properties fo:font-size="12pt" style:font-size-asian="12pt" style:font-size-complex="12pt"/>
    </style:style>
    <style:style style:name="ce14" style:family="table-cell" style:parent-style-name="Normal_32_2" style:data-style-name="N0">
      <style:table-cell-properties fo:border-top="none" fo:border-bottom="thin solid #000000" fo:border-left="none" fo:border-right="thin solid #000000" style:vertical-align="automatic" fo:background-color="#00B050"/>
      <style:text-properties fo:font-size="12pt" style:font-size-asian="12pt" style:font-size-complex="12pt"/>
    </style:style>
    <style:style style:name="ce15" style:family="table-cell" style:parent-style-name="Normal_32_5"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style:vertical-align="middle" fo:background-color="#FFFFFF"/>
      <style:text-properties fo:font-size="12pt" style:font-size-asian="12pt" style:font-size-complex="12pt" fo:font-weight="bold" style:font-weight-asian="bold" style:font-weight-complex="bold"/>
    </style:style>
    <style:style style:name="ce17" style:family="table-cell" style:parent-style-name="Default" style:data-style-name="N0">
      <style:table-cell-properties fo:background-color="#FFFFFF"/>
      <style:text-properties fo:font-size="12pt" style:font-size-asian="12pt" style:font-size-complex="12pt"/>
    </style:style>
    <style:style style:name="ce18" style:family="table-cell" style:parent-style-name="Default" style:data-style-name="N0">
      <style:table-cell-properties fo:background-color="#FFFFFF"/>
    </style:style>
    <style:style style:name="ce19" style:family="table-cell" style:parent-style-name="Default" style:data-style-name="N3">
      <style:table-cell-properties fo:background-color="#FFFFFF"/>
      <style:text-properties fo:font-size="12pt" style:font-size-asian="12pt" style:font-size-complex="12pt"/>
    </style:style>
    <style:style style:name="ce20" style:family="table-cell" style:parent-style-name="Default" style:data-style-name="N0">
      <style:table-cell-properties fo:border-top="thin solid #000000" fo:border-bottom="thin solid #000000" fo:border-left="none" fo:border-right="none" fo:background-color="#00B050"/>
      <style:text-properties fo:font-size="12pt" style:font-size-asian="12pt" style:font-size-complex="12pt" fo:font-weight="bold" style:font-weight-asian="bold" style:font-weight-complex="bold"/>
    </style:style>
    <style:style style:name="ce21" style:family="table-cell" style:parent-style-name="Default" style:data-style-name="N0">
      <style:table-cell-properties fo:border-top="thin solid #000000" fo:border-bottom="thin solid #000000" fo:border-left="none" fo:border-right="none" style:vertical-align="middle" fo:background-color="#00B050" style:repeat-content="false"/>
      <style:paragraph-properties fo:text-align="end" fo:margin-right="0cm"/>
      <style:text-properties fo:font-size="12pt" style:font-size-asian="12pt" style:font-size-complex="12pt" fo:font-weight="bold" style:font-weight-asian="bold" style:font-weight-complex="bold"/>
    </style:style>
    <style:style style:name="ce22" style:family="table-cell" style:parent-style-name="Default" style:data-style-name="N0">
      <style:table-cell-properties fo:border-top="thin solid #000000" fo:border-bottom="thin solid #000000" fo:border-left="none" fo:border-right="none" style:vertical-align="middle" fo:wrap-option="wrap" fo:background-color="#00B050" style:repeat-content="false"/>
      <style:paragraph-properties fo:text-align="end" fo:margin-right="0cm"/>
      <style:text-properties fo:font-size="12pt" style:font-size-asian="12pt" style:font-size-complex="12pt" fo:font-weight="bold" style:font-weight-asian="bold" style:font-weight-complex="bold"/>
    </style:style>
    <style:style style:name="ce23" style:family="table-cell" style:parent-style-name="Default" style:data-style-name="N0">
      <style:table-cell-properties fo:background-color="#FFFFFF"/>
      <style:text-properties fo:font-size="12pt" style:font-size-asian="12pt" style:font-size-complex="12pt" fo:font-weight="bold" style:font-weight-asian="bold" style:font-weight-complex="bold"/>
    </style:style>
    <style:style style:name="ce24" style:family="table-cell" style:parent-style-name="Default" style:data-style-name="N3">
      <style:table-cell-properties fo:background-color="#FFFFFF"/>
      <style:text-properties fo:font-size="12pt" style:font-size-asian="12pt" style:font-size-complex="12pt" fo:font-weight="bold" style:font-weight-asian="bold" style:font-weight-complex="bold"/>
    </style:style>
    <style:style style:name="ce25" style:family="table-cell" style:parent-style-name="Percent" style:data-style-name="N40">
      <style:table-cell-properties fo:background-color="#FFFFFF"/>
      <style:text-properties fo:font-size="12pt" style:font-size-asian="12pt" style:font-size-complex="12pt" fo:font-weight="bold" style:font-weight-asian="bold" style:font-weight-complex="bold"/>
    </style:style>
    <style:style style:name="ce26" style:family="table-cell" style:parent-style-name="Default" style:data-style-name="N0">
      <style:table-cell-properties style:vertical-align="automatic" fo:background-color="#FFFFFF" style:repeat-content="false"/>
      <style:paragraph-properties fo:text-align="start" fo:margin-left="0.353cm"/>
      <style:text-properties fo:font-size="12pt" style:font-size-asian="12pt" style:font-size-complex="12pt"/>
    </style:style>
    <style:style style:name="ce27" style:family="table-cell" style:parent-style-name="Percent" style:data-style-name="N40">
      <style:table-cell-properties fo:background-color="#FFFFFF"/>
      <style:text-properties fo:font-size="12pt" style:font-size-asian="12pt" style:font-size-complex="12pt"/>
    </style:style>
    <style:style style:name="ce28" style:family="table-cell" style:parent-style-name="Default" style:data-style-name="N0">
      <style:table-cell-properties style:vertical-align="automatic" fo:background-color="#FFFFFF" style:repeat-content="false"/>
      <style:paragraph-properties fo:text-align="start" fo:margin-left="0.706cm"/>
      <style:text-properties fo:font-size="12pt" style:font-size-asian="12pt" style:font-size-complex="12pt"/>
    </style:style>
    <style:style style:name="ce29" style:family="table-cell" style:parent-style-name="Default" style:data-style-name="N41">
      <style:table-cell-properties fo:background-color="#FFFFFF"/>
    </style:style>
    <style:style style:name="ce30" style:family="table-cell" style:parent-style-name="Default" style:data-style-name="N0">
      <style:table-cell-properties style:vertical-align="automatic" fo:background-color="#FFFFFF" style:repeat-content="false"/>
      <style:paragraph-properties fo:text-align="start" fo:margin-left="1.059cm"/>
      <style:text-properties fo:font-size="12pt" style:font-size-asian="12pt" style:font-size-complex="12pt"/>
    </style:style>
    <style:style style:name="ce31" style:family="table-cell" style:parent-style-name="Percent" style:data-style-name="N13">
      <style:table-cell-properties fo:background-color="#FFFFFF"/>
    </style:style>
    <style:style style:name="ce32"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start" fo:margin-left="0.353cm"/>
      <style:text-properties fo:font-size="12pt" style:font-size-asian="12pt" style:font-size-complex="12pt"/>
    </style:style>
    <style:style style:name="ce33" style:family="table-cell" style:parent-style-name="Default" style:data-style-name="N3">
      <style:table-cell-properties fo:border-top="none" fo:border-bottom="thin solid #000000" fo:border-left="none" fo:border-right="none" fo:background-color="#FFFFFF"/>
      <style:text-properties fo:font-size="12pt" style:font-size-asian="12pt" style:font-size-complex="12pt"/>
    </style:style>
    <style:style style:name="ce34" style:family="table-cell" style:parent-style-name="Percent" style:data-style-name="N40">
      <style:table-cell-properties fo:border-top="none" fo:border-bottom="thin solid #000000" fo:border-left="none" fo:border-right="none" fo:background-color="#FFFFFF"/>
      <style:text-properties fo:font-size="12pt" style:font-size-asian="12pt" style:font-size-complex="12pt"/>
    </style:style>
    <style:style style:name="ce35" style:family="table-cell" style:parent-style-name="Default" style:data-style-name="N0">
      <style:table-cell-properties style:vertical-align="middle" fo:background-color="#FFFFFF"/>
      <style:text-properties fo:font-size="12pt" style:font-size-asian="12pt" style:font-size-complex="12pt"/>
    </style:style>
    <style:style style:name="ce36" style:family="table-cell" style:parent-style-name="Default" style:data-style-name="N0">
      <style:table-cell-properties style:vertical-align="middle" fo:background-color="#FFFFFF" style:repeat-content="false"/>
      <style:paragraph-properties fo:text-align="start" fo:margin-left="0cm"/>
      <style:text-properties fo:font-size="12pt" style:font-size-asian="12pt" style:font-size-complex="12pt"/>
    </style:style>
    <style:style style:name="ce37" style:family="table-cell" style:parent-style-name="Default" style:data-style-name="N0">
      <style:table-cell-properties style:vertical-align="middle"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38" style:family="table-cell" style:parent-style-name="Default" style:data-style-name="N0">
      <style:table-cell-properties fo:border-top="thin solid #000000" fo:border-bottom="thin solid #000000" fo:border-left="thin solid #000000" fo:border-right="none" fo:background-color="#00B050"/>
      <style:text-properties fo:font-weight="bold" style:font-weight-asian="bold" style:font-weight-complex="bold"/>
    </style:style>
    <style:style style:name="ce39" style:family="table-cell" style:parent-style-name="Default" style:data-style-name="N0">
      <style:table-cell-properties fo:border-top="thin solid #000000" fo:border-bottom="thin solid #000000" fo:border-left="none" fo:border-right="none" style:vertical-align="middle" fo:background-color="#00B050"/>
      <style:text-properties fo:font-size="12pt" style:font-size-asian="12pt" style:font-size-complex="12pt" fo:font-weight="bold" style:font-weight-asian="bold" style:font-weight-complex="bold"/>
    </style:style>
    <style:style style:name="ce40" style:family="table-cell" style:parent-style-name="Default" style:data-style-name="N0">
      <style:table-cell-properties fo:border-top="thin solid #000000" fo:border-bottom="thin solid #000000" fo:border-left="none" fo:border-right="none" style:vertical-align="middle" fo:background-color="#00B050" style:repeat-content="false"/>
      <style:paragraph-properties fo:text-align="center"/>
      <style:text-properties fo:font-size="12pt" style:font-size-asian="12pt" style:font-size-complex="12pt" fo:font-weight="bold" style:font-weight-asian="bold" style:font-weight-complex="bold"/>
    </style:style>
    <style:style style:name="ce41" style:family="table-cell" style:parent-style-name="Default" style:data-style-name="N42">
      <style:table-cell-properties style:vertical-align="automatic" fo:background-color="#FFFFFF" style:repeat-content="false"/>
      <style:paragraph-properties fo:text-align="end" fo:margin-right="0cm"/>
      <style:text-properties fo:font-size="12pt" style:font-size-asian="12pt" style:font-size-complex="12pt" fo:font-weight="bold" style:font-weight-asian="bold" style:font-weight-complex="bold"/>
    </style:style>
    <style:style style:name="ce42" style:family="table-cell" style:parent-style-name="Normal_final_32_results02" style:data-style-name="N0">
      <style:table-cell-properties style:vertical-align="automatic" fo:background-color="#FFFFFF" style:repeat-content="false"/>
      <style:paragraph-properties fo:text-align="center"/>
      <style:text-properties style:font-name="Wingdings" style:font-name-asian="Wingdings" style:font-name-complex="Wingdings" fo:font-size="10pt" style:font-size-asian="10pt" style:font-size-complex="10pt" fo:font-weight="bold" style:font-weight-asian="bold" style:font-weight-complex="bold" style:font-charset="x-symbol"/>
    </style:style>
    <style:style style:name="ce43" style:family="table-cell" style:parent-style-name="Default" style:data-style-name="N0">
      <style:table-cell-properties style:vertical-align="automatic" fo:background-color="#FFFFFF" style:repeat-content="false"/>
      <style:paragraph-properties fo:text-align="start" fo:margin-left="0.353cm"/>
      <style:text-properties fo:font-size="12pt" style:font-size-asian="12pt" style:font-size-complex="12pt" fo:font-weight="bold" style:font-weight-asian="bold" style:font-weight-complex="bold"/>
    </style:style>
    <style:style style:name="ce44" style:family="table-cell" style:parent-style-name="Default" style:data-style-name="N42">
      <style:table-cell-properties style:vertical-align="automatic" fo:background-color="#FFFFFF" style:repeat-content="false"/>
      <style:paragraph-properties fo:text-align="end" fo:margin-right="0cm"/>
      <style:text-properties fo:font-size="12pt" style:font-size-asian="12pt" style:font-size-complex="12pt"/>
    </style:style>
    <style:style style:name="ce45" style:family="table-cell" style:parent-style-name="Normal_final_32_results02" style:data-style-name="N0">
      <style:table-cell-properties style:vertical-align="automatic" fo:background-color="#FFFFFF" style:repeat-content="false"/>
      <style:paragraph-properties fo:text-align="center"/>
      <style:text-properties style:font-name="Wingdings" style:font-name-asian="Wingdings" style:font-name-complex="Wingdings" fo:font-size="10pt" style:font-size-asian="10pt" style:font-size-complex="10pt" style:font-charset="x-symbol"/>
    </style:style>
    <style:style style:name="ce46" style:family="table-cell" style:parent-style-name="Default" style:data-style-name="N3">
      <style:table-cell-properties style:vertical-align="automatic" fo:background-color="#FFFFFF" style:repeat-content="false"/>
      <style:paragraph-properties fo:text-align="end" fo:margin-right="0cm"/>
      <style:text-properties fo:font-size="12pt" style:font-size-asian="12pt" style:font-size-complex="12pt"/>
    </style:style>
    <style:style style:name="ce47"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start" fo:margin-left="0.706cm"/>
      <style:text-properties fo:font-size="12pt" style:font-size-asian="12pt" style:font-size-complex="12pt"/>
    </style:style>
    <style:style style:name="ce48" style:family="table-cell" style:parent-style-name="Default" style:data-style-name="N42">
      <style:table-cell-properties fo:border-top="none" fo:border-bottom="thin solid #000000" fo:border-left="none" fo:border-right="none" style:vertical-align="automatic" fo:background-color="#FFFFFF" style:repeat-content="false"/>
      <style:paragraph-properties fo:text-align="end" fo:margin-right="0cm"/>
      <style:text-properties fo:font-size="12pt" style:font-size-asian="12pt" style:font-size-complex="12pt"/>
    </style:style>
    <style:style style:name="ce49" style:family="table-cell" style:parent-style-name="Normal_final_32_results02" style:data-style-name="N0">
      <style:table-cell-properties fo:border-top="none" fo:border-bottom="thin solid #000000" fo:border-left="none" fo:border-right="none" style:vertical-align="automatic" fo:background-color="#FFFFFF" style:repeat-content="false"/>
      <style:paragraph-properties fo:text-align="center"/>
      <style:text-properties style:font-name="Wingdings" style:font-name-asian="Wingdings" style:font-name-complex="Wingdings" fo:font-size="10pt" style:font-size-asian="10pt" style:font-size-complex="10pt" style:font-charset="x-symbol"/>
    </style:style>
    <style:style style:name="ce50" style:family="table-cell" style:parent-style-name="Default" style:data-style-name="N3">
      <style:table-cell-properties fo:background-color="#FFFFFF"/>
    </style:style>
    <style:style style:name="ce51" style:family="table-cell" style:parent-style-name="Default" style:data-style-name="N0">
      <style:table-cell-properties style:vertical-align="middle"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52" style:family="table-cell" style:parent-style-name="Default" style:data-style-name="N42">
      <style:table-cell-properties fo:background-color="#FFFFFF"/>
      <style:text-properties fo:font-size="12pt" style:font-size-asian="12pt" style:font-size-complex="12pt" fo:font-weight="bold" style:font-weight-asian="bold" style:font-weight-complex="bold"/>
    </style:style>
    <style:style style:name="ce53" style:family="table-cell" style:parent-style-name="Default" style:data-style-name="N43">
      <style:table-cell-properties fo:background-color="#FFFFFF"/>
    </style:style>
    <style:style style:name="ce54" style:family="table-cell" style:parent-style-name="Default" style:data-style-name="N0">
      <style:table-cell-properties style:vertical-align="automatic" fo:background-color="#FFFFFF" style:repeat-content="false"/>
      <style:paragraph-properties fo:text-align="start" fo:margin-left="0.706cm"/>
      <style:text-properties fo:font-size="12pt" style:font-size-asian="12pt" style:font-size-complex="12pt" fo:font-weight="bold" style:font-weight-asian="bold" style:font-weight-complex="bold"/>
    </style:style>
    <style:style style:name="ce55" style:family="table-cell" style:parent-style-name="Default" style:data-style-name="N42">
      <style:table-cell-properties fo:background-color="#FFFFFF"/>
      <style:text-properties fo:font-size="12pt" style:font-size-asian="12pt" style:font-size-complex="12pt"/>
    </style:style>
    <style:style style:name="ce56" style:family="table-cell" style:parent-style-name="Default" style:data-style-name="N43">
      <style:table-cell-properties style:vertical-align="automatic" fo:background-color="#FFFFFF" style:repeat-content="false"/>
      <style:paragraph-properties fo:text-align="end" fo:margin-right="0cm"/>
      <style:text-properties fo:font-size="12pt" style:font-size-asian="12pt" style:font-size-complex="12pt"/>
    </style:style>
    <style:style style:name="ce57"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start" fo:margin-left="1.059cm"/>
      <style:text-properties fo:font-size="12pt" style:font-size-asian="12pt" style:font-size-complex="12pt"/>
    </style:style>
    <style:style style:name="ce58" style:family="table-cell" style:parent-style-name="Default" style:data-style-name="N43">
      <style:table-cell-properties fo:border-top="none" fo:border-bottom="thin solid #000000" fo:border-left="none" fo:border-right="none" style:vertical-align="automatic" fo:background-color="#FFFFFF" style:repeat-content="false"/>
      <style:paragraph-properties fo:text-align="end" fo:margin-right="0cm"/>
      <style:text-properties fo:font-size="12pt" style:font-size-asian="12pt" style:font-size-complex="12pt"/>
    </style:style>
    <style:style style:name="ce59" style:family="table-cell" style:parent-style-name="Default" style:data-style-name="N42">
      <style:table-cell-properties fo:border-top="none" fo:border-bottom="thin solid #000000" fo:border-left="none" fo:border-right="none" fo:background-color="#FFFFFF"/>
      <style:text-properties fo:font-size="12pt" style:font-size-asian="12pt" style:font-size-complex="12pt"/>
    </style:style>
    <style:style style:name="ce60" style:family="table-cell" style:parent-style-name="Default" style:data-style-name="N0">
      <style:table-cell-properties style:vertical-align="automatic" fo:background-color="#FFFFFF" style:repeat-content="false"/>
      <style:paragraph-properties fo:text-align="start" fo:margin-left="0.353cm"/>
      <style:text-properties fo:color="#A6A6A6" fo:font-size="12pt" style:font-size-asian="12pt" style:font-size-complex="12pt" fo:font-weight="bold" style:font-weight-asian="bold" style:font-weight-complex="bold"/>
    </style:style>
    <style:style style:name="ce61" style:family="table-cell" style:parent-style-name="Normal_32_6" style:data-style-name="N0">
      <style:table-cell-properties style:vertical-align="automatic" fo:background-color="#FFFFFF"/>
      <style:text-properties fo:color="#A6A6A6" fo:font-size="12pt" style:font-size-asian="12pt" style:font-size-complex="12pt"/>
    </style:style>
    <style:style style:name="ce62" style:family="table-cell" style:parent-style-name="Normal_32_6" style:data-style-name="N3">
      <style:table-cell-properties style:vertical-align="automatic" fo:background-color="#FFFFFF" style:repeat-content="false"/>
      <style:paragraph-properties fo:text-align="end" fo:margin-right="0cm"/>
      <style:text-properties fo:color="#A6A6A6" fo:font-size="12pt" style:font-size-asian="12pt" style:font-size-complex="12pt"/>
    </style:style>
    <style:style style:name="ce63" style:family="table-cell" style:parent-style-name="Normal_32_6" style:data-style-name="N3">
      <style:table-cell-properties style:vertical-align="automatic" fo:background-color="#FFFFFF" style:repeat-content="false"/>
      <style:paragraph-properties fo:text-align="center"/>
      <style:text-properties fo:color="#A6A6A6" fo:font-size="12pt" style:font-size-asian="12pt" style:font-size-complex="12pt"/>
    </style:style>
    <style:style style:name="ce64" style:family="table-cell" style:parent-style-name="Normal_32_6" style:data-style-name="N0">
      <style:table-cell-properties fo:border-top="none" fo:border-bottom="thin solid #000000" fo:border-left="none" fo:border-right="none" style:vertical-align="automatic" fo:background-color="#FFFFFF"/>
      <style:text-properties fo:color="#A6A6A6" fo:font-size="12pt" style:font-size-asian="12pt" style:font-size-complex="12pt"/>
    </style:style>
    <style:style style:name="ce65" style:family="table-cell" style:parent-style-name="Normal_32_6"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fo:color="#A6A6A6" fo:font-size="12pt" style:font-size-asian="12pt" style:font-size-complex="12pt"/>
    </style:style>
    <style:style style:name="ce66" style:family="table-cell" style:parent-style-name="Normal_32_6" style:data-style-name="N3">
      <style:table-cell-properties fo:border-top="none" fo:border-bottom="thin solid #000000" fo:border-left="none" fo:border-right="none" style:vertical-align="automatic" fo:background-color="#FFFFFF" style:repeat-content="false"/>
      <style:paragraph-properties fo:text-align="center"/>
      <style:text-properties fo:color="#A6A6A6" fo:font-size="12pt" style:font-size-asian="12pt" style:font-size-complex="12pt"/>
    </style:style>
    <style:style style:name="ce67" style:family="table-cell" style:parent-style-name="Normal_32_5" style:data-style-name="N0">
      <style:table-cell-properties fo:border-top="none" fo:border-bottom="none" fo:border-left="thin solid #000000" fo:border-right="none"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68" style:family="table-cell" style:parent-style-name="Normal_32_5" style:data-style-name="N0">
      <style:table-cell-properties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69" style:family="table-cell" style:parent-style-name="Default" style:data-style-name="N0">
      <style:table-cell-properties style:vertical-align="middle" fo:background-color="#FFFFFF"/>
    </style:style>
    <style:style style:name="ce70" style:family="table-cell" style:parent-style-name="Default" style:data-style-name="N3">
      <style:table-cell-properties style:vertical-align="automatic" fo:background-color="#FFFFFF" style:repeat-content="false"/>
      <style:paragraph-properties fo:text-align="end" fo:margin-right="0cm"/>
      <style:text-properties fo:font-size="12pt" style:font-size-asian="12pt" style:font-size-complex="12pt" fo:font-weight="bold" style:font-weight-asian="bold" style:font-weight-complex="bold"/>
    </style:style>
    <style:style style:name="ce71" style:family="table-cell" style:parent-style-name="Default"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fo:font-size="12pt" style:font-size-asian="12pt" style:font-size-complex="12pt"/>
    </style:style>
    <style:style style:name="ce72" style:family="table-cell" style:parent-style-name="Default" style:data-style-name="N0">
      <style:table-cell-properties style:vertical-align="automatic" fo:background-color="#FFFFFF" style:repeat-content="false"/>
      <style:paragraph-properties fo:text-align="end" fo:margin-right="0cm"/>
      <style:text-properties fo:font-size="12pt" style:font-size-asian="12pt" style:font-size-complex="12pt"/>
    </style:style>
    <style:style style:name="ce73" style:family="table-cell" style:parent-style-name="Default" style:data-style-name="N44">
      <style:table-cell-properties fo:background-color="#FFFFFF"/>
      <style:text-properties fo:font-size="12pt" style:font-size-asian="12pt" style:font-size-complex="12pt"/>
    </style:style>
    <style:style style:name="ce74" style:family="table-cell" style:parent-style-name="Percent" style:data-style-name="N40">
      <style:table-cell-properties style:vertical-align="automatic" fo:background-color="#FFFFFF" style:repeat-content="false"/>
      <style:paragraph-properties fo:text-align="center"/>
      <style:text-properties fo:font-size="12pt" style:font-size-asian="12pt" style:font-size-complex="12pt"/>
    </style:style>
    <style:style style:name="ce75" style:family="table-cell" style:parent-style-name="Default" style:data-style-name="N0">
      <style:table-cell-properties fo:border-top="none" fo:border-bottom="thin solid #000000" fo:border-left="none" fo:border-right="none" fo:background-color="#FFFFFF"/>
      <style:text-properties fo:color="#FF0000" fo:font-size="12pt" style:font-size-asian="12pt" style:font-size-complex="12pt"/>
    </style:style>
    <style:style style:name="ce76"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end" fo:margin-right="0cm"/>
      <style:text-properties fo:color="#FF0000" fo:font-size="12pt" style:font-size-asian="12pt" style:font-size-complex="12pt"/>
    </style:style>
    <style:style style:name="ce77" style:family="table-cell" style:parent-style-name="Default" style:data-style-name="N3">
      <style:table-cell-properties fo:border-top="none" fo:border-bottom="thin solid #000000" fo:border-left="none" fo:border-right="none" fo:background-color="#FFFFFF"/>
      <style:text-properties fo:color="#FF0000" fo:font-size="12pt" style:font-size-asian="12pt" style:font-size-complex="12pt"/>
    </style:style>
    <style:style style:name="ce78" style:family="table-cell" style:parent-style-name="Normal_32_2_32_5" style:data-style-name="N0">
      <style:table-cell-properties style:vertical-align="automatic"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79" style:family="table-cell" style:parent-style-name="Normal_32_7" style:data-style-name="N0">
      <style:table-cell-properties style:vertical-align="automatic" fo:background-color="#FFFFFF"/>
      <style:text-properties fo:font-size="10pt" style:font-size-asian="10pt" style:font-size-complex="10pt"/>
    </style:style>
    <style:style style:name="ce80" style:family="table-cell" style:parent-style-name="Normal_32_2_32_5" style:data-style-name="N0">
      <style:table-cell-properties style:vertical-align="automatic" fo:background-color="#FFFFFF"/>
      <style:text-properties fo:font-size="10pt" style:font-size-asian="10pt" style:font-size-complex="10pt" fo:font-weight="bold" style:font-weight-asian="bold" style:font-weight-complex="bold"/>
    </style:style>
    <style:style style:name="ce81" style:family="table-cell" style:parent-style-name="Normal_32_2_32_5" style:data-style-name="N0">
      <style:table-cell-properties style:vertical-align="automatic" fo:background-color="#FFFFFF"/>
    </style:style>
    <style:style style:name="ce82" style:family="table-cell" style:parent-style-name="Normal_32_2_32_5" style:data-style-name="N0">
      <style:table-cell-properties style:vertical-align="automatic" fo:background-color="#FFFFFF"/>
      <style:text-properties fo:font-size="12pt" style:font-size-asian="12pt" style:font-size-complex="12pt"/>
    </style:style>
    <style:style style:name="ce83" style:family="table-cell" style:parent-style-name="Normal_32_2_32_5" style:data-style-name="N0">
      <style:table-cell-properties fo:border-top="thin solid #000000" fo:border-bottom="thin solid #000000" fo:border-left="none" fo:border-right="none" style:vertical-align="automatic" fo:background-color="#00B050"/>
      <style:text-properties fo:font-weight="bold" style:font-weight-asian="bold" style:font-weight-complex="bold"/>
    </style:style>
    <style:style style:name="ce84" style:family="table-cell" style:parent-style-name="Normal_32_2_32_5" style:data-style-name="N0">
      <style:table-cell-properties fo:border-top="thin solid #000000" fo:border-bottom="thin solid #000000" fo:border-left="none" fo:border-right="none" style:vertical-align="middle" fo:background-color="#00B050"/>
      <style:text-properties fo:font-size="12pt" style:font-size-asian="12pt" style:font-size-complex="12pt" fo:font-weight="bold" style:font-weight-asian="bold" style:font-weight-complex="bold"/>
    </style:style>
    <style:style style:name="ce85" style:family="table-cell" style:parent-style-name="Normal_32_2_32_5" style:data-style-name="N0">
      <style:table-cell-properties fo:border-top="thin solid #000000" fo:border-bottom="thin solid #000000" fo:border-left="none" fo:border-right="thin solid #000000" style:vertical-align="middle" fo:background-color="#00B050"/>
      <style:text-properties fo:font-size="12pt" style:font-size-asian="12pt" style:font-size-complex="12pt" fo:font-weight="bold" style:font-weight-asian="bold" style:font-weight-complex="bold"/>
    </style:style>
    <style:style style:name="ce86" style:family="table-cell" style:parent-style-name="Normal_32_2_32_5" style:data-style-name="N0">
      <style:table-cell-properties fo:border-top="none" fo:border-bottom="none" fo:border-left="thin solid #000000" fo:border-right="none" style:vertical-align="automatic" fo:background-color="#FFFFFF"/>
      <style:text-properties fo:font-size="12pt" style:font-size-asian="12pt" style:font-size-complex="12pt" fo:font-weight="bold" style:font-weight-asian="bold" style:font-weight-complex="bold"/>
    </style:style>
    <style:style style:name="ce87" style:family="table-cell" style:parent-style-name="Normal_32_7" style:data-style-name="N37">
      <style:table-cell-properties style:vertical-align="automatic" fo:background-color="#FFFFFF" style:repeat-content="false"/>
      <style:paragraph-properties fo:text-align="end" fo:margin-right="0cm"/>
      <style:text-properties fo:font-size="12pt" style:font-size-asian="12pt" style:font-size-complex="12pt" fo:font-weight="bold" style:font-weight-asian="bold" style:font-weight-complex="bold"/>
    </style:style>
    <style:style style:name="ce88" style:family="table-cell" style:parent-style-name="Normal_32_7" style:data-style-name="N37">
      <style:table-cell-properties fo:border-top="none" fo:border-bottom="none" fo:border-left="none" fo:border-right="thin solid #000000" style:vertical-align="automatic" fo:background-color="#FFFFFF" style:repeat-content="false"/>
      <style:paragraph-properties fo:text-align="end" fo:margin-right="0cm"/>
      <style:text-properties fo:font-size="12pt" style:font-size-asian="12pt" style:font-size-complex="12pt" fo:font-weight="bold" style:font-weight-asian="bold" style:font-weight-complex="bold"/>
    </style:style>
    <style:style style:name="ce89" style:family="table-cell" style:parent-style-name="Normal_32_2_32_5" style:data-style-name="N41">
      <style:table-cell-properties style:vertical-align="automatic" fo:background-color="#FFFFFF"/>
    </style:style>
    <style:style style:name="ce90" style:family="table-cell" style:parent-style-name="Normal_32_2_32_5" style:data-style-name="N0">
      <style:table-cell-properties fo:border-top="none" fo:border-bottom="none" fo:border-left="thin solid #000000" fo:border-right="none" style:vertical-align="automatic" fo:background-color="#FFFFFF"/>
      <style:text-properties fo:font-size="12pt" style:font-size-asian="12pt" style:font-size-complex="12pt"/>
    </style:style>
    <style:style style:name="ce91" style:family="table-cell" style:parent-style-name="Normal_32_7" style:data-style-name="N37">
      <style:table-cell-properties style:vertical-align="automatic" fo:background-color="#FFFFFF" style:repeat-content="false"/>
      <style:paragraph-properties fo:text-align="end" fo:margin-right="0cm"/>
      <style:text-properties fo:font-size="12pt" style:font-size-asian="12pt" style:font-size-complex="12pt"/>
    </style:style>
    <style:style style:name="ce92" style:family="table-cell" style:parent-style-name="Normal_32_7" style:data-style-name="N37">
      <style:table-cell-properties fo:border-top="none" fo:border-bottom="none" fo:border-left="none" fo:border-right="thin solid #000000" style:vertical-align="automatic" fo:background-color="#FFFFFF" style:repeat-content="false"/>
      <style:paragraph-properties fo:text-align="end" fo:margin-right="0cm"/>
      <style:text-properties fo:font-size="12pt" style:font-size-asian="12pt" style:font-size-complex="12pt"/>
    </style:style>
    <style:style style:name="ce93" style:family="table-cell" style:parent-style-name="Normal_32_2_32_5" style:data-style-name="N36">
      <style:table-cell-properties style:vertical-align="automatic" fo:background-color="#FFFFFF"/>
    </style:style>
    <style:style style:name="ce94" style:family="table-cell" style:parent-style-name="Normal_32_2_32_5" style:data-style-name="N36">
      <style:table-cell-properties style:vertical-align="middle" fo:background-color="#FFFFFF"/>
      <style:text-properties fo:font-size="12pt" style:font-size-asian="12pt" style:font-size-complex="12pt" fo:font-weight="bold" style:font-weight-asian="bold" style:font-weight-complex="bold"/>
    </style:style>
    <style:style style:name="ce95" style:family="table-cell" style:parent-style-name="Normal_32_2_32_5" style:data-style-name="N36">
      <style:table-cell-properties style:vertical-align="middle" fo:background-color="#FFFFFF" style:repeat-content="false"/>
      <style:paragraph-properties fo:text-align="end" fo:margin-right="0cm"/>
      <style:text-properties fo:font-size="12pt" style:font-size-asian="12pt" style:font-size-complex="12pt" fo:font-weight="bold" style:font-weight-asian="bold" style:font-weight-complex="bold"/>
    </style:style>
    <style:style style:name="ce96" style:family="table-cell" style:parent-style-name="Normal_32_2_32_5" style:data-style-name="N0">
      <style:table-cell-properties style:vertical-align="automatic" fo:background-color="#FFFFFF" style:repeat-content="false"/>
      <style:paragraph-properties fo:text-align="end" fo:margin-right="0cm"/>
      <style:text-properties fo:font-size="12pt" style:font-size-asian="12pt" style:font-size-complex="12pt"/>
    </style:style>
    <style:style style:name="ce97" style:family="table-cell" style:parent-style-name="Normal_32_2_32_5" style:data-style-name="N0">
      <style:table-cell-properties style:vertical-align="middle" fo:background-color="#FFFFFF" style:repeat-content="false"/>
      <style:paragraph-properties fo:text-align="end" fo:margin-right="0cm"/>
      <style:text-properties fo:font-size="12pt" style:font-size-asian="12pt" style:font-size-complex="12pt"/>
    </style:style>
    <style:style style:name="ce98" style:family="table-cell" style:parent-style-name="Normal_32_2_32_5" style:data-style-name="N36">
      <style:table-cell-properties style:vertical-align="automatic" fo:background-color="#FFFFFF"/>
      <style:text-properties fo:font-size="12pt" style:font-size-asian="12pt" style:font-size-complex="12pt"/>
    </style:style>
    <style:style style:name="ce99" style:family="table-cell" style:parent-style-name="Normal_32_2_32_5" style:data-style-name="N36">
      <style:table-cell-properties style:vertical-align="automatic" fo:background-color="#FFFFFF" style:repeat-content="false"/>
      <style:paragraph-properties fo:text-align="end" fo:margin-right="0cm"/>
      <style:text-properties fo:font-size="12pt" style:font-size-asian="12pt" style:font-size-complex="12pt"/>
    </style:style>
    <style:style style:name="ce100" style:family="table-cell" style:parent-style-name="Normal_32_2_32_5" style:data-style-name="N36">
      <style:table-cell-properties fo:border-top="none" fo:border-bottom="none" fo:border-left="none" fo:border-right="thin solid #000000" style:vertical-align="automatic" fo:background-color="#FFFFFF"/>
      <style:text-properties fo:font-size="12pt" style:font-size-asian="12pt" style:font-size-complex="12pt"/>
    </style:style>
    <style:style style:name="ce101" style:family="table-cell" style:parent-style-name="Normal_32_2_32_5" style:data-style-name="N0">
      <style:table-cell-properties fo:border-top="none" fo:border-bottom="thin solid #000000" fo:border-left="thin solid #000000" fo:border-right="none" style:vertical-align="automatic" fo:background-color="#FFFFFF"/>
      <style:text-properties fo:font-size="12pt" style:font-size-asian="12pt" style:font-size-complex="12pt"/>
    </style:style>
    <style:style style:name="ce102" style:family="table-cell" style:parent-style-name="Normal_32_7" style:data-style-name="N37">
      <style:table-cell-properties fo:border-top="none" fo:border-bottom="thin solid #000000" fo:border-left="none" fo:border-right="none" style:vertical-align="automatic" fo:background-color="#FFFFFF" style:repeat-content="false"/>
      <style:paragraph-properties fo:text-align="end" fo:margin-right="0cm"/>
      <style:text-properties fo:font-size="12pt" style:font-size-asian="12pt" style:font-size-complex="12pt"/>
    </style:style>
    <style:style style:name="ce103" style:family="table-cell" style:parent-style-name="Normal_32_7" style:data-style-name="N37">
      <style:table-cell-properties fo:border-top="none" fo:border-bottom="thin solid #000000" fo:border-left="none" fo:border-right="thin solid #000000" style:vertical-align="automatic" fo:background-color="#FFFFFF" style:repeat-content="false"/>
      <style:paragraph-properties fo:text-align="end" fo:margin-right="0cm"/>
      <style:text-properties fo:font-size="12pt" style:font-size-asian="12pt" style:font-size-complex="12pt"/>
    </style:style>
    <style:style style:name="ce104" style:family="table-cell" style:parent-style-name="Refdb_32_standard_32_2" style:data-style-name="N0">
      <style:table-cell-properties style:vertical-align="automatic" fo:background-color="#FFFFFF" style:repeat-content="false"/>
      <style:paragraph-properties fo:text-align="end" fo:margin-right="0cm"/>
      <style:text-properties fo:font-size="12pt" style:font-size-asian="12pt" style:font-size-complex="12pt"/>
    </style:style>
    <style:style style:name="ce105" style:family="table-cell" style:parent-style-name="Default" style:data-style-name="N0">
      <style:table-cell-properties style:vertical-align="automatic" fo:background-color="#FFFFFF" style:repeat-content="false"/>
      <style:paragraph-properties fo:text-align="start" fo:margin-left="0cm"/>
      <style:text-properties fo:font-size="12pt" style:font-size-asian="12pt" style:font-size-complex="12pt"/>
    </style:style>
    <style:style style:name="ce106" style:family="table-cell" style:parent-style-name="Default" style:data-style-name="N0">
      <style:table-cell-properties style:vertical-align="automatic"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107" style:family="table-cell" style:parent-style-name="Normal_32_5_32_3" style:data-style-name="N0">
      <style:table-cell-properties style:vertical-align="middle" fo:background-color="#FFFFFF"/>
      <style:text-properties style:font-name="Arial" style:font-name-asian="Arial" style:font-name-complex="Arial" fo:font-size="12pt" style:font-size-asian="12pt" style:font-size-complex="12pt" style:font-family-generic="swiss"/>
    </style:style>
    <style:style style:name="ce108" style:family="table-cell" style:parent-style-name="Normal_32_3_32_2" style:data-style-name="N38">
      <style:table-cell-properties fo:border-top="thin solid #000000" fo:border-bottom="thin solid #000000" fo:border-left="thin solid #000000" fo:border-right="none" style:vertical-align="automatic" fo:background-color="#00B050" style:cell-protect="protected"/>
      <style:text-properties style:font-name="Arial" style:font-name-asian="Arial" style:font-name-complex="Arial" fo:font-size="16pt" style:font-size-asian="16pt" style:font-size-complex="16pt" fo:font-weight="bold" style:font-weight-asian="bold" style:font-weight-complex="bold" style:font-family-generic="swiss"/>
    </style:style>
    <style:style style:name="ce109" style:family="table-cell" style:parent-style-name="Normal_32_3_32_2" style:data-style-name="N0">
      <style:table-cell-properties fo:border-top="thin solid #000000" fo:border-bottom="thin solid #000000" fo:border-left="none" fo:border-right="none" style:vertical-align="automatic" fo:background-color="#00B050" style:cell-protect="protected"/>
      <style:text-properties fo:color="#FFFFFF" style:font-name="MS Sans Serif" style:font-name-asian="MS Sans Serif" style:font-name-complex="MS Sans Serif" fo:font-size="8pt" style:font-size-asian="8pt" style:font-size-complex="8pt"/>
    </style:style>
    <style:style style:name="ce110" style:family="table-cell" style:parent-style-name="Normal_32_3_32_2" style:data-style-name="N0">
      <style:table-cell-properties fo:border-top="thin solid #000000" fo:border-bottom="thin solid #000000" fo:border-left="none" fo:border-right="thin solid #000000" style:vertical-align="automatic" fo:background-color="#00B050" style:cell-protect="protected"/>
      <style:text-properties fo:color="#FFFFFF" style:font-name="MS Sans Serif" style:font-name-asian="MS Sans Serif" style:font-name-complex="MS Sans Serif" fo:font-size="8pt" style:font-size-asian="8pt" style:font-size-complex="8pt"/>
    </style:style>
    <style:style style:name="ce111" style:family="table-cell" style:parent-style-name="Normal_32_4" style:data-style-name="N30">
      <style:table-cell-properties style:vertical-align="middle" fo:wrap-option="wrap" fo:background-color="#FFFFFF" style:repeat-content="false"/>
      <style:paragraph-properties fo:text-align="center"/>
      <style:text-properties fo:font-size="12pt" style:font-size-asian="12pt" style:font-size-complex="12pt"/>
    </style:style>
    <style:style style:name="ce112" style:family="table-cell" style:parent-style-name="Normal_32_3_32_2" style:data-style-name="N0">
      <style:table-cell-properties fo:border-top="none" fo:border-bottom="none" fo:border-left="thin solid #000000" fo:border-right="none" style:vertical-align="automatic" fo:background-color="#FFFFFF" style:cell-protect="none"/>
      <style:text-properties style:font-name="Arial" style:font-name-asian="Arial" style:font-name-complex="Arial" fo:font-size="12pt" style:font-size-asian="12pt" style:font-size-complex="12pt" style:font-family-generic="swiss"/>
    </style:style>
    <style:style style:name="ce113" style:family="table-cell" style:parent-style-name="Normal_32_3_32_2" style:data-style-name="N30">
      <style:table-cell-properties style:vertical-align="middle" fo:wrap-option="wrap" fo:background-color="#FFFFFF" style:cell-protect="protected" style:repeat-content="false"/>
      <style:paragraph-properties fo:text-align="center"/>
      <style:text-properties style:font-name="MS Sans Serif" style:font-name-asian="MS Sans Serif" style:font-name-complex="MS Sans Serif" fo:font-size="12pt" style:font-size-asian="12pt" style:font-size-complex="12pt"/>
    </style:style>
    <style:style style:name="ce114" style:family="table-cell" style:parent-style-name="Normal_32_3_32_2" style:data-style-name="N30">
      <style:table-cell-properties fo:border-top="none" fo:border-bottom="none" fo:border-left="none" fo:border-right="thin solid #000000" style:vertical-align="middle" fo:wrap-option="wrap" fo:background-color="#FFFFFF" style:cell-protect="protected" style:repeat-content="false"/>
      <style:paragraph-properties fo:text-align="center"/>
      <style:text-properties style:font-name="MS Sans Serif" style:font-name-asian="MS Sans Serif" style:font-name-complex="MS Sans Serif" fo:font-size="12pt" style:font-size-asian="12pt" style:font-size-complex="12pt"/>
    </style:style>
    <style:style style:name="ce115" style:family="table-cell" style:parent-style-name="Normal_32_3_32_2" style:data-style-name="N0">
      <style:table-cell-properties fo:border-top="thin solid #000000" fo:border-bottom="thin solid #000000" fo:border-left="thin solid #000000" fo:border-right="none" style:vertical-align="automatic" fo:background-color="#00B050" style:cell-protect="none"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font-family-generic="swiss"/>
    </style:style>
    <style:style style:name="ce116" style:family="table-cell" style:parent-style-name="Normal_32_3_32_2" style:data-style-name="N0">
      <style:table-cell-properties fo:border-top="thin solid #000000" fo:border-bottom="thin solid #000000" fo:border-left="none" fo:border-right="none" style:vertical-align="middle" fo:background-color="#00B050" style:cell-protect="non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17" style:family="table-cell" style:parent-style-name="Normal_32_3_32_2" style:data-style-name="N0">
      <style:table-cell-properties fo:border-top="thin solid #000000" fo:border-bottom="thin solid #000000" fo:border-left="none" fo:border-right="thin solid #000000" style:vertical-align="middle" fo:background-color="#00B050" style:cell-protect="non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18" style:family="table-cell" style:parent-style-name="Normal_32_3_32_2" style:data-style-name="N0">
      <style:table-cell-properties fo:border-top="none" fo:border-bottom="none" fo:border-left="thin solid #000000" fo:border-right="none" style:vertical-align="middle" fo:background-color="#FFFFFF" style:cell-protect="none"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119" style:family="table-cell" style:parent-style-name="Normal_32_3_32_2" style:data-style-name="N0">
      <style:table-cell-properties style:vertical-align="middle" fo:background-color="#FFFFFF" style:cell-protect="non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20" style:family="table-cell" style:parent-style-name="Normal_32_3_32_2" style:data-style-name="N0">
      <style:table-cell-properties fo:border-top="none" fo:border-bottom="none" fo:border-left="none" fo:border-right="thin solid #000000" style:vertical-align="middle" fo:background-color="#FFFFFF" style:cell-protect="non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21" style:family="table-cell" style:parent-style-name="Normal_32_3_32_2" style:data-style-name="N0">
      <style:table-cell-properties fo:border-top="none" fo:border-bottom="thin solid #000000" fo:border-left="thin solid #000000" fo:border-right="none" style:vertical-align="middle" fo:background-color="#FFFFFF" style:cell-protect="none"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122" style:family="table-cell" style:parent-style-name="Normal_32_3_32_2" style:data-style-name="N0">
      <style:table-cell-properties fo:border-top="none" fo:border-bottom="thin solid #000000" fo:border-left="none" fo:border-right="none" style:vertical-align="middle" fo:background-color="#FFFFFF" style:cell-protect="non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23" style:family="table-cell" style:parent-style-name="Normal_32_3_32_2" style:data-style-name="N0">
      <style:table-cell-properties fo:border-top="none" fo:border-bottom="thin solid #000000" fo:border-left="none" fo:border-right="thin solid #000000" style:vertical-align="middle" fo:background-color="#FFFFFF" style:cell-protect="non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24" style:family="table-cell" style:parent-style-name="Normal_32_3_32_2" style:data-style-name="N2">
      <style:table-cell-properties fo:border-top="thin solid #000000" fo:border-bottom="thin solid #000000" fo:border-left="thin solid #000000" fo:border-right="none" style:vertical-align="automatic" fo:wrap-option="wrap" fo:background-color="#00B050" style:cell-protect="protected"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25" style:family="table-cell" style:parent-style-name="Normal_32_3_32_2" style:data-style-name="N2">
      <style:table-cell-properties fo:border-top="thin solid #000000" fo:border-bottom="thin solid #000000" fo:border-left="none" fo:border-right="thin solid #000000" style:vertical-align="middle" fo:wrap-option="wrap" fo:background-color="#00B050" style:cell-protect="protected"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26" style:family="table-cell" style:parent-style-name="Normal_32_3_32_2" style:data-style-name="N2">
      <style:table-cell-properties fo:border-top="thin solid #000000" fo:border-bottom="thin solid #000000" fo:border-left="none" fo:border-right="thin solid #000000" style:vertical-align="middle" fo:wrap-option="wrap" fo:background-color="#00B050" style:cell-protect="protected"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27" style:family="table-cell" style:parent-style-name="Normal_32_2_32_2" style:data-style-name="N0">
      <style:table-cell-properties fo:border="thin solid #000000" style:vertical-align="middle" fo:background-color="#FFFFFF" style:cell-protect="none" style:repeat-content="false"/>
      <style:paragraph-properties fo:text-align="start" fo:margin-left="0cm"/>
      <style:text-properties fo:font-size="12pt" style:font-size-asian="12pt" style:font-size-complex="12pt"/>
    </style:style>
    <style:style style:name="ce128" style:family="table-cell" style:parent-style-name="Normal_32_3_32_2" style:data-style-name="N0">
      <style:table-cell-properties fo:border="thin solid #000000" style:vertical-align="middle" fo:wrap-option="wrap" fo:background-color="#FFFFFF" style:cell-protect="protected"/>
      <style:text-properties style:font-name="Arial" style:font-name-asian="Arial" style:font-name-complex="Arial" fo:font-size="12pt" style:font-size-asian="12pt" style:font-size-complex="12pt" style:font-family-generic="swiss"/>
    </style:style>
    <style:style style:name="ce129" style:family="table-cell" style:parent-style-name="Normal_32_3_32_2" style:data-style-name="N0">
      <style:table-cell-properties fo:border="thin solid #000000" style:vertical-align="middle" fo:background-color="#FFFFFF" style:cell-protect="protected"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130" style:family="table-cell" style:parent-style-name="Normal_32_2_32_2" style:data-style-name="N0">
      <style:table-cell-properties fo:border-top="thin solid #000000" fo:border-bottom="none" fo:border-left="thin solid #000000" fo:border-right="thin solid #000000" style:vertical-align="middle" fo:background-color="#FFFFFF" style:cell-protect="none" style:repeat-content="false"/>
      <style:paragraph-properties fo:text-align="start" fo:margin-left="0cm"/>
      <style:text-properties fo:font-size="12pt" style:font-size-asian="12pt" style:font-size-complex="12pt"/>
    </style:style>
    <style:style style:name="ce131" style:family="table-cell" style:parent-style-name="Normal_32_3_32_2" style:data-style-name="N0">
      <style:table-cell-properties fo:border-top="thin solid #000000" fo:border-bottom="none" fo:border-left="thin solid #000000" fo:border-right="thin solid #000000" style:vertical-align="middle" fo:wrap-option="wrap" fo:background-color="#FFFFFF" style:cell-protect="protected"/>
      <style:text-properties style:font-name="Arial" style:font-name-asian="Arial" style:font-name-complex="Arial" fo:font-size="12pt" style:font-size-asian="12pt" style:font-size-complex="12pt" style:font-family-generic="swiss"/>
    </style:style>
    <style:style style:name="ce132" style:family="table-cell" style:parent-style-name="Normal_32_3_32_2" style:data-style-name="N0">
      <style:table-cell-properties fo:border-top="thin solid #000000" fo:border-bottom="none" fo:border-left="thin solid #000000" fo:border-right="thin solid #000000" style:vertical-align="middle" fo:background-color="#FFFFFF" style:cell-protect="protected"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133" style:family="table-cell" style:parent-style-name="Normal_32_2_32_2" style:data-style-name="N0">
      <style:table-cell-properties fo:border-top="thin solid #000000" fo:border-bottom="none" fo:border-left="thin solid #000000" fo:border-right="thin solid #000000" style:vertical-align="middle" fo:wrap-option="wrap" fo:background-color="#FFFFFF" style:cell-protect="none" style:repeat-content="false"/>
      <style:paragraph-properties fo:text-align="start" fo:margin-left="0cm"/>
      <style:text-properties fo:font-size="12pt" style:font-size-asian="12pt" style:font-size-complex="12pt"/>
    </style:style>
    <style:style style:name="ce134" style:family="table-cell" style:parent-style-name="Normal_32_3_32_2" style:data-style-name="N0">
      <style:table-cell-properties fo:border-top="thin solid #000000" fo:border-bottom="thin solid #000000" fo:border-left="none" fo:border-right="thin solid #000000" style:vertical-align="middle" fo:wrap-option="wrap" fo:background-color="#FFFFFF" style:cell-protect="protected"/>
      <style:text-properties style:font-name="Arial" style:font-name-asian="Arial" style:font-name-complex="Arial" fo:font-size="12pt" style:font-size-asian="12pt" style:font-size-complex="12pt" style:font-family-generic="swiss"/>
    </style:style>
    <style:style style:name="ce135" style:family="table-cell" style:parent-style-name="Normal_32_2_32_2_32_2_32_2" style:data-style-name="N0">
      <style:table-cell-properties fo:border-top="thin solid #000000" fo:border-bottom="none" fo:border-left="thin solid #000000" fo:border-right="thin solid #000000" style:vertical-align="automatic" fo:wrap-option="wrap" fo:background-color="#FFFFFF" style:cell-protect="none"/>
      <style:text-properties fo:font-size="12pt" style:font-size-asian="12pt" style:font-size-complex="12pt"/>
    </style:style>
    <style:style style:name="ce136" style:family="table-cell" style:parent-style-name="Normal_32_2_32_2_32_2_32_2" style:data-style-name="N0">
      <style:table-cell-properties fo:border-top="none" fo:border-bottom="thin solid #000000" fo:border-left="thin solid #000000" fo:border-right="thin solid #000000" style:vertical-align="automatic" fo:wrap-option="wrap" fo:background-color="#FFFFFF" style:cell-protect="none"/>
      <style:text-properties fo:font-size="12pt" style:font-size-asian="12pt" style:font-size-complex="12pt"/>
    </style:style>
    <style:style style:name="ce137" style:family="table-cell" style:parent-style-name="Normal_32_3_32_2" style:data-style-name="N0">
      <style:table-cell-properties fo:border-top="none" fo:border-bottom="thin solid #000000" fo:border-left="none" fo:border-right="thin solid #000000" style:vertical-align="middle" fo:wrap-option="wrap" fo:background-color="#FFFFFF" style:cell-protect="protected"/>
      <style:text-properties style:font-name="Arial" style:font-name-asian="Arial" style:font-name-complex="Arial" fo:font-size="12pt" style:font-size-asian="12pt" style:font-size-complex="12pt" style:font-family-generic="swiss"/>
    </style:style>
    <style:style style:name="ce138" style:family="table-cell" style:parent-style-name="Normal_32_3_32_2" style:data-style-name="N0">
      <style:table-cell-properties fo:border-top="none" fo:border-bottom="thin solid #000000" fo:border-left="thin solid #000000" fo:border-right="thin solid #000000" style:vertical-align="middle" fo:background-color="#FFFFFF" style:cell-protect="protected"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139" style:family="table-cell" style:parent-style-name="Normal_32_2_32_2_32_2_32_2" style:data-style-name="N0">
      <style:table-cell-properties fo:border-top="none" fo:border-bottom="none" fo:border-left="thin solid #000000" fo:border-right="thin solid #000000" style:vertical-align="middle" fo:background-color="#FFFFFF" style:cell-protect="none" style:repeat-content="false"/>
      <style:paragraph-properties fo:text-align="start" fo:margin-left="0cm"/>
      <style:text-properties fo:font-size="12pt" style:font-size-asian="12pt" style:font-size-complex="12pt"/>
    </style:style>
    <style:style style:name="ce140" style:family="table-cell" style:parent-style-name="Normal_32_2_32_2_32_2_32_2" style:data-style-name="N0">
      <style:table-cell-properties fo:border-top="thin solid #000000" fo:border-bottom="none" fo:border-left="thin solid #000000" fo:border-right="thin solid #000000" style:vertical-align="middle" fo:background-color="#FFFFFF" style:cell-protect="none"/>
      <style:text-properties fo:font-size="12pt" style:font-size-asian="12pt" style:font-size-complex="12pt"/>
    </style:style>
    <style:style style:name="ce141" style:family="table-cell" style:parent-style-name="Normal_32_3_32_2" style:data-style-name="N0">
      <style:table-cell-properties fo:border-top="thin solid #000000" fo:border-bottom="none" fo:border-left="none" fo:border-right="thin solid #000000" style:vertical-align="middle" fo:wrap-option="wrap" fo:background-color="#FFFFFF" style:cell-protect="protected"/>
      <style:text-properties style:font-name="Arial" style:font-name-asian="Arial" style:font-name-complex="Arial" fo:font-size="12pt" style:font-size-asian="12pt" style:font-size-complex="12pt" style:font-family-generic="swiss"/>
    </style:style>
    <style:style style:name="ce142" style:family="table-cell" style:parent-style-name="Normal_32_2_32_2_32_2_32_2" style:data-style-name="N0">
      <style:table-cell-properties fo:border-top="none" fo:border-bottom="thin solid #000000" fo:border-left="thin solid #000000" fo:border-right="thin solid #000000" style:vertical-align="middle" fo:background-color="#FFFFFF" style:cell-protect="none"/>
      <style:text-properties fo:font-size="12pt" style:font-size-asian="12pt" style:font-size-complex="12pt"/>
    </style:style>
    <style:style style:name="ce143" style:family="table-cell" style:parent-style-name="Normal_32_2_32_2_32_2_32_2" style:data-style-name="N0">
      <style:table-cell-properties fo:border-top="none" fo:border-bottom="thin solid #000000" fo:border-left="thin solid #000000" fo:border-right="thin solid #000000" style:vertical-align="middle" fo:background-color="#FFFFFF" style:cell-protect="none" style:repeat-content="false"/>
      <style:paragraph-properties fo:text-align="start" fo:margin-left="0cm"/>
      <style:text-properties fo:font-size="12pt" style:font-size-asian="12pt" style:font-size-complex="12pt"/>
    </style:style>
    <style:style style:name="ce144" style:family="table-cell" style:parent-style-name="Normal_32_3_32_2" style:data-style-name="N0">
      <style:table-cell-properties fo:border-top="none" fo:border-bottom="thin solid #000000" fo:border-left="thin solid #000000" fo:border-right="thin solid #000000" style:vertical-align="middle" fo:wrap-option="wrap" fo:background-color="#FFFFFF" style:cell-protect="protected"/>
      <style:text-properties style:font-name="Arial" style:font-name-asian="Arial" style:font-name-complex="Arial" fo:font-size="12pt" style:font-size-asian="12pt" style:font-size-complex="12pt" style:font-family-generic="swiss"/>
    </style:style>
    <style:style style:name="ce145" style:family="table-cell" style:parent-style-name="Normal_32_2_32_2_32_2_32_2" style:data-style-name="N0">
      <style:table-cell-properties fo:border="thin solid #000000" style:vertical-align="middle" fo:background-color="#FFFFFF" style:cell-protect="none" style:repeat-content="false"/>
      <style:paragraph-properties fo:text-align="start" fo:margin-left="0cm"/>
      <style:text-properties fo:font-size="12pt" style:font-size-asian="12pt" style:font-size-complex="12pt"/>
    </style:style>
    <style:style style:name="ce146" style:family="table-cell" style:parent-style-name="Normal_32_3_32_2" style:data-style-name="N0">
      <style:table-cell-properties fo:border="thin solid #000000" style:vertical-align="middle" fo:wrap-option="wrap" fo:background-color="#FFFFFF" style:cell-protect="protected"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147" style:family="table-cell" style:parent-style-name="Normal_32_2_32_2_32_2_32_2" style:data-style-name="N0">
      <style:table-cell-properties style:vertical-align="automatic" fo:background-color="#FFFFFF" style:repeat-content="false"/>
      <style:paragraph-properties fo:text-align="start" fo:margin-left="0cm"/>
      <style:text-properties fo:font-size="12pt" style:font-size-asian="12pt" style:font-size-complex="12pt"/>
    </style:style>
    <style:style style:name="ce148" style:family="table-cell" style:parent-style-name="Normal_32_2_32_2_32_2_32_2" style:data-style-name="N0">
      <style:table-cell-properties style:vertical-align="automatic" fo:background-color="#FFFFFF" style:repeat-content="false"/>
      <style:paragraph-properties fo:text-align="start" fo:margin-left="0cm"/>
    </style:style>
    <style:style style:name="ce149" style:family="table-cell" style:parent-style-name="Normal_32_3_32_2" style:data-style-name="N0">
      <style:table-cell-properties fo:border-top="thin solid #000000" fo:border-bottom="thin solid #000000" fo:border-left="thin solid #000000" fo:border-right="none" style:vertical-align="automatic" fo:background-color="#00B050" style:cell-protect="non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ce150" style:family="table-cell" style:parent-style-name="Default" style:data-style-name="N0">
      <style:table-cell-properties fo:border-top="none" fo:border-bottom="none" fo:border-left="thin solid #000000" fo:border-right="none" fo:background-color="#FFFFFF"/>
      <style:text-properties fo:font-size="12pt" style:font-size-asian="12pt" style:font-size-complex="12pt"/>
    </style:style>
    <style:style style:name="ce151" style:family="table-cell" style:parent-style-name="Normal_32_3_32_2" style:data-style-name="N0">
      <style:table-cell-properties style:vertical-align="middle" fo:background-color="#FFFFFF" style:cell-protect="none" style:repeat-content="false"/>
      <style:paragraph-properties fo:text-align="start" fo:margin-left="0.353cm"/>
      <style:text-properties style:font-name="MS Sans Serif" style:font-name-asian="MS Sans Serif" style:font-name-complex="MS Sans Serif" fo:font-size="8pt" style:font-size-asian="8pt" style:font-size-complex="8pt"/>
    </style:style>
    <style:style style:name="ce152" style:family="table-cell" style:parent-style-name="Normal_32_3_32_2" style:data-style-name="N0">
      <style:table-cell-properties fo:border-top="none" fo:border-bottom="none" fo:border-left="none" fo:border-right="thin solid #000000" style:vertical-align="middle" fo:background-color="#FFFFFF" style:cell-protect="none" style:repeat-content="false"/>
      <style:paragraph-properties fo:text-align="start" fo:margin-left="0.353cm"/>
      <style:text-properties style:font-name="MS Sans Serif" style:font-name-asian="MS Sans Serif" style:font-name-complex="MS Sans Serif" fo:font-size="8pt" style:font-size-asian="8pt" style:font-size-complex="8pt"/>
    </style:style>
    <style:style style:name="ce153" style:family="table-cell" style:parent-style-name="Normal_32_3_32_2" style:data-style-name="N30">
      <style:table-cell-properties fo:border-top="none" fo:border-bottom="none" fo:border-left="thin solid #000000" fo:border-right="none" style:vertical-align="middle" fo:background-color="#FFFFFF" style:cell-protect="protected"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154" style:family="table-cell" style:parent-style-name="Normal_32_2_32_2_32_2_32_2" style:data-style-name="N0">
      <style:table-cell-properties style:vertical-align="top" fo:wrap-option="wrap" fo:background-color="#FFFFFF" style:repeat-content="false"/>
      <style:paragraph-properties fo:text-align="start" fo:margin-left="0.353cm"/>
    </style:style>
    <style:style style:name="ce155" style:family="table-cell" style:parent-style-name="Normal_32_2_32_2_32_2_32_2" style:data-style-name="N0">
      <style:table-cell-properties fo:border-top="none" fo:border-bottom="none" fo:border-left="none" fo:border-right="thin solid #000000" style:vertical-align="top" fo:wrap-option="wrap" fo:background-color="#FFFFFF" style:repeat-content="false"/>
      <style:paragraph-properties fo:text-align="start" fo:margin-left="0.353cm"/>
    </style:style>
    <style:style style:name="ce156" style:family="table-cell" style:parent-style-name="Normal_32_2_32_2_32_2_32_2" style:data-style-name="N0">
      <style:table-cell-properties style:vertical-align="top" fo:background-color="#FFFFFF" style:repeat-content="false"/>
      <style:paragraph-properties fo:text-align="start" fo:margin-left="0.353cm"/>
    </style:style>
    <style:style style:name="ce157" style:family="table-cell" style:parent-style-name="Normal_32_2_32_2_32_2_32_2" style:data-style-name="N0">
      <style:table-cell-properties fo:border-top="none" fo:border-bottom="none" fo:border-left="none" fo:border-right="thin solid #000000" style:vertical-align="top" fo:background-color="#FFFFFF" style:repeat-content="false"/>
      <style:paragraph-properties fo:text-align="start" fo:margin-left="0.353cm"/>
    </style:style>
    <style:style style:name="ce158" style:family="table-cell" style:parent-style-name="Default" style:data-style-name="N0">
      <style:table-cell-properties fo:border-top="none" fo:border-bottom="none" fo:border-left="thin solid #000000" fo:border-right="none" style:vertical-align="middle" fo:background-color="#FFFFFF" style:repeat-content="false"/>
      <style:paragraph-properties fo:text-align="end" fo:margin-right="0cm"/>
      <style:text-properties style:font-name="Wingdings" style:font-name-asian="Wingdings" style:font-name-complex="Wingdings" fo:font-size="12pt" style:font-size-asian="12pt" style:font-size-complex="12pt" style:font-charset="x-symbol"/>
    </style:style>
    <style:style style:name="ce159" style:family="table-cell" style:parent-style-name="Normal_32_2_32_2_32_2" style:data-style-name="N30">
      <style:table-cell-properties fo:border-top="none" fo:border-bottom="none" fo:border-left="none" fo:border-right="thin solid #000000" style:vertical-align="middle" fo:wrap-option="wrap" fo:background-color="#FFFFFF" style:cell-protect="protected" style:repeat-content="false"/>
      <style:paragraph-properties fo:text-align="center"/>
      <style:text-properties style:font-name="MS Sans Serif" style:font-name-asian="MS Sans Serif" style:font-name-complex="MS Sans Serif" fo:font-size="8pt" style:font-size-asian="8pt" style:font-size-complex="8pt"/>
    </style:style>
    <style:style style:name="ce160" style:family="table-cell" style:parent-style-name="Default" style:data-style-name="N0">
      <style:table-cell-properties style:vertical-align="middle" fo:background-color="#FFFFFF" style:repeat-content="false"/>
      <style:paragraph-properties fo:text-align="justify"/>
      <style:text-properties fo:font-size="12pt" style:font-size-asian="12pt" style:font-size-complex="12pt"/>
    </style:style>
    <style:style style:name="ce161" style:family="table-cell" style:parent-style-name="Normal_32_3_32_2" style:data-style-name="N30">
      <style:table-cell-properties fo:border-top="none" fo:border-bottom="none" fo:border-left="thin solid #000000" fo:border-right="none" style:vertical-align="middle" fo:background-color="#FFFFFF" style:cell-protect="protected"/>
      <style:text-properties style:font-name="Arial" style:font-name-asian="Arial" style:font-name-complex="Arial" fo:font-size="12pt" style:font-size-asian="12pt" style:font-size-complex="12pt" style:font-family-generic="swiss"/>
    </style:style>
    <style:style style:name="ce162" style:family="table-cell" style:parent-style-name="Normal_32_3_32_2" style:data-style-name="N0">
      <style:table-cell-properties style:vertical-align="middle" fo:background-color="#FFFFFF" style:cell-protect="none"/>
      <style:text-properties style:font-name="MS Sans Serif" style:font-name-asian="MS Sans Serif" style:font-name-complex="MS Sans Serif" fo:font-size="8pt" style:font-size-asian="8pt" style:font-size-complex="8pt"/>
    </style:style>
    <style:style style:name="ce163" style:family="table-cell" style:parent-style-name="Normal_32_3_32_2" style:data-style-name="N0">
      <style:table-cell-properties fo:border-top="none" fo:border-bottom="none" fo:border-left="none" fo:border-right="thin solid #000000" style:vertical-align="middle" fo:background-color="#FFFFFF" style:cell-protect="none"/>
      <style:text-properties style:font-name="MS Sans Serif" style:font-name-asian="MS Sans Serif" style:font-name-complex="MS Sans Serif" fo:font-size="8pt" style:font-size-asian="8pt" style:font-size-complex="8pt"/>
    </style:style>
    <style:style style:name="ce164" style:family="table-cell" style:parent-style-name="Normal_32_2_32_2_32_2_32_2" style:data-style-name="N0">
      <style:table-cell-properties style:vertical-align="middle" fo:wrap-option="wrap" fo:background-color="#FFFFFF"/>
    </style:style>
    <style:style style:name="ce165" style:family="table-cell" style:parent-style-name="Normal_32_2_32_2_32_2_32_2" style:data-style-name="N0">
      <style:table-cell-properties fo:border-top="none" fo:border-bottom="none" fo:border-left="none" fo:border-right="thin solid #000000" style:vertical-align="middle" fo:wrap-option="wrap" fo:background-color="#FFFFFF"/>
    </style:style>
    <style:style style:name="ce166" style:family="table-cell" style:parent-style-name="Normal_32_2_32_2_32_2_32_2" style:data-style-name="N0">
      <style:table-cell-properties style:vertical-align="middle" fo:background-color="#FFFFFF"/>
    </style:style>
    <style:style style:name="ce167" style:family="table-cell" style:parent-style-name="Normal_32_2_32_2_32_2_32_2" style:data-style-name="N0">
      <style:table-cell-properties fo:border-top="none" fo:border-bottom="none" fo:border-left="none" fo:border-right="thin solid #000000" style:vertical-align="middle" fo:background-color="#FFFFFF"/>
    </style:style>
    <style:style style:name="ce168" style:family="table-cell" style:parent-style-name="Normal_32_2_32_2_32_2" style:data-style-name="N30">
      <style:table-cell-properties style:vertical-align="middle" fo:wrap-option="wrap" fo:background-color="#FFFFFF" style:cell-protect="protected" style:repeat-content="false"/>
      <style:paragraph-properties fo:text-align="center"/>
      <style:text-properties style:font-name="MS Sans Serif" style:font-name-asian="MS Sans Serif" style:font-name-complex="MS Sans Serif" fo:font-size="8pt" style:font-size-asian="8pt" style:font-size-complex="8pt"/>
    </style:style>
    <style:style style:name="ce169" style:family="table-cell" style:parent-style-name="Normal_32_2_32_2_32_2_32_2" style:data-style-name="N0">
      <style:table-cell-properties fo:border-top="none" fo:border-bottom="none" fo:border-left="thin solid #000000" fo:border-right="none" style:vertical-align="automatic" fo:background-color="#FFFFFF" style:repeat-content="false"/>
      <style:paragraph-properties fo:text-align="start" fo:margin-left="0cm"/>
      <style:text-properties fo:font-size="12pt" style:font-size-asian="12pt" style:font-size-complex="12pt"/>
    </style:style>
    <style:style style:name="ce170" style:family="table-cell" style:parent-style-name="Default" style:data-style-name="N0">
      <style:table-cell-properties fo:border-top="none" fo:border-bottom="none" fo:border-left="none" fo:border-right="thin solid #000000" fo:background-color="#FFFFFF"/>
    </style:style>
    <style:style style:name="ce171" style:family="table-cell" style:parent-style-name="Normal_32_2_32_2_32_2_32_2" style:data-style-name="N0">
      <style:table-cell-properties fo:border-top="thin solid #000000" fo:border-bottom="thin solid #000000" fo:border-left="thin solid #000000" fo:border-right="none" style:vertical-align="automatic" fo:background-color="#FFFFFF" style:repeat-content="false"/>
      <style:paragraph-properties fo:text-align="start" fo:margin-left="0cm"/>
      <style:text-properties fo:font-size="12pt" style:font-size-asian="12pt" style:font-size-complex="12pt"/>
    </style:style>
    <style:style style:name="ce172" style:family="table-cell" style:parent-style-name="Normal_32_3_32_2" style:data-style-name="N30">
      <style:table-cell-properties fo:border-top="thin solid #000000" fo:border-bottom="thin solid #000000" fo:border-left="none" fo:border-right="none" style:vertical-align="middle" fo:wrap-option="wrap" fo:background-color="#FFFFFF" style:cell-protect="protected" style:repeat-content="false"/>
      <style:paragraph-properties fo:text-align="center"/>
      <style:text-properties style:font-name="MS Sans Serif" style:font-name-asian="MS Sans Serif" style:font-name-complex="MS Sans Serif" fo:font-size="12pt" style:font-size-asian="12pt" style:font-size-complex="12pt"/>
    </style:style>
    <style:style style:name="ce173" style:family="table-cell" style:parent-style-name="Hyperlink_32_2_32_2" style:data-style-name="N39">
      <style:table-cell-properties fo:border-top="thin solid #000000" fo:border-bottom="thin solid #000000" fo:border-left="none" fo:border-right="thin solid #000000" style:vertical-align="automatic" fo:background-color="#FFFFFF" style:repeat-content="false"/>
      <style:paragraph-properties fo:text-align="end" fo:margin-right="0cm"/>
      <style:text-properties fo:color="#366092" fo:font-size="12pt" style:font-size-asian="12pt" style:font-size-complex="12pt" style:text-underline-style="solid" style:text-underline-type="single"/>
    </style:style>
    <style:style style:name="ce174" style:family="table-cell" style:parent-style-name="Normal_32_3_32_2" style:data-style-name="N0">
      <style:table-cell-properties style:vertical-align="automatic" fo:background-color="#FFFFFF" style:cell-protect="none"/>
      <style:text-properties style:font-name="MS Sans Serif" style:font-name-asian="MS Sans Serif" style:font-name-complex="MS Sans Serif" fo:font-size="8pt" style:font-size-asian="8pt" style:font-size-complex="8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333399"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6" style:family="text" style:parent-style-name="Default">
      <style:text-properties fo:color="#A6A6A6"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7" style:family="text" style:parent-style-name="Default">
      <style:text-properties fo:color="#000000" style:text-line-through-style="none" style:font-name="Times New Roman" style:font-name-asian="Times New Roman" style:font-name-complex="Times New Roman" fo:font-size="7pt" style:font-size-asian="7pt" style:font-size-complex="7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co1" style:family="table-column">
      <style:table-column-properties fo:break-before="auto" style:column-width="2.19604166666667cm"/>
    </style:style>
    <style:style style:name="co2" style:family="table-column">
      <style:table-column-properties fo:break-before="auto" style:column-width="7.01145833333333cm"/>
    </style:style>
    <style:style style:name="co3" style:family="table-column">
      <style:table-column-properties fo:break-before="auto" style:column-width="2.69875cm"/>
    </style:style>
    <style:style style:name="co4" style:family="table-column">
      <style:table-column-properties fo:break-before="auto" style:column-width="2.24895833333333cm"/>
    </style:style>
    <style:style style:name="co5" style:family="table-column">
      <style:table-column-properties fo:break-before="auto" style:column-width="1.825625cm"/>
    </style:style>
    <style:style style:name="co6" style:family="table-column">
      <style:table-column-properties fo:break-before="auto" style:column-width="10.95375cm"/>
    </style:style>
    <style:style style:name="co7" style:family="table-column">
      <style:table-column-properties fo:break-before="auto" style:column-width="2.67229166666667cm"/>
    </style:style>
    <style:style style:name="co8" style:family="table-column">
      <style:table-column-properties fo:break-before="auto" style:column-width="2.91041666666667cm"/>
    </style:style>
    <style:style style:name="co9" style:family="table-column">
      <style:table-column-properties fo:break-before="auto" style:column-width="2.27541666666667cm"/>
    </style:style>
    <style:style style:name="co10" style:family="table-column">
      <style:table-column-properties fo:break-before="auto" style:column-width="10.398125cm"/>
    </style:style>
    <style:style style:name="co11" style:family="table-column">
      <style:table-column-properties fo:break-before="auto" style:column-width="8.06979166666667cm"/>
    </style:style>
    <style:style style:name="co12" style:family="table-column">
      <style:table-column-properties fo:break-before="auto" style:column-width="12.22375cm"/>
    </style:style>
    <style:style style:name="co13" style:family="table-column">
      <style:table-column-properties fo:break-before="auto" style:column-width="2.16958333333333cm"/>
    </style:style>
    <style:style style:name="co14" style:family="table-column">
      <style:table-column-properties fo:break-before="auto" style:column-width="1.69333333333333cm"/>
    </style:style>
    <style:style style:name="co15" style:family="table-column">
      <style:table-column-properties fo:break-before="auto" style:column-width="1.905cm"/>
    </style:style>
    <style:style style:name="co16" style:family="table-column">
      <style:table-column-properties fo:break-before="auto" style:column-width="7.32895833333333cm"/>
    </style:style>
    <style:style style:name="co17" style:family="table-column">
      <style:table-column-properties fo:break-before="auto" style:column-width="10.0541666666667cm"/>
    </style:style>
    <style:style style:name="co18" style:family="table-column">
      <style:table-column-properties fo:break-before="auto" style:column-width="6.08541666666667cm"/>
    </style:style>
    <style:style style:name="co19" style:family="table-column">
      <style:table-column-properties fo:break-before="auto" style:column-width="2.03729166666667cm"/>
    </style:style>
    <style:style style:name="ro1" style:family="table-row">
      <style:table-row-properties style:row-height="92.25pt" style:use-optimal-row-height="false" fo:break-before="auto"/>
    </style:style>
    <style:style style:name="ro2" style:family="table-row">
      <style:table-row-properties style:row-height="24.95pt" style:use-optimal-row-height="false" fo:break-before="auto"/>
    </style:style>
    <style:style style:name="ro3" style:family="table-row">
      <style:table-row-properties style:row-height="20.1pt" style:use-optimal-row-height="false" fo:break-before="auto"/>
    </style:style>
    <style:style style:name="ro4" style:family="table-row">
      <style:table-row-properties style:row-height="15pt" style:use-optimal-row-height="false" fo:break-before="auto"/>
    </style:style>
    <style:style style:name="ro5" style:family="table-row">
      <style:table-row-properties style:row-height="15pt" style:use-optimal-row-height="true" fo:break-before="auto"/>
    </style:style>
    <style:style style:name="ro6" style:family="table-row">
      <style:table-row-properties style:row-height="15.75pt" style:use-optimal-row-height="true" fo:break-before="auto"/>
    </style:style>
    <style:style style:name="ro7" style:family="table-row">
      <style:table-row-properties style:row-height="30pt" style:use-optimal-row-height="false" fo:break-before="auto"/>
    </style:style>
    <style:style style:name="ro8" style:family="table-row">
      <style:table-row-properties style:row-height="50.1pt" style:use-optimal-row-height="false" fo:break-before="auto"/>
    </style:style>
    <style:style style:name="ro9" style:family="table-row">
      <style:table-row-properties style:row-height="27pt" style:use-optimal-row-height="false" fo:break-before="auto"/>
    </style:style>
    <style:style style:name="ro10" style:family="table-row">
      <style:table-row-properties style:row-height="18pt" style:use-optimal-row-height="false" fo:break-before="auto"/>
    </style:style>
    <style:style style:name="ro11" style:family="table-row">
      <style:table-row-properties style:row-height="24pt" style:use-optimal-row-height="false" fo:break-before="auto"/>
    </style:style>
    <style:style style:name="ro12" style:family="table-row">
      <style:table-row-properties style:row-height="18.6pt" style:use-optimal-row-height="false" fo:break-before="auto"/>
    </style:style>
    <style:style style:name="ro13" style:family="table-row">
      <style:table-row-properties style:row-height="14.25pt" style:use-optimal-row-height="true" fo:break-before="auto"/>
    </style:style>
    <style:style style:name="ro14" style:family="table-row">
      <style:table-row-properties style:row-height="15.75pt" style:use-optimal-row-height="false" fo:break-before="auto"/>
    </style:style>
    <style:style style:name="ro15" style:family="table-row">
      <style:table-row-properties style:row-height="30pt" style:use-optimal-row-height="true" fo:break-before="auto"/>
    </style:style>
    <style:style style:name="ro16" style:family="table-row">
      <style:table-row-properties style:row-height="18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number-columns-repeated="16384" table:default-cell-style-name="ce2"/>
        <table:table-row table:style-name="ro1">
          <table:table-cell table:style-name="ce2">
            <draw:frame draw:z-index="1" draw:id="id0" draw:style-name="a0" draw:name="Picture 4" svg:x="0.0625in" svg:y="0.11111in" svg:width="2.33403in" svg:height="1.08681in" style:rel-width="scale" style:rel-height="scale">
              <draw:image xlink:href="media/image1.jpeg" xlink:type="simple" xlink:show="embed" xlink:actuate="onLoad"/>
              <svg:title>Defra logo</svg:title>
              <svg:desc>Defra logo</svg:desc>
            </draw:frame>
          </table:table-cell>
          <table:table-cell table:number-columns-repeated="16383" table:style-name="ce2"/>
        </table:table-row>
        <table:table-row table:style-name="ro2">
          <table:table-cell office:value-type="string" table:style-name="ce3">
            <text:p>Livestock Populations in England at 1 June</text:p>
          </table:table-cell>
          <table:table-cell table:number-columns-repeated="4" table:style-name="ce4"/>
          <table:table-cell table:number-columns-repeated="16379"/>
        </table:table-row>
        <table:table-row table:style-name="ro3">
          <table:table-cell office:value-type="string" table:style-name="ce5">
            <text:p>Contents</text:p>
          </table:table-cell>
          <table:table-cell table:number-columns-repeated="3" table:style-name="ce6"/>
          <table:table-cell table:style-name="ce7"/>
          <table:table-cell table:number-columns-repeated="16379"/>
        </table:table-row>
        <table:table-row table:style-name="ro4">
          <table:table-cell office:value-type="string" table:style-name="ce8">
            <text:p>Cattle</text:p>
          </table:table-cell>
          <table:table-cell table:number-columns-repeated="2" table:style-name="ce9"/>
          <table:table-cell table:style-name="ce10"/>
          <table:table-cell table:style-name="ce11"/>
          <table:table-cell table:number-columns-repeated="16379"/>
        </table:table-row>
        <table:table-row table:style-name="ro4">
          <table:table-cell office:value-type="string" table:style-name="ce8">
            <text:p>Sheep</text:p>
          </table:table-cell>
          <table:table-cell table:number-columns-repeated="2" table:style-name="ce9"/>
          <table:table-cell table:style-name="ce10"/>
          <table:table-cell table:style-name="ce11"/>
          <table:table-cell table:number-columns-repeated="16379"/>
        </table:table-row>
        <table:table-row table:style-name="ro4">
          <table:table-cell office:value-type="string" table:style-name="ce8">
            <text:p>Pigs</text:p>
          </table:table-cell>
          <table:table-cell table:style-name="ce9"/>
          <table:table-cell table:number-columns-repeated="2" table:style-name="ce10"/>
          <table:table-cell table:style-name="ce11"/>
          <table:table-cell table:number-columns-repeated="16379"/>
        </table:table-row>
        <table:table-row table:style-name="ro4">
          <table:table-cell office:value-type="string" table:style-name="ce8">
            <text:p>Poultry</text:p>
          </table:table-cell>
          <table:table-cell table:style-name="ce9"/>
          <table:table-cell table:number-columns-repeated="2" table:style-name="ce10"/>
          <table:table-cell table:style-name="ce11"/>
          <table:table-cell table:number-columns-repeated="16379"/>
        </table:table-row>
        <table:table-row table:style-name="ro4">
          <table:table-cell office:value-type="string" table:style-name="ce8">
            <text:p>Other Livestock (goats, horses, farmed deer &amp; camelids)</text:p>
          </table:table-cell>
          <table:table-cell table:style-name="ce9"/>
          <table:table-cell table:number-columns-repeated="2" table:style-name="ce10"/>
          <table:table-cell table:style-name="ce11"/>
          <table:table-cell table:number-columns-repeated="16379"/>
        </table:table-row>
        <table:table-row table:style-name="ro4">
          <table:table-cell office:value-type="string" table:style-name="ce8">
            <text:p>Cattle archive (pre 2006)</text:p>
          </table:table-cell>
          <table:table-cell table:style-name="ce9"/>
          <table:table-cell table:number-columns-repeated="2" table:style-name="ce10"/>
          <table:table-cell table:style-name="ce11"/>
          <table:table-cell table:number-columns-repeated="16379"/>
        </table:table-row>
        <table:table-row table:style-name="ro4">
          <table:table-cell office:value-type="string" table:style-name="ce12">
            <text:p>Metadata<text:s/></text:p>
          </table:table-cell>
          <table:table-cell table:number-columns-repeated="3" table:style-name="ce13"/>
          <table:table-cell table:style-name="ce14"/>
          <table:table-cell table:number-columns-repeated="16379"/>
        </table:table-row>
        <table:table-row table:style-name="ro2">
          <table:table-cell office:value-type="string" table:style-name="ce15">
            <text:p><text:span text:style-name="T2">Enquiries on this dataset to:</text:span><text:s/>Farm Surveys Team, Farming Statistics,</text:p>
          </table:table-cell>
          <table:table-cell table:number-columns-repeated="16383" table:style-name="ce2"/>
        </table:table-row>
        <table:table-row table:style-name="ro5">
          <table:table-cell office:value-type="string" table:style-name="ce15">
            <text:p>Department for Environment, Food and Rural Affairs</text:p>
          </table:table-cell>
          <table:table-cell table:number-columns-repeated="16383" table:style-name="ce2"/>
        </table:table-row>
        <table:table-row table:style-name="ro5">
          <table:table-cell office:value-type="string" table:style-name="ce15">
            <text:p>Tel: 03000 600170, <text:s/>email:<text:s/><text:span text:style-name="T3">farming-statistics@defra.gov.uk</text:span></text:p>
          </table:table-cell>
          <table:table-cell table:number-columns-repeated="16383" table:style-name="ce2"/>
        </table:table-row>
        <table:table-row table:style-name="ro6">
          <table:table-cell office:value-type="string" table:style-name="ce2">
            <text:p><text:span text:style-name="T2">Last updated:</text:span><text:s/>27 August 2026</text:p>
          </table:table-cell>
          <table:table-cell table:number-columns-repeated="16383" table:style-name="ce2"/>
        </table:table-row>
        <table:table-row table:number-rows-repeated="1048562" table:style-name="ro5">
          <table:table-cell table:number-columns-repeated="16384"/>
        </table:table-row>
      </table:table>
      <table:table table:name="Cattle" table:style-name="ta2">
        <table:table-column table:style-name="co2" table:default-cell-style-name="ce17"/>
        <table:table-column table:style-name="co3" table:number-columns-repeated="22" table:default-cell-style-name="ce17"/>
        <table:table-column table:style-name="co4" table:default-cell-style-name="ce17"/>
        <table:table-column table:style-name="co5" table:number-columns-repeated="16360" table:default-cell-style-name="ce17"/>
        <table:table-row table:style-name="ro7">
          <table:table-cell office:value-type="string" table:style-name="ce16">
            <text:p>Cattle and calves on agricultural holdings from CTS on 1 June<text:s/><text:span text:style-name="T4">(1) (2)</text:span></text:p>
          </table:table-cell>
          <table:table-cell table:number-columns-repeated="22" table:style-name="ce17"/>
          <table:table-cell table:number-columns-repeated="16361" table:style-name="ce18"/>
        </table:table-row>
        <table:table-row table:style-name="ro5">
          <table:table-cell office:value-type="string" table:style-name="ce17">
            <text:p>Number of animals</text:p>
          </table:table-cell>
          <table:table-cell table:style-name="ce19"/>
          <table:table-cell table:number-columns-repeated="21" table:style-name="ce17"/>
          <table:table-cell table:number-columns-repeated="16361" table:style-name="ce18"/>
        </table:table-row>
        <table:table-row table:style-name="ro8">
          <table:table-cell table:style-name="ce20"/>
          <table:table-cell office:value-type="float" office:value="2005" table:style-name="ce21">
            <text:p>2005</text:p>
          </table:table-cell>
          <table:table-cell office:value-type="float" office:value="2006" table:style-name="ce21">
            <text:p>2006</text:p>
          </table:table-cell>
          <table:table-cell office:value-type="float" office:value="2007" table:style-name="ce21">
            <text:p>2007</text:p>
          </table:table-cell>
          <table:table-cell office:value-type="float" office:value="2008" table:style-name="ce21">
            <text:p>2008</text:p>
          </table:table-cell>
          <table:table-cell office:value-type="float" office:value="2009" table:style-name="ce21">
            <text:p>2009</text:p>
          </table:table-cell>
          <table:table-cell office:value-type="float" office:value="2010" table:style-name="ce21">
            <text:p>2010</text:p>
          </table:table-cell>
          <table:table-cell office:value-type="float" office:value="2011" table:style-name="ce21">
            <text:p>2011</text:p>
          </table:table-cell>
          <table:table-cell office:value-type="float" office:value="2012" table:style-name="ce21">
            <text:p>2012</text:p>
          </table:table-cell>
          <table:table-cell office:value-type="float" office:value="2013" table:style-name="ce21">
            <text:p>2013</text:p>
          </table:table-cell>
          <table:table-cell office:value-type="float" office:value="2014" table:style-name="ce21">
            <text:p>2014</text:p>
          </table:table-cell>
          <table:table-cell office:value-type="float" office:value="2015" table:style-name="ce21">
            <text:p>2015</text:p>
          </table:table-cell>
          <table:table-cell office:value-type="float" office:value="2016" table:style-name="ce21">
            <text:p>2016</text:p>
          </table:table-cell>
          <table:table-cell office:value-type="float" office:value="2017" table:style-name="ce21">
            <text:p>2017</text:p>
          </table:table-cell>
          <table:table-cell office:value-type="float" office:value="2018" table:style-name="ce22">
            <text:p>2018</text:p>
          </table:table-cell>
          <table:table-cell office:value-type="float" office:value="2019" table:style-name="ce21">
            <text:p>2019</text:p>
          </table:table-cell>
          <table:table-cell office:value-type="float" office:value="2020" table:style-name="ce21">
            <text:p>2020</text:p>
          </table:table-cell>
          <table:table-cell office:value-type="float" office:value="2021" table:style-name="ce21">
            <text:p>2021</text:p>
          </table:table-cell>
          <table:table-cell office:value-type="float" office:value="2022" table:style-name="ce21">
            <text:p>2022</text:p>
          </table:table-cell>
          <table:table-cell office:value-type="float" office:value="2023" table:style-name="ce21">
            <text:p>2023</text:p>
          </table:table-cell>
          <table:table-cell office:value-type="float" office:value="2024" table:style-name="ce21">
            <text:p>2024</text:p>
          </table:table-cell>
          <table:table-cell office:value-type="float" office:value="2025" table:style-name="ce21">
            <text:p>2025</text:p>
          </table:table-cell>
          <table:table-cell office:value-type="float" office:value="2026" table:style-name="ce21">
            <text:p>2026</text:p>
          </table:table-cell>
          <table:table-cell office:value-type="string" table:style-name="ce22">
            <text:p>% change 2026/2025</text:p>
          </table:table-cell>
          <table:table-cell table:number-columns-repeated="16360" table:style-name="ce18"/>
        </table:table-row>
        <table:table-row table:style-name="ro9">
          <table:table-cell office:value-type="string" table:style-name="ce23">
            <text:p>Total Cattle and calves</text:p>
          </table:table-cell>
          <table:table-cell office:value-type="float" office:value="5847649.0000000168" table:style-name="ce24">
            <text:p>5,847,649</text:p>
          </table:table-cell>
          <table:table-cell office:value-type="float" office:value="5739242.0000000363" table:style-name="ce24">
            <text:p>5,739,242</text:p>
          </table:table-cell>
          <table:table-cell office:value-type="float" office:value="5597559.0000000019" table:style-name="ce24">
            <text:p>5,597,559</text:p>
          </table:table-cell>
          <table:table-cell office:value-type="float" office:value="5486477" table:style-name="ce24">
            <text:p>5,486,477</text:p>
          </table:table-cell>
          <table:table-cell office:value-type="float" office:value="5484083.000000013" table:style-name="ce24">
            <text:p>5,484,083</text:p>
          </table:table-cell>
          <table:table-cell office:value-type="float" office:value="5541519.9999999888" table:style-name="ce24">
            <text:p>5,541,520</text:p>
          </table:table-cell>
          <table:table-cell office:value-type="float" office:value="5415598.9999999991" table:style-name="ce24">
            <text:p>5,415,599</text:p>
          </table:table-cell>
          <table:table-cell office:value-type="float" office:value="5373117.9999999972" table:style-name="ce24">
            <text:p>5,373,118</text:p>
          </table:table-cell>
          <table:table-cell office:value-type="float" office:value="5363810.0000000093" table:style-name="ce24">
            <text:p>5,363,810</text:p>
          </table:table-cell>
          <table:table-cell office:value-type="float" office:value="5373723.0000000075" table:style-name="ce24">
            <text:p>5,373,723</text:p>
          </table:table-cell>
          <table:table-cell office:value-type="float" office:value="5384753.0000000009" table:style-name="ce24">
            <text:p>5,384,753</text:p>
          </table:table-cell>
          <table:table-cell office:value-type="float" office:value="5429406.9999999953" table:style-name="ce24">
            <text:p>5,429,407</text:p>
          </table:table-cell>
          <table:table-cell office:value-type="float" office:value="5417966.999999987" table:style-name="ce24">
            <text:p>5,417,967</text:p>
          </table:table-cell>
          <table:table-cell office:value-type="float" office:value="5372240.9999999963" table:style-name="ce24">
            <text:p>5,372,241</text:p>
          </table:table-cell>
          <table:table-cell office:value-type="float" office:value="5279565.9999999991" table:style-name="ce24">
            <text:p>5,279,566</text:p>
          </table:table-cell>
          <table:table-cell office:value-type="float" office:value="5168481.9999999991" table:style-name="ce24">
            <text:p>5,168,482</text:p>
          </table:table-cell>
          <table:table-cell office:value-type="float" office:value="5070989.0000000158" table:style-name="ce24">
            <text:p>5,070,989</text:p>
          </table:table-cell>
          <table:table-cell office:value-type="float" office:value="5107287.0000000009" table:style-name="ce24">
            <text:p>5,107,287</text:p>
          </table:table-cell>
          <table:table-cell office:value-type="float" office:value="5081512" table:style-name="ce24">
            <text:p>5,081,512</text:p>
          </table:table-cell>
          <table:table-cell office:value-type="float" office:value="4980445.0000000019" table:style-name="ce24">
            <text:p>4,980,445</text:p>
          </table:table-cell>
          <table:table-cell office:value-type="float" office:value="4911310.9999999981" table:style-name="ce24">
            <text:p>4,911,311</text:p>
          </table:table-cell>
          <table:table-cell office:value-type="float" office:value="4839748.0000000009" table:style-name="ce24">
            <text:p>4,839,748</text:p>
          </table:table-cell>
          <table:table-cell office:value-type="percentage" office:value="-1.4571058521848257E-2" table:style-name="ce25">
            <text:p>-1.5%</text:p>
          </table:table-cell>
          <table:table-cell table:number-columns-repeated="16360" table:style-name="ce18"/>
        </table:table-row>
        <table:table-row table:style-name="ro9">
          <table:table-cell office:value-type="string" table:style-name="ce23">
            <text:p>All female cattle</text:p>
          </table:table-cell>
          <table:table-cell office:value-type="float" office:value="4244281.0000000168" table:style-name="ce24">
            <text:p>4,244,281</text:p>
          </table:table-cell>
          <table:table-cell office:value-type="float" office:value="4196249.0000000363" table:style-name="ce24">
            <text:p>4,196,249</text:p>
          </table:table-cell>
          <table:table-cell office:value-type="float" office:value="4094975" table:style-name="ce24">
            <text:p>4,094,975</text:p>
          </table:table-cell>
          <table:table-cell office:value-type="float" office:value="4021022.0000000149" table:style-name="ce24">
            <text:p>4,021,022</text:p>
          </table:table-cell>
          <table:table-cell office:value-type="float" office:value="3960751.0000000098" table:style-name="ce24">
            <text:p>3,960,751</text:p>
          </table:table-cell>
          <table:table-cell office:value-type="float" office:value="3984138.9999999888" table:style-name="ce24">
            <text:p>3,984,139</text:p>
          </table:table-cell>
          <table:table-cell office:value-type="float" office:value="3925115.9999999991" table:style-name="ce24">
            <text:p>3,925,116</text:p>
          </table:table-cell>
          <table:table-cell office:value-type="float" office:value="3882070.9999999972" table:style-name="ce24">
            <text:p>3,882,071</text:p>
          </table:table-cell>
          <table:table-cell office:value-type="float" office:value="3854689.0000000093" table:style-name="ce24">
            <text:p>3,854,689</text:p>
          </table:table-cell>
          <table:table-cell office:value-type="float" office:value="3871118.0000000075" table:style-name="ce24">
            <text:p>3,871,118</text:p>
          </table:table-cell>
          <table:table-cell office:value-type="float" office:value="3903130.0000000009" table:style-name="ce24">
            <text:p>3,903,130</text:p>
          </table:table-cell>
          <table:table-cell office:value-type="float" office:value="3925422.9999999953" table:style-name="ce24">
            <text:p>3,925,423</text:p>
          </table:table-cell>
          <table:table-cell office:value-type="float" office:value="3920845.999999987" table:style-name="ce24">
            <text:p>3,920,846</text:p>
          </table:table-cell>
          <table:table-cell office:value-type="float" office:value="3889723.9999999963" table:style-name="ce24">
            <text:p>3,889,724</text:p>
          </table:table-cell>
          <table:table-cell office:value-type="float" office:value="3831873.9999999991" table:style-name="ce24">
            <text:p>3,831,874</text:p>
          </table:table-cell>
          <table:table-cell office:value-type="float" office:value="3775898.9999999991" table:style-name="ce24">
            <text:p>3,775,899</text:p>
          </table:table-cell>
          <table:table-cell office:value-type="float" office:value="3718646.0000000158" table:style-name="ce24">
            <text:p>3,718,646</text:p>
          </table:table-cell>
          <table:table-cell office:value-type="float" office:value="3731307.0000000009" table:style-name="ce24">
            <text:p>3,731,307</text:p>
          </table:table-cell>
          <table:table-cell office:value-type="float" office:value="3711408" table:style-name="ce24">
            <text:p>3,711,408</text:p>
          </table:table-cell>
          <table:table-cell office:value-type="float" office:value="3645663.0000000019" table:style-name="ce24">
            <text:p>3,645,663</text:p>
          </table:table-cell>
          <table:table-cell office:value-type="float" office:value="3590939.9999999981" table:style-name="ce24">
            <text:p>3,590,940</text:p>
          </table:table-cell>
          <table:table-cell office:value-type="float" office:value="3523601.0000000009" table:style-name="ce24">
            <text:p>3,523,601</text:p>
          </table:table-cell>
          <table:table-cell office:value-type="percentage" office:value="-1.8752471497712975E-2" table:style-name="ce25">
            <text:p>-1.9%</text:p>
          </table:table-cell>
          <table:table-cell table:number-columns-repeated="16360" table:style-name="ce18"/>
        </table:table-row>
        <table:table-row table:style-name="ro9">
          <table:table-cell office:value-type="string" table:style-name="ce26">
            <text:p>Aged 2 years or more</text:p>
          </table:table-cell>
          <table:table-cell office:value-type="float" office:value="2549587.0000000158" table:style-name="ce19">
            <text:p>2,549,587</text:p>
          </table:table-cell>
          <table:table-cell office:value-type="float" office:value="2541004.0000000321" table:style-name="ce19">
            <text:p>2,541,004</text:p>
          </table:table-cell>
          <table:table-cell office:value-type="float" office:value="2474939" table:style-name="ce19">
            <text:p>2,474,939</text:p>
          </table:table-cell>
          <table:table-cell office:value-type="float" office:value="2426261.0000000102" table:style-name="ce19">
            <text:p>2,426,261</text:p>
          </table:table-cell>
          <table:table-cell office:value-type="float" office:value="2379396.0000000093" table:style-name="ce19">
            <text:p>2,379,396</text:p>
          </table:table-cell>
          <table:table-cell office:value-type="float" office:value="2404541.9999999949" table:style-name="ce19">
            <text:p>2,404,542</text:p>
          </table:table-cell>
          <table:table-cell office:value-type="float" office:value="2343255.0000000009" table:style-name="ce19">
            <text:p>2,343,255</text:p>
          </table:table-cell>
          <table:table-cell office:value-type="float" office:value="2286105.9999999981" table:style-name="ce19">
            <text:p>2,286,106</text:p>
          </table:table-cell>
          <table:table-cell office:value-type="float" office:value="2272717.0000000079" table:style-name="ce19">
            <text:p>2,272,717</text:p>
          </table:table-cell>
          <table:table-cell office:value-type="float" office:value="2303256.0000000047" table:style-name="ce19">
            <text:p>2,303,256</text:p>
          </table:table-cell>
          <table:table-cell office:value-type="float" office:value="2295386.0000000005" table:style-name="ce19">
            <text:p>2,295,386</text:p>
          </table:table-cell>
          <table:table-cell office:value-type="float" office:value="2273763.9999999963" table:style-name="ce19">
            <text:p>2,273,764</text:p>
          </table:table-cell>
          <table:table-cell office:value-type="float" office:value="2265424.9999999893" table:style-name="ce19">
            <text:p>2,265,425</text:p>
          </table:table-cell>
          <table:table-cell office:value-type="float" office:value="2239766.9999999935" table:style-name="ce19">
            <text:p>2,239,767</text:p>
          </table:table-cell>
          <table:table-cell office:value-type="float" office:value="2193599.9999999995" table:style-name="ce19">
            <text:p>2,193,600</text:p>
          </table:table-cell>
          <table:table-cell office:value-type="float" office:value="2140936.0000000009" table:style-name="ce19">
            <text:p>2,140,936</text:p>
          </table:table-cell>
          <table:table-cell office:value-type="float" office:value="2066017.0000000186" table:style-name="ce19">
            <text:p>2,066,017</text:p>
          </table:table-cell>
          <table:table-cell office:value-type="float" office:value="2029884.0000000009" table:style-name="ce19">
            <text:p>2,029,884</text:p>
          </table:table-cell>
          <table:table-cell office:value-type="float" office:value="2006110" table:style-name="ce19">
            <text:p>2,006,110</text:p>
          </table:table-cell>
          <table:table-cell office:value-type="float" office:value="1980153.0000000021" table:style-name="ce19">
            <text:p>1,980,153</text:p>
          </table:table-cell>
          <table:table-cell office:value-type="float" office:value="1943980.9999999981" table:style-name="ce19">
            <text:p>1,943,981</text:p>
          </table:table-cell>
          <table:table-cell office:value-type="float" office:value="1893399.0000000009" table:style-name="ce19">
            <text:p>1,893,399</text:p>
          </table:table-cell>
          <table:table-cell office:value-type="percentage" office:value="-2.6019801633862305E-2" table:style-name="ce27">
            <text:p>-2.6%</text:p>
          </table:table-cell>
          <table:table-cell table:number-columns-repeated="16360" table:style-name="ce18"/>
        </table:table-row>
        <table:table-row table:style-name="ro9">
          <table:table-cell office:value-type="string" table:style-name="ce28">
            <text:p>Total breeding herd</text:p>
          </table:table-cell>
          <table:table-cell office:value-type="float" office:value="2042688.000000014" table:style-name="ce19">
            <text:p>2,042,688</text:p>
          </table:table-cell>
          <table:table-cell office:value-type="float" office:value="2027065.0000000321" table:style-name="ce19">
            <text:p>2,027,065</text:p>
          </table:table-cell>
          <table:table-cell office:value-type="float" office:value="1994085" table:style-name="ce19">
            <text:p>1,994,085</text:p>
          </table:table-cell>
          <table:table-cell office:value-type="float" office:value="1948609.0000000107" table:style-name="ce19">
            <text:p>1,948,609</text:p>
          </table:table-cell>
          <table:table-cell office:value-type="float" office:value="1898763.0000000098" table:style-name="ce19">
            <text:p>1,898,763</text:p>
          </table:table-cell>
          <table:table-cell office:value-type="float" office:value="1916030.9999999935" table:style-name="ce19">
            <text:p>1,916,031</text:p>
          </table:table-cell>
          <table:table-cell office:value-type="float" office:value="1888064.0000000037" table:style-name="ce19">
            <text:p>1,888,064</text:p>
          </table:table-cell>
          <table:table-cell office:value-type="float" office:value="1862796" table:style-name="ce19">
            <text:p>1,862,796</text:p>
          </table:table-cell>
          <table:table-cell office:value-type="float" office:value="1833358.0000000084" table:style-name="ce19">
            <text:p>1,833,358</text:p>
          </table:table-cell>
          <table:table-cell office:value-type="float" office:value="1853104.0000000051" table:style-name="ce19">
            <text:p>1,853,104</text:p>
          </table:table-cell>
          <table:table-cell office:value-type="float" office:value="1874350.0000000023" table:style-name="ce19">
            <text:p>1,874,350</text:p>
          </table:table-cell>
          <table:table-cell office:value-type="float" office:value="1877294.999999996" table:style-name="ce19">
            <text:p>1,877,295</text:p>
          </table:table-cell>
          <table:table-cell office:value-type="float" office:value="1871391.9999999893" table:style-name="ce19">
            <text:p>1,871,392</text:p>
          </table:table-cell>
          <table:table-cell office:value-type="float" office:value="1854565.999999993" table:style-name="ce19">
            <text:p>1,854,566</text:p>
          </table:table-cell>
          <table:table-cell office:value-type="float" office:value="1829089.9999999991" table:style-name="ce19">
            <text:p>1,829,090</text:p>
          </table:table-cell>
          <table:table-cell office:value-type="float" office:value="1799956.0000000009" table:style-name="ce19">
            <text:p>1,799,956</text:p>
          </table:table-cell>
          <table:table-cell office:value-type="float" office:value="1767398.0000000163" table:style-name="ce19">
            <text:p>1,767,398</text:p>
          </table:table-cell>
          <table:table-cell office:value-type="float" office:value="1744681.0000000009" table:style-name="ce19">
            <text:p>1,744,681</text:p>
          </table:table-cell>
          <table:table-cell office:value-type="float" office:value="1713635" table:style-name="ce19">
            <text:p>1,713,635</text:p>
          </table:table-cell>
          <table:table-cell office:value-type="float" office:value="1675400.0000000021" table:style-name="ce19">
            <text:p>1,675,400</text:p>
          </table:table-cell>
          <table:table-cell office:value-type="float" office:value="1651837.9999999981" table:style-name="ce19">
            <text:p>1,651,838</text:p>
          </table:table-cell>
          <table:table-cell office:value-type="float" office:value="1615297.0000000009" table:style-name="ce19">
            <text:p>1,615,297</text:p>
          </table:table-cell>
          <table:table-cell office:value-type="percentage" office:value="-2.2121418686334438E-2" table:style-name="ce27">
            <text:p>-2.2%</text:p>
          </table:table-cell>
          <table:table-cell table:style-name="ce18"/>
          <table:table-cell table:style-name="ce29"/>
          <table:table-cell table:number-columns-repeated="16358" table:style-name="ce18"/>
        </table:table-row>
        <table:table-row table:style-name="ro10">
          <table:table-cell office:value-type="string" table:style-name="ce30">
            <text:p>Beef herd</text:p>
          </table:table-cell>
          <table:table-cell office:value-type="float" office:value="767111.54745668406" table:style-name="ce19">
            <text:p>767,112</text:p>
          </table:table-cell>
          <table:table-cell office:value-type="float" office:value="768335.11019619205" table:style-name="ce19">
            <text:p>768,335</text:p>
          </table:table-cell>
          <table:table-cell office:value-type="float" office:value="758177.27046938101" table:style-name="ce19">
            <text:p>758,177</text:p>
          </table:table-cell>
          <table:table-cell office:value-type="float" office:value="749784.71204416512" table:style-name="ce19">
            <text:p>749,785</text:p>
          </table:table-cell>
          <table:table-cell office:value-type="float" office:value="735399.18316761917" table:style-name="ce19">
            <text:p>735,399</text:p>
          </table:table-cell>
          <table:table-cell office:value-type="float" office:value="756304.84415126464" table:style-name="ce19">
            <text:p>756,305</text:p>
          </table:table-cell>
          <table:table-cell office:value-type="float" office:value="759094.45998957462" table:style-name="ce19">
            <text:p>759,094</text:p>
          </table:table-cell>
          <table:table-cell office:value-type="float" office:value="742259.92822642636" table:style-name="ce19">
            <text:p>742,260</text:p>
          </table:table-cell>
          <table:table-cell office:value-type="float" office:value="719863.73013259482" table:style-name="ce19">
            <text:p>719,864</text:p>
          </table:table-cell>
          <table:table-cell office:value-type="float" office:value="710282.23537247907" table:style-name="ce19">
            <text:p>710,282</text:p>
          </table:table-cell>
          <table:table-cell office:value-type="float" office:value="712552.11192185292" table:style-name="ce19">
            <text:p>712,552</text:p>
          </table:table-cell>
          <table:table-cell office:value-type="float" office:value="721157.77679642686" table:style-name="ce19">
            <text:p>721,158</text:p>
          </table:table-cell>
          <table:table-cell office:value-type="float" office:value="721383.40151139454" table:style-name="ce19">
            <text:p>721,383</text:p>
          </table:table-cell>
          <table:table-cell office:value-type="float" office:value="711691.79721684684" table:style-name="ce19">
            <text:p>711,692</text:p>
          </table:table-cell>
          <table:table-cell office:value-type="float" office:value="698585.92582627572" table:style-name="ce19">
            <text:p>698,586</text:p>
          </table:table-cell>
          <table:table-cell office:value-type="float" office:value="688291.52328360104" table:style-name="ce19">
            <text:p>688,292</text:p>
          </table:table-cell>
          <table:table-cell office:value-type="float" office:value="665335.97329383914" table:style-name="ce19">
            <text:p>665,336</text:p>
          </table:table-cell>
          <table:table-cell office:value-type="float" office:value="650835.59753120097" table:style-name="ce19">
            <text:p>650,836</text:p>
          </table:table-cell>
          <table:table-cell office:value-type="float" office:value="627101.05041955004" table:style-name="ce19">
            <text:p>627,101</text:p>
          </table:table-cell>
          <table:table-cell office:value-type="float" office:value="595157.07530954201" table:style-name="ce19">
            <text:p>595,157</text:p>
          </table:table-cell>
          <table:table-cell office:value-type="float" office:value="569361.47480460803" table:style-name="ce19">
            <text:p>569,361</text:p>
          </table:table-cell>
          <table:table-cell office:value-type="float" office:value="558867.47350825102" table:style-name="ce19">
            <text:p>558,867</text:p>
          </table:table-cell>
          <table:table-cell office:value-type="percentage" office:value="-1.8431175554964097E-2" table:style-name="ce27">
            <text:p>-1.8%</text:p>
          </table:table-cell>
          <table:table-cell table:number-columns-repeated="16360" table:style-name="ce18"/>
        </table:table-row>
        <table:table-row table:style-name="ro10">
          <table:table-cell office:value-type="string" table:style-name="ce30">
            <text:p>Dairy herd</text:p>
          </table:table-cell>
          <table:table-cell office:value-type="float" office:value="1275576.4525433299" table:style-name="ce19">
            <text:p>1,275,576</text:p>
          </table:table-cell>
          <table:table-cell office:value-type="float" office:value="1258729.8898038401" table:style-name="ce19">
            <text:p>1,258,730</text:p>
          </table:table-cell>
          <table:table-cell office:value-type="float" office:value="1235907.7295306199" table:style-name="ce19">
            <text:p>1,235,908</text:p>
          </table:table-cell>
          <table:table-cell office:value-type="float" office:value="1198824.2879558455" table:style-name="ce19">
            <text:p>1,198,824</text:p>
          </table:table-cell>
          <table:table-cell office:value-type="float" office:value="1163363.8168323906" table:style-name="ce19">
            <text:p>1,163,364</text:p>
          </table:table-cell>
          <table:table-cell office:value-type="float" office:value="1159726.1558487287" table:style-name="ce19">
            <text:p>1,159,726</text:p>
          </table:table-cell>
          <table:table-cell office:value-type="float" office:value="1128969.5400104292" table:style-name="ce19">
            <text:p>1,128,970</text:p>
          </table:table-cell>
          <table:table-cell office:value-type="float" office:value="1120536.0717735735" table:style-name="ce19">
            <text:p>1,120,536</text:p>
          </table:table-cell>
          <table:table-cell office:value-type="float" office:value="1113494.2698674137" table:style-name="ce19">
            <text:p>1,113,494</text:p>
          </table:table-cell>
          <table:table-cell office:value-type="float" office:value="1142821.764627526" table:style-name="ce19">
            <text:p>1,142,822</text:p>
          </table:table-cell>
          <table:table-cell office:value-type="float" office:value="1161797.8880781494" table:style-name="ce19">
            <text:p>1,161,798</text:p>
          </table:table-cell>
          <table:table-cell office:value-type="float" office:value="1156137.2232035692" table:style-name="ce19">
            <text:p>1,156,137</text:p>
          </table:table-cell>
          <table:table-cell office:value-type="float" office:value="1150008.5984885946" table:style-name="ce19">
            <text:p>1,150,009</text:p>
          </table:table-cell>
          <table:table-cell office:value-type="float" office:value="1142874.2027831462" table:style-name="ce19">
            <text:p>1,142,874</text:p>
          </table:table-cell>
          <table:table-cell office:value-type="float" office:value="1130504.0741737233" table:style-name="ce19">
            <text:p>1,130,504</text:p>
          </table:table-cell>
          <table:table-cell office:value-type="float" office:value="1111664.4767163999" table:style-name="ce19">
            <text:p>1,111,664</text:p>
          </table:table-cell>
          <table:table-cell office:value-type="float" office:value="1102062.0267061773" table:style-name="ce19">
            <text:p>1,102,062</text:p>
          </table:table-cell>
          <table:table-cell office:value-type="float" office:value="1093845.4024688001" table:style-name="ce19">
            <text:p>1,093,845</text:p>
          </table:table-cell>
          <table:table-cell office:value-type="float" office:value="1086533.9495804501" table:style-name="ce19">
            <text:p>1,086,534</text:p>
          </table:table-cell>
          <table:table-cell office:value-type="float" office:value="1080242.9246904601" table:style-name="ce19">
            <text:p>1,080,243</text:p>
          </table:table-cell>
          <table:table-cell office:value-type="float" office:value="1082476.52519539" table:style-name="ce19">
            <text:p>1,082,477</text:p>
          </table:table-cell>
          <table:table-cell office:value-type="float" office:value="1056429.52649175" table:style-name="ce19">
            <text:p>1,056,430</text:p>
          </table:table-cell>
          <table:table-cell office:value-type="percentage" office:value="-2.4062414377936214E-2" table:style-name="ce27">
            <text:p>-2.4%</text:p>
          </table:table-cell>
          <table:table-cell table:style-name="ce18"/>
          <table:table-cell table:style-name="ce31"/>
          <table:table-cell table:number-columns-repeated="16358" table:style-name="ce18"/>
        </table:table-row>
        <table:table-row table:style-name="ro9">
          <table:table-cell office:value-type="string" table:style-name="ce28">
            <text:p>Other female cattle</text:p>
          </table:table-cell>
          <table:table-cell office:value-type="float" office:value="506899.00000000198" table:style-name="ce19">
            <text:p>506,899</text:p>
          </table:table-cell>
          <table:table-cell office:value-type="float" office:value="513939" table:style-name="ce19">
            <text:p>513,939</text:p>
          </table:table-cell>
          <table:table-cell office:value-type="float" office:value="480853.99999999802" table:style-name="ce19">
            <text:p>480,854</text:p>
          </table:table-cell>
          <table:table-cell office:value-type="float" office:value="477652" table:style-name="ce19">
            <text:p>477,652</text:p>
          </table:table-cell>
          <table:table-cell office:value-type="float" office:value="480633" table:style-name="ce19">
            <text:p>480,633</text:p>
          </table:table-cell>
          <table:table-cell office:value-type="float" office:value="488511.00000000128" table:style-name="ce19">
            <text:p>488,511</text:p>
          </table:table-cell>
          <table:table-cell office:value-type="float" office:value="455190.99999999721" table:style-name="ce19">
            <text:p>455,191</text:p>
          </table:table-cell>
          <table:table-cell office:value-type="float" office:value="423309.99999999837" table:style-name="ce19">
            <text:p>423,310</text:p>
          </table:table-cell>
          <table:table-cell office:value-type="float" office:value="439358.99999999948" table:style-name="ce19">
            <text:p>439,359</text:p>
          </table:table-cell>
          <table:table-cell office:value-type="float" office:value="450151.99999999948" table:style-name="ce19">
            <text:p>450,152</text:p>
          </table:table-cell>
          <table:table-cell office:value-type="float" office:value="421035.99999999814" table:style-name="ce19">
            <text:p>421,036</text:p>
          </table:table-cell>
          <table:table-cell office:value-type="float" office:value="396469.00000000035" table:style-name="ce19">
            <text:p>396,469</text:p>
          </table:table-cell>
          <table:table-cell office:value-type="float" office:value="394033" table:style-name="ce19">
            <text:p>394,033</text:p>
          </table:table-cell>
          <table:table-cell office:value-type="float" office:value="385201.00000000035" table:style-name="ce19">
            <text:p>385,201</text:p>
          </table:table-cell>
          <table:table-cell office:value-type="float" office:value="364510.00000000058" table:style-name="ce19">
            <text:p>364,510</text:p>
          </table:table-cell>
          <table:table-cell office:value-type="float" office:value="340980" table:style-name="ce19">
            <text:p>340,980</text:p>
          </table:table-cell>
          <table:table-cell office:value-type="float" office:value="298619.00000000244" table:style-name="ce19">
            <text:p>298,619</text:p>
          </table:table-cell>
          <table:table-cell office:value-type="float" office:value="285203" table:style-name="ce19">
            <text:p>285,203</text:p>
          </table:table-cell>
          <table:table-cell office:value-type="float" office:value="292475" table:style-name="ce19">
            <text:p>292,475</text:p>
          </table:table-cell>
          <table:table-cell office:value-type="float" office:value="304753" table:style-name="ce19">
            <text:p>304,753</text:p>
          </table:table-cell>
          <table:table-cell office:value-type="float" office:value="292143" table:style-name="ce19">
            <text:p>292,143</text:p>
          </table:table-cell>
          <table:table-cell office:value-type="float" office:value="278102" table:style-name="ce19">
            <text:p>278,102</text:p>
          </table:table-cell>
          <table:table-cell office:value-type="percentage" office:value="-4.8062079187247364E-2" table:style-name="ce27">
            <text:p>-4.8%</text:p>
          </table:table-cell>
          <table:table-cell table:number-columns-repeated="16360" table:style-name="ce18"/>
        </table:table-row>
        <table:table-row table:style-name="ro10">
          <table:table-cell office:value-type="string" table:style-name="ce30">
            <text:p>Beef</text:p>
          </table:table-cell>
          <table:table-cell office:value-type="float" office:value="214310.84898126801" table:style-name="ce19">
            <text:p>214,311</text:p>
          </table:table-cell>
          <table:table-cell office:value-type="float" office:value="219550.875645889" table:style-name="ce19">
            <text:p>219,551</text:p>
          </table:table-cell>
          <table:table-cell office:value-type="float" office:value="215534.88828440799" table:style-name="ce19">
            <text:p>215,535</text:p>
          </table:table-cell>
          <table:table-cell office:value-type="float" office:value="221991.98938649343" table:style-name="ce19">
            <text:p>221,992</text:p>
          </table:table-cell>
          <table:table-cell office:value-type="float" office:value="226519.45058864116" table:style-name="ce19">
            <text:p>226,519</text:p>
          </table:table-cell>
          <table:table-cell office:value-type="float" office:value="236032.28931807086" table:style-name="ce19">
            <text:p>236,032</text:p>
          </table:table-cell>
          <table:table-cell office:value-type="float" office:value="199986.16774438051" table:style-name="ce19">
            <text:p>199,986</text:p>
          </table:table-cell>
          <table:table-cell office:value-type="float" office:value="182019.15955544537" table:style-name="ce19">
            <text:p>182,019</text:p>
          </table:table-cell>
          <table:table-cell office:value-type="float" office:value="204642.61471841182" table:style-name="ce19">
            <text:p>204,643</text:p>
          </table:table-cell>
          <table:table-cell office:value-type="float" office:value="211971.00707524401" table:style-name="ce19">
            <text:p>211,971</text:p>
          </table:table-cell>
          <table:table-cell office:value-type="float" office:value="194110.53595758101" table:style-name="ce19">
            <text:p>194,111</text:p>
          </table:table-cell>
          <table:table-cell office:value-type="float" office:value="189862.53118373128" table:style-name="ce19">
            <text:p>189,863</text:p>
          </table:table-cell>
          <table:table-cell office:value-type="float" office:value="188836.32418070268" table:style-name="ce19">
            <text:p>188,836</text:p>
          </table:table-cell>
          <table:table-cell office:value-type="float" office:value="193642.93755588419" table:style-name="ce19">
            <text:p>193,643</text:p>
          </table:table-cell>
          <table:table-cell office:value-type="float" office:value="197445.90503914867" table:style-name="ce19">
            <text:p>197,446</text:p>
          </table:table-cell>
          <table:table-cell office:value-type="float" office:value="189171.914155115" table:style-name="ce19">
            <text:p>189,172</text:p>
          </table:table-cell>
          <table:table-cell office:value-type="float" office:value="168229.81316293325" table:style-name="ce19">
            <text:p>168,230</text:p>
          </table:table-cell>
          <table:table-cell office:value-type="float" office:value="167691.50162959701" table:style-name="ce19">
            <text:p>167,692</text:p>
          </table:table-cell>
          <table:table-cell office:value-type="float" office:value="174608.84152551001" table:style-name="ce19">
            <text:p>174,609</text:p>
          </table:table-cell>
          <table:table-cell office:value-type="float" office:value="186069.46631865599" table:style-name="ce19">
            <text:p>186,069</text:p>
          </table:table-cell>
          <table:table-cell office:value-type="float" office:value="185145.53306042901" table:style-name="ce19">
            <text:p>185,146</text:p>
          </table:table-cell>
          <table:table-cell office:value-type="float" office:value="177590.87534619501" table:style-name="ce19">
            <text:p>177,591</text:p>
          </table:table-cell>
          <table:table-cell office:value-type="percentage" office:value="-4.0803888645632336E-2" table:style-name="ce27">
            <text:p>-4.1%</text:p>
          </table:table-cell>
          <table:table-cell table:number-columns-repeated="16360" table:style-name="ce18"/>
        </table:table-row>
        <table:table-row table:style-name="ro10">
          <table:table-cell office:value-type="string" table:style-name="ce30">
            <text:p>Dairy</text:p>
          </table:table-cell>
          <table:table-cell office:value-type="float" office:value="292588.15101873397" table:style-name="ce19">
            <text:p>292,588</text:p>
          </table:table-cell>
          <table:table-cell office:value-type="float" office:value="294388.12435411097" table:style-name="ce19">
            <text:p>294,388</text:p>
          </table:table-cell>
          <table:table-cell office:value-type="float" office:value="265319.11171559" table:style-name="ce19">
            <text:p>265,319</text:p>
          </table:table-cell>
          <table:table-cell office:value-type="float" office:value="255660.01061350619" table:style-name="ce19">
            <text:p>255,660</text:p>
          </table:table-cell>
          <table:table-cell office:value-type="float" office:value="254113.54941135837" table:style-name="ce19">
            <text:p>254,114</text:p>
          </table:table-cell>
          <table:table-cell office:value-type="float" office:value="252478.71068193039" table:style-name="ce19">
            <text:p>252,479</text:p>
          </table:table-cell>
          <table:table-cell office:value-type="float" office:value="255204.8322556167" table:style-name="ce19">
            <text:p>255,205</text:p>
          </table:table-cell>
          <table:table-cell office:value-type="float" office:value="241290.84044455297" table:style-name="ce19">
            <text:p>241,291</text:p>
          </table:table-cell>
          <table:table-cell office:value-type="float" office:value="234716.38528158766" table:style-name="ce19">
            <text:p>234,716</text:p>
          </table:table-cell>
          <table:table-cell office:value-type="float" office:value="238180.99292475547" table:style-name="ce19">
            <text:p>238,181</text:p>
          </table:table-cell>
          <table:table-cell office:value-type="float" office:value="226925.46404241712" table:style-name="ce19">
            <text:p>226,925</text:p>
          </table:table-cell>
          <table:table-cell office:value-type="float" office:value="206606.46881626904" table:style-name="ce19">
            <text:p>206,606</text:p>
          </table:table-cell>
          <table:table-cell office:value-type="float" office:value="205196.67581929732" table:style-name="ce19">
            <text:p>205,197</text:p>
          </table:table-cell>
          <table:table-cell office:value-type="float" office:value="191558.06244411613" table:style-name="ce19">
            <text:p>191,558</text:p>
          </table:table-cell>
          <table:table-cell office:value-type="float" office:value="167064.09496085189" table:style-name="ce19">
            <text:p>167,064</text:p>
          </table:table-cell>
          <table:table-cell office:value-type="float" office:value="151808.085844885" table:style-name="ce19">
            <text:p>151,808</text:p>
          </table:table-cell>
          <table:table-cell office:value-type="float" office:value="130389.18683706917" table:style-name="ce19">
            <text:p>130,389</text:p>
          </table:table-cell>
          <table:table-cell office:value-type="float" office:value="117511.498370403" table:style-name="ce19">
            <text:p>117,511</text:p>
          </table:table-cell>
          <table:table-cell office:value-type="float" office:value="117866.15847449" table:style-name="ce19">
            <text:p>117,866</text:p>
          </table:table-cell>
          <table:table-cell office:value-type="float" office:value="118683.53368134399" table:style-name="ce19">
            <text:p>118,684</text:p>
          </table:table-cell>
          <table:table-cell office:value-type="float" office:value="106997.46693957099" table:style-name="ce19">
            <text:p>106,997</text:p>
          </table:table-cell>
          <table:table-cell office:value-type="float" office:value="100511.124653805" table:style-name="ce19">
            <text:p>100,511</text:p>
          </table:table-cell>
          <table:table-cell office:value-type="percentage" office:value="-6.0621456482042535E-2" table:style-name="ce27">
            <text:p>-6.1%</text:p>
          </table:table-cell>
          <table:table-cell table:number-columns-repeated="16360" table:style-name="ce18"/>
        </table:table-row>
        <table:table-row table:style-name="ro9">
          <table:table-cell office:value-type="string" table:style-name="ce26">
            <text:p>Aged between 1 and 2 years</text:p>
          </table:table-cell>
          <table:table-cell office:value-type="float" office:value="825233.00000000303" table:style-name="ce19">
            <text:p>825,233</text:p>
          </table:table-cell>
          <table:table-cell office:value-type="float" office:value="799401.00000000501" table:style-name="ce19">
            <text:p>799,401</text:p>
          </table:table-cell>
          <table:table-cell office:value-type="float" office:value="778249.00000000093" table:style-name="ce19">
            <text:p>778,249</text:p>
          </table:table-cell>
          <table:table-cell office:value-type="float" office:value="770908.0000000014" table:style-name="ce19">
            <text:p>770,908</text:p>
          </table:table-cell>
          <table:table-cell office:value-type="float" office:value="764117.00000000384" table:style-name="ce19">
            <text:p>764,117</text:p>
          </table:table-cell>
          <table:table-cell office:value-type="float" office:value="764470.99999999721" table:style-name="ce19">
            <text:p>764,471</text:p>
          </table:table-cell>
          <table:table-cell office:value-type="float" office:value="749320.99999999907" table:style-name="ce19">
            <text:p>749,321</text:p>
          </table:table-cell>
          <table:table-cell office:value-type="float" office:value="764425.00000000093" table:style-name="ce19">
            <text:p>764,425</text:p>
          </table:table-cell>
          <table:table-cell office:value-type="float" office:value="776921.00000000116" table:style-name="ce19">
            <text:p>776,921</text:p>
          </table:table-cell>
          <table:table-cell office:value-type="float" office:value="751487.00000000163" table:style-name="ce19">
            <text:p>751,487</text:p>
          </table:table-cell>
          <table:table-cell office:value-type="float" office:value="759171.99999999837" table:style-name="ce19">
            <text:p>759,172</text:p>
          </table:table-cell>
          <table:table-cell office:value-type="float" office:value="788554.99999999942" table:style-name="ce19">
            <text:p>788,555</text:p>
          </table:table-cell>
          <table:table-cell office:value-type="float" office:value="799265.00000000186" table:style-name="ce19">
            <text:p>799,265</text:p>
          </table:table-cell>
          <table:table-cell office:value-type="float" office:value="791706.00000000116" table:style-name="ce19">
            <text:p>791,706</text:p>
          </table:table-cell>
          <table:table-cell office:value-type="float" office:value="788818.99999999837" table:style-name="ce19">
            <text:p>788,819</text:p>
          </table:table-cell>
          <table:table-cell office:value-type="float" office:value="779535" table:style-name="ce19">
            <text:p>779,535</text:p>
          </table:table-cell>
          <table:table-cell office:value-type="float" office:value="775137.99999999802" table:style-name="ce19">
            <text:p>775,138</text:p>
          </table:table-cell>
          <table:table-cell office:value-type="float" office:value="805179" table:style-name="ce19">
            <text:p>805,179</text:p>
          </table:table-cell>
          <table:table-cell office:value-type="float" office:value="823077" table:style-name="ce19">
            <text:p>823,077</text:p>
          </table:table-cell>
          <table:table-cell office:value-type="float" office:value="802670" table:style-name="ce19">
            <text:p>802,670</text:p>
          </table:table-cell>
          <table:table-cell office:value-type="float" office:value="784971" table:style-name="ce19">
            <text:p>784,971</text:p>
          </table:table-cell>
          <table:table-cell office:value-type="float" office:value="778955" table:style-name="ce19">
            <text:p>778,955</text:p>
          </table:table-cell>
          <table:table-cell office:value-type="percentage" office:value="-7.6639773953433021E-3" table:style-name="ce27">
            <text:p>-0.8%</text:p>
          </table:table-cell>
          <table:table-cell table:number-columns-repeated="16360" table:style-name="ce18"/>
        </table:table-row>
        <table:table-row table:style-name="ro10">
          <table:table-cell office:value-type="string" table:style-name="ce30">
            <text:p>Beef</text:p>
          </table:table-cell>
          <table:table-cell office:value-type="float" office:value="511744.26090012997" table:style-name="ce19">
            <text:p>511,744</text:p>
          </table:table-cell>
          <table:table-cell office:value-type="float" office:value="502134.950099268" table:style-name="ce19">
            <text:p>502,135</text:p>
          </table:table-cell>
          <table:table-cell office:value-type="float" office:value="496572.30807804299" table:style-name="ce19">
            <text:p>496,572</text:p>
          </table:table-cell>
          <table:table-cell office:value-type="float" office:value="479354.75272134051" table:style-name="ce19">
            <text:p>479,355</text:p>
          </table:table-cell>
          <table:table-cell office:value-type="float" office:value="474833.65314348351" table:style-name="ce19">
            <text:p>474,834</text:p>
          </table:table-cell>
          <table:table-cell office:value-type="float" office:value="445516.01575880643" table:style-name="ce19">
            <text:p>445,516</text:p>
          </table:table-cell>
          <table:table-cell office:value-type="float" office:value="430395.52131401148" table:style-name="ce19">
            <text:p>430,396</text:p>
          </table:table-cell>
          <table:table-cell office:value-type="float" office:value="436186.68702090968" table:style-name="ce19">
            <text:p>436,187</text:p>
          </table:table-cell>
          <table:table-cell office:value-type="float" office:value="449521.77576541697" table:style-name="ce19">
            <text:p>449,522</text:p>
          </table:table-cell>
          <table:table-cell office:value-type="float" office:value="426457.36148361448" table:style-name="ce19">
            <text:p>426,457</text:p>
          </table:table-cell>
          <table:table-cell office:value-type="float" office:value="428938.73007189727" table:style-name="ce19">
            <text:p>428,939</text:p>
          </table:table-cell>
          <table:table-cell office:value-type="float" office:value="446708.80369185912" table:style-name="ce19">
            <text:p>446,709</text:p>
          </table:table-cell>
          <table:table-cell office:value-type="float" office:value="459579.14194413257" table:style-name="ce19">
            <text:p>459,579</text:p>
          </table:table-cell>
          <table:table-cell office:value-type="float" office:value="477682.33241572417" table:style-name="ce19">
            <text:p>477,682</text:p>
          </table:table-cell>
          <table:table-cell office:value-type="float" office:value="479459.57301196392" table:style-name="ce19">
            <text:p>479,460</text:p>
          </table:table-cell>
          <table:table-cell office:value-type="float" office:value="475372.74625563202" table:style-name="ce19">
            <text:p>475,373</text:p>
          </table:table-cell>
          <table:table-cell office:value-type="float" office:value="466168.71705239406" table:style-name="ce19">
            <text:p>466,169</text:p>
          </table:table-cell>
          <table:table-cell office:value-type="float" office:value="482175.92288116401" table:style-name="ce19">
            <text:p>482,176</text:p>
          </table:table-cell>
          <table:table-cell office:value-type="float" office:value="494921.34081297799" table:style-name="ce19">
            <text:p>494,921</text:p>
          </table:table-cell>
          <table:table-cell office:value-type="float" office:value="487157.50173473399" table:style-name="ce19">
            <text:p>487,158</text:p>
          </table:table-cell>
          <table:table-cell office:value-type="float" office:value="473038.37602259399" table:style-name="ce19">
            <text:p>473,038</text:p>
          </table:table-cell>
          <table:table-cell office:value-type="float" office:value="478063.57421502302" table:style-name="ce19">
            <text:p>478,064</text:p>
          </table:table-cell>
          <table:table-cell office:value-type="percentage" office:value="1.0623235760874206E-2" table:style-name="ce27">
            <text:p>1.1%</text:p>
          </table:table-cell>
          <table:table-cell table:number-columns-repeated="16360" table:style-name="ce18"/>
        </table:table-row>
        <table:table-row table:style-name="ro10">
          <table:table-cell office:value-type="string" table:style-name="ce30">
            <text:p>Dairy</text:p>
          </table:table-cell>
          <table:table-cell office:value-type="float" office:value="313488.739099873" table:style-name="ce19">
            <text:p>313,489</text:p>
          </table:table-cell>
          <table:table-cell office:value-type="float" office:value="297266.04990073701" table:style-name="ce19">
            <text:p>297,266</text:p>
          </table:table-cell>
          <table:table-cell office:value-type="float" office:value="281676.691921958" table:style-name="ce19">
            <text:p>281,677</text:p>
          </table:table-cell>
          <table:table-cell office:value-type="float" office:value="291553.24727866089" table:style-name="ce19">
            <text:p>291,553</text:p>
          </table:table-cell>
          <table:table-cell office:value-type="float" office:value="289283.34685652034" table:style-name="ce19">
            <text:p>289,283</text:p>
          </table:table-cell>
          <table:table-cell office:value-type="float" office:value="318954.98424119077" table:style-name="ce19">
            <text:p>318,955</text:p>
          </table:table-cell>
          <table:table-cell office:value-type="float" office:value="318925.47868598759" table:style-name="ce19">
            <text:p>318,925</text:p>
          </table:table-cell>
          <table:table-cell office:value-type="float" office:value="328238.31297909131" table:style-name="ce19">
            <text:p>328,238</text:p>
          </table:table-cell>
          <table:table-cell office:value-type="float" office:value="327399.22423458414" table:style-name="ce19">
            <text:p>327,399</text:p>
          </table:table-cell>
          <table:table-cell office:value-type="float" office:value="325029.63851638715" table:style-name="ce19">
            <text:p>325,030</text:p>
          </table:table-cell>
          <table:table-cell office:value-type="float" office:value="330233.26992810104" table:style-name="ce19">
            <text:p>330,233</text:p>
          </table:table-cell>
          <table:table-cell office:value-type="float" office:value="341846.19630814029" table:style-name="ce19">
            <text:p>341,846</text:p>
          </table:table-cell>
          <table:table-cell office:value-type="float" office:value="339685.85805586935" table:style-name="ce19">
            <text:p>339,686</text:p>
          </table:table-cell>
          <table:table-cell office:value-type="float" office:value="314023.66758427705" table:style-name="ce19">
            <text:p>314,024</text:p>
          </table:table-cell>
          <table:table-cell office:value-type="float" office:value="309359.42698803439" table:style-name="ce19">
            <text:p>309,359</text:p>
          </table:table-cell>
          <table:table-cell office:value-type="float" office:value="304162.25374436798" table:style-name="ce19">
            <text:p>304,162</text:p>
          </table:table-cell>
          <table:table-cell office:value-type="float" office:value="308969.28294760396" table:style-name="ce19">
            <text:p>308,969</text:p>
          </table:table-cell>
          <table:table-cell office:value-type="float" office:value="323003.07711883599" table:style-name="ce19">
            <text:p>323,003</text:p>
          </table:table-cell>
          <table:table-cell office:value-type="float" office:value="328155.65918702201" table:style-name="ce19">
            <text:p>328,156</text:p>
          </table:table-cell>
          <table:table-cell office:value-type="float" office:value="315512.49826526601" table:style-name="ce19">
            <text:p>315,512</text:p>
          </table:table-cell>
          <table:table-cell office:value-type="float" office:value="311932.62397740601" table:style-name="ce19">
            <text:p>311,933</text:p>
          </table:table-cell>
          <table:table-cell office:value-type="float" office:value="300891.42578497698" table:style-name="ce19">
            <text:p>300,891</text:p>
          </table:table-cell>
          <table:table-cell office:value-type="percentage" office:value="-3.5396099489833355E-2" table:style-name="ce27">
            <text:p>-3.5%</text:p>
          </table:table-cell>
          <table:table-cell table:number-columns-repeated="16360" table:style-name="ce18"/>
        </table:table-row>
        <table:table-row table:style-name="ro9">
          <table:table-cell office:value-type="string" table:style-name="ce26">
            <text:p>Less than 1 year</text:p>
          </table:table-cell>
          <table:table-cell office:value-type="float" office:value="869460.99999999802" table:style-name="ce19">
            <text:p>869,461</text:p>
          </table:table-cell>
          <table:table-cell office:value-type="float" office:value="855843.99999999907" table:style-name="ce19">
            <text:p>855,844</text:p>
          </table:table-cell>
          <table:table-cell office:value-type="float" office:value="841787.00000000198" table:style-name="ce19">
            <text:p>841,787</text:p>
          </table:table-cell>
          <table:table-cell office:value-type="float" office:value="823853.00000000303" table:style-name="ce19">
            <text:p>823,853</text:p>
          </table:table-cell>
          <table:table-cell office:value-type="float" office:value="817238" table:style-name="ce19">
            <text:p>817,238</text:p>
          </table:table-cell>
          <table:table-cell office:value-type="float" office:value="815125.99999999662" table:style-name="ce19">
            <text:p>815,126</text:p>
          </table:table-cell>
          <table:table-cell office:value-type="float" office:value="832539.99999999907" table:style-name="ce19">
            <text:p>832,540</text:p>
          </table:table-cell>
          <table:table-cell office:value-type="float" office:value="831539.9999999979" table:style-name="ce19">
            <text:p>831,540</text:p>
          </table:table-cell>
          <table:table-cell office:value-type="float" office:value="805051" table:style-name="ce19">
            <text:p>805,051</text:p>
          </table:table-cell>
          <table:table-cell office:value-type="float" office:value="816375.00000000116" table:style-name="ce19">
            <text:p>816,375</text:p>
          </table:table-cell>
          <table:table-cell office:value-type="float" office:value="848572.00000000175" table:style-name="ce19">
            <text:p>848,572</text:p>
          </table:table-cell>
          <table:table-cell office:value-type="float" office:value="863103.9999999993" table:style-name="ce19">
            <text:p>863,104</text:p>
          </table:table-cell>
          <table:table-cell office:value-type="float" office:value="856155.99999999558" table:style-name="ce19">
            <text:p>856,156</text:p>
          </table:table-cell>
          <table:table-cell office:value-type="float" office:value="858251.00000000186" table:style-name="ce19">
            <text:p>858,251</text:p>
          </table:table-cell>
          <table:table-cell office:value-type="float" office:value="849455.00000000116" table:style-name="ce19">
            <text:p>849,455</text:p>
          </table:table-cell>
          <table:table-cell office:value-type="float" office:value="855427.99999999802" table:style-name="ce19">
            <text:p>855,428</text:p>
          </table:table-cell>
          <table:table-cell office:value-type="float" office:value="877490.99999999884" table:style-name="ce19">
            <text:p>877,491</text:p>
          </table:table-cell>
          <table:table-cell office:value-type="float" office:value="896244" table:style-name="ce19">
            <text:p>896,244</text:p>
          </table:table-cell>
          <table:table-cell office:value-type="float" office:value="882221" table:style-name="ce19">
            <text:p>882,221</text:p>
          </table:table-cell>
          <table:table-cell office:value-type="float" office:value="862840" table:style-name="ce19">
            <text:p>862,840</text:p>
          </table:table-cell>
          <table:table-cell office:value-type="float" office:value="861988" table:style-name="ce19">
            <text:p>861,988</text:p>
          </table:table-cell>
          <table:table-cell office:value-type="float" office:value="851247" table:style-name="ce19">
            <text:p>851,247</text:p>
          </table:table-cell>
          <table:table-cell office:value-type="percentage" office:value="-1.2460730311790846E-2" table:style-name="ce27">
            <text:p>-1.2%</text:p>
          </table:table-cell>
          <table:table-cell table:number-columns-repeated="16360" table:style-name="ce18"/>
        </table:table-row>
        <table:table-row table:style-name="ro10">
          <table:table-cell office:value-type="string" table:style-name="ce30">
            <text:p>Beef</text:p>
          </table:table-cell>
          <table:table-cell office:value-type="float" office:value="565612.91932225705" table:style-name="ce19">
            <text:p>565,613</text:p>
          </table:table-cell>
          <table:table-cell office:value-type="float" office:value="566419.86103298701" table:style-name="ce19">
            <text:p>566,420</text:p>
          </table:table-cell>
          <table:table-cell office:value-type="float" office:value="541136.41950074199" table:style-name="ce19">
            <text:p>541,136</text:p>
          </table:table-cell>
          <table:table-cell office:value-type="float" office:value="525399.65623098612" table:style-name="ce19">
            <text:p>525,400</text:p>
          </table:table-cell>
          <table:table-cell office:value-type="float" office:value="489990.94342414098" table:style-name="ce19">
            <text:p>489,991</text:p>
          </table:table-cell>
          <table:table-cell office:value-type="float" office:value="485435.0499462756" table:style-name="ce19">
            <text:p>485,435</text:p>
          </table:table-cell>
          <table:table-cell office:value-type="float" office:value="495236.39652020519" table:style-name="ce19">
            <text:p>495,236</text:p>
          </table:table-cell>
          <table:table-cell office:value-type="float" office:value="493674.52374491619" table:style-name="ce19">
            <text:p>493,675</text:p>
          </table:table-cell>
          <table:table-cell office:value-type="float" office:value="468978.44084683846" table:style-name="ce19">
            <text:p>468,978</text:p>
          </table:table-cell>
          <table:table-cell office:value-type="float" office:value="475747.82963799767" table:style-name="ce19">
            <text:p>475,748</text:p>
          </table:table-cell>
          <table:table-cell office:value-type="float" office:value="494941.17487895052" table:style-name="ce19">
            <text:p>494,941</text:p>
          </table:table-cell>
          <table:table-cell office:value-type="float" office:value="509996.72533849394" table:style-name="ce19">
            <text:p>509,997</text:p>
          </table:table-cell>
          <table:table-cell office:value-type="float" office:value="529448.37616482785" table:style-name="ce19">
            <text:p>529,448</text:p>
          </table:table-cell>
          <table:table-cell office:value-type="float" office:value="535141.80937850662" table:style-name="ce19">
            <text:p>535,142</text:p>
          </table:table-cell>
          <table:table-cell office:value-type="float" office:value="533018.61095096322" table:style-name="ce19">
            <text:p>533,019</text:p>
          </table:table-cell>
          <table:table-cell office:value-type="float" office:value="534259.524778135" table:style-name="ce19">
            <text:p>534,260</text:p>
          </table:table-cell>
          <table:table-cell office:value-type="float" office:value="541343.58746686077" table:style-name="ce19">
            <text:p>541,344</text:p>
          </table:table-cell>
          <table:table-cell office:value-type="float" office:value="553524.04412091197" table:style-name="ce19">
            <text:p>553,524</text:p>
          </table:table-cell>
          <table:table-cell office:value-type="float" office:value="553244.84397344303" table:style-name="ce19">
            <text:p>553,245</text:p>
          </table:table-cell>
          <table:table-cell office:value-type="float" office:value="536780.86191345903" table:style-name="ce19">
            <text:p>536,781</text:p>
          </table:table-cell>
          <table:table-cell office:value-type="float" office:value="547416.87819509895" table:style-name="ce19">
            <text:p>547,417</text:p>
          </table:table-cell>
          <table:table-cell office:value-type="float" office:value="546021.27678554202" table:style-name="ce19">
            <text:p>546,021</text:p>
          </table:table-cell>
          <table:table-cell office:value-type="percentage" office:value="-2.5494307266491489E-3" table:style-name="ce27">
            <text:p>-0.3%</text:p>
          </table:table-cell>
          <table:table-cell table:number-columns-repeated="16360" table:style-name="ce18"/>
        </table:table-row>
        <table:table-row table:style-name="ro10">
          <table:table-cell office:value-type="string" table:style-name="ce30">
            <text:p>Dairy</text:p>
          </table:table-cell>
          <table:table-cell office:value-type="float" office:value="303848.08067774097" table:style-name="ce19">
            <text:p>303,848</text:p>
          </table:table-cell>
          <table:table-cell office:value-type="float" office:value="289424.138967012" table:style-name="ce19">
            <text:p>289,424</text:p>
          </table:table-cell>
          <table:table-cell office:value-type="float" office:value="300650.58049925999" table:style-name="ce19">
            <text:p>300,651</text:p>
          </table:table-cell>
          <table:table-cell office:value-type="float" office:value="298453.34376901685" table:style-name="ce19">
            <text:p>298,453</text:p>
          </table:table-cell>
          <table:table-cell office:value-type="float" office:value="327247.05657585926" table:style-name="ce19">
            <text:p>327,247</text:p>
          </table:table-cell>
          <table:table-cell office:value-type="float" office:value="329690.95005372103" table:style-name="ce19">
            <text:p>329,691</text:p>
          </table:table-cell>
          <table:table-cell office:value-type="float" office:value="337303.60347979394" table:style-name="ce19">
            <text:p>337,304</text:p>
          </table:table-cell>
          <table:table-cell office:value-type="float" office:value="337865.47625508177" table:style-name="ce19">
            <text:p>337,865</text:p>
          </table:table-cell>
          <table:table-cell office:value-type="float" office:value="336072.55915316154" table:style-name="ce19">
            <text:p>336,073</text:p>
          </table:table-cell>
          <table:table-cell office:value-type="float" office:value="340627.17036200356" table:style-name="ce19">
            <text:p>340,627</text:p>
          </table:table-cell>
          <table:table-cell office:value-type="float" office:value="353630.82512105122" table:style-name="ce19">
            <text:p>353,631</text:p>
          </table:table-cell>
          <table:table-cell office:value-type="float" office:value="353107.2746615053" table:style-name="ce19">
            <text:p>353,107</text:p>
          </table:table-cell>
          <table:table-cell office:value-type="float" office:value="326707.62383516773" table:style-name="ce19">
            <text:p>326,708</text:p>
          </table:table-cell>
          <table:table-cell office:value-type="float" office:value="323109.19062149531" table:style-name="ce19">
            <text:p>323,109</text:p>
          </table:table-cell>
          <table:table-cell office:value-type="float" office:value="316436.389049038" table:style-name="ce19">
            <text:p>316,436</text:p>
          </table:table-cell>
          <table:table-cell office:value-type="float" office:value="321168.47522186302" table:style-name="ce19">
            <text:p>321,168</text:p>
          </table:table-cell>
          <table:table-cell office:value-type="float" office:value="336147.41253313801" table:style-name="ce19">
            <text:p>336,147</text:p>
          </table:table-cell>
          <table:table-cell office:value-type="float" office:value="342719.95587908803" table:style-name="ce19">
            <text:p>342,720</text:p>
          </table:table-cell>
          <table:table-cell office:value-type="float" office:value="328976.15602655697" table:style-name="ce19">
            <text:p>328,976</text:p>
          </table:table-cell>
          <table:table-cell office:value-type="float" office:value="326059.13808654097" table:style-name="ce19">
            <text:p>326,059</text:p>
          </table:table-cell>
          <table:table-cell office:value-type="float" office:value="314571.12180490099" table:style-name="ce19">
            <text:p>314,571</text:p>
          </table:table-cell>
          <table:table-cell office:value-type="float" office:value="305225.72321445798" table:style-name="ce19">
            <text:p>305,226</text:p>
          </table:table-cell>
          <table:table-cell office:value-type="percentage" office:value="-2.970838053036251E-2" table:style-name="ce27">
            <text:p>-3.0%</text:p>
          </table:table-cell>
          <table:table-cell table:number-columns-repeated="16360" table:style-name="ce18"/>
        </table:table-row>
        <table:table-row table:style-name="ro9">
          <table:table-cell office:value-type="string" table:style-name="ce23">
            <text:p>All male cattle</text:p>
          </table:table-cell>
          <table:table-cell office:value-type="float" office:value="1603368" table:style-name="ce24">
            <text:p>1,603,368</text:p>
          </table:table-cell>
          <table:table-cell office:value-type="float" office:value="1542993" table:style-name="ce24">
            <text:p>1,542,993</text:p>
          </table:table-cell>
          <table:table-cell office:value-type="float" office:value="1502584" table:style-name="ce24">
            <text:p>1,502,584</text:p>
          </table:table-cell>
          <table:table-cell office:value-type="float" office:value="1465455" table:style-name="ce24">
            <text:p>1,465,455</text:p>
          </table:table-cell>
          <table:table-cell office:value-type="float" office:value="1523332" table:style-name="ce24">
            <text:p>1,523,332</text:p>
          </table:table-cell>
          <table:table-cell office:value-type="float" office:value="1557381" table:style-name="ce24">
            <text:p>1,557,381</text:p>
          </table:table-cell>
          <table:table-cell office:value-type="float" office:value="1490483" table:style-name="ce24">
            <text:p>1,490,483</text:p>
          </table:table-cell>
          <table:table-cell office:value-type="float" office:value="1491047" table:style-name="ce24">
            <text:p>1,491,047</text:p>
          </table:table-cell>
          <table:table-cell office:value-type="float" office:value="1509121" table:style-name="ce24">
            <text:p>1,509,121</text:p>
          </table:table-cell>
          <table:table-cell office:value-type="float" office:value="1502605" table:style-name="ce24">
            <text:p>1,502,605</text:p>
          </table:table-cell>
          <table:table-cell office:value-type="float" office:value="1481623" table:style-name="ce24">
            <text:p>1,481,623</text:p>
          </table:table-cell>
          <table:table-cell office:value-type="float" office:value="1503984" table:style-name="ce24">
            <text:p>1,503,984</text:p>
          </table:table-cell>
          <table:table-cell office:value-type="float" office:value="1497121" table:style-name="ce24">
            <text:p>1,497,121</text:p>
          </table:table-cell>
          <table:table-cell office:value-type="float" office:value="1482517" table:style-name="ce24">
            <text:p>1,482,517</text:p>
          </table:table-cell>
          <table:table-cell office:value-type="float" office:value="1447692" table:style-name="ce24">
            <text:p>1,447,692</text:p>
          </table:table-cell>
          <table:table-cell office:value-type="float" office:value="1392583" table:style-name="ce24">
            <text:p>1,392,583</text:p>
          </table:table-cell>
          <table:table-cell office:value-type="float" office:value="1352343" table:style-name="ce24">
            <text:p>1,352,343</text:p>
          </table:table-cell>
          <table:table-cell office:value-type="float" office:value="1375980" table:style-name="ce24">
            <text:p>1,375,980</text:p>
          </table:table-cell>
          <table:table-cell office:value-type="float" office:value="1370104" table:style-name="ce24">
            <text:p>1,370,104</text:p>
          </table:table-cell>
          <table:table-cell office:value-type="float" office:value="1334782" table:style-name="ce24">
            <text:p>1,334,782</text:p>
          </table:table-cell>
          <table:table-cell office:value-type="float" office:value="1320371" table:style-name="ce24">
            <text:p>1,320,371</text:p>
          </table:table-cell>
          <table:table-cell office:value-type="float" office:value="1316147" table:style-name="ce24">
            <text:p>1,316,147</text:p>
          </table:table-cell>
          <table:table-cell office:value-type="percentage" office:value="-3.1991008587737291E-3" table:style-name="ce25">
            <text:p>-0.3%</text:p>
          </table:table-cell>
          <table:table-cell table:number-columns-repeated="16360" table:style-name="ce18"/>
        </table:table-row>
        <table:table-row table:style-name="ro10">
          <table:table-cell office:value-type="string" table:style-name="ce26">
            <text:p>Aged 2 years or more</text:p>
          </table:table-cell>
          <table:table-cell office:value-type="float" office:value="216644" table:style-name="ce19">
            <text:p>216,644</text:p>
          </table:table-cell>
          <table:table-cell office:value-type="float" office:value="216616" table:style-name="ce19">
            <text:p>216,616</text:p>
          </table:table-cell>
          <table:table-cell office:value-type="float" office:value="214705" table:style-name="ce19">
            <text:p>214,705</text:p>
          </table:table-cell>
          <table:table-cell office:value-type="float" office:value="216405" table:style-name="ce19">
            <text:p>216,405</text:p>
          </table:table-cell>
          <table:table-cell office:value-type="float" office:value="227117" table:style-name="ce19">
            <text:p>227,117</text:p>
          </table:table-cell>
          <table:table-cell office:value-type="float" office:value="236668" table:style-name="ce19">
            <text:p>236,668</text:p>
          </table:table-cell>
          <table:table-cell office:value-type="float" office:value="205131" table:style-name="ce19">
            <text:p>205,131</text:p>
          </table:table-cell>
          <table:table-cell office:value-type="float" office:value="196064" table:style-name="ce19">
            <text:p>196,064</text:p>
          </table:table-cell>
          <table:table-cell office:value-type="float" office:value="213812" table:style-name="ce19">
            <text:p>213,812</text:p>
          </table:table-cell>
          <table:table-cell office:value-type="float" office:value="236839" table:style-name="ce19">
            <text:p>236,839</text:p>
          </table:table-cell>
          <table:table-cell office:value-type="float" office:value="211531" table:style-name="ce19">
            <text:p>211,531</text:p>
          </table:table-cell>
          <table:table-cell office:value-type="float" office:value="200152" table:style-name="ce19">
            <text:p>200,152</text:p>
          </table:table-cell>
          <table:table-cell office:value-type="float" office:value="193044" table:style-name="ce19">
            <text:p>193,044</text:p>
          </table:table-cell>
          <table:table-cell office:value-type="float" office:value="190206" table:style-name="ce19">
            <text:p>190,206</text:p>
          </table:table-cell>
          <table:table-cell office:value-type="float" office:value="190815" table:style-name="ce19">
            <text:p>190,815</text:p>
          </table:table-cell>
          <table:table-cell office:value-type="float" office:value="175817" table:style-name="ce19">
            <text:p>175,817</text:p>
          </table:table-cell>
          <table:table-cell office:value-type="float" office:value="149931" table:style-name="ce19">
            <text:p>149,931</text:p>
          </table:table-cell>
          <table:table-cell office:value-type="float" office:value="154788" table:style-name="ce19">
            <text:p>154,788</text:p>
          </table:table-cell>
          <table:table-cell office:value-type="float" office:value="168073" table:style-name="ce19">
            <text:p>168,073</text:p>
          </table:table-cell>
          <table:table-cell office:value-type="float" office:value="178636" table:style-name="ce19">
            <text:p>178,636</text:p>
          </table:table-cell>
          <table:table-cell office:value-type="float" office:value="173833" table:style-name="ce19">
            <text:p>173,833</text:p>
          </table:table-cell>
          <table:table-cell office:value-type="float" office:value="160862" table:style-name="ce19">
            <text:p>160,862</text:p>
          </table:table-cell>
          <table:table-cell office:value-type="percentage" office:value="-7.4617592747061812E-2" table:style-name="ce27">
            <text:p>-7.5%</text:p>
          </table:table-cell>
          <table:table-cell table:number-columns-repeated="16360" table:style-name="ce18"/>
        </table:table-row>
        <table:table-row table:style-name="ro10">
          <table:table-cell office:value-type="string" table:style-name="ce26">
            <text:p>Aged between 1 and 2 years</text:p>
          </table:table-cell>
          <table:table-cell office:value-type="float" office:value="619442" table:style-name="ce19">
            <text:p>619,442</text:p>
          </table:table-cell>
          <table:table-cell office:value-type="float" office:value="582723" table:style-name="ce19">
            <text:p>582,723</text:p>
          </table:table-cell>
          <table:table-cell office:value-type="float" office:value="578484" table:style-name="ce19">
            <text:p>578,484</text:p>
          </table:table-cell>
          <table:table-cell office:value-type="float" office:value="551295" table:style-name="ce19">
            <text:p>551,295</text:p>
          </table:table-cell>
          <table:table-cell office:value-type="float" office:value="574963" table:style-name="ce19">
            <text:p>574,963</text:p>
          </table:table-cell>
          <table:table-cell office:value-type="float" office:value="577847" table:style-name="ce19">
            <text:p>577,847</text:p>
          </table:table-cell>
          <table:table-cell office:value-type="float" office:value="565273" table:style-name="ce19">
            <text:p>565,273</text:p>
          </table:table-cell>
          <table:table-cell office:value-type="float" office:value="554473" table:style-name="ce19">
            <text:p>554,473</text:p>
          </table:table-cell>
          <table:table-cell office:value-type="float" office:value="581462" table:style-name="ce19">
            <text:p>581,462</text:p>
          </table:table-cell>
          <table:table-cell office:value-type="float" office:value="554233" table:style-name="ce19">
            <text:p>554,233</text:p>
          </table:table-cell>
          <table:table-cell office:value-type="float" office:value="549263" table:style-name="ce19">
            <text:p>549,263</text:p>
          </table:table-cell>
          <table:table-cell office:value-type="float" office:value="559379" table:style-name="ce19">
            <text:p>559,379</text:p>
          </table:table-cell>
          <table:table-cell office:value-type="float" office:value="571643" table:style-name="ce19">
            <text:p>571,643</text:p>
          </table:table-cell>
          <table:table-cell office:value-type="float" office:value="566227" table:style-name="ce19">
            <text:p>566,227</text:p>
          </table:table-cell>
          <table:table-cell office:value-type="float" office:value="558840" table:style-name="ce19">
            <text:p>558,840</text:p>
          </table:table-cell>
          <table:table-cell office:value-type="float" office:value="537958" table:style-name="ce19">
            <text:p>537,958</text:p>
          </table:table-cell>
          <table:table-cell office:value-type="float" office:value="518252" table:style-name="ce19">
            <text:p>518,252</text:p>
          </table:table-cell>
          <table:table-cell office:value-type="float" office:value="540722" table:style-name="ce19">
            <text:p>540,722</text:p>
          </table:table-cell>
          <table:table-cell office:value-type="float" office:value="546769" table:style-name="ce19">
            <text:p>546,769</text:p>
          </table:table-cell>
          <table:table-cell office:value-type="float" office:value="529618" table:style-name="ce19">
            <text:p>529,618</text:p>
          </table:table-cell>
          <table:table-cell office:value-type="float" office:value="509786" table:style-name="ce19">
            <text:p>509,786</text:p>
          </table:table-cell>
          <table:table-cell office:value-type="float" office:value="512766" table:style-name="ce19">
            <text:p>512,766</text:p>
          </table:table-cell>
          <table:table-cell office:value-type="percentage" office:value="5.8455901103600105E-3" table:style-name="ce27">
            <text:p>0.6%</text:p>
          </table:table-cell>
          <table:table-cell table:number-columns-repeated="16360" table:style-name="ce18"/>
        </table:table-row>
        <table:table-row table:style-name="ro10">
          <table:table-cell office:value-type="string" table:style-name="ce32">
            <text:p>Less than 1 year</text:p>
          </table:table-cell>
          <table:table-cell office:value-type="float" office:value="767282" table:style-name="ce33">
            <text:p>767,282</text:p>
          </table:table-cell>
          <table:table-cell office:value-type="float" office:value="743654" table:style-name="ce33">
            <text:p>743,654</text:p>
          </table:table-cell>
          <table:table-cell office:value-type="float" office:value="709395" table:style-name="ce33">
            <text:p>709,395</text:p>
          </table:table-cell>
          <table:table-cell office:value-type="float" office:value="697755" table:style-name="ce33">
            <text:p>697,755</text:p>
          </table:table-cell>
          <table:table-cell office:value-type="float" office:value="721252" table:style-name="ce33">
            <text:p>721,252</text:p>
          </table:table-cell>
          <table:table-cell office:value-type="float" office:value="742866" table:style-name="ce33">
            <text:p>742,866</text:p>
          </table:table-cell>
          <table:table-cell office:value-type="float" office:value="720079" table:style-name="ce33">
            <text:p>720,079</text:p>
          </table:table-cell>
          <table:table-cell office:value-type="float" office:value="740510" table:style-name="ce33">
            <text:p>740,510</text:p>
          </table:table-cell>
          <table:table-cell office:value-type="float" office:value="713847" table:style-name="ce33">
            <text:p>713,847</text:p>
          </table:table-cell>
          <table:table-cell office:value-type="float" office:value="711533" table:style-name="ce33">
            <text:p>711,533</text:p>
          </table:table-cell>
          <table:table-cell office:value-type="float" office:value="720829" table:style-name="ce33">
            <text:p>720,829</text:p>
          </table:table-cell>
          <table:table-cell office:value-type="float" office:value="744453" table:style-name="ce33">
            <text:p>744,453</text:p>
          </table:table-cell>
          <table:table-cell office:value-type="float" office:value="732434" table:style-name="ce33">
            <text:p>732,434</text:p>
          </table:table-cell>
          <table:table-cell office:value-type="float" office:value="726084" table:style-name="ce33">
            <text:p>726,084</text:p>
          </table:table-cell>
          <table:table-cell office:value-type="float" office:value="698037" table:style-name="ce33">
            <text:p>698,037</text:p>
          </table:table-cell>
          <table:table-cell office:value-type="float" office:value="678808" table:style-name="ce33">
            <text:p>678,808</text:p>
          </table:table-cell>
          <table:table-cell office:value-type="float" office:value="684160" table:style-name="ce33">
            <text:p>684,160</text:p>
          </table:table-cell>
          <table:table-cell office:value-type="float" office:value="680470" table:style-name="ce33">
            <text:p>680,470</text:p>
          </table:table-cell>
          <table:table-cell office:value-type="float" office:value="655262" table:style-name="ce33">
            <text:p>655,262</text:p>
          </table:table-cell>
          <table:table-cell office:value-type="float" office:value="626528" table:style-name="ce33">
            <text:p>626,528</text:p>
          </table:table-cell>
          <table:table-cell office:value-type="float" office:value="636752" table:style-name="ce33">
            <text:p>636,752</text:p>
          </table:table-cell>
          <table:table-cell office:value-type="float" office:value="642519" table:style-name="ce33">
            <text:p>642,519</text:p>
          </table:table-cell>
          <table:table-cell office:value-type="percentage" office:value="9.056901273965412E-3" table:style-name="ce34">
            <text:p>0.9%</text:p>
          </table:table-cell>
          <table:table-cell table:number-columns-repeated="16360" table:style-name="ce18"/>
        </table:table-row>
        <table:table-row table:style-name="ro11">
          <table:table-cell office:value-type="string" table:style-name="ce23">
            <text:p>Data notes:</text:p>
          </table:table-cell>
          <table:table-cell table:number-columns-repeated="22" table:style-name="ce17"/>
          <table:table-cell table:number-columns-repeated="16361" table:style-name="ce18"/>
        </table:table-row>
        <table:table-row table:style-name="ro5">
          <table:table-cell office:value-type="string" table:style-name="ce35">
            <text:p>(1) These figures have been sourced from the Cattle Tracing System (CTS). Confidence intervals and confidence indicators are not appropriate for this table as the data include returns from all holdings with cattle so are not subject to survey error.<text:s/></text:p>
          </table:table-cell>
          <table:table-cell table:number-columns-repeated="22" table:style-name="ce17"/>
          <table:table-cell table:number-columns-repeated="16361" table:style-name="ce18"/>
        </table:table-row>
        <table:table-row table:style-name="ro5">
          <table:table-cell office:value-type="string" table:style-name="ce36">
            <text:p>(2) <text:s/>In CTS, the breed of the cattle is used to identify a breed purpose. <text:s/>Around 2% of all female cattle do not have an assigned breed or area of dual breed. <text:s/>In the above results, these cattle have been allocated to either dairy or beef at holding level based on the other cattle on the holding. <text:s/>Where there are no other cattle on dairy or beef at holding level based on the holding, they are allocated on the <text:s/>basis of the national split between dairy and beef in that age band.</text:p>
          </table:table-cell>
          <table:table-cell table:number-columns-repeated="22" table:style-name="ce17"/>
          <table:table-cell table:number-columns-repeated="16361" table:style-name="ce18"/>
        </table:table-row>
        <table:table-row table:style-name="ro5">
          <table:table-cell table:number-columns-repeated="23" table:style-name="ce17"/>
          <table:table-cell table:number-columns-repeated="16361" table:style-name="ce18"/>
        </table:table-row>
        <table:table-row table:style-name="ro6">
          <table:table-cell table:style-name="ce37"/>
          <table:table-cell table:style-name="ce18"/>
          <table:table-cell table:number-columns-repeated="21" table:style-name="ce17"/>
          <table:table-cell table:number-columns-repeated="16361" table:style-name="ce18"/>
        </table:table-row>
        <table:table-row table:style-name="ro6">
          <table:table-cell table:number-columns-repeated="2" table:style-name="ce37"/>
          <table:table-cell table:number-columns-repeated="21" table:style-name="ce17"/>
          <table:table-cell table:number-columns-repeated="16361" table:style-name="ce18"/>
        </table:table-row>
        <table:table-row table:number-rows-repeated="1048548" table:style-name="ro5">
          <table:table-cell table:number-columns-repeated="16384"/>
        </table:table-row>
      </table:table>
      <table:table table:name="Sheep" table:style-name="ta2">
        <table:table-column table:style-name="co6" table:default-cell-style-name="ce17"/>
        <table:table-column table:style-name="co3" table:number-columns-repeated="43" table:default-cell-style-name="ce17"/>
        <table:table-column table:style-name="co7" table:default-cell-style-name="ce17"/>
        <table:table-column table:style-name="co8" table:default-cell-style-name="ce17"/>
        <table:table-column table:style-name="co9" table:default-cell-style-name="ce17"/>
        <table:table-column table:style-name="co5" table:number-columns-repeated="16337" table:default-cell-style-name="ce17"/>
        <table:table-row table:style-name="ro7">
          <table:table-cell office:value-type="string" table:style-name="ce37">
            <text:p>Sheep and lambs on agricultural holdings on 1 June<text:s/><text:span text:style-name="T4">(1)</text:span></text:p>
          </table:table-cell>
          <table:table-cell table:number-columns-repeated="18" table:style-name="ce37"/>
          <table:table-cell table:number-columns-repeated="27" table:style-name="ce17"/>
          <table:table-cell table:number-columns-repeated="16338" table:style-name="ce18"/>
        </table:table-row>
        <table:table-row table:style-name="ro5">
          <table:table-cell office:value-type="string" table:style-name="ce17">
            <text:p>Number of animals</text:p>
          </table:table-cell>
          <table:table-cell table:number-columns-repeated="45" table:style-name="ce17"/>
          <table:table-cell table:number-columns-repeated="16338" table:style-name="ce18"/>
        </table:table-row>
        <table:table-row table:style-name="ro8">
          <table:table-cell table:style-name="ce38"/>
          <table:table-cell office:value-type="float" office:value="1984" table:style-name="ce39">
            <text:p>1984</text:p>
          </table:table-cell>
          <table:table-cell office:value-type="float" office:value="1985" table:style-name="ce39">
            <text:p>1985</text:p>
          </table:table-cell>
          <table:table-cell office:value-type="float" office:value="1986" table:style-name="ce39">
            <text:p>1986</text:p>
          </table:table-cell>
          <table:table-cell office:value-type="float" office:value="1987" table:style-name="ce39">
            <text:p>1987</text:p>
          </table:table-cell>
          <table:table-cell office:value-type="float" office:value="1988" table:style-name="ce39">
            <text:p>1988</text:p>
          </table:table-cell>
          <table:table-cell office:value-type="float" office:value="1989" table:style-name="ce39">
            <text:p>1989</text:p>
          </table:table-cell>
          <table:table-cell office:value-type="float" office:value="1990" table:style-name="ce39">
            <text:p>1990</text:p>
          </table:table-cell>
          <table:table-cell office:value-type="float" office:value="1991" table:style-name="ce39">
            <text:p>1991</text:p>
          </table:table-cell>
          <table:table-cell office:value-type="float" office:value="1992" table:style-name="ce39">
            <text:p>1992</text:p>
          </table:table-cell>
          <table:table-cell office:value-type="float" office:value="1993" table:style-name="ce39">
            <text:p>1993</text:p>
          </table:table-cell>
          <table:table-cell office:value-type="float" office:value="1994" table:style-name="ce39">
            <text:p>1994</text:p>
          </table:table-cell>
          <table:table-cell office:value-type="float" office:value="1995" table:style-name="ce39">
            <text:p>1995</text:p>
          </table:table-cell>
          <table:table-cell office:value-type="float" office:value="1996" table:style-name="ce39">
            <text:p>1996</text:p>
          </table:table-cell>
          <table:table-cell office:value-type="float" office:value="1997" table:style-name="ce39">
            <text:p>1997</text:p>
          </table:table-cell>
          <table:table-cell office:value-type="float" office:value="1998" table:style-name="ce39">
            <text:p>1998</text:p>
          </table:table-cell>
          <table:table-cell office:value-type="float" office:value="1999" table:style-name="ce39">
            <text:p>1999</text:p>
          </table:table-cell>
          <table:table-cell office:value-type="float" office:value="2000" table:style-name="ce39">
            <text:p>2000</text:p>
          </table:table-cell>
          <table:table-cell office:value-type="float" office:value="2001" table:style-name="ce39">
            <text:p>2001</text:p>
          </table:table-cell>
          <table:table-cell office:value-type="float" office:value="2002" table:style-name="ce39">
            <text:p>2002</text:p>
          </table:table-cell>
          <table:table-cell office:value-type="float" office:value="2003" table:style-name="ce39">
            <text:p>2003</text:p>
          </table:table-cell>
          <table:table-cell office:value-type="float" office:value="2004" table:style-name="ce39">
            <text:p>2004</text:p>
          </table:table-cell>
          <table:table-cell office:value-type="float" office:value="2005" table:style-name="ce39">
            <text:p>2005</text:p>
          </table:table-cell>
          <table:table-cell office:value-type="float" office:value="2006" table:style-name="ce39">
            <text:p>2006</text:p>
          </table:table-cell>
          <table:table-cell office:value-type="float" office:value="2007" table:style-name="ce39">
            <text:p>2007</text:p>
          </table:table-cell>
          <table:table-cell office:value-type="float" office:value="2008" table:style-name="ce39">
            <text:p>2008</text:p>
          </table:table-cell>
          <table:table-cell office:value-type="string" table:style-name="ce22">
            <text:p>2009<text:span text:style-name="T4">(2)</text:span><text:s/></text:p>
          </table:table-cell>
          <table:table-cell office:value-type="float" office:value="2010" table:style-name="ce39">
            <text:p>2010</text:p>
          </table:table-cell>
          <table:table-cell office:value-type="float" office:value="2011" table:style-name="ce39">
            <text:p>2011</text:p>
          </table:table-cell>
          <table:table-cell office:value-type="float" office:value="2012" table:style-name="ce39">
            <text:p>2012</text:p>
          </table:table-cell>
          <table:table-cell office:value-type="float" office:value="2013" table:style-name="ce39">
            <text:p>2013</text:p>
          </table:table-cell>
          <table:table-cell office:value-type="float" office:value="2014" table:style-name="ce39">
            <text:p>2014</text:p>
          </table:table-cell>
          <table:table-cell office:value-type="float" office:value="2015" table:style-name="ce39">
            <text:p>2015</text:p>
          </table:table-cell>
          <table:table-cell office:value-type="float" office:value="2016" table:style-name="ce39">
            <text:p>2016</text:p>
          </table:table-cell>
          <table:table-cell office:value-type="float" office:value="2017" table:style-name="ce39">
            <text:p>2017</text:p>
          </table:table-cell>
          <table:table-cell office:value-type="float" office:value="2018" table:style-name="ce22">
            <text:p>2018</text:p>
          </table:table-cell>
          <table:table-cell office:value-type="float" office:value="2019" table:style-name="ce39">
            <text:p>2019</text:p>
          </table:table-cell>
          <table:table-cell office:value-type="float" office:value="2020" table:style-name="ce39">
            <text:p>2020</text:p>
          </table:table-cell>
          <table:table-cell office:value-type="float" office:value="2021" table:style-name="ce39">
            <text:p>2021</text:p>
          </table:table-cell>
          <table:table-cell office:value-type="float" office:value="2022" table:style-name="ce39">
            <text:p>2022</text:p>
          </table:table-cell>
          <table:table-cell office:value-type="float" office:value="2023" table:style-name="ce39">
            <text:p>2023</text:p>
          </table:table-cell>
          <table:table-cell office:value-type="float" office:value="2024" table:style-name="ce39">
            <text:p>2024</text:p>
          </table:table-cell>
          <table:table-cell office:value-type="float" office:value="2025" table:style-name="ce39">
            <text:p>2025</text:p>
          </table:table-cell>
          <table:table-cell office:value-type="float" office:value="2026" table:style-name="ce39">
            <text:p>2026</text:p>
          </table:table-cell>
          <table:table-cell office:value-type="string" table:style-name="ce22">
            <text:p>% change 2026/2025</text:p>
          </table:table-cell>
          <table:table-cell office:value-type="string" table:style-name="ce22">
            <text:p>June 2026 confidence interval</text:p>
          </table:table-cell>
          <table:table-cell office:value-type="string" table:style-name="ce40">
            <text:p>Indicator</text:p>
          </table:table-cell>
          <table:table-cell table:number-columns-repeated="16337" table:style-name="ce18"/>
        </table:table-row>
        <table:table-row table:style-name="ro9">
          <table:table-cell office:value-type="string" table:style-name="ce23">
            <text:p>Total sheep and lambs</text:p>
          </table:table-cell>
          <table:table-cell office:value-type="float" office:value="16206260" table:style-name="ce24">
            <text:p>16,206,260</text:p>
          </table:table-cell>
          <table:table-cell office:value-type="float" office:value="16549004" table:style-name="ce24">
            <text:p>16,549,004</text:p>
          </table:table-cell>
          <table:table-cell office:value-type="float" office:value="17338620" table:style-name="ce24">
            <text:p>17,338,620</text:p>
          </table:table-cell>
          <table:table-cell office:value-type="float" office:value="18244439" table:style-name="ce24">
            <text:p>18,244,439</text:p>
          </table:table-cell>
          <table:table-cell office:value-type="float" office:value="19387785" table:style-name="ce24">
            <text:p>19,387,785</text:p>
          </table:table-cell>
          <table:table-cell office:value-type="float" office:value="20540736" table:style-name="ce24">
            <text:p>20,540,736</text:p>
          </table:table-cell>
          <table:table-cell office:value-type="float" office:value="20775878" table:style-name="ce24">
            <text:p>20,775,878</text:p>
          </table:table-cell>
          <table:table-cell office:value-type="float" office:value="20438723" table:style-name="ce24">
            <text:p>20,438,723</text:p>
          </table:table-cell>
          <table:table-cell office:value-type="float" office:value="20529478" table:style-name="ce24">
            <text:p>20,529,478</text:p>
          </table:table-cell>
          <table:table-cell office:value-type="float" office:value="20447878" table:style-name="ce24">
            <text:p>20,447,878</text:p>
          </table:table-cell>
          <table:table-cell office:value-type="float" office:value="20234727" table:style-name="ce24">
            <text:p>20,234,727</text:p>
          </table:table-cell>
          <table:table-cell office:value-type="float" office:value="19850256" table:style-name="ce24">
            <text:p>19,850,256</text:p>
          </table:table-cell>
          <table:table-cell office:value-type="float" office:value="19089844" table:style-name="ce24">
            <text:p>19,089,844</text:p>
          </table:table-cell>
          <table:table-cell office:value-type="float" office:value="19464635" table:style-name="ce24">
            <text:p>19,464,635</text:p>
          </table:table-cell>
          <table:table-cell office:value-type="float" office:value="20175458" table:style-name="ce24">
            <text:p>20,175,458</text:p>
          </table:table-cell>
          <table:table-cell office:value-type="float" office:value="20273586" table:style-name="ce24">
            <text:p>20,273,586</text:p>
          </table:table-cell>
          <table:table-cell office:value-type="float" office:value="19144345" table:style-name="ce24">
            <text:p>19,144,345</text:p>
          </table:table-cell>
          <table:table-cell office:value-type="float" office:value="16139534" table:style-name="ce24">
            <text:p>16,139,534</text:p>
          </table:table-cell>
          <table:table-cell office:value-type="float" office:value="15396793" table:style-name="ce24">
            <text:p>15,396,793</text:p>
          </table:table-cell>
          <table:table-cell office:value-type="float" office:value="15704438" table:style-name="ce24">
            <text:p>15,704,438</text:p>
          </table:table-cell>
          <table:table-cell office:value-type="float" office:value="15872915" table:style-name="ce24">
            <text:p>15,872,915</text:p>
          </table:table-cell>
          <table:table-cell office:value-type="float" office:value="15877451" table:style-name="ce24">
            <text:p>15,877,451</text:p>
          </table:table-cell>
          <table:table-cell office:value-type="float" office:value="15673409" table:style-name="ce24">
            <text:p>15,673,409</text:p>
          </table:table-cell>
          <table:table-cell office:value-type="float" office:value="15436577" table:style-name="ce24">
            <text:p>15,436,577</text:p>
          </table:table-cell>
          <table:table-cell office:value-type="float" office:value="15535215" table:style-name="ce24">
            <text:p>15,535,215</text:p>
          </table:table-cell>
          <table:table-cell office:value-type="float" office:value="14389585.132100008" table:style-name="ce24">
            <text:p>14,389,585</text:p>
          </table:table-cell>
          <table:table-cell office:value-type="float" office:value="14239840" table:style-name="ce24">
            <text:p>14,239,840</text:p>
          </table:table-cell>
          <table:table-cell office:value-type="float" office:value="14325847" table:style-name="ce24">
            <text:p>14,325,847</text:p>
          </table:table-cell>
          <table:table-cell office:value-type="float" office:value="14611887" table:style-name="ce24">
            <text:p>14,611,887</text:p>
          </table:table-cell>
          <table:table-cell office:value-type="float" office:value="14921639" table:style-name="ce24">
            <text:p>14,921,639</text:p>
          </table:table-cell>
          <table:table-cell office:value-type="float" office:value="15388984" table:style-name="ce24">
            <text:p>15,388,984</text:p>
          </table:table-cell>
          <table:table-cell office:value-type="float" office:value="15141563" table:style-name="ce24">
            <text:p>15,141,563</text:p>
          </table:table-cell>
          <table:table-cell office:value-type="float" office:value="15282934" table:style-name="ce24">
            <text:p>15,282,934</text:p>
          </table:table-cell>
          <table:table-cell office:value-type="float" office:value="15756946" table:style-name="ce24">
            <text:p>15,756,946</text:p>
          </table:table-cell>
          <table:table-cell office:value-type="float" office:value="15650619" table:style-name="ce24">
            <text:p>15,650,619</text:p>
          </table:table-cell>
          <table:table-cell office:value-type="float" office:value="15389984" table:style-name="ce24">
            <text:p>15,389,984</text:p>
          </table:table-cell>
          <table:table-cell office:value-type="float" office:value="15026773" table:style-name="ce24">
            <text:p>15,026,773</text:p>
          </table:table-cell>
          <table:table-cell office:value-type="float" office:value="14626232" table:style-name="ce24">
            <text:p>14,626,232</text:p>
          </table:table-cell>
          <table:table-cell office:value-type="float" office:value="14921607" table:style-name="ce24">
            <text:p>14,921,607</text:p>
          </table:table-cell>
          <table:table-cell office:value-type="float" office:value="14450546" table:style-name="ce24">
            <text:p>14,450,546</text:p>
          </table:table-cell>
          <table:table-cell office:value-type="float" office:value="13830855" table:style-name="ce24">
            <text:p>13,830,855</text:p>
          </table:table-cell>
          <table:table-cell office:value-type="float" office:value="13312071" table:style-name="ce24">
            <text:p>13,312,071</text:p>
          </table:table-cell>
          <table:table-cell office:value-type="float" office:value="13039634" table:style-name="ce24">
            <text:p>13,039,634</text:p>
          </table:table-cell>
          <table:table-cell office:value-type="percentage" office:value="-2.0465410678774165E-2" table:style-name="ce25">
            <text:p>-2.0%</text:p>
          </table:table-cell>
          <table:table-cell office:value-type="float" office:value="129245.78595933451" table:style-name="ce41">
            <text:p>+/- 129,246</text:p>
          </table:table-cell>
          <table:table-cell office:value-type="string" table:style-name="ce42">
            <text:p>üüü</text:p>
          </table:table-cell>
          <table:table-cell table:number-columns-repeated="16337" table:style-name="ce18"/>
        </table:table-row>
        <table:table-row table:style-name="ro9">
          <table:table-cell office:value-type="string" table:style-name="ce43">
            <text:p>Female breeding flock</text:p>
          </table:table-cell>
          <table:table-cell office:value-type="float" office:value="7323038" table:style-name="ce24">
            <text:p>7,323,038</text:p>
          </table:table-cell>
          <table:table-cell office:value-type="float" office:value="7467693" table:style-name="ce24">
            <text:p>7,467,693</text:p>
          </table:table-cell>
          <table:table-cell office:value-type="float" office:value="7773917" table:style-name="ce24">
            <text:p>7,773,917</text:p>
          </table:table-cell>
          <table:table-cell office:value-type="float" office:value="8151406" table:style-name="ce24">
            <text:p>8,151,406</text:p>
          </table:table-cell>
          <table:table-cell office:value-type="float" office:value="8672679" table:style-name="ce24">
            <text:p>8,672,679</text:p>
          </table:table-cell>
          <table:table-cell office:value-type="float" office:value="9241345" table:style-name="ce24">
            <text:p>9,241,345</text:p>
          </table:table-cell>
          <table:table-cell office:value-type="float" office:value="9374959" table:style-name="ce24">
            <text:p>9,374,959</text:p>
          </table:table-cell>
          <table:table-cell office:value-type="float" office:value="9206482" table:style-name="ce24">
            <text:p>9,206,482</text:p>
          </table:table-cell>
          <table:table-cell office:value-type="float" office:value="9175453" table:style-name="ce24">
            <text:p>9,175,453</text:p>
          </table:table-cell>
          <table:table-cell office:value-type="float" office:value="9270598" table:style-name="ce24">
            <text:p>9,270,598</text:p>
          </table:table-cell>
          <table:table-cell office:value-type="float" office:value="9264359" table:style-name="ce24">
            <text:p>9,264,359</text:p>
          </table:table-cell>
          <table:table-cell office:value-type="float" office:value="9236730" table:style-name="ce24">
            <text:p>9,236,730</text:p>
          </table:table-cell>
          <table:table-cell office:value-type="float" office:value="9050842" table:style-name="ce24">
            <text:p>9,050,842</text:p>
          </table:table-cell>
          <table:table-cell office:value-type="float" office:value="9157446" table:style-name="ce24">
            <text:p>9,157,446</text:p>
          </table:table-cell>
          <table:table-cell office:value-type="float" office:value="9325103" table:style-name="ce24">
            <text:p>9,325,103</text:p>
          </table:table-cell>
          <table:table-cell office:value-type="float" office:value="9389844" table:style-name="ce24">
            <text:p>9,389,844</text:p>
          </table:table-cell>
          <table:table-cell office:value-type="float" office:value="8937227" table:formula="of:=SUM([.R6:.R8])" table:style-name="ce24">
            <text:p>8,937,227</text:p>
          </table:table-cell>
          <table:table-cell office:value-type="float" office:value="7576134" table:formula="of:=SUM([.S6:.S8])" table:style-name="ce24">
            <text:p>7,576,134</text:p>
          </table:table-cell>
          <table:table-cell office:value-type="float" office:value="7329573" table:style-name="ce24">
            <text:p>7,329,573</text:p>
          </table:table-cell>
          <table:table-cell office:value-type="float" office:value="7483836" table:style-name="ce24">
            <text:p>7,483,836</text:p>
          </table:table-cell>
          <table:table-cell office:value-type="float" office:value="7587283" table:style-name="ce24">
            <text:p>7,587,283</text:p>
          </table:table-cell>
          <table:table-cell office:value-type="float" office:value="7288511" table:style-name="ce24">
            <text:p>7,288,511</text:p>
          </table:table-cell>
          <table:table-cell office:value-type="float" office:value="7191032.1180999978" table:style-name="ce24">
            <text:p>7,191,032</text:p>
          </table:table-cell>
          <table:table-cell office:value-type="float" office:value="6945368" table:style-name="ce24">
            <text:p>6,945,368</text:p>
          </table:table-cell>
          <table:table-cell office:value-type="float" office:value="7032458.4348798301" table:style-name="ce24">
            <text:p>7,032,458</text:p>
          </table:table-cell>
          <table:table-cell office:value-type="float" office:value="6395448.3844000492" table:style-name="ce24">
            <text:p>6,395,448</text:p>
          </table:table-cell>
          <table:table-cell office:value-type="float" office:value="6447056" table:style-name="ce24">
            <text:p>6,447,056</text:p>
          </table:table-cell>
          <table:table-cell office:value-type="float" office:value="6553303" table:style-name="ce24">
            <text:p>6,553,303</text:p>
          </table:table-cell>
          <table:table-cell office:value-type="float" office:value="6832953" table:style-name="ce24">
            <text:p>6,832,953</text:p>
          </table:table-cell>
          <table:table-cell office:value-type="float" office:value="7090536" table:style-name="ce24">
            <text:p>7,090,536</text:p>
          </table:table-cell>
          <table:table-cell office:value-type="float" office:value="7114639" table:style-name="ce24">
            <text:p>7,114,639</text:p>
          </table:table-cell>
          <table:table-cell office:value-type="float" office:value="7056577" table:style-name="ce24">
            <text:p>7,056,577</text:p>
          </table:table-cell>
          <table:table-cell office:value-type="float" office:value="7113887" table:style-name="ce24">
            <text:p>7,113,887</text:p>
          </table:table-cell>
          <table:table-cell office:value-type="float" office:value="7385191" table:style-name="ce24">
            <text:p>7,385,191</text:p>
          </table:table-cell>
          <table:table-cell office:value-type="float" office:value="7382613" table:style-name="ce24">
            <text:p>7,382,613</text:p>
          </table:table-cell>
          <table:table-cell office:value-type="float" office:value="7233785" table:style-name="ce24">
            <text:p>7,233,785</text:p>
          </table:table-cell>
          <table:table-cell office:value-type="float" office:value="6977348" table:style-name="ce24">
            <text:p>6,977,348</text:p>
          </table:table-cell>
          <table:table-cell office:value-type="float" office:value="6873017" table:style-name="ce24">
            <text:p>6,873,017</text:p>
          </table:table-cell>
          <table:table-cell office:value-type="float" office:value="7071821" table:style-name="ce24">
            <text:p>7,071,821</text:p>
          </table:table-cell>
          <table:table-cell office:value-type="float" office:value="6955500" table:style-name="ce24">
            <text:p>6,955,500</text:p>
          </table:table-cell>
          <table:table-cell office:value-type="float" office:value="6567035" table:style-name="ce24">
            <text:p>6,567,035</text:p>
          </table:table-cell>
          <table:table-cell office:value-type="float" office:value="6427662" table:style-name="ce24">
            <text:p>6,427,662</text:p>
          </table:table-cell>
          <table:table-cell office:value-type="float" office:value="6186903" table:style-name="ce24">
            <text:p>6,186,903</text:p>
          </table:table-cell>
          <table:table-cell office:value-type="percentage" office:value="-3.7456698874334116E-2" table:style-name="ce25">
            <text:p>-3.7%</text:p>
          </table:table-cell>
          <table:table-cell office:value-type="float" office:value="77882.941844584129" table:style-name="ce41">
            <text:p>+/- 77,883</text:p>
          </table:table-cell>
          <table:table-cell office:value-type="string" table:style-name="ce42">
            <text:p>üüü</text:p>
          </table:table-cell>
          <table:table-cell table:style-name="ce18"/>
          <table:table-cell table:style-name="ce31"/>
          <table:table-cell table:number-columns-repeated="16335" table:style-name="ce18"/>
        </table:table-row>
        <table:table-row table:style-name="ro10">
          <table:table-cell office:value-type="string" table:style-name="ce28">
            <text:p>Ewes intended for further breeding<text:span text:style-name="T5">(3)</text:span></text:p>
          </table:table-cell>
          <table:table-cell office:value-type="float" office:value="6101869" table:style-name="ce19">
            <text:p>6,101,869</text:p>
          </table:table-cell>
          <table:table-cell office:value-type="float" office:value="6197894" table:style-name="ce19">
            <text:p>6,197,894</text:p>
          </table:table-cell>
          <table:table-cell office:value-type="float" office:value="6387049" table:style-name="ce19">
            <text:p>6,387,049</text:p>
          </table:table-cell>
          <table:table-cell office:value-type="float" office:value="6681504" table:style-name="ce19">
            <text:p>6,681,504</text:p>
          </table:table-cell>
          <table:table-cell office:value-type="float" office:value="7056376" table:style-name="ce19">
            <text:p>7,056,376</text:p>
          </table:table-cell>
          <table:table-cell office:value-type="float" office:value="7457116" table:style-name="ce19">
            <text:p>7,457,116</text:p>
          </table:table-cell>
          <table:table-cell office:value-type="float" office:value="7745588" table:style-name="ce19">
            <text:p>7,745,588</text:p>
          </table:table-cell>
          <table:table-cell office:value-type="float" office:value="7782653" table:style-name="ce19">
            <text:p>7,782,653</text:p>
          </table:table-cell>
          <table:table-cell office:value-type="float" office:value="7799611" table:style-name="ce19">
            <text:p>7,799,611</text:p>
          </table:table-cell>
          <table:table-cell office:value-type="float" office:value="7749239" table:style-name="ce19">
            <text:p>7,749,239</text:p>
          </table:table-cell>
          <table:table-cell office:value-type="float" office:value="7628796" table:style-name="ce19">
            <text:p>7,628,796</text:p>
          </table:table-cell>
          <table:table-cell office:value-type="float" office:value="7835784" table:style-name="ce19">
            <text:p>7,835,784</text:p>
          </table:table-cell>
          <table:table-cell office:value-type="float" office:value="7663742" table:style-name="ce19">
            <text:p>7,663,742</text:p>
          </table:table-cell>
          <table:table-cell office:value-type="float" office:value="7681753" table:style-name="ce19">
            <text:p>7,681,753</text:p>
          </table:table-cell>
          <table:table-cell office:value-type="float" office:value="7670227" table:style-name="ce19">
            <text:p>7,670,227</text:p>
          </table:table-cell>
          <table:table-cell office:value-type="float" office:value="7717136" table:style-name="ce19">
            <text:p>7,717,136</text:p>
          </table:table-cell>
          <table:table-cell office:value-type="float" office:value="7417130" table:style-name="ce19">
            <text:p>7,417,130</text:p>
          </table:table-cell>
          <table:table-cell office:value-type="float" office:value="6216198" table:style-name="ce19">
            <text:p>6,216,198</text:p>
          </table:table-cell>
          <table:table-cell office:value-type="float" office:value="6005052" table:style-name="ce19">
            <text:p>6,005,052</text:p>
          </table:table-cell>
          <table:table-cell office:value-type="float" office:value="6123390" table:style-name="ce19">
            <text:p>6,123,390</text:p>
          </table:table-cell>
          <table:table-cell office:value-type="float" office:value="6200437" table:style-name="ce19">
            <text:p>6,200,437</text:p>
          </table:table-cell>
          <table:table-cell office:value-type="float" office:value="6091311" table:style-name="ce19">
            <text:p>6,091,311</text:p>
          </table:table-cell>
          <table:table-cell office:value-type="float" office:value="6041925.221393235" table:style-name="ce19">
            <text:p>6,041,925</text:p>
          </table:table-cell>
          <table:table-cell office:value-type="float" office:value="5788685" table:style-name="ce19">
            <text:p>5,788,685</text:p>
          </table:table-cell>
          <table:table-cell office:value-type="float" office:value="5835575.3473996576" table:style-name="ce19">
            <text:p>5,835,575</text:p>
          </table:table-cell>
          <table:table-cell office:value-type="float" office:value="5312885.8812000575" table:style-name="ce19">
            <text:p>5,312,886</text:p>
          </table:table-cell>
          <table:table-cell office:value-type="float" office:value="5256971" table:style-name="ce19">
            <text:p>5,256,971</text:p>
          </table:table-cell>
          <table:table-cell office:value-type="float" office:value="5312916" table:style-name="ce19">
            <text:p>5,312,916</text:p>
          </table:table-cell>
          <table:table-cell office:value-type="float" office:value="5445748" table:style-name="ce19">
            <text:p>5,445,748</text:p>
          </table:table-cell>
          <table:table-cell office:value-type="float" office:value="5535216" table:style-name="ce19">
            <text:p>5,535,216</text:p>
          </table:table-cell>
          <table:table-cell office:value-type="float" office:value="5605194" table:style-name="ce19">
            <text:p>5,605,194</text:p>
          </table:table-cell>
          <table:table-cell office:value-type="float" office:value="5481198" table:style-name="ce19">
            <text:p>5,481,198</text:p>
          </table:table-cell>
          <table:table-cell office:value-type="float" office:value="5462063" table:style-name="ce19">
            <text:p>5,462,063</text:p>
          </table:table-cell>
          <table:table-cell office:value-type="float" office:value="5674651" table:style-name="ce19">
            <text:p>5,674,651</text:p>
          </table:table-cell>
          <table:table-cell office:value-type="float" office:value="5703233" table:style-name="ce19">
            <text:p>5,703,233</text:p>
          </table:table-cell>
          <table:table-cell office:value-type="float" office:value="5597336" table:style-name="ce19">
            <text:p>5,597,336</text:p>
          </table:table-cell>
          <table:table-cell office:value-type="float" office:value="5409393" table:style-name="ce19">
            <text:p>5,409,393</text:p>
          </table:table-cell>
          <table:table-cell office:value-type="float" office:value="5223946" table:style-name="ce19">
            <text:p>5,223,946</text:p>
          </table:table-cell>
          <table:table-cell office:value-type="float" office:value="5291055" table:style-name="ce19">
            <text:p>5,291,055</text:p>
          </table:table-cell>
          <table:table-cell office:value-type="float" office:value="5223086" table:style-name="ce19">
            <text:p>5,223,086</text:p>
          </table:table-cell>
          <table:table-cell office:value-type="float" office:value="4988819" table:style-name="ce19">
            <text:p>4,988,819</text:p>
          </table:table-cell>
          <table:table-cell office:value-type="float" office:value="4792241" table:style-name="ce19">
            <text:p>4,792,241</text:p>
          </table:table-cell>
          <table:table-cell office:value-type="float" office:value="4780121" table:style-name="ce19">
            <text:p>4,780,121</text:p>
          </table:table-cell>
          <table:table-cell office:value-type="percentage" office:value="-2.5290881656411246E-3" table:style-name="ce27">
            <text:p>-0.3%</text:p>
          </table:table-cell>
          <table:table-cell office:value-type="float" office:value="65583.260120000006" table:style-name="ce44">
            <text:p>+/- 65,583</text:p>
          </table:table-cell>
          <table:table-cell office:value-type="string" table:style-name="ce45">
            <text:p>üüü</text:p>
          </table:table-cell>
          <table:table-cell table:number-columns-repeated="16337" table:style-name="ce18"/>
        </table:table-row>
        <table:table-row table:style-name="ro10">
          <table:table-cell office:value-type="string" table:style-name="ce28">
            <text:p>Breeding ewes intended for slaughter<text:span text:style-name="T5">(3)</text:span></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office:value-type="float" office:value="347637" table:style-name="ce19">
            <text:p>347,637</text:p>
          </table:table-cell>
          <table:table-cell office:value-type="float" office:value="351683" table:style-name="ce19">
            <text:p>351,683</text:p>
          </table:table-cell>
          <table:table-cell office:value-type="float" office:value="387700" table:style-name="ce19">
            <text:p>387,700</text:p>
          </table:table-cell>
          <table:table-cell office:value-type="float" office:value="367138" table:style-name="ce19">
            <text:p>367,138</text:p>
          </table:table-cell>
          <table:table-cell office:value-type="float" office:value="420704" table:style-name="ce19">
            <text:p>420,704</text:p>
          </table:table-cell>
          <table:table-cell office:value-type="float" office:value="411974" table:style-name="ce19">
            <text:p>411,974</text:p>
          </table:table-cell>
          <table:table-cell office:value-type="float" office:value="346265" table:style-name="ce19">
            <text:p>346,265</text:p>
          </table:table-cell>
          <table:table-cell office:value-type="float" office:value="296662" table:style-name="ce19">
            <text:p>296,662</text:p>
          </table:table-cell>
          <table:table-cell office:value-type="float" office:value="313995" table:style-name="ce19">
            <text:p>313,995</text:p>
          </table:table-cell>
          <table:table-cell office:value-type="float" office:value="323329" table:style-name="ce19">
            <text:p>323,329</text:p>
          </table:table-cell>
          <table:table-cell office:value-type="float" office:value="316911" table:style-name="ce19">
            <text:p>316,911</text:p>
          </table:table-cell>
          <table:table-cell office:value-type="float" office:value="314997.38595858333" table:style-name="ce19">
            <text:p>314,997</text:p>
          </table:table-cell>
          <table:table-cell office:value-type="float" office:value="312821" table:style-name="ce19">
            <text:p>312,821</text:p>
          </table:table-cell>
          <table:table-cell office:value-type="float" office:value="371880.46299747285" table:style-name="ce19">
            <text:p>371,880</text:p>
          </table:table-cell>
          <table:table-cell office:value-type="float" office:value="312497.29709999892" table:style-name="ce19">
            <text:p>312,497</text:p>
          </table:table-cell>
          <table:table-cell office:value-type="float" office:value="334482" table:style-name="ce19">
            <text:p>334,482</text:p>
          </table:table-cell>
          <table:table-cell office:value-type="float" office:value="338030" table:style-name="ce19">
            <text:p>338,030</text:p>
          </table:table-cell>
          <table:table-cell office:value-type="float" office:value="345107" table:style-name="ce19">
            <text:p>345,107</text:p>
          </table:table-cell>
          <table:table-cell office:value-type="float" office:value="446645" table:style-name="ce19">
            <text:p>446,645</text:p>
          </table:table-cell>
          <table:table-cell office:value-type="float" office:value="447768" table:style-name="ce19">
            <text:p>447,768</text:p>
          </table:table-cell>
          <table:table-cell office:value-type="float" office:value="421147" table:style-name="ce19">
            <text:p>421,147</text:p>
          </table:table-cell>
          <table:table-cell office:value-type="float" office:value="457673" table:style-name="ce19">
            <text:p>457,673</text:p>
          </table:table-cell>
          <table:table-cell office:value-type="float" office:value="478350" table:style-name="ce19">
            <text:p>478,350</text:p>
          </table:table-cell>
          <table:table-cell office:value-type="float" office:value="527162" table:style-name="ce19">
            <text:p>527,162</text:p>
          </table:table-cell>
          <table:table-cell office:value-type="float" office:value="521440" table:style-name="ce19">
            <text:p>521,440</text:p>
          </table:table-cell>
          <table:table-cell office:value-type="float" office:value="494648" table:style-name="ce19">
            <text:p>494,648</text:p>
          </table:table-cell>
          <table:table-cell office:value-type="float" office:value="563961" table:style-name="ce19">
            <text:p>563,961</text:p>
          </table:table-cell>
          <table:table-cell office:value-type="float" office:value="583497" table:style-name="ce19">
            <text:p>583,497</text:p>
          </table:table-cell>
          <table:table-cell office:value-type="float" office:value="634848" table:style-name="ce19">
            <text:p>634,848</text:p>
          </table:table-cell>
          <table:table-cell office:value-type="float" office:value="596688" table:style-name="ce19">
            <text:p>596,688</text:p>
          </table:table-cell>
          <table:table-cell office:value-type="float" office:value="605153" table:style-name="ce19">
            <text:p>605,153</text:p>
          </table:table-cell>
          <table:table-cell office:value-type="float" office:value="384923" table:style-name="ce19">
            <text:p>384,923</text:p>
          </table:table-cell>
          <table:table-cell office:value-type="percentage" office:value="-0.36392449512767844" table:style-name="ce27">
            <text:p>-36.4%</text:p>
          </table:table-cell>
          <table:table-cell office:value-type="float" office:value="27160.166879999997" table:style-name="ce44">
            <text:p>+/- 27,160</text:p>
          </table:table-cell>
          <table:table-cell office:value-type="string" table:style-name="ce45">
            <text:p>üü</text:p>
          </table:table-cell>
          <table:table-cell table:number-columns-repeated="16337" table:style-name="ce18"/>
        </table:table-row>
        <table:table-row table:style-name="ro10">
          <table:table-cell office:value-type="string" table:style-name="ce28">
            <text:p>Ewes intended for first time breeding</text:p>
          </table:table-cell>
          <table:table-cell office:value-type="float" office:value="1221169" table:style-name="ce19">
            <text:p>1,221,169</text:p>
          </table:table-cell>
          <table:table-cell office:value-type="float" office:value="1269799" table:style-name="ce19">
            <text:p>1,269,799</text:p>
          </table:table-cell>
          <table:table-cell office:value-type="float" office:value="1386868" table:style-name="ce19">
            <text:p>1,386,868</text:p>
          </table:table-cell>
          <table:table-cell office:value-type="float" office:value="1469902" table:style-name="ce19">
            <text:p>1,469,902</text:p>
          </table:table-cell>
          <table:table-cell office:value-type="float" office:value="1616303" table:style-name="ce19">
            <text:p>1,616,303</text:p>
          </table:table-cell>
          <table:table-cell office:value-type="float" office:value="1784229" table:style-name="ce19">
            <text:p>1,784,229</text:p>
          </table:table-cell>
          <table:table-cell office:value-type="float" office:value="1629371" table:style-name="ce19">
            <text:p>1,629,371</text:p>
          </table:table-cell>
          <table:table-cell office:value-type="float" office:value="1423829" table:style-name="ce19">
            <text:p>1,423,829</text:p>
          </table:table-cell>
          <table:table-cell office:value-type="float" office:value="1375842" table:style-name="ce19">
            <text:p>1,375,842</text:p>
          </table:table-cell>
          <table:table-cell office:value-type="float" office:value="1521359" table:style-name="ce19">
            <text:p>1,521,359</text:p>
          </table:table-cell>
          <table:table-cell office:value-type="float" office:value="1635563" table:style-name="ce19">
            <text:p>1,635,563</text:p>
          </table:table-cell>
          <table:table-cell office:value-type="float" office:value="1053309" table:style-name="ce19">
            <text:p>1,053,309</text:p>
          </table:table-cell>
          <table:table-cell office:value-type="float" office:value="1035417" table:style-name="ce19">
            <text:p>1,035,417</text:p>
          </table:table-cell>
          <table:table-cell office:value-type="float" office:value="1087993" table:style-name="ce19">
            <text:p>1,087,993</text:p>
          </table:table-cell>
          <table:table-cell office:value-type="float" office:value="1287738" table:style-name="ce19">
            <text:p>1,287,738</text:p>
          </table:table-cell>
          <table:table-cell office:value-type="float" office:value="1252004" table:style-name="ce19">
            <text:p>1,252,004</text:p>
          </table:table-cell>
          <table:table-cell office:value-type="float" office:value="1108123" table:style-name="ce19">
            <text:p>1,108,123</text:p>
          </table:table-cell>
          <table:table-cell office:value-type="float" office:value="1013671" table:style-name="ce19">
            <text:p>1,013,671</text:p>
          </table:table-cell>
          <table:table-cell office:value-type="float" office:value="1027859" table:style-name="ce19">
            <text:p>1,027,859</text:p>
          </table:table-cell>
          <table:table-cell office:value-type="float" office:value="1046451" table:style-name="ce19">
            <text:p>1,046,451</text:p>
          </table:table-cell>
          <table:table-cell office:value-type="float" office:value="1063517" table:style-name="ce19">
            <text:p>1,063,517</text:p>
          </table:table-cell>
          <table:table-cell office:value-type="float" office:value="880289" table:style-name="ce19">
            <text:p>880,289</text:p>
          </table:table-cell>
          <table:table-cell office:value-type="float" office:value="834109.51074817975" table:style-name="ce19">
            <text:p>834,110</text:p>
          </table:table-cell>
          <table:table-cell office:value-type="float" office:value="843862" table:style-name="ce19">
            <text:p>843,862</text:p>
          </table:table-cell>
          <table:table-cell office:value-type="float" office:value="825002.62448270014" table:style-name="ce19">
            <text:p>825,003</text:p>
          </table:table-cell>
          <table:table-cell office:value-type="float" office:value="770065.20609999273" table:style-name="ce19">
            <text:p>770,065</text:p>
          </table:table-cell>
          <table:table-cell office:value-type="float" office:value="855603" table:style-name="ce19">
            <text:p>855,603</text:p>
          </table:table-cell>
          <table:table-cell office:value-type="float" office:value="902357" table:style-name="ce19">
            <text:p>902,357</text:p>
          </table:table-cell>
          <table:table-cell office:value-type="float" office:value="1042098" table:style-name="ce19">
            <text:p>1,042,098</text:p>
          </table:table-cell>
          <table:table-cell office:value-type="float" office:value="1108675" table:style-name="ce19">
            <text:p>1,108,675</text:p>
          </table:table-cell>
          <table:table-cell office:value-type="float" office:value="1061677" table:style-name="ce19">
            <text:p>1,061,677</text:p>
          </table:table-cell>
          <table:table-cell office:value-type="float" office:value="1154232" table:style-name="ce19">
            <text:p>1,154,232</text:p>
          </table:table-cell>
          <table:table-cell office:value-type="float" office:value="1194151" table:style-name="ce19">
            <text:p>1,194,151</text:p>
          </table:table-cell>
          <table:table-cell office:value-type="float" office:value="1232190" table:style-name="ce19">
            <text:p>1,232,190</text:p>
          </table:table-cell>
          <table:table-cell office:value-type="float" office:value="1152218" table:style-name="ce19">
            <text:p>1,152,218</text:p>
          </table:table-cell>
          <table:table-cell office:value-type="float" office:value="1115009" table:style-name="ce19">
            <text:p>1,115,009</text:p>
          </table:table-cell>
          <table:table-cell office:value-type="float" office:value="1073307" table:style-name="ce19">
            <text:p>1,073,307</text:p>
          </table:table-cell>
          <table:table-cell office:value-type="float" office:value="1085110" table:style-name="ce19">
            <text:p>1,085,110</text:p>
          </table:table-cell>
          <table:table-cell office:value-type="float" office:value="1197269" table:style-name="ce19">
            <text:p>1,197,269</text:p>
          </table:table-cell>
          <table:table-cell office:value-type="float" office:value="1097566" table:style-name="ce19">
            <text:p>1,097,566</text:p>
          </table:table-cell>
          <table:table-cell office:value-type="float" office:value="981528" table:style-name="ce19">
            <text:p>981,528</text:p>
          </table:table-cell>
          <table:table-cell office:value-type="float" office:value="1030268" table:style-name="ce19">
            <text:p>1,030,268</text:p>
          </table:table-cell>
          <table:table-cell office:value-type="float" office:value="1021859" table:style-name="ce19">
            <text:p>1,021,859</text:p>
          </table:table-cell>
          <table:table-cell office:value-type="percentage" office:value="-8.1619539770234617E-3" table:style-name="ce27">
            <text:p>-0.8%</text:p>
          </table:table-cell>
          <table:table-cell office:value-type="float" office:value="32045.498240000001" table:style-name="ce44">
            <text:p>+/- 32,045</text:p>
          </table:table-cell>
          <table:table-cell office:value-type="string" table:style-name="ce45">
            <text:p>üüü</text:p>
          </table:table-cell>
          <table:table-cell table:number-columns-repeated="16337" table:style-name="ce18"/>
        </table:table-row>
        <table:table-row table:style-name="ro9">
          <table:table-cell office:value-type="string" table:style-name="ce43">
            <text:p>Other sheep and lambs</text:p>
          </table:table-cell>
          <table:table-cell office:value-type="float" office:value="8883222" table:style-name="ce24">
            <text:p>8,883,222</text:p>
          </table:table-cell>
          <table:table-cell office:value-type="float" office:value="9081311" table:style-name="ce24">
            <text:p>9,081,311</text:p>
          </table:table-cell>
          <table:table-cell office:value-type="float" office:value="9564703" table:style-name="ce24">
            <text:p>9,564,703</text:p>
          </table:table-cell>
          <table:table-cell office:value-type="float" office:value="10093033" table:style-name="ce24">
            <text:p>10,093,033</text:p>
          </table:table-cell>
          <table:table-cell office:value-type="float" office:value="10715106" table:style-name="ce24">
            <text:p>10,715,106</text:p>
          </table:table-cell>
          <table:table-cell office:value-type="float" office:value="11299391" table:style-name="ce24">
            <text:p>11,299,391</text:p>
          </table:table-cell>
          <table:table-cell office:value-type="float" office:value="11400919" table:style-name="ce24">
            <text:p>11,400,919</text:p>
          </table:table-cell>
          <table:table-cell office:value-type="float" office:value="11232241" table:style-name="ce24">
            <text:p>11,232,241</text:p>
          </table:table-cell>
          <table:table-cell office:value-type="float" office:value="11354025" table:style-name="ce24">
            <text:p>11,354,025</text:p>
          </table:table-cell>
          <table:table-cell office:value-type="float" office:value="11177280" table:style-name="ce24">
            <text:p>11,177,280</text:p>
          </table:table-cell>
          <table:table-cell office:value-type="float" office:value="10970368" table:style-name="ce24">
            <text:p>10,970,368</text:p>
          </table:table-cell>
          <table:table-cell office:value-type="float" office:value="10613526" table:style-name="ce24">
            <text:p>10,613,526</text:p>
          </table:table-cell>
          <table:table-cell office:value-type="float" office:value="10039002" table:style-name="ce24">
            <text:p>10,039,002</text:p>
          </table:table-cell>
          <table:table-cell office:value-type="float" office:value="10307189" table:style-name="ce24">
            <text:p>10,307,189</text:p>
          </table:table-cell>
          <table:table-cell office:value-type="float" office:value="10850355" table:style-name="ce24">
            <text:p>10,850,355</text:p>
          </table:table-cell>
          <table:table-cell office:value-type="float" office:value="10883742" table:style-name="ce24">
            <text:p>10,883,742</text:p>
          </table:table-cell>
          <table:table-cell office:value-type="float" office:value="10207119" table:style-name="ce24">
            <text:p>10,207,119</text:p>
          </table:table-cell>
          <table:table-cell office:value-type="float" office:value="8563400" table:style-name="ce24">
            <text:p>8,563,400</text:p>
          </table:table-cell>
          <table:table-cell office:value-type="float" office:value="8067220" table:style-name="ce24">
            <text:p>8,067,220</text:p>
          </table:table-cell>
          <table:table-cell office:value-type="float" office:value="8220602" table:style-name="ce24">
            <text:p>8,220,602</text:p>
          </table:table-cell>
          <table:table-cell office:value-type="float" office:value="8285632" table:style-name="ce24">
            <text:p>8,285,632</text:p>
          </table:table-cell>
          <table:table-cell office:value-type="float" office:value="8588940" table:style-name="ce24">
            <text:p>8,588,940</text:p>
          </table:table-cell>
          <table:table-cell office:value-type="float" office:value="8482376.8819000032" table:style-name="ce24">
            <text:p>8,482,377</text:p>
          </table:table-cell>
          <table:table-cell office:value-type="float" office:value="8491209" table:style-name="ce24">
            <text:p>8,491,209</text:p>
          </table:table-cell>
          <table:table-cell office:value-type="float" office:value="8502756.5651201699" table:style-name="ce24">
            <text:p>8,502,757</text:p>
          </table:table-cell>
          <table:table-cell office:value-type="float" office:value="7994136.7476999583" table:style-name="ce24">
            <text:p>7,994,137</text:p>
          </table:table-cell>
          <table:table-cell office:value-type="float" office:value="7792784" table:style-name="ce24">
            <text:p>7,792,784</text:p>
          </table:table-cell>
          <table:table-cell office:value-type="float" office:value="7772544" table:style-name="ce24">
            <text:p>7,772,544</text:p>
          </table:table-cell>
          <table:table-cell office:value-type="float" office:value="7778934" table:style-name="ce24">
            <text:p>7,778,934</text:p>
          </table:table-cell>
          <table:table-cell office:value-type="float" office:value="7831103" table:style-name="ce24">
            <text:p>7,831,103</text:p>
          </table:table-cell>
          <table:table-cell office:value-type="float" office:value="8274345" table:style-name="ce24">
            <text:p>8,274,345</text:p>
          </table:table-cell>
          <table:table-cell office:value-type="float" office:value="8084986" table:style-name="ce24">
            <text:p>8,084,986</text:p>
          </table:table-cell>
          <table:table-cell office:value-type="float" office:value="8169047" table:style-name="ce24">
            <text:p>8,169,047</text:p>
          </table:table-cell>
          <table:table-cell office:value-type="float" office:value="8371755" table:style-name="ce24">
            <text:p>8,371,755</text:p>
          </table:table-cell>
          <table:table-cell office:value-type="float" office:value="8268006" table:style-name="ce24">
            <text:p>8,268,006</text:p>
          </table:table-cell>
          <table:table-cell office:value-type="float" office:value="8156199" table:style-name="ce24">
            <text:p>8,156,199</text:p>
          </table:table-cell>
          <table:table-cell office:value-type="float" office:value="8049425" table:style-name="ce24">
            <text:p>8,049,425</text:p>
          </table:table-cell>
          <table:table-cell office:value-type="float" office:value="7753215" table:style-name="ce24">
            <text:p>7,753,215</text:p>
          </table:table-cell>
          <table:table-cell office:value-type="float" office:value="7849786" table:style-name="ce24">
            <text:p>7,849,786</text:p>
          </table:table-cell>
          <table:table-cell office:value-type="float" office:value="7495046" table:style-name="ce24">
            <text:p>7,495,046</text:p>
          </table:table-cell>
          <table:table-cell office:value-type="float" office:value="7263820" table:style-name="ce24">
            <text:p>7,263,820</text:p>
          </table:table-cell>
          <table:table-cell office:value-type="float" office:value="6884409" table:style-name="ce24">
            <text:p>6,884,409</text:p>
          </table:table-cell>
          <table:table-cell office:value-type="float" office:value="6852731" table:style-name="ce24">
            <text:p>6,852,731</text:p>
          </table:table-cell>
          <table:table-cell office:value-type="percentage" office:value="-4.6014116825423557E-3" table:style-name="ce25">
            <text:p>-0.5%</text:p>
          </table:table-cell>
          <table:table-cell office:value-type="float" office:value="103144.17364969886" table:style-name="ce41">
            <text:p>+/- 103,144</text:p>
          </table:table-cell>
          <table:table-cell office:value-type="string" table:style-name="ce42">
            <text:p>üüü</text:p>
          </table:table-cell>
          <table:table-cell table:number-columns-repeated="16337" table:style-name="ce18"/>
        </table:table-row>
        <table:table-row table:style-name="ro10">
          <table:table-cell office:value-type="string" table:style-name="ce28">
            <text:p>Lambs under 1 year old</text:p>
          </table:table-cell>
          <table:table-cell office:value-type="float" office:value="8181428" table:style-name="ce19">
            <text:p>8,181,428</text:p>
          </table:table-cell>
          <table:table-cell office:value-type="float" office:value="8362508" table:style-name="ce19">
            <text:p>8,362,508</text:p>
          </table:table-cell>
          <table:table-cell office:value-type="float" office:value="8808615" table:style-name="ce19">
            <text:p>8,808,615</text:p>
          </table:table-cell>
          <table:table-cell office:value-type="float" office:value="9306607" table:style-name="ce19">
            <text:p>9,306,607</text:p>
          </table:table-cell>
          <table:table-cell office:value-type="float" office:value="9875637" table:style-name="ce19">
            <text:p>9,875,637</text:p>
          </table:table-cell>
          <table:table-cell office:value-type="float" office:value="10416083" table:style-name="ce19">
            <text:p>10,416,083</text:p>
          </table:table-cell>
          <table:table-cell office:value-type="float" office:value="10525580" table:style-name="ce19">
            <text:p>10,525,580</text:p>
          </table:table-cell>
          <table:table-cell office:value-type="float" office:value="10371981" table:style-name="ce19">
            <text:p>10,371,981</text:p>
          </table:table-cell>
          <table:table-cell office:value-type="float" office:value="10547076" table:style-name="ce19">
            <text:p>10,547,076</text:p>
          </table:table-cell>
          <table:table-cell office:value-type="float" office:value="10398365" table:style-name="ce19">
            <text:p>10,398,365</text:p>
          </table:table-cell>
          <table:table-cell office:value-type="float" office:value="10176553" table:style-name="ce19">
            <text:p>10,176,553</text:p>
          </table:table-cell>
          <table:table-cell office:value-type="float" office:value="9838841" table:style-name="ce19">
            <text:p>9,838,841</text:p>
          </table:table-cell>
          <table:table-cell office:value-type="float" office:value="9288340" table:style-name="ce19">
            <text:p>9,288,340</text:p>
          </table:table-cell>
          <table:table-cell office:value-type="float" office:value="9529706" table:style-name="ce19">
            <text:p>9,529,706</text:p>
          </table:table-cell>
          <table:table-cell office:value-type="float" office:value="10019358" table:style-name="ce19">
            <text:p>10,019,358</text:p>
          </table:table-cell>
          <table:table-cell office:value-type="float" office:value="10011760" table:style-name="ce19">
            <text:p>10,011,760</text:p>
          </table:table-cell>
          <table:table-cell office:value-type="float" office:value="9489676" table:style-name="ce19">
            <text:p>9,489,676</text:p>
          </table:table-cell>
          <table:table-cell office:value-type="float" office:value="8032784" table:style-name="ce19">
            <text:p>8,032,784</text:p>
          </table:table-cell>
          <table:table-cell office:value-type="float" office:value="7638056" table:style-name="ce19">
            <text:p>7,638,056</text:p>
          </table:table-cell>
          <table:table-cell office:value-type="float" office:value="7811735" table:style-name="ce19">
            <text:p>7,811,735</text:p>
          </table:table-cell>
          <table:table-cell office:value-type="float" office:value="7813880" table:style-name="ce19">
            <text:p>7,813,880</text:p>
          </table:table-cell>
          <table:table-cell office:value-type="float" office:value="8040147" table:style-name="ce19">
            <text:p>8,040,147</text:p>
          </table:table-cell>
          <table:table-cell office:value-type="float" office:value="7931532.9250090849" table:style-name="ce19">
            <text:p>7,931,533</text:p>
          </table:table-cell>
          <table:table-cell office:value-type="float" office:value="7924364" table:style-name="ce19">
            <text:p>7,924,364</text:p>
          </table:table-cell>
          <table:table-cell office:value-type="float" office:value="7964265.394056771" table:style-name="ce19">
            <text:p>7,964,265</text:p>
          </table:table-cell>
          <table:table-cell office:value-type="float" office:value="7489426.9172999635" table:style-name="ce19">
            <text:p>7,489,427</text:p>
          </table:table-cell>
          <table:table-cell office:value-type="float" office:value="7295832" table:style-name="ce19">
            <text:p>7,295,832</text:p>
          </table:table-cell>
          <table:table-cell office:value-type="float" office:value="7370217" table:style-name="ce19">
            <text:p>7,370,217</text:p>
          </table:table-cell>
          <table:table-cell office:value-type="float" office:value="7414952" table:style-name="ce19">
            <text:p>7,414,952</text:p>
          </table:table-cell>
          <table:table-cell office:value-type="float" office:value="7448368" table:style-name="ce19">
            <text:p>7,448,368</text:p>
          </table:table-cell>
          <table:table-cell office:value-type="float" office:value="7935606" table:style-name="ce19">
            <text:p>7,935,606</text:p>
          </table:table-cell>
          <table:table-cell office:value-type="float" office:value="7716402" table:style-name="ce19">
            <text:p>7,716,402</text:p>
          </table:table-cell>
          <table:table-cell office:value-type="float" office:value="7794243" table:style-name="ce19">
            <text:p>7,794,243</text:p>
          </table:table-cell>
          <table:table-cell office:value-type="float" office:value="8000673" table:style-name="ce19">
            <text:p>8,000,673</text:p>
          </table:table-cell>
          <table:table-cell office:value-type="float" office:value="7889246" table:style-name="ce19">
            <text:p>7,889,246</text:p>
          </table:table-cell>
          <table:table-cell office:value-type="float" office:value="7774760" table:style-name="ce19">
            <text:p>7,774,760</text:p>
          </table:table-cell>
          <table:table-cell office:value-type="float" office:value="7678000" table:style-name="ce19">
            <text:p>7,678,000</text:p>
          </table:table-cell>
          <table:table-cell office:value-type="float" office:value="7375800" table:style-name="ce19">
            <text:p>7,375,800</text:p>
          </table:table-cell>
          <table:table-cell office:value-type="float" office:value="7485047" table:style-name="ce19">
            <text:p>7,485,047</text:p>
          </table:table-cell>
          <table:table-cell office:value-type="float" office:value="7121479" table:style-name="ce19">
            <text:p>7,121,479</text:p>
          </table:table-cell>
          <table:table-cell office:value-type="float" office:value="6870956" table:style-name="ce19">
            <text:p>6,870,956</text:p>
          </table:table-cell>
          <table:table-cell office:value-type="float" office:value="6506014" table:style-name="ce19">
            <text:p>6,506,014</text:p>
          </table:table-cell>
          <table:table-cell office:value-type="float" office:value="6474364" table:style-name="ce19">
            <text:p>6,474,364</text:p>
          </table:table-cell>
          <table:table-cell office:value-type="percentage" office:value="-4.8647297715621596E-3" table:style-name="ce27">
            <text:p>-0.5%</text:p>
          </table:table-cell>
          <table:table-cell office:value-type="float" office:value="101518.02752" table:style-name="ce44">
            <text:p>+/- 101,518</text:p>
          </table:table-cell>
          <table:table-cell office:value-type="string" table:style-name="ce45">
            <text:p>üüü</text:p>
          </table:table-cell>
          <table:table-cell table:style-name="ce31"/>
          <table:table-cell table:number-columns-repeated="16336" table:style-name="ce18"/>
        </table:table-row>
        <table:table-row table:style-name="ro10">
          <table:table-cell office:value-type="string" table:style-name="ce28">
            <text:p>Rams</text:p>
          </table:table-cell>
          <table:table-cell office:value-type="float" office:value="172948" table:style-name="ce19">
            <text:p>172,948</text:p>
          </table:table-cell>
          <table:table-cell office:value-type="float" office:value="179923" table:style-name="ce19">
            <text:p>179,923</text:p>
          </table:table-cell>
          <table:table-cell office:value-type="float" office:value="186792" table:style-name="ce19">
            <text:p>186,792</text:p>
          </table:table-cell>
          <table:table-cell office:value-type="float" office:value="198509" table:style-name="ce19">
            <text:p>198,509</text:p>
          </table:table-cell>
          <table:table-cell office:value-type="float" office:value="210352" table:style-name="ce19">
            <text:p>210,352</text:p>
          </table:table-cell>
          <table:table-cell office:value-type="float" office:value="228043" table:style-name="ce19">
            <text:p>228,043</text:p>
          </table:table-cell>
          <table:table-cell office:value-type="float" office:value="233730" table:style-name="ce19">
            <text:p>233,730</text:p>
          </table:table-cell>
          <table:table-cell office:value-type="float" office:value="232100" table:style-name="ce19">
            <text:p>232,100</text:p>
          </table:table-cell>
          <table:table-cell office:value-type="float" office:value="231077" table:style-name="ce19">
            <text:p>231,077</text:p>
          </table:table-cell>
          <table:table-cell office:value-type="float" office:value="230112" table:style-name="ce19">
            <text:p>230,112</text:p>
          </table:table-cell>
          <table:table-cell office:value-type="float" office:value="228713" table:style-name="ce19">
            <text:p>228,713</text:p>
          </table:table-cell>
          <table:table-cell office:value-type="float" office:value="232533" table:style-name="ce19">
            <text:p>232,533</text:p>
          </table:table-cell>
          <table:table-cell office:value-type="float" office:value="226647" table:style-name="ce19">
            <text:p>226,647</text:p>
          </table:table-cell>
          <table:table-cell office:value-type="float" office:value="235159" table:style-name="ce19">
            <text:p>235,159</text:p>
          </table:table-cell>
          <table:table-cell office:value-type="float" office:value="261020" table:style-name="ce19">
            <text:p>261,020</text:p>
          </table:table-cell>
          <table:table-cell office:value-type="float" office:value="280950" table:style-name="ce19">
            <text:p>280,950</text:p>
          </table:table-cell>
          <table:table-cell office:value-type="float" office:value="229334" table:style-name="ce19">
            <text:p>229,334</text:p>
          </table:table-cell>
          <table:table-cell office:value-type="float" office:value="196782" table:style-name="ce19">
            <text:p>196,782</text:p>
          </table:table-cell>
          <table:table-cell office:value-type="float" office:value="186933" table:style-name="ce19">
            <text:p>186,933</text:p>
          </table:table-cell>
          <table:table-cell office:value-type="float" office:value="187447" table:style-name="ce19">
            <text:p>187,447</text:p>
          </table:table-cell>
          <table:table-cell office:value-type="float" office:value="191757" table:style-name="ce19">
            <text:p>191,757</text:p>
          </table:table-cell>
          <table:table-cell office:value-type="float" office:value="191561" table:style-name="ce19">
            <text:p>191,561</text:p>
          </table:table-cell>
          <table:table-cell office:value-type="float" office:value="194920.38122601254" table:style-name="ce19">
            <text:p>194,920</text:p>
          </table:table-cell>
          <table:table-cell office:value-type="float" office:value="181022" table:style-name="ce19">
            <text:p>181,022</text:p>
          </table:table-cell>
          <table:table-cell office:value-type="float" office:value="181104.96563703625" table:style-name="ce19">
            <text:p>181,105</text:p>
          </table:table-cell>
          <table:table-cell office:value-type="float" office:value="165064.88769999711" table:style-name="ce19">
            <text:p>165,065</text:p>
          </table:table-cell>
          <table:table-cell office:value-type="float" office:value="159783" table:style-name="ce19">
            <text:p>159,783</text:p>
          </table:table-cell>
          <table:table-cell office:value-type="float" office:value="168304" table:style-name="ce19">
            <text:p>168,304</text:p>
          </table:table-cell>
          <table:table-cell office:value-type="float" office:value="177720" table:style-name="ce19">
            <text:p>177,720</text:p>
          </table:table-cell>
          <table:table-cell office:value-type="float" office:value="178899" table:style-name="ce19">
            <text:p>178,899</text:p>
          </table:table-cell>
          <table:table-cell office:value-type="float" office:value="184807" table:style-name="ce19">
            <text:p>184,807</text:p>
          </table:table-cell>
          <table:table-cell office:value-type="float" office:value="186223" table:style-name="ce19">
            <text:p>186,223</text:p>
          </table:table-cell>
          <table:table-cell office:value-type="float" office:value="185329" table:style-name="ce19">
            <text:p>185,329</text:p>
          </table:table-cell>
          <table:table-cell office:value-type="float" office:value="191647" table:style-name="ce19">
            <text:p>191,647</text:p>
          </table:table-cell>
          <table:table-cell office:value-type="float" office:value="191956" table:style-name="ce19">
            <text:p>191,956</text:p>
          </table:table-cell>
          <table:table-cell office:value-type="float" office:value="192529" table:style-name="ce19">
            <text:p>192,529</text:p>
          </table:table-cell>
          <table:table-cell office:value-type="float" office:value="184011" table:style-name="ce19">
            <text:p>184,011</text:p>
          </table:table-cell>
          <table:table-cell office:value-type="float" office:value="183356" table:style-name="ce19">
            <text:p>183,356</text:p>
          </table:table-cell>
          <table:table-cell office:value-type="float" office:value="171315" table:style-name="ce19">
            <text:p>171,315</text:p>
          </table:table-cell>
          <table:table-cell office:value-type="float" office:value="173340" table:style-name="ce19">
            <text:p>173,340</text:p>
          </table:table-cell>
          <table:table-cell office:value-type="float" office:value="164511" table:style-name="ce19">
            <text:p>164,511</text:p>
          </table:table-cell>
          <table:table-cell office:value-type="float" office:value="157506" table:style-name="ce19">
            <text:p>157,506</text:p>
          </table:table-cell>
          <table:table-cell office:value-type="float" office:value="161341" table:style-name="ce19">
            <text:p>161,341</text:p>
          </table:table-cell>
          <table:table-cell office:value-type="percentage" office:value="2.4348278795728318E-2" table:style-name="ce27">
            <text:p>2.4%</text:p>
          </table:table-cell>
          <table:table-cell office:value-type="float" office:value="7589.4806400000007" table:style-name="ce44">
            <text:p>+/- 7,589</text:p>
          </table:table-cell>
          <table:table-cell office:value-type="string" table:style-name="ce45">
            <text:p>üüü</text:p>
          </table:table-cell>
          <table:table-cell table:number-columns-repeated="16337" table:style-name="ce18"/>
        </table:table-row>
        <table:table-row table:style-name="ro10">
          <table:table-cell office:value-type="string" table:style-name="ce47">
            <text:p>Other sheep 1 year and over</text:p>
          </table:table-cell>
          <table:table-cell office:value-type="float" office:value="528846" table:style-name="ce33">
            <text:p>528,846</text:p>
          </table:table-cell>
          <table:table-cell office:value-type="float" office:value="538880" table:style-name="ce33">
            <text:p>538,880</text:p>
          </table:table-cell>
          <table:table-cell office:value-type="float" office:value="569296" table:style-name="ce33">
            <text:p>569,296</text:p>
          </table:table-cell>
          <table:table-cell office:value-type="float" office:value="587917" table:style-name="ce33">
            <text:p>587,917</text:p>
          </table:table-cell>
          <table:table-cell office:value-type="float" office:value="629117" table:style-name="ce33">
            <text:p>629,117</text:p>
          </table:table-cell>
          <table:table-cell office:value-type="float" office:value="655265" table:style-name="ce33">
            <text:p>655,265</text:p>
          </table:table-cell>
          <table:table-cell office:value-type="float" office:value="641609" table:style-name="ce33">
            <text:p>641,609</text:p>
          </table:table-cell>
          <table:table-cell office:value-type="float" office:value="628160" table:style-name="ce33">
            <text:p>628,160</text:p>
          </table:table-cell>
          <table:table-cell office:value-type="float" office:value="575872" table:style-name="ce33">
            <text:p>575,872</text:p>
          </table:table-cell>
          <table:table-cell office:value-type="float" office:value="548803" table:style-name="ce33">
            <text:p>548,803</text:p>
          </table:table-cell>
          <table:table-cell office:value-type="float" office:value="565102" table:style-name="ce33">
            <text:p>565,102</text:p>
          </table:table-cell>
          <table:table-cell office:value-type="float" office:value="542152" table:style-name="ce33">
            <text:p>542,152</text:p>
          </table:table-cell>
          <table:table-cell office:value-type="float" office:value="524015" table:style-name="ce33">
            <text:p>524,015</text:p>
          </table:table-cell>
          <table:table-cell office:value-type="float" office:value="542324" table:style-name="ce33">
            <text:p>542,324</text:p>
          </table:table-cell>
          <table:table-cell office:value-type="float" office:value="569977" table:style-name="ce33">
            <text:p>569,977</text:p>
          </table:table-cell>
          <table:table-cell office:value-type="float" office:value="591032" table:style-name="ce33">
            <text:p>591,032</text:p>
          </table:table-cell>
          <table:table-cell office:value-type="float" office:value="488109" table:style-name="ce33">
            <text:p>488,109</text:p>
          </table:table-cell>
          <table:table-cell office:value-type="float" office:value="333834" table:style-name="ce33">
            <text:p>333,834</text:p>
          </table:table-cell>
          <table:table-cell office:value-type="float" office:value="242231" table:style-name="ce33">
            <text:p>242,231</text:p>
          </table:table-cell>
          <table:table-cell office:value-type="float" office:value="221420" table:style-name="ce33">
            <text:p>221,420</text:p>
          </table:table-cell>
          <table:table-cell office:value-type="float" office:value="279995" table:style-name="ce33">
            <text:p>279,995</text:p>
          </table:table-cell>
          <table:table-cell office:value-type="float" office:value="357232" table:style-name="ce33">
            <text:p>357,232</text:p>
          </table:table-cell>
          <table:table-cell office:value-type="float" office:value="355923.57566490542" table:style-name="ce33">
            <text:p>355,924</text:p>
          </table:table-cell>
          <table:table-cell office:value-type="float" office:value="385823" table:style-name="ce33">
            <text:p>385,823</text:p>
          </table:table-cell>
          <table:table-cell office:value-type="float" office:value="357386.20542636211" table:style-name="ce33">
            <text:p>357,386</text:p>
          </table:table-cell>
          <table:table-cell office:value-type="float" office:value="339644.94269999774" table:style-name="ce33">
            <text:p>339,645</text:p>
          </table:table-cell>
          <table:table-cell office:value-type="float" office:value="337169" table:style-name="ce33">
            <text:p>337,169</text:p>
          </table:table-cell>
          <table:table-cell office:value-type="float" office:value="234023" table:style-name="ce33">
            <text:p>234,023</text:p>
          </table:table-cell>
          <table:table-cell office:value-type="float" office:value="186262" table:style-name="ce33">
            <text:p>186,262</text:p>
          </table:table-cell>
          <table:table-cell office:value-type="float" office:value="203836" table:style-name="ce33">
            <text:p>203,836</text:p>
          </table:table-cell>
          <table:table-cell office:value-type="float" office:value="153932" table:style-name="ce33">
            <text:p>153,932</text:p>
          </table:table-cell>
          <table:table-cell office:value-type="float" office:value="182361" table:style-name="ce33">
            <text:p>182,361</text:p>
          </table:table-cell>
          <table:table-cell office:value-type="float" office:value="189475" table:style-name="ce33">
            <text:p>189,475</text:p>
          </table:table-cell>
          <table:table-cell office:value-type="float" office:value="179435" table:style-name="ce33">
            <text:p>179,435</text:p>
          </table:table-cell>
          <table:table-cell office:value-type="float" office:value="186804" table:style-name="ce33">
            <text:p>186,804</text:p>
          </table:table-cell>
          <table:table-cell office:value-type="float" office:value="188910" table:style-name="ce33">
            <text:p>188,910</text:p>
          </table:table-cell>
          <table:table-cell office:value-type="float" office:value="187414" table:style-name="ce33">
            <text:p>187,414</text:p>
          </table:table-cell>
          <table:table-cell office:value-type="float" office:value="194059" table:style-name="ce33">
            <text:p>194,059</text:p>
          </table:table-cell>
          <table:table-cell office:value-type="float" office:value="193424" table:style-name="ce33">
            <text:p>193,424</text:p>
          </table:table-cell>
          <table:table-cell office:value-type="float" office:value="200227" table:style-name="ce33">
            <text:p>200,227</text:p>
          </table:table-cell>
          <table:table-cell office:value-type="float" office:value="228353" table:style-name="ce33">
            <text:p>228,353</text:p>
          </table:table-cell>
          <table:table-cell office:value-type="float" office:value="220889" table:style-name="ce33">
            <text:p>220,889</text:p>
          </table:table-cell>
          <table:table-cell office:value-type="float" office:value="217026" table:style-name="ce33">
            <text:p>217,026</text:p>
          </table:table-cell>
          <table:table-cell office:value-type="percentage" office:value="-1.7488421786508113E-2" table:style-name="ce34">
            <text:p>-1.7%</text:p>
          </table:table-cell>
          <table:table-cell office:value-type="float" office:value="16589.467439999997" table:style-name="ce48">
            <text:p>+/- 16,589</text:p>
          </table:table-cell>
          <table:table-cell office:value-type="string" table:style-name="ce49">
            <text:p>üü</text:p>
          </table:table-cell>
          <table:table-cell table:number-columns-repeated="16337" table:style-name="ce18"/>
        </table:table-row>
        <table:table-row table:style-name="ro9">
          <table:table-cell office:value-type="string" table:style-name="ce23">
            <text:p>Data notes:</text:p>
          </table:table-cell>
          <table:table-cell table:number-columns-repeated="16" table:style-name="ce24"/>
          <table:table-cell table:number-columns-repeated="2" table:style-name="ce23"/>
          <table:table-cell table:number-columns-repeated="27" table:style-name="ce17"/>
          <table:table-cell table:number-columns-repeated="16338" table:style-name="ce18"/>
        </table:table-row>
        <table:table-row table:style-name="ro5">
          <table:table-cell office:value-type="string" table:style-name="ce17">
            <text:p>(1) Figures relate to 1 June and only cover commercial holdings from 2010 onwards. <text:s/>See Metadata tab for the definition of commercial holdings.</text:p>
          </table:table-cell>
          <table:table-cell table:number-columns-repeated="19" table:style-name="ce17"/>
          <table:table-cell table:number-columns-repeated="16364" table:style-name="ce18"/>
        </table:table-row>
        <table:table-row table:style-name="ro5">
          <table:table-cell office:value-type="string" table:style-name="ce17">
            <text:p>(2) A register cleaning exercise in 2009 removed a large number of inactive holdings and resulted in a drop in overall land area but had very little impact on levels of farming activity.</text:p>
          </table:table-cell>
          <table:table-cell table:number-columns-repeated="19" table:style-name="ce17"/>
          <table:table-cell table:number-columns-repeated="16364" table:style-name="ce18"/>
        </table:table-row>
        <table:table-row table:style-name="ro5">
          <table:table-cell office:value-type="string" table:style-name="ce17">
            <text:p>(3) Prior to 1995 ewes for further breeding and ewes intended for slaughter were collected as a single category. <text:s/>Figures for both are included in ewes intended for further breeding</text:p>
          </table:table-cell>
          <table:table-cell table:number-columns-repeated="19" table:style-name="ce17"/>
          <table:table-cell table:number-columns-repeated="16364" table:style-name="ce18"/>
        </table:table-row>
        <table:table-row table:style-name="ro6">
          <table:table-cell office:value-type="string" table:style-name="ce17">
            <text:p>[x] - data not available or not collected</text:p>
          </table:table-cell>
          <table:table-cell table:number-columns-repeated="18" table:style-name="ce23"/>
          <table:table-cell table:style-name="ce17"/>
          <table:table-cell table:number-columns-repeated="16364" table:style-name="ce18"/>
        </table:table-row>
        <table:table-row table:style-name="ro5">
          <table:table-cell table:style-name="ce17"/>
          <table:table-cell table:number-columns-repeated="18" table:style-name="ce19"/>
          <table:table-cell table:style-name="ce50"/>
          <table:table-cell table:number-columns-repeated="16364" table:style-name="ce18"/>
        </table:table-row>
        <table:table-row table:number-rows-repeated="1048558" table:style-name="ro5">
          <table:table-cell table:number-columns-repeated="16384"/>
        </table:table-row>
      </table:table>
      <table:table table:name="Pigs" table:style-name="ta2">
        <table:table-column table:style-name="co10" table:default-cell-style-name="ce17"/>
        <table:table-column table:style-name="co3" table:number-columns-repeated="44" table:default-cell-style-name="ce17"/>
        <table:table-column table:style-name="co7" table:default-cell-style-name="ce17"/>
        <table:table-column table:style-name="co8" table:default-cell-style-name="ce17"/>
        <table:table-column table:style-name="co7" table:default-cell-style-name="ce17"/>
        <table:table-column table:style-name="co5" table:number-columns-repeated="16336" table:default-cell-style-name="ce17"/>
        <table:table-row table:style-name="ro7">
          <table:table-cell office:value-type="string" table:style-name="ce51">
            <text:p>Pigs on agricultural holdings on 1 June<text:s/><text:span text:style-name="T4">(1)</text:span></text:p>
          </table:table-cell>
          <table:table-cell table:number-columns-repeated="19" table:style-name="ce51"/>
          <table:table-cell table:number-columns-repeated="28" table:style-name="ce17"/>
          <table:table-cell table:number-columns-repeated="16336" table:style-name="ce18"/>
        </table:table-row>
        <table:table-row table:style-name="ro5">
          <table:table-cell office:value-type="string" table:style-name="ce17">
            <text:p>Number of animals</text:p>
          </table:table-cell>
          <table:table-cell table:number-columns-repeated="47" table:style-name="ce17"/>
          <table:table-cell table:number-columns-repeated="16336" table:style-name="ce18"/>
        </table:table-row>
        <table:table-row table:style-name="ro8">
          <table:table-cell table:style-name="ce38"/>
          <table:table-cell office:value-type="float" office:value="1983" table:style-name="ce39">
            <text:p>1983</text:p>
          </table:table-cell>
          <table:table-cell office:value-type="float" office:value="1984" table:style-name="ce39">
            <text:p>1984</text:p>
          </table:table-cell>
          <table:table-cell office:value-type="float" office:value="1985" table:style-name="ce39">
            <text:p>1985</text:p>
          </table:table-cell>
          <table:table-cell office:value-type="float" office:value="1986" table:style-name="ce39">
            <text:p>1986</text:p>
          </table:table-cell>
          <table:table-cell office:value-type="float" office:value="1987" table:style-name="ce39">
            <text:p>1987</text:p>
          </table:table-cell>
          <table:table-cell office:value-type="float" office:value="1988" table:style-name="ce39">
            <text:p>1988</text:p>
          </table:table-cell>
          <table:table-cell office:value-type="float" office:value="1989" table:style-name="ce39">
            <text:p>1989</text:p>
          </table:table-cell>
          <table:table-cell office:value-type="float" office:value="1990" table:style-name="ce39">
            <text:p>1990</text:p>
          </table:table-cell>
          <table:table-cell office:value-type="float" office:value="1991" table:style-name="ce39">
            <text:p>1991</text:p>
          </table:table-cell>
          <table:table-cell office:value-type="float" office:value="1992" table:style-name="ce39">
            <text:p>1992</text:p>
          </table:table-cell>
          <table:table-cell office:value-type="float" office:value="1993" table:style-name="ce39">
            <text:p>1993</text:p>
          </table:table-cell>
          <table:table-cell office:value-type="float" office:value="1994" table:style-name="ce39">
            <text:p>1994</text:p>
          </table:table-cell>
          <table:table-cell office:value-type="float" office:value="1995" table:style-name="ce39">
            <text:p>1995</text:p>
          </table:table-cell>
          <table:table-cell office:value-type="float" office:value="1996" table:style-name="ce39">
            <text:p>1996</text:p>
          </table:table-cell>
          <table:table-cell office:value-type="float" office:value="1997" table:style-name="ce39">
            <text:p>1997</text:p>
          </table:table-cell>
          <table:table-cell office:value-type="float" office:value="1998" table:style-name="ce39">
            <text:p>1998</text:p>
          </table:table-cell>
          <table:table-cell office:value-type="float" office:value="1999" table:style-name="ce39">
            <text:p>1999</text:p>
          </table:table-cell>
          <table:table-cell office:value-type="float" office:value="2000" table:style-name="ce39">
            <text:p>2000</text:p>
          </table:table-cell>
          <table:table-cell office:value-type="float" office:value="2001" table:style-name="ce39">
            <text:p>2001</text:p>
          </table:table-cell>
          <table:table-cell office:value-type="float" office:value="2002" table:style-name="ce39">
            <text:p>2002</text:p>
          </table:table-cell>
          <table:table-cell office:value-type="float" office:value="2003" table:style-name="ce39">
            <text:p>2003</text:p>
          </table:table-cell>
          <table:table-cell office:value-type="float" office:value="2004" table:style-name="ce39">
            <text:p>2004</text:p>
          </table:table-cell>
          <table:table-cell office:value-type="float" office:value="2005" table:style-name="ce39">
            <text:p>2005</text:p>
          </table:table-cell>
          <table:table-cell office:value-type="float" office:value="2006" table:style-name="ce39">
            <text:p>2006</text:p>
          </table:table-cell>
          <table:table-cell office:value-type="float" office:value="2007" table:style-name="ce39">
            <text:p>2007</text:p>
          </table:table-cell>
          <table:table-cell office:value-type="float" office:value="2008" table:style-name="ce39">
            <text:p>2008</text:p>
          </table:table-cell>
          <table:table-cell office:value-type="string" table:style-name="ce22">
            <text:p>2009<text:span text:style-name="T4">(2)</text:span><text:s/></text:p>
          </table:table-cell>
          <table:table-cell office:value-type="float" office:value="2010" table:style-name="ce39">
            <text:p>2010</text:p>
          </table:table-cell>
          <table:table-cell office:value-type="float" office:value="2011" table:style-name="ce39">
            <text:p>2011</text:p>
          </table:table-cell>
          <table:table-cell office:value-type="float" office:value="2012" table:style-name="ce39">
            <text:p>2012</text:p>
          </table:table-cell>
          <table:table-cell office:value-type="float" office:value="2013" table:style-name="ce39">
            <text:p>2013</text:p>
          </table:table-cell>
          <table:table-cell office:value-type="float" office:value="2014" table:style-name="ce39">
            <text:p>2014</text:p>
          </table:table-cell>
          <table:table-cell office:value-type="float" office:value="2015" table:style-name="ce39">
            <text:p>2015</text:p>
          </table:table-cell>
          <table:table-cell office:value-type="float" office:value="2016" table:style-name="ce39">
            <text:p>2016</text:p>
          </table:table-cell>
          <table:table-cell office:value-type="float" office:value="2017" table:style-name="ce39">
            <text:p>2017</text:p>
          </table:table-cell>
          <table:table-cell office:value-type="float" office:value="2018" table:style-name="ce22">
            <text:p>2018</text:p>
          </table:table-cell>
          <table:table-cell office:value-type="float" office:value="2019" table:style-name="ce39">
            <text:p>2019</text:p>
          </table:table-cell>
          <table:table-cell office:value-type="float" office:value="2020" table:style-name="ce39">
            <text:p>2020</text:p>
          </table:table-cell>
          <table:table-cell office:value-type="float" office:value="2021" table:style-name="ce39">
            <text:p>2021</text:p>
          </table:table-cell>
          <table:table-cell office:value-type="float" office:value="2022" table:style-name="ce39">
            <text:p>2022</text:p>
          </table:table-cell>
          <table:table-cell office:value-type="float" office:value="2023" table:style-name="ce39">
            <text:p>2023</text:p>
          </table:table-cell>
          <table:table-cell office:value-type="float" office:value="2024" table:style-name="ce39">
            <text:p>2024</text:p>
          </table:table-cell>
          <table:table-cell office:value-type="float" office:value="2025" table:style-name="ce39">
            <text:p>2025</text:p>
          </table:table-cell>
          <table:table-cell office:value-type="float" office:value="2026" table:style-name="ce39">
            <text:p>2026</text:p>
          </table:table-cell>
          <table:table-cell office:value-type="string" table:style-name="ce22">
            <text:p>% change 2026/2025</text:p>
          </table:table-cell>
          <table:table-cell office:value-type="string" table:style-name="ce22">
            <text:p>June 2026 confidence interval</text:p>
          </table:table-cell>
          <table:table-cell office:value-type="string" table:style-name="ce40">
            <text:p>Indicator</text:p>
          </table:table-cell>
          <table:table-cell table:number-columns-repeated="16336" table:style-name="ce18"/>
        </table:table-row>
        <table:table-row table:style-name="ro9">
          <table:table-cell office:value-type="string" table:style-name="ce23">
            <text:p>Total pigs</text:p>
          </table:table-cell>
          <table:table-cell office:value-type="float" office:value="6933374" table:style-name="ce24">
            <text:p>6,933,374</text:p>
          </table:table-cell>
          <table:table-cell office:value-type="float" office:value="6540223" table:style-name="ce24">
            <text:p>6,540,223</text:p>
          </table:table-cell>
          <table:table-cell office:value-type="float" office:value="6703896" table:style-name="ce24">
            <text:p>6,703,896</text:p>
          </table:table-cell>
          <table:table-cell office:value-type="float" office:value="6776208" table:style-name="ce24">
            <text:p>6,776,208</text:p>
          </table:table-cell>
          <table:table-cell office:value-type="float" office:value="6779440" table:style-name="ce24">
            <text:p>6,779,440</text:p>
          </table:table-cell>
          <table:table-cell office:value-type="float" office:value="6770122" table:style-name="ce24">
            <text:p>6,770,122</text:p>
          </table:table-cell>
          <table:table-cell office:value-type="float" office:value="6345603" table:style-name="ce24">
            <text:p>6,345,603</text:p>
          </table:table-cell>
          <table:table-cell office:value-type="float" office:value="6308324" table:style-name="ce24">
            <text:p>6,308,324</text:p>
          </table:table-cell>
          <table:table-cell office:value-type="float" office:value="6411758" table:style-name="ce24">
            <text:p>6,411,758</text:p>
          </table:table-cell>
          <table:table-cell office:value-type="float" office:value="6408233" table:style-name="ce24">
            <text:p>6,408,233</text:p>
          </table:table-cell>
          <table:table-cell office:value-type="float" office:value="6517778" table:style-name="ce24">
            <text:p>6,517,778</text:p>
          </table:table-cell>
          <table:table-cell office:value-type="float" office:value="6591684" table:style-name="ce24">
            <text:p>6,591,684</text:p>
          </table:table-cell>
          <table:table-cell office:value-type="float" office:value="6341131" table:style-name="ce24">
            <text:p>6,341,131</text:p>
          </table:table-cell>
          <table:table-cell office:value-type="float" office:value="6275376" table:style-name="ce24">
            <text:p>6,275,376</text:p>
          </table:table-cell>
          <table:table-cell office:value-type="float" office:value="6631920" table:style-name="ce24">
            <text:p>6,631,920</text:p>
          </table:table-cell>
          <table:table-cell office:value-type="float" office:value="6729927" table:style-name="ce24">
            <text:p>6,729,927</text:p>
          </table:table-cell>
          <table:table-cell office:value-type="float" office:value="6163443" table:style-name="ce24">
            <text:p>6,163,443</text:p>
          </table:table-cell>
          <table:table-cell office:value-type="float" office:value="5442468" table:style-name="ce24">
            <text:p>5,442,468</text:p>
          </table:table-cell>
          <table:table-cell office:value-type="float" office:value="4822870" table:style-name="ce24">
            <text:p>4,822,870</text:p>
          </table:table-cell>
          <table:table-cell office:value-type="float" office:value="4629708" table:style-name="ce24">
            <text:p>4,629,708</text:p>
          </table:table-cell>
          <table:table-cell office:value-type="float" office:value="4075418" table:style-name="ce24">
            <text:p>4,075,418</text:p>
          </table:table-cell>
          <table:table-cell office:value-type="float" office:value="4234102" table:style-name="ce24">
            <text:p>4,234,102</text:p>
          </table:table-cell>
          <table:table-cell office:value-type="float" office:value="3959480" table:style-name="ce24">
            <text:p>3,959,480</text:p>
          </table:table-cell>
          <table:table-cell office:value-type="float" office:value="4057433" table:style-name="ce24">
            <text:p>4,057,433</text:p>
          </table:table-cell>
          <table:table-cell office:value-type="float" office:value="3943443.9999999995" table:style-name="ce24">
            <text:p>3,943,444</text:p>
          </table:table-cell>
          <table:table-cell office:value-type="float" office:value="3854388" table:style-name="ce24">
            <text:p>3,854,388</text:p>
          </table:table-cell>
          <table:table-cell office:value-type="float" office:value="3688555.3990999996" table:style-name="ce24">
            <text:p>3,688,555</text:p>
          </table:table-cell>
          <table:table-cell office:value-type="float" office:value="3606117" table:style-name="ce24">
            <text:p>3,606,117</text:p>
          </table:table-cell>
          <table:table-cell office:value-type="float" office:value="3599558.9999999995" table:style-name="ce24">
            <text:p>3,599,559</text:p>
          </table:table-cell>
          <table:table-cell office:value-type="float" office:value="3661876" table:style-name="ce24">
            <text:p>3,661,876</text:p>
          </table:table-cell>
          <table:table-cell office:value-type="float" office:value="4065928" table:style-name="ce24">
            <text:p>4,065,928</text:p>
          </table:table-cell>
          <table:table-cell office:value-type="float" office:value="3953654" table:style-name="ce24">
            <text:p>3,953,654</text:p>
          </table:table-cell>
          <table:table-cell office:value-type="float" office:value="3826342" table:style-name="ce24">
            <text:p>3,826,342</text:p>
          </table:table-cell>
          <table:table-cell office:value-type="float" office:value="3911082" table:style-name="ce24">
            <text:p>3,911,082</text:p>
          </table:table-cell>
          <table:table-cell office:value-type="float" office:value="3969344" table:style-name="ce24">
            <text:p>3,969,344</text:p>
          </table:table-cell>
          <table:table-cell office:value-type="float" office:value="4038496" table:style-name="ce24">
            <text:p>4,038,496</text:p>
          </table:table-cell>
          <table:table-cell office:value-type="float" office:value="4060201" table:style-name="ce24">
            <text:p>4,060,201</text:p>
          </table:table-cell>
          <table:table-cell office:value-type="float" office:value="4020759" table:style-name="ce24">
            <text:p>4,020,759</text:p>
          </table:table-cell>
          <table:table-cell office:value-type="float" office:value="4237758" table:style-name="ce24">
            <text:p>4,237,758</text:p>
          </table:table-cell>
          <table:table-cell office:value-type="float" office:value="4109234" table:style-name="ce24">
            <text:p>4,109,234</text:p>
          </table:table-cell>
          <table:table-cell office:value-type="float" office:value="3632540" table:style-name="ce24">
            <text:p>3,632,540</text:p>
          </table:table-cell>
          <table:table-cell office:value-type="float" office:value="3680212" table:style-name="ce24">
            <text:p>3,680,212</text:p>
          </table:table-cell>
          <table:table-cell office:value-type="float" office:value="3653771" table:style-name="ce24">
            <text:p>3,653,771</text:p>
          </table:table-cell>
          <table:table-cell office:value-type="float" office:value="3777032" table:style-name="ce24">
            <text:p>3,777,032</text:p>
          </table:table-cell>
          <table:table-cell office:value-type="percentage" office:value="3.3735283355196488E-2" table:style-name="ce25">
            <text:p>3.4%</text:p>
          </table:table-cell>
          <table:table-cell office:value-type="float" office:value="238670.74714729632" table:style-name="ce52">
            <text:p>+/- 238,671</text:p>
          </table:table-cell>
          <table:table-cell office:value-type="string" table:style-name="ce42">
            <text:p>üü</text:p>
          </table:table-cell>
          <table:table-cell table:style-name="ce53"/>
          <table:table-cell table:number-columns-repeated="16335" table:style-name="ce18"/>
        </table:table-row>
        <table:table-row table:style-name="ro9">
          <table:table-cell office:value-type="string" table:style-name="ce43">
            <text:p>Total Breeding pigs</text:p>
          </table:table-cell>
          <table:table-cell office:value-type="float" office:value="832807" table:style-name="ce24">
            <text:p>832,807</text:p>
          </table:table-cell>
          <table:table-cell office:value-type="float" office:value="783700" table:style-name="ce24">
            <text:p>783,700</text:p>
          </table:table-cell>
          <table:table-cell office:value-type="float" office:value="810424" table:style-name="ce24">
            <text:p>810,424</text:p>
          </table:table-cell>
          <table:table-cell office:value-type="float" office:value="808560" table:style-name="ce24">
            <text:p>808,560</text:p>
          </table:table-cell>
          <table:table-cell office:value-type="float" office:value="806933" table:style-name="ce24">
            <text:p>806,933</text:p>
          </table:table-cell>
          <table:table-cell office:value-type="float" office:value="778038" table:style-name="ce24">
            <text:p>778,038</text:p>
          </table:table-cell>
          <table:table-cell office:value-type="float" office:value="738115" table:style-name="ce24">
            <text:p>738,115</text:p>
          </table:table-cell>
          <table:table-cell office:value-type="float" office:value="756518" table:style-name="ce24">
            <text:p>756,518</text:p>
          </table:table-cell>
          <table:table-cell office:value-type="float" office:value="773815" table:style-name="ce24">
            <text:p>773,815</text:p>
          </table:table-cell>
          <table:table-cell office:value-type="float" office:value="774853" table:style-name="ce24">
            <text:p>774,853</text:p>
          </table:table-cell>
          <table:table-cell office:value-type="float" office:value="802149" table:style-name="ce24">
            <text:p>802,149</text:p>
          </table:table-cell>
          <table:table-cell office:value-type="float" office:value="779916" table:style-name="ce24">
            <text:p>779,916</text:p>
          </table:table-cell>
          <table:table-cell office:value-type="float" office:value="735701" table:style-name="ce24">
            <text:p>735,701</text:p>
          </table:table-cell>
          <table:table-cell office:value-type="float" office:value="740777" table:style-name="ce24">
            <text:p>740,777</text:p>
          </table:table-cell>
          <table:table-cell office:value-type="float" office:value="782740" table:style-name="ce24">
            <text:p>782,740</text:p>
          </table:table-cell>
          <table:table-cell office:value-type="float" office:value="747184" table:style-name="ce24">
            <text:p>747,184</text:p>
          </table:table-cell>
          <table:table-cell office:value-type="float" office:value="682852" table:style-name="ce24">
            <text:p>682,852</text:p>
          </table:table-cell>
          <table:table-cell office:value-type="float" office:value="595288" table:style-name="ce24">
            <text:p>595,288</text:p>
          </table:table-cell>
          <table:table-cell office:value-type="float" office:value="561867" table:style-name="ce24">
            <text:p>561,867</text:p>
          </table:table-cell>
          <table:table-cell office:value-type="float" office:value="536711" table:style-name="ce24">
            <text:p>536,711</text:p>
          </table:table-cell>
          <table:table-cell office:value-type="float" office:value="486220" table:style-name="ce24">
            <text:p>486,220</text:p>
          </table:table-cell>
          <table:table-cell office:value-type="float" office:value="498838" table:style-name="ce24">
            <text:p>498,838</text:p>
          </table:table-cell>
          <table:table-cell office:value-type="float" office:value="458990.57864165225" table:style-name="ce24">
            <text:p>458,991</text:p>
          </table:table-cell>
          <table:table-cell office:value-type="float" office:value="461581.46621527639" table:style-name="ce24">
            <text:p>461,581</text:p>
          </table:table-cell>
          <table:table-cell office:value-type="float" office:value="444606.00000000006" table:style-name="ce24">
            <text:p>444,606</text:p>
          </table:table-cell>
          <table:table-cell office:value-type="float" office:value="409792.88287584117" table:style-name="ce24">
            <text:p>409,793</text:p>
          </table:table-cell>
          <table:table-cell office:value-type="float" office:value="420889.3586999987" table:style-name="ce24">
            <text:p>420,889</text:p>
          </table:table-cell>
          <table:table-cell office:value-type="float" office:value="423286" table:style-name="ce24">
            <text:p>423,286</text:p>
          </table:table-cell>
          <table:table-cell office:value-type="float" office:value="432666" table:style-name="ce24">
            <text:p>432,666</text:p>
          </table:table-cell>
          <table:table-cell office:value-type="float" office:value="436660" table:style-name="ce24">
            <text:p>436,660</text:p>
          </table:table-cell>
          <table:table-cell office:value-type="float" office:value="434136" table:style-name="ce24">
            <text:p>434,136</text:p>
          </table:table-cell>
          <table:table-cell office:value-type="float" office:value="411333" table:style-name="ce24">
            <text:p>411,333</text:p>
          </table:table-cell>
          <table:table-cell office:value-type="float" office:value="412845" table:style-name="ce24">
            <text:p>412,845</text:p>
          </table:table-cell>
          <table:table-cell office:value-type="float" office:value="416715" table:style-name="ce24">
            <text:p>416,715</text:p>
          </table:table-cell>
          <table:table-cell office:value-type="float" office:value="416181" table:style-name="ce24">
            <text:p>416,181</text:p>
          </table:table-cell>
          <table:table-cell office:value-type="float" office:value="408106" table:style-name="ce24">
            <text:p>408,106</text:p>
          </table:table-cell>
          <table:table-cell office:value-type="float" office:value="409882" table:style-name="ce24">
            <text:p>409,882</text:p>
          </table:table-cell>
          <table:table-cell office:value-type="float" office:value="404788" table:style-name="ce24">
            <text:p>404,788</text:p>
          </table:table-cell>
          <table:table-cell office:value-type="float" office:value="402600" table:style-name="ce24">
            <text:p>402,600</text:p>
          </table:table-cell>
          <table:table-cell office:value-type="float" office:value="328553" table:style-name="ce24">
            <text:p>328,553</text:p>
          </table:table-cell>
          <table:table-cell office:value-type="float" office:value="329015" table:style-name="ce24">
            <text:p>329,015</text:p>
          </table:table-cell>
          <table:table-cell office:value-type="float" office:value="325859" table:style-name="ce24">
            <text:p>325,859</text:p>
          </table:table-cell>
          <table:table-cell office:value-type="float" office:value="312868" table:style-name="ce24">
            <text:p>312,868</text:p>
          </table:table-cell>
          <table:table-cell office:value-type="float" office:value="321571" table:style-name="ce24">
            <text:p>321,571</text:p>
          </table:table-cell>
          <table:table-cell office:value-type="percentage" office:value="2.781684288581765E-2" table:style-name="ce25">
            <text:p>2.8%</text:p>
          </table:table-cell>
          <table:table-cell office:value-type="float" office:value="13302.260603547566" table:style-name="ce52">
            <text:p>+/- 13,302</text:p>
          </table:table-cell>
          <table:table-cell office:value-type="string" table:style-name="ce42">
            <text:p>üüü</text:p>
          </table:table-cell>
          <table:table-cell table:style-name="ce53"/>
          <table:table-cell table:number-columns-repeated="16335" table:style-name="ce18"/>
        </table:table-row>
        <table:table-row table:style-name="ro9">
          <table:table-cell office:value-type="string" table:style-name="ce54">
            <text:p>Female breeding herd</text:p>
          </table:table-cell>
          <table:table-cell office:value-type="float" office:value="722671" table:style-name="ce24">
            <text:p>722,671</text:p>
          </table:table-cell>
          <table:table-cell office:value-type="float" office:value="680366" table:style-name="ce24">
            <text:p>680,366</text:p>
          </table:table-cell>
          <table:table-cell office:value-type="float" office:value="704256" table:style-name="ce24">
            <text:p>704,256</text:p>
          </table:table-cell>
          <table:table-cell office:value-type="float" office:value="703585" table:style-name="ce24">
            <text:p>703,585</text:p>
          </table:table-cell>
          <table:table-cell office:value-type="float" office:value="699980" table:style-name="ce24">
            <text:p>699,980</text:p>
          </table:table-cell>
          <table:table-cell office:value-type="float" office:value="680093" table:style-name="ce24">
            <text:p>680,093</text:p>
          </table:table-cell>
          <table:table-cell office:value-type="float" office:value="639018" table:style-name="ce24">
            <text:p>639,018</text:p>
          </table:table-cell>
          <table:table-cell office:value-type="float" office:value="646887" table:style-name="ce24">
            <text:p>646,887</text:p>
          </table:table-cell>
          <table:table-cell office:value-type="float" office:value="663293" table:style-name="ce24">
            <text:p>663,293</text:p>
          </table:table-cell>
          <table:table-cell office:value-type="float" office:value="656454" table:style-name="ce24">
            <text:p>656,454</text:p>
          </table:table-cell>
          <table:table-cell office:value-type="float" office:value="671105" table:style-name="ce24">
            <text:p>671,105</text:p>
          </table:table-cell>
          <table:table-cell office:value-type="float" office:value="656224" table:style-name="ce24">
            <text:p>656,224</text:p>
          </table:table-cell>
          <table:table-cell office:value-type="float" office:value="619813" table:style-name="ce24">
            <text:p>619,813</text:p>
          </table:table-cell>
          <table:table-cell office:value-type="float" office:value="614194" table:style-name="ce24">
            <text:p>614,194</text:p>
          </table:table-cell>
          <table:table-cell office:value-type="float" office:value="646817" table:style-name="ce24">
            <text:p>646,817</text:p>
          </table:table-cell>
          <table:table-cell office:value-type="float" office:value="629915" table:style-name="ce24">
            <text:p>629,915</text:p>
          </table:table-cell>
          <table:table-cell office:value-type="float" office:value="573034" table:style-name="ce24">
            <text:p>573,034</text:p>
          </table:table-cell>
          <table:table-cell office:value-type="float" office:value="502697" table:style-name="ce24">
            <text:p>502,697</text:p>
          </table:table-cell>
          <table:table-cell office:value-type="float" office:value="488980" table:style-name="ce24">
            <text:p>488,980</text:p>
          </table:table-cell>
          <table:table-cell office:value-type="float" office:value="457871" table:style-name="ce24">
            <text:p>457,871</text:p>
          </table:table-cell>
          <table:table-cell office:value-type="float" office:value="418053" table:style-name="ce24">
            <text:p>418,053</text:p>
          </table:table-cell>
          <table:table-cell office:value-type="float" office:value="424485" table:style-name="ce24">
            <text:p>424,485</text:p>
          </table:table-cell>
          <table:table-cell office:value-type="float" office:value="386206.57169821527" table:style-name="ce24">
            <text:p>386,207</text:p>
          </table:table-cell>
          <table:table-cell office:value-type="float" office:value="386108.84465891222" table:style-name="ce24">
            <text:p>386,109</text:p>
          </table:table-cell>
          <table:table-cell office:value-type="float" office:value="374861.37542082823" table:style-name="ce24">
            <text:p>374,861</text:p>
          </table:table-cell>
          <table:table-cell office:value-type="float" office:value="345514.36188284121" table:style-name="ce24">
            <text:p>345,514</text:p>
          </table:table-cell>
          <table:table-cell office:value-type="float" office:value="351976.3283999986" table:style-name="ce24">
            <text:p>351,976</text:p>
          </table:table-cell>
          <table:table-cell office:value-type="float" office:value="345997" table:style-name="ce24">
            <text:p>345,997</text:p>
          </table:table-cell>
          <table:table-cell office:value-type="float" office:value="353856" table:style-name="ce24">
            <text:p>353,856</text:p>
          </table:table-cell>
          <table:table-cell office:value-type="float" office:value="351175" table:style-name="ce24">
            <text:p>351,175</text:p>
          </table:table-cell>
          <table:table-cell office:value-type="float" office:value="346092" table:style-name="ce24">
            <text:p>346,092</text:p>
          </table:table-cell>
          <table:table-cell office:value-type="float" office:value="329379" table:style-name="ce24">
            <text:p>329,379</text:p>
          </table:table-cell>
          <table:table-cell office:value-type="float" office:value="327982" table:style-name="ce24">
            <text:p>327,982</text:p>
          </table:table-cell>
          <table:table-cell office:value-type="float" office:value="334481" table:style-name="ce24">
            <text:p>334,481</text:p>
          </table:table-cell>
          <table:table-cell office:value-type="float" office:value="333789" table:style-name="ce24">
            <text:p>333,789</text:p>
          </table:table-cell>
          <table:table-cell office:value-type="float" office:value="326604" table:style-name="ce24">
            <text:p>326,604</text:p>
          </table:table-cell>
          <table:table-cell office:value-type="float" office:value="327067" table:style-name="ce24">
            <text:p>327,067</text:p>
          </table:table-cell>
          <table:table-cell office:value-type="float" office:value="318850" table:style-name="ce24">
            <text:p>318,850</text:p>
          </table:table-cell>
          <table:table-cell office:value-type="float" office:value="312997" table:style-name="ce24">
            <text:p>312,997</text:p>
          </table:table-cell>
          <table:table-cell office:value-type="float" office:value="260807" table:style-name="ce24">
            <text:p>260,807</text:p>
          </table:table-cell>
          <table:table-cell office:value-type="float" office:value="256998" table:style-name="ce24">
            <text:p>256,998</text:p>
          </table:table-cell>
          <table:table-cell office:value-type="float" office:value="251398" table:style-name="ce24">
            <text:p>251,398</text:p>
          </table:table-cell>
          <table:table-cell office:value-type="float" office:value="238170" table:style-name="ce24">
            <text:p>238,170</text:p>
          </table:table-cell>
          <table:table-cell office:value-type="float" office:value="246374" table:style-name="ce24">
            <text:p>246,374</text:p>
          </table:table-cell>
          <table:table-cell office:value-type="percentage" office:value="3.4445983961036264E-2" table:style-name="ce25">
            <text:p>3.4%</text:p>
          </table:table-cell>
          <table:table-cell office:value-type="float" office:value="11677.425804331535" table:style-name="ce52">
            <text:p>+/- 11,677</text:p>
          </table:table-cell>
          <table:table-cell office:value-type="string" table:style-name="ce42">
            <text:p>üüü</text:p>
          </table:table-cell>
          <table:table-cell table:style-name="ce53"/>
          <table:table-cell table:number-columns-repeated="16335" table:style-name="ce18"/>
        </table:table-row>
        <table:table-row table:style-name="ro10">
          <table:table-cell office:value-type="string" table:style-name="ce30">
            <text:p>Sows in pig</text:p>
          </table:table-cell>
          <table:table-cell office:value-type="float" office:value="460300" table:style-name="ce19">
            <text:p>460,300</text:p>
          </table:table-cell>
          <table:table-cell office:value-type="float" office:value="443284" table:style-name="ce19">
            <text:p>443,284</text:p>
          </table:table-cell>
          <table:table-cell office:value-type="float" office:value="452651" table:style-name="ce19">
            <text:p>452,651</text:p>
          </table:table-cell>
          <table:table-cell office:value-type="float" office:value="458447" table:style-name="ce19">
            <text:p>458,447</text:p>
          </table:table-cell>
          <table:table-cell office:value-type="float" office:value="457513" table:style-name="ce19">
            <text:p>457,513</text:p>
          </table:table-cell>
          <table:table-cell office:value-type="float" office:value="445196" table:style-name="ce19">
            <text:p>445,196</text:p>
          </table:table-cell>
          <table:table-cell office:value-type="float" office:value="418552" table:style-name="ce19">
            <text:p>418,552</text:p>
          </table:table-cell>
          <table:table-cell office:value-type="float" office:value="417303" table:style-name="ce19">
            <text:p>417,303</text:p>
          </table:table-cell>
          <table:table-cell office:value-type="float" office:value="434244" table:style-name="ce19">
            <text:p>434,244</text:p>
          </table:table-cell>
          <table:table-cell office:value-type="float" office:value="428035" table:style-name="ce19">
            <text:p>428,035</text:p>
          </table:table-cell>
          <table:table-cell office:value-type="float" office:value="434622" table:style-name="ce19">
            <text:p>434,622</text:p>
          </table:table-cell>
          <table:table-cell office:value-type="float" office:value="428702" table:style-name="ce19">
            <text:p>428,702</text:p>
          </table:table-cell>
          <table:table-cell office:value-type="float" office:value="407542" table:style-name="ce19">
            <text:p>407,542</text:p>
          </table:table-cell>
          <table:table-cell office:value-type="float" office:value="404099" table:style-name="ce19">
            <text:p>404,099</text:p>
          </table:table-cell>
          <table:table-cell office:value-type="float" office:value="424384" table:style-name="ce19">
            <text:p>424,384</text:p>
          </table:table-cell>
          <table:table-cell office:value-type="float" office:value="415157" table:style-name="ce19">
            <text:p>415,157</text:p>
          </table:table-cell>
          <table:table-cell office:value-type="float" office:value="383210" table:style-name="ce19">
            <text:p>383,210</text:p>
          </table:table-cell>
          <table:table-cell office:value-type="float" office:value="339602" table:style-name="ce19">
            <text:p>339,602</text:p>
          </table:table-cell>
          <table:table-cell office:value-type="float" office:value="332904" table:style-name="ce19">
            <text:p>332,904</text:p>
          </table:table-cell>
          <table:table-cell office:value-type="float" office:value="309405" table:style-name="ce19">
            <text:p>309,405</text:p>
          </table:table-cell>
          <table:table-cell office:value-type="float" office:value="277284" table:style-name="ce19">
            <text:p>277,284</text:p>
          </table:table-cell>
          <table:table-cell office:value-type="float" office:value="287667" table:style-name="ce19">
            <text:p>287,667</text:p>
          </table:table-cell>
          <table:table-cell office:value-type="float" office:value="261365.93787201046" table:style-name="ce19">
            <text:p>261,366</text:p>
          </table:table-cell>
          <table:table-cell office:value-type="float" office:value="263930.2665887191" table:style-name="ce19">
            <text:p>263,930</text:p>
          </table:table-cell>
          <table:table-cell office:value-type="float" office:value="261570.66744753678" table:style-name="ce19">
            <text:p>261,571</text:p>
          </table:table-cell>
          <table:table-cell office:value-type="float" office:value="245346.24732619312" table:style-name="ce19">
            <text:p>245,346</text:p>
          </table:table-cell>
          <table:table-cell office:value-type="float" office:value="250495.9924999986" table:style-name="ce19">
            <text:p>250,496</text:p>
          </table:table-cell>
          <table:table-cell office:value-type="float" office:value="227590" table:style-name="ce19">
            <text:p>227,590</text:p>
          </table:table-cell>
          <table:table-cell office:value-type="float" office:value="227055" table:style-name="ce19">
            <text:p>227,055</text:p>
          </table:table-cell>
          <table:table-cell office:value-type="float" office:value="243645" table:style-name="ce19">
            <text:p>243,645</text:p>
          </table:table-cell>
          <table:table-cell office:value-type="float" office:value="234234" table:style-name="ce19">
            <text:p>234,234</text:p>
          </table:table-cell>
          <table:table-cell office:value-type="float" office:value="229585" table:style-name="ce19">
            <text:p>229,585</text:p>
          </table:table-cell>
          <table:table-cell office:value-type="float" office:value="232234" table:style-name="ce19">
            <text:p>232,234</text:p>
          </table:table-cell>
          <table:table-cell office:value-type="float" office:value="239118" table:style-name="ce19">
            <text:p>239,118</text:p>
          </table:table-cell>
          <table:table-cell office:value-type="float" office:value="239605" table:style-name="ce19">
            <text:p>239,605</text:p>
          </table:table-cell>
          <table:table-cell office:value-type="float" office:value="231512" table:style-name="ce19">
            <text:p>231,512</text:p>
          </table:table-cell>
          <table:table-cell office:value-type="float" office:value="234028" table:style-name="ce19">
            <text:p>234,028</text:p>
          </table:table-cell>
          <table:table-cell office:value-type="float" office:value="232430" table:style-name="ce19">
            <text:p>232,430</text:p>
          </table:table-cell>
          <table:table-cell office:value-type="float" office:value="220915" table:style-name="ce19">
            <text:p>220,915</text:p>
          </table:table-cell>
          <table:table-cell office:value-type="float" office:value="189301" table:style-name="ce19">
            <text:p>189,301</text:p>
          </table:table-cell>
          <table:table-cell office:value-type="float" office:value="183570" table:style-name="ce19">
            <text:p>183,570</text:p>
          </table:table-cell>
          <table:table-cell office:value-type="float" office:value="183008" table:style-name="ce19">
            <text:p>183,008</text:p>
          </table:table-cell>
          <table:table-cell office:value-type="float" office:value="177054" table:style-name="ce19">
            <text:p>177,054</text:p>
          </table:table-cell>
          <table:table-cell office:value-type="float" office:value="183905" table:style-name="ce19">
            <text:p>183,905</text:p>
          </table:table-cell>
          <table:table-cell office:value-type="percentage" office:value="3.8694409615145586E-2" table:style-name="ce27">
            <text:p>3.9%</text:p>
          </table:table-cell>
          <table:table-cell office:value-type="float" office:value="10813.614" table:style-name="ce55">
            <text:p>+/- 10,814</text:p>
          </table:table-cell>
          <table:table-cell office:value-type="string" table:style-name="ce45">
            <text:p>üü</text:p>
          </table:table-cell>
          <table:table-cell table:style-name="ce53"/>
          <table:table-cell table:number-columns-repeated="16335" table:style-name="ce18"/>
        </table:table-row>
        <table:table-row table:style-name="ro10">
          <table:table-cell office:value-type="string" table:style-name="ce30">
            <text:p>Gilts in pigs</text:p>
          </table:table-cell>
          <table:table-cell office:value-type="float" office:value="93737" table:style-name="ce19">
            <text:p>93,737</text:p>
          </table:table-cell>
          <table:table-cell office:value-type="float" office:value="89258" table:style-name="ce19">
            <text:p>89,258</text:p>
          </table:table-cell>
          <table:table-cell office:value-type="float" office:value="95190" table:style-name="ce19">
            <text:p>95,190</text:p>
          </table:table-cell>
          <table:table-cell office:value-type="float" office:value="92924" table:style-name="ce19">
            <text:p>92,924</text:p>
          </table:table-cell>
          <table:table-cell office:value-type="float" office:value="91718" table:style-name="ce19">
            <text:p>91,718</text:p>
          </table:table-cell>
          <table:table-cell office:value-type="float" office:value="85453" table:style-name="ce19">
            <text:p>85,453</text:p>
          </table:table-cell>
          <table:table-cell office:value-type="float" office:value="81940" table:style-name="ce19">
            <text:p>81,940</text:p>
          </table:table-cell>
          <table:table-cell office:value-type="float" office:value="92304" table:style-name="ce19">
            <text:p>92,304</text:p>
          </table:table-cell>
          <table:table-cell office:value-type="float" office:value="89463" table:style-name="ce19">
            <text:p>89,463</text:p>
          </table:table-cell>
          <table:table-cell office:value-type="float" office:value="90695" table:style-name="ce19">
            <text:p>90,695</text:p>
          </table:table-cell>
          <table:table-cell office:value-type="float" office:value="97034" table:style-name="ce19">
            <text:p>97,034</text:p>
          </table:table-cell>
          <table:table-cell office:value-type="float" office:value="88222" table:style-name="ce19">
            <text:p>88,222</text:p>
          </table:table-cell>
          <table:table-cell office:value-type="float" office:value="84513" table:style-name="ce19">
            <text:p>84,513</text:p>
          </table:table-cell>
          <table:table-cell office:value-type="float" office:value="85806" table:style-name="ce19">
            <text:p>85,806</text:p>
          </table:table-cell>
          <table:table-cell office:value-type="float" office:value="91612" table:style-name="ce19">
            <text:p>91,612</text:p>
          </table:table-cell>
          <table:table-cell office:value-type="float" office:value="81203" table:style-name="ce19">
            <text:p>81,203</text:p>
          </table:table-cell>
          <table:table-cell office:value-type="float" office:value="71072" table:style-name="ce19">
            <text:p>71,072</text:p>
          </table:table-cell>
          <table:table-cell office:value-type="float" office:value="59833" table:style-name="ce19">
            <text:p>59,833</text:p>
          </table:table-cell>
          <table:table-cell office:value-type="float" office:value="56317" table:style-name="ce19">
            <text:p>56,317</text:p>
          </table:table-cell>
          <table:table-cell office:value-type="float" office:value="60283" table:style-name="ce19">
            <text:p>60,283</text:p>
          </table:table-cell>
          <table:table-cell office:value-type="float" office:value="59917" table:style-name="ce19">
            <text:p>59,917</text:p>
          </table:table-cell>
          <table:table-cell office:value-type="float" office:value="54698" table:style-name="ce19">
            <text:p>54,698</text:p>
          </table:table-cell>
          <table:table-cell office:value-type="float" office:value="57846.92337905171" table:style-name="ce19">
            <text:p>57,847</text:p>
          </table:table-cell>
          <table:table-cell office:value-type="float" office:value="57656.019870580167" table:style-name="ce19">
            <text:p>57,656</text:p>
          </table:table-cell>
          <table:table-cell office:value-type="float" office:value="48214.296711929077" table:style-name="ce19">
            <text:p>48,214</text:p>
          </table:table-cell>
          <table:table-cell office:value-type="float" office:value="44739.054892551721" table:style-name="ce19">
            <text:p>44,739</text:p>
          </table:table-cell>
          <table:table-cell office:value-type="float" office:value="40977.431800000035" table:style-name="ce19">
            <text:p>40,977</text:p>
          </table:table-cell>
          <table:table-cell office:value-type="float" office:value="53984" table:style-name="ce19">
            <text:p>53,984</text:p>
          </table:table-cell>
          <table:table-cell office:value-type="float" office:value="58415" table:style-name="ce19">
            <text:p>58,415</text:p>
          </table:table-cell>
          <table:table-cell office:value-type="float" office:value="56806" table:style-name="ce19">
            <text:p>56,806</text:p>
          </table:table-cell>
          <table:table-cell office:value-type="float" office:value="52982" table:style-name="ce19">
            <text:p>52,982</text:p>
          </table:table-cell>
          <table:table-cell office:value-type="float" office:value="45525" table:style-name="ce19">
            <text:p>45,525</text:p>
          </table:table-cell>
          <table:table-cell office:value-type="float" office:value="43276" table:style-name="ce19">
            <text:p>43,276</text:p>
          </table:table-cell>
          <table:table-cell office:value-type="float" office:value="44149" table:style-name="ce19">
            <text:p>44,149</text:p>
          </table:table-cell>
          <table:table-cell office:value-type="float" office:value="42865" table:style-name="ce19">
            <text:p>42,865</text:p>
          </table:table-cell>
          <table:table-cell office:value-type="float" office:value="43765" table:style-name="ce19">
            <text:p>43,765</text:p>
          </table:table-cell>
          <table:table-cell office:value-type="float" office:value="42910" table:style-name="ce19">
            <text:p>42,910</text:p>
          </table:table-cell>
          <table:table-cell office:value-type="float" office:value="41496" table:style-name="ce19">
            <text:p>41,496</text:p>
          </table:table-cell>
          <table:table-cell office:value-type="float" office:value="40032" table:style-name="ce19">
            <text:p>40,032</text:p>
          </table:table-cell>
          <table:table-cell office:value-type="float" office:value="28860" table:style-name="ce19">
            <text:p>28,860</text:p>
          </table:table-cell>
          <table:table-cell office:value-type="float" office:value="31439" table:style-name="ce19">
            <text:p>31,439</text:p>
          </table:table-cell>
          <table:table-cell office:value-type="float" office:value="29788" table:style-name="ce19">
            <text:p>29,788</text:p>
          </table:table-cell>
          <table:table-cell office:value-type="float" office:value="26056" table:style-name="ce19">
            <text:p>26,056</text:p>
          </table:table-cell>
          <table:table-cell office:value-type="float" office:value="28160" table:style-name="ce19">
            <text:p>28,160</text:p>
          </table:table-cell>
          <table:table-cell office:value-type="percentage" office:value="8.0749155664722183E-2" table:style-name="ce27">
            <text:p>8.1%</text:p>
          </table:table-cell>
          <table:table-cell office:value-type="float" office:value="3808.3584000000005" table:style-name="ce55">
            <text:p>+/- 3,808</text:p>
          </table:table-cell>
          <table:table-cell office:value-type="string" table:style-name="ce45">
            <text:p>ü</text:p>
          </table:table-cell>
          <table:table-cell table:style-name="ce53"/>
          <table:table-cell table:number-columns-repeated="16335" table:style-name="ce18"/>
        </table:table-row>
        <table:table-row table:style-name="ro10">
          <table:table-cell office:value-type="string" table:style-name="ce30">
            <text:p>Other sows<text:s/><text:span text:style-name="T5">(3)</text:span></text:p>
          </table:table-cell>
          <table:table-cell office:value-type="float" office:value="168634" table:style-name="ce19">
            <text:p>168,634</text:p>
          </table:table-cell>
          <table:table-cell office:value-type="float" office:value="147824" table:style-name="ce19">
            <text:p>147,824</text:p>
          </table:table-cell>
          <table:table-cell office:value-type="float" office:value="156415" table:style-name="ce19">
            <text:p>156,415</text:p>
          </table:table-cell>
          <table:table-cell office:value-type="float" office:value="152214" table:style-name="ce19">
            <text:p>152,214</text:p>
          </table:table-cell>
          <table:table-cell office:value-type="float" office:value="150749" table:style-name="ce19">
            <text:p>150,749</text:p>
          </table:table-cell>
          <table:table-cell office:value-type="float" office:value="149444" table:style-name="ce19">
            <text:p>149,444</text:p>
          </table:table-cell>
          <table:table-cell office:value-type="float" office:value="138526" table:style-name="ce19">
            <text:p>138,526</text:p>
          </table:table-cell>
          <table:table-cell office:value-type="float" office:value="137280" table:style-name="ce19">
            <text:p>137,280</text:p>
          </table:table-cell>
          <table:table-cell office:value-type="float" office:value="139586" table:style-name="ce19">
            <text:p>139,586</text:p>
          </table:table-cell>
          <table:table-cell office:value-type="float" office:value="137724" table:style-name="ce19">
            <text:p>137,724</text:p>
          </table:table-cell>
          <table:table-cell office:value-type="float" office:value="139449" table:style-name="ce19">
            <text:p>139,449</text:p>
          </table:table-cell>
          <table:table-cell office:value-type="float" office:value="139300" table:style-name="ce19">
            <text:p>139,300</text:p>
          </table:table-cell>
          <table:table-cell office:value-type="float" office:value="127758" table:style-name="ce19">
            <text:p>127,758</text:p>
          </table:table-cell>
          <table:table-cell office:value-type="float" office:value="124289" table:style-name="ce19">
            <text:p>124,289</text:p>
          </table:table-cell>
          <table:table-cell office:value-type="float" office:value="130821" table:style-name="ce19">
            <text:p>130,821</text:p>
          </table:table-cell>
          <table:table-cell office:value-type="float" office:value="130964" table:style-name="ce19">
            <text:p>130,964</text:p>
          </table:table-cell>
          <table:table-cell office:value-type="float" office:value="118752" table:style-name="ce19">
            <text:p>118,752</text:p>
          </table:table-cell>
          <table:table-cell office:value-type="float" office:value="103262" table:style-name="ce19">
            <text:p>103,262</text:p>
          </table:table-cell>
          <table:table-cell office:value-type="float" office:value="99759" table:style-name="ce19">
            <text:p>99,759</text:p>
          </table:table-cell>
          <table:table-cell office:value-type="float" office:value="88183" table:style-name="ce19">
            <text:p>88,183</text:p>
          </table:table-cell>
          <table:table-cell office:value-type="float" office:value="80852" table:style-name="ce19">
            <text:p>80,852</text:p>
          </table:table-cell>
          <table:table-cell office:value-type="float" office:value="82120" table:style-name="ce19">
            <text:p>82,120</text:p>
          </table:table-cell>
          <table:table-cell office:value-type="float" office:value="66993.710447153091" table:style-name="ce19">
            <text:p>66,994</text:p>
          </table:table-cell>
          <table:table-cell office:value-type="float" office:value="64522.558199612948" table:style-name="ce19">
            <text:p>64,523</text:p>
          </table:table-cell>
          <table:table-cell office:value-type="float" office:value="65076.411261362366" table:style-name="ce19">
            <text:p>65,076</text:p>
          </table:table-cell>
          <table:table-cell office:value-type="float" office:value="55429.059664096378" table:style-name="ce19">
            <text:p>55,429</text:p>
          </table:table-cell>
          <table:table-cell office:value-type="float" office:value="60502.904099999963" table:style-name="ce19">
            <text:p>60,503</text:p>
          </table:table-cell>
          <table:table-cell office:value-type="float" office:value="64423" table:style-name="ce19">
            <text:p>64,423</text:p>
          </table:table-cell>
          <table:table-cell office:value-type="float" office:value="68386" table:style-name="ce19">
            <text:p>68,386</text:p>
          </table:table-cell>
          <table:table-cell office:value-type="float" office:value="50724" table:style-name="ce19">
            <text:p>50,724</text:p>
          </table:table-cell>
          <table:table-cell office:value-type="float" office:value="58876" table:style-name="ce19">
            <text:p>58,876</text:p>
          </table:table-cell>
          <table:table-cell office:value-type="float" office:value="54269" table:style-name="ce19">
            <text:p>54,269</text:p>
          </table:table-cell>
          <table:table-cell office:value-type="float" office:value="52472" table:style-name="ce19">
            <text:p>52,472</text:p>
          </table:table-cell>
          <table:table-cell office:value-type="float" office:value="51214" table:style-name="ce19">
            <text:p>51,214</text:p>
          </table:table-cell>
          <table:table-cell office:value-type="float" office:value="51319" table:style-name="ce19">
            <text:p>51,319</text:p>
          </table:table-cell>
          <table:table-cell office:value-type="float" office:value="51327" table:style-name="ce19">
            <text:p>51,327</text:p>
          </table:table-cell>
          <table:table-cell office:value-type="float" office:value="50129" table:style-name="ce19">
            <text:p>50,129</text:p>
          </table:table-cell>
          <table:table-cell office:value-type="float" office:value="44924" table:style-name="ce19">
            <text:p>44,924</text:p>
          </table:table-cell>
          <table:table-cell office:value-type="float" office:value="52050" table:style-name="ce19">
            <text:p>52,050</text:p>
          </table:table-cell>
          <table:table-cell office:value-type="float" office:value="42646" table:style-name="ce19">
            <text:p>42,646</text:p>
          </table:table-cell>
          <table:table-cell office:value-type="float" office:value="41989" table:style-name="ce19">
            <text:p>41,989</text:p>
          </table:table-cell>
          <table:table-cell office:value-type="float" office:value="38602" table:style-name="ce19">
            <text:p>38,602</text:p>
          </table:table-cell>
          <table:table-cell office:value-type="float" office:value="35060" table:style-name="ce19">
            <text:p>35,060</text:p>
          </table:table-cell>
          <table:table-cell office:value-type="float" office:value="34309" table:style-name="ce19">
            <text:p>34,309</text:p>
          </table:table-cell>
          <table:table-cell office:value-type="percentage" office:value="-2.1420422133485495E-2" table:style-name="ce27">
            <text:p>-2.1%</text:p>
          </table:table-cell>
          <table:table-cell office:value-type="float" office:value="2219.1061200000004" table:style-name="ce55">
            <text:p>+/- 2,219</text:p>
          </table:table-cell>
          <table:table-cell office:value-type="string" table:style-name="ce45">
            <text:p>üü</text:p>
          </table:table-cell>
          <table:table-cell table:style-name="ce53"/>
          <table:table-cell table:number-columns-repeated="16335" table:style-name="ce18"/>
        </table:table-row>
        <table:table-row table:style-name="ro9">
          <table:table-cell office:value-type="string" table:style-name="ce54">
            <text:p>Other breeding pigs</text:p>
          </table:table-cell>
          <table:table-cell office:value-type="float" office:value="110136" table:style-name="ce24">
            <text:p>110,136</text:p>
          </table:table-cell>
          <table:table-cell office:value-type="float" office:value="103334" table:style-name="ce24">
            <text:p>103,334</text:p>
          </table:table-cell>
          <table:table-cell office:value-type="float" office:value="106168" table:style-name="ce24">
            <text:p>106,168</text:p>
          </table:table-cell>
          <table:table-cell office:value-type="float" office:value="104975" table:style-name="ce24">
            <text:p>104,975</text:p>
          </table:table-cell>
          <table:table-cell office:value-type="float" office:value="106953" table:style-name="ce24">
            <text:p>106,953</text:p>
          </table:table-cell>
          <table:table-cell office:value-type="float" office:value="97945" table:style-name="ce24">
            <text:p>97,945</text:p>
          </table:table-cell>
          <table:table-cell office:value-type="float" office:value="99097" table:style-name="ce24">
            <text:p>99,097</text:p>
          </table:table-cell>
          <table:table-cell office:value-type="float" office:value="109631" table:style-name="ce24">
            <text:p>109,631</text:p>
          </table:table-cell>
          <table:table-cell office:value-type="float" office:value="110522" table:style-name="ce24">
            <text:p>110,522</text:p>
          </table:table-cell>
          <table:table-cell office:value-type="float" office:value="118399" table:style-name="ce24">
            <text:p>118,399</text:p>
          </table:table-cell>
          <table:table-cell office:value-type="float" office:value="131044" table:style-name="ce24">
            <text:p>131,044</text:p>
          </table:table-cell>
          <table:table-cell office:value-type="float" office:value="123692" table:style-name="ce24">
            <text:p>123,692</text:p>
          </table:table-cell>
          <table:table-cell office:value-type="float" office:value="115888" table:style-name="ce24">
            <text:p>115,888</text:p>
          </table:table-cell>
          <table:table-cell office:value-type="float" office:value="126583" table:style-name="ce24">
            <text:p>126,583</text:p>
          </table:table-cell>
          <table:table-cell office:value-type="float" office:value="135923" table:style-name="ce24">
            <text:p>135,923</text:p>
          </table:table-cell>
          <table:table-cell office:value-type="float" office:value="119860" table:style-name="ce24">
            <text:p>119,860</text:p>
          </table:table-cell>
          <table:table-cell office:value-type="float" office:value="109818" table:style-name="ce24">
            <text:p>109,818</text:p>
          </table:table-cell>
          <table:table-cell office:value-type="float" office:value="92591" table:style-name="ce24">
            <text:p>92,591</text:p>
          </table:table-cell>
          <table:table-cell office:value-type="float" office:value="72887" table:style-name="ce24">
            <text:p>72,887</text:p>
          </table:table-cell>
          <table:table-cell office:value-type="float" office:value="78840" table:style-name="ce24">
            <text:p>78,840</text:p>
          </table:table-cell>
          <table:table-cell office:value-type="float" office:value="68167" table:style-name="ce24">
            <text:p>68,167</text:p>
          </table:table-cell>
          <table:table-cell office:value-type="float" office:value="74353" table:style-name="ce24">
            <text:p>74,353</text:p>
          </table:table-cell>
          <table:table-cell office:value-type="float" office:value="72784.00694343698" table:style-name="ce24">
            <text:p>72,784</text:p>
          </table:table-cell>
          <table:table-cell office:value-type="float" office:value="75472.621556364145" table:style-name="ce24">
            <text:p>75,473</text:p>
          </table:table-cell>
          <table:table-cell office:value-type="float" office:value="69744.624579171825" table:style-name="ce24">
            <text:p>69,745</text:p>
          </table:table-cell>
          <table:table-cell office:value-type="float" office:value="64278.520992999955" table:style-name="ce24">
            <text:p>64,279</text:p>
          </table:table-cell>
          <table:table-cell office:value-type="float" office:value="68913.030300000115" table:style-name="ce24">
            <text:p>68,913</text:p>
          </table:table-cell>
          <table:table-cell office:value-type="float" office:value="77289" table:style-name="ce24">
            <text:p>77,289</text:p>
          </table:table-cell>
          <table:table-cell office:value-type="float" office:value="78810" table:style-name="ce24">
            <text:p>78,810</text:p>
          </table:table-cell>
          <table:table-cell office:value-type="float" office:value="85485" table:style-name="ce24">
            <text:p>85,485</text:p>
          </table:table-cell>
          <table:table-cell office:value-type="float" office:value="88044" table:style-name="ce24">
            <text:p>88,044</text:p>
          </table:table-cell>
          <table:table-cell office:value-type="float" office:value="81954" table:style-name="ce24">
            <text:p>81,954</text:p>
          </table:table-cell>
          <table:table-cell office:value-type="float" office:value="84863" table:style-name="ce24">
            <text:p>84,863</text:p>
          </table:table-cell>
          <table:table-cell office:value-type="float" office:value="82234" table:style-name="ce24">
            <text:p>82,234</text:p>
          </table:table-cell>
          <table:table-cell office:value-type="float" office:value="82392" table:style-name="ce24">
            <text:p>82,392</text:p>
          </table:table-cell>
          <table:table-cell office:value-type="float" office:value="81502" table:style-name="ce24">
            <text:p>81,502</text:p>
          </table:table-cell>
          <table:table-cell office:value-type="float" office:value="82815" table:style-name="ce24">
            <text:p>82,815</text:p>
          </table:table-cell>
          <table:table-cell office:value-type="float" office:value="85938" table:style-name="ce24">
            <text:p>85,938</text:p>
          </table:table-cell>
          <table:table-cell office:value-type="float" office:value="89603" table:style-name="ce24">
            <text:p>89,603</text:p>
          </table:table-cell>
          <table:table-cell office:value-type="float" office:value="67746" table:style-name="ce24">
            <text:p>67,746</text:p>
          </table:table-cell>
          <table:table-cell office:value-type="float" office:value="72017" table:style-name="ce24">
            <text:p>72,017</text:p>
          </table:table-cell>
          <table:table-cell office:value-type="float" office:value="74461" table:style-name="ce24">
            <text:p>74,461</text:p>
          </table:table-cell>
          <table:table-cell office:value-type="float" office:value="74698" table:style-name="ce24">
            <text:p>74,698</text:p>
          </table:table-cell>
          <table:table-cell office:value-type="float" office:value="75197" table:style-name="ce24">
            <text:p>75,197</text:p>
          </table:table-cell>
          <table:table-cell office:value-type="percentage" office:value="6.6802324024739512E-3" table:style-name="ce25">
            <text:p>0.7%</text:p>
          </table:table-cell>
          <table:table-cell office:value-type="float" office:value="6370.8605187231697" table:style-name="ce52">
            <text:p>+/- 6,371</text:p>
          </table:table-cell>
          <table:table-cell office:value-type="string" table:style-name="ce42">
            <text:p>üü</text:p>
          </table:table-cell>
          <table:table-cell table:style-name="ce53"/>
          <table:table-cell table:number-columns-repeated="16335" table:style-name="ce18"/>
        </table:table-row>
        <table:table-row table:style-name="ro10">
          <table:table-cell office:value-type="string" table:style-name="ce30">
            <text:p>Boars being used for service</text:p>
          </table:table-cell>
          <table:table-cell office:value-type="float" office:value="38054" table:style-name="ce19">
            <text:p>38,054</text:p>
          </table:table-cell>
          <table:table-cell office:value-type="float" office:value="35812" table:style-name="ce19">
            <text:p>35,812</text:p>
          </table:table-cell>
          <table:table-cell office:value-type="float" office:value="37112" table:style-name="ce19">
            <text:p>37,112</text:p>
          </table:table-cell>
          <table:table-cell office:value-type="float" office:value="37835" table:style-name="ce19">
            <text:p>37,835</text:p>
          </table:table-cell>
          <table:table-cell office:value-type="float" office:value="37787" table:style-name="ce19">
            <text:p>37,787</text:p>
          </table:table-cell>
          <table:table-cell office:value-type="float" office:value="36464" table:style-name="ce19">
            <text:p>36,464</text:p>
          </table:table-cell>
          <table:table-cell office:value-type="float" office:value="35179" table:style-name="ce19">
            <text:p>35,179</text:p>
          </table:table-cell>
          <table:table-cell office:value-type="float" office:value="36501" table:style-name="ce19">
            <text:p>36,501</text:p>
          </table:table-cell>
          <table:table-cell office:value-type="float" office:value="37887" table:style-name="ce19">
            <text:p>37,887</text:p>
          </table:table-cell>
          <table:table-cell office:value-type="float" office:value="38314" table:style-name="ce19">
            <text:p>38,314</text:p>
          </table:table-cell>
          <table:table-cell office:value-type="float" office:value="39668" table:style-name="ce19">
            <text:p>39,668</text:p>
          </table:table-cell>
          <table:table-cell office:value-type="float" office:value="38669" table:style-name="ce19">
            <text:p>38,669</text:p>
          </table:table-cell>
          <table:table-cell office:value-type="float" office:value="36429" table:style-name="ce19">
            <text:p>36,429</text:p>
          </table:table-cell>
          <table:table-cell office:value-type="float" office:value="35887" table:style-name="ce19">
            <text:p>35,887</text:p>
          </table:table-cell>
          <table:table-cell office:value-type="float" office:value="36224" table:style-name="ce19">
            <text:p>36,224</text:p>
          </table:table-cell>
          <table:table-cell office:value-type="float" office:value="34294" table:style-name="ce19">
            <text:p>34,294</text:p>
          </table:table-cell>
          <table:table-cell office:value-type="float" office:value="30586" table:style-name="ce19">
            <text:p>30,586</text:p>
          </table:table-cell>
          <table:table-cell office:value-type="float" office:value="25040" table:style-name="ce19">
            <text:p>25,040</text:p>
          </table:table-cell>
          <table:table-cell office:value-type="float" office:value="23855" table:style-name="ce19">
            <text:p>23,855</text:p>
          </table:table-cell>
          <table:table-cell office:value-type="float" office:value="20874" table:style-name="ce19">
            <text:p>20,874</text:p>
          </table:table-cell>
          <table:table-cell office:value-type="float" office:value="17728" table:style-name="ce19">
            <text:p>17,728</text:p>
          </table:table-cell>
          <table:table-cell office:value-type="float" office:value="18210" table:style-name="ce19">
            <text:p>18,210</text:p>
          </table:table-cell>
          <table:table-cell office:value-type="float" office:value="16963.58726382786" table:style-name="ce19">
            <text:p>16,964</text:p>
          </table:table-cell>
          <table:table-cell office:value-type="float" office:value="17227.690715336852" table:style-name="ce19">
            <text:p>17,228</text:p>
          </table:table-cell>
          <table:table-cell office:value-type="float" office:value="15843.444085961173" table:style-name="ce19">
            <text:p>15,843</text:p>
          </table:table-cell>
          <table:table-cell office:value-type="float" office:value="14989.289454355148" table:style-name="ce19">
            <text:p>14,989</text:p>
          </table:table-cell>
          <table:table-cell office:value-type="float" office:value="14579.90480000006" table:style-name="ce19">
            <text:p>14,580</text:p>
          </table:table-cell>
          <table:table-cell office:value-type="float" office:value="14107" table:style-name="ce19">
            <text:p>14,107</text:p>
          </table:table-cell>
          <table:table-cell office:value-type="float" office:value="13889" table:style-name="ce19">
            <text:p>13,889</text:p>
          </table:table-cell>
          <table:table-cell office:value-type="float" office:value="13685" table:style-name="ce19">
            <text:p>13,685</text:p>
          </table:table-cell>
          <table:table-cell office:value-type="float" office:value="12804" table:style-name="ce19">
            <text:p>12,804</text:p>
          </table:table-cell>
          <table:table-cell office:value-type="float" office:value="12122" table:style-name="ce19">
            <text:p>12,122</text:p>
          </table:table-cell>
          <table:table-cell office:value-type="float" office:value="12888" table:style-name="ce19">
            <text:p>12,888</text:p>
          </table:table-cell>
          <table:table-cell office:value-type="float" office:value="12936" table:style-name="ce19">
            <text:p>12,936</text:p>
          </table:table-cell>
          <table:table-cell office:value-type="float" office:value="10942" table:style-name="ce19">
            <text:p>10,942</text:p>
          </table:table-cell>
          <table:table-cell office:value-type="float" office:value="10846" table:style-name="ce19">
            <text:p>10,846</text:p>
          </table:table-cell>
          <table:table-cell office:value-type="float" office:value="10303" table:style-name="ce19">
            <text:p>10,303</text:p>
          </table:table-cell>
          <table:table-cell office:value-type="float" office:value="9494" table:style-name="ce19">
            <text:p>9,494</text:p>
          </table:table-cell>
          <table:table-cell office:value-type="float" office:value="10192" table:style-name="ce19">
            <text:p>10,192</text:p>
          </table:table-cell>
          <table:table-cell office:value-type="float" office:value="8950" table:style-name="ce19">
            <text:p>8,950</text:p>
          </table:table-cell>
          <table:table-cell office:value-type="float" office:value="8331" table:style-name="ce19">
            <text:p>8,331</text:p>
          </table:table-cell>
          <table:table-cell office:value-type="float" office:value="8031" table:style-name="ce19">
            <text:p>8,031</text:p>
          </table:table-cell>
          <table:table-cell office:value-type="float" office:value="7540" table:style-name="ce19">
            <text:p>7,540</text:p>
          </table:table-cell>
          <table:table-cell office:value-type="float" office:value="7686" table:style-name="ce19">
            <text:p>7,686</text:p>
          </table:table-cell>
          <table:table-cell office:value-type="percentage" office:value="1.9363395225464153E-2" table:style-name="ce27">
            <text:p>1.9%</text:p>
          </table:table-cell>
          <table:table-cell office:value-type="float" office:value="497.13047999999998" table:style-name="ce55">
            <text:p>+/- 497</text:p>
          </table:table-cell>
          <table:table-cell office:value-type="string" table:style-name="ce45">
            <text:p>üü</text:p>
          </table:table-cell>
          <table:table-cell table:style-name="ce53"/>
          <table:table-cell table:number-columns-repeated="16335" table:style-name="ce18"/>
        </table:table-row>
        <table:table-row table:style-name="ro10">
          <table:table-cell office:value-type="string" table:style-name="ce30">
            <text:p>Gilts intended for first time breeding</text:p>
          </table:table-cell>
          <table:table-cell office:value-type="float" office:value="72082" table:style-name="ce19">
            <text:p>72,082</text:p>
          </table:table-cell>
          <table:table-cell office:value-type="float" office:value="67522" table:style-name="ce19">
            <text:p>67,522</text:p>
          </table:table-cell>
          <table:table-cell office:value-type="float" office:value="69056" table:style-name="ce19">
            <text:p>69,056</text:p>
          </table:table-cell>
          <table:table-cell office:value-type="float" office:value="67140" table:style-name="ce19">
            <text:p>67,140</text:p>
          </table:table-cell>
          <table:table-cell office:value-type="float" office:value="69166" table:style-name="ce19">
            <text:p>69,166</text:p>
          </table:table-cell>
          <table:table-cell office:value-type="float" office:value="61481" table:style-name="ce19">
            <text:p>61,481</text:p>
          </table:table-cell>
          <table:table-cell office:value-type="float" office:value="63918" table:style-name="ce19">
            <text:p>63,918</text:p>
          </table:table-cell>
          <table:table-cell office:value-type="float" office:value="73130" table:style-name="ce19">
            <text:p>73,130</text:p>
          </table:table-cell>
          <table:table-cell office:value-type="float" office:value="72635" table:style-name="ce19">
            <text:p>72,635</text:p>
          </table:table-cell>
          <table:table-cell office:value-type="float" office:value="80085" table:style-name="ce19">
            <text:p>80,085</text:p>
          </table:table-cell>
          <table:table-cell office:value-type="float" office:value="91376" table:style-name="ce19">
            <text:p>91,376</text:p>
          </table:table-cell>
          <table:table-cell office:value-type="float" office:value="85023" table:style-name="ce19">
            <text:p>85,023</text:p>
          </table:table-cell>
          <table:table-cell office:value-type="float" office:value="79459" table:style-name="ce19">
            <text:p>79,459</text:p>
          </table:table-cell>
          <table:table-cell office:value-type="float" office:value="90696" table:style-name="ce19">
            <text:p>90,696</text:p>
          </table:table-cell>
          <table:table-cell office:value-type="float" office:value="99699" table:style-name="ce19">
            <text:p>99,699</text:p>
          </table:table-cell>
          <table:table-cell office:value-type="float" office:value="85566" table:style-name="ce19">
            <text:p>85,566</text:p>
          </table:table-cell>
          <table:table-cell office:value-type="float" office:value="79232" table:style-name="ce19">
            <text:p>79,232</text:p>
          </table:table-cell>
          <table:table-cell office:value-type="float" office:value="67551" table:style-name="ce19">
            <text:p>67,551</text:p>
          </table:table-cell>
          <table:table-cell office:value-type="float" office:value="49032" table:style-name="ce19">
            <text:p>49,032</text:p>
          </table:table-cell>
          <table:table-cell office:value-type="float" office:value="57966" table:style-name="ce19">
            <text:p>57,966</text:p>
          </table:table-cell>
          <table:table-cell office:value-type="float" office:value="50439" table:style-name="ce19">
            <text:p>50,439</text:p>
          </table:table-cell>
          <table:table-cell office:value-type="float" office:value="56143" table:style-name="ce19">
            <text:p>56,143</text:p>
          </table:table-cell>
          <table:table-cell office:value-type="float" office:value="55820.419679609113" table:style-name="ce19">
            <text:p>55,820</text:p>
          </table:table-cell>
          <table:table-cell office:value-type="float" office:value="58244.930841027293" table:style-name="ce19">
            <text:p>58,245</text:p>
          </table:table-cell>
          <table:table-cell office:value-type="float" office:value="53901.180493210646" table:style-name="ce19">
            <text:p>53,901</text:p>
          </table:table-cell>
          <table:table-cell office:value-type="float" office:value="49289.231538644803" table:style-name="ce19">
            <text:p>49,289</text:p>
          </table:table-cell>
          <table:table-cell office:value-type="float" office:value="54333.12550000006" table:style-name="ce19">
            <text:p>54,333</text:p>
          </table:table-cell>
          <table:table-cell office:value-type="float" office:value="63182" table:style-name="ce19">
            <text:p>63,182</text:p>
          </table:table-cell>
          <table:table-cell office:value-type="float" office:value="64921" table:style-name="ce19">
            <text:p>64,921</text:p>
          </table:table-cell>
          <table:table-cell office:value-type="float" office:value="71800" table:style-name="ce19">
            <text:p>71,800</text:p>
          </table:table-cell>
          <table:table-cell office:value-type="float" office:value="75240" table:style-name="ce19">
            <text:p>75,240</text:p>
          </table:table-cell>
          <table:table-cell office:value-type="float" office:value="69832" table:style-name="ce19">
            <text:p>69,832</text:p>
          </table:table-cell>
          <table:table-cell office:value-type="float" office:value="71975" table:style-name="ce19">
            <text:p>71,975</text:p>
          </table:table-cell>
          <table:table-cell office:value-type="float" office:value="69298" table:style-name="ce19">
            <text:p>69,298</text:p>
          </table:table-cell>
          <table:table-cell office:value-type="float" office:value="71450" table:style-name="ce19">
            <text:p>71,450</text:p>
          </table:table-cell>
          <table:table-cell office:value-type="float" office:value="70656" table:style-name="ce19">
            <text:p>70,656</text:p>
          </table:table-cell>
          <table:table-cell office:value-type="float" office:value="72512" table:style-name="ce19">
            <text:p>72,512</text:p>
          </table:table-cell>
          <table:table-cell office:value-type="float" office:value="76444" table:style-name="ce19">
            <text:p>76,444</text:p>
          </table:table-cell>
          <table:table-cell office:value-type="float" office:value="79411" table:style-name="ce19">
            <text:p>79,411</text:p>
          </table:table-cell>
          <table:table-cell office:value-type="float" office:value="58796" table:style-name="ce19">
            <text:p>58,796</text:p>
          </table:table-cell>
          <table:table-cell office:value-type="float" office:value="63686" table:style-name="ce19">
            <text:p>63,686</text:p>
          </table:table-cell>
          <table:table-cell office:value-type="float" office:value="66430" table:style-name="ce19">
            <text:p>66,430</text:p>
          </table:table-cell>
          <table:table-cell office:value-type="float" office:value="67158" table:style-name="ce19">
            <text:p>67,158</text:p>
          </table:table-cell>
          <table:table-cell office:value-type="float" office:value="67511" table:style-name="ce19">
            <text:p>67,511</text:p>
          </table:table-cell>
          <table:table-cell office:value-type="percentage" office:value="5.2562613538222891E-3" table:style-name="ce27">
            <text:p>0.5%</text:p>
          </table:table-cell>
          <table:table-cell office:value-type="float" office:value="6351.4348800000007" table:style-name="ce55">
            <text:p>+/- 6,351</text:p>
          </table:table-cell>
          <table:table-cell office:value-type="string" table:style-name="ce45">
            <text:p>üü</text:p>
          </table:table-cell>
          <table:table-cell table:style-name="ce53"/>
          <table:table-cell table:number-columns-repeated="16335" table:style-name="ce18"/>
        </table:table-row>
        <table:table-row table:style-name="ro9">
          <table:table-cell office:value-type="string" table:style-name="ce54">
            <text:p>Total fattening pigs<text:span text:style-name="T4"><text:s/>(4)</text:span></text:p>
          </table:table-cell>
          <table:table-cell office:value-type="float" office:value="6100567" table:style-name="ce24">
            <text:p>6,100,567</text:p>
          </table:table-cell>
          <table:table-cell office:value-type="float" office:value="5756523" table:style-name="ce24">
            <text:p>5,756,523</text:p>
          </table:table-cell>
          <table:table-cell office:value-type="float" office:value="5893472" table:style-name="ce24">
            <text:p>5,893,472</text:p>
          </table:table-cell>
          <table:table-cell office:value-type="float" office:value="5967648" table:style-name="ce24">
            <text:p>5,967,648</text:p>
          </table:table-cell>
          <table:table-cell office:value-type="float" office:value="5972507" table:style-name="ce24">
            <text:p>5,972,507</text:p>
          </table:table-cell>
          <table:table-cell office:value-type="float" office:value="5992084" table:style-name="ce24">
            <text:p>5,992,084</text:p>
          </table:table-cell>
          <table:table-cell office:value-type="float" office:value="5607488" table:style-name="ce24">
            <text:p>5,607,488</text:p>
          </table:table-cell>
          <table:table-cell office:value-type="float" office:value="5551806" table:style-name="ce24">
            <text:p>5,551,806</text:p>
          </table:table-cell>
          <table:table-cell office:value-type="float" office:value="5637943" table:style-name="ce24">
            <text:p>5,637,943</text:p>
          </table:table-cell>
          <table:table-cell office:value-type="float" office:value="5633380" table:style-name="ce24">
            <text:p>5,633,380</text:p>
          </table:table-cell>
          <table:table-cell office:value-type="float" office:value="5715629" table:style-name="ce24">
            <text:p>5,715,629</text:p>
          </table:table-cell>
          <table:table-cell office:value-type="float" office:value="5811768" table:style-name="ce24">
            <text:p>5,811,768</text:p>
          </table:table-cell>
          <table:table-cell office:value-type="float" office:value="5605430" table:style-name="ce24">
            <text:p>5,605,430</text:p>
          </table:table-cell>
          <table:table-cell office:value-type="float" office:value="5534599" table:style-name="ce24">
            <text:p>5,534,599</text:p>
          </table:table-cell>
          <table:table-cell office:value-type="float" office:value="5849180" table:style-name="ce24">
            <text:p>5,849,180</text:p>
          </table:table-cell>
          <table:table-cell office:value-type="float" office:value="5982743" table:style-name="ce24">
            <text:p>5,982,743</text:p>
          </table:table-cell>
          <table:table-cell office:value-type="float" office:value="5480591" table:style-name="ce24">
            <text:p>5,480,591</text:p>
          </table:table-cell>
          <table:table-cell office:value-type="float" office:value="4847180" table:style-name="ce24">
            <text:p>4,847,180</text:p>
          </table:table-cell>
          <table:table-cell office:value-type="float" office:value="4261003" table:style-name="ce24">
            <text:p>4,261,003</text:p>
          </table:table-cell>
          <table:table-cell office:value-type="float" office:value="4092997" table:style-name="ce24">
            <text:p>4,092,997</text:p>
          </table:table-cell>
          <table:table-cell office:value-type="float" office:value="3589198" table:style-name="ce24">
            <text:p>3,589,198</text:p>
          </table:table-cell>
          <table:table-cell office:value-type="float" office:value="3735264" table:style-name="ce24">
            <text:p>3,735,264</text:p>
          </table:table-cell>
          <table:table-cell office:value-type="float" office:value="3500489.4213583479" table:style-name="ce24">
            <text:p>3,500,489</text:p>
          </table:table-cell>
          <table:table-cell office:value-type="float" office:value="3595851.5337847234" table:style-name="ce24">
            <text:p>3,595,852</text:p>
          </table:table-cell>
          <table:table-cell office:value-type="float" office:value="3498837.9999999995" table:style-name="ce24">
            <text:p>3,498,838</text:p>
          </table:table-cell>
          <table:table-cell office:value-type="float" office:value="3444595.1171241589" table:style-name="ce24">
            <text:p>3,444,595</text:p>
          </table:table-cell>
          <table:table-cell office:value-type="float" office:value="3267666.0404000008" table:style-name="ce24">
            <text:p>3,267,666</text:p>
          </table:table-cell>
          <table:table-cell office:value-type="float" office:value="3182831" table:style-name="ce24">
            <text:p>3,182,831</text:p>
          </table:table-cell>
          <table:table-cell office:value-type="float" office:value="3166892.9999999995" table:style-name="ce24">
            <text:p>3,166,893</text:p>
          </table:table-cell>
          <table:table-cell office:value-type="float" office:value="3225216" table:style-name="ce24">
            <text:p>3,225,216</text:p>
          </table:table-cell>
          <table:table-cell office:value-type="float" office:value="3631792" table:style-name="ce24">
            <text:p>3,631,792</text:p>
          </table:table-cell>
          <table:table-cell office:value-type="float" office:value="3542321" table:style-name="ce24">
            <text:p>3,542,321</text:p>
          </table:table-cell>
          <table:table-cell office:value-type="float" office:value="3413497" table:style-name="ce24">
            <text:p>3,413,497</text:p>
          </table:table-cell>
          <table:table-cell office:value-type="float" office:value="3494367" table:style-name="ce24">
            <text:p>3,494,367</text:p>
          </table:table-cell>
          <table:table-cell office:value-type="float" office:value="3553163" table:style-name="ce24">
            <text:p>3,553,163</text:p>
          </table:table-cell>
          <table:table-cell office:value-type="float" office:value="3630390" table:style-name="ce24">
            <text:p>3,630,390</text:p>
          </table:table-cell>
          <table:table-cell office:value-type="float" office:value="3650319" table:style-name="ce24">
            <text:p>3,650,319</text:p>
          </table:table-cell>
          <table:table-cell office:value-type="float" office:value="3615971" table:style-name="ce24">
            <text:p>3,615,971</text:p>
          </table:table-cell>
          <table:table-cell office:value-type="float" office:value="3835158" table:style-name="ce24">
            <text:p>3,835,158</text:p>
          </table:table-cell>
          <table:table-cell office:value-type="float" office:value="3780681" table:style-name="ce24">
            <text:p>3,780,681</text:p>
          </table:table-cell>
          <table:table-cell office:value-type="float" office:value="3303525" table:style-name="ce24">
            <text:p>3,303,525</text:p>
          </table:table-cell>
          <table:table-cell office:value-type="float" office:value="3354353" table:style-name="ce24">
            <text:p>3,354,353</text:p>
          </table:table-cell>
          <table:table-cell office:value-type="float" office:value="3340903" table:style-name="ce24">
            <text:p>3,340,903</text:p>
          </table:table-cell>
          <table:table-cell office:value-type="float" office:value="3455461" table:style-name="ce24">
            <text:p>3,455,461</text:p>
          </table:table-cell>
          <table:table-cell office:value-type="percentage" office:value="3.4289531902003789E-2" table:style-name="ce25">
            <text:p>3.4%</text:p>
          </table:table-cell>
          <table:table-cell office:value-type="float" office:value="238299.75956069271" table:style-name="ce52">
            <text:p>+/- 238,300</text:p>
          </table:table-cell>
          <table:table-cell office:value-type="string" table:style-name="ce42">
            <text:p>üü</text:p>
          </table:table-cell>
          <table:table-cell table:style-name="ce31"/>
          <table:table-cell table:number-columns-repeated="16335" table:style-name="ce18"/>
        </table:table-row>
        <table:table-row table:style-name="ro10">
          <table:table-cell office:value-type="string" table:style-name="ce30">
            <text:p>Piglets/suckling pigs</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float" office:value="475626" table:style-name="ce19">
            <text:p>475,626</text:p>
          </table:table-cell>
          <table:table-cell office:value-type="float" office:value="416824" table:style-name="ce19">
            <text:p>416,824</text:p>
          </table:table-cell>
          <table:table-cell office:value-type="float" office:value="408617" table:style-name="ce19">
            <text:p>408,617</text:p>
          </table:table-cell>
          <table:table-cell office:value-type="float" office:value="390784" table:style-name="ce19">
            <text:p>390,784</text:p>
          </table:table-cell>
          <table:table-cell office:value-type="float" office:value="435216" table:style-name="ce19">
            <text:p>435,216</text:p>
          </table:table-cell>
          <table:table-cell office:value-type="percentage" office:value="0.11369963969865715" table:style-name="ce27">
            <text:p>11.4%</text:p>
          </table:table-cell>
          <table:table-cell office:value-type="float" office:value="44357.214719999996" table:style-name="ce55">
            <text:p>+/- 44,357</text:p>
          </table:table-cell>
          <table:table-cell office:value-type="string" table:style-name="ce45">
            <text:p>ü</text:p>
          </table:table-cell>
          <table:table-cell table:number-columns-repeated="16336" table:style-name="ce18"/>
        </table:table-row>
        <table:table-row table:style-name="ro10">
          <table:table-cell office:value-type="string" table:style-name="ce30">
            <text:p>Weaners 29kg or less</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string" table:style-name="ce56">
            <text:p>[x]</text:p>
          </table:table-cell>
          <table:table-cell office:value-type="float" office:value="1036509" table:style-name="ce19">
            <text:p>1,036,509</text:p>
          </table:table-cell>
          <table:table-cell office:value-type="float" office:value="899908" table:style-name="ce19">
            <text:p>899,908</text:p>
          </table:table-cell>
          <table:table-cell office:value-type="float" office:value="992151" table:style-name="ce19">
            <text:p>992,151</text:p>
          </table:table-cell>
          <table:table-cell office:value-type="float" office:value="969996" table:style-name="ce19">
            <text:p>969,996</text:p>
          </table:table-cell>
          <table:table-cell office:value-type="float" office:value="1060584" table:style-name="ce19">
            <text:p>1,060,584</text:p>
          </table:table-cell>
          <table:table-cell office:value-type="percentage" office:value="9.3390075835364295E-2" table:style-name="ce27">
            <text:p>9.3%</text:p>
          </table:table-cell>
          <table:table-cell office:value-type="float" office:value="139275.89087999999" table:style-name="ce55">
            <text:p>+/- 139,276</text:p>
          </table:table-cell>
          <table:table-cell office:value-type="string" table:style-name="ce45">
            <text:p>ü</text:p>
          </table:table-cell>
          <table:table-cell table:number-columns-repeated="16336" table:style-name="ce18"/>
        </table:table-row>
        <table:table-row table:style-name="ro10">
          <table:table-cell office:value-type="string" table:style-name="ce57">
            <text:p>Fattening pigs over 29kg</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string" table:style-name="ce58">
            <text:p>[x]</text:p>
          </table:table-cell>
          <table:table-cell office:value-type="float" office:value="2268546" table:style-name="ce33">
            <text:p>2,268,546</text:p>
          </table:table-cell>
          <table:table-cell office:value-type="float" office:value="1986793" table:style-name="ce33">
            <text:p>1,986,793</text:p>
          </table:table-cell>
          <table:table-cell office:value-type="float" office:value="1953585" table:style-name="ce33">
            <text:p>1,953,585</text:p>
          </table:table-cell>
          <table:table-cell office:value-type="float" office:value="1980123" table:style-name="ce33">
            <text:p>1,980,123</text:p>
          </table:table-cell>
          <table:table-cell office:value-type="float" office:value="1959661" table:style-name="ce33">
            <text:p>1,959,661</text:p>
          </table:table-cell>
          <table:table-cell office:value-type="percentage" office:value="-1.0333701492281078E-2" table:style-name="ce34">
            <text:p>-1.0%</text:p>
          </table:table-cell>
          <table:table-cell office:value-type="float" office:value="188205.84244000001" table:style-name="ce59">
            <text:p>+/- 188,206</text:p>
          </table:table-cell>
          <table:table-cell office:value-type="string" table:style-name="ce49">
            <text:p>üü</text:p>
          </table:table-cell>
          <table:table-cell table:number-columns-repeated="16336" table:style-name="ce18"/>
        </table:table-row>
        <table:table-row table:style-name="ro9">
          <table:table-cell office:value-type="string" table:style-name="ce60">
            <text:p>Fattening pigs breakdown pre June 2022<text:s/><text:span text:style-name="T6">(4)</text:span></text:p>
          </table:table-cell>
          <table:table-cell table:number-columns-repeated="45" table:style-name="ce18"/>
          <table:table-cell table:style-name="ce44"/>
          <table:table-cell table:style-name="ce42"/>
          <table:table-cell table:number-columns-repeated="16336" table:style-name="ce18"/>
        </table:table-row>
        <table:table-row table:style-name="ro12">
          <table:table-cell office:value-type="string" table:style-name="ce61">
            <text:p><text:s text:c="9"/>110kg and over (incl. barren sows)</text:p>
          </table:table-cell>
          <table:table-cell office:value-type="float" office:value="97186" table:style-name="ce62">
            <text:p>97,186</text:p>
          </table:table-cell>
          <table:table-cell office:value-type="float" office:value="86545" table:style-name="ce62">
            <text:p>86,545</text:p>
          </table:table-cell>
          <table:table-cell office:value-type="float" office:value="84823" table:style-name="ce62">
            <text:p>84,823</text:p>
          </table:table-cell>
          <table:table-cell office:value-type="float" office:value="76970" table:style-name="ce62">
            <text:p>76,970</text:p>
          </table:table-cell>
          <table:table-cell office:value-type="float" office:value="66014" table:style-name="ce62">
            <text:p>66,014</text:p>
          </table:table-cell>
          <table:table-cell office:value-type="float" office:value="60435" table:style-name="ce62">
            <text:p>60,435</text:p>
          </table:table-cell>
          <table:table-cell office:value-type="float" office:value="46470" table:style-name="ce62">
            <text:p>46,470</text:p>
          </table:table-cell>
          <table:table-cell office:value-type="float" office:value="52448" table:style-name="ce62">
            <text:p>52,448</text:p>
          </table:table-cell>
          <table:table-cell office:value-type="float" office:value="43017" table:style-name="ce62">
            <text:p>43,017</text:p>
          </table:table-cell>
          <table:table-cell office:value-type="float" office:value="45478" table:style-name="ce62">
            <text:p>45,478</text:p>
          </table:table-cell>
          <table:table-cell office:value-type="float" office:value="47821" table:style-name="ce62">
            <text:p>47,821</text:p>
          </table:table-cell>
          <table:table-cell office:value-type="float" office:value="55547" table:style-name="ce62">
            <text:p>55,547</text:p>
          </table:table-cell>
          <table:table-cell office:value-type="float" office:value="61243" table:style-name="ce62">
            <text:p>61,243</text:p>
          </table:table-cell>
          <table:table-cell office:value-type="float" office:value="61705" table:style-name="ce62">
            <text:p>61,705</text:p>
          </table:table-cell>
          <table:table-cell office:value-type="float" office:value="66678" table:style-name="ce62">
            <text:p>66,678</text:p>
          </table:table-cell>
          <table:table-cell office:value-type="float" office:value="72794" table:style-name="ce62">
            <text:p>72,794</text:p>
          </table:table-cell>
          <table:table-cell office:value-type="float" office:value="50225" table:style-name="ce62">
            <text:p>50,225</text:p>
          </table:table-cell>
          <table:table-cell office:value-type="float" office:value="46966" table:style-name="ce62">
            <text:p>46,966</text:p>
          </table:table-cell>
          <table:table-cell office:value-type="float" office:value="43020" table:style-name="ce62">
            <text:p>43,020</text:p>
          </table:table-cell>
          <table:table-cell office:value-type="float" office:value="34235" table:style-name="ce62">
            <text:p>34,235</text:p>
          </table:table-cell>
          <table:table-cell office:value-type="float" office:value="37105" table:style-name="ce62">
            <text:p>37,105</text:p>
          </table:table-cell>
          <table:table-cell office:value-type="float" office:value="45563" table:style-name="ce62">
            <text:p>45,563</text:p>
          </table:table-cell>
          <table:table-cell office:value-type="float" office:value="46493.498949335059" table:style-name="ce62">
            <text:p>46,493</text:p>
          </table:table-cell>
          <table:table-cell office:value-type="float" office:value="47110.832806011371" table:style-name="ce62">
            <text:p>47,111</text:p>
          </table:table-cell>
          <table:table-cell office:value-type="float" office:value="38866" table:style-name="ce62">
            <text:p>38,866</text:p>
          </table:table-cell>
          <table:table-cell office:value-type="float" office:value="36304" table:style-name="ce62">
            <text:p>36,304</text:p>
          </table:table-cell>
          <table:table-cell office:value-type="float" office:value="37578.084600000075" table:style-name="ce62">
            <text:p>37,578</text:p>
          </table:table-cell>
          <table:table-cell office:value-type="float" office:value="38194" table:style-name="ce62">
            <text:p>38,194</text:p>
          </table:table-cell>
          <table:table-cell office:value-type="float" office:value="38002.716" table:style-name="ce62">
            <text:p>38,003</text:p>
          </table:table-cell>
          <table:table-cell office:value-type="float" office:value="38702.592000000004" table:style-name="ce62">
            <text:p>38,703</text:p>
          </table:table-cell>
          <table:table-cell office:value-type="float" office:value="40132.847999999998" table:style-name="ce62">
            <text:p>40,133</text:p>
          </table:table-cell>
          <table:table-cell office:value-type="float" office:value="42507.851999999999" table:style-name="ce62">
            <text:p>42,508</text:p>
          </table:table-cell>
          <table:table-cell office:value-type="float" office:value="40961.964" table:style-name="ce62">
            <text:p>40,962</text:p>
          </table:table-cell>
          <table:table-cell office:value-type="float" office:value="39030.768000000004" table:style-name="ce62">
            <text:p>39,031</text:p>
          </table:table-cell>
          <table:table-cell office:value-type="float" office:value="39121.023999999998" table:style-name="ce62">
            <text:p>39,121</text:p>
          </table:table-cell>
          <table:table-cell office:value-type="float" office:value="38782" table:style-name="ce62">
            <text:p>38,782</text:p>
          </table:table-cell>
          <table:table-cell office:value-type="float" office:value="39883.712" table:style-name="ce62">
            <text:p>39,884</text:p>
          </table:table-cell>
          <table:table-cell office:value-type="float" office:value="38567.536" table:style-name="ce62">
            <text:p>38,568</text:p>
          </table:table-cell>
          <table:table-cell office:value-type="float" office:value="41343.712" table:style-name="ce62">
            <text:p>41,344</text:p>
          </table:table-cell>
          <table:table-cell office:value-type="string" table:style-name="ce62">
            <text:p>[x]</text:p>
          </table:table-cell>
          <table:table-cell office:value-type="string" table:style-name="ce62">
            <text:p>[x]</text:p>
          </table:table-cell>
          <table:table-cell office:value-type="string" table:style-name="ce62">
            <text:p>[x]</text:p>
          </table:table-cell>
          <table:table-cell office:value-type="string" table:style-name="ce62">
            <text:p>[x]</text:p>
          </table:table-cell>
          <table:table-cell office:value-type="string" table:style-name="ce62">
            <text:p>[x]</text:p>
          </table:table-cell>
          <table:table-cell office:value-type="string" table:style-name="ce62">
            <text:p>[x]</text:p>
          </table:table-cell>
          <table:table-cell office:value-type="string" table:style-name="ce62">
            <text:p>[x]</text:p>
          </table:table-cell>
          <table:table-cell office:value-type="string" table:style-name="ce63">
            <text:p>[x]</text:p>
          </table:table-cell>
          <table:table-cell table:number-columns-repeated="16336" table:style-name="ce18"/>
        </table:table-row>
        <table:table-row table:style-name="ro12">
          <table:table-cell office:value-type="string" table:style-name="ce61">
            <text:p><text:s text:c="9"/>80kg and under 110kg</text:p>
          </table:table-cell>
          <table:table-cell office:value-type="float" office:value="506006" table:style-name="ce62">
            <text:p>506,006</text:p>
          </table:table-cell>
          <table:table-cell office:value-type="float" office:value="501313" table:style-name="ce62">
            <text:p>501,313</text:p>
          </table:table-cell>
          <table:table-cell office:value-type="float" office:value="496787" table:style-name="ce62">
            <text:p>496,787</text:p>
          </table:table-cell>
          <table:table-cell office:value-type="float" office:value="513713" table:style-name="ce62">
            <text:p>513,713</text:p>
          </table:table-cell>
          <table:table-cell office:value-type="float" office:value="519149" table:style-name="ce62">
            <text:p>519,149</text:p>
          </table:table-cell>
          <table:table-cell office:value-type="float" office:value="518948" table:style-name="ce62">
            <text:p>518,948</text:p>
          </table:table-cell>
          <table:table-cell office:value-type="float" office:value="503281" table:style-name="ce62">
            <text:p>503,281</text:p>
          </table:table-cell>
          <table:table-cell office:value-type="float" office:value="512911" table:style-name="ce62">
            <text:p>512,911</text:p>
          </table:table-cell>
          <table:table-cell office:value-type="float" office:value="544764" table:style-name="ce62">
            <text:p>544,764</text:p>
          </table:table-cell>
          <table:table-cell office:value-type="float" office:value="559535" table:style-name="ce62">
            <text:p>559,535</text:p>
          </table:table-cell>
          <table:table-cell office:value-type="float" office:value="566409" table:style-name="ce62">
            <text:p>566,409</text:p>
          </table:table-cell>
          <table:table-cell office:value-type="float" office:value="608212" table:style-name="ce62">
            <text:p>608,212</text:p>
          </table:table-cell>
          <table:table-cell office:value-type="float" office:value="650374" table:style-name="ce62">
            <text:p>650,374</text:p>
          </table:table-cell>
          <table:table-cell office:value-type="float" office:value="728727" table:style-name="ce62">
            <text:p>728,727</text:p>
          </table:table-cell>
          <table:table-cell office:value-type="float" office:value="735943" table:style-name="ce62">
            <text:p>735,943</text:p>
          </table:table-cell>
          <table:table-cell office:value-type="float" office:value="717386" table:style-name="ce62">
            <text:p>717,386</text:p>
          </table:table-cell>
          <table:table-cell office:value-type="float" office:value="697230" table:style-name="ce62">
            <text:p>697,230</text:p>
          </table:table-cell>
          <table:table-cell office:value-type="float" office:value="643177" table:style-name="ce62">
            <text:p>643,177</text:p>
          </table:table-cell>
          <table:table-cell office:value-type="float" office:value="605905" table:style-name="ce62">
            <text:p>605,905</text:p>
          </table:table-cell>
          <table:table-cell office:value-type="float" office:value="588574" table:style-name="ce62">
            <text:p>588,574</text:p>
          </table:table-cell>
          <table:table-cell office:value-type="float" office:value="567464" table:style-name="ce62">
            <text:p>567,464</text:p>
          </table:table-cell>
          <table:table-cell office:value-type="float" office:value="543816" table:style-name="ce62">
            <text:p>543,816</text:p>
          </table:table-cell>
          <table:table-cell office:value-type="float" office:value="544544.06074799667" table:style-name="ce62">
            <text:p>544,544</text:p>
          </table:table-cell>
          <table:table-cell office:value-type="float" office:value="566533.37598501192" table:style-name="ce62">
            <text:p>566,533</text:p>
          </table:table-cell>
          <table:table-cell office:value-type="float" office:value="589445" table:style-name="ce62">
            <text:p>589,445</text:p>
          </table:table-cell>
          <table:table-cell office:value-type="float" office:value="555943" table:style-name="ce62">
            <text:p>555,943</text:p>
          </table:table-cell>
          <table:table-cell office:value-type="float" office:value="511174.84269999975" table:style-name="ce62">
            <text:p>511,175</text:p>
          </table:table-cell>
          <table:table-cell office:value-type="float" office:value="502887" table:style-name="ce62">
            <text:p>502,887</text:p>
          </table:table-cell>
          <table:table-cell office:value-type="float" office:value="500369.09399999998" table:style-name="ce62">
            <text:p>500,369</text:p>
          </table:table-cell>
          <table:table-cell office:value-type="float" office:value="509584.12800000003" table:style-name="ce62">
            <text:p>509,584</text:p>
          </table:table-cell>
          <table:table-cell office:value-type="float" office:value="559351.56900000002" table:style-name="ce62">
            <text:p>559,352</text:p>
          </table:table-cell>
          <table:table-cell office:value-type="float" office:value="559686.71799999999" table:style-name="ce62">
            <text:p>559,687</text:p>
          </table:table-cell>
          <table:table-cell office:value-type="float" office:value="539332.52599999995" table:style-name="ce62">
            <text:p>539,333</text:p>
          </table:table-cell>
          <table:table-cell office:value-type="float" office:value="543991.32900000003" table:style-name="ce62">
            <text:p>543,991</text:p>
          </table:table-cell>
          <table:table-cell office:value-type="float" office:value="545249.272" table:style-name="ce62">
            <text:p>545,249</text:p>
          </table:table-cell>
          <table:table-cell office:value-type="float" office:value="540524" table:style-name="ce62">
            <text:p>540,524</text:p>
          </table:table-cell>
          <table:table-cell office:value-type="float" office:value="555879.23600000003" table:style-name="ce62">
            <text:p>555,879</text:p>
          </table:table-cell>
          <table:table-cell office:value-type="float" office:value="537535.03300000005" table:style-name="ce62">
            <text:p>537,535</text:p>
          </table:table-cell>
          <table:table-cell office:value-type="float" office:value="576227.98600000003" table:style-name="ce62">
            <text:p>576,228</text:p>
          </table:table-cell>
          <table:table-cell office:value-type="string" table:style-name="ce62">
            <text:p>[x]</text:p>
          </table:table-cell>
          <table:table-cell office:value-type="string" table:style-name="ce62">
            <text:p>[x]</text:p>
          </table:table-cell>
          <table:table-cell office:value-type="string" table:style-name="ce62">
            <text:p>[x]</text:p>
          </table:table-cell>
          <table:table-cell office:value-type="string" table:style-name="ce62">
            <text:p>[x]</text:p>
          </table:table-cell>
          <table:table-cell office:value-type="string" table:style-name="ce62">
            <text:p>[x]</text:p>
          </table:table-cell>
          <table:table-cell office:value-type="string" table:style-name="ce62">
            <text:p>[x]</text:p>
          </table:table-cell>
          <table:table-cell office:value-type="string" table:style-name="ce62">
            <text:p>[x]</text:p>
          </table:table-cell>
          <table:table-cell office:value-type="string" table:style-name="ce63">
            <text:p>[x]</text:p>
          </table:table-cell>
          <table:table-cell table:number-columns-repeated="16336" table:style-name="ce18"/>
        </table:table-row>
        <table:table-row table:style-name="ro12">
          <table:table-cell office:value-type="string" table:style-name="ce61">
            <text:p><text:s text:c="9"/>50kg and under 80kg<text:s/></text:p>
          </table:table-cell>
          <table:table-cell office:value-type="float" office:value="1577922" table:style-name="ce62">
            <text:p>1,577,922</text:p>
          </table:table-cell>
          <table:table-cell office:value-type="float" office:value="1509326" table:style-name="ce62">
            <text:p>1,509,326</text:p>
          </table:table-cell>
          <table:table-cell office:value-type="float" office:value="1534177" table:style-name="ce62">
            <text:p>1,534,177</text:p>
          </table:table-cell>
          <table:table-cell office:value-type="float" office:value="1575015" table:style-name="ce62">
            <text:p>1,575,015</text:p>
          </table:table-cell>
          <table:table-cell office:value-type="float" office:value="1603401" table:style-name="ce62">
            <text:p>1,603,401</text:p>
          </table:table-cell>
          <table:table-cell office:value-type="float" office:value="1597264" table:style-name="ce62">
            <text:p>1,597,264</text:p>
          </table:table-cell>
          <table:table-cell office:value-type="float" office:value="1497056" table:style-name="ce62">
            <text:p>1,497,056</text:p>
          </table:table-cell>
          <table:table-cell office:value-type="float" office:value="1473167" table:style-name="ce62">
            <text:p>1,473,167</text:p>
          </table:table-cell>
          <table:table-cell office:value-type="float" office:value="1475615" table:style-name="ce62">
            <text:p>1,475,615</text:p>
          </table:table-cell>
          <table:table-cell office:value-type="float" office:value="1493337" table:style-name="ce62">
            <text:p>1,493,337</text:p>
          </table:table-cell>
          <table:table-cell office:value-type="float" office:value="1524304" table:style-name="ce62">
            <text:p>1,524,304</text:p>
          </table:table-cell>
          <table:table-cell office:value-type="float" office:value="1515057" table:style-name="ce62">
            <text:p>1,515,057</text:p>
          </table:table-cell>
          <table:table-cell office:value-type="float" office:value="1476503" table:style-name="ce62">
            <text:p>1,476,503</text:p>
          </table:table-cell>
          <table:table-cell office:value-type="float" office:value="1409300" table:style-name="ce62">
            <text:p>1,409,300</text:p>
          </table:table-cell>
          <table:table-cell office:value-type="float" office:value="1512072" table:style-name="ce62">
            <text:p>1,512,072</text:p>
          </table:table-cell>
          <table:table-cell office:value-type="float" office:value="1570873" table:style-name="ce62">
            <text:p>1,570,873</text:p>
          </table:table-cell>
          <table:table-cell office:value-type="float" office:value="1414251" table:style-name="ce62">
            <text:p>1,414,251</text:p>
          </table:table-cell>
          <table:table-cell office:value-type="float" office:value="1279977" table:style-name="ce62">
            <text:p>1,279,977</text:p>
          </table:table-cell>
          <table:table-cell office:value-type="float" office:value="1125871" table:style-name="ce62">
            <text:p>1,125,871</text:p>
          </table:table-cell>
          <table:table-cell office:value-type="float" office:value="989821" table:style-name="ce62">
            <text:p>989,821</text:p>
          </table:table-cell>
          <table:table-cell office:value-type="float" office:value="860555" table:style-name="ce62">
            <text:p>860,555</text:p>
          </table:table-cell>
          <table:table-cell office:value-type="float" office:value="873411" table:style-name="ce62">
            <text:p>873,411</text:p>
          </table:table-cell>
          <table:table-cell office:value-type="float" office:value="850505.08891855564" table:style-name="ce62">
            <text:p>850,505</text:p>
          </table:table-cell>
          <table:table-cell office:value-type="float" office:value="910140.4341135649" table:style-name="ce62">
            <text:p>910,140</text:p>
          </table:table-cell>
          <table:table-cell office:value-type="float" office:value="898615" table:style-name="ce62">
            <text:p>898,615</text:p>
          </table:table-cell>
          <table:table-cell office:value-type="float" office:value="873241" table:style-name="ce62">
            <text:p>873,241</text:p>
          </table:table-cell>
          <table:table-cell office:value-type="float" office:value="770207.75059999886" table:style-name="ce62">
            <text:p>770,208</text:p>
          </table:table-cell>
          <table:table-cell office:value-type="float" office:value="795708" table:style-name="ce62">
            <text:p>795,708</text:p>
          </table:table-cell>
          <table:table-cell office:value-type="float" office:value="791723.25" table:style-name="ce62">
            <text:p>791,723</text:p>
          </table:table-cell>
          <table:table-cell office:value-type="float" office:value="806304" table:style-name="ce62">
            <text:p>806,304</text:p>
          </table:table-cell>
          <table:table-cell office:value-type="float" office:value="867872.83799999999" table:style-name="ce62">
            <text:p>867,873</text:p>
          </table:table-cell>
          <table:table-cell office:value-type="float" office:value="885580.25" table:style-name="ce62">
            <text:p>885,580</text:p>
          </table:table-cell>
          <table:table-cell office:value-type="float" office:value="853374.25" table:style-name="ce62">
            <text:p>853,374</text:p>
          </table:table-cell>
          <table:table-cell office:value-type="float" office:value="844040.35799999989" table:style-name="ce62">
            <text:p>844,040</text:p>
          </table:table-cell>
          <table:table-cell office:value-type="float" office:value="845992.14399999997" table:style-name="ce62">
            <text:p>845,992</text:p>
          </table:table-cell>
          <table:table-cell office:value-type="float" office:value="838660" table:style-name="ce62">
            <text:p>838,660</text:p>
          </table:table-cell>
          <table:table-cell office:value-type="float" office:value="862485.27199999988" table:style-name="ce62">
            <text:p>862,485</text:p>
          </table:table-cell>
          <table:table-cell office:value-type="float" office:value="834022.9659999999" table:style-name="ce62">
            <text:p>834,023</text:p>
          </table:table-cell>
          <table:table-cell office:value-type="float" office:value="894057.77199999988" table:style-name="ce62">
            <text:p>894,058</text:p>
          </table:table-cell>
          <table:table-cell office:value-type="string" table:style-name="ce62">
            <text:p>[x]</text:p>
          </table:table-cell>
          <table:table-cell office:value-type="string" table:style-name="ce62">
            <text:p>[x]</text:p>
          </table:table-cell>
          <table:table-cell office:value-type="string" table:style-name="ce62">
            <text:p>[x]</text:p>
          </table:table-cell>
          <table:table-cell office:value-type="string" table:style-name="ce62">
            <text:p>[x]</text:p>
          </table:table-cell>
          <table:table-cell office:value-type="string" table:style-name="ce62">
            <text:p>[x]</text:p>
          </table:table-cell>
          <table:table-cell office:value-type="string" table:style-name="ce62">
            <text:p>[x]</text:p>
          </table:table-cell>
          <table:table-cell office:value-type="string" table:style-name="ce62">
            <text:p>[x]</text:p>
          </table:table-cell>
          <table:table-cell office:value-type="string" table:style-name="ce63">
            <text:p>[x]</text:p>
          </table:table-cell>
          <table:table-cell table:number-columns-repeated="16336" table:style-name="ce18"/>
        </table:table-row>
        <table:table-row table:style-name="ro12">
          <table:table-cell office:value-type="string" table:style-name="ce61">
            <text:p><text:s text:c="9"/>20kg and under 50 kg</text:p>
          </table:table-cell>
          <table:table-cell office:value-type="float" office:value="2003135" table:style-name="ce62">
            <text:p>2,003,135</text:p>
          </table:table-cell>
          <table:table-cell office:value-type="float" office:value="1866037" table:style-name="ce62">
            <text:p>1,866,037</text:p>
          </table:table-cell>
          <table:table-cell office:value-type="float" office:value="1932604" table:style-name="ce62">
            <text:p>1,932,604</text:p>
          </table:table-cell>
          <table:table-cell office:value-type="float" office:value="1941136" table:style-name="ce62">
            <text:p>1,941,136</text:p>
          </table:table-cell>
          <table:table-cell office:value-type="float" office:value="1926396" table:style-name="ce62">
            <text:p>1,926,396</text:p>
          </table:table-cell>
          <table:table-cell office:value-type="float" office:value="1926446" table:style-name="ce62">
            <text:p>1,926,446</text:p>
          </table:table-cell>
          <table:table-cell office:value-type="float" office:value="1801908" table:style-name="ce62">
            <text:p>1,801,908</text:p>
          </table:table-cell>
          <table:table-cell office:value-type="float" office:value="1785085" table:style-name="ce62">
            <text:p>1,785,085</text:p>
          </table:table-cell>
          <table:table-cell office:value-type="float" office:value="1809337" table:style-name="ce62">
            <text:p>1,809,337</text:p>
          </table:table-cell>
          <table:table-cell office:value-type="float" office:value="1825076" table:style-name="ce62">
            <text:p>1,825,076</text:p>
          </table:table-cell>
          <table:table-cell office:value-type="float" office:value="1823306" table:style-name="ce62">
            <text:p>1,823,306</text:p>
          </table:table-cell>
          <table:table-cell office:value-type="float" office:value="1831219" table:style-name="ce62">
            <text:p>1,831,219</text:p>
          </table:table-cell>
          <table:table-cell office:value-type="float" office:value="1736963" table:style-name="ce62">
            <text:p>1,736,963</text:p>
          </table:table-cell>
          <table:table-cell office:value-type="float" office:value="1670499" table:style-name="ce62">
            <text:p>1,670,499</text:p>
          </table:table-cell>
          <table:table-cell office:value-type="float" office:value="1787189" table:style-name="ce62">
            <text:p>1,787,189</text:p>
          </table:table-cell>
          <table:table-cell office:value-type="float" office:value="1837221" table:style-name="ce62">
            <text:p>1,837,221</text:p>
          </table:table-cell>
          <table:table-cell office:value-type="float" office:value="1650138" table:style-name="ce62">
            <text:p>1,650,138</text:p>
          </table:table-cell>
          <table:table-cell office:value-type="float" office:value="1468278" table:style-name="ce62">
            <text:p>1,468,278</text:p>
          </table:table-cell>
          <table:table-cell office:value-type="float" office:value="1262978" table:style-name="ce62">
            <text:p>1,262,978</text:p>
          </table:table-cell>
          <table:table-cell office:value-type="float" office:value="1233665" table:style-name="ce62">
            <text:p>1,233,665</text:p>
          </table:table-cell>
          <table:table-cell office:value-type="float" office:value="986795" table:style-name="ce62">
            <text:p>986,795</text:p>
          </table:table-cell>
          <table:table-cell office:value-type="float" office:value="1071624" table:style-name="ce62">
            <text:p>1,071,624</text:p>
          </table:table-cell>
          <table:table-cell office:value-type="float" office:value="1004226.1525038785" table:style-name="ce62">
            <text:p>1,004,226</text:p>
          </table:table-cell>
          <table:table-cell office:value-type="float" office:value="1016923.4889320344" table:style-name="ce62">
            <text:p>1,016,923</text:p>
          </table:table-cell>
          <table:table-cell office:value-type="float" office:value="976967" table:style-name="ce62">
            <text:p>976,967</text:p>
          </table:table-cell>
          <table:table-cell office:value-type="float" office:value="1002483" table:style-name="ce62">
            <text:p>1,002,483</text:p>
          </table:table-cell>
          <table:table-cell office:value-type="float" office:value="982079.05340000161" table:style-name="ce62">
            <text:p>982,079</text:p>
          </table:table-cell>
          <table:table-cell office:value-type="float" office:value="921430" table:style-name="ce62">
            <text:p>921,430</text:p>
          </table:table-cell>
          <table:table-cell office:value-type="float" office:value="916815.52349999989" table:style-name="ce62">
            <text:p>916,816</text:p>
          </table:table-cell>
          <table:table-cell office:value-type="float" office:value="933700.03199999989" table:style-name="ce62">
            <text:p>933,700</text:p>
          </table:table-cell>
          <table:table-cell office:value-type="float" office:value="1040945.745" table:style-name="ce62">
            <text:p>1,040,946</text:p>
          </table:table-cell>
          <table:table-cell office:value-type="float" office:value="1025501.9295" table:style-name="ce62">
            <text:p>1,025,502</text:p>
          </table:table-cell>
          <table:table-cell office:value-type="float" office:value="988207.3814999999" table:style-name="ce62">
            <text:p>988,207</text:p>
          </table:table-cell>
          <table:table-cell office:value-type="float" office:value="1012360.5449999999" table:style-name="ce62">
            <text:p>1,012,361</text:p>
          </table:table-cell>
          <table:table-cell office:value-type="float" office:value="1014701.5599999999" table:style-name="ce62">
            <text:p>1,014,702</text:p>
          </table:table-cell>
          <table:table-cell office:value-type="float" office:value="1005908" table:style-name="ce62">
            <text:p>1,005,908</text:p>
          </table:table-cell>
          <table:table-cell office:value-type="float" office:value="1034483.7799999999" table:style-name="ce62">
            <text:p>1,034,484</text:p>
          </table:table-cell>
          <table:table-cell office:value-type="float" office:value="1000345.465" table:style-name="ce62">
            <text:p>1,000,345</text:p>
          </table:table-cell>
          <table:table-cell office:value-type="float" office:value="1072352.53" table:style-name="ce62">
            <text:p>1,072,353</text:p>
          </table:table-cell>
          <table:table-cell office:value-type="string" table:style-name="ce62">
            <text:p>[x]</text:p>
          </table:table-cell>
          <table:table-cell office:value-type="string" table:style-name="ce62">
            <text:p>[x]</text:p>
          </table:table-cell>
          <table:table-cell office:value-type="string" table:style-name="ce62">
            <text:p>[x]</text:p>
          </table:table-cell>
          <table:table-cell office:value-type="string" table:style-name="ce62">
            <text:p>[x]</text:p>
          </table:table-cell>
          <table:table-cell office:value-type="string" table:style-name="ce62">
            <text:p>[x]</text:p>
          </table:table-cell>
          <table:table-cell office:value-type="string" table:style-name="ce62">
            <text:p>[x]</text:p>
          </table:table-cell>
          <table:table-cell office:value-type="string" table:style-name="ce62">
            <text:p>[x]</text:p>
          </table:table-cell>
          <table:table-cell office:value-type="string" table:style-name="ce63">
            <text:p>[x]</text:p>
          </table:table-cell>
          <table:table-cell table:number-columns-repeated="16336" table:style-name="ce18"/>
        </table:table-row>
        <table:table-row table:style-name="ro10">
          <table:table-cell office:value-type="string" table:style-name="ce64">
            <text:p><text:s text:c="9"/>under 20kg</text:p>
          </table:table-cell>
          <table:table-cell office:value-type="float" office:value="1916318" table:style-name="ce65">
            <text:p>1,916,318</text:p>
          </table:table-cell>
          <table:table-cell office:value-type="float" office:value="1793302" table:style-name="ce65">
            <text:p>1,793,302</text:p>
          </table:table-cell>
          <table:table-cell office:value-type="float" office:value="1845081" table:style-name="ce65">
            <text:p>1,845,081</text:p>
          </table:table-cell>
          <table:table-cell office:value-type="float" office:value="1860814" table:style-name="ce65">
            <text:p>1,860,814</text:p>
          </table:table-cell>
          <table:table-cell office:value-type="float" office:value="1857547" table:style-name="ce65">
            <text:p>1,857,547</text:p>
          </table:table-cell>
          <table:table-cell office:value-type="float" office:value="1888991" table:style-name="ce65">
            <text:p>1,888,991</text:p>
          </table:table-cell>
          <table:table-cell office:value-type="float" office:value="1758773" table:style-name="ce65">
            <text:p>1,758,773</text:p>
          </table:table-cell>
          <table:table-cell office:value-type="float" office:value="1728195" table:style-name="ce65">
            <text:p>1,728,195</text:p>
          </table:table-cell>
          <table:table-cell office:value-type="float" office:value="1765210" table:style-name="ce65">
            <text:p>1,765,210</text:p>
          </table:table-cell>
          <table:table-cell office:value-type="float" office:value="1709954" table:style-name="ce65">
            <text:p>1,709,954</text:p>
          </table:table-cell>
          <table:table-cell office:value-type="float" office:value="1753789" table:style-name="ce65">
            <text:p>1,753,789</text:p>
          </table:table-cell>
          <table:table-cell office:value-type="float" office:value="1801733" table:style-name="ce65">
            <text:p>1,801,733</text:p>
          </table:table-cell>
          <table:table-cell office:value-type="float" office:value="1680347" table:style-name="ce65">
            <text:p>1,680,347</text:p>
          </table:table-cell>
          <table:table-cell office:value-type="float" office:value="1664368" table:style-name="ce65">
            <text:p>1,664,368</text:p>
          </table:table-cell>
          <table:table-cell office:value-type="float" office:value="1747298" table:style-name="ce65">
            <text:p>1,747,298</text:p>
          </table:table-cell>
          <table:table-cell office:value-type="float" office:value="1784469" table:style-name="ce65">
            <text:p>1,784,469</text:p>
          </table:table-cell>
          <table:table-cell office:value-type="float" office:value="1668747" table:style-name="ce65">
            <text:p>1,668,747</text:p>
          </table:table-cell>
          <table:table-cell office:value-type="float" office:value="1408782" table:style-name="ce65">
            <text:p>1,408,782</text:p>
          </table:table-cell>
          <table:table-cell office:value-type="float" office:value="1223229" table:style-name="ce65">
            <text:p>1,223,229</text:p>
          </table:table-cell>
          <table:table-cell office:value-type="float" office:value="1246702" table:style-name="ce65">
            <text:p>1,246,702</text:p>
          </table:table-cell>
          <table:table-cell office:value-type="float" office:value="1137279" table:style-name="ce65">
            <text:p>1,137,279</text:p>
          </table:table-cell>
          <table:table-cell office:value-type="float" office:value="1200850" table:style-name="ce65">
            <text:p>1,200,850</text:p>
          </table:table-cell>
          <table:table-cell office:value-type="float" office:value="1054720.6202385821" table:style-name="ce65">
            <text:p>1,054,721</text:p>
          </table:table-cell>
          <table:table-cell office:value-type="float" office:value="1055143.4019481009" table:style-name="ce65">
            <text:p>1,055,143</text:p>
          </table:table-cell>
          <table:table-cell office:value-type="float" office:value="994945" table:style-name="ce65">
            <text:p>994,945</text:p>
          </table:table-cell>
          <table:table-cell office:value-type="float" office:value="976624" table:style-name="ce65">
            <text:p>976,624</text:p>
          </table:table-cell>
          <table:table-cell office:value-type="float" office:value="966626.30910000077" table:style-name="ce65">
            <text:p>966,626</text:p>
          </table:table-cell>
          <table:table-cell office:value-type="float" office:value="924612" table:style-name="ce65">
            <text:p>924,612</text:p>
          </table:table-cell>
          <table:table-cell office:value-type="float" office:value="919982.41649999993" table:style-name="ce65">
            <text:p>919,982</text:p>
          </table:table-cell>
          <table:table-cell office:value-type="float" office:value="936925.24799999991" table:style-name="ce65">
            <text:p>936,925</text:p>
          </table:table-cell>
          <table:table-cell office:value-type="float" office:value="1123489" table:style-name="ce65">
            <text:p>1,123,489</text:p>
          </table:table-cell>
          <table:table-cell office:value-type="float" office:value="1029044.2505" table:style-name="ce65">
            <text:p>1,029,044</text:p>
          </table:table-cell>
          <table:table-cell office:value-type="float" office:value="991620.87849999988" table:style-name="ce65">
            <text:p>991,621</text:p>
          </table:table-cell>
          <table:table-cell office:value-type="float" office:value="1054944" table:style-name="ce65">
            <text:p>1,054,944</text:p>
          </table:table-cell>
          <table:table-cell office:value-type="float" office:value="1108099" table:style-name="ce65">
            <text:p>1,108,099</text:p>
          </table:table-cell>
          <table:table-cell office:value-type="float" office:value="1206516" table:style-name="ce65">
            <text:p>1,206,516</text:p>
          </table:table-cell>
          <table:table-cell office:value-type="float" office:value="1157587" table:style-name="ce65">
            <text:p>1,157,587</text:p>
          </table:table-cell>
          <table:table-cell office:value-type="float" office:value="1205500" table:style-name="ce65">
            <text:p>1,205,500</text:p>
          </table:table-cell>
          <table:table-cell office:value-type="float" office:value="1251176" table:style-name="ce65">
            <text:p>1,251,176</text:p>
          </table:table-cell>
          <table:table-cell office:value-type="string" table:style-name="ce65">
            <text:p>[x]</text:p>
          </table:table-cell>
          <table:table-cell office:value-type="string" table:style-name="ce65">
            <text:p>[x]</text:p>
          </table:table-cell>
          <table:table-cell office:value-type="string" table:style-name="ce65">
            <text:p>[x]</text:p>
          </table:table-cell>
          <table:table-cell office:value-type="string" table:style-name="ce65">
            <text:p>[x]</text:p>
          </table:table-cell>
          <table:table-cell office:value-type="string" table:style-name="ce65">
            <text:p>[x]</text:p>
          </table:table-cell>
          <table:table-cell office:value-type="string" table:style-name="ce65">
            <text:p>[x]</text:p>
          </table:table-cell>
          <table:table-cell office:value-type="string" table:style-name="ce65">
            <text:p>[x]</text:p>
          </table:table-cell>
          <table:table-cell office:value-type="string" table:style-name="ce66">
            <text:p>[x]</text:p>
          </table:table-cell>
          <table:table-cell table:number-columns-repeated="16336" table:style-name="ce18"/>
        </table:table-row>
        <table:table-row table:style-name="ro11">
          <table:table-cell office:value-type="string" table:style-name="ce23">
            <text:p>Data notes:</text:p>
          </table:table-cell>
          <table:table-cell table:number-columns-repeated="19" table:style-name="ce23"/>
          <table:table-cell table:number-columns-repeated="28" table:style-name="ce17"/>
          <table:table-cell table:number-columns-repeated="16336" table:style-name="ce18"/>
        </table:table-row>
        <table:table-row table:style-name="ro5">
          <table:table-cell office:value-type="string" table:style-name="ce17">
            <text:p>(1) Figures relate to 1 June and only cover commercial holdings from 2010 onwards. <text:s/>See Metadata tab for the definition of commercial holdings.</text:p>
          </table:table-cell>
          <table:table-cell table:number-columns-repeated="47" table:style-name="ce17"/>
          <table:table-cell table:number-columns-repeated="16336" table:style-name="ce18"/>
        </table:table-row>
        <table:table-row table:style-name="ro5">
          <table:table-cell office:value-type="string" table:style-name="ce17">
            <text:p>(2) A register cleaning exercise in 2009 removed a large number of inactive holdings and resulted in a drop in overall land area but had very little impact on levels of farming activity.</text:p>
          </table:table-cell>
          <table:table-cell table:number-columns-repeated="47" table:style-name="ce17"/>
          <table:table-cell table:number-columns-repeated="16336" table:style-name="ce18"/>
        </table:table-row>
        <table:table-row table:style-name="ro5">
          <table:table-cell office:value-type="string" table:style-name="ce35">
            <text:p>(3)<text:span text:style-name="T7"> <text:s/></text:span>Either being suckled or dry sows being kept for further breeding.</text:p>
          </table:table-cell>
          <table:table-cell table:number-columns-repeated="19" table:style-name="ce35"/>
          <table:table-cell table:number-columns-repeated="28" table:style-name="ce17"/>
          <table:table-cell table:number-columns-repeated="16336" table:style-name="ce18"/>
        </table:table-row>
        <table:table-row table:style-name="ro5">
          <table:table-cell office:value-type="string" table:style-name="ce67">
            <text:p>(4) New fattening pig categories were introduced in June 2022 to better reflect industry practice and meet user needs. <text:s/>The historical splits of fattening pigs are still included for information underneath the new categories.</text:p>
          </table:table-cell>
          <table:table-cell table:number-columns-repeated="19" table:style-name="ce68"/>
          <table:table-cell table:number-columns-repeated="28" table:style-name="ce17"/>
          <table:table-cell table:number-columns-repeated="16336" table:style-name="ce18"/>
        </table:table-row>
        <table:table-row table:style-name="ro5">
          <table:table-cell office:value-type="string" table:style-name="ce67">
            <text:p>[x] - data not available or not collected</text:p>
          </table:table-cell>
          <table:table-cell table:number-columns-repeated="19" table:style-name="ce68"/>
          <table:table-cell table:number-columns-repeated="28" table:style-name="ce17"/>
          <table:table-cell table:number-columns-repeated="16336" table:style-name="ce18"/>
        </table:table-row>
        <table:table-row table:style-name="ro5">
          <table:table-cell table:number-columns-repeated="48" table:style-name="ce17"/>
          <table:table-cell table:number-columns-repeated="16336" table:style-name="ce18"/>
        </table:table-row>
        <table:table-row table:style-name="ro6">
          <table:table-cell table:number-columns-repeated="20" table:style-name="ce23"/>
          <table:table-cell table:number-columns-repeated="28" table:style-name="ce17"/>
          <table:table-cell table:number-columns-repeated="16336" table:style-name="ce18"/>
        </table:table-row>
        <table:table-row table:number-rows-repeated="2" table:style-name="ro5">
          <table:table-cell table:number-columns-repeated="20" table:style-name="ce17"/>
          <table:table-cell table:style-name="ce18"/>
          <table:table-cell table:number-columns-repeated="27" table:style-name="ce17"/>
          <table:table-cell table:number-columns-repeated="16336" table:style-name="ce18"/>
        </table:table-row>
        <table:table-row table:style-name="ro6">
          <table:table-cell table:number-columns-repeated="20" table:style-name="ce23"/>
          <table:table-cell table:style-name="ce18"/>
          <table:table-cell table:number-columns-repeated="27" table:style-name="ce17"/>
          <table:table-cell table:number-columns-repeated="16336" table:style-name="ce18"/>
        </table:table-row>
        <table:table-row table:style-name="ro6">
          <table:table-cell table:number-columns-repeated="21" table:style-name="ce37"/>
          <table:table-cell table:number-columns-repeated="27" table:style-name="ce17"/>
          <table:table-cell table:number-columns-repeated="16336" table:style-name="ce18"/>
        </table:table-row>
        <table:table-row table:number-rows-repeated="1048542" table:style-name="ro5">
          <table:table-cell table:number-columns-repeated="16384"/>
        </table:table-row>
      </table:table>
      <table:table table:name="Poultry" table:style-name="ta2">
        <table:table-column table:style-name="co11" table:default-cell-style-name="ce17"/>
        <table:table-column table:style-name="co3" table:number-columns-repeated="43" table:default-cell-style-name="ce17"/>
        <table:table-column table:style-name="co7" table:default-cell-style-name="ce17"/>
        <table:table-column table:style-name="co8" table:default-cell-style-name="ce17"/>
        <table:table-column table:style-name="co9" table:default-cell-style-name="ce17"/>
        <table:table-column table:style-name="co5" table:number-columns-repeated="16337" table:default-cell-style-name="ce17"/>
        <table:table-row table:style-name="ro7">
          <table:table-cell office:value-type="string" table:style-name="ce37">
            <text:p>Poultry on agricultural holdings on 1 June<text:s/><text:span text:style-name="T4">(1) (2)</text:span></text:p>
          </table:table-cell>
          <table:table-cell table:number-columns-repeated="18" table:style-name="ce37"/>
          <table:table-cell table:number-columns-repeated="27" table:style-name="ce35"/>
          <table:table-cell table:number-columns-repeated="16338" table:style-name="ce69"/>
        </table:table-row>
        <table:table-row table:style-name="ro5">
          <table:table-cell office:value-type="string" table:style-name="ce17">
            <text:p>Number of birds</text:p>
          </table:table-cell>
          <table:table-cell table:number-columns-repeated="45" table:style-name="ce17"/>
          <table:table-cell table:number-columns-repeated="16338" table:style-name="ce18"/>
        </table:table-row>
        <table:table-row table:style-name="ro8">
          <table:table-cell table:style-name="ce38"/>
          <table:table-cell office:value-type="float" office:value="1984" table:style-name="ce39">
            <text:p>1984</text:p>
          </table:table-cell>
          <table:table-cell office:value-type="float" office:value="1985" table:style-name="ce39">
            <text:p>1985</text:p>
          </table:table-cell>
          <table:table-cell office:value-type="float" office:value="1986" table:style-name="ce39">
            <text:p>1986</text:p>
          </table:table-cell>
          <table:table-cell office:value-type="float" office:value="1987" table:style-name="ce39">
            <text:p>1987</text:p>
          </table:table-cell>
          <table:table-cell office:value-type="float" office:value="1988" table:style-name="ce39">
            <text:p>1988</text:p>
          </table:table-cell>
          <table:table-cell office:value-type="float" office:value="1989" table:style-name="ce39">
            <text:p>1989</text:p>
          </table:table-cell>
          <table:table-cell office:value-type="float" office:value="1990" table:style-name="ce39">
            <text:p>1990</text:p>
          </table:table-cell>
          <table:table-cell office:value-type="float" office:value="1991" table:style-name="ce39">
            <text:p>1991</text:p>
          </table:table-cell>
          <table:table-cell office:value-type="float" office:value="1992" table:style-name="ce39">
            <text:p>1992</text:p>
          </table:table-cell>
          <table:table-cell office:value-type="float" office:value="1993" table:style-name="ce39">
            <text:p>1993</text:p>
          </table:table-cell>
          <table:table-cell office:value-type="float" office:value="1994" table:style-name="ce39">
            <text:p>1994</text:p>
          </table:table-cell>
          <table:table-cell office:value-type="float" office:value="1995" table:style-name="ce39">
            <text:p>1995</text:p>
          </table:table-cell>
          <table:table-cell office:value-type="float" office:value="1996" table:style-name="ce39">
            <text:p>1996</text:p>
          </table:table-cell>
          <table:table-cell office:value-type="float" office:value="1997" table:style-name="ce39">
            <text:p>1997</text:p>
          </table:table-cell>
          <table:table-cell office:value-type="float" office:value="1998" table:style-name="ce39">
            <text:p>1998</text:p>
          </table:table-cell>
          <table:table-cell office:value-type="float" office:value="1999" table:style-name="ce39">
            <text:p>1999</text:p>
          </table:table-cell>
          <table:table-cell office:value-type="float" office:value="2000" table:style-name="ce39">
            <text:p>2000</text:p>
          </table:table-cell>
          <table:table-cell office:value-type="float" office:value="2001" table:style-name="ce39">
            <text:p>2001</text:p>
          </table:table-cell>
          <table:table-cell office:value-type="float" office:value="2002" table:style-name="ce39">
            <text:p>2002</text:p>
          </table:table-cell>
          <table:table-cell office:value-type="float" office:value="2003" table:style-name="ce39">
            <text:p>2003</text:p>
          </table:table-cell>
          <table:table-cell office:value-type="float" office:value="2004" table:style-name="ce39">
            <text:p>2004</text:p>
          </table:table-cell>
          <table:table-cell office:value-type="float" office:value="2005" table:style-name="ce39">
            <text:p>2005</text:p>
          </table:table-cell>
          <table:table-cell office:value-type="float" office:value="2006" table:style-name="ce39">
            <text:p>2006</text:p>
          </table:table-cell>
          <table:table-cell office:value-type="float" office:value="2007" table:style-name="ce39">
            <text:p>2007</text:p>
          </table:table-cell>
          <table:table-cell office:value-type="float" office:value="2008" table:style-name="ce39">
            <text:p>2008</text:p>
          </table:table-cell>
          <table:table-cell office:value-type="string" table:style-name="ce22">
            <text:p>2009<text:span text:style-name="T4">(3)</text:span><text:s/></text:p>
          </table:table-cell>
          <table:table-cell office:value-type="float" office:value="2010" table:style-name="ce39">
            <text:p>2010</text:p>
          </table:table-cell>
          <table:table-cell office:value-type="float" office:value="2011" table:style-name="ce39">
            <text:p>2011</text:p>
          </table:table-cell>
          <table:table-cell office:value-type="float" office:value="2012" table:style-name="ce39">
            <text:p>2012</text:p>
          </table:table-cell>
          <table:table-cell office:value-type="float" office:value="2013" table:style-name="ce39">
            <text:p>2013</text:p>
          </table:table-cell>
          <table:table-cell office:value-type="float" office:value="2014" table:style-name="ce39">
            <text:p>2014</text:p>
          </table:table-cell>
          <table:table-cell office:value-type="float" office:value="2015" table:style-name="ce39">
            <text:p>2015</text:p>
          </table:table-cell>
          <table:table-cell office:value-type="float" office:value="2016" table:style-name="ce39">
            <text:p>2016</text:p>
          </table:table-cell>
          <table:table-cell office:value-type="float" office:value="2017" table:style-name="ce39">
            <text:p>2017</text:p>
          </table:table-cell>
          <table:table-cell office:value-type="float" office:value="2018" table:style-name="ce22">
            <text:p>2018</text:p>
          </table:table-cell>
          <table:table-cell office:value-type="float" office:value="2019" table:style-name="ce39">
            <text:p>2019</text:p>
          </table:table-cell>
          <table:table-cell office:value-type="float" office:value="2020" table:style-name="ce39">
            <text:p>2020</text:p>
          </table:table-cell>
          <table:table-cell office:value-type="float" office:value="2021" table:style-name="ce39">
            <text:p>2021</text:p>
          </table:table-cell>
          <table:table-cell office:value-type="float" office:value="2022" table:style-name="ce39">
            <text:p>2022</text:p>
          </table:table-cell>
          <table:table-cell office:value-type="float" office:value="2023" table:style-name="ce39">
            <text:p>2023</text:p>
          </table:table-cell>
          <table:table-cell office:value-type="float" office:value="2024" table:style-name="ce39">
            <text:p>2024</text:p>
          </table:table-cell>
          <table:table-cell office:value-type="float" office:value="2025" table:style-name="ce39">
            <text:p>2025</text:p>
          </table:table-cell>
          <table:table-cell office:value-type="float" office:value="2026" table:style-name="ce39">
            <text:p>2026</text:p>
          </table:table-cell>
          <table:table-cell office:value-type="string" table:style-name="ce22">
            <text:p>% change 2026/2025</text:p>
          </table:table-cell>
          <table:table-cell office:value-type="string" table:style-name="ce22">
            <text:p>June 2026 confidence interval</text:p>
          </table:table-cell>
          <table:table-cell office:value-type="string" table:style-name="ce40">
            <text:p>Indicator</text:p>
          </table:table-cell>
          <table:table-cell table:number-columns-repeated="16337" table:style-name="ce18"/>
        </table:table-row>
        <table:table-row table:style-name="ro9">
          <table:table-cell office:value-type="string" table:style-name="ce23">
            <text:p>Total poultry</text:p>
          </table:table-cell>
          <table:table-cell office:value-type="float" office:value="90682347" table:style-name="ce24">
            <text:p>90,682,347</text:p>
          </table:table-cell>
          <table:table-cell office:value-type="float" office:value="91443131" table:style-name="ce24">
            <text:p>91,443,131</text:p>
          </table:table-cell>
          <table:table-cell office:value-type="float" office:value="93633386" table:style-name="ce24">
            <text:p>93,633,386</text:p>
          </table:table-cell>
          <table:table-cell office:value-type="float" office:value="99540367" table:style-name="ce24">
            <text:p>99,540,367</text:p>
          </table:table-cell>
          <table:table-cell office:value-type="float" office:value="100595447" table:style-name="ce24">
            <text:p>100,595,447</text:p>
          </table:table-cell>
          <table:table-cell office:value-type="float" office:value="92384285" table:style-name="ce24">
            <text:p>92,384,285</text:p>
          </table:table-cell>
          <table:table-cell office:value-type="float" office:value="95217325" table:style-name="ce24">
            <text:p>95,217,325</text:p>
          </table:table-cell>
          <table:table-cell office:value-type="float" office:value="107823843" table:style-name="ce24">
            <text:p>107,823,843</text:p>
          </table:table-cell>
          <table:table-cell office:value-type="float" office:value="103853059" table:style-name="ce24">
            <text:p>103,853,059</text:p>
          </table:table-cell>
          <table:table-cell office:value-type="float" office:value="108885195" table:style-name="ce24">
            <text:p>108,885,195</text:p>
          </table:table-cell>
          <table:table-cell office:value-type="float" office:value="104784730" table:style-name="ce24">
            <text:p>104,784,730</text:p>
          </table:table-cell>
          <table:table-cell office:value-type="float" office:value="104450815" table:style-name="ce24">
            <text:p>104,450,815</text:p>
          </table:table-cell>
          <table:table-cell office:value-type="float" office:value="112247613" table:style-name="ce24">
            <text:p>112,247,613</text:p>
          </table:table-cell>
          <table:table-cell office:value-type="float" office:value="140763071" table:style-name="ce24">
            <text:p>140,763,071</text:p>
          </table:table-cell>
          <table:table-cell office:value-type="float" office:value="126458665" table:style-name="ce24">
            <text:p>126,458,665</text:p>
          </table:table-cell>
          <table:table-cell office:value-type="float" office:value="128667387" table:style-name="ce24">
            <text:p>128,667,387</text:p>
          </table:table-cell>
          <table:table-cell office:value-type="float" office:value="129696194" table:style-name="ce24">
            <text:p>129,696,194</text:p>
          </table:table-cell>
          <table:table-cell office:value-type="float" office:value="139303977" table:style-name="ce24">
            <text:p>139,303,977</text:p>
          </table:table-cell>
          <table:table-cell office:value-type="float" office:value="130518577" table:style-name="ce24">
            <text:p>130,518,577</text:p>
          </table:table-cell>
          <table:table-cell office:value-type="float" office:value="135343639" table:style-name="ce24">
            <text:p>135,343,639</text:p>
          </table:table-cell>
          <table:table-cell office:value-type="float" office:value="136697756" table:style-name="ce24">
            <text:p>136,697,756</text:p>
          </table:table-cell>
          <table:table-cell office:value-type="float" office:value="134398529" table:style-name="ce24">
            <text:p>134,398,529</text:p>
          </table:table-cell>
          <table:table-cell office:value-type="float" office:value="134946991.97233281" table:style-name="ce24">
            <text:p>134,946,992</text:p>
          </table:table-cell>
          <table:table-cell office:value-type="float" office:value="128742686.96154433" table:style-name="ce24">
            <text:p>128,742,687</text:p>
          </table:table-cell>
          <table:table-cell office:value-type="float" office:value="128083140.30540465" table:style-name="ce24">
            <text:p>128,083,140</text:p>
          </table:table-cell>
          <table:table-cell office:value-type="float" office:value="115319777.54390004" table:style-name="ce24">
            <text:p>115,319,778</text:p>
          </table:table-cell>
          <table:table-cell office:value-type="float" office:value="125172787" table:style-name="ce24">
            <text:p>125,172,787</text:p>
          </table:table-cell>
          <table:table-cell office:value-type="float" office:value="120291272" table:style-name="ce24">
            <text:p>120,291,272</text:p>
          </table:table-cell>
          <table:table-cell office:value-type="float" office:value="117930801" table:style-name="ce24">
            <text:p>117,930,801</text:p>
          </table:table-cell>
          <table:table-cell office:value-type="float" office:value="120504242" table:style-name="ce24">
            <text:p>120,504,242</text:p>
          </table:table-cell>
          <table:table-cell office:value-type="float" office:value="125543977" table:style-name="ce24">
            <text:p>125,543,977</text:p>
          </table:table-cell>
          <table:table-cell office:value-type="float" office:value="125433109" table:style-name="ce24">
            <text:p>125,433,109</text:p>
          </table:table-cell>
          <table:table-cell office:value-type="float" office:value="128879491" table:style-name="ce24">
            <text:p>128,879,491</text:p>
          </table:table-cell>
          <table:table-cell office:value-type="float" office:value="134869193" table:style-name="ce24">
            <text:p>134,869,193</text:p>
          </table:table-cell>
          <table:table-cell office:value-type="float" office:value="139688938" table:style-name="ce24">
            <text:p>139,688,938</text:p>
          </table:table-cell>
          <table:table-cell office:value-type="float" office:value="138849762" table:style-name="ce24">
            <text:p>138,849,762</text:p>
          </table:table-cell>
          <table:table-cell office:value-type="float" office:value="134312213" table:style-name="ce24">
            <text:p>134,312,213</text:p>
          </table:table-cell>
          <table:table-cell office:value-type="float" office:value="141084056" table:style-name="ce24">
            <text:p>141,084,056</text:p>
          </table:table-cell>
          <table:table-cell office:value-type="float" office:value="138828304" table:style-name="ce24">
            <text:p>138,828,304</text:p>
          </table:table-cell>
          <table:table-cell office:value-type="float" office:value="130548576" table:style-name="ce24">
            <text:p>130,548,576</text:p>
          </table:table-cell>
          <table:table-cell office:value-type="float" office:value="128580852" table:style-name="ce24">
            <text:p>128,580,852</text:p>
          </table:table-cell>
          <table:table-cell office:value-type="float" office:value="133035904" table:style-name="ce24">
            <text:p>133,035,904</text:p>
          </table:table-cell>
          <table:table-cell office:value-type="float" office:value="133020485" table:style-name="ce24">
            <text:p>133,020,485</text:p>
          </table:table-cell>
          <table:table-cell office:value-type="percentage" office:value="-1.1590104277414692E-4" table:style-name="ce25">
            <text:p>0.0%</text:p>
          </table:table-cell>
          <table:table-cell office:value-type="float" office:value="9469397.4268585108" table:style-name="ce52">
            <text:p>+/- 9,469,397</text:p>
          </table:table-cell>
          <table:table-cell office:value-type="string" table:style-name="ce42">
            <text:p>üü</text:p>
          </table:table-cell>
          <table:table-cell table:number-columns-repeated="16337" table:style-name="ce18"/>
        </table:table-row>
        <table:table-row table:style-name="ro9">
          <table:table-cell office:value-type="string" table:style-name="ce43">
            <text:p>Total breeding and laying fowl</text:p>
          </table:table-cell>
          <table:table-cell office:value-type="float" office:value="46781180" table:style-name="ce24">
            <text:p>46,781,180</text:p>
          </table:table-cell>
          <table:table-cell office:value-type="float" office:value="45804294" table:style-name="ce24">
            <text:p>45,804,294</text:p>
          </table:table-cell>
          <table:table-cell office:value-type="float" office:value="45087832" table:style-name="ce24">
            <text:p>45,087,832</text:p>
          </table:table-cell>
          <table:table-cell office:value-type="float" office:value="45620396" table:style-name="ce24">
            <text:p>45,620,396</text:p>
          </table:table-cell>
          <table:table-cell office:value-type="float" office:value="43512426" table:style-name="ce24">
            <text:p>43,512,426</text:p>
          </table:table-cell>
          <table:table-cell office:value-type="float" office:value="39559461" table:style-name="ce24">
            <text:p>39,559,461</text:p>
          </table:table-cell>
          <table:table-cell office:value-type="float" office:value="39597417" table:style-name="ce24">
            <text:p>39,597,417</text:p>
          </table:table-cell>
          <table:table-cell office:value-type="float" office:value="40107788" table:style-name="ce24">
            <text:p>40,107,788</text:p>
          </table:table-cell>
          <table:table-cell office:value-type="float" office:value="39238249" table:style-name="ce24">
            <text:p>39,238,249</text:p>
          </table:table-cell>
          <table:table-cell office:value-type="float" office:value="39076830" table:style-name="ce24">
            <text:p>39,076,830</text:p>
          </table:table-cell>
          <table:table-cell office:value-type="float" office:value="38914077" table:style-name="ce24">
            <text:p>38,914,077</text:p>
          </table:table-cell>
          <table:table-cell office:value-type="float" office:value="37412670" table:style-name="ce24">
            <text:p>37,412,670</text:p>
          </table:table-cell>
          <table:table-cell office:value-type="float" office:value="37236820" table:style-name="ce24">
            <text:p>37,236,820</text:p>
          </table:table-cell>
          <table:table-cell office:value-type="float" office:value="43149028" table:style-name="ce24">
            <text:p>43,149,028</text:p>
          </table:table-cell>
          <table:table-cell office:value-type="float" office:value="37645947" table:style-name="ce24">
            <text:p>37,645,947</text:p>
          </table:table-cell>
          <table:table-cell office:value-type="float" office:value="37077397" table:style-name="ce24">
            <text:p>37,077,397</text:p>
          </table:table-cell>
          <table:table-cell office:value-type="float" office:value="37490926" table:style-name="ce24">
            <text:p>37,490,926</text:p>
          </table:table-cell>
          <table:table-cell office:value-type="float" office:value="38962941" table:style-name="ce24">
            <text:p>38,962,941</text:p>
          </table:table-cell>
          <table:table-cell office:value-type="float" office:value="38455477" table:style-name="ce24">
            <text:p>38,455,477</text:p>
          </table:table-cell>
          <table:table-cell office:value-type="float" office:value="36639720" table:style-name="ce24">
            <text:p>36,639,720</text:p>
          </table:table-cell>
          <table:table-cell office:value-type="float" office:value="35921852" table:style-name="ce24">
            <text:p>35,921,852</text:p>
          </table:table-cell>
          <table:table-cell office:value-type="float" office:value="37197635.596207246" table:style-name="ce24">
            <text:p>37,197,636</text:p>
          </table:table-cell>
          <table:table-cell office:value-type="float" office:value="36229227.63291759" table:style-name="ce24">
            <text:p>36,229,228</text:p>
          </table:table-cell>
          <table:table-cell office:value-type="float" office:value="33354453.990777932" table:style-name="ce24">
            <text:p>33,354,454</text:p>
          </table:table-cell>
          <table:table-cell office:value-type="float" office:value="32637221.128882714" table:style-name="ce24">
            <text:p>32,637,221</text:p>
          </table:table-cell>
          <table:table-cell office:value-type="float" office:value="31059581.483600076" table:style-name="ce24">
            <text:p>31,059,581</text:p>
          </table:table-cell>
          <table:table-cell office:value-type="float" office:value="35629573" table:style-name="ce24">
            <text:p>35,629,573</text:p>
          </table:table-cell>
          <table:table-cell office:value-type="float" office:value="35165950" table:style-name="ce24">
            <text:p>35,165,950</text:p>
          </table:table-cell>
          <table:table-cell office:value-type="float" office:value="33508797" table:style-name="ce24">
            <text:p>33,508,797</text:p>
          </table:table-cell>
          <table:table-cell office:value-type="float" office:value="33349352" table:style-name="ce24">
            <text:p>33,349,352</text:p>
          </table:table-cell>
          <table:table-cell office:value-type="float" office:value="32671856" table:style-name="ce24">
            <text:p>32,671,856</text:p>
          </table:table-cell>
          <table:table-cell office:value-type="float" office:value="32607739" table:style-name="ce24">
            <text:p>32,607,739</text:p>
          </table:table-cell>
          <table:table-cell office:value-type="float" office:value="33200754" table:style-name="ce24">
            <text:p>33,200,754</text:p>
          </table:table-cell>
          <table:table-cell office:value-type="float" office:value="33747914" table:style-name="ce24">
            <text:p>33,747,914</text:p>
          </table:table-cell>
          <table:table-cell office:value-type="float" office:value="33678130" table:style-name="ce24">
            <text:p>33,678,130</text:p>
          </table:table-cell>
          <table:table-cell office:value-type="float" office:value="33799120" table:style-name="ce24">
            <text:p>33,799,120</text:p>
          </table:table-cell>
          <table:table-cell office:value-type="float" office:value="33031300" table:style-name="ce24">
            <text:p>33,031,300</text:p>
          </table:table-cell>
          <table:table-cell office:value-type="float" office:value="33442966" table:style-name="ce24">
            <text:p>33,442,966</text:p>
          </table:table-cell>
          <table:table-cell office:value-type="float" office:value="32558307" table:style-name="ce24">
            <text:p>32,558,307</text:p>
          </table:table-cell>
          <table:table-cell office:value-type="float" office:value="32203403" table:style-name="ce24">
            <text:p>32,203,403</text:p>
          </table:table-cell>
          <table:table-cell office:value-type="float" office:value="32160262" table:style-name="ce24">
            <text:p>32,160,262</text:p>
          </table:table-cell>
          <table:table-cell office:value-type="float" office:value="30135332" table:style-name="ce24">
            <text:p>30,135,332</text:p>
          </table:table-cell>
          <table:table-cell office:value-type="float" office:value="30454518" table:style-name="ce24">
            <text:p>30,454,518</text:p>
          </table:table-cell>
          <table:table-cell office:value-type="percentage" office:value="1.0591753228403222E-2" table:style-name="ce25">
            <text:p>1.1%</text:p>
          </table:table-cell>
          <table:table-cell office:value-type="float" office:value="3005415.8422771492" table:style-name="ce52">
            <text:p>+/- 3,005,416</text:p>
          </table:table-cell>
          <table:table-cell office:value-type="string" table:style-name="ce42">
            <text:p>ü</text:p>
          </table:table-cell>
          <table:table-cell table:number-columns-repeated="16337" table:style-name="ce18"/>
        </table:table-row>
        <table:table-row table:style-name="ro10">
          <table:table-cell office:value-type="string" table:style-name="ce28">
            <text:p>Hens and pullets laying eggs for eating</text:p>
          </table:table-cell>
          <table:table-cell office:value-type="float" office:value="42621302" table:style-name="ce19">
            <text:p>42,621,302</text:p>
          </table:table-cell>
          <table:table-cell office:value-type="float" office:value="41888662" table:style-name="ce19">
            <text:p>41,888,662</text:p>
          </table:table-cell>
          <table:table-cell office:value-type="float" office:value="41043045" table:style-name="ce19">
            <text:p>41,043,045</text:p>
          </table:table-cell>
          <table:table-cell office:value-type="float" office:value="41017533" table:style-name="ce19">
            <text:p>41,017,533</text:p>
          </table:table-cell>
          <table:table-cell office:value-type="float" office:value="39157459" table:style-name="ce19">
            <text:p>39,157,459</text:p>
          </table:table-cell>
          <table:table-cell office:value-type="float" office:value="35196222" table:style-name="ce19">
            <text:p>35,196,222</text:p>
          </table:table-cell>
          <table:table-cell office:value-type="float" office:value="35373637" table:style-name="ce19">
            <text:p>35,373,637</text:p>
          </table:table-cell>
          <table:table-cell office:value-type="float" office:value="35697981" table:style-name="ce19">
            <text:p>35,697,981</text:p>
          </table:table-cell>
          <table:table-cell office:value-type="float" office:value="35045448" table:style-name="ce19">
            <text:p>35,045,448</text:p>
          </table:table-cell>
          <table:table-cell office:value-type="float" office:value="34671145" table:style-name="ce19">
            <text:p>34,671,145</text:p>
          </table:table-cell>
          <table:table-cell office:value-type="float" office:value="34374070" table:style-name="ce19">
            <text:p>34,374,070</text:p>
          </table:table-cell>
          <table:table-cell office:value-type="float" office:value="33178535" table:style-name="ce19">
            <text:p>33,178,535</text:p>
          </table:table-cell>
          <table:table-cell office:value-type="float" office:value="32448603" table:style-name="ce19">
            <text:p>32,448,603</text:p>
          </table:table-cell>
          <table:table-cell office:value-type="float" office:value="37749247" table:style-name="ce19">
            <text:p>37,749,247</text:p>
          </table:table-cell>
          <table:table-cell office:value-type="float" office:value="31671776" table:style-name="ce19">
            <text:p>31,671,776</text:p>
          </table:table-cell>
          <table:table-cell office:value-type="float" office:value="31624447" table:style-name="ce19">
            <text:p>31,624,447</text:p>
          </table:table-cell>
          <table:table-cell office:value-type="float" office:value="30664771" table:style-name="ce19">
            <text:p>30,664,771</text:p>
          </table:table-cell>
          <table:table-cell office:value-type="float" office:value="31553474" table:style-name="ce19">
            <text:p>31,553,474</text:p>
          </table:table-cell>
          <table:table-cell office:value-type="float" office:value="31219890" table:style-name="ce19">
            <text:p>31,219,890</text:p>
          </table:table-cell>
          <table:table-cell office:value-type="float" office:value="29773850" table:style-name="ce19">
            <text:p>29,773,850</text:p>
          </table:table-cell>
          <table:table-cell office:value-type="float" office:value="29692236" table:style-name="ce19">
            <text:p>29,692,236</text:p>
          </table:table-cell>
          <table:table-cell office:value-type="float" office:value="32106924.770607088" table:style-name="ce19">
            <text:p>32,106,925</text:p>
          </table:table-cell>
          <table:table-cell office:value-type="float" office:value="30192922.665165626" table:style-name="ce19">
            <text:p>30,192,923</text:p>
          </table:table-cell>
          <table:table-cell office:value-type="float" office:value="27419369.710508611" table:style-name="ce19">
            <text:p>27,419,370</text:p>
          </table:table-cell>
          <table:table-cell office:value-type="float" office:value="26497972.712959286" table:style-name="ce19">
            <text:p>26,497,973</text:p>
          </table:table-cell>
          <table:table-cell office:value-type="float" office:value="24760393.566700071" table:style-name="ce19">
            <text:p>24,760,394</text:p>
          </table:table-cell>
          <table:table-cell office:value-type="float" office:value="28498573.399999999" table:style-name="ce19">
            <text:p>28,498,573</text:p>
          </table:table-cell>
          <table:table-cell office:value-type="float" office:value="28141904" table:style-name="ce19">
            <text:p>28,141,904</text:p>
          </table:table-cell>
          <table:table-cell office:value-type="float" office:value="26625601" table:style-name="ce19">
            <text:p>26,625,601</text:p>
          </table:table-cell>
          <table:table-cell office:value-type="float" office:value="25856020" table:style-name="ce19">
            <text:p>25,856,020</text:p>
          </table:table-cell>
          <table:table-cell office:value-type="float" office:value="25374380" table:style-name="ce19">
            <text:p>25,374,380</text:p>
          </table:table-cell>
          <table:table-cell office:value-type="float" office:value="25181300" table:style-name="ce19">
            <text:p>25,181,300</text:p>
          </table:table-cell>
          <table:table-cell office:value-type="float" office:value="25451058" table:style-name="ce19">
            <text:p>25,451,058</text:p>
          </table:table-cell>
          <table:table-cell office:value-type="float" office:value="25486403" table:style-name="ce19">
            <text:p>25,486,403</text:p>
          </table:table-cell>
          <table:table-cell office:value-type="float" office:value="25277994" table:style-name="ce19">
            <text:p>25,277,994</text:p>
          </table:table-cell>
          <table:table-cell office:value-type="float" office:value="25388360" table:style-name="ce19">
            <text:p>25,388,360</text:p>
          </table:table-cell>
          <table:table-cell office:value-type="float" office:value="24472143" table:style-name="ce19">
            <text:p>24,472,143</text:p>
          </table:table-cell>
          <table:table-cell office:value-type="float" office:value="24924306" table:style-name="ce19">
            <text:p>24,924,306</text:p>
          </table:table-cell>
          <table:table-cell office:value-type="float" office:value="24050604" table:style-name="ce19">
            <text:p>24,050,604</text:p>
          </table:table-cell>
          <table:table-cell office:value-type="float" office:value="23006783" table:style-name="ce19">
            <text:p>23,006,783</text:p>
          </table:table-cell>
          <table:table-cell office:value-type="float" office:value="23344182" table:style-name="ce19">
            <text:p>23,344,182</text:p>
          </table:table-cell>
          <table:table-cell office:value-type="float" office:value="22192780" table:style-name="ce19">
            <text:p>22,192,780</text:p>
          </table:table-cell>
          <table:table-cell office:value-type="float" office:value="22298210" table:style-name="ce19">
            <text:p>22,298,210</text:p>
          </table:table-cell>
          <table:table-cell office:value-type="percentage" office:value="4.7506441284057566E-3" table:style-name="ce27">
            <text:p>0.5%</text:p>
          </table:table-cell>
          <table:table-cell office:value-type="float" office:value="2534860.5128000001" table:style-name="ce55">
            <text:p>+/- 2,534,861</text:p>
          </table:table-cell>
          <table:table-cell office:value-type="string" table:style-name="ce45">
            <text:p>ü</text:p>
          </table:table-cell>
          <table:table-cell table:number-columns-repeated="16337" table:style-name="ce18"/>
        </table:table-row>
        <table:table-row table:style-name="ro10">
          <table:table-cell office:value-type="string" table:style-name="ce28">
            <text:p>Breeding flock</text:p>
          </table:table-cell>
          <table:table-cell office:value-type="float" office:value="4159878" table:style-name="ce19">
            <text:p>4,159,878</text:p>
          </table:table-cell>
          <table:table-cell office:value-type="float" office:value="3915632" table:style-name="ce19">
            <text:p>3,915,632</text:p>
          </table:table-cell>
          <table:table-cell office:value-type="float" office:value="4044787" table:style-name="ce19">
            <text:p>4,044,787</text:p>
          </table:table-cell>
          <table:table-cell office:value-type="float" office:value="4602863" table:style-name="ce19">
            <text:p>4,602,863</text:p>
          </table:table-cell>
          <table:table-cell office:value-type="float" office:value="4354967" table:style-name="ce19">
            <text:p>4,354,967</text:p>
          </table:table-cell>
          <table:table-cell office:value-type="float" office:value="4363239" table:style-name="ce19">
            <text:p>4,363,239</text:p>
          </table:table-cell>
          <table:table-cell office:value-type="float" office:value="4223780" table:style-name="ce19">
            <text:p>4,223,780</text:p>
          </table:table-cell>
          <table:table-cell office:value-type="float" office:value="4409807" table:style-name="ce19">
            <text:p>4,409,807</text:p>
          </table:table-cell>
          <table:table-cell office:value-type="float" office:value="4192801" table:style-name="ce19">
            <text:p>4,192,801</text:p>
          </table:table-cell>
          <table:table-cell office:value-type="float" office:value="4405685" table:style-name="ce19">
            <text:p>4,405,685</text:p>
          </table:table-cell>
          <table:table-cell office:value-type="float" office:value="4540007" table:style-name="ce19">
            <text:p>4,540,007</text:p>
          </table:table-cell>
          <table:table-cell office:value-type="float" office:value="4234135" table:style-name="ce19">
            <text:p>4,234,135</text:p>
          </table:table-cell>
          <table:table-cell office:value-type="float" office:value="4788217" table:style-name="ce19">
            <text:p>4,788,217</text:p>
          </table:table-cell>
          <table:table-cell office:value-type="float" office:value="5399781" table:style-name="ce19">
            <text:p>5,399,781</text:p>
          </table:table-cell>
          <table:table-cell office:value-type="float" office:value="5974171" table:style-name="ce19">
            <text:p>5,974,171</text:p>
          </table:table-cell>
          <table:table-cell office:value-type="float" office:value="5452950" table:style-name="ce19">
            <text:p>5,452,950</text:p>
          </table:table-cell>
          <table:table-cell office:value-type="float" office:value="6826155" table:style-name="ce19">
            <text:p>6,826,155</text:p>
          </table:table-cell>
          <table:table-cell office:value-type="float" office:value="7409467" table:style-name="ce19">
            <text:p>7,409,467</text:p>
          </table:table-cell>
          <table:table-cell office:value-type="float" office:value="7235587" table:style-name="ce19">
            <text:p>7,235,587</text:p>
          </table:table-cell>
          <table:table-cell office:value-type="float" office:value="6865870" table:style-name="ce19">
            <text:p>6,865,870</text:p>
          </table:table-cell>
          <table:table-cell office:value-type="float" office:value="6229616" table:style-name="ce19">
            <text:p>6,229,616</text:p>
          </table:table-cell>
          <table:table-cell office:value-type="float" office:value="5090710.8256001594" table:style-name="ce19">
            <text:p>5,090,711</text:p>
          </table:table-cell>
          <table:table-cell office:value-type="float" office:value="6036304.967751964" table:style-name="ce19">
            <text:p>6,036,305</text:p>
          </table:table-cell>
          <table:table-cell office:value-type="float" office:value="5935084.2802693211" table:style-name="ce19">
            <text:p>5,935,084</text:p>
          </table:table-cell>
          <table:table-cell office:value-type="float" office:value="6139248.4159234278" table:style-name="ce19">
            <text:p>6,139,248</text:p>
          </table:table-cell>
          <table:table-cell office:value-type="float" office:value="6299187.9169000043" table:style-name="ce19">
            <text:p>6,299,188</text:p>
          </table:table-cell>
          <table:table-cell office:value-type="float" office:value="7130999.5999999996" table:style-name="ce19">
            <text:p>7,131,000</text:p>
          </table:table-cell>
          <table:table-cell office:value-type="float" office:value="7024046" table:style-name="ce19">
            <text:p>7,024,046</text:p>
          </table:table-cell>
          <table:table-cell office:value-type="float" office:value="6883196" table:style-name="ce19">
            <text:p>6,883,196</text:p>
          </table:table-cell>
          <table:table-cell office:value-type="float" office:value="7493332" table:style-name="ce19">
            <text:p>7,493,332</text:p>
          </table:table-cell>
          <table:table-cell office:value-type="float" office:value="7297476" table:style-name="ce19">
            <text:p>7,297,476</text:p>
          </table:table-cell>
          <table:table-cell office:value-type="float" office:value="7426439" table:style-name="ce19">
            <text:p>7,426,439</text:p>
          </table:table-cell>
          <table:table-cell office:value-type="float" office:value="7749696" table:style-name="ce19">
            <text:p>7,749,696</text:p>
          </table:table-cell>
          <table:table-cell office:value-type="float" office:value="8261511" table:style-name="ce19">
            <text:p>8,261,511</text:p>
          </table:table-cell>
          <table:table-cell office:value-type="float" office:value="8400136" table:style-name="ce19">
            <text:p>8,400,136</text:p>
          </table:table-cell>
          <table:table-cell office:value-type="float" office:value="8410760" table:style-name="ce19">
            <text:p>8,410,760</text:p>
          </table:table-cell>
          <table:table-cell office:value-type="float" office:value="8559157" table:style-name="ce19">
            <text:p>8,559,157</text:p>
          </table:table-cell>
          <table:table-cell office:value-type="float" office:value="8518660" table:style-name="ce19">
            <text:p>8,518,660</text:p>
          </table:table-cell>
          <table:table-cell office:value-type="float" office:value="8507703" table:style-name="ce19">
            <text:p>8,507,703</text:p>
          </table:table-cell>
          <table:table-cell office:value-type="float" office:value="9196620" table:style-name="ce19">
            <text:p>9,196,620</text:p>
          </table:table-cell>
          <table:table-cell office:value-type="float" office:value="8816080" table:style-name="ce19">
            <text:p>8,816,080</text:p>
          </table:table-cell>
          <table:table-cell office:value-type="float" office:value="7942552" table:style-name="ce19">
            <text:p>7,942,552</text:p>
          </table:table-cell>
          <table:table-cell office:value-type="float" office:value="8156308" table:style-name="ce19">
            <text:p>8,156,308</text:p>
          </table:table-cell>
          <table:table-cell office:value-type="percentage" office:value="2.6912760533390312E-2" table:style-name="ce27">
            <text:p>2.7%</text:p>
          </table:table-cell>
          <table:table-cell office:value-type="float" office:value="1614622.73168" table:style-name="ce55">
            <text:p>+/- 1,614,623</text:p>
          </table:table-cell>
          <table:table-cell office:value-type="string" table:style-name="ce42">
            <text:p>y</text:p>
          </table:table-cell>
          <table:table-cell table:number-columns-repeated="16337" table:style-name="ce18"/>
        </table:table-row>
        <table:table-row table:style-name="ro9">
          <table:table-cell office:value-type="string" table:style-name="ce43">
            <text:p>Table chickens (broilers)</text:p>
          </table:table-cell>
          <table:table-cell office:value-type="float" office:value="42447173" table:style-name="ce24">
            <text:p>42,447,173</text:p>
          </table:table-cell>
          <table:table-cell office:value-type="float" office:value="44063433" table:style-name="ce24">
            <text:p>44,063,433</text:p>
          </table:table-cell>
          <table:table-cell office:value-type="float" office:value="46872243" table:style-name="ce24">
            <text:p>46,872,243</text:p>
          </table:table-cell>
          <table:table-cell office:value-type="float" office:value="52253653" table:style-name="ce24">
            <text:p>52,253,653</text:p>
          </table:table-cell>
          <table:table-cell office:value-type="float" office:value="55349733" table:style-name="ce24">
            <text:p>55,349,733</text:p>
          </table:table-cell>
          <table:table-cell office:value-type="float" office:value="50827241" table:style-name="ce24">
            <text:p>50,827,241</text:p>
          </table:table-cell>
          <table:table-cell office:value-type="float" office:value="53524026" table:style-name="ce24">
            <text:p>53,524,026</text:p>
          </table:table-cell>
          <table:table-cell office:value-type="float" office:value="55607622" table:style-name="ce24">
            <text:p>55,607,622</text:p>
          </table:table-cell>
          <table:table-cell office:value-type="float" office:value="52824275" table:style-name="ce24">
            <text:p>52,824,275</text:p>
          </table:table-cell>
          <table:table-cell office:value-type="float" office:value="57773800" table:style-name="ce24">
            <text:p>57,773,800</text:p>
          </table:table-cell>
          <table:table-cell office:value-type="float" office:value="53259490" table:style-name="ce24">
            <text:p>53,259,490</text:p>
          </table:table-cell>
          <table:table-cell office:value-type="float" office:value="52942262" table:style-name="ce24">
            <text:p>52,942,262</text:p>
          </table:table-cell>
          <table:table-cell office:value-type="float" office:value="57904953" table:style-name="ce24">
            <text:p>57,904,953</text:p>
          </table:table-cell>
          <table:table-cell office:value-type="float" office:value="81491335" table:style-name="ce24">
            <text:p>81,491,335</text:p>
          </table:table-cell>
          <table:table-cell office:value-type="float" office:value="72771102" table:style-name="ce24">
            <text:p>72,771,102</text:p>
          </table:table-cell>
          <table:table-cell office:value-type="float" office:value="77545396" table:style-name="ce24">
            <text:p>77,545,396</text:p>
          </table:table-cell>
          <table:table-cell office:value-type="float" office:value="77959661" table:style-name="ce24">
            <text:p>77,959,661</text:p>
          </table:table-cell>
          <table:table-cell office:value-type="float" office:value="85434237" table:style-name="ce24">
            <text:p>85,434,237</text:p>
          </table:table-cell>
          <table:table-cell office:value-type="float" office:value="78862569" table:style-name="ce24">
            <text:p>78,862,569</text:p>
          </table:table-cell>
          <table:table-cell office:value-type="float" office:value="86175440" table:style-name="ce24">
            <text:p>86,175,440</text:p>
          </table:table-cell>
          <table:table-cell office:value-type="float" office:value="87700309" table:style-name="ce24">
            <text:p>87,700,309</text:p>
          </table:table-cell>
          <table:table-cell office:value-type="float" office:value="84741894.403792754" table:style-name="ce24">
            <text:p>84,741,894</text:p>
          </table:table-cell>
          <table:table-cell office:value-type="float" office:value="84712916.339415222" table:style-name="ce24">
            <text:p>84,712,916</text:p>
          </table:table-cell>
          <table:table-cell office:value-type="float" office:value="86020025.692264304" table:style-name="ce24">
            <text:p>86,020,026</text:p>
          </table:table-cell>
          <table:table-cell office:value-type="float" office:value="84416107.602704138" table:style-name="ce24">
            <text:p>84,416,108</text:p>
          </table:table-cell>
          <table:table-cell office:value-type="float" office:value="73678719.315199971" table:style-name="ce24">
            <text:p>73,678,719</text:p>
          </table:table-cell>
          <table:table-cell office:value-type="float" office:value="78788030" table:style-name="ce24">
            <text:p>78,788,030</text:p>
          </table:table-cell>
          <table:table-cell office:value-type="float" office:value="74440948" table:style-name="ce24">
            <text:p>74,440,948</text:p>
          </table:table-cell>
          <table:table-cell office:value-type="float" office:value="74271691" table:style-name="ce24">
            <text:p>74,271,691</text:p>
          </table:table-cell>
          <table:table-cell office:value-type="float" office:value="76999044" table:style-name="ce24">
            <text:p>76,999,044</text:p>
          </table:table-cell>
          <table:table-cell office:value-type="float" office:value="82693074" table:style-name="ce24">
            <text:p>82,693,074</text:p>
          </table:table-cell>
          <table:table-cell office:value-type="float" office:value="82585274" table:style-name="ce24">
            <text:p>82,585,274</text:p>
          </table:table-cell>
          <table:table-cell office:value-type="float" office:value="85327638" table:style-name="ce24">
            <text:p>85,327,638</text:p>
          </table:table-cell>
          <table:table-cell office:value-type="float" office:value="90605205" table:style-name="ce24">
            <text:p>90,605,205</text:p>
          </table:table-cell>
          <table:table-cell office:value-type="float" office:value="95848618" table:style-name="ce24">
            <text:p>95,848,618</text:p>
          </table:table-cell>
          <table:table-cell office:value-type="float" office:value="95149621" table:style-name="ce24">
            <text:p>95,149,621</text:p>
          </table:table-cell>
          <table:table-cell office:value-type="float" office:value="91967690" table:style-name="ce24">
            <text:p>91,967,690</text:p>
          </table:table-cell>
          <table:table-cell office:value-type="float" office:value="97791156" table:style-name="ce24">
            <text:p>97,791,156</text:p>
          </table:table-cell>
          <table:table-cell office:value-type="float" office:value="97305310" table:style-name="ce24">
            <text:p>97,305,310</text:p>
          </table:table-cell>
          <table:table-cell office:value-type="float" office:value="91096050" table:style-name="ce24">
            <text:p>91,096,050</text:p>
          </table:table-cell>
          <table:table-cell office:value-type="float" office:value="87923625" table:style-name="ce24">
            <text:p>87,923,625</text:p>
          </table:table-cell>
          <table:table-cell office:value-type="float" office:value="95131919" table:style-name="ce24">
            <text:p>95,131,919</text:p>
          </table:table-cell>
          <table:table-cell office:value-type="float" office:value="95318022" table:style-name="ce24">
            <text:p>95,318,022</text:p>
          </table:table-cell>
          <table:table-cell office:value-type="percentage" office:value="1.9562624401594508E-3" table:style-name="ce25">
            <text:p>0.2%</text:p>
          </table:table-cell>
          <table:table-cell office:value-type="float" office:value="8967519.5097599998" table:style-name="ce52">
            <text:p>+/- 8,967,520</text:p>
          </table:table-cell>
          <table:table-cell office:value-type="string" table:style-name="ce42">
            <text:p>üü</text:p>
          </table:table-cell>
          <table:table-cell table:number-columns-repeated="16337" table:style-name="ce18"/>
        </table:table-row>
        <table:table-row table:style-name="ro9">
          <table:table-cell office:value-type="string" table:style-name="ce43">
            <text:p>Other poultry</text:p>
          </table:table-cell>
          <table:table-cell office:value-type="float" office:value="1453994" table:style-name="ce70">
            <text:p>1,453,994</text:p>
          </table:table-cell>
          <table:table-cell office:value-type="float" office:value="1575404" table:style-name="ce70">
            <text:p>1,575,404</text:p>
          </table:table-cell>
          <table:table-cell office:value-type="float" office:value="1673311" table:style-name="ce70">
            <text:p>1,673,311</text:p>
          </table:table-cell>
          <table:table-cell office:value-type="float" office:value="1666318" table:style-name="ce70">
            <text:p>1,666,318</text:p>
          </table:table-cell>
          <table:table-cell office:value-type="float" office:value="1733288" table:style-name="ce70">
            <text:p>1,733,288</text:p>
          </table:table-cell>
          <table:table-cell office:value-type="float" office:value="1997583" table:style-name="ce70">
            <text:p>1,997,583</text:p>
          </table:table-cell>
          <table:table-cell office:value-type="float" office:value="2095882" table:style-name="ce70">
            <text:p>2,095,882</text:p>
          </table:table-cell>
          <table:table-cell office:value-type="float" office:value="12108433" table:style-name="ce70">
            <text:p>12,108,433</text:p>
          </table:table-cell>
          <table:table-cell office:value-type="float" office:value="11790535" table:style-name="ce70">
            <text:p>11,790,535</text:p>
          </table:table-cell>
          <table:table-cell office:value-type="float" office:value="12034565" table:style-name="ce70">
            <text:p>12,034,565</text:p>
          </table:table-cell>
          <table:table-cell office:value-type="float" office:value="12611163" table:style-name="ce70">
            <text:p>12,611,163</text:p>
          </table:table-cell>
          <table:table-cell office:value-type="float" office:value="14095883" table:style-name="ce70">
            <text:p>14,095,883</text:p>
          </table:table-cell>
          <table:table-cell office:value-type="float" office:value="17105840" table:style-name="ce70">
            <text:p>17,105,840</text:p>
          </table:table-cell>
          <table:table-cell office:value-type="float" office:value="16122708" table:style-name="ce70">
            <text:p>16,122,708</text:p>
          </table:table-cell>
          <table:table-cell office:value-type="float" office:value="16041616" table:style-name="ce70">
            <text:p>16,041,616</text:p>
          </table:table-cell>
          <table:table-cell office:value-type="float" office:value="14044594" table:style-name="ce70">
            <text:p>14,044,594</text:p>
          </table:table-cell>
          <table:table-cell office:value-type="float" office:value="14245607" table:style-name="ce70">
            <text:p>14,245,607</text:p>
          </table:table-cell>
          <table:table-cell office:value-type="float" office:value="14906799" table:style-name="ce70">
            <text:p>14,906,799</text:p>
          </table:table-cell>
          <table:table-cell office:value-type="float" office:value="13200531" table:style-name="ce24">
            <text:p>13,200,531</text:p>
          </table:table-cell>
          <table:table-cell office:value-type="float" office:value="12528479" table:style-name="ce24">
            <text:p>12,528,479</text:p>
          </table:table-cell>
          <table:table-cell office:value-type="float" office:value="13075595" table:style-name="ce24">
            <text:p>13,075,595</text:p>
          </table:table-cell>
          <table:table-cell office:value-type="float" office:value="12458999" table:style-name="ce24">
            <text:p>12,458,999</text:p>
          </table:table-cell>
          <table:table-cell office:value-type="float" office:value="14004848" table:style-name="ce24">
            <text:p>14,004,848</text:p>
          </table:table-cell>
          <table:table-cell office:value-type="float" office:value="9368207.2785021011" table:style-name="ce24">
            <text:p>9,368,207</text:p>
          </table:table-cell>
          <table:table-cell office:value-type="float" office:value="11029811.573817803" table:style-name="ce24">
            <text:p>11,029,812</text:p>
          </table:table-cell>
          <table:table-cell office:value-type="float" office:value="10581476.745099999" table:style-name="ce24">
            <text:p>10,581,477</text:p>
          </table:table-cell>
          <table:table-cell office:value-type="float" office:value="10755184" table:style-name="ce24">
            <text:p>10,755,184</text:p>
          </table:table-cell>
          <table:table-cell office:value-type="float" office:value="10684374" table:style-name="ce24">
            <text:p>10,684,374</text:p>
          </table:table-cell>
          <table:table-cell office:value-type="float" office:value="10150313" table:style-name="ce24">
            <text:p>10,150,313</text:p>
          </table:table-cell>
          <table:table-cell office:value-type="float" office:value="10155846" table:style-name="ce24">
            <text:p>10,155,846</text:p>
          </table:table-cell>
          <table:table-cell office:value-type="float" office:value="10179047" table:style-name="ce24">
            <text:p>10,179,047</text:p>
          </table:table-cell>
          <table:table-cell office:value-type="float" office:value="10240096" table:style-name="ce24">
            <text:p>10,240,096</text:p>
          </table:table-cell>
          <table:table-cell office:value-type="float" office:value="10351099" table:style-name="ce24">
            <text:p>10,351,099</text:p>
          </table:table-cell>
          <table:table-cell office:value-type="float" office:value="10516074" table:style-name="ce24">
            <text:p>10,516,074</text:p>
          </table:table-cell>
          <table:table-cell office:value-type="float" office:value="10162190" table:style-name="ce24">
            <text:p>10,162,190</text:p>
          </table:table-cell>
          <table:table-cell office:value-type="float" office:value="9901021" table:style-name="ce24">
            <text:p>9,901,021</text:p>
          </table:table-cell>
          <table:table-cell office:value-type="float" office:value="9313223" table:style-name="ce24">
            <text:p>9,313,223</text:p>
          </table:table-cell>
          <table:table-cell office:value-type="float" office:value="9849934" table:style-name="ce24">
            <text:p>9,849,934</text:p>
          </table:table-cell>
          <table:table-cell office:value-type="float" office:value="8964687" table:style-name="ce24">
            <text:p>8,964,687</text:p>
          </table:table-cell>
          <table:table-cell office:value-type="float" office:value="7249123" table:style-name="ce24">
            <text:p>7,249,123</text:p>
          </table:table-cell>
          <table:table-cell office:value-type="float" office:value="8496965" table:style-name="ce24">
            <text:p>8,496,965</text:p>
          </table:table-cell>
          <table:table-cell office:value-type="float" office:value="7768653" table:style-name="ce24">
            <text:p>7,768,653</text:p>
          </table:table-cell>
          <table:table-cell office:value-type="float" office:value="7247945" table:style-name="ce24">
            <text:p>7,247,945</text:p>
          </table:table-cell>
          <table:table-cell office:value-type="percentage" office:value="-6.7026806320220511E-2" table:style-name="ce25">
            <text:p>-6.7%</text:p>
          </table:table-cell>
          <table:table-cell office:value-type="float" office:value="469635.0549712553" table:style-name="ce52">
            <text:p>+/- 469,635</text:p>
          </table:table-cell>
          <table:table-cell office:value-type="string" table:style-name="ce42">
            <text:p>üü</text:p>
          </table:table-cell>
          <table:table-cell table:number-columns-repeated="16337" table:style-name="ce18"/>
        </table:table-row>
        <table:table-row table:style-name="ro10">
          <table:table-cell office:value-type="string" table:style-name="ce28">
            <text:p>Ducks</text:p>
          </table:table-cell>
          <table:table-cell office:value-type="float" office:value="1331334" table:style-name="ce46">
            <text:p>1,331,334</text:p>
          </table:table-cell>
          <table:table-cell office:value-type="float" office:value="1456434" table:style-name="ce46">
            <text:p>1,456,434</text:p>
          </table:table-cell>
          <table:table-cell office:value-type="float" office:value="1542201" table:style-name="ce46">
            <text:p>1,542,201</text:p>
          </table:table-cell>
          <table:table-cell office:value-type="float" office:value="1508480" table:style-name="ce46">
            <text:p>1,508,480</text:p>
          </table:table-cell>
          <table:table-cell office:value-type="float" office:value="1571305" table:style-name="ce46">
            <text:p>1,571,305</text:p>
          </table:table-cell>
          <table:table-cell office:value-type="float" office:value="1822012" table:style-name="ce46">
            <text:p>1,822,012</text:p>
          </table:table-cell>
          <table:table-cell office:value-type="float" office:value="1942287" table:style-name="ce46">
            <text:p>1,942,287</text:p>
          </table:table-cell>
          <table:table-cell office:value-type="float" office:value="1955442" table:style-name="ce46">
            <text:p>1,955,442</text:p>
          </table:table-cell>
          <table:table-cell office:value-type="float" office:value="2113729" table:style-name="ce46">
            <text:p>2,113,729</text:p>
          </table:table-cell>
          <table:table-cell office:value-type="float" office:value="2285624" table:style-name="ce46">
            <text:p>2,285,624</text:p>
          </table:table-cell>
          <table:table-cell office:value-type="float" office:value="2266259" table:style-name="ce46">
            <text:p>2,266,259</text:p>
          </table:table-cell>
          <table:table-cell office:value-type="float" office:value="2376198" table:style-name="ce46">
            <text:p>2,376,198</text:p>
          </table:table-cell>
          <table:table-cell office:value-type="float" office:value="2357906" table:style-name="ce46">
            <text:p>2,357,906</text:p>
          </table:table-cell>
          <table:table-cell office:value-type="float" office:value="4110724" table:style-name="ce46">
            <text:p>4,110,724</text:p>
          </table:table-cell>
          <table:table-cell office:value-type="float" office:value="2614186" table:style-name="ce46">
            <text:p>2,614,186</text:p>
          </table:table-cell>
          <table:table-cell office:value-type="float" office:value="2738691" table:style-name="ce46">
            <text:p>2,738,691</text:p>
          </table:table-cell>
          <table:table-cell office:value-type="float" office:value="2555133" table:style-name="ce46">
            <text:p>2,555,133</text:p>
          </table:table-cell>
          <table:table-cell office:value-type="float" office:value="2565391" table:style-name="ce46">
            <text:p>2,565,391</text:p>
          </table:table-cell>
          <table:table-cell office:value-type="float" office:value="2725472" table:style-name="ce19">
            <text:p>2,725,472</text:p>
          </table:table-cell>
          <table:table-cell office:value-type="float" office:value="2376290" table:style-name="ce19">
            <text:p>2,376,290</text:p>
          </table:table-cell>
          <table:table-cell office:value-type="float" office:value="2892647" table:style-name="ce19">
            <text:p>2,892,647</text:p>
          </table:table-cell>
          <table:table-cell office:value-type="float" office:value="2607772.0339127686" table:style-name="ce19">
            <text:p>2,607,772</text:p>
          </table:table-cell>
          <table:table-cell office:value-type="float" office:value="3249372.043440917" table:style-name="ce19">
            <text:p>3,249,372</text:p>
          </table:table-cell>
          <table:table-cell office:value-type="float" office:value="2377247.8522108151" table:style-name="ce19">
            <text:p>2,377,248</text:p>
          </table:table-cell>
          <table:table-cell office:value-type="float" office:value="2059498.8149520755" table:style-name="ce19">
            <text:p>2,059,499</text:p>
          </table:table-cell>
          <table:table-cell office:value-type="float" office:value="2451480.9808000117" table:style-name="ce19">
            <text:p>2,451,481</text:p>
          </table:table-cell>
          <table:table-cell office:value-type="float" office:value="2358003" table:style-name="ce19">
            <text:p>2,358,003</text:p>
          </table:table-cell>
          <table:table-cell office:value-type="float" office:value="2266257" table:style-name="ce19">
            <text:p>2,266,257</text:p>
          </table:table-cell>
          <table:table-cell office:value-type="float" office:value="2184750" table:style-name="ce19">
            <text:p>2,184,750</text:p>
          </table:table-cell>
          <table:table-cell office:value-type="float" office:value="2237802" table:style-name="ce19">
            <text:p>2,237,802</text:p>
          </table:table-cell>
          <table:table-cell office:value-type="float" office:value="1856229" table:style-name="ce19">
            <text:p>1,856,229</text:p>
          </table:table-cell>
          <table:table-cell office:value-type="float" office:value="2078192" table:style-name="ce19">
            <text:p>2,078,192</text:p>
          </table:table-cell>
          <table:table-cell office:value-type="float" office:value="1832381" table:style-name="ce19">
            <text:p>1,832,381</text:p>
          </table:table-cell>
          <table:table-cell office:value-type="float" office:value="2076500" table:style-name="ce19">
            <text:p>2,076,500</text:p>
          </table:table-cell>
          <table:table-cell office:value-type="float" office:value="1897364" table:style-name="ce19">
            <text:p>1,897,364</text:p>
          </table:table-cell>
          <table:table-cell office:value-type="float" office:value="1711841" table:style-name="ce19">
            <text:p>1,711,841</text:p>
          </table:table-cell>
          <table:table-cell office:value-type="float" office:value="1832396" table:style-name="ce19">
            <text:p>1,832,396</text:p>
          </table:table-cell>
          <table:table-cell office:value-type="float" office:value="1918531" table:style-name="ce19">
            <text:p>1,918,531</text:p>
          </table:table-cell>
          <table:table-cell office:value-type="float" office:value="2173813" table:style-name="ce19">
            <text:p>2,173,813</text:p>
          </table:table-cell>
          <table:table-cell office:value-type="float" office:value="1467362" table:style-name="ce19">
            <text:p>1,467,362</text:p>
          </table:table-cell>
          <table:table-cell office:value-type="float" office:value="1706359" table:style-name="ce19">
            <text:p>1,706,359</text:p>
          </table:table-cell>
          <table:table-cell office:value-type="float" office:value="1530216" table:style-name="ce19">
            <text:p>1,530,216</text:p>
          </table:table-cell>
          <table:table-cell office:value-type="float" office:value="1248887" table:style-name="ce19">
            <text:p>1,248,887</text:p>
          </table:table-cell>
          <table:table-cell office:value-type="percentage" office:value="-0.18384920821635642" table:style-name="ce27">
            <text:p>-18.4%</text:p>
          </table:table-cell>
          <table:table-cell office:value-type="float" office:value="190929.84456" table:style-name="ce55">
            <text:p>+/- 190,930</text:p>
          </table:table-cell>
          <table:table-cell office:value-type="string" table:style-name="ce45">
            <text:p>ü</text:p>
          </table:table-cell>
          <table:table-cell table:number-columns-repeated="16337" table:style-name="ce18"/>
        </table:table-row>
        <table:table-row table:style-name="ro10">
          <table:table-cell office:value-type="string" table:style-name="ce28">
            <text:p>Geese</text:p>
          </table:table-cell>
          <table:table-cell office:value-type="float" office:value="122660" table:style-name="ce46">
            <text:p>122,660</text:p>
          </table:table-cell>
          <table:table-cell office:value-type="float" office:value="118970" table:style-name="ce46">
            <text:p>118,970</text:p>
          </table:table-cell>
          <table:table-cell office:value-type="float" office:value="131110" table:style-name="ce46">
            <text:p>131,110</text:p>
          </table:table-cell>
          <table:table-cell office:value-type="float" office:value="157838" table:style-name="ce46">
            <text:p>157,838</text:p>
          </table:table-cell>
          <table:table-cell office:value-type="float" office:value="161983" table:style-name="ce46">
            <text:p>161,983</text:p>
          </table:table-cell>
          <table:table-cell office:value-type="float" office:value="175571" table:style-name="ce46">
            <text:p>175,571</text:p>
          </table:table-cell>
          <table:table-cell office:value-type="float" office:value="153595" table:style-name="ce46">
            <text:p>153,595</text:p>
          </table:table-cell>
          <table:table-cell office:value-type="float" office:value="141372" table:style-name="ce46">
            <text:p>141,372</text:p>
          </table:table-cell>
          <table:table-cell office:value-type="float" office:value="133127" table:style-name="ce46">
            <text:p>133,127</text:p>
          </table:table-cell>
          <table:table-cell office:value-type="float" office:value="147668" table:style-name="ce46">
            <text:p>147,668</text:p>
          </table:table-cell>
          <table:table-cell office:value-type="float" office:value="129592" table:style-name="ce46">
            <text:p>129,592</text:p>
          </table:table-cell>
          <table:table-cell office:value-type="float" office:value="128370" table:style-name="ce46">
            <text:p>128,370</text:p>
          </table:table-cell>
          <table:table-cell office:value-type="float" office:value="148527" table:style-name="ce46">
            <text:p>148,527</text:p>
          </table:table-cell>
          <table:table-cell office:value-type="float" office:value="159511" table:style-name="ce46">
            <text:p>159,511</text:p>
          </table:table-cell>
          <table:table-cell office:value-type="float" office:value="130156" table:style-name="ce46">
            <text:p>130,156</text:p>
          </table:table-cell>
          <table:table-cell office:value-type="float" office:value="141052" table:style-name="ce46">
            <text:p>141,052</text:p>
          </table:table-cell>
          <table:table-cell office:value-type="float" office:value="136351" table:style-name="ce46">
            <text:p>136,351</text:p>
          </table:table-cell>
          <table:table-cell office:value-type="float" office:value="116363" table:style-name="ce46">
            <text:p>116,363</text:p>
          </table:table-cell>
          <table:table-cell office:value-type="float" office:value="152293" table:style-name="ce19">
            <text:p>152,293</text:p>
          </table:table-cell>
          <table:table-cell office:value-type="float" office:value="151697" table:style-name="ce19">
            <text:p>151,697</text:p>
          </table:table-cell>
          <table:table-cell office:value-type="float" office:value="161821" table:style-name="ce19">
            <text:p>161,821</text:p>
          </table:table-cell>
          <table:table-cell office:value-type="float" office:value="157368.31795874384" table:style-name="ce19">
            <text:p>157,368</text:p>
          </table:table-cell>
          <table:table-cell office:value-type="float" office:value="171942.87322457248" table:style-name="ce19">
            <text:p>171,943</text:p>
          </table:table-cell>
          <table:table-cell office:value-type="float" office:value="106901.87924518248" table:style-name="ce19">
            <text:p>106,902</text:p>
          </table:table-cell>
          <table:table-cell office:value-type="float" office:value="105185.95404814628" table:style-name="ce19">
            <text:p>105,186</text:p>
          </table:table-cell>
          <table:table-cell office:value-type="float" office:value="115599.57549999967" table:style-name="ce19">
            <text:p>115,600</text:p>
          </table:table-cell>
          <table:table-cell office:value-type="float" office:value="122319" table:style-name="ce19">
            <text:p>122,319</text:p>
          </table:table-cell>
          <table:table-cell office:value-type="float" office:value="106661" table:style-name="ce19">
            <text:p>106,661</text:p>
          </table:table-cell>
          <table:table-cell office:value-type="float" office:value="88397" table:style-name="ce19">
            <text:p>88,397</text:p>
          </table:table-cell>
          <table:table-cell office:value-type="float" office:value="81635" table:style-name="ce19">
            <text:p>81,635</text:p>
          </table:table-cell>
          <table:table-cell office:value-type="float" office:value="99124" table:style-name="ce19">
            <text:p>99,124</text:p>
          </table:table-cell>
          <table:table-cell office:value-type="float" office:value="138607" table:style-name="ce19">
            <text:p>138,607</text:p>
          </table:table-cell>
          <table:table-cell office:value-type="float" office:value="148399" table:style-name="ce19">
            <text:p>148,399</text:p>
          </table:table-cell>
          <table:table-cell office:value-type="float" office:value="157937" table:style-name="ce19">
            <text:p>157,937</text:p>
          </table:table-cell>
          <table:table-cell office:value-type="float" office:value="155880" table:style-name="ce19">
            <text:p>155,880</text:p>
          </table:table-cell>
          <table:table-cell office:value-type="float" office:value="140948" table:style-name="ce19">
            <text:p>140,948</text:p>
          </table:table-cell>
          <table:table-cell office:value-type="float" office:value="133659" table:style-name="ce19">
            <text:p>133,659</text:p>
          </table:table-cell>
          <table:table-cell office:value-type="float" office:value="118445" table:style-name="ce19">
            <text:p>118,445</text:p>
          </table:table-cell>
          <table:table-cell office:value-type="float" office:value="130329" table:style-name="ce19">
            <text:p>130,329</text:p>
          </table:table-cell>
          <table:table-cell office:value-type="float" office:value="125304" table:style-name="ce19">
            <text:p>125,304</text:p>
          </table:table-cell>
          <table:table-cell office:value-type="float" office:value="95926" table:style-name="ce19">
            <text:p>95,926</text:p>
          </table:table-cell>
          <table:table-cell office:value-type="float" office:value="102060" table:style-name="ce19">
            <text:p>102,060</text:p>
          </table:table-cell>
          <table:table-cell office:value-type="float" office:value="135491" table:style-name="ce19">
            <text:p>135,491</text:p>
          </table:table-cell>
          <table:table-cell office:value-type="percentage" office:value="0.32756221830295895" table:style-name="ce27">
            <text:p>32.8%</text:p>
          </table:table-cell>
          <table:table-cell office:value-type="float" office:value="14340.36744" table:style-name="ce55">
            <text:p>+/- 14,340</text:p>
          </table:table-cell>
          <table:table-cell office:value-type="string" table:style-name="ce45">
            <text:p>ü</text:p>
          </table:table-cell>
          <table:table-cell table:number-columns-repeated="16337" table:style-name="ce18"/>
        </table:table-row>
        <table:table-row table:style-name="ro10">
          <table:table-cell office:value-type="string" table:style-name="ce28">
            <text:p>Turkeys</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office:value-type="float" office:value="13132390.300883271" table:style-name="ce46">
            <text:p>13,132,390</text:p>
          </table:table-cell>
          <table:table-cell office:value-type="float" office:value="10681787" table:style-name="ce46">
            <text:p>10,681,787</text:p>
          </table:table-cell>
          <table:table-cell office:value-type="float" office:value="11062401" table:style-name="ce46">
            <text:p>11,062,401</text:p>
          </table:table-cell>
          <table:table-cell office:value-type="float" office:value="9109499" table:style-name="ce46">
            <text:p>9,109,499</text:p>
          </table:table-cell>
          <table:table-cell office:value-type="float" office:value="8385420" table:style-name="ce46">
            <text:p>8,385,420</text:p>
          </table:table-cell>
          <table:table-cell office:value-type="float" office:value="8627093" table:style-name="ce46">
            <text:p>8,627,093</text:p>
          </table:table-cell>
          <table:table-cell office:value-type="float" office:value="7438221" table:style-name="ce19">
            <text:p>7,438,221</text:p>
          </table:table-cell>
          <table:table-cell office:value-type="float" office:value="6660522" table:style-name="ce19">
            <text:p>6,660,522</text:p>
          </table:table-cell>
          <table:table-cell office:value-type="float" office:value="6568800" table:style-name="ce19">
            <text:p>6,568,800</text:p>
          </table:table-cell>
          <table:table-cell office:value-type="float" office:value="6110142.8848078931" table:style-name="ce19">
            <text:p>6,110,143</text:p>
          </table:table-cell>
          <table:table-cell office:value-type="float" office:value="5375998.2300338373" table:style-name="ce19">
            <text:p>5,375,998</text:p>
          </table:table-cell>
          <table:table-cell office:value-type="float" office:value="3182678.5182677405" table:style-name="ce19">
            <text:p>3,182,679</text:p>
          </table:table-cell>
          <table:table-cell office:value-type="float" office:value="4902685.9959566891" table:style-name="ce19">
            <text:p>4,902,686</text:p>
          </table:table-cell>
          <table:table-cell office:value-type="float" office:value="4094187.336899993" table:style-name="ce19">
            <text:p>4,094,187</text:p>
          </table:table-cell>
          <table:table-cell office:value-type="float" office:value="3620194" table:style-name="ce19">
            <text:p>3,620,194</text:p>
          </table:table-cell>
          <table:table-cell office:value-type="float" office:value="3548978" table:style-name="ce19">
            <text:p>3,548,978</text:p>
          </table:table-cell>
          <table:table-cell office:value-type="float" office:value="3348974" table:style-name="ce19">
            <text:p>3,348,974</text:p>
          </table:table-cell>
          <table:table-cell office:value-type="float" office:value="3738412" table:style-name="ce19">
            <text:p>3,738,412</text:p>
          </table:table-cell>
          <table:table-cell office:value-type="float" office:value="3443465" table:style-name="ce19">
            <text:p>3,443,465</text:p>
          </table:table-cell>
          <table:table-cell office:value-type="float" office:value="4010153" table:style-name="ce19">
            <text:p>4,010,153</text:p>
          </table:table-cell>
          <table:table-cell office:value-type="float" office:value="3890458" table:style-name="ce19">
            <text:p>3,890,458</text:p>
          </table:table-cell>
          <table:table-cell office:value-type="float" office:value="3997071" table:style-name="ce19">
            <text:p>3,997,071</text:p>
          </table:table-cell>
          <table:table-cell office:value-type="float" office:value="3984775" table:style-name="ce19">
            <text:p>3,984,775</text:p>
          </table:table-cell>
          <table:table-cell office:value-type="float" office:value="3801894" table:style-name="ce19">
            <text:p>3,801,894</text:p>
          </table:table-cell>
          <table:table-cell office:value-type="float" office:value="3535379" table:style-name="ce19">
            <text:p>3,535,379</text:p>
          </table:table-cell>
          <table:table-cell office:value-type="float" office:value="3608347" table:style-name="ce19">
            <text:p>3,608,347</text:p>
          </table:table-cell>
          <table:table-cell office:value-type="float" office:value="3651109" table:style-name="ce19">
            <text:p>3,651,109</text:p>
          </table:table-cell>
          <table:table-cell office:value-type="float" office:value="2417395" table:style-name="ce19">
            <text:p>2,417,395</text:p>
          </table:table-cell>
          <table:table-cell office:value-type="float" office:value="3123473" table:style-name="ce19">
            <text:p>3,123,473</text:p>
          </table:table-cell>
          <table:table-cell office:value-type="float" office:value="2757190" table:style-name="ce19">
            <text:p>2,757,190</text:p>
          </table:table-cell>
          <table:table-cell office:value-type="float" office:value="2590271" table:style-name="ce19">
            <text:p>2,590,271</text:p>
          </table:table-cell>
          <table:table-cell office:value-type="percentage" office:value="-6.0539534816244078E-2" table:style-name="ce27">
            <text:p>-6.1%</text:p>
          </table:table-cell>
          <table:table-cell office:value-type="float" office:value="243692.69568" table:style-name="ce55">
            <text:p>+/- 243,693</text:p>
          </table:table-cell>
          <table:table-cell office:value-type="string" table:style-name="ce45">
            <text:p>üü</text:p>
          </table:table-cell>
          <table:table-cell table:number-columns-repeated="16337" table:style-name="ce18"/>
        </table:table-row>
        <table:table-row table:style-name="ro10">
          <table:table-cell office:value-type="string" table:style-name="ce47">
            <text:p>All other poultry</text:p>
          </table:table-cell>
          <table:table-cell office:value-type="string" table:style-name="ce71">
            <text:p>[x]</text:p>
          </table:table-cell>
          <table:table-cell office:value-type="string" table:style-name="ce71">
            <text:p>[x]</text:p>
          </table:table-cell>
          <table:table-cell office:value-type="string" table:style-name="ce71">
            <text:p>[x]</text:p>
          </table:table-cell>
          <table:table-cell office:value-type="string" table:style-name="ce71">
            <text:p>[x]</text:p>
          </table:table-cell>
          <table:table-cell office:value-type="string" table:style-name="ce71">
            <text:p>[x]</text:p>
          </table:table-cell>
          <table:table-cell office:value-type="string" table:style-name="ce71">
            <text:p>[x]</text:p>
          </table:table-cell>
          <table:table-cell office:value-type="string" table:style-name="ce71">
            <text:p>[x]</text:p>
          </table:table-cell>
          <table:table-cell office:value-type="string" table:style-name="ce71">
            <text:p>[x]</text:p>
          </table:table-cell>
          <table:table-cell office:value-type="string" table:style-name="ce71">
            <text:p>[x]</text:p>
          </table:table-cell>
          <table:table-cell office:value-type="string" table:style-name="ce71">
            <text:p>[x]</text:p>
          </table:table-cell>
          <table:table-cell office:value-type="string" table:style-name="ce71">
            <text:p>[x]</text:p>
          </table:table-cell>
          <table:table-cell office:value-type="string" table:style-name="ce71">
            <text:p>[x]</text:p>
          </table:table-cell>
          <table:table-cell office:value-type="float" office:value="1467016.6991167294" table:style-name="ce71">
            <text:p>1,467,017</text:p>
          </table:table-cell>
          <table:table-cell office:value-type="float" office:value="1170686" table:style-name="ce71">
            <text:p>1,170,686</text:p>
          </table:table-cell>
          <table:table-cell office:value-type="float" office:value="2234873" table:style-name="ce71">
            <text:p>2,234,873</text:p>
          </table:table-cell>
          <table:table-cell office:value-type="float" office:value="2055352" table:style-name="ce71">
            <text:p>2,055,352</text:p>
          </table:table-cell>
          <table:table-cell office:value-type="float" office:value="3168703" table:style-name="ce71">
            <text:p>3,168,703</text:p>
          </table:table-cell>
          <table:table-cell office:value-type="float" office:value="3597952" table:style-name="ce71">
            <text:p>3,597,952</text:p>
          </table:table-cell>
          <table:table-cell office:value-type="float" office:value="2884545" table:style-name="ce33">
            <text:p>2,884,545</text:p>
          </table:table-cell>
          <table:table-cell office:value-type="float" office:value="3339970" table:style-name="ce33">
            <text:p>3,339,970</text:p>
          </table:table-cell>
          <table:table-cell office:value-type="float" office:value="3452327" table:style-name="ce33">
            <text:p>3,452,327</text:p>
          </table:table-cell>
          <table:table-cell office:value-type="float" office:value="3583715.7633205941" table:style-name="ce33">
            <text:p>3,583,716</text:p>
          </table:table-cell>
          <table:table-cell office:value-type="float" office:value="5207534.8533006748" table:style-name="ce33">
            <text:p>5,207,535</text:p>
          </table:table-cell>
          <table:table-cell office:value-type="float" office:value="3701379.0287783635" table:style-name="ce33">
            <text:p>3,701,379</text:p>
          </table:table-cell>
          <table:table-cell office:value-type="float" office:value="3962440.8088608915" table:style-name="ce33">
            <text:p>3,962,441</text:p>
          </table:table-cell>
          <table:table-cell office:value-type="float" office:value="3920208.8518999936" table:style-name="ce33">
            <text:p>3,920,209</text:p>
          </table:table-cell>
          <table:table-cell office:value-type="float" office:value="4654668" table:style-name="ce33">
            <text:p>4,654,668</text:p>
          </table:table-cell>
          <table:table-cell office:value-type="float" office:value="4762478" table:style-name="ce33">
            <text:p>4,762,478</text:p>
          </table:table-cell>
          <table:table-cell office:value-type="float" office:value="4528192" table:style-name="ce33">
            <text:p>4,528,192</text:p>
          </table:table-cell>
          <table:table-cell office:value-type="float" office:value="4097997" table:style-name="ce33">
            <text:p>4,097,997</text:p>
          </table:table-cell>
          <table:table-cell office:value-type="float" office:value="4780229" table:style-name="ce33">
            <text:p>4,780,229</text:p>
          </table:table-cell>
          <table:table-cell office:value-type="float" office:value="4013144" table:style-name="ce33">
            <text:p>4,013,144</text:p>
          </table:table-cell>
          <table:table-cell office:value-type="float" office:value="4479861" table:style-name="ce33">
            <text:p>4,479,861</text:p>
          </table:table-cell>
          <table:table-cell office:value-type="float" office:value="4284566" table:style-name="ce33">
            <text:p>4,284,566</text:p>
          </table:table-cell>
          <table:table-cell office:value-type="float" office:value="4124171" table:style-name="ce33">
            <text:p>4,124,171</text:p>
          </table:table-cell>
          <table:table-cell office:value-type="float" office:value="4246338" table:style-name="ce33">
            <text:p>4,246,338</text:p>
          </table:table-cell>
          <table:table-cell office:value-type="float" office:value="3811789" table:style-name="ce33">
            <text:p>3,811,789</text:p>
          </table:table-cell>
          <table:table-cell office:value-type="float" office:value="4204611" table:style-name="ce33">
            <text:p>4,204,611</text:p>
          </table:table-cell>
          <table:table-cell office:value-type="float" office:value="3009436" table:style-name="ce33">
            <text:p>3,009,436</text:p>
          </table:table-cell>
          <table:table-cell office:value-type="float" office:value="3239062" table:style-name="ce33">
            <text:p>3,239,062</text:p>
          </table:table-cell>
          <table:table-cell office:value-type="float" office:value="3571207" table:style-name="ce33">
            <text:p>3,571,207</text:p>
          </table:table-cell>
          <table:table-cell office:value-type="float" office:value="3379187" table:style-name="ce33">
            <text:p>3,379,187</text:p>
          </table:table-cell>
          <table:table-cell office:value-type="float" office:value="3273296" table:style-name="ce33">
            <text:p>3,273,296</text:p>
          </table:table-cell>
          <table:table-cell office:value-type="percentage" office:value="-3.1336235609334406E-2" table:style-name="ce34">
            <text:p>-3.1%</text:p>
          </table:table-cell>
          <table:table-cell office:value-type="float" office:value="352861.3088" table:style-name="ce59">
            <text:p>+/- 352,861</text:p>
          </table:table-cell>
          <table:table-cell office:value-type="string" table:style-name="ce49">
            <text:p>ü</text:p>
          </table:table-cell>
          <table:table-cell table:number-columns-repeated="16337" table:style-name="ce18"/>
        </table:table-row>
        <table:table-row table:style-name="ro11">
          <table:table-cell office:value-type="string" table:style-name="ce23">
            <text:p>Data notes:</text:p>
          </table:table-cell>
          <table:table-cell table:number-columns-repeated="18" table:style-name="ce23"/>
          <table:table-cell table:style-name="ce17"/>
          <table:table-cell table:number-columns-repeated="16364" table:style-name="ce18"/>
        </table:table-row>
        <table:table-row table:style-name="ro5">
          <table:table-cell office:value-type="string" table:style-name="ce17">
            <text:p>(1) Figures relate to 1 June and only cover commercial holdings from 2010 onwards. <text:s/>See Metadata tab for the definition of commercial holdings.</text:p>
          </table:table-cell>
          <table:table-cell table:number-columns-repeated="19" table:style-name="ce17"/>
          <table:table-cell table:number-columns-repeated="16364" table:style-name="ce18"/>
        </table:table-row>
        <table:table-row table:style-name="ro5">
          <table:table-cell office:value-type="string" table:style-name="ce35">
            <text:p>(2) Due to production cycles, subgroups within the poultry population are often volatile as the “point in time” nature of the June Survey can lead to large variations in the numbers in each category. It should also be noted that these results represent an estimate of the number of birds on farm on survey day rather than capacity.</text:p>
          </table:table-cell>
          <table:table-cell table:number-columns-repeated="18" table:style-name="ce35"/>
          <table:table-cell table:style-name="ce17"/>
          <table:table-cell table:number-columns-repeated="16364" table:style-name="ce18"/>
        </table:table-row>
        <table:table-row table:style-name="ro5">
          <table:table-cell office:value-type="string" table:style-name="ce17">
            <text:p>(3) A register cleaning exercise in 2009 removed a large number of inactive holdings and resulted in a drop in overall land area but had very little impact on levels of farming activity.</text:p>
          </table:table-cell>
          <table:table-cell table:number-columns-repeated="19" table:style-name="ce17"/>
          <table:table-cell table:number-columns-repeated="16364" table:style-name="ce18"/>
        </table:table-row>
        <table:table-row table:style-name="ro5">
          <table:table-cell office:value-type="string" table:style-name="ce17">
            <text:p>[x] - data not available or not collected</text:p>
          </table:table-cell>
          <table:table-cell table:number-columns-repeated="19" table:style-name="ce17"/>
          <table:table-cell table:number-columns-repeated="16364" table:style-name="ce18"/>
        </table:table-row>
        <table:table-row table:style-name="ro6">
          <table:table-cell table:number-columns-repeated="19" table:style-name="ce23"/>
          <table:table-cell table:style-name="ce17"/>
          <table:table-cell table:number-columns-repeated="16364" table:style-name="ce18"/>
        </table:table-row>
        <table:table-row table:number-rows-repeated="2" table:style-name="ro5">
          <table:table-cell table:number-columns-repeated="19" table:style-name="ce17"/>
          <table:table-cell table:number-columns-repeated="16365" table:style-name="ce18"/>
        </table:table-row>
        <table:table-row table:style-name="ro6">
          <table:table-cell table:number-columns-repeated="19" table:style-name="ce23"/>
          <table:table-cell table:number-columns-repeated="16365" table:style-name="ce18"/>
        </table:table-row>
        <table:table-row table:style-name="ro6">
          <table:table-cell table:number-columns-repeated="20" table:style-name="ce23"/>
          <table:table-cell table:number-columns-repeated="16364" table:style-name="ce18"/>
        </table:table-row>
        <table:table-row table:number-rows-repeated="1048553" table:style-name="ro5">
          <table:table-cell table:number-columns-repeated="16384"/>
        </table:table-row>
      </table:table>
      <table:table table:name="Other_Livestock" table:style-name="ta2">
        <table:table-column table:style-name="co11" table:default-cell-style-name="ce17"/>
        <table:table-column table:style-name="co3" table:number-columns-repeated="43" table:default-cell-style-name="ce17"/>
        <table:table-column table:style-name="co7" table:default-cell-style-name="ce17"/>
        <table:table-column table:style-name="co8" table:default-cell-style-name="ce17"/>
        <table:table-column table:style-name="co9" table:default-cell-style-name="ce17"/>
        <table:table-column table:style-name="co5" table:number-columns-repeated="16337" table:default-cell-style-name="ce17"/>
        <table:table-row table:style-name="ro7">
          <table:table-cell office:value-type="string" table:style-name="ce37">
            <text:p>Other Livestock on agricultural holdings on 1 June<text:s/><text:span text:style-name="T4">(1)</text:span></text:p>
          </table:table-cell>
          <table:table-cell table:number-columns-repeated="18" table:style-name="ce37"/>
          <table:table-cell table:number-columns-repeated="27" table:style-name="ce17"/>
          <table:table-cell table:number-columns-repeated="16338" table:style-name="ce18"/>
        </table:table-row>
        <table:table-row table:style-name="ro5">
          <table:table-cell office:value-type="string" table:style-name="ce17">
            <text:p>Number of animals</text:p>
          </table:table-cell>
          <table:table-cell table:number-columns-repeated="45" table:style-name="ce17"/>
          <table:table-cell table:number-columns-repeated="16338" table:style-name="ce18"/>
        </table:table-row>
        <table:table-row table:style-name="ro8">
          <table:table-cell table:style-name="ce38"/>
          <table:table-cell office:value-type="float" office:value="1984" table:style-name="ce39">
            <text:p>1984</text:p>
          </table:table-cell>
          <table:table-cell office:value-type="float" office:value="1985" table:style-name="ce39">
            <text:p>1985</text:p>
          </table:table-cell>
          <table:table-cell office:value-type="float" office:value="1986" table:style-name="ce39">
            <text:p>1986</text:p>
          </table:table-cell>
          <table:table-cell office:value-type="float" office:value="1987" table:style-name="ce39">
            <text:p>1987</text:p>
          </table:table-cell>
          <table:table-cell office:value-type="float" office:value="1988" table:style-name="ce39">
            <text:p>1988</text:p>
          </table:table-cell>
          <table:table-cell office:value-type="float" office:value="1989" table:style-name="ce39">
            <text:p>1989</text:p>
          </table:table-cell>
          <table:table-cell office:value-type="float" office:value="1990" table:style-name="ce39">
            <text:p>1990</text:p>
          </table:table-cell>
          <table:table-cell office:value-type="float" office:value="1991" table:style-name="ce39">
            <text:p>1991</text:p>
          </table:table-cell>
          <table:table-cell office:value-type="float" office:value="1992" table:style-name="ce39">
            <text:p>1992</text:p>
          </table:table-cell>
          <table:table-cell office:value-type="float" office:value="1993" table:style-name="ce39">
            <text:p>1993</text:p>
          </table:table-cell>
          <table:table-cell office:value-type="float" office:value="1994" table:style-name="ce39">
            <text:p>1994</text:p>
          </table:table-cell>
          <table:table-cell office:value-type="float" office:value="1995" table:style-name="ce39">
            <text:p>1995</text:p>
          </table:table-cell>
          <table:table-cell office:value-type="float" office:value="1996" table:style-name="ce39">
            <text:p>1996</text:p>
          </table:table-cell>
          <table:table-cell office:value-type="float" office:value="1997" table:style-name="ce39">
            <text:p>1997</text:p>
          </table:table-cell>
          <table:table-cell office:value-type="float" office:value="1998" table:style-name="ce39">
            <text:p>1998</text:p>
          </table:table-cell>
          <table:table-cell office:value-type="float" office:value="1999" table:style-name="ce39">
            <text:p>1999</text:p>
          </table:table-cell>
          <table:table-cell office:value-type="float" office:value="2000" table:style-name="ce39">
            <text:p>2000</text:p>
          </table:table-cell>
          <table:table-cell office:value-type="float" office:value="2001" table:style-name="ce39">
            <text:p>2001</text:p>
          </table:table-cell>
          <table:table-cell office:value-type="float" office:value="2002" table:style-name="ce39">
            <text:p>2002</text:p>
          </table:table-cell>
          <table:table-cell office:value-type="float" office:value="2003" table:style-name="ce39">
            <text:p>2003</text:p>
          </table:table-cell>
          <table:table-cell office:value-type="float" office:value="2004" table:style-name="ce39">
            <text:p>2004</text:p>
          </table:table-cell>
          <table:table-cell office:value-type="float" office:value="2005" table:style-name="ce39">
            <text:p>2005</text:p>
          </table:table-cell>
          <table:table-cell office:value-type="float" office:value="2006" table:style-name="ce39">
            <text:p>2006</text:p>
          </table:table-cell>
          <table:table-cell office:value-type="float" office:value="2007" table:style-name="ce39">
            <text:p>2007</text:p>
          </table:table-cell>
          <table:table-cell office:value-type="float" office:value="2008" table:style-name="ce39">
            <text:p>2008</text:p>
          </table:table-cell>
          <table:table-cell office:value-type="string" table:style-name="ce22">
            <text:p>2009<text:span text:style-name="T4">(4)</text:span><text:s/></text:p>
          </table:table-cell>
          <table:table-cell office:value-type="float" office:value="2010" table:style-name="ce39">
            <text:p>2010</text:p>
          </table:table-cell>
          <table:table-cell office:value-type="float" office:value="2011" table:style-name="ce39">
            <text:p>2011</text:p>
          </table:table-cell>
          <table:table-cell office:value-type="float" office:value="2012" table:style-name="ce39">
            <text:p>2012</text:p>
          </table:table-cell>
          <table:table-cell office:value-type="float" office:value="2013" table:style-name="ce39">
            <text:p>2013</text:p>
          </table:table-cell>
          <table:table-cell office:value-type="float" office:value="2014" table:style-name="ce39">
            <text:p>2014</text:p>
          </table:table-cell>
          <table:table-cell office:value-type="float" office:value="2015" table:style-name="ce39">
            <text:p>2015</text:p>
          </table:table-cell>
          <table:table-cell office:value-type="float" office:value="2016" table:style-name="ce39">
            <text:p>2016</text:p>
          </table:table-cell>
          <table:table-cell office:value-type="float" office:value="2017" table:style-name="ce39">
            <text:p>2017</text:p>
          </table:table-cell>
          <table:table-cell office:value-type="float" office:value="2018" table:style-name="ce22">
            <text:p>2018</text:p>
          </table:table-cell>
          <table:table-cell office:value-type="float" office:value="2019" table:style-name="ce39">
            <text:p>2019</text:p>
          </table:table-cell>
          <table:table-cell office:value-type="float" office:value="2020" table:style-name="ce39">
            <text:p>2020</text:p>
          </table:table-cell>
          <table:table-cell office:value-type="float" office:value="2021" table:style-name="ce39">
            <text:p>2021</text:p>
          </table:table-cell>
          <table:table-cell office:value-type="float" office:value="2022" table:style-name="ce39">
            <text:p>2022</text:p>
          </table:table-cell>
          <table:table-cell office:value-type="float" office:value="2023" table:style-name="ce39">
            <text:p>2023</text:p>
          </table:table-cell>
          <table:table-cell office:value-type="float" office:value="2024" table:style-name="ce39">
            <text:p>2024</text:p>
          </table:table-cell>
          <table:table-cell office:value-type="string" table:style-name="ce22">
            <text:p>2025<text:span text:style-name="T4">(5)</text:span><text:s/></text:p>
          </table:table-cell>
          <table:table-cell office:value-type="float" office:value="2026" table:style-name="ce22">
            <text:p>2026</text:p>
          </table:table-cell>
          <table:table-cell office:value-type="string" table:style-name="ce22">
            <text:p>% change 2026/2025</text:p>
          </table:table-cell>
          <table:table-cell office:value-type="string" table:style-name="ce22">
            <text:p>June 2026 confidence interval</text:p>
          </table:table-cell>
          <table:table-cell office:value-type="string" table:style-name="ce40">
            <text:p>Indicator</text:p>
          </table:table-cell>
          <table:table-cell table:number-columns-repeated="16337" table:style-name="ce18"/>
        </table:table-row>
        <table:table-row table:style-name="ro10">
          <table:table-cell office:value-type="string" table:style-name="ce26">
            <text:p>Goats</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float" office:value="41137" table:style-name="ce19">
            <text:p>41,137</text:p>
          </table:table-cell>
          <table:table-cell office:value-type="float" office:value="68723" table:style-name="ce19">
            <text:p>68,723</text:p>
          </table:table-cell>
          <table:table-cell office:value-type="float" office:value="76127" table:style-name="ce19">
            <text:p>76,127</text:p>
          </table:table-cell>
          <table:table-cell office:value-type="float" office:value="72353" table:style-name="ce19">
            <text:p>72,353</text:p>
          </table:table-cell>
          <table:table-cell office:value-type="float" office:value="68076" table:style-name="ce19">
            <text:p>68,076</text:p>
          </table:table-cell>
          <table:table-cell office:value-type="float" office:value="67877" table:style-name="ce19">
            <text:p>67,877</text:p>
          </table:table-cell>
          <table:table-cell office:value-type="float" office:value="65370" table:style-name="ce19">
            <text:p>65,370</text:p>
          </table:table-cell>
          <table:table-cell office:value-type="float" office:value="63259" table:style-name="ce19">
            <text:p>63,259</text:p>
          </table:table-cell>
          <table:table-cell office:value-type="float" office:value="60849" table:style-name="ce19">
            <text:p>60,849</text:p>
          </table:table-cell>
          <table:table-cell office:value-type="float" office:value="58862" table:style-name="ce19">
            <text:p>58,862</text:p>
          </table:table-cell>
          <table:table-cell office:value-type="float" office:value="57785" table:style-name="ce19">
            <text:p>57,785</text:p>
          </table:table-cell>
          <table:table-cell office:value-type="float" office:value="61323" table:style-name="ce19">
            <text:p>61,323</text:p>
          </table:table-cell>
          <table:table-cell office:value-type="float" office:value="56868" table:style-name="ce19">
            <text:p>56,868</text:p>
          </table:table-cell>
          <table:table-cell office:value-type="float" office:value="58617" table:style-name="ce19">
            <text:p>58,617</text:p>
          </table:table-cell>
          <table:table-cell office:value-type="float" office:value="58803" table:style-name="ce19">
            <text:p>58,803</text:p>
          </table:table-cell>
          <table:table-cell office:value-type="float" office:value="76399" table:style-name="ce19">
            <text:p>76,399</text:p>
          </table:table-cell>
          <table:table-cell office:value-type="float" office:value="73614" table:style-name="ce19">
            <text:p>73,614</text:p>
          </table:table-cell>
          <table:table-cell office:value-type="float" office:value="77782" table:style-name="ce19">
            <text:p>77,782</text:p>
          </table:table-cell>
          <table:table-cell office:value-type="float" office:value="82646" table:style-name="ce19">
            <text:p>82,646</text:p>
          </table:table-cell>
          <table:table-cell office:value-type="float" office:value="82774" table:style-name="ce19">
            <text:p>82,774</text:p>
          </table:table-cell>
          <table:table-cell office:value-type="float" office:value="80126" table:style-name="ce19">
            <text:p>80,126</text:p>
          </table:table-cell>
          <table:table-cell office:value-type="float" office:value="81952.330043130103" table:style-name="ce19">
            <text:p>81,952</text:p>
          </table:table-cell>
          <table:table-cell office:value-type="float" office:value="68538.070999999851" table:style-name="ce19">
            <text:p>68,538</text:p>
          </table:table-cell>
          <table:table-cell office:value-type="float" office:value="78916" table:style-name="ce19">
            <text:p>78,916</text:p>
          </table:table-cell>
          <table:table-cell office:value-type="float" office:value="79382" table:style-name="ce19">
            <text:p>79,382</text:p>
          </table:table-cell>
          <table:table-cell office:value-type="float" office:value="83938" table:style-name="ce19">
            <text:p>83,938</text:p>
          </table:table-cell>
          <table:table-cell office:value-type="float" office:value="79987" table:style-name="ce19">
            <text:p>79,987</text:p>
          </table:table-cell>
          <table:table-cell office:value-type="float" office:value="81678" table:style-name="ce19">
            <text:p>81,678</text:p>
          </table:table-cell>
          <table:table-cell office:value-type="float" office:value="82033" table:style-name="ce19">
            <text:p>82,033</text:p>
          </table:table-cell>
          <table:table-cell office:value-type="float" office:value="83260" table:style-name="ce19">
            <text:p>83,260</text:p>
          </table:table-cell>
          <table:table-cell office:value-type="float" office:value="83711" table:style-name="ce19">
            <text:p>83,711</text:p>
          </table:table-cell>
          <table:table-cell office:value-type="float" office:value="87206" table:style-name="ce19">
            <text:p>87,206</text:p>
          </table:table-cell>
          <table:table-cell office:value-type="float" office:value="88847" table:style-name="ce19">
            <text:p>88,847</text:p>
          </table:table-cell>
          <table:table-cell office:value-type="float" office:value="90352" table:style-name="ce19">
            <text:p>90,352</text:p>
          </table:table-cell>
          <table:table-cell office:value-type="float" office:value="87602" table:style-name="ce19">
            <text:p>87,602</text:p>
          </table:table-cell>
          <table:table-cell office:value-type="float" office:value="87954" table:style-name="ce19">
            <text:p>87,954</text:p>
          </table:table-cell>
          <table:table-cell office:value-type="float" office:value="92171" table:style-name="ce19">
            <text:p>92,171</text:p>
          </table:table-cell>
          <table:table-cell office:value-type="float" office:value="86368" table:style-name="ce19">
            <text:p>86,368</text:p>
          </table:table-cell>
          <table:table-cell office:value-type="float" office:value="86406" table:style-name="ce19">
            <text:p>86,406</text:p>
          </table:table-cell>
          <table:table-cell office:value-type="float" office:value="86582" table:style-name="ce19">
            <text:p>86,582</text:p>
          </table:table-cell>
          <table:table-cell office:value-type="percentage" office:value="2.0368955859546567E-3" table:style-name="ce27">
            <text:p>0.2%</text:p>
          </table:table-cell>
          <table:table-cell office:value-type="float" office:value="8422.1476997344998" table:style-name="ce73">
            <text:p>+/- 8 ,422</text:p>
          </table:table-cell>
          <table:table-cell office:value-type="string" table:style-name="ce45">
            <text:p>üü</text:p>
          </table:table-cell>
          <table:table-cell table:number-columns-repeated="16337" table:style-name="ce18"/>
        </table:table-row>
        <table:table-row table:style-name="ro10">
          <table:table-cell office:value-type="string" table:style-name="ce26">
            <text:p>Farmed deer</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float" office:value="33046" table:style-name="ce19">
            <text:p>33,046</text:p>
          </table:table-cell>
          <table:table-cell office:value-type="float" office:value="35394" table:style-name="ce19">
            <text:p>35,394</text:p>
          </table:table-cell>
          <table:table-cell office:value-type="float" office:value="36787" table:style-name="ce19">
            <text:p>36,787</text:p>
          </table:table-cell>
          <table:table-cell office:value-type="float" office:value="33135" table:style-name="ce19">
            <text:p>33,135</text:p>
          </table:table-cell>
          <table:table-cell office:value-type="float" office:value="26075" table:style-name="ce19">
            <text:p>26,075</text:p>
          </table:table-cell>
          <table:table-cell office:value-type="float" office:value="25813" table:style-name="ce19">
            <text:p>25,813</text:p>
          </table:table-cell>
          <table:table-cell office:value-type="float" office:value="27525" table:style-name="ce19">
            <text:p>27,525</text:p>
          </table:table-cell>
          <table:table-cell office:value-type="float" office:value="24602" table:style-name="ce19">
            <text:p>24,602</text:p>
          </table:table-cell>
          <table:table-cell office:value-type="float" office:value="24640" table:style-name="ce19">
            <text:p>24,640</text:p>
          </table:table-cell>
          <table:table-cell office:value-type="float" office:value="26003" table:style-name="ce19">
            <text:p>26,003</text:p>
          </table:table-cell>
          <table:table-cell office:value-type="float" office:value="22396" table:style-name="ce19">
            <text:p>22,396</text:p>
          </table:table-cell>
          <table:table-cell office:value-type="float" office:value="24939" table:style-name="ce19">
            <text:p>24,939</text:p>
          </table:table-cell>
          <table:table-cell office:value-type="float" office:value="20188" table:style-name="ce19">
            <text:p>20,188</text:p>
          </table:table-cell>
          <table:table-cell office:value-type="float" office:value="20590" table:style-name="ce19">
            <text:p>20,590</text:p>
          </table:table-cell>
          <table:table-cell office:value-type="float" office:value="21541" table:style-name="ce19">
            <text:p>21,541</text:p>
          </table:table-cell>
          <table:table-cell office:value-type="float" office:value="26336" table:style-name="ce19">
            <text:p>26,336</text:p>
          </table:table-cell>
          <table:table-cell office:value-type="float" office:value="21555" table:style-name="ce19">
            <text:p>21,555</text:p>
          </table:table-cell>
          <table:table-cell office:value-type="float" office:value="21930.547854062137" table:style-name="ce19">
            <text:p>21,931</text:p>
          </table:table-cell>
          <table:table-cell office:value-type="float" office:value="21015.89260000001" table:style-name="ce19">
            <text:p>21,016</text:p>
          </table:table-cell>
          <table:table-cell office:value-type="float" office:value="20852" table:style-name="ce19">
            <text:p>20,852</text:p>
          </table:table-cell>
          <table:table-cell office:value-type="float" office:value="20925" table:style-name="ce19">
            <text:p>20,925</text:p>
          </table:table-cell>
          <table:table-cell office:value-type="float" office:value="20967" table:style-name="ce19">
            <text:p>20,967</text:p>
          </table:table-cell>
          <table:table-cell office:value-type="float" office:value="21834" table:style-name="ce19">
            <text:p>21,834</text:p>
          </table:table-cell>
          <table:table-cell office:value-type="float" office:value="21341" table:style-name="ce19">
            <text:p>21,341</text:p>
          </table:table-cell>
          <table:table-cell office:value-type="float" office:value="20138" table:style-name="ce19">
            <text:p>20,138</text:p>
          </table:table-cell>
          <table:table-cell office:value-type="float" office:value="20540" table:style-name="ce19">
            <text:p>20,540</text:p>
          </table:table-cell>
          <table:table-cell office:value-type="float" office:value="20220" table:style-name="ce19">
            <text:p>20,220</text:p>
          </table:table-cell>
          <table:table-cell office:value-type="float" office:value="21486" table:style-name="ce19">
            <text:p>21,486</text:p>
          </table:table-cell>
          <table:table-cell office:value-type="float" office:value="21514" table:style-name="ce19">
            <text:p>21,514</text:p>
          </table:table-cell>
          <table:table-cell office:value-type="float" office:value="20886" table:style-name="ce19">
            <text:p>20,886</text:p>
          </table:table-cell>
          <table:table-cell office:value-type="float" office:value="26839" table:style-name="ce19">
            <text:p>26,839</text:p>
          </table:table-cell>
          <table:table-cell office:value-type="float" office:value="23785" table:style-name="ce19">
            <text:p>23,785</text:p>
          </table:table-cell>
          <table:table-cell office:value-type="float" office:value="22423" table:style-name="ce19">
            <text:p>22,423</text:p>
          </table:table-cell>
          <table:table-cell office:value-type="float" office:value="21211" table:style-name="ce19">
            <text:p>21,211</text:p>
          </table:table-cell>
          <table:table-cell office:value-type="float" office:value="21126" table:style-name="ce19">
            <text:p>21,126</text:p>
          </table:table-cell>
          <table:table-cell office:value-type="float" office:value="17660" table:style-name="ce19">
            <text:p>17,660</text:p>
          </table:table-cell>
          <table:table-cell office:value-type="percentage" office:value="-0.16406323960995928" table:style-name="ce27">
            <text:p>-16.4%</text:p>
          </table:table-cell>
          <table:table-cell office:value-type="float" office:value="3288.2919999999999" table:style-name="ce55">
            <text:p>+/- 3,288</text:p>
          </table:table-cell>
          <table:table-cell office:value-type="string" table:style-name="ce45">
            <text:p>ü</text:p>
          </table:table-cell>
          <table:table-cell table:number-columns-repeated="16337" table:style-name="ce18"/>
        </table:table-row>
        <table:table-row table:style-name="ro10">
          <table:table-cell office:value-type="string" table:style-name="ce26">
            <text:p>Horses</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float" office:value="165519" table:style-name="ce19">
            <text:p>165,519</text:p>
          </table:table-cell>
          <table:table-cell office:value-type="float" office:value="190661" table:style-name="ce19">
            <text:p>190,661</text:p>
          </table:table-cell>
          <table:table-cell office:value-type="float" office:value="197232" table:style-name="ce19">
            <text:p>197,232</text:p>
          </table:table-cell>
          <table:table-cell office:value-type="float" office:value="205020" table:style-name="ce19">
            <text:p>205,020</text:p>
          </table:table-cell>
          <table:table-cell office:value-type="float" office:value="213120" table:style-name="ce19">
            <text:p>213,120</text:p>
          </table:table-cell>
          <table:table-cell office:value-type="float" office:value="212274" table:style-name="ce19">
            <text:p>212,274</text:p>
          </table:table-cell>
          <table:table-cell office:value-type="float" office:value="209644" table:style-name="ce19">
            <text:p>209,644</text:p>
          </table:table-cell>
          <table:table-cell office:value-type="float" office:value="184276" table:style-name="ce19">
            <text:p>184,276</text:p>
          </table:table-cell>
          <table:table-cell office:value-type="float" office:value="217853" table:style-name="ce19">
            <text:p>217,853</text:p>
          </table:table-cell>
          <table:table-cell office:value-type="float" office:value="217830" table:style-name="ce19">
            <text:p>217,830</text:p>
          </table:table-cell>
          <table:table-cell office:value-type="float" office:value="232076" table:style-name="ce19">
            <text:p>232,076</text:p>
          </table:table-cell>
          <table:table-cell office:value-type="float" office:value="223737" table:style-name="ce19">
            <text:p>223,737</text:p>
          </table:table-cell>
          <table:table-cell office:value-type="float" office:value="256628" table:style-name="ce19">
            <text:p>256,628</text:p>
          </table:table-cell>
          <table:table-cell office:value-type="float" office:value="265127" table:style-name="ce19">
            <text:p>265,127</text:p>
          </table:table-cell>
          <table:table-cell office:value-type="float" office:value="297197" table:style-name="ce19">
            <text:p>297,197</text:p>
          </table:table-cell>
          <table:table-cell office:value-type="float" office:value="294499" table:style-name="ce19">
            <text:p>294,499</text:p>
          </table:table-cell>
          <table:table-cell office:value-type="float" office:value="283014" table:style-name="ce19">
            <text:p>283,014</text:p>
          </table:table-cell>
          <table:table-cell office:value-type="float" office:value="206152.7878000054" table:style-name="ce19">
            <text:p>206,153</text:p>
          </table:table-cell>
          <table:table-cell office:value-type="float" office:value="214028" table:style-name="ce19">
            <text:p>214,028</text:p>
          </table:table-cell>
          <table:table-cell office:value-type="float" office:value="216753" table:style-name="ce19">
            <text:p>216,753</text:p>
          </table:table-cell>
          <table:table-cell office:value-type="float" office:value="214745" table:style-name="ce19">
            <text:p>214,745</text:p>
          </table:table-cell>
          <table:table-cell office:value-type="float" office:value="194141" table:style-name="ce19">
            <text:p>194,141</text:p>
          </table:table-cell>
          <table:table-cell office:value-type="float" office:value="205245" table:style-name="ce19">
            <text:p>205,245</text:p>
          </table:table-cell>
          <table:table-cell office:value-type="float" office:value="184916" table:style-name="ce19">
            <text:p>184,916</text:p>
          </table:table-cell>
          <table:table-cell office:value-type="float" office:value="176564" table:style-name="ce19">
            <text:p>176,564</text:p>
          </table:table-cell>
          <table:table-cell office:value-type="float" office:value="169543" table:style-name="ce19">
            <text:p>169,543</text:p>
          </table:table-cell>
          <table:table-cell office:value-type="float" office:value="161869" table:style-name="ce19">
            <text:p>161,869</text:p>
          </table:table-cell>
          <table:table-cell office:value-type="float" office:value="161878" table:style-name="ce19">
            <text:p>161,878</text:p>
          </table:table-cell>
          <table:table-cell office:value-type="float" office:value="153115" table:style-name="ce19">
            <text:p>153,115</text:p>
          </table:table-cell>
          <table:table-cell office:value-type="float" office:value="150423" table:style-name="ce19">
            <text:p>150,423</text:p>
          </table:table-cell>
          <table:table-cell office:value-type="float" office:value="137681" table:style-name="ce19">
            <text:p>137,681</text:p>
          </table:table-cell>
          <table:table-cell office:value-type="float" office:value="137122" table:style-name="ce19">
            <text:p>137,122</text:p>
          </table:table-cell>
          <table:table-cell office:value-type="float" office:value="128674" table:style-name="ce19">
            <text:p>128,674</text:p>
          </table:table-cell>
          <table:table-cell office:value-type="float" office:value="118349" table:style-name="ce19">
            <text:p>118,349</text:p>
          </table:table-cell>
          <table:table-cell office:value-type="float" office:value="115177" table:style-name="ce19">
            <text:p>115,177</text:p>
          </table:table-cell>
          <table:table-cell office:value-type="percentage" office:value="-2.6802085357713223E-2" table:style-name="ce27">
            <text:p>-2.7%</text:p>
          </table:table-cell>
          <table:table-cell office:value-type="float" office:value="5417.9260800000002" table:style-name="ce73">
            <text:p>+/- 5 ,418</text:p>
          </table:table-cell>
          <table:table-cell office:value-type="string" table:style-name="ce45">
            <text:p>üüü</text:p>
          </table:table-cell>
          <table:table-cell table:number-columns-repeated="16337" table:style-name="ce18"/>
        </table:table-row>
        <table:table-row table:style-name="ro10">
          <table:table-cell office:value-type="string" table:style-name="ce26">
            <text:p>Camelids<text:span text:style-name="T5">(2)</text:span></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float" office:value="11145" table:formula="of:=SUM([.AB8:.AB9])" table:style-name="ce19">
            <text:p>11,145</text:p>
          </table:table-cell>
          <table:table-cell office:value-type="float" office:value="13805.765248437965" table:formula="of:=SUM([.AC8:.AC9])" table:style-name="ce19">
            <text:p>13,806</text:p>
          </table:table-cell>
          <table:table-cell office:value-type="float" office:value="14951" table:formula="of:=SUM([.AD8:.AD9])" table:style-name="ce19">
            <text:p>14,951</text:p>
          </table:table-cell>
          <table:table-cell office:value-type="float" office:value="11019.7" table:formula="of:=SUM([.AE8:.AE9])" table:style-name="ce19">
            <text:p>11,020</text:p>
          </table:table-cell>
          <table:table-cell office:value-type="float" office:value="8746" table:formula="of:=SUM([.AF8:.AF9])" table:style-name="ce19">
            <text:p>8,746</text:p>
          </table:table-cell>
          <table:table-cell office:value-type="float" office:value="12692" table:formula="of:=SUM([.AG8:.AG9])" table:style-name="ce19">
            <text:p>12,692</text:p>
          </table:table-cell>
          <table:table-cell office:value-type="float" office:value="12074" table:formula="of:=SUM([.AH8:.AH9])" table:style-name="ce19">
            <text:p>12,074</text:p>
          </table:table-cell>
          <table:table-cell office:value-type="float" office:value="12722" table:formula="of:=SUM([.AI8:.AI9])" table:style-name="ce19">
            <text:p>12,722</text:p>
          </table:table-cell>
          <table:table-cell office:value-type="float" office:value="9057.5" table:formula="of:=SUM([.AJ8:.AJ9])" table:style-name="ce19">
            <text:p>9,058</text:p>
          </table:table-cell>
          <table:table-cell office:value-type="float" office:value="10501.1" table:formula="of:=SUM([.AK8:.AK9])" table:style-name="ce19">
            <text:p>10,501</text:p>
          </table:table-cell>
          <table:table-cell office:value-type="float" office:value="11895" table:formula="of:=SUM([.AL8:.AL9])" table:style-name="ce19">
            <text:p>11,895</text:p>
          </table:table-cell>
          <table:table-cell office:value-type="float" office:value="11463.1" table:formula="of:=SUM([.AM8:.AM9])" table:style-name="ce19">
            <text:p>11,463</text:p>
          </table:table-cell>
          <table:table-cell office:value-type="float" office:value="14636" table:style-name="ce19">
            <text:p>14,636</text:p>
          </table:table-cell>
          <table:table-cell office:value-type="float" office:value="14782" table:style-name="ce19">
            <text:p>14,782</text:p>
          </table:table-cell>
          <table:table-cell office:value-type="float" office:value="14630" table:style-name="ce19">
            <text:p>14,630</text:p>
          </table:table-cell>
          <table:table-cell office:value-type="float" office:value="14008" table:style-name="ce19">
            <text:p>14,008</text:p>
          </table:table-cell>
          <table:table-cell office:value-type="float" office:value="12636" table:style-name="ce19">
            <text:p>12,636</text:p>
          </table:table-cell>
          <table:table-cell office:value-type="percentage" office:value="-9.7944031981724744E-2" table:style-name="ce27">
            <text:p>-9.8%</text:p>
          </table:table-cell>
          <table:table-cell office:value-type="float" office:value="1337.3942399999999" table:style-name="ce73">
            <text:p>+/- 1 ,337</text:p>
          </table:table-cell>
          <table:table-cell office:value-type="string" table:style-name="ce45">
            <text:p>ü</text:p>
          </table:table-cell>
          <table:table-cell table:number-columns-repeated="16337" table:style-name="ce18"/>
        </table:table-row>
        <table:table-row table:style-name="ro10">
          <table:table-cell office:value-type="string" table:style-name="ce30">
            <text:p>alpacas</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float" office:value="9929" table:style-name="ce19">
            <text:p>9,929</text:p>
          </table:table-cell>
          <table:table-cell office:value-type="float" office:value="12730.182683725083" table:style-name="ce19">
            <text:p>12,730</text:p>
          </table:table-cell>
          <table:table-cell office:value-type="float" office:value="12916" table:style-name="ce19">
            <text:p>12,916</text:p>
          </table:table-cell>
          <table:table-cell office:value-type="float" office:value="9901" table:style-name="ce19">
            <text:p>9,901</text:p>
          </table:table-cell>
          <table:table-cell office:value-type="float" office:value="7583" table:style-name="ce19">
            <text:p>7,583</text:p>
          </table:table-cell>
          <table:table-cell office:value-type="float" office:value="10710" table:style-name="ce19">
            <text:p>10,710</text:p>
          </table:table-cell>
          <table:table-cell office:value-type="float" office:value="10535" table:style-name="ce19">
            <text:p>10,535</text:p>
          </table:table-cell>
          <table:table-cell office:value-type="float" office:value="11427" table:style-name="ce19">
            <text:p>11,427</text:p>
          </table:table-cell>
          <table:table-cell office:value-type="float" office:value="7681" table:style-name="ce19">
            <text:p>7,681</text:p>
          </table:table-cell>
          <table:table-cell office:value-type="float" office:value="9163" table:style-name="ce19">
            <text:p>9,163</text:p>
          </table:table-cell>
          <table:table-cell office:value-type="float" office:value="10777" table:style-name="ce19">
            <text:p>10,777</text:p>
          </table:table-cell>
          <table:table-cell office:value-type="float" office:value="10431" table:style-name="ce19">
            <text:p>10,431</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table:style-name="ce74"/>
          <table:table-cell table:number-columns-repeated="16337" table:style-name="ce18"/>
        </table:table-row>
        <table:table-row table:style-name="ro10">
          <table:table-cell office:value-type="string" table:style-name="ce30">
            <text:p>llamas</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float" office:value="1216" table:style-name="ce19">
            <text:p>1,216</text:p>
          </table:table-cell>
          <table:table-cell office:value-type="float" office:value="1075.5825647128831" table:style-name="ce19">
            <text:p>1,076</text:p>
          </table:table-cell>
          <table:table-cell office:value-type="float" office:value="2035" table:style-name="ce19">
            <text:p>2,035</text:p>
          </table:table-cell>
          <table:table-cell office:value-type="float" office:value="1118.7" table:style-name="ce19">
            <text:p>1,119</text:p>
          </table:table-cell>
          <table:table-cell office:value-type="float" office:value="1163" table:style-name="ce19">
            <text:p>1,163</text:p>
          </table:table-cell>
          <table:table-cell office:value-type="float" office:value="1982" table:style-name="ce19">
            <text:p>1,982</text:p>
          </table:table-cell>
          <table:table-cell office:value-type="float" office:value="1539" table:style-name="ce19">
            <text:p>1,539</text:p>
          </table:table-cell>
          <table:table-cell office:value-type="float" office:value="1295" table:style-name="ce19">
            <text:p>1,295</text:p>
          </table:table-cell>
          <table:table-cell office:value-type="float" office:value="1376.5" table:style-name="ce19">
            <text:p>1,377</text:p>
          </table:table-cell>
          <table:table-cell office:value-type="float" office:value="1338.1" table:style-name="ce19">
            <text:p>1,338</text:p>
          </table:table-cell>
          <table:table-cell office:value-type="float" office:value="1118" table:style-name="ce19">
            <text:p>1,118</text:p>
          </table:table-cell>
          <table:table-cell office:value-type="float" office:value="1032.0999999999999" table:style-name="ce19">
            <text:p>1,032</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table:style-name="ce74"/>
          <table:table-cell table:number-columns-repeated="16337" table:style-name="ce18"/>
        </table:table-row>
        <table:table-row table:style-name="ro10">
          <table:table-cell office:value-type="string" table:style-name="ce26">
            <text:p>Any other livestock<text:span text:style-name="T5">(3)</text:span></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string" table:style-name="ce72">
            <text:p>[x]</text:p>
          </table:table-cell>
          <table:table-cell office:value-type="float" office:value="27613" table:style-name="ce19">
            <text:p>27,613</text:p>
          </table:table-cell>
          <table:table-cell office:value-type="float" office:value="25777.122102807763" table:style-name="ce19">
            <text:p>25,777</text:p>
          </table:table-cell>
          <table:table-cell office:value-type="float" office:value="16740.791099999886" table:style-name="ce19">
            <text:p>16,741</text:p>
          </table:table-cell>
          <table:table-cell office:value-type="float" office:value="5514.3100000000013" table:style-name="ce19">
            <text:p>5,514</text:p>
          </table:table-cell>
          <table:table-cell office:value-type="float" office:value="2701.2347515620349" table:style-name="ce19">
            <text:p>2,701</text:p>
          </table:table-cell>
          <table:table-cell office:value-type="float" office:value="4275" table:style-name="ce19">
            <text:p>4,275</text:p>
          </table:table-cell>
          <table:table-cell office:value-type="float" office:value="10122" table:style-name="ce19">
            <text:p>10,122</text:p>
          </table:table-cell>
          <table:table-cell office:value-type="float" office:value="6238" table:style-name="ce19">
            <text:p>6,238</text:p>
          </table:table-cell>
          <table:table-cell office:value-type="float" office:value="6566" table:style-name="ce19">
            <text:p>6,566</text:p>
          </table:table-cell>
          <table:table-cell office:value-type="float" office:value="9498" table:style-name="ce19">
            <text:p>9,498</text:p>
          </table:table-cell>
          <table:table-cell office:value-type="float" office:value="13018" table:style-name="ce19">
            <text:p>13,018</text:p>
          </table:table-cell>
          <table:table-cell office:value-type="float" office:value="13629" table:style-name="ce19">
            <text:p>13,629</text:p>
          </table:table-cell>
          <table:table-cell office:value-type="float" office:value="15224.999999999998" table:style-name="ce19">
            <text:p>15,225</text:p>
          </table:table-cell>
          <table:table-cell office:value-type="float" office:value="15799" table:style-name="ce19">
            <text:p>15,799</text:p>
          </table:table-cell>
          <table:table-cell office:value-type="float" office:value="13761.999999999998" table:style-name="ce19">
            <text:p>13,762</text:p>
          </table:table-cell>
          <table:table-cell office:value-type="float" office:value="8379" table:style-name="ce19">
            <text:p>8,379</text:p>
          </table:table-cell>
          <table:table-cell office:value-type="float" office:value="9682" table:style-name="ce19">
            <text:p>9,682</text:p>
          </table:table-cell>
          <table:table-cell office:value-type="float" office:value="10926" table:style-name="ce19">
            <text:p>10,926</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office:value-type="string" table:style-name="ce46">
            <text:p>[x]</text:p>
          </table:table-cell>
          <table:table-cell table:style-name="ce74"/>
          <table:table-cell table:number-columns-repeated="16337" table:style-name="ce18"/>
        </table:table-row>
        <table:table-row table:style-name="ro5">
          <table:table-cell table:style-name="ce75"/>
          <table:table-cell table:number-columns-repeated="26" table:style-name="ce76"/>
          <table:table-cell table:number-columns-repeated="12" table:style-name="ce77"/>
          <table:table-cell table:number-columns-repeated="5" table:style-name="ce76"/>
          <table:table-cell table:number-columns-repeated="3" table:style-name="ce75"/>
          <table:table-cell table:number-columns-repeated="16337" table:style-name="ce18"/>
        </table:table-row>
        <table:table-row table:style-name="ro11">
          <table:table-cell office:value-type="string" table:style-name="ce23">
            <text:p>Data notes:</text:p>
          </table:table-cell>
          <table:table-cell table:number-columns-repeated="18" table:style-name="ce23"/>
          <table:table-cell table:number-columns-repeated="18" table:style-name="ce17"/>
          <table:table-cell table:number-columns-repeated="7" table:style-name="ce19"/>
          <table:table-cell table:number-columns-repeated="2" table:style-name="ce17"/>
          <table:table-cell table:number-columns-repeated="16338" table:style-name="ce18"/>
        </table:table-row>
        <table:table-row table:style-name="ro5">
          <table:table-cell office:value-type="string" table:style-name="ce17">
            <text:p>(1) Figures relate to 1 June and only cover commercial holdings from 2010 onwards. <text:s/>See Metadata tab for the definition of commercial holdings.</text:p>
          </table:table-cell>
          <table:table-cell table:number-columns-repeated="26" table:style-name="ce17"/>
          <table:table-cell table:number-columns-repeated="15" table:style-name="ce19"/>
          <table:table-cell table:number-columns-repeated="4" table:style-name="ce17"/>
          <table:table-cell table:number-columns-repeated="16338" table:style-name="ce18"/>
        </table:table-row>
        <table:table-row table:style-name="ro5">
          <table:table-cell office:value-type="string" table:style-name="ce17">
            <text:p>(2) Up to 2022 includes only llamas and alpacas, as other camelids were recorded under 'Other Livestock'. From 2022, all camelids are included, so figures are not directly comparable with previous years.</text:p>
          </table:table-cell>
          <table:table-cell table:number-columns-repeated="26" table:style-name="ce17"/>
          <table:table-cell table:number-columns-repeated="15" table:style-name="ce19"/>
          <table:table-cell table:number-columns-repeated="4" table:style-name="ce17"/>
          <table:table-cell table:number-columns-repeated="16338" table:style-name="ce18"/>
        </table:table-row>
        <table:table-row table:style-name="ro5">
          <table:table-cell office:value-type="string" table:style-name="ce35">
            <text:p>(3) Includes donkeys, mules, and hinnies. Up to 2022, this category also included other camelids. From 2022 onward, other camelids are reported under 'Camelids,' so the data is not directly comparable.</text:p>
          </table:table-cell>
          <table:table-cell table:number-columns-repeated="18" table:style-name="ce35"/>
          <table:table-cell table:number-columns-repeated="8" table:style-name="ce17"/>
          <table:table-cell table:number-columns-repeated="15" table:style-name="ce19"/>
          <table:table-cell table:number-columns-repeated="4" table:style-name="ce17"/>
          <table:table-cell table:number-columns-repeated="16338" table:style-name="ce18"/>
        </table:table-row>
        <table:table-row table:style-name="ro5">
          <table:table-cell office:value-type="string" table:style-name="ce17">
            <text:p>(4) A register cleaning exercise in 2009 removed a large number of inactive holdings and resulted in a drop in overall land area but had very little impact on levels of farming activity.</text:p>
          </table:table-cell>
          <table:table-cell table:number-columns-repeated="19" table:style-name="ce17"/>
          <table:table-cell table:number-columns-repeated="16364" table:style-name="ce18"/>
        </table:table-row>
        <table:table-row table:style-name="ro5">
          <table:table-cell office:value-type="string" table:style-name="ce17">
            <text:p>(5) <text:s/>Following a review of livestock data categories on the June Survey of Agriculture, from 2025 'any other livestock' data is no longer collected. See metadata tab for further details.<text:s/></text:p>
          </table:table-cell>
          <table:table-cell table:number-columns-repeated="19" table:style-name="ce17"/>
          <table:table-cell table:number-columns-repeated="16364" table:style-name="ce18"/>
        </table:table-row>
        <table:table-row table:style-name="ro5">
          <table:table-cell office:value-type="string" table:style-name="ce17">
            <text:p>[x] - data not available or not collected</text:p>
          </table:table-cell>
          <table:table-cell table:number-columns-repeated="19" table:style-name="ce17"/>
          <table:table-cell table:number-columns-repeated="7" table:style-name="ce18"/>
          <table:table-cell table:number-columns-repeated="15" table:style-name="ce50"/>
          <table:table-cell table:number-columns-repeated="16342" table:style-name="ce18"/>
        </table:table-row>
        <table:table-row table:style-name="ro5">
          <table:table-cell table:style-name="ce1"/>
          <table:table-cell table:number-columns-repeated="8" table:style-name="ce17"/>
          <table:table-cell table:number-columns-repeated="35" table:style-name="ce19"/>
          <table:table-cell table:number-columns-repeated="16340" table:style-name="ce18"/>
        </table:table-row>
        <table:table-row table:style-name="ro5">
          <table:table-cell table:number-columns-repeated="9" table:style-name="ce17"/>
          <table:table-cell table:number-columns-repeated="35" table:style-name="ce19"/>
          <table:table-cell table:number-columns-repeated="16340" table:style-name="ce18"/>
        </table:table-row>
        <table:table-row table:style-name="ro5">
          <table:table-cell table:number-columns-repeated="19" table:style-name="ce17"/>
          <table:table-cell table:number-columns-repeated="16365" table:style-name="ce18"/>
        </table:table-row>
        <table:table-row table:style-name="ro6">
          <table:table-cell table:style-name="ce17"/>
          <table:table-cell table:number-columns-repeated="18" table:style-name="ce23"/>
          <table:table-cell table:number-columns-repeated="16365" table:style-name="ce18"/>
        </table:table-row>
        <table:table-row table:style-name="ro6">
          <table:table-cell table:style-name="ce17"/>
          <table:table-cell table:number-columns-repeated="19" table:style-name="ce23"/>
          <table:table-cell table:number-columns-repeated="16364" table:style-name="ce18"/>
        </table:table-row>
        <table:table-row table:number-rows-repeated="1048553" table:style-name="ro5">
          <table:table-cell table:number-columns-repeated="16384"/>
        </table:table-row>
        <table:named-expressions>
          <table:named-expression table:name="_Hlk201820276" table:expression="of:=[Other_Livestock.#REF!]" table:base-cell-address="Contents.$A$1"/>
        </table:named-expressions>
      </table:table>
      <table:table table:name="Cattle_archive_(pre_2006)" table:style-name="ta3">
        <table:table-column table:style-name="co12" table:default-cell-style-name="ce81"/>
        <table:table-column table:style-name="co13" table:number-columns-repeated="23" table:default-cell-style-name="ce81"/>
        <table:table-column table:style-name="co14" table:default-cell-style-name="ce81"/>
        <table:table-column table:style-name="co15" table:number-columns-repeated="16359" table:default-cell-style-name="ce81"/>
        <table:table-row table:style-name="ro7">
          <table:table-cell office:value-type="string" table:style-name="ce78">
            <text:p>Cattle and calves on agricultural holdings on 1 June<text:s/></text:p>
          </table:table-cell>
          <table:table-cell table:number-columns-repeated="3" table:style-name="ce79"/>
          <table:table-cell table:number-columns-repeated="16" table:style-name="ce80"/>
          <table:table-cell table:number-columns-repeated="5" table:style-name="ce81"/>
          <table:table-cell table:number-columns-repeated="16359" table:style-name="ce79"/>
        </table:table-row>
        <table:table-row table:style-name="ro3">
          <table:table-cell office:value-type="string" table:style-name="ce82">
            <text:p>Thousands</text:p>
          </table:table-cell>
          <table:table-cell table:number-columns-repeated="24" table:style-name="ce81"/>
          <table:table-cell table:number-columns-repeated="16359" table:style-name="ce79"/>
        </table:table-row>
        <table:table-row table:style-name="ro8">
          <table:table-cell table:style-name="ce83"/>
          <table:table-cell office:value-type="float" office:value="1984" table:style-name="ce84">
            <text:p>1984</text:p>
          </table:table-cell>
          <table:table-cell office:value-type="float" office:value="1985" table:style-name="ce84">
            <text:p>1985</text:p>
          </table:table-cell>
          <table:table-cell office:value-type="float" office:value="1986" table:style-name="ce84">
            <text:p>1986</text:p>
          </table:table-cell>
          <table:table-cell office:value-type="float" office:value="1987" table:style-name="ce84">
            <text:p>1987</text:p>
          </table:table-cell>
          <table:table-cell office:value-type="float" office:value="1988" table:style-name="ce84">
            <text:p>1988</text:p>
          </table:table-cell>
          <table:table-cell office:value-type="float" office:value="1989" table:style-name="ce84">
            <text:p>1989</text:p>
          </table:table-cell>
          <table:table-cell office:value-type="float" office:value="1990" table:style-name="ce84">
            <text:p>1990</text:p>
          </table:table-cell>
          <table:table-cell office:value-type="float" office:value="1991" table:style-name="ce84">
            <text:p>1991</text:p>
          </table:table-cell>
          <table:table-cell office:value-type="float" office:value="1992" table:style-name="ce84">
            <text:p>1992</text:p>
          </table:table-cell>
          <table:table-cell office:value-type="float" office:value="1993" table:style-name="ce84">
            <text:p>1993</text:p>
          </table:table-cell>
          <table:table-cell office:value-type="float" office:value="1994" table:style-name="ce84">
            <text:p>1994</text:p>
          </table:table-cell>
          <table:table-cell office:value-type="float" office:value="1995" table:style-name="ce84">
            <text:p>1995</text:p>
          </table:table-cell>
          <table:table-cell office:value-type="float" office:value="1996" table:style-name="ce84">
            <text:p>1996</text:p>
          </table:table-cell>
          <table:table-cell office:value-type="float" office:value="1997" table:style-name="ce84">
            <text:p>1997</text:p>
          </table:table-cell>
          <table:table-cell office:value-type="float" office:value="1998" table:style-name="ce84">
            <text:p>1998</text:p>
          </table:table-cell>
          <table:table-cell office:value-type="float" office:value="1999" table:style-name="ce84">
            <text:p>1999</text:p>
          </table:table-cell>
          <table:table-cell office:value-type="float" office:value="2000" table:style-name="ce84">
            <text:p>2000</text:p>
          </table:table-cell>
          <table:table-cell office:value-type="float" office:value="2001" table:style-name="ce84">
            <text:p>2001</text:p>
          </table:table-cell>
          <table:table-cell office:value-type="float" office:value="2002" table:style-name="ce84">
            <text:p>2002</text:p>
          </table:table-cell>
          <table:table-cell office:value-type="float" office:value="2003" table:style-name="ce84">
            <text:p>2003</text:p>
          </table:table-cell>
          <table:table-cell office:value-type="float" office:value="2004" table:style-name="ce84">
            <text:p>2004</text:p>
          </table:table-cell>
          <table:table-cell office:value-type="float" office:value="2005" table:style-name="ce84">
            <text:p>2005</text:p>
          </table:table-cell>
          <table:table-cell office:value-type="float" office:value="2006" table:style-name="ce85">
            <text:p>2006</text:p>
          </table:table-cell>
          <table:table-cell table:style-name="ce81"/>
          <table:table-cell table:number-columns-repeated="16359" table:style-name="ce79"/>
        </table:table-row>
        <table:table-row table:style-name="ro9">
          <table:table-cell office:value-type="string" table:style-name="ce86">
            <text:p>Total cattle and calves<text:s/></text:p>
          </table:table-cell>
          <table:table-cell office:value-type="float" office:value="7974016" table:style-name="ce87">
            <text:p>7,974.0</text:p>
          </table:table-cell>
          <table:table-cell office:value-type="float" office:value="7763274" table:style-name="ce87">
            <text:p>7,763.3</text:p>
          </table:table-cell>
          <table:table-cell office:value-type="float" office:value="7535660" table:style-name="ce87">
            <text:p>7,535.7</text:p>
          </table:table-cell>
          <table:table-cell office:value-type="float" office:value="7302523" table:style-name="ce87">
            <text:p>7,302.5</text:p>
          </table:table-cell>
          <table:table-cell office:value-type="float" office:value="7052283" table:style-name="ce87">
            <text:p>7,052.3</text:p>
          </table:table-cell>
          <table:table-cell office:value-type="float" office:value="7091440" table:style-name="ce87">
            <text:p>7,091.4</text:p>
          </table:table-cell>
          <table:table-cell office:value-type="float" office:value="7097436" table:style-name="ce87">
            <text:p>7,097.4</text:p>
          </table:table-cell>
          <table:table-cell office:value-type="float" office:value="6881557" table:style-name="ce87">
            <text:p>6,881.6</text:p>
          </table:table-cell>
          <table:table-cell office:value-type="float" office:value="6785925" table:style-name="ce87">
            <text:p>6,785.9</text:p>
          </table:table-cell>
          <table:table-cell office:value-type="float" office:value="6749538" table:style-name="ce87">
            <text:p>6,749.5</text:p>
          </table:table-cell>
          <table:table-cell office:value-type="float" office:value="6830071" table:style-name="ce87">
            <text:p>6,830.1</text:p>
          </table:table-cell>
          <table:table-cell office:value-type="float" office:value="6747143" table:style-name="ce87">
            <text:p>6,747.1</text:p>
          </table:table-cell>
          <table:table-cell office:value-type="float" office:value="6805253" table:style-name="ce87">
            <text:p>6,805.3</text:p>
          </table:table-cell>
          <table:table-cell office:value-type="float" office:value="6499633" table:style-name="ce87">
            <text:p>6,499.6</text:p>
          </table:table-cell>
          <table:table-cell office:value-type="float" office:value="6359192" table:style-name="ce87">
            <text:p>6,359.2</text:p>
          </table:table-cell>
          <table:table-cell office:value-type="float" office:value="6342208" table:style-name="ce87">
            <text:p>6,342.2</text:p>
          </table:table-cell>
          <table:table-cell office:value-type="float" office:value="6155762" table:style-name="ce87">
            <text:p>6,155.8</text:p>
          </table:table-cell>
          <table:table-cell office:value-type="float" office:value="5749299" table:style-name="ce87">
            <text:p>5,749.3</text:p>
          </table:table-cell>
          <table:table-cell office:value-type="float" office:value="5530951" table:style-name="ce87">
            <text:p>5,531.0</text:p>
          </table:table-cell>
          <table:table-cell office:value-type="float" office:value="5612356" table:style-name="ce87">
            <text:p>5,612.4</text:p>
          </table:table-cell>
          <table:table-cell office:value-type="float" office:value="5679438" table:style-name="ce87">
            <text:p>5,679.4</text:p>
          </table:table-cell>
          <table:table-cell office:value-type="float" office:value="5527147" table:style-name="ce87">
            <text:p>5,527.1</text:p>
          </table:table-cell>
          <table:table-cell office:value-type="float" office:value="5378028" table:style-name="ce88">
            <text:p>5,378.0</text:p>
          </table:table-cell>
          <table:table-cell table:style-name="ce81"/>
          <table:table-cell table:number-columns-repeated="16359" table:style-name="ce79"/>
        </table:table-row>
        <table:table-row table:style-name="ro9">
          <table:table-cell office:value-type="string" table:style-name="ce86">
            <text:p><text:s text:c="10"/>Total breeding herd</text:p>
          </table:table-cell>
          <table:table-cell office:value-type="float" office:value="2856827" table:style-name="ce87">
            <text:p>2,856.8</text:p>
          </table:table-cell>
          <table:table-cell office:value-type="float" office:value="2743157" table:style-name="ce87">
            <text:p>2,743.2</text:p>
          </table:table-cell>
          <table:table-cell office:value-type="float" office:value="2729662" table:style-name="ce87">
            <text:p>2,729.7</text:p>
          </table:table-cell>
          <table:table-cell office:value-type="float" office:value="2685908" table:style-name="ce87">
            <text:p>2,685.9</text:p>
          </table:table-cell>
          <table:table-cell office:value-type="float" office:value="2604487" table:style-name="ce87">
            <text:p>2,604.5</text:p>
          </table:table-cell>
          <table:table-cell office:value-type="float" office:value="2637947" table:style-name="ce87">
            <text:p>2,637.9</text:p>
          </table:table-cell>
          <table:table-cell office:value-type="float" office:value="2686203" table:style-name="ce87">
            <text:p>2,686.2</text:p>
          </table:table-cell>
          <table:table-cell office:value-type="float" office:value="2655539" table:style-name="ce87">
            <text:p>2,655.5</text:p>
          </table:table-cell>
          <table:table-cell office:value-type="float" office:value="2601464" table:style-name="ce87">
            <text:p>2,601.5</text:p>
          </table:table-cell>
          <table:table-cell office:value-type="float" office:value="2619707" table:style-name="ce87">
            <text:p>2,619.7</text:p>
          </table:table-cell>
          <table:table-cell office:value-type="float" office:value="2672937" table:style-name="ce87">
            <text:p>2,672.9</text:p>
          </table:table-cell>
          <table:table-cell office:value-type="float" office:value="2610806" table:style-name="ce87">
            <text:p>2,610.8</text:p>
          </table:table-cell>
          <table:table-cell office:value-type="float" office:value="2599358" table:style-name="ce87">
            <text:p>2,599.4</text:p>
          </table:table-cell>
          <table:table-cell office:value-type="float" office:value="2506117" table:style-name="ce87">
            <text:p>2,506.1</text:p>
          </table:table-cell>
          <table:table-cell office:value-type="float" office:value="2502456" table:style-name="ce87">
            <text:p>2,502.5</text:p>
          </table:table-cell>
          <table:table-cell office:value-type="float" office:value="2495795" table:style-name="ce87">
            <text:p>2,495.8</text:p>
          </table:table-cell>
          <table:table-cell office:value-type="float" office:value="2356739" table:style-name="ce87">
            <text:p>2,356.7</text:p>
          </table:table-cell>
          <table:table-cell office:value-type="float" office:value="2190395" table:style-name="ce87">
            <text:p>2,190.4</text:p>
          </table:table-cell>
          <table:table-cell office:value-type="float" office:value="2127596" table:style-name="ce87">
            <text:p>2,127.6</text:p>
          </table:table-cell>
          <table:table-cell office:value-type="float" office:value="2136825" table:style-name="ce87">
            <text:p>2,136.8</text:p>
          </table:table-cell>
          <table:table-cell office:value-type="float" office:value="2104664.3983384627" table:style-name="ce87">
            <text:p>2,104.7</text:p>
          </table:table-cell>
          <table:table-cell office:value-type="float" office:value="2063527.6126250147" table:style-name="ce87">
            <text:p>2,063.5</text:p>
          </table:table-cell>
          <table:table-cell office:value-type="float" office:value="2029269.0603589963" table:style-name="ce88">
            <text:p>2,029.3</text:p>
          </table:table-cell>
          <table:table-cell table:style-name="ce89"/>
          <table:table-cell table:number-columns-repeated="16359" table:style-name="ce79"/>
        </table:table-row>
        <table:table-row table:style-name="ro4">
          <table:table-cell office:value-type="string" table:style-name="ce90">
            <text:p><text:s text:c="22"/>Dairy herd</text:p>
          </table:table-cell>
          <table:table-cell office:value-type="float" office:value="2320387" table:style-name="ce91">
            <text:p>2,320.4</text:p>
          </table:table-cell>
          <table:table-cell office:value-type="float" office:value="2218611" table:style-name="ce91">
            <text:p>2,218.6</text:p>
          </table:table-cell>
          <table:table-cell office:value-type="float" office:value="2211284" table:style-name="ce91">
            <text:p>2,211.3</text:p>
          </table:table-cell>
          <table:table-cell office:value-type="float" office:value="2136588" table:style-name="ce91">
            <text:p>2,136.6</text:p>
          </table:table-cell>
          <table:table-cell office:value-type="float" office:value="2045068" table:style-name="ce91">
            <text:p>2,045.1</text:p>
          </table:table-cell>
          <table:table-cell office:value-type="float" office:value="2010735" table:style-name="ce91">
            <text:p>2,010.7</text:p>
          </table:table-cell>
          <table:table-cell office:value-type="float" office:value="1998985" table:style-name="ce91">
            <text:p>1,999.0</text:p>
          </table:table-cell>
          <table:table-cell office:value-type="float" office:value="1937661" table:style-name="ce91">
            <text:p>1,937.7</text:p>
          </table:table-cell>
          <table:table-cell office:value-type="float" office:value="1872685" table:style-name="ce91">
            <text:p>1,872.7</text:p>
          </table:table-cell>
          <table:table-cell office:value-type="float" office:value="1862766" table:style-name="ce91">
            <text:p>1,862.8</text:p>
          </table:table-cell>
          <table:table-cell office:value-type="float" office:value="1898369" table:style-name="ce91">
            <text:p>1,898.4</text:p>
          </table:table-cell>
          <table:table-cell office:value-type="float" office:value="1810700" table:style-name="ce91">
            <text:p>1,810.7</text:p>
          </table:table-cell>
          <table:table-cell office:value-type="float" office:value="1784745" table:style-name="ce91">
            <text:p>1,784.7</text:p>
          </table:table-cell>
          <table:table-cell office:value-type="float" office:value="1701668" table:style-name="ce91">
            <text:p>1,701.7</text:p>
          </table:table-cell>
          <table:table-cell office:value-type="float" office:value="1659649" table:style-name="ce91">
            <text:p>1,659.6</text:p>
          </table:table-cell>
          <table:table-cell office:value-type="float" office:value="1660628" table:style-name="ce91">
            <text:p>1,660.6</text:p>
          </table:table-cell>
          <table:table-cell office:value-type="float" office:value="1575484" table:style-name="ce91">
            <text:p>1,575.5</text:p>
          </table:table-cell>
          <table:table-cell office:value-type="float" office:value="1490227" table:style-name="ce91">
            <text:p>1,490.2</text:p>
          </table:table-cell>
          <table:table-cell office:value-type="float" office:value="1462131" table:style-name="ce91">
            <text:p>1,462.1</text:p>
          </table:table-cell>
          <table:table-cell office:value-type="float" office:value="1434696" table:style-name="ce91">
            <text:p>1,434.7</text:p>
          </table:table-cell>
          <table:table-cell office:value-type="float" office:value="1374477.1897393565" table:style-name="ce91">
            <text:p>1,374.5</text:p>
          </table:table-cell>
          <table:table-cell office:value-type="float" office:value="1311367.5103293755" table:style-name="ce91">
            <text:p>1,311.4</text:p>
          </table:table-cell>
          <table:table-cell office:value-type="float" office:value="1290230.2547240402" table:style-name="ce92">
            <text:p>1,290.2</text:p>
          </table:table-cell>
          <table:table-cell table:style-name="ce89"/>
          <table:table-cell table:number-columns-repeated="16359" table:style-name="ce79"/>
        </table:table-row>
        <table:table-row table:style-name="ro4">
          <table:table-cell office:value-type="string" table:style-name="ce90">
            <text:p><text:s text:c="22"/>Beef herd</text:p>
          </table:table-cell>
          <table:table-cell office:value-type="float" office:value="536440" table:style-name="ce91">
            <text:p>536.4</text:p>
          </table:table-cell>
          <table:table-cell office:value-type="float" office:value="524546" table:style-name="ce91">
            <text:p>524.5</text:p>
          </table:table-cell>
          <table:table-cell office:value-type="float" office:value="518378" table:style-name="ce91">
            <text:p>518.4</text:p>
          </table:table-cell>
          <table:table-cell office:value-type="float" office:value="549320" table:style-name="ce91">
            <text:p>549.3</text:p>
          </table:table-cell>
          <table:table-cell office:value-type="float" office:value="559419" table:style-name="ce91">
            <text:p>559.4</text:p>
          </table:table-cell>
          <table:table-cell office:value-type="float" office:value="627212" table:style-name="ce91">
            <text:p>627.2</text:p>
          </table:table-cell>
          <table:table-cell office:value-type="float" office:value="687218" table:style-name="ce91">
            <text:p>687.2</text:p>
          </table:table-cell>
          <table:table-cell office:value-type="float" office:value="717878" table:style-name="ce91">
            <text:p>717.9</text:p>
          </table:table-cell>
          <table:table-cell office:value-type="float" office:value="728779" table:style-name="ce91">
            <text:p>728.8</text:p>
          </table:table-cell>
          <table:table-cell office:value-type="float" office:value="756941" table:style-name="ce91">
            <text:p>756.9</text:p>
          </table:table-cell>
          <table:table-cell office:value-type="float" office:value="774568" table:style-name="ce91">
            <text:p>774.6</text:p>
          </table:table-cell>
          <table:table-cell office:value-type="float" office:value="800106" table:style-name="ce91">
            <text:p>800.1</text:p>
          </table:table-cell>
          <table:table-cell office:value-type="float" office:value="814613" table:style-name="ce91">
            <text:p>814.6</text:p>
          </table:table-cell>
          <table:table-cell office:value-type="float" office:value="804449" table:style-name="ce91">
            <text:p>804.4</text:p>
          </table:table-cell>
          <table:table-cell office:value-type="float" office:value="842807" table:style-name="ce91">
            <text:p>842.8</text:p>
          </table:table-cell>
          <table:table-cell office:value-type="float" office:value="835167" table:style-name="ce91">
            <text:p>835.2</text:p>
          </table:table-cell>
          <table:table-cell office:value-type="float" office:value="781255" table:style-name="ce91">
            <text:p>781.3</text:p>
          </table:table-cell>
          <table:table-cell office:value-type="float" office:value="700168" table:style-name="ce91">
            <text:p>700.2</text:p>
          </table:table-cell>
          <table:table-cell office:value-type="float" office:value="665465" table:style-name="ce91">
            <text:p>665.5</text:p>
          </table:table-cell>
          <table:table-cell office:value-type="float" office:value="702129" table:style-name="ce91">
            <text:p>702.1</text:p>
          </table:table-cell>
          <table:table-cell office:value-type="float" office:value="730187.20859910606" table:style-name="ce91">
            <text:p>730.2</text:p>
          </table:table-cell>
          <table:table-cell office:value-type="float" office:value="752160.10229563923" table:style-name="ce91">
            <text:p>752.2</text:p>
          </table:table-cell>
          <table:table-cell office:value-type="float" office:value="739038.80563495611" table:style-name="ce92">
            <text:p>739.0</text:p>
          </table:table-cell>
          <table:table-cell table:style-name="ce89"/>
          <table:table-cell table:number-columns-repeated="16359" table:style-name="ce79"/>
        </table:table-row>
        <table:table-row table:style-name="ro9">
          <table:table-cell office:value-type="string" table:style-name="ce86">
            <text:p><text:s text:c="10"/>Heifers in first calf</text:p>
          </table:table-cell>
          <table:table-cell office:value-type="float" office:value="532417" table:style-name="ce87">
            <text:p>532.4</text:p>
          </table:table-cell>
          <table:table-cell office:value-type="float" office:value="588639" table:style-name="ce87">
            <text:p>588.6</text:p>
          </table:table-cell>
          <table:table-cell office:value-type="float" office:value="600833" table:style-name="ce87">
            <text:p>600.8</text:p>
          </table:table-cell>
          <table:table-cell office:value-type="float" office:value="512478" table:style-name="ce87">
            <text:p>512.5</text:p>
          </table:table-cell>
          <table:table-cell office:value-type="float" office:value="552198" table:style-name="ce87">
            <text:p>552.2</text:p>
          </table:table-cell>
          <table:table-cell office:value-type="float" office:value="528060" table:style-name="ce87">
            <text:p>528.1</text:p>
          </table:table-cell>
          <table:table-cell office:value-type="float" office:value="500882" table:style-name="ce87">
            <text:p>500.9</text:p>
          </table:table-cell>
          <table:table-cell office:value-type="float" office:value="487693" table:style-name="ce87">
            <text:p>487.7</text:p>
          </table:table-cell>
          <table:table-cell office:value-type="float" office:value="501947" table:style-name="ce87">
            <text:p>501.9</text:p>
          </table:table-cell>
          <table:table-cell office:value-type="float" office:value="522568" table:style-name="ce87">
            <text:p>522.6</text:p>
          </table:table-cell>
          <table:table-cell office:value-type="float" office:value="503930" table:style-name="ce87">
            <text:p>503.9</text:p>
          </table:table-cell>
          <table:table-cell office:value-type="float" office:value="500091" table:style-name="ce87">
            <text:p>500.1</text:p>
          </table:table-cell>
          <table:table-cell office:value-type="float" office:value="524962" table:style-name="ce87">
            <text:p>525.0</text:p>
          </table:table-cell>
          <table:table-cell office:value-type="float" office:value="528114" table:style-name="ce87">
            <text:p>528.1</text:p>
          </table:table-cell>
          <table:table-cell office:value-type="float" office:value="490004" table:style-name="ce87">
            <text:p>490.0</text:p>
          </table:table-cell>
          <table:table-cell office:value-type="float" office:value="480925" table:style-name="ce87">
            <text:p>480.9</text:p>
          </table:table-cell>
          <table:table-cell office:value-type="float" office:value="442819" table:style-name="ce87">
            <text:p>442.8</text:p>
          </table:table-cell>
          <table:table-cell office:value-type="float" office:value="429285" table:style-name="ce87">
            <text:p>429.3</text:p>
          </table:table-cell>
          <table:table-cell office:value-type="float" office:value="455666" table:style-name="ce87">
            <text:p>455.7</text:p>
          </table:table-cell>
          <table:table-cell office:value-type="float" office:value="405230" table:style-name="ce87">
            <text:p>405.2</text:p>
          </table:table-cell>
          <table:table-cell office:value-type="float" office:value="410613.11819852702" table:style-name="ce87">
            <text:p>410.6</text:p>
          </table:table-cell>
          <table:table-cell office:value-type="float" office:value="365685.26824136777" table:style-name="ce87">
            <text:p>365.7</text:p>
          </table:table-cell>
          <table:table-cell office:value-type="float" office:value="366895.30397535639" table:style-name="ce88">
            <text:p>366.9</text:p>
          </table:table-cell>
          <table:table-cell table:style-name="ce89"/>
          <table:table-cell table:number-columns-repeated="16359" table:style-name="ce79"/>
        </table:table-row>
        <table:table-row table:style-name="ro9">
          <table:table-cell office:value-type="string" table:style-name="ce86">
            <text:p><text:s text:c="15"/>Aged 2 years or more</text:p>
          </table:table-cell>
          <table:table-cell office:value-type="string" table:style-name="ce87">
            <text:p>[x]</text:p>
          </table:table-cell>
          <table:table-cell office:value-type="float" office:value="369393" table:style-name="ce87">
            <text:p>369.4</text:p>
          </table:table-cell>
          <table:table-cell office:value-type="float" office:value="388380" table:style-name="ce87">
            <text:p>388.4</text:p>
          </table:table-cell>
          <table:table-cell office:value-type="float" office:value="318448" table:style-name="ce87">
            <text:p>318.4</text:p>
          </table:table-cell>
          <table:table-cell office:value-type="float" office:value="327588" table:style-name="ce87">
            <text:p>327.6</text:p>
          </table:table-cell>
          <table:table-cell office:value-type="float" office:value="326428" table:style-name="ce87">
            <text:p>326.4</text:p>
          </table:table-cell>
          <table:table-cell office:value-type="float" office:value="286289" table:style-name="ce87">
            <text:p>286.3</text:p>
          </table:table-cell>
          <table:table-cell office:value-type="float" office:value="276999" table:style-name="ce87">
            <text:p>277.0</text:p>
          </table:table-cell>
          <table:table-cell office:value-type="float" office:value="278126" table:style-name="ce87">
            <text:p>278.1</text:p>
          </table:table-cell>
          <table:table-cell office:value-type="float" office:value="284895" table:style-name="ce87">
            <text:p>284.9</text:p>
          </table:table-cell>
          <table:table-cell office:value-type="float" office:value="266733" table:style-name="ce87">
            <text:p>266.7</text:p>
          </table:table-cell>
          <table:table-cell office:value-type="float" office:value="256624" table:style-name="ce87">
            <text:p>256.6</text:p>
          </table:table-cell>
          <table:table-cell office:value-type="float" office:value="267784" table:style-name="ce87">
            <text:p>267.8</text:p>
          </table:table-cell>
          <table:table-cell office:value-type="string" table:style-name="ce87">
            <text:p>[x]</text:p>
          </table:table-cell>
          <table:table-cell office:value-type="float" office:value="260705" table:style-name="ce87">
            <text:p>260.7</text:p>
          </table:table-cell>
          <table:table-cell office:value-type="float" office:value="256001" table:style-name="ce87">
            <text:p>256.0</text:p>
          </table:table-cell>
          <table:table-cell office:value-type="float" office:value="245215" table:style-name="ce87">
            <text:p>245.2</text:p>
          </table:table-cell>
          <table:table-cell office:value-type="float" office:value="241191" table:style-name="ce87">
            <text:p>241.2</text:p>
          </table:table-cell>
          <table:table-cell office:value-type="float" office:value="257995" table:style-name="ce87">
            <text:p>258.0</text:p>
          </table:table-cell>
          <table:table-cell office:value-type="float" office:value="224424" table:style-name="ce87">
            <text:p>224.4</text:p>
          </table:table-cell>
          <table:table-cell office:value-type="float" office:value="222715.67056716734" table:style-name="ce87">
            <text:p>222.7</text:p>
          </table:table-cell>
          <table:table-cell office:value-type="float" office:value="199656.4745537744" table:style-name="ce87">
            <text:p>199.7</text:p>
          </table:table-cell>
          <table:table-cell office:value-type="float" office:value="200918.90002412404" table:style-name="ce88">
            <text:p>200.9</text:p>
          </table:table-cell>
          <table:table-cell table:style-name="ce89"/>
          <table:table-cell table:number-columns-repeated="16359" table:style-name="ce79"/>
        </table:table-row>
        <table:table-row table:style-name="ro4">
          <table:table-cell office:value-type="string" table:style-name="ce90">
            <text:p><text:s text:c="21"/>Dairy</text:p>
          </table:table-cell>
          <table:table-cell office:value-type="string" table:style-name="ce91">
            <text:p>[x]</text:p>
          </table:table-cell>
          <table:table-cell office:value-type="float" office:value="321079" table:style-name="ce91">
            <text:p>321.1</text:p>
          </table:table-cell>
          <table:table-cell office:value-type="float" office:value="336927" table:style-name="ce91">
            <text:p>336.9</text:p>
          </table:table-cell>
          <table:table-cell office:value-type="float" office:value="267799" table:style-name="ce91">
            <text:p>267.8</text:p>
          </table:table-cell>
          <table:table-cell office:value-type="float" office:value="266143" table:style-name="ce91">
            <text:p>266.1</text:p>
          </table:table-cell>
          <table:table-cell office:value-type="float" office:value="254570" table:style-name="ce91">
            <text:p>254.6</text:p>
          </table:table-cell>
          <table:table-cell office:value-type="float" office:value="217913" table:style-name="ce91">
            <text:p>217.9</text:p>
          </table:table-cell>
          <table:table-cell office:value-type="float" office:value="218459" table:style-name="ce91">
            <text:p>218.5</text:p>
          </table:table-cell>
          <table:table-cell office:value-type="float" office:value="215598" table:style-name="ce91">
            <text:p>215.6</text:p>
          </table:table-cell>
          <table:table-cell office:value-type="float" office:value="215516" table:style-name="ce91">
            <text:p>215.5</text:p>
          </table:table-cell>
          <table:table-cell office:value-type="float" office:value="200240" table:style-name="ce91">
            <text:p>200.2</text:p>
          </table:table-cell>
          <table:table-cell office:value-type="float" office:value="194052" table:style-name="ce91">
            <text:p>194.1</text:p>
          </table:table-cell>
          <table:table-cell office:value-type="float" office:value="208229" table:style-name="ce91">
            <text:p>208.2</text:p>
          </table:table-cell>
          <table:table-cell office:value-type="string" table:style-name="ce91">
            <text:p>[x]</text:p>
          </table:table-cell>
          <table:table-cell office:value-type="float" office:value="189203" table:style-name="ce91">
            <text:p>189.2</text:p>
          </table:table-cell>
          <table:table-cell office:value-type="float" office:value="185116" table:style-name="ce91">
            <text:p>185.1</text:p>
          </table:table-cell>
          <table:table-cell office:value-type="float" office:value="185581" table:style-name="ce91">
            <text:p>185.6</text:p>
          </table:table-cell>
          <table:table-cell office:value-type="float" office:value="175612" table:style-name="ce91">
            <text:p>175.6</text:p>
          </table:table-cell>
          <table:table-cell office:value-type="float" office:value="169421" table:style-name="ce91">
            <text:p>169.4</text:p>
          </table:table-cell>
          <table:table-cell office:value-type="float" office:value="147186" table:style-name="ce91">
            <text:p>147.2</text:p>
          </table:table-cell>
          <table:table-cell office:value-type="float" office:value="148615.40302567414" table:style-name="ce91">
            <text:p>148.6</text:p>
          </table:table-cell>
          <table:table-cell office:value-type="float" office:value="137574.99251285326" table:style-name="ce91">
            <text:p>137.6</text:p>
          </table:table-cell>
          <table:table-cell office:value-type="float" office:value="140643.79165734551" table:style-name="ce92">
            <text:p>140.6</text:p>
          </table:table-cell>
          <table:table-cell table:style-name="ce89"/>
          <table:table-cell table:number-columns-repeated="16359" table:style-name="ce79"/>
        </table:table-row>
        <table:table-row table:style-name="ro4">
          <table:table-cell office:value-type="string" table:style-name="ce90">
            <text:p><text:s text:c="21"/>Beef</text:p>
          </table:table-cell>
          <table:table-cell office:value-type="string" table:style-name="ce91">
            <text:p>[x]</text:p>
          </table:table-cell>
          <table:table-cell office:value-type="float" office:value="48314" table:style-name="ce91">
            <text:p>48.3</text:p>
          </table:table-cell>
          <table:table-cell office:value-type="float" office:value="51453" table:style-name="ce91">
            <text:p>51.5</text:p>
          </table:table-cell>
          <table:table-cell office:value-type="float" office:value="50649" table:style-name="ce91">
            <text:p>50.6</text:p>
          </table:table-cell>
          <table:table-cell office:value-type="float" office:value="61445" table:style-name="ce91">
            <text:p>61.4</text:p>
          </table:table-cell>
          <table:table-cell office:value-type="float" office:value="71858" table:style-name="ce91">
            <text:p>71.9</text:p>
          </table:table-cell>
          <table:table-cell office:value-type="float" office:value="68376" table:style-name="ce91">
            <text:p>68.4</text:p>
          </table:table-cell>
          <table:table-cell office:value-type="float" office:value="58540" table:style-name="ce91">
            <text:p>58.5</text:p>
          </table:table-cell>
          <table:table-cell office:value-type="float" office:value="62528" table:style-name="ce91">
            <text:p>62.5</text:p>
          </table:table-cell>
          <table:table-cell office:value-type="float" office:value="69379" table:style-name="ce91">
            <text:p>69.4</text:p>
          </table:table-cell>
          <table:table-cell office:value-type="float" office:value="66493" table:style-name="ce91">
            <text:p>66.5</text:p>
          </table:table-cell>
          <table:table-cell office:value-type="float" office:value="62572" table:style-name="ce91">
            <text:p>62.6</text:p>
          </table:table-cell>
          <table:table-cell office:value-type="float" office:value="59555" table:style-name="ce91">
            <text:p>59.6</text:p>
          </table:table-cell>
          <table:table-cell office:value-type="string" table:style-name="ce91">
            <text:p>[x]</text:p>
          </table:table-cell>
          <table:table-cell office:value-type="float" office:value="71502" table:style-name="ce91">
            <text:p>71.5</text:p>
          </table:table-cell>
          <table:table-cell office:value-type="float" office:value="70885" table:style-name="ce91">
            <text:p>70.9</text:p>
          </table:table-cell>
          <table:table-cell office:value-type="float" office:value="59634" table:style-name="ce91">
            <text:p>59.6</text:p>
          </table:table-cell>
          <table:table-cell office:value-type="float" office:value="65579" table:style-name="ce91">
            <text:p>65.6</text:p>
          </table:table-cell>
          <table:table-cell office:value-type="float" office:value="88574" table:style-name="ce91">
            <text:p>88.6</text:p>
          </table:table-cell>
          <table:table-cell office:value-type="float" office:value="77238" table:style-name="ce91">
            <text:p>77.2</text:p>
          </table:table-cell>
          <table:table-cell office:value-type="float" office:value="74100.267541493216" table:style-name="ce91">
            <text:p>74.1</text:p>
          </table:table-cell>
          <table:table-cell office:value-type="float" office:value="62081.482040921139" table:style-name="ce91">
            <text:p>62.1</text:p>
          </table:table-cell>
          <table:table-cell office:value-type="float" office:value="60275.108366778535" table:style-name="ce92">
            <text:p>60.3</text:p>
          </table:table-cell>
          <table:table-cell table:style-name="ce89"/>
          <table:table-cell table:number-columns-repeated="16359" table:style-name="ce79"/>
        </table:table-row>
        <table:table-row table:style-name="ro9">
          <table:table-cell office:value-type="string" table:style-name="ce86">
            <text:p><text:s text:c="15"/>Aged 1-2 years</text:p>
          </table:table-cell>
          <table:table-cell office:value-type="string" table:style-name="ce87">
            <text:p>[x]</text:p>
          </table:table-cell>
          <table:table-cell office:value-type="float" office:value="219246" table:style-name="ce87">
            <text:p>219.2</text:p>
          </table:table-cell>
          <table:table-cell office:value-type="float" office:value="212453" table:style-name="ce87">
            <text:p>212.5</text:p>
          </table:table-cell>
          <table:table-cell office:value-type="float" office:value="194030" table:style-name="ce87">
            <text:p>194.0</text:p>
          </table:table-cell>
          <table:table-cell office:value-type="float" office:value="224610" table:style-name="ce87">
            <text:p>224.6</text:p>
          </table:table-cell>
          <table:table-cell office:value-type="float" office:value="201632" table:style-name="ce87">
            <text:p>201.6</text:p>
          </table:table-cell>
          <table:table-cell office:value-type="float" office:value="214593" table:style-name="ce87">
            <text:p>214.6</text:p>
          </table:table-cell>
          <table:table-cell office:value-type="float" office:value="210694" table:style-name="ce87">
            <text:p>210.7</text:p>
          </table:table-cell>
          <table:table-cell office:value-type="float" office:value="223821" table:style-name="ce87">
            <text:p>223.8</text:p>
          </table:table-cell>
          <table:table-cell office:value-type="float" office:value="237673" table:style-name="ce87">
            <text:p>237.7</text:p>
          </table:table-cell>
          <table:table-cell office:value-type="float" office:value="237197" table:style-name="ce87">
            <text:p>237.2</text:p>
          </table:table-cell>
          <table:table-cell office:value-type="float" office:value="243467" table:style-name="ce87">
            <text:p>243.5</text:p>
          </table:table-cell>
          <table:table-cell office:value-type="float" office:value="257178" table:style-name="ce87">
            <text:p>257.2</text:p>
          </table:table-cell>
          <table:table-cell office:value-type="string" table:style-name="ce87">
            <text:p>[x]</text:p>
          </table:table-cell>
          <table:table-cell office:value-type="float" office:value="229299" table:style-name="ce87">
            <text:p>229.3</text:p>
          </table:table-cell>
          <table:table-cell office:value-type="float" office:value="222356" table:style-name="ce87">
            <text:p>222.4</text:p>
          </table:table-cell>
          <table:table-cell office:value-type="float" office:value="197604" table:style-name="ce87">
            <text:p>197.6</text:p>
          </table:table-cell>
          <table:table-cell office:value-type="float" office:value="188094" table:style-name="ce87">
            <text:p>188.1</text:p>
          </table:table-cell>
          <table:table-cell office:value-type="float" office:value="197671" table:style-name="ce87">
            <text:p>197.7</text:p>
          </table:table-cell>
          <table:table-cell office:value-type="float" office:value="180806" table:style-name="ce87">
            <text:p>180.8</text:p>
          </table:table-cell>
          <table:table-cell office:value-type="float" office:value="187897.44763135968" table:style-name="ce87">
            <text:p>187.9</text:p>
          </table:table-cell>
          <table:table-cell office:value-type="float" office:value="166028.79368759337" table:style-name="ce87">
            <text:p>166.0</text:p>
          </table:table-cell>
          <table:table-cell office:value-type="float" office:value="165976.40395123232" table:style-name="ce88">
            <text:p>166.0</text:p>
          </table:table-cell>
          <table:table-cell table:style-name="ce89"/>
          <table:table-cell table:number-columns-repeated="16359" table:style-name="ce79"/>
        </table:table-row>
        <table:table-row table:style-name="ro4">
          <table:table-cell office:value-type="string" table:style-name="ce90">
            <text:p><text:s text:c="21"/>Dairy</text:p>
          </table:table-cell>
          <table:table-cell office:value-type="string" table:style-name="ce91">
            <text:p>[x]</text:p>
          </table:table-cell>
          <table:table-cell office:value-type="float" office:value="186548" table:style-name="ce91">
            <text:p>186.5</text:p>
          </table:table-cell>
          <table:table-cell office:value-type="float" office:value="183046" table:style-name="ce91">
            <text:p>183.0</text:p>
          </table:table-cell>
          <table:table-cell office:value-type="float" office:value="161630" table:style-name="ce91">
            <text:p>161.6</text:p>
          </table:table-cell>
          <table:table-cell office:value-type="float" office:value="177867" table:style-name="ce91">
            <text:p>177.9</text:p>
          </table:table-cell>
          <table:table-cell office:value-type="float" office:value="157069" table:style-name="ce91">
            <text:p>157.1</text:p>
          </table:table-cell>
          <table:table-cell office:value-type="float" office:value="167721" table:style-name="ce91">
            <text:p>167.7</text:p>
          </table:table-cell>
          <table:table-cell office:value-type="float" office:value="171115" table:style-name="ce91">
            <text:p>171.1</text:p>
          </table:table-cell>
          <table:table-cell office:value-type="float" office:value="178538" table:style-name="ce91">
            <text:p>178.5</text:p>
          </table:table-cell>
          <table:table-cell office:value-type="float" office:value="190723" table:style-name="ce91">
            <text:p>190.7</text:p>
          </table:table-cell>
          <table:table-cell office:value-type="float" office:value="193650" table:style-name="ce91">
            <text:p>193.7</text:p>
          </table:table-cell>
          <table:table-cell office:value-type="float" office:value="202411" table:style-name="ce91">
            <text:p>202.4</text:p>
          </table:table-cell>
          <table:table-cell office:value-type="float" office:value="217211" table:style-name="ce91">
            <text:p>217.2</text:p>
          </table:table-cell>
          <table:table-cell office:value-type="string" table:style-name="ce91">
            <text:p>[x]</text:p>
          </table:table-cell>
          <table:table-cell office:value-type="float" office:value="199691" table:style-name="ce91">
            <text:p>199.7</text:p>
          </table:table-cell>
          <table:table-cell office:value-type="float" office:value="190935" table:style-name="ce91">
            <text:p>190.9</text:p>
          </table:table-cell>
          <table:table-cell office:value-type="float" office:value="172396" table:style-name="ce91">
            <text:p>172.4</text:p>
          </table:table-cell>
          <table:table-cell office:value-type="float" office:value="157949" table:style-name="ce91">
            <text:p>157.9</text:p>
          </table:table-cell>
          <table:table-cell office:value-type="float" office:value="145503" table:style-name="ce91">
            <text:p>145.5</text:p>
          </table:table-cell>
          <table:table-cell office:value-type="float" office:value="137760" table:style-name="ce91">
            <text:p>137.8</text:p>
          </table:table-cell>
          <table:table-cell office:value-type="float" office:value="148425.36926425924" table:style-name="ce91">
            <text:p>148.4</text:p>
          </table:table-cell>
          <table:table-cell office:value-type="float" office:value="139439.36338028772" table:style-name="ce91">
            <text:p>139.4</text:p>
          </table:table-cell>
          <table:table-cell office:value-type="float" office:value="137926.88775369641" table:style-name="ce92">
            <text:p>137.9</text:p>
          </table:table-cell>
          <table:table-cell table:style-name="ce89"/>
          <table:table-cell table:number-columns-repeated="3" table:style-name="ce81"/>
          <table:table-cell table:number-columns-repeated="16356" table:style-name="ce79"/>
        </table:table-row>
        <table:table-row table:style-name="ro4">
          <table:table-cell office:value-type="string" table:style-name="ce90">
            <text:p><text:s text:c="21"/>Beef</text:p>
          </table:table-cell>
          <table:table-cell office:value-type="string" table:style-name="ce91">
            <text:p>[x]</text:p>
          </table:table-cell>
          <table:table-cell office:value-type="float" office:value="32698" table:style-name="ce91">
            <text:p>32.7</text:p>
          </table:table-cell>
          <table:table-cell office:value-type="float" office:value="29407" table:style-name="ce91">
            <text:p>29.4</text:p>
          </table:table-cell>
          <table:table-cell office:value-type="float" office:value="32400" table:style-name="ce91">
            <text:p>32.4</text:p>
          </table:table-cell>
          <table:table-cell office:value-type="float" office:value="46743" table:style-name="ce91">
            <text:p>46.7</text:p>
          </table:table-cell>
          <table:table-cell office:value-type="float" office:value="44563" table:style-name="ce91">
            <text:p>44.6</text:p>
          </table:table-cell>
          <table:table-cell office:value-type="float" office:value="46872" table:style-name="ce91">
            <text:p>46.9</text:p>
          </table:table-cell>
          <table:table-cell office:value-type="float" office:value="39579" table:style-name="ce91">
            <text:p>39.6</text:p>
          </table:table-cell>
          <table:table-cell office:value-type="float" office:value="45283" table:style-name="ce91">
            <text:p>45.3</text:p>
          </table:table-cell>
          <table:table-cell office:value-type="float" office:value="46950" table:style-name="ce91">
            <text:p>47.0</text:p>
          </table:table-cell>
          <table:table-cell office:value-type="float" office:value="43547" table:style-name="ce91">
            <text:p>43.5</text:p>
          </table:table-cell>
          <table:table-cell office:value-type="float" office:value="41056" table:style-name="ce91">
            <text:p>41.1</text:p>
          </table:table-cell>
          <table:table-cell office:value-type="float" office:value="39967" table:style-name="ce91">
            <text:p>40.0</text:p>
          </table:table-cell>
          <table:table-cell office:value-type="string" table:style-name="ce91">
            <text:p>[x]</text:p>
          </table:table-cell>
          <table:table-cell office:value-type="float" office:value="29608" table:style-name="ce91">
            <text:p>29.6</text:p>
          </table:table-cell>
          <table:table-cell office:value-type="float" office:value="31421" table:style-name="ce91">
            <text:p>31.4</text:p>
          </table:table-cell>
          <table:table-cell office:value-type="float" office:value="25208" table:style-name="ce91">
            <text:p>25.2</text:p>
          </table:table-cell>
          <table:table-cell office:value-type="float" office:value="30145" table:style-name="ce91">
            <text:p>30.1</text:p>
          </table:table-cell>
          <table:table-cell office:value-type="float" office:value="52168" table:style-name="ce91">
            <text:p>52.2</text:p>
          </table:table-cell>
          <table:table-cell office:value-type="float" office:value="43046" table:style-name="ce91">
            <text:p>43.0</text:p>
          </table:table-cell>
          <table:table-cell office:value-type="float" office:value="39472.078367100454" table:style-name="ce91">
            <text:p>39.5</text:p>
          </table:table-cell>
          <table:table-cell office:value-type="float" office:value="26589.430307305636" table:style-name="ce91">
            <text:p>26.6</text:p>
          </table:table-cell>
          <table:table-cell office:value-type="float" office:value="28049.516197535919" table:style-name="ce92">
            <text:p>28.0</text:p>
          </table:table-cell>
          <table:table-cell table:style-name="ce89"/>
          <table:table-cell table:number-columns-repeated="2" table:style-name="ce81"/>
          <table:table-cell table:style-name="ce93"/>
          <table:table-cell table:number-columns-repeated="16356" table:style-name="ce79"/>
        </table:table-row>
        <table:table-row table:style-name="ro9">
          <table:table-cell office:value-type="string" table:style-name="ce86">
            <text:p><text:s text:c="10"/>Females intended for herd replacement and Bulls for service</text:p>
          </table:table-cell>
          <table:table-cell office:value-type="float" office:value="734834" table:style-name="ce87">
            <text:p>734.8</text:p>
          </table:table-cell>
          <table:table-cell office:value-type="float" office:value="710141" table:style-name="ce87">
            <text:p>710.1</text:p>
          </table:table-cell>
          <table:table-cell office:value-type="float" office:value="615144" table:style-name="ce87">
            <text:p>615.1</text:p>
          </table:table-cell>
          <table:table-cell office:value-type="float" office:value="579202" table:style-name="ce87">
            <text:p>579.2</text:p>
          </table:table-cell>
          <table:table-cell office:value-type="float" office:value="588479" table:style-name="ce87">
            <text:p>588.5</text:p>
          </table:table-cell>
          <table:table-cell office:value-type="float" office:value="561563" table:style-name="ce87">
            <text:p>561.6</text:p>
          </table:table-cell>
          <table:table-cell office:value-type="float" office:value="551482" table:style-name="ce87">
            <text:p>551.5</text:p>
          </table:table-cell>
          <table:table-cell office:value-type="float" office:value="526837" table:style-name="ce87">
            <text:p>526.8</text:p>
          </table:table-cell>
          <table:table-cell office:value-type="float" office:value="545093" table:style-name="ce87">
            <text:p>545.1</text:p>
          </table:table-cell>
          <table:table-cell office:value-type="float" office:value="542985" table:style-name="ce87">
            <text:p>543.0</text:p>
          </table:table-cell>
          <table:table-cell office:value-type="float" office:value="545445" table:style-name="ce87">
            <text:p>545.4</text:p>
          </table:table-cell>
          <table:table-cell office:value-type="float" office:value="567778" table:style-name="ce87">
            <text:p>567.8</text:p>
          </table:table-cell>
          <table:table-cell office:value-type="float" office:value="592088" table:style-name="ce87">
            <text:p>592.1</text:p>
          </table:table-cell>
          <table:table-cell office:value-type="string" table:style-name="ce87">
            <text:p>[x]</text:p>
          </table:table-cell>
          <table:table-cell office:value-type="string" table:style-name="ce87">
            <text:p>[x]</text:p>
          </table:table-cell>
          <table:table-cell office:value-type="string" table:style-name="ce87">
            <text:p>[x]</text:p>
          </table:table-cell>
          <table:table-cell office:value-type="float" office:value="536739" table:style-name="ce87">
            <text:p>536.7</text:p>
          </table:table-cell>
          <table:table-cell office:value-type="float" office:value="503671" table:style-name="ce87">
            <text:p>503.7</text:p>
          </table:table-cell>
          <table:table-cell office:value-type="float" office:value="471133" table:style-name="ce87">
            <text:p>471.1</text:p>
          </table:table-cell>
          <table:table-cell office:value-type="float" office:value="469178" table:style-name="ce87">
            <text:p>469.2</text:p>
          </table:table-cell>
          <table:table-cell office:value-type="float" office:value="492848.69030745357" table:style-name="ce87">
            <text:p>492.8</text:p>
          </table:table-cell>
          <table:table-cell office:value-type="float" office:value="435811.86443313689" table:style-name="ce87">
            <text:p>435.8</text:p>
          </table:table-cell>
          <table:table-cell office:value-type="float" office:value="422211.73502713541" table:style-name="ce88">
            <text:p>422.2</text:p>
          </table:table-cell>
          <table:table-cell table:style-name="ce89"/>
          <table:table-cell table:number-columns-repeated="3" table:style-name="ce81"/>
          <table:table-cell table:number-columns-repeated="16356" table:style-name="ce79"/>
        </table:table-row>
        <table:table-row table:style-name="ro9">
          <table:table-cell office:value-type="string" table:style-name="ce86">
            <text:p><text:s text:c="15"/>Aged 2 years or more</text:p>
          </table:table-cell>
          <table:table-cell office:value-type="float" office:value="143087" table:style-name="ce87">
            <text:p>143.1</text:p>
          </table:table-cell>
          <table:table-cell office:value-type="float" office:value="135174" table:style-name="ce87">
            <text:p>135.2</text:p>
          </table:table-cell>
          <table:table-cell office:value-type="float" office:value="113234" table:style-name="ce87">
            <text:p>113.2</text:p>
          </table:table-cell>
          <table:table-cell office:value-type="float" office:value="105849" table:style-name="ce87">
            <text:p>105.8</text:p>
          </table:table-cell>
          <table:table-cell office:value-type="float" office:value="106288" table:style-name="ce87">
            <text:p>106.3</text:p>
          </table:table-cell>
          <table:table-cell office:value-type="float" office:value="104875" table:style-name="ce87">
            <text:p>104.9</text:p>
          </table:table-cell>
          <table:table-cell office:value-type="float" office:value="103259" table:style-name="ce87">
            <text:p>103.3</text:p>
          </table:table-cell>
          <table:table-cell office:value-type="float" office:value="101176" table:style-name="ce87">
            <text:p>101.2</text:p>
          </table:table-cell>
          <table:table-cell office:value-type="float" office:value="101735" table:style-name="ce87">
            <text:p>101.7</text:p>
          </table:table-cell>
          <table:table-cell office:value-type="float" office:value="108786" table:style-name="ce87">
            <text:p>108.8</text:p>
          </table:table-cell>
          <table:table-cell office:value-type="float" office:value="110963" table:style-name="ce87">
            <text:p>111.0</text:p>
          </table:table-cell>
          <table:table-cell office:value-type="float" office:value="116773" table:style-name="ce87">
            <text:p>116.8</text:p>
          </table:table-cell>
          <table:table-cell office:value-type="float" office:value="124040" table:style-name="ce87">
            <text:p>124.0</text:p>
          </table:table-cell>
          <table:table-cell office:value-type="float" office:value="34925" table:style-name="ce87">
            <text:p>34.9</text:p>
          </table:table-cell>
          <table:table-cell office:value-type="float" office:value="126409" table:style-name="ce87">
            <text:p>126.4</text:p>
          </table:table-cell>
          <table:table-cell office:value-type="float" office:value="127721" table:style-name="ce87">
            <text:p>127.7</text:p>
          </table:table-cell>
          <table:table-cell office:value-type="float" office:value="123405" table:style-name="ce87">
            <text:p>123.4</text:p>
          </table:table-cell>
          <table:table-cell office:value-type="float" office:value="122504" table:style-name="ce87">
            <text:p>122.5</text:p>
          </table:table-cell>
          <table:table-cell office:value-type="float" office:value="132487" table:style-name="ce87">
            <text:p>132.5</text:p>
          </table:table-cell>
          <table:table-cell office:value-type="float" office:value="127922" table:style-name="ce87">
            <text:p>127.9</text:p>
          </table:table-cell>
          <table:table-cell office:value-type="float" office:value="134208.01236542279" table:style-name="ce87">
            <text:p>134.2</text:p>
          </table:table-cell>
          <table:table-cell office:value-type="float" office:value="108261.64060652244" table:style-name="ce87">
            <text:p>108.3</text:p>
          </table:table-cell>
          <table:table-cell office:value-type="float" office:value="113037.93724495878" table:style-name="ce88">
            <text:p>113.0</text:p>
          </table:table-cell>
          <table:table-cell table:style-name="ce89"/>
          <table:table-cell table:number-columns-repeated="3" table:style-name="ce81"/>
          <table:table-cell table:number-columns-repeated="16356" table:style-name="ce79"/>
        </table:table-row>
        <table:table-row table:style-name="ro4">
          <table:table-cell office:value-type="string" table:style-name="ce90">
            <text:p><text:s text:c="20"/>Bulls for service<text:span text:style-name="T2"><text:s/></text:span></text:p>
          </table:table-cell>
          <table:table-cell office:value-type="float" office:value="30783" table:style-name="ce91">
            <text:p>30.8</text:p>
          </table:table-cell>
          <table:table-cell office:value-type="float" office:value="29457" table:style-name="ce91">
            <text:p>29.5</text:p>
          </table:table-cell>
          <table:table-cell office:value-type="float" office:value="29206" table:style-name="ce91">
            <text:p>29.2</text:p>
          </table:table-cell>
          <table:table-cell office:value-type="float" office:value="28023" table:style-name="ce91">
            <text:p>28.0</text:p>
          </table:table-cell>
          <table:table-cell office:value-type="float" office:value="28055" table:style-name="ce91">
            <text:p>28.1</text:p>
          </table:table-cell>
          <table:table-cell office:value-type="float" office:value="29054" table:style-name="ce91">
            <text:p>29.1</text:p>
          </table:table-cell>
          <table:table-cell office:value-type="float" office:value="30458" table:style-name="ce91">
            <text:p>30.5</text:p>
          </table:table-cell>
          <table:table-cell office:value-type="float" office:value="30334" table:style-name="ce91">
            <text:p>30.3</text:p>
          </table:table-cell>
          <table:table-cell office:value-type="float" office:value="30222" table:style-name="ce91">
            <text:p>30.2</text:p>
          </table:table-cell>
          <table:table-cell office:value-type="float" office:value="30682" table:style-name="ce91">
            <text:p>30.7</text:p>
          </table:table-cell>
          <table:table-cell office:value-type="float" office:value="32142" table:style-name="ce91">
            <text:p>32.1</text:p>
          </table:table-cell>
          <table:table-cell office:value-type="float" office:value="32606" table:style-name="ce91">
            <text:p>32.6</text:p>
          </table:table-cell>
          <table:table-cell office:value-type="float" office:value="34879" table:style-name="ce91">
            <text:p>34.9</text:p>
          </table:table-cell>
          <table:table-cell office:value-type="float" office:value="34925" table:style-name="ce91">
            <text:p>34.9</text:p>
          </table:table-cell>
          <table:table-cell office:value-type="float" office:value="35129" table:style-name="ce91">
            <text:p>35.1</text:p>
          </table:table-cell>
          <table:table-cell office:value-type="float" office:value="36448" table:style-name="ce91">
            <text:p>36.4</text:p>
          </table:table-cell>
          <table:table-cell office:value-type="float" office:value="35307" table:style-name="ce91">
            <text:p>35.3</text:p>
          </table:table-cell>
          <table:table-cell office:value-type="float" office:value="34748" table:style-name="ce91">
            <text:p>34.7</text:p>
          </table:table-cell>
          <table:table-cell office:value-type="float" office:value="35250" table:style-name="ce91">
            <text:p>35.3</text:p>
          </table:table-cell>
          <table:table-cell office:value-type="float" office:value="35779" table:style-name="ce91">
            <text:p>35.8</text:p>
          </table:table-cell>
          <table:table-cell office:value-type="float" office:value="37509.77151410083" table:style-name="ce91">
            <text:p>37.5</text:p>
          </table:table-cell>
          <table:table-cell office:value-type="float" office:value="35792.698746926006" table:style-name="ce91">
            <text:p>35.8</text:p>
          </table:table-cell>
          <table:table-cell office:value-type="float" office:value="35669.186354701487" table:style-name="ce92">
            <text:p>35.7</text:p>
          </table:table-cell>
          <table:table-cell table:style-name="ce89"/>
          <table:table-cell table:number-columns-repeated="3" table:style-name="ce81"/>
          <table:table-cell table:number-columns-repeated="16356" table:style-name="ce79"/>
        </table:table-row>
        <table:table-row table:style-name="ro9">
          <table:table-cell office:value-type="string" table:style-name="ce86">
            <text:p><text:s text:c="10"/>Total Females for herd replacement</text:p>
          </table:table-cell>
          <table:table-cell office:value-type="float" office:value="112304" table:style-name="ce94">
            <text:p><text:s/>112.3</text:p>
          </table:table-cell>
          <table:table-cell office:value-type="float" office:value="105717" table:style-name="ce94">
            <text:p><text:s/>105.7</text:p>
          </table:table-cell>
          <table:table-cell office:value-type="float" office:value="84028" table:style-name="ce94">
            <text:p><text:s/>84.0</text:p>
          </table:table-cell>
          <table:table-cell office:value-type="float" office:value="77826" table:style-name="ce94">
            <text:p><text:s/>77.8</text:p>
          </table:table-cell>
          <table:table-cell office:value-type="float" office:value="78233" table:style-name="ce94">
            <text:p><text:s/>78.2</text:p>
          </table:table-cell>
          <table:table-cell office:value-type="float" office:value="75821" table:style-name="ce94">
            <text:p><text:s/>75.8</text:p>
          </table:table-cell>
          <table:table-cell office:value-type="float" office:value="72801" table:style-name="ce94">
            <text:p><text:s/>72.8</text:p>
          </table:table-cell>
          <table:table-cell office:value-type="float" office:value="70842" table:style-name="ce94">
            <text:p><text:s/>70.8</text:p>
          </table:table-cell>
          <table:table-cell office:value-type="float" office:value="71513" table:style-name="ce94">
            <text:p><text:s/>71.5</text:p>
          </table:table-cell>
          <table:table-cell office:value-type="float" office:value="78104" table:style-name="ce94">
            <text:p><text:s/>78.1</text:p>
          </table:table-cell>
          <table:table-cell office:value-type="float" office:value="78821" table:style-name="ce94">
            <text:p><text:s/>78.8</text:p>
          </table:table-cell>
          <table:table-cell office:value-type="float" office:value="84167" table:style-name="ce94">
            <text:p><text:s/>84.2</text:p>
          </table:table-cell>
          <table:table-cell office:value-type="float" office:value="89161" table:style-name="ce94">
            <text:p><text:s/>89.2</text:p>
          </table:table-cell>
          <table:table-cell office:value-type="string" table:style-name="ce95">
            <text:p>[x]</text:p>
          </table:table-cell>
          <table:table-cell office:value-type="float" office:value="91280" table:style-name="ce94">
            <text:p><text:s/>91.3</text:p>
          </table:table-cell>
          <table:table-cell office:value-type="float" office:value="91273" table:style-name="ce94">
            <text:p><text:s/>91.3</text:p>
          </table:table-cell>
          <table:table-cell office:value-type="float" office:value="88098" table:style-name="ce94">
            <text:p><text:s/>88.1</text:p>
          </table:table-cell>
          <table:table-cell office:value-type="float" office:value="87756" table:formula="of:=[.S19]+[.S20]" table:style-name="ce87">
            <text:p>87.8</text:p>
          </table:table-cell>
          <table:table-cell office:value-type="float" office:value="97237" table:formula="of:=[.T19]+[.T20]" table:style-name="ce87">
            <text:p>97.2</text:p>
          </table:table-cell>
          <table:table-cell office:value-type="float" office:value="92143" table:formula="of:=[.U19]+[.U20]" table:style-name="ce87">
            <text:p>92.1</text:p>
          </table:table-cell>
          <table:table-cell office:value-type="float" office:value="96698.240851321956" table:formula="of:=[.V19]+[.V20]" table:style-name="ce87">
            <text:p>96.7</text:p>
          </table:table-cell>
          <table:table-cell office:value-type="float" office:value="72468.941859596438" table:formula="of:=[.W19]+[.W20]" table:style-name="ce87">
            <text:p>72.5</text:p>
          </table:table-cell>
          <table:table-cell office:value-type="float" office:value="77368.750890257288" table:formula="of:=[.X19]+[.X20]" table:style-name="ce88">
            <text:p>77.4</text:p>
          </table:table-cell>
          <table:table-cell table:style-name="ce89"/>
          <table:table-cell table:number-columns-repeated="3" table:style-name="ce81"/>
          <table:table-cell table:number-columns-repeated="16356" table:style-name="ce79"/>
        </table:table-row>
        <table:table-row table:style-name="ro4">
          <table:table-cell office:value-type="string" table:style-name="ce90">
            <text:p><text:s text:c="20"/>Females for dairy herd replacement</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6">
            <text:p>[x]</text:p>
          </table:table-cell>
          <table:table-cell office:value-type="float" office:value="46680" table:style-name="ce91">
            <text:p>46.7</text:p>
          </table:table-cell>
          <table:table-cell office:value-type="float" office:value="49279" table:style-name="ce91">
            <text:p>49.3</text:p>
          </table:table-cell>
          <table:table-cell office:value-type="float" office:value="41560" table:style-name="ce91">
            <text:p>41.6</text:p>
          </table:table-cell>
          <table:table-cell office:value-type="float" office:value="44756.9515239748" table:style-name="ce91">
            <text:p>44.8</text:p>
          </table:table-cell>
          <table:table-cell office:value-type="float" office:value="39259.253274056304" table:style-name="ce91">
            <text:p>39.3</text:p>
          </table:table-cell>
          <table:table-cell office:value-type="float" office:value="43273.396895418176" table:style-name="ce92">
            <text:p>43.3</text:p>
          </table:table-cell>
          <table:table-cell table:style-name="ce89"/>
          <table:table-cell table:number-columns-repeated="3" table:style-name="ce81"/>
          <table:table-cell table:number-columns-repeated="16356" table:style-name="ce79"/>
        </table:table-row>
        <table:table-row table:style-name="ro4">
          <table:table-cell office:value-type="string" table:style-name="ce90">
            <text:p><text:s text:c="20"/>Females for beef herd replacement</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7">
            <text:p>[x]</text:p>
          </table:table-cell>
          <table:table-cell office:value-type="float" office:value="41076" table:style-name="ce91">
            <text:p>41.1</text:p>
          </table:table-cell>
          <table:table-cell office:value-type="float" office:value="47958" table:style-name="ce91">
            <text:p>48.0</text:p>
          </table:table-cell>
          <table:table-cell office:value-type="float" office:value="50583" table:style-name="ce91">
            <text:p>50.6</text:p>
          </table:table-cell>
          <table:table-cell office:value-type="float" office:value="51941.289327347156" table:style-name="ce91">
            <text:p>51.9</text:p>
          </table:table-cell>
          <table:table-cell office:value-type="float" office:value="33209.688585540127" table:style-name="ce91">
            <text:p>33.2</text:p>
          </table:table-cell>
          <table:table-cell office:value-type="float" office:value="34095.353994839112" table:style-name="ce92">
            <text:p>34.1</text:p>
          </table:table-cell>
          <table:table-cell table:style-name="ce89"/>
          <table:table-cell table:number-columns-repeated="3" table:style-name="ce81"/>
          <table:table-cell table:number-columns-repeated="16356" table:style-name="ce79"/>
        </table:table-row>
        <table:table-row table:style-name="ro9">
          <table:table-cell office:value-type="string" table:style-name="ce86">
            <text:p><text:s text:c="15"/>Aged 1- 2 years</text:p>
          </table:table-cell>
          <table:table-cell office:value-type="float" office:value="591747" table:style-name="ce91">
            <text:p>591.7</text:p>
          </table:table-cell>
          <table:table-cell office:value-type="float" office:value="574967" table:style-name="ce91">
            <text:p>575.0</text:p>
          </table:table-cell>
          <table:table-cell office:value-type="float" office:value="501910" table:style-name="ce91">
            <text:p>501.9</text:p>
          </table:table-cell>
          <table:table-cell office:value-type="float" office:value="473353" table:style-name="ce91">
            <text:p>473.4</text:p>
          </table:table-cell>
          <table:table-cell office:value-type="float" office:value="482191" table:style-name="ce91">
            <text:p>482.2</text:p>
          </table:table-cell>
          <table:table-cell office:value-type="float" office:value="456688" table:style-name="ce91">
            <text:p>456.7</text:p>
          </table:table-cell>
          <table:table-cell office:value-type="float" office:value="448223" table:style-name="ce91">
            <text:p>448.2</text:p>
          </table:table-cell>
          <table:table-cell office:value-type="float" office:value="425661" table:style-name="ce91">
            <text:p>425.7</text:p>
          </table:table-cell>
          <table:table-cell office:value-type="float" office:value="443358" table:style-name="ce91">
            <text:p>443.4</text:p>
          </table:table-cell>
          <table:table-cell office:value-type="float" office:value="434199" table:style-name="ce91">
            <text:p>434.2</text:p>
          </table:table-cell>
          <table:table-cell office:value-type="float" office:value="434482" table:style-name="ce91">
            <text:p>434.5</text:p>
          </table:table-cell>
          <table:table-cell office:value-type="float" office:value="451005" table:style-name="ce91">
            <text:p>451.0</text:p>
          </table:table-cell>
          <table:table-cell office:value-type="float" office:value="468048" table:style-name="ce91">
            <text:p>468.0</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float" office:value="413334" table:style-name="ce91">
            <text:p>413.3</text:p>
          </table:table-cell>
          <table:table-cell office:value-type="float" office:value="381167" table:style-name="ce91">
            <text:p>381.2</text:p>
          </table:table-cell>
          <table:table-cell office:value-type="float" office:value="338646" table:style-name="ce91">
            <text:p>338.6</text:p>
          </table:table-cell>
          <table:table-cell office:value-type="float" office:value="341256" table:style-name="ce91">
            <text:p>341.3</text:p>
          </table:table-cell>
          <table:table-cell office:value-type="float" office:value="358640.67794203077" table:style-name="ce91">
            <text:p>358.6</text:p>
          </table:table-cell>
          <table:table-cell office:value-type="float" office:value="327550.22382661444" table:style-name="ce91">
            <text:p>327.6</text:p>
          </table:table-cell>
          <table:table-cell office:value-type="float" office:value="309173.79778217664" table:style-name="ce92">
            <text:p>309.2</text:p>
          </table:table-cell>
          <table:table-cell table:style-name="ce89"/>
          <table:table-cell table:number-columns-repeated="3" table:style-name="ce81"/>
          <table:table-cell table:number-columns-repeated="16356" table:style-name="ce79"/>
        </table:table-row>
        <table:table-row table:style-name="ro4">
          <table:table-cell office:value-type="string" table:style-name="ce90">
            <text:p><text:s text:c="20"/>Bulls for service<text:span text:style-name="T2"><text:s/></text:span></text:p>
          </table:table-cell>
          <table:table-cell office:value-type="float" office:value="11080" table:style-name="ce91">
            <text:p>11.1</text:p>
          </table:table-cell>
          <table:table-cell office:value-type="float" office:value="10765" table:style-name="ce91">
            <text:p>10.8</text:p>
          </table:table-cell>
          <table:table-cell office:value-type="float" office:value="10341" table:style-name="ce91">
            <text:p>10.3</text:p>
          </table:table-cell>
          <table:table-cell office:value-type="float" office:value="10328" table:style-name="ce91">
            <text:p>10.3</text:p>
          </table:table-cell>
          <table:table-cell office:value-type="float" office:value="10362" table:style-name="ce91">
            <text:p>10.4</text:p>
          </table:table-cell>
          <table:table-cell office:value-type="float" office:value="11263" table:style-name="ce91">
            <text:p>11.3</text:p>
          </table:table-cell>
          <table:table-cell office:value-type="float" office:value="11978" table:style-name="ce91">
            <text:p>12.0</text:p>
          </table:table-cell>
          <table:table-cell office:value-type="float" office:value="10848" table:style-name="ce91">
            <text:p>10.8</text:p>
          </table:table-cell>
          <table:table-cell office:value-type="float" office:value="11656" table:style-name="ce91">
            <text:p>11.7</text:p>
          </table:table-cell>
          <table:table-cell office:value-type="float" office:value="12632" table:style-name="ce91">
            <text:p>12.6</text:p>
          </table:table-cell>
          <table:table-cell office:value-type="float" office:value="12626" table:style-name="ce91">
            <text:p>12.6</text:p>
          </table:table-cell>
          <table:table-cell office:value-type="float" office:value="12780" table:style-name="ce91">
            <text:p>12.8</text:p>
          </table:table-cell>
          <table:table-cell office:value-type="float" office:value="13179" table:style-name="ce91">
            <text:p>13.2</text:p>
          </table:table-cell>
          <table:table-cell office:value-type="float" office:value="13147" table:style-name="ce91">
            <text:p>13.1</text:p>
          </table:table-cell>
          <table:table-cell office:value-type="float" office:value="10969" table:style-name="ce91">
            <text:p>11.0</text:p>
          </table:table-cell>
          <table:table-cell office:value-type="float" office:value="11968" table:style-name="ce91">
            <text:p>12.0</text:p>
          </table:table-cell>
          <table:table-cell office:value-type="float" office:value="10787" table:style-name="ce91">
            <text:p>10.8</text:p>
          </table:table-cell>
          <table:table-cell office:value-type="float" office:value="14216" table:style-name="ce91">
            <text:p>14.2</text:p>
          </table:table-cell>
          <table:table-cell office:value-type="float" office:value="13564" table:style-name="ce91">
            <text:p>13.6</text:p>
          </table:table-cell>
          <table:table-cell office:value-type="float" office:value="11791" table:style-name="ce91">
            <text:p>11.8</text:p>
          </table:table-cell>
          <table:table-cell office:value-type="float" office:value="12965.435330342354" table:style-name="ce91">
            <text:p>13.0</text:p>
          </table:table-cell>
          <table:table-cell office:value-type="float" office:value="11847.046552593494" table:style-name="ce91">
            <text:p>11.8</text:p>
          </table:table-cell>
          <table:table-cell office:value-type="float" office:value="11624.913006786644" table:style-name="ce92">
            <text:p>11.6</text:p>
          </table:table-cell>
          <table:table-cell table:style-name="ce89"/>
          <table:table-cell table:number-columns-repeated="3" table:style-name="ce81"/>
          <table:table-cell table:number-columns-repeated="16356" table:style-name="ce79"/>
        </table:table-row>
        <table:table-row table:style-name="ro9">
          <table:table-cell office:value-type="string" table:style-name="ce86">
            <text:p><text:s text:c="10"/>Total Females for herd replacement</text:p>
          </table:table-cell>
          <table:table-cell office:value-type="float" office:value="580667" table:style-name="ce94">
            <text:p><text:s/>580.7</text:p>
          </table:table-cell>
          <table:table-cell office:value-type="float" office:value="564202" table:style-name="ce94">
            <text:p><text:s/>564.2</text:p>
          </table:table-cell>
          <table:table-cell office:value-type="float" office:value="491569" table:style-name="ce94">
            <text:p><text:s/>491.6</text:p>
          </table:table-cell>
          <table:table-cell office:value-type="float" office:value="463025" table:style-name="ce94">
            <text:p><text:s/>463.0</text:p>
          </table:table-cell>
          <table:table-cell office:value-type="float" office:value="471829" table:style-name="ce94">
            <text:p><text:s/>471.8</text:p>
          </table:table-cell>
          <table:table-cell office:value-type="float" office:value="445425" table:style-name="ce94">
            <text:p><text:s/>445.4</text:p>
          </table:table-cell>
          <table:table-cell office:value-type="float" office:value="436245" table:style-name="ce94">
            <text:p><text:s/>436.2</text:p>
          </table:table-cell>
          <table:table-cell office:value-type="float" office:value="414813" table:style-name="ce94">
            <text:p><text:s/>414.8</text:p>
          </table:table-cell>
          <table:table-cell office:value-type="float" office:value="431702" table:style-name="ce94">
            <text:p><text:s/>431.7</text:p>
          </table:table-cell>
          <table:table-cell office:value-type="float" office:value="421567" table:style-name="ce94">
            <text:p><text:s/>421.6</text:p>
          </table:table-cell>
          <table:table-cell office:value-type="float" office:value="421856" table:style-name="ce94">
            <text:p><text:s/>421.9</text:p>
          </table:table-cell>
          <table:table-cell office:value-type="float" office:value="438225" table:style-name="ce94">
            <text:p><text:s/>438.2</text:p>
          </table:table-cell>
          <table:table-cell office:value-type="float" office:value="454869" table:style-name="ce94">
            <text:p><text:s/>454.9</text:p>
          </table:table-cell>
          <table:table-cell office:value-type="string" table:style-name="ce95">
            <text:p>[x]</text:p>
          </table:table-cell>
          <table:table-cell office:value-type="string" table:style-name="ce95">
            <text:p>[x]</text:p>
          </table:table-cell>
          <table:table-cell office:value-type="string" table:style-name="ce95">
            <text:p>[x]</text:p>
          </table:table-cell>
          <table:table-cell office:value-type="float" office:value="402547" table:formula="of:=[.R24]+[.R25]" table:style-name="ce87">
            <text:p>402.5</text:p>
          </table:table-cell>
          <table:table-cell office:value-type="float" office:value="366951" table:formula="of:=[.S24]+[.S25]" table:style-name="ce87">
            <text:p>367.0</text:p>
          </table:table-cell>
          <table:table-cell office:value-type="float" office:value="325082" table:formula="of:=[.T24]+[.T25]" table:style-name="ce87">
            <text:p>325.1</text:p>
          </table:table-cell>
          <table:table-cell office:value-type="float" office:value="329465" table:formula="of:=[.U24]+[.U25]" table:style-name="ce87">
            <text:p>329.5</text:p>
          </table:table-cell>
          <table:table-cell office:value-type="float" office:value="345675.24261168839" table:formula="of:=[.V24]+[.V25]" table:style-name="ce87">
            <text:p>345.7</text:p>
          </table:table-cell>
          <table:table-cell office:value-type="float" office:value="315703.17727402097" table:formula="of:=[.W24]+[.W25]" table:style-name="ce87">
            <text:p>315.7</text:p>
          </table:table-cell>
          <table:table-cell office:value-type="float" office:value="297548.88477538998" table:formula="of:=[.X24]+[.X25]" table:style-name="ce88">
            <text:p>297.5</text:p>
          </table:table-cell>
          <table:table-cell table:style-name="ce89"/>
          <table:table-cell table:number-columns-repeated="3" table:style-name="ce81"/>
          <table:table-cell table:number-columns-repeated="16356" table:style-name="ce79"/>
        </table:table-row>
        <table:table-row table:style-name="ro4">
          <table:table-cell office:value-type="string" table:style-name="ce90">
            <text:p><text:s text:c="20"/>Females for dairy herd replacement</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6">
            <text:p>[x]</text:p>
          </table:table-cell>
          <table:table-cell office:value-type="string" table:style-name="ce96">
            <text:p>[x]</text:p>
          </table:table-cell>
          <table:table-cell office:value-type="string" table:style-name="ce96">
            <text:p>[x]</text:p>
          </table:table-cell>
          <table:table-cell office:value-type="float" office:value="299657" table:style-name="ce98">
            <text:p><text:s/>299.7</text:p>
          </table:table-cell>
          <table:table-cell office:value-type="float" office:value="259564" table:style-name="ce99">
            <text:p><text:s/>259.6</text:p>
          </table:table-cell>
          <table:table-cell office:value-type="float" office:value="218950" table:style-name="ce98">
            <text:p><text:s/>219.0</text:p>
          </table:table-cell>
          <table:table-cell office:value-type="float" office:value="221873" table:style-name="ce98">
            <text:p><text:s/>221.9</text:p>
          </table:table-cell>
          <table:table-cell office:value-type="float" office:value="236893.08644673525" table:style-name="ce98">
            <text:p><text:s/>236.9</text:p>
          </table:table-cell>
          <table:table-cell office:value-type="float" office:value="216556.88050342709" table:style-name="ce98">
            <text:p><text:s/>216.6</text:p>
          </table:table-cell>
          <table:table-cell office:value-type="float" office:value="203395.66896949967" table:style-name="ce100">
            <text:p><text:s/>203.4</text:p>
          </table:table-cell>
          <table:table-cell table:style-name="ce89"/>
          <table:table-cell table:number-columns-repeated="3" table:style-name="ce81"/>
          <table:table-cell table:number-columns-repeated="16356" table:style-name="ce79"/>
        </table:table-row>
        <table:table-row table:style-name="ro4">
          <table:table-cell office:value-type="string" table:style-name="ce90">
            <text:p><text:s text:c="20"/>Females for beef herd replacement</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1">
            <text:p>[x]</text:p>
          </table:table-cell>
          <table:table-cell office:value-type="string" table:style-name="ce96">
            <text:p>[x]</text:p>
          </table:table-cell>
          <table:table-cell office:value-type="string" table:style-name="ce96">
            <text:p>[x]</text:p>
          </table:table-cell>
          <table:table-cell office:value-type="string" table:style-name="ce96">
            <text:p>[x]</text:p>
          </table:table-cell>
          <table:table-cell office:value-type="float" office:value="102890" table:style-name="ce98">
            <text:p><text:s/>102.9</text:p>
          </table:table-cell>
          <table:table-cell office:value-type="float" office:value="107387" table:style-name="ce99">
            <text:p><text:s/>107.4</text:p>
          </table:table-cell>
          <table:table-cell office:value-type="float" office:value="106132" table:style-name="ce98">
            <text:p><text:s/>106.1</text:p>
          </table:table-cell>
          <table:table-cell office:value-type="float" office:value="107592" table:style-name="ce98">
            <text:p><text:s/>107.6</text:p>
          </table:table-cell>
          <table:table-cell office:value-type="float" office:value="108782.15616495315" table:style-name="ce98">
            <text:p><text:s/>108.8</text:p>
          </table:table-cell>
          <table:table-cell office:value-type="float" office:value="99146.296770593879" table:style-name="ce98">
            <text:p><text:s/>99.1</text:p>
          </table:table-cell>
          <table:table-cell office:value-type="float" office:value="94153.215805890315" table:style-name="ce100">
            <text:p><text:s/>94.2</text:p>
          </table:table-cell>
          <table:table-cell table:style-name="ce89"/>
          <table:table-cell table:number-columns-repeated="3" table:style-name="ce81"/>
          <table:table-cell table:number-columns-repeated="16356" table:style-name="ce79"/>
        </table:table-row>
        <table:table-row table:style-name="ro9">
          <table:table-cell office:value-type="string" table:style-name="ce86">
            <text:p><text:s text:c="10"/>Other cattle</text:p>
          </table:table-cell>
          <table:table-cell office:value-type="float" office:value="3849938" table:style-name="ce87">
            <text:p>3,849.9</text:p>
          </table:table-cell>
          <table:table-cell office:value-type="float" office:value="3721337" table:style-name="ce87">
            <text:p>3,721.3</text:p>
          </table:table-cell>
          <table:table-cell office:value-type="float" office:value="3590021" table:style-name="ce87">
            <text:p>3,590.0</text:p>
          </table:table-cell>
          <table:table-cell office:value-type="float" office:value="3524935" table:style-name="ce87">
            <text:p>3,524.9</text:p>
          </table:table-cell>
          <table:table-cell office:value-type="float" office:value="3307119" table:style-name="ce87">
            <text:p>3,307.1</text:p>
          </table:table-cell>
          <table:table-cell office:value-type="float" office:value="3363870" table:style-name="ce87">
            <text:p>3,363.9</text:p>
          </table:table-cell>
          <table:table-cell office:value-type="float" office:value="3358869" table:style-name="ce87">
            <text:p>3,358.9</text:p>
          </table:table-cell>
          <table:table-cell office:value-type="float" office:value="3211488" table:style-name="ce87">
            <text:p>3,211.5</text:p>
          </table:table-cell>
          <table:table-cell office:value-type="float" office:value="3137421" table:style-name="ce87">
            <text:p>3,137.4</text:p>
          </table:table-cell>
          <table:table-cell office:value-type="float" office:value="3064278" table:style-name="ce87">
            <text:p>3,064.3</text:p>
          </table:table-cell>
          <table:table-cell office:value-type="float" office:value="3107759" table:style-name="ce87">
            <text:p>3,107.8</text:p>
          </table:table-cell>
          <table:table-cell office:value-type="float" office:value="3068468" table:style-name="ce87">
            <text:p>3,068.5</text:p>
          </table:table-cell>
          <table:table-cell office:value-type="float" office:value="3088845" table:style-name="ce87">
            <text:p>3,088.8</text:p>
          </table:table-cell>
          <table:table-cell office:value-type="float" office:value="2865689" table:style-name="ce87">
            <text:p>2,865.7</text:p>
          </table:table-cell>
          <table:table-cell office:value-type="float" office:value="2803592" table:style-name="ce87">
            <text:p>2,803.6</text:p>
          </table:table-cell>
          <table:table-cell office:value-type="float" office:value="2791951" table:style-name="ce87">
            <text:p>2,792.0</text:p>
          </table:table-cell>
          <table:table-cell office:value-type="float" office:value="2819465" table:style-name="ce87">
            <text:p>2,819.5</text:p>
          </table:table-cell>
          <table:table-cell office:value-type="float" office:value="2625948" table:style-name="ce87">
            <text:p>2,625.9</text:p>
          </table:table-cell>
          <table:table-cell office:value-type="float" office:value="2476556" table:style-name="ce87">
            <text:p>2,476.6</text:p>
          </table:table-cell>
          <table:table-cell office:value-type="float" office:value="2601123" table:style-name="ce87">
            <text:p>2,601.1</text:p>
          </table:table-cell>
          <table:table-cell office:value-type="float" office:value="2671311.793155557" table:style-name="ce87">
            <text:p>2,671.3</text:p>
          </table:table-cell>
          <table:table-cell office:value-type="float" office:value="2662122.2547004805" table:style-name="ce87">
            <text:p>2,662.1</text:p>
          </table:table-cell>
          <table:table-cell office:value-type="float" office:value="2559651.9006385123" table:style-name="ce88">
            <text:p>2,559.7</text:p>
          </table:table-cell>
          <table:table-cell table:style-name="ce89"/>
          <table:table-cell table:number-columns-repeated="16359" table:style-name="ce79"/>
        </table:table-row>
        <table:table-row table:style-name="ro9">
          <table:table-cell office:value-type="string" table:style-name="ce86">
            <text:p><text:s text:c="15"/>Aged 2 years or more</text:p>
          </table:table-cell>
          <table:table-cell office:value-type="float" office:value="411960" table:style-name="ce87">
            <text:p>412.0</text:p>
          </table:table-cell>
          <table:table-cell office:value-type="float" office:value="384327" table:style-name="ce87">
            <text:p>384.3</text:p>
          </table:table-cell>
          <table:table-cell office:value-type="float" office:value="349797" table:style-name="ce87">
            <text:p>349.8</text:p>
          </table:table-cell>
          <table:table-cell office:value-type="float" office:value="333028" table:style-name="ce87">
            <text:p>333.0</text:p>
          </table:table-cell>
          <table:table-cell office:value-type="float" office:value="327123" table:style-name="ce87">
            <text:p>327.1</text:p>
          </table:table-cell>
          <table:table-cell office:value-type="float" office:value="329099" table:style-name="ce87">
            <text:p>329.1</text:p>
          </table:table-cell>
          <table:table-cell office:value-type="float" office:value="319211" table:style-name="ce87">
            <text:p>319.2</text:p>
          </table:table-cell>
          <table:table-cell office:value-type="float" office:value="295648" table:style-name="ce87">
            <text:p>295.6</text:p>
          </table:table-cell>
          <table:table-cell office:value-type="float" office:value="287504" table:style-name="ce87">
            <text:p>287.5</text:p>
          </table:table-cell>
          <table:table-cell office:value-type="float" office:value="247967" table:style-name="ce87">
            <text:p>248.0</text:p>
          </table:table-cell>
          <table:table-cell office:value-type="float" office:value="287954" table:style-name="ce87">
            <text:p>288.0</text:p>
          </table:table-cell>
          <table:table-cell office:value-type="float" office:value="292279" table:style-name="ce87">
            <text:p>292.3</text:p>
          </table:table-cell>
          <table:table-cell office:value-type="float" office:value="331245" table:style-name="ce87">
            <text:p>331.2</text:p>
          </table:table-cell>
          <table:table-cell office:value-type="float" office:value="247471" table:style-name="ce87">
            <text:p>247.5</text:p>
          </table:table-cell>
          <table:table-cell office:value-type="float" office:value="234918" table:style-name="ce87">
            <text:p>234.9</text:p>
          </table:table-cell>
          <table:table-cell office:value-type="float" office:value="261411" table:style-name="ce87">
            <text:p>261.4</text:p>
          </table:table-cell>
          <table:table-cell office:value-type="float" office:value="271097" table:style-name="ce87">
            <text:p>271.1</text:p>
          </table:table-cell>
          <table:table-cell office:value-type="float" office:value="271300" table:style-name="ce87">
            <text:p>271.3</text:p>
          </table:table-cell>
          <table:table-cell office:value-type="float" office:value="225904" table:style-name="ce87">
            <text:p>225.9</text:p>
          </table:table-cell>
          <table:table-cell office:value-type="float" office:value="231478" table:style-name="ce87">
            <text:p>231.5</text:p>
          </table:table-cell>
          <table:table-cell office:value-type="float" office:value="233518.57068220491" table:style-name="ce87">
            <text:p>233.5</text:p>
          </table:table-cell>
          <table:table-cell office:value-type="float" office:value="253732.66827532247" table:style-name="ce87">
            <text:p>253.7</text:p>
          </table:table-cell>
          <table:table-cell office:value-type="float" office:value="271966.50125788018" table:style-name="ce88">
            <text:p>272.0</text:p>
          </table:table-cell>
          <table:table-cell table:style-name="ce89"/>
          <table:table-cell table:number-columns-repeated="16359" table:style-name="ce79"/>
        </table:table-row>
        <table:table-row table:style-name="ro4">
          <table:table-cell office:value-type="string" table:style-name="ce90">
            <text:p><text:s text:c="19"/>Male</text:p>
          </table:table-cell>
          <table:table-cell office:value-type="float" office:value="254871" table:style-name="ce91">
            <text:p>254.9</text:p>
          </table:table-cell>
          <table:table-cell office:value-type="float" office:value="239014" table:style-name="ce91">
            <text:p>239.0</text:p>
          </table:table-cell>
          <table:table-cell office:value-type="float" office:value="214501" table:style-name="ce91">
            <text:p>214.5</text:p>
          </table:table-cell>
          <table:table-cell office:value-type="float" office:value="204875" table:style-name="ce91">
            <text:p>204.9</text:p>
          </table:table-cell>
          <table:table-cell office:value-type="float" office:value="204391" table:style-name="ce91">
            <text:p>204.4</text:p>
          </table:table-cell>
          <table:table-cell office:value-type="float" office:value="206578" table:style-name="ce91">
            <text:p>206.6</text:p>
          </table:table-cell>
          <table:table-cell office:value-type="float" office:value="200036" table:style-name="ce91">
            <text:p>200.0</text:p>
          </table:table-cell>
          <table:table-cell office:value-type="float" office:value="171105" table:style-name="ce91">
            <text:p>171.1</text:p>
          </table:table-cell>
          <table:table-cell office:value-type="float" office:value="167052" table:style-name="ce91">
            <text:p>167.1</text:p>
          </table:table-cell>
          <table:table-cell office:value-type="float" office:value="138957" table:style-name="ce91">
            <text:p>139.0</text:p>
          </table:table-cell>
          <table:table-cell office:value-type="float" office:value="168845" table:style-name="ce91">
            <text:p>168.8</text:p>
          </table:table-cell>
          <table:table-cell office:value-type="float" office:value="170929" table:style-name="ce91">
            <text:p>170.9</text:p>
          </table:table-cell>
          <table:table-cell office:value-type="float" office:value="187030" table:style-name="ce91">
            <text:p>187.0</text:p>
          </table:table-cell>
          <table:table-cell office:value-type="float" office:value="168067" table:style-name="ce91">
            <text:p>168.1</text:p>
          </table:table-cell>
          <table:table-cell office:value-type="float" office:value="173339" table:style-name="ce91">
            <text:p>173.3</text:p>
          </table:table-cell>
          <table:table-cell office:value-type="float" office:value="175642" table:style-name="ce91">
            <text:p>175.6</text:p>
          </table:table-cell>
          <table:table-cell office:value-type="float" office:value="177361" table:style-name="ce91">
            <text:p>177.4</text:p>
          </table:table-cell>
          <table:table-cell office:value-type="float" office:value="173689" table:style-name="ce91">
            <text:p>173.7</text:p>
          </table:table-cell>
          <table:table-cell office:value-type="float" office:value="143125" table:style-name="ce91">
            <text:p>143.1</text:p>
          </table:table-cell>
          <table:table-cell office:value-type="float" office:value="149284" table:style-name="ce91">
            <text:p>149.3</text:p>
          </table:table-cell>
          <table:table-cell office:value-type="float" office:value="147634.70246739473" table:style-name="ce91">
            <text:p>147.6</text:p>
          </table:table-cell>
          <table:table-cell office:value-type="float" office:value="165699.45394306403" table:style-name="ce91">
            <text:p>165.7</text:p>
          </table:table-cell>
          <table:table-cell office:value-type="float" office:value="170656.646543076" table:style-name="ce92">
            <text:p>170.7</text:p>
          </table:table-cell>
          <table:table-cell table:style-name="ce89"/>
          <table:table-cell table:number-columns-repeated="16359" table:style-name="ce79"/>
        </table:table-row>
        <table:table-row table:style-name="ro4">
          <table:table-cell office:value-type="string" table:style-name="ce90">
            <text:p><text:s text:c="19"/>Females intended for slaughter<text:s text:c="2"/></text:p>
          </table:table-cell>
          <table:table-cell office:value-type="float" office:value="157089" table:style-name="ce91">
            <text:p>157.1</text:p>
          </table:table-cell>
          <table:table-cell office:value-type="float" office:value="145313" table:style-name="ce91">
            <text:p>145.3</text:p>
          </table:table-cell>
          <table:table-cell office:value-type="float" office:value="135296" table:style-name="ce91">
            <text:p>135.3</text:p>
          </table:table-cell>
          <table:table-cell office:value-type="float" office:value="128153" table:style-name="ce91">
            <text:p>128.2</text:p>
          </table:table-cell>
          <table:table-cell office:value-type="float" office:value="122732" table:style-name="ce91">
            <text:p>122.7</text:p>
          </table:table-cell>
          <table:table-cell office:value-type="float" office:value="122521" table:style-name="ce91">
            <text:p>122.5</text:p>
          </table:table-cell>
          <table:table-cell office:value-type="float" office:value="119175" table:style-name="ce91">
            <text:p>119.2</text:p>
          </table:table-cell>
          <table:table-cell office:value-type="float" office:value="124543" table:style-name="ce91">
            <text:p>124.5</text:p>
          </table:table-cell>
          <table:table-cell office:value-type="float" office:value="120452" table:style-name="ce91">
            <text:p>120.5</text:p>
          </table:table-cell>
          <table:table-cell office:value-type="float" office:value="109010" table:style-name="ce91">
            <text:p>109.0</text:p>
          </table:table-cell>
          <table:table-cell office:value-type="float" office:value="119109" table:style-name="ce91">
            <text:p>119.1</text:p>
          </table:table-cell>
          <table:table-cell office:value-type="float" office:value="121350" table:style-name="ce91">
            <text:p>121.4</text:p>
          </table:table-cell>
          <table:table-cell office:value-type="float" office:value="144215" table:style-name="ce91">
            <text:p>144.2</text:p>
          </table:table-cell>
          <table:table-cell office:value-type="float" office:value="79404" table:style-name="ce91">
            <text:p>79.4</text:p>
          </table:table-cell>
          <table:table-cell office:value-type="float" office:value="61579" table:style-name="ce91">
            <text:p>61.6</text:p>
          </table:table-cell>
          <table:table-cell office:value-type="float" office:value="85769" table:style-name="ce91">
            <text:p>85.8</text:p>
          </table:table-cell>
          <table:table-cell office:value-type="float" office:value="93736" table:style-name="ce91">
            <text:p>93.7</text:p>
          </table:table-cell>
          <table:table-cell office:value-type="float" office:value="97611" table:style-name="ce91">
            <text:p>97.6</text:p>
          </table:table-cell>
          <table:table-cell office:value-type="float" office:value="82779" table:style-name="ce91">
            <text:p>82.8</text:p>
          </table:table-cell>
          <table:table-cell office:value-type="float" office:value="82194" table:style-name="ce91">
            <text:p>82.2</text:p>
          </table:table-cell>
          <table:table-cell office:value-type="float" office:value="85883.868214810194" table:style-name="ce91">
            <text:p>85.9</text:p>
          </table:table-cell>
          <table:table-cell office:value-type="float" office:value="88033.214332258431" table:style-name="ce91">
            <text:p>88.0</text:p>
          </table:table-cell>
          <table:table-cell office:value-type="float" office:value="101309.8547148042" table:style-name="ce92">
            <text:p>101.3</text:p>
          </table:table-cell>
          <table:table-cell table:style-name="ce89"/>
          <table:table-cell table:number-columns-repeated="16359" table:style-name="ce79"/>
        </table:table-row>
        <table:table-row table:style-name="ro9">
          <table:table-cell office:value-type="string" table:style-name="ce86">
            <text:p><text:s text:c="15"/>Aged 1 - 2 years</text:p>
          </table:table-cell>
          <table:table-cell office:value-type="float" office:value="1223519" table:style-name="ce87">
            <text:p>1,223.5</text:p>
          </table:table-cell>
          <table:table-cell office:value-type="float" office:value="1198059" table:style-name="ce87">
            <text:p>1,198.1</text:p>
          </table:table-cell>
          <table:table-cell office:value-type="float" office:value="1128232" table:style-name="ce87">
            <text:p>1,128.2</text:p>
          </table:table-cell>
          <table:table-cell office:value-type="float" office:value="1128687" table:style-name="ce87">
            <text:p>1,128.7</text:p>
          </table:table-cell>
          <table:table-cell office:value-type="float" office:value="1068439" table:style-name="ce87">
            <text:p>1,068.4</text:p>
          </table:table-cell>
          <table:table-cell office:value-type="float" office:value="1035654" table:style-name="ce87">
            <text:p>1,035.7</text:p>
          </table:table-cell>
          <table:table-cell office:value-type="float" office:value="1074320" table:style-name="ce87">
            <text:p>1,074.3</text:p>
          </table:table-cell>
          <table:table-cell office:value-type="float" office:value="1018296" table:style-name="ce87">
            <text:p>1,018.3</text:p>
          </table:table-cell>
          <table:table-cell office:value-type="float" office:value="1020217" table:style-name="ce87">
            <text:p>1,020.2</text:p>
          </table:table-cell>
          <table:table-cell office:value-type="float" office:value="1020116" table:style-name="ce87">
            <text:p>1,020.1</text:p>
          </table:table-cell>
          <table:table-cell office:value-type="float" office:value="1007381" table:style-name="ce87">
            <text:p>1,007.4</text:p>
          </table:table-cell>
          <table:table-cell office:value-type="float" office:value="965926" table:style-name="ce87">
            <text:p>965.9</text:p>
          </table:table-cell>
          <table:table-cell office:value-type="float" office:value="958707" table:style-name="ce87">
            <text:p>958.7</text:p>
          </table:table-cell>
          <table:table-cell office:value-type="float" office:value="941789" table:style-name="ce87">
            <text:p>941.8</text:p>
          </table:table-cell>
          <table:table-cell office:value-type="float" office:value="945172" table:style-name="ce87">
            <text:p>945.2</text:p>
          </table:table-cell>
          <table:table-cell office:value-type="float" office:value="939625" table:style-name="ce87">
            <text:p>939.6</text:p>
          </table:table-cell>
          <table:table-cell office:value-type="float" office:value="950241" table:style-name="ce87">
            <text:p>950.2</text:p>
          </table:table-cell>
          <table:table-cell office:value-type="float" office:value="905728" table:style-name="ce87">
            <text:p>905.7</text:p>
          </table:table-cell>
          <table:table-cell office:value-type="float" office:value="906962" table:style-name="ce87">
            <text:p>907.0</text:p>
          </table:table-cell>
          <table:table-cell office:value-type="float" office:value="907121" table:style-name="ce87">
            <text:p>907.1</text:p>
          </table:table-cell>
          <table:table-cell office:value-type="float" office:value="969980.47112378781" table:style-name="ce87">
            <text:p>970.0</text:p>
          </table:table-cell>
          <table:table-cell office:value-type="float" office:value="1000597.353392151" table:style-name="ce87">
            <text:p>1,000.6</text:p>
          </table:table-cell>
          <table:table-cell office:value-type="float" office:value="981067.52306658099" table:style-name="ce88">
            <text:p>981.1</text:p>
          </table:table-cell>
          <table:table-cell table:style-name="ce89"/>
          <table:table-cell table:number-columns-repeated="16359" table:style-name="ce79"/>
        </table:table-row>
        <table:table-row table:style-name="ro4">
          <table:table-cell office:value-type="string" table:style-name="ce90">
            <text:p><text:s text:c="19"/>Other male cattle<text:s/></text:p>
          </table:table-cell>
          <table:table-cell office:value-type="float" office:value="676301" table:style-name="ce91">
            <text:p>676.3</text:p>
          </table:table-cell>
          <table:table-cell office:value-type="float" office:value="664137" table:style-name="ce91">
            <text:p>664.1</text:p>
          </table:table-cell>
          <table:table-cell office:value-type="float" office:value="624541" table:style-name="ce91">
            <text:p>624.5</text:p>
          </table:table-cell>
          <table:table-cell office:value-type="float" office:value="617625" table:style-name="ce91">
            <text:p>617.6</text:p>
          </table:table-cell>
          <table:table-cell office:value-type="float" office:value="597529" table:style-name="ce91">
            <text:p>597.5</text:p>
          </table:table-cell>
          <table:table-cell office:value-type="float" office:value="577166" table:style-name="ce91">
            <text:p>577.2</text:p>
          </table:table-cell>
          <table:table-cell office:value-type="float" office:value="586123" table:style-name="ce91">
            <text:p>586.1</text:p>
          </table:table-cell>
          <table:table-cell office:value-type="float" office:value="522721" table:style-name="ce91">
            <text:p>522.7</text:p>
          </table:table-cell>
          <table:table-cell office:value-type="float" office:value="497467" table:style-name="ce91">
            <text:p>497.5</text:p>
          </table:table-cell>
          <table:table-cell office:value-type="float" office:value="551113" table:style-name="ce91">
            <text:p>551.1</text:p>
          </table:table-cell>
          <table:table-cell office:value-type="float" office:value="546086" table:style-name="ce91">
            <text:p>546.1</text:p>
          </table:table-cell>
          <table:table-cell office:value-type="float" office:value="531949" table:style-name="ce91">
            <text:p>531.9</text:p>
          </table:table-cell>
          <table:table-cell office:value-type="float" office:value="537126" table:style-name="ce91">
            <text:p>537.1</text:p>
          </table:table-cell>
          <table:table-cell office:value-type="float" office:value="542950" table:style-name="ce91">
            <text:p>543.0</text:p>
          </table:table-cell>
          <table:table-cell office:value-type="float" office:value="564691" table:style-name="ce91">
            <text:p>564.7</text:p>
          </table:table-cell>
          <table:table-cell office:value-type="float" office:value="539317" table:style-name="ce91">
            <text:p>539.3</text:p>
          </table:table-cell>
          <table:table-cell office:value-type="float" office:value="546687" table:style-name="ce91">
            <text:p>546.7</text:p>
          </table:table-cell>
          <table:table-cell office:value-type="float" office:value="541985" table:style-name="ce91">
            <text:p>542.0</text:p>
          </table:table-cell>
          <table:table-cell office:value-type="float" office:value="550435" table:style-name="ce91">
            <text:p>550.4</text:p>
          </table:table-cell>
          <table:table-cell office:value-type="float" office:value="552390" table:style-name="ce91">
            <text:p>552.4</text:p>
          </table:table-cell>
          <table:table-cell office:value-type="float" office:value="586061.06664816884" table:style-name="ce91">
            <text:p>586.1</text:p>
          </table:table-cell>
          <table:table-cell office:value-type="float" office:value="590916.5465251602" table:style-name="ce91">
            <text:p>590.9</text:p>
          </table:table-cell>
          <table:table-cell office:value-type="float" office:value="557555.67188728566" table:style-name="ce92">
            <text:p>557.6</text:p>
          </table:table-cell>
          <table:table-cell table:style-name="ce89"/>
          <table:table-cell table:number-columns-repeated="16359" table:style-name="ce79"/>
        </table:table-row>
        <table:table-row table:style-name="ro4">
          <table:table-cell office:value-type="string" table:style-name="ce90">
            <text:p><text:s text:c="19"/>Females intended for slaughter<text:s text:c="2"/></text:p>
          </table:table-cell>
          <table:table-cell office:value-type="float" office:value="547218" table:style-name="ce91">
            <text:p>547.2</text:p>
          </table:table-cell>
          <table:table-cell office:value-type="float" office:value="533922" table:style-name="ce91">
            <text:p>533.9</text:p>
          </table:table-cell>
          <table:table-cell office:value-type="float" office:value="503691" table:style-name="ce91">
            <text:p>503.7</text:p>
          </table:table-cell>
          <table:table-cell office:value-type="float" office:value="511062" table:style-name="ce91">
            <text:p>511.1</text:p>
          </table:table-cell>
          <table:table-cell office:value-type="float" office:value="470910" table:style-name="ce91">
            <text:p>470.9</text:p>
          </table:table-cell>
          <table:table-cell office:value-type="float" office:value="458488" table:style-name="ce91">
            <text:p>458.5</text:p>
          </table:table-cell>
          <table:table-cell office:value-type="float" office:value="488197" table:style-name="ce91">
            <text:p>488.2</text:p>
          </table:table-cell>
          <table:table-cell office:value-type="float" office:value="495575" table:style-name="ce91">
            <text:p>495.6</text:p>
          </table:table-cell>
          <table:table-cell office:value-type="float" office:value="522750" table:style-name="ce91">
            <text:p>522.8</text:p>
          </table:table-cell>
          <table:table-cell office:value-type="float" office:value="469003" table:style-name="ce91">
            <text:p>469.0</text:p>
          </table:table-cell>
          <table:table-cell office:value-type="float" office:value="461295" table:style-name="ce91">
            <text:p>461.3</text:p>
          </table:table-cell>
          <table:table-cell office:value-type="float" office:value="433977" table:style-name="ce91">
            <text:p>434.0</text:p>
          </table:table-cell>
          <table:table-cell office:value-type="float" office:value="421581" table:style-name="ce91">
            <text:p>421.6</text:p>
          </table:table-cell>
          <table:table-cell office:value-type="float" office:value="398839" table:style-name="ce91">
            <text:p>398.8</text:p>
          </table:table-cell>
          <table:table-cell office:value-type="float" office:value="380481" table:style-name="ce91">
            <text:p>380.5</text:p>
          </table:table-cell>
          <table:table-cell office:value-type="float" office:value="400308" table:style-name="ce91">
            <text:p>400.3</text:p>
          </table:table-cell>
          <table:table-cell office:value-type="float" office:value="403554" table:style-name="ce91">
            <text:p>403.6</text:p>
          </table:table-cell>
          <table:table-cell office:value-type="float" office:value="363743" table:style-name="ce91">
            <text:p>363.7</text:p>
          </table:table-cell>
          <table:table-cell office:value-type="float" office:value="356527" table:style-name="ce91">
            <text:p>356.5</text:p>
          </table:table-cell>
          <table:table-cell office:value-type="float" office:value="354731" table:style-name="ce91">
            <text:p>354.7</text:p>
          </table:table-cell>
          <table:table-cell office:value-type="float" office:value="383919.40447561903" table:style-name="ce91">
            <text:p>383.9</text:p>
          </table:table-cell>
          <table:table-cell office:value-type="float" office:value="409680.80686699069" table:style-name="ce91">
            <text:p>409.7</text:p>
          </table:table-cell>
          <table:table-cell office:value-type="float" office:value="423511.85117929534" table:style-name="ce92">
            <text:p>423.5</text:p>
          </table:table-cell>
          <table:table-cell table:style-name="ce89"/>
          <table:table-cell table:number-columns-repeated="16359" table:style-name="ce79"/>
        </table:table-row>
        <table:table-row table:style-name="ro9">
          <table:table-cell office:value-type="string" table:style-name="ce86">
            <text:p><text:s text:c="15"/>Under 1 year</text:p>
          </table:table-cell>
          <table:table-cell office:value-type="float" office:value="2214459" table:style-name="ce87">
            <text:p>2,214.5</text:p>
          </table:table-cell>
          <table:table-cell office:value-type="float" office:value="2138951" table:style-name="ce87">
            <text:p>2,139.0</text:p>
          </table:table-cell>
          <table:table-cell office:value-type="float" office:value="2111992" table:style-name="ce87">
            <text:p>2,112.0</text:p>
          </table:table-cell>
          <table:table-cell office:value-type="float" office:value="2063220" table:style-name="ce87">
            <text:p>2,063.2</text:p>
          </table:table-cell>
          <table:table-cell office:value-type="float" office:value="1911557" table:style-name="ce87">
            <text:p>1,911.6</text:p>
          </table:table-cell>
          <table:table-cell office:value-type="float" office:value="1999117" table:style-name="ce87">
            <text:p>1,999.1</text:p>
          </table:table-cell>
          <table:table-cell office:value-type="float" office:value="1965338" table:style-name="ce87">
            <text:p>1,965.3</text:p>
          </table:table-cell>
          <table:table-cell office:value-type="float" office:value="1897544" table:style-name="ce87">
            <text:p>1,897.5</text:p>
          </table:table-cell>
          <table:table-cell office:value-type="float" office:value="1829700" table:style-name="ce87">
            <text:p>1,829.7</text:p>
          </table:table-cell>
          <table:table-cell office:value-type="float" office:value="1796195" table:style-name="ce87">
            <text:p>1,796.2</text:p>
          </table:table-cell>
          <table:table-cell office:value-type="float" office:value="1812424" table:style-name="ce87">
            <text:p>1,812.4</text:p>
          </table:table-cell>
          <table:table-cell office:value-type="float" office:value="1810263" table:style-name="ce87">
            <text:p>1,810.3</text:p>
          </table:table-cell>
          <table:table-cell office:value-type="float" office:value="1798893" table:style-name="ce87">
            <text:p>1,798.9</text:p>
          </table:table-cell>
          <table:table-cell office:value-type="float" office:value="1676429" table:style-name="ce87">
            <text:p>1,676.4</text:p>
          </table:table-cell>
          <table:table-cell office:value-type="float" office:value="1623502" table:style-name="ce87">
            <text:p>1,623.5</text:p>
          </table:table-cell>
          <table:table-cell office:value-type="float" office:value="1590915" table:style-name="ce87">
            <text:p>1,590.9</text:p>
          </table:table-cell>
          <table:table-cell office:value-type="float" office:value="1598127" table:style-name="ce87">
            <text:p>1,598.1</text:p>
          </table:table-cell>
          <table:table-cell office:value-type="float" office:value="1448920" table:style-name="ce87">
            <text:p>1,448.9</text:p>
          </table:table-cell>
          <table:table-cell office:value-type="float" office:value="1343690" table:style-name="ce87">
            <text:p>1,343.7</text:p>
          </table:table-cell>
          <table:table-cell office:value-type="float" office:value="1462524" table:style-name="ce87">
            <text:p>1,462.5</text:p>
          </table:table-cell>
          <table:table-cell office:value-type="float" office:value="1467812.7513495642" table:style-name="ce87">
            <text:p>1,467.8</text:p>
          </table:table-cell>
          <table:table-cell office:value-type="float" office:value="1407792.233033007" table:style-name="ce87">
            <text:p>1,407.8</text:p>
          </table:table-cell>
          <table:table-cell office:value-type="float" office:value="1306617.876314051" table:style-name="ce88">
            <text:p>1,306.6</text:p>
          </table:table-cell>
          <table:table-cell table:style-name="ce89"/>
          <table:table-cell table:number-columns-repeated="16359" table:style-name="ce79"/>
        </table:table-row>
        <table:table-row table:style-name="ro4">
          <table:table-cell office:value-type="string" table:style-name="ce90">
            <text:p><text:s text:c="18"/>Calves intended for slaughter</text:p>
          </table:table-cell>
          <table:table-cell office:value-type="float" office:value="35345" table:style-name="ce91">
            <text:p>35.3</text:p>
          </table:table-cell>
          <table:table-cell office:value-type="float" office:value="30160" table:style-name="ce91">
            <text:p>30.2</text:p>
          </table:table-cell>
          <table:table-cell office:value-type="float" office:value="29164" table:style-name="ce91">
            <text:p>29.2</text:p>
          </table:table-cell>
          <table:table-cell office:value-type="float" office:value="26678" table:style-name="ce91">
            <text:p>26.7</text:p>
          </table:table-cell>
          <table:table-cell office:value-type="float" office:value="23180" table:style-name="ce91">
            <text:p>23.2</text:p>
          </table:table-cell>
          <table:table-cell office:value-type="float" office:value="17613" table:style-name="ce91">
            <text:p>17.6</text:p>
          </table:table-cell>
          <table:table-cell office:value-type="float" office:value="18590" table:style-name="ce91">
            <text:p>18.6</text:p>
          </table:table-cell>
          <table:table-cell office:value-type="float" office:value="19553" table:style-name="ce91">
            <text:p>19.6</text:p>
          </table:table-cell>
          <table:table-cell office:value-type="float" office:value="18629" table:style-name="ce91">
            <text:p>18.6</text:p>
          </table:table-cell>
          <table:table-cell office:value-type="float" office:value="15166" table:style-name="ce91">
            <text:p>15.2</text:p>
          </table:table-cell>
          <table:table-cell office:value-type="float" office:value="14628" table:style-name="ce91">
            <text:p>14.6</text:p>
          </table:table-cell>
          <table:table-cell office:value-type="float" office:value="13725" table:style-name="ce91">
            <text:p>13.7</text:p>
          </table:table-cell>
          <table:table-cell office:value-type="float" office:value="13577" table:style-name="ce91">
            <text:p>13.6</text:p>
          </table:table-cell>
          <table:table-cell office:value-type="float" office:value="22386" table:style-name="ce91">
            <text:p>22.4</text:p>
          </table:table-cell>
          <table:table-cell office:value-type="float" office:value="37185" table:style-name="ce91">
            <text:p>37.2</text:p>
          </table:table-cell>
          <table:table-cell office:value-type="float" office:value="30796" table:style-name="ce91">
            <text:p>30.8</text:p>
          </table:table-cell>
          <table:table-cell office:value-type="float" office:value="28070" table:style-name="ce91">
            <text:p>28.1</text:p>
          </table:table-cell>
          <table:table-cell office:value-type="float" office:value="36963" table:style-name="ce91">
            <text:p>37.0</text:p>
          </table:table-cell>
          <table:table-cell office:value-type="float" office:value="30868" table:style-name="ce91">
            <text:p>30.9</text:p>
          </table:table-cell>
          <table:table-cell office:value-type="float" office:value="32271" table:style-name="ce91">
            <text:p>32.3</text:p>
          </table:table-cell>
          <table:table-cell office:value-type="float" office:value="33415.580002891213" table:style-name="ce91">
            <text:p>33.4</text:p>
          </table:table-cell>
          <table:table-cell office:value-type="float" office:value="15101.881324061997" table:style-name="ce91">
            <text:p>15.1</text:p>
          </table:table-cell>
          <table:table-cell office:value-type="float" office:value="18049.276157626136" table:style-name="ce92">
            <text:p>18.0</text:p>
          </table:table-cell>
          <table:table-cell table:style-name="ce89"/>
          <table:table-cell table:number-columns-repeated="16359" table:style-name="ce79"/>
        </table:table-row>
        <table:table-row table:style-name="ro4">
          <table:table-cell office:value-type="string" table:style-name="ce90">
            <text:p><text:s text:c="18"/>Other male calves (including bull calves intended for service)</text:p>
          </table:table-cell>
          <table:table-cell office:value-type="float" office:value="1059154" table:style-name="ce91">
            <text:p>1,059.2</text:p>
          </table:table-cell>
          <table:table-cell office:value-type="float" office:value="1051579" table:style-name="ce91">
            <text:p>1,051.6</text:p>
          </table:table-cell>
          <table:table-cell office:value-type="float" office:value="1046567" table:style-name="ce91">
            <text:p>1,046.6</text:p>
          </table:table-cell>
          <table:table-cell office:value-type="float" office:value="1012034" table:style-name="ce91">
            <text:p>1,012.0</text:p>
          </table:table-cell>
          <table:table-cell office:value-type="float" office:value="945069" table:style-name="ce91">
            <text:p>945.1</text:p>
          </table:table-cell>
          <table:table-cell office:value-type="float" office:value="973086" table:style-name="ce91">
            <text:p>973.1</text:p>
          </table:table-cell>
          <table:table-cell office:value-type="float" office:value="944151" table:style-name="ce91">
            <text:p>944.2</text:p>
          </table:table-cell>
          <table:table-cell office:value-type="float" office:value="889925" table:style-name="ce91">
            <text:p>889.9</text:p>
          </table:table-cell>
          <table:table-cell office:value-type="float" office:value="861261" table:style-name="ce91">
            <text:p>861.3</text:p>
          </table:table-cell>
          <table:table-cell office:value-type="float" office:value="835226" table:style-name="ce91">
            <text:p>835.2</text:p>
          </table:table-cell>
          <table:table-cell office:value-type="float" office:value="825675" table:style-name="ce91">
            <text:p>825.7</text:p>
          </table:table-cell>
          <table:table-cell office:value-type="float" office:value="826246" table:style-name="ce91">
            <text:p>826.2</text:p>
          </table:table-cell>
          <table:table-cell office:value-type="float" office:value="829660" table:style-name="ce91">
            <text:p>829.7</text:p>
          </table:table-cell>
          <table:table-cell office:value-type="float" office:value="713437" table:style-name="ce91">
            <text:p>713.4</text:p>
          </table:table-cell>
          <table:table-cell office:value-type="float" office:value="647796" table:style-name="ce91">
            <text:p>647.8</text:p>
          </table:table-cell>
          <table:table-cell office:value-type="float" office:value="650988" table:style-name="ce91">
            <text:p>651.0</text:p>
          </table:table-cell>
          <table:table-cell office:value-type="float" office:value="714422" table:style-name="ce91">
            <text:p>714.4</text:p>
          </table:table-cell>
          <table:table-cell office:value-type="float" office:value="664852" table:style-name="ce91">
            <text:p>664.9</text:p>
          </table:table-cell>
          <table:table-cell office:value-type="float" office:value="606850" table:style-name="ce91">
            <text:p>606.9</text:p>
          </table:table-cell>
          <table:table-cell office:value-type="float" office:value="687017" table:style-name="ce91">
            <text:p>687.0</text:p>
          </table:table-cell>
          <table:table-cell office:value-type="float" office:value="696193.92631898622" table:style-name="ce91">
            <text:p>696.2</text:p>
          </table:table-cell>
          <table:table-cell office:value-type="float" office:value="649206.73013918928" table:style-name="ce91">
            <text:p>649.2</text:p>
          </table:table-cell>
          <table:table-cell office:value-type="float" office:value="607301.23788269423" table:style-name="ce92">
            <text:p>607.3</text:p>
          </table:table-cell>
          <table:table-cell table:style-name="ce89"/>
          <table:table-cell table:number-columns-repeated="16359" table:style-name="ce79"/>
        </table:table-row>
        <table:table-row table:style-name="ro4">
          <table:table-cell office:value-type="string" table:style-name="ce101">
            <text:p><text:s text:c="18"/>Other female calves</text:p>
          </table:table-cell>
          <table:table-cell office:value-type="float" office:value="1119960" table:style-name="ce102">
            <text:p>1,120.0</text:p>
          </table:table-cell>
          <table:table-cell office:value-type="float" office:value="1057212" table:style-name="ce102">
            <text:p>1,057.2</text:p>
          </table:table-cell>
          <table:table-cell office:value-type="float" office:value="1036261" table:style-name="ce102">
            <text:p>1,036.3</text:p>
          </table:table-cell>
          <table:table-cell office:value-type="float" office:value="1024508" table:style-name="ce102">
            <text:p>1,024.5</text:p>
          </table:table-cell>
          <table:table-cell office:value-type="float" office:value="943308" table:style-name="ce102">
            <text:p>943.3</text:p>
          </table:table-cell>
          <table:table-cell office:value-type="float" office:value="1008418" table:style-name="ce102">
            <text:p>1,008.4</text:p>
          </table:table-cell>
          <table:table-cell office:value-type="float" office:value="1002597" table:style-name="ce102">
            <text:p>1,002.6</text:p>
          </table:table-cell>
          <table:table-cell office:value-type="float" office:value="988066" table:style-name="ce102">
            <text:p>988.1</text:p>
          </table:table-cell>
          <table:table-cell office:value-type="float" office:value="949810" table:style-name="ce102">
            <text:p>949.8</text:p>
          </table:table-cell>
          <table:table-cell office:value-type="float" office:value="945803" table:style-name="ce102">
            <text:p>945.8</text:p>
          </table:table-cell>
          <table:table-cell office:value-type="float" office:value="972121" table:style-name="ce102">
            <text:p>972.1</text:p>
          </table:table-cell>
          <table:table-cell office:value-type="float" office:value="970292" table:style-name="ce102">
            <text:p>970.3</text:p>
          </table:table-cell>
          <table:table-cell office:value-type="float" office:value="955656" table:style-name="ce102">
            <text:p>955.7</text:p>
          </table:table-cell>
          <table:table-cell office:value-type="float" office:value="940606" table:style-name="ce102">
            <text:p>940.6</text:p>
          </table:table-cell>
          <table:table-cell office:value-type="float" office:value="938521" table:style-name="ce102">
            <text:p>938.5</text:p>
          </table:table-cell>
          <table:table-cell office:value-type="float" office:value="909131" table:style-name="ce102">
            <text:p>909.1</text:p>
          </table:table-cell>
          <table:table-cell office:value-type="float" office:value="855635" table:style-name="ce102">
            <text:p>855.6</text:p>
          </table:table-cell>
          <table:table-cell office:value-type="float" office:value="747105" table:style-name="ce102">
            <text:p>747.1</text:p>
          </table:table-cell>
          <table:table-cell office:value-type="float" office:value="705972" table:style-name="ce102">
            <text:p>706.0</text:p>
          </table:table-cell>
          <table:table-cell office:value-type="float" office:value="743236" table:style-name="ce102">
            <text:p>743.2</text:p>
          </table:table-cell>
          <table:table-cell office:value-type="float" office:value="738203.24502768682" table:style-name="ce102">
            <text:p>738.2</text:p>
          </table:table-cell>
          <table:table-cell office:value-type="float" office:value="743483.62156975584" table:style-name="ce102">
            <text:p>743.5</text:p>
          </table:table-cell>
          <table:table-cell office:value-type="float" office:value="681267.36227373045" table:style-name="ce103">
            <text:p>681.3</text:p>
          </table:table-cell>
          <table:table-cell table:style-name="ce89"/>
          <table:table-cell table:number-columns-repeated="16359" table:style-name="ce79"/>
        </table:table-row>
        <table:table-row table:style-name="ro11">
          <table:table-cell office:value-type="string" table:style-name="ce23">
            <text:p>Data notes:</text:p>
          </table:table-cell>
          <table:table-cell table:style-name="ce104"/>
          <table:table-cell table:number-columns-repeated="16382" table:style-name="ce81"/>
        </table:table-row>
        <table:table-row table:style-name="ro5">
          <table:table-cell office:value-type="string" table:style-name="ce105">
            <text:p>[x] - data not available or not collected</text:p>
          </table:table-cell>
          <table:table-cell table:style-name="ce104"/>
          <table:table-cell table:number-columns-repeated="16382" table:style-name="ce81"/>
        </table:table-row>
        <table:table-row table:style-name="ro11">
          <table:table-cell office:value-type="string" table:style-name="ce106">
            <text:p>Data source<text:span text:style-name="T1">:<text:s/></text:span></text:p>
          </table:table-cell>
          <table:table-cell table:style-name="ce104"/>
          <table:table-cell table:number-columns-repeated="16382" table:style-name="ce81"/>
        </table:table-row>
        <table:table-row table:style-name="ro5">
          <table:table-cell office:value-type="string" table:style-name="ce107">
            <text:p>Defra June Survey/Census of Agriculture and December Survey</text:p>
          </table:table-cell>
          <table:table-cell table:style-name="ce104"/>
          <table:table-cell table:number-columns-repeated="16382" table:style-name="ce81"/>
        </table:table-row>
        <table:table-row table:number-rows-repeated="1048536" table:style-name="ro13">
          <table:table-cell table:number-columns-repeated="16384"/>
        </table:table-row>
      </table:table>
      <table:table table:name="Metadata" table:style-name="ta4">
        <table:table-column table:style-name="co16" table:default-cell-style-name="ce174"/>
        <table:table-column table:style-name="co17" table:default-cell-style-name="ce174"/>
        <table:table-column table:style-name="co18" table:default-cell-style-name="ce174"/>
        <table:table-column table:style-name="co19" table:number-columns-repeated="2" table:default-cell-style-name="ce111"/>
        <table:table-column table:style-name="co7" table:default-cell-style-name="ce111"/>
        <table:table-column table:style-name="co19" table:number-columns-repeated="16378" table:default-cell-style-name="ce111"/>
        <table:table-row table:style-name="ro9">
          <table:table-cell office:value-type="string" table:style-name="ce108">
            <text:p>Data Source</text:p>
          </table:table-cell>
          <table:table-cell table:style-name="ce109"/>
          <table:table-cell table:style-name="ce110"/>
          <table:table-cell table:number-columns-repeated="16381"/>
        </table:table-row>
        <table:table-row table:style-name="ro6">
          <table:table-cell office:value-type="string" table:style-name="ce112">
            <text:p>All results with the exception of cattle are sourced from the Defra June Survey of Agriculture, a large sample survey<text:s/></text:p>
          </table:table-cell>
          <table:table-cell table:style-name="ce113"/>
          <table:table-cell table:style-name="ce114"/>
          <table:table-cell table:number-columns-repeated="16381"/>
        </table:table-row>
        <table:table-row table:style-name="ro6">
          <table:table-cell office:value-type="string" table:style-name="ce112">
            <text:p>sent to a representative sample of holdings across England. <text:s/>As the results are based on a sample survey, they are</text:p>
          </table:table-cell>
          <table:table-cell table:style-name="ce113"/>
          <table:table-cell table:style-name="ce114"/>
          <table:table-cell table:number-columns-repeated="16381"/>
        </table:table-row>
        <table:table-row table:style-name="ro6">
          <table:table-cell office:value-type="string" table:style-name="ce112">
            <text:p>subject to a degree of sampling error and do not take into account other sources of survey errors, such as</text:p>
          </table:table-cell>
          <table:table-cell table:style-name="ce113"/>
          <table:table-cell table:style-name="ce114"/>
          <table:table-cell table:number-columns-repeated="16381"/>
        </table:table-row>
        <table:table-row table:style-name="ro6">
          <table:table-cell office:value-type="string" table:style-name="ce112">
            <text:p>non-response bias or administrative data errors.<text:s/></text:p>
          </table:table-cell>
          <table:table-cell table:style-name="ce113"/>
          <table:table-cell table:style-name="ce114"/>
          <table:table-cell table:number-columns-repeated="16381"/>
        </table:table-row>
        <table:table-row table:style-name="ro6">
          <table:table-cell office:value-type="string" table:style-name="ce112">
            <text:p>Cattle results are sourced from the Cattle Tracing System. <text:s/>Cattle figures relate to commercial holdings only.</text:p>
          </table:table-cell>
          <table:table-cell table:style-name="ce113"/>
          <table:table-cell table:style-name="ce114"/>
          <table:table-cell table:number-columns-repeated="16381"/>
        </table:table-row>
        <table:table-row table:style-name="ro6">
          <table:table-cell office:value-type="string" table:style-name="ce112">
            <text:p>Therefore these figures do not match those published in the June statistical release, which relate to all holdings.<text:s/></text:p>
          </table:table-cell>
          <table:table-cell table:style-name="ce113"/>
          <table:table-cell table:style-name="ce114"/>
          <table:table-cell table:number-columns-repeated="16381"/>
        </table:table-row>
        <table:table-row table:style-name="ro9">
          <table:table-cell office:value-type="string" table:style-name="ce115">
            <text:p>Commercial Holdings</text:p>
          </table:table-cell>
          <table:table-cell table:style-name="ce116"/>
          <table:table-cell table:style-name="ce117"/>
          <table:table-cell table:number-columns-repeated="16381"/>
        </table:table-row>
        <table:table-row table:style-name="ro6">
          <table:table-cell office:value-type="string" table:style-name="ce118">
            <text:p>Commercial holdings are those registered with the Rural Payments Agency for payment or livestock purposes and with</text:p>
          </table:table-cell>
          <table:table-cell table:style-name="ce119"/>
          <table:table-cell table:style-name="ce120"/>
          <table:table-cell table:number-columns-repeated="16381"/>
        </table:table-row>
        <table:table-row table:style-name="ro6">
          <table:table-cell office:value-type="string" table:style-name="ce118">
            <text:p>significant levels of farming activity. Commercial holdings are defined as those that exceed at least one of the thresholds<text:s/></text:p>
          </table:table-cell>
          <table:table-cell table:style-name="ce119"/>
          <table:table-cell table:style-name="ce120"/>
          <table:table-cell table:number-columns-repeated="16381"/>
        </table:table-row>
        <table:table-row table:style-name="ro6">
          <table:table-cell office:value-type="string" table:style-name="ce121">
            <text:p>detailed below.<text:s/></text:p>
          </table:table-cell>
          <table:table-cell table:style-name="ce122"/>
          <table:table-cell table:style-name="ce123"/>
          <table:table-cell table:number-columns-repeated="16381"/>
        </table:table-row>
        <table:table-row table:style-name="ro14">
          <table:table-cell office:value-type="string" table:style-name="ce124">
            <text:p>Characteristics</text:p>
          </table:table-cell>
          <table:table-cell table:style-name="ce125"/>
          <table:table-cell office:value-type="string" table:style-name="ce126">
            <text:p>Threshold</text:p>
          </table:table-cell>
          <table:table-cell table:number-columns-repeated="16381"/>
        </table:table-row>
        <table:table-row table:style-name="ro15">
          <table:table-cell office:value-type="string" table:style-name="ce127">
            <text:p>Utilised agricultural area</text:p>
          </table:table-cell>
          <table:table-cell office:value-type="string" table:style-name="ce128">
            <text:p>Arable land, permanent grassland and permanent crops</text:p>
          </table:table-cell>
          <table:table-cell office:value-type="string" table:style-name="ce129">
            <text:p>&gt;5 ha</text:p>
          </table:table-cell>
          <table:table-cell table:number-columns-repeated="16381"/>
        </table:table-row>
        <table:table-row table:style-name="ro5">
          <table:table-cell office:value-type="string" table:style-name="ce130">
            <text:p>Permanent outdoor crops</text:p>
          </table:table-cell>
          <table:table-cell office:value-type="string" table:style-name="ce131">
            <text:p>Fruit, berries, vineyards and nurseries</text:p>
          </table:table-cell>
          <table:table-cell office:value-type="string" table:style-name="ce132">
            <text:p>&gt;1 ha</text:p>
          </table:table-cell>
          <table:table-cell table:number-columns-repeated="16381"/>
        </table:table-row>
        <table:table-row table:style-name="ro15">
          <table:table-cell office:value-type="string" table:style-name="ce133">
            <text:p>Crops grown outdoors or under low (non accessible) protective cover</text:p>
          </table:table-cell>
          <table:table-cell office:value-type="string" table:style-name="ce134">
            <text:p>Fresh vegetables, melons and strawberries</text:p>
          </table:table-cell>
          <table:table-cell office:value-type="string" table:style-name="ce129">
            <text:p>&gt;0.5 ha</text:p>
          </table:table-cell>
          <table:table-cell table:number-columns-repeated="16381"/>
        </table:table-row>
        <table:table-row table:style-name="ro4">
          <table:table-cell office:value-type="string" table:style-name="ce135">
            <text:p>Crops under glass or other<text:s/></text:p>
          </table:table-cell>
          <table:table-cell office:value-type="string" table:style-name="ce134">
            <text:p>Fresh vegetables, melons and strawberries</text:p>
          </table:table-cell>
          <table:table-cell office:value-type="string" table:style-name="ce129">
            <text:p>&gt;0.1 ha</text:p>
          </table:table-cell>
          <table:table-cell table:number-columns-repeated="16381"/>
        </table:table-row>
        <table:table-row table:style-name="ro5">
          <table:table-cell office:value-type="string" table:style-name="ce136">
            <text:p>(accessible) protective cover</text:p>
          </table:table-cell>
          <table:table-cell office:value-type="string" table:style-name="ce137">
            <text:p>Flowers and ornamental plants (excluding nurseries)</text:p>
          </table:table-cell>
          <table:table-cell office:value-type="string" table:style-name="ce138">
            <text:p>&gt;0.1 ha</text:p>
          </table:table-cell>
          <table:table-cell table:number-columns-repeated="16381"/>
        </table:table-row>
        <table:table-row table:style-name="ro5">
          <table:table-cell office:value-type="string" table:style-name="ce139">
            <text:p>Bovine animals</text:p>
          </table:table-cell>
          <table:table-cell office:value-type="string" table:style-name="ce128">
            <text:p>All</text:p>
          </table:table-cell>
          <table:table-cell office:value-type="string" table:style-name="ce129">
            <text:p>&gt;10 Head</text:p>
          </table:table-cell>
          <table:table-cell table:number-columns-repeated="16381"/>
        </table:table-row>
        <table:table-row table:style-name="ro5">
          <table:table-cell office:value-type="string" table:style-name="ce140">
            <text:p>Pigs</text:p>
          </table:table-cell>
          <table:table-cell office:value-type="string" table:style-name="ce141">
            <text:p>All</text:p>
          </table:table-cell>
          <table:table-cell office:value-type="string" table:style-name="ce132">
            <text:p>&gt;50 Head</text:p>
          </table:table-cell>
          <table:table-cell table:number-columns-repeated="16381"/>
        </table:table-row>
        <table:table-row table:style-name="ro5">
          <table:table-cell table:style-name="ce142"/>
          <table:table-cell office:value-type="string" table:style-name="ce134">
            <text:p>Breeding sows</text:p>
          </table:table-cell>
          <table:table-cell office:value-type="string" table:style-name="ce129">
            <text:p>&gt;10 Head</text:p>
          </table:table-cell>
          <table:table-cell table:number-columns-repeated="16381"/>
        </table:table-row>
        <table:table-row table:style-name="ro5">
          <table:table-cell office:value-type="string" table:style-name="ce143">
            <text:p>Sheep</text:p>
          </table:table-cell>
          <table:table-cell office:value-type="string" table:style-name="ce144">
            <text:p>All</text:p>
          </table:table-cell>
          <table:table-cell office:value-type="string" table:style-name="ce138">
            <text:p>&gt;20 Head</text:p>
          </table:table-cell>
          <table:table-cell table:number-columns-repeated="16381"/>
        </table:table-row>
        <table:table-row table:style-name="ro5">
          <table:table-cell office:value-type="string" table:style-name="ce145">
            <text:p>Goats</text:p>
          </table:table-cell>
          <table:table-cell office:value-type="string" table:style-name="ce128">
            <text:p>All</text:p>
          </table:table-cell>
          <table:table-cell office:value-type="string" table:style-name="ce129">
            <text:p>&gt;20 Head</text:p>
          </table:table-cell>
          <table:table-cell table:number-columns-repeated="16381"/>
        </table:table-row>
        <table:table-row table:style-name="ro5">
          <table:table-cell office:value-type="string" table:style-name="ce145">
            <text:p>Poultry</text:p>
          </table:table-cell>
          <table:table-cell office:value-type="string" table:style-name="ce128">
            <text:p>All</text:p>
          </table:table-cell>
          <table:table-cell office:value-type="string" table:style-name="ce129">
            <text:p>&gt;1,000 Head</text:p>
          </table:table-cell>
          <table:table-cell table:number-columns-repeated="16381"/>
        </table:table-row>
        <table:table-row table:style-name="ro5">
          <table:table-cell office:value-type="string" table:style-name="ce145">
            <text:p>Hardy nursery stock</text:p>
          </table:table-cell>
          <table:table-cell table:style-name="ce128"/>
          <table:table-cell office:value-type="string" table:style-name="ce129">
            <text:p>&gt;1 ha</text:p>
          </table:table-cell>
          <table:table-cell table:number-columns-repeated="16381"/>
        </table:table-row>
        <table:table-row table:style-name="ro5">
          <table:table-cell office:value-type="string" table:style-name="ce145">
            <text:p>Mushrooms</text:p>
          </table:table-cell>
          <table:table-cell office:value-type="string" table:style-name="ce128">
            <text:p>All mushroom holdings to be included</text:p>
          </table:table-cell>
          <table:table-cell office:value-type="string" table:style-name="ce146">
            <text:p>&gt;0</text:p>
          </table:table-cell>
          <table:table-cell table:number-columns-repeated="16381"/>
        </table:table-row>
        <table:table-row table:style-name="ro5">
          <table:table-cell office:value-type="string" table:style-name="ce147">
            <text:p>Note: Holdings with &gt;5ha temporary let out land or temporarily empty pig or poultry sheds are re-included.</text:p>
          </table:table-cell>
          <table:table-cell table:number-columns-repeated="2" table:style-name="ce148"/>
          <table:table-cell table:number-columns-repeated="16381"/>
        </table:table-row>
        <table:table-row table:style-name="ro16">
          <table:table-cell office:value-type="string" table:style-name="ce149">
            <text:p>Confidence intervals</text:p>
          </table:table-cell>
          <table:table-cell table:style-name="ce116"/>
          <table:table-cell table:style-name="ce117"/>
          <table:table-cell table:number-columns-repeated="16381"/>
        </table:table-row>
        <table:table-row table:style-name="ro5">
          <table:table-cell office:value-type="string" table:style-name="ce150">
            <text:p>We calculate the standard error for all our estimated figures. <text:s/>The standard error is a measure of the variation in the data.</text:p>
          </table:table-cell>
          <table:table-cell table:style-name="ce151"/>
          <table:table-cell table:style-name="ce152"/>
          <table:table-cell table:number-columns-repeated="16381"/>
        </table:table-row>
        <table:table-row table:style-name="ro5">
          <table:table-cell office:value-type="string" table:style-name="ce153">
            <text:p>Typically, large estimates also have large standard errors. <text:s/>The standard error divided by the estimated <text:s/>total gives the</text:p>
          </table:table-cell>
          <table:table-cell table:style-name="ce154"/>
          <table:table-cell table:style-name="ce155"/>
          <table:table-cell table:number-columns-repeated="16381"/>
        </table:table-row>
        <table:table-row table:style-name="ro5">
          <table:table-cell office:value-type="string" table:style-name="ce153">
            <text:p>relative standard error (RSE). <text:s/>This is expressed as a percentage and is easier to interpret than the standard error. <text:s/>Low</text:p>
          </table:table-cell>
          <table:table-cell table:style-name="ce156"/>
          <table:table-cell table:style-name="ce155"/>
          <table:table-cell table:number-columns-repeated="16381"/>
        </table:table-row>
        <table:table-row table:style-name="ro5">
          <table:table-cell office:value-type="string" table:style-name="ce153">
            <text:p>RSEs indicate greater reliability in the figures, whereas estimates with high RSEs should be treated with caution.</text:p>
          </table:table-cell>
          <table:table-cell table:style-name="ce156"/>
          <table:table-cell table:style-name="ce157"/>
          <table:table-cell table:number-columns-repeated="16381"/>
        </table:table-row>
        <table:table-row table:style-name="ro11">
          <table:table-cell office:value-type="string" table:style-name="ce150">
            <text:p>Tick based confidence indicators have been shown against the June 2021 figures, ranging from 3 ticks (good) to 1<text:s/></text:p>
          </table:table-cell>
          <table:table-cell table:style-name="ce156"/>
          <table:table-cell table:style-name="ce157"/>
          <table:table-cell table:number-columns-repeated="16381"/>
        </table:table-row>
        <table:table-row table:style-name="ro5">
          <table:table-cell office:value-type="string" table:style-name="ce153">
            <text:p>cross (poor). <text:s/>The ranges relate to the relative standard errors (RSE) as follows:</text:p>
          </table:table-cell>
          <table:table-cell table:style-name="ce156"/>
          <table:table-cell table:style-name="ce157"/>
          <table:table-cell table:number-columns-repeated="16381"/>
        </table:table-row>
        <table:table-row table:style-name="ro5">
          <table:table-cell office:value-type="string" table:style-name="ce158">
            <text:p>üüü</text:p>
          </table:table-cell>
          <table:table-cell office:value-type="string" table:style-name="ce35">
            <text:p>indicates RSE &lt;=2.5%</text:p>
          </table:table-cell>
          <table:table-cell table:style-name="ce159"/>
          <table:table-cell table:number-columns-repeated="16381"/>
        </table:table-row>
        <table:table-row table:style-name="ro5">
          <table:table-cell office:value-type="string" table:style-name="ce158">
            <text:p>üü</text:p>
          </table:table-cell>
          <table:table-cell office:value-type="string" table:style-name="ce35">
            <text:p>indicates RSE &gt;2.5 and &lt;=5%</text:p>
          </table:table-cell>
          <table:table-cell table:style-name="ce159"/>
          <table:table-cell table:number-columns-repeated="16381"/>
        </table:table-row>
        <table:table-row table:style-name="ro5">
          <table:table-cell office:value-type="string" table:style-name="ce158">
            <text:p>ü</text:p>
          </table:table-cell>
          <table:table-cell office:value-type="string" table:style-name="ce35">
            <text:p>indicates RSE &gt;5 and &lt;=10%</text:p>
          </table:table-cell>
          <table:table-cell table:style-name="ce159"/>
          <table:table-cell table:number-columns-repeated="16381"/>
        </table:table-row>
        <table:table-row table:style-name="ro5">
          <table:table-cell office:value-type="string" table:style-name="ce158">
            <text:p>y</text:p>
          </table:table-cell>
          <table:table-cell office:value-type="string" table:style-name="ce160">
            <text:p>indicates RSE &gt;10 and &lt;=20%</text:p>
          </table:table-cell>
          <table:table-cell table:style-name="ce159"/>
          <table:table-cell table:number-columns-repeated="16381"/>
        </table:table-row>
        <table:table-row table:style-name="ro5">
          <table:table-cell office:value-type="string" table:style-name="ce158">
            <text:p>x</text:p>
          </table:table-cell>
          <table:table-cell office:value-type="string" table:style-name="ce160">
            <text:p>indicates RSE &gt;20%</text:p>
          </table:table-cell>
          <table:table-cell table:style-name="ce159"/>
          <table:table-cell table:number-columns-repeated="16381"/>
        </table:table-row>
        <table:table-row table:style-name="ro11">
          <table:table-cell office:value-type="string" table:style-name="ce150">
            <text:p>We have also shown confidence intervals against the figures. <text:s/>They are based on the standard error multiplied by 1.96</text:p>
          </table:table-cell>
          <table:table-cell table:style-name="ce156"/>
          <table:table-cell table:style-name="ce157"/>
          <table:table-cell table:number-columns-repeated="16381"/>
        </table:table-row>
        <table:table-row table:style-name="ro5">
          <table:table-cell office:value-type="string" table:style-name="ce153">
            <text:p>which gives a 95% confidence interval. <text:s/>We are 95% confident that this interval contains the true value. <text:s/>The standard<text:s/></text:p>
          </table:table-cell>
          <table:table-cell table:style-name="ce156"/>
          <table:table-cell table:style-name="ce157"/>
          <table:table-cell table:number-columns-repeated="16381"/>
        </table:table-row>
        <table:table-row table:style-name="ro5">
          <table:table-cell office:value-type="string" table:style-name="ce150">
            <text:p>errors only give an indication of the sampling error. <text:s/>They do not take into account any other sources of survey errors,</text:p>
          </table:table-cell>
          <table:table-cell table:style-name="ce156"/>
          <table:table-cell table:style-name="ce157"/>
          <table:table-cell table:number-columns-repeated="16381"/>
        </table:table-row>
        <table:table-row table:style-name="ro5">
          <table:table-cell office:value-type="string" table:style-name="ce153">
            <text:p>such as non-response bias or administrative data errors.</text:p>
          </table:table-cell>
          <table:table-cell table:style-name="ce156"/>
          <table:table-cell table:style-name="ce157"/>
          <table:table-cell table:number-columns-repeated="16381"/>
        </table:table-row>
        <table:table-row table:style-name="ro9">
          <table:table-cell office:value-type="string" table:style-name="ce115">
            <text:p>Data suppression</text:p>
          </table:table-cell>
          <table:table-cell table:style-name="ce116"/>
          <table:table-cell table:style-name="ce117"/>
          <table:table-cell table:number-columns-repeated="16381"/>
        </table:table-row>
        <table:table-row table:style-name="ro5">
          <table:table-cell office:value-type="string" table:style-name="ce161">
            <text:p>Where figures relate to less than 5 holdings data is suppressed and replaced with a hash (#) to avoid disclosure</text:p>
          </table:table-cell>
          <table:table-cell table:style-name="ce162"/>
          <table:table-cell table:style-name="ce163"/>
          <table:table-cell table:number-columns-repeated="16381"/>
        </table:table-row>
        <table:table-row table:style-name="ro5">
          <table:table-cell office:value-type="string" table:style-name="ce161">
            <text:p>of information about individual holdings.</text:p>
          </table:table-cell>
          <table:table-cell table:style-name="ce164"/>
          <table:table-cell table:style-name="ce165"/>
          <table:table-cell table:number-columns-repeated="16381"/>
        </table:table-row>
        <table:table-row table:style-name="ro5">
          <table:table-cell office:value-type="string" table:style-name="ce161">
            <text:p>If only one item contributing to a total in a row or column has been suppressed then secondary suppression is</text:p>
          </table:table-cell>
          <table:table-cell table:style-name="ce166"/>
          <table:table-cell table:style-name="ce165"/>
          <table:table-cell table:number-columns-repeated="16381"/>
        </table:table-row>
        <table:table-row table:style-name="ro5">
          <table:table-cell office:value-type="string" table:style-name="ce161">
            <text:p>required to preserve confidentiality of the initially suppressed item. <text:s/>Secondary suppression is <text:s/>applied to the item<text:s/></text:p>
          </table:table-cell>
          <table:table-cell table:style-name="ce166"/>
          <table:table-cell table:style-name="ce167"/>
          <table:table-cell table:number-columns-repeated="16381"/>
        </table:table-row>
        <table:table-row table:style-name="ro5">
          <table:table-cell office:value-type="string" table:style-name="ce161">
            <text:p>which relates to the second smallest number of holdings.</text:p>
          </table:table-cell>
          <table:table-cell table:style-name="ce166"/>
          <table:table-cell table:style-name="ce167"/>
          <table:table-cell table:number-columns-repeated="16381"/>
        </table:table-row>
        <table:table-row table:style-name="ro9">
          <table:table-cell office:value-type="string" table:style-name="ce115">
            <text:p>Revisions to the 2009 June Survey data</text:p>
          </table:table-cell>
          <table:table-cell table:style-name="ce116"/>
          <table:table-cell table:style-name="ce117"/>
          <table:table-cell table:number-columns-repeated="16381" table:style-name="ce111"/>
        </table:table-row>
        <table:table-row table:style-name="ro5">
          <table:table-cell office:value-type="string" table:style-name="ce153">
            <text:p>The 2009 June figures were revised in 2010 to take account of new methodology which employed thresholds to<text:s/></text:p>
          </table:table-cell>
          <table:table-cell table:style-name="ce151"/>
          <table:table-cell table:style-name="ce152"/>
          <table:table-cell table:number-columns-repeated="16381" table:style-name="ce111"/>
        </table:table-row>
        <table:table-row table:style-name="ro5">
          <table:table-cell office:value-type="string" table:style-name="ce153">
            <text:p>exclude holdings with very small amounts of activity from 2010 onwards. The revised 2009 figures were required to<text:s/></text:p>
          </table:table-cell>
          <table:table-cell table:style-name="ce154"/>
          <table:table-cell table:style-name="ce155"/>
          <table:table-cell table:number-columns-repeated="16381" table:style-name="ce111"/>
        </table:table-row>
        <table:table-row table:style-name="ro5">
          <table:table-cell office:value-type="string" table:style-name="ce153">
            <text:p>permit like-for-like comparisons. <text:s/>A register cleaning exercise was also carried out ahead of the 2010 Census that<text:s/></text:p>
          </table:table-cell>
          <table:table-cell table:style-name="ce156"/>
          <table:table-cell table:style-name="ce155"/>
          <table:table-cell table:number-columns-repeated="16381" table:style-name="ce111"/>
        </table:table-row>
        <table:table-row table:style-name="ro5">
          <table:table-cell office:value-type="string" table:style-name="ce153">
            <text:p>removed inactive holdings from the register.<text:s/></text:p>
          </table:table-cell>
          <table:table-cell table:style-name="ce156"/>
          <table:table-cell table:style-name="ce157"/>
          <table:table-cell table:number-columns-repeated="16381" table:style-name="ce111"/>
        </table:table-row>
        <table:table-row table:style-name="ro16">
          <table:table-cell office:value-type="string" table:style-name="ce149">
            <text:p>Changes to the 2025 June Survey data</text:p>
          </table:table-cell>
          <table:table-cell table:style-name="ce116"/>
          <table:table-cell table:style-name="ce117"/>
          <table:table-cell table:number-columns-repeated="16381" table:style-name="ce111"/>
        </table:table-row>
        <table:table-row table:style-name="ro5">
          <table:table-cell office:value-type="string" table:style-name="ce153">
            <text:p>In the June 2025 Survey of Agriculture, we made changes to how we collect some data to improve consistency and clarity.<text:s/></text:p>
          </table:table-cell>
          <table:table-cell table:style-name="ce151"/>
          <table:table-cell table:style-name="ce152"/>
          <table:table-cell table:number-columns-repeated="16381" table:style-name="ce111"/>
        </table:table-row>
        <table:table-row table:style-name="ro5">
          <table:table-cell office:value-type="string" table:style-name="ce153">
            <text:p>These changes include simplifying some questions and reducing the number of questions asked. As a result 'any other</text:p>
          </table:table-cell>
          <table:table-cell table:style-name="ce154"/>
          <table:table-cell table:style-name="ce155"/>
          <table:table-cell table:number-columns-repeated="2" table:style-name="ce111"/>
          <table:table-cell table:style-name="ce17"/>
          <table:table-cell table:style-name="ce160"/>
          <table:table-cell table:style-name="ce168"/>
          <table:table-cell table:number-columns-repeated="16376"/>
        </table:table-row>
        <table:table-row table:style-name="ro5">
          <table:table-cell office:value-type="string" table:style-name="ce153">
            <text:p>livestock' <text:s/>data is no longer collected as part of the survey.</text:p>
          </table:table-cell>
          <table:table-cell table:style-name="ce156"/>
          <table:table-cell table:style-name="ce155"/>
          <table:table-cell table:number-columns-repeated="2" table:style-name="ce111"/>
          <table:table-cell table:style-name="ce17"/>
          <table:table-cell table:style-name="ce160"/>
          <table:table-cell table:style-name="ce168"/>
          <table:table-cell table:number-columns-repeated="16376"/>
        </table:table-row>
        <table:table-row table:style-name="ro9">
          <table:table-cell table:style-name="ce108"/>
          <table:table-cell table:style-name="ce109"/>
          <table:table-cell table:style-name="ce110"/>
          <table:table-cell table:number-columns-repeated="2" table:style-name="ce111"/>
          <table:table-cell table:style-name="ce17"/>
          <table:table-cell table:style-name="ce160"/>
          <table:table-cell table:style-name="ce168"/>
          <table:table-cell table:number-columns-repeated="16376"/>
        </table:table-row>
        <table:table-row table:style-name="ro6">
          <table:table-cell office:value-type="string" table:style-name="ce169">
            <text:p>Data for pigs is available from 1983. <text:s/>Other data is only available from 1984.</text:p>
          </table:table-cell>
          <table:table-cell table:style-name="ce113"/>
          <table:table-cell table:style-name="ce170"/>
          <table:table-cell table:number-columns-repeated="2" table:style-name="ce111"/>
          <table:table-cell table:style-name="ce17"/>
          <table:table-cell table:style-name="ce160"/>
          <table:table-cell table:style-name="ce168"/>
          <table:table-cell table:number-columns-repeated="16376"/>
        </table:table-row>
        <table:table-row table:style-name="ro9">
          <table:table-cell office:value-type="string" table:style-name="ce108">
            <text:p>Data notes</text:p>
          </table:table-cell>
          <table:table-cell table:style-name="ce109"/>
          <table:table-cell table:style-name="ce110"/>
          <table:table-cell table:number-columns-repeated="2" table:style-name="ce111"/>
          <table:table-cell table:style-name="ce17"/>
          <table:table-cell table:style-name="ce160"/>
          <table:table-cell table:style-name="ce168"/>
          <table:table-cell table:number-columns-repeated="16376"/>
        </table:table-row>
        <table:table-row table:style-name="ro6">
          <table:table-cell office:value-type="string" table:style-name="ce169">
            <text:p>[x] - data not available or not collected</text:p>
          </table:table-cell>
          <table:table-cell table:style-name="ce113"/>
          <table:table-cell table:style-name="ce170"/>
          <table:table-cell table:number-columns-repeated="2" table:style-name="ce111"/>
          <table:table-cell table:style-name="ce17"/>
          <table:table-cell table:style-name="ce160"/>
          <table:table-cell table:style-name="ce168"/>
          <table:table-cell table:number-columns-repeated="16376"/>
        </table:table-row>
        <table:table-row table:style-name="ro9">
          <table:table-cell office:value-type="string" table:style-name="ce108">
            <text:p>Further information</text:p>
          </table:table-cell>
          <table:table-cell table:style-name="ce109"/>
          <table:table-cell table:style-name="ce110"/>
          <table:table-cell table:number-columns-repeated="2" table:style-name="ce111"/>
          <table:table-cell table:style-name="ce17"/>
          <table:table-cell table:number-columns-repeated="2" table:style-name="ce168"/>
          <table:table-cell table:number-columns-repeated="16376"/>
        </table:table-row>
        <table:table-row table:style-name="ro6">
          <table:table-cell office:value-type="string" table:style-name="ce171">
            <text:p>Further details on the June Survey are available at:</text:p>
          </table:table-cell>
          <table:table-cell table:style-name="ce172"/>
          <table:table-cell office:value-type="string" table:style-name="ce173">
            <text:p><text:a xlink:href="https://www.gov.uk/structure-of-the-agricultural-industry-survey-notes-and-guidance">Notes and guidance</text:a></text:p>
          </table:table-cell>
          <table:table-cell table:number-columns-repeated="16381" table:style-name="ce111"/>
        </table:table-row>
        <table:table-row table:number-rows-repeated="1048513"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MS Sans Serif" svg:font-family="&quot;MS Sans Serif&quot;"/>
    <style:font-face style:name="Calibri" svg:font-family="Calibri"/>
    <style:font-face style:name="Wingdings" svg:font-family="Wingdings"/>
    <style:font-face style:name="Times New Roman" svg:font-family="&quot;Times New Roman&quot;"/>
  </office:font-face-decls>
  <office:styles>
    <number:number-style style:name="N0">
      <number:number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number-style style:name="N36">
      <number:number number:decimal-places="1" number:min-decimal-places="1" number:min-integer-digits="1" number:display-factor="1000">
        <number:embedded-text number:position="3"> </number:embedded-text>
      </number:number>
    </number:number-style>
    <number:number-style style:name="N37">
      <number:number number:decimal-places="1" number:min-decimal-places="1" number:min-integer-digits="1" number:grouping="true" number:display-factor="1000"/>
    </number:number-style>
    <number:number-style style:name="N38P0">
      <number:number number:decimal-places="0" number:min-decimal-places="0" number:min-integer-digits="1"/>
    </number:number-style>
    <number:number-style style:name="N38P1">
      <number:number number:decimal-places="0" number:min-decimal-places="0" number:min-integer-digits="1"/>
    </number:number-style>
    <number:number-style style:name="N38">
      <number:number number:decimal-places="0" number:min-decimal-places="0" number:min-integer-digits="1"/>
      <style:map style:condition="value()&gt;=4.4999" style:apply-style-name="N38P0"/>
      <style:map style:condition="value()&lt;=0" style:apply-style-name="N38P1"/>
    </number:number-style>
    <number:number-style style:name="N39P0">
      <number:number number:decimal-places="0" number:min-decimal-places="0" number:min-integer-digits="1"/>
    </number:number-style>
    <number:number-style style:name="N39P1">
      <number:number number:decimal-places="0" number:min-decimal-places="0" number:min-integer-digits="1"/>
    </number:number-style>
    <number:number-style style:name="N39">
      <style:text-properties fo:color="#FF0000"/>
      <number:number number:decimal-places="0" number:min-decimal-places="0" number:min-integer-digits="1"/>
      <style:map style:condition="value()&gt;=4.4999" style:apply-style-name="N39P0"/>
      <style:map style:condition="value()&lt;=0" style:apply-style-name="N39P1"/>
    </number:number-style>
    <number:percentage-style style:name="N40">
      <number:number number:decimal-places="1" number:min-decimal-places="1" number:min-integer-digits="1"/>
      <number:text>%</number:text>
    </number:percentage-style>
    <number:number-style style:name="N41">
      <number:number number:decimal-places="1" number:min-decimal-places="1" number:min-integer-digits="1"/>
    </number:number-style>
    <number:number-style style:name="N42">
      <number:text>+/- </number:text>
      <number:number number:decimal-places="0" number:min-decimal-places="0" number:min-integer-digits="1" number:grouping="true"/>
    </number:number-style>
    <number:number-style style:name="N43">
      <number:number number:decimal-places="0" number:min-decimal-places="0" number:min-integer-digits="1" number:grouping="true" number:display-factor="1000"/>
    </number:number-style>
    <number:number-style style:name="N44">
      <number:text>+/- </number:text>
      <number:number number:decimal-places="0" number:min-decimal-places="0" number:min-integer-digits="1">
        <number:embedded-text number:position="3"> ,</number:embedded-text>
      </number:number>
    </number:number-style>
    <number:number-style style:name="N45P0">
      <number:text> </number:text>
      <number:number number:decimal-places="2" number:min-decimal-places="2" number:min-integer-digits="1" number:grouping="true"/>
      <number:text> </number:text>
    </number:number-style>
    <number:number-style style:name="N45P1">
      <number:text>-</number:text>
      <number:number number:decimal-places="2" number:min-decimal-places="2" number:min-integer-digits="1" number:grouping="true"/>
      <number:text> </number:text>
    </number:number-style>
    <number:number-style style:name="N45P2">
      <number:text> -</number:text>
      <number:number number:decimal-places="0" number:min-decimal-places="0" number:min-integer-digits="0">
        <number:embedded-text number:position="0"> </number:embedded-text>
      </number:number>
    </number:number-style>
    <number:text-style style:name="N45">
      <number:text> </number:text>
      <number:text-content/>
      <number:text> </number:text>
      <style:map style:condition="value()&gt;0" style:apply-style-name="N45P0"/>
      <style:map style:condition="value()&lt;0" style:apply-style-name="N45P1"/>
      <style:map style:condition="value()=0" style:apply-style-name="N45P2"/>
    </number:text-style>
    <number:number-style style:name="N46P0">
      <number:number number:decimal-places="2" number:min-decimal-places="2" number:min-integer-digits="1" number:grouping="true"/>
    </number:number-style>
    <number:number-style style:name="N46">
      <style:text-properties fo:color="#FF0000"/>
      <number:text>-</number:text>
      <number:number number:decimal-places="2" number:min-decimal-places="2" number:min-integer-digits="1" number:grouping="true"/>
      <style:map style:condition="value()&gt;=0" style:apply-style-name="N46P0"/>
    </number:number-style>
    <number:number-style style:name="N47P0">
      <number:text> </number:text>
      <number:fill-character> </number:fill-character>
      <number:number number:decimal-places="2" number:min-decimal-places="2" number:min-integer-digits="1" number:grouping="true"/>
      <number:text> </number:text>
    </number:number-style>
    <number:number-style style:name="N47P1">
      <number:text>-</number:text>
      <number:fill-character> </number:fill-character>
      <number:number number:decimal-places="2" number:min-decimal-places="2" number:min-integer-digits="1" number:grouping="true"/>
      <number:text> </number:text>
    </number:number-style>
    <number:number-style style:name="N4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7">
      <number:text> </number:text>
      <number:text-content/>
      <number:text> </number:text>
      <style:map style:condition="value()&gt;0" style:apply-style-name="N47P0"/>
      <style:map style:condition="value()&lt;0" style:apply-style-name="N47P1"/>
      <style:map style:condition="value()=0" style:apply-style-name="N47P2"/>
    </number:text-style>
    <number:currency-style style:name="N48P0" number:language="en" number:country="GB">
      <number:text> </number:text>
      <number:currency-symbol number:language="en" number:country="GB">£</number:currency-symbol>
      <number:number number:decimal-places="2" number:min-decimal-places="2" number:min-integer-digits="1" number:grouping="true"/>
      <number:text> </number:text>
    </number:currency-style>
    <number:currency-style style:name="N48P1" number:language="en" number:country="GB">
      <number:text>-</number:text>
      <number:currency-symbol number:language="en" number:country="GB">£</number:currency-symbol>
      <number:number number:decimal-places="2" number:min-decimal-places="2" number:min-integer-digits="1" number:grouping="true"/>
      <number:text> </number:text>
    </number:currency-style>
    <number:currency-style style:name="N48P2" number:language="en" number:country="GB">
      <number:text> </number:text>
      <number:currency-symbol number:language="en" number:country="GB">£</number:currency-symbol>
      <number:text>-</number:text>
      <number:number number:decimal-places="0" number:min-decimal-places="0" number:min-integer-digits="0"/>
      <number:text> </number:text>
    </number:currency-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currency-style style:name="N49P0" number:language="en" number:country="GB">
      <number:text> </number:text>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49P1" number:language="en" number:country="GB">
      <number:text>-</number:text>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49P2" number:language="en" number:country="GB">
      <number:text> </number:text>
      <number:currency-symbol number:language="en" number:country="GB">£</number:currency-symbol>
      <number:fill-character> </number:fill-character>
      <number:text>-</number:text>
      <number:number number:decimal-places="0" number:min-decimal-places="0" number:min-integer-digits="0"/>
      <number:text> </number:text>
    </number:currency-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style:style style:name="_93__10_Zoomed_61_1_10_Row_61_0_10_Column_61_0_10_Height_61_0_10_Width_61_0_10_FontName_61_FoxFont_10_FontStyle_61_0_10_FontSize_61_9_10_PrtFontName_61_FoxPrin" style:display-name="]&#10;Zoomed=1&#10;Row=0&#10;Column=0&#10;Height=0&#10;Width=0&#10;FontName=FoxFont&#10;FontStyle=0&#10;FontSize=9&#10;PrtFontName=FoxPrin" style:family="table-cell" style:data-style-name="N0">
      <style:table-cell-properties style:vertical-align="automatic" fo:background-color="transparent"/>
    </style:style>
    <style:style style:name="_93__10_Zoomed_61_1_10_Row_61_0_10_Column_61_0_10_Height_61_0_10_Width_61_0_10_FontName_61_FoxFont_10_FontStyle_61_0_10_FontSize_61_9_10_PrtFontName_61_FoxPrin_32_2" style:display-name="]&#10;Zoomed=1&#10;Row=0&#10;Column=0&#10;Height=0&#10;Width=0&#10;FontName=FoxFont&#10;FontStyle=0&#10;FontSize=9&#10;PrtFontName=FoxPrin 2" style:family="table-cell" style:data-style-name="N0">
      <style:table-cell-properties style:vertical-align="automatic" fo:background-color="transparent"/>
    </style:style>
    <style:style style:name="_93__10_Zoomed_61_1_10_Row_61_0_10_Column_61_0_10_Height_61_0_10_Width_61_0_10_FontName_61_FoxFont_10_FontStyle_61_0_10_FontSize_61_9_10_PrtFontName_61_FoxPrin_32_2_32_2" style:display-name="]&#10;Zoomed=1&#10;Row=0&#10;Column=0&#10;Height=0&#10;Width=0&#10;FontName=FoxFont&#10;FontStyle=0&#10;FontSize=9&#10;PrtFontName=FoxPrin 2 2" style:family="table-cell" style:data-style-name="N0">
      <style:table-cell-properties style:vertical-align="automatic" fo:background-color="transparent"/>
    </style:style>
    <style:style style:name="_93__10_Zoomed_61_1_10_Row_61_0_10_Column_61_0_10_Height_61_0_10_Width_61_0_10_FontName_61_FoxFont_10_FontStyle_61_0_10_FontSize_61_9_10_PrtFontName_61_FoxPrin_32_2_32_3" style:display-name="]&#10;Zoomed=1&#10;Row=0&#10;Column=0&#10;Height=0&#10;Width=0&#10;FontName=FoxFont&#10;FontStyle=0&#10;FontSize=9&#10;PrtFontName=FoxPrin 2 3" style:family="table-cell" style:data-style-name="N0">
      <style:table-cell-properties style:vertical-align="automatic" fo:background-color="transparent"/>
      <style:text-properties fo:font-size="10pt" style:font-size-asian="10pt" style:font-size-complex="10pt"/>
    </style:style>
    <style:style style:name="_93__10_Zoomed_61_1_10_Row_61_0_10_Column_61_0_10_Height_61_0_10_Width_61_0_10_FontName_61_FoxFont_10_FontStyle_61_0_10_FontSize_61_9_10_PrtFontName_61_FoxPrin_32_3" style:display-name="]&#10;Zoomed=1&#10;Row=0&#10;Column=0&#10;Height=0&#10;Width=0&#10;FontName=FoxFont&#10;FontStyle=0&#10;FontSize=9&#10;PrtFontName=FoxPrin 3" style:family="table-cell" style:data-style-name="N0">
      <style:table-cell-properties style:vertical-align="automatic" fo:background-color="transparent"/>
    </style:style>
    <style:style style:name="_93__10_Zoomed_61_1_10_Row_61_0_10_Column_61_0_10_Height_61_0_10_Width_61_0_10_FontName_61_FoxFont_10_FontStyle_61_0_10_FontSize_61_9_10_PrtFontName_61_FoxPrin_32_4" style:display-name="]&#10;Zoomed=1&#10;Row=0&#10;Column=0&#10;Height=0&#10;Width=0&#10;FontName=FoxFont&#10;FontStyle=0&#10;FontSize=9&#10;PrtFontName=FoxPrin 4" style:family="table-cell" style:data-style-name="N0">
      <style:table-cell-properties style:vertical-align="automatic" fo:background-color="transparent"/>
      <style:text-properties fo:font-size="10pt" style:font-size-asian="10pt" style:font-size-complex="10pt"/>
    </style:style>
    <style:style style:name="Comma_32_2" style:display-name="Comma 2" style:family="table-cell" style:data-style-name="N45"/>
    <style:style style:name="Comma_32_2_32_2" style:display-name="Comma 2 2" style:family="table-cell" style:data-style-name="N45"/>
    <style:style style:name="Comma_32_2_32_2_32_2" style:display-name="Comma 2 2 2" style:family="table-cell" style:data-style-name="N45"/>
    <style:style style:name="Comma_32_2_32_3" style:display-name="Comma 2 3" style:family="table-cell" style:data-style-name="N45"/>
    <style:style style:name="Comma_32_2_32_4" style:display-name="Comma 2 4" style:family="table-cell" style:data-style-name="N46"/>
    <style:style style:name="Comma_32_3" style:display-name="Comma 3" style:family="table-cell" style:data-style-name="N47"/>
    <style:style style:name="Currency_32_2" style:display-name="Currency 2" style:family="table-cell" style:data-style-name="N48"/>
    <style:style style:name="Currency_32_2_32_2" style:display-name="Currency 2 2" style:family="table-cell" style:data-style-name="N49"/>
    <style:style style:name="Currency_32_2_32_3" style:display-name="Currency 2 3" style:family="table-cell" style:data-style-name="N49"/>
    <style:style style:name="Hyperlink_32_2" style:display-name="Hyperlink 2" style:family="table-cell" style:data-style-name="N0">
      <style:text-properties fo:color="#0000FF" style:font-name="MS Sans Serif" style:font-name-asian="MS Sans Serif" style:font-name-complex="MS Sans Serif" fo:font-size="8pt" style:font-size-asian="8pt" style:font-size-complex="8pt" style:text-underline-style="solid" style:text-underline-type="single"/>
    </style:style>
    <style:style style:name="Hyperlink_32_2_32_2" style:display-name="Hyperlink 2 2" style:family="table-cell" style:data-style-name="N0">
      <style:text-properties fo:color="#0563C1" style:text-underline-style="solid" style:text-underline-type="single"/>
    </style:style>
    <style:style style:name="Hyperlink_32_2_32_3" style:display-name="Hyperlink 2 3" style:family="table-cell" style:data-style-name="N0">
      <style:text-properties fo:color="#0563C1" style:font-name="MS Sans Serif" style:font-name-asian="MS Sans Serif" style:font-name-complex="MS Sans Serif" fo:font-size="8pt" style:font-size-asian="8pt" style:font-size-complex="8pt" style:text-underline-style="solid" style:text-underline-type="single"/>
    </style:style>
    <style:style style:name="Hyperlink_32_3" style:display-name="Hyperlink 3" style:family="table-cell" style:data-style-name="N0">
      <style:text-properties fo:color="#0563C1" style:font-name="MS Sans Serif" style:font-name-asian="MS Sans Serif" style:font-name-complex="MS Sans Serif" fo:font-size="8pt" style:font-size-asian="8pt" style:font-size-complex="8pt" style:text-underline-style="solid" style:text-underline-type="single"/>
    </style:style>
    <style:style style:name="Hyperlink_32_3_32_2" style:display-name="Hyperlink 3 2" style:family="table-cell" style:data-style-name="N0">
      <style:text-properties fo:color="#0000FF" style:text-underline-style="solid" style:text-underline-type="single"/>
    </style:style>
    <style:style style:name="Hyperlink_32_3_32_3" style:display-name="Hyperlink 3 3" style:family="table-cell" style:data-style-name="N0">
      <style:text-properties fo:color="#0563C1" fo:font-size="10pt" style:font-size-asian="10pt" style:font-size-complex="10pt" style:text-underline-style="solid" style:text-underline-type="single"/>
    </style:style>
    <style:style style:name="Hyperlink_32_4" style:display-name="Hyperlink 4" style:family="table-cell" style:data-style-name="N0">
      <style:text-properties fo:color="#0000FF" fo:font-size="10pt" style:font-size-asian="10pt" style:font-size-complex="10pt" style:text-underline-style="solid" style:text-underline-type="single"/>
    </style:style>
    <style:style style:name="Hyperlink_32_5" style:display-name="Hyperlink 5" style:family="table-cell" style:data-style-name="N0">
      <style:text-properties fo:color="#0000FF" style:font-name="MS Sans Serif" style:font-name-asian="MS Sans Serif" style:font-name-complex="MS Sans Serif"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Normal_32_2" style:display-name="Normal 2" style:family="table-cell" style:data-style-name="N0">
      <style:table-cell-properties style:vertical-align="automatic" fo:background-color="transparent"/>
      <style:text-properties fo:font-size="12pt" style:font-size-asian="12pt" style:font-size-complex="12pt"/>
    </style:style>
    <style:style style:name="Normal_32_2_32_2" style:display-name="Normal 2 2" style:family="table-cell" style:data-style-name="N0">
      <style:table-cell-properties style:vertical-align="automatic" fo:background-color="transparent"/>
      <style:text-properties fo:font-size="10pt" style:font-size-asian="10pt" style:font-size-complex="10pt"/>
    </style:style>
    <style:style style:name="Normal_32_2_32_2_32_2" style:display-name="Normal 2 2 2" style:family="table-cell" style:data-style-name="N0">
      <style:table-cell-properties fo:background-color="transparent" style:cell-protect="none"/>
      <style:text-properties style:font-name="MS Sans Serif" style:font-name-asian="MS Sans Serif" style:font-name-complex="MS Sans Serif" fo:font-size="8pt" style:font-size-asian="8pt" style:font-size-complex="8pt"/>
    </style:style>
    <style:style style:name="Normal_32_2_32_2_32_2_32_2" style:display-name="Normal 2 2 2 2" style:family="table-cell" style:data-style-name="N0">
      <style:table-cell-properties style:vertical-align="automatic" fo:background-color="transparent"/>
    </style:style>
    <style:style style:name="Normal_32_2_32_2_32_3" style:display-name="Normal 2 2 3"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style>
    <style:style style:name="Normal_32_2_32_4" style:display-name="Normal 2 4" style:family="table-cell" style:data-style-name="N0">
      <style:table-cell-properties style:vertical-align="automatic" fo:background-color="transparent"/>
    </style:style>
    <style:style style:name="Normal_32_2_32_5" style:display-name="Normal 2 5"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3_32_2" style:display-name="Normal 3 2" style:family="table-cell" style:data-style-name="N0">
      <style:table-cell-properties fo:background-color="transparent" style:cell-protect="none"/>
      <style:text-properties style:font-name="MS Sans Serif" style:font-name-asian="MS Sans Serif" style:font-name-complex="MS Sans Serif" fo:font-size="8pt" style:font-size-asian="8pt" style:font-size-complex="8pt"/>
    </style:style>
    <style:style style:name="Normal_32_3_32_3" style:display-name="Normal 3 3" style:family="table-cell" style:data-style-name="N0">
      <style:table-cell-properties style:vertical-align="automatic" fo:background-color="transparent"/>
    </style:style>
    <style:style style:name="Normal_32_3_32_4" style:display-name="Normal 3 4" style:family="table-cell" style:data-style-name="N0">
      <style:table-cell-properties style:vertical-align="automatic" fo:background-color="transparent"/>
      <style:text-properties fo:font-size="10pt" style:font-size-asian="10pt" style:font-size-complex="10pt"/>
    </style:style>
    <style:style style:name="Normal_32_4" style:display-name="Normal 4" style:family="table-cell" style:data-style-name="N0">
      <style:table-cell-properties style:vertical-align="automatic" fo:background-color="transparent"/>
      <style:text-properties fo:font-size="12pt" style:font-size-asian="12pt" style:font-size-complex="12pt"/>
    </style:style>
    <style:style style:name="Normal_32_5" style:display-name="Normal 5" style:family="table-cell" style:data-style-name="N0">
      <style:table-cell-properties style:vertical-align="automatic" fo:background-color="transparent"/>
      <style:text-properties style:font-name="Calibri" style:font-name-asian="Calibri" style:font-name-complex="Calibri"/>
    </style:style>
    <style:style style:name="Normal_32_5_32_2" style:display-name="Normal 5 2" style:family="table-cell" style:data-style-name="N0">
      <style:table-cell-properties style:vertical-align="automatic" fo:background-color="transparent"/>
    </style:style>
    <style:style style:name="Normal_32_5_32_3" style:display-name="Normal 5 3"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6" style:display-name="Normal 6" style:family="table-cell" style:data-style-name="N0">
      <style:table-cell-properties style:vertical-align="automatic" fo:background-color="transparent"/>
      <style:text-properties fo:font-size="10pt" style:font-size-asian="10pt" style:font-size-complex="10pt"/>
    </style:style>
    <style:style style:name="Normal_32_6_32_2" style:display-name="Normal 6 2"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7" style:display-name="Normal 7" style:family="table-cell" style:data-style-name="N0">
      <style:table-cell-properties style:vertical-align="automatic" fo:background-color="transparent"/>
      <style:text-properties fo:font-size="10pt" style:font-size-asian="10pt" style:font-size-complex="10pt"/>
    </style:style>
    <style:style style:name="Normal_final_32_results02" style:display-name="Normal_final results02" style:family="table-cell" style:data-style-name="N0">
      <style:table-cell-properties style:vertical-align="automatic" fo:background-color="transparent"/>
      <style:text-properties fo:font-size="8pt" style:font-size-asian="8pt" style:font-size-complex="8pt"/>
    </style:style>
    <style:style style:name="Percent" style:family="table-cell" style:data-style-name="N13"/>
    <style:style style:name="Percent_32_2" style:display-name="Percent 2" style:family="table-cell" style:data-style-name="N13"/>
    <style:style style:name="Percent_32_2_32_2" style:display-name="Percent 2 2" style:family="table-cell" style:data-style-name="N13"/>
    <style:style style:name="Percent_32_2_32_2_32_2" style:display-name="Percent 2 2 2" style:family="table-cell" style:data-style-name="N13"/>
    <style:style style:name="Percent_32_2_32_3" style:display-name="Percent 2 3" style:family="table-cell" style:data-style-name="N13"/>
    <style:style style:name="Percent_32_2_32_4" style:display-name="Percent 2 4" style:family="table-cell" style:data-style-name="N13"/>
    <style:style style:name="Percent_32_3" style:display-name="Percent 3" style:family="table-cell" style:data-style-name="N13"/>
    <style:style style:name="Percent_32_3_32_2" style:display-name="Percent 3 2" style:family="table-cell" style:data-style-name="N13"/>
    <style:style style:name="Percent_32_4" style:display-name="Percent 4" style:family="table-cell" style:data-style-name="N13"/>
    <style:style style:name="Percent_32_5" style:display-name="Percent 5" style:family="table-cell" style:data-style-name="N13"/>
    <style:style style:name="Refdb_32_standard" style:display-name="Refdb standard" style:family="table-cell" style:data-style-name="N0">
      <style:table-cell-properties style:vertical-align="automatic" fo:background-color="transparent"/>
    </style:style>
    <style:style style:name="Refdb_32_standard_32_2" style:display-name="Refdb standard 2" style:family="table-cell" style:data-style-name="N0">
      <style:table-cell-properties style:vertical-align="automatic" fo:background-color="transparent"/>
      <style:text-properties fo:font-size="10pt" style:font-size-asian="10pt" style:font-size-complex="10pt"/>
    </style:style>
    <style:style style:name="_254__240__39__38_O_253__8212__38_H_253__8212_h" style:display-name="þð'&amp;Oý—&amp;Hý—h" style:family="table-cell" style:data-style-name="N0">
      <style:table-cell-properties style:vertical-align="automatic" fo:background-color="transparent"/>
    </style:style>
    <style:style style:name="_254__240__39__38_O_253__8212__38_H_253__8212_h_32_2" style:display-name="þð'&amp;Oý—&amp;Hý—h 2" style:family="table-cell" style:data-style-name="N0">
      <style:table-cell-properties style:vertical-align="automatic" fo:background-color="transparent"/>
      <style:text-properties fo:font-size="10pt" style:font-size-asian="10pt" style:font-size-complex="10pt"/>
    </style:style>
    <style:style style:name="Title_32_2" style:display-name="Title 2" style:family="table-cell" style:data-style-name="N0">
      <style:table-cell-properties style:vertical-align="automatic" fo:background-color="transparent"/>
      <style:text-properties fo:font-size="14pt" style:font-size-asian="14pt" style:font-size-complex="14pt" fo:font-weight="bold" style:font-weight-asian="bold" style:font-weight-complex="bold"/>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5in" fo:margin-bottom="0.5in" fo:margin-left="0.75in" fo:margin-right="0.75in" style:print-orientation="portrait" style:print-page-order="ttb" style:first-page-number="continue" style:scale-to="85%"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fo:margin-top="0.31496062992126in" fo:margin-bottom="0.31496062992126in" fo:margin-left="0.236220472440945in" fo:margin-right="0.236220472440945in" style:print-orientation="landscape" style:print-page-order="ttb" style:first-page-number="continue" style:scale-to="90%" style:table-centering="none" style:print="objects charts drawings"/>
      <style:header-style>
        <style:header-footer-properties fo:min-height="0.17503937007874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Blackburn, Jennie (Defra)</meta:initial-creator>
    <dc:creator>Jayne Brigham</dc:creator>
    <meta:creation-date>2022-06-07T16:05:39Z</meta:creation-date>
    <dc:date>2026-08-25T14:41:32Z</dc:date>
  </office:meta>
</office:document-meta>
</file>