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Gill Sans MT" svg:font-family="Gill Sans MT" style:font-family-generic="swiss" style:font-pitch="variable" svg:panose-1="2 11 5 2 2 1 4 2 2 3"/>
    <style:font-face style:name="Yu Mincho" svg:font-family="Yu Mincho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bullet text:level="1" text:style-name="WW_CharLFO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_1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le" style:master-page-name="MP0" style:family="paragraph">
      <style:paragraph-properties fo:break-before="page"/>
      <style:text-properties fo:language="en" fo:country="GB"/>
    </style:style>
    <style:style style:name="P9" style:parent-style-name="Normal" style:family="paragraph">
      <style:paragraph-properties fo:text-align="center" fo:margin-bottom="0.0416in"/>
    </style:style>
    <style:style style:name="T10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1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2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3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4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5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6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7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8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19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20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21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T22" style:parent-style-name="DefaultParagraphFont" style:family="text">
      <style:text-properties style:font-name-complex="Arial" fo:font-weight="bold" style:font-weight-asian="bold" style:font-weight-complex="bold" fo:font-size="14pt" style:font-size-asian="14pt" style:font-size-complex="14pt"/>
    </style:style>
    <style:style style:name="P23" style:parent-style-name="Normal" style:family="paragraph">
      <style:paragraph-properties fo:margin-top="0in" fo:margin-bottom="0.1111in"/>
      <style:text-properties fo:hyphenate="true"/>
    </style:style>
    <style:style style:name="P24" style:parent-style-name="Heading1" style:family="paragraph">
      <style:paragraph-properties fo:break-before="page"/>
    </style:style>
    <style:style style:name="P25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26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27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28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29" style:parent-style-name="TOC1" style:family="paragraph">
      <style:paragraph-properties>
        <style:tab-stops>
          <style:tab-stop style:type="right" style:leader-style="dotted" style:leader-text="." style:position="6.0555in"/>
        </style:tab-stops>
      </style:paragraph-properties>
    </style:style>
    <style:style style:name="P30" style:parent-style-name="TOC2" style:family="paragraph">
      <style:paragraph-properties>
        <style:tab-stops>
          <style:tab-stop style:type="right" style:leader-style="dotted" style:leader-text="." style:position="5.8888in"/>
        </style:tab-stops>
      </style:paragraph-properties>
    </style:style>
    <style:style style:name="P31" style:parent-style-name="TOC2" style:family="paragraph">
      <style:paragraph-properties>
        <style:tab-stops>
          <style:tab-stop style:type="right" style:leader-style="dotted" style:leader-text="." style:position="5.8888in"/>
        </style:tab-stops>
      </style:paragraph-properties>
    </style:style>
    <style:style style:name="P32" style:parent-style-name="TOC2" style:family="paragraph">
      <style:paragraph-properties>
        <style:tab-stops>
          <style:tab-stop style:type="right" style:leader-style="dotted" style:leader-text="." style:position="5.8888in"/>
        </style:tab-stops>
      </style:paragraph-properties>
    </style:style>
    <style:style style:name="T33" style:parent-style-name="Hyperlink" style:family="text">
      <style:text-properties fo:font-style="italic" style:font-style-asian="italic"/>
    </style:style>
    <style:style style:name="P34" style:parent-style-name="TOC2" style:family="paragraph">
      <style:paragraph-properties>
        <style:tab-stops>
          <style:tab-stop style:type="right" style:leader-style="dotted" style:leader-text="." style:position="5.8888in"/>
        </style:tab-stops>
      </style:paragraph-properties>
    </style:style>
    <style:style style:name="P35" style:parent-style-name="TOC2" style:family="paragraph">
      <style:paragraph-properties>
        <style:tab-stops>
          <style:tab-stop style:type="right" style:leader-style="dotted" style:leader-text="." style:position="5.8888in"/>
        </style:tab-stops>
      </style:paragraph-properties>
    </style:style>
    <style:style style:name="T36" style:parent-style-name="Hyperlink" style:family="text">
      <style:text-properties fo:font-style="italic" style:font-style-asian="italic"/>
    </style:style>
    <style:style style:name="P37" style:parent-style-name="TOC2" style:family="paragraph">
      <style:paragraph-properties>
        <style:tab-stops>
          <style:tab-stop style:type="right" style:leader-style="dotted" style:leader-text="." style:position="5.8888in"/>
        </style:tab-stops>
      </style:paragraph-properties>
    </style:style>
    <style:style style:name="P38" style:parent-style-name="TOC2" style:family="paragraph">
      <style:paragraph-properties>
        <style:tab-stops>
          <style:tab-stop style:type="right" style:leader-style="dotted" style:leader-text="." style:position="5.8888in"/>
        </style:tab-stops>
      </style:paragraph-properties>
    </style:style>
    <style:style style:name="P39" style:parent-style-name="Normal" style:family="paragraph">
      <style:paragraph-properties fo:break-before="page" fo:margin-top="0in" fo:margin-bottom="0.1111in"/>
      <style:text-properties fo:hyphenate="true"/>
    </style:style>
    <style:style style:name="P40" style:parent-style-name="ListParagraph" style:family="paragraph"/>
    <style:style style:name="P41" style:parent-style-name="ListParagraph" style:family="paragraph"/>
    <style:style style:name="P42" style:parent-style-name="ListParagraph" style:family="paragraph"/>
    <style:style style:name="P43" style:parent-style-name="ListParagraph" style:family="paragraph"/>
    <style:style style:name="P44" style:parent-style-name="ListParagraph" style:family="paragraph"/>
    <style:style style:name="P45" style:parent-style-name="ListParagraph" style:family="paragraph"/>
    <style:style style:name="T46" style:parent-style-name="DefaultParagraphFont" style:family="text">
      <style:text-properties fo:font-style="italic" style:font-style-asian="italic" style:font-style-complex="italic"/>
    </style:style>
    <style:style style:name="T47" style:parent-style-name="DefaultParagraphFont" style:family="text">
      <style:text-properties fo:font-style="italic" style:font-style-asian="italic" style:font-style-complex="italic" fo:color="#00B050"/>
    </style:style>
    <style:style style:name="T48" style:parent-style-name="DefaultParagraphFont" style:family="text">
      <style:text-properties fo:font-style="italic" style:font-style-asian="italic" style:font-style-complex="italic" fo:color="#00B050"/>
    </style:style>
    <style:style style:name="T49" style:parent-style-name="DefaultParagraphFont" style:family="text">
      <style:text-properties fo:font-style="italic" style:font-style-asian="italic" style:font-style-complex="italic" fo:color="#00B050"/>
    </style:style>
    <style:style style:name="T50" style:parent-style-name="DefaultParagraphFont" style:family="text">
      <style:text-properties fo:color="#FF0000"/>
    </style:style>
    <style:style style:name="T51" style:parent-style-name="DefaultParagraphFont" style:family="text">
      <style:text-properties fo:color="#FF0000"/>
    </style:style>
    <style:style style:name="T52" style:parent-style-name="DefaultParagraphFont" style:family="text">
      <style:text-properties fo:color="#FF0000"/>
    </style:style>
    <style:style style:name="P53" style:parent-style-name="Normal" style:family="paragraph">
      <style:paragraph-properties fo:break-before="page"/>
    </style:style>
    <style:style style:name="P54" style:parent-style-name="ListParagraph" style:family="paragraph"/>
    <style:style style:name="P55" style:parent-style-name="ListParagraph" style:family="paragraph"/>
    <style:style style:name="P56" style:parent-style-name="ListParagraph" style:family="paragraph">
      <style:text-properties fo:font-style="italic" style:font-style-asian="italic" style:font-style-complex="italic" fo:color="#00B050"/>
    </style:style>
    <style:style style:name="P57" style:parent-style-name="ListParagraph" style:family="paragraph"/>
    <style:style style:name="P58" style:parent-style-name="ListParagraph" style:family="paragraph">
      <style:text-properties fo:font-style="italic" style:font-style-asian="italic" style:font-style-complex="italic" fo:color="#00B050"/>
    </style:style>
    <style:style style:name="P59" style:parent-style-name="ListParagraph" style:family="paragraph"/>
    <style:style style:name="P60" style:parent-style-name="ListParagraph" style:family="paragraph"/>
    <style:style style:name="P61" style:parent-style-name="ListParagraph" style:family="paragraph">
      <style:text-properties fo:color="#FF0000"/>
    </style:style>
    <style:style style:name="P62" style:parent-style-name="ListParagraph" style:family="paragraph"/>
    <style:style style:name="P63" style:parent-style-name="ListParagraph" style:family="paragraph"/>
    <style:style style:name="P64" style:parent-style-name="ListParagraph" style:family="paragraph"/>
    <style:style style:name="P65" style:parent-style-name="ListParagraph" style:family="paragraph"/>
    <style:style style:name="P66" style:parent-style-name="ListParagraph" style:family="paragraph"/>
    <style:style style:name="P67" style:parent-style-name="ListParagraph" style:family="paragraph"/>
    <style:style style:name="P68" style:parent-style-name="ListParagraph" style:family="paragraph"/>
    <style:style style:name="P69" style:parent-style-name="ListParagraph" style:family="paragraph"/>
    <style:style style:name="T70" style:parent-style-name="DefaultParagraphFont" style:family="text">
      <style:text-properties fo:font-style="italic" style:font-style-asian="italic"/>
    </style:style>
    <style:style style:name="T71" style:parent-style-name="DefaultParagraphFont" style:family="text">
      <style:text-properties fo:font-style="italic" style:font-style-asian="italic"/>
    </style:style>
    <style:style style:name="T72" style:parent-style-name="DefaultParagraphFont" style:family="text">
      <style:text-properties fo:font-style="italic" style:font-style-asian="italic"/>
    </style:style>
    <style:style style:name="T73" style:parent-style-name="DefaultParagraphFont" style:family="text">
      <style:text-properties fo:font-style="italic" style:font-style-asian="italic"/>
    </style:style>
    <style:style style:name="T74" style:parent-style-name="DefaultParagraphFont" style:family="text">
      <style:text-properties fo:font-style="italic" style:font-style-asian="italic"/>
    </style:style>
    <style:style style:name="T75" style:parent-style-name="DefaultParagraphFont" style:family="text">
      <style:text-properties fo:font-style="italic" style:font-style-asian="italic"/>
    </style:style>
    <style:style style:name="T76" style:parent-style-name="DefaultParagraphFont" style:family="text">
      <style:text-properties fo:font-style="italic" style:font-style-asian="italic"/>
    </style:style>
    <style:style style:name="T77" style:parent-style-name="DefaultParagraphFont" style:family="text">
      <style:text-properties fo:font-style="italic" style:font-style-asian="italic"/>
    </style:style>
    <style:style style:name="T78" style:parent-style-name="DefaultParagraphFont" style:family="text">
      <style:text-properties fo:font-style="italic" style:font-style-asian="italic"/>
    </style:style>
    <style:style style:name="T79" style:parent-style-name="DefaultParagraphFont" style:family="text">
      <style:text-properties fo:font-style="italic" style:font-style-asian="italic"/>
    </style:style>
    <style:style style:name="T80" style:parent-style-name="DefaultParagraphFont" style:family="text">
      <style:text-properties fo:font-style="italic" style:font-style-asian="italic"/>
    </style:style>
    <style:style style:name="T81" style:parent-style-name="DefaultParagraphFont" style:family="text">
      <style:text-properties fo:font-style="italic" style:font-style-asian="italic"/>
    </style:style>
    <style:style style:name="T82" style:parent-style-name="DefaultParagraphFont" style:family="text">
      <style:text-properties fo:font-style="italic" style:font-style-asian="italic"/>
    </style:style>
    <style:style style:name="P83" style:parent-style-name="Normal" style:family="paragraph">
      <style:text-properties fo:font-style="italic" style:font-style-asian="italic" style:font-style-complex="italic" fo:color="#00B050"/>
    </style:style>
    <style:style style:name="P84" style:parent-style-name="ListParagraph" style:family="paragraph">
      <style:text-properties fo:font-style="italic" style:font-style-asian="italic" style:font-style-complex="italic" fo:color="#00B050"/>
    </style:style>
    <style:style style:name="P85" style:parent-style-name="ListParagraph" style:family="paragraph">
      <style:text-properties fo:font-style="italic" style:font-style-asian="italic" style:font-style-complex="italic" fo:color="#00B050"/>
    </style:style>
    <style:style style:name="P86" style:parent-style-name="ListParagraph" style:family="paragraph">
      <style:text-properties fo:font-style="italic" style:font-style-asian="italic" style:font-style-complex="italic" fo:color="#00B050"/>
    </style:style>
    <style:style style:name="P87" style:parent-style-name="ListParagraph" style:family="paragraph">
      <style:text-properties fo:font-style="italic" style:font-style-asian="italic" style:font-style-complex="italic" fo:color="#00B050"/>
    </style:style>
    <style:style style:name="P88" style:parent-style-name="ListParagraph" style:family="paragraph">
      <style:text-properties fo:font-style="italic" style:font-style-asian="italic" style:font-style-complex="italic" fo:color="#00B050"/>
    </style:style>
    <style:style style:name="P89" style:parent-style-name="ListParagraph" style:family="paragraph">
      <style:text-properties fo:font-style="italic" style:font-style-asian="italic" style:font-style-complex="italic" fo:color="#00B050"/>
    </style:style>
    <style:style style:name="P90" style:parent-style-name="ListParagraph" style:family="paragraph">
      <style:text-properties fo:font-style="italic" style:font-style-asian="italic" style:font-style-complex="italic" fo:color="#00B050"/>
    </style:style>
    <style:style style:name="P91" style:parent-style-name="ListParagraph" style:family="paragraph">
      <style:text-properties fo:font-style="italic" style:font-style-asian="italic" style:font-style-complex="italic" fo:color="#00B050"/>
    </style:style>
    <style:style style:name="P92" style:parent-style-name="ListParagraph" style:family="paragraph">
      <style:text-properties fo:font-style="italic" style:font-style-asian="italic" style:font-style-complex="italic" fo:color="#00B050"/>
    </style:style>
    <style:style style:name="P93" style:parent-style-name="ListParagraph" style:family="paragraph"/>
    <style:style style:name="P94" style:parent-style-name="ListParagraph" style:family="paragraph"/>
    <style:style style:name="P95" style:parent-style-name="ListParagraph" style:family="paragraph"/>
    <style:style style:name="P96" style:parent-style-name="ListParagraph" style:family="paragraph"/>
    <style:style style:name="P97" style:parent-style-name="ListParagraph" style:family="paragraph"/>
    <style:style style:name="P98" style:parent-style-name="ListParagraph" style:family="paragraph"/>
    <style:style style:name="P99" style:parent-style-name="ListParagraph" style:family="paragraph"/>
    <style:style style:name="P100" style:parent-style-name="ListParagraph" style:family="paragraph"/>
    <style:style style:name="P101" style:parent-style-name="ListParagraph" style:family="paragraph"/>
    <style:style style:name="P102" style:parent-style-name="ListParagraph" style:family="paragraph"/>
    <style:style style:name="P103" style:parent-style-name="ListParagraph" style:family="paragraph"/>
    <style:style style:name="P104" style:parent-style-name="ListParagraph" style:family="paragraph"/>
    <style:style style:name="T105" style:parent-style-name="DefaultParagraphFont" style:family="text">
      <style:text-properties fo:font-style="italic" style:font-style-asian="italic"/>
    </style:style>
    <style:style style:name="T106" style:parent-style-name="DefaultParagraphFont" style:family="text">
      <style:text-properties fo:font-style="italic" style:font-style-asian="italic"/>
    </style:style>
    <style:style style:name="T107" style:parent-style-name="DefaultParagraphFont" style:family="text">
      <style:text-properties fo:font-style="italic" style:font-style-asian="italic"/>
    </style:style>
    <style:style style:name="P108" style:parent-style-name="Normal" style:family="paragraph">
      <style:text-properties fo:font-style="italic" style:font-style-asian="italic" style:font-style-complex="italic" fo:color="#00B050"/>
    </style:style>
    <style:style style:name="P109" style:parent-style-name="ListParagraph" style:family="paragraph">
      <style:text-properties fo:font-style="italic" style:font-style-asian="italic" style:font-style-complex="italic" fo:color="#00B050"/>
    </style:style>
    <style:style style:name="P110" style:parent-style-name="ListParagraph" style:family="paragraph">
      <style:text-properties fo:font-style="italic" style:font-style-asian="italic" style:font-style-complex="italic" fo:color="#00B050"/>
    </style:style>
    <style:style style:name="P111" style:parent-style-name="ListParagraph" style:family="paragraph">
      <style:text-properties fo:font-style="italic" style:font-style-asian="italic" style:font-style-complex="italic" fo:color="#00B050"/>
    </style:style>
    <style:style style:name="P112" style:parent-style-name="ListParagraph" style:family="paragraph">
      <style:text-properties fo:font-style="italic" style:font-style-asian="italic" style:font-style-complex="italic" fo:color="#00B050"/>
    </style:style>
    <style:style style:name="P113" style:parent-style-name="ListParagraph" style:family="paragraph">
      <style:text-properties fo:font-style="italic" style:font-style-asian="italic" style:font-style-complex="italic" fo:color="#00B050"/>
    </style:style>
    <style:style style:name="P114" style:parent-style-name="ListParagraph" style:family="paragraph">
      <style:text-properties fo:font-style="italic" style:font-style-asian="italic" style:font-style-complex="italic" fo:color="#00B050"/>
    </style:style>
    <style:style style:name="P115" style:parent-style-name="ListParagraph" style:family="paragraph">
      <style:text-properties fo:font-style="italic" style:font-style-asian="italic" style:font-style-complex="italic" fo:color="#00B050"/>
    </style:style>
    <style:style style:name="P116" style:parent-style-name="ListParagraph" style:family="paragraph">
      <style:text-properties fo:font-style="italic" style:font-style-asian="italic" style:font-style-complex="italic" fo:color="#00B050"/>
    </style:style>
    <style:style style:name="P117" style:parent-style-name="ListParagraph" style:family="paragraph"/>
    <style:style style:name="P118" style:parent-style-name="ListParagraph" style:family="paragraph"/>
    <style:style style:name="P119" style:parent-style-name="ListParagraph" style:family="paragraph"/>
    <style:style style:name="P120" style:parent-style-name="ListParagraph" style:family="paragraph"/>
    <style:style style:name="P121" style:parent-style-name="ListParagraph" style:family="paragraph"/>
    <style:style style:name="P122" style:parent-style-name="ListParagraph" style:family="paragraph"/>
    <style:style style:name="P123" style:parent-style-name="ListParagraph" style:family="paragraph"/>
    <style:style style:name="P124" style:parent-style-name="ListParagraph" style:family="paragraph"/>
    <style:style style:name="P125" style:parent-style-name="ListParagraph" style:family="paragraph"/>
    <style:style style:name="P126" style:parent-style-name="ListParagraph" style:family="paragraph"/>
    <style:style style:name="P127" style:parent-style-name="ListParagraph" style:family="paragraph"/>
    <style:style style:name="P128" style:parent-style-name="ListParagraph" style:family="paragraph"/>
    <style:style style:name="P129" style:parent-style-name="ListParagraph" style:family="paragraph"/>
    <style:style style:name="P130" style:parent-style-name="ListParagraph" style:family="paragraph">
      <style:text-properties fo:font-style="italic" style:font-style-asian="italic" style:font-style-complex="italic" fo:color="#00B050"/>
    </style:style>
    <style:style style:name="P131" style:parent-style-name="ListParagraph" style:family="paragraph"/>
    <style:style style:name="P132" style:parent-style-name="ListParagraph" style:family="paragraph"/>
    <style:style style:name="P133" style:parent-style-name="ListParagraph" style:family="paragraph"/>
    <style:style style:name="P134" style:parent-style-name="ListParagraph" style:family="paragraph"/>
    <style:style style:name="P135" style:parent-style-name="ListParagraph" style:family="paragraph"/>
    <style:style style:name="P136" style:parent-style-name="ListParagraph" style:family="paragraph"/>
    <style:style style:name="P137" style:parent-style-name="ListParagraph" style:family="paragraph"/>
    <style:style style:name="P138" style:parent-style-name="ListParagraph" style:family="paragraph"/>
    <style:style style:name="P139" style:parent-style-name="ListParagraph" style:family="paragraph"/>
    <style:style style:name="P140" style:parent-style-name="ListParagraph" style:family="paragraph"/>
  </office:automatic-styles>
  <office:body>
    <office:text text:use-soft-page-breaks="true">
      <text:p text:style-name="P1">Draft<text:s/>specification:<text:line-break/>security<text:s/>guarding</text:p>
      <text:p text:style-name="P9"><text:span text:style-name="T10">This</text:span><text:span text:style-name="T11"><text:s/></text:span><text:span text:style-name="T12">document</text:span><text:span text:style-name="T13"><text:s/></text:span><text:span text:style-name="T14">was</text:span><text:span text:style-name="T15"><text:s/></text:span><text:span text:style-name="T16">published</text:span><text:span text:style-name="T17"><text:s/></text:span><text:span text:style-name="T18">in</text:span><text:span text:style-name="T19"><text:s/></text:span><text:span text:style-name="T20">August</text:span><text:span text:style-name="T21"><text:s/></text:span><text:span text:style-name="T22">2026</text:span></text:p>
      <text:p text:style-name="Normal"/>
      <text:p text:style-name="P23"><text:bookmark-start text:name="_Toc159341268"/><text:bookmark-start text:name="_Toc188867033"/><text:bookmark-start text:name="_Toc192503213"/><text:bookmark-start text:name="_Toc192517195"/><text:bookmark-start text:name="_Toc221183833"/><text:bookmark-start text:name="_Toc222397221"/><text:bookmark-start text:name="_Toc222401759"/><text:bookmark-start text:name="_Toc222414247"/><text:bookmark-start text:name="_Toc222477833"/><text:bookmark-start text:name="_Toc222742991"/></text:p>
      <text:h text:style-name="P24" text:outline-level="1"><text:bookmark-start text:name="_Toc237965340"/><text:soft-page-break/>Contents<text:bookmark-end text:name="_Toc159341268"/><text:bookmark-end text:name="_Toc188867033"/><text:bookmark-end text:name="_Toc192503213"/><text:bookmark-end text:name="_Toc192517195"/><text:bookmark-end text:name="_Toc221183833"/><text:bookmark-end text:name="_Toc222397221"/><text:bookmark-end text:name="_Toc222401759"/><text:bookmark-end text:name="_Toc222414247"/><text:bookmark-end text:name="_Toc222477833"/><text:bookmark-end text:name="_Toc222742991"/><text:bookmark-end text:name="_Toc237965340"/></text:h>
      <text:table-of-content text:name="_TOC0">
        <text:table-of-content-source text:outline-level="2" text:use-outline-level="true" text:use-index-marks="false" text:use-index-source-styles="false" text:index-scope="document">
          <text:table-of-content-entry-template text:outline-level="1" text:style-name="TOC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TOC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25"><text:a xlink:href="#_Toc237965340" office:target-frame-name="_top" xlink:show="replace"><text:span text:style-name="Hyperlink">Contents</text:span><text:tab/>2</text:a></text:p>
          <text:p text:style-name="P26"><text:a xlink:href="#_Toc237965341" office:target-frame-name="_top" xlink:show="replace"><text:span text:style-name="Hyperlink">Summary of changes</text:span><text:tab/>3</text:a></text:p>
          <text:p text:style-name="P27"><text:a xlink:href="#_Toc237965342" office:target-frame-name="_top" xlink:show="replace"><text:span text:style-name="Hyperlink">Foreword</text:span><text:tab/>4</text:a></text:p>
          <text:p text:style-name="P28"><text:a xlink:href="#_Toc237965343" office:target-frame-name="_top" xlink:show="replace"><text:span text:style-name="Hyperlink">Learning programme overview</text:span><text:tab/>4</text:a></text:p>
          <text:p text:style-name="P29"><text:a xlink:href="#_Toc237965344" office:target-frame-name="_top" xlink:show="replace"><text:span text:style-name="Hyperlink">Learning programme details</text:span><text:tab/>5</text:a></text:p>
          <text:p text:style-name="P30"><text:a xlink:href="#_Toc237965345" office:target-frame-name="_top" xlink:show="replace"><text:span text:style-name="Hyperlink">Session 1: Roles and responsibilities</text:span><text:tab/>5</text:a></text:p>
          <text:p text:style-name="P31"><text:a xlink:href="#_Toc237965346" office:target-frame-name="_top" xlink:show="replace"><text:span text:style-name="Hyperlink">Session 2: Access and egress control</text:span><text:tab/>5</text:a></text:p>
          <text:p text:style-name="P32"><text:a xlink:href="#_Toc237965347" office:target-frame-name="_top" xlink:show="replace"><text:span text:style-name="Hyperlink">Session 3:<text:s/></text:span><text:span text:style-name="T33">Managing the safety of queues and crowds</text:span><text:tab/>5</text:a></text:p>
          <text:p text:style-name="P34"><text:a xlink:href="#_Toc237965348" office:target-frame-name="_top" xlink:show="replace"><text:span text:style-name="Hyperlink">Session 4: Personal safety</text:span><text:tab/>6</text:a></text:p>
          <text:p text:style-name="P35"><text:a xlink:href="#_Toc237965349" office:target-frame-name="_top" xlink:show="replace"><text:span text:style-name="Hyperlink">Session 5:<text:s/></text:span><text:span text:style-name="T36">Drugs awareness</text:span><text:tab/>7</text:a></text:p>
          <text:p text:style-name="P37"><text:a xlink:href="#_Toc237965350" office:target-frame-name="_top" xlink:show="replace"><text:span text:style-name="Hyperlink">Session 6: Searching</text:span><text:tab/>7</text:a></text:p>
          <text:p text:style-name="P38"><text:a xlink:href="#_Toc237965351" office:target-frame-name="_top" xlink:show="replace"><text:span text:style-name="Hyperlink">Session 7: Patrolling</text:span><text:tab/>8</text:a></text:p>
        </text:index-body>
      </text:table-of-content>
      <text:h text:style-name="Heading1" text:outline-level="1"><text:bookmark-start text:name="_Toc216283133"/><text:bookmark-start text:name="_Toc222477834"/><text:bookmark-start text:name="_Toc222742992"/><text:bookmark-start text:name="_Toc212660743"/><text:bookmark-start text:name="_Hlk212661094"/></text:h>
      <text:p text:style-name="P39"/>
      <text:h text:style-name="Heading1" text:outline-level="1"><text:bookmark-start text:name="_Toc237965341"/><text:soft-page-break/>Summary<text:s/>of<text:s/>changes<text:bookmark-end text:name="_Toc237965341"/></text:h>
      <text:p text:style-name="Normal">This<text:s/>summary<text:s/>page<text:s/>outlines:</text:p>
      <text:list text:style-name="LFO12" text:continue-numbering="true">
        <text:list-item>
          <text:p text:style-name="P40">new<text:s/>content<text:s/>we<text:s/>have<text:s/>included</text:p>
        </text:list-item>
        <text:list-item>
          <text:p text:style-name="P41">content<text:s/>we<text:s/>have<text:s/>moved<text:s/>to<text:s/>another<text:s/>specification</text:p>
        </text:list-item>
      </text:list>
      <text:p text:style-name="Normal">There<text:s/>are<text:s/>several<text:s/>changes<text:s/>to<text:s/>the<text:s/>security<text:s/>guarding<text:s/>specification.</text:p>
      <text:p text:style-name="Normal">We<text:s/>have:</text:p>
      <text:list text:style-name="LFO13" text:continue-numbering="true">
        <text:list-item>
          <text:p text:style-name="P42">moved<text:s/>the<text:s/>current<text:s/>session<text:s/>3<text:s/>(‘Electronic<text:s/>and<text:s/>physical<text:s/>protection<text:s/>systems’)<text:s/>to<text:s/>the<text:s/>common<text:s/>security<text:s/>industry<text:s/>knowledge<text:s/>specification</text:p>
        </text:list-item>
        <text:list-item>
          <text:p text:style-name="P43">included<text:s/>a<text:s/>new<text:s/>session<text:s/>3<text:s/>(‘Managing<text:s/>the<text:s/>safety<text:s/>of<text:s/>queues<text:s/>and<text:s/>crowds’)<text:s/>copied<text:s/>from<text:s/>the<text:s/>door<text:s/>supervision<text:s/>specification</text:p>
        </text:list-item>
        <text:list-item>
          <text:p text:style-name="P44">included<text:s/>a<text:s/>new<text:s/>session<text:s/>5<text:s/>(‘Drugs<text:s/>awareness’)<text:s/>copied<text:s/>from<text:s/>the<text:s/>door<text:s/>supervision<text:s/>specification</text:p>
        </text:list-item>
        <text:list-item>
          <text:p text:style-name="P45">added<text:s/>a<text:s/>new<text:s/>objective<text:s/>to<text:s/>session<text:s/>6<text:s/>(‘Searching’)<text:s/>for<text:s/>operatives<text:s/>to<text:s/>be<text:s/>mindful<text:s/>of<text:s/>an<text:s/>individual’s<text:s/>needs<text:s/>when<text:s/>conducting<text:s/>a<text:s/>search</text:p>
        </text:list-item>
      </text:list>
      <text:p text:style-name="Normal">We<text:s/>have<text:s/>identified<text:s/>these<text:s/>changes<text:s/>throughout<text:s/>the<text:s/>specification.</text:p>
      <text:p text:style-name="Normal">We<text:s/>have<text:s/>identified<text:s/>new<text:s/>text<text:s/>with<text:s/>italicised<text:s/>text<text:span text:style-name="T46"><text:s/></text:span><text:span text:style-name="T47">like</text:span><text:span text:style-name="T48"><text:s/></text:span><text:span text:style-name="T49">this</text:span>.</text:p>
      <text:p text:style-name="Normal">We<text:s/>have<text:s/>identified<text:s/>text<text:s/>we<text:s/>have<text:s/>combined<text:s/>or<text:s/>removed<text:s/>with<text:s/>text<text:s/>in<text:s/>square<text:s/>brackets<text:s/><text:span text:style-name="T50">[like</text:span><text:span text:style-name="T51"><text:s/></text:span><text:span text:style-name="T52">this]</text:span>.</text:p>
      <text:p text:style-name="P53"/>
      <text:h text:style-name="Heading1" text:outline-level="1"><text:bookmark-start text:name="_Toc237965342"/><text:soft-page-break/>Foreword<text:bookmark-end text:name="_Toc237965342"/></text:h>
      <text:p text:style-name="Normal">The<text:s/>Security<text:s/>Industry<text:s/>Authority<text:s/>sets<text:s/>standards<text:s/>for<text:s/>what<text:s/>operatives<text:s/>need<text:s/>to<text:s/>do<text:s/>and<text:s/>know<text:s/>to<text:s/>help<text:s/>keep<text:s/>themselves<text:s/>and<text:s/>the<text:s/>public<text:s/>safe.<text:s/>These<text:s/>standards<text:s/>are<text:s/>used<text:s/>as<text:s/>the<text:s/>basis<text:s/>for<text:s/>the<text:s/>licence-linked<text:s/>qualifications<text:s/>that<text:s/>front-line<text:s/>operatives<text:s/>must<text:s/>have<text:s/>before<text:s/>they<text:s/>can<text:s/>apply<text:s/>for<text:s/>a<text:s/>licence.</text:p>
      <text:p text:style-name="Normal">Licence-linked<text:s/>qualifications<text:s/>ensure<text:s/>that<text:s/>operatives<text:s/>have<text:s/>the<text:s/>appropriate<text:s/>knowledge<text:s/>and<text:s/>skills<text:s/>to<text:s/>reduce<text:s/>the<text:s/>risk<text:s/>of<text:s/>harm<text:s/>to<text:s/>themselves<text:s/>and<text:s/>others<text:s/>while<text:s/>performing<text:s/>their<text:s/>security<text:s/>role.</text:p>
      <text:p text:style-name="Normal">Training<text:s/>providers<text:s/>wishing<text:s/>to<text:s/>deliver<text:s/>the<text:s/>qualifications<text:s/>must<text:s/>be<text:s/>approved<text:s/>by<text:s/>an<text:s/>SIA-endorsed<text:s/>awarding<text:s/>organisation.<text:s/>These<text:s/>organisations<text:s/>are<text:s/>listed<text:s/>on<text:s/>the<text:s/>SIA’s<text:s/>webpages.<text:s/>Training<text:s/>providers<text:s/>need<text:s/>to<text:s/>meet<text:s/>the<text:s/>awarding<text:s/>organisation’s<text:s/>centre<text:s/>approval<text:s/>criteria.</text:p>
      <text:p text:style-name="Normal">This<text:s/>specification<text:s/>details<text:s/>the<text:s/>knowledge<text:s/>and<text:s/>skills<text:s/>required<text:s/>for<text:s/>a<text:s/>licence.<text:s/>Achieving<text:s/>this<text:s/>qualification<text:s/>does<text:s/>not<text:s/>remove<text:s/>the<text:s/>operative’s<text:s/>responsibility<text:s/>to<text:s/>act<text:s/>in<text:s/>line<text:s/>with<text:s/>the<text:s/>law.</text:p>
      <text:p text:style-name="Normal">Employers<text:s/>are<text:s/>legally<text:s/>obliged<text:s/>to<text:s/>help<text:s/>ensure<text:s/>the<text:s/>safety<text:s/>of<text:s/>operatives<text:s/>and<text:s/>customers.<text:s/>Conducting<text:s/>a<text:s/>risk<text:s/>assessment<text:s/>may<text:s/>identify<text:s/>the<text:s/>need<text:s/>for<text:s/>additional<text:s/>training.<text:s/>Employers<text:s/>should<text:s/>consider<text:s/>their<text:s/>responsibilities<text:s/>to<text:s/>ensure<text:s/>that<text:s/>operatives<text:s/>have<text:s/>the<text:s/>appropriate<text:s/>deployment-specific<text:s/>training<text:s/>and<text:s/>briefing.</text:p>
      <text:h text:style-name="Heading1" text:outline-level="1"><text:bookmark-start text:name="_Toc237965343"/><text:bookmark-end text:name="_Toc216283133"/><text:bookmark-end text:name="_Toc222477834"/><text:bookmark-end text:name="_Toc222742992"/>Learning<text:s/>programme<text:s/>overview<text:bookmark-end text:name="_Toc237965343"/></text:h>
      <text:p text:style-name="Normal">Training<text:s/>leading<text:s/>to<text:s/>an<text:s/>SIA<text:s/>licence-linked<text:s/>qualification<text:s/>for<text:s/>security<text:s/>guards<text:s/>must<text:s/>include<text:s/>the<text:s/>following<text:s/>areas:</text:p>
      <text:list text:style-name="LFO4" text:continue-numbering="true">
        <text:list-item>
          <text:p text:style-name="P54">Session<text:s/>1:<text:s/>Roles<text:s/>and<text:s/>responsibilities</text:p>
        </text:list-item>
        <text:list-item>
          <text:p text:style-name="P55">Session<text:s/>2:<text:s/>Access<text:s/>and<text:s/>egress<text:s/>control</text:p>
        </text:list-item>
        <text:list-item>
          <text:p text:style-name="P56">Session<text:s/>3:<text:s/>Managing<text:s/>the<text:s/>safety<text:s/>of<text:s/>queues<text:s/>and<text:s/>crowds</text:p>
        </text:list-item>
        <text:list-item>
          <text:p text:style-name="P57">Session<text:s/>4:<text:s/>Personal<text:s/>safety</text:p>
        </text:list-item>
        <text:list-item>
          <text:p text:style-name="P58">Session<text:s/>5:<text:s/>Drugs<text:s/>awareness</text:p>
        </text:list-item>
        <text:list-item>
          <text:p text:style-name="P59">Session<text:s/>6:<text:s/>Searching</text:p>
        </text:list-item>
        <text:list-item>
          <text:p text:style-name="P60">Session<text:s/>7:<text:s/>Patrolling</text:p>
        </text:list-item>
        <text:list-item>
          <text:p text:style-name="P61">[Electronic<text:s/>and<text:s/>physical<text:s/>protection<text:s/>systems]</text:p>
        </text:list-item>
      </text:list>
      <text:h text:style-name="Heading1" text:outline-level="1"><text:bookmark-start text:name="_Toc237965344"/><text:soft-page-break/>Learning<text:s/>programme<text:s/>details<text:bookmark-end text:name="_Toc237965344"/></text:h>
      <text:h text:style-name="Heading2" text:outline-level="2"><text:bookmark-start text:name="_Toc237965345"/>Session<text:s/>1:<text:s/>Roles<text:s/>and<text:s/>responsibilities<text:bookmark-end text:name="_Toc237965345"/></text:h>
      <text:h text:style-name="Heading3" text:outline-level="3">The<text:s/>aim<text:s/>of<text:s/>this<text:s/>session</text:h>
      <text:p text:style-name="Normal">To<text:s/>understand<text:s/>the<text:s/>key<text:s/>roles<text:s/>and<text:s/>responsibilities<text:s/>of<text:s/>a<text:s/>security<text:s/>guard.</text:p>
      <text:h text:style-name="Heading3" text:outline-level="3">The<text:s/>objectives<text:s/>of<text:s/>this<text:s/>session</text:h>
      <text:p text:style-name="Normal">By<text:s/>the<text:s/>end<text:s/>of<text:s/>this<text:s/>session<text:s/>learners<text:s/>will<text:s/>be<text:s/>able<text:s/>to:</text:p>
      <text:list text:style-name="LFO5" text:continue-numbering="true">
        <text:list-item>
          <text:p text:style-name="P62">identify<text:s/>different<text:s/>security<text:s/>guard<text:s/>roles<text:s/>within<text:s/>the<text:s/>private<text:s/>security<text:s/>industry</text:p>
        </text:list-item>
        <text:list-item>
          <text:p text:style-name="P63">outline<text:s/>the<text:s/>main<text:s/>responsibilities<text:s/>of<text:s/>a<text:s/>security<text:s/>guard<text:s/>in<text:s/>the<text:s/>various<text:s/>security<text:s/>guard<text:s/>roles</text:p>
        </text:list-item>
        <text:list-item>
          <text:p text:style-name="P64">describe<text:s/>the<text:s/>benefits<text:s/>and<text:s/>functions<text:s/>of<text:s/>a<text:s/>control<text:s/>room</text:p>
        </text:list-item>
      </text:list>
      <text:p text:style-name="Normal"/>
      <text:h text:style-name="Heading2" text:outline-level="2"><text:bookmark-start text:name="_Toc237965346"/>Session<text:s/>2:<text:s/>Access<text:s/>and<text:s/>egress<text:s/>control<text:bookmark-end text:name="_Toc237965346"/></text:h>
      <text:h text:style-name="Heading3" text:outline-level="3">The<text:s/>aim<text:s/>of<text:s/>this<text:s/>session</text:h>
      <text:p text:style-name="Normal">Understand<text:s/>the<text:s/>control<text:s/>of,<text:s/>and<text:s/>responsibilities<text:s/>relating<text:s/>to,<text:s/>access<text:s/>and<text:s/>egress.</text:p>
      <text:h text:style-name="Heading3" text:outline-level="3">The<text:s/>objectives<text:s/>of<text:s/>this<text:s/>session</text:h>
      <text:p text:style-name="Normal">By<text:s/>the<text:s/>end<text:s/>of<text:s/>this<text:s/>session<text:s/>learners<text:s/>will<text:s/>be<text:s/>able<text:s/>to:</text:p>
      <text:list text:style-name="LFO6" text:continue-numbering="true">
        <text:list-item>
          <text:p text:style-name="P65">define<text:s/>the<text:s/>purpose<text:s/>and<text:s/>responsibilities<text:s/>of<text:s/>access<text:s/>and<text:s/>egress<text:s/>control</text:p>
        </text:list-item>
        <text:list-item>
          <text:p text:style-name="P66">describe<text:s/>typical<text:s/>duties<text:s/>relating<text:s/>to<text:s/>access<text:s/>and<text:s/>egress<text:s/>control<text:s/>of<text:s/>people,<text:s/>vehicles<text:s/>and<text:s/>property<text:s/>in<text:s/>or<text:s/>around<text:s/>premises,<text:s/>including<text:s/>statutory<text:s/>agencies</text:p>
        </text:list-item>
        <text:list-item>
          <text:p text:style-name="P67">explain<text:s/>a<text:s/>security<text:s/>guard’s<text:s/>powers<text:s/>and<text:s/>control<text:s/>relating<text:s/>to<text:s/>access<text:s/>and<text:s/>egress<text:s/>of<text:s/>statutory<text:s/>agencies</text:p>
        </text:list-item>
        <text:list-item>
          <text:p text:style-name="P68">understand<text:s/>common<text:s/>methods<text:s/>used<text:s/>by<text:s/>people<text:s/>attempting<text:s/>to<text:s/>gain<text:s/>unauthorised<text:s/>access</text:p>
        </text:list-item>
        <text:list-item>
          <text:p text:style-name="P69">describe<text:s/>the<text:s/>requirement<text:s/>for,<text:s/>and<text:s/>importance<text:s/>of,<text:s/>queue<text:s/>and<text:s/>crowd<text:s/>control</text:p>
        </text:list-item>
      </text:list>
      <text:p text:style-name="Normal"/>
      <text:h text:style-name="Heading2" text:outline-level="2"><text:bookmark-start text:name="_Toc237965347"/>Session<text:s/>3:<text:s/><text:span text:style-name="T70">Managing</text:span><text:span text:style-name="T71"><text:s/></text:span><text:span text:style-name="T72">the</text:span><text:span text:style-name="T73"><text:s/></text:span><text:span text:style-name="T74">safety</text:span><text:span text:style-name="T75"><text:s/></text:span><text:span text:style-name="T76">of</text:span><text:span text:style-name="T77"><text:s/></text:span><text:span text:style-name="T78">queues</text:span><text:span text:style-name="T79"><text:s/></text:span><text:span text:style-name="T80">and</text:span><text:span text:style-name="T81"><text:s/></text:span><text:span text:style-name="T82">crowds</text:span><text:bookmark-end text:name="_Toc237965347"/></text:h>
      <text:h text:style-name="Heading3" text:outline-level="3">The<text:s/>aim<text:s/>of<text:s/>this<text:s/>session</text:h>
      <text:p text:style-name="P83">To<text:s/>know<text:s/>and<text:s/>understand<text:s/>the<text:s/>responsibilities<text:s/>of<text:s/>security<text:s/>guards<text:s/>in<text:s/>relation<text:s/>to<text:s/>crowd<text:s/>management<text:s/>within<text:s/>a<text:s/>queue<text:s/>system<text:s/>and<text:s/>crowd<text:s/>capacity<text:s/>within<text:s/>a<text:s/>venue.</text:p>
      <text:soft-page-break/>
      <text:h text:style-name="Heading3" text:outline-level="3">The<text:s/>objectives<text:s/>of<text:s/>this<text:s/>session</text:h>
      <text:p text:style-name="Normal">By<text:s/>the<text:s/>end<text:s/>of<text:s/>this<text:s/>session<text:s/>learners<text:s/>will<text:s/>be<text:s/>able<text:s/>to:</text:p>
      <text:list text:style-name="LFO7" text:continue-numbering="true">
        <text:list-item>
          <text:p text:style-name="P84">know<text:s/>the<text:s/>responsibilities<text:s/>of<text:s/>a<text:s/>security<text:s/>guard<text:s/>in<text:s/>relation<text:s/>to<text:s/>queue<text:s/>management</text:p>
        </text:list-item>
        <text:list-item>
          <text:p text:style-name="P85">describe<text:s/>the<text:s/>requirement<text:s/>for,<text:s/>and<text:s/>importance<text:s/>of,<text:s/>queue<text:s/>management</text:p>
        </text:list-item>
        <text:list-item>
          <text:p text:style-name="P86">explain<text:s/>the<text:s/>importance<text:s/>of<text:s/>following<text:s/>relevant<text:s/>dispersal<text:s/>processes<text:s/>or<text:s/>policies</text:p>
        </text:list-item>
        <text:list-item>
          <text:p text:style-name="P87">understand<text:s/>why<text:s/>communication<text:s/>is<text:s/>important<text:s/>throughout<text:s/>the<text:s/>queuing<text:s/>process</text:p>
        </text:list-item>
        <text:list-item>
          <text:p text:style-name="P88">know<text:s/>their<text:s/>responsibilities<text:s/>in<text:s/>relation<text:s/>to<text:s/>crowd<text:s/>capacity<text:s/>regulations<text:s/>(including<text:s/>specific<text:s/>areas<text:s/>of<text:s/>premises)</text:p>
        </text:list-item>
        <text:list-item>
          <text:p text:style-name="P89">state<text:s/>the<text:s/>importance<text:s/>of<text:s/>monitoring<text:s/>and<text:s/>managing<text:s/>queues<text:s/>and<text:s/>crowds<text:s/>(including<text:s/>crowd<text:s/>density,<text:s/>safety<text:s/>of<text:s/>barriers<text:s/>and<text:s/>welfare<text:s/>issues)</text:p>
        </text:list-item>
        <text:list-item>
          <text:p text:style-name="P90">state<text:s/>the<text:s/>factors<text:s/>to<text:s/>consider<text:s/>to<text:s/>safely<text:s/>eject<text:s/>or<text:s/>refuse<text:s/>entry<text:s/>to<text:s/>a<text:s/>person<text:s/>who<text:s/>may<text:s/>be<text:s/>vulnerable<text:s/>or<text:s/>volatile,<text:s/>to<text:s/>avoid<text:s/>harm<text:s/>to<text:s/>themselves<text:s/>or<text:s/>others</text:p>
        </text:list-item>
        <text:list-item>
          <text:p text:style-name="P91">state<text:s/>the<text:s/>tools<text:s/>and<text:s/>equipment<text:s/>to<text:s/>safely<text:s/>monitor<text:s/>and<text:s/>manage<text:s/>queues<text:s/>and<text:s/>crowds</text:p>
        </text:list-item>
        <text:list-item>
          <text:p text:style-name="P92">know<text:s/>how<text:s/>to<text:s/>use<text:s/>equipment<text:s/>to<text:s/>help<text:s/>manage<text:s/>capacity<text:s/>(clickers,<text:s/>other<text:s/>counters,<text:s/>facial<text:s/>recognition)</text:p>
        </text:list-item>
      </text:list>
      <text:p text:style-name="Normal"/>
      <text:h text:style-name="Heading2" text:outline-level="2"><text:bookmark-start text:name="_Toc237965348"/>Session<text:s/>4:<text:s/>Personal<text:s/>safety<text:bookmark-end text:name="_Toc237965348"/></text:h>
      <text:h text:style-name="Heading3" text:outline-level="3">The<text:s/>aim<text:s/>of<text:s/>this<text:s/>session</text:h>
      <text:p text:style-name="Normal">Understand<text:s/>how<text:s/>to<text:s/>improve<text:s/>the<text:s/>safety<text:s/>of<text:s/>yourself<text:s/>and<text:s/>others.</text:p>
      <text:h text:style-name="Heading3" text:outline-level="3">The<text:s/>objectives<text:s/>of<text:s/>this<text:s/>session</text:h>
      <text:p text:style-name="Normal">By<text:s/>the<text:s/>end<text:s/>of<text:s/>this<text:s/>session<text:s/>learners<text:s/>will<text:s/>be<text:s/>able<text:s/>to:</text:p>
      <text:list text:style-name="LFO8" text:continue-numbering="true">
        <text:list-item>
          <text:p text:style-name="P93">identify<text:s/>responsibilities<text:s/>for<text:s/>personal<text:s/>safety<text:s/>at<text:s/>work</text:p>
        </text:list-item>
        <text:list-item>
          <text:p text:style-name="P94">identify<text:s/>situations<text:s/>that<text:s/>might<text:s/>compromise<text:s/>personal<text:s/>safety</text:p>
        </text:list-item>
        <text:list-item>
          <text:p text:style-name="P95">identify<text:s/>the<text:s/>risks<text:s/>of<text:s/>ignoring<text:s/>personal<text:s/>safety<text:s/>in<text:s/>conflict<text:s/>situations</text:p>
        </text:list-item>
        <text:list-item>
          <text:p text:style-name="P96">state<text:s/>the<text:s/>personal<text:s/>safety<text:s/>benefits<text:s/>of<text:s/>undertaking<text:s/>dynamic<text:s/>risk<text:s/>assessment</text:p>
        </text:list-item>
        <text:list-item>
          <text:p text:style-name="P97">list<text:s/>ways<text:s/>to<text:s/>minimise<text:s/>risk<text:s/>to<text:s/>personal<text:s/>safety<text:s/>at<text:s/>work</text:p>
        </text:list-item>
        <text:list-item>
          <text:p text:style-name="P98">recognise<text:s/>the<text:s/>different<text:s/>types<text:s/>of<text:s/>personal<text:s/>protective<text:s/>equipment<text:s/>relevant<text:s/>to<text:s/>the<text:s/>role<text:s/>of<text:s/>a<text:s/>security<text:s/>guard</text:p>
        </text:list-item>
        <text:list-item>
          <text:p text:style-name="P99">state<text:s/>the<text:s/>purpose<text:s/>of<text:s/>using<text:s/>body-worn<text:s/>cameras</text:p>
        </text:list-item>
        <text:list-item>
          <text:p text:style-name="P100">identify<text:s/>strategies<text:s/>that<text:s/>can<text:s/>assist<text:s/>personal<text:s/>safety<text:s/>in<text:s/>conflict<text:s/>situations</text:p>
        </text:list-item>
        <text:list-item>
          <text:p text:style-name="P101">describe<text:s/>limits<text:s/>of<text:s/>their<text:s/>own<text:s/>responsibility<text:s/>in<text:s/>physical<text:s/>intervention<text:s/>situations</text:p>
        </text:list-item>
        <text:list-item>
          <text:p text:style-name="P102">identify<text:s/>types<text:s/>of<text:s/>harm<text:s/>that<text:s/>can<text:s/>occur<text:s/>during<text:s/>physical<text:s/>interventions</text:p>
        </text:list-item>
        <text:list-item>
          <text:p text:style-name="P103">identify<text:s/>the<text:s/>personal<text:s/>safety<text:s/>advantages<text:s/>of<text:s/>mental<text:s/>alertness<text:s/>at<text:s/>work</text:p>
        </text:list-item>
        <text:list-item>
          <text:p text:style-name="P104">state<text:s/>the<text:s/>benefits<text:s/>of<text:s/>reflecting<text:s/>on<text:s/>personal<text:s/>safety<text:s/>experiences</text:p>
        </text:list-item>
      </text:list>
      <text:p text:style-name="Normal"/>
      <text:h text:style-name="Heading2" text:outline-level="2"><text:bookmark-start text:name="_Toc237965349"/>Session<text:s/>5:<text:s/><text:span text:style-name="T105">Drugs</text:span><text:span text:style-name="T106"><text:s/></text:span><text:span text:style-name="T107">awareness</text:span><text:bookmark-end text:name="_Toc237965349"/></text:h>
      <text:h text:style-name="Heading3" text:outline-level="3">The<text:s/>aim<text:s/>of<text:s/>this<text:s/>session</text:h>
      <text:p text:style-name="P108">To<text:s/>identify<text:s/>and<text:s/>manage<text:s/>drug<text:s/>related<text:s/>incidents.</text:p>
      <text:h text:style-name="Heading3" text:outline-level="3">The<text:s/>objectives<text:s/>of<text:s/>this<text:s/>session</text:h>
      <text:p text:style-name="Normal">By<text:s/>the<text:s/>end<text:s/>of<text:s/>this<text:s/>session<text:s/>learners<text:s/>will<text:s/>be<text:s/>able<text:s/>to:</text:p>
      <text:list text:style-name="LFO9" text:continue-numbering="true">
        <text:list-item>
          <text:p text:style-name="P109">understand<text:s/>the<text:s/>key<text:s/>areas<text:s/>of<text:s/>legislation<text:s/>that<text:s/>relate<text:s/>to<text:s/>drug<text:s/>misuse</text:p>
        </text:list-item>
        <text:list-item>
          <text:p text:style-name="P110">identify<text:s/>the<text:s/>most<text:s/>common<text:s/>types<text:s/>of<text:s/>illegal<text:s/>drugs</text:p>
        </text:list-item>
        <text:list-item>
          <text:p text:style-name="P111">identify<text:s/>and<text:s/>manage<text:s/>problematic<text:s/>behaviours<text:s/>from<text:s/>drug<text:s/>use</text:p>
        </text:list-item>
        <text:list-item>
          <text:p text:style-name="P112">identify<text:s/>the<text:s/>signs<text:s/>of<text:s/>drug<text:s/>dealing</text:p>
        </text:list-item>
        <text:list-item>
          <text:p text:style-name="P113">know<text:s/>how<text:s/>to<text:s/>deal<text:s/>with<text:s/>customers<text:s/>found<text:s/>in<text:s/>possession<text:s/>of<text:s/>drugs</text:p>
        </text:list-item>
        <text:list-item>
          <text:p text:style-name="P114">know<text:s/>how<text:s/>to<text:s/>safeguard<text:s/>someone<text:s/>under<text:s/>the<text:s/>influence<text:s/>of<text:s/>drugs</text:p>
        </text:list-item>
        <text:list-item>
          <text:p text:style-name="P115">state<text:s/>the<text:s/>procedure<text:s/>for<text:s/>safely<text:s/>handling,<text:s/>recording,<text:s/>and<text:s/>storing<text:s/>seized<text:s/>drugs</text:p>
        </text:list-item>
        <text:list-item>
          <text:p text:style-name="P116">state<text:s/>how<text:s/>to<text:s/>dispose<text:s/>of<text:s/>contaminated<text:s/>waste</text:p>
        </text:list-item>
      </text:list>
      <text:p text:style-name="Normal"/>
      <text:h text:style-name="Heading2" text:outline-level="2"><text:bookmark-start text:name="_Toc237965350"/>Session<text:s/>6:<text:s/>Searching<text:bookmark-end text:name="_Toc237965350"/></text:h>
      <text:h text:style-name="Heading3" text:outline-level="3">The<text:s/>aim<text:s/>of<text:s/>this<text:s/>session</text:h>
      <text:p text:style-name="Normal">To<text:s/>understand<text:s/>and<text:s/>demonstrate<text:s/>effective<text:s/>searching<text:s/>in<text:s/>accordance<text:s/>with<text:s/>venue<text:s/>or<text:s/>workplace<text:s/>procedures.</text:p>
      <text:h text:style-name="Heading3" text:outline-level="3">The<text:s/>objectives<text:s/>of<text:s/>this<text:s/>session</text:h>
      <text:p text:style-name="Normal">By<text:s/>the<text:s/>end<text:s/>of<text:s/>this<text:s/>session<text:s/>learners<text:s/>will<text:s/>be<text:s/>able<text:s/>to:</text:p>
      <text:list text:style-name="LFO10_1" text:continue-numbering="true">
        <text:list-item>
          <text:p text:style-name="P117">understand<text:s/>the<text:s/>different<text:s/>types<text:s/>of<text:s/>searches</text:p>
        </text:list-item>
        <text:list-item>
          <text:p text:style-name="P118">understand<text:s/>a<text:s/>security<text:s/>guard’s<text:s/>right<text:s/>to<text:s/>request<text:s/>to<text:s/>search,<text:s/>including<text:s/>the<text:s/>‘conditions<text:s/>of<text:s/>entry’<text:s/>and<text:s/>the<text:s/>importance<text:s/>of<text:s/>obtaining<text:s/>permission<text:s/>to<text:s/>search</text:p>
        </text:list-item>
        <text:list-item>
          <text:p text:style-name="P119">identify<text:s/>different<text:s/>types<text:s/>of<text:s/>searching<text:s/>equipment</text:p>
        </text:list-item>
        <text:list-item>
          <text:p text:style-name="P120">understand<text:s/>the<text:s/>hazards<text:s/>associated<text:s/>with<text:s/>conducting<text:s/>an<text:s/>effective<text:s/>search</text:p>
        </text:list-item>
        <text:list-item>
          <text:p text:style-name="P121">know<text:s/>what<text:s/>precautions<text:s/>to<text:s/>take<text:s/>to<text:s/>protect<text:s/>against<text:s/>potential<text:s/>adverse<text:s/>threats</text:p>
        </text:list-item>
        <text:list-item>
          <text:p text:style-name="P122">know<text:s/>what<text:s/>actions<text:s/>to<text:s/>take<text:s/>when<text:s/>a<text:s/>prohibited<text:s/>or<text:s/>restricted<text:s/>item<text:s/>is<text:s/>found<text:s/>during<text:s/>a<text:s/>search,<text:s/>including<text:s/>safe<text:s/>removal<text:s/>and<text:s/>seizure</text:p>
        </text:list-item>
        <text:list-item>
          <text:p text:style-name="P123">know<text:s/>what<text:s/>action<text:s/>to<text:s/>take<text:s/>should<text:s/>an<text:s/>incident<text:s/>or<text:s/>accident<text:s/>occur</text:p>
        </text:list-item>
        <text:list-item>
          <text:p text:style-name="P124">state<text:s/>typical<text:s/>areas<text:s/>of<text:s/>vehicles<text:s/>to<text:s/>be<text:s/>searched</text:p>
        </text:list-item>
        <text:list-item>
          <text:p text:style-name="P125">demonstrate<text:s/>how<text:s/>to<text:s/>search<text:s/>people<text:s/>and<text:s/>their<text:s/>property</text:p>
        </text:list-item>
        <text:list-item>
          <text:p text:style-name="P126">understand<text:s/>the<text:s/>reasons<text:s/>for<text:s/>searching<text:s/>premises</text:p>
        </text:list-item>
        <text:list-item>
          <text:p text:style-name="P127">explain<text:s/>how<text:s/>to<text:s/>carry<text:s/>out<text:s/>a<text:s/>work<text:s/>environment<text:s/>premises<text:s/>search</text:p>
        </text:list-item>
        <text:list-item>
          <text:p text:style-name="P128">know<text:s/>what<text:s/>actions<text:s/>to<text:s/>take<text:s/>in<text:s/>the<text:s/>event<text:s/>of<text:s/>a<text:s/>refusal<text:s/>to<text:s/>be<text:s/>searched</text:p>
        </text:list-item>
        <text:list-item>
          <text:p text:style-name="P129">complete<text:s/>search<text:s/>documentation</text:p>
        </text:list-item>
        <text:list-item>
          <text:p text:style-name="P130">understand<text:s/>considerations<text:s/>in<text:s/>searching<text:s/>a<text:s/>wide<text:s/>range<text:s/>of<text:s/>individuals,<text:s/>including<text:s/>those<text:s/>with<text:s/>specific<text:s/>needs</text:p>
        </text:list-item>
      </text:list>
      <text:p text:style-name="Normal"/>
      <text:h text:style-name="Heading2" text:outline-level="2"><text:bookmark-start text:name="_Toc237965351"/>Session<text:s/>7:<text:s/>Patrolling<text:bookmark-end text:name="_Toc237965351"/></text:h>
      <text:h text:style-name="Heading3" text:outline-level="3">The<text:s/>aim<text:s/>of<text:s/>this<text:s/>session</text:h>
      <text:p text:style-name="Normal">To<text:s/>know<text:s/>and<text:s/>understand<text:s/>how<text:s/>to<text:s/>patrol<text:s/>designated<text:s/>areas<text:s/>safely.</text:p>
      <text:h text:style-name="Heading3" text:outline-level="3">The<text:s/>objectives<text:s/>of<text:s/>this<text:s/>session</text:h>
      <text:p text:style-name="Normal">By<text:s/>the<text:s/>end<text:s/>of<text:s/>this<text:s/>session<text:s/>learners<text:s/>will<text:s/>be<text:s/>able<text:s/>to:</text:p>
      <text:list text:style-name="LFO11" text:continue-numbering="true">
        <text:list-item>
          <text:p text:style-name="P131">state<text:s/>the<text:s/>importance<text:s/>of<text:s/>patrolling</text:p>
        </text:list-item>
        <text:list-item>
          <text:p text:style-name="P132">identify<text:s/>the<text:s/>different<text:s/>types<text:s/>of<text:s/>patrol<text:s/>which<text:s/>may<text:s/>be<text:s/>used</text:p>
        </text:list-item>
        <text:list-item>
          <text:p text:style-name="P133">explain<text:s/>patrolling<text:s/>procedures</text:p>
        </text:list-item>
        <text:list-item>
          <text:p text:style-name="P134">identify<text:s/>how<text:s/>to<text:s/>effectively<text:s/>use<text:s/>different<text:s/>types<text:s/>of<text:s/>relevant<text:s/>devices<text:s/>while<text:s/>patrolling</text:p>
        </text:list-item>
        <text:list-item>
          <text:p text:style-name="P135">demonstrate<text:s/>effective<text:s/>use<text:s/>of<text:s/>communication<text:s/>devices</text:p>
        </text:list-item>
        <text:list-item>
          <text:p text:style-name="P136">state<text:s/>the<text:s/>importance<text:s/>of<text:s/>check<text:s/>calls</text:p>
        </text:list-item>
        <text:list-item>
          <text:p text:style-name="P137">state<text:s/>how<text:s/>to<text:s/>respond<text:s/>to<text:s/>incidents,<text:s/>including<text:s/>illegal<text:s/>activity<text:s/>and<text:s/>trespass</text:p>
        </text:list-item>
        <text:list-item>
          <text:p text:style-name="P138">state<text:s/>reasons<text:s/>for<text:s/>recording<text:s/>and<text:s/>preserving<text:s/>crime<text:s/>scenes</text:p>
        </text:list-item>
        <text:list-item>
          <text:p text:style-name="P139">state<text:s/>actions<text:s/>to<text:s/>take<text:s/>to<text:s/>preserve<text:s/>evidence<text:s/>after<text:s/>an<text:s/>incident</text:p>
        </text:list-item>
        <text:list-item>
          <text:p text:style-name="P140">identify<text:s/>circumstances<text:s/>when<text:s/>a<text:s/>security<text:s/>guard<text:s/>should<text:s/>call<text:s/>the<text:s/>police<text:bookmark-end text:name="_Toc212660743"/><text:bookmark-end text:name="_Hlk212661094"/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Gill Sans MT" svg:font-family="Gill Sans MT" style:font-family-generic="swiss" style:font-pitch="variable" svg:panose-1="2 11 5 2 2 1 4 2 2 3"/>
    <style:font-face style:name="Yu Mincho" svg:font-family="Yu Mincho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margin-top="0.1666in" fo:margin-bottom="0.1666in"/>
      <style:text-properties style:font-name-asian="Calibri" style:font-name-complex="Arial" fo:font-weight="bold" style:font-weight-asian="bold" style:font-weight-complex="bold" style:letter-kerning="true" fo:font-size="18pt" style:font-size-asian="18pt" style:font-size-complex="16pt" style:language-asian="en" style:country-asian="US" fo:hyphenate="false"/>
    </style:style>
    <style:style style:name="Heading2" style:display-name="Heading 2" style:family="paragraph" style:next-style-name="Heading3" style:default-outline-level="2">
      <style:paragraph-properties fo:keep-with-next="always" fo:margin-top="0.1388in" fo:margin-bottom="0.0833in"/>
      <style:text-properties style:font-weight-complex="bold" style:font-style-complex="italic" fo:color="#0D5C91" fo:font-size="16pt" style:font-size-asian="16pt" style:font-size-complex="14pt" fo:hyphenate="false"/>
    </style:style>
    <style:style style:name="Heading3" style:display-name="Heading 3" style:family="paragraph" style:next-style-name="Normal" style:default-outline-level="3">
      <style:paragraph-properties fo:keep-with-next="always" fo:margin-top="0.1388in" fo:margin-bottom="0in"/>
      <style:text-properties fo:font-weight="bold" style:font-weight-asian="bold" style:font-weight-complex="bold" fo:font-size="14pt" style:font-size-asian="14pt" style:font-size-complex="13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bottom="0in"/>
      <style:text-properties style:font-name="Calibri Light" style:font-name-asian="Yu Gothic Light" style:font-name-complex="Times New Roman" fo:font-weight="bold" style:font-weight-asian="bold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277in" fo:margin-bottom="0in"/>
      <style:text-properties style:font-name="Calibri Light" style:font-name-asian="Yu Gothic Light" style:font-name-complex="Times New Roman" fo:color="#2F5496" fo:hyphenate="false"/>
    </style:style>
    <style:style style:name="Normal" style:display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en" style:country-asian="GB"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letter-kerning="true" fo:font-size="10pt" style:font-size-asian="10pt" style:font-size-complex="10pt"/>
    </style:style>
    <style:style style:name="BalloonText" style:display-name="Balloon Text" style:family="paragraph" style:parent-style-name="Normal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style:letter-kerning="true" fo:font-size="9pt" style:font-size-asian="9pt" style:font-size-complex="9pt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letter-kerning="true"/>
    </style:style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letter-kerning="true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style:letter-kerning="true" fo:font-size="10pt" style:font-size-asian="10pt" style:font-size-complex="10pt"/>
    </style:style>
    <style:style style:name="Revision" style:display-name="Revision" style:family="paragraph">
      <style:paragraph-properties fo:margin-bottom="0in"/>
      <style:text-properties style:letter-kerning="true" fo:hyphenate="false"/>
    </style:style>
    <style:style style:name="FootnoteText" style:display-name="Footnote Text" style:family="paragraph" style:parent-style-name="Normal">
      <style:paragraph-properties fo:margin-bottom="0in"/>
      <style:text-properties fo:font-size="10pt" style:font-size-asian="10pt" style:font-size-complex="10pt" fo:hyphenate="false"/>
    </style:style>
    <style:style style:name="FootnoteTextChar" style:display-name="Footnote Text Char" style:family="text" style:parent-style-name="DefaultParagraphFont">
      <style:text-properties style:letter-kerning="true" fo:font-size="10pt" style:font-size-asian="10pt" style:font-size-complex="10pt"/>
    </style:style>
    <style:style style:name="FootnoteReference" style:display-name="Footnote Reference" style:family="text" style:parent-style-name="DefaultParagraphFont">
      <style:text-properties style:text-position="super 63.6%"/>
    </style:style>
    <style:style style:name="TOC4" style:display-name="TOC 4" style:family="paragraph" style:parent-style-name="Normal" style:next-style-name="Normal" style:auto-update="true">
      <style:paragraph-properties fo:margin-top="0in" fo:margin-bottom="0in" fo:margin-left="0.5in">
        <style:tab-stops/>
      </style:paragraph-properties>
      <style:text-properties fo:font-size="9pt" style:font-size-asian="9pt" style:font-size-complex="9pt" fo:hyphenate="false"/>
    </style:style>
    <style:style style:name="TOC5" style:display-name="TOC 5" style:family="paragraph" style:parent-style-name="Normal" style:next-style-name="Normal" style:auto-update="true">
      <style:paragraph-properties fo:margin-top="0in" fo:margin-bottom="0in" fo:margin-left="0.6666in">
        <style:tab-stops/>
      </style:paragraph-properties>
      <style:text-properties fo:font-size="9pt" style:font-size-asian="9pt" style:font-size-complex="9pt" fo:hyphenate="false"/>
    </style:style>
    <style:style style:name="paragraph" style:display-name="paragraph" style:family="paragraph" style:parent-style-name="Normal">
      <style:text-properties style:font-name="Times New Roman" style:font-name-complex="Times New Roman" fo:hyphenate="false"/>
    </style:style>
    <style:style style:name="tabchar" style:display-name="tabchar" style:family="text" style:parent-style-name="DefaultParagraphFont"/>
    <style:style style:name="Title" style:display-name="Title" style:family="paragraph" style:next-style-name="Normal">
      <style:paragraph-properties fo:text-align="center" fo:margin-top="1.9444in" fo:margin-bottom="1.3888in"/>
      <style:text-properties style:font-name="Gill Sans MT" style:font-name-asian="Yu Gothic Light" style:font-name-complex="Times New Roman" fo:color="#0D5C91" fo:letter-spacing="-0.0069in" style:letter-kerning="true" fo:font-size="24pt" style:font-size-asian="24pt" style:font-size-complex="28pt" fo:language="en" fo:country="US" style:language-asian="en" style:country-asian="GB" fo:hyphenate="false"/>
    </style:style>
    <style:style style:name="TitleChar" style:display-name="Title Char" style:family="text" style:parent-style-name="DefaultParagraphFont">
      <style:text-properties style:font-name="Gill Sans MT" style:font-name-asian="Yu Gothic Light" style:font-name-complex="Times New Roman" fo:color="#0D5C91" fo:letter-spacing="-0.0069in" style:letter-kerning="true" fo:font-size="24pt" style:font-size-asian="24pt" style:font-size-complex="28pt" fo:language="en" fo:country="US" style:language-asian="en" style:country-asian="GB"/>
    </style:style>
    <style:style style:name="Subtitle" style:display-name="Subtitle" style:family="paragraph" style:parent-style-name="Normal" style:next-style-name="Normal">
      <style:text-properties style:font-name-asian="Yu Mincho" fo:color="#5A5A5A" fo:letter-spacing="0.0104in" fo:hyphenate="false"/>
    </style:style>
    <style:style style:name="SubtitleChar" style:display-name="Subtitle Char" style:family="text" style:parent-style-name="DefaultParagraphFont">
      <style:text-properties style:font-name-asian="Yu Mincho" fo:color="#5A5A5A" fo:letter-spacing="0.0104in" style:letter-kerning="true"/>
    </style:style>
    <style:style style:name="SubtleEmphasis" style:display-name="Subtle Emphasis" style:family="text" style:parent-style-name="DefaultParagraphFont">
      <style:text-properties fo:font-style="italic" style:font-style-asian="italic" style:font-style-complex="italic" fo:color="#404040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NoSpacing" style:display-name="No Spacing" style:family="paragraph">
      <style:paragraph-properties fo:margin-bottom="0in"/>
      <style:text-properties style:letter-kerning="true" fo:hyphenate="false"/>
    </style:style>
    <style:style style:name="Heading1Char" style:display-name="Heading 1 Char" style:family="text" style:parent-style-name="DefaultParagraphFont">
      <style:text-properties style:font-name="Calibri" style:font-name-asian="Calibri" style:font-name-complex="Arial" fo:font-weight="bold" style:font-weight-asian="bold" style:font-weight-complex="bold" style:letter-kerning="true" fo:font-size="18pt" style:font-size-asian="18pt" style:font-size-complex="16pt"/>
    </style:style>
    <style:style style:name="Heading2Char" style:display-name="Heading 2 Char" style:family="text" style:parent-style-name="DefaultParagraphFont">
      <style:text-properties style:font-name="Calibri" style:font-name-asian="Calibri" style:font-name-complex="Arial" style:font-weight-complex="bold" style:font-style-complex="italic" fo:color="#0D5C91" fo:font-size="16pt" style:font-size-asian="16pt" style:font-size-complex="14pt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4472C4"/>
    </style:style>
    <style:style style:name="Heading3Char" style:display-name="Heading 3 Char" style:family="text" style:parent-style-name="DefaultParagraphFont">
      <style:text-properties style:font-name="Calibri" style:font-name-asian="Calibri" style:font-name-complex="Arial" fo:font-weight="bold" style:font-weight-asian="bold" style:font-weight-complex="bold" fo:font-size="14pt" style:font-size-asian="14pt" style:font-size-complex="13pt"/>
    </style:style>
    <style:style style:name="ui-provider" style:display-name="ui-provider" style:family="text" style:parent-style-name="DefaultParagraphFont"/>
    <style:style style:name="TOC6" style:display-name="TOC 6" style:family="paragraph" style:parent-style-name="Normal" style:next-style-name="Normal" style:auto-update="true">
      <style:paragraph-properties fo:margin-top="0in" fo:margin-bottom="0in" fo:margin-left="0.8333in">
        <style:tab-stops/>
      </style:paragraph-properties>
      <style:text-properties fo:font-size="9pt" style:font-size-asian="9pt" style:font-size-complex="9pt" fo:hyphenate="false"/>
    </style:style>
    <style:style style:name="TOC7" style:display-name="TOC 7" style:family="paragraph" style:parent-style-name="Normal" style:next-style-name="Normal" style:auto-update="true">
      <style:paragraph-properties fo:margin-top="0in" fo:margin-bottom="0in" fo:margin-left="1in">
        <style:tab-stops/>
      </style:paragraph-properties>
      <style:text-properties fo:font-size="9pt" style:font-size-asian="9pt" style:font-size-complex="9pt" fo:hyphenate="false"/>
    </style:style>
    <style:style style:name="Mention" style:display-name="Mention" style:family="text" style:parent-style-name="DefaultParagraphFont">
      <style:text-properties fo:color="#2B579A" fo:background-color="#E6E6E6"/>
    </style:style>
    <style:style style:name="Heading4Char" style:display-name="Heading 4 Char" style:family="text" style:parent-style-name="DefaultParagraphFont">
      <style:text-properties style:font-name="Calibri Light" style:font-name-asian="Yu Gothic Light" style:font-name-complex="Times New Roman" fo:font-weight="bold" style:font-weight-asian="bold" style:font-style-complex="italic" fo:color="#2F5496" fo:font-size="12pt" style:font-size-asian="12pt" style:font-size-complex="12pt" style:language-asian="en" style:country-asian="GB"/>
    </style:style>
    <style:style style:name="Heading5Char" style:display-name="Heading 5 Char" style:family="text" style:parent-style-name="DefaultParagraphFont">
      <style:text-properties style:font-name="Calibri Light" style:font-name-asian="Yu Gothic Light" style:font-name-complex="Times New Roman" fo:color="#2F5496" style:letter-kerning="true"/>
    </style:style>
    <style:style style:name="PageNumber" style:display-name="Page Number" style:family="text">
      <style:text-properties style:font-name="Arial" fo:letter-spacing="normal" style:text-scale="100%" style:letter-kerning="false" style:text-position="0% 100%" fo:font-size="8pt" style:font-size-asian="8pt"/>
    </style:style>
    <style:style style:name="TOC2" style:display-name="TOC 2" style:family="paragraph" style:parent-style-name="Normal" style:next-style-name="Normal" style:auto-update="true">
      <style:paragraph-properties fo:margin-top="0in" fo:margin-bottom="0in" fo:margin-left="0.1666in">
        <style:tab-stops/>
      </style:paragraph-properties>
      <style:text-properties fo:font-variant="small-caps" fo:font-size="10pt" style:font-size-asian="10pt" style:font-size-complex="10pt" fo:hyphenate="false"/>
    </style:style>
    <style:style style:name="TOC3" style:display-name="TOC 3" style:family="paragraph" style:parent-style-name="Normal" style:next-style-name="Normal" style:auto-update="true">
      <style:paragraph-properties fo:margin-top="0in" fo:margin-bottom="0in" fo:margin-left="0.3333in">
        <style:tab-stops/>
      </style:paragraph-properties>
      <style:text-properties fo:font-style="italic" style:font-style-asian="italic" style:font-style-complex="italic" fo:font-size="10pt" style:font-size-asian="10pt" style:font-size-complex="10pt" fo:hyphenate="false"/>
    </style:style>
    <style:style style:name="TOC1" style:display-name="TOC 1" style:family="paragraph" style:parent-style-name="Normal" style:next-style-name="Normal" style:auto-update="true">
      <style:paragraph-properties fo:margin-top="0.0833in" fo:margin-bottom="0.0833in"/>
      <style:text-properties fo:font-weight="bold" style:font-weight-asian="bold" style:font-weight-complex="bold" fo:text-transform="uppercase" fo:font-size="10pt" style:font-size-asian="10pt" style:font-size-complex="10pt" fo:hyphenate="false"/>
    </style:style>
    <style:style style:name="FollowedHyperlink" style:display-name="FollowedHyperlink" style:family="text" style:parent-style-name="DefaultParagraphFont">
      <style:text-properties fo:color="#954F72" style:text-underline-type="single" style:text-underline-style="solid" style:text-underline-width="auto" style:text-underline-mode="continuous"/>
    </style:style>
    <style:style style:name="TOCHeading" style:display-name="TOC Heading" style:family="paragraph" style:parent-style-name="Heading1" style:next-style-name="Normal" style:default-outline-level="1">
      <style:paragraph-properties fo:keep-together="always" fo:margin-bottom="0in"/>
      <style:text-properties style:font-name="Calibri Light" style:font-name-asian="Yu Gothic Light" style:font-name-complex="Times New Roman" fo:font-weight="normal" style:font-weight-asian="normal" style:font-weight-complex="normal" fo:color="#2F5496" style:letter-kerning="false" fo:language="en" fo:country="US" fo:hyphenate="false"/>
    </style:style>
    <style:style style:name="TOC8" style:display-name="TOC 8" style:family="paragraph" style:parent-style-name="Normal" style:next-style-name="Normal" style:auto-update="true">
      <style:paragraph-properties fo:margin-top="0in" fo:margin-bottom="0in" fo:margin-left="1.1666in">
        <style:tab-stops/>
      </style:paragraph-properties>
      <style:text-properties fo:font-size="9pt" style:font-size-asian="9pt" style:font-size-complex="9pt" fo:hyphenate="false"/>
    </style:style>
    <style:style style:name="TOC9" style:display-name="TOC 9" style:family="paragraph" style:parent-style-name="Normal" style:next-style-name="Normal" style:auto-update="true">
      <style:paragraph-properties fo:margin-top="0in" fo:margin-bottom="0in" fo:margin-left="1.3333in">
        <style:tab-stops/>
      </style:paragraph-properties>
      <style:text-properties fo:font-size="9pt" style:font-size-asian="9pt" style:font-size-complex="9pt" fo:hyphenate="false"/>
    </style:style>
    <style:style style:name="Question" style:display-name="Question" style:family="paragraph" style:parent-style-name="Normal">
      <style:paragraph-properties fo:keep-with-next="always" fo:widows="0" fo:orphans="0"/>
      <style:text-properties style:font-name-asian="Calibri" style:font-weight-complex="bold" fo:hyphenate="false"/>
    </style:style>
    <style:style style:name="AnswerOption" style:display-name="Answer Option" style:family="paragraph" style:parent-style-name="ListParagraph" style:list-style-name="LFO10">
      <style:paragraph-properties fo:keep-with-next="always"/>
      <style:text-properties style:font-name-asian="Calibri" fo:hyphenate="false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0" style:display-name="LFO10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2LVL1" style:family="text">
      <style:text-properties style:font-name="Symbol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_1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23in" fo:margin-left="1.1027in" fo:margin-bottom="0.4923in" fo:margin-right="1.1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798in"/>
      </style:header-style>
      <style:footer-style>
        <style:header-footer-properties style:dynamic-spacing="true" fo:min-height="0.6888in"/>
      </style:footer-style>
    </style:page-layout>
    <style:style style:name="P2" style:parent-style-name="Normal" style:family="paragraph">
      <style:paragraph-properties fo:text-align="end">
        <style:tab-stops>
          <style:tab-stop style:type="right" style:position="7.4812in"/>
        </style:tab-stops>
      </style:paragraph-properties>
    </style:style>
    <style:style style:name="T3" style:parent-style-name="DefaultParagraphFont" style:family="text">
      <style:text-properties fo:font-size="10pt" style:font-size-asian="10pt" style:font-size-complex="10pt"/>
    </style:style>
    <style:style style:name="T4" style:parent-style-name="DefaultParagraphFont" style:family="text">
      <style:text-properties fo:font-size="10pt" style:font-size-asian="10pt" style:font-size-complex="10pt"/>
    </style:style>
    <style:style style:name="T5" style:parent-style-name="DefaultParagraphFont" style:family="text">
      <style:text-properties fo:font-size="10pt" style:font-size-asian="10pt" style:font-size-complex="10pt"/>
    </style:style>
    <style:style style:name="T6" style:parent-style-name="DefaultParagraphFont" style:family="text">
      <style:text-properties fo:font-size="10pt" style:font-size-asian="10pt" style:font-size-complex="10pt"/>
    </style:style>
    <style:style style:name="T7" style:parent-style-name="DefaultParagraphFont" style:family="text">
      <style:text-properties fo:font-size="10pt" style:font-size-asian="10pt" style:font-size-complex="10pt"/>
    </style:style>
    <style:style style:name="T8" style:parent-style-name="DefaultParagraphFont" style:family="text">
      <style:text-properties fo:font-size="10pt" style:font-size-asian="10pt" style:font-size-complex="10pt"/>
    </style:style>
    <style:style style:family="text" style:name="a0">
      <style:text-properties fo:font-variant="normal" fo:text-transform="none" fo:color="#c0c0c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style:font-family-generic="swiss" style:font-family-generic-asian="swiss" style:font-family-generic-complex="swiss" style:font-pitch="variable" style:font-pitch-asian="variable" style:font-pitch-complex="variable" fo:font-size="0.25in" style:font-size-asian="0.25in" style:font-size-complex="0.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no-wrap" fo:padding-top="0.05in" fo:padding-bottom="0.05in" fo:padding-left="0.1in" fo:padding-right="0.1in" draw:textarea-vertical-align="top" draw:textarea-horizontal-align="left" style:wrap="run-through" style:run-through="background" style:writing-mode="lr-tb" draw:fill="solid" draw:fill-color="#c0c0c0" draw:opacity="50.195%" draw:stroke="none" style:horizontal-rel="page-content" style:vertical-rel="page-content" style:horizontal-pos="center" style:vertical-pos="middle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f69a5" svg:stroke-opacity="100%" draw:stroke-linejoin="round" svg:stroke-linecap="butt" style:horizontal-rel="page" style:vertical-rel="page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parallel" style:wrap-contour="true" style:wrap-contour-mode="outsid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Header"><draw:custom-shape svg:width="5.72847in" svg:height="3.43681in" draw:z-index="251658242" draw:id="id0" draw:style-name="a2" draw:transform="translate(-2.86424in -1.7184in) rotate(0.7854) translate(2.86424in 1.7184in)" draw:name="PowerPlusWaterMarkObject357831064" text:anchor-type="paragraph"><svg:title/><svg:desc/><text:p text:style-name="a1" text:class-names="" text:cond-style-name=""><text:span text:style-name="a0" text:class-names="">DRAFT</text:span></text:p><draw:enhanced-geometry draw:type="non-primitive" svg:viewBox="0 0 21600 21600" draw:enhanced-path="M ?f20 ?f2 L ?f21 ?f2 N M ?f22 ?f3 L ?f23 ?f3 N" draw:text-areas="?f24 ?f26 ?f25 ?f27" draw:text-path-mode="shape" draw:modifiers="50000" draw:text-path="true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draw:connector draw:type="line" svg:x1="1.10278in" svg:y1="1.25972in" svg:x2="7.87431in" svg:y2="1.25972in" draw:z-index="251658240" draw:id="id1" draw:style-name="a3" draw:name="Line 22" text:anchor-type="paragraph"><svg:title/><svg:desc/></draw:connector><draw:frame draw:z-index="251658241" draw:style-name="a4" draw:name="Picture 0" text:anchor-type="paragraph" svg:x="5.98472in" svg:y="0.43333in" svg:width="1.90551in" svg:height="0.7874in" style:rel-width="scale" style:rel-height="scale"><draw:image xlink:href="media/image1.jpeg" xlink:type="simple" xlink:show="embed" xlink:actuate="onLoad"/><svg:title/><svg:desc>Image shows the SIA logo</svg:desc></draw:frame></text:p>
      </style:header>
      <style:footer>
        <text:p text:style-name="P2"><text:span text:style-name="T3">QUALSPEC/SG/0</text:span><text:span text:style-name="T4">8</text:span><text:span text:style-name="T5">-2026</text:span><text:span text:style-name="T6"><text:tab/>Page</text:span><text:span text:style-name="T7"><text:s/></text:span><text:span text:style-name="T8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8-24T13:16:00Z</meta:creation-date>
    <dc:date>2026-08-24T13:16:00Z</dc:date>
    <meta:template xlink:href="Normal" xlink:type="simple"/>
    <meta:editing-cycles>1</meta:editing-cycles>
    <meta:editing-duration>PT0S</meta:editing-duration>
    <meta:user-defined meta:name="MSIP_Label_322fc373-70ce-4fd3-920a-a64be45af39b_Enabled">true</meta:user-defined>
    <meta:user-defined meta:name="MSIP_Label_322fc373-70ce-4fd3-920a-a64be45af39b_SetDate">2026-08-24T13:15:58Z</meta:user-defined>
    <meta:user-defined meta:name="MSIP_Label_322fc373-70ce-4fd3-920a-a64be45af39b_Method">Privileged</meta:user-defined>
    <meta:user-defined meta:name="MSIP_Label_322fc373-70ce-4fd3-920a-a64be45af39b_Name">OFFICIAL</meta:user-defined>
    <meta:user-defined meta:name="MSIP_Label_322fc373-70ce-4fd3-920a-a64be45af39b_SiteId">d52358aa-1088-40cf-b766-3ce893cd1493</meta:user-defined>
    <meta:user-defined meta:name="MSIP_Label_322fc373-70ce-4fd3-920a-a64be45af39b_ActionId">c4ea66a8-a872-48ce-90fa-acd3b603b38b</meta:user-defined>
    <meta:user-defined meta:name="MSIP_Label_322fc373-70ce-4fd3-920a-a64be45af39b_ContentBits">0</meta:user-defined>
    <meta:user-defined meta:name="MSIP_Label_322fc373-70ce-4fd3-920a-a64be45af39b_Tag">10, 0, 1, 1</meta:user-defined>
    <meta:document-statistic meta:page-count="8" meta:paragraph-count="19" meta:word-count="1436" meta:character-count="9608" meta:row-count="68" meta:non-whitespace-character-count="8191"/>
  </office:meta>
</office:document-meta>
</file>