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text-properties fo:language="en" fo:country="GB"/>
    </style:style>
    <style:style style:name="P8" style:parent-style-name="Normal" style:family="paragraph">
      <style:paragraph-properties fo:text-align="center" fo:margin-bottom="0.0416in"/>
    </style:style>
    <style:style style:name="T9" style:parent-style-name="DefaultParagraphFont" style:family="text">
      <style:text-properties style:font-name-complex="Arial" fo:font-weight="bold" style:font-weight-asian="bold" style:font-weight-complex="bold" fo:font-size="14pt" style:font-size-asian="14pt" style:font-size-complex="14pt"/>
    </style:style>
    <style:style style:name="T10" style:parent-style-name="DefaultParagraphFont" style:family="text">
      <style:text-properties style:font-name-complex="Arial" fo:font-weight="bold" style:font-weight-asian="bold" style:font-weight-complex="bold" fo:font-size="14pt" style:font-size-asian="14pt" style:font-size-complex="14pt"/>
    </style:style>
    <style:style style:name="T11" style:parent-style-name="DefaultParagraphFont" style:family="text">
      <style:text-properties style:font-name-complex="Arial" fo:font-weight="bold" style:font-weight-asian="bold" style:font-weight-complex="bold" fo:font-size="14pt" style:font-size-asian="14pt" style:font-size-complex="14pt"/>
    </style:style>
    <style:style style:name="P12" style:parent-style-name="Normal" style:family="paragraph">
      <style:paragraph-properties fo:margin-top="0in" fo:margin-bottom="0.1111in"/>
      <style:text-properties fo:hyphenate="true"/>
    </style:style>
    <style:style style:name="P13" style:parent-style-name="Heading1" style:family="paragraph">
      <style:paragraph-properties fo:break-before="page"/>
    </style:style>
    <style:style style:name="P14" style:parent-style-name="TOC1" style:family="paragraph">
      <style:paragraph-properties>
        <style:tab-stops>
          <style:tab-stop style:type="right" style:leader-style="dotted" style:leader-text="." style:position="6.0555in"/>
        </style:tab-stops>
      </style:paragraph-properties>
    </style:style>
    <style:style style:name="P15" style:parent-style-name="TOC1" style:family="paragraph">
      <style:paragraph-properties>
        <style:tab-stops>
          <style:tab-stop style:type="right" style:leader-style="dotted" style:leader-text="." style:position="6.0555in"/>
        </style:tab-stops>
      </style:paragraph-properties>
    </style:style>
    <style:style style:name="P16" style:parent-style-name="TOC1" style:family="paragraph">
      <style:paragraph-properties>
        <style:tab-stops>
          <style:tab-stop style:type="right" style:leader-style="dotted" style:leader-text="." style:position="6.0555in"/>
        </style:tab-stops>
      </style:paragraph-properties>
    </style:style>
    <style:style style:name="P17" style:parent-style-name="TOC1" style:family="paragraph">
      <style:paragraph-properties>
        <style:tab-stops>
          <style:tab-stop style:type="right" style:leader-style="dotted" style:leader-text="." style:position="6.0555in"/>
        </style:tab-stops>
      </style:paragraph-properties>
    </style:style>
    <style:style style:name="P18" style:parent-style-name="TOC2" style:family="paragraph">
      <style:paragraph-properties>
        <style:tab-stops>
          <style:tab-stop style:type="right" style:leader-style="dotted" style:leader-text="." style:position="5.8888in"/>
        </style:tab-stops>
      </style:paragraph-properties>
    </style:style>
    <style:style style:name="P19" style:parent-style-name="TOC2" style:family="paragraph">
      <style:paragraph-properties>
        <style:tab-stops>
          <style:tab-stop style:type="right" style:leader-style="dotted" style:leader-text="." style:position="5.8888in"/>
        </style:tab-stops>
      </style:paragraph-properties>
    </style:style>
    <style:style style:name="P20" style:parent-style-name="TOC2" style:family="paragraph">
      <style:paragraph-properties>
        <style:tab-stops>
          <style:tab-stop style:type="right" style:leader-style="dotted" style:leader-text="." style:position="5.8888in"/>
        </style:tab-stops>
      </style:paragraph-properties>
    </style:style>
    <style:style style:name="P21" style:parent-style-name="TOC2" style:family="paragraph">
      <style:paragraph-properties>
        <style:tab-stops>
          <style:tab-stop style:type="right" style:leader-style="dotted" style:leader-text="." style:position="5.8888in"/>
        </style:tab-stops>
      </style:paragraph-properties>
    </style:style>
    <style:style style:name="P22" style:parent-style-name="TOC2" style:family="paragraph">
      <style:paragraph-properties>
        <style:tab-stops>
          <style:tab-stop style:type="right" style:leader-style="dotted" style:leader-text="." style:position="5.8888in"/>
        </style:tab-stops>
      </style:paragraph-properties>
    </style:style>
    <style:style style:name="P23" style:parent-style-name="TOC2" style:family="paragraph">
      <style:paragraph-properties>
        <style:tab-stops>
          <style:tab-stop style:type="right" style:leader-style="dotted" style:leader-text="." style:position="5.8888in"/>
        </style:tab-stops>
      </style:paragraph-properties>
    </style:style>
    <style:style style:name="P24" style:parent-style-name="TOC2" style:family="paragraph">
      <style:paragraph-properties>
        <style:tab-stops>
          <style:tab-stop style:type="right" style:leader-style="dotted" style:leader-text="." style:position="5.8888in"/>
        </style:tab-stops>
      </style:paragraph-properties>
    </style:style>
    <style:style style:name="P25" style:parent-style-name="TOC2" style:family="paragraph">
      <style:paragraph-properties>
        <style:tab-stops>
          <style:tab-stop style:type="right" style:leader-style="dotted" style:leader-text="." style:position="5.8888in"/>
        </style:tab-stops>
      </style:paragraph-properties>
    </style:style>
    <style:style style:name="P26" style:parent-style-name="TOC2" style:family="paragraph">
      <style:paragraph-properties>
        <style:tab-stops>
          <style:tab-stop style:type="right" style:leader-style="dotted" style:leader-text="." style:position="5.8888in"/>
        </style:tab-stops>
      </style:paragraph-properties>
    </style:style>
    <style:style style:name="P27" style:parent-style-name="TOC2" style:family="paragraph">
      <style:paragraph-properties>
        <style:tab-stops>
          <style:tab-stop style:type="right" style:leader-style="dotted" style:leader-text="." style:position="5.8888in"/>
        </style:tab-stops>
      </style:paragraph-properties>
    </style:style>
    <style:style style:name="P28" style:parent-style-name="TOC2" style:family="paragraph">
      <style:paragraph-properties>
        <style:tab-stops>
          <style:tab-stop style:type="right" style:leader-style="dotted" style:leader-text="." style:position="5.8888in"/>
        </style:tab-stops>
      </style:paragraph-properties>
    </style:style>
    <style:style style:name="P29" style:parent-style-name="TOC2" style:family="paragraph">
      <style:paragraph-properties>
        <style:tab-stops>
          <style:tab-stop style:type="right" style:leader-style="dotted" style:leader-text="." style:position="5.8888in"/>
        </style:tab-stops>
      </style:paragraph-properties>
    </style:style>
    <style:style style:name="P30" style:parent-style-name="TOC2" style:family="paragraph">
      <style:paragraph-properties>
        <style:tab-stops>
          <style:tab-stop style:type="right" style:leader-style="dotted" style:leader-text="." style:position="5.8888in"/>
        </style:tab-stops>
      </style:paragraph-properties>
    </style:style>
    <style:style style:name="P31" style:parent-style-name="TOC1" style:family="paragraph">
      <style:paragraph-properties>
        <style:tab-stops>
          <style:tab-stop style:type="right" style:leader-style="dotted" style:leader-text="." style:position="6.0555in"/>
        </style:tab-stops>
      </style:paragraph-properties>
    </style:style>
    <style:style style:name="P32" style:parent-style-name="TOC2" style:family="paragraph">
      <style:paragraph-properties>
        <style:tab-stops>
          <style:tab-stop style:type="right" style:leader-style="dotted" style:leader-text="." style:position="5.8888in"/>
        </style:tab-stops>
      </style:paragraph-properties>
    </style:style>
    <style:style style:name="P33" style:parent-style-name="TOC2" style:family="paragraph">
      <style:paragraph-properties>
        <style:tab-stops>
          <style:tab-stop style:type="right" style:leader-style="dotted" style:leader-text="." style:position="5.8888in"/>
        </style:tab-stops>
      </style:paragraph-properties>
    </style:style>
    <style:style style:name="P34" style:parent-style-name="TOC2" style:family="paragraph">
      <style:paragraph-properties>
        <style:tab-stops>
          <style:tab-stop style:type="right" style:leader-style="dotted" style:leader-text="." style:position="5.8888in"/>
        </style:tab-stops>
      </style:paragraph-properties>
    </style:style>
    <style:style style:name="P35" style:parent-style-name="TOC2" style:family="paragraph">
      <style:paragraph-properties>
        <style:tab-stops>
          <style:tab-stop style:type="right" style:leader-style="dotted" style:leader-text="." style:position="5.8888in"/>
        </style:tab-stops>
      </style:paragraph-properties>
    </style:style>
    <style:style style:name="P36" style:parent-style-name="TOC2" style:family="paragraph">
      <style:paragraph-properties>
        <style:tab-stops>
          <style:tab-stop style:type="right" style:leader-style="dotted" style:leader-text="." style:position="5.8854in"/>
        </style:tab-stops>
      </style:paragraph-properties>
    </style:style>
    <style:style style:name="P37" style:parent-style-name="Normal" style:family="paragraph">
      <style:paragraph-properties fo:margin-top="0in" fo:margin-bottom="0.1111in"/>
      <style:text-properties fo:hyphenate="true"/>
    </style:style>
    <style:style style:name="P38" style:parent-style-name="Heading1" style:family="paragraph">
      <style:paragraph-properties fo:break-before="page"/>
    </style:style>
    <style:style style:name="P39" style:parent-style-name="ListParagraph" style:family="paragraph"/>
    <style:style style:name="P40" style:parent-style-name="ListParagraph" style:family="paragraph"/>
    <style:style style:name="P41" style:parent-style-name="ListParagraph" style:family="paragraph"/>
    <style:style style:name="P42" style:parent-style-name="ListParagraph" style:family="paragraph"/>
    <style:style style:name="P43" style:parent-style-name="ListParagraph" style:family="paragraph"/>
    <style:style style:name="P44" style:parent-style-name="ListParagraph" style:family="paragraph"/>
    <style:style style:name="P45" style:parent-style-name="ListParagraph" style:family="paragraph"/>
    <style:style style:name="P46" style:parent-style-name="ListParagraph" style:family="paragraph"/>
    <style:style style:name="P47" style:parent-style-name="ListParagraph" style:family="paragraph"/>
    <style:style style:name="P48" style:parent-style-name="ListParagraph" style:family="paragraph"/>
    <style:style style:name="P49" style:parent-style-name="ListParagraph" style:family="paragraph"/>
    <style:style style:name="P50" style:parent-style-name="ListParagraph" style:family="paragraph"/>
    <style:style style:name="P51" style:parent-style-name="ListParagraph" style:family="paragraph"/>
    <style:style style:name="P52" style:parent-style-name="ListParagraph" style:family="paragraph"/>
    <style:style style:name="P53" style:parent-style-name="ListParagraph" style:family="paragraph"/>
    <style:style style:name="T54" style:parent-style-name="DefaultParagraphFont" style:family="text">
      <style:text-properties fo:font-style="italic" style:font-style-asian="italic" style:font-style-complex="italic"/>
    </style:style>
    <style:style style:name="T55" style:parent-style-name="DefaultParagraphFont" style:family="text">
      <style:text-properties fo:font-style="italic" style:font-style-asian="italic" style:font-style-complex="italic" fo:color="#00B050"/>
    </style:style>
    <style:style style:name="T56" style:parent-style-name="DefaultParagraphFont" style:family="text">
      <style:text-properties fo:color="#FF0000"/>
    </style:style>
    <style:style style:name="P57" style:parent-style-name="Heading1" style:family="paragraph">
      <style:paragraph-properties fo:break-before="page"/>
    </style:style>
    <style:style style:name="P58" style:parent-style-name="ListParagraph" style:family="paragraph"/>
    <style:style style:name="P59" style:parent-style-name="ListParagraph" style:family="paragraph"/>
    <style:style style:name="P60" style:parent-style-name="ListParagraph" style:family="paragraph"/>
    <style:style style:name="P61" style:parent-style-name="ListParagraph" style:family="paragraph"/>
    <style:style style:name="P62" style:parent-style-name="ListParagraph" style:family="paragraph"/>
    <style:style style:name="P63" style:parent-style-name="ListParagraph" style:family="paragraph"/>
    <style:style style:name="P64" style:parent-style-name="ListParagraph" style:family="paragraph"/>
    <style:style style:name="P65" style:parent-style-name="ListParagraph" style:family="paragraph"/>
    <style:style style:name="P66" style:parent-style-name="ListParagraph" style:family="paragraph"/>
    <style:style style:name="P67" style:parent-style-name="ListParagraph" style:family="paragraph"/>
    <style:style style:name="P68" style:parent-style-name="ListParagraph" style:family="paragraph"/>
    <style:style style:name="P69" style:parent-style-name="ListParagraph" style:family="paragraph"/>
    <style:style style:name="P70" style:parent-style-name="ListParagraph" style:family="paragraph"/>
    <style:style style:name="P71" style:parent-style-name="Normal" style:family="paragraph">
      <style:paragraph-properties fo:margin-top="0in" fo:margin-bottom="0.1111in"/>
      <style:text-properties fo:hyphenate="true"/>
    </style:style>
    <style:style style:name="P72" style:parent-style-name="Normal" style:family="paragraph">
      <style:text-properties style:language-asian="en" style:country-asian="US"/>
    </style:style>
    <style:style style:name="P73" style:parent-style-name="Normal" style:family="paragraph">
      <style:text-properties style:language-asian="en" style:country-asian="US"/>
    </style:style>
    <style:style style:name="P74" style:parent-style-name="ListParagraph" style:family="paragraph">
      <style:text-properties style:language-asian="en" style:country-asian="US"/>
    </style:style>
    <style:style style:name="P75" style:parent-style-name="ListParagraph" style:family="paragraph">
      <style:text-properties style:language-asian="en" style:country-asian="US"/>
    </style:style>
    <style:style style:name="P76" style:parent-style-name="ListParagraph" style:family="paragraph">
      <style:text-properties style:language-asian="en" style:country-asian="US"/>
    </style:style>
    <style:style style:name="P77" style:parent-style-name="ListParagraph" style:family="paragraph">
      <style:text-properties style:language-asian="en" style:country-asian="US"/>
    </style:style>
    <style:style style:name="P78" style:parent-style-name="ListParagraph" style:family="paragraph">
      <style:text-properties style:language-asian="en" style:country-asian="US"/>
    </style:style>
    <style:style style:name="P79" style:parent-style-name="ListParagraph" style:family="paragraph">
      <style:text-properties style:language-asian="en" style:country-asian="US"/>
    </style:style>
    <style:style style:name="P80" style:parent-style-name="ListParagraph" style:family="paragraph">
      <style:text-properties style:language-asian="en" style:country-asian="US"/>
    </style:style>
    <style:style style:name="P81" style:parent-style-name="ListParagraph" style:family="paragraph">
      <style:text-properties style:language-asian="en" style:country-asian="US"/>
    </style:style>
    <style:style style:name="P82" style:parent-style-name="ListParagraph" style:family="paragraph">
      <style:text-properties style:language-asian="en" style:country-asian="US"/>
    </style:style>
    <style:style style:name="P83" style:parent-style-name="ListParagraph" style:family="paragraph">
      <style:text-properties style:language-asian="en" style:country-asian="US"/>
    </style:style>
    <style:style style:name="P84" style:parent-style-name="ListParagraph" style:family="paragraph">
      <style:text-properties style:language-asian="en" style:country-asian="US"/>
    </style:style>
    <style:style style:name="P85" style:parent-style-name="ListParagraph" style:family="paragraph">
      <style:text-properties fo:font-style="italic" style:font-style-asian="italic" style:font-style-complex="italic" fo:color="#00B050" style:language-asian="en" style:country-asian="US"/>
    </style:style>
    <style:style style:name="P86" style:parent-style-name="ListParagraph" style:family="paragraph">
      <style:text-properties fo:font-style="italic" style:font-style-asian="italic" style:font-style-complex="italic" fo:color="#00B050" style:language-asian="en" style:country-asian="US"/>
    </style:style>
    <style:style style:name="P87" style:parent-style-name="ListParagraph" style:family="paragraph">
      <style:text-properties style:language-asian="en" style:country-asian="US"/>
    </style:style>
    <style:style style:name="P88" style:parent-style-name="ListParagraph" style:family="paragraph">
      <style:text-properties style:language-asian="en" style:country-asian="US"/>
    </style:style>
    <style:style style:name="P89" style:parent-style-name="ListParagraph" style:family="paragraph">
      <style:text-properties style:language-asian="en" style:country-asian="US"/>
    </style:style>
    <style:style style:name="P90" style:parent-style-name="Normal" style:family="paragraph">
      <style:text-properties style:language-asian="en" style:country-asian="US"/>
    </style:style>
    <style:style style:name="P91" style:parent-style-name="Normal" style:family="paragraph">
      <style:text-properties style:language-asian="en" style:country-asian="US"/>
    </style:style>
    <style:style style:name="P92" style:parent-style-name="Normal" style:family="paragraph">
      <style:text-properties style:language-asian="en" style:country-asian="US"/>
    </style:style>
    <style:style style:name="P93" style:parent-style-name="ListParagraph" style:family="paragraph">
      <style:text-properties style:language-asian="en" style:country-asian="US"/>
    </style:style>
    <style:style style:name="P94" style:parent-style-name="ListParagraph" style:family="paragraph">
      <style:text-properties style:language-asian="en" style:country-asian="US"/>
    </style:style>
    <style:style style:name="P95" style:parent-style-name="ListParagraph" style:family="paragraph">
      <style:text-properties style:language-asian="en" style:country-asian="US"/>
    </style:style>
    <style:style style:name="P96" style:parent-style-name="ListParagraph" style:family="paragraph">
      <style:text-properties style:language-asian="en" style:country-asian="US"/>
    </style:style>
    <style:style style:name="P97" style:parent-style-name="ListParagraph" style:family="paragraph">
      <style:text-properties style:language-asian="en" style:country-asian="US"/>
    </style:style>
    <style:style style:name="P98" style:parent-style-name="ListParagraph" style:family="paragraph">
      <style:text-properties style:language-asian="en" style:country-asian="US"/>
    </style:style>
    <style:style style:name="P99" style:parent-style-name="ListParagraph" style:family="paragraph">
      <style:text-properties style:language-asian="en" style:country-asian="US"/>
    </style:style>
    <style:style style:name="P100" style:parent-style-name="ListParagraph" style:family="paragraph">
      <style:text-properties style:language-asian="en" style:country-asian="US"/>
    </style:style>
    <style:style style:name="P101" style:parent-style-name="ListParagraph" style:family="paragraph">
      <style:text-properties style:language-asian="en" style:country-asian="US"/>
    </style:style>
    <style:style style:name="P102" style:parent-style-name="ListParagraph" style:family="paragraph">
      <style:text-properties style:language-asian="en" style:country-asian="US"/>
    </style:style>
    <style:style style:name="P103" style:parent-style-name="ListParagraph" style:family="paragraph">
      <style:text-properties style:language-asian="en" style:country-asian="US"/>
    </style:style>
    <style:style style:name="P104" style:parent-style-name="ListParagraph" style:family="paragraph">
      <style:text-properties style:language-asian="en" style:country-asian="US"/>
    </style:style>
    <style:style style:name="P105" style:parent-style-name="ListParagraph" style:family="paragraph">
      <style:text-properties style:language-asian="en" style:country-asian="US"/>
    </style:style>
    <style:style style:name="P106" style:parent-style-name="ListParagraph" style:family="paragraph">
      <style:text-properties style:language-asian="en" style:country-asian="US"/>
    </style:style>
    <style:style style:name="P107" style:parent-style-name="ListParagraph" style:family="paragraph">
      <style:text-properties style:language-asian="en" style:country-asian="US"/>
    </style:style>
    <style:style style:name="P108" style:parent-style-name="ListParagraph" style:family="paragraph">
      <style:text-properties style:language-asian="en" style:country-asian="US"/>
    </style:style>
    <style:style style:name="P109" style:parent-style-name="ListParagraph" style:family="paragraph">
      <style:text-properties style:language-asian="en" style:country-asian="US"/>
    </style:style>
    <style:style style:name="P110" style:parent-style-name="ListParagraph" style:family="paragraph">
      <style:text-properties style:language-asian="en" style:country-asian="US"/>
    </style:style>
    <style:style style:name="P111" style:parent-style-name="ListParagraph" style:family="paragraph">
      <style:text-properties style:language-asian="en" style:country-asian="US"/>
    </style:style>
    <style:style style:name="P112" style:parent-style-name="ListParagraph" style:family="paragraph">
      <style:text-properties style:language-asian="en" style:country-asian="US"/>
    </style:style>
    <style:style style:name="P113" style:parent-style-name="ListParagraph" style:family="paragraph">
      <style:text-properties style:language-asian="en" style:country-asian="US"/>
    </style:style>
    <style:style style:name="P114" style:parent-style-name="Normal" style:family="paragraph">
      <style:text-properties style:language-asian="en" style:country-asian="US"/>
    </style:style>
    <style:style style:name="P115" style:parent-style-name="Normal" style:family="paragraph">
      <style:text-properties fo:color="#FF0000" style:language-asian="en" style:country-asian="US"/>
    </style:style>
    <style:style style:name="P116" style:parent-style-name="Normal" style:family="paragraph">
      <style:text-properties fo:color="#FF0000" style:language-asian="en" style:country-asian="US"/>
    </style:style>
    <style:style style:name="P117" style:parent-style-name="Normal" style:family="paragraph">
      <style:text-properties fo:font-style="italic" style:font-style-asian="italic" style:font-style-complex="italic" fo:color="#00B050" style:language-asian="en" style:country-asian="US"/>
    </style:style>
    <style:style style:name="P118" style:parent-style-name="Normal" style:family="paragraph">
      <style:text-properties style:language-asian="en" style:country-asian="US"/>
    </style:style>
    <style:style style:name="P119" style:parent-style-name="Normal" style:family="paragraph">
      <style:text-properties style:language-asian="en" style:country-asian="US"/>
    </style:style>
    <style:style style:name="P120" style:parent-style-name="ListParagraph" style:family="paragraph">
      <style:text-properties style:language-asian="en" style:country-asian="US"/>
    </style:style>
    <style:style style:name="P121" style:parent-style-name="ListParagraph" style:family="paragraph">
      <style:text-properties fo:font-style="italic" style:font-style-asian="italic" style:font-style-complex="italic" fo:color="#00B050" style:language-asian="en" style:country-asian="US"/>
    </style:style>
    <style:style style:name="P122" style:parent-style-name="ListParagraph" style:family="paragraph">
      <style:text-properties style:language-asian="en" style:country-asian="US"/>
    </style:style>
    <style:style style:name="P123" style:parent-style-name="ListParagraph" style:family="paragraph">
      <style:text-properties style:language-asian="en" style:country-asian="US"/>
    </style:style>
    <style:style style:name="P124" style:parent-style-name="ListParagraph" style:family="paragraph">
      <style:text-properties style:language-asian="en" style:country-asian="US"/>
    </style:style>
    <style:style style:name="P125" style:parent-style-name="ListParagraph" style:family="paragraph">
      <style:text-properties style:language-asian="en" style:country-asian="US"/>
    </style:style>
    <style:style style:name="P126" style:parent-style-name="ListParagraph" style:family="paragraph">
      <style:text-properties style:language-asian="en" style:country-asian="US"/>
    </style:style>
    <style:style style:name="P127" style:parent-style-name="ListParagraph" style:family="paragraph">
      <style:text-properties style:language-asian="en" style:country-asian="US"/>
    </style:style>
    <style:style style:name="P128" style:parent-style-name="ListParagraph" style:family="paragraph">
      <style:text-properties style:language-asian="en" style:country-asian="US"/>
    </style:style>
    <style:style style:name="P129" style:parent-style-name="ListParagraph" style:family="paragraph">
      <style:text-properties style:language-asian="en" style:country-asian="US"/>
    </style:style>
    <style:style style:name="P130" style:parent-style-name="ListParagraph" style:family="paragraph">
      <style:text-properties style:language-asian="en" style:country-asian="US"/>
    </style:style>
    <style:style style:name="P131" style:parent-style-name="ListParagraph" style:family="paragraph">
      <style:text-properties style:language-asian="en" style:country-asian="US"/>
    </style:style>
    <style:style style:name="P132" style:parent-style-name="ListParagraph" style:family="paragraph">
      <style:text-properties fo:color="#FF0000" style:language-asian="en" style:country-asian="US"/>
    </style:style>
    <style:style style:name="P133" style:parent-style-name="ListParagraph" style:family="paragraph">
      <style:text-properties fo:color="#FF0000"/>
    </style:style>
    <style:style style:name="P134" style:parent-style-name="ListParagraph" style:family="paragraph">
      <style:text-properties fo:color="#FF0000"/>
    </style:style>
    <style:style style:name="P135" style:parent-style-name="ListParagraph" style:family="paragraph">
      <style:text-properties fo:color="#FF0000" style:language-asian="en" style:country-asian="US"/>
    </style:style>
    <style:style style:name="P136" style:parent-style-name="Normal" style:family="paragraph">
      <style:text-properties style:language-asian="en" style:country-asian="US"/>
    </style:style>
    <style:style style:name="P137" style:parent-style-name="Normal" style:family="paragraph">
      <style:text-properties style:language-asian="en" style:country-asian="US"/>
    </style:style>
    <style:style style:name="P138" style:parent-style-name="Normal" style:family="paragraph">
      <style:text-properties style:language-asian="en" style:country-asian="US"/>
    </style:style>
    <style:style style:name="P139" style:parent-style-name="Normal" style:family="paragraph">
      <style:text-properties style:language-asian="en" style:country-asian="US"/>
    </style:style>
    <style:style style:name="P140" style:parent-style-name="ListParagraph" style:family="paragraph">
      <style:text-properties style:language-asian="en" style:country-asian="US"/>
    </style:style>
    <style:style style:name="P141" style:parent-style-name="ListParagraph" style:family="paragraph">
      <style:text-properties style:language-asian="en" style:country-asian="US"/>
    </style:style>
    <style:style style:name="P142" style:parent-style-name="ListParagraph" style:family="paragraph">
      <style:text-properties style:language-asian="en" style:country-asian="US"/>
    </style:style>
    <style:style style:name="P143" style:parent-style-name="ListParagraph" style:family="paragraph">
      <style:text-properties style:language-asian="en" style:country-asian="US"/>
    </style:style>
    <style:style style:name="P144" style:parent-style-name="ListParagraph" style:family="paragraph">
      <style:text-properties style:language-asian="en" style:country-asian="US"/>
    </style:style>
    <style:style style:name="P145" style:parent-style-name="ListParagraph" style:family="paragraph">
      <style:text-properties style:language-asian="en" style:country-asian="US"/>
    </style:style>
    <style:style style:name="P146" style:parent-style-name="ListParagraph" style:family="paragraph">
      <style:text-properties style:language-asian="en" style:country-asian="US"/>
    </style:style>
    <style:style style:name="P147" style:parent-style-name="ListParagraph" style:family="paragraph">
      <style:text-properties style:language-asian="en" style:country-asian="US"/>
    </style:style>
    <style:style style:name="P148" style:parent-style-name="ListParagraph" style:family="paragraph">
      <style:text-properties style:language-asian="en" style:country-asian="US"/>
    </style:style>
    <style:style style:name="P149" style:parent-style-name="ListParagraph" style:family="paragraph">
      <style:text-properties style:language-asian="en" style:country-asian="US"/>
    </style:style>
    <style:style style:name="P150" style:parent-style-name="ListParagraph" style:family="paragraph">
      <style:text-properties style:language-asian="en" style:country-asian="US"/>
    </style:style>
    <style:style style:name="P151" style:parent-style-name="ListParagraph" style:family="paragraph">
      <style:text-properties style:language-asian="en" style:country-asian="US"/>
    </style:style>
    <style:style style:name="P152" style:parent-style-name="ListParagraph" style:family="paragraph">
      <style:text-properties style:language-asian="en" style:country-asian="US"/>
    </style:style>
    <style:style style:name="P153" style:parent-style-name="ListParagraph" style:family="paragraph">
      <style:text-properties style:language-asian="en" style:country-asian="US"/>
    </style:style>
    <style:style style:name="P154" style:parent-style-name="ListParagraph" style:family="paragraph">
      <style:text-properties style:language-asian="en" style:country-asian="US"/>
    </style:style>
    <style:style style:name="P155" style:parent-style-name="ListParagraph" style:family="paragraph">
      <style:text-properties style:language-asian="en" style:country-asian="US"/>
    </style:style>
    <style:style style:name="P156" style:parent-style-name="ListParagraph" style:family="paragraph">
      <style:text-properties fo:color="#FF0000" style:language-asian="en" style:country-asian="US"/>
    </style:style>
    <style:style style:name="P157" style:parent-style-name="Normal" style:family="paragraph">
      <style:text-properties style:language-asian="en" style:country-asian="US"/>
    </style:style>
    <style:style style:name="P158" style:parent-style-name="Normal" style:family="paragraph">
      <style:text-properties style:language-asian="en" style:country-asian="US"/>
    </style:style>
    <style:style style:name="P159" style:parent-style-name="Normal" style:family="paragraph">
      <style:text-properties style:language-asian="en" style:country-asian="US"/>
    </style:style>
    <style:style style:name="P160" style:parent-style-name="Normal" style:family="paragraph">
      <style:text-properties style:language-asian="en" style:country-asian="US"/>
    </style:style>
    <style:style style:name="P161" style:parent-style-name="ListParagraph" style:family="paragraph">
      <style:text-properties style:language-asian="en" style:country-asian="US"/>
    </style:style>
    <style:style style:name="P162" style:parent-style-name="ListParagraph" style:family="paragraph">
      <style:text-properties style:language-asian="en" style:country-asian="US"/>
    </style:style>
    <style:style style:name="P163" style:parent-style-name="ListParagraph" style:family="paragraph">
      <style:text-properties style:language-asian="en" style:country-asian="US"/>
    </style:style>
    <style:style style:name="P164" style:parent-style-name="ListParagraph" style:family="paragraph">
      <style:text-properties style:language-asian="en" style:country-asian="US"/>
    </style:style>
    <style:style style:name="P165" style:parent-style-name="ListParagraph" style:family="paragraph">
      <style:text-properties fo:font-style="italic" style:font-style-asian="italic" style:font-style-complex="italic" fo:color="#00B050" style:language-asian="en" style:country-asian="US"/>
    </style:style>
    <style:style style:name="P166" style:parent-style-name="ListParagraph" style:family="paragraph">
      <style:text-properties fo:font-style="italic" style:font-style-asian="italic" style:font-style-complex="italic" fo:color="#00B050" style:language-asian="en" style:country-asian="US"/>
    </style:style>
    <style:style style:name="P167" style:parent-style-name="ListParagraph" style:family="paragraph">
      <style:text-properties style:language-asian="en" style:country-asian="US"/>
    </style:style>
    <style:style style:name="P168" style:parent-style-name="ListParagraph" style:family="paragraph">
      <style:text-properties style:language-asian="en" style:country-asian="US"/>
    </style:style>
    <style:style style:name="P169" style:parent-style-name="ListParagraph" style:family="paragraph">
      <style:text-properties style:language-asian="en" style:country-asian="US"/>
    </style:style>
    <style:style style:name="P170" style:parent-style-name="ListParagraph" style:family="paragraph">
      <style:text-properties style:language-asian="en" style:country-asian="US"/>
    </style:style>
    <style:style style:name="P171" style:parent-style-name="ListParagraph" style:family="paragraph">
      <style:text-properties style:language-asian="en" style:country-asian="US"/>
    </style:style>
    <style:style style:name="P172" style:parent-style-name="ListParagraph" style:family="paragraph">
      <style:text-properties style:language-asian="en" style:country-asian="US"/>
    </style:style>
    <style:style style:name="P173" style:parent-style-name="ListParagraph" style:family="paragraph">
      <style:text-properties style:language-asian="en" style:country-asian="US"/>
    </style:style>
    <style:style style:name="P174" style:parent-style-name="ListParagraph" style:family="paragraph">
      <style:text-properties style:language-asian="en" style:country-asian="US"/>
    </style:style>
    <style:style style:name="P175" style:parent-style-name="Normal" style:family="paragraph">
      <style:text-properties style:language-asian="en" style:country-asian="US"/>
    </style:style>
    <style:style style:name="P176" style:parent-style-name="Normal" style:family="paragraph">
      <style:text-properties style:language-asian="en" style:country-asian="US"/>
    </style:style>
    <style:style style:name="P177" style:parent-style-name="Normal" style:family="paragraph">
      <style:text-properties style:language-asian="en" style:country-asian="US"/>
    </style:style>
    <style:style style:name="P178" style:parent-style-name="ListParagraph" style:family="paragraph">
      <style:text-properties style:language-asian="en" style:country-asian="US"/>
    </style:style>
    <style:style style:name="P179" style:parent-style-name="ListParagraph" style:family="paragraph">
      <style:text-properties style:language-asian="en" style:country-asian="US"/>
    </style:style>
    <style:style style:name="P180" style:parent-style-name="ListParagraph" style:family="paragraph">
      <style:text-properties style:language-asian="en" style:country-asian="US"/>
    </style:style>
    <style:style style:name="P181" style:parent-style-name="ListParagraph" style:family="paragraph">
      <style:text-properties style:language-asian="en" style:country-asian="US"/>
    </style:style>
    <style:style style:name="P182" style:parent-style-name="ListParagraph" style:family="paragraph">
      <style:text-properties style:language-asian="en" style:country-asian="US"/>
    </style:style>
    <style:style style:name="P183" style:parent-style-name="ListParagraph" style:family="paragraph">
      <style:text-properties style:language-asian="en" style:country-asian="US"/>
    </style:style>
    <style:style style:name="P184" style:parent-style-name="ListParagraph" style:family="paragraph">
      <style:text-properties style:language-asian="en" style:country-asian="US"/>
    </style:style>
    <style:style style:name="P185" style:parent-style-name="ListParagraph" style:family="paragraph">
      <style:text-properties style:language-asian="en" style:country-asian="US"/>
    </style:style>
    <style:style style:name="P186" style:parent-style-name="ListParagraph" style:family="paragraph">
      <style:text-properties style:language-asian="en" style:country-asian="US"/>
    </style:style>
    <style:style style:name="P187" style:parent-style-name="ListParagraph" style:family="paragraph"/>
    <style:style style:name="T188" style:parent-style-name="DefaultParagraphFont" style:family="text">
      <style:text-properties fo:font-style="italic" style:font-style-asian="italic" style:font-style-complex="italic" fo:color="#00B050" style:language-asian="en" style:country-asian="US"/>
    </style:style>
    <style:style style:name="T189" style:parent-style-name="DefaultParagraphFont" style:family="text">
      <style:text-properties style:font-name-asian="Calibri" fo:font-style="italic" style:font-style-asian="italic" style:font-style-complex="italic" fo:color="#00B050"/>
    </style:style>
    <style:style style:name="P190" style:parent-style-name="Normal" style:family="paragraph">
      <style:text-properties style:language-asian="en" style:country-asian="US"/>
    </style:style>
    <style:style style:name="P191" style:parent-style-name="Normal" style:family="paragraph">
      <style:text-properties style:language-asian="en" style:country-asian="US"/>
    </style:style>
    <style:style style:name="P192" style:parent-style-name="Normal" style:family="paragraph">
      <style:text-properties style:language-asian="en" style:country-asian="US"/>
    </style:style>
    <style:style style:name="P193" style:parent-style-name="ListParagraph" style:family="paragraph">
      <style:text-properties style:language-asian="en" style:country-asian="US"/>
    </style:style>
    <style:style style:name="P194" style:parent-style-name="ListParagraph" style:family="paragraph">
      <style:text-properties style:language-asian="en" style:country-asian="US"/>
    </style:style>
    <style:style style:name="P195" style:parent-style-name="ListParagraph" style:family="paragraph">
      <style:text-properties style:language-asian="en" style:country-asian="US"/>
    </style:style>
    <style:style style:name="P196" style:parent-style-name="ListParagraph" style:family="paragraph">
      <style:text-properties style:language-asian="en" style:country-asian="US"/>
    </style:style>
    <style:style style:name="P197" style:parent-style-name="ListParagraph" style:family="paragraph">
      <style:text-properties style:language-asian="en" style:country-asian="US"/>
    </style:style>
    <style:style style:name="P198" style:parent-style-name="ListParagraph" style:family="paragraph">
      <style:text-properties style:language-asian="en" style:country-asian="US"/>
    </style:style>
    <style:style style:name="P199" style:parent-style-name="ListParagraph" style:family="paragraph">
      <style:text-properties style:language-asian="en" style:country-asian="US"/>
    </style:style>
    <style:style style:name="P200" style:parent-style-name="ListParagraph" style:family="paragraph">
      <style:text-properties style:language-asian="en" style:country-asian="US"/>
    </style:style>
    <style:style style:name="P201" style:parent-style-name="Normal" style:family="paragraph">
      <style:text-properties style:language-asian="en" style:country-asian="US"/>
    </style:style>
    <style:style style:name="P202" style:parent-style-name="Normal" style:family="paragraph">
      <style:text-properties style:language-asian="en" style:country-asian="US"/>
    </style:style>
    <style:style style:name="P203" style:parent-style-name="Normal" style:family="paragraph">
      <style:text-properties style:language-asian="en" style:country-asian="US"/>
    </style:style>
    <style:style style:name="P204" style:parent-style-name="ListParagraph" style:family="paragraph">
      <style:text-properties style:language-asian="en" style:country-asian="US"/>
    </style:style>
    <style:style style:name="P205" style:parent-style-name="ListParagraph" style:family="paragraph">
      <style:text-properties style:language-asian="en" style:country-asian="US"/>
    </style:style>
    <style:style style:name="P206" style:parent-style-name="ListParagraph" style:family="paragraph">
      <style:text-properties style:language-asian="en" style:country-asian="US"/>
    </style:style>
    <style:style style:name="P207" style:parent-style-name="ListParagraph" style:family="paragraph">
      <style:text-properties style:language-asian="en" style:country-asian="US"/>
    </style:style>
    <style:style style:name="P208" style:parent-style-name="ListParagraph" style:family="paragraph">
      <style:text-properties style:language-asian="en" style:country-asian="US"/>
    </style:style>
    <style:style style:name="P209" style:parent-style-name="ListParagraph" style:family="paragraph">
      <style:text-properties style:language-asian="en" style:country-asian="US"/>
    </style:style>
    <style:style style:name="P210" style:parent-style-name="ListParagraph" style:family="paragraph">
      <style:text-properties style:language-asian="en" style:country-asian="US"/>
    </style:style>
    <style:style style:name="P211" style:parent-style-name="ListParagraph" style:family="paragraph">
      <style:text-properties style:language-asian="en" style:country-asian="US"/>
    </style:style>
    <style:style style:name="P212" style:parent-style-name="ListParagraph" style:family="paragraph">
      <style:text-properties style:language-asian="en" style:country-asian="US"/>
    </style:style>
    <style:style style:name="P213" style:parent-style-name="ListParagraph" style:family="paragraph">
      <style:text-properties style:language-asian="en" style:country-asian="US"/>
    </style:style>
    <style:style style:name="P214" style:parent-style-name="ListParagraph" style:family="paragraph">
      <style:text-properties style:language-asian="en" style:country-asian="US"/>
    </style:style>
    <style:style style:name="P215" style:parent-style-name="Normal" style:family="paragraph">
      <style:text-properties style:language-asian="en" style:country-asian="US"/>
    </style:style>
    <style:style style:name="P216" style:parent-style-name="Normal" style:family="paragraph">
      <style:text-properties style:language-asian="en" style:country-asian="US"/>
    </style:style>
    <style:style style:name="P217" style:parent-style-name="Normal" style:family="paragraph">
      <style:text-properties style:language-asian="en" style:country-asian="US"/>
    </style:style>
    <style:style style:name="P218" style:parent-style-name="ListParagraph" style:family="paragraph">
      <style:text-properties style:language-asian="en" style:country-asian="US"/>
    </style:style>
    <style:style style:name="P219" style:parent-style-name="ListParagraph" style:family="paragraph">
      <style:text-properties style:language-asian="en" style:country-asian="US"/>
    </style:style>
    <style:style style:name="P220" style:parent-style-name="ListParagraph" style:family="paragraph">
      <style:text-properties style:language-asian="en" style:country-asian="US"/>
    </style:style>
    <style:style style:name="P221" style:parent-style-name="ListParagraph" style:family="paragraph">
      <style:text-properties style:language-asian="en" style:country-asian="US"/>
    </style:style>
    <style:style style:name="P222" style:parent-style-name="ListParagraph" style:family="paragraph">
      <style:text-properties style:language-asian="en" style:country-asian="US"/>
    </style:style>
    <style:style style:name="P223" style:parent-style-name="ListParagraph" style:family="paragraph">
      <style:text-properties style:language-asian="en" style:country-asian="US"/>
    </style:style>
    <style:style style:name="P224" style:parent-style-name="ListParagraph" style:family="paragraph">
      <style:text-properties style:language-asian="en" style:country-asian="US"/>
    </style:style>
    <style:style style:name="P225" style:parent-style-name="ListParagraph" style:family="paragraph">
      <style:text-properties fo:color="#FF0000" style:language-asian="en" style:country-asian="US"/>
    </style:style>
    <style:style style:name="P226" style:parent-style-name="Normal" style:family="paragraph">
      <style:text-properties style:language-asian="en" style:country-asian="US"/>
    </style:style>
    <style:style style:name="P227" style:parent-style-name="Normal" style:family="paragraph">
      <style:text-properties style:language-asian="en" style:country-asian="US"/>
    </style:style>
    <style:style style:name="P228" style:parent-style-name="Normal" style:family="paragraph">
      <style:text-properties style:language-asian="en" style:country-asian="US"/>
    </style:style>
    <style:style style:name="P229" style:parent-style-name="ListParagraph" style:family="paragraph">
      <style:text-properties style:language-asian="en" style:country-asian="US"/>
    </style:style>
    <style:style style:name="P230" style:parent-style-name="ListParagraph" style:family="paragraph">
      <style:text-properties style:language-asian="en" style:country-asian="US"/>
    </style:style>
    <style:style style:name="P231" style:parent-style-name="ListParagraph" style:family="paragraph">
      <style:text-properties style:language-asian="en" style:country-asian="US"/>
    </style:style>
    <style:style style:name="P232" style:parent-style-name="ListParagraph" style:family="paragraph">
      <style:text-properties style:language-asian="en" style:country-asian="US"/>
    </style:style>
    <style:style style:name="P233" style:parent-style-name="ListParagraph" style:family="paragraph">
      <style:text-properties style:language-asian="en" style:country-asian="US"/>
    </style:style>
    <style:style style:name="P234" style:parent-style-name="ListParagraph" style:family="paragraph">
      <style:text-properties style:language-asian="en" style:country-asian="US"/>
    </style:style>
    <style:style style:name="P235" style:parent-style-name="Normal" style:family="paragraph">
      <style:text-properties style:language-asian="en" style:country-asian="US"/>
    </style:style>
    <style:style style:name="P236" style:parent-style-name="Normal" style:family="paragraph">
      <style:text-properties style:language-asian="en" style:country-asian="US"/>
    </style:style>
    <style:style style:name="P237" style:parent-style-name="Normal" style:family="paragraph">
      <style:text-properties style:language-asian="en" style:country-asian="US"/>
    </style:style>
    <style:style style:name="P238" style:parent-style-name="ListParagraph" style:family="paragraph">
      <style:text-properties style:language-asian="en" style:country-asian="US"/>
    </style:style>
    <style:style style:name="P239" style:parent-style-name="ListParagraph" style:family="paragraph">
      <style:text-properties fo:font-style="italic" style:font-style-asian="italic" style:font-style-complex="italic" fo:color="#00B050" style:language-asian="en" style:country-asian="US"/>
    </style:style>
    <style:style style:name="P240" style:parent-style-name="ListParagraph" style:family="paragraph">
      <style:text-properties style:language-asian="en" style:country-asian="US"/>
    </style:style>
    <style:style style:name="P241" style:parent-style-name="ListParagraph" style:family="paragraph">
      <style:text-properties style:language-asian="en" style:country-asian="US"/>
    </style:style>
    <style:style style:name="P242" style:parent-style-name="ListParagraph" style:family="paragraph">
      <style:text-properties style:language-asian="en" style:country-asian="US"/>
    </style:style>
    <style:style style:name="P243" style:parent-style-name="ListParagraph" style:family="paragraph">
      <style:text-properties style:language-asian="en" style:country-asian="US"/>
    </style:style>
    <style:style style:name="P244" style:parent-style-name="ListParagraph" style:family="paragraph">
      <style:text-properties style:language-asian="en" style:country-asian="US"/>
    </style:style>
    <style:style style:name="P245" style:parent-style-name="ListParagraph" style:family="paragraph">
      <style:text-properties fo:color="#FF0000" style:language-asian="en" style:country-asian="US"/>
    </style:style>
    <style:style style:name="P246" style:parent-style-name="ListParagraph" style:family="paragraph">
      <style:text-properties fo:color="#FF0000"/>
    </style:style>
    <style:style style:name="P247" style:parent-style-name="ListParagraph" style:family="paragraph">
      <style:text-properties fo:color="#FF0000" style:language-asian="en" style:country-asian="US"/>
    </style:style>
    <style:style style:name="P248" style:parent-style-name="ListParagraph" style:family="paragraph">
      <style:text-properties fo:color="#FF0000" style:language-asian="en" style:country-asian="US"/>
    </style:style>
    <style:style style:name="P249" style:parent-style-name="Normal" style:family="paragraph">
      <style:text-properties style:language-asian="en" style:country-asian="US"/>
    </style:style>
    <style:style style:name="P250" style:parent-style-name="Normal" style:family="paragraph">
      <style:text-properties style:language-asian="en" style:country-asian="US"/>
    </style:style>
    <style:style style:name="P251" style:parent-style-name="Normal" style:family="paragraph">
      <style:text-properties style:language-asian="en" style:country-asian="US"/>
    </style:style>
    <style:style style:name="P252" style:parent-style-name="Normal" style:family="paragraph">
      <style:text-properties style:language-asian="en" style:country-asian="US"/>
    </style:style>
    <style:style style:name="P253" style:parent-style-name="Normal" style:family="paragraph">
      <style:text-properties style:language-asian="en" style:country-asian="US"/>
    </style:style>
    <style:style style:name="P254" style:parent-style-name="Normal" style:family="paragraph">
      <style:text-properties style:language-asian="en" style:country-asian="US"/>
    </style:style>
    <style:style style:name="P255" style:parent-style-name="ListParagraph" style:family="paragraph">
      <style:text-properties style:language-asian="en" style:country-asian="US"/>
    </style:style>
    <style:style style:name="P256" style:parent-style-name="ListParagraph" style:family="paragraph">
      <style:text-properties style:language-asian="en" style:country-asian="US"/>
    </style:style>
    <style:style style:name="P257" style:parent-style-name="ListParagraph" style:family="paragraph">
      <style:text-properties style:language-asian="en" style:country-asian="US"/>
    </style:style>
    <style:style style:name="P258" style:parent-style-name="ListParagraph" style:family="paragraph">
      <style:text-properties style:language-asian="en" style:country-asian="US"/>
    </style:style>
    <style:style style:name="P259" style:parent-style-name="ListParagraph" style:family="paragraph">
      <style:text-properties style:language-asian="en" style:country-asian="US"/>
    </style:style>
    <style:style style:name="P260" style:parent-style-name="ListParagraph" style:family="paragraph">
      <style:text-properties style:language-asian="en" style:country-asian="US"/>
    </style:style>
    <style:style style:name="P261" style:parent-style-name="ListParagraph" style:family="paragraph">
      <style:text-properties fo:font-style="italic" style:font-style-asian="italic" style:font-style-complex="italic" fo:color="#00B050" style:language-asian="en" style:country-asian="US"/>
    </style:style>
    <style:style style:name="P262" style:parent-style-name="ListParagraph" style:family="paragraph">
      <style:text-properties style:language-asian="en" style:country-asian="US"/>
    </style:style>
    <style:style style:name="P263" style:parent-style-name="ListParagraph" style:family="paragraph">
      <style:text-properties style:language-asian="en" style:country-asian="US"/>
    </style:style>
    <style:style style:name="P264" style:parent-style-name="ListParagraph" style:family="paragraph">
      <style:text-properties style:language-asian="en" style:country-asian="US"/>
    </style:style>
    <style:style style:name="P265" style:parent-style-name="ListParagraph" style:family="paragraph">
      <style:text-properties style:language-asian="en" style:country-asian="US"/>
    </style:style>
    <style:style style:name="P266" style:parent-style-name="ListParagraph" style:family="paragraph">
      <style:text-properties style:language-asian="en" style:country-asian="US"/>
    </style:style>
    <style:style style:name="P267" style:parent-style-name="ListParagraph" style:family="paragraph">
      <style:text-properties style:language-asian="en" style:country-asian="US"/>
    </style:style>
    <style:style style:name="P268" style:parent-style-name="ListParagraph" style:family="paragraph">
      <style:text-properties style:language-asian="en" style:country-asian="US"/>
    </style:style>
    <style:style style:name="P269" style:parent-style-name="ListParagraph" style:family="paragraph">
      <style:text-properties style:language-asian="en" style:country-asian="US"/>
    </style:style>
    <style:style style:name="P270" style:parent-style-name="ListParagraph" style:family="paragraph">
      <style:text-properties fo:color="#FF0000" style:language-asian="en" style:country-asian="US"/>
    </style:style>
    <style:style style:name="P271" style:parent-style-name="ListParagraph" style:family="paragraph">
      <style:text-properties fo:color="#FF0000"/>
    </style:style>
    <style:style style:name="P272" style:parent-style-name="ListParagraph" style:family="paragraph">
      <style:text-properties fo:color="#FF0000"/>
    </style:style>
    <style:style style:name="P273" style:parent-style-name="Normal" style:family="paragraph">
      <style:text-properties style:language-asian="en" style:country-asian="US"/>
    </style:style>
    <style:style style:name="P274" style:parent-style-name="Normal" style:family="paragraph">
      <style:text-properties style:language-asian="en" style:country-asian="US"/>
    </style:style>
    <style:style style:name="P275" style:parent-style-name="Normal" style:family="paragraph">
      <style:text-properties style:language-asian="en" style:country-asian="US"/>
    </style:style>
    <style:style style:name="P276" style:parent-style-name="Normal" style:family="paragraph">
      <style:text-properties style:language-asian="en" style:country-asian="US"/>
    </style:style>
    <style:style style:name="P277" style:parent-style-name="ListParagraph" style:family="paragraph">
      <style:text-properties fo:font-style="italic" style:font-style-asian="italic" style:font-style-complex="italic" fo:color="#00B050" style:language-asian="en" style:country-asian="US"/>
    </style:style>
    <style:style style:name="P278" style:parent-style-name="ListParagraph" style:family="paragraph">
      <style:text-properties fo:font-style="italic" style:font-style-asian="italic" style:font-style-complex="italic" fo:color="#00B050" style:language-asian="en" style:country-asian="US"/>
    </style:style>
    <style:style style:name="P279" style:parent-style-name="ListParagraph" style:family="paragraph">
      <style:text-properties fo:font-style="italic" style:font-style-asian="italic" style:font-style-complex="italic" fo:color="#00B050" style:language-asian="en" style:country-asian="US"/>
    </style:style>
    <style:style style:name="P280" style:parent-style-name="ListParagraph" style:family="paragraph">
      <style:text-properties fo:font-style="italic" style:font-style-asian="italic" style:font-style-complex="italic" fo:color="#00B050" style:language-asian="en" style:country-asian="US"/>
    </style:style>
    <style:style style:name="P281" style:parent-style-name="ListParagraph" style:family="paragraph">
      <style:text-properties fo:font-style="italic" style:font-style-asian="italic" style:font-style-complex="italic" fo:color="#00B050" style:language-asian="en" style:country-asian="US"/>
    </style:style>
    <style:style style:name="P282" style:parent-style-name="ListParagraph" style:family="paragraph">
      <style:text-properties fo:font-style="italic" style:font-style-asian="italic" style:font-style-complex="italic" fo:color="#00B050" style:language-asian="en" style:country-asian="US"/>
    </style:style>
    <style:style style:name="P283" style:parent-style-name="ListParagraph" style:family="paragraph">
      <style:text-properties fo:font-style="italic" style:font-style-asian="italic" style:font-style-complex="italic" fo:color="#00B050" style:language-asian="en" style:country-asian="US"/>
    </style:style>
    <style:style style:name="P284" style:parent-style-name="ListParagraph" style:family="paragraph">
      <style:text-properties fo:font-style="italic" style:font-style-asian="italic" style:font-style-complex="italic" fo:color="#00B050" style:language-asian="en" style:country-asian="US"/>
    </style:style>
    <style:style style:name="P285" style:parent-style-name="ListParagraph" style:family="paragraph">
      <style:text-properties fo:font-style="italic" style:font-style-asian="italic" style:font-style-complex="italic" fo:color="#00B050" style:language-asian="en" style:country-asian="US"/>
    </style:style>
    <style:style style:name="P286" style:parent-style-name="ListParagraph" style:family="paragraph">
      <style:text-properties fo:font-style="italic" style:font-style-asian="italic" style:font-style-complex="italic" fo:color="#00B050" style:language-asian="en" style:country-asian="US"/>
    </style:style>
    <style:style style:name="P287" style:parent-style-name="Heading1" style:family="paragraph">
      <style:paragraph-properties fo:break-before="page"/>
    </style:style>
    <style:style style:name="T288" style:parent-style-name="DefaultParagraphFont" style:family="text">
      <style:text-properties style:font-name-complex="Calibri" fo:color="#000000"/>
    </style:style>
    <style:style style:name="T289" style:parent-style-name="DefaultParagraphFont" style:family="text">
      <style:text-properties style:font-name-complex="Calibri" style:font-weight-complex="normal" style:font-style-complex="normal" style:font-size-complex="16pt"/>
    </style:style>
    <style:style style:name="P290" style:parent-style-name="Normal" style:family="paragraph">
      <style:text-properties style:font-name-asian="Calibri" fo:color="#000000"/>
    </style:style>
    <style:style style:name="P291" style:parent-style-name="ListParagraph" style:family="paragraph">
      <style:text-properties style:font-name-asian="Calibri" fo:color="#000000"/>
    </style:style>
    <style:style style:name="P292" style:parent-style-name="ListParagraph" style:family="paragraph">
      <style:text-properties style:font-name-asian="Calibri" fo:font-style="italic" style:font-style-asian="italic" style:font-style-complex="italic" fo:color="#00B050"/>
    </style:style>
    <style:style style:name="P293" style:parent-style-name="ListParagraph" style:family="paragraph">
      <style:text-properties style:font-name-asian="Calibri" fo:font-style="italic" style:font-style-asian="italic" style:font-style-complex="italic" fo:color="#00B050"/>
    </style:style>
    <style:style style:name="T294" style:parent-style-name="DefaultParagraphFont" style:family="text">
      <style:text-properties style:font-name-complex="Calibri" style:font-weight-complex="normal" style:font-style-complex="normal" style:font-size-complex="16pt"/>
    </style:style>
    <style:style style:name="P295" style:parent-style-name="Normal" style:family="paragraph">
      <style:text-properties style:font-name-asian="Calibri" fo:color="#000000"/>
    </style:style>
    <style:style style:name="P296" style:parent-style-name="ListParagraph" style:family="paragraph">
      <style:text-properties style:font-name-asian="Calibri" fo:color="#000000"/>
    </style:style>
    <style:style style:name="P297" style:parent-style-name="ListParagraph" style:family="paragraph">
      <style:text-properties style:font-name-asian="Calibri" fo:color="#000000"/>
    </style:style>
    <style:style style:name="P298" style:parent-style-name="ListParagraph" style:family="paragraph">
      <style:text-properties style:font-name-asian="Calibri" fo:color="#000000"/>
    </style:style>
    <style:style style:name="P299" style:parent-style-name="ListParagraph" style:family="paragraph">
      <style:text-properties style:font-name-asian="Calibri" fo:color="#000000"/>
    </style:style>
    <style:style style:name="P300" style:parent-style-name="ListParagraph" style:family="paragraph">
      <style:text-properties style:font-name-asian="Calibri" fo:color="#000000"/>
    </style:style>
    <style:style style:name="P301" style:parent-style-name="ListParagraph" style:family="paragraph">
      <style:text-properties style:font-name-asian="Calibri" fo:color="#000000"/>
    </style:style>
    <style:style style:name="P302" style:parent-style-name="ListParagraph" style:family="paragraph">
      <style:text-properties style:font-name-asian="Calibri" fo:color="#000000"/>
    </style:style>
    <style:style style:name="T303" style:parent-style-name="DefaultParagraphFont" style:family="text">
      <style:text-properties style:font-name-complex="Calibri" style:font-weight-complex="normal" style:font-style-complex="normal" style:font-size-complex="16pt"/>
    </style:style>
    <style:style style:name="P304" style:parent-style-name="ListParagraph" style:family="paragraph"/>
    <style:style style:name="P305" style:parent-style-name="ListParagraph" style:family="paragraph"/>
    <style:style style:name="P306" style:parent-style-name="ListParagraph" style:family="paragraph"/>
    <style:style style:name="P307" style:parent-style-name="ListParagraph" style:family="paragraph"/>
    <style:style style:name="P308" style:parent-style-name="ListParagraph" style:family="paragraph"/>
    <style:style style:name="P309" style:parent-style-name="ListParagraph" style:family="paragraph"/>
    <style:style style:name="P310" style:parent-style-name="ListParagraph" style:family="paragraph">
      <style:text-properties style:font-name-asian="Calibri" fo:color="#000000"/>
    </style:style>
    <style:style style:name="T311" style:parent-style-name="DefaultParagraphFont" style:family="text">
      <style:text-properties style:font-name-complex="Calibri" style:font-weight-complex="normal" style:font-style-complex="normal" style:font-size-complex="16pt"/>
    </style:style>
    <style:style style:name="P312" style:parent-style-name="Normal" style:family="paragraph">
      <style:text-properties style:font-name-asian="Calibri" fo:color="#000000"/>
    </style:style>
    <style:style style:name="P313" style:parent-style-name="ListParagraph" style:family="paragraph">
      <style:text-properties style:font-name-asian="Calibri" fo:color="#000000"/>
    </style:style>
    <style:style style:name="P314" style:parent-style-name="ListParagraph" style:family="paragraph">
      <style:text-properties style:font-name-asian="Calibri" fo:color="#000000"/>
    </style:style>
    <style:style style:name="P315" style:parent-style-name="ListParagraph" style:family="paragraph"/>
    <style:style style:name="T316" style:parent-style-name="DefaultParagraphFont" style:family="text">
      <style:text-properties style:font-name-asian="Calibri" fo:color="#000000"/>
    </style:style>
  </office:automatic-styles>
  <office:body>
    <office:text text:use-soft-page-breaks="true">
      <text:p text:style-name="P1">Draft specification:<text:line-break/>close protection</text:p>
      <text:p text:style-name="P8"><text:span text:style-name="T9">This document was published in<text:s/></text:span><text:span text:style-name="T10">August</text:span><text:span text:style-name="T11"><text:s/>2026</text:span></text:p>
      <text:p text:style-name="P12"><text:bookmark-start text:name="_Toc159341268"/><text:bookmark-start text:name="_Toc188867033"/><text:bookmark-start text:name="_Toc192503213"/><text:bookmark-start text:name="_Toc192517195"/><text:bookmark-start text:name="_Toc221183833"/><text:bookmark-start text:name="_Toc222397221"/><text:bookmark-start text:name="_Toc222401759"/><text:bookmark-start text:name="_Toc222414247"/><text:bookmark-start text:name="_Toc222477833"/><text:bookmark-start text:name="_Toc222742991"/><text:bookmark-start text:name="_Toc227657285"/></text:p>
      <text:soft-page-break/>
      <text:h text:style-name="P13" text:outline-level="1">Contents<text:bookmark-end text:name="_Toc159341268"/><text:bookmark-end text:name="_Toc188867033"/><text:bookmark-end text:name="_Toc192503213"/><text:bookmark-end text:name="_Toc192517195"/><text:bookmark-end text:name="_Toc221183833"/><text:bookmark-end text:name="_Toc222397221"/><text:bookmark-end text:name="_Toc222401759"/><text:bookmark-end text:name="_Toc222414247"/><text:bookmark-end text:name="_Toc222477833"/><text:bookmark-end text:name="_Toc222742991"/><text:bookmark-end text:name="_Toc227657285"/></text:h>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P14"><text:a xlink:href="#_Toc227657285" office:target-frame-name="_top" xlink:show="replace"><text:span text:style-name="Hyperlink">Contents</text:span><text:tab/>2</text:a></text:p>
          <text:p text:style-name="P15"><text:a xlink:href="#_Toc227657286" office:target-frame-name="_top" xlink:show="replace"><text:span text:style-name="Hyperlink">Foreword</text:span><text:tab/>3</text:a></text:p>
          <text:p text:style-name="P16"><text:a xlink:href="#_Toc227657287" office:target-frame-name="_top" xlink:show="replace"><text:span text:style-name="Hyperlink">Learning programme overview</text:span><text:tab/>3</text:a></text:p>
          <text:p text:style-name="P17"><text:a xlink:href="#_Toc227657288" office:target-frame-name="_top" xlink:show="replace"><text:span text:style-name="Hyperlink">Learning programme details</text:span><text:tab/>4</text:a></text:p>
          <text:p text:style-name="P18"><text:a xlink:href="#_Toc227657289" office:target-frame-name="_top" xlink:show="replace"><text:span text:style-name="Hyperlink">Session 1: Roles and responsibilities of a close protection operative</text:span><text:tab/>4</text:a></text:p>
          <text:p text:style-name="P19"><text:a xlink:href="#_Toc227657290" office:target-frame-name="_top" xlink:show="replace"><text:span text:style-name="Hyperlink">Session 2: Legislation relevant to a close protection operative</text:span><text:tab/>4</text:a></text:p>
          <text:p text:style-name="P20"><text:a xlink:href="#_Toc227657291" office:target-frame-name="_top" xlink:show="replace"><text:span text:style-name="Hyperlink">Session 3: Threat assessment and risk management</text:span><text:tab/>5</text:a></text:p>
          <text:p text:style-name="P21"><text:a xlink:href="#_Toc227657292" office:target-frame-name="_top" xlink:show="replace"><text:span text:style-name="Hyperlink">Session 4: Personal and professional skills</text:span><text:tab/>6</text:a></text:p>
          <text:p text:style-name="P22"><text:a xlink:href="#_Toc227657293" office:target-frame-name="_top" xlink:show="replace"><text:span text:style-name="Hyperlink">Session 5: Surveillance awareness</text:span><text:tab/>7</text:a></text:p>
          <text:p text:style-name="P23"><text:a xlink:href="#_Toc227657294" office:target-frame-name="_top" xlink:show="replace"><text:span text:style-name="Hyperlink">Session 6: Searching</text:span><text:tab/>8</text:a></text:p>
          <text:p text:style-name="P24"><text:a xlink:href="#_Toc227657295" office:target-frame-name="_top" xlink:show="replace"><text:span text:style-name="Hyperlink">Session 7: Foot drills</text:span><text:tab/>8</text:a></text:p>
          <text:p text:style-name="P25"><text:a xlink:href="#_Toc227657296" office:target-frame-name="_top" xlink:show="replace"><text:span text:style-name="Hyperlink">Session 8: Venue security</text:span><text:tab/>9</text:a></text:p>
          <text:p text:style-name="P26"><text:a xlink:href="#_Toc227657297" office:target-frame-name="_top" xlink:show="replace"><text:span text:style-name="Hyperlink">Session 9: Route planning</text:span><text:tab/>9</text:a></text:p>
          <text:p text:style-name="P27"><text:a xlink:href="#_Toc227657298" office:target-frame-name="_top" xlink:show="replace"><text:span text:style-name="Hyperlink">Session 10: Reconnaissance</text:span><text:tab/>10</text:a></text:p>
          <text:p text:style-name="P28"><text:a xlink:href="#_Toc227657299" office:target-frame-name="_top" xlink:show="replace"><text:span text:style-name="Hyperlink">Session 11: Journey and transport management</text:span><text:tab/>10</text:a></text:p>
          <text:p text:style-name="P29"><text:a xlink:href="#_Toc227657300" office:target-frame-name="_top" xlink:show="replace"><text:span text:style-name="Hyperlink">Session 12: Prepare and carry out close protection assignment</text:span><text:tab/>11</text:a></text:p>
          <text:p text:style-name="P30"><text:a xlink:href="#_Toc227657301" office:target-frame-name="_top" xlink:show="replace"><text:span text:style-name="Hyperlink">Session 13: Terror threat awareness</text:span><text:tab/>12</text:a></text:p>
          <text:p text:style-name="P31"><text:a xlink:href="#_Toc227657302" office:target-frame-name="_top" xlink:show="replace"><text:span text:style-name="Hyperlink">Appendix A: Standards of behaviour for security operatives</text:span><text:tab/>13</text:a></text:p>
          <text:p text:style-name="P32"><text:a xlink:href="#_Toc227657303" office:target-frame-name="_top" xlink:show="replace"><text:span text:style-name="Hyperlink">Personal appearance</text:span><text:tab/>13</text:a></text:p>
          <text:p text:style-name="P33"><text:a xlink:href="#_Toc227657304" office:target-frame-name="_top" xlink:show="replace"><text:span text:style-name="Hyperlink">Professional attitude and skills</text:span><text:tab/>13</text:a></text:p>
          <text:p text:style-name="P34"><text:a xlink:href="#_Toc227657305" office:target-frame-name="_top" xlink:show="replace"><text:span text:style-name="Hyperlink">General conduct</text:span><text:tab/>13</text:a></text:p>
          <text:p text:style-name="P35"><text:a xlink:href="#_Toc227657306" office:target-frame-name="_top" xlink:show="replace"><text:span text:style-name="Hyperlink">Organisation / company values and standards</text:span><text:tab/>13</text:a></text:p>
        </text:index-body>
      </text:table-of-content>
      <text:p text:style-name="P36"/>
      <text:p text:style-name="P37"><text:bookmark-start text:name="_Toc227657286"/><text:bookmark-start text:name="_Toc216283133"/><text:bookmark-start text:name="_Toc222477834"/><text:bookmark-start text:name="_Toc222742992"/><text:bookmark-start text:name="_Toc212660743"/><text:bookmark-start text:name="_Hlk212661094"/></text:p>
      <text:soft-page-break/>
      <text:h text:style-name="P38" text:outline-level="1">Summary of changes</text:h>
      <text:p text:style-name="Normal">This summary page outlines</text:p>
      <text:list text:style-name="LFO18" text:continue-numbering="true">
        <text:list-item>
          <text:p text:style-name="P39">new content we have included</text:p>
        </text:list-item>
        <text:list-item>
          <text:p text:style-name="P40">content we have combined or removed</text:p>
        </text:list-item>
      </text:list>
      <text:p text:style-name="Normal">There are several changes to the close protection specification</text:p>
      <text:p text:style-name="Normal">We have:</text:p>
      <text:list text:style-name="LFO19" text:continue-numbering="true">
        <text:list-item>
          <text:p text:style-name="P41">included 2 new objectives in session 1<text:s/>(‘Roles and responsibilities of a close protection operative’)<text:s/>to emphasise the importance of employment rights and professional conduct</text:p>
        </text:list-item>
        <text:list-item>
          <text:p text:style-name="P42">added<text:s/>one new objective<text:s/>to session 3 (‘Threat assessment and risk management’)<text:s/>covering how to mitigate threats</text:p>
        </text:list-item>
        <text:list-item>
          <text:p text:style-name="P43">combined<text:s/>2<text:s/>aims into one<text:s/>in session 3<text:s/>for conciseness</text:p>
        </text:list-item>
        <text:list-item>
          <text:p text:style-name="P44">removed<text:s/>4<text:s/>objectives<text:s/>from session 3<text:s/>because they are covered in the<text:s/>conflict<text:s/>management and<text:s/>physical<text:s/>intervention specifications</text:p>
        </text:list-item>
        <text:list-item>
          <text:p text:style-name="P45">removed one objective<text:s/>from session 4<text:s/>(‘Personal and professional skills’)<text:s/>because it is covered in the<text:s/>physical<text:s/>intervention specification</text:p>
        </text:list-item>
        <text:list-item>
          <text:p text:style-name="P46">added 2<text:s/>new objectives<text:s/>to session 5<text:s/>(‘Surveillance awareness’)<text:s/>to bring the training up to date with current practice</text:p>
        </text:list-item>
        <text:list-item>
          <text:p text:style-name="P47">added<text:s/>a<text:s/>new objective<text:s/>to session 6<text:s/>(‘Searching’)<text:s/>for operatives to be mindful of an individual’s needs when conducting a search</text:p>
        </text:list-item>
        <text:list-item>
          <text:p text:style-name="P48">removed one objective<text:s/>from session 9 (‘Route planning’)<text:s/>because it is covered elsewhere in the<text:s/>session</text:p>
        </text:list-item>
        <text:list-item>
          <text:p text:style-name="P49">removed<text:s/>2<text:s/>objectives<text:s/>from session 11<text:s/>(‘Journey and transport management’)<text:s/>because they are covered elsewhere in the<text:s/>session</text:p>
        </text:list-item>
        <text:list-item>
          <text:p text:style-name="P50">combined<text:s/>2<text:s/>objectives<text:s/>into one in session 11<text:s/>because they cover related subject matter</text:p>
        </text:list-item>
        <text:list-item>
          <text:p text:style-name="P51">combined<text:s/>3<text:s/>objectives<text:s/>into one in session 12<text:s/>(‘Prepare and carry out close protection assignment’)<text:s/>because they cover related subject matter</text:p>
        </text:list-item>
        <text:list-item>
          <text:p text:style-name="P52">updated session 13<text:s/>(‘Terror threat awareness’)<text:s/>) to incorporate revisions made by the National Counter Terrorism Security Office and the National Protective Security Authority</text:p>
        </text:list-item>
        <text:list-item>
          <text:p text:style-name="P53">added 2 new standards of behaviour (see annex A) to ensure that security operatives are dressed appropriately for work, and that their licences are worn correctly when at work</text:p>
        </text:list-item>
      </text:list>
      <text:soft-page-break/>
      <text:p text:style-name="Normal">We have identified these changes throughout the specification.</text:p>
      <text:p text:style-name="Normal">We have identified new text with italicised text<text:span text:style-name="T54"><text:s/></text:span><text:span text:style-name="T55">like this</text:span>.</text:p>
      <text:p text:style-name="Normal">We have identified text we have combined or removed with text in square brackets<text:s/><text:span text:style-name="T56">[like this]</text:span>.</text:p>
      <text:soft-page-break/>
      <text:h text:style-name="P57" text:outline-level="1">Foreword<text:bookmark-end text:name="_Toc227657286"/></text:h>
      <text:p text:style-name="Normal">The Security Industry Authority sets standards for what operatives need to do and know to help keep themselves and the public safe. These standards are used as the basis for the licence-linked qualifications that front-line operatives must have before they can apply for a licence.</text:p>
      <text:p text:style-name="Normal">Licence-linked qualifications ensure that operatives have the appropriate knowledge and skills to reduce the risk of harm to themselves and others while performing their security role.</text:p>
      <text:p text:style-name="Normal">Training providers wishing to deliver the qualifications must be approved by an SIA-endorsed awarding organisation. These organisations are listed on the SIA’s webpages. Training providers need to meet the awarding organisation’s centre approval criteria.</text:p>
      <text:p text:style-name="Normal">This specification details the knowledge and skills required for a licence. Achieving this qualification does not remove the operative’s responsibility to act in line with the law.</text:p>
      <text:p text:style-name="Normal">Employers are legally obliged to help ensure the safety of operatives and customers. Conducting a risk assessment may identify the need for additional training. Employers should consider their responsibilities to ensure that operatives have the appropriate deployment-specific training and briefing.</text:p>
      <text:h text:style-name="Heading1" text:outline-level="1"><text:bookmark-start text:name="_Toc227657287"/><text:bookmark-end text:name="_Toc216283133"/><text:bookmark-end text:name="_Toc222477834"/><text:bookmark-end text:name="_Toc222742992"/>Learning programme overview<text:bookmark-end text:name="_Toc227657287"/></text:h>
      <text:p text:style-name="Normal">Training leading to an SIA licence-linked qualification for close protection operatives must include the following areas:</text:p>
      <text:list text:style-name="LFO4" text:continue-numbering="true">
        <text:list-item>
          <text:p text:style-name="P58">Session 1: Roles and responsibilities of a close protection operative</text:p>
        </text:list-item>
        <text:list-item>
          <text:p text:style-name="P59">Session 2: Legislation relevant to a close protection operative</text:p>
        </text:list-item>
        <text:list-item>
          <text:p text:style-name="P60">Session 3: Threat assessment and risk management</text:p>
        </text:list-item>
        <text:list-item>
          <text:p text:style-name="P61">Session 4: Personal and professional skills</text:p>
        </text:list-item>
        <text:list-item>
          <text:p text:style-name="P62">Session 5: Surveillance awareness</text:p>
        </text:list-item>
        <text:list-item>
          <text:p text:style-name="P63">Session 6: Searching</text:p>
        </text:list-item>
        <text:list-item>
          <text:p text:style-name="P64">Session 7: Foot drills</text:p>
        </text:list-item>
        <text:list-item>
          <text:p text:style-name="P65">Session 8: Venue security</text:p>
        </text:list-item>
        <text:list-item>
          <text:p text:style-name="P66">Session 9: Route planning<text:s/></text:p>
        </text:list-item>
        <text:list-item>
          <text:p text:style-name="P67">Session 10: Reconnaissance</text:p>
        </text:list-item>
        <text:list-item>
          <text:p text:style-name="P68">Session 11: Journey management</text:p>
        </text:list-item>
        <text:list-item>
          <text:p text:style-name="P69">Session 12: Prepare and carry out close protection assignment</text:p>
        </text:list-item>
        <text:list-item>
          <text:p text:style-name="P70">Session 13: Terror threat awareness</text:p>
        </text:list-item>
      </text:list>
      <text:p text:style-name="P71"/>
      <text:h text:style-name="Heading1" text:outline-level="1"><text:bookmark-start text:name="_Toc227657288"/>Learning programme details<text:bookmark-end text:name="_Toc227657288"/></text:h>
      <text:h text:style-name="Heading2" text:outline-level="2"><text:bookmark-start text:name="_Toc227657289"/>Session 1: Roles and responsibilities of a close protection operative<text:bookmark-end text:name="_Toc227657289"/></text:h>
      <text:h text:style-name="Heading3" text:outline-level="3">The aim of this session</text:h>
      <text:p text:style-name="P72">To understand the roles and responsibilities of a close protection operative.</text:p>
      <text:h text:style-name="Heading3" text:outline-level="3">The objectives of this session</text:h>
      <text:p text:style-name="P73">By the end of this session learners will be able to:</text:p>
      <text:list text:style-name="LFO4" text:continue-numbering="true">
        <text:list-item>
          <text:p text:style-name="P74">explain the purpose of close protection</text:p>
        </text:list-item>
        <text:list-item>
          <text:p text:style-name="P75">explain the purpose of close protection training and licensing</text:p>
        </text:list-item>
        <text:list-item>
          <text:p text:style-name="P76">explain the different roles and responsibilities within a close protection team</text:p>
        </text:list-item>
        <text:list-item>
          <text:p text:style-name="P77">explain the required standards, behaviours and ethics that apply to a close protection operative in accordance with Appendix A.</text:p>
        </text:list-item>
        <text:list-item>
          <text:p text:style-name="P78">identify who is likely to require protective security</text:p>
        </text:list-item>
        <text:list-item>
          <text:p text:style-name="P79">state a range of tasks that a close protection operative may undertake for their principal</text:p>
        </text:list-item>
        <text:list-item>
          <text:p text:style-name="P80">know the different tasks a close protection operative may undertake whilst working alone or as part of a team<text:s/></text:p>
        </text:list-item>
        <text:list-item>
          <text:p text:style-name="P81">explain a range of client types</text:p>
        </text:list-item>
        <text:list-item>
          <text:p text:style-name="P82">explain the difference between a client and a principal within close protection</text:p>
        </text:list-item>
        <text:list-item>
          <text:p text:style-name="P83">understand the importance of communication between the principal and the close protection operative</text:p>
        </text:list-item>
        <text:list-item>
          <text:p text:style-name="P84">state the range of equipment available to the close protection operative</text:p>
        </text:list-item>
        <text:list-item>
          <text:p text:style-name="P85">understand the importance of individual and team wellbeing</text:p>
        </text:list-item>
        <text:list-item>
          <text:p text:style-name="P86">understand ethical practices in relation to the role of a close protection operative</text:p>
        </text:list-item>
        <text:list-item>
          <text:p text:style-name="P87">state why continuous professional development (CPD) is necessary for a close protection operative</text:p>
        </text:list-item>
        <text:list-item>
          <text:p text:style-name="P88">explain the role and responsibilities of protection team members when responding to a threat to your principal</text:p>
        </text:list-item>
        <text:list-item>
          <text:p text:style-name="P89">know what actions you are authorised to take to deal with incidents that could compromise the safety and security of your principal, yourself, and colleagues</text:p>
        </text:list-item>
      </text:list>
      <text:p text:style-name="P90"/>
      <text:h text:style-name="Heading2" text:outline-level="2"><text:bookmark-start text:name="_Toc227657290"/><text:soft-page-break/>Session 2: Legislation relevant to a close protection operative<text:bookmark-end text:name="_Toc227657290"/></text:h>
      <text:h text:style-name="Heading3" text:outline-level="3">The aim of this session</text:h>
      <text:p text:style-name="P91">To understand current law and legislation within a close protection context.</text:p>
      <text:h text:style-name="Heading3" text:outline-level="3">The objectives of this session</text:h>
      <text:p text:style-name="P92">By the end of this session learners will be able to:</text:p>
      <text:list text:style-name="LFO5" text:continue-numbering="true">
        <text:list-item>
          <text:p text:style-name="P93">understand and explain the parts of civil, criminal and common law that have an impact on the role of a close protection operative – including, but not limited to:</text:p>
          <text:list text:continue-numbering="true">
            <text:list-item>
              <text:p text:style-name="P94">the Data Protection Act 2018 and the General Data Protection Regulation (GDPR) – Control and access of confidential information</text:p>
            </text:list-item>
            <text:list-item>
              <text:p text:style-name="P95">the Corporate Manslaughter and Homicide Act 2007, Criminal Law Act 1977, Equality Act 2010 and Freedom of Information Act 2000</text:p>
            </text:list-item>
            <text:list-item>
              <text:p text:style-name="P96">Health and Safety at Work Act 1974</text:p>
            </text:list-item>
            <text:list-item>
              <text:p text:style-name="P97">Human Rights Act 1998</text:p>
            </text:list-item>
            <text:list-item>
              <text:p text:style-name="P98">Misuse of Drugs Act 1971, Regulation of Investigatory Powers Act 2000 and Road Traffic Act 1988</text:p>
            </text:list-item>
            <text:list-item>
              <text:p text:style-name="P99">Criminal Justice &amp; Public Order Act 1994 (specifically Trespass)</text:p>
            </text:list-item>
            <text:list-item>
              <text:p text:style-name="P100">Offences against the Person Act 1861 and Crime and Disorder Act 1998</text:p>
            </text:list-item>
            <text:list-item>
              <text:p text:style-name="P101">Criminal Damage Act 1971</text:p>
            </text:list-item>
            <text:list-item>
              <text:p text:style-name="P102">current relevant legislation, regulations, codes of practice and guidelines relating to using physical intervention within close protection</text:p>
            </text:list-item>
            <text:list-item>
              <text:p text:style-name="P103">Private Hire Vehicles (London) Act 1998</text:p>
            </text:list-item>
            <text:list-item>
              <text:p text:style-name="P104">Public Order Act 1986 (specifically Breach of the Peace)</text:p>
            </text:list-item>
            <text:list-item>
              <text:p text:style-name="P105">Citizen’s Arrest</text:p>
            </text:list-item>
            <text:list-item>
              <text:p text:style-name="P106">Use of Force</text:p>
            </text:list-item>
            <text:list-item>
              <text:p text:style-name="P107">Defending Self, Others and Property</text:p>
            </text:list-item>
            <text:list-item>
              <text:p text:style-name="P108">Harassment</text:p>
            </text:list-item>
          </text:list>
        </text:list-item>
        <text:list-item>
          <text:p text:style-name="P109">state the main aims of the Private Security Industry Act 2001</text:p>
        </text:list-item>
        <text:list-item>
          <text:p text:style-name="P110">identify the main regulatory functions of the Security Industry Authority</text:p>
        </text:list-item>
        <text:list-item>
          <text:p text:style-name="P111">identify the differences between civil, criminal, and common law</text:p>
        </text:list-item>
        <text:list-item>
          <text:p text:style-name="P112">understand SIA licence integration</text:p>
        </text:list-item>
        <text:list-item>
          <text:p text:style-name="P113">understand what is meant by ‘reasonable force’ and ‘necessary force’</text:p>
        </text:list-item>
      </text:list>
      <text:p text:style-name="P114"/>
      <text:h text:style-name="Heading2" text:outline-level="2"><text:bookmark-start text:name="_Toc227657291"/><text:soft-page-break/>Session 3: Threat assessment and risk management<text:bookmark-end text:name="_Toc227657291"/></text:h>
      <text:h text:style-name="Heading3" text:outline-level="3">The aim of this session</text:h>
      <text:p text:style-name="P115">[To understand the importance of threat and risk assessment.]</text:p>
      <text:p text:style-name="P116">[To understand the importance of threat and risk management.]</text:p>
      <text:p text:style-name="P117">To understand the importance of threat and risk.</text:p>
      <text:p text:style-name="P118">To undertake a dynamic risk assessment.</text:p>
      <text:h text:style-name="Heading3" text:outline-level="3">The objectives of this session</text:h>
      <text:p text:style-name="P119">By the end of this session learners will be able to:</text:p>
      <text:list text:style-name="LFO6" text:continue-numbering="true">
        <text:list-item>
          <text:p text:style-name="P120">explain the likely threats to a principal within a close protection context</text:p>
        </text:list-item>
        <text:list-item>
          <text:p text:style-name="P121">explain how to mitigate threats</text:p>
        </text:list-item>
        <text:list-item>
          <text:p text:style-name="P122">explain why it is necessary to conduct threat and risk assessments for protected person(s) and venues</text:p>
        </text:list-item>
        <text:list-item>
          <text:p text:style-name="P123">state the importance of profiling the protected person to establish the level of threat and associated risk</text:p>
        </text:list-item>
        <text:list-item>
          <text:p text:style-name="P124">describe the variations between a threat and risk assessment for the protected person(s) and venues</text:p>
        </text:list-item>
        <text:list-item>
          <text:p text:style-name="P125">identify the variations in threat assessment and risk management when a principal is arriving and leaving a location</text:p>
        </text:list-item>
        <text:list-item>
          <text:p text:style-name="P126">explain the need for on-going assessment, response and contingency plans</text:p>
        </text:list-item>
        <text:list-item>
          <text:p text:style-name="P127">describe how close protection operatives gather intelligence for operational purposes within the UK</text:p>
        </text:list-item>
        <text:list-item>
          <text:p text:style-name="P128">describe how decision-making models (such as the National Decision Model) can be used within a threat and risk assessment process</text:p>
        </text:list-item>
        <text:list-item>
          <text:p text:style-name="P129">describe the UK’s Threat Level System</text:p>
        </text:list-item>
        <text:list-item>
          <text:p text:style-name="P130">understand the concept of a dynamic risk assessment</text:p>
        </text:list-item>
        <text:list-item>
          <text:p text:style-name="P131">produce a risk assessment</text:p>
        </text:list-item>
        <text:list-item>
          <text:p text:style-name="P132">[state the definition of a threat to the protected person(s)]</text:p>
        </text:list-item>
        <text:list-item>
          <text:p text:style-name="P133">[state the definition of risk to the protected person(s)]</text:p>
        </text:list-item>
        <text:list-item>
          <text:p text:style-name="P134">[state the importance of threat and risk management within a close protection context]</text:p>
        </text:list-item>
        <text:list-item>
          <text:p text:style-name="P135">[know how to assess the risk involved in using physical skills, particularly in relation to the threat]</text:p>
        </text:list-item>
      </text:list>
      <text:p text:style-name="P136"/>
      <text:h text:style-name="Heading2" text:outline-level="2"><text:bookmark-start text:name="_Toc227657292"/>Session 4: Personal and professional skills<text:bookmark-end text:name="_Toc227657292"/></text:h>
      <text:h text:style-name="Heading3" text:outline-level="3">The aims of this session</text:h>
      <text:p text:style-name="P137">To explain and demonstrate the importance of personal and professional skills within a close protection environment.</text:p>
      <text:p text:style-name="P138">To understand the importance of teamwork within a close protection environment.</text:p>
      <text:h text:style-name="Heading3" text:outline-level="3">The objectives of this session</text:h>
      <text:p text:style-name="P139">By the end of this session learners will be able to:</text:p>
      <text:list text:style-name="LFO7" text:continue-numbering="true">
        <text:list-item>
          <text:p text:style-name="P140">explain the need for effective interpersonal skills</text:p>
        </text:list-item>
        <text:list-item>
          <text:p text:style-name="P141">explain a range of personal skills required of a close protection operative</text:p>
        </text:list-item>
        <text:list-item>
          <text:p text:style-name="P142">explain the importance of effective personal and professional relationships with principals, clients and others involved in a close protection operation</text:p>
        </text:list-item>
        <text:list-item>
          <text:p text:style-name="P143">explain what being assertive promotes and with whom</text:p>
        </text:list-item>
        <text:list-item>
          <text:p text:style-name="P144">explain the importance of etiquette, dress code and protocol when dealing with different types of principals in a close protection environment</text:p>
        </text:list-item>
        <text:list-item>
          <text:p text:style-name="P145">explain the importance of time and resource management</text:p>
        </text:list-item>
        <text:list-item>
          <text:p text:style-name="P146">describe and demonstrate the attributes of an effective team</text:p>
        </text:list-item>
        <text:list-item>
          <text:p text:style-name="P147">explain the importance of knowing and using other team members' abilities and skills</text:p>
        </text:list-item>
        <text:list-item>
          <text:p text:style-name="P148">explain the importance of personal preparation</text:p>
        </text:list-item>
        <text:list-item>
          <text:p text:style-name="P149">demonstrate negotiation skills when working as a close protection operative</text:p>
        </text:list-item>
        <text:list-item>
          <text:p text:style-name="P150">demonstrate a range of personal skills required to work in close protection</text:p>
        </text:list-item>
        <text:list-item>
          <text:p text:style-name="P151">demonstrate a range of practical skills required to work in close protection</text:p>
        </text:list-item>
        <text:list-item>
          <text:p text:style-name="P152">demonstrate a range of professional skills required to work in close protection</text:p>
        </text:list-item>
        <text:list-item>
          <text:p text:style-name="P153">use the phonetic alphabet</text:p>
        </text:list-item>
        <text:list-item>
          <text:p text:style-name="P154">use radio protocols effectively in the role of a close protection operative</text:p>
        </text:list-item>
        <text:list-item>
          <text:p text:style-name="P155">communicate effectively with a diverse range of people</text:p>
        </text:list-item>
        <text:list-item>
          <text:p text:style-name="P156">[explain why it is important to record details of attacks and use of force, particularly when this may have to be used as evidence]</text:p>
        </text:list-item>
      </text:list>
      <text:p text:style-name="P157"/>
      <text:h text:style-name="Heading2" text:outline-level="2"><text:bookmark-start text:name="_Toc227657293"/><text:soft-page-break/>Session 5: Surveillance awareness<text:bookmark-end text:name="_Toc227657293"/></text:h>
      <text:h text:style-name="Heading3" text:outline-level="3">The aims of this session</text:h>
      <text:p text:style-name="P158">To have an elementary understanding of surveillance, anti-surveillance and counter-surveillance methods.</text:p>
      <text:p text:style-name="P159">To demonstrate and explain basic surveillance, anti-surveillance and counter-surveillance applications.</text:p>
      <text:h text:style-name="Heading3" text:outline-level="3">The objectives of this session</text:h>
      <text:p text:style-name="P160">By the end of this session learners will be able to:</text:p>
      <text:list text:style-name="LFO8" text:continue-numbering="true">
        <text:list-item>
          <text:p text:style-name="P161">explain the purpose of surveillance</text:p>
        </text:list-item>
        <text:list-item>
          <text:p text:style-name="P162">describe the range of basic surveillance applications</text:p>
        </text:list-item>
        <text:list-item>
          <text:p text:style-name="P163">explain the purpose of anti-surveillance</text:p>
        </text:list-item>
        <text:list-item>
          <text:p text:style-name="P164">describe a range of basic anti-surveillance applications</text:p>
        </text:list-item>
        <text:list-item>
          <text:p text:style-name="P165">describe how to carry out surveillance detection</text:p>
        </text:list-item>
        <text:list-item>
          <text:p text:style-name="P166">understand the importance of open-source intelligence (OSINT)</text:p>
        </text:list-item>
        <text:list-item>
          <text:p text:style-name="P167">explain the purpose of counter-surveillance</text:p>
        </text:list-item>
        <text:list-item>
          <text:p text:style-name="P168">describe a range of basic counter-surveillance applications</text:p>
        </text:list-item>
        <text:list-item>
          <text:p text:style-name="P169">have an awareness of Technical Surveillance Countermeasures (TSCM)</text:p>
        </text:list-item>
        <text:list-item>
          <text:p text:style-name="P170">describe the likely sources of unwanted attention, such as criminals, media, followers, stalkers, fixated persons</text:p>
        </text:list-item>
        <text:list-item>
          <text:p text:style-name="P171">explain the equipment used in surveillance, its capabilities, and limitations</text:p>
        </text:list-item>
        <text:list-item>
          <text:p text:style-name="P172">demonstrate the use of basic surveillance and anti-surveillance applications to confirm or deny third party activity</text:p>
        </text:list-item>
        <text:list-item>
          <text:p text:style-name="P173">state and describe advanced surveillance skills and equipment (such as drones)</text:p>
        </text:list-item>
        <text:list-item>
          <text:p text:style-name="P174">be able to recognise signs of potential attack to a principal</text:p>
        </text:list-item>
      </text:list>
      <text:p text:style-name="P175"/>
      <text:h text:style-name="Heading2" text:outline-level="2"><text:bookmark-start text:name="_Toc224572892"/><text:bookmark-start text:name="_Toc227657294"/>Session 6: Searching<text:bookmark-end text:name="_Toc224572892"/><text:bookmark-end text:name="_Toc227657294"/></text:h>
      <text:h text:style-name="Heading3" text:outline-level="3">The aim of this session</text:h>
      <text:p text:style-name="P176">To explain and demonstrate search procedures within a close protection operation for people, vehicles, buildings and venues.</text:p>
      <text:soft-page-break/>
      <text:h text:style-name="Heading3" text:outline-level="3">The objectives of this session</text:h>
      <text:p text:style-name="P177">By the end of the session learners will be able to:</text:p>
      <text:list text:style-name="LFO9" text:continue-numbering="true">
        <text:list-item>
          <text:p text:style-name="P178">explain the reason for the search</text:p>
        </text:list-item>
        <text:list-item>
          <text:p text:style-name="P179">explain the law in relation to control of access and searching</text:p>
        </text:list-item>
        <text:list-item>
          <text:p text:style-name="P180">explain different types of searches, and the procedures for, and implications of, searching buildings, vehicles and people</text:p>
        </text:list-item>
        <text:list-item>
          <text:p text:style-name="P181">explain the use and range of technology available to assist in a search</text:p>
        </text:list-item>
        <text:list-item>
          <text:p text:style-name="P182">explain and demonstrate how to deal with unauthorised and dangerous items</text:p>
        </text:list-item>
        <text:list-item>
          <text:p text:style-name="P183">explain the process for sanitising and securing a location prior to and after use</text:p>
        </text:list-item>
        <text:list-item>
          <text:p text:style-name="P184">explain the methods available to secure a vehicle, building or location</text:p>
        </text:list-item>
        <text:list-item>
          <text:p text:style-name="P185">carry out methodical and detailed searches of people, places, and property</text:p>
        </text:list-item>
        <text:list-item>
          <text:p text:style-name="P186">describe the skills required to search people in different environments</text:p>
        </text:list-item>
        <text:list-item>
          <text:p text:style-name="P187"><text:span text:style-name="T188">understand considerations in searching<text:s/></text:span><text:span text:style-name="T189">a wide range of individuals, including those with specific needs</text:span></text:p>
        </text:list-item>
      </text:list>
      <text:p text:style-name="P190"/>
      <text:h text:style-name="Heading2" text:outline-level="2"><text:bookmark-start text:name="_Toc227657295"/>Session 7: Foot drills<text:bookmark-end text:name="_Toc227657295"/></text:h>
      <text:h text:style-name="Heading3" text:outline-level="3">The aim of this session</text:h>
      <text:p text:style-name="P191">To explain and demonstrate close protection foot drills.</text:p>
      <text:h text:style-name="Heading3" text:outline-level="3">The objectives of this session</text:h>
      <text:p text:style-name="P192">By the end of this session, learners will be able to:</text:p>
      <text:list text:style-name="LFO10_1" text:continue-numbering="true">
        <text:list-item>
          <text:p text:style-name="P193">state the responsibilities and aims of a close protection operative on foot</text:p>
        </text:list-item>
        <text:list-item>
          <text:p text:style-name="P194">identify the team appointments within a close protection team whilst on foot</text:p>
        </text:list-item>
        <text:list-item>
          <text:p text:style-name="P195">explain the importance of a flexible approach to protection whilst on foot in teams and as an individual</text:p>
        </text:list-item>
        <text:list-item>
          <text:p text:style-name="P196">explain and demonstrate the range of communication techniques to be used whilst on foot</text:p>
        </text:list-item>
        <text:list-item>
          <text:p text:style-name="P197">explain and demonstrate the purpose of effective body protection for the protected person</text:p>
        </text:list-item>
        <text:list-item>
          <text:p text:style-name="P198">explain and demonstrate foot evacuation of protected person(s) as a team and as an individual</text:p>
        </text:list-item>
        <text:list-item>
          <text:p text:style-name="P199">explain the need for foot route selection and planning as a team and as an individual</text:p>
        </text:list-item>
        <text:list-item>
          <text:p text:style-name="P200">demonstrate providing protection when operating on foot as a team and as an individual</text:p>
        </text:list-item>
      </text:list>
      <text:p text:style-name="P201"/>
      <text:h text:style-name="Heading2" text:outline-level="2"><text:bookmark-start text:name="_Toc227657296"/>Session 8: Venue security<text:bookmark-end text:name="_Toc227657296"/></text:h>
      <text:h text:style-name="Heading3" text:outline-level="3">The aim of this session</text:h>
      <text:p text:style-name="P202">To explain and demonstrate venue security operations and requirements.</text:p>
      <text:h text:style-name="Heading3" text:outline-level="3">The objectives of this session</text:h>
      <text:p text:style-name="P203">By the end of the session learners will be able to:</text:p>
      <text:list text:style-name="LFO11" text:continue-numbering="true">
        <text:list-item>
          <text:p text:style-name="P204">explain the range of venue-related security operations, such as ‘private’ and ‘public’</text:p>
        </text:list-item>
        <text:list-item>
          <text:p text:style-name="P205">identify common factors that may influence security procedures at a venue</text:p>
        </text:list-item>
        <text:list-item>
          <text:p text:style-name="P206">explain the importance of communication within a venue and the most appropriate methods to employ, such as radios and any other relevant equipment</text:p>
        </text:list-item>
        <text:list-item>
          <text:p text:style-name="P207">explain the use and maintenance of communication equipment and other technology that may be used in venue-based close protection</text:p>
        </text:list-item>
        <text:list-item>
          <text:p text:style-name="P208">state the importance of identifying communication black spots within a venue</text:p>
        </text:list-item>
        <text:list-item>
          <text:p text:style-name="P209">explain a range of common countermeasures to employ in venue-based close protection operations (such as patrolling and access control)</text:p>
        </text:list-item>
        <text:list-item>
          <text:p text:style-name="P210">identify a range of in-house resources available to support venue security, and their associated benefits</text:p>
        </text:list-item>
        <text:list-item>
          <text:p text:style-name="P211">explain how to work with resident security teams at a range of venues</text:p>
        </text:list-item>
        <text:list-item>
          <text:p text:style-name="P212">describe a range of common contingencies that may be employed in venue-based close protection operations, such as alarms, safe rooms and evacuation contingencies</text:p>
        </text:list-item>
        <text:list-item>
          <text:p text:style-name="P213">conduct a venue search and identify the measures required to maintain a secure environment post-search</text:p>
        </text:list-item>
        <text:list-item>
          <text:p text:style-name="P214">explain the requirements of working with relevant stakeholders in advance of a task</text:p>
        </text:list-item>
      </text:list>
      <text:p text:style-name="P215"/>
      <text:h text:style-name="Heading2" text:outline-level="2"><text:bookmark-start text:name="_Toc227657297"/>Session 9: Route planning<text:bookmark-end text:name="_Toc227657297"/></text:h>
      <text:h text:style-name="Heading3" text:outline-level="3">The aim of this session</text:h>
      <text:p text:style-name="P216">To understand the importance of planning, for route selection.</text:p>
      <text:soft-page-break/>
      <text:h text:style-name="Heading3" text:outline-level="3">The objectives of this session</text:h>
      <text:p text:style-name="P217">By the end of the session learners will be able to:</text:p>
      <text:list text:style-name="LFO12" text:continue-numbering="true">
        <text:list-item>
          <text:p text:style-name="P218">explain the need for route selection and planning</text:p>
        </text:list-item>
        <text:list-item>
          <text:p text:style-name="P219">explain the importance of assessing risks associated with route selection and the factors that must be taken into account</text:p>
        </text:list-item>
        <text:list-item>
          <text:p text:style-name="P220">state the considerations when selecting modes of transport for primary and secondary routes</text:p>
        </text:list-item>
        <text:list-item>
          <text:p text:style-name="P221">describe the range of technological and non-technological tools for use in route planning</text:p>
        </text:list-item>
        <text:list-item>
          <text:p text:style-name="P222">explain the advantages and disadvantages associated with the use of technological tools in route planning</text:p>
        </text:list-item>
        <text:list-item>
          <text:p text:style-name="P223">explain the factors to be considered when planning and timing a route</text:p>
        </text:list-item>
        <text:list-item>
          <text:p text:style-name="P224">produce a primary and secondary route plan using paper-based and technology-based resources</text:p>
        </text:list-item>
        <text:list-item>
          <text:p text:style-name="P225">[explain the advantages and disadvantages associated with the use of non-electric maps in route planning, e.g. Atlas, A-Z]</text:p>
        </text:list-item>
      </text:list>
      <text:p text:style-name="P226"><text:bookmark-start text:name="_Toc227657298"/></text:p>
      <text:h text:style-name="Heading2" text:outline-level="2">Session 10: Reconnaissance<text:bookmark-end text:name="_Toc227657298"/></text:h>
      <text:h text:style-name="Heading3" text:outline-level="3">The aim of this session</text:h>
      <text:p text:style-name="P227">To explain and demonstrate the purpose of, and carry out, reconnaissance.</text:p>
      <text:h text:style-name="Heading3" text:outline-level="3">The objectives of this session</text:h>
      <text:p text:style-name="P228">By the end of the session learners will be able to:</text:p>
      <text:list text:style-name="LFO13" text:continue-numbering="true">
        <text:list-item>
          <text:p text:style-name="P229">explain the purpose of reconnaissance</text:p>
        </text:list-item>
        <text:list-item>
          <text:p text:style-name="P230">describe the issues for consideration when conducting a reconnaissance</text:p>
        </text:list-item>
        <text:list-item>
          <text:p text:style-name="P231">describe the role of a security advance party (SAP)</text:p>
        </text:list-item>
        <text:list-item>
          <text:p text:style-name="P232">explain the difference between discreet and overt reconnaissance</text:p>
        </text:list-item>
        <text:list-item>
          <text:p text:style-name="P233">conduct reconnaissance activity</text:p>
        </text:list-item>
        <text:list-item>
          <text:p text:style-name="P234">complete a site or venue report</text:p>
        </text:list-item>
      </text:list>
      <text:p text:style-name="P235"/>
      <text:h text:style-name="Heading2" text:outline-level="2"><text:bookmark-start text:name="_Toc227657299"/><text:soft-page-break/>Session 11: Journey and transport management<text:bookmark-end text:name="_Toc227657299"/></text:h>
      <text:h text:style-name="Heading3" text:outline-level="3">The aim of this session</text:h>
      <text:p text:style-name="P236">To understand the importance of managing transport arrangements within a close protection environment.</text:p>
      <text:h text:style-name="Heading3" text:outline-level="3">The objectives of this session</text:h>
      <text:p text:style-name="P237">By the end of the session learners will be able to:</text:p>
      <text:list text:style-name="LFO14" text:continue-numbering="true">
        <text:list-item>
          <text:p text:style-name="P238">explain different types of transport and the reasons why choosing the correct mode of transport is essential within a security context</text:p>
        </text:list-item>
        <text:list-item>
          <text:p text:style-name="P239">describe the risks associated with all modes of transport including the selection of the mode in accordance with the principal profile</text:p>
        </text:list-item>
        <text:list-item>
          <text:p text:style-name="P240">explain the need for alternative transport plans</text:p>
        </text:list-item>
        <text:list-item>
          <text:p text:style-name="P241">state the checks that must be completed when selecting modes of transport</text:p>
        </text:list-item>
        <text:list-item>
          <text:p text:style-name="P242">complete risk-based contingency planning</text:p>
        </text:list-item>
        <text:list-item>
          <text:p text:style-name="P243">carry out incident management follow-up</text:p>
        </text:list-item>
        <text:list-item>
          <text:p text:style-name="P244">demonstrate embus and debus techniques from the mode of transport as a team and individual</text:p>
        </text:list-item>
        <text:list-item>
          <text:p text:style-name="P245">[know how to manage mobile security]</text:p>
        </text:list-item>
        <text:list-item>
          <text:p text:style-name="P246">[explain the need for mobile security]</text:p>
        </text:list-item>
        <text:list-item>
          <text:p text:style-name="P247">[describe the risks associated with all modes of transport]</text:p>
        </text:list-item>
        <text:list-item>
          <text:p text:style-name="P248">[describe the variety of transport arrangements and their potential consequences for the close protection operative and team, i.e., chauffeurs, self-drive, people accompanying the protected person]</text:p>
        </text:list-item>
      </text:list>
      <text:p text:style-name="P249"/>
      <text:h text:style-name="Heading2" text:outline-level="2"><text:bookmark-start text:name="_Toc227657300"/>Session 12: Prepare and carry out close protection assignment<text:bookmark-end text:name="_Toc227657300"/></text:h>
      <text:h text:style-name="Heading3" text:outline-level="3">The aims of this session</text:h>
      <text:p text:style-name="P250">To understand the importance of working as an individual and part of a team within a close protection environment.</text:p>
      <text:p text:style-name="P251">To conduct an operational briefing, handover and de-briefing.</text:p>
      <text:p text:style-name="P252">To explain and demonstrate how to deal with a range of incidents within a close protection environment.</text:p>
      <text:p text:style-name="P253">To explain the importance of operational planning.</text:p>
      <text:soft-page-break/>
      <text:h text:style-name="Heading3" text:outline-level="3">The objectives of this session</text:h>
      <text:p text:style-name="P254">By the end of the session learners will be able to:</text:p>
      <text:list text:style-name="LFO15" text:continue-numbering="true">
        <text:list-item>
          <text:p text:style-name="P255">explain the purpose of operational planning</text:p>
        </text:list-item>
        <text:list-item>
          <text:p text:style-name="P256">explain the importance of threat and risk assessment relating to the operational planning for the task</text:p>
        </text:list-item>
        <text:list-item>
          <text:p text:style-name="P257">explain the importance of time and resource management</text:p>
        </text:list-item>
        <text:list-item>
          <text:p text:style-name="P258">identify the relevant agencies that may need to be contacted in the course of operational planning</text:p>
        </text:list-item>
        <text:list-item>
          <text:p text:style-name="P259">develop and implement an operational plan</text:p>
        </text:list-item>
        <text:list-item>
          <text:p text:style-name="P260">conduct a handover and debriefing</text:p>
        </text:list-item>
        <text:list-item>
          <text:p text:style-name="P261">explain the range of incidents a close protection operative may have to encounter in a planned task and how to deal with them</text:p>
        </text:list-item>
        <text:list-item>
          <text:p text:style-name="P262">explain the importance and role of operating procedures within a close protection context</text:p>
        </text:list-item>
        <text:list-item>
          <text:p text:style-name="P263">explain and demonstrate how to manage a range of incidents that may arise during close protection operations, including, but not limited to:</text:p>
          <text:list text:continue-numbering="true">
            <text:list-item>
              <text:p text:style-name="P264">vehicle incidents</text:p>
            </text:list-item>
            <text:list-item>
              <text:p text:style-name="P265">conflict (dealing with conflict within the team, with the principal, protected person(s) and third parties)</text:p>
            </text:list-item>
            <text:list-item>
              <text:p text:style-name="P266">managing unexpected illness</text:p>
            </text:list-item>
            <text:list-item>
              <text:p text:style-name="P267">attack on protected person or member of the team (verbal and/or physical)</text:p>
            </text:list-item>
            <text:list-item>
              <text:p text:style-name="P268">loss of property</text:p>
            </text:list-item>
            <text:list-item>
              <text:p text:style-name="P269">breach of security</text:p>
            </text:list-item>
          </text:list>
        </text:list-item>
        <text:list-item>
          <text:p text:style-name="P270">[to explain and demonstrate how to deal with a range of incidents within a close protection environment]</text:p>
        </text:list-item>
        <text:list-item>
          <text:p text:style-name="P271">[explain the range of incidents a close protection operative may encounter]</text:p>
        </text:list-item>
        <text:list-item>
          <text:p text:style-name="P272">[explain the personal responsibility of a close protection operative when dealing with an incident]</text:p>
        </text:list-item>
      </text:list>
      <text:p text:style-name="P273"/>
      <text:h text:style-name="Heading2" text:outline-level="2"><text:bookmark-start text:name="_Toc227657301"/><text:soft-page-break/>Session 13: Terror threat awareness<text:bookmark-end text:name="_Toc227657301"/></text:h>
      <text:h text:style-name="Heading3" text:outline-level="3">The aims of this session</text:h>
      <text:p text:style-name="P274">To understand the threat from terrorism and the role of a security operative in the event of a terrorist incident taking place.</text:p>
      <text:p text:style-name="P275">To understand the basic procedures for emergency response in relation to a terrorist incident.</text:p>
      <text:h text:style-name="Heading3" text:outline-level="3">The objectives of this session</text:h>
      <text:p text:style-name="P276">By the end of this session learners will be able to:</text:p>
      <text:list text:style-name="LFO16" text:continue-numbering="true">
        <text:list-item>
          <text:p text:style-name="P277">understand the definition of terrorism</text:p>
        </text:list-item>
        <text:list-item>
          <text:p text:style-name="P278">recall the common terrorist attack methodologies</text:p>
        </text:list-item>
        <text:list-item>
          <text:p text:style-name="P279">understand security vulnerabilities and being security minded</text:p>
        </text:list-item>
        <text:list-item>
          <text:p text:style-name="P280">recognise and understand suspicious activity and the actions to take</text:p>
        </text:list-item>
        <text:list-item>
          <text:p text:style-name="P281">understand how to respond to suspicious activity</text:p>
        </text:list-item>
        <text:list-item>
          <text:p text:style-name="P282">recognise and understand how to deal with suspicious packages</text:p>
        </text:list-item>
        <text:list-item>
          <text:p text:style-name="P283">understand how to respond to a bomb threat</text:p>
        </text:list-item>
        <text:list-item>
          <text:p text:style-name="P284">recognise and understand the actions to take in the event of a terrorist incident</text:p>
        </text:list-item>
        <text:list-item>
          <text:p text:style-name="P285">understand security and countering terrorism</text:p>
        </text:list-item>
        <text:list-item>
          <text:p text:style-name="P286">understand where to find information on countering terrorism<text:bookmark-end text:name="_Toc212660743"/><text:bookmark-end text:name="_Hlk212661094"/></text:p>
        </text:list-item>
      </text:list>
      <text:h text:style-name="P287" text:outline-level="1"><text:bookmark-start text:name="_Toc227657302"/><text:soft-page-break/><text:span text:style-name="T288">Appendix A: Standards of behaviour for security operatives</text:span><text:bookmark-end text:name="_Toc227657302"/></text:h>
      <text:h text:style-name="Heading2" text:outline-level="2"><text:bookmark-start text:name="_Toc227657303"/><text:span text:style-name="T289">Personal appearance</text:span><text:bookmark-end text:name="_Toc227657303"/></text:h>
      <text:p text:style-name="P290">A security operative should at all times:</text:p>
      <text:list text:style-name="LFO17" text:continue-numbering="true">
        <text:list-item>
          <text:p text:style-name="P291">wear clothing that is smart, presentable, easily identifies the individual as a security operative, and is in accordance with the employer’s guidelines</text:p>
        </text:list-item>
        <text:list-item>
          <text:p text:style-name="P292">wear clothing and any necessary personal protective equipment (PPE) that is appropriate for the role they are undertaking and the working environment</text:p>
        </text:list-item>
        <text:list-item>
          <text:p text:style-name="P293">ensure that their SIA licence is displayed and easily viewed (not obstructed by company logos)</text:p>
        </text:list-item>
      </text:list>
      <text:h text:style-name="Heading2" text:outline-level="2"><text:bookmark-start text:name="_Toc227657304"/><text:span text:style-name="T294">Professional attitude and skills</text:span><text:bookmark-end text:name="_Toc227657304"/></text:h>
      <text:p text:style-name="P295">A security operative should:</text:p>
      <text:list text:style-name="LFO17" text:continue-numbering="true">
        <text:list-item>
          <text:p text:style-name="P296">greet visitors to the premises in a friendly and courteous manner</text:p>
        </text:list-item>
        <text:list-item>
          <text:p text:style-name="P297">act fairly and not discriminate on the grounds of any characteristic defined as a protected characteristic by the Equality Act 2010</text:p>
        </text:list-item>
        <text:list-item>
          <text:p text:style-name="P298">carry out their duties in a professional and courteous manner with due respect and consideration to others</text:p>
        </text:list-item>
        <text:list-item>
          <text:p text:style-name="P299">behave with personal integrity and understanding</text:p>
        </text:list-item>
        <text:list-item>
          <text:p text:style-name="P300">use moderate language, which is not defamatory or abusive, when dealing with members of the public and colleagues</text:p>
        </text:list-item>
        <text:list-item>
          <text:p text:style-name="P301">be fit for work and remain alert at all times</text:p>
        </text:list-item>
        <text:list-item>
          <text:p text:style-name="P302">develop knowledge of local services and amenities appropriately</text:p>
        </text:list-item>
      </text:list>
      <text:h text:style-name="Heading2" text:outline-level="2"><text:bookmark-start text:name="_Toc227657305"/><text:span text:style-name="T303">General conduct</text:span><text:bookmark-end text:name="_Toc227657305"/></text:h>
      <text:p text:style-name="Normal">In carrying out their duties, a security operative should:</text:p>
      <text:list text:style-name="LFO17" text:continue-numbering="true">
        <text:list-item>
          <text:p text:style-name="P304">never solicit or accept any bribe or other consideration from any person</text:p>
        </text:list-item>
        <text:list-item>
          <text:p text:style-name="P305">not drink alcohol or be under the influence of alcohol or drugs</text:p>
        </text:list-item>
        <text:list-item>
          <text:p text:style-name="P306">not display preferential treatment towards individuals</text:p>
        </text:list-item>
        <text:list-item>
          <text:p text:style-name="P307">never abuse their position of authority</text:p>
        </text:list-item>
        <text:list-item>
          <text:p text:style-name="P308">never carry any item which is, or could be considered to be, threatening</text:p>
        </text:list-item>
        <text:list-item>
          <text:p text:style-name="P309">report all incidents to the management</text:p>
        </text:list-item>
        <text:list-item>
          <text:p text:style-name="P310">co-operate fully with the police, local authorities, the SIA, and any other statutory agencies with an interest in the premises or the way they are run</text:p>
        </text:list-item>
      </text:list>
      <text:h text:style-name="Heading2" text:outline-level="2"><text:bookmark-start text:name="_Toc227657306"/><text:span text:style-name="T311">Organisation / company values and standards</text:span><text:bookmark-end text:name="_Toc227657306"/></text:h>
      <text:p text:style-name="P312">A security operative should:</text:p>
      <text:list text:style-name="LFO17" text:continue-numbering="true">
        <text:list-item>
          <text:p text:style-name="P313">adhere to the employing organisation / company standards</text:p>
        </text:list-item>
        <text:list-item>
          <text:p text:style-name="P314">be perceptive of the employing organisation / company culture and values</text:p>
        </text:list-item>
        <text:list-item>
          <text:p text:style-name="P315"><text:span text:style-name="T316">contribute to the goals and objectives of the employing organisation / company</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ill Sans MT" svg:font-family="Gill Sans MT" style:font-family-generic="swiss" style:font-pitch="variable" svg:panose-1="2 11 5 2 2 1 4 2 2 3"/>
    <style:font-face style:name="Yu Mincho" svg:font-family="Yu Mincho"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top="0.1666in" fo:margin-bottom="0.1666in"/>
      <style:text-properties style:font-name-asian="Calibri" style:font-name-complex="Arial" fo:font-weight="bold" style:font-weight-asian="bold" style:font-weight-complex="bold" style:letter-kerning="true" fo:font-size="18pt" style:font-size-asian="18pt" style:font-size-complex="16pt" style:language-asian="en" style:country-asian="US" fo:hyphenate="false"/>
    </style:style>
    <style:style style:name="Heading2" style:display-name="Heading 2" style:family="paragraph" style:next-style-name="Heading3" style:default-outline-level="2">
      <style:paragraph-properties fo:keep-with-next="always" fo:margin-top="0.1388in" fo:margin-bottom="0.0833in"/>
      <style:text-properties style:font-weight-complex="bold" style:font-style-complex="italic" fo:color="#0D5C91" fo:font-size="16pt" style:font-size-asian="16pt" style:font-size-complex="14pt" fo:hyphenate="false"/>
    </style:style>
    <style:style style:name="Heading3" style:display-name="Heading 3" style:family="paragraph" style:next-style-name="Normal" style:default-outline-level="3">
      <style:paragraph-properties fo:keep-with-next="always" fo:margin-top="0.1388in" fo:margin-bottom="0in"/>
      <style:text-properties fo:font-weight="bold" style:font-weight-asian="bold" style:font-weight-complex="bold" fo:font-size="14pt" style:font-size-asian="14pt" style:font-size-complex="13pt" fo:hyphenate="false"/>
    </style:style>
    <style:style style:name="Heading4" style:display-name="Heading 4" style:family="paragraph" style:parent-style-name="Normal" style:next-style-name="Normal" style:default-outline-level="4">
      <style:paragraph-properties fo:keep-with-next="always" fo:keep-together="always" fo:margin-bottom="0in"/>
      <style:text-properties style:font-name="Calibri Light" style:font-name-asian="Yu Gothic Light" style:font-name-complex="Times New Roman" fo:font-weight="bold" style:font-weight-asian="bold"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Calibri Light" style:font-name-asian="Yu Gothic Light" style:font-name-complex="Times New Roman" fo:color="#2F5496" fo:hyphenate="false"/>
    </style:style>
    <style:style style:name="Normal" style:display-name="Normal" style:family="paragraph">
      <style:paragraph-properties fo:margin-top="0.0694in" fo:margin-bottom="0.0694in"/>
      <style:text-properties style:font-name-asian="Times New Roman" style:font-name-complex="Calibri" fo:font-size="12pt" style:font-size-asian="12pt" style:font-size-complex="12pt" style:language-asian="en" style:country-asian="GB"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etter-kerning="true" fo:font-size="10pt" style:font-size-asian="10pt" style:font-size-complex="10pt"/>
    </style:style>
    <style:style style:name="BalloonText" style:display-name="Balloon Text" style:family="paragraph" style:parent-style-name="Normal">
      <style:paragraph-properties fo:margin-bottom="0in"/>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true" fo:font-size="9pt" style:font-size-asian="9pt" style:font-size-complex="9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letter-kerning="true"/>
    </style:style>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letter-kerning="true"/>
    </style:style>
    <style:style style:name="UnresolvedMention" style:display-name="Unresolved Mention" style:family="text" style:parent-style-name="DefaultParagraphFont">
      <style:text-properties fo:color="#605E5C" fo:background-color="#E1DFDD"/>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etter-kerning="true" fo:font-size="10pt" style:font-size-asian="10pt" style:font-size-complex="10pt"/>
    </style:style>
    <style:style style:name="Revision" style:display-name="Revision" style:family="paragraph">
      <style:paragraph-properties fo:margin-bottom="0in"/>
      <style:text-properties style:letter-kerning="true"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style:letter-kerning="true"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TOC4" style:display-name="TOC 4" style:family="paragraph" style:parent-style-name="Normal" style:next-style-name="Normal" style:auto-update="true">
      <style:paragraph-properties fo:margin-top="0in" fo:margin-bottom="0in" fo:margin-left="0.5in">
        <style:tab-stops/>
      </style:paragraph-properties>
      <style:text-properties fo:font-size="9pt" style:font-size-asian="9pt" style:font-size-complex="9pt" fo:hyphenate="false"/>
    </style:style>
    <style:style style:name="TOC5" style:display-name="TOC 5" style:family="paragraph" style:parent-style-name="Normal" style:next-style-name="Normal" style:auto-update="true">
      <style:paragraph-properties fo:margin-top="0in" fo:margin-bottom="0in" fo:margin-left="0.6666in">
        <style:tab-stops/>
      </style:paragraph-properties>
      <style:text-properties fo:font-size="9pt" style:font-size-asian="9pt" style:font-size-complex="9pt" fo:hyphenate="false"/>
    </style:style>
    <style:style style:name="paragraph" style:display-name="paragraph" style:family="paragraph" style:parent-style-name="Normal">
      <style:text-properties style:font-name="Times New Roman" style:font-name-complex="Times New Roman" fo:hyphenate="false"/>
    </style:style>
    <style:style style:name="tabchar" style:display-name="tabchar" style:family="text" style:parent-style-name="DefaultParagraphFont"/>
    <style:style style:name="Title" style:display-name="Title" style:family="paragraph" style:next-style-name="Normal">
      <style:paragraph-properties fo:text-align="center" fo:margin-top="1.9444in" fo:margin-bottom="1.3888in"/>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fo:hyphenate="false"/>
    </style:style>
    <style:style style:name="TitleChar" style:display-name="Title Char" style:family="text" style:parent-style-name="DefaultParagraphFont">
      <style:text-properties style:font-name="Gill Sans MT" style:font-name-asian="Yu Gothic Light" style:font-name-complex="Times New Roman" fo:color="#0D5C91" fo:letter-spacing="-0.0069in" style:letter-kerning="true" fo:font-size="24pt" style:font-size-asian="24pt" style:font-size-complex="28pt" fo:language="en" fo:country="US" style:language-asian="en" style:country-asian="GB"/>
    </style:style>
    <style:style style:name="Subtitle" style:display-name="Subtitle" style:family="paragraph" style:parent-style-name="Normal" style:next-style-name="Normal">
      <style:text-properties style:font-name-asian="Yu Mincho" fo:color="#5A5A5A" fo:letter-spacing="0.0104in" fo:hyphenate="false"/>
    </style:style>
    <style:style style:name="SubtitleChar" style:display-name="Subtitle Char" style:family="text" style:parent-style-name="DefaultParagraphFont">
      <style:text-properties style:font-name-asian="Yu Mincho" fo:color="#5A5A5A" fo:letter-spacing="0.0104in" style:letter-kerning="true"/>
    </style:style>
    <style:style style:name="SubtleEmphasis" style:display-name="Subtle Emphasis" style:family="text" style:parent-style-name="DefaultParagraphFont">
      <style:text-properties fo:font-style="italic" style:font-style-asian="italic" style:font-style-complex="italic" fo:color="#404040"/>
    </style:style>
    <style:style style:name="Emphasis" style:display-name="Emphasis" style:family="text" style:parent-style-name="DefaultParagraphFont">
      <style:text-properties fo:font-style="italic" style:font-style-asian="italic" style:font-style-complex="italic"/>
    </style:style>
    <style:style style:name="NoSpacing" style:display-name="No Spacing" style:family="paragraph">
      <style:paragraph-properties fo:margin-bottom="0in"/>
      <style:text-properties style:letter-kerning="true" fo:hyphenate="false"/>
    </style:style>
    <style:style style:name="Heading1Char" style:display-name="Heading 1 Char" style:family="text" style:parent-style-name="DefaultParagraphFont">
      <style:text-properties style:font-name="Calibri" style:font-name-asian="Calibri" style:font-name-complex="Arial" fo:font-weight="bold" style:font-weight-asian="bold" style:font-weight-complex="bold" style:letter-kerning="true" fo:font-size="18pt" style:font-size-asian="18pt" style:font-size-complex="16pt"/>
    </style:style>
    <style:style style:name="Heading2Char" style:display-name="Heading 2 Char" style:family="text" style:parent-style-name="DefaultParagraphFont">
      <style:text-properties style:font-name="Calibri" style:font-name-asian="Calibri" style:font-name-complex="Arial" style:font-weight-complex="bold" style:font-style-complex="italic" fo:color="#0D5C91" fo:font-size="16pt" style:font-size-asian="16pt" style:font-size-complex="14pt"/>
    </style:style>
    <style:style style:name="IntenseEmphasis" style:display-name="Intense Emphasis" style:family="text" style:parent-style-name="DefaultParagraphFont">
      <style:text-properties fo:font-style="italic" style:font-style-asian="italic" style:font-style-complex="italic" fo:color="#4472C4"/>
    </style:style>
    <style:style style:name="Heading3Char" style:display-name="Heading 3 Char" style:family="text" style:parent-style-name="DefaultParagraphFont">
      <style:text-properties style:font-name="Calibri" style:font-name-asian="Calibri" style:font-name-complex="Arial" fo:font-weight="bold" style:font-weight-asian="bold" style:font-weight-complex="bold" fo:font-size="14pt" style:font-size-asian="14pt" style:font-size-complex="13pt"/>
    </style:style>
    <style:style style:name="ui-provider" style:display-name="ui-provider" style:family="text" style:parent-style-name="DefaultParagraphFont"/>
    <style:style style:name="TOC6" style:display-name="TOC 6" style:family="paragraph" style:parent-style-name="Normal" style:next-style-name="Normal" style:auto-update="true">
      <style:paragraph-properties fo:margin-top="0in" fo:margin-bottom="0in" fo:margin-left="0.8333in">
        <style:tab-stops/>
      </style:paragraph-properties>
      <style:text-properties fo:font-size="9pt" style:font-size-asian="9pt" style:font-size-complex="9pt" fo:hyphenate="false"/>
    </style:style>
    <style:style style:name="TOC7" style:display-name="TOC 7" style:family="paragraph" style:parent-style-name="Normal" style:next-style-name="Normal" style:auto-update="true">
      <style:paragraph-properties fo:margin-top="0in" fo:margin-bottom="0in" fo:margin-left="1in">
        <style:tab-stops/>
      </style:paragraph-properties>
      <style:text-properties fo:font-size="9pt" style:font-size-asian="9pt" style:font-size-complex="9pt" fo:hyphenate="false"/>
    </style:style>
    <style:style style:name="Mention" style:display-name="Mention" style:family="text" style:parent-style-name="DefaultParagraphFont">
      <style:text-properties fo:color="#2B579A" fo:background-color="#E6E6E6"/>
    </style:style>
    <style:style style:name="Heading4Char" style:display-name="Heading 4 Char" style:family="text" style:parent-style-name="DefaultParagraphFont">
      <style:text-properties style:font-name="Calibri Light" style:font-name-asian="Yu Gothic Light" style:font-name-complex="Times New Roman" fo:font-weight="bold" style:font-weight-asian="bold" style:font-style-complex="italic" fo:color="#2F5496" fo:font-size="12pt" style:font-size-asian="12pt" style:font-size-complex="12pt" style:language-asian="en" style:country-asian="GB"/>
    </style:style>
    <style:style style:name="Heading5Char" style:display-name="Heading 5 Char" style:family="text" style:parent-style-name="DefaultParagraphFont">
      <style:text-properties style:font-name="Calibri Light" style:font-name-asian="Yu Gothic Light" style:font-name-complex="Times New Roman" fo:color="#2F5496" style:letter-kerning="true"/>
    </style:style>
    <style:style style:name="PageNumber" style:display-name="Page Number" style:family="text">
      <style:text-properties style:font-name="Arial" fo:letter-spacing="normal" style:text-scale="100%" style:letter-kerning="false" style:text-position="0% 100%" fo:font-size="8pt" style:font-size-asian="8pt"/>
    </style:style>
    <style:style style:name="TOC2" style:display-name="TOC 2" style:family="paragraph" style:parent-style-name="Normal" style:next-style-name="Normal" style:auto-update="true">
      <style:paragraph-properties fo:margin-top="0in" fo:margin-bottom="0in" fo:margin-left="0.1666in">
        <style:tab-stops/>
      </style:paragraph-properties>
      <style:text-properties fo:font-variant="small-caps" fo:font-size="10pt" style:font-size-asian="10pt" style:font-size-complex="10pt" fo:hyphenate="false"/>
    </style:style>
    <style:style style:name="TOC3" style:display-name="TOC 3" style:family="paragraph" style:parent-style-name="Normal" style:next-style-name="Normal" style:auto-update="true">
      <style:paragraph-properties fo:margin-top="0in" fo:margin-bottom="0in" fo:margin-left="0.3333in">
        <style:tab-stops/>
      </style:paragraph-properties>
      <style:text-properties fo:font-style="italic" style:font-style-asian="italic" style:font-style-complex="italic" fo:font-size="10pt" style:font-size-asian="10pt" style:font-size-complex="10pt" fo:hyphenate="false"/>
    </style:style>
    <style:style style:name="TOC1" style:display-name="TOC 1" style:family="paragraph" style:parent-style-name="Normal" style:next-style-name="Normal"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TOCHeading" style:display-name="TOC Heading" style:family="paragraph" style:parent-style-name="Heading1" style:next-style-name="Normal" style:default-outline-level="1">
      <style:paragraph-properties fo:keep-together="always" fo:margin-bottom="0in"/>
      <style:text-properties style:font-name="Calibri Light" style:font-name-asian="Yu Gothic Light" style:font-name-complex="Times New Roman" fo:font-weight="normal" style:font-weight-asian="normal" style:font-weight-complex="normal" fo:color="#2F5496" style:letter-kerning="false" fo:language="en" fo:country="US" fo:hyphenate="false"/>
    </style:style>
    <style:style style:name="TOC8" style:display-name="TOC 8" style:family="paragraph" style:parent-style-name="Normal" style:next-style-name="Normal" style:auto-update="true">
      <style:paragraph-properties fo:margin-top="0in" fo:margin-bottom="0in" fo:margin-left="1.1666in">
        <style:tab-stops/>
      </style:paragraph-properties>
      <style:text-properties fo:font-size="9pt" style:font-size-asian="9pt" style:font-size-complex="9pt" fo:hyphenate="false"/>
    </style:style>
    <style:style style:name="TOC9" style:display-name="TOC 9" style:family="paragraph" style:parent-style-name="Normal" style:next-style-name="Normal" style:auto-update="true">
      <style:paragraph-properties fo:margin-top="0in" fo:margin-bottom="0in" fo:margin-left="1.3333in">
        <style:tab-stops/>
      </style:paragraph-properties>
      <style:text-properties fo:font-size="9pt" style:font-size-asian="9pt" style:font-size-complex="9pt" fo:hyphenate="false"/>
    </style:style>
    <style:style style:name="Question" style:display-name="Question" style:family="paragraph" style:parent-style-name="Normal">
      <style:paragraph-properties fo:keep-with-next="always" fo:widows="0" fo:orphans="0"/>
      <style:text-properties style:font-name-asian="Calibri" style:font-weight-complex="bold" fo:hyphenate="false"/>
    </style:style>
    <style:style style:name="AnswerOption" style:display-name="Answer Option" style:family="paragraph" style:parent-style-name="ListParagraph" style:list-style-name="LFO10">
      <style:paragraph-properties fo:keep-with-next="always"/>
      <style:text-properties style:font-name-asian="Calibri" fo:hyphenate="false"/>
    </styl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0" style:display-name="LFO10">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2LVL1" style:family="text">
      <style:text-properties style:font-name="Symbol"/>
    </style:style>
    <style:style style:name="WW_CharLFO2LVL2" style:family="text">
      <style:text-properties style:font-name="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1027in" fo:margin-bottom="0.4923in" fo:margin-right="1.1027in" style:num-format="1" style:writing-mode="lr-tb">
        <style:footnote-sep style:width="0.007in" style:rel-width="33%" style:color="#000000" style:line-style="solid" style:adjustment="left"/>
      </style:page-layout-properties>
      <style:header-style>
        <style:header-footer-properties style:dynamic-spacing="true" fo:min-height="1.2798in"/>
      </style:header-style>
      <style:footer-style>
        <style:header-footer-properties style:dynamic-spacing="true" fo:min-height="0.6888in"/>
      </style:footer-style>
    </style:page-layout>
    <style:style style:name="P2" style:parent-style-name="Normal" style:family="paragraph">
      <style:paragraph-properties fo:text-align="end">
        <style:tab-stops>
          <style:tab-stop style:type="right" style:position="7.4812in"/>
        </style:tab-stops>
      </style:paragraph-properties>
    </style:style>
    <style:style style:name="T3" style:parent-style-name="DefaultParagraphFont" style:family="text">
      <style:text-properties fo:font-size="10pt" style:font-size-asian="10pt" style:font-size-complex="10pt"/>
    </style:style>
    <style:style style:name="T4" style:parent-style-name="DefaultParagraphFont" style:family="text">
      <style:text-properties fo:font-size="10pt" style:font-size-asian="10pt" style:font-size-complex="10pt"/>
    </style:style>
    <style:style style:name="T5" style:parent-style-name="DefaultParagraphFont" style:family="text">
      <style:text-properties fo:font-size="10pt" style:font-size-asian="10pt" style:font-size-complex="10pt"/>
    </style:style>
    <style:style style:name="T6" style:parent-style-name="DefaultParagraphFont" style:family="text">
      <style:text-properties fo:font-size="10pt" style:font-size-asian="10pt" style:font-size-complex="10pt"/>
    </style:style>
    <style:style style:name="T7" style:parent-style-name="DefaultParagraphFont" style:family="text">
      <style:text-properties fo:font-size="10pt" style:font-size-asian="10pt" style:font-size-complex="10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asian="Calibri" style:font-family-complex="Calibri"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GB"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back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1042in" svg:stroke-color="#0f69a5" svg:stroke-opacity="100%" draw:stroke-linejoin="round" svg:stroke-linecap="butt" style:horizontal-rel="page" style:vertical-rel="page" style:horizontal-pos="from-left" style:vertical-pos="from-top"/>
    </style:style>
    <style:style style:family="graphic" style:name="a4" style:parent-style-name="Graphics">
      <style:graphic-properties fo:border="0.01042in none" fo:background-color="transparent" style:wrap="parallel" style:wrap-contour="true" style:wrap-contour-mode="outside" style:horizontal-rel="page" style:vertical-rel="page" style:horizontal-pos="from-left" style:vertical-pos="from-top"/>
    </style:style>
  </office:automatic-styles>
  <office:master-styles>
    <style:master-page style:name="MP0" style:page-layout-name="PL0">
      <style:header>
        <text:p text:style-name="Header"><draw:custom-shape svg:width="5.72847in" svg:height="3.43681in" draw:z-index="251658752" draw:id="id0" draw:style-name="a2" draw:transform="translate(-2.86424in -1.7184in) rotate(0.7854) translate(2.86424in 1.7184in)" draw:name="PowerPlusWaterMarkObject357831064" text:anchor-type="paragraph"><svg:title/><svg:desc/><text:p text:style-name="a1" text:class-names="" text:cond-style-name=""><text:span text:style-name="a0" text:class-names="">DRAF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draw:connector draw:type="line" svg:x1="1.10278in" svg:y1="1.25972in" svg:x2="7.87431in" svg:y2="1.25972in" draw:z-index="251656704" draw:id="id1" draw:style-name="a3" draw:name="Line 22" text:anchor-type="paragraph"><svg:title/><svg:desc/></draw:connector><draw:frame draw:z-index="251657728" draw:style-name="a4" draw:name="Picture 0" text:anchor-type="paragraph" svg:x="5.98472in" svg:y="0.43333in" svg:width="1.90551in" svg:height="0.7874in" style:rel-width="scale" style:rel-height="scale"><draw:image xlink:href="media/image1.jpeg" xlink:type="simple" xlink:show="embed" xlink:actuate="onLoad"/><svg:title/><svg:desc>Image shows the SIA logo</svg:desc></draw:frame></text:p>
      </style:header>
      <style:footer>
        <text:p text:style-name="P2"><text:span text:style-name="T3">QUALSPEC/CP/0</text:span><text:span text:style-name="T4">8</text:span><text:span text:style-name="T5">-2026</text:span><text:span text:style-name="T6"><text:tab/>Page<text:s/></text:span><text:span text:style-name="T7"><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4T11:20:00Z</meta:creation-date>
    <dc:date>2026-08-24T11:20:00Z</dc:date>
    <meta:template xlink:href="Normal" xlink:type="simple"/>
    <meta:editing-cycles>1</meta:editing-cycles>
    <meta:editing-duration>PT0S</meta:editing-duration>
    <meta:user-defined meta:name="MSIP_Label_322fc373-70ce-4fd3-920a-a64be45af39b_Enabled">true</meta:user-defined>
    <meta:user-defined meta:name="MSIP_Label_322fc373-70ce-4fd3-920a-a64be45af39b_SetDate">2026-08-24T11:19:50Z</meta:user-defined>
    <meta:user-defined meta:name="MSIP_Label_322fc373-70ce-4fd3-920a-a64be45af39b_Method">Privileged</meta:user-defined>
    <meta:user-defined meta:name="MSIP_Label_322fc373-70ce-4fd3-920a-a64be45af39b_Name">OFFICIAL</meta:user-defined>
    <meta:user-defined meta:name="MSIP_Label_322fc373-70ce-4fd3-920a-a64be45af39b_SiteId">d52358aa-1088-40cf-b766-3ce893cd1493</meta:user-defined>
    <meta:user-defined meta:name="MSIP_Label_322fc373-70ce-4fd3-920a-a64be45af39b_ActionId">b38bf887-28f9-4e8d-8c7e-ab864766bab3</meta:user-defined>
    <meta:user-defined meta:name="MSIP_Label_322fc373-70ce-4fd3-920a-a64be45af39b_ContentBits">0</meta:user-defined>
    <meta:user-defined meta:name="MSIP_Label_322fc373-70ce-4fd3-920a-a64be45af39b_Tag">10, 0, 1, 1</meta:user-defined>
    <meta:document-statistic meta:page-count="18" meta:paragraph-count="47" meta:word-count="3587" meta:character-count="23987" meta:row-count="170" meta:non-whitespace-character-count="20447"/>
  </office:meta>
</office:document-meta>
</file>