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color="#000000"/>
    </style:style>
    <style:style style:name="ce3" style:family="table-cell" style:parent-style-name="Default" style:data-style-name="N0">
      <style:text-properties fo:color="#000000"/>
    </style:style>
    <style:style style:name="ce4" style:family="table-cell" style:parent-style-name="Paragraph_32_Han" style:data-style-name="N0">
      <style:table-cell-properties style:vertical-align="top" fo:wrap-option="wrap" fo:background-color="transparent" style:repeat-content="false"/>
      <style:paragraph-properties fo:text-align="start" fo:margin-left="0.353cm"/>
      <style:text-properties fo:color="#000000" fo:font-size="11pt" style:font-size-asian="11pt" style:font-size-complex="11pt"/>
    </style:style>
    <style:style style:name="ce5" style:family="table-cell" style:parent-style-name="Default" style:data-style-name="N0">
      <style:text-properties fo:color="#000000" fo:font-size="18pt" style:font-size-asian="18pt" style:font-size-complex="18pt" fo:font-weight="bold" style:font-weight-asian="bold" style:font-weight-complex="bold"/>
    </style:style>
    <style:style style:name="ce6" style:family="table-cell" style:parent-style-name="Hyperlink" style:data-style-name="N0">
      <style:table-cell-properties style:vertical-align="automatic" fo:background-color="transparent" style:repeat-content="false"/>
      <style:paragraph-properties fo:text-align="start" fo:margin-left="0.353cm"/>
      <style:text-properties fo:color="#000000" style:text-underline-style="solid" style:text-underline-type="single"/>
    </style:style>
    <style:style style:name="ce7" style:family="table-cell" style:parent-style-name="Heading_32_1_32_2" style:data-style-name="N0">
      <style:table-cell-properties style:vertical-align="automatic" fo:background-color="transparent" style:repeat-content="false"/>
      <style:paragraph-properties fo:text-align="start" fo:margin-left="0.353cm"/>
      <style:text-properties fo:color="#000000" fo:font-size="16pt" style:font-size-asian="16pt" style:font-size-complex="16pt" fo:font-weight="bold" style:font-weight-asian="bold" style:font-weight-complex="bold"/>
    </style:style>
    <style:style style:name="ce8" style:family="table-cell" style:parent-style-name="Heading_32_2_32_2" style:data-style-name="N0">
      <style:table-cell-properties style:vertical-align="automatic" fo:wrap-option="wrap" fo:background-color="transparent" style:repeat-content="false"/>
      <style:paragraph-properties fo:text-align="start" fo:margin-left="0.353cm"/>
      <style:text-properties fo:color="#000000" fo:font-size="16pt" style:font-size-asian="16pt" style:font-size-complex="16pt" fo:font-weight="bold" style:font-weight-asian="bold" style:font-weight-complex="bold"/>
    </style:style>
    <style:style style:name="ce9" style:family="table-cell" style:parent-style-name="Default" style:data-style-name="N0">
      <style:text-properties fo:color="#000000" fo:font-size="16pt" style:font-size-asian="16pt" style:font-size-complex="16pt"/>
    </style:style>
    <style:style style:name="ce10" style:family="table-cell" style:parent-style-name="Heading_32_2_32_2" style:data-style-name="N0">
      <style:table-cell-properties style:vertical-align="automatic" fo:background-color="transparent" style:repeat-content="false"/>
      <style:paragraph-properties fo:text-align="start" fo:margin-left="0.353cm"/>
      <style:text-properties fo:color="#000000" fo:font-size="11pt" style:font-size-asian="11pt" style:font-size-complex="11pt" fo:font-weight="bold" style:font-weight-asian="bold" style:font-weight-complex="bold"/>
    </style:style>
    <style:style style:name="ce11" style:family="table-cell" style:parent-style-name="Heading_32_2_32_2" style:data-style-name="N0">
      <style:table-cell-properties style:vertical-align="automatic" fo:wrap-option="wrap" fo:background-color="transparent" style:repeat-content="false"/>
      <style:paragraph-properties fo:text-align="start" fo:margin-left="0.353cm"/>
      <style:text-properties fo:color="#000000" fo:font-size="11pt" style:font-size-asian="11pt" style:font-size-complex="11pt" fo:font-weight="normal" style:font-weight-asian="normal" style:font-weight-complex="normal"/>
    </style:style>
    <style:style style:name="ce12" style:family="table-cell" style:parent-style-name="Hyperlink" style:data-style-name="N0">
      <style:table-cell-properties style:vertical-align="automatic" fo:wrap-option="wrap" fo:background-color="transparent" style:repeat-content="false"/>
      <style:paragraph-properties fo:text-align="start" fo:margin-left="0.353cm"/>
      <style:text-properties fo:color="#0563C1" style:text-underline-style="solid" style:text-underline-type="single"/>
    </style:style>
    <style:style style:name="ce13" style:family="table-cell" style:parent-style-name="Default" style:data-style-name="N0">
      <style:table-cell-properties style:vertical-align="automatic" fo:wrap-option="wrap" style:repeat-content="false"/>
      <style:paragraph-properties fo:text-align="start" fo:margin-left="0.353cm"/>
      <style:text-properties fo:color="#000000"/>
    </style:style>
    <style:style style:name="ce14" style:family="table-cell" style:parent-style-name="Default" style:data-style-name="N0">
      <style:table-cell-properties style:vertical-align="automatic" fo:wrap-option="wrap" style:repeat-content="false"/>
      <style:paragraph-properties fo:text-align="start" fo:margin-left="0.353cm"/>
      <style:text-properties fo:color="#000000"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353cm"/>
      <style:text-properties fo:color="#0563C1" style:text-underline-style="solid" style:text-underline-type="single"/>
    </style:style>
    <style:style style:name="ce16" style:family="table-cell" style:parent-style-name="Default" style:data-style-name="N0">
      <style:table-cell-properties style:vertical-align="automatic" style:repeat-content="false"/>
      <style:paragraph-properties fo:text-align="start" fo:margin-left="0.353cm"/>
      <style:text-properties fo:color="#000000"/>
    </style:style>
    <style:style style:name="ce17" style:family="table-cell" style:parent-style-name="Normal_32_2_32_10" style:data-style-name="N0">
      <style:table-cell-properties style:vertical-align="automatic" fo:background-color="transparent" style:cell-protect="protected" style:repeat-content="false"/>
      <style:paragraph-properties fo:text-align="start" fo:margin-left="0.353cm"/>
      <style:text-properties fo:color="#000000" fo:font-size="11pt" style:font-size-asian="11pt" style:font-size-complex="11pt"/>
    </style:style>
    <style:style style:name="ce18" style:family="table-cell" style:parent-style-name="Heading_32_1_32_3" style:data-style-name="N0">
      <style:table-cell-properties style:vertical-align="middle" fo:background-color="transparent" style:cell-protect="protected" style:repeat-content="false"/>
      <style:paragraph-properties fo:text-align="start" fo:margin-left="0.353cm"/>
      <style:text-properties fo:color="#000000" fo:font-size="16pt" style:font-size-asian="16pt" style:font-size-complex="16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style>
    <style:style style:name="ce20" style:family="table-cell" style:parent-style-name="Default" style:data-style-name="N0">
      <style:table-cell-properties style:vertical-align="middle" style:repeat-content="false"/>
      <style:paragraph-properties fo:text-align="start" fo:margin-left="0.353cm"/>
    </style:style>
    <style:style style:name="ce21" style:family="table-cell" style:parent-style-name="Default" style:data-style-name="N0">
      <style:table-cell-properties style:vertical-align="middle" style:repeat-content="false"/>
      <style:paragraph-properties fo:text-align="start" fo:margin-left="0cm"/>
      <style:text-properties fo:color="#000000"/>
    </style:style>
    <style:style style:name="ce22" style:family="table-cell" style:parent-style-name="Default" style:data-style-name="N0">
      <style:table-cell-properties style:vertical-align="middle" style:repeat-content="false"/>
      <style:paragraph-properties fo:text-align="start" fo:margin-left="0.353cm"/>
      <style:text-properties fo:color="#000000"/>
    </style:style>
    <style:style style:name="ce23" style:family="table-cell" style:parent-style-name="Default" style:data-style-name="N0">
      <style:table-cell-properties style:vertical-align="automatic" style:repeat-content="false"/>
      <style:paragraph-properties fo:text-align="start" fo:margin-left="0.353cm"/>
    </style:style>
    <style:style style:name="ce24" style:family="table-cell" style:parent-style-name="Default" style:data-style-name="N37">
      <style:table-cell-properties style:vertical-align="middle" style:repeat-content="false"/>
      <style:paragraph-properties fo:text-align="start" fo:margin-left="0cm"/>
      <style:text-properties fo:color="#000000"/>
    </style:style>
    <style:style style:name="ce25" style:family="table-cell" style:parent-style-name="Default" style:data-style-name="N0">
      <style:table-cell-properties style:vertical-align="top" fo:wrap-option="wrap"/>
      <style:text-properties fo:color="#000000"/>
    </style:style>
    <style:style style:name="ce26"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27" style:family="table-cell" style:parent-style-name="Default" style:data-style-name="N0">
      <style:text-properties fo:color="#FF0000"/>
    </style:style>
    <style:style style:name="ce28" style:family="table-cell" style:parent-style-name="Default" style:data-style-name="N0">
      <style:table-cell-properties style:vertical-align="top" style:repeat-content="false"/>
      <style:paragraph-properties fo:text-align="start" fo:margin-left="0.353cm"/>
      <style:text-properties fo:color="#000000"/>
    </style:style>
    <style:style style:name="ce29" style:family="table-cell" style:parent-style-name="Default" style:data-style-name="N0">
      <style:table-cell-properties style:vertical-align="top" fo:wrap-option="wrap" style:repeat-content="false"/>
      <style:paragraph-properties fo:text-align="start" fo:margin-left="0cm"/>
      <style:text-properties fo:color="#000000"/>
    </style:style>
    <style:style style:name="ce30" style:family="table-cell" style:parent-style-name="Default" style:data-style-name="N0">
      <style:table-cell-properties style:vertical-align="middle" style:repeat-content="false"/>
      <style:paragraph-properties fo:text-align="start" fo:margin-left="0cm"/>
      <style:text-properties fo:color="#000000" fo:font-size="10pt" style:font-size-asian="10pt" style:font-size-complex="10pt"/>
    </style:style>
    <style:style style:name="ce31" style:family="table-cell" style:parent-style-name="Default" style:data-style-name="N0">
      <style:table-cell-properties style:vertical-align="middle" style:repeat-content="false"/>
      <style:paragraph-properties fo:text-align="end" fo:margin-right="0cm"/>
      <style:text-properties fo:font-size="10pt" style:font-size-asian="10pt" style:font-size-complex="10pt"/>
    </style:style>
    <style:style style:name="ce32" style:family="table-cell" style:parent-style-name="Default" style:data-style-name="N3">
      <style:table-cell-properties style:vertical-align="automatic" style:repeat-content="false"/>
      <style:paragraph-properties fo:text-align="end" fo:margin-right="0cm"/>
    </style:style>
    <style:style style:name="ce33" style:family="table-cell" style:parent-style-name="Default" style:data-style-name="N3"/>
    <style:style style:name="ce34" style:family="table-cell" style:parent-style-name="Default" style:data-style-name="N0">
      <style:text-properties fo:color="#FF0000" fo:font-size="26pt" style:font-size-asian="26pt" style:font-size-complex="26pt"/>
    </style:style>
    <style:style style:name="ce35" style:family="table-cell" style:parent-style-name="Per_32_cent" style:data-style-name="N41"/>
    <style:style style:name="ce36"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353cm"/>
      <style:text-properties fo:color="#000000" fo:font-weight="bold" style:font-weight-asian="bold" style:font-weight-complex="bold"/>
    </style:style>
    <style:style style:name="ce37"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38" style:family="table-cell" style:parent-style-name="Default" style:data-style-name="N0">
      <style:table-cell-properties fo:background-color="#FFFFFF"/>
    </style:style>
    <style:style style:name="ce39" style:family="table-cell" style:parent-style-name="Default" style:data-style-name="N0">
      <style:table-cell-properties fo:background-color="#FFFFFF"/>
      <style:text-properties fo:font-weight="bold" style:font-weight-asian="bold" style:font-weight-complex="bold"/>
    </style:style>
    <style:style style:name="ce40" style:family="table-cell" style:parent-style-name="Default" style:data-style-name="N0">
      <style:table-cell-properties style:vertical-align="automatic" fo:background-color="#FFFFFF" style:repeat-content="false"/>
      <style:paragraph-properties fo:text-align="start" fo:margin-left="0cm"/>
    </style:style>
    <style:style style:name="ce41" style:family="table-cell" style:parent-style-name="Default" style:data-style-name="N0">
      <style:table-cell-properties fo:border="thin solid #000000" style:vertical-align="top" style:repeat-content="false"/>
      <style:paragraph-properties fo:text-align="start" fo:margin-left="0cm"/>
      <style:text-properties fo:color="#000000" fo:font-weight="bold" style:font-weight-asian="bold" style:font-weight-complex="bold"/>
    </style:style>
    <style:style style:name="ce42" style:family="table-cell" style:parent-style-name="Default" style:data-style-name="N0">
      <style:table-cell-properties style:vertical-align="automatic" style:repeat-content="false"/>
      <style:paragraph-properties fo:text-align="start" fo:margin-left="0cm"/>
      <style:text-properties fo:color="#000000"/>
    </style:style>
    <style:style style:name="ce43" style:family="table-cell" style:parent-style-name="Default" style:data-style-name="N38">
      <style:text-properties fo:color="#000000"/>
    </style:style>
    <style:style style:name="ce44" style:family="table-cell" style:parent-style-name="Default" style:data-style-name="N0">
      <style:table-cell-properties style:vertical-align="automatic" fo:wrap-option="wrap" fo:background-color="#FFFFFF"/>
    </style:style>
    <style:style style:name="ce45" style:family="table-cell" style:parent-style-name="Default" style:data-style-name="N0">
      <style:table-cell-properties style:vertical-align="top" fo:background-color="#FFFFFF" style:repeat-content="false"/>
      <style:paragraph-properties fo:text-align="start" fo:margin-left="0cm"/>
      <style:text-properties fo:color="#000000"/>
    </style:style>
    <style:style style:name="ce46" style:family="table-cell" style:parent-style-name="Normal_32_2_32_10" style:data-style-name="N0">
      <style:table-cell-properties style:vertical-align="top" fo:background-color="transparent" style:cell-protect="protected" style:repeat-content="false"/>
      <style:paragraph-properties fo:text-align="start" fo:margin-left="0.353cm"/>
      <style:text-properties fo:color="#000000" fo:font-size="11pt" style:font-size-asian="11pt" style:font-size-complex="11pt"/>
    </style:style>
    <style:style style:name="ce47" style:family="table-cell" style:parent-style-name="Default" style:data-style-name="N0">
      <style:table-cell-properties style:vertical-align="automatic" fo:background-color="#FFFFFF" style:repeat-content="false"/>
      <style:paragraph-properties fo:text-align="start" fo:margin-left="0.353cm"/>
    </style:style>
    <style:style style:name="ce48" style:family="table-cell" style:parent-style-name="Default" style:data-style-name="N0">
      <style:table-cell-properties style:vertical-align="automatic" fo:background-color="#FFFFFF" style:repeat-content="false"/>
      <style:paragraph-properties fo:text-align="start" fo:margin-left="0.353cm"/>
      <style:text-properties fo:font-weight="bold" style:font-weight-asian="bold" style:font-weight-complex="bold"/>
    </style:style>
    <style:style style:name="ce49" style:family="table-cell" style:parent-style-name="Default" style:data-style-name="N0">
      <style:table-cell-properties style:vertical-align="middle" style:repeat-content="false"/>
      <style:paragraph-properties fo:text-align="start" fo:margin-left="0.353cm"/>
      <style:text-properties fo:color="#FF0000"/>
    </style:style>
    <style:style style:name="ce50" style:family="table-cell" style:parent-style-name="Default" style:data-style-name="N0">
      <style:table-cell-properties style:vertical-align="middle" style:repeat-content="false"/>
      <style:paragraph-properties fo:text-align="start" fo:margin-left="0cm"/>
      <style:text-properties fo:color="#FF0000"/>
    </style:style>
    <style:style style:name="ce51" style:family="table-cell" style:parent-style-name="Default" style:data-style-name="N0">
      <style:table-cell-properties style:vertical-align="automatic" fo:background-color="#FFFFFF" style:repeat-content="false"/>
      <style:paragraph-properties fo:text-align="start" fo:margin-left="0.353cm"/>
      <style:text-properties fo:font-size="16pt" style:font-size-asian="16pt" style:font-size-complex="16pt" fo:font-weight="bold" style:font-weight-asian="bold" style:font-weight-complex="bold"/>
    </style:style>
    <style:style style:name="ce52" style:family="table-cell" style:parent-style-name="Hyperlink" style:data-style-name="N0">
      <style:table-cell-properties style:vertical-align="automatic" fo:background-color="#FFFFFF" style:repeat-content="false"/>
      <style:paragraph-properties fo:text-align="start" fo:margin-left="0.353cm"/>
      <style:text-properties fo:color="#000000" style:text-underline-style="none" style:text-underline-type="none"/>
    </style:style>
    <style:style style:name="ce53" style:family="table-cell" style:parent-style-name="Hyperlink" style:data-style-name="N0">
      <style:table-cell-properties style:vertical-align="automatic" fo:wrap-option="wrap" fo:background-color="#FFFFFF" style:repeat-content="false"/>
      <style:paragraph-properties fo:text-align="start" fo:margin-left="0.353cm"/>
      <style:text-properties fo:color="#000000" style:text-underline-style="none" style:text-underline-type="none"/>
    </style:style>
    <style:style style:name="ce54" style:family="table-cell" style:parent-style-name="Default" style:data-style-name="N0">
      <style:table-cell-properties fo:border="thin solid #000000" style:vertical-align="top"/>
      <style:text-properties fo:color="#000000" fo:font-weight="bold" style:font-weight-asian="bold" style:font-weight-complex="bold"/>
    </style:style>
    <style:style style:name="ce55" style:family="table-cell" style:parent-style-name="Hyperlink" style:data-style-name="N0">
      <style:table-cell-properties style:vertical-align="top" fo:background-color="#FFFFFF" style:repeat-content="false"/>
      <style:paragraph-properties fo:text-align="start" fo:margin-left="0.353cm"/>
      <style:text-properties fo:color="#000000" style:text-underline-style="solid" style:text-underline-type="single"/>
    </style:style>
    <style:style style:name="ce56" style:family="table-cell" style:parent-style-name="Default" style:data-style-name="N0">
      <style:table-cell-properties style:vertical-align="top" fo:background-color="#FFFFFF" style:repeat-content="false"/>
      <style:paragraph-properties fo:text-align="start" fo:margin-left="0.353cm"/>
    </style:style>
    <style:style style:name="ce57" style:family="table-cell" style:parent-style-name="Default" style:data-style-name="N0">
      <style:table-cell-properties style:vertical-align="automatic" fo:wrap-option="wrap" fo:background-color="#FFFFFF" style:repeat-content="false"/>
      <style:paragraph-properties fo:text-align="start" fo:margin-left="0.353cm"/>
    </style:style>
    <style:style style:name="ce58" style:family="table-cell" style:parent-style-name="Default" style:data-style-name="N0">
      <style:table-cell-properties style:vertical-align="top" fo:wrap-option="wrap" fo:background-color="#FFFFFF" style:repeat-content="false"/>
      <style:paragraph-properties fo:text-align="start" fo:margin-left="0.353cm"/>
    </style:style>
    <style:style style:name="ce59" style:family="table-cell" style:parent-style-name="Default" style:data-style-name="N0">
      <style:table-cell-properties style:vertical-align="top" fo:background-color="#FFFFFF" style:repeat-content="false"/>
      <style:paragraph-properties fo:text-align="start" fo:margin-left="0.353cm"/>
      <style:text-properties fo:color="#000000"/>
    </style:style>
    <style:style style:name="ce60" style:family="table-cell" style:parent-style-name="Default" style:data-style-name="N0">
      <style:table-cell-properties fo:border-top="none" fo:border-bottom="thin solid #000000" fo:border-left="none" fo:border-right="none" style:vertical-align="top" style:repeat-content="false"/>
      <style:paragraph-properties fo:text-align="end" fo:margin-right="0cm"/>
      <style:text-properties fo:color="#000000" fo:font-weight="bold" style:font-weight-asian="bold" style:font-weight-complex="bold"/>
    </style:style>
    <style:style style:name="ce61" style:family="table-cell" style:parent-style-name="Default" style:data-style-name="N0">
      <style:table-cell-properties fo:border-top="none" fo:border-bottom="thin solid #000000" fo:border-left="none" fo:border-right="none" style:vertical-align="top" style:repeat-content="false"/>
      <style:paragraph-properties fo:text-align="end" fo:margin-right="0cm"/>
      <style:text-properties fo:font-weight="bold" style:font-weight-asian="bold" style:font-weight-complex="bold"/>
    </style:style>
    <style:style style:name="ce62"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353cm"/>
      <style:text-properties fo:font-weight="bold" style:font-weight-asian="bold" style:font-weight-complex="bold"/>
    </style:style>
    <style:style style:name="ce63" style:family="table-cell" style:parent-style-name="Per_32_cent" style:data-style-name="N41">
      <style:table-cell-properties style:vertical-align="automatic" style:repeat-content="false"/>
      <style:paragraph-properties fo:text-align="start" fo:margin-left="0.353cm"/>
    </style:style>
    <style:style style:name="ce64"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font-weight="bold" style:font-weight-asian="bold" style:font-weight-complex="bold"/>
    </style:style>
    <style:style style:name="ce6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353cm"/>
      <style:text-properties fo:font-weight="bold" style:font-weight-asian="bold" style:font-weight-complex="bold"/>
    </style:style>
    <style:style style:name="ce66"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353cm"/>
      <style:text-properties fo:color="#000000" fo:font-weight="bold" style:font-weight-asian="bold" style:font-weight-complex="bold"/>
    </style:style>
    <style:style style:name="ce67" style:family="table-cell" style:parent-style-name="Default" style:data-style-name="N0">
      <style:table-cell-properties style:vertical-align="automatic" style:repeat-content="false"/>
      <style:paragraph-properties fo:text-align="start" fo:margin-left="0.353cm"/>
      <style:text-properties fo:font-size="16pt" style:font-size-asian="16pt" style:font-size-complex="16pt" fo:font-weight="bold" style:font-weight-asian="bold" style:font-weight-complex="bold"/>
    </style:style>
    <style:style style:name="ce68" style:family="table-cell" style:parent-style-name="Default" style:data-style-name="N0">
      <style:table-cell-properties fo:border-top="none" fo:border-bottom="thin solid #000000" fo:border-left="none" fo:border-right="none" style:vertical-align="top" fo:wrap-option="wrap" style:repeat-content="false"/>
      <style:paragraph-properties fo:text-align="end" fo:margin-right="0cm"/>
      <style:text-properties fo:color="#000000" fo:font-weight="bold" style:font-weight-asian="bold" style:font-weight-complex="bold"/>
    </style:style>
    <style:style style:name="ce69" style:family="table-cell" style:parent-style-name="Default" style:data-style-name="N0">
      <style:table-cell-properties style:vertical-align="top" fo:background-color="#FFFFFF" style:repeat-content="false"/>
      <style:paragraph-properties fo:text-align="start" fo:margin-left="0.353cm"/>
      <style:text-properties fo:color="#FF0000"/>
    </style:style>
    <style:style style:name="ce70" style:family="table-cell" style:parent-style-name="Default" style:data-style-name="N0">
      <style:table-cell-properties style:vertical-align="automatic" fo:wrap-option="wrap" fo:background-color="#FFFFFF" style:repeat-content="false"/>
      <style:paragraph-properties fo:text-align="start" fo:margin-left="0.353cm"/>
      <style:text-properties fo:color="#FF0000"/>
    </style:style>
    <style:style style:name="ce7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font-weight="bold" style:font-weight-asian="bold" style:font-weight-complex="bold"/>
    </style:style>
    <style:style style:name="ce72"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353cm"/>
      <style:text-properties fo:font-weight="bold" style:font-weight-asian="bold" style:font-weight-complex="bold"/>
    </style:style>
    <style:style style:name="ce73"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fo:font-weight="bold" style:font-weight-asian="bold" style:font-weight-complex="bold"/>
    </style:style>
    <style:style style:name="ce74"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353cm"/>
      <style:text-properties fo:color="#000000" fo:font-weight="bold" style:font-weight-asian="bold" style:font-weight-complex="bold"/>
    </style:style>
    <style:style style:name="ce75" style:family="table-cell" style:parent-style-name="Default" style:data-style-name="N0">
      <style:table-cell-properties style:vertical-align="automatic" fo:wrap-option="wrap" fo:background-color="#FFFFFF" style:repeat-content="false"/>
      <style:paragraph-properties fo:text-align="start" fo:margin-left="0.353cm"/>
      <style:text-properties fo:color="#000000"/>
    </style:style>
    <style:style style:name="ce76" style:family="table-cell" style:parent-style-name="Heading_32_2_32_2" style:data-style-name="N0">
      <style:table-cell-properties style:vertical-align="top" fo:wrap-option="wrap" fo:background-color="transparent" style:repeat-content="false"/>
      <style:paragraph-properties fo:text-align="start" fo:margin-left="0.353cm"/>
      <style:text-properties fo:color="#000000" fo:font-size="11pt" style:font-size-asian="11pt" style:font-size-complex="11pt" fo:font-weight="normal" style:font-weight-asian="normal" style:font-weight-complex="normal"/>
    </style:style>
    <style:style style:name="ce77" style:family="table-cell" style:parent-style-name="Default" style:data-style-name="N0">
      <style:table-cell-properties style:vertical-align="middle" style:repeat-content="false"/>
      <style:paragraph-properties fo:text-align="start" fo:margin-left="0.353cm"/>
      <style:text-properties fo:color="#000000"/>
    </style:style>
    <style:style style:name="ce78" style:family="table-cell" style:parent-style-name="Normal_32_2_32_10" style:data-style-name="N0">
      <style:table-cell-properties style:vertical-align="middle" fo:background-color="transparent" style:cell-protect="protected" style:repeat-content="false"/>
      <style:paragraph-properties fo:text-align="start" fo:margin-left="0.353cm"/>
      <style:text-properties fo:color="#000000" fo:font-size="11pt" style:font-size-asian="11pt" style:font-size-complex="11pt"/>
    </style:style>
    <style:style style:name="ce79" style:family="table-cell" style:parent-style-name="Normal_32_2_32_10" style:data-style-name="N0">
      <style:table-cell-properties style:vertical-align="middle" fo:background-color="transparent" style:cell-protect="protected" style:repeat-content="false"/>
      <style:paragraph-properties fo:text-align="start" fo:margin-left="0.353cm" style:writing-mode="lr"/>
      <style:text-properties fo:color="#000000" fo:font-size="10pt" style:font-size-asian="10pt" style:font-size-complex="10pt" fo:font-weight="bold" style:font-weight-asian="bold" style:font-weight-complex="bold"/>
    </style:style>
    <style:style style:name="ce80" style:family="table-cell" style:parent-style-name="Normal_32_2_32_10" style:data-style-name="N0">
      <style:table-cell-properties style:vertical-align="middle" fo:background-color="transparent" style:cell-protect="protected" style:repeat-content="false"/>
      <style:paragraph-properties fo:text-align="start" fo:margin-left="0.353cm"/>
      <style:text-properties fo:color="#000000" fo:font-size="10pt" style:font-size-asian="10pt" style:font-size-complex="10pt" fo:font-weight="bold" style:font-weight-asian="bold" style:font-weight-complex="bold"/>
    </style:style>
    <style:style style:name="ce81" style:family="table-cell" style:parent-style-name="Normal_32_2_32_10" style:data-style-name="N0">
      <style:table-cell-properties style:vertical-align="middle" fo:background-color="transparent" style:cell-protect="protected" style:repeat-content="false"/>
      <style:paragraph-properties fo:text-align="start" fo:margin-left="0.353cm"/>
      <style:text-properties fo:color="#000000" fo:font-size="10pt" style:font-size-asian="10pt" style:font-size-complex="10pt"/>
    </style:style>
    <style:style style:name="ce82" style:family="table-cell" style:parent-style-name="Default" style:data-style-name="N0">
      <style:table-cell-properties style:vertical-align="middle" style:repeat-content="false"/>
      <style:paragraph-properties fo:text-align="start" fo:margin-left="0.353cm"/>
      <style:text-properties fo:font-weight="bold" style:font-weight-asian="bold" style:font-weight-complex="bold"/>
    </style:style>
    <style:style style:name="ce83" style:family="table-cell" style:parent-style-name="Heading_32_1_32_2" style:data-style-name="N0">
      <style:table-cell-properties style:vertical-align="middle" fo:wrap-option="wrap" fo:background-color="transparent" style:repeat-content="false"/>
      <style:paragraph-properties fo:text-align="start" fo:margin-left="0.353cm"/>
      <style:text-properties fo:color="#000000" fo:font-size="16pt" style:font-size-asian="16pt" style:font-size-complex="16pt" fo:font-weight="bold" style:font-weight-asian="bold" style:font-weight-complex="bold"/>
    </style:style>
    <style:style style:name="ce84" style:family="table-cell" style:parent-style-name="Paragraph_32_Han" style:data-style-name="N0">
      <style:table-cell-properties style:vertical-align="automatic" fo:wrap-option="wrap" fo:background-color="transparent" style:repeat-content="false"/>
      <style:paragraph-properties fo:text-align="start" fo:margin-left="0.353cm"/>
      <style:text-properties fo:color="#000000" fo:font-size="11pt" style:font-size-asian="11pt" style:font-size-complex="11pt"/>
    </style:style>
    <style:style style:name="ce85" style:family="table-cell" style:parent-style-name="Default" style:data-style-name="N3">
      <style:table-cell-properties fo:border="thin solid #000000" style:vertical-align="top" style:repeat-content="false"/>
      <style:paragraph-properties fo:text-align="end" fo:margin-right="0cm"/>
      <style:text-properties fo:color="#000000" fo:font-weight="bold" style:font-weight-asian="bold" style:font-weight-complex="bold"/>
    </style:style>
    <style:style style:name="ce86" style:family="table-cell" style:parent-style-name="Default" style:data-style-name="N3">
      <style:table-cell-properties style:vertical-align="top" style:repeat-content="false"/>
      <style:paragraph-properties fo:text-align="end" fo:margin-right="0cm"/>
      <style:text-properties fo:color="#000000"/>
    </style:style>
    <style:style style:name="ce87" style:family="table-cell" style:parent-style-name="Default" style:data-style-name="N3">
      <style:table-cell-properties fo:border="thin solid #000000" style:vertical-align="top"/>
      <style:text-properties fo:color="#000000" fo:font-weight="bold" style:font-weight-asian="bold" style:font-weight-complex="bold"/>
    </style:style>
    <style:style style:name="ce88" style:family="table-cell" style:parent-style-name="Default" style:data-style-name="N0">
      <style:table-cell-properties style:vertical-align="automatic" style:repeat-content="false"/>
      <style:paragraph-properties fo:text-align="start" fo:margin-left="0cm"/>
      <style:text-properties fo:color="#000000"/>
    </style:style>
    <style:style style:name="ce89" style:family="table-cell" style:parent-style-name="Default" style:data-style-name="N38">
      <style:table-cell-properties style:vertical-align="automatic" style:repeat-content="false"/>
      <style:paragraph-properties fo:text-align="start" fo:margin-left="0cm"/>
      <style:text-properties fo:color="#000000"/>
    </style:style>
    <style:style style:name="ce90" style:family="table-cell" style:parent-style-name="Comma_32_8" style:data-style-name="N30">
      <style:table-cell-properties style:vertical-align="automatic" fo:background-color="transparent" style:repeat-content="false"/>
      <style:paragraph-properties fo:text-align="start" fo:margin-left="0cm"/>
      <style:text-properties fo:color="#000000"/>
    </style:style>
    <style:style style:name="ce91" style:family="table-cell" style:parent-style-name="Default" style:data-style-name="N0">
      <style:table-cell-properties fo:border="thin solid #000000" style:vertical-align="top" style:repeat-content="false"/>
      <style:paragraph-properties fo:text-align="end" fo:margin-right="0cm"/>
      <style:text-properties fo:color="#000000" fo:font-weight="bold" style:font-weight-asian="bold" style:font-weight-complex="bold"/>
    </style:style>
    <style:style style:name="ce92" style:family="table-cell" style:parent-style-name="Default" style:data-style-name="N0">
      <style:table-cell-properties style:vertical-align="automatic" style:repeat-content="false"/>
      <style:paragraph-properties fo:text-align="end" fo:margin-right="0cm"/>
    </style:style>
    <style:style style:name="ce93" style:family="table-cell" style:parent-style-name="Hyperlink" style:data-style-name="N0">
      <style:table-cell-properties style:vertical-align="automatic" fo:background-color="#FFFFFF" style:repeat-content="false"/>
      <style:paragraph-properties fo:text-align="start" fo:margin-left="0.353cm"/>
      <style:text-properties fo:color="#000000" style:text-underline-style="solid" style:text-underline-type="single"/>
    </style:style>
    <style:style style:name="ce94" style:family="table-cell" style:parent-style-name="Per_32_cent" style:data-style-name="N13">
      <style:table-cell-properties fo:background-color="transparent"/>
    </style:style>
    <style:style style:name="ce95" style:family="table-cell" style:parent-style-name="Comma_32_8" style:data-style-name="N36">
      <style:table-cell-properties style:vertical-align="automatic" fo:background-color="transparent"/>
      <style:text-properties fo:color="#000000"/>
    </style:style>
    <style:style style:name="ce96" style:family="table-cell" style:parent-style-name="Default" style:data-style-name="N3">
      <style:table-cell-properties style:vertical-align="middle"/>
      <style:text-properties fo:color="#000000"/>
    </style:style>
    <style:style style:name="ce97" style:family="table-cell" style:parent-style-name="Comma_32_8" style:data-style-name="N3">
      <style:table-cell-properties style:vertical-align="automatic" fo:background-color="transparent" style:repeat-content="false"/>
      <style:paragraph-properties fo:text-align="end" fo:margin-right="0cm"/>
      <style:text-properties fo:color="#000000"/>
    </style:style>
    <style:style style:name="ce98" style:family="table-cell" style:parent-style-name="Comma_32_8" style:data-style-name="N36">
      <style:table-cell-properties style:vertical-align="automatic" fo:background-color="transparent" style:repeat-content="false"/>
      <style:paragraph-properties fo:text-align="start" fo:margin-left="0.353cm"/>
      <style:text-properties fo:color="#000000"/>
    </style:style>
    <style:style style:name="ce99" style:family="table-cell" style:parent-style-name="Comma_32_8" style:data-style-name="N3">
      <style:table-cell-properties style:vertical-align="automatic" fo:background-color="transparent" style:repeat-content="false"/>
      <style:paragraph-properties fo:text-align="end" fo:margin-right="0cm"/>
    </style:style>
    <style:style style:name="ce100" style:family="table-cell" style:parent-style-name="Per_32_cent" style:data-style-name="N0">
      <style:table-cell-properties style:vertical-align="automatic" fo:background-color="transparent" style:repeat-content="false"/>
      <style:paragraph-properties fo:text-align="start" fo:margin-left="0cm"/>
      <style:text-properties fo:color="#000000"/>
    </style:style>
    <style:style style:name="ce101" style:family="table-cell" style:parent-style-name="Comma_32_8" style:data-style-name="N3">
      <style:table-cell-properties style:vertical-align="automatic" fo:background-color="transparent"/>
      <style:text-properties fo:color="#000000"/>
    </style:style>
    <style:style style:name="ce102" style:family="table-cell" style:parent-style-name="Comma_32_8" style:data-style-name="N3">
      <style:table-cell-properties style:vertical-align="automatic" fo:background-color="transparent"/>
      <style:text-properties fo:color="#000000"/>
    </style:style>
    <style:style style:name="ce103" style:family="table-cell" style:parent-style-name="Default" style:data-style-name="N0">
      <style:table-cell-properties style:vertical-align="middle" fo:background-color="#FFFFFF" style:repeat-content="false"/>
      <style:paragraph-properties fo:text-align="start" fo:margin-left="0.353cm"/>
      <style:text-properties fo:color="#000000"/>
    </style:style>
    <style:style style:name="ce104" style:family="table-cell" style:parent-style-name="Default" style:data-style-name="N3">
      <style:table-cell-properties style:vertical-align="middle" style:repeat-content="false"/>
      <style:paragraph-properties fo:text-align="start" fo:margin-left="0.353cm"/>
    </style:style>
    <style:style style:name="ce105" style:family="table-cell" style:parent-style-name="Default" style:data-style-name="N3">
      <style:table-cell-properties style:vertical-align="automatic" style:repeat-content="false"/>
      <style:paragraph-properties fo:text-align="start" fo:margin-left="0.353cm"/>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0.5505555555556cm"/>
    </style:style>
    <style:style style:name="co2" style:family="table-column">
      <style:table-column-properties fo:break-before="auto" style:column-width="1.905cm"/>
    </style:style>
    <style:style style:name="co3" style:family="table-column">
      <style:table-column-properties fo:break-before="auto" style:column-width="10.8655555555556cm"/>
    </style:style>
    <style:style style:name="co4" style:family="table-column">
      <style:table-column-properties fo:break-before="auto" style:column-width="5.09763888888889cm"/>
    </style:style>
    <style:style style:name="co5" style:family="table-column">
      <style:table-column-properties fo:break-before="auto" style:column-width="23.8301388888889cm"/>
    </style:style>
    <style:style style:name="co6" style:family="table-column">
      <style:table-column-properties fo:break-before="auto" style:column-width="2.29305555555556cm"/>
    </style:style>
    <style:style style:name="co7" style:family="table-column">
      <style:table-column-properties fo:break-before="auto" style:column-width="1.81680555555556cm"/>
    </style:style>
    <style:style style:name="co8" style:family="table-column">
      <style:table-column-properties fo:break-before="auto" style:column-width="4.88597222222222cm"/>
    </style:style>
    <style:style style:name="co9" style:family="table-column">
      <style:table-column-properties fo:break-before="auto" style:column-width="26.2113888888889cm"/>
    </style:style>
    <style:style style:name="co10" style:family="table-column">
      <style:table-column-properties fo:break-before="auto" style:column-width="3.13972222222222cm"/>
    </style:style>
    <style:style style:name="co11" style:family="table-column">
      <style:table-column-properties fo:break-before="auto" style:column-width="42.2451388888889cm"/>
    </style:style>
    <style:style style:name="co12" style:family="table-column">
      <style:table-column-properties fo:break-before="auto" style:column-width="2.11666666666667cm"/>
    </style:style>
    <style:style style:name="co13" style:family="table-column">
      <style:table-column-properties fo:break-before="auto" style:column-width="29.1394444444444cm"/>
    </style:style>
    <style:style style:name="co14" style:family="table-column">
      <style:table-column-properties fo:break-before="auto" style:column-width="2.2225cm"/>
    </style:style>
    <style:style style:name="co15" style:family="table-column">
      <style:table-column-properties fo:break-before="auto" style:column-width="2.24013888888889cm"/>
    </style:style>
    <style:style style:name="co16" style:family="table-column">
      <style:table-column-properties fo:break-before="auto" style:column-width="3.29847222222222cm"/>
    </style:style>
    <style:style style:name="co17" style:family="table-column">
      <style:table-column-properties fo:break-before="auto" style:column-width="5.83847222222222cm"/>
    </style:style>
    <style:style style:name="co18" style:family="table-column">
      <style:table-column-properties fo:break-before="auto" style:column-width="1.83444444444444cm"/>
    </style:style>
    <style:style style:name="co19" style:family="table-column">
      <style:table-column-properties fo:break-before="auto" style:column-width="2.34597222222222cm"/>
    </style:style>
    <style:style style:name="co20" style:family="table-column">
      <style:table-column-properties fo:break-before="auto" style:column-width="3.51013888888889cm"/>
    </style:style>
    <style:style style:name="co21" style:family="table-column">
      <style:table-column-properties fo:break-before="auto" style:column-width="2.54cm"/>
    </style:style>
    <style:style style:name="co22" style:family="table-column">
      <style:table-column-properties fo:break-before="auto" style:column-width="3.72180555555556cm"/>
    </style:style>
    <style:style style:name="co23" style:family="table-column">
      <style:table-column-properties fo:break-before="auto" style:column-width="3.51013888888889cm" style:use-optimal-column-width="true"/>
    </style:style>
    <style:style style:name="co24" style:family="table-column">
      <style:table-column-properties fo:break-before="auto" style:column-width="2.50472222222222cm" style:use-optimal-column-width="true"/>
    </style:style>
    <style:style style:name="co25" style:family="table-column">
      <style:table-column-properties fo:break-before="auto" style:column-width="1.92263888888889cm" style:use-optimal-column-width="true"/>
    </style:style>
    <style:style style:name="co26" style:family="table-column">
      <style:table-column-properties fo:break-before="auto" style:column-width="2.55763888888889cm" style:use-optimal-column-width="true"/>
    </style:style>
    <style:style style:name="co27" style:family="table-column">
      <style:table-column-properties fo:break-before="auto" style:column-width="3.66888888888889cm" style:use-optimal-column-width="true"/>
    </style:style>
    <style:style style:name="co28" style:family="table-column">
      <style:table-column-properties fo:break-before="auto" style:column-width="4.07458333333333cm"/>
    </style:style>
    <style:style style:name="co29" style:family="table-column">
      <style:table-column-properties fo:break-before="auto" style:column-width="3.93347222222222cm"/>
    </style:style>
    <style:style style:name="co30" style:family="table-column">
      <style:table-column-properties fo:break-before="auto" style:column-width="3.29847222222222cm" style:use-optimal-column-width="true"/>
    </style:style>
    <style:style style:name="co31" style:family="table-column">
      <style:table-column-properties fo:break-before="auto" style:column-width="3.22791666666667cm"/>
    </style:style>
    <style:style style:name="co32" style:family="table-column">
      <style:table-column-properties fo:break-before="auto" style:column-width="3.93347222222222cm" style:use-optimal-column-width="true"/>
    </style:style>
    <style:style style:name="co33" style:family="table-column">
      <style:table-column-properties fo:break-before="auto" style:column-width="3.70416666666667cm"/>
    </style:style>
    <style:style style:name="co34" style:family="table-column">
      <style:table-column-properties fo:break-before="auto" style:column-width="2.32833333333333cm" style:use-optimal-column-width="true"/>
    </style:style>
    <style:style style:name="co35" style:family="table-column">
      <style:table-column-properties fo:break-before="auto" style:column-width="1.79916666666667cm" style:use-optimal-column-width="true"/>
    </style:style>
    <style:style style:name="co36" style:family="table-column">
      <style:table-column-properties fo:break-before="auto" style:column-width="2.98097222222222cm"/>
    </style:style>
    <style:style style:name="co37" style:family="table-column">
      <style:table-column-properties fo:break-before="auto" style:column-width="3.35138888888889cm"/>
    </style:style>
    <style:style style:name="co38" style:family="table-column">
      <style:table-column-properties fo:break-before="auto" style:column-width="2.18722222222222cm"/>
    </style:style>
    <style:style style:name="co39" style:family="table-column">
      <style:table-column-properties fo:break-before="auto" style:column-width="3.82763888888889cm" style:use-optimal-column-width="true"/>
    </style:style>
    <style:style style:name="co40" style:family="table-column">
      <style:table-column-properties fo:break-before="auto" style:column-width="3.19263888888889cm" style:use-optimal-column-width="true"/>
    </style:style>
    <style:style style:name="co41" style:family="table-column">
      <style:table-column-properties fo:break-before="auto" style:column-width="4.03930555555556cm" style:use-optimal-column-width="true"/>
    </style:style>
    <style:style style:name="co42" style:family="table-column">
      <style:table-column-properties fo:break-before="auto" style:column-width="2.08138888888889cm" style:use-optimal-column-width="true"/>
    </style:style>
    <style:style style:name="co43" style:family="table-column">
      <style:table-column-properties fo:break-before="auto" style:column-width="4.67430555555556cm"/>
    </style:style>
    <style:style style:name="ro1" style:family="table-row">
      <style:table-row-properties style:row-height="29.1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35.15pt" style:use-optimal-row-height="false" fo:break-before="auto"/>
    </style:style>
    <style:style style:name="ro4" style:family="table-row">
      <style:table-row-properties style:row-height="87.65pt" style:use-optimal-row-height="false" fo:break-before="auto"/>
    </style:style>
    <style:style style:name="ro5" style:family="table-row">
      <style:table-row-properties style:row-height="56pt" style:use-optimal-row-height="true" fo:break-before="auto"/>
    </style:style>
    <style:style style:name="ro6" style:family="table-row">
      <style:table-row-properties style:row-height="70pt" style:use-optimal-row-height="true" fo:break-before="auto"/>
    </style:style>
    <style:style style:name="ro7" style:family="table-row">
      <style:table-row-properties style:row-height="42pt" style:use-optimal-row-height="true" fo:break-before="auto"/>
    </style:style>
    <style:style style:name="ro8" style:family="table-row">
      <style:table-row-properties style:row-height="84pt" style:use-optimal-row-height="true" fo:break-before="auto"/>
    </style:style>
    <style:style style:name="ro9" style:family="table-row">
      <style:table-row-properties style:row-height="359.5pt" style:use-optimal-row-height="false" fo:break-before="auto"/>
    </style:style>
    <style:style style:name="ro10" style:family="table-row">
      <style:table-row-properties style:row-height="378pt" style:use-optimal-row-height="true" fo:break-before="auto"/>
    </style:style>
    <style:style style:name="ro11" style:family="table-row">
      <style:table-row-properties style:row-height="25.5pt" style:use-optimal-row-height="false" fo:break-before="auto"/>
    </style:style>
    <style:style style:name="ro12" style:family="table-row">
      <style:table-row-properties style:row-height="14pt" style:use-optimal-row-height="true" fo:break-before="auto"/>
    </style:style>
    <style:style style:name="ro13" style:family="table-row">
      <style:table-row-properties style:row-height="0pt" style:use-optimal-row-height="false" fo:break-before="auto"/>
    </style:style>
    <style:style style:name="ro14" style:family="table-row">
      <style:table-row-properties style:row-height="20pt" style:use-optimal-row-height="true" fo:break-before="auto"/>
    </style:style>
    <style:style style:name="ro15" style:family="table-row">
      <style:table-row-properties style:row-height="29.5pt" style:use-optimal-row-height="false" fo:break-before="auto"/>
    </style:style>
    <style:style style:name="ro16" style:family="table-row">
      <style:table-row-properties style:row-height="28pt" style:use-optimal-row-height="true" fo:break-before="auto"/>
    </style:style>
    <style:style style:name="ro17" style:family="table-row">
      <style:table-row-properties style:row-height="98pt" style:use-optimal-row-height="true" fo:break-before="auto"/>
    </style:style>
    <style:style style:name="ro18" style:family="table-row">
      <style:table-row-properties style:row-height="14.15pt" style:use-optimal-row-height="false" fo:break-before="auto"/>
    </style:style>
    <style:style style:name="ro19" style:family="table-row">
      <style:table-row-properties style:row-height="43pt" style:use-optimal-row-height="false" fo:break-before="auto"/>
    </style:style>
    <style:style style:name="ro20" style:family="table-row">
      <style:table-row-properties style:row-height="28pt" style:use-optimal-row-height="false" fo:break-before="auto"/>
    </style:style>
    <style:style style:name="ro21" style:family="table-row">
      <style:table-row-properties style:row-height="2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2" table:default-cell-style-name="ce3"/>
        <table:table-column table:style-name="co3" table:default-cell-style-name="ce3"/>
        <table:table-column table:style-name="co2" table:number-columns-repeated="16380" table:default-cell-style-name="ce3"/>
        <table:table-row table:style-name="ro1">
          <table:table-cell office:value-type="string" table:style-name="ce83">
            <text:p>Cover Sheet: Information about Smart Meters Statistics in Great Britain, quarterly report to end June 2026</text:p>
          </table:table-cell>
          <table:table-cell table:style-name="ce2">
            <draw:frame draw:z-index="1" draw:id="id0" draw:style-name="a0" draw:name="Picture 1" svg:x="0.11744in" svg:y="0.12337in" svg:width="1.83895in" svg:height="0.70817in" style:rel-width="scale" style:rel-height="scale">
              <draw:image xlink:href="media/image1.png" xlink:type="simple" xlink:show="embed" xlink:actuate="onLoad"/>
              <svg:title/>
              <svg:desc>UK Government Logo</svg:desc>
            </draw:frame>
          </table:table-cell>
          <table:table-cell table:number-columns-repeated="16382" table:style-name="ce3"/>
        </table:table-row>
        <table:table-row table:style-name="ro2">
          <table:table-cell office:value-type="string" table:style-name="ce4">
            <text:p>This spreadsheet contains the data tables published alongside the quarterly report on Smart Meters Statistics by the Department for Energy Security and Net Zero</text:p>
          </table:table-cell>
          <table:table-cell table:style-name="ce1"/>
          <table:table-cell table:style-name="ce5"/>
          <table:table-cell table:number-columns-repeated="16381"/>
        </table:table-row>
        <table:table-row table:style-name="ro2">
          <table:table-cell office:value-type="string" table:style-name="ce6">
            <text:p><text:a xlink:href="https://www.gov.uk/government/collections/smart-meters-statistics">The latest report and previous publications (opens in a new window)</text:a></text:p>
          </table:table-cell>
          <table:table-cell table:number-columns-repeated="16383" table:style-name="ce3"/>
        </table:table-row>
        <table:table-row table:style-name="ro3">
          <table:table-cell office:value-type="string" table:style-name="ce7">
            <text:p>Publication dates</text:p>
          </table:table-cell>
          <table:table-cell table:number-columns-repeated="16383" table:style-name="ce3"/>
        </table:table-row>
        <table:table-row table:style-name="ro2">
          <table:table-cell office:value-type="string" table:style-name="ce84">
            <text:p>Publication date: 27 August 2026</text:p>
          </table:table-cell>
          <table:table-cell table:number-columns-repeated="16383" table:style-name="ce3"/>
        </table:table-row>
        <table:table-row table:style-name="ro2">
          <table:table-cell office:value-type="string" table:style-name="ce84">
            <text:p>Next update: 26 November 2026</text:p>
          </table:table-cell>
          <table:table-cell table:number-columns-repeated="16383" table:style-name="ce3"/>
        </table:table-row>
        <table:table-row table:style-name="ro3">
          <table:table-cell office:value-type="string" table:style-name="ce8">
            <text:p>Recent changes to smart meter statistics</text:p>
          </table:table-cell>
          <table:table-cell table:number-columns-repeated="16383" table:style-name="ce3"/>
        </table:table-row>
        <table:table-row table:style-name="ro4">
          <table:table-cell office:value-type="string" table:style-name="ce76">
            <text:p>From Q2 2026, smart meter statistics includes a range of changes to support users, as well as being the first in this series to be published in HTML format. In addition to data on installations of smart meters replacing non-smart meters, we now also include installations replacing smart meters since 2022 (the period for which we have reliable data) to provide a more complete view of total installation activity. All data including from previous reports, as well as new data points included in this report are included in revised supporting tables. These now use a Tidy Standard long form data set (to facilitate easier analysis by users, including with agentic AI or statistical coding packages) alongside a simplified set of tables presenting data in the main report. Details of the statistics are set out below. Users are welcomed to provide feedback on these changes at<text:s/><text:span text:style-name="T10">smartmeter.stats@energysecurity.gov.uk</text:span></text:p>
          </table:table-cell>
          <table:table-cell table:number-columns-repeated="16383" table:style-name="ce3"/>
        </table:table-row>
        <table:table-row table:style-name="ro3">
          <table:table-cell office:value-type="string" table:style-name="ce8">
            <text:p>About smart meter statistics</text:p>
          </table:table-cell>
          <table:table-cell table:number-columns-repeated="16383" table:style-name="ce3"/>
        </table:table-row>
        <table:table-row table:style-name="ro5">
          <table:table-cell office:value-type="string" table:style-name="ce76">
            <text:p>These statistics provide information on the roll-out of smart meters in Great Britain. It covers the number of smart meters installed in domestic and smaller non-domestic properties by large energy suppliers during each quarter, as well as the total number of meters they operated at the end of each quarter. It also includes installation activity by small suppliers each year and the number of meters they operated at the end of year</text:p>
            <text:p/>
          </table:table-cell>
          <table:table-cell table:number-columns-repeated="16383" table:style-name="ce3"/>
        </table:table-row>
        <table:table-row table:style-name="ro5">
          <table:table-cell office:value-type="string" table:style-name="ce76">
            <text:p><text:span text:style-name="T11">Source</text:span></text:p>
            <text:p>Data for these statistics have been reported to the Department for Energy Security and Net Zero by energy suppliers. Statistics in this release are aggregated to maintain the protection of commercially sensitive information</text:p>
            <text:p/>
          </table:table-cell>
          <table:table-cell table:number-columns-repeated="16383" table:style-name="ce3"/>
        </table:table-row>
        <table:table-row table:style-name="ro6">
          <table:table-cell office:value-type="string" table:style-name="ce76">
            <text:p><text:span text:style-name="T11">Reporting period</text:span></text:p>
            <text:p>The reporting period covered in this statistics release are calendar quarters or year. For example, Q1 represents January to March; Q2 (April to June); Q3 (July to September); and Q4 (October to December) and for annual data it covers January to December. Users should read the section on 'Smart and advanced meters installed' and 'Meters in operation' to understand more about the how data is presented for these two overarching metrics</text:p>
            <text:p/>
          </table:table-cell>
          <table:table-cell table:number-columns-repeated="16383" table:style-name="ce3"/>
        </table:table-row>
        <table:table-row table:style-name="ro7">
          <table:table-cell office:value-type="string" table:style-name="ce76">
            <text:p><text:span text:style-name="T11">Units</text:span></text:p>
            <text:p>Statistics across all tables are reported at meter point level</text:p>
            <text:p/>
          </table:table-cell>
          <table:table-cell table:number-columns-repeated="16383" table:style-name="ce3"/>
        </table:table-row>
        <table:table-row table:style-name="ro7">
          <table:table-cell office:value-type="string" table:style-name="ce76">
            <text:p><text:span text:style-name="T11">No data</text:span></text:p>
            <text:p>Some cells have no data; when this is the case it is indicated at the top of Tables 1-4</text:p>
            <text:p/>
          </table:table-cell>
          <table:table-cell table:number-columns-repeated="16383" table:style-name="ce3"/>
        </table:table-row>
        <table:table-row table:style-name="ro7">
          <table:table-cell office:value-type="string" table:style-name="ce76">
            <text:p><text:span text:style-name="T11">Definitions</text:span></text:p>
            <text:p>The worksheet titled 'Data Dictionary' provides an alphabetical list of terminology used in these tables with a description</text:p>
            <text:p/>
          </table:table-cell>
          <table:table-cell table:number-columns-repeated="16383" table:style-name="ce3"/>
        </table:table-row>
        <table:table-row table:style-name="ro5">
          <table:table-cell office:value-type="string" table:style-name="ce76">
            <text:p><text:span text:style-name="T11">Revisions</text:span></text:p>
            <text:p>We continuously work with energy suppliers to assure and improve the quality of our statistics. Sometimes, for example, after a change in reporting or management systems, energy suppliers may update past information. See section below on 'Notes' on how these are marked as revised data in this release<text:span text:style-name="T11"/></text:p>
            <text:p/>
          </table:table-cell>
          <table:table-cell table:number-columns-repeated="16383" table:style-name="ce3"/>
        </table:table-row>
        <table:table-row table:style-name="ro8">
          <table:table-cell office:value-type="string" table:style-name="ce76">
            <text:p><text:span text:style-name="T11">Notes</text:span></text:p>
            <text:p>All tables in this document contain a final column titled 'Notes'. This will either indicate where:</text:p>
            <text:p/>
            <text:p>a. Statistics have been revised in the following format [Revision to cells: XXX, XXX to XXX]<text:s/></text:p>
            <text:p>b. Reference the 'Notes' worksheet if there are specific information users should be aware and this will be marked in the following way, [Note XX]</text:p>
            <text:p/>
          </table:table-cell>
          <table:table-cell table:number-columns-repeated="16383" table:style-name="ce3"/>
        </table:table-row>
        <table:table-row table:style-name="ro9">
          <table:table-cell office:value-type="string" table:style-name="ce76">
            <text:p><text:span text:style-name="T11">Smart and advanced meters installed</text:span></text:p>
            <text:p>The underlying dataset on smart and advanced meters installed is split between two worksheets, '<text:span text:style-name="T11">LargeSupplier_Installs</text:span>' and '<text:span text:style-name="T11">SmallSupplier_Installs</text:span>'; both are structured as tidy datasets to ease analysis for advanced users.<text:s/></text:p>
            <text:p/>
            <text:p><text:span text:style-name="T10">LargeSupplier_Installs</text:span></text:p>
            <text:p>Contains quarterly data provided by large energy suppliers (as denoted by column A, 'Reporting Period'). The data reports on the number of smart and advanced meters installed during the calendar quarter alongside other metrics (meter_type, fuel, install_type). Large energy supplier timeseries begins from Q3 2012, there is also some historical data that pre-dates the start of the time series also captured in this dataset, and is marked as 'historic' in the 'Reporting Period' column</text:p>
            <text:p/>
            <text:p>Users can either filter this dataset or create pivot tables of what they need and recreate any of the previously provided summary tables</text:p>
            <text:p/>
            <text:p>Non-domestic advanced installations that are replacements from 2022, are commercially disclosive when split by fuel type. Therefore, users should note these installations have been provided as a combined category for the 'fuel' column i.e. 'Gas and Electricity'</text:p>
            <text:p/>
            <text:p>Some of the installations statistics in this data file are then further summarised in the worksheets titled '<text:span text:style-name="T11">Table 1</text:span>', which covers installations in the domestic sector by large energy suppliers and '<text:span text:style-name="T11">Table 3</text:span>' for the non-domestic sector</text:p>
            <text:p/>
            <text:p><text:span text:style-name="T10">SmallSupplier_Installs</text:span></text:p>
            <text:p>Contains annual data provided by small energy suppliers (as denoted by column A, 'Reporting Period'). The data reports on the number of smart and advanced meters installed during the calendar year alongside other metrics (meter_type, fuel, install_type). Small energy supplier timeseries begins from 2015 and users can either filter this dataset, create pivot tables of what they need and recreate any of the previously provided summary tables</text:p>
            <text:p/>
            <text:p>Prior to 2021 new non-domestic meter installations (smart and advanced meters replacing non-smart meters) have been categorised as 'smart and advanced' in the 'meter_type' column due to the statistics being commercially disclosive when split. From 2021 they are shown separately as 'smart' or 'advanced'</text:p>
            <text:p/>
          </table:table-cell>
          <table:table-cell table:number-columns-repeated="16383" table:style-name="ce3"/>
        </table:table-row>
        <table:table-row table:style-name="ro10">
          <table:table-cell office:value-type="string" table:style-name="ce76">
            <text:p><text:span text:style-name="T11">Meters in operation</text:span></text:p>
            <text:p>Similarly, there are two underlying tidy datasets on meters in operation, '<text:span text:style-name="T11">LargeSupplier_Operating</text:span>' and<text:s/><text:span text:style-name="T11">'SmallSupplier_Operating'</text:span>; as with the installations datasets, both have been structured this way for easier analysis</text:p>
            <text:p/>
            <text:p><text:span text:style-name="T10">LargeSupplier_Operating</text:span></text:p>
            <text:p>Contains quarterly data provided by large energy suppliers. The data reports on the number of smart, advanced and non-smart meters in operation on the last day of the calendar quarter alongside other metrics (fuel, meter_mode). Large energy supplier timeseries begins from end Q3 2012 i.e. 30th September 2012</text:p>
            <text:p/>
            <text:p>Users should note for non-domestic meters, meter_mode is only applicable to smart meters; for non-smart and advanced meters, this metric has been left blank. Additionally for this metric, prior to Q4 2018, smart meters operating in traditional mode is shown as blank for 'meter_mode' since it was reported as part of 'non-smart' meters category in the 'meter_type' column.</text:p>
            <text:p/>
            <text:p>Some of the operating statistics in 'LargeSupplier_Operating' are then further summarised in the worksheets titled '<text:span text:style-name="T11">Table 2</text:span>', which covers domestic meters operated by large energy suppliers and '<text:span text:style-name="T11">Table 4</text:span>' for the non-domestic sector</text:p>
            <text:p/>
            <text:p><text:span text:style-name="T10">SmallSupplier_Operating</text:span></text:p>
            <text:p>Contains annual data provided by small energy suppliers. The data reports on the number of smart, advanced and non-smart meters in operation on the last day of the calendar year alongside other metrics (fuel, meter_mode). Small energy supplier timeseries begins from end 2015 i.e. 31st December 2015</text:p>
            <text:p/>
            <text:p>Users should note for non-domestic meters, meter_mode is only applicable to smart meters; for non-smart and advanced meters, this metric has been left blank. Additionally for this metric, prior to 2018, smart meters operating in traditional mode is shown as blank for 'meter_mode' since it was reported as part of 'non-smart' meters category in the 'meter_type' column.</text:p>
            <text:p/>
            <text:p>Prior to 2021 new non-domestic meters have been categorised as 'smart and advanced' in the 'meter_type' column due to the statistics being commercially disclosive when split. From 2021 they are shown separately as 'smart' or 'advanced'</text:p>
            <text:p/>
            <text:p/>
          </table:table-cell>
          <table:table-cell table:number-columns-repeated="16383" table:style-name="ce3"/>
        </table:table-row>
        <table:table-row table:style-name="ro11">
          <table:table-cell office:value-type="string" table:style-name="ce8">
            <text:p>Contact details<text:s/></text:p>
          </table:table-cell>
          <table:table-cell table:number-columns-repeated="16383" table:style-name="ce9"/>
        </table:table-row>
        <table:table-row table:style-name="ro2">
          <table:table-cell office:value-type="string" table:style-name="ce10">
            <text:p>Statistical enquiries</text:p>
          </table:table-cell>
          <table:table-cell table:number-columns-repeated="16383" table:style-name="ce9"/>
        </table:table-row>
        <table:table-row table:style-name="ro12">
          <table:table-cell office:value-type="string" table:style-name="ce11">
            <text:p>Responsible statistician: Mita Kerai</text:p>
          </table:table-cell>
          <table:table-cell table:number-columns-repeated="16383" table:style-name="ce3"/>
        </table:table-row>
        <table:table-row table:style-name="ro2">
          <table:table-cell office:value-type="string" table:style-name="ce12">
            <text:p><text:a xlink:href="mailto:smartmeter.stats@energysecurity.gov.uk">smartmeter.stats@energysecurity.gov.uk</text:a></text:p>
          </table:table-cell>
          <table:table-cell table:number-columns-repeated="16383" table:style-name="ce3"/>
        </table:table-row>
        <table:table-row table:style-name="ro2">
          <table:table-cell office:value-type="string" table:style-name="ce13">
            <text:p>0300 068 5044</text:p>
          </table:table-cell>
          <table:table-cell table:number-columns-repeated="16383" table:style-name="ce3"/>
        </table:table-row>
        <table:table-row table:style-name="ro2">
          <table:table-cell office:value-type="string" table:style-name="ce14">
            <text:p>General enquiries</text:p>
          </table:table-cell>
          <table:table-cell table:number-columns-repeated="16383" table:style-name="ce3"/>
        </table:table-row>
        <table:table-row table:style-name="ro2">
          <table:table-cell office:value-type="string" table:style-name="ce15">
            <text:p><text:a xlink:href="mailto:smartmetering@energysecurity.gov.uk">smartmetering@energysecurity.gov.uk</text:a></text:p>
          </table:table-cell>
          <table:table-cell table:number-columns-repeated="16383" table:style-name="ce3"/>
        </table:table-row>
        <table:table-row table:style-name="ro2">
          <table:table-cell office:value-type="string" table:style-name="ce16">
            <text:p>020 7215 1000</text:p>
          </table:table-cell>
          <table:table-cell table:number-columns-repeated="16383" table:style-name="ce3"/>
        </table:table-row>
        <table:table-row table:style-name="ro2">
          <table:table-cell table:number-columns-repeated="16384" table:style-name="ce3"/>
        </table:table-row>
        <table:table-row table:style-name="ro12">
          <table:table-cell table:style-name="ce69"/>
          <table:table-cell table:style-name="ce70"/>
          <table:table-cell table:style-name="ce38"/>
          <table:table-cell table:style-name="ce44"/>
          <table:table-cell table:number-columns-repeated="16380" table:style-name="ce38"/>
        </table:table-row>
        <table:table-row table:style-name="ro12">
          <table:table-cell table:style-name="ce45"/>
          <table:table-cell table:style-name="ce44"/>
          <table:table-cell table:style-name="ce38"/>
          <table:table-cell table:style-name="ce44"/>
          <table:table-cell table:number-columns-repeated="16380" table:style-name="ce38"/>
        </table:table-row>
        <table:table-row table:number-rows-repeated="2" table:style-name="ro12">
          <table:table-cell table:style-name="ce69"/>
          <table:table-cell table:style-name="ce70"/>
          <table:table-cell table:style-name="ce38"/>
          <table:table-cell table:style-name="ce44"/>
          <table:table-cell table:number-columns-repeated="16380" table:style-name="ce38"/>
        </table:table-row>
        <table:table-row table:number-rows-repeated="18" table:style-name="ro2">
          <table:table-cell table:number-columns-repeated="16384"/>
        </table:table-row>
        <table:table-row table:number-rows-repeated="1048526" table:style-name="ro13">
          <table:table-cell table:number-columns-repeated="16384"/>
        </table:table-row>
      </table:table>
      <table:table table:name="Contents" table:style-name="ta2">
        <table:table-column table:style-name="co4" table:default-cell-style-name="ce38"/>
        <table:table-column table:style-name="co5" table:default-cell-style-name="ce38"/>
        <table:table-column table:style-name="co6" table:number-columns-repeated="3" table:default-cell-style-name="ce38"/>
        <table:table-column table:style-name="co7" table:number-columns-repeated="16379" table:default-cell-style-name="ce38"/>
        <table:table-row table:style-name="ro14">
          <table:table-cell office:value-type="string" table:style-name="ce51">
            <text:p>Contents: Hyperlinks to all content in the quarterly Smart Meters Statistics in Great Britain data file</text:p>
          </table:table-cell>
          <table:table-cell table:number-columns-repeated="2" table:style-name="ce38"/>
          <table:table-cell table:style-name="ce44"/>
          <table:table-cell table:number-columns-repeated="16380"/>
        </table:table-row>
        <table:table-row table:style-name="ro12">
          <table:table-cell office:value-type="string" table:style-name="ce17">
            <text:p>This worksheet contains one table</text:p>
          </table:table-cell>
          <table:table-cell table:number-columns-repeated="2" table:style-name="ce38"/>
          <table:table-cell table:style-name="ce44"/>
          <table:table-cell table:number-columns-repeated="16380"/>
        </table:table-row>
        <table:table-row table:style-name="ro12">
          <table:table-cell office:value-type="string" table:style-name="ce47">
            <text:p>Freeze panes are not active on this sheet</text:p>
          </table:table-cell>
          <table:table-cell table:number-columns-repeated="2" table:style-name="ce38"/>
          <table:table-cell table:style-name="ce44"/>
          <table:table-cell table:number-columns-repeated="16380"/>
        </table:table-row>
        <table:table-row table:style-name="ro15">
          <table:table-cell office:value-type="string" table:style-name="ce46">
            <text:p>The first column of the table (column A) contains links to all worksheets in this document</text:p>
          </table:table-cell>
          <table:table-cell table:number-columns-repeated="2" table:style-name="ce38"/>
          <table:table-cell table:style-name="ce44"/>
          <table:table-cell table:number-columns-repeated="16380"/>
        </table:table-row>
        <table:table-row table:style-name="ro12">
          <table:table-cell office:value-type="string" table:style-name="ce48">
            <text:p>Worksheet title</text:p>
          </table:table-cell>
          <table:table-cell office:value-type="string" table:style-name="ce48">
            <text:p>Description</text:p>
          </table:table-cell>
          <table:table-cell table:style-name="ce38"/>
          <table:table-cell table:style-name="ce44"/>
          <table:table-cell table:number-columns-repeated="16380"/>
        </table:table-row>
        <table:table-row table:style-name="ro12">
          <table:table-cell office:value-type="string" table:style-name="ce55">
            <text:p><text:a xlink:href="#'Cover Sheet'.A1">Cover Sheet</text:a></text:p>
          </table:table-cell>
          <table:table-cell office:value-type="string" table:style-name="ce52">
            <text:p>Information about Smart Meters Statistics in Great Britain</text:p>
          </table:table-cell>
          <table:table-cell table:style-name="ce38"/>
          <table:table-cell table:style-name="ce44"/>
          <table:table-cell table:number-columns-repeated="16380"/>
        </table:table-row>
        <table:table-row table:style-name="ro12">
          <table:table-cell office:value-type="string" table:style-name="ce55">
            <text:p><text:a xlink:href="#'Data Dictionary'.A1">Data Dictionary</text:a></text:p>
          </table:table-cell>
          <table:table-cell office:value-type="string" table:style-name="ce52">
            <text:p>The dictionary provides a description of all metrics and terms used in this workbook</text:p>
          </table:table-cell>
          <table:table-cell table:style-name="ce38"/>
          <table:table-cell table:style-name="ce44"/>
          <table:table-cell table:number-columns-repeated="16380"/>
        </table:table-row>
        <table:table-row table:style-name="ro12">
          <table:table-cell office:value-type="string" table:style-name="ce55">
            <text:p><text:a xlink:href="#Notes.A1">Notes</text:a></text:p>
          </table:table-cell>
          <table:table-cell office:value-type="string" table:style-name="ce52">
            <text:p>Supplementary notes to explain the quarterly and annual time series on smart meters statistics in Great Britain</text:p>
          </table:table-cell>
          <table:table-cell table:style-name="ce38"/>
          <table:table-cell table:style-name="ce44"/>
          <table:table-cell table:number-columns-repeated="16380"/>
        </table:table-row>
        <table:table-row table:style-name="ro12">
          <table:table-cell office:value-type="string" table:style-name="ce55">
            <text:p><text:a xlink:href="#'Table 1'.A1">Table 1</text:a></text:p>
          </table:table-cell>
          <table:table-cell office:value-type="string" table:style-name="ce53">
            <text:p>Number of domestic smart meters installed by large energy suppliers by install type</text:p>
          </table:table-cell>
          <table:table-cell table:style-name="ce38"/>
          <table:table-cell table:style-name="ce44"/>
          <table:table-cell table:number-columns-repeated="16380"/>
        </table:table-row>
        <table:table-row table:style-name="ro12">
          <table:table-cell office:value-type="string" table:style-name="ce55">
            <text:p><text:a xlink:href="#'Table 2'.A1">Table 2</text:a></text:p>
          </table:table-cell>
          <table:table-cell office:value-type="string" table:style-name="ce53">
            <text:p>Number of domestic energy meters operated by large energy suppliers by meter type and operating mode</text:p>
          </table:table-cell>
          <table:table-cell table:style-name="ce38"/>
          <table:table-cell table:style-name="ce44"/>
          <table:table-cell table:number-columns-repeated="16380"/>
        </table:table-row>
        <table:table-row table:style-name="ro12">
          <table:table-cell office:value-type="string" table:style-name="ce55">
            <text:p><text:a xlink:href="#'Table 3'.A1">Table 3</text:a></text:p>
          </table:table-cell>
          <table:table-cell office:value-type="string" table:style-name="ce53">
            <text:p>Number of non-domestic smart and advanced meters installed by large energy suppliers by meter and install type</text:p>
          </table:table-cell>
          <table:table-cell table:style-name="ce38"/>
          <table:table-cell table:style-name="ce44"/>
          <table:table-cell table:number-columns-repeated="16380"/>
        </table:table-row>
        <table:table-row table:style-name="ro12">
          <table:table-cell office:value-type="string" table:style-name="ce55">
            <text:p><text:a xlink:href="#'Table 4'.A1">Table 4</text:a></text:p>
          </table:table-cell>
          <table:table-cell office:value-type="string" table:style-name="ce53">
            <text:p>Number of non-domestic energy meters operated by large energy suppliers by meter type and operating mode</text:p>
          </table:table-cell>
          <table:table-cell table:style-name="ce38"/>
          <table:table-cell table:style-name="ce44"/>
          <table:table-cell table:number-columns-repeated="16380"/>
        </table:table-row>
        <table:table-row table:style-name="ro12">
          <table:table-cell office:value-type="string" table:style-name="ce55">
            <text:p><text:a xlink:href="#LargeSupplier_Installs.A1">LargeSupplier_Installs</text:a></text:p>
          </table:table-cell>
          <table:table-cell office:value-type="string" table:style-name="ce53">
            <text:p>Tidy dataset containing data on the number of smart and advanced meters installed by large energy suppliers</text:p>
          </table:table-cell>
          <table:table-cell table:style-name="ce38"/>
          <table:table-cell table:style-name="ce44"/>
          <table:table-cell table:number-columns-repeated="16380"/>
        </table:table-row>
        <table:table-row table:style-name="ro12">
          <table:table-cell office:value-type="string" table:style-name="ce55">
            <text:p><text:a xlink:href="#LargeSupplier_Operating.A1">LargeSupplier_Operating</text:a></text:p>
          </table:table-cell>
          <table:table-cell office:value-type="string" table:style-name="ce53">
            <text:p>Tidy dataset containing data on the number of meters in operation by large energy suppliers</text:p>
          </table:table-cell>
          <table:table-cell table:style-name="ce38"/>
          <table:table-cell table:style-name="ce44"/>
          <table:table-cell table:number-columns-repeated="16380"/>
        </table:table-row>
        <table:table-row table:style-name="ro12">
          <table:table-cell office:value-type="string" table:style-name="ce93">
            <text:p><text:a xlink:href="#SmallSupplier_Installs.A1">SmallSupplier_Installs</text:a></text:p>
          </table:table-cell>
          <table:table-cell office:value-type="string" table:style-name="ce53">
            <text:p>Tidy dataset containing data on the number of smart and advanced meters installed by small energy suppliers</text:p>
          </table:table-cell>
          <table:table-cell table:style-name="ce38"/>
          <table:table-cell table:style-name="ce44"/>
          <table:table-cell table:number-columns-repeated="16380"/>
        </table:table-row>
        <table:table-row table:style-name="ro12">
          <table:table-cell office:value-type="string" table:style-name="ce93">
            <text:p><text:a xlink:href="#SmallSupplier_Operating.A1">SmallSupplier_Operating</text:a></text:p>
          </table:table-cell>
          <table:table-cell office:value-type="string" table:style-name="ce53">
            <text:p>Tidy dataset containing data on the number of meters in operation by small energy suppliers</text:p>
          </table:table-cell>
          <table:table-cell table:style-name="ce38"/>
          <table:table-cell table:style-name="ce44"/>
          <table:table-cell table:number-columns-repeated="16380"/>
        </table:table-row>
        <table:table-row table:number-rows-repeated="9" table:style-name="ro12">
          <table:table-cell/>
          <table:table-cell table:number-columns-repeated="2" table:style-name="ce38"/>
          <table:table-cell table:style-name="ce44"/>
          <table:table-cell table:number-columns-repeated="16380"/>
        </table:table-row>
        <table:table-row table:style-name="ro12">
          <table:table-cell/>
          <table:table-cell table:style-name="ce39"/>
          <table:table-cell table:style-name="ce38"/>
          <table:table-cell table:style-name="ce44"/>
          <table:table-cell table:number-columns-repeated="16380"/>
        </table:table-row>
        <table:table-row table:number-rows-repeated="10" table:style-name="ro12">
          <table:table-cell/>
          <table:table-cell table:style-name="ce38"/>
          <table:table-cell table:style-name="ce45"/>
          <table:table-cell table:style-name="ce44"/>
          <table:table-cell table:number-columns-repeated="16380"/>
        </table:table-row>
        <table:table-row table:number-rows-repeated="2" table:style-name="ro12">
          <table:table-cell/>
          <table:table-cell table:number-columns-repeated="2" table:style-name="ce38"/>
          <table:table-cell table:style-name="ce44"/>
          <table:table-cell table:number-columns-repeated="16380"/>
        </table:table-row>
        <table:table-row table:style-name="ro12">
          <table:table-cell/>
          <table:table-cell table:style-name="ce39"/>
          <table:table-cell table:style-name="ce38"/>
          <table:table-cell table:style-name="ce44"/>
          <table:table-cell table:number-columns-repeated="16380"/>
        </table:table-row>
        <table:table-row table:number-rows-repeated="9" table:style-name="ro12">
          <table:table-cell/>
          <table:table-cell table:style-name="ce38"/>
          <table:table-cell table:style-name="ce45"/>
          <table:table-cell table:style-name="ce44"/>
          <table:table-cell table:number-columns-repeated="16380"/>
        </table:table-row>
        <table:table-row table:style-name="ro12">
          <table:table-cell table:number-columns-repeated="2"/>
          <table:table-cell table:style-name="ce45"/>
          <table:table-cell table:style-name="ce44"/>
          <table:table-cell table:number-columns-repeated="16380"/>
        </table:table-row>
        <table:table-row table:style-name="ro12">
          <table:table-cell table:number-columns-repeated="2"/>
          <table:table-cell table:style-name="ce40"/>
          <table:table-cell table:number-columns-repeated="16381" table:style-name="ce38"/>
        </table:table-row>
        <table:table-row table:number-rows-repeated="1048526" table:style-name="ro12">
          <table:table-cell table:number-columns-repeated="16384"/>
        </table:table-row>
      </table:table>
      <table:table table:name="Data_Dictionary" table:style-name="ta2">
        <table:table-column table:style-name="co8" table:default-cell-style-name="ce38"/>
        <table:table-column table:style-name="co9" table:default-cell-style-name="ce38"/>
        <table:table-column table:style-name="co10" table:default-cell-style-name="ce38"/>
        <table:table-column table:style-name="co11" table:default-cell-style-name="ce38"/>
        <table:table-column table:style-name="co7" table:number-columns-repeated="16380" table:default-cell-style-name="ce38"/>
        <table:table-row table:style-name="ro14">
          <table:table-cell office:value-type="string" table:style-name="ce51">
            <text:p>Data dictionary</text:p>
          </table:table-cell>
          <table:table-cell table:number-columns-repeated="2" table:style-name="ce38"/>
          <table:table-cell table:style-name="ce44"/>
          <table:table-cell table:number-columns-repeated="16380"/>
        </table:table-row>
        <table:table-row table:style-name="ro12">
          <table:table-cell office:value-type="string" table:style-name="ce17">
            <text:p>This worksheet contains one table</text:p>
          </table:table-cell>
          <table:table-cell table:number-columns-repeated="2" table:style-name="ce38"/>
          <table:table-cell table:style-name="ce44"/>
          <table:table-cell table:number-columns-repeated="16380"/>
        </table:table-row>
        <table:table-row table:style-name="ro12">
          <table:table-cell office:value-type="string" table:style-name="ce17">
            <text:p>Freeze panes are active on this sheet. To turn off freeze panes select the 'View' ribbon then 'Freeze Panes' then 'Unfreeze Panes' or use [Alt W, F]</text:p>
          </table:table-cell>
          <table:table-cell table:number-columns-repeated="2" table:style-name="ce38"/>
          <table:table-cell table:style-name="ce44"/>
          <table:table-cell table:number-columns-repeated="16380"/>
        </table:table-row>
        <table:table-row table:style-name="ro12">
          <table:table-cell office:value-type="string" table:style-name="ce46">
            <text:p>The dictionary provides a description of all metrics and terms used in this workbook, and have been listed alphabetically based on Term (Column A)</text:p>
          </table:table-cell>
          <table:table-cell table:number-columns-repeated="2" table:style-name="ce38"/>
          <table:table-cell table:style-name="ce44"/>
          <table:table-cell table:number-columns-repeated="16380"/>
        </table:table-row>
        <table:table-row table:style-name="ro12">
          <table:table-cell table:number-columns-repeated="3" table:style-name="ce38"/>
          <table:table-cell table:style-name="ce44"/>
          <table:table-cell table:number-columns-repeated="16380"/>
        </table:table-row>
        <table:table-row table:style-name="ro12">
          <table:table-cell office:value-type="string" table:style-name="ce48">
            <text:p>Term</text:p>
          </table:table-cell>
          <table:table-cell office:value-type="string" table:style-name="ce48">
            <text:p>Description</text:p>
          </table:table-cell>
          <table:table-cell table:style-name="ce38"/>
          <table:table-cell table:style-name="ce44"/>
          <table:table-cell table:number-columns-repeated="16380"/>
        </table:table-row>
        <table:table-row table:style-name="ro16">
          <table:table-cell office:value-type="string" table:style-name="ce56">
            <text:p>Advanced meters</text:p>
          </table:table-cell>
          <table:table-cell office:value-type="string" table:style-name="ce58">
            <text:p>Advanced meters must, at minimum, be able to store half-hourly electricity and hourly gas data, to which the non-domestic customer has timely access and the supplier has remote access</text:p>
          </table:table-cell>
          <table:table-cell table:style-name="ce38"/>
          <table:table-cell table:style-name="ce44"/>
          <table:table-cell table:number-columns-repeated="16380"/>
        </table:table-row>
        <table:table-row table:style-name="ro12">
          <table:table-cell office:value-type="string" table:style-name="ce47">
            <text:p>Domestic</text:p>
          </table:table-cell>
          <table:table-cell office:value-type="string" table:style-name="ce58">
            <text:p>Properties where the customer is supplied with electricity or gas, wholly or mainly for domestic purposes</text:p>
          </table:table-cell>
          <table:table-cell table:style-name="ce38"/>
          <table:table-cell table:style-name="ce44"/>
          <table:table-cell table:number-columns-repeated="16380"/>
        </table:table-row>
        <table:table-row table:style-name="ro12">
          <table:table-cell office:value-type="string" table:style-name="ce59">
            <text:p>Fuel</text:p>
          </table:table-cell>
          <table:table-cell office:value-type="string" table:style-name="ce57">
            <text:p>The fuel of the observation, [Gas, Electricity]</text:p>
          </table:table-cell>
          <table:table-cell table:style-name="ce38"/>
          <table:table-cell table:style-name="ce44"/>
          <table:table-cell table:number-columns-repeated="16380"/>
        </table:table-row>
        <table:table-row table:style-name="ro7">
          <table:table-cell office:value-type="string" table:style-name="ce59">
            <text:p>Install_type</text:p>
          </table:table-cell>
          <table:table-cell office:value-type="string" table:style-name="ce57">
            <text:p>The type of Install [New Installs, Replacement]. "New Installs" are smart or advanced installs replacing non-smart meters, or smart installs at new connection points. "Replacement" are smart or advanced installs replacing a smart or advanced meter, for example a SMETS2 meter replacing a SMETS1 meter</text:p>
          </table:table-cell>
          <table:table-cell table:style-name="ce38"/>
          <table:table-cell table:style-name="ce44"/>
          <table:table-cell table:number-columns-repeated="16380"/>
        </table:table-row>
        <table:table-row table:style-name="ro6">
          <table:table-cell office:value-type="string" table:style-name="ce56">
            <text:p>Large energy suppliers</text:p>
          </table:table-cell>
          <table:table-cell office:value-type="string" table:style-name="ce58">
            <text:p>From 2022, energy suppliers who have at least 150,000 gas and/or electricity customers irrespective of whether they are domestic or non-domestic customers are classified as 'large' energy suppliers. They are required to report data on a calendar quarter basis</text:p>
            <text:p/>
            <text:p>Pre-2022, supplying either gas or electricity to at least 250,000 domestic customer accounts. Note, up to Q3 2019, large suppliers were defined by domestic customers only</text:p>
          </table:table-cell>
          <table:table-cell table:style-name="ce38"/>
          <table:table-cell table:style-name="ce44"/>
          <table:table-cell table:number-columns-repeated="16380"/>
        </table:table-row>
        <table:table-row table:style-name="ro12">
          <table:table-cell office:value-type="string" table:style-name="ce59">
            <text:p>Meter_installs</text:p>
          </table:table-cell>
          <table:table-cell office:value-type="string" table:style-name="ce75">
            <text:p>The number of meters installed during the reporting period</text:p>
          </table:table-cell>
          <table:table-cell table:style-name="ce38"/>
          <table:table-cell table:style-name="ce44"/>
          <table:table-cell table:number-columns-repeated="16380"/>
        </table:table-row>
        <table:table-row table:style-name="ro12">
          <table:table-cell office:value-type="string" table:style-name="ce59">
            <text:p>Meter_mode</text:p>
          </table:table-cell>
          <table:table-cell office:value-type="string" table:style-name="ce57">
            <text:p>The operating mode of meters observed [Smart mode, Traditional mode]</text:p>
          </table:table-cell>
          <table:table-cell table:style-name="ce38"/>
          <table:table-cell table:style-name="ce44"/>
          <table:table-cell table:number-columns-repeated="16380"/>
        </table:table-row>
        <table:table-row table:style-name="ro12">
          <table:table-cell office:value-type="string" table:style-name="ce59">
            <text:p>Meter_type</text:p>
          </table:table-cell>
          <table:table-cell office:value-type="string" table:style-name="ce57">
            <text:p>The type of meter for the observation [Smart, Advanced, Non-smart]</text:p>
          </table:table-cell>
          <table:table-cell table:style-name="ce38"/>
          <table:table-cell table:style-name="ce44"/>
          <table:table-cell table:number-columns-repeated="16380"/>
        </table:table-row>
        <table:table-row table:style-name="ro12">
          <table:table-cell office:value-type="string" table:style-name="ce59">
            <text:p>Meters_operating</text:p>
          </table:table-cell>
          <table:table-cell office:value-type="string" table:style-name="ce75">
            <text:p>The number of meters operating on the last day of the reporting period</text:p>
          </table:table-cell>
          <table:table-cell table:style-name="ce38"/>
          <table:table-cell table:style-name="ce44"/>
          <table:table-cell table:number-columns-repeated="16380"/>
        </table:table-row>
        <table:table-row table:style-name="ro12">
          <table:table-cell office:value-type="string" table:style-name="ce56">
            <text:p>New Install</text:p>
          </table:table-cell>
          <table:table-cell office:value-type="string" table:style-name="ce58">
            <text:p>Smart or advanced installs replacing non-smart meters, or smart installs at new connection points</text:p>
          </table:table-cell>
          <table:table-cell table:style-name="ce38"/>
          <table:table-cell table:style-name="ce44"/>
          <table:table-cell table:number-columns-repeated="16380"/>
        </table:table-row>
        <table:table-row table:style-name="ro16">
          <table:table-cell office:value-type="string" table:style-name="ce56">
            <text:p>Non-domestic</text:p>
          </table:table-cell>
          <table:table-cell office:value-type="string" table:style-name="ce58">
            <text:p>Business or public sector customers whose sites use low to medium amounts of electricity (Balancing and Settlement Code Profile Classes 1, 2, 3 or 4) or gas (using less than 732MWh of gas per annum)</text:p>
          </table:table-cell>
          <table:table-cell table:style-name="ce38"/>
          <table:table-cell table:style-name="ce44"/>
          <table:table-cell table:number-columns-repeated="16380"/>
        </table:table-row>
        <table:table-row table:style-name="ro12">
          <table:table-cell office:value-type="string" table:style-name="ce56">
            <text:p>Non-smart meters</text:p>
          </table:table-cell>
          <table:table-cell office:value-type="string" table:style-name="ce58">
            <text:p>All meters which are not smart (or advanced for non-domestic) meters</text:p>
          </table:table-cell>
          <table:table-cell table:style-name="ce38"/>
          <table:table-cell table:style-name="ce44"/>
          <table:table-cell table:number-columns-repeated="16380"/>
        </table:table-row>
        <table:table-row table:style-name="ro5">
          <table:table-cell office:value-type="string" table:style-name="ce59">
            <text:p>Notes</text:p>
          </table:table-cell>
          <table:table-cell office:value-type="string" table:style-name="ce57">
            <text:p>All tables in this document contain a final column titled 'Notes'. This will either indicate where:</text:p>
            <text:p/>
            <text:p>a. Statistics have been revised in the following format [Revision to cells: xxx, xxx to xxx]<text:s/></text:p>
            <text:p>b. Reference the 'Notes' worksheet if there is specific information users should be aware and this will be marked in the following way, [Note XX]</text:p>
          </table:table-cell>
          <table:table-cell table:style-name="ce38"/>
          <table:table-cell table:style-name="ce44"/>
          <table:table-cell table:number-columns-repeated="16380"/>
        </table:table-row>
        <table:table-row table:style-name="ro12">
          <table:table-cell office:value-type="string" table:style-name="ce56">
            <text:p>Replacement</text:p>
          </table:table-cell>
          <table:table-cell office:value-type="string" table:style-name="ce58">
            <text:p>Replacement are smart or advanced installs replacing a smart or advanced meter, for example a SMETS2 meter replacing a SMETS1 meter</text:p>
          </table:table-cell>
          <table:table-cell table:style-name="ce38"/>
          <table:table-cell table:style-name="ce44"/>
          <table:table-cell table:number-columns-repeated="16380"/>
        </table:table-row>
        <table:table-row table:style-name="ro12">
          <table:table-cell office:value-type="string" table:style-name="ce59">
            <text:p>Sector</text:p>
          </table:table-cell>
          <table:table-cell office:value-type="string" table:style-name="ce57">
            <text:p>The customer sector of the observation [Domestic, Non-domestic]</text:p>
          </table:table-cell>
          <table:table-cell table:style-name="ce38"/>
          <table:table-cell table:style-name="ce44"/>
          <table:table-cell table:number-columns-repeated="16380"/>
        </table:table-row>
        <table:table-row table:style-name="ro6">
          <table:table-cell office:value-type="string" table:style-name="ce56">
            <text:p>Small energy suppliers</text:p>
          </table:table-cell>
          <table:table-cell office:value-type="string" table:style-name="ce58">
            <text:p>From 2022, energy suppliers who have less than 150,000 gas and/or electricity customers irrespective of whether they are domestic or non-domestic customers are classified as 'large' energy suppliers. They are required to report data on a calendar year basis</text:p>
            <text:p/>
            <text:p>Pre-2022, supplying either gas or electricity to less than 250,000 domestic customer accounts. Note, up to Q3 2019, large suppliers were defined by domestic customers only</text:p>
          </table:table-cell>
          <table:table-cell table:style-name="ce38"/>
          <table:table-cell table:style-name="ce44"/>
          <table:table-cell table:number-columns-repeated="16380"/>
        </table:table-row>
        <table:table-row table:style-name="ro16">
          <table:table-cell office:value-type="string" table:style-name="ce56">
            <text:p>Smart</text:p>
          </table:table-cell>
          <table:table-cell office:value-type="string" table:style-name="ce58">
            <text:p>Compliant with the Smart Meter Equipment Technical Specification (SMETS1 and SMETS2) and has functionality such as being able to transmit meter readings to energy suppliers and receive data remotely</text:p>
          </table:table-cell>
          <table:table-cell table:number-columns-repeated="16382" table:style-name="ce38"/>
        </table:table-row>
        <table:table-row table:style-name="ro12">
          <table:table-cell office:value-type="string" table:style-name="ce59">
            <text:p>Smart in smart mode</text:p>
          </table:table-cell>
          <table:table-cell office:value-type="string" table:style-name="ce58">
            <text:p>Smart meter communicating remotely with the customer’s energy supplier</text:p>
          </table:table-cell>
          <table:table-cell table:number-columns-repeated="16382" table:style-name="ce38"/>
        </table:table-row>
        <table:table-row table:style-name="ro7">
          <table:table-cell office:value-type="string" table:style-name="ce56">
            <text:p>Smart in traditional mode</text:p>
          </table:table-cell>
          <table:table-cell office:value-type="string" table:style-name="ce58">
            <text:p>Smart meter that loses smart functionality and needs to be read manually it is <text:s/>in “traditional mode”. This can also temporarily happen for other reasons including: customers switching to suppliers currently unable to operate the meter in smart mode, meters being unable to communicate via the wide area network at the point of reporting, installed meters yet to be commissioned (e.g., in new build premises)</text:p>
          </table:table-cell>
          <table:table-cell table:style-name="ce38"/>
          <table:table-cell table:style-name="ce44"/>
          <table:table-cell table:number-columns-repeated="16380"/>
        </table:table-row>
        <table:table-row table:style-name="ro12">
          <table:table-cell office:value-type="string" table:style-name="ce59">
            <text:p>Supplier_type</text:p>
          </table:table-cell>
          <table:table-cell office:value-type="string" table:style-name="ce75">
            <text:p>The type of supplier [Large, Small]</text:p>
          </table:table-cell>
          <table:table-cell table:style-name="ce38"/>
          <table:table-cell table:style-name="ce44"/>
          <table:table-cell table:number-columns-repeated="16380"/>
        </table:table-row>
        <table:table-row table:style-name="ro17">
          <table:table-cell office:value-type="string" table:style-name="ce56">
            <text:p>Tidy Standard dataset</text:p>
          </table:table-cell>
          <table:table-cell office:value-type="string" table:style-name="ce58">
            <text:p>Worksheets titled <text:s/>'LargeSupplier_Installs', 'LargeSupplier_Operating', 'SmallSupplier_Installs' and 'SmallSupplier_Operating' are structured as tidy datasets. Tidy data is a standardised way of organising and structuring a dataset in a flat CSV file. There are no formulas or formatting, which means tidy data can be easily read into tools like R, Excel and Python with little to no data cleaning required. Tidy data follows three main principles:</text:p>
            <text:p/>
            <text:p>- variables should have their own columns,</text:p>
            <text:p>- observations should have their own row,</text:p>
            <text:p>- each value should have its own cell</text:p>
          </table:table-cell>
          <table:table-cell table:style-name="ce38"/>
          <table:table-cell table:style-name="ce44"/>
          <table:table-cell table:number-columns-repeated="16380"/>
        </table:table-row>
        <table:table-row table:number-rows-repeated="2" table:style-name="ro12">
          <table:table-cell table:number-columns-repeated="16384"/>
        </table:table-row>
        <table:table-row table:number-rows-repeated="2" table:style-name="ro12">
          <table:table-cell table:style-name="ce56"/>
          <table:table-cell table:style-name="ce58"/>
          <table:table-cell table:style-name="ce38"/>
          <table:table-cell table:style-name="ce44"/>
          <table:table-cell table:number-columns-repeated="16380"/>
        </table:table-row>
        <table:table-row table:style-name="ro12">
          <table:table-cell table:style-name="ce45"/>
          <table:table-cell table:style-name="ce44"/>
          <table:table-cell table:style-name="ce38"/>
          <table:table-cell table:style-name="ce44"/>
          <table:table-cell table:number-columns-repeated="16380"/>
        </table:table-row>
        <table:table-row table:number-rows-repeated="3" table:style-name="ro12">
          <table:table-cell table:number-columns-repeated="3" table:style-name="ce38"/>
          <table:table-cell table:style-name="ce44"/>
          <table:table-cell table:number-columns-repeated="16380"/>
        </table:table-row>
        <table:table-row table:style-name="ro12">
          <table:table-cell table:style-name="ce59"/>
          <table:table-cell table:style-name="ce57"/>
          <table:table-cell table:style-name="ce38"/>
          <table:table-cell table:style-name="ce44"/>
          <table:table-cell table:number-columns-repeated="16380"/>
        </table:table-row>
        <table:table-row table:style-name="ro12">
          <table:table-cell table:number-columns-repeated="16384"/>
        </table:table-row>
        <table:table-row table:style-name="ro12">
          <table:table-cell table:style-name="ce45"/>
          <table:table-cell table:style-name="ce44"/>
          <table:table-cell table:style-name="ce38"/>
          <table:table-cell table:style-name="ce44"/>
          <table:table-cell table:number-columns-repeated="16380"/>
        </table:table-row>
        <table:table-row table:number-rows-repeated="2" table:style-name="ro12">
          <table:table-cell table:number-columns-repeated="3" table:style-name="ce38"/>
          <table:table-cell table:style-name="ce44"/>
          <table:table-cell table:number-columns-repeated="16380"/>
        </table:table-row>
        <table:table-row table:style-name="ro12">
          <table:table-cell table:style-name="ce45"/>
          <table:table-cell table:style-name="ce44"/>
          <table:table-cell table:style-name="ce38"/>
          <table:table-cell table:style-name="ce44"/>
          <table:table-cell table:number-columns-repeated="16380"/>
        </table:table-row>
        <table:table-row table:number-rows-repeated="11" table:style-name="ro12">
          <table:table-cell table:number-columns-repeated="16384"/>
        </table:table-row>
        <table:table-row table:number-rows-repeated="2" table:style-name="ro12">
          <table:table-cell/>
          <table:table-cell table:number-columns-repeated="2" table:style-name="ce38"/>
          <table:table-cell table:style-name="ce44"/>
          <table:table-cell table:number-columns-repeated="16380"/>
        </table:table-row>
        <table:table-row table:style-name="ro12">
          <table:table-cell/>
          <table:table-cell table:style-name="ce39"/>
          <table:table-cell table:style-name="ce38"/>
          <table:table-cell table:style-name="ce44"/>
          <table:table-cell table:number-columns-repeated="16380"/>
        </table:table-row>
        <table:table-row table:number-rows-repeated="10" table:style-name="ro12">
          <table:table-cell table:number-columns-repeated="16384"/>
        </table:table-row>
        <table:table-row table:style-name="ro12">
          <table:table-cell table:number-columns-repeated="2"/>
          <table:table-cell table:style-name="ce40"/>
          <table:table-cell table:number-columns-repeated="16381"/>
        </table:table-row>
        <table:table-row table:number-rows-repeated="1048510" table:style-name="ro12">
          <table:table-cell table:number-columns-repeated="16384"/>
        </table:table-row>
      </table:table>
      <table:table table:name="Notes" table:style-name="ta1">
        <table:table-column table:style-name="co12" table:default-cell-style-name="ce1"/>
        <table:table-column table:style-name="co13"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18">
            <text:p>Notes: Supplementary notes to explain the quarterly and annual time series on smart meters statistics in Great Britain</text:p>
          </table:table-cell>
          <table:table-cell table:number-columns-repeated="16383" table:style-name="ce1"/>
        </table:table-row>
        <table:table-row table:style-name="ro18">
          <table:table-cell office:value-type="string" table:style-name="ce77">
            <text:p>This worksheet contains one table</text:p>
          </table:table-cell>
          <table:table-cell table:number-columns-repeated="16383" table:style-name="ce20"/>
        </table:table-row>
        <table:table-row table:style-name="ro18">
          <table:table-cell office:value-type="string" table:style-name="ce78">
            <text:p>Freeze panes are active on this sheet. To turn off freeze panes select the 'View' ribbon then 'Freeze Panes' then 'Unfreeze Panes' or use [Alt W, F]</text:p>
          </table:table-cell>
          <table:table-cell table:number-columns-repeated="2" table:style-name="ce78"/>
          <table:table-cell table:number-columns-repeated="2" table:style-name="ce79"/>
          <table:table-cell table:style-name="ce80"/>
          <table:table-cell table:number-columns-repeated="16378" table:style-name="ce81"/>
        </table:table-row>
        <table:table-row table:style-name="ro18">
          <table:table-cell office:value-type="string" table:style-name="ce77">
            <text:p>The table contains information about the statistics presented in Tables 1 to 4 of this document. <text:s/>Not all notes listed below are applicable to all tables</text:p>
          </table:table-cell>
          <table:table-cell table:style-name="ce82"/>
          <table:table-cell table:number-columns-repeated="16382" table:style-name="ce20"/>
        </table:table-row>
        <table:table-row table:style-name="ro19">
          <table:table-cell office:value-type="string" table:style-name="ce65">
            <text:p>Note Number</text:p>
          </table:table-cell>
          <table:table-cell office:value-type="string" table:style-name="ce71">
            <text:p>Description</text:p>
          </table:table-cell>
          <table:table-cell table:number-columns-repeated="16382" table:style-name="ce20"/>
        </table:table-row>
        <table:table-row table:style-name="ro18">
          <table:table-cell office:value-type="float" office:value="1" table:style-name="ce22">
            <text:p>1</text:p>
          </table:table-cell>
          <table:table-cell office:value-type="string" table:style-name="ce21">
            <text:p>Utility Warehouse data included with large suppliers from Q4 2013</text:p>
          </table:table-cell>
          <table:table-cell table:number-columns-repeated="10" table:style-name="ce19"/>
          <table:table-cell table:number-columns-repeated="16372"/>
        </table:table-row>
        <table:table-row table:style-name="ro18">
          <table:table-cell office:value-type="float" office:value="2" table:style-name="ce22">
            <text:p>2</text:p>
          </table:table-cell>
          <table:table-cell office:value-type="string" table:style-name="ce21">
            <text:p>First Utility and OVO data included with large suppliers from Q1 2015</text:p>
          </table:table-cell>
          <table:table-cell table:number-columns-repeated="10" table:style-name="ce19"/>
          <table:table-cell table:number-columns-repeated="16372"/>
        </table:table-row>
        <table:table-row table:style-name="ro18">
          <table:table-cell office:value-type="float" office:value="3" table:style-name="ce22">
            <text:p>3</text:p>
          </table:table-cell>
          <table:table-cell office:value-type="string" table:style-name="ce21">
            <text:p>Utilita data included with large suppliers from Q1 2016</text:p>
          </table:table-cell>
          <table:table-cell table:number-columns-repeated="10" table:style-name="ce19"/>
          <table:table-cell table:number-columns-repeated="16372"/>
        </table:table-row>
        <table:table-row table:style-name="ro18">
          <table:table-cell office:value-type="float" office:value="4" table:style-name="ce22">
            <text:p>4</text:p>
          </table:table-cell>
          <table:table-cell office:value-type="string" table:style-name="ce21">
            <text:p>Extra Energy data included with large suppliers from Q2 2016</text:p>
          </table:table-cell>
          <table:table-cell table:number-columns-repeated="10" table:style-name="ce19"/>
          <table:table-cell table:number-columns-repeated="16372"/>
        </table:table-row>
        <table:table-row table:style-name="ro18">
          <table:table-cell office:value-type="float" office:value="5" table:style-name="ce22">
            <text:p>5</text:p>
          </table:table-cell>
          <table:table-cell office:value-type="string" table:style-name="ce21">
            <text:p>Co-operative Energy data included with large suppliers from Q4 2016</text:p>
          </table:table-cell>
          <table:table-cell table:style-name="ce19"/>
          <table:table-cell table:style-name="ce23"/>
          <table:table-cell table:number-columns-repeated="8" table:style-name="ce19"/>
          <table:table-cell table:number-columns-repeated="16372"/>
        </table:table-row>
        <table:table-row table:style-name="ro18">
          <table:table-cell office:value-type="float" office:value="6" table:style-name="ce22">
            <text:p>6</text:p>
          </table:table-cell>
          <table:table-cell office:value-type="string" table:style-name="ce21">
            <text:p>Economy Energy and Just Energy data included with large suppliers from Q4 2017</text:p>
          </table:table-cell>
          <table:table-cell table:number-columns-repeated="10" table:style-name="ce19"/>
          <table:table-cell table:number-columns-repeated="16372"/>
        </table:table-row>
        <table:table-row table:style-name="ro18">
          <table:table-cell office:value-type="float" office:value="7" table:style-name="ce22">
            <text:p>7</text:p>
          </table:table-cell>
          <table:table-cell office:value-type="string" table:style-name="ce24">
            <text:p>Extra Energy included with small suppliers from Q4 2017</text:p>
          </table:table-cell>
          <table:table-cell table:number-columns-repeated="10" table:style-name="ce19"/>
          <table:table-cell table:number-columns-repeated="16372"/>
        </table:table-row>
        <table:table-row table:style-name="ro18">
          <table:table-cell office:value-type="float" office:value="8" table:style-name="ce22">
            <text:p>8</text:p>
          </table:table-cell>
          <table:table-cell office:value-type="string" table:style-name="ce24">
            <text:p>Bulb data included with large suppliers from Q1 2018</text:p>
          </table:table-cell>
          <table:table-cell table:number-columns-repeated="10" table:style-name="ce19"/>
          <table:table-cell table:number-columns-repeated="16372"/>
        </table:table-row>
        <table:table-row table:style-name="ro18">
          <table:table-cell office:value-type="float" office:value="9" table:style-name="ce22">
            <text:p>9</text:p>
          </table:table-cell>
          <table:table-cell office:value-type="string" table:style-name="ce21">
            <text:p>Octopus data included with large suppliers from Q4 2018</text:p>
          </table:table-cell>
          <table:table-cell table:number-columns-repeated="10" table:style-name="ce19"/>
          <table:table-cell table:number-columns-repeated="16372"/>
        </table:table-row>
        <table:table-row table:style-name="ro18">
          <table:table-cell office:value-type="float" office:value="10" table:style-name="ce22">
            <text:p>10</text:p>
          </table:table-cell>
          <table:table-cell office:value-type="string" table:style-name="ce21">
            <text:p>From Q4 2018, smart meters operating in traditional mode are recorded separately. Prior to this they are reported as 'non-smart' meters</text:p>
          </table:table-cell>
          <table:table-cell table:number-columns-repeated="10" table:style-name="ce19"/>
          <table:table-cell table:number-columns-repeated="16372"/>
        </table:table-row>
        <table:table-row table:style-name="ro18">
          <table:table-cell office:value-type="float" office:value="11" table:style-name="ce22">
            <text:p>11</text:p>
          </table:table-cell>
          <table:table-cell office:value-type="string" table:style-name="ce21">
            <text:p>Economy Energy ceased trading in Q1 2019 and their customers were transitioned to OVO</text:p>
          </table:table-cell>
          <table:table-cell table:number-columns-repeated="10" table:style-name="ce19"/>
          <table:table-cell table:number-columns-repeated="16372"/>
        </table:table-row>
        <table:table-row table:style-name="ro18">
          <table:table-cell office:value-type="float" office:value="12" table:style-name="ce22">
            <text:p>12</text:p>
          </table:table-cell>
          <table:table-cell office:value-type="string" table:style-name="ce21">
            <text:p>Avro, Green Network Energy and Opus Energy included with large suppliers from Q4 2019</text:p>
          </table:table-cell>
          <table:table-cell table:number-columns-repeated="10" table:style-name="ce19"/>
          <table:table-cell table:number-columns-repeated="16372"/>
        </table:table-row>
        <table:table-row table:style-name="ro18">
          <table:table-cell office:value-type="float" office:value="13" table:style-name="ce22">
            <text:p>13</text:p>
          </table:table-cell>
          <table:table-cell office:value-type="string" table:style-name="ce21">
            <text:p>Co-operative Energy was bought by Octopus Energy in 2019 and their portfolio remains with large suppliers from Q4 2019</text:p>
          </table:table-cell>
          <table:table-cell table:number-columns-repeated="10" table:style-name="ce19"/>
          <table:table-cell table:number-columns-repeated="16372"/>
        </table:table-row>
        <table:table-row table:style-name="ro18">
          <table:table-cell office:value-type="float" office:value="14" table:style-name="ce22">
            <text:p>14</text:p>
          </table:table-cell>
          <table:table-cell office:value-type="string" table:style-name="ce21">
            <text:p>SSE's domestic portfolio was bought by OVO in 2020 and their portfolio remains with large suppliers from Q1 2020</text:p>
          </table:table-cell>
          <table:table-cell table:number-columns-repeated="10" table:style-name="ce19"/>
          <table:table-cell table:number-columns-repeated="16372"/>
        </table:table-row>
        <table:table-row table:style-name="ro18">
          <table:table-cell office:value-type="float" office:value="15" table:style-name="ce22">
            <text:p>15</text:p>
          </table:table-cell>
          <table:table-cell office:value-type="string" table:style-name="ce21">
            <text:p>Historic installations for large suppliers transitioning prior to 2016</text:p>
          </table:table-cell>
          <table:table-cell table:number-columns-repeated="10" table:style-name="ce19"/>
          <table:table-cell table:number-columns-repeated="16372"/>
        </table:table-row>
        <table:table-row table:style-name="ro18">
          <table:table-cell office:value-type="float" office:value="16" table:style-name="ce22">
            <text:p>16</text:p>
          </table:table-cell>
          <table:table-cell office:value-type="string" table:style-name="ce21">
            <text:p>Only includes meters installed during Q3 and Q4 2012</text:p>
          </table:table-cell>
          <table:table-cell table:number-columns-repeated="10" table:style-name="ce19"/>
          <table:table-cell table:number-columns-repeated="16372"/>
        </table:table-row>
        <table:table-row table:style-name="ro18">
          <table:table-cell office:value-type="float" office:value="17" table:style-name="ce22">
            <text:p>17</text:p>
          </table:table-cell>
          <table:table-cell office:value-type="string" table:style-name="ce21">
            <text:p>People's Energy portfolio included with large suppliers from Q4 2020</text:p>
          </table:table-cell>
          <table:table-cell table:number-columns-repeated="10" table:style-name="ce25"/>
          <table:table-cell table:number-columns-repeated="16372"/>
        </table:table-row>
        <table:table-row table:style-name="ro20">
          <table:table-cell office:value-type="float" office:value="18" table:style-name="ce28">
            <text:p>18</text:p>
          </table:table-cell>
          <table:table-cell office:value-type="string" table:style-name="ce25">
            <text:p>npower merged with E.ON in 2019, with combined reporting to BEIS for these statistics starting from Q4 2020. Their portfolio therefore remains with large suppliers from Q4 2020</text:p>
          </table:table-cell>
          <table:table-cell table:number-columns-repeated="16382" table:style-name="ce1"/>
        </table:table-row>
        <table:table-row table:style-name="ro20">
          <table:table-cell office:value-type="float" office:value="19" table:style-name="ce28">
            <text:p>19</text:p>
          </table:table-cell>
          <table:table-cell office:value-type="string" table:style-name="ce25">
            <text:p>Just Energy were taken over by Shell Energy from Q4 2020. Shell Energy provide a combined reporting to BEIS. <text:s/>Their portfolio therefore remains with large suppliers from Q4 2020<text:s/></text:p>
          </table:table-cell>
          <table:table-cell table:number-columns-repeated="16382" table:style-name="ce1"/>
        </table:table-row>
        <table:table-row table:style-name="ro20">
          <table:table-cell office:value-type="float" office:value="20" table:style-name="ce28">
            <text:p>20</text:p>
          </table:table-cell>
          <table:table-cell office:value-type="string" table:style-name="ce26">
            <text:p>Avro Energy and People's Energy ceased trading in the second half of September 2021. <text:s/>Their data for Q3 2021 has been estimated using a range of administrative data sources</text:p>
          </table:table-cell>
          <table:table-cell table:number-columns-repeated="16382" table:style-name="ce1"/>
        </table:table-row>
        <table:table-row table:style-name="ro18">
          <table:table-cell office:value-type="float" office:value="21" table:style-name="ce28">
            <text:p>21</text:p>
          </table:table-cell>
          <table:table-cell office:value-type="string" table:style-name="ce26">
            <text:p>So Energy and E included with large suppliers from Q4 2021</text:p>
          </table:table-cell>
          <table:table-cell table:style-name="ce1"/>
          <table:table-cell table:style-name="ce27"/>
          <table:table-cell table:number-columns-repeated="16380" table:style-name="ce1"/>
        </table:table-row>
        <table:table-row table:style-name="ro18">
          <table:table-cell office:value-type="float" office:value="22" table:style-name="ce28">
            <text:p>22</text:p>
          </table:table-cell>
          <table:table-cell office:value-type="string" table:style-name="ce26">
            <text:p>Shell Energy UK portfolio included with large suppliers from Q4 2021</text:p>
          </table:table-cell>
          <table:table-cell table:number-columns-repeated="16382" table:style-name="ce1"/>
        </table:table-row>
        <table:table-row table:style-name="ro20">
          <table:table-cell office:value-type="float" office:value="23" table:style-name="ce28">
            <text:p>23</text:p>
          </table:table-cell>
          <table:table-cell office:value-type="string" table:style-name="ce29">
            <text:p>Together Energy, Zog Energy and Xcel Power ceased trading between December 2020 and February 2022. Their data for 2021 has been estimated using a range of administrative data sources</text:p>
          </table:table-cell>
          <table:table-cell table:number-columns-repeated="16382" table:style-name="ce1"/>
        </table:table-row>
        <table:table-row table:style-name="ro18">
          <table:table-cell office:value-type="float" office:value="24" table:style-name="ce28">
            <text:p>24</text:p>
          </table:table-cell>
          <table:table-cell office:value-type="string" table:style-name="ce29">
            <text:p>Installations includes estimated data for 25 suppliers who ceased trading between August and December 2021</text:p>
          </table:table-cell>
          <table:table-cell table:number-columns-repeated="16382" table:style-name="ce1"/>
        </table:table-row>
        <table:table-row table:style-name="ro18">
          <table:table-cell office:value-type="float" office:value="25" table:style-name="ce22">
            <text:p>25</text:p>
          </table:table-cell>
          <table:table-cell office:value-type="string" table:style-name="ce21">
            <text:p>From the start of 2022, only SMETS2 meter installations are included (and advanced meters installations in non-domestic sites)</text:p>
          </table:table-cell>
          <table:table-cell table:number-columns-repeated="16382" table:style-name="ce1"/>
        </table:table-row>
        <table:table-row table:style-name="ro18">
          <table:table-cell office:value-type="float" office:value="26" table:style-name="ce22">
            <text:p>26</text:p>
          </table:table-cell>
          <table:table-cell office:value-type="string" table:style-name="ce26">
            <text:p>Fuse Energy and Outfox the Market included with large suppliers from Q4 2025</text:p>
          </table:table-cell>
          <table:table-cell table:number-columns-repeated="16382" table:style-name="ce1"/>
        </table:table-row>
        <table:table-row table:style-name="ro12">
          <table:table-cell office:value-type="float" office:value="27" table:style-name="ce103">
            <text:p>27</text:p>
          </table:table-cell>
          <table:table-cell office:value-type="string" table:style-name="ce1">
            <text:p>Includes some reclassification of meters from operating in smart mode to operating in traditional mode which may not be fully reflected in previous recent time periods</text:p>
          </table:table-cell>
          <table:table-cell table:number-columns-repeated="16382" table:style-name="ce1"/>
        </table:table-row>
        <table:table-row table:style-name="ro12">
          <table:table-cell table:style-name="ce49"/>
          <table:table-cell table:style-name="ce50"/>
          <table:table-cell table:number-columns-repeated="16382"/>
        </table:table-row>
        <table:table-row table:number-rows-repeated="9" table:style-name="ro2">
          <table:table-cell table:number-columns-repeated="16384" table:style-name="ce1"/>
        </table:table-row>
        <table:table-row table:style-name="ro2" table:visibility="collapse">
          <table:table-cell table:style-name="ce1"/>
          <table:table-cell table:style-name="ce30"/>
          <table:table-cell table:number-columns-repeated="16382"/>
        </table:table-row>
        <table:table-row table:style-name="ro2">
          <table:table-cell table:style-name="ce31"/>
          <table:table-cell table:number-columns-repeated="16383" table:style-name="ce1"/>
        </table:table-row>
        <table:table-row table:number-rows-repeated="4" table:style-name="ro2">
          <table:table-cell table:number-columns-repeated="16384" table:style-name="ce1"/>
        </table:table-row>
        <table:table-row table:number-rows-repeated="6" table:style-name="ro2">
          <table:table-cell table:number-columns-repeated="16384"/>
        </table:table-row>
        <table:table-row table:number-rows-repeated="3" table:style-name="ro13">
          <table:table-cell table:number-columns-repeated="16384"/>
        </table:table-row>
        <table:table-row table:number-rows-repeated="4" table:style-name="ro2">
          <table:table-cell table:number-columns-repeated="16384"/>
        </table:table-row>
        <table:table-row table:number-rows-repeated="3" table:style-name="ro13">
          <table:table-cell table:number-columns-repeated="16384"/>
        </table:table-row>
        <table:table-row table:number-rows-repeated="4" table:style-name="ro2">
          <table:table-cell table:number-columns-repeated="16384"/>
        </table:table-row>
        <table:table-row table:number-rows-repeated="1048508" table:style-name="ro13">
          <table:table-cell table:number-columns-repeated="16384"/>
        </table:table-row>
        <table:named-expressions>
          <table:named-expression table:name="Bluesky_jobs_wage_premium" table:expression="of:=[.#REF!]" table:base-cell-address="Cover_Sheet.$A$1"/>
          <table:named-expression table:name="Bluesky_safe_wage" table:expression="of:=[.#REF!]" table:base-cell-address="Cover_Sheet.$A$1"/>
          <table:named-expression table:name="Cloud_jobs_wage_premium" table:expression="of:=[.#REF!]" table:base-cell-address="Cover_Sheet.$A$1"/>
          <table:named-expression table:name="Cloud_safe_wage" table:expression="of:=[.#REF!]" table:base-cell-address="Cover_Sheet.$A$1"/>
          <table:named-expression table:name="Cloud_safeguarded_jobs" table:expression="of:=[.#REF!]" table:base-cell-address="Cover_Sheet.$A$1"/>
          <table:named-expression table:name="Depreciation_rate" table:expression="of:=[.#REF!]" table:base-cell-address="Cover_Sheet.$A$1"/>
          <table:named-expression table:name="Discount_rate" table:expression="of:=[.#REF!]" table:base-cell-address="Cover_Sheet.$A$1"/>
          <table:named-expression table:name="Domestic_Results" table:expression="of:=[.#REF!]" table:base-cell-address="Cover_Sheet.$A$1"/>
          <table:named-expression table:name="Fixed_Bluesky_jobs" table:expression="of:=[.#REF!]" table:base-cell-address="Cover_Sheet.$A$1"/>
          <table:named-expression table:name="GDP_def_index" table:expression="of:=[.#REF!]" table:base-cell-address="Cover_Sheet.$A$1"/>
          <table:named-expression table:name="GDP_def_year" table:expression="of:=[.#REF!]" table:base-cell-address="Cover_Sheet.$A$1"/>
          <table:named-expression table:name="High_scenario_probability" table:expression="of:=[.#REF!]" table:base-cell-address="Cover_Sheet.$A$1"/>
          <table:named-expression table:name="Low_scenario_probability" table:expression="of:=[.#REF!]" table:base-cell-address="Cover_Sheet.$A$1"/>
          <table:named-expression table:name="Maximum_aerospace_wage" table:expression="of:=[.#REF!]" table:base-cell-address="Cover_Sheet.$A$1"/>
          <table:named-expression table:name="Millions_to_pounds" table:expression="of:=[.#REF!]" table:base-cell-address="Cover_Sheet.$A$1"/>
          <table:named-expression table:name="Minimum_aerospace_wage" table:expression="of:=[.#REF!]" table:base-cell-address="Cover_Sheet.$A$1"/>
          <table:named-expression table:name="Pension_uplift" table:expression="of:=[.#REF!]" table:base-cell-address="Cover_Sheet.$A$1"/>
          <table:named-expression table:name="Postcode_Outcode_Results" table:expression="of:=[.#REF!]" table:base-cell-address="Cover_Sheet.$A$1"/>
          <table:named-expression table:name="Present_value_base_year" table:expression="of:=[.#REF!]" table:base-cell-address="Cover_Sheet.$A$1"/>
          <table:named-expression table:name="Price_base_year" table:expression="of:=[.#REF!]" table:base-cell-address="Cover_Sheet.$A$1"/>
          <table:named-range table:name="Print_Area" table:cell-range-address="Notes.$A$4:Notes.$R$17" table:base-cell-address="Notes.$A$1"/>
          <table:named-expression table:name="Product_market_displacement" table:expression="of:=[.#REF!]" table:base-cell-address="Cover_Sheet.$A$1"/>
          <table:named-expression table:name="R_D_spend_per_year" table:expression="of:=[.#REF!]" table:base-cell-address="Cover_Sheet.$A$1"/>
          <table:named-expression table:name="R_D_spillover_rate" table:expression="of:=[.#REF!]" table:base-cell-address="Cover_Sheet.$A$1"/>
          <table:named-expression table:name="SSD_Results" table:expression="of:=[.#REF!]" table:base-cell-address="Cover_Sheet.$A$1"/>
          <table:named-expression table:name="Sub_of_investment" table:expression="of:=[.#REF!]" table:base-cell-address="Cover_Sheet.$A$1"/>
          <table:named-expression table:name="Unadjusted_R_D_spend" table:expression="of:=[.#REF!]" table:base-cell-address="Cover_Sheet.$A$1"/>
          <table:named-expression table:name="Variable_Bluesky_jobs" table:expression="of:=[.#REF!]" table:base-cell-address="Cover_Sheet.$A$1"/>
          <table:named-expression table:name="Wage_premium_at_maximum" table:expression="of:=[.#REF!]" table:base-cell-address="Cover_Sheet.$A$1"/>
          <table:named-expression table:name="Wage_premium_at_minimum_wage" table:expression="of:=[.#REF!]" table:base-cell-address="Cover_Sheet.$A$1"/>
          <table:named-expression table:name="Wage_premium_base_year" table:expression="of:=[.#REF!]" table:base-cell-address="Cover_Sheet.$A$1"/>
        </table:named-expressions>
      </table:table>
      <table:table table:name="Table_1" table:style-name="ta3">
        <table:table-column table:style-name="co15" table:default-cell-style-name="ce1"/>
        <table:table-column table:style-name="co16" table:number-columns-repeated="2" table:default-cell-style-name="ce1"/>
        <table:table-column table:style-name="co17" table:default-cell-style-name="ce23"/>
        <table:table-column table:style-name="co18" table:number-columns-repeated="16380" table:default-cell-style-name="ce1"/>
        <table:table-row table:style-name="ro14">
          <table:table-cell office:value-type="string" table:style-name="ce67">
            <text:p>Table 1: Number of domestic smart meters installed by large energy suppliers by install type</text:p>
          </table:table-cell>
          <table:table-cell table:number-columns-repeated="2" table:style-name="ce1"/>
          <table:table-cell table:style-name="ce23"/>
          <table:table-cell table:number-columns-repeated="16380"/>
        </table:table-row>
        <table:table-row table:style-name="ro12">
          <table:table-cell office:value-type="string" table:style-name="ce17">
            <text:p>This worksheet contains one table. Some cells refer to notes which can be found in the notes worksheet</text:p>
          </table:table-cell>
          <table:table-cell table:number-columns-repeated="2" table:style-name="ce1"/>
          <table:table-cell table:style-name="ce23"/>
          <table:table-cell table:number-columns-repeated="16380"/>
        </table:table-row>
        <table:table-row table:style-name="ro12">
          <table:table-cell office:value-type="string" table:style-name="ce17">
            <text:p>Freeze panes are active on this sheet. To turn off freeze panes select the 'View' ribbon then 'Freeze Panes' then 'Unfreeze Panes' or use [Alt W, F]</text:p>
          </table:table-cell>
          <table:table-cell table:number-columns-repeated="2" table:style-name="ce1"/>
          <table:table-cell table:style-name="ce23"/>
          <table:table-cell table:number-columns-repeated="16380"/>
        </table:table-row>
        <table:table-row table:style-name="ro12">
          <table:table-cell office:value-type="string" table:style-name="ce17">
            <text:p>Information on the time period reported in this table can be found in the cover sheet worksheet</text:p>
          </table:table-cell>
          <table:table-cell table:number-columns-repeated="2" table:style-name="ce1"/>
          <table:table-cell table:style-name="ce23"/>
          <table:table-cell table:number-columns-repeated="16380"/>
        </table:table-row>
        <table:table-row table:style-name="ro12">
          <table:table-cell office:value-type="string" table:style-name="ce17">
            <text:p>Some cells are empty because data on replacement installations prior to 2022 was not reliable to provide a complete view of total installation activity</text:p>
          </table:table-cell>
          <table:table-cell table:number-columns-repeated="2" table:style-name="ce1"/>
          <table:table-cell table:style-name="ce23"/>
          <table:table-cell table:number-columns-repeated="16380"/>
        </table:table-row>
        <table:table-row table:style-name="ro12">
          <table:table-cell office:value-type="string" table:style-name="ce17">
            <text:p>Source: Energy suppliers reporting to Department for Energy Security and Net Zero</text:p>
          </table:table-cell>
          <table:table-cell table:number-columns-repeated="2" table:style-name="ce1"/>
          <table:table-cell table:style-name="ce23"/>
          <table:table-cell table:number-columns-repeated="16380"/>
        </table:table-row>
        <table:table-row table:style-name="ro21">
          <table:table-cell office:value-type="string" table:style-name="ce46">
            <text:p>Date published: 27 August 2026</text:p>
          </table:table-cell>
          <table:table-cell table:number-columns-repeated="2" table:style-name="ce1"/>
          <table:table-cell table:style-name="ce23"/>
          <table:table-cell table:number-columns-repeated="16380"/>
        </table:table-row>
        <table:table-row table:style-name="ro12">
          <table:table-cell office:value-type="string" table:style-name="ce36">
            <text:p>Quarter</text:p>
          </table:table-cell>
          <table:table-cell office:value-type="string" table:style-name="ce60">
            <text:p>New Installs</text:p>
          </table:table-cell>
          <table:table-cell office:value-type="string" table:style-name="ce61">
            <text:p>Replacements</text:p>
          </table:table-cell>
          <table:table-cell office:value-type="string" table:style-name="ce62">
            <text:p>Notes</text:p>
          </table:table-cell>
          <table:table-cell table:number-columns-repeated="16380"/>
        </table:table-row>
        <table:table-row table:style-name="ro12">
          <table:table-cell office:value-type="string" table:style-name="ce16">
            <text:p>Historic</text:p>
          </table:table-cell>
          <table:table-cell office:value-type="float" office:value="78421" table:formula="of:=SUMIFS([LargeSupplier_Installs.$I:.$I];[LargeSupplier_Installs.$A:.$A];[Table_1.$A9];[LargeSupplier_Installs.$D:.$D];&quot;Domestic&quot;;[LargeSupplier_Installs.$E:.$E];&quot;Large&quot;;[LargeSupplier_Installs.$F:.$F];&quot;Smart&quot;;[LargeSupplier_Installs.$H:.$H];[Table_1.B$8])" table:style-name="ce33">
            <text:p>78,421</text:p>
          </table:table-cell>
          <table:table-cell table:style-name="ce33"/>
          <table:table-cell office:value-type="string" office:string-value="[Estimated], [Note 15]" table:formula="of:=TRIM(COM.MICROSOFT.XLOOKUP(1;([LargeSupplier_Installs.$A:.$A]=[.A9])*([LargeSupplier_Installs.$J:.$J]&lt;&gt;&quot;&quot;)*([LargeSupplier_Installs.$D:.$D]=&quot;Domestic&quot;);[LargeSupplier_Installs.$J:.$J];&quot;&quot;;0;1))" table:number-matrix-columns-spanned="1" table:number-matrix-rows-spanned="1" table:style-name="ce104">
            <text:p>[Estimated], [Note 15]</text:p>
          </table:table-cell>
          <table:table-cell table:number-columns-repeated="16380"/>
        </table:table-row>
        <table:table-row table:style-name="ro12">
          <table:table-cell office:value-type="string" table:style-name="ce16">
            <text:p>Q3 2012</text:p>
          </table:table-cell>
          <table:table-cell office:value-type="float" office:value="68" table:formula="of:=SUMIFS([LargeSupplier_Installs.$I:.$I];[LargeSupplier_Installs.$A:.$A];[Table_1.$A10];[LargeSupplier_Installs.$D:.$D];&quot;Domestic&quot;;[LargeSupplier_Installs.$E:.$E];&quot;Large&quot;;[LargeSupplier_Installs.$F:.$F];&quot;Smart&quot;;[LargeSupplier_Installs.$H:.$H];[Table_1.B$8])" table:style-name="ce33">
            <text:p>68</text:p>
          </table:table-cell>
          <table:table-cell table:style-name="ce33"/>
          <table:table-cell office:value-type="string" office:string-value="" table:formula="of:=TRIM(COM.MICROSOFT.XLOOKUP(1;([LargeSupplier_Installs.$A:.$A]=[.A10])*([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2</text:p>
          </table:table-cell>
          <table:table-cell office:value-type="float" office:value="3241" table:formula="of:=SUMIFS([LargeSupplier_Installs.$I:.$I];[LargeSupplier_Installs.$A:.$A];[Table_1.$A11];[LargeSupplier_Installs.$D:.$D];&quot;Domestic&quot;;[LargeSupplier_Installs.$E:.$E];&quot;Large&quot;;[LargeSupplier_Installs.$F:.$F];&quot;Smart&quot;;[LargeSupplier_Installs.$H:.$H];[Table_1.B$8])" table:style-name="ce33">
            <text:p>3,241</text:p>
          </table:table-cell>
          <table:table-cell table:style-name="ce33"/>
          <table:table-cell office:value-type="string" office:string-value="" table:formula="of:=TRIM(COM.MICROSOFT.XLOOKUP(1;([LargeSupplier_Installs.$A:.$A]=[.A11])*([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13</text:p>
          </table:table-cell>
          <table:table-cell office:value-type="float" office:value="23641" table:formula="of:=SUMIFS([LargeSupplier_Installs.$I:.$I];[LargeSupplier_Installs.$A:.$A];[Table_1.$A12];[LargeSupplier_Installs.$D:.$D];&quot;Domestic&quot;;[LargeSupplier_Installs.$E:.$E];&quot;Large&quot;;[LargeSupplier_Installs.$F:.$F];&quot;Smart&quot;;[LargeSupplier_Installs.$H:.$H];[Table_1.B$8])" table:style-name="ce33">
            <text:p>23,641</text:p>
          </table:table-cell>
          <table:table-cell table:style-name="ce33"/>
          <table:table-cell office:value-type="string" office:string-value="" table:formula="of:=TRIM(COM.MICROSOFT.XLOOKUP(1;([LargeSupplier_Installs.$A:.$A]=[.A12])*([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13</text:p>
          </table:table-cell>
          <table:table-cell office:value-type="float" office:value="80586" table:formula="of:=SUMIFS([LargeSupplier_Installs.$I:.$I];[LargeSupplier_Installs.$A:.$A];[Table_1.$A13];[LargeSupplier_Installs.$D:.$D];&quot;Domestic&quot;;[LargeSupplier_Installs.$E:.$E];&quot;Large&quot;;[LargeSupplier_Installs.$F:.$F];&quot;Smart&quot;;[LargeSupplier_Installs.$H:.$H];[Table_1.B$8])" table:style-name="ce33">
            <text:p>80,586</text:p>
          </table:table-cell>
          <table:table-cell table:style-name="ce33"/>
          <table:table-cell office:value-type="string" office:string-value="" table:formula="of:=TRIM(COM.MICROSOFT.XLOOKUP(1;([LargeSupplier_Installs.$A:.$A]=[.A13])*([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3</text:p>
          </table:table-cell>
          <table:table-cell office:value-type="float" office:value="92822" table:formula="of:=SUMIFS([LargeSupplier_Installs.$I:.$I];[LargeSupplier_Installs.$A:.$A];[Table_1.$A14];[LargeSupplier_Installs.$D:.$D];&quot;Domestic&quot;;[LargeSupplier_Installs.$E:.$E];&quot;Large&quot;;[LargeSupplier_Installs.$F:.$F];&quot;Smart&quot;;[LargeSupplier_Installs.$H:.$H];[Table_1.B$8])" table:style-name="ce33">
            <text:p>92,822</text:p>
          </table:table-cell>
          <table:table-cell table:style-name="ce33"/>
          <table:table-cell office:value-type="string" office:string-value="" table:formula="of:=TRIM(COM.MICROSOFT.XLOOKUP(1;([LargeSupplier_Installs.$A:.$A]=[.A14])*([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3</text:p>
          </table:table-cell>
          <table:table-cell office:value-type="float" office:value="95333" table:formula="of:=SUMIFS([LargeSupplier_Installs.$I:.$I];[LargeSupplier_Installs.$A:.$A];[Table_1.$A15];[LargeSupplier_Installs.$D:.$D];&quot;Domestic&quot;;[LargeSupplier_Installs.$E:.$E];&quot;Large&quot;;[LargeSupplier_Installs.$F:.$F];&quot;Smart&quot;;[LargeSupplier_Installs.$H:.$H];[Table_1.B$8])" table:style-name="ce33">
            <text:p>95,333</text:p>
          </table:table-cell>
          <table:table-cell table:style-name="ce33"/>
          <table:table-cell office:value-type="string" office:string-value="[Note 1]" table:formula="of:=TRIM(COM.MICROSOFT.XLOOKUP(1;([LargeSupplier_Installs.$A:.$A]=[.A15])*([LargeSupplier_Installs.$J:.$J]&lt;&gt;&quot;&quot;)*([LargeSupplier_Installs.$D:.$D]=&quot;Domestic&quot;);[LargeSupplier_Installs.$J:.$J];&quot;&quot;;0;1))" table:number-matrix-columns-spanned="1" table:number-matrix-rows-spanned="1" table:style-name="ce104">
            <text:p>[Note 1]</text:p>
          </table:table-cell>
          <table:table-cell table:number-columns-repeated="16380"/>
        </table:table-row>
        <table:table-row table:style-name="ro12">
          <table:table-cell office:value-type="string" table:style-name="ce16">
            <text:p>Q1 2014</text:p>
          </table:table-cell>
          <table:table-cell office:value-type="float" office:value="98649" table:formula="of:=SUMIFS([LargeSupplier_Installs.$I:.$I];[LargeSupplier_Installs.$A:.$A];[Table_1.$A16];[LargeSupplier_Installs.$D:.$D];&quot;Domestic&quot;;[LargeSupplier_Installs.$E:.$E];&quot;Large&quot;;[LargeSupplier_Installs.$F:.$F];&quot;Smart&quot;;[LargeSupplier_Installs.$H:.$H];[Table_1.B$8])" table:style-name="ce33">
            <text:p>98,649</text:p>
          </table:table-cell>
          <table:table-cell table:style-name="ce33"/>
          <table:table-cell office:value-type="string" office:string-value="" table:formula="of:=TRIM(COM.MICROSOFT.XLOOKUP(1;([LargeSupplier_Installs.$A:.$A]=[.A16])*([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14</text:p>
          </table:table-cell>
          <table:table-cell office:value-type="float" office:value="97346" table:formula="of:=SUMIFS([LargeSupplier_Installs.$I:.$I];[LargeSupplier_Installs.$A:.$A];[Table_1.$A17];[LargeSupplier_Installs.$D:.$D];&quot;Domestic&quot;;[LargeSupplier_Installs.$E:.$E];&quot;Large&quot;;[LargeSupplier_Installs.$F:.$F];&quot;Smart&quot;;[LargeSupplier_Installs.$H:.$H];[Table_1.B$8])" table:style-name="ce33">
            <text:p>97,346</text:p>
          </table:table-cell>
          <table:table-cell table:style-name="ce33"/>
          <table:table-cell office:value-type="string" office:string-value="" table:formula="of:=TRIM(COM.MICROSOFT.XLOOKUP(1;([LargeSupplier_Installs.$A:.$A]=[.A17])*([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4<text:s/></text:p>
          </table:table-cell>
          <table:table-cell office:value-type="float" office:value="130007" table:formula="of:=SUMIFS([LargeSupplier_Installs.$I:.$I];[LargeSupplier_Installs.$A:.$A];[Table_1.$A18];[LargeSupplier_Installs.$D:.$D];&quot;Domestic&quot;;[LargeSupplier_Installs.$E:.$E];&quot;Large&quot;;[LargeSupplier_Installs.$F:.$F];&quot;Smart&quot;;[LargeSupplier_Installs.$H:.$H];[Table_1.B$8])" table:style-name="ce33">
            <text:p>130,007</text:p>
          </table:table-cell>
          <table:table-cell table:style-name="ce33"/>
          <table:table-cell office:value-type="string" office:string-value="" table:formula="of:=TRIM(COM.MICROSOFT.XLOOKUP(1;([LargeSupplier_Installs.$A:.$A]=[.A18])*([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4</text:p>
          </table:table-cell>
          <table:table-cell office:value-type="float" office:value="143080" table:formula="of:=SUMIFS([LargeSupplier_Installs.$I:.$I];[LargeSupplier_Installs.$A:.$A];[Table_1.$A19];[LargeSupplier_Installs.$D:.$D];&quot;Domestic&quot;;[LargeSupplier_Installs.$E:.$E];&quot;Large&quot;;[LargeSupplier_Installs.$F:.$F];&quot;Smart&quot;;[LargeSupplier_Installs.$H:.$H];[Table_1.B$8])" table:style-name="ce33">
            <text:p>143,080</text:p>
          </table:table-cell>
          <table:table-cell table:style-name="ce33"/>
          <table:table-cell office:value-type="string" office:string-value="" table:formula="of:=TRIM(COM.MICROSOFT.XLOOKUP(1;([LargeSupplier_Installs.$A:.$A]=[.A19])*([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15</text:p>
          </table:table-cell>
          <table:table-cell office:value-type="float" office:value="211972" table:formula="of:=SUMIFS([LargeSupplier_Installs.$I:.$I];[LargeSupplier_Installs.$A:.$A];[Table_1.$A20];[LargeSupplier_Installs.$D:.$D];&quot;Domestic&quot;;[LargeSupplier_Installs.$E:.$E];&quot;Large&quot;;[LargeSupplier_Installs.$F:.$F];&quot;Smart&quot;;[LargeSupplier_Installs.$H:.$H];[Table_1.B$8])" table:style-name="ce33">
            <text:p>211,972</text:p>
          </table:table-cell>
          <table:table-cell table:style-name="ce33"/>
          <table:table-cell office:value-type="string" office:string-value="[Note 2]" table:formula="of:=TRIM(COM.MICROSOFT.XLOOKUP(1;([LargeSupplier_Installs.$A:.$A]=[.A20])*([LargeSupplier_Installs.$J:.$J]&lt;&gt;&quot;&quot;)*([LargeSupplier_Installs.$D:.$D]=&quot;Domestic&quot;);[LargeSupplier_Installs.$J:.$J];&quot;&quot;;0;1))" table:number-matrix-columns-spanned="1" table:number-matrix-rows-spanned="1" table:style-name="ce104">
            <text:p>[Note 2]</text:p>
          </table:table-cell>
          <table:table-cell table:number-columns-repeated="16380"/>
        </table:table-row>
        <table:table-row table:style-name="ro12">
          <table:table-cell office:value-type="string" table:style-name="ce16">
            <text:p>Q2 2015</text:p>
          </table:table-cell>
          <table:table-cell office:value-type="float" office:value="272810" table:formula="of:=SUMIFS([LargeSupplier_Installs.$I:.$I];[LargeSupplier_Installs.$A:.$A];[Table_1.$A21];[LargeSupplier_Installs.$D:.$D];&quot;Domestic&quot;;[LargeSupplier_Installs.$E:.$E];&quot;Large&quot;;[LargeSupplier_Installs.$F:.$F];&quot;Smart&quot;;[LargeSupplier_Installs.$H:.$H];[Table_1.B$8])" table:style-name="ce33">
            <text:p>272,810</text:p>
          </table:table-cell>
          <table:table-cell table:style-name="ce33"/>
          <table:table-cell office:value-type="string" office:string-value="" table:formula="of:=TRIM(COM.MICROSOFT.XLOOKUP(1;([LargeSupplier_Installs.$A:.$A]=[.A21])*([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5</text:p>
          </table:table-cell>
          <table:table-cell office:value-type="float" office:value="336136" table:formula="of:=SUMIFS([LargeSupplier_Installs.$I:.$I];[LargeSupplier_Installs.$A:.$A];[Table_1.$A22];[LargeSupplier_Installs.$D:.$D];&quot;Domestic&quot;;[LargeSupplier_Installs.$E:.$E];&quot;Large&quot;;[LargeSupplier_Installs.$F:.$F];&quot;Smart&quot;;[LargeSupplier_Installs.$H:.$H];[Table_1.B$8])" table:style-name="ce33">
            <text:p>336,136</text:p>
          </table:table-cell>
          <table:table-cell table:style-name="ce33"/>
          <table:table-cell office:value-type="string" office:string-value="" table:formula="of:=TRIM(COM.MICROSOFT.XLOOKUP(1;([LargeSupplier_Installs.$A:.$A]=[.A22])*([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5</text:p>
          </table:table-cell>
          <table:table-cell office:value-type="float" office:value="402683" table:formula="of:=SUMIFS([LargeSupplier_Installs.$I:.$I];[LargeSupplier_Installs.$A:.$A];[Table_1.$A23];[LargeSupplier_Installs.$D:.$D];&quot;Domestic&quot;;[LargeSupplier_Installs.$E:.$E];&quot;Large&quot;;[LargeSupplier_Installs.$F:.$F];&quot;Smart&quot;;[LargeSupplier_Installs.$H:.$H];[Table_1.B$8])" table:style-name="ce33">
            <text:p>402,683</text:p>
          </table:table-cell>
          <table:table-cell table:style-name="ce33"/>
          <table:table-cell office:value-type="string" office:string-value="" table:formula="of:=TRIM(COM.MICROSOFT.XLOOKUP(1;([LargeSupplier_Installs.$A:.$A]=[.A23])*([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16</text:p>
          </table:table-cell>
          <table:table-cell office:value-type="float" office:value="540213" table:formula="of:=SUMIFS([LargeSupplier_Installs.$I:.$I];[LargeSupplier_Installs.$A:.$A];[Table_1.$A24];[LargeSupplier_Installs.$D:.$D];&quot;Domestic&quot;;[LargeSupplier_Installs.$E:.$E];&quot;Large&quot;;[LargeSupplier_Installs.$F:.$F];&quot;Smart&quot;;[LargeSupplier_Installs.$H:.$H];[Table_1.B$8])" table:style-name="ce33">
            <text:p>540,213</text:p>
          </table:table-cell>
          <table:table-cell table:style-name="ce33"/>
          <table:table-cell office:value-type="string" office:string-value="[Note 3]" table:formula="of:=TRIM(COM.MICROSOFT.XLOOKUP(1;([LargeSupplier_Installs.$A:.$A]=[.A24])*([LargeSupplier_Installs.$J:.$J]&lt;&gt;&quot;&quot;)*([LargeSupplier_Installs.$D:.$D]=&quot;Domestic&quot;);[LargeSupplier_Installs.$J:.$J];&quot;&quot;;0;1))" table:number-matrix-columns-spanned="1" table:number-matrix-rows-spanned="1" table:style-name="ce104">
            <text:p>[Note 3]</text:p>
          </table:table-cell>
          <table:table-cell table:number-columns-repeated="16380"/>
        </table:table-row>
        <table:table-row table:style-name="ro12">
          <table:table-cell office:value-type="string" table:style-name="ce16">
            <text:p>Q2 2016</text:p>
          </table:table-cell>
          <table:table-cell office:value-type="float" office:value="622997" table:formula="of:=SUMIFS([LargeSupplier_Installs.$I:.$I];[LargeSupplier_Installs.$A:.$A];[Table_1.$A25];[LargeSupplier_Installs.$D:.$D];&quot;Domestic&quot;;[LargeSupplier_Installs.$E:.$E];&quot;Large&quot;;[LargeSupplier_Installs.$F:.$F];&quot;Smart&quot;;[LargeSupplier_Installs.$H:.$H];[Table_1.B$8])" table:style-name="ce33">
            <text:p>622,997</text:p>
          </table:table-cell>
          <table:table-cell table:style-name="ce33"/>
          <table:table-cell office:value-type="string" office:string-value="[Note 4]" table:formula="of:=TRIM(COM.MICROSOFT.XLOOKUP(1;([LargeSupplier_Installs.$A:.$A]=[.A25])*([LargeSupplier_Installs.$J:.$J]&lt;&gt;&quot;&quot;)*([LargeSupplier_Installs.$D:.$D]=&quot;Domestic&quot;);[LargeSupplier_Installs.$J:.$J];&quot;&quot;;0;1))" table:number-matrix-columns-spanned="1" table:number-matrix-rows-spanned="1" table:style-name="ce104">
            <text:p>[Note 4]</text:p>
          </table:table-cell>
          <table:table-cell table:number-columns-repeated="16380"/>
        </table:table-row>
        <table:table-row table:style-name="ro12">
          <table:table-cell office:value-type="string" table:style-name="ce16">
            <text:p>Q3 2016</text:p>
          </table:table-cell>
          <table:table-cell office:value-type="float" office:value="815015" table:formula="of:=SUMIFS([LargeSupplier_Installs.$I:.$I];[LargeSupplier_Installs.$A:.$A];[Table_1.$A26];[LargeSupplier_Installs.$D:.$D];&quot;Domestic&quot;;[LargeSupplier_Installs.$E:.$E];&quot;Large&quot;;[LargeSupplier_Installs.$F:.$F];&quot;Smart&quot;;[LargeSupplier_Installs.$H:.$H];[Table_1.B$8])" table:style-name="ce33">
            <text:p>815,015</text:p>
          </table:table-cell>
          <table:table-cell table:style-name="ce33"/>
          <table:table-cell office:value-type="string" office:string-value="" table:formula="of:=TRIM(COM.MICROSOFT.XLOOKUP(1;([LargeSupplier_Installs.$A:.$A]=[.A26])*([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6</text:p>
          </table:table-cell>
          <table:table-cell office:value-type="float" office:value="935560" table:formula="of:=SUMIFS([LargeSupplier_Installs.$I:.$I];[LargeSupplier_Installs.$A:.$A];[Table_1.$A27];[LargeSupplier_Installs.$D:.$D];&quot;Domestic&quot;;[LargeSupplier_Installs.$E:.$E];&quot;Large&quot;;[LargeSupplier_Installs.$F:.$F];&quot;Smart&quot;;[LargeSupplier_Installs.$H:.$H];[Table_1.B$8])" table:style-name="ce33">
            <text:p>935,560</text:p>
          </table:table-cell>
          <table:table-cell table:style-name="ce33"/>
          <table:table-cell office:value-type="string" office:string-value="[Note 5]" table:formula="of:=TRIM(COM.MICROSOFT.XLOOKUP(1;([LargeSupplier_Installs.$A:.$A]=[.A27])*([LargeSupplier_Installs.$J:.$J]&lt;&gt;&quot;&quot;)*([LargeSupplier_Installs.$D:.$D]=&quot;Domestic&quot;);[LargeSupplier_Installs.$J:.$J];&quot;&quot;;0;1))" table:number-matrix-columns-spanned="1" table:number-matrix-rows-spanned="1" table:style-name="ce104">
            <text:p>[Note 5]</text:p>
          </table:table-cell>
          <table:table-cell table:number-columns-repeated="16380"/>
        </table:table-row>
        <table:table-row table:style-name="ro12">
          <table:table-cell office:value-type="string" table:style-name="ce16">
            <text:p>Q1 2017</text:p>
          </table:table-cell>
          <table:table-cell office:value-type="float" office:value="1028134" table:formula="of:=SUMIFS([LargeSupplier_Installs.$I:.$I];[LargeSupplier_Installs.$A:.$A];[Table_1.$A28];[LargeSupplier_Installs.$D:.$D];&quot;Domestic&quot;;[LargeSupplier_Installs.$E:.$E];&quot;Large&quot;;[LargeSupplier_Installs.$F:.$F];&quot;Smart&quot;;[LargeSupplier_Installs.$H:.$H];[Table_1.B$8])" table:style-name="ce33">
            <text:p>1,028,134</text:p>
          </table:table-cell>
          <table:table-cell table:style-name="ce33"/>
          <table:table-cell office:value-type="string" office:string-value="" table:formula="of:=TRIM(COM.MICROSOFT.XLOOKUP(1;([LargeSupplier_Installs.$A:.$A]=[.A28])*([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17</text:p>
          </table:table-cell>
          <table:table-cell office:value-type="float" office:value="1059232" table:formula="of:=SUMIFS([LargeSupplier_Installs.$I:.$I];[LargeSupplier_Installs.$A:.$A];[Table_1.$A29];[LargeSupplier_Installs.$D:.$D];&quot;Domestic&quot;;[LargeSupplier_Installs.$E:.$E];&quot;Large&quot;;[LargeSupplier_Installs.$F:.$F];&quot;Smart&quot;;[LargeSupplier_Installs.$H:.$H];[Table_1.B$8])" table:style-name="ce33">
            <text:p>1,059,232</text:p>
          </table:table-cell>
          <table:table-cell table:style-name="ce33"/>
          <table:table-cell office:value-type="string" office:string-value="" table:formula="of:=TRIM(COM.MICROSOFT.XLOOKUP(1;([LargeSupplier_Installs.$A:.$A]=[.A29])*([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7</text:p>
          </table:table-cell>
          <table:table-cell office:value-type="float" office:value="1182347" table:formula="of:=SUMIFS([LargeSupplier_Installs.$I:.$I];[LargeSupplier_Installs.$A:.$A];[Table_1.$A30];[LargeSupplier_Installs.$D:.$D];&quot;Domestic&quot;;[LargeSupplier_Installs.$E:.$E];&quot;Large&quot;;[LargeSupplier_Installs.$F:.$F];&quot;Smart&quot;;[LargeSupplier_Installs.$H:.$H];[Table_1.B$8])" table:style-name="ce33">
            <text:p>1,182,347</text:p>
          </table:table-cell>
          <table:table-cell table:style-name="ce33"/>
          <table:table-cell office:value-type="string" office:string-value="" table:formula="of:=TRIM(COM.MICROSOFT.XLOOKUP(1;([LargeSupplier_Installs.$A:.$A]=[.A30])*([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7</text:p>
          </table:table-cell>
          <table:table-cell office:value-type="float" office:value="1318967" table:formula="of:=SUMIFS([LargeSupplier_Installs.$I:.$I];[LargeSupplier_Installs.$A:.$A];[Table_1.$A31];[LargeSupplier_Installs.$D:.$D];&quot;Domestic&quot;;[LargeSupplier_Installs.$E:.$E];&quot;Large&quot;;[LargeSupplier_Installs.$F:.$F];&quot;Smart&quot;;[LargeSupplier_Installs.$H:.$H];[Table_1.B$8])" table:style-name="ce33">
            <text:p>1,318,967</text:p>
          </table:table-cell>
          <table:table-cell table:style-name="ce33"/>
          <table:table-cell office:value-type="string" office:string-value="[Notes 6, 7]" table:formula="of:=TRIM(COM.MICROSOFT.XLOOKUP(1;([LargeSupplier_Installs.$A:.$A]=[.A31])*([LargeSupplier_Installs.$J:.$J]&lt;&gt;&quot;&quot;)*([LargeSupplier_Installs.$D:.$D]=&quot;Domestic&quot;);[LargeSupplier_Installs.$J:.$J];&quot;&quot;;0;1))" table:number-matrix-columns-spanned="1" table:number-matrix-rows-spanned="1" table:style-name="ce104">
            <text:p>[Notes 6, 7]</text:p>
          </table:table-cell>
          <table:table-cell table:number-columns-repeated="16380"/>
        </table:table-row>
        <table:table-row table:style-name="ro12">
          <table:table-cell office:value-type="string" table:style-name="ce16">
            <text:p>Q1 2018</text:p>
          </table:table-cell>
          <table:table-cell office:value-type="float" office:value="1254761" table:formula="of:=SUMIFS([LargeSupplier_Installs.$I:.$I];[LargeSupplier_Installs.$A:.$A];[Table_1.$A32];[LargeSupplier_Installs.$D:.$D];&quot;Domestic&quot;;[LargeSupplier_Installs.$E:.$E];&quot;Large&quot;;[LargeSupplier_Installs.$F:.$F];&quot;Smart&quot;;[LargeSupplier_Installs.$H:.$H];[Table_1.B$8])" table:style-name="ce33">
            <text:p>1,254,761</text:p>
          </table:table-cell>
          <table:table-cell table:style-name="ce33"/>
          <table:table-cell office:value-type="string" office:string-value="[Note 8]" table:formula="of:=TRIM(COM.MICROSOFT.XLOOKUP(1;([LargeSupplier_Installs.$A:.$A]=[.A32])*([LargeSupplier_Installs.$J:.$J]&lt;&gt;&quot;&quot;)*([LargeSupplier_Installs.$D:.$D]=&quot;Domestic&quot;);[LargeSupplier_Installs.$J:.$J];&quot;&quot;;0;1))" table:number-matrix-columns-spanned="1" table:number-matrix-rows-spanned="1" table:style-name="ce104">
            <text:p>[Note 8]</text:p>
          </table:table-cell>
          <table:table-cell table:number-columns-repeated="16380"/>
        </table:table-row>
        <table:table-row table:style-name="ro12">
          <table:table-cell office:value-type="string" table:style-name="ce16">
            <text:p>Q2 2018</text:p>
          </table:table-cell>
          <table:table-cell office:value-type="float" office:value="1268222" table:formula="of:=SUMIFS([LargeSupplier_Installs.$I:.$I];[LargeSupplier_Installs.$A:.$A];[Table_1.$A33];[LargeSupplier_Installs.$D:.$D];&quot;Domestic&quot;;[LargeSupplier_Installs.$E:.$E];&quot;Large&quot;;[LargeSupplier_Installs.$F:.$F];&quot;Smart&quot;;[LargeSupplier_Installs.$H:.$H];[Table_1.B$8])" table:style-name="ce33">
            <text:p>1,268,222</text:p>
          </table:table-cell>
          <table:table-cell table:style-name="ce33"/>
          <table:table-cell office:value-type="string" office:string-value="" table:formula="of:=TRIM(COM.MICROSOFT.XLOOKUP(1;([LargeSupplier_Installs.$A:.$A]=[.A33])*([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8</text:p>
          </table:table-cell>
          <table:table-cell office:value-type="float" office:value="1145589" table:formula="of:=SUMIFS([LargeSupplier_Installs.$I:.$I];[LargeSupplier_Installs.$A:.$A];[Table_1.$A34];[LargeSupplier_Installs.$D:.$D];&quot;Domestic&quot;;[LargeSupplier_Installs.$E:.$E];&quot;Large&quot;;[LargeSupplier_Installs.$F:.$F];&quot;Smart&quot;;[LargeSupplier_Installs.$H:.$H];[Table_1.B$8])" table:style-name="ce33">
            <text:p>1,145,589</text:p>
          </table:table-cell>
          <table:table-cell table:style-name="ce33"/>
          <table:table-cell office:value-type="string" office:string-value="" table:formula="of:=TRIM(COM.MICROSOFT.XLOOKUP(1;([LargeSupplier_Installs.$A:.$A]=[.A34])*([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8</text:p>
          </table:table-cell>
          <table:table-cell office:value-type="float" office:value="1126220" table:formula="of:=SUMIFS([LargeSupplier_Installs.$I:.$I];[LargeSupplier_Installs.$A:.$A];[Table_1.$A35];[LargeSupplier_Installs.$D:.$D];&quot;Domestic&quot;;[LargeSupplier_Installs.$E:.$E];&quot;Large&quot;;[LargeSupplier_Installs.$F:.$F];&quot;Smart&quot;;[LargeSupplier_Installs.$H:.$H];[Table_1.B$8])" table:style-name="ce33">
            <text:p>1,126,220</text:p>
          </table:table-cell>
          <table:table-cell table:style-name="ce33"/>
          <table:table-cell office:value-type="string" office:string-value="[Note 9]" table:formula="of:=TRIM(COM.MICROSOFT.XLOOKUP(1;([LargeSupplier_Installs.$A:.$A]=[.A35])*([LargeSupplier_Installs.$J:.$J]&lt;&gt;&quot;&quot;)*([LargeSupplier_Installs.$D:.$D]=&quot;Domestic&quot;);[LargeSupplier_Installs.$J:.$J];&quot;&quot;;0;1))" table:number-matrix-columns-spanned="1" table:number-matrix-rows-spanned="1" table:style-name="ce104">
            <text:p>[Note 9]</text:p>
          </table:table-cell>
          <table:table-cell table:number-columns-repeated="16380"/>
        </table:table-row>
        <table:table-row table:style-name="ro12">
          <table:table-cell office:value-type="string" table:style-name="ce16">
            <text:p>Q1 2019</text:p>
          </table:table-cell>
          <table:table-cell office:value-type="float" office:value="1048760" table:formula="of:=SUMIFS([LargeSupplier_Installs.$I:.$I];[LargeSupplier_Installs.$A:.$A];[Table_1.$A36];[LargeSupplier_Installs.$D:.$D];&quot;Domestic&quot;;[LargeSupplier_Installs.$E:.$E];&quot;Large&quot;;[LargeSupplier_Installs.$F:.$F];&quot;Smart&quot;;[LargeSupplier_Installs.$H:.$H];[Table_1.B$8])" table:style-name="ce33">
            <text:p>1,048,760</text:p>
          </table:table-cell>
          <table:table-cell table:style-name="ce33"/>
          <table:table-cell office:value-type="string" office:string-value="[Note 11]" table:formula="of:=TRIM(COM.MICROSOFT.XLOOKUP(1;([LargeSupplier_Installs.$A:.$A]=[.A36])*([LargeSupplier_Installs.$J:.$J]&lt;&gt;&quot;&quot;)*([LargeSupplier_Installs.$D:.$D]=&quot;Domestic&quot;);[LargeSupplier_Installs.$J:.$J];&quot;&quot;;0;1))" table:number-matrix-columns-spanned="1" table:number-matrix-rows-spanned="1" table:style-name="ce104">
            <text:p>[Note 11]</text:p>
          </table:table-cell>
          <table:table-cell table:number-columns-repeated="16380"/>
        </table:table-row>
        <table:table-row table:style-name="ro12">
          <table:table-cell office:value-type="string" table:style-name="ce16">
            <text:p>Q2 2019</text:p>
          </table:table-cell>
          <table:table-cell office:value-type="float" office:value="1028841" table:formula="of:=SUMIFS([LargeSupplier_Installs.$I:.$I];[LargeSupplier_Installs.$A:.$A];[Table_1.$A37];[LargeSupplier_Installs.$D:.$D];&quot;Domestic&quot;;[LargeSupplier_Installs.$E:.$E];&quot;Large&quot;;[LargeSupplier_Installs.$F:.$F];&quot;Smart&quot;;[LargeSupplier_Installs.$H:.$H];[Table_1.B$8])" table:style-name="ce33">
            <text:p>1,028,841</text:p>
          </table:table-cell>
          <table:table-cell table:style-name="ce33"/>
          <table:table-cell office:value-type="string" office:string-value="" table:formula="of:=TRIM(COM.MICROSOFT.XLOOKUP(1;([LargeSupplier_Installs.$A:.$A]=[.A37])*([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19</text:p>
          </table:table-cell>
          <table:table-cell office:value-type="float" office:value="1087019" table:formula="of:=SUMIFS([LargeSupplier_Installs.$I:.$I];[LargeSupplier_Installs.$A:.$A];[Table_1.$A38];[LargeSupplier_Installs.$D:.$D];&quot;Domestic&quot;;[LargeSupplier_Installs.$E:.$E];&quot;Large&quot;;[LargeSupplier_Installs.$F:.$F];&quot;Smart&quot;;[LargeSupplier_Installs.$H:.$H];[Table_1.B$8])" table:style-name="ce33">
            <text:p>1,087,019</text:p>
          </table:table-cell>
          <table:table-cell table:style-name="ce33"/>
          <table:table-cell office:value-type="string" office:string-value="" table:formula="of:=TRIM(COM.MICROSOFT.XLOOKUP(1;([LargeSupplier_Installs.$A:.$A]=[.A38])*([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19</text:p>
          </table:table-cell>
          <table:table-cell office:value-type="float" office:value="1176598" table:formula="of:=SUMIFS([LargeSupplier_Installs.$I:.$I];[LargeSupplier_Installs.$A:.$A];[Table_1.$A39];[LargeSupplier_Installs.$D:.$D];&quot;Domestic&quot;;[LargeSupplier_Installs.$E:.$E];&quot;Large&quot;;[LargeSupplier_Installs.$F:.$F];&quot;Smart&quot;;[LargeSupplier_Installs.$H:.$H];[Table_1.B$8])" table:style-name="ce33">
            <text:p>1,176,598</text:p>
          </table:table-cell>
          <table:table-cell table:style-name="ce33"/>
          <table:table-cell office:value-type="string" office:string-value="[Notes 12, 13]" table:formula="of:=TRIM(COM.MICROSOFT.XLOOKUP(1;([LargeSupplier_Installs.$A:.$A]=[.A39])*([LargeSupplier_Installs.$J:.$J]&lt;&gt;&quot;&quot;)*([LargeSupplier_Installs.$D:.$D]=&quot;Domestic&quot;);[LargeSupplier_Installs.$J:.$J];&quot;&quot;;0;1))" table:number-matrix-columns-spanned="1" table:number-matrix-rows-spanned="1" table:style-name="ce104">
            <text:p>[Notes 12, 13]</text:p>
          </table:table-cell>
          <table:table-cell table:number-columns-repeated="16380"/>
        </table:table-row>
        <table:table-row table:style-name="ro12">
          <table:table-cell office:value-type="string" table:style-name="ce16">
            <text:p>Q1 2020</text:p>
          </table:table-cell>
          <table:table-cell office:value-type="float" office:value="1000733" table:formula="of:=SUMIFS([LargeSupplier_Installs.$I:.$I];[LargeSupplier_Installs.$A:.$A];[Table_1.$A40];[LargeSupplier_Installs.$D:.$D];&quot;Domestic&quot;;[LargeSupplier_Installs.$E:.$E];&quot;Large&quot;;[LargeSupplier_Installs.$F:.$F];&quot;Smart&quot;;[LargeSupplier_Installs.$H:.$H];[Table_1.B$8])" table:style-name="ce33">
            <text:p>1,000,733</text:p>
          </table:table-cell>
          <table:table-cell table:style-name="ce33"/>
          <table:table-cell office:value-type="string" office:string-value="[Note 14]" table:formula="of:=TRIM(COM.MICROSOFT.XLOOKUP(1;([LargeSupplier_Installs.$A:.$A]=[.A40])*([LargeSupplier_Installs.$J:.$J]&lt;&gt;&quot;&quot;)*([LargeSupplier_Installs.$D:.$D]=&quot;Domestic&quot;);[LargeSupplier_Installs.$J:.$J];&quot;&quot;;0;1))" table:number-matrix-columns-spanned="1" table:number-matrix-rows-spanned="1" table:style-name="ce104">
            <text:p>[Note 14]</text:p>
          </table:table-cell>
          <table:table-cell table:number-columns-repeated="16380"/>
        </table:table-row>
        <table:table-row table:style-name="ro12">
          <table:table-cell office:value-type="string" table:style-name="ce16">
            <text:p>Q2 2020</text:p>
          </table:table-cell>
          <table:table-cell office:value-type="float" office:value="142592" table:formula="of:=SUMIFS([LargeSupplier_Installs.$I:.$I];[LargeSupplier_Installs.$A:.$A];[Table_1.$A41];[LargeSupplier_Installs.$D:.$D];&quot;Domestic&quot;;[LargeSupplier_Installs.$E:.$E];&quot;Large&quot;;[LargeSupplier_Installs.$F:.$F];&quot;Smart&quot;;[LargeSupplier_Installs.$H:.$H];[Table_1.B$8])" table:style-name="ce33">
            <text:p>142,592</text:p>
          </table:table-cell>
          <table:table-cell table:style-name="ce33"/>
          <table:table-cell office:value-type="string" office:string-value="" table:formula="of:=TRIM(COM.MICROSOFT.XLOOKUP(1;([LargeSupplier_Installs.$A:.$A]=[.A41])*([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0</text:p>
          </table:table-cell>
          <table:table-cell office:value-type="float" office:value="873381" table:formula="of:=SUMIFS([LargeSupplier_Installs.$I:.$I];[LargeSupplier_Installs.$A:.$A];[Table_1.$A42];[LargeSupplier_Installs.$D:.$D];&quot;Domestic&quot;;[LargeSupplier_Installs.$E:.$E];&quot;Large&quot;;[LargeSupplier_Installs.$F:.$F];&quot;Smart&quot;;[LargeSupplier_Installs.$H:.$H];[Table_1.B$8])" table:style-name="ce33">
            <text:p>873,381</text:p>
          </table:table-cell>
          <table:table-cell table:style-name="ce33"/>
          <table:table-cell office:value-type="string" office:string-value="" table:formula="of:=TRIM(COM.MICROSOFT.XLOOKUP(1;([LargeSupplier_Installs.$A:.$A]=[.A42])*([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20</text:p>
          </table:table-cell>
          <table:table-cell office:value-type="float" office:value="991632" table:formula="of:=SUMIFS([LargeSupplier_Installs.$I:.$I];[LargeSupplier_Installs.$A:.$A];[Table_1.$A43];[LargeSupplier_Installs.$D:.$D];&quot;Domestic&quot;;[LargeSupplier_Installs.$E:.$E];&quot;Large&quot;;[LargeSupplier_Installs.$F:.$F];&quot;Smart&quot;;[LargeSupplier_Installs.$H:.$H];[Table_1.B$8])" table:style-name="ce33">
            <text:p>991,632</text:p>
          </table:table-cell>
          <table:table-cell table:style-name="ce33"/>
          <table:table-cell office:value-type="string" office:string-value="[Notes 14, 18]" table:formula="of:=TRIM(COM.MICROSOFT.XLOOKUP(1;([LargeSupplier_Installs.$A:.$A]=[.A43])*([LargeSupplier_Installs.$J:.$J]&lt;&gt;&quot;&quot;)*([LargeSupplier_Installs.$D:.$D]=&quot;Domestic&quot;);[LargeSupplier_Installs.$J:.$J];&quot;&quot;;0;1))" table:number-matrix-columns-spanned="1" table:number-matrix-rows-spanned="1" table:style-name="ce104">
            <text:p>[Notes 14, 18]</text:p>
          </table:table-cell>
          <table:table-cell table:number-columns-repeated="16380"/>
        </table:table-row>
        <table:table-row table:style-name="ro12">
          <table:table-cell office:value-type="string" table:style-name="ce16">
            <text:p>Q1 2021</text:p>
          </table:table-cell>
          <table:table-cell office:value-type="float" office:value="765023" table:formula="of:=SUMIFS([LargeSupplier_Installs.$I:.$I];[LargeSupplier_Installs.$A:.$A];[Table_1.$A44];[LargeSupplier_Installs.$D:.$D];&quot;Domestic&quot;;[LargeSupplier_Installs.$E:.$E];&quot;Large&quot;;[LargeSupplier_Installs.$F:.$F];&quot;Smart&quot;;[LargeSupplier_Installs.$H:.$H];[Table_1.B$8])" table:style-name="ce33">
            <text:p>765,023</text:p>
          </table:table-cell>
          <table:table-cell table:style-name="ce33"/>
          <table:table-cell office:value-type="string" office:string-value="" table:formula="of:=TRIM(COM.MICROSOFT.XLOOKUP(1;([LargeSupplier_Installs.$A:.$A]=[.A44])*([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21</text:p>
          </table:table-cell>
          <table:table-cell office:value-type="float" office:value="1002037" table:formula="of:=SUMIFS([LargeSupplier_Installs.$I:.$I];[LargeSupplier_Installs.$A:.$A];[Table_1.$A45];[LargeSupplier_Installs.$D:.$D];&quot;Domestic&quot;;[LargeSupplier_Installs.$E:.$E];&quot;Large&quot;;[LargeSupplier_Installs.$F:.$F];&quot;Smart&quot;;[LargeSupplier_Installs.$H:.$H];[Table_1.B$8])" table:style-name="ce33">
            <text:p>1,002,037</text:p>
          </table:table-cell>
          <table:table-cell table:style-name="ce33"/>
          <table:table-cell office:value-type="string" office:string-value="" table:formula="of:=TRIM(COM.MICROSOFT.XLOOKUP(1;([LargeSupplier_Installs.$A:.$A]=[.A45])*([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1</text:p>
          </table:table-cell>
          <table:table-cell office:value-type="float" office:value="900727" table:formula="of:=SUMIFS([LargeSupplier_Installs.$I:.$I];[LargeSupplier_Installs.$A:.$A];[Table_1.$A46];[LargeSupplier_Installs.$D:.$D];&quot;Domestic&quot;;[LargeSupplier_Installs.$E:.$E];&quot;Large&quot;;[LargeSupplier_Installs.$F:.$F];&quot;Smart&quot;;[LargeSupplier_Installs.$H:.$H];[Table_1.B$8])" table:style-name="ce33">
            <text:p>900,727</text:p>
          </table:table-cell>
          <table:table-cell table:style-name="ce33"/>
          <table:table-cell office:value-type="string" office:string-value="[Note 20]" table:formula="of:=TRIM(COM.MICROSOFT.XLOOKUP(1;([LargeSupplier_Installs.$A:.$A]=[.A46])*([LargeSupplier_Installs.$J:.$J]&lt;&gt;&quot;&quot;)*([LargeSupplier_Installs.$D:.$D]=&quot;Domestic&quot;);[LargeSupplier_Installs.$J:.$J];&quot;&quot;;0;1))" table:number-matrix-columns-spanned="1" table:number-matrix-rows-spanned="1" table:style-name="ce104">
            <text:p>[Note 20]</text:p>
          </table:table-cell>
          <table:table-cell table:number-columns-repeated="16380"/>
        </table:table-row>
        <table:table-row table:style-name="ro12">
          <table:table-cell office:value-type="string" table:style-name="ce16">
            <text:p>Q4 2021</text:p>
          </table:table-cell>
          <table:table-cell office:value-type="float" office:value="857513" table:formula="of:=SUMIFS([LargeSupplier_Installs.$I:.$I];[LargeSupplier_Installs.$A:.$A];[Table_1.$A47];[LargeSupplier_Installs.$D:.$D];&quot;Domestic&quot;;[LargeSupplier_Installs.$E:.$E];&quot;Large&quot;;[LargeSupplier_Installs.$F:.$F];&quot;Smart&quot;;[LargeSupplier_Installs.$H:.$H];[Table_1.B$8])" table:style-name="ce33">
            <text:p>857,513</text:p>
          </table:table-cell>
          <table:table-cell table:style-name="ce33"/>
          <table:table-cell office:value-type="string" office:string-value="" table:formula="of:=TRIM(COM.MICROSOFT.XLOOKUP(1;([LargeSupplier_Installs.$A:.$A]=[.A47])*([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22</text:p>
          </table:table-cell>
          <table:table-cell office:value-type="float" office:value="897486" table:formula="of:=SUMIFS([LargeSupplier_Installs.$I:.$I];[LargeSupplier_Installs.$A:.$A];[Table_1.$A48];[LargeSupplier_Installs.$D:.$D];&quot;Domestic&quot;;[LargeSupplier_Installs.$E:.$E];&quot;Large&quot;;[LargeSupplier_Installs.$F:.$F];&quot;Smart&quot;;[LargeSupplier_Installs.$H:.$H];[Table_1.B$8])" table:style-name="ce33">
            <text:p>897,486</text:p>
          </table:table-cell>
          <table:table-cell office:value-type="float" office:value="149185" table:formula="of:=SUMIFS([LargeSupplier_Installs.$I:.$I];[LargeSupplier_Installs.$A:.$A];[Table_1.$A48];[LargeSupplier_Installs.$D:.$D];&quot;Domestic&quot;;[LargeSupplier_Installs.$E:.$E];&quot;Large&quot;;[LargeSupplier_Installs.$F:.$F];&quot;Smart&quot;;[LargeSupplier_Installs.$H:.$H];[Table_1.C$8])" table:style-name="ce33">
            <text:p>149,185</text:p>
          </table:table-cell>
          <table:table-cell office:value-type="string" office:string-value="[Note 25]" table:formula="of:=TRIM(COM.MICROSOFT.XLOOKUP(1;([LargeSupplier_Installs.$A:.$A]=[.A48])*([LargeSupplier_Installs.$J:.$J]&lt;&gt;&quot;&quot;)*([LargeSupplier_Installs.$D:.$D]=&quot;Domestic&quot;);[LargeSupplier_Installs.$J:.$J];&quot;&quot;;0;1))" table:number-matrix-columns-spanned="1" table:number-matrix-rows-spanned="1" table:style-name="ce104">
            <text:p>[Note 25]</text:p>
          </table:table-cell>
          <table:table-cell table:number-columns-repeated="16380"/>
        </table:table-row>
        <table:table-row table:style-name="ro12">
          <table:table-cell office:value-type="string" table:style-name="ce16">
            <text:p>Q2 2022</text:p>
          </table:table-cell>
          <table:table-cell office:value-type="float" office:value="840729" table:formula="of:=SUMIFS([LargeSupplier_Installs.$I:.$I];[LargeSupplier_Installs.$A:.$A];[Table_1.$A49];[LargeSupplier_Installs.$D:.$D];&quot;Domestic&quot;;[LargeSupplier_Installs.$E:.$E];&quot;Large&quot;;[LargeSupplier_Installs.$F:.$F];&quot;Smart&quot;;[LargeSupplier_Installs.$H:.$H];[Table_1.B$8])" table:style-name="ce33">
            <text:p>840,729</text:p>
          </table:table-cell>
          <table:table-cell office:value-type="float" office:value="126423" table:formula="of:=SUMIFS([LargeSupplier_Installs.$I:.$I];[LargeSupplier_Installs.$A:.$A];[Table_1.$A49];[LargeSupplier_Installs.$D:.$D];&quot;Domestic&quot;;[LargeSupplier_Installs.$E:.$E];&quot;Large&quot;;[LargeSupplier_Installs.$F:.$F];&quot;Smart&quot;;[LargeSupplier_Installs.$H:.$H];[Table_1.C$8])" table:style-name="ce33">
            <text:p>126,423</text:p>
          </table:table-cell>
          <table:table-cell office:value-type="string" office:string-value="" table:formula="of:=TRIM(COM.MICROSOFT.XLOOKUP(1;([LargeSupplier_Installs.$A:.$A]=[.A49])*([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2</text:p>
          </table:table-cell>
          <table:table-cell office:value-type="float" office:value="874518" table:formula="of:=SUMIFS([LargeSupplier_Installs.$I:.$I];[LargeSupplier_Installs.$A:.$A];[Table_1.$A50];[LargeSupplier_Installs.$D:.$D];&quot;Domestic&quot;;[LargeSupplier_Installs.$E:.$E];&quot;Large&quot;;[LargeSupplier_Installs.$F:.$F];&quot;Smart&quot;;[LargeSupplier_Installs.$H:.$H];[Table_1.B$8])" table:style-name="ce33">
            <text:p>874,518</text:p>
          </table:table-cell>
          <table:table-cell office:value-type="float" office:value="126260" table:formula="of:=SUMIFS([LargeSupplier_Installs.$I:.$I];[LargeSupplier_Installs.$A:.$A];[Table_1.$A50];[LargeSupplier_Installs.$D:.$D];&quot;Domestic&quot;;[LargeSupplier_Installs.$E:.$E];&quot;Large&quot;;[LargeSupplier_Installs.$F:.$F];&quot;Smart&quot;;[LargeSupplier_Installs.$H:.$H];[Table_1.C$8])" table:style-name="ce33">
            <text:p>126,260</text:p>
          </table:table-cell>
          <table:table-cell office:value-type="string" office:string-value="" table:formula="of:=TRIM(COM.MICROSOFT.XLOOKUP(1;([LargeSupplier_Installs.$A:.$A]=[.A50])*([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22</text:p>
          </table:table-cell>
          <table:table-cell office:value-type="float" office:value="915587" table:formula="of:=SUMIFS([LargeSupplier_Installs.$I:.$I];[LargeSupplier_Installs.$A:.$A];[Table_1.$A51];[LargeSupplier_Installs.$D:.$D];&quot;Domestic&quot;;[LargeSupplier_Installs.$E:.$E];&quot;Large&quot;;[LargeSupplier_Installs.$F:.$F];&quot;Smart&quot;;[LargeSupplier_Installs.$H:.$H];[Table_1.B$8])" table:style-name="ce33">
            <text:p>915,587</text:p>
          </table:table-cell>
          <table:table-cell office:value-type="float" office:value="135611" table:formula="of:=SUMIFS([LargeSupplier_Installs.$I:.$I];[LargeSupplier_Installs.$A:.$A];[Table_1.$A51];[LargeSupplier_Installs.$D:.$D];&quot;Domestic&quot;;[LargeSupplier_Installs.$E:.$E];&quot;Large&quot;;[LargeSupplier_Installs.$F:.$F];&quot;Smart&quot;;[LargeSupplier_Installs.$H:.$H];[Table_1.C$8])" table:style-name="ce33">
            <text:p>135,611</text:p>
          </table:table-cell>
          <table:table-cell office:value-type="string" office:string-value="" table:formula="of:=TRIM(COM.MICROSOFT.XLOOKUP(1;([LargeSupplier_Installs.$A:.$A]=[.A51])*([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23</text:p>
          </table:table-cell>
          <table:table-cell office:value-type="float" office:value="843819" table:formula="of:=SUMIFS([LargeSupplier_Installs.$I:.$I];[LargeSupplier_Installs.$A:.$A];[Table_1.$A52];[LargeSupplier_Installs.$D:.$D];&quot;Domestic&quot;;[LargeSupplier_Installs.$E:.$E];&quot;Large&quot;;[LargeSupplier_Installs.$F:.$F];&quot;Smart&quot;;[LargeSupplier_Installs.$H:.$H];[Table_1.B$8])" table:style-name="ce33">
            <text:p>843,819</text:p>
          </table:table-cell>
          <table:table-cell office:value-type="float" office:value="172977" table:formula="of:=SUMIFS([LargeSupplier_Installs.$I:.$I];[LargeSupplier_Installs.$A:.$A];[Table_1.$A52];[LargeSupplier_Installs.$D:.$D];&quot;Domestic&quot;;[LargeSupplier_Installs.$E:.$E];&quot;Large&quot;;[LargeSupplier_Installs.$F:.$F];&quot;Smart&quot;;[LargeSupplier_Installs.$H:.$H];[Table_1.C$8])" table:style-name="ce33">
            <text:p>172,977</text:p>
          </table:table-cell>
          <table:table-cell office:value-type="string" office:string-value="" table:formula="of:=TRIM(COM.MICROSOFT.XLOOKUP(1;([LargeSupplier_Installs.$A:.$A]=[.A52])*([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23</text:p>
          </table:table-cell>
          <table:table-cell office:value-type="float" office:value="780175" table:formula="of:=SUMIFS([LargeSupplier_Installs.$I:.$I];[LargeSupplier_Installs.$A:.$A];[Table_1.$A53];[LargeSupplier_Installs.$D:.$D];&quot;Domestic&quot;;[LargeSupplier_Installs.$E:.$E];&quot;Large&quot;;[LargeSupplier_Installs.$F:.$F];&quot;Smart&quot;;[LargeSupplier_Installs.$H:.$H];[Table_1.B$8])" table:style-name="ce33">
            <text:p>780,175</text:p>
          </table:table-cell>
          <table:table-cell office:value-type="float" office:value="188285" table:formula="of:=SUMIFS([LargeSupplier_Installs.$I:.$I];[LargeSupplier_Installs.$A:.$A];[Table_1.$A53];[LargeSupplier_Installs.$D:.$D];&quot;Domestic&quot;;[LargeSupplier_Installs.$E:.$E];&quot;Large&quot;;[LargeSupplier_Installs.$F:.$F];&quot;Smart&quot;;[LargeSupplier_Installs.$H:.$H];[Table_1.C$8])" table:style-name="ce33">
            <text:p>188,285</text:p>
          </table:table-cell>
          <table:table-cell office:value-type="string" office:string-value="" table:formula="of:=TRIM(COM.MICROSOFT.XLOOKUP(1;([LargeSupplier_Installs.$A:.$A]=[.A53])*([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3</text:p>
          </table:table-cell>
          <table:table-cell office:value-type="float" office:value="815479" table:formula="of:=SUMIFS([LargeSupplier_Installs.$I:.$I];[LargeSupplier_Installs.$A:.$A];[Table_1.$A54];[LargeSupplier_Installs.$D:.$D];&quot;Domestic&quot;;[LargeSupplier_Installs.$E:.$E];&quot;Large&quot;;[LargeSupplier_Installs.$F:.$F];&quot;Smart&quot;;[LargeSupplier_Installs.$H:.$H];[Table_1.B$8])" table:style-name="ce33">
            <text:p>815,479</text:p>
          </table:table-cell>
          <table:table-cell office:value-type="float" office:value="205192" table:formula="of:=SUMIFS([LargeSupplier_Installs.$I:.$I];[LargeSupplier_Installs.$A:.$A];[Table_1.$A54];[LargeSupplier_Installs.$D:.$D];&quot;Domestic&quot;;[LargeSupplier_Installs.$E:.$E];&quot;Large&quot;;[LargeSupplier_Installs.$F:.$F];&quot;Smart&quot;;[LargeSupplier_Installs.$H:.$H];[Table_1.C$8])" table:style-name="ce33">
            <text:p>205,192</text:p>
          </table:table-cell>
          <table:table-cell office:value-type="string" office:string-value="" table:formula="of:=TRIM(COM.MICROSOFT.XLOOKUP(1;([LargeSupplier_Installs.$A:.$A]=[.A54])*([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23</text:p>
          </table:table-cell>
          <table:table-cell office:value-type="float" office:value="825257" table:formula="of:=SUMIFS([LargeSupplier_Installs.$I:.$I];[LargeSupplier_Installs.$A:.$A];[Table_1.$A55];[LargeSupplier_Installs.$D:.$D];&quot;Domestic&quot;;[LargeSupplier_Installs.$E:.$E];&quot;Large&quot;;[LargeSupplier_Installs.$F:.$F];&quot;Smart&quot;;[LargeSupplier_Installs.$H:.$H];[Table_1.B$8])" table:style-name="ce33">
            <text:p>825,257</text:p>
          </table:table-cell>
          <table:table-cell office:value-type="float" office:value="232031" table:formula="of:=SUMIFS([LargeSupplier_Installs.$I:.$I];[LargeSupplier_Installs.$A:.$A];[Table_1.$A55];[LargeSupplier_Installs.$D:.$D];&quot;Domestic&quot;;[LargeSupplier_Installs.$E:.$E];&quot;Large&quot;;[LargeSupplier_Installs.$F:.$F];&quot;Smart&quot;;[LargeSupplier_Installs.$H:.$H];[Table_1.C$8])" table:style-name="ce33">
            <text:p>232,031</text:p>
          </table:table-cell>
          <table:table-cell office:value-type="string" office:string-value="" table:formula="of:=TRIM(COM.MICROSOFT.XLOOKUP(1;([LargeSupplier_Installs.$A:.$A]=[.A55])*([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24</text:p>
          </table:table-cell>
          <table:table-cell office:value-type="float" office:value="747272" table:formula="of:=SUMIFS([LargeSupplier_Installs.$I:.$I];[LargeSupplier_Installs.$A:.$A];[Table_1.$A56];[LargeSupplier_Installs.$D:.$D];&quot;Domestic&quot;;[LargeSupplier_Installs.$E:.$E];&quot;Large&quot;;[LargeSupplier_Installs.$F:.$F];&quot;Smart&quot;;[LargeSupplier_Installs.$H:.$H];[Table_1.B$8])" table:style-name="ce33">
            <text:p>747,272</text:p>
          </table:table-cell>
          <table:table-cell office:value-type="float" office:value="290312" table:formula="of:=SUMIFS([LargeSupplier_Installs.$I:.$I];[LargeSupplier_Installs.$A:.$A];[Table_1.$A56];[LargeSupplier_Installs.$D:.$D];&quot;Domestic&quot;;[LargeSupplier_Installs.$E:.$E];&quot;Large&quot;;[LargeSupplier_Installs.$F:.$F];&quot;Smart&quot;;[LargeSupplier_Installs.$H:.$H];[Table_1.C$8])" table:style-name="ce33">
            <text:p>290,312</text:p>
          </table:table-cell>
          <table:table-cell office:value-type="string" office:string-value="" table:formula="of:=TRIM(COM.MICROSOFT.XLOOKUP(1;([LargeSupplier_Installs.$A:.$A]=[.A56])*([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24</text:p>
          </table:table-cell>
          <table:table-cell office:value-type="float" office:value="663167" table:formula="of:=SUMIFS([LargeSupplier_Installs.$I:.$I];[LargeSupplier_Installs.$A:.$A];[Table_1.$A57];[LargeSupplier_Installs.$D:.$D];&quot;Domestic&quot;;[LargeSupplier_Installs.$E:.$E];&quot;Large&quot;;[LargeSupplier_Installs.$F:.$F];&quot;Smart&quot;;[LargeSupplier_Installs.$H:.$H];[Table_1.B$8])" table:style-name="ce33">
            <text:p>663,167</text:p>
          </table:table-cell>
          <table:table-cell office:value-type="float" office:value="282506" table:formula="of:=SUMIFS([LargeSupplier_Installs.$I:.$I];[LargeSupplier_Installs.$A:.$A];[Table_1.$A57];[LargeSupplier_Installs.$D:.$D];&quot;Domestic&quot;;[LargeSupplier_Installs.$E:.$E];&quot;Large&quot;;[LargeSupplier_Installs.$F:.$F];&quot;Smart&quot;;[LargeSupplier_Installs.$H:.$H];[Table_1.C$8])" table:style-name="ce33">
            <text:p>282,506</text:p>
          </table:table-cell>
          <table:table-cell office:value-type="string" office:string-value="" table:formula="of:=TRIM(COM.MICROSOFT.XLOOKUP(1;([LargeSupplier_Installs.$A:.$A]=[.A57])*([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4</text:p>
          </table:table-cell>
          <table:table-cell office:value-type="float" office:value="680518" table:formula="of:=SUMIFS([LargeSupplier_Installs.$I:.$I];[LargeSupplier_Installs.$A:.$A];[Table_1.$A58];[LargeSupplier_Installs.$D:.$D];&quot;Domestic&quot;;[LargeSupplier_Installs.$E:.$E];&quot;Large&quot;;[LargeSupplier_Installs.$F:.$F];&quot;Smart&quot;;[LargeSupplier_Installs.$H:.$H];[Table_1.B$8])" table:style-name="ce33">
            <text:p>680,518</text:p>
          </table:table-cell>
          <table:table-cell office:value-type="float" office:value="332277" table:formula="of:=SUMIFS([LargeSupplier_Installs.$I:.$I];[LargeSupplier_Installs.$A:.$A];[Table_1.$A58];[LargeSupplier_Installs.$D:.$D];&quot;Domestic&quot;;[LargeSupplier_Installs.$E:.$E];&quot;Large&quot;;[LargeSupplier_Installs.$F:.$F];&quot;Smart&quot;;[LargeSupplier_Installs.$H:.$H];[Table_1.C$8])" table:style-name="ce33">
            <text:p>332,277</text:p>
          </table:table-cell>
          <table:table-cell office:value-type="string" office:string-value="" table:formula="of:=TRIM(COM.MICROSOFT.XLOOKUP(1;([LargeSupplier_Installs.$A:.$A]=[.A58])*([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24</text:p>
          </table:table-cell>
          <table:table-cell office:value-type="float" office:value="669839" table:formula="of:=SUMIFS([LargeSupplier_Installs.$I:.$I];[LargeSupplier_Installs.$A:.$A];[Table_1.$A59];[LargeSupplier_Installs.$D:.$D];&quot;Domestic&quot;;[LargeSupplier_Installs.$E:.$E];&quot;Large&quot;;[LargeSupplier_Installs.$F:.$F];&quot;Smart&quot;;[LargeSupplier_Installs.$H:.$H];[Table_1.B$8])" table:style-name="ce33">
            <text:p>669,839</text:p>
          </table:table-cell>
          <table:table-cell office:value-type="float" office:value="321968" table:formula="of:=SUMIFS([LargeSupplier_Installs.$I:.$I];[LargeSupplier_Installs.$A:.$A];[Table_1.$A59];[LargeSupplier_Installs.$D:.$D];&quot;Domestic&quot;;[LargeSupplier_Installs.$E:.$E];&quot;Large&quot;;[LargeSupplier_Installs.$F:.$F];&quot;Smart&quot;;[LargeSupplier_Installs.$H:.$H];[Table_1.C$8])" table:style-name="ce33">
            <text:p>321,968</text:p>
          </table:table-cell>
          <table:table-cell office:value-type="string" office:string-value="" table:formula="of:=TRIM(COM.MICROSOFT.XLOOKUP(1;([LargeSupplier_Installs.$A:.$A]=[.A59])*([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25</text:p>
          </table:table-cell>
          <table:table-cell office:value-type="float" office:value="688690" table:formula="of:=SUMIFS([LargeSupplier_Installs.$I:.$I];[LargeSupplier_Installs.$A:.$A];[Table_1.$A60];[LargeSupplier_Installs.$D:.$D];&quot;Domestic&quot;;[LargeSupplier_Installs.$E:.$E];&quot;Large&quot;;[LargeSupplier_Installs.$F:.$F];&quot;Smart&quot;;[LargeSupplier_Installs.$H:.$H];[Table_1.B$8])" table:style-name="ce33">
            <text:p>688,690</text:p>
          </table:table-cell>
          <table:table-cell office:value-type="float" office:value="326579" table:formula="of:=SUMIFS([LargeSupplier_Installs.$I:.$I];[LargeSupplier_Installs.$A:.$A];[Table_1.$A60];[LargeSupplier_Installs.$D:.$D];&quot;Domestic&quot;;[LargeSupplier_Installs.$E:.$E];&quot;Large&quot;;[LargeSupplier_Installs.$F:.$F];&quot;Smart&quot;;[LargeSupplier_Installs.$H:.$H];[Table_1.C$8])" table:style-name="ce33">
            <text:p>326,579</text:p>
          </table:table-cell>
          <table:table-cell office:value-type="string" office:string-value="" table:formula="of:=TRIM(COM.MICROSOFT.XLOOKUP(1;([LargeSupplier_Installs.$A:.$A]=[.A60])*([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25</text:p>
          </table:table-cell>
          <table:table-cell office:value-type="float" office:value="711785" table:formula="of:=SUMIFS([LargeSupplier_Installs.$I:.$I];[LargeSupplier_Installs.$A:.$A];[Table_1.$A61];[LargeSupplier_Installs.$D:.$D];&quot;Domestic&quot;;[LargeSupplier_Installs.$E:.$E];&quot;Large&quot;;[LargeSupplier_Installs.$F:.$F];&quot;Smart&quot;;[LargeSupplier_Installs.$H:.$H];[Table_1.B$8])" table:style-name="ce33">
            <text:p>711,785</text:p>
          </table:table-cell>
          <table:table-cell office:value-type="float" office:value="305380" table:formula="of:=SUMIFS([LargeSupplier_Installs.$I:.$I];[LargeSupplier_Installs.$A:.$A];[Table_1.$A61];[LargeSupplier_Installs.$D:.$D];&quot;Domestic&quot;;[LargeSupplier_Installs.$E:.$E];&quot;Large&quot;;[LargeSupplier_Installs.$F:.$F];&quot;Smart&quot;;[LargeSupplier_Installs.$H:.$H];[Table_1.C$8])" table:style-name="ce33">
            <text:p>305,380</text:p>
          </table:table-cell>
          <table:table-cell office:value-type="string" office:string-value="" table:formula="of:=TRIM(COM.MICROSOFT.XLOOKUP(1;([LargeSupplier_Installs.$A:.$A]=[.A61])*([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3 2025</text:p>
          </table:table-cell>
          <table:table-cell office:value-type="float" office:value="653320" table:formula="of:=SUMIFS([LargeSupplier_Installs.$I:.$I];[LargeSupplier_Installs.$A:.$A];[Table_1.$A62];[LargeSupplier_Installs.$D:.$D];&quot;Domestic&quot;;[LargeSupplier_Installs.$E:.$E];&quot;Large&quot;;[LargeSupplier_Installs.$F:.$F];&quot;Smart&quot;;[LargeSupplier_Installs.$H:.$H];[Table_1.B$8])" table:style-name="ce33">
            <text:p>653,320</text:p>
          </table:table-cell>
          <table:table-cell office:value-type="float" office:value="406418" table:formula="of:=SUMIFS([LargeSupplier_Installs.$I:.$I];[LargeSupplier_Installs.$A:.$A];[Table_1.$A62];[LargeSupplier_Installs.$D:.$D];&quot;Domestic&quot;;[LargeSupplier_Installs.$E:.$E];&quot;Large&quot;;[LargeSupplier_Installs.$F:.$F];&quot;Smart&quot;;[LargeSupplier_Installs.$H:.$H];[Table_1.C$8])" table:style-name="ce33">
            <text:p>406,418</text:p>
          </table:table-cell>
          <table:table-cell office:value-type="string" office:string-value="" table:formula="of:=TRIM(COM.MICROSOFT.XLOOKUP(1;([LargeSupplier_Installs.$A:.$A]=[.A62])*([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4 2025</text:p>
          </table:table-cell>
          <table:table-cell office:value-type="float" office:value="572181" table:formula="of:=SUMIFS([LargeSupplier_Installs.$I:.$I];[LargeSupplier_Installs.$A:.$A];[Table_1.$A63];[LargeSupplier_Installs.$D:.$D];&quot;Domestic&quot;;[LargeSupplier_Installs.$E:.$E];&quot;Large&quot;;[LargeSupplier_Installs.$F:.$F];&quot;Smart&quot;;[LargeSupplier_Installs.$H:.$H];[Table_1.B$8])" table:style-name="ce33">
            <text:p>572,181</text:p>
          </table:table-cell>
          <table:table-cell office:value-type="float" office:value="472655" table:formula="of:=SUMIFS([LargeSupplier_Installs.$I:.$I];[LargeSupplier_Installs.$A:.$A];[Table_1.$A63];[LargeSupplier_Installs.$D:.$D];&quot;Domestic&quot;;[LargeSupplier_Installs.$E:.$E];&quot;Large&quot;;[LargeSupplier_Installs.$F:.$F];&quot;Smart&quot;;[LargeSupplier_Installs.$H:.$H];[Table_1.C$8])" table:style-name="ce33">
            <text:p>472,655</text:p>
          </table:table-cell>
          <table:table-cell office:value-type="string" office:string-value="" table:formula="of:=TRIM(COM.MICROSOFT.XLOOKUP(1;([LargeSupplier_Installs.$A:.$A]=[.A63])*([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1 2026</text:p>
          </table:table-cell>
          <table:table-cell office:value-type="float" office:value="566686" table:formula="of:=SUMIFS([LargeSupplier_Installs.$I:.$I];[LargeSupplier_Installs.$A:.$A];[Table_1.$A64];[LargeSupplier_Installs.$D:.$D];&quot;Domestic&quot;;[LargeSupplier_Installs.$E:.$E];&quot;Large&quot;;[LargeSupplier_Installs.$F:.$F];&quot;Smart&quot;;[LargeSupplier_Installs.$H:.$H];[Table_1.B$8])" table:style-name="ce33">
            <text:p>566,686</text:p>
          </table:table-cell>
          <table:table-cell office:value-type="float" office:value="509864" table:formula="of:=SUMIFS([LargeSupplier_Installs.$I:.$I];[LargeSupplier_Installs.$A:.$A];[Table_1.$A64];[LargeSupplier_Installs.$D:.$D];&quot;Domestic&quot;;[LargeSupplier_Installs.$E:.$E];&quot;Large&quot;;[LargeSupplier_Installs.$F:.$F];&quot;Smart&quot;;[LargeSupplier_Installs.$H:.$H];[Table_1.C$8])" table:style-name="ce33">
            <text:p>509,864</text:p>
          </table:table-cell>
          <table:table-cell office:value-type="string" office:string-value="" table:formula="of:=TRIM(COM.MICROSOFT.XLOOKUP(1;([LargeSupplier_Installs.$A:.$A]=[.A64])*([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office:value-type="string" table:style-name="ce16">
            <text:p>Q2 2026</text:p>
          </table:table-cell>
          <table:table-cell office:value-type="float" office:value="502740" table:formula="of:=SUMIFS([LargeSupplier_Installs.$I:.$I];[LargeSupplier_Installs.$A:.$A];[Table_1.$A65];[LargeSupplier_Installs.$D:.$D];&quot;Domestic&quot;;[LargeSupplier_Installs.$E:.$E];&quot;Large&quot;;[LargeSupplier_Installs.$F:.$F];&quot;Smart&quot;;[LargeSupplier_Installs.$H:.$H];[Table_1.B$8])" table:style-name="ce33">
            <text:p>502,740</text:p>
          </table:table-cell>
          <table:table-cell office:value-type="float" office:value="564371" table:formula="of:=SUMIFS([LargeSupplier_Installs.$I:.$I];[LargeSupplier_Installs.$A:.$A];[Table_1.$A65];[LargeSupplier_Installs.$D:.$D];&quot;Domestic&quot;;[LargeSupplier_Installs.$E:.$E];&quot;Large&quot;;[LargeSupplier_Installs.$F:.$F];&quot;Smart&quot;;[LargeSupplier_Installs.$H:.$H];[Table_1.C$8])" table:style-name="ce33">
            <text:p>564,371</text:p>
          </table:table-cell>
          <table:table-cell office:value-type="string" office:string-value="" table:formula="of:=TRIM(COM.MICROSOFT.XLOOKUP(1;([LargeSupplier_Installs.$A:.$A]=[.A65])*([LargeSupplier_Installs.$J:.$J]&lt;&gt;&quot;&quot;)*([LargeSupplier_Installs.$D:.$D]=&quot;Domestic&quot;);[LargeSupplier_Installs.$J:.$J];&quot;&quot;;0;1))" table:number-matrix-columns-spanned="1" table:number-matrix-rows-spanned="1" table:style-name="ce104"/>
          <table:table-cell table:number-columns-repeated="16380"/>
        </table:table-row>
        <table:table-row table:style-name="ro12">
          <table:table-cell table:number-columns-repeated="16384"/>
        </table:table-row>
        <table:table-row table:style-name="ro12">
          <table:table-cell table:number-columns-repeated="3" table:style-name="ce1"/>
          <table:table-cell table:style-name="ce63"/>
          <table:table-cell table:number-columns-repeated="16380"/>
        </table:table-row>
        <table:table-row table:number-rows-repeated="1048509" table:style-name="ro12">
          <table:table-cell table:number-columns-repeated="16384"/>
        </table:table-row>
      </table:table>
      <table:table table:name="Table_2" table:style-name="ta2">
        <table:table-column table:style-name="co19" table:default-cell-style-name="ce1"/>
        <table:table-column table:style-name="co20" table:number-columns-repeated="3" table:default-cell-style-name="ce1"/>
        <table:table-column table:style-name="co17" table:default-cell-style-name="ce20"/>
        <table:table-column table:style-name="co18" table:number-columns-repeated="16379" table:default-cell-style-name="ce1"/>
        <table:table-row table:style-name="ro14">
          <table:table-cell office:value-type="string" table:style-name="ce67">
            <text:p>Table 2: Number of domestic energy meters operated by large energy suppliers by meter type and operating mode</text:p>
          </table:table-cell>
          <table:table-cell table:number-columns-repeated="3" table:style-name="ce1"/>
          <table:table-cell table:style-name="ce20"/>
          <table:table-cell table:number-columns-repeated="16379"/>
        </table:table-row>
        <table:table-row table:style-name="ro12">
          <table:table-cell office:value-type="string" table:style-name="ce17">
            <text:p>This worksheet contains one table. Some cells refer to notes which can be found in the notes worksheet</text:p>
          </table:table-cell>
          <table:table-cell table:number-columns-repeated="3" table:style-name="ce1"/>
          <table:table-cell table:style-name="ce20"/>
          <table:table-cell table:number-columns-repeated="16379"/>
        </table:table-row>
        <table:table-row table:style-name="ro12">
          <table:table-cell office:value-type="string" table:style-name="ce17">
            <text:p>Freeze panes are active on this sheet. To turn off freeze panes select the 'View' ribbon then 'Freeze Panes' then 'Unfreeze Panes' or use [Alt W, F]</text:p>
          </table:table-cell>
          <table:table-cell table:number-columns-repeated="3" table:style-name="ce1"/>
          <table:table-cell table:style-name="ce20"/>
          <table:table-cell table:number-columns-repeated="16379"/>
        </table:table-row>
        <table:table-row table:style-name="ro12">
          <table:table-cell office:value-type="string" table:style-name="ce17">
            <text:p>Information on the time period reported in this table can be found in the cover sheet worksheet</text:p>
          </table:table-cell>
          <table:table-cell table:number-columns-repeated="3" table:style-name="ce1"/>
          <table:table-cell table:style-name="ce20"/>
          <table:table-cell table:number-columns-repeated="16379"/>
        </table:table-row>
        <table:table-row table:style-name="ro12">
          <table:table-cell office:value-type="string" table:style-name="ce17">
            <text:p>Some cells are empty because data on smart meters in traditional mode prior to Quarter 4 2018 was reported as part of the statistics on non-smart meters</text:p>
          </table:table-cell>
          <table:table-cell table:number-columns-repeated="3" table:style-name="ce1"/>
          <table:table-cell table:style-name="ce20"/>
          <table:table-cell table:number-columns-repeated="16379"/>
        </table:table-row>
        <table:table-row table:style-name="ro12">
          <table:table-cell office:value-type="string" table:style-name="ce17">
            <text:p>Source: Energy suppliers reporting to Department for Energy Security and Net Zero</text:p>
          </table:table-cell>
          <table:table-cell table:number-columns-repeated="3" table:style-name="ce1"/>
          <table:table-cell table:style-name="ce20"/>
          <table:table-cell table:number-columns-repeated="16379"/>
        </table:table-row>
        <table:table-row table:style-name="ro21">
          <table:table-cell office:value-type="string" table:style-name="ce46">
            <text:p>Date published: 27 August 2026</text:p>
          </table:table-cell>
          <table:table-cell table:number-columns-repeated="3" table:style-name="ce1"/>
          <table:table-cell table:style-name="ce20"/>
          <table:table-cell table:number-columns-repeated="16379"/>
        </table:table-row>
        <table:table-row table:style-name="ro16">
          <table:table-cell office:value-type="string" table:style-name="ce66">
            <text:p>Quarter</text:p>
          </table:table-cell>
          <table:table-cell office:value-type="string" table:style-name="ce64">
            <text:p>Smart in<text:s/></text:p>
            <text:p>Smart Mode</text:p>
          </table:table-cell>
          <table:table-cell office:value-type="string" table:style-name="ce64">
            <text:p>Smart in<text:s/></text:p>
            <text:p>Traditional Mode</text:p>
          </table:table-cell>
          <table:table-cell office:value-type="string" table:style-name="ce64">
            <text:p>Non-Smart</text:p>
          </table:table-cell>
          <table:table-cell office:value-type="string" table:style-name="ce65">
            <text:p>Notes</text:p>
          </table:table-cell>
          <table:table-cell table:number-columns-repeated="16379"/>
        </table:table-row>
        <table:table-row table:style-name="ro12">
          <table:table-cell office:value-type="string" table:style-name="ce16">
            <text:p>Q3 2012</text:p>
          </table:table-cell>
          <table:table-cell office:value-type="float" office:value="256" table:formula="of:=SUMIFS([LargeSupplier_Operating.$I:.$I];[LargeSupplier_Operating.$A:.$A];[Table_2.$A9];[LargeSupplier_Operating.$D:.$D];&quot;Domestic&quot;;[LargeSupplier_Operating.$E:.$E];&quot;Large&quot;;[LargeSupplier_Operating.$G:.$G];&quot;Smart&quot;;[LargeSupplier_Operating.$H:.$H];&quot;Smart mode&quot;)" table:style-name="ce33">
            <text:p>256</text:p>
          </table:table-cell>
          <table:table-cell table:style-name="ce33"/>
          <table:table-cell office:value-type="float" office:value="47550300" table:formula="of:=SUMIFS([LargeSupplier_Operating.$I:.$I];[LargeSupplier_Operating.$A:.$A];[Table_2.$A9];[LargeSupplier_Operating.$D:.$D];&quot;Domestic&quot;;[LargeSupplier_Operating.$E:.$E];&quot;Large&quot;;[LargeSupplier_Operating.$G:.$G];&quot;Non-smart&quot;;[LargeSupplier_Operating.$H:.$H];&quot;&quot;)" table:style-name="ce33">
            <text:p>47,550,300</text:p>
          </table:table-cell>
          <table:table-cell office:value-type="string" office:string-value="" table:formula="of:=TRIM(COM.MICROSOFT.XLOOKUP(1;([LargeSupplier_Operating.$A:.$A]=[.A9])*([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2</text:p>
          </table:table-cell>
          <table:table-cell office:value-type="float" office:value="3200" table:formula="of:=SUMIFS([LargeSupplier_Operating.$I:.$I];[LargeSupplier_Operating.$A:.$A];[Table_2.$A10];[LargeSupplier_Operating.$D:.$D];&quot;Domestic&quot;;[LargeSupplier_Operating.$E:.$E];&quot;Large&quot;;[LargeSupplier_Operating.$G:.$G];&quot;Smart&quot;;[LargeSupplier_Operating.$H:.$H];&quot;Smart mode&quot;)" table:style-name="ce33">
            <text:p>3,200</text:p>
          </table:table-cell>
          <table:table-cell table:style-name="ce33"/>
          <table:table-cell office:value-type="float" office:value="47725949" table:formula="of:=SUMIFS([LargeSupplier_Operating.$I:.$I];[LargeSupplier_Operating.$A:.$A];[Table_2.$A10];[LargeSupplier_Operating.$D:.$D];&quot;Domestic&quot;;[LargeSupplier_Operating.$E:.$E];&quot;Large&quot;;[LargeSupplier_Operating.$G:.$G];&quot;Non-smart&quot;;[LargeSupplier_Operating.$H:.$H];&quot;&quot;)" table:style-name="ce33">
            <text:p>47,725,949</text:p>
          </table:table-cell>
          <table:table-cell office:value-type="string" office:string-value="" table:formula="of:=TRIM(COM.MICROSOFT.XLOOKUP(1;([LargeSupplier_Operating.$A:.$A]=[.A10])*([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13</text:p>
          </table:table-cell>
          <table:table-cell office:value-type="float" office:value="24040" table:formula="of:=SUMIFS([LargeSupplier_Operating.$I:.$I];[LargeSupplier_Operating.$A:.$A];[Table_2.$A11];[LargeSupplier_Operating.$D:.$D];&quot;Domestic&quot;;[LargeSupplier_Operating.$E:.$E];&quot;Large&quot;;[LargeSupplier_Operating.$G:.$G];&quot;Smart&quot;;[LargeSupplier_Operating.$H:.$H];&quot;Smart mode&quot;)" table:style-name="ce33">
            <text:p>24,040</text:p>
          </table:table-cell>
          <table:table-cell table:style-name="ce33"/>
          <table:table-cell office:value-type="float" office:value="47340070.999431357" table:formula="of:=SUMIFS([LargeSupplier_Operating.$I:.$I];[LargeSupplier_Operating.$A:.$A];[Table_2.$A11];[LargeSupplier_Operating.$D:.$D];&quot;Domestic&quot;;[LargeSupplier_Operating.$E:.$E];&quot;Large&quot;;[LargeSupplier_Operating.$G:.$G];&quot;Non-smart&quot;;[LargeSupplier_Operating.$H:.$H];&quot;&quot;)" table:style-name="ce33">
            <text:p>47,340,071</text:p>
          </table:table-cell>
          <table:table-cell office:value-type="string" office:string-value="" table:formula="of:=TRIM(COM.MICROSOFT.XLOOKUP(1;([LargeSupplier_Operating.$A:.$A]=[.A11])*([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13</text:p>
          </table:table-cell>
          <table:table-cell office:value-type="float" office:value="89375" table:formula="of:=SUMIFS([LargeSupplier_Operating.$I:.$I];[LargeSupplier_Operating.$A:.$A];[Table_2.$A12];[LargeSupplier_Operating.$D:.$D];&quot;Domestic&quot;;[LargeSupplier_Operating.$E:.$E];&quot;Large&quot;;[LargeSupplier_Operating.$G:.$G];&quot;Smart&quot;;[LargeSupplier_Operating.$H:.$H];&quot;Smart mode&quot;)" table:style-name="ce33">
            <text:p>89,375</text:p>
          </table:table-cell>
          <table:table-cell table:style-name="ce33"/>
          <table:table-cell office:value-type="float" office:value="46975830" table:formula="of:=SUMIFS([LargeSupplier_Operating.$I:.$I];[LargeSupplier_Operating.$A:.$A];[Table_2.$A12];[LargeSupplier_Operating.$D:.$D];&quot;Domestic&quot;;[LargeSupplier_Operating.$E:.$E];&quot;Large&quot;;[LargeSupplier_Operating.$G:.$G];&quot;Non-smart&quot;;[LargeSupplier_Operating.$H:.$H];&quot;&quot;)" table:style-name="ce33">
            <text:p>46,975,830</text:p>
          </table:table-cell>
          <table:table-cell office:value-type="string" office:string-value="" table:formula="of:=TRIM(COM.MICROSOFT.XLOOKUP(1;([LargeSupplier_Operating.$A:.$A]=[.A12])*([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3</text:p>
          </table:table-cell>
          <table:table-cell office:value-type="float" office:value="176817" table:formula="of:=SUMIFS([LargeSupplier_Operating.$I:.$I];[LargeSupplier_Operating.$A:.$A];[Table_2.$A13];[LargeSupplier_Operating.$D:.$D];&quot;Domestic&quot;;[LargeSupplier_Operating.$E:.$E];&quot;Large&quot;;[LargeSupplier_Operating.$G:.$G];&quot;Smart&quot;;[LargeSupplier_Operating.$H:.$H];&quot;Smart mode&quot;)" table:style-name="ce33">
            <text:p>176,817</text:p>
          </table:table-cell>
          <table:table-cell table:style-name="ce33"/>
          <table:table-cell office:value-type="float" office:value="47032313" table:formula="of:=SUMIFS([LargeSupplier_Operating.$I:.$I];[LargeSupplier_Operating.$A:.$A];[Table_2.$A13];[LargeSupplier_Operating.$D:.$D];&quot;Domestic&quot;;[LargeSupplier_Operating.$E:.$E];&quot;Large&quot;;[LargeSupplier_Operating.$G:.$G];&quot;Non-smart&quot;;[LargeSupplier_Operating.$H:.$H];&quot;&quot;)" table:style-name="ce33">
            <text:p>47,032,313</text:p>
          </table:table-cell>
          <table:table-cell office:value-type="string" office:string-value="" table:formula="of:=TRIM(COM.MICROSOFT.XLOOKUP(1;([LargeSupplier_Operating.$A:.$A]=[.A13])*([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3</text:p>
          </table:table-cell>
          <table:table-cell office:value-type="float" office:value="265155" table:formula="of:=SUMIFS([LargeSupplier_Operating.$I:.$I];[LargeSupplier_Operating.$A:.$A];[Table_2.$A14];[LargeSupplier_Operating.$D:.$D];&quot;Domestic&quot;;[LargeSupplier_Operating.$E:.$E];&quot;Large&quot;;[LargeSupplier_Operating.$G:.$G];&quot;Smart&quot;;[LargeSupplier_Operating.$H:.$H];&quot;Smart mode&quot;)" table:style-name="ce33">
            <text:p>265,155</text:p>
          </table:table-cell>
          <table:table-cell table:style-name="ce33"/>
          <table:table-cell office:value-type="float" office:value="47508595" table:formula="of:=SUMIFS([LargeSupplier_Operating.$I:.$I];[LargeSupplier_Operating.$A:.$A];[Table_2.$A14];[LargeSupplier_Operating.$D:.$D];&quot;Domestic&quot;;[LargeSupplier_Operating.$E:.$E];&quot;Large&quot;;[LargeSupplier_Operating.$G:.$G];&quot;Non-smart&quot;;[LargeSupplier_Operating.$H:.$H];&quot;&quot;)" table:style-name="ce33">
            <text:p>47,508,595</text:p>
          </table:table-cell>
          <table:table-cell office:value-type="string" office:string-value="[Note 1]" table:formula="of:=TRIM(COM.MICROSOFT.XLOOKUP(1;([LargeSupplier_Operating.$A:.$A]=[.A14])*([LargeSupplier_Operating.$J:.$J]&lt;&gt;&quot;&quot;)*([LargeSupplier_Operating.$D:.$D]=&quot;Domestic&quot;);[LargeSupplier_Operating.$J:.$J];&quot;&quot;;0;1))" table:number-matrix-columns-spanned="1" table:number-matrix-rows-spanned="1" table:style-name="ce104">
            <text:p>[Note 1]</text:p>
          </table:table-cell>
          <table:table-cell table:number-columns-repeated="16379"/>
        </table:table-row>
        <table:table-row table:style-name="ro12">
          <table:table-cell office:value-type="string" table:style-name="ce16">
            <text:p>Q1 2014</text:p>
          </table:table-cell>
          <table:table-cell office:value-type="float" office:value="344702" table:formula="of:=SUMIFS([LargeSupplier_Operating.$I:.$I];[LargeSupplier_Operating.$A:.$A];[Table_2.$A15];[LargeSupplier_Operating.$D:.$D];&quot;Domestic&quot;;[LargeSupplier_Operating.$E:.$E];&quot;Large&quot;;[LargeSupplier_Operating.$G:.$G];&quot;Smart&quot;;[LargeSupplier_Operating.$H:.$H];&quot;Smart mode&quot;)" table:style-name="ce33">
            <text:p>344,702</text:p>
          </table:table-cell>
          <table:table-cell table:style-name="ce33"/>
          <table:table-cell office:value-type="float" office:value="46962546" table:formula="of:=SUMIFS([LargeSupplier_Operating.$I:.$I];[LargeSupplier_Operating.$A:.$A];[Table_2.$A15];[LargeSupplier_Operating.$D:.$D];&quot;Domestic&quot;;[LargeSupplier_Operating.$E:.$E];&quot;Large&quot;;[LargeSupplier_Operating.$G:.$G];&quot;Non-smart&quot;;[LargeSupplier_Operating.$H:.$H];&quot;&quot;)" table:style-name="ce33">
            <text:p>46,962,546</text:p>
          </table:table-cell>
          <table:table-cell office:value-type="string" office:string-value="" table:formula="of:=TRIM(COM.MICROSOFT.XLOOKUP(1;([LargeSupplier_Operating.$A:.$A]=[.A15])*([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14</text:p>
          </table:table-cell>
          <table:table-cell office:value-type="float" office:value="402637" table:formula="of:=SUMIFS([LargeSupplier_Operating.$I:.$I];[LargeSupplier_Operating.$A:.$A];[Table_2.$A16];[LargeSupplier_Operating.$D:.$D];&quot;Domestic&quot;;[LargeSupplier_Operating.$E:.$E];&quot;Large&quot;;[LargeSupplier_Operating.$G:.$G];&quot;Smart&quot;;[LargeSupplier_Operating.$H:.$H];&quot;Smart mode&quot;)" table:style-name="ce33">
            <text:p>402,637</text:p>
          </table:table-cell>
          <table:table-cell table:style-name="ce33"/>
          <table:table-cell office:value-type="float" office:value="46570613" table:formula="of:=SUMIFS([LargeSupplier_Operating.$I:.$I];[LargeSupplier_Operating.$A:.$A];[Table_2.$A16];[LargeSupplier_Operating.$D:.$D];&quot;Domestic&quot;;[LargeSupplier_Operating.$E:.$E];&quot;Large&quot;;[LargeSupplier_Operating.$G:.$G];&quot;Non-smart&quot;;[LargeSupplier_Operating.$H:.$H];&quot;&quot;)" table:style-name="ce33">
            <text:p>46,570,613</text:p>
          </table:table-cell>
          <table:table-cell office:value-type="string" office:string-value="" table:formula="of:=TRIM(COM.MICROSOFT.XLOOKUP(1;([LargeSupplier_Operating.$A:.$A]=[.A16])*([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4<text:s/></text:p>
          </table:table-cell>
          <table:table-cell office:value-type="float" office:value="543858" table:formula="of:=SUMIFS([LargeSupplier_Operating.$I:.$I];[LargeSupplier_Operating.$A:.$A];[Table_2.$A17];[LargeSupplier_Operating.$D:.$D];&quot;Domestic&quot;;[LargeSupplier_Operating.$E:.$E];&quot;Large&quot;;[LargeSupplier_Operating.$G:.$G];&quot;Smart&quot;;[LargeSupplier_Operating.$H:.$H];&quot;Smart mode&quot;)" table:style-name="ce33">
            <text:p>543,858</text:p>
          </table:table-cell>
          <table:table-cell table:style-name="ce33"/>
          <table:table-cell office:value-type="float" office:value="45896121" table:formula="of:=SUMIFS([LargeSupplier_Operating.$I:.$I];[LargeSupplier_Operating.$A:.$A];[Table_2.$A17];[LargeSupplier_Operating.$D:.$D];&quot;Domestic&quot;;[LargeSupplier_Operating.$E:.$E];&quot;Large&quot;;[LargeSupplier_Operating.$G:.$G];&quot;Non-smart&quot;;[LargeSupplier_Operating.$H:.$H];&quot;&quot;)" table:style-name="ce33">
            <text:p>45,896,121</text:p>
          </table:table-cell>
          <table:table-cell office:value-type="string" office:string-value="" table:formula="of:=TRIM(COM.MICROSOFT.XLOOKUP(1;([LargeSupplier_Operating.$A:.$A]=[.A17])*([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4</text:p>
          </table:table-cell>
          <table:table-cell office:value-type="float" office:value="671234" table:formula="of:=SUMIFS([LargeSupplier_Operating.$I:.$I];[LargeSupplier_Operating.$A:.$A];[Table_2.$A18];[LargeSupplier_Operating.$D:.$D];&quot;Domestic&quot;;[LargeSupplier_Operating.$E:.$E];&quot;Large&quot;;[LargeSupplier_Operating.$G:.$G];&quot;Smart&quot;;[LargeSupplier_Operating.$H:.$H];&quot;Smart mode&quot;)" table:style-name="ce33">
            <text:p>671,234</text:p>
          </table:table-cell>
          <table:table-cell table:style-name="ce33"/>
          <table:table-cell office:value-type="float" office:value="45454621" table:formula="of:=SUMIFS([LargeSupplier_Operating.$I:.$I];[LargeSupplier_Operating.$A:.$A];[Table_2.$A18];[LargeSupplier_Operating.$D:.$D];&quot;Domestic&quot;;[LargeSupplier_Operating.$E:.$E];&quot;Large&quot;;[LargeSupplier_Operating.$G:.$G];&quot;Non-smart&quot;;[LargeSupplier_Operating.$H:.$H];&quot;&quot;)" table:style-name="ce33">
            <text:p>45,454,621</text:p>
          </table:table-cell>
          <table:table-cell office:value-type="string" office:string-value="" table:formula="of:=TRIM(COM.MICROSOFT.XLOOKUP(1;([LargeSupplier_Operating.$A:.$A]=[.A18])*([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15</text:p>
          </table:table-cell>
          <table:table-cell office:value-type="float" office:value="943459" table:formula="of:=SUMIFS([LargeSupplier_Operating.$I:.$I];[LargeSupplier_Operating.$A:.$A];[Table_2.$A19];[LargeSupplier_Operating.$D:.$D];&quot;Domestic&quot;;[LargeSupplier_Operating.$E:.$E];&quot;Large&quot;;[LargeSupplier_Operating.$G:.$G];&quot;Smart&quot;;[LargeSupplier_Operating.$H:.$H];&quot;Smart mode&quot;)" table:style-name="ce33">
            <text:p>943,459</text:p>
          </table:table-cell>
          <table:table-cell table:style-name="ce33"/>
          <table:table-cell office:value-type="float" office:value="47154055" table:formula="of:=SUMIFS([LargeSupplier_Operating.$I:.$I];[LargeSupplier_Operating.$A:.$A];[Table_2.$A19];[LargeSupplier_Operating.$D:.$D];&quot;Domestic&quot;;[LargeSupplier_Operating.$E:.$E];&quot;Large&quot;;[LargeSupplier_Operating.$G:.$G];&quot;Non-smart&quot;;[LargeSupplier_Operating.$H:.$H];&quot;&quot;)" table:style-name="ce33">
            <text:p>47,154,055</text:p>
          </table:table-cell>
          <table:table-cell office:value-type="string" office:string-value="[Note 2]" table:formula="of:=TRIM(COM.MICROSOFT.XLOOKUP(1;([LargeSupplier_Operating.$A:.$A]=[.A19])*([LargeSupplier_Operating.$J:.$J]&lt;&gt;&quot;&quot;)*([LargeSupplier_Operating.$D:.$D]=&quot;Domestic&quot;);[LargeSupplier_Operating.$J:.$J];&quot;&quot;;0;1))" table:number-matrix-columns-spanned="1" table:number-matrix-rows-spanned="1" table:style-name="ce104">
            <text:p>[Note 2]</text:p>
          </table:table-cell>
          <table:table-cell table:number-columns-repeated="16379"/>
        </table:table-row>
        <table:table-row table:style-name="ro12">
          <table:table-cell office:value-type="string" table:style-name="ce16">
            <text:p>Q2 2015</text:p>
          </table:table-cell>
          <table:table-cell office:value-type="float" office:value="1193187" table:formula="of:=SUMIFS([LargeSupplier_Operating.$I:.$I];[LargeSupplier_Operating.$A:.$A];[Table_2.$A20];[LargeSupplier_Operating.$D:.$D];&quot;Domestic&quot;;[LargeSupplier_Operating.$E:.$E];&quot;Large&quot;;[LargeSupplier_Operating.$G:.$G];&quot;Smart&quot;;[LargeSupplier_Operating.$H:.$H];&quot;Smart mode&quot;)" table:style-name="ce33">
            <text:p>1,193,187</text:p>
          </table:table-cell>
          <table:table-cell table:style-name="ce33"/>
          <table:table-cell office:value-type="float" office:value="46707495" table:formula="of:=SUMIFS([LargeSupplier_Operating.$I:.$I];[LargeSupplier_Operating.$A:.$A];[Table_2.$A20];[LargeSupplier_Operating.$D:.$D];&quot;Domestic&quot;;[LargeSupplier_Operating.$E:.$E];&quot;Large&quot;;[LargeSupplier_Operating.$G:.$G];&quot;Non-smart&quot;;[LargeSupplier_Operating.$H:.$H];&quot;&quot;)" table:style-name="ce33">
            <text:p>46,707,495</text:p>
          </table:table-cell>
          <table:table-cell office:value-type="string" office:string-value="" table:formula="of:=TRIM(COM.MICROSOFT.XLOOKUP(1;([LargeSupplier_Operating.$A:.$A]=[.A20])*([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5</text:p>
          </table:table-cell>
          <table:table-cell office:value-type="float" office:value="1516022" table:formula="of:=SUMIFS([LargeSupplier_Operating.$I:.$I];[LargeSupplier_Operating.$A:.$A];[Table_2.$A21];[LargeSupplier_Operating.$D:.$D];&quot;Domestic&quot;;[LargeSupplier_Operating.$E:.$E];&quot;Large&quot;;[LargeSupplier_Operating.$G:.$G];&quot;Smart&quot;;[LargeSupplier_Operating.$H:.$H];&quot;Smart mode&quot;)" table:style-name="ce33">
            <text:p>1,516,022</text:p>
          </table:table-cell>
          <table:table-cell table:style-name="ce33"/>
          <table:table-cell office:value-type="float" office:value="46267714" table:formula="of:=SUMIFS([LargeSupplier_Operating.$I:.$I];[LargeSupplier_Operating.$A:.$A];[Table_2.$A21];[LargeSupplier_Operating.$D:.$D];&quot;Domestic&quot;;[LargeSupplier_Operating.$E:.$E];&quot;Large&quot;;[LargeSupplier_Operating.$G:.$G];&quot;Non-smart&quot;;[LargeSupplier_Operating.$H:.$H];&quot;&quot;)" table:style-name="ce33">
            <text:p>46,267,714</text:p>
          </table:table-cell>
          <table:table-cell office:value-type="string" office:string-value="" table:formula="of:=TRIM(COM.MICROSOFT.XLOOKUP(1;([LargeSupplier_Operating.$A:.$A]=[.A21])*([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5</text:p>
          </table:table-cell>
          <table:table-cell office:value-type="float" office:value="1881905" table:formula="of:=SUMIFS([LargeSupplier_Operating.$I:.$I];[LargeSupplier_Operating.$A:.$A];[Table_2.$A22];[LargeSupplier_Operating.$D:.$D];&quot;Domestic&quot;;[LargeSupplier_Operating.$E:.$E];&quot;Large&quot;;[LargeSupplier_Operating.$G:.$G];&quot;Smart&quot;;[LargeSupplier_Operating.$H:.$H];&quot;Smart mode&quot;)" table:style-name="ce33">
            <text:p>1,881,905</text:p>
          </table:table-cell>
          <table:table-cell table:style-name="ce33"/>
          <table:table-cell office:value-type="float" office:value="45650505" table:formula="of:=SUMIFS([LargeSupplier_Operating.$I:.$I];[LargeSupplier_Operating.$A:.$A];[Table_2.$A22];[LargeSupplier_Operating.$D:.$D];&quot;Domestic&quot;;[LargeSupplier_Operating.$E:.$E];&quot;Large&quot;;[LargeSupplier_Operating.$G:.$G];&quot;Non-smart&quot;;[LargeSupplier_Operating.$H:.$H];&quot;&quot;)" table:style-name="ce33">
            <text:p>45,650,505</text:p>
          </table:table-cell>
          <table:table-cell office:value-type="string" office:string-value="" table:formula="of:=TRIM(COM.MICROSOFT.XLOOKUP(1;([LargeSupplier_Operating.$A:.$A]=[.A22])*([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16</text:p>
          </table:table-cell>
          <table:table-cell office:value-type="float" office:value="2748150" table:formula="of:=SUMIFS([LargeSupplier_Operating.$I:.$I];[LargeSupplier_Operating.$A:.$A];[Table_2.$A23];[LargeSupplier_Operating.$D:.$D];&quot;Domestic&quot;;[LargeSupplier_Operating.$E:.$E];&quot;Large&quot;;[LargeSupplier_Operating.$G:.$G];&quot;Smart&quot;;[LargeSupplier_Operating.$H:.$H];&quot;Smart mode&quot;)" table:style-name="ce33">
            <text:p>2,748,150</text:p>
          </table:table-cell>
          <table:table-cell table:style-name="ce33"/>
          <table:table-cell office:value-type="float" office:value="45044170" table:formula="of:=SUMIFS([LargeSupplier_Operating.$I:.$I];[LargeSupplier_Operating.$A:.$A];[Table_2.$A23];[LargeSupplier_Operating.$D:.$D];&quot;Domestic&quot;;[LargeSupplier_Operating.$E:.$E];&quot;Large&quot;;[LargeSupplier_Operating.$G:.$G];&quot;Non-smart&quot;;[LargeSupplier_Operating.$H:.$H];&quot;&quot;)" table:style-name="ce33">
            <text:p>45,044,170</text:p>
          </table:table-cell>
          <table:table-cell office:value-type="string" office:string-value="[Note 3]" table:formula="of:=TRIM(COM.MICROSOFT.XLOOKUP(1;([LargeSupplier_Operating.$A:.$A]=[.A23])*([LargeSupplier_Operating.$J:.$J]&lt;&gt;&quot;&quot;)*([LargeSupplier_Operating.$D:.$D]=&quot;Domestic&quot;);[LargeSupplier_Operating.$J:.$J];&quot;&quot;;0;1))" table:number-matrix-columns-spanned="1" table:number-matrix-rows-spanned="1" table:style-name="ce104">
            <text:p>[Note 3]</text:p>
          </table:table-cell>
          <table:table-cell table:number-columns-repeated="16379"/>
        </table:table-row>
        <table:table-row table:style-name="ro12">
          <table:table-cell office:value-type="string" table:style-name="ce16">
            <text:p>Q2 2016</text:p>
          </table:table-cell>
          <table:table-cell office:value-type="float" office:value="3302602" table:formula="of:=SUMIFS([LargeSupplier_Operating.$I:.$I];[LargeSupplier_Operating.$A:.$A];[Table_2.$A24];[LargeSupplier_Operating.$D:.$D];&quot;Domestic&quot;;[LargeSupplier_Operating.$E:.$E];&quot;Large&quot;;[LargeSupplier_Operating.$G:.$G];&quot;Smart&quot;;[LargeSupplier_Operating.$H:.$H];&quot;Smart mode&quot;)" table:style-name="ce33">
            <text:p>3,302,602</text:p>
          </table:table-cell>
          <table:table-cell table:style-name="ce33"/>
          <table:table-cell office:value-type="float" office:value="44935140" table:formula="of:=SUMIFS([LargeSupplier_Operating.$I:.$I];[LargeSupplier_Operating.$A:.$A];[Table_2.$A24];[LargeSupplier_Operating.$D:.$D];&quot;Domestic&quot;;[LargeSupplier_Operating.$E:.$E];&quot;Large&quot;;[LargeSupplier_Operating.$G:.$G];&quot;Non-smart&quot;;[LargeSupplier_Operating.$H:.$H];&quot;&quot;)" table:style-name="ce33">
            <text:p>44,935,140</text:p>
          </table:table-cell>
          <table:table-cell office:value-type="string" office:string-value="[Note 4]" table:formula="of:=TRIM(COM.MICROSOFT.XLOOKUP(1;([LargeSupplier_Operating.$A:.$A]=[.A24])*([LargeSupplier_Operating.$J:.$J]&lt;&gt;&quot;&quot;)*([LargeSupplier_Operating.$D:.$D]=&quot;Domestic&quot;);[LargeSupplier_Operating.$J:.$J];&quot;&quot;;0;1))" table:number-matrix-columns-spanned="1" table:number-matrix-rows-spanned="1" table:style-name="ce104">
            <text:p>[Note 4]</text:p>
          </table:table-cell>
          <table:table-cell table:number-columns-repeated="16379"/>
        </table:table-row>
        <table:table-row table:style-name="ro12">
          <table:table-cell office:value-type="string" table:style-name="ce16">
            <text:p>Q3 2016</text:p>
          </table:table-cell>
          <table:table-cell office:value-type="float" office:value="4048422" table:formula="of:=SUMIFS([LargeSupplier_Operating.$I:.$I];[LargeSupplier_Operating.$A:.$A];[Table_2.$A25];[LargeSupplier_Operating.$D:.$D];&quot;Domestic&quot;;[LargeSupplier_Operating.$E:.$E];&quot;Large&quot;;[LargeSupplier_Operating.$G:.$G];&quot;Smart&quot;;[LargeSupplier_Operating.$H:.$H];&quot;Smart mode&quot;)" table:style-name="ce33">
            <text:p>4,048,422</text:p>
          </table:table-cell>
          <table:table-cell table:style-name="ce33"/>
          <table:table-cell office:value-type="float" office:value="44029627" table:formula="of:=SUMIFS([LargeSupplier_Operating.$I:.$I];[LargeSupplier_Operating.$A:.$A];[Table_2.$A25];[LargeSupplier_Operating.$D:.$D];&quot;Domestic&quot;;[LargeSupplier_Operating.$E:.$E];&quot;Large&quot;;[LargeSupplier_Operating.$G:.$G];&quot;Non-smart&quot;;[LargeSupplier_Operating.$H:.$H];&quot;&quot;)" table:style-name="ce33">
            <text:p>44,029,627</text:p>
          </table:table-cell>
          <table:table-cell office:value-type="string" office:string-value="" table:formula="of:=TRIM(COM.MICROSOFT.XLOOKUP(1;([LargeSupplier_Operating.$A:.$A]=[.A25])*([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6</text:p>
          </table:table-cell>
          <table:table-cell office:value-type="float" office:value="4863290" table:formula="of:=SUMIFS([LargeSupplier_Operating.$I:.$I];[LargeSupplier_Operating.$A:.$A];[Table_2.$A26];[LargeSupplier_Operating.$D:.$D];&quot;Domestic&quot;;[LargeSupplier_Operating.$E:.$E];&quot;Large&quot;;[LargeSupplier_Operating.$G:.$G];&quot;Smart&quot;;[LargeSupplier_Operating.$H:.$H];&quot;Smart mode&quot;)" table:style-name="ce33">
            <text:p>4,863,290</text:p>
          </table:table-cell>
          <table:table-cell table:style-name="ce33"/>
          <table:table-cell office:value-type="float" office:value="43438726" table:formula="of:=SUMIFS([LargeSupplier_Operating.$I:.$I];[LargeSupplier_Operating.$A:.$A];[Table_2.$A26];[LargeSupplier_Operating.$D:.$D];&quot;Domestic&quot;;[LargeSupplier_Operating.$E:.$E];&quot;Large&quot;;[LargeSupplier_Operating.$G:.$G];&quot;Non-smart&quot;;[LargeSupplier_Operating.$H:.$H];&quot;&quot;)" table:style-name="ce33">
            <text:p>43,438,726</text:p>
          </table:table-cell>
          <table:table-cell office:value-type="string" office:string-value="[Note 5]" table:formula="of:=TRIM(COM.MICROSOFT.XLOOKUP(1;([LargeSupplier_Operating.$A:.$A]=[.A26])*([LargeSupplier_Operating.$J:.$J]&lt;&gt;&quot;&quot;)*([LargeSupplier_Operating.$D:.$D]=&quot;Domestic&quot;);[LargeSupplier_Operating.$J:.$J];&quot;&quot;;0;1))" table:number-matrix-columns-spanned="1" table:number-matrix-rows-spanned="1" table:style-name="ce104">
            <text:p>[Note 5]</text:p>
          </table:table-cell>
          <table:table-cell table:number-columns-repeated="16379"/>
        </table:table-row>
        <table:table-row table:style-name="ro12">
          <table:table-cell office:value-type="string" table:style-name="ce16">
            <text:p>Q1 2017</text:p>
          </table:table-cell>
          <table:table-cell office:value-type="float" office:value="5763417" table:formula="of:=SUMIFS([LargeSupplier_Operating.$I:.$I];[LargeSupplier_Operating.$A:.$A];[Table_2.$A27];[LargeSupplier_Operating.$D:.$D];&quot;Domestic&quot;;[LargeSupplier_Operating.$E:.$E];&quot;Large&quot;;[LargeSupplier_Operating.$G:.$G];&quot;Smart&quot;;[LargeSupplier_Operating.$H:.$H];&quot;Smart mode&quot;)" table:style-name="ce33">
            <text:p>5,763,417</text:p>
          </table:table-cell>
          <table:table-cell table:style-name="ce33"/>
          <table:table-cell office:value-type="float" office:value="42029846" table:formula="of:=SUMIFS([LargeSupplier_Operating.$I:.$I];[LargeSupplier_Operating.$A:.$A];[Table_2.$A27];[LargeSupplier_Operating.$D:.$D];&quot;Domestic&quot;;[LargeSupplier_Operating.$E:.$E];&quot;Large&quot;;[LargeSupplier_Operating.$G:.$G];&quot;Non-smart&quot;;[LargeSupplier_Operating.$H:.$H];&quot;&quot;)" table:style-name="ce33">
            <text:p>42,029,846</text:p>
          </table:table-cell>
          <table:table-cell office:value-type="string" office:string-value="" table:formula="of:=TRIM(COM.MICROSOFT.XLOOKUP(1;([LargeSupplier_Operating.$A:.$A]=[.A27])*([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17</text:p>
          </table:table-cell>
          <table:table-cell office:value-type="float" office:value="6662481" table:formula="of:=SUMIFS([LargeSupplier_Operating.$I:.$I];[LargeSupplier_Operating.$A:.$A];[Table_2.$A28];[LargeSupplier_Operating.$D:.$D];&quot;Domestic&quot;;[LargeSupplier_Operating.$E:.$E];&quot;Large&quot;;[LargeSupplier_Operating.$G:.$G];&quot;Smart&quot;;[LargeSupplier_Operating.$H:.$H];&quot;Smart mode&quot;)" table:style-name="ce33">
            <text:p>6,662,481</text:p>
          </table:table-cell>
          <table:table-cell table:style-name="ce33"/>
          <table:table-cell office:value-type="float" office:value="40485487" table:formula="of:=SUMIFS([LargeSupplier_Operating.$I:.$I];[LargeSupplier_Operating.$A:.$A];[Table_2.$A28];[LargeSupplier_Operating.$D:.$D];&quot;Domestic&quot;;[LargeSupplier_Operating.$E:.$E];&quot;Large&quot;;[LargeSupplier_Operating.$G:.$G];&quot;Non-smart&quot;;[LargeSupplier_Operating.$H:.$H];&quot;&quot;)" table:style-name="ce33">
            <text:p>40,485,487</text:p>
          </table:table-cell>
          <table:table-cell office:value-type="string" office:string-value="" table:formula="of:=TRIM(COM.MICROSOFT.XLOOKUP(1;([LargeSupplier_Operating.$A:.$A]=[.A28])*([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7</text:p>
          </table:table-cell>
          <table:table-cell office:value-type="float" office:value="7590294" table:formula="of:=SUMIFS([LargeSupplier_Operating.$I:.$I];[LargeSupplier_Operating.$A:.$A];[Table_2.$A29];[LargeSupplier_Operating.$D:.$D];&quot;Domestic&quot;;[LargeSupplier_Operating.$E:.$E];&quot;Large&quot;;[LargeSupplier_Operating.$G:.$G];&quot;Smart&quot;;[LargeSupplier_Operating.$H:.$H];&quot;Smart mode&quot;)" table:style-name="ce33">
            <text:p>7,590,294</text:p>
          </table:table-cell>
          <table:table-cell table:style-name="ce33"/>
          <table:table-cell office:value-type="float" office:value="39048606" table:formula="of:=SUMIFS([LargeSupplier_Operating.$I:.$I];[LargeSupplier_Operating.$A:.$A];[Table_2.$A29];[LargeSupplier_Operating.$D:.$D];&quot;Domestic&quot;;[LargeSupplier_Operating.$E:.$E];&quot;Large&quot;;[LargeSupplier_Operating.$G:.$G];&quot;Non-smart&quot;;[LargeSupplier_Operating.$H:.$H];&quot;&quot;)" table:style-name="ce33">
            <text:p>39,048,606</text:p>
          </table:table-cell>
          <table:table-cell office:value-type="string" office:string-value="" table:formula="of:=TRIM(COM.MICROSOFT.XLOOKUP(1;([LargeSupplier_Operating.$A:.$A]=[.A29])*([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7</text:p>
          </table:table-cell>
          <table:table-cell office:value-type="float" office:value="8762491" table:formula="of:=SUMIFS([LargeSupplier_Operating.$I:.$I];[LargeSupplier_Operating.$A:.$A];[Table_2.$A30];[LargeSupplier_Operating.$D:.$D];&quot;Domestic&quot;;[LargeSupplier_Operating.$E:.$E];&quot;Large&quot;;[LargeSupplier_Operating.$G:.$G];&quot;Smart&quot;;[LargeSupplier_Operating.$H:.$H];&quot;Smart mode&quot;)" table:style-name="ce33">
            <text:p>8,762,491</text:p>
          </table:table-cell>
          <table:table-cell table:style-name="ce33"/>
          <table:table-cell office:value-type="float" office:value="38205508" table:formula="of:=SUMIFS([LargeSupplier_Operating.$I:.$I];[LargeSupplier_Operating.$A:.$A];[Table_2.$A30];[LargeSupplier_Operating.$D:.$D];&quot;Domestic&quot;;[LargeSupplier_Operating.$E:.$E];&quot;Large&quot;;[LargeSupplier_Operating.$G:.$G];&quot;Non-smart&quot;;[LargeSupplier_Operating.$H:.$H];&quot;&quot;)" table:style-name="ce33">
            <text:p>38,205,508</text:p>
          </table:table-cell>
          <table:table-cell office:value-type="string" office:string-value="[Notes 6, 7]" table:formula="of:=TRIM(COM.MICROSOFT.XLOOKUP(1;([LargeSupplier_Operating.$A:.$A]=[.A30])*([LargeSupplier_Operating.$J:.$J]&lt;&gt;&quot;&quot;)*([LargeSupplier_Operating.$D:.$D]=&quot;Domestic&quot;);[LargeSupplier_Operating.$J:.$J];&quot;&quot;;0;1))" table:number-matrix-columns-spanned="1" table:number-matrix-rows-spanned="1" table:style-name="ce104">
            <text:p>[Notes 6, 7]</text:p>
          </table:table-cell>
          <table:table-cell table:number-columns-repeated="16379"/>
        </table:table-row>
        <table:table-row table:style-name="ro12">
          <table:table-cell office:value-type="string" table:style-name="ce16">
            <text:p>Q1 2018</text:p>
          </table:table-cell>
          <table:table-cell office:value-type="float" office:value="9789497" table:formula="of:=SUMIFS([LargeSupplier_Operating.$I:.$I];[LargeSupplier_Operating.$A:.$A];[Table_2.$A31];[LargeSupplier_Operating.$D:.$D];&quot;Domestic&quot;;[LargeSupplier_Operating.$E:.$E];&quot;Large&quot;;[LargeSupplier_Operating.$G:.$G];&quot;Smart&quot;;[LargeSupplier_Operating.$H:.$H];&quot;Smart mode&quot;)" table:style-name="ce33">
            <text:p>9,789,497</text:p>
          </table:table-cell>
          <table:table-cell table:style-name="ce33"/>
          <table:table-cell office:value-type="float" office:value="37422604" table:formula="of:=SUMIFS([LargeSupplier_Operating.$I:.$I];[LargeSupplier_Operating.$A:.$A];[Table_2.$A31];[LargeSupplier_Operating.$D:.$D];&quot;Domestic&quot;;[LargeSupplier_Operating.$E:.$E];&quot;Large&quot;;[LargeSupplier_Operating.$G:.$G];&quot;Non-smart&quot;;[LargeSupplier_Operating.$H:.$H];&quot;&quot;)" table:style-name="ce33">
            <text:p>37,422,604</text:p>
          </table:table-cell>
          <table:table-cell office:value-type="string" office:string-value="[Note 8]" table:formula="of:=TRIM(COM.MICROSOFT.XLOOKUP(1;([LargeSupplier_Operating.$A:.$A]=[.A31])*([LargeSupplier_Operating.$J:.$J]&lt;&gt;&quot;&quot;)*([LargeSupplier_Operating.$D:.$D]=&quot;Domestic&quot;);[LargeSupplier_Operating.$J:.$J];&quot;&quot;;0;1))" table:number-matrix-columns-spanned="1" table:number-matrix-rows-spanned="1" table:style-name="ce104">
            <text:p>[Note 8]</text:p>
          </table:table-cell>
          <table:table-cell table:number-columns-repeated="16379"/>
        </table:table-row>
        <table:table-row table:style-name="ro12">
          <table:table-cell office:value-type="string" table:style-name="ce16">
            <text:p>Q2 2018</text:p>
          </table:table-cell>
          <table:table-cell office:value-type="float" office:value="10716461" table:formula="of:=SUMIFS([LargeSupplier_Operating.$I:.$I];[LargeSupplier_Operating.$A:.$A];[Table_2.$A32];[LargeSupplier_Operating.$D:.$D];&quot;Domestic&quot;;[LargeSupplier_Operating.$E:.$E];&quot;Large&quot;;[LargeSupplier_Operating.$G:.$G];&quot;Smart&quot;;[LargeSupplier_Operating.$H:.$H];&quot;Smart mode&quot;)" table:style-name="ce33">
            <text:p>10,716,461</text:p>
          </table:table-cell>
          <table:table-cell table:style-name="ce33"/>
          <table:table-cell office:value-type="float" office:value="36077558" table:formula="of:=SUMIFS([LargeSupplier_Operating.$I:.$I];[LargeSupplier_Operating.$A:.$A];[Table_2.$A32];[LargeSupplier_Operating.$D:.$D];&quot;Domestic&quot;;[LargeSupplier_Operating.$E:.$E];&quot;Large&quot;;[LargeSupplier_Operating.$G:.$G];&quot;Non-smart&quot;;[LargeSupplier_Operating.$H:.$H];&quot;&quot;)" table:style-name="ce33">
            <text:p>36,077,558</text:p>
          </table:table-cell>
          <table:table-cell office:value-type="string" office:string-value="" table:formula="of:=TRIM(COM.MICROSOFT.XLOOKUP(1;([LargeSupplier_Operating.$A:.$A]=[.A32])*([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8</text:p>
          </table:table-cell>
          <table:table-cell office:value-type="float" office:value="11457261" table:formula="of:=SUMIFS([LargeSupplier_Operating.$I:.$I];[LargeSupplier_Operating.$A:.$A];[Table_2.$A33];[LargeSupplier_Operating.$D:.$D];&quot;Domestic&quot;;[LargeSupplier_Operating.$E:.$E];&quot;Large&quot;;[LargeSupplier_Operating.$G:.$G];&quot;Smart&quot;;[LargeSupplier_Operating.$H:.$H];&quot;Smart mode&quot;)" table:style-name="ce33">
            <text:p>11,457,261</text:p>
          </table:table-cell>
          <table:table-cell table:style-name="ce33"/>
          <table:table-cell office:value-type="float" office:value="34854143" table:formula="of:=SUMIFS([LargeSupplier_Operating.$I:.$I];[LargeSupplier_Operating.$A:.$A];[Table_2.$A33];[LargeSupplier_Operating.$D:.$D];&quot;Domestic&quot;;[LargeSupplier_Operating.$E:.$E];&quot;Large&quot;;[LargeSupplier_Operating.$G:.$G];&quot;Non-smart&quot;;[LargeSupplier_Operating.$H:.$H];&quot;&quot;)" table:style-name="ce33">
            <text:p>34,854,143</text:p>
          </table:table-cell>
          <table:table-cell office:value-type="string" office:string-value="" table:formula="of:=TRIM(COM.MICROSOFT.XLOOKUP(1;([LargeSupplier_Operating.$A:.$A]=[.A33])*([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8</text:p>
          </table:table-cell>
          <table:table-cell office:value-type="float" office:value="12293239" table:formula="of:=SUMIFS([LargeSupplier_Operating.$I:.$I];[LargeSupplier_Operating.$A:.$A];[Table_2.$A34];[LargeSupplier_Operating.$D:.$D];&quot;Domestic&quot;;[LargeSupplier_Operating.$E:.$E];&quot;Large&quot;;[LargeSupplier_Operating.$G:.$G];&quot;Smart&quot;;[LargeSupplier_Operating.$H:.$H];&quot;Smart mode&quot;)" table:style-name="ce33">
            <text:p>12,293,239</text:p>
          </table:table-cell>
          <table:table-cell office:value-type="float" office:value="1601350" table:formula="of:=SUMIFS([LargeSupplier_Operating.$I:.$I];[LargeSupplier_Operating.$A:.$A];[Table_2.$A34];[LargeSupplier_Operating.$D:.$D];&quot;Domestic&quot;;[LargeSupplier_Operating.$E:.$E];&quot;Large&quot;;[LargeSupplier_Operating.$G:.$G];&quot;Smart&quot;;[LargeSupplier_Operating.$H:.$H];&quot;Traditional mode&quot;)" table:style-name="ce33">
            <text:p>1,601,350</text:p>
          </table:table-cell>
          <table:table-cell office:value-type="float" office:value="33368430" table:formula="of:=SUMIFS([LargeSupplier_Operating.$I:.$I];[LargeSupplier_Operating.$A:.$A];[Table_2.$A34];[LargeSupplier_Operating.$D:.$D];&quot;Domestic&quot;;[LargeSupplier_Operating.$E:.$E];&quot;Large&quot;;[LargeSupplier_Operating.$G:.$G];&quot;Non-smart&quot;;[LargeSupplier_Operating.$H:.$H];&quot;&quot;)" table:style-name="ce33">
            <text:p>33,368,430</text:p>
          </table:table-cell>
          <table:table-cell office:value-type="string" office:string-value="[Notes 9, 10]" table:formula="of:=TRIM(COM.MICROSOFT.XLOOKUP(1;([LargeSupplier_Operating.$A:.$A]=[.A34])*([LargeSupplier_Operating.$J:.$J]&lt;&gt;&quot;&quot;)*([LargeSupplier_Operating.$D:.$D]=&quot;Domestic&quot;);[LargeSupplier_Operating.$J:.$J];&quot;&quot;;0;1))" table:number-matrix-columns-spanned="1" table:number-matrix-rows-spanned="1" table:style-name="ce104">
            <text:p>[Notes 9, 10]</text:p>
          </table:table-cell>
          <table:table-cell table:number-columns-repeated="16379"/>
        </table:table-row>
        <table:table-row table:style-name="ro12">
          <table:table-cell office:value-type="string" table:style-name="ce16">
            <text:p>Q1 2019</text:p>
          </table:table-cell>
          <table:table-cell office:value-type="float" office:value="12840442" table:formula="of:=SUMIFS([LargeSupplier_Operating.$I:.$I];[LargeSupplier_Operating.$A:.$A];[Table_2.$A35];[LargeSupplier_Operating.$D:.$D];&quot;Domestic&quot;;[LargeSupplier_Operating.$E:.$E];&quot;Large&quot;;[LargeSupplier_Operating.$G:.$G];&quot;Smart&quot;;[LargeSupplier_Operating.$H:.$H];&quot;Smart mode&quot;)" table:style-name="ce33">
            <text:p>12,840,442</text:p>
          </table:table-cell>
          <table:table-cell office:value-type="float" office:value="1972666" table:formula="of:=SUMIFS([LargeSupplier_Operating.$I:.$I];[LargeSupplier_Operating.$A:.$A];[Table_2.$A35];[LargeSupplier_Operating.$D:.$D];&quot;Domestic&quot;;[LargeSupplier_Operating.$E:.$E];&quot;Large&quot;;[LargeSupplier_Operating.$G:.$G];&quot;Smart&quot;;[LargeSupplier_Operating.$H:.$H];&quot;Traditional mode&quot;)" table:style-name="ce33">
            <text:p>1,972,666</text:p>
          </table:table-cell>
          <table:table-cell office:value-type="float" office:value="32219093" table:formula="of:=SUMIFS([LargeSupplier_Operating.$I:.$I];[LargeSupplier_Operating.$A:.$A];[Table_2.$A35];[LargeSupplier_Operating.$D:.$D];&quot;Domestic&quot;;[LargeSupplier_Operating.$E:.$E];&quot;Large&quot;;[LargeSupplier_Operating.$G:.$G];&quot;Non-smart&quot;;[LargeSupplier_Operating.$H:.$H];&quot;&quot;)" table:style-name="ce33">
            <text:p>32,219,093</text:p>
          </table:table-cell>
          <table:table-cell office:value-type="string" office:string-value="[Note 11]" table:formula="of:=TRIM(COM.MICROSOFT.XLOOKUP(1;([LargeSupplier_Operating.$A:.$A]=[.A35])*([LargeSupplier_Operating.$J:.$J]&lt;&gt;&quot;&quot;)*([LargeSupplier_Operating.$D:.$D]=&quot;Domestic&quot;);[LargeSupplier_Operating.$J:.$J];&quot;&quot;;0;1))" table:number-matrix-columns-spanned="1" table:number-matrix-rows-spanned="1" table:style-name="ce104">
            <text:p>[Note 11]</text:p>
          </table:table-cell>
          <table:table-cell table:number-columns-repeated="16379"/>
        </table:table-row>
        <table:table-row table:style-name="ro12">
          <table:table-cell office:value-type="string" table:style-name="ce16">
            <text:p>Q2 2019</text:p>
          </table:table-cell>
          <table:table-cell office:value-type="float" office:value="13397578" table:formula="of:=SUMIFS([LargeSupplier_Operating.$I:.$I];[LargeSupplier_Operating.$A:.$A];[Table_2.$A36];[LargeSupplier_Operating.$D:.$D];&quot;Domestic&quot;;[LargeSupplier_Operating.$E:.$E];&quot;Large&quot;;[LargeSupplier_Operating.$G:.$G];&quot;Smart&quot;;[LargeSupplier_Operating.$H:.$H];&quot;Smart mode&quot;)" table:style-name="ce33">
            <text:p>13,397,578</text:p>
          </table:table-cell>
          <table:table-cell office:value-type="float" office:value="2375640" table:formula="of:=SUMIFS([LargeSupplier_Operating.$I:.$I];[LargeSupplier_Operating.$A:.$A];[Table_2.$A36];[LargeSupplier_Operating.$D:.$D];&quot;Domestic&quot;;[LargeSupplier_Operating.$E:.$E];&quot;Large&quot;;[LargeSupplier_Operating.$G:.$G];&quot;Smart&quot;;[LargeSupplier_Operating.$H:.$H];&quot;Traditional mode&quot;)" table:style-name="ce33">
            <text:p>2,375,640</text:p>
          </table:table-cell>
          <table:table-cell office:value-type="float" office:value="31163611" table:formula="of:=SUMIFS([LargeSupplier_Operating.$I:.$I];[LargeSupplier_Operating.$A:.$A];[Table_2.$A36];[LargeSupplier_Operating.$D:.$D];&quot;Domestic&quot;;[LargeSupplier_Operating.$E:.$E];&quot;Large&quot;;[LargeSupplier_Operating.$G:.$G];&quot;Non-smart&quot;;[LargeSupplier_Operating.$H:.$H];&quot;&quot;)" table:style-name="ce33">
            <text:p>31,163,611</text:p>
          </table:table-cell>
          <table:table-cell office:value-type="string" office:string-value="" table:formula="of:=TRIM(COM.MICROSOFT.XLOOKUP(1;([LargeSupplier_Operating.$A:.$A]=[.A36])*([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19</text:p>
          </table:table-cell>
          <table:table-cell office:value-type="float" office:value="14013339" table:formula="of:=SUMIFS([LargeSupplier_Operating.$I:.$I];[LargeSupplier_Operating.$A:.$A];[Table_2.$A37];[LargeSupplier_Operating.$D:.$D];&quot;Domestic&quot;;[LargeSupplier_Operating.$E:.$E];&quot;Large&quot;;[LargeSupplier_Operating.$G:.$G];&quot;Smart&quot;;[LargeSupplier_Operating.$H:.$H];&quot;Smart mode&quot;)" table:style-name="ce33">
            <text:p>14,013,339</text:p>
          </table:table-cell>
          <table:table-cell office:value-type="float" office:value="2847501" table:formula="of:=SUMIFS([LargeSupplier_Operating.$I:.$I];[LargeSupplier_Operating.$A:.$A];[Table_2.$A37];[LargeSupplier_Operating.$D:.$D];&quot;Domestic&quot;;[LargeSupplier_Operating.$E:.$E];&quot;Large&quot;;[LargeSupplier_Operating.$G:.$G];&quot;Smart&quot;;[LargeSupplier_Operating.$H:.$H];&quot;Traditional mode&quot;)" table:style-name="ce33">
            <text:p>2,847,501</text:p>
          </table:table-cell>
          <table:table-cell office:value-type="float" office:value="30018242" table:formula="of:=SUMIFS([LargeSupplier_Operating.$I:.$I];[LargeSupplier_Operating.$A:.$A];[Table_2.$A37];[LargeSupplier_Operating.$D:.$D];&quot;Domestic&quot;;[LargeSupplier_Operating.$E:.$E];&quot;Large&quot;;[LargeSupplier_Operating.$G:.$G];&quot;Non-smart&quot;;[LargeSupplier_Operating.$H:.$H];&quot;&quot;)" table:style-name="ce33">
            <text:p>30,018,242</text:p>
          </table:table-cell>
          <table:table-cell office:value-type="string" office:string-value="" table:formula="of:=TRIM(COM.MICROSOFT.XLOOKUP(1;([LargeSupplier_Operating.$A:.$A]=[.A37])*([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19</text:p>
          </table:table-cell>
          <table:table-cell office:value-type="float" office:value="14726150" table:formula="of:=SUMIFS([LargeSupplier_Operating.$I:.$I];[LargeSupplier_Operating.$A:.$A];[Table_2.$A38];[LargeSupplier_Operating.$D:.$D];&quot;Domestic&quot;;[LargeSupplier_Operating.$E:.$E];&quot;Large&quot;;[LargeSupplier_Operating.$G:.$G];&quot;Smart&quot;;[LargeSupplier_Operating.$H:.$H];&quot;Smart mode&quot;)" table:style-name="ce33">
            <text:p>14,726,150</text:p>
          </table:table-cell>
          <table:table-cell office:value-type="float" office:value="3484988" table:formula="of:=SUMIFS([LargeSupplier_Operating.$I:.$I];[LargeSupplier_Operating.$A:.$A];[Table_2.$A38];[LargeSupplier_Operating.$D:.$D];&quot;Domestic&quot;;[LargeSupplier_Operating.$E:.$E];&quot;Large&quot;;[LargeSupplier_Operating.$G:.$G];&quot;Smart&quot;;[LargeSupplier_Operating.$H:.$H];&quot;Traditional mode&quot;)" table:style-name="ce33">
            <text:p>3,484,988</text:p>
          </table:table-cell>
          <table:table-cell office:value-type="float" office:value="30097054" table:formula="of:=SUMIFS([LargeSupplier_Operating.$I:.$I];[LargeSupplier_Operating.$A:.$A];[Table_2.$A38];[LargeSupplier_Operating.$D:.$D];&quot;Domestic&quot;;[LargeSupplier_Operating.$E:.$E];&quot;Large&quot;;[LargeSupplier_Operating.$G:.$G];&quot;Non-smart&quot;;[LargeSupplier_Operating.$H:.$H];&quot;&quot;)" table:style-name="ce33">
            <text:p>30,097,054</text:p>
          </table:table-cell>
          <table:table-cell office:value-type="string" office:string-value="[Notes 12, 13]" table:formula="of:=TRIM(COM.MICROSOFT.XLOOKUP(1;([LargeSupplier_Operating.$A:.$A]=[.A38])*([LargeSupplier_Operating.$J:.$J]&lt;&gt;&quot;&quot;)*([LargeSupplier_Operating.$D:.$D]=&quot;Domestic&quot;);[LargeSupplier_Operating.$J:.$J];&quot;&quot;;0;1))" table:number-matrix-columns-spanned="1" table:number-matrix-rows-spanned="1" table:style-name="ce104">
            <text:p>[Notes 12, 13]</text:p>
          </table:table-cell>
          <table:table-cell table:number-columns-repeated="16379"/>
        </table:table-row>
        <table:table-row table:style-name="ro12">
          <table:table-cell office:value-type="string" table:style-name="ce16">
            <text:p>Q1 2020</text:p>
          </table:table-cell>
          <table:table-cell office:value-type="float" office:value="15518506" table:formula="of:=SUMIFS([LargeSupplier_Operating.$I:.$I];[LargeSupplier_Operating.$A:.$A];[Table_2.$A39];[LargeSupplier_Operating.$D:.$D];&quot;Domestic&quot;;[LargeSupplier_Operating.$E:.$E];&quot;Large&quot;;[LargeSupplier_Operating.$G:.$G];&quot;Smart&quot;;[LargeSupplier_Operating.$H:.$H];&quot;Smart mode&quot;)" table:style-name="ce33">
            <text:p>15,518,506</text:p>
          </table:table-cell>
          <table:table-cell office:value-type="float" office:value="3695993" table:formula="of:=SUMIFS([LargeSupplier_Operating.$I:.$I];[LargeSupplier_Operating.$A:.$A];[Table_2.$A39];[LargeSupplier_Operating.$D:.$D];&quot;Domestic&quot;;[LargeSupplier_Operating.$E:.$E];&quot;Large&quot;;[LargeSupplier_Operating.$G:.$G];&quot;Smart&quot;;[LargeSupplier_Operating.$H:.$H];&quot;Traditional mode&quot;)" table:style-name="ce33">
            <text:p>3,695,993</text:p>
          </table:table-cell>
          <table:table-cell office:value-type="float" office:value="29461110" table:formula="of:=SUMIFS([LargeSupplier_Operating.$I:.$I];[LargeSupplier_Operating.$A:.$A];[Table_2.$A39];[LargeSupplier_Operating.$D:.$D];&quot;Domestic&quot;;[LargeSupplier_Operating.$E:.$E];&quot;Large&quot;;[LargeSupplier_Operating.$G:.$G];&quot;Non-smart&quot;;[LargeSupplier_Operating.$H:.$H];&quot;&quot;)" table:style-name="ce33">
            <text:p>29,461,110</text:p>
          </table:table-cell>
          <table:table-cell office:value-type="string" office:string-value="[Note 14]" table:formula="of:=TRIM(COM.MICROSOFT.XLOOKUP(1;([LargeSupplier_Operating.$A:.$A]=[.A39])*([LargeSupplier_Operating.$J:.$J]&lt;&gt;&quot;&quot;)*([LargeSupplier_Operating.$D:.$D]=&quot;Domestic&quot;);[LargeSupplier_Operating.$J:.$J];&quot;&quot;;0;1))" table:number-matrix-columns-spanned="1" table:number-matrix-rows-spanned="1" table:style-name="ce104">
            <text:p>[Note 14]</text:p>
          </table:table-cell>
          <table:table-cell table:number-columns-repeated="16379"/>
        </table:table-row>
        <table:table-row table:style-name="ro12">
          <table:table-cell office:value-type="string" table:style-name="ce16">
            <text:p>Q2 2020</text:p>
          </table:table-cell>
          <table:table-cell office:value-type="float" office:value="15577609" table:formula="of:=SUMIFS([LargeSupplier_Operating.$I:.$I];[LargeSupplier_Operating.$A:.$A];[Table_2.$A40];[LargeSupplier_Operating.$D:.$D];&quot;Domestic&quot;;[LargeSupplier_Operating.$E:.$E];&quot;Large&quot;;[LargeSupplier_Operating.$G:.$G];&quot;Smart&quot;;[LargeSupplier_Operating.$H:.$H];&quot;Smart mode&quot;)" table:style-name="ce33">
            <text:p>15,577,609</text:p>
          </table:table-cell>
          <table:table-cell office:value-type="float" office:value="3632059" table:formula="of:=SUMIFS([LargeSupplier_Operating.$I:.$I];[LargeSupplier_Operating.$A:.$A];[Table_2.$A40];[LargeSupplier_Operating.$D:.$D];&quot;Domestic&quot;;[LargeSupplier_Operating.$E:.$E];&quot;Large&quot;;[LargeSupplier_Operating.$G:.$G];&quot;Smart&quot;;[LargeSupplier_Operating.$H:.$H];&quot;Traditional mode&quot;)" table:style-name="ce33">
            <text:p>3,632,059</text:p>
          </table:table-cell>
          <table:table-cell office:value-type="float" office:value="29228264" table:formula="of:=SUMIFS([LargeSupplier_Operating.$I:.$I];[LargeSupplier_Operating.$A:.$A];[Table_2.$A40];[LargeSupplier_Operating.$D:.$D];&quot;Domestic&quot;;[LargeSupplier_Operating.$E:.$E];&quot;Large&quot;;[LargeSupplier_Operating.$G:.$G];&quot;Non-smart&quot;;[LargeSupplier_Operating.$H:.$H];&quot;&quot;)" table:style-name="ce33">
            <text:p>29,228,264</text:p>
          </table:table-cell>
          <table:table-cell office:value-type="string" office:string-value="" table:formula="of:=TRIM(COM.MICROSOFT.XLOOKUP(1;([LargeSupplier_Operating.$A:.$A]=[.A40])*([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0</text:p>
          </table:table-cell>
          <table:table-cell office:value-type="float" office:value="16253003" table:formula="of:=SUMIFS([LargeSupplier_Operating.$I:.$I];[LargeSupplier_Operating.$A:.$A];[Table_2.$A41];[LargeSupplier_Operating.$D:.$D];&quot;Domestic&quot;;[LargeSupplier_Operating.$E:.$E];&quot;Large&quot;;[LargeSupplier_Operating.$G:.$G];&quot;Smart&quot;;[LargeSupplier_Operating.$H:.$H];&quot;Smart mode&quot;)" table:style-name="ce33">
            <text:p>16,253,003</text:p>
          </table:table-cell>
          <table:table-cell office:value-type="float" office:value="3697390" table:formula="of:=SUMIFS([LargeSupplier_Operating.$I:.$I];[LargeSupplier_Operating.$A:.$A];[Table_2.$A41];[LargeSupplier_Operating.$D:.$D];&quot;Domestic&quot;;[LargeSupplier_Operating.$E:.$E];&quot;Large&quot;;[LargeSupplier_Operating.$G:.$G];&quot;Smart&quot;;[LargeSupplier_Operating.$H:.$H];&quot;Traditional mode&quot;)" table:style-name="ce33">
            <text:p>3,697,390</text:p>
          </table:table-cell>
          <table:table-cell office:value-type="float" office:value="28543696" table:formula="of:=SUMIFS([LargeSupplier_Operating.$I:.$I];[LargeSupplier_Operating.$A:.$A];[Table_2.$A41];[LargeSupplier_Operating.$D:.$D];&quot;Domestic&quot;;[LargeSupplier_Operating.$E:.$E];&quot;Large&quot;;[LargeSupplier_Operating.$G:.$G];&quot;Non-smart&quot;;[LargeSupplier_Operating.$H:.$H];&quot;&quot;)" table:style-name="ce33">
            <text:p>28,543,696</text:p>
          </table:table-cell>
          <table:table-cell office:value-type="string" office:string-value="" table:formula="of:=TRIM(COM.MICROSOFT.XLOOKUP(1;([LargeSupplier_Operating.$A:.$A]=[.A41])*([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20</text:p>
          </table:table-cell>
          <table:table-cell office:value-type="float" office:value="17112375" table:formula="of:=SUMIFS([LargeSupplier_Operating.$I:.$I];[LargeSupplier_Operating.$A:.$A];[Table_2.$A42];[LargeSupplier_Operating.$D:.$D];&quot;Domestic&quot;;[LargeSupplier_Operating.$E:.$E];&quot;Large&quot;;[LargeSupplier_Operating.$G:.$G];&quot;Smart&quot;;[LargeSupplier_Operating.$H:.$H];&quot;Smart mode&quot;)" table:style-name="ce33">
            <text:p>17,112,375</text:p>
          </table:table-cell>
          <table:table-cell office:value-type="float" office:value="3966117" table:formula="of:=SUMIFS([LargeSupplier_Operating.$I:.$I];[LargeSupplier_Operating.$A:.$A];[Table_2.$A42];[LargeSupplier_Operating.$D:.$D];&quot;Domestic&quot;;[LargeSupplier_Operating.$E:.$E];&quot;Large&quot;;[LargeSupplier_Operating.$G:.$G];&quot;Smart&quot;;[LargeSupplier_Operating.$H:.$H];&quot;Traditional mode&quot;)" table:style-name="ce33">
            <text:p>3,966,117</text:p>
          </table:table-cell>
          <table:table-cell office:value-type="float" office:value="28074268" table:formula="of:=SUMIFS([LargeSupplier_Operating.$I:.$I];[LargeSupplier_Operating.$A:.$A];[Table_2.$A42];[LargeSupplier_Operating.$D:.$D];&quot;Domestic&quot;;[LargeSupplier_Operating.$E:.$E];&quot;Large&quot;;[LargeSupplier_Operating.$G:.$G];&quot;Non-smart&quot;;[LargeSupplier_Operating.$H:.$H];&quot;&quot;)" table:style-name="ce33">
            <text:p>28,074,268</text:p>
          </table:table-cell>
          <table:table-cell office:value-type="string" office:string-value="[Notes 17, 18, 19]" table:formula="of:=TRIM(COM.MICROSOFT.XLOOKUP(1;([LargeSupplier_Operating.$A:.$A]=[.A42])*([LargeSupplier_Operating.$J:.$J]&lt;&gt;&quot;&quot;)*([LargeSupplier_Operating.$D:.$D]=&quot;Domestic&quot;);[LargeSupplier_Operating.$J:.$J];&quot;&quot;;0;1))" table:number-matrix-columns-spanned="1" table:number-matrix-rows-spanned="1" table:style-name="ce104">
            <text:p>[Notes 17, 18, 19]</text:p>
          </table:table-cell>
          <table:table-cell table:number-columns-repeated="16379"/>
        </table:table-row>
        <table:table-row table:style-name="ro12">
          <table:table-cell office:value-type="string" table:style-name="ce16">
            <text:p>Q1 2021</text:p>
          </table:table-cell>
          <table:table-cell office:value-type="float" office:value="17810265" table:formula="of:=SUMIFS([LargeSupplier_Operating.$I:.$I];[LargeSupplier_Operating.$A:.$A];[Table_2.$A43];[LargeSupplier_Operating.$D:.$D];&quot;Domestic&quot;;[LargeSupplier_Operating.$E:.$E];&quot;Large&quot;;[LargeSupplier_Operating.$G:.$G];&quot;Smart&quot;;[LargeSupplier_Operating.$H:.$H];&quot;Smart mode&quot;)" table:style-name="ce33">
            <text:p>17,810,265</text:p>
          </table:table-cell>
          <table:table-cell office:value-type="float" office:value="3847694" table:formula="of:=SUMIFS([LargeSupplier_Operating.$I:.$I];[LargeSupplier_Operating.$A:.$A];[Table_2.$A43];[LargeSupplier_Operating.$D:.$D];&quot;Domestic&quot;;[LargeSupplier_Operating.$E:.$E];&quot;Large&quot;;[LargeSupplier_Operating.$G:.$G];&quot;Smart&quot;;[LargeSupplier_Operating.$H:.$H];&quot;Traditional mode&quot;)" table:style-name="ce33">
            <text:p>3,847,694</text:p>
          </table:table-cell>
          <table:table-cell office:value-type="float" office:value="26791548" table:formula="of:=SUMIFS([LargeSupplier_Operating.$I:.$I];[LargeSupplier_Operating.$A:.$A];[Table_2.$A43];[LargeSupplier_Operating.$D:.$D];&quot;Domestic&quot;;[LargeSupplier_Operating.$E:.$E];&quot;Large&quot;;[LargeSupplier_Operating.$G:.$G];&quot;Non-smart&quot;;[LargeSupplier_Operating.$H:.$H];&quot;&quot;)" table:style-name="ce33">
            <text:p>26,791,548</text:p>
          </table:table-cell>
          <table:table-cell office:value-type="string" office:string-value="" table:formula="of:=TRIM(COM.MICROSOFT.XLOOKUP(1;([LargeSupplier_Operating.$A:.$A]=[.A43])*([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1</text:p>
          </table:table-cell>
          <table:table-cell office:value-type="float" office:value="18604498" table:formula="of:=SUMIFS([LargeSupplier_Operating.$I:.$I];[LargeSupplier_Operating.$A:.$A];[Table_2.$A44];[LargeSupplier_Operating.$D:.$D];&quot;Domestic&quot;;[LargeSupplier_Operating.$E:.$E];&quot;Large&quot;;[LargeSupplier_Operating.$G:.$G];&quot;Smart&quot;;[LargeSupplier_Operating.$H:.$H];&quot;Smart mode&quot;)" table:style-name="ce33">
            <text:p>18,604,498</text:p>
          </table:table-cell>
          <table:table-cell office:value-type="float" office:value="4002198" table:formula="of:=SUMIFS([LargeSupplier_Operating.$I:.$I];[LargeSupplier_Operating.$A:.$A];[Table_2.$A44];[LargeSupplier_Operating.$D:.$D];&quot;Domestic&quot;;[LargeSupplier_Operating.$E:.$E];&quot;Large&quot;;[LargeSupplier_Operating.$G:.$G];&quot;Smart&quot;;[LargeSupplier_Operating.$H:.$H];&quot;Traditional mode&quot;)" table:style-name="ce33">
            <text:p>4,002,198</text:p>
          </table:table-cell>
          <table:table-cell office:value-type="float" office:value="26178474" table:formula="of:=SUMIFS([LargeSupplier_Operating.$I:.$I];[LargeSupplier_Operating.$A:.$A];[Table_2.$A44];[LargeSupplier_Operating.$D:.$D];&quot;Domestic&quot;;[LargeSupplier_Operating.$E:.$E];&quot;Large&quot;;[LargeSupplier_Operating.$G:.$G];&quot;Non-smart&quot;;[LargeSupplier_Operating.$H:.$H];&quot;&quot;)" table:style-name="ce33">
            <text:p>26,178,474</text:p>
          </table:table-cell>
          <table:table-cell office:value-type="string" office:string-value="" table:formula="of:=TRIM(COM.MICROSOFT.XLOOKUP(1;([LargeSupplier_Operating.$A:.$A]=[.A44])*([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1</text:p>
          </table:table-cell>
          <table:table-cell office:value-type="float" office:value="19491922" table:formula="of:=SUMIFS([LargeSupplier_Operating.$I:.$I];[LargeSupplier_Operating.$A:.$A];[Table_2.$A45];[LargeSupplier_Operating.$D:.$D];&quot;Domestic&quot;;[LargeSupplier_Operating.$E:.$E];&quot;Large&quot;;[LargeSupplier_Operating.$G:.$G];&quot;Smart&quot;;[LargeSupplier_Operating.$H:.$H];&quot;Smart mode&quot;)" table:style-name="ce33">
            <text:p>19,491,922</text:p>
          </table:table-cell>
          <table:table-cell office:value-type="float" office:value="4195317" table:formula="of:=SUMIFS([LargeSupplier_Operating.$I:.$I];[LargeSupplier_Operating.$A:.$A];[Table_2.$A45];[LargeSupplier_Operating.$D:.$D];&quot;Domestic&quot;;[LargeSupplier_Operating.$E:.$E];&quot;Large&quot;;[LargeSupplier_Operating.$G:.$G];&quot;Smart&quot;;[LargeSupplier_Operating.$H:.$H];&quot;Traditional mode&quot;)" table:style-name="ce33">
            <text:p>4,195,317</text:p>
          </table:table-cell>
          <table:table-cell office:value-type="float" office:value="25370785" table:formula="of:=SUMIFS([LargeSupplier_Operating.$I:.$I];[LargeSupplier_Operating.$A:.$A];[Table_2.$A45];[LargeSupplier_Operating.$D:.$D];&quot;Domestic&quot;;[LargeSupplier_Operating.$E:.$E];&quot;Large&quot;;[LargeSupplier_Operating.$G:.$G];&quot;Non-smart&quot;;[LargeSupplier_Operating.$H:.$H];&quot;&quot;)" table:style-name="ce33">
            <text:p>25,370,785</text:p>
          </table:table-cell>
          <table:table-cell office:value-type="string" office:string-value="[Note 20]" table:formula="of:=TRIM(COM.MICROSOFT.XLOOKUP(1;([LargeSupplier_Operating.$A:.$A]=[.A45])*([LargeSupplier_Operating.$J:.$J]&lt;&gt;&quot;&quot;)*([LargeSupplier_Operating.$D:.$D]=&quot;Domestic&quot;);[LargeSupplier_Operating.$J:.$J];&quot;&quot;;0;1))" table:number-matrix-columns-spanned="1" table:number-matrix-rows-spanned="1" table:style-name="ce104">
            <text:p>[Note 20]</text:p>
          </table:table-cell>
          <table:table-cell table:number-columns-repeated="16379"/>
        </table:table-row>
        <table:table-row table:style-name="ro12">
          <table:table-cell office:value-type="string" table:style-name="ce16">
            <text:p>Q4 2021</text:p>
          </table:table-cell>
          <table:table-cell office:value-type="float" office:value="21853066" table:formula="of:=SUMIFS([LargeSupplier_Operating.$I:.$I];[LargeSupplier_Operating.$A:.$A];[Table_2.$A46];[LargeSupplier_Operating.$D:.$D];&quot;Domestic&quot;;[LargeSupplier_Operating.$E:.$E];&quot;Large&quot;;[LargeSupplier_Operating.$G:.$G];&quot;Smart&quot;;[LargeSupplier_Operating.$H:.$H];&quot;Smart mode&quot;)" table:style-name="ce33">
            <text:p>21,853,066</text:p>
          </table:table-cell>
          <table:table-cell office:value-type="float" office:value="4087888" table:formula="of:=SUMIFS([LargeSupplier_Operating.$I:.$I];[LargeSupplier_Operating.$A:.$A];[Table_2.$A46];[LargeSupplier_Operating.$D:.$D];&quot;Domestic&quot;;[LargeSupplier_Operating.$E:.$E];&quot;Large&quot;;[LargeSupplier_Operating.$G:.$G];&quot;Smart&quot;;[LargeSupplier_Operating.$H:.$H];&quot;Traditional mode&quot;)" table:style-name="ce33">
            <text:p>4,087,888</text:p>
          </table:table-cell>
          <table:table-cell office:value-type="float" office:value="26293023" table:formula="of:=SUMIFS([LargeSupplier_Operating.$I:.$I];[LargeSupplier_Operating.$A:.$A];[Table_2.$A46];[LargeSupplier_Operating.$D:.$D];&quot;Domestic&quot;;[LargeSupplier_Operating.$E:.$E];&quot;Large&quot;;[LargeSupplier_Operating.$G:.$G];&quot;Non-smart&quot;;[LargeSupplier_Operating.$H:.$H];&quot;&quot;)" table:style-name="ce33">
            <text:p>26,293,023</text:p>
          </table:table-cell>
          <table:table-cell office:value-type="string" office:string-value="[Note 21]" table:formula="of:=TRIM(COM.MICROSOFT.XLOOKUP(1;([LargeSupplier_Operating.$A:.$A]=[.A46])*([LargeSupplier_Operating.$J:.$J]&lt;&gt;&quot;&quot;)*([LargeSupplier_Operating.$D:.$D]=&quot;Domestic&quot;);[LargeSupplier_Operating.$J:.$J];&quot;&quot;;0;1))" table:number-matrix-columns-spanned="1" table:number-matrix-rows-spanned="1" table:style-name="ce104">
            <text:p>[Note 21]</text:p>
          </table:table-cell>
          <table:table-cell table:number-columns-repeated="16379"/>
        </table:table-row>
        <table:table-row table:style-name="ro12">
          <table:table-cell office:value-type="string" table:style-name="ce16">
            <text:p>Q1 2022</text:p>
          </table:table-cell>
          <table:table-cell office:value-type="float" office:value="23406266" table:formula="of:=SUMIFS([LargeSupplier_Operating.$I:.$I];[LargeSupplier_Operating.$A:.$A];[Table_2.$A47];[LargeSupplier_Operating.$D:.$D];&quot;Domestic&quot;;[LargeSupplier_Operating.$E:.$E];&quot;Large&quot;;[LargeSupplier_Operating.$G:.$G];&quot;Smart&quot;;[LargeSupplier_Operating.$H:.$H];&quot;Smart mode&quot;)" table:style-name="ce33">
            <text:p>23,406,266</text:p>
          </table:table-cell>
          <table:table-cell office:value-type="float" office:value="3497128" table:formula="of:=SUMIFS([LargeSupplier_Operating.$I:.$I];[LargeSupplier_Operating.$A:.$A];[Table_2.$A47];[LargeSupplier_Operating.$D:.$D];&quot;Domestic&quot;;[LargeSupplier_Operating.$E:.$E];&quot;Large&quot;;[LargeSupplier_Operating.$G:.$G];&quot;Smart&quot;;[LargeSupplier_Operating.$H:.$H];&quot;Traditional mode&quot;)" table:style-name="ce33">
            <text:p>3,497,128</text:p>
          </table:table-cell>
          <table:table-cell office:value-type="float" office:value="25582618" table:formula="of:=SUMIFS([LargeSupplier_Operating.$I:.$I];[LargeSupplier_Operating.$A:.$A];[Table_2.$A47];[LargeSupplier_Operating.$D:.$D];&quot;Domestic&quot;;[LargeSupplier_Operating.$E:.$E];&quot;Large&quot;;[LargeSupplier_Operating.$G:.$G];&quot;Non-smart&quot;;[LargeSupplier_Operating.$H:.$H];&quot;&quot;)" table:style-name="ce33">
            <text:p>25,582,618</text:p>
          </table:table-cell>
          <table:table-cell office:value-type="string" office:string-value="" table:formula="of:=TRIM(COM.MICROSOFT.XLOOKUP(1;([LargeSupplier_Operating.$A:.$A]=[.A47])*([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2</text:p>
          </table:table-cell>
          <table:table-cell office:value-type="float" office:value="23856742" table:formula="of:=SUMIFS([LargeSupplier_Operating.$I:.$I];[LargeSupplier_Operating.$A:.$A];[Table_2.$A48];[LargeSupplier_Operating.$D:.$D];&quot;Domestic&quot;;[LargeSupplier_Operating.$E:.$E];&quot;Large&quot;;[LargeSupplier_Operating.$G:.$G];&quot;Smart&quot;;[LargeSupplier_Operating.$H:.$H];&quot;Smart mode&quot;)" table:style-name="ce33">
            <text:p>23,856,742</text:p>
          </table:table-cell>
          <table:table-cell office:value-type="float" office:value="3713551" table:formula="of:=SUMIFS([LargeSupplier_Operating.$I:.$I];[LargeSupplier_Operating.$A:.$A];[Table_2.$A48];[LargeSupplier_Operating.$D:.$D];&quot;Domestic&quot;;[LargeSupplier_Operating.$E:.$E];&quot;Large&quot;;[LargeSupplier_Operating.$G:.$G];&quot;Smart&quot;;[LargeSupplier_Operating.$H:.$H];&quot;Traditional mode&quot;)" table:style-name="ce33">
            <text:p>3,713,551</text:p>
          </table:table-cell>
          <table:table-cell office:value-type="float" office:value="24904437" table:formula="of:=SUMIFS([LargeSupplier_Operating.$I:.$I];[LargeSupplier_Operating.$A:.$A];[Table_2.$A48];[LargeSupplier_Operating.$D:.$D];&quot;Domestic&quot;;[LargeSupplier_Operating.$E:.$E];&quot;Large&quot;;[LargeSupplier_Operating.$G:.$G];&quot;Non-smart&quot;;[LargeSupplier_Operating.$H:.$H];&quot;&quot;)" table:style-name="ce33">
            <text:p>24,904,437</text:p>
          </table:table-cell>
          <table:table-cell office:value-type="string" office:string-value="" table:formula="of:=TRIM(COM.MICROSOFT.XLOOKUP(1;([LargeSupplier_Operating.$A:.$A]=[.A48])*([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2</text:p>
          </table:table-cell>
          <table:table-cell office:value-type="float" office:value="24630891" table:formula="of:=SUMIFS([LargeSupplier_Operating.$I:.$I];[LargeSupplier_Operating.$A:.$A];[Table_2.$A49];[LargeSupplier_Operating.$D:.$D];&quot;Domestic&quot;;[LargeSupplier_Operating.$E:.$E];&quot;Large&quot;;[LargeSupplier_Operating.$G:.$G];&quot;Smart&quot;;[LargeSupplier_Operating.$H:.$H];&quot;Smart mode&quot;)" table:style-name="ce33">
            <text:p>24,630,891</text:p>
          </table:table-cell>
          <table:table-cell office:value-type="float" office:value="3821233" table:formula="of:=SUMIFS([LargeSupplier_Operating.$I:.$I];[LargeSupplier_Operating.$A:.$A];[Table_2.$A49];[LargeSupplier_Operating.$D:.$D];&quot;Domestic&quot;;[LargeSupplier_Operating.$E:.$E];&quot;Large&quot;;[LargeSupplier_Operating.$G:.$G];&quot;Smart&quot;;[LargeSupplier_Operating.$H:.$H];&quot;Traditional mode&quot;)" table:style-name="ce33">
            <text:p>3,821,233</text:p>
          </table:table-cell>
          <table:table-cell office:value-type="float" office:value="24250965" table:formula="of:=SUMIFS([LargeSupplier_Operating.$I:.$I];[LargeSupplier_Operating.$A:.$A];[Table_2.$A49];[LargeSupplier_Operating.$D:.$D];&quot;Domestic&quot;;[LargeSupplier_Operating.$E:.$E];&quot;Large&quot;;[LargeSupplier_Operating.$G:.$G];&quot;Non-smart&quot;;[LargeSupplier_Operating.$H:.$H];&quot;&quot;)" table:style-name="ce33">
            <text:p>24,250,965</text:p>
          </table:table-cell>
          <table:table-cell office:value-type="string" office:string-value="" table:formula="of:=TRIM(COM.MICROSOFT.XLOOKUP(1;([LargeSupplier_Operating.$A:.$A]=[.A49])*([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22</text:p>
          </table:table-cell>
          <table:table-cell office:value-type="float" office:value="25420407" table:formula="of:=SUMIFS([LargeSupplier_Operating.$I:.$I];[LargeSupplier_Operating.$A:.$A];[Table_2.$A50];[LargeSupplier_Operating.$D:.$D];&quot;Domestic&quot;;[LargeSupplier_Operating.$E:.$E];&quot;Large&quot;;[LargeSupplier_Operating.$G:.$G];&quot;Smart&quot;;[LargeSupplier_Operating.$H:.$H];&quot;Smart mode&quot;)" table:style-name="ce33">
            <text:p>25,420,407</text:p>
          </table:table-cell>
          <table:table-cell office:value-type="float" office:value="3910100" table:formula="of:=SUMIFS([LargeSupplier_Operating.$I:.$I];[LargeSupplier_Operating.$A:.$A];[Table_2.$A50];[LargeSupplier_Operating.$D:.$D];&quot;Domestic&quot;;[LargeSupplier_Operating.$E:.$E];&quot;Large&quot;;[LargeSupplier_Operating.$G:.$G];&quot;Smart&quot;;[LargeSupplier_Operating.$H:.$H];&quot;Traditional mode&quot;)" table:style-name="ce33">
            <text:p>3,910,100</text:p>
          </table:table-cell>
          <table:table-cell office:value-type="float" office:value="23507983" table:formula="of:=SUMIFS([LargeSupplier_Operating.$I:.$I];[LargeSupplier_Operating.$A:.$A];[Table_2.$A50];[LargeSupplier_Operating.$D:.$D];&quot;Domestic&quot;;[LargeSupplier_Operating.$E:.$E];&quot;Large&quot;;[LargeSupplier_Operating.$G:.$G];&quot;Non-smart&quot;;[LargeSupplier_Operating.$H:.$H];&quot;&quot;)" table:style-name="ce33">
            <text:p>23,507,983</text:p>
          </table:table-cell>
          <table:table-cell office:value-type="string" office:string-value="" table:formula="of:=TRIM(COM.MICROSOFT.XLOOKUP(1;([LargeSupplier_Operating.$A:.$A]=[.A50])*([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23</text:p>
          </table:table-cell>
          <table:table-cell office:value-type="float" office:value="26369192" table:formula="of:=SUMIFS([LargeSupplier_Operating.$I:.$I];[LargeSupplier_Operating.$A:.$A];[Table_2.$A51];[LargeSupplier_Operating.$D:.$D];&quot;Domestic&quot;;[LargeSupplier_Operating.$E:.$E];&quot;Large&quot;;[LargeSupplier_Operating.$G:.$G];&quot;Smart&quot;;[LargeSupplier_Operating.$H:.$H];&quot;Smart mode&quot;)" table:style-name="ce33">
            <text:p>26,369,192</text:p>
          </table:table-cell>
          <table:table-cell office:value-type="float" office:value="3975132" table:formula="of:=SUMIFS([LargeSupplier_Operating.$I:.$I];[LargeSupplier_Operating.$A:.$A];[Table_2.$A51];[LargeSupplier_Operating.$D:.$D];&quot;Domestic&quot;;[LargeSupplier_Operating.$E:.$E];&quot;Large&quot;;[LargeSupplier_Operating.$G:.$G];&quot;Smart&quot;;[LargeSupplier_Operating.$H:.$H];&quot;Traditional mode&quot;)" table:style-name="ce33">
            <text:p>3,975,132</text:p>
          </table:table-cell>
          <table:table-cell office:value-type="float" office:value="22881100" table:formula="of:=SUMIFS([LargeSupplier_Operating.$I:.$I];[LargeSupplier_Operating.$A:.$A];[Table_2.$A51];[LargeSupplier_Operating.$D:.$D];&quot;Domestic&quot;;[LargeSupplier_Operating.$E:.$E];&quot;Large&quot;;[LargeSupplier_Operating.$G:.$G];&quot;Non-smart&quot;;[LargeSupplier_Operating.$H:.$H];&quot;&quot;)" table:style-name="ce33">
            <text:p>22,881,100</text:p>
          </table:table-cell>
          <table:table-cell office:value-type="string" office:string-value="" table:formula="of:=TRIM(COM.MICROSOFT.XLOOKUP(1;([LargeSupplier_Operating.$A:.$A]=[.A51])*([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3</text:p>
          </table:table-cell>
          <table:table-cell office:value-type="float" office:value="26816876" table:formula="of:=SUMIFS([LargeSupplier_Operating.$I:.$I];[LargeSupplier_Operating.$A:.$A];[Table_2.$A52];[LargeSupplier_Operating.$D:.$D];&quot;Domestic&quot;;[LargeSupplier_Operating.$E:.$E];&quot;Large&quot;;[LargeSupplier_Operating.$G:.$G];&quot;Smart&quot;;[LargeSupplier_Operating.$H:.$H];&quot;Smart mode&quot;)" table:style-name="ce33">
            <text:p>26,816,876</text:p>
          </table:table-cell>
          <table:table-cell office:value-type="float" office:value="4229473" table:formula="of:=SUMIFS([LargeSupplier_Operating.$I:.$I];[LargeSupplier_Operating.$A:.$A];[Table_2.$A52];[LargeSupplier_Operating.$D:.$D];&quot;Domestic&quot;;[LargeSupplier_Operating.$E:.$E];&quot;Large&quot;;[LargeSupplier_Operating.$G:.$G];&quot;Smart&quot;;[LargeSupplier_Operating.$H:.$H];&quot;Traditional mode&quot;)" table:style-name="ce33">
            <text:p>4,229,473</text:p>
          </table:table-cell>
          <table:table-cell office:value-type="float" office:value="22142732" table:formula="of:=SUMIFS([LargeSupplier_Operating.$I:.$I];[LargeSupplier_Operating.$A:.$A];[Table_2.$A52];[LargeSupplier_Operating.$D:.$D];&quot;Domestic&quot;;[LargeSupplier_Operating.$E:.$E];&quot;Large&quot;;[LargeSupplier_Operating.$G:.$G];&quot;Non-smart&quot;;[LargeSupplier_Operating.$H:.$H];&quot;&quot;)" table:style-name="ce33">
            <text:p>22,142,732</text:p>
          </table:table-cell>
          <table:table-cell office:value-type="string" office:string-value="" table:formula="of:=TRIM(COM.MICROSOFT.XLOOKUP(1;([LargeSupplier_Operating.$A:.$A]=[.A52])*([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3</text:p>
          </table:table-cell>
          <table:table-cell office:value-type="float" office:value="27800971" table:formula="of:=SUMIFS([LargeSupplier_Operating.$I:.$I];[LargeSupplier_Operating.$A:.$A];[Table_2.$A53];[LargeSupplier_Operating.$D:.$D];&quot;Domestic&quot;;[LargeSupplier_Operating.$E:.$E];&quot;Large&quot;;[LargeSupplier_Operating.$G:.$G];&quot;Smart&quot;;[LargeSupplier_Operating.$H:.$H];&quot;Smart mode&quot;)" table:style-name="ce33">
            <text:p>27,800,971</text:p>
          </table:table-cell>
          <table:table-cell office:value-type="float" office:value="4054752" table:formula="of:=SUMIFS([LargeSupplier_Operating.$I:.$I];[LargeSupplier_Operating.$A:.$A];[Table_2.$A53];[LargeSupplier_Operating.$D:.$D];&quot;Domestic&quot;;[LargeSupplier_Operating.$E:.$E];&quot;Large&quot;;[LargeSupplier_Operating.$G:.$G];&quot;Smart&quot;;[LargeSupplier_Operating.$H:.$H];&quot;Traditional mode&quot;)" table:style-name="ce33">
            <text:p>4,054,752</text:p>
          </table:table-cell>
          <table:table-cell office:value-type="float" office:value="21291271" table:formula="of:=SUMIFS([LargeSupplier_Operating.$I:.$I];[LargeSupplier_Operating.$A:.$A];[Table_2.$A53];[LargeSupplier_Operating.$D:.$D];&quot;Domestic&quot;;[LargeSupplier_Operating.$E:.$E];&quot;Large&quot;;[LargeSupplier_Operating.$G:.$G];&quot;Non-smart&quot;;[LargeSupplier_Operating.$H:.$H];&quot;&quot;)" table:style-name="ce33">
            <text:p>21,291,271</text:p>
          </table:table-cell>
          <table:table-cell office:value-type="string" office:string-value="" table:formula="of:=TRIM(COM.MICROSOFT.XLOOKUP(1;([LargeSupplier_Operating.$A:.$A]=[.A53])*([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23</text:p>
          </table:table-cell>
          <table:table-cell office:value-type="float" office:value="28911546" table:formula="of:=SUMIFS([LargeSupplier_Operating.$I:.$I];[LargeSupplier_Operating.$A:.$A];[Table_2.$A54];[LargeSupplier_Operating.$D:.$D];&quot;Domestic&quot;;[LargeSupplier_Operating.$E:.$E];&quot;Large&quot;;[LargeSupplier_Operating.$G:.$G];&quot;Smart&quot;;[LargeSupplier_Operating.$H:.$H];&quot;Smart mode&quot;)" table:style-name="ce33">
            <text:p>28,911,546</text:p>
          </table:table-cell>
          <table:table-cell office:value-type="float" office:value="3696967" table:formula="of:=SUMIFS([LargeSupplier_Operating.$I:.$I];[LargeSupplier_Operating.$A:.$A];[Table_2.$A54];[LargeSupplier_Operating.$D:.$D];&quot;Domestic&quot;;[LargeSupplier_Operating.$E:.$E];&quot;Large&quot;;[LargeSupplier_Operating.$G:.$G];&quot;Smart&quot;;[LargeSupplier_Operating.$H:.$H];&quot;Traditional mode&quot;)" table:style-name="ce33">
            <text:p>3,696,967</text:p>
          </table:table-cell>
          <table:table-cell office:value-type="float" office:value="20589784" table:formula="of:=SUMIFS([LargeSupplier_Operating.$I:.$I];[LargeSupplier_Operating.$A:.$A];[Table_2.$A54];[LargeSupplier_Operating.$D:.$D];&quot;Domestic&quot;;[LargeSupplier_Operating.$E:.$E];&quot;Large&quot;;[LargeSupplier_Operating.$G:.$G];&quot;Non-smart&quot;;[LargeSupplier_Operating.$H:.$H];&quot;&quot;)" table:style-name="ce33">
            <text:p>20,589,784</text:p>
          </table:table-cell>
          <table:table-cell office:value-type="string" office:string-value="" table:formula="of:=TRIM(COM.MICROSOFT.XLOOKUP(1;([LargeSupplier_Operating.$A:.$A]=[.A54])*([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24</text:p>
          </table:table-cell>
          <table:table-cell office:value-type="float" office:value="29645253" table:formula="of:=SUMIFS([LargeSupplier_Operating.$I:.$I];[LargeSupplier_Operating.$A:.$A];[Table_2.$A55];[LargeSupplier_Operating.$D:.$D];&quot;Domestic&quot;;[LargeSupplier_Operating.$E:.$E];&quot;Large&quot;;[LargeSupplier_Operating.$G:.$G];&quot;Smart&quot;;[LargeSupplier_Operating.$H:.$H];&quot;Smart mode&quot;)" table:style-name="ce33">
            <text:p>29,645,253</text:p>
          </table:table-cell>
          <table:table-cell office:value-type="float" office:value="3725566" table:formula="of:=SUMIFS([LargeSupplier_Operating.$I:.$I];[LargeSupplier_Operating.$A:.$A];[Table_2.$A55];[LargeSupplier_Operating.$D:.$D];&quot;Domestic&quot;;[LargeSupplier_Operating.$E:.$E];&quot;Large&quot;;[LargeSupplier_Operating.$G:.$G];&quot;Smart&quot;;[LargeSupplier_Operating.$H:.$H];&quot;Traditional mode&quot;)" table:style-name="ce33">
            <text:p>3,725,566</text:p>
          </table:table-cell>
          <table:table-cell office:value-type="float" office:value="19921195" table:formula="of:=SUMIFS([LargeSupplier_Operating.$I:.$I];[LargeSupplier_Operating.$A:.$A];[Table_2.$A55];[LargeSupplier_Operating.$D:.$D];&quot;Domestic&quot;;[LargeSupplier_Operating.$E:.$E];&quot;Large&quot;;[LargeSupplier_Operating.$G:.$G];&quot;Non-smart&quot;;[LargeSupplier_Operating.$H:.$H];&quot;&quot;)" table:style-name="ce33">
            <text:p>19,921,195</text:p>
          </table:table-cell>
          <table:table-cell office:value-type="string" office:string-value="" table:formula="of:=TRIM(COM.MICROSOFT.XLOOKUP(1;([LargeSupplier_Operating.$A:.$A]=[.A55])*([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4</text:p>
          </table:table-cell>
          <table:table-cell office:value-type="float" office:value="30427220" table:formula="of:=SUMIFS([LargeSupplier_Operating.$I:.$I];[LargeSupplier_Operating.$A:.$A];[Table_2.$A56];[LargeSupplier_Operating.$D:.$D];&quot;Domestic&quot;;[LargeSupplier_Operating.$E:.$E];&quot;Large&quot;;[LargeSupplier_Operating.$G:.$G];&quot;Smart&quot;;[LargeSupplier_Operating.$H:.$H];&quot;Smart mode&quot;)" table:style-name="ce33">
            <text:p>30,427,220</text:p>
          </table:table-cell>
          <table:table-cell office:value-type="float" office:value="3671747" table:formula="of:=SUMIFS([LargeSupplier_Operating.$I:.$I];[LargeSupplier_Operating.$A:.$A];[Table_2.$A56];[LargeSupplier_Operating.$D:.$D];&quot;Domestic&quot;;[LargeSupplier_Operating.$E:.$E];&quot;Large&quot;;[LargeSupplier_Operating.$G:.$G];&quot;Smart&quot;;[LargeSupplier_Operating.$H:.$H];&quot;Traditional mode&quot;)" table:style-name="ce33">
            <text:p>3,671,747</text:p>
          </table:table-cell>
          <table:table-cell office:value-type="float" office:value="19313575" table:formula="of:=SUMIFS([LargeSupplier_Operating.$I:.$I];[LargeSupplier_Operating.$A:.$A];[Table_2.$A56];[LargeSupplier_Operating.$D:.$D];&quot;Domestic&quot;;[LargeSupplier_Operating.$E:.$E];&quot;Large&quot;;[LargeSupplier_Operating.$G:.$G];&quot;Non-smart&quot;;[LargeSupplier_Operating.$H:.$H];&quot;&quot;)" table:style-name="ce33">
            <text:p>19,313,575</text:p>
          </table:table-cell>
          <table:table-cell office:value-type="string" office:string-value="" table:formula="of:=TRIM(COM.MICROSOFT.XLOOKUP(1;([LargeSupplier_Operating.$A:.$A]=[.A56])*([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4</text:p>
          </table:table-cell>
          <table:table-cell office:value-type="float" office:value="31131400" table:formula="of:=SUMIFS([LargeSupplier_Operating.$I:.$I];[LargeSupplier_Operating.$A:.$A];[Table_2.$A57];[LargeSupplier_Operating.$D:.$D];&quot;Domestic&quot;;[LargeSupplier_Operating.$E:.$E];&quot;Large&quot;;[LargeSupplier_Operating.$G:.$G];&quot;Smart&quot;;[LargeSupplier_Operating.$H:.$H];&quot;Smart mode&quot;)" table:style-name="ce33">
            <text:p>31,131,400</text:p>
          </table:table-cell>
          <table:table-cell office:value-type="float" office:value="3702547" table:formula="of:=SUMIFS([LargeSupplier_Operating.$I:.$I];[LargeSupplier_Operating.$A:.$A];[Table_2.$A57];[LargeSupplier_Operating.$D:.$D];&quot;Domestic&quot;;[LargeSupplier_Operating.$E:.$E];&quot;Large&quot;;[LargeSupplier_Operating.$G:.$G];&quot;Smart&quot;;[LargeSupplier_Operating.$H:.$H];&quot;Traditional mode&quot;)" table:style-name="ce33">
            <text:p>3,702,547</text:p>
          </table:table-cell>
          <table:table-cell office:value-type="float" office:value="18586298" table:formula="of:=SUMIFS([LargeSupplier_Operating.$I:.$I];[LargeSupplier_Operating.$A:.$A];[Table_2.$A57];[LargeSupplier_Operating.$D:.$D];&quot;Domestic&quot;;[LargeSupplier_Operating.$E:.$E];&quot;Large&quot;;[LargeSupplier_Operating.$G:.$G];&quot;Non-smart&quot;;[LargeSupplier_Operating.$H:.$H];&quot;&quot;)" table:style-name="ce33">
            <text:p>18,586,298</text:p>
          </table:table-cell>
          <table:table-cell office:value-type="string" office:string-value="" table:formula="of:=TRIM(COM.MICROSOFT.XLOOKUP(1;([LargeSupplier_Operating.$A:.$A]=[.A57])*([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24</text:p>
          </table:table-cell>
          <table:table-cell office:value-type="float" office:value="32040421" table:formula="of:=SUMIFS([LargeSupplier_Operating.$I:.$I];[LargeSupplier_Operating.$A:.$A];[Table_2.$A58];[LargeSupplier_Operating.$D:.$D];&quot;Domestic&quot;;[LargeSupplier_Operating.$E:.$E];&quot;Large&quot;;[LargeSupplier_Operating.$G:.$G];&quot;Smart&quot;;[LargeSupplier_Operating.$H:.$H];&quot;Smart mode&quot;)" table:style-name="ce33">
            <text:p>32,040,421</text:p>
          </table:table-cell>
          <table:table-cell office:value-type="float" office:value="3543442" table:formula="of:=SUMIFS([LargeSupplier_Operating.$I:.$I];[LargeSupplier_Operating.$A:.$A];[Table_2.$A58];[LargeSupplier_Operating.$D:.$D];&quot;Domestic&quot;;[LargeSupplier_Operating.$E:.$E];&quot;Large&quot;;[LargeSupplier_Operating.$G:.$G];&quot;Smart&quot;;[LargeSupplier_Operating.$H:.$H];&quot;Traditional mode&quot;)" table:style-name="ce33">
            <text:p>3,543,442</text:p>
          </table:table-cell>
          <table:table-cell office:value-type="float" office:value="17865372" table:formula="of:=SUMIFS([LargeSupplier_Operating.$I:.$I];[LargeSupplier_Operating.$A:.$A];[Table_2.$A58];[LargeSupplier_Operating.$D:.$D];&quot;Domestic&quot;;[LargeSupplier_Operating.$E:.$E];&quot;Large&quot;;[LargeSupplier_Operating.$G:.$G];&quot;Non-smart&quot;;[LargeSupplier_Operating.$H:.$H];&quot;&quot;)" table:style-name="ce33">
            <text:p>17,865,372</text:p>
          </table:table-cell>
          <table:table-cell office:value-type="string" office:string-value="" table:formula="of:=TRIM(COM.MICROSOFT.XLOOKUP(1;([LargeSupplier_Operating.$A:.$A]=[.A58])*([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25</text:p>
          </table:table-cell>
          <table:table-cell office:value-type="float" office:value="32816160" table:formula="of:=SUMIFS([LargeSupplier_Operating.$I:.$I];[LargeSupplier_Operating.$A:.$A];[Table_2.$A59];[LargeSupplier_Operating.$D:.$D];&quot;Domestic&quot;;[LargeSupplier_Operating.$E:.$E];&quot;Large&quot;;[LargeSupplier_Operating.$G:.$G];&quot;Smart&quot;;[LargeSupplier_Operating.$H:.$H];&quot;Smart mode&quot;)" table:style-name="ce33">
            <text:p>32,816,160</text:p>
          </table:table-cell>
          <table:table-cell office:value-type="float" office:value="3367152" table:formula="of:=SUMIFS([LargeSupplier_Operating.$I:.$I];[LargeSupplier_Operating.$A:.$A];[Table_2.$A59];[LargeSupplier_Operating.$D:.$D];&quot;Domestic&quot;;[LargeSupplier_Operating.$E:.$E];&quot;Large&quot;;[LargeSupplier_Operating.$G:.$G];&quot;Smart&quot;;[LargeSupplier_Operating.$H:.$H];&quot;Traditional mode&quot;)" table:style-name="ce33">
            <text:p>3,367,152</text:p>
          </table:table-cell>
          <table:table-cell office:value-type="float" office:value="17245635" table:formula="of:=SUMIFS([LargeSupplier_Operating.$I:.$I];[LargeSupplier_Operating.$A:.$A];[Table_2.$A59];[LargeSupplier_Operating.$D:.$D];&quot;Domestic&quot;;[LargeSupplier_Operating.$E:.$E];&quot;Large&quot;;[LargeSupplier_Operating.$G:.$G];&quot;Non-smart&quot;;[LargeSupplier_Operating.$H:.$H];&quot;&quot;)" table:style-name="ce33">
            <text:p>17,245,635</text:p>
          </table:table-cell>
          <table:table-cell office:value-type="string" office:string-value="" table:formula="of:=TRIM(COM.MICROSOFT.XLOOKUP(1;([LargeSupplier_Operating.$A:.$A]=[.A59])*([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5</text:p>
          </table:table-cell>
          <table:table-cell office:value-type="float" office:value="33760117" table:formula="of:=SUMIFS([LargeSupplier_Operating.$I:.$I];[LargeSupplier_Operating.$A:.$A];[Table_2.$A60];[LargeSupplier_Operating.$D:.$D];&quot;Domestic&quot;;[LargeSupplier_Operating.$E:.$E];&quot;Large&quot;;[LargeSupplier_Operating.$G:.$G];&quot;Smart&quot;;[LargeSupplier_Operating.$H:.$H];&quot;Smart mode&quot;)" table:style-name="ce33">
            <text:p>33,760,117</text:p>
          </table:table-cell>
          <table:table-cell office:value-type="float" office:value="3294631" table:formula="of:=SUMIFS([LargeSupplier_Operating.$I:.$I];[LargeSupplier_Operating.$A:.$A];[Table_2.$A60];[LargeSupplier_Operating.$D:.$D];&quot;Domestic&quot;;[LargeSupplier_Operating.$E:.$E];&quot;Large&quot;;[LargeSupplier_Operating.$G:.$G];&quot;Smart&quot;;[LargeSupplier_Operating.$H:.$H];&quot;Traditional mode&quot;)" table:style-name="ce33">
            <text:p>3,294,631</text:p>
          </table:table-cell>
          <table:table-cell office:value-type="float" office:value="16638523" table:formula="of:=SUMIFS([LargeSupplier_Operating.$I:.$I];[LargeSupplier_Operating.$A:.$A];[Table_2.$A60];[LargeSupplier_Operating.$D:.$D];&quot;Domestic&quot;;[LargeSupplier_Operating.$E:.$E];&quot;Large&quot;;[LargeSupplier_Operating.$G:.$G];&quot;Non-smart&quot;;[LargeSupplier_Operating.$H:.$H];&quot;&quot;)" table:style-name="ce33">
            <text:p>16,638,523</text:p>
          </table:table-cell>
          <table:table-cell office:value-type="string" office:string-value="" table:formula="of:=TRIM(COM.MICROSOFT.XLOOKUP(1;([LargeSupplier_Operating.$A:.$A]=[.A60])*([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3 2025</text:p>
          </table:table-cell>
          <table:table-cell office:value-type="float" office:value="34357110" table:formula="of:=SUMIFS([LargeSupplier_Operating.$I:.$I];[LargeSupplier_Operating.$A:.$A];[Table_2.$A61];[LargeSupplier_Operating.$D:.$D];&quot;Domestic&quot;;[LargeSupplier_Operating.$E:.$E];&quot;Large&quot;;[LargeSupplier_Operating.$G:.$G];&quot;Smart&quot;;[LargeSupplier_Operating.$H:.$H];&quot;Smart mode&quot;)" table:style-name="ce33">
            <text:p>34,357,110</text:p>
          </table:table-cell>
          <table:table-cell office:value-type="float" office:value="3181568" table:formula="of:=SUMIFS([LargeSupplier_Operating.$I:.$I];[LargeSupplier_Operating.$A:.$A];[Table_2.$A61];[LargeSupplier_Operating.$D:.$D];&quot;Domestic&quot;;[LargeSupplier_Operating.$E:.$E];&quot;Large&quot;;[LargeSupplier_Operating.$G:.$G];&quot;Smart&quot;;[LargeSupplier_Operating.$H:.$H];&quot;Traditional mode&quot;)" table:style-name="ce33">
            <text:p>3,181,568</text:p>
          </table:table-cell>
          <table:table-cell office:value-type="float" office:value="15955086" table:formula="of:=SUMIFS([LargeSupplier_Operating.$I:.$I];[LargeSupplier_Operating.$A:.$A];[Table_2.$A61];[LargeSupplier_Operating.$D:.$D];&quot;Domestic&quot;;[LargeSupplier_Operating.$E:.$E];&quot;Large&quot;;[LargeSupplier_Operating.$G:.$G];&quot;Non-smart&quot;;[LargeSupplier_Operating.$H:.$H];&quot;&quot;)" table:style-name="ce33">
            <text:p>15,955,086</text:p>
          </table:table-cell>
          <table:table-cell office:value-type="string" office:string-value="" table:formula="of:=TRIM(COM.MICROSOFT.XLOOKUP(1;([LargeSupplier_Operating.$A:.$A]=[.A61])*([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4 2025</text:p>
          </table:table-cell>
          <table:table-cell office:value-type="float" office:value="35211927" table:formula="of:=SUMIFS([LargeSupplier_Operating.$I:.$I];[LargeSupplier_Operating.$A:.$A];[Table_2.$A62];[LargeSupplier_Operating.$D:.$D];&quot;Domestic&quot;;[LargeSupplier_Operating.$E:.$E];&quot;Large&quot;;[LargeSupplier_Operating.$G:.$G];&quot;Smart&quot;;[LargeSupplier_Operating.$H:.$H];&quot;Smart mode&quot;)" table:style-name="ce33">
            <text:p>35,211,927</text:p>
          </table:table-cell>
          <table:table-cell office:value-type="float" office:value="3009385" table:formula="of:=SUMIFS([LargeSupplier_Operating.$I:.$I];[LargeSupplier_Operating.$A:.$A];[Table_2.$A62];[LargeSupplier_Operating.$D:.$D];&quot;Domestic&quot;;[LargeSupplier_Operating.$E:.$E];&quot;Large&quot;;[LargeSupplier_Operating.$G:.$G];&quot;Smart&quot;;[LargeSupplier_Operating.$H:.$H];&quot;Traditional mode&quot;)" table:style-name="ce33">
            <text:p>3,009,385</text:p>
          </table:table-cell>
          <table:table-cell office:value-type="float" office:value="15640443" table:formula="of:=SUMIFS([LargeSupplier_Operating.$I:.$I];[LargeSupplier_Operating.$A:.$A];[Table_2.$A62];[LargeSupplier_Operating.$D:.$D];&quot;Domestic&quot;;[LargeSupplier_Operating.$E:.$E];&quot;Large&quot;;[LargeSupplier_Operating.$G:.$G];&quot;Non-smart&quot;;[LargeSupplier_Operating.$H:.$H];&quot;&quot;)" table:style-name="ce33">
            <text:p>15,640,443</text:p>
          </table:table-cell>
          <table:table-cell office:value-type="string" office:string-value="" table:formula="of:=TRIM(COM.MICROSOFT.XLOOKUP(1;([LargeSupplier_Operating.$A:.$A]=[.A62])*([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1 2026</text:p>
          </table:table-cell>
          <table:table-cell office:value-type="float" office:value="35786274" table:formula="of:=SUMIFS([LargeSupplier_Operating.$I:.$I];[LargeSupplier_Operating.$A:.$A];[Table_2.$A63];[LargeSupplier_Operating.$D:.$D];&quot;Domestic&quot;;[LargeSupplier_Operating.$E:.$E];&quot;Large&quot;;[LargeSupplier_Operating.$G:.$G];&quot;Smart&quot;;[LargeSupplier_Operating.$H:.$H];&quot;Smart mode&quot;)" table:style-name="ce33">
            <text:p>35,786,274</text:p>
          </table:table-cell>
          <table:table-cell office:value-type="float" office:value="2940964" table:formula="of:=SUMIFS([LargeSupplier_Operating.$I:.$I];[LargeSupplier_Operating.$A:.$A];[Table_2.$A63];[LargeSupplier_Operating.$D:.$D];&quot;Domestic&quot;;[LargeSupplier_Operating.$E:.$E];&quot;Large&quot;;[LargeSupplier_Operating.$G:.$G];&quot;Smart&quot;;[LargeSupplier_Operating.$H:.$H];&quot;Traditional mode&quot;)" table:style-name="ce33">
            <text:p>2,940,964</text:p>
          </table:table-cell>
          <table:table-cell office:value-type="float" office:value="15161893" table:formula="of:=SUMIFS([LargeSupplier_Operating.$I:.$I];[LargeSupplier_Operating.$A:.$A];[Table_2.$A63];[LargeSupplier_Operating.$D:.$D];&quot;Domestic&quot;;[LargeSupplier_Operating.$E:.$E];&quot;Large&quot;;[LargeSupplier_Operating.$G:.$G];&quot;Non-smart&quot;;[LargeSupplier_Operating.$H:.$H];&quot;&quot;)" table:style-name="ce33">
            <text:p>15,161,893</text:p>
          </table:table-cell>
          <table:table-cell office:value-type="string" office:string-value="" table:formula="of:=TRIM(COM.MICROSOFT.XLOOKUP(1;([LargeSupplier_Operating.$A:.$A]=[.A63])*([LargeSupplier_Operating.$J:.$J]&lt;&gt;&quot;&quot;)*([LargeSupplier_Operating.$D:.$D]=&quot;Domestic&quot;);[LargeSupplier_Operating.$J:.$J];&quot;&quot;;0;1))" table:number-matrix-columns-spanned="1" table:number-matrix-rows-spanned="1" table:style-name="ce104"/>
          <table:table-cell table:number-columns-repeated="16379"/>
        </table:table-row>
        <table:table-row table:style-name="ro12">
          <table:table-cell office:value-type="string" table:style-name="ce16">
            <text:p>Q2 2026</text:p>
          </table:table-cell>
          <table:table-cell office:value-type="float" office:value="36171446" table:formula="of:=SUMIFS([LargeSupplier_Operating.$I:.$I];[LargeSupplier_Operating.$A:.$A];[Table_2.$A64];[LargeSupplier_Operating.$D:.$D];&quot;Domestic&quot;;[LargeSupplier_Operating.$E:.$E];&quot;Large&quot;;[LargeSupplier_Operating.$G:.$G];&quot;Smart&quot;;[LargeSupplier_Operating.$H:.$H];&quot;Smart mode&quot;)" table:style-name="ce33">
            <text:p>36,171,446</text:p>
          </table:table-cell>
          <table:table-cell office:value-type="float" office:value="3011812" table:formula="of:=SUMIFS([LargeSupplier_Operating.$I:.$I];[LargeSupplier_Operating.$A:.$A];[Table_2.$A64];[LargeSupplier_Operating.$D:.$D];&quot;Domestic&quot;;[LargeSupplier_Operating.$E:.$E];&quot;Large&quot;;[LargeSupplier_Operating.$G:.$G];&quot;Smart&quot;;[LargeSupplier_Operating.$H:.$H];&quot;Traditional mode&quot;)" table:style-name="ce33">
            <text:p>3,011,812</text:p>
          </table:table-cell>
          <table:table-cell office:value-type="float" office:value="14785966" table:formula="of:=SUMIFS([LargeSupplier_Operating.$I:.$I];[LargeSupplier_Operating.$A:.$A];[Table_2.$A64];[LargeSupplier_Operating.$D:.$D];&quot;Domestic&quot;;[LargeSupplier_Operating.$E:.$E];&quot;Large&quot;;[LargeSupplier_Operating.$G:.$G];&quot;Non-smart&quot;;[LargeSupplier_Operating.$H:.$H];&quot;&quot;)" table:style-name="ce33">
            <text:p>14,785,966</text:p>
          </table:table-cell>
          <table:table-cell office:value-type="string" office:string-value="[Note 27]" table:formula="of:=TRIM(COM.MICROSOFT.XLOOKUP(1;([LargeSupplier_Operating.$A:.$A]=[.A64])*([LargeSupplier_Operating.$J:.$J]&lt;&gt;&quot;&quot;)*([LargeSupplier_Operating.$D:.$D]=&quot;Domestic&quot;);[LargeSupplier_Operating.$J:.$J];&quot;&quot;;0;1))" table:number-matrix-columns-spanned="1" table:number-matrix-rows-spanned="1" table:style-name="ce104">
            <text:p>[Note 27]</text:p>
          </table:table-cell>
          <table:table-cell table:number-columns-repeated="16379"/>
        </table:table-row>
        <table:table-row table:number-rows-repeated="1048512" table:style-name="ro12">
          <table:table-cell table:number-columns-repeated="16384"/>
        </table:table-row>
      </table:table>
      <table:table table:name="Table_3" table:style-name="ta3">
        <table:table-column table:style-name="co19" table:default-cell-style-name="ce1"/>
        <table:table-column table:style-name="co16" table:number-columns-repeated="4" table:default-cell-style-name="ce1"/>
        <table:table-column table:style-name="co17" table:default-cell-style-name="ce1"/>
        <table:table-column table:style-name="co18" table:number-columns-repeated="16378" table:default-cell-style-name="ce1"/>
        <table:table-row table:style-name="ro14">
          <table:table-cell office:value-type="string" table:style-name="ce67">
            <text:p>Table 3: Number of non-domestic smart and advanced meters installed by large energy suppliers by meter and install type</text:p>
          </table:table-cell>
          <table:table-cell table:number-columns-repeated="16383" table:style-name="ce1"/>
        </table:table-row>
        <table:table-row table:style-name="ro12">
          <table:table-cell office:value-type="string" table:style-name="ce17">
            <text:p>This worksheet contains one table. Some cells refer to notes which can be found in the notes worksheet</text:p>
          </table:table-cell>
          <table:table-cell table:number-columns-repeated="16383" table:style-name="ce1"/>
        </table:table-row>
        <table:table-row table:style-name="ro12">
          <table:table-cell office:value-type="string" table:style-name="ce17">
            <text:p>Freeze panes are active on this sheet. To turn off freeze panes select the 'View' ribbon then 'Freeze Panes' then 'Unfreeze Panes' or use [Alt W, F]</text:p>
          </table:table-cell>
          <table:table-cell table:number-columns-repeated="16383" table:style-name="ce1"/>
        </table:table-row>
        <table:table-row table:style-name="ro12">
          <table:table-cell office:value-type="string" table:style-name="ce17">
            <text:p>Information on the time period reported in this table can be found in the cover sheet worksheet</text:p>
          </table:table-cell>
          <table:table-cell table:number-columns-repeated="5" table:style-name="ce3"/>
          <table:table-cell table:number-columns-repeated="16378"/>
        </table:table-row>
        <table:table-row table:style-name="ro12">
          <table:table-cell office:value-type="string" table:style-name="ce17">
            <text:p>Some cells are empty because there were no reported smart new installations at non-domestic sites. Replacement installations prior to 2022 was not reliable to provide a complete view of total installation activity</text:p>
          </table:table-cell>
          <table:table-cell table:number-columns-repeated="16383" table:style-name="ce1"/>
        </table:table-row>
        <table:table-row table:style-name="ro12">
          <table:table-cell office:value-type="string" table:style-name="ce17">
            <text:p>Source: Energy suppliers reporting to Department for Energy Security and Net Zero</text:p>
          </table:table-cell>
          <table:table-cell table:number-columns-repeated="16383" table:style-name="ce1"/>
        </table:table-row>
        <table:table-row table:style-name="ro21">
          <table:table-cell office:value-type="string" table:style-name="ce46">
            <text:p>Date published: 27 August 2026</text:p>
          </table:table-cell>
          <table:table-cell table:number-columns-repeated="16383" table:style-name="ce1"/>
        </table:table-row>
        <table:table-row table:style-name="ro16">
          <table:table-cell office:value-type="string" table:style-name="ce66">
            <text:p>Quarter</text:p>
          </table:table-cell>
          <table:table-cell office:value-type="string" table:style-name="ce68">
            <text:p>Smart</text:p>
            <text:p>New Installs</text:p>
          </table:table-cell>
          <table:table-cell office:value-type="string" table:style-name="ce68">
            <text:p>Advanced</text:p>
            <text:p>New Installs</text:p>
          </table:table-cell>
          <table:table-cell office:value-type="string" table:style-name="ce68">
            <text:p>Smart</text:p>
            <text:p>Replacements</text:p>
          </table:table-cell>
          <table:table-cell office:value-type="string" table:style-name="ce68">
            <text:p>Advanced</text:p>
            <text:p>Replacements</text:p>
          </table:table-cell>
          <table:table-cell office:value-type="string" table:style-name="ce65">
            <text:p>Notes</text:p>
          </table:table-cell>
          <table:table-cell table:number-columns-repeated="16378"/>
        </table:table-row>
        <table:table-row table:style-name="ro12">
          <table:table-cell office:value-type="string" table:style-name="ce16">
            <text:p>Historic</text:p>
          </table:table-cell>
          <table:table-cell table:style-name="ce33"/>
          <table:table-cell office:value-type="float" office:value="330364" table:formula="of:=SUMIFS([LargeSupplier_Installs.$I:.$I];[LargeSupplier_Installs.$A:.$A];[Table_3.$A9];[LargeSupplier_Installs.$D:.$D];&quot;Non-domestic&quot;;[LargeSupplier_Installs.$E:.$E];&quot;Large&quot;;[LargeSupplier_Installs.$F:.$F];&quot;Advanced&quot;;[LargeSupplier_Installs.$H:.$H];&quot;New Installs&quot;)" table:style-name="ce33">
            <text:p>330,364</text:p>
          </table:table-cell>
          <table:table-cell table:number-columns-repeated="2" table:style-name="ce33"/>
          <table:table-cell office:value-type="string" office:string-value="[Estimated], [Note 15]" table:formula="of:=TRIM(COM.MICROSOFT.XLOOKUP(1;([LargeSupplier_Installs.$A:.$A]=[.A9])*([LargeSupplier_Installs.$J:.$J]&lt;&gt;&quot;&quot;)*([LargeSupplier_Installs.$D:.$D]=&quot;Non-domestic&quot;);[LargeSupplier_Installs.$J:.$J];&quot;&quot;;0;1))" table:number-matrix-columns-spanned="1" table:number-matrix-rows-spanned="1" table:style-name="ce23">
            <text:p>[Estimated], [Note 15]</text:p>
          </table:table-cell>
          <table:table-cell table:number-columns-repeated="16378"/>
        </table:table-row>
        <table:table-row table:style-name="ro12">
          <table:table-cell office:value-type="string" table:style-name="ce16">
            <text:p>Q3 2012</text:p>
          </table:table-cell>
          <table:table-cell table:style-name="ce33"/>
          <table:table-cell office:value-type="float" office:value="35641" table:formula="of:=SUMIFS([LargeSupplier_Installs.$I:.$I];[LargeSupplier_Installs.$A:.$A];[Table_3.$A10];[LargeSupplier_Installs.$D:.$D];&quot;Non-domestic&quot;;[LargeSupplier_Installs.$E:.$E];&quot;Large&quot;;[LargeSupplier_Installs.$F:.$F];&quot;Advanced&quot;;[LargeSupplier_Installs.$H:.$H];&quot;New Installs&quot;)" table:style-name="ce33">
            <text:p>35,641</text:p>
          </table:table-cell>
          <table:table-cell table:number-columns-repeated="2" table:style-name="ce33"/>
          <table:table-cell office:value-type="string" office:string-value="" table:formula="of:=TRIM(COM.MICROSOFT.XLOOKUP(1;([LargeSupplier_Installs.$A:.$A]=[.A10])*([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2</text:p>
          </table:table-cell>
          <table:table-cell table:style-name="ce33"/>
          <table:table-cell office:value-type="float" office:value="35978" table:formula="of:=SUMIFS([LargeSupplier_Installs.$I:.$I];[LargeSupplier_Installs.$A:.$A];[Table_3.$A11];[LargeSupplier_Installs.$D:.$D];&quot;Non-domestic&quot;;[LargeSupplier_Installs.$E:.$E];&quot;Large&quot;;[LargeSupplier_Installs.$F:.$F];&quot;Advanced&quot;;[LargeSupplier_Installs.$H:.$H];&quot;New Installs&quot;)" table:style-name="ce33">
            <text:p>35,978</text:p>
          </table:table-cell>
          <table:table-cell table:number-columns-repeated="2" table:style-name="ce33"/>
          <table:table-cell office:value-type="string" office:string-value="" table:formula="of:=TRIM(COM.MICROSOFT.XLOOKUP(1;([LargeSupplier_Installs.$A:.$A]=[.A11])*([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13</text:p>
          </table:table-cell>
          <table:table-cell table:style-name="ce33"/>
          <table:table-cell office:value-type="float" office:value="33850" table:formula="of:=SUMIFS([LargeSupplier_Installs.$I:.$I];[LargeSupplier_Installs.$A:.$A];[Table_3.$A12];[LargeSupplier_Installs.$D:.$D];&quot;Non-domestic&quot;;[LargeSupplier_Installs.$E:.$E];&quot;Large&quot;;[LargeSupplier_Installs.$F:.$F];&quot;Advanced&quot;;[LargeSupplier_Installs.$H:.$H];&quot;New Installs&quot;)" table:style-name="ce33">
            <text:p>33,850</text:p>
          </table:table-cell>
          <table:table-cell table:number-columns-repeated="2" table:style-name="ce33"/>
          <table:table-cell office:value-type="string" office:string-value="" table:formula="of:=TRIM(COM.MICROSOFT.XLOOKUP(1;([LargeSupplier_Installs.$A:.$A]=[.A12])*([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13</text:p>
          </table:table-cell>
          <table:table-cell table:style-name="ce33"/>
          <table:table-cell office:value-type="float" office:value="29012" table:formula="of:=SUMIFS([LargeSupplier_Installs.$I:.$I];[LargeSupplier_Installs.$A:.$A];[Table_3.$A13];[LargeSupplier_Installs.$D:.$D];&quot;Non-domestic&quot;;[LargeSupplier_Installs.$E:.$E];&quot;Large&quot;;[LargeSupplier_Installs.$F:.$F];&quot;Advanced&quot;;[LargeSupplier_Installs.$H:.$H];&quot;New Installs&quot;)" table:style-name="ce33">
            <text:p>29,012</text:p>
          </table:table-cell>
          <table:table-cell table:number-columns-repeated="2" table:style-name="ce33"/>
          <table:table-cell office:value-type="string" office:string-value="" table:formula="of:=TRIM(COM.MICROSOFT.XLOOKUP(1;([LargeSupplier_Installs.$A:.$A]=[.A13])*([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3</text:p>
          </table:table-cell>
          <table:table-cell office:value-type="float" office:value="946" table:formula="of:=SUMIFS([LargeSupplier_Installs.$I:.$I];[LargeSupplier_Installs.$A:.$A];[Table_3.$A14];[LargeSupplier_Installs.$D:.$D];&quot;Non-domestic&quot;;[LargeSupplier_Installs.$E:.$E];&quot;Large&quot;;[LargeSupplier_Installs.$F:.$F];&quot;Smart&quot;;[LargeSupplier_Installs.$H:.$H];&quot;New Installs&quot;)" table:style-name="ce33">
            <text:p>946</text:p>
          </table:table-cell>
          <table:table-cell office:value-type="float" office:value="24249" table:formula="of:=SUMIFS([LargeSupplier_Installs.$I:.$I];[LargeSupplier_Installs.$A:.$A];[Table_3.$A14];[LargeSupplier_Installs.$D:.$D];&quot;Non-domestic&quot;;[LargeSupplier_Installs.$E:.$E];&quot;Large&quot;;[LargeSupplier_Installs.$F:.$F];&quot;Advanced&quot;;[LargeSupplier_Installs.$H:.$H];&quot;New Installs&quot;)" table:style-name="ce33">
            <text:p>24,249</text:p>
          </table:table-cell>
          <table:table-cell table:number-columns-repeated="2" table:style-name="ce33"/>
          <table:table-cell office:value-type="string" office:string-value="" table:formula="of:=TRIM(COM.MICROSOFT.XLOOKUP(1;([LargeSupplier_Installs.$A:.$A]=[.A14])*([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3</text:p>
          </table:table-cell>
          <table:table-cell office:value-type="float" office:value="2590" table:formula="of:=SUMIFS([LargeSupplier_Installs.$I:.$I];[LargeSupplier_Installs.$A:.$A];[Table_3.$A15];[LargeSupplier_Installs.$D:.$D];&quot;Non-domestic&quot;;[LargeSupplier_Installs.$E:.$E];&quot;Large&quot;;[LargeSupplier_Installs.$F:.$F];&quot;Smart&quot;;[LargeSupplier_Installs.$H:.$H];&quot;New Installs&quot;)" table:style-name="ce33">
            <text:p>2,590</text:p>
          </table:table-cell>
          <table:table-cell office:value-type="float" office:value="28484" table:formula="of:=SUMIFS([LargeSupplier_Installs.$I:.$I];[LargeSupplier_Installs.$A:.$A];[Table_3.$A15];[LargeSupplier_Installs.$D:.$D];&quot;Non-domestic&quot;;[LargeSupplier_Installs.$E:.$E];&quot;Large&quot;;[LargeSupplier_Installs.$F:.$F];&quot;Advanced&quot;;[LargeSupplier_Installs.$H:.$H];&quot;New Installs&quot;)" table:style-name="ce33">
            <text:p>28,484</text:p>
          </table:table-cell>
          <table:table-cell table:number-columns-repeated="2" table:style-name="ce33"/>
          <table:table-cell office:value-type="string" office:string-value="[Note 1]" table:formula="of:=TRIM(COM.MICROSOFT.XLOOKUP(1;([LargeSupplier_Installs.$A:.$A]=[.A15])*([LargeSupplier_Installs.$J:.$J]&lt;&gt;&quot;&quot;)*([LargeSupplier_Installs.$D:.$D]=&quot;Non-domestic&quot;);[LargeSupplier_Installs.$J:.$J];&quot;&quot;;0;1))" table:number-matrix-columns-spanned="1" table:number-matrix-rows-spanned="1" table:style-name="ce23">
            <text:p>[Note 1]</text:p>
          </table:table-cell>
          <table:table-cell table:number-columns-repeated="16378"/>
        </table:table-row>
        <table:table-row table:style-name="ro12">
          <table:table-cell office:value-type="string" table:style-name="ce16">
            <text:p>Q1 2014</text:p>
          </table:table-cell>
          <table:table-cell office:value-type="float" office:value="2175" table:formula="of:=SUMIFS([LargeSupplier_Installs.$I:.$I];[LargeSupplier_Installs.$A:.$A];[Table_3.$A16];[LargeSupplier_Installs.$D:.$D];&quot;Non-domestic&quot;;[LargeSupplier_Installs.$E:.$E];&quot;Large&quot;;[LargeSupplier_Installs.$F:.$F];&quot;Smart&quot;;[LargeSupplier_Installs.$H:.$H];&quot;New Installs&quot;)" table:style-name="ce33">
            <text:p>2,175</text:p>
          </table:table-cell>
          <table:table-cell office:value-type="float" office:value="17356" table:formula="of:=SUMIFS([LargeSupplier_Installs.$I:.$I];[LargeSupplier_Installs.$A:.$A];[Table_3.$A16];[LargeSupplier_Installs.$D:.$D];&quot;Non-domestic&quot;;[LargeSupplier_Installs.$E:.$E];&quot;Large&quot;;[LargeSupplier_Installs.$F:.$F];&quot;Advanced&quot;;[LargeSupplier_Installs.$H:.$H];&quot;New Installs&quot;)" table:style-name="ce33">
            <text:p>17,356</text:p>
          </table:table-cell>
          <table:table-cell table:number-columns-repeated="2" table:style-name="ce33"/>
          <table:table-cell office:value-type="string" office:string-value="" table:formula="of:=TRIM(COM.MICROSOFT.XLOOKUP(1;([LargeSupplier_Installs.$A:.$A]=[.A16])*([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14</text:p>
          </table:table-cell>
          <table:table-cell office:value-type="float" office:value="1445" table:formula="of:=SUMIFS([LargeSupplier_Installs.$I:.$I];[LargeSupplier_Installs.$A:.$A];[Table_3.$A17];[LargeSupplier_Installs.$D:.$D];&quot;Non-domestic&quot;;[LargeSupplier_Installs.$E:.$E];&quot;Large&quot;;[LargeSupplier_Installs.$F:.$F];&quot;Smart&quot;;[LargeSupplier_Installs.$H:.$H];&quot;New Installs&quot;)" table:style-name="ce33">
            <text:p>1,445</text:p>
          </table:table-cell>
          <table:table-cell office:value-type="float" office:value="10211" table:formula="of:=SUMIFS([LargeSupplier_Installs.$I:.$I];[LargeSupplier_Installs.$A:.$A];[Table_3.$A17];[LargeSupplier_Installs.$D:.$D];&quot;Non-domestic&quot;;[LargeSupplier_Installs.$E:.$E];&quot;Large&quot;;[LargeSupplier_Installs.$F:.$F];&quot;Advanced&quot;;[LargeSupplier_Installs.$H:.$H];&quot;New Installs&quot;)" table:style-name="ce33">
            <text:p>10,211</text:p>
          </table:table-cell>
          <table:table-cell table:number-columns-repeated="2" table:style-name="ce33"/>
          <table:table-cell office:value-type="string" office:string-value="" table:formula="of:=TRIM(COM.MICROSOFT.XLOOKUP(1;([LargeSupplier_Installs.$A:.$A]=[.A17])*([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4<text:s/></text:p>
          </table:table-cell>
          <table:table-cell office:value-type="float" office:value="714" table:formula="of:=SUMIFS([LargeSupplier_Installs.$I:.$I];[LargeSupplier_Installs.$A:.$A];[Table_3.$A18];[LargeSupplier_Installs.$D:.$D];&quot;Non-domestic&quot;;[LargeSupplier_Installs.$E:.$E];&quot;Large&quot;;[LargeSupplier_Installs.$F:.$F];&quot;Smart&quot;;[LargeSupplier_Installs.$H:.$H];&quot;New Installs&quot;)" table:style-name="ce33">
            <text:p>714</text:p>
          </table:table-cell>
          <table:table-cell office:value-type="float" office:value="15347" table:formula="of:=SUMIFS([LargeSupplier_Installs.$I:.$I];[LargeSupplier_Installs.$A:.$A];[Table_3.$A18];[LargeSupplier_Installs.$D:.$D];&quot;Non-domestic&quot;;[LargeSupplier_Installs.$E:.$E];&quot;Large&quot;;[LargeSupplier_Installs.$F:.$F];&quot;Advanced&quot;;[LargeSupplier_Installs.$H:.$H];&quot;New Installs&quot;)" table:style-name="ce33">
            <text:p>15,347</text:p>
          </table:table-cell>
          <table:table-cell table:number-columns-repeated="2" table:style-name="ce33"/>
          <table:table-cell office:value-type="string" office:string-value="" table:formula="of:=TRIM(COM.MICROSOFT.XLOOKUP(1;([LargeSupplier_Installs.$A:.$A]=[.A18])*([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4</text:p>
          </table:table-cell>
          <table:table-cell office:value-type="float" office:value="1244" table:formula="of:=SUMIFS([LargeSupplier_Installs.$I:.$I];[LargeSupplier_Installs.$A:.$A];[Table_3.$A19];[LargeSupplier_Installs.$D:.$D];&quot;Non-domestic&quot;;[LargeSupplier_Installs.$E:.$E];&quot;Large&quot;;[LargeSupplier_Installs.$F:.$F];&quot;Smart&quot;;[LargeSupplier_Installs.$H:.$H];&quot;New Installs&quot;)" table:style-name="ce33">
            <text:p>1,244</text:p>
          </table:table-cell>
          <table:table-cell office:value-type="float" office:value="17741" table:formula="of:=SUMIFS([LargeSupplier_Installs.$I:.$I];[LargeSupplier_Installs.$A:.$A];[Table_3.$A19];[LargeSupplier_Installs.$D:.$D];&quot;Non-domestic&quot;;[LargeSupplier_Installs.$E:.$E];&quot;Large&quot;;[LargeSupplier_Installs.$F:.$F];&quot;Advanced&quot;;[LargeSupplier_Installs.$H:.$H];&quot;New Installs&quot;)" table:style-name="ce33">
            <text:p>17,741</text:p>
          </table:table-cell>
          <table:table-cell table:number-columns-repeated="2" table:style-name="ce33"/>
          <table:table-cell office:value-type="string" office:string-value="" table:formula="of:=TRIM(COM.MICROSOFT.XLOOKUP(1;([LargeSupplier_Installs.$A:.$A]=[.A19])*([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15</text:p>
          </table:table-cell>
          <table:table-cell office:value-type="float" office:value="1441" table:formula="of:=SUMIFS([LargeSupplier_Installs.$I:.$I];[LargeSupplier_Installs.$A:.$A];[Table_3.$A20];[LargeSupplier_Installs.$D:.$D];&quot;Non-domestic&quot;;[LargeSupplier_Installs.$E:.$E];&quot;Large&quot;;[LargeSupplier_Installs.$F:.$F];&quot;Smart&quot;;[LargeSupplier_Installs.$H:.$H];&quot;New Installs&quot;)" table:style-name="ce33">
            <text:p>1,441</text:p>
          </table:table-cell>
          <table:table-cell office:value-type="float" office:value="14031" table:formula="of:=SUMIFS([LargeSupplier_Installs.$I:.$I];[LargeSupplier_Installs.$A:.$A];[Table_3.$A20];[LargeSupplier_Installs.$D:.$D];&quot;Non-domestic&quot;;[LargeSupplier_Installs.$E:.$E];&quot;Large&quot;;[LargeSupplier_Installs.$F:.$F];&quot;Advanced&quot;;[LargeSupplier_Installs.$H:.$H];&quot;New Installs&quot;)" table:style-name="ce33">
            <text:p>14,031</text:p>
          </table:table-cell>
          <table:table-cell table:number-columns-repeated="2" table:style-name="ce33"/>
          <table:table-cell office:value-type="string" office:string-value="[Note 2]" table:formula="of:=TRIM(COM.MICROSOFT.XLOOKUP(1;([LargeSupplier_Installs.$A:.$A]=[.A20])*([LargeSupplier_Installs.$J:.$J]&lt;&gt;&quot;&quot;)*([LargeSupplier_Installs.$D:.$D]=&quot;Non-domestic&quot;);[LargeSupplier_Installs.$J:.$J];&quot;&quot;;0;1))" table:number-matrix-columns-spanned="1" table:number-matrix-rows-spanned="1" table:style-name="ce23">
            <text:p>[Note 2]</text:p>
          </table:table-cell>
          <table:table-cell table:number-columns-repeated="16378"/>
        </table:table-row>
        <table:table-row table:style-name="ro12">
          <table:table-cell office:value-type="string" table:style-name="ce16">
            <text:p>Q2 2015</text:p>
          </table:table-cell>
          <table:table-cell office:value-type="float" office:value="2266" table:formula="of:=SUMIFS([LargeSupplier_Installs.$I:.$I];[LargeSupplier_Installs.$A:.$A];[Table_3.$A21];[LargeSupplier_Installs.$D:.$D];&quot;Non-domestic&quot;;[LargeSupplier_Installs.$E:.$E];&quot;Large&quot;;[LargeSupplier_Installs.$F:.$F];&quot;Smart&quot;;[LargeSupplier_Installs.$H:.$H];&quot;New Installs&quot;)" table:style-name="ce33">
            <text:p>2,266</text:p>
          </table:table-cell>
          <table:table-cell office:value-type="float" office:value="16396" table:formula="of:=SUMIFS([LargeSupplier_Installs.$I:.$I];[LargeSupplier_Installs.$A:.$A];[Table_3.$A21];[LargeSupplier_Installs.$D:.$D];&quot;Non-domestic&quot;;[LargeSupplier_Installs.$E:.$E];&quot;Large&quot;;[LargeSupplier_Installs.$F:.$F];&quot;Advanced&quot;;[LargeSupplier_Installs.$H:.$H];&quot;New Installs&quot;)" table:style-name="ce33">
            <text:p>16,396</text:p>
          </table:table-cell>
          <table:table-cell table:number-columns-repeated="2" table:style-name="ce33"/>
          <table:table-cell office:value-type="string" office:string-value="" table:formula="of:=TRIM(COM.MICROSOFT.XLOOKUP(1;([LargeSupplier_Installs.$A:.$A]=[.A21])*([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5</text:p>
          </table:table-cell>
          <table:table-cell office:value-type="float" office:value="2969" table:formula="of:=SUMIFS([LargeSupplier_Installs.$I:.$I];[LargeSupplier_Installs.$A:.$A];[Table_3.$A22];[LargeSupplier_Installs.$D:.$D];&quot;Non-domestic&quot;;[LargeSupplier_Installs.$E:.$E];&quot;Large&quot;;[LargeSupplier_Installs.$F:.$F];&quot;Smart&quot;;[LargeSupplier_Installs.$H:.$H];&quot;New Installs&quot;)" table:style-name="ce33">
            <text:p>2,969</text:p>
          </table:table-cell>
          <table:table-cell office:value-type="float" office:value="19906" table:formula="of:=SUMIFS([LargeSupplier_Installs.$I:.$I];[LargeSupplier_Installs.$A:.$A];[Table_3.$A22];[LargeSupplier_Installs.$D:.$D];&quot;Non-domestic&quot;;[LargeSupplier_Installs.$E:.$E];&quot;Large&quot;;[LargeSupplier_Installs.$F:.$F];&quot;Advanced&quot;;[LargeSupplier_Installs.$H:.$H];&quot;New Installs&quot;)" table:style-name="ce33">
            <text:p>19,906</text:p>
          </table:table-cell>
          <table:table-cell table:number-columns-repeated="2" table:style-name="ce33"/>
          <table:table-cell office:value-type="string" office:string-value="" table:formula="of:=TRIM(COM.MICROSOFT.XLOOKUP(1;([LargeSupplier_Installs.$A:.$A]=[.A22])*([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5</text:p>
          </table:table-cell>
          <table:table-cell office:value-type="float" office:value="3604" table:formula="of:=SUMIFS([LargeSupplier_Installs.$I:.$I];[LargeSupplier_Installs.$A:.$A];[Table_3.$A23];[LargeSupplier_Installs.$D:.$D];&quot;Non-domestic&quot;;[LargeSupplier_Installs.$E:.$E];&quot;Large&quot;;[LargeSupplier_Installs.$F:.$F];&quot;Smart&quot;;[LargeSupplier_Installs.$H:.$H];&quot;New Installs&quot;)" table:style-name="ce33">
            <text:p>3,604</text:p>
          </table:table-cell>
          <table:table-cell office:value-type="float" office:value="21903" table:formula="of:=SUMIFS([LargeSupplier_Installs.$I:.$I];[LargeSupplier_Installs.$A:.$A];[Table_3.$A23];[LargeSupplier_Installs.$D:.$D];&quot;Non-domestic&quot;;[LargeSupplier_Installs.$E:.$E];&quot;Large&quot;;[LargeSupplier_Installs.$F:.$F];&quot;Advanced&quot;;[LargeSupplier_Installs.$H:.$H];&quot;New Installs&quot;)" table:style-name="ce33">
            <text:p>21,903</text:p>
          </table:table-cell>
          <table:table-cell table:number-columns-repeated="2" table:style-name="ce33"/>
          <table:table-cell office:value-type="string" office:string-value="" table:formula="of:=TRIM(COM.MICROSOFT.XLOOKUP(1;([LargeSupplier_Installs.$A:.$A]=[.A23])*([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16</text:p>
          </table:table-cell>
          <table:table-cell office:value-type="float" office:value="3912" table:formula="of:=SUMIFS([LargeSupplier_Installs.$I:.$I];[LargeSupplier_Installs.$A:.$A];[Table_3.$A24];[LargeSupplier_Installs.$D:.$D];&quot;Non-domestic&quot;;[LargeSupplier_Installs.$E:.$E];&quot;Large&quot;;[LargeSupplier_Installs.$F:.$F];&quot;Smart&quot;;[LargeSupplier_Installs.$H:.$H];&quot;New Installs&quot;)" table:style-name="ce33">
            <text:p>3,912</text:p>
          </table:table-cell>
          <table:table-cell office:value-type="float" office:value="14963" table:formula="of:=SUMIFS([LargeSupplier_Installs.$I:.$I];[LargeSupplier_Installs.$A:.$A];[Table_3.$A24];[LargeSupplier_Installs.$D:.$D];&quot;Non-domestic&quot;;[LargeSupplier_Installs.$E:.$E];&quot;Large&quot;;[LargeSupplier_Installs.$F:.$F];&quot;Advanced&quot;;[LargeSupplier_Installs.$H:.$H];&quot;New Installs&quot;)" table:style-name="ce33">
            <text:p>14,963</text:p>
          </table:table-cell>
          <table:table-cell table:number-columns-repeated="2" table:style-name="ce33"/>
          <table:table-cell office:value-type="string" office:string-value="[Note 3]" table:formula="of:=TRIM(COM.MICROSOFT.XLOOKUP(1;([LargeSupplier_Installs.$A:.$A]=[.A24])*([LargeSupplier_Installs.$J:.$J]&lt;&gt;&quot;&quot;)*([LargeSupplier_Installs.$D:.$D]=&quot;Non-domestic&quot;);[LargeSupplier_Installs.$J:.$J];&quot;&quot;;0;1))" table:number-matrix-columns-spanned="1" table:number-matrix-rows-spanned="1" table:style-name="ce23">
            <text:p>[Note 3]</text:p>
          </table:table-cell>
          <table:table-cell table:number-columns-repeated="16378"/>
        </table:table-row>
        <table:table-row table:style-name="ro12">
          <table:table-cell office:value-type="string" table:style-name="ce16">
            <text:p>Q2 2016</text:p>
          </table:table-cell>
          <table:table-cell office:value-type="float" office:value="5417" table:formula="of:=SUMIFS([LargeSupplier_Installs.$I:.$I];[LargeSupplier_Installs.$A:.$A];[Table_3.$A25];[LargeSupplier_Installs.$D:.$D];&quot;Non-domestic&quot;;[LargeSupplier_Installs.$E:.$E];&quot;Large&quot;;[LargeSupplier_Installs.$F:.$F];&quot;Smart&quot;;[LargeSupplier_Installs.$H:.$H];&quot;New Installs&quot;)" table:style-name="ce33">
            <text:p>5,417</text:p>
          </table:table-cell>
          <table:table-cell office:value-type="float" office:value="11050" table:formula="of:=SUMIFS([LargeSupplier_Installs.$I:.$I];[LargeSupplier_Installs.$A:.$A];[Table_3.$A25];[LargeSupplier_Installs.$D:.$D];&quot;Non-domestic&quot;;[LargeSupplier_Installs.$E:.$E];&quot;Large&quot;;[LargeSupplier_Installs.$F:.$F];&quot;Advanced&quot;;[LargeSupplier_Installs.$H:.$H];&quot;New Installs&quot;)" table:style-name="ce33">
            <text:p>11,050</text:p>
          </table:table-cell>
          <table:table-cell table:number-columns-repeated="2" table:style-name="ce33"/>
          <table:table-cell office:value-type="string" office:string-value="[Note 4]" table:formula="of:=TRIM(COM.MICROSOFT.XLOOKUP(1;([LargeSupplier_Installs.$A:.$A]=[.A25])*([LargeSupplier_Installs.$J:.$J]&lt;&gt;&quot;&quot;)*([LargeSupplier_Installs.$D:.$D]=&quot;Non-domestic&quot;);[LargeSupplier_Installs.$J:.$J];&quot;&quot;;0;1))" table:number-matrix-columns-spanned="1" table:number-matrix-rows-spanned="1" table:style-name="ce23">
            <text:p>[Note 4]</text:p>
          </table:table-cell>
          <table:table-cell table:number-columns-repeated="16378"/>
        </table:table-row>
        <table:table-row table:style-name="ro12">
          <table:table-cell office:value-type="string" table:style-name="ce16">
            <text:p>Q3 2016</text:p>
          </table:table-cell>
          <table:table-cell office:value-type="float" office:value="5809" table:formula="of:=SUMIFS([LargeSupplier_Installs.$I:.$I];[LargeSupplier_Installs.$A:.$A];[Table_3.$A26];[LargeSupplier_Installs.$D:.$D];&quot;Non-domestic&quot;;[LargeSupplier_Installs.$E:.$E];&quot;Large&quot;;[LargeSupplier_Installs.$F:.$F];&quot;Smart&quot;;[LargeSupplier_Installs.$H:.$H];&quot;New Installs&quot;)" table:style-name="ce33">
            <text:p>5,809</text:p>
          </table:table-cell>
          <table:table-cell office:value-type="float" office:value="7769" table:formula="of:=SUMIFS([LargeSupplier_Installs.$I:.$I];[LargeSupplier_Installs.$A:.$A];[Table_3.$A26];[LargeSupplier_Installs.$D:.$D];&quot;Non-domestic&quot;;[LargeSupplier_Installs.$E:.$E];&quot;Large&quot;;[LargeSupplier_Installs.$F:.$F];&quot;Advanced&quot;;[LargeSupplier_Installs.$H:.$H];&quot;New Installs&quot;)" table:style-name="ce33">
            <text:p>7,769</text:p>
          </table:table-cell>
          <table:table-cell table:number-columns-repeated="2" table:style-name="ce33"/>
          <table:table-cell office:value-type="string" office:string-value="" table:formula="of:=TRIM(COM.MICROSOFT.XLOOKUP(1;([LargeSupplier_Installs.$A:.$A]=[.A26])*([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6</text:p>
          </table:table-cell>
          <table:table-cell office:value-type="float" office:value="4992" table:formula="of:=SUMIFS([LargeSupplier_Installs.$I:.$I];[LargeSupplier_Installs.$A:.$A];[Table_3.$A27];[LargeSupplier_Installs.$D:.$D];&quot;Non-domestic&quot;;[LargeSupplier_Installs.$E:.$E];&quot;Large&quot;;[LargeSupplier_Installs.$F:.$F];&quot;Smart&quot;;[LargeSupplier_Installs.$H:.$H];&quot;New Installs&quot;)" table:style-name="ce33">
            <text:p>4,992</text:p>
          </table:table-cell>
          <table:table-cell office:value-type="float" office:value="8273" table:formula="of:=SUMIFS([LargeSupplier_Installs.$I:.$I];[LargeSupplier_Installs.$A:.$A];[Table_3.$A27];[LargeSupplier_Installs.$D:.$D];&quot;Non-domestic&quot;;[LargeSupplier_Installs.$E:.$E];&quot;Large&quot;;[LargeSupplier_Installs.$F:.$F];&quot;Advanced&quot;;[LargeSupplier_Installs.$H:.$H];&quot;New Installs&quot;)" table:style-name="ce33">
            <text:p>8,273</text:p>
          </table:table-cell>
          <table:table-cell table:number-columns-repeated="2" table:style-name="ce33"/>
          <table:table-cell office:value-type="string" office:string-value="[Note 5]" table:formula="of:=TRIM(COM.MICROSOFT.XLOOKUP(1;([LargeSupplier_Installs.$A:.$A]=[.A27])*([LargeSupplier_Installs.$J:.$J]&lt;&gt;&quot;&quot;)*([LargeSupplier_Installs.$D:.$D]=&quot;Non-domestic&quot;);[LargeSupplier_Installs.$J:.$J];&quot;&quot;;0;1))" table:number-matrix-columns-spanned="1" table:number-matrix-rows-spanned="1" table:style-name="ce23">
            <text:p>[Note 5]</text:p>
          </table:table-cell>
          <table:table-cell table:number-columns-repeated="16378"/>
        </table:table-row>
        <table:table-row table:style-name="ro12">
          <table:table-cell office:value-type="string" table:style-name="ce16">
            <text:p>Q1 2017</text:p>
          </table:table-cell>
          <table:table-cell office:value-type="float" office:value="5259" table:formula="of:=SUMIFS([LargeSupplier_Installs.$I:.$I];[LargeSupplier_Installs.$A:.$A];[Table_3.$A28];[LargeSupplier_Installs.$D:.$D];&quot;Non-domestic&quot;;[LargeSupplier_Installs.$E:.$E];&quot;Large&quot;;[LargeSupplier_Installs.$F:.$F];&quot;Smart&quot;;[LargeSupplier_Installs.$H:.$H];&quot;New Installs&quot;)" table:style-name="ce33">
            <text:p>5,259</text:p>
          </table:table-cell>
          <table:table-cell office:value-type="float" office:value="8490" table:formula="of:=SUMIFS([LargeSupplier_Installs.$I:.$I];[LargeSupplier_Installs.$A:.$A];[Table_3.$A28];[LargeSupplier_Installs.$D:.$D];&quot;Non-domestic&quot;;[LargeSupplier_Installs.$E:.$E];&quot;Large&quot;;[LargeSupplier_Installs.$F:.$F];&quot;Advanced&quot;;[LargeSupplier_Installs.$H:.$H];&quot;New Installs&quot;)" table:style-name="ce33">
            <text:p>8,490</text:p>
          </table:table-cell>
          <table:table-cell table:number-columns-repeated="2" table:style-name="ce33"/>
          <table:table-cell office:value-type="string" office:string-value="" table:formula="of:=TRIM(COM.MICROSOFT.XLOOKUP(1;([LargeSupplier_Installs.$A:.$A]=[.A28])*([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17</text:p>
          </table:table-cell>
          <table:table-cell office:value-type="float" office:value="5319" table:formula="of:=SUMIFS([LargeSupplier_Installs.$I:.$I];[LargeSupplier_Installs.$A:.$A];[Table_3.$A29];[LargeSupplier_Installs.$D:.$D];&quot;Non-domestic&quot;;[LargeSupplier_Installs.$E:.$E];&quot;Large&quot;;[LargeSupplier_Installs.$F:.$F];&quot;Smart&quot;;[LargeSupplier_Installs.$H:.$H];&quot;New Installs&quot;)" table:style-name="ce33">
            <text:p>5,319</text:p>
          </table:table-cell>
          <table:table-cell office:value-type="float" office:value="8492" table:formula="of:=SUMIFS([LargeSupplier_Installs.$I:.$I];[LargeSupplier_Installs.$A:.$A];[Table_3.$A29];[LargeSupplier_Installs.$D:.$D];&quot;Non-domestic&quot;;[LargeSupplier_Installs.$E:.$E];&quot;Large&quot;;[LargeSupplier_Installs.$F:.$F];&quot;Advanced&quot;;[LargeSupplier_Installs.$H:.$H];&quot;New Installs&quot;)" table:style-name="ce33">
            <text:p>8,492</text:p>
          </table:table-cell>
          <table:table-cell table:number-columns-repeated="2" table:style-name="ce33"/>
          <table:table-cell office:value-type="string" office:string-value="" table:formula="of:=TRIM(COM.MICROSOFT.XLOOKUP(1;([LargeSupplier_Installs.$A:.$A]=[.A29])*([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7</text:p>
          </table:table-cell>
          <table:table-cell office:value-type="float" office:value="4849" table:formula="of:=SUMIFS([LargeSupplier_Installs.$I:.$I];[LargeSupplier_Installs.$A:.$A];[Table_3.$A30];[LargeSupplier_Installs.$D:.$D];&quot;Non-domestic&quot;;[LargeSupplier_Installs.$E:.$E];&quot;Large&quot;;[LargeSupplier_Installs.$F:.$F];&quot;Smart&quot;;[LargeSupplier_Installs.$H:.$H];&quot;New Installs&quot;)" table:style-name="ce33">
            <text:p>4,849</text:p>
          </table:table-cell>
          <table:table-cell office:value-type="float" office:value="10813" table:formula="of:=SUMIFS([LargeSupplier_Installs.$I:.$I];[LargeSupplier_Installs.$A:.$A];[Table_3.$A30];[LargeSupplier_Installs.$D:.$D];&quot;Non-domestic&quot;;[LargeSupplier_Installs.$E:.$E];&quot;Large&quot;;[LargeSupplier_Installs.$F:.$F];&quot;Advanced&quot;;[LargeSupplier_Installs.$H:.$H];&quot;New Installs&quot;)" table:style-name="ce33">
            <text:p>10,813</text:p>
          </table:table-cell>
          <table:table-cell table:number-columns-repeated="2" table:style-name="ce33"/>
          <table:table-cell office:value-type="string" office:string-value="" table:formula="of:=TRIM(COM.MICROSOFT.XLOOKUP(1;([LargeSupplier_Installs.$A:.$A]=[.A30])*([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7</text:p>
          </table:table-cell>
          <table:table-cell office:value-type="float" office:value="6620" table:formula="of:=SUMIFS([LargeSupplier_Installs.$I:.$I];[LargeSupplier_Installs.$A:.$A];[Table_3.$A31];[LargeSupplier_Installs.$D:.$D];&quot;Non-domestic&quot;;[LargeSupplier_Installs.$E:.$E];&quot;Large&quot;;[LargeSupplier_Installs.$F:.$F];&quot;Smart&quot;;[LargeSupplier_Installs.$H:.$H];&quot;New Installs&quot;)" table:style-name="ce33">
            <text:p>6,620</text:p>
          </table:table-cell>
          <table:table-cell office:value-type="float" office:value="10154" table:formula="of:=SUMIFS([LargeSupplier_Installs.$I:.$I];[LargeSupplier_Installs.$A:.$A];[Table_3.$A31];[LargeSupplier_Installs.$D:.$D];&quot;Non-domestic&quot;;[LargeSupplier_Installs.$E:.$E];&quot;Large&quot;;[LargeSupplier_Installs.$F:.$F];&quot;Advanced&quot;;[LargeSupplier_Installs.$H:.$H];&quot;New Installs&quot;)" table:style-name="ce33">
            <text:p>10,154</text:p>
          </table:table-cell>
          <table:table-cell table:number-columns-repeated="2" table:style-name="ce33"/>
          <table:table-cell office:value-type="string" office:string-value="[Notes 6, 7]" table:formula="of:=TRIM(COM.MICROSOFT.XLOOKUP(1;([LargeSupplier_Installs.$A:.$A]=[.A31])*([LargeSupplier_Installs.$J:.$J]&lt;&gt;&quot;&quot;)*([LargeSupplier_Installs.$D:.$D]=&quot;Non-domestic&quot;);[LargeSupplier_Installs.$J:.$J];&quot;&quot;;0;1))" table:number-matrix-columns-spanned="1" table:number-matrix-rows-spanned="1" table:style-name="ce23">
            <text:p>[Notes 6, 7]</text:p>
          </table:table-cell>
          <table:table-cell table:number-columns-repeated="16378"/>
        </table:table-row>
        <table:table-row table:style-name="ro12">
          <table:table-cell office:value-type="string" table:style-name="ce16">
            <text:p>Q1 2018</text:p>
          </table:table-cell>
          <table:table-cell office:value-type="float" office:value="5680" table:formula="of:=SUMIFS([LargeSupplier_Installs.$I:.$I];[LargeSupplier_Installs.$A:.$A];[Table_3.$A32];[LargeSupplier_Installs.$D:.$D];&quot;Non-domestic&quot;;[LargeSupplier_Installs.$E:.$E];&quot;Large&quot;;[LargeSupplier_Installs.$F:.$F];&quot;Smart&quot;;[LargeSupplier_Installs.$H:.$H];&quot;New Installs&quot;)" table:style-name="ce33">
            <text:p>5,680</text:p>
          </table:table-cell>
          <table:table-cell office:value-type="float" office:value="11635" table:formula="of:=SUMIFS([LargeSupplier_Installs.$I:.$I];[LargeSupplier_Installs.$A:.$A];[Table_3.$A32];[LargeSupplier_Installs.$D:.$D];&quot;Non-domestic&quot;;[LargeSupplier_Installs.$E:.$E];&quot;Large&quot;;[LargeSupplier_Installs.$F:.$F];&quot;Advanced&quot;;[LargeSupplier_Installs.$H:.$H];&quot;New Installs&quot;)" table:style-name="ce33">
            <text:p>11,635</text:p>
          </table:table-cell>
          <table:table-cell table:number-columns-repeated="2" table:style-name="ce33"/>
          <table:table-cell office:value-type="string" office:string-value="[Note 8]" table:formula="of:=TRIM(COM.MICROSOFT.XLOOKUP(1;([LargeSupplier_Installs.$A:.$A]=[.A32])*([LargeSupplier_Installs.$J:.$J]&lt;&gt;&quot;&quot;)*([LargeSupplier_Installs.$D:.$D]=&quot;Non-domestic&quot;);[LargeSupplier_Installs.$J:.$J];&quot;&quot;;0;1))" table:number-matrix-columns-spanned="1" table:number-matrix-rows-spanned="1" table:style-name="ce23">
            <text:p>[Note 8]</text:p>
          </table:table-cell>
          <table:table-cell table:number-columns-repeated="16378"/>
        </table:table-row>
        <table:table-row table:style-name="ro12">
          <table:table-cell office:value-type="string" table:style-name="ce16">
            <text:p>Q2 2018</text:p>
          </table:table-cell>
          <table:table-cell office:value-type="float" office:value="5308" table:formula="of:=SUMIFS([LargeSupplier_Installs.$I:.$I];[LargeSupplier_Installs.$A:.$A];[Table_3.$A33];[LargeSupplier_Installs.$D:.$D];&quot;Non-domestic&quot;;[LargeSupplier_Installs.$E:.$E];&quot;Large&quot;;[LargeSupplier_Installs.$F:.$F];&quot;Smart&quot;;[LargeSupplier_Installs.$H:.$H];&quot;New Installs&quot;)" table:style-name="ce33">
            <text:p>5,308</text:p>
          </table:table-cell>
          <table:table-cell office:value-type="float" office:value="12130" table:formula="of:=SUMIFS([LargeSupplier_Installs.$I:.$I];[LargeSupplier_Installs.$A:.$A];[Table_3.$A33];[LargeSupplier_Installs.$D:.$D];&quot;Non-domestic&quot;;[LargeSupplier_Installs.$E:.$E];&quot;Large&quot;;[LargeSupplier_Installs.$F:.$F];&quot;Advanced&quot;;[LargeSupplier_Installs.$H:.$H];&quot;New Installs&quot;)" table:style-name="ce33">
            <text:p>12,130</text:p>
          </table:table-cell>
          <table:table-cell table:number-columns-repeated="2" table:style-name="ce33"/>
          <table:table-cell office:value-type="string" office:string-value="" table:formula="of:=TRIM(COM.MICROSOFT.XLOOKUP(1;([LargeSupplier_Installs.$A:.$A]=[.A33])*([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8</text:p>
          </table:table-cell>
          <table:table-cell office:value-type="float" office:value="4349" table:formula="of:=SUMIFS([LargeSupplier_Installs.$I:.$I];[LargeSupplier_Installs.$A:.$A];[Table_3.$A34];[LargeSupplier_Installs.$D:.$D];&quot;Non-domestic&quot;;[LargeSupplier_Installs.$E:.$E];&quot;Large&quot;;[LargeSupplier_Installs.$F:.$F];&quot;Smart&quot;;[LargeSupplier_Installs.$H:.$H];&quot;New Installs&quot;)" table:style-name="ce33">
            <text:p>4,349</text:p>
          </table:table-cell>
          <table:table-cell office:value-type="float" office:value="14960" table:formula="of:=SUMIFS([LargeSupplier_Installs.$I:.$I];[LargeSupplier_Installs.$A:.$A];[Table_3.$A34];[LargeSupplier_Installs.$D:.$D];&quot;Non-domestic&quot;;[LargeSupplier_Installs.$E:.$E];&quot;Large&quot;;[LargeSupplier_Installs.$F:.$F];&quot;Advanced&quot;;[LargeSupplier_Installs.$H:.$H];&quot;New Installs&quot;)" table:style-name="ce33">
            <text:p>14,960</text:p>
          </table:table-cell>
          <table:table-cell table:number-columns-repeated="2" table:style-name="ce33"/>
          <table:table-cell office:value-type="string" office:string-value="" table:formula="of:=TRIM(COM.MICROSOFT.XLOOKUP(1;([LargeSupplier_Installs.$A:.$A]=[.A34])*([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8</text:p>
          </table:table-cell>
          <table:table-cell office:value-type="float" office:value="5430" table:formula="of:=SUMIFS([LargeSupplier_Installs.$I:.$I];[LargeSupplier_Installs.$A:.$A];[Table_3.$A35];[LargeSupplier_Installs.$D:.$D];&quot;Non-domestic&quot;;[LargeSupplier_Installs.$E:.$E];&quot;Large&quot;;[LargeSupplier_Installs.$F:.$F];&quot;Smart&quot;;[LargeSupplier_Installs.$H:.$H];&quot;New Installs&quot;)" table:style-name="ce33">
            <text:p>5,430</text:p>
          </table:table-cell>
          <table:table-cell office:value-type="float" office:value="18455" table:formula="of:=SUMIFS([LargeSupplier_Installs.$I:.$I];[LargeSupplier_Installs.$A:.$A];[Table_3.$A35];[LargeSupplier_Installs.$D:.$D];&quot;Non-domestic&quot;;[LargeSupplier_Installs.$E:.$E];&quot;Large&quot;;[LargeSupplier_Installs.$F:.$F];&quot;Advanced&quot;;[LargeSupplier_Installs.$H:.$H];&quot;New Installs&quot;)" table:style-name="ce33">
            <text:p>18,455</text:p>
          </table:table-cell>
          <table:table-cell table:number-columns-repeated="2" table:style-name="ce33"/>
          <table:table-cell office:value-type="string" office:string-value="[Note 9]" table:formula="of:=TRIM(COM.MICROSOFT.XLOOKUP(1;([LargeSupplier_Installs.$A:.$A]=[.A35])*([LargeSupplier_Installs.$J:.$J]&lt;&gt;&quot;&quot;)*([LargeSupplier_Installs.$D:.$D]=&quot;Non-domestic&quot;);[LargeSupplier_Installs.$J:.$J];&quot;&quot;;0;1))" table:number-matrix-columns-spanned="1" table:number-matrix-rows-spanned="1" table:style-name="ce23">
            <text:p>[Note 9]</text:p>
          </table:table-cell>
          <table:table-cell table:number-columns-repeated="16378"/>
        </table:table-row>
        <table:table-row table:style-name="ro12">
          <table:table-cell office:value-type="string" table:style-name="ce16">
            <text:p>Q1 2019</text:p>
          </table:table-cell>
          <table:table-cell office:value-type="float" office:value="4390" table:formula="of:=SUMIFS([LargeSupplier_Installs.$I:.$I];[LargeSupplier_Installs.$A:.$A];[Table_3.$A36];[LargeSupplier_Installs.$D:.$D];&quot;Non-domestic&quot;;[LargeSupplier_Installs.$E:.$E];&quot;Large&quot;;[LargeSupplier_Installs.$F:.$F];&quot;Smart&quot;;[LargeSupplier_Installs.$H:.$H];&quot;New Installs&quot;)" table:style-name="ce33">
            <text:p>4,390</text:p>
          </table:table-cell>
          <table:table-cell office:value-type="float" office:value="14140" table:formula="of:=SUMIFS([LargeSupplier_Installs.$I:.$I];[LargeSupplier_Installs.$A:.$A];[Table_3.$A36];[LargeSupplier_Installs.$D:.$D];&quot;Non-domestic&quot;;[LargeSupplier_Installs.$E:.$E];&quot;Large&quot;;[LargeSupplier_Installs.$F:.$F];&quot;Advanced&quot;;[LargeSupplier_Installs.$H:.$H];&quot;New Installs&quot;)" table:style-name="ce33">
            <text:p>14,140</text:p>
          </table:table-cell>
          <table:table-cell table:number-columns-repeated="2" table:style-name="ce33"/>
          <table:table-cell office:value-type="string" office:string-value="[Note 11]" table:formula="of:=TRIM(COM.MICROSOFT.XLOOKUP(1;([LargeSupplier_Installs.$A:.$A]=[.A36])*([LargeSupplier_Installs.$J:.$J]&lt;&gt;&quot;&quot;)*([LargeSupplier_Installs.$D:.$D]=&quot;Non-domestic&quot;);[LargeSupplier_Installs.$J:.$J];&quot;&quot;;0;1))" table:number-matrix-columns-spanned="1" table:number-matrix-rows-spanned="1" table:style-name="ce23">
            <text:p>[Note 11]</text:p>
          </table:table-cell>
          <table:table-cell table:number-columns-repeated="16378"/>
        </table:table-row>
        <table:table-row table:style-name="ro12">
          <table:table-cell office:value-type="string" table:style-name="ce16">
            <text:p>Q2 2019</text:p>
          </table:table-cell>
          <table:table-cell office:value-type="float" office:value="5714" table:formula="of:=SUMIFS([LargeSupplier_Installs.$I:.$I];[LargeSupplier_Installs.$A:.$A];[Table_3.$A37];[LargeSupplier_Installs.$D:.$D];&quot;Non-domestic&quot;;[LargeSupplier_Installs.$E:.$E];&quot;Large&quot;;[LargeSupplier_Installs.$F:.$F];&quot;Smart&quot;;[LargeSupplier_Installs.$H:.$H];&quot;New Installs&quot;)" table:style-name="ce33">
            <text:p>5,714</text:p>
          </table:table-cell>
          <table:table-cell office:value-type="float" office:value="16561" table:formula="of:=SUMIFS([LargeSupplier_Installs.$I:.$I];[LargeSupplier_Installs.$A:.$A];[Table_3.$A37];[LargeSupplier_Installs.$D:.$D];&quot;Non-domestic&quot;;[LargeSupplier_Installs.$E:.$E];&quot;Large&quot;;[LargeSupplier_Installs.$F:.$F];&quot;Advanced&quot;;[LargeSupplier_Installs.$H:.$H];&quot;New Installs&quot;)" table:style-name="ce33">
            <text:p>16,561</text:p>
          </table:table-cell>
          <table:table-cell table:number-columns-repeated="2" table:style-name="ce33"/>
          <table:table-cell office:value-type="string" office:string-value="" table:formula="of:=TRIM(COM.MICROSOFT.XLOOKUP(1;([LargeSupplier_Installs.$A:.$A]=[.A37])*([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19</text:p>
          </table:table-cell>
          <table:table-cell office:value-type="float" office:value="6616" table:formula="of:=SUMIFS([LargeSupplier_Installs.$I:.$I];[LargeSupplier_Installs.$A:.$A];[Table_3.$A38];[LargeSupplier_Installs.$D:.$D];&quot;Non-domestic&quot;;[LargeSupplier_Installs.$E:.$E];&quot;Large&quot;;[LargeSupplier_Installs.$F:.$F];&quot;Smart&quot;;[LargeSupplier_Installs.$H:.$H];&quot;New Installs&quot;)" table:style-name="ce33">
            <text:p>6,616</text:p>
          </table:table-cell>
          <table:table-cell office:value-type="float" office:value="14230" table:formula="of:=SUMIFS([LargeSupplier_Installs.$I:.$I];[LargeSupplier_Installs.$A:.$A];[Table_3.$A38];[LargeSupplier_Installs.$D:.$D];&quot;Non-domestic&quot;;[LargeSupplier_Installs.$E:.$E];&quot;Large&quot;;[LargeSupplier_Installs.$F:.$F];&quot;Advanced&quot;;[LargeSupplier_Installs.$H:.$H];&quot;New Installs&quot;)" table:style-name="ce33">
            <text:p>14,230</text:p>
          </table:table-cell>
          <table:table-cell table:number-columns-repeated="2" table:style-name="ce33"/>
          <table:table-cell office:value-type="string" office:string-value="" table:formula="of:=TRIM(COM.MICROSOFT.XLOOKUP(1;([LargeSupplier_Installs.$A:.$A]=[.A38])*([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19</text:p>
          </table:table-cell>
          <table:table-cell office:value-type="float" office:value="12139" table:formula="of:=SUMIFS([LargeSupplier_Installs.$I:.$I];[LargeSupplier_Installs.$A:.$A];[Table_3.$A39];[LargeSupplier_Installs.$D:.$D];&quot;Non-domestic&quot;;[LargeSupplier_Installs.$E:.$E];&quot;Large&quot;;[LargeSupplier_Installs.$F:.$F];&quot;Smart&quot;;[LargeSupplier_Installs.$H:.$H];&quot;New Installs&quot;)" table:style-name="ce33">
            <text:p>12,139</text:p>
          </table:table-cell>
          <table:table-cell office:value-type="float" office:value="19834" table:formula="of:=SUMIFS([LargeSupplier_Installs.$I:.$I];[LargeSupplier_Installs.$A:.$A];[Table_3.$A39];[LargeSupplier_Installs.$D:.$D];&quot;Non-domestic&quot;;[LargeSupplier_Installs.$E:.$E];&quot;Large&quot;;[LargeSupplier_Installs.$F:.$F];&quot;Advanced&quot;;[LargeSupplier_Installs.$H:.$H];&quot;New Installs&quot;)" table:style-name="ce33">
            <text:p>19,834</text:p>
          </table:table-cell>
          <table:table-cell table:number-columns-repeated="2" table:style-name="ce33"/>
          <table:table-cell office:value-type="string" office:string-value="[Notes 12, 13]" table:formula="of:=TRIM(COM.MICROSOFT.XLOOKUP(1;([LargeSupplier_Installs.$A:.$A]=[.A39])*([LargeSupplier_Installs.$J:.$J]&lt;&gt;&quot;&quot;)*([LargeSupplier_Installs.$D:.$D]=&quot;Non-domestic&quot;);[LargeSupplier_Installs.$J:.$J];&quot;&quot;;0;1))" table:number-matrix-columns-spanned="1" table:number-matrix-rows-spanned="1" table:style-name="ce23">
            <text:p>[Notes 12, 13]</text:p>
          </table:table-cell>
          <table:table-cell table:number-columns-repeated="16378"/>
        </table:table-row>
        <table:table-row table:style-name="ro12">
          <table:table-cell office:value-type="string" table:style-name="ce16">
            <text:p>Q1 2020</text:p>
          </table:table-cell>
          <table:table-cell office:value-type="float" office:value="11564" table:formula="of:=SUMIFS([LargeSupplier_Installs.$I:.$I];[LargeSupplier_Installs.$A:.$A];[Table_3.$A40];[LargeSupplier_Installs.$D:.$D];&quot;Non-domestic&quot;;[LargeSupplier_Installs.$E:.$E];&quot;Large&quot;;[LargeSupplier_Installs.$F:.$F];&quot;Smart&quot;;[LargeSupplier_Installs.$H:.$H];&quot;New Installs&quot;)" table:style-name="ce33">
            <text:p>11,564</text:p>
          </table:table-cell>
          <table:table-cell office:value-type="float" office:value="10452" table:formula="of:=SUMIFS([LargeSupplier_Installs.$I:.$I];[LargeSupplier_Installs.$A:.$A];[Table_3.$A40];[LargeSupplier_Installs.$D:.$D];&quot;Non-domestic&quot;;[LargeSupplier_Installs.$E:.$E];&quot;Large&quot;;[LargeSupplier_Installs.$F:.$F];&quot;Advanced&quot;;[LargeSupplier_Installs.$H:.$H];&quot;New Installs&quot;)" table:style-name="ce33">
            <text:p>10,452</text:p>
          </table:table-cell>
          <table:table-cell table:number-columns-repeated="2" table:style-name="ce33"/>
          <table:table-cell office:value-type="string" office:string-value="" table:formula="of:=TRIM(COM.MICROSOFT.XLOOKUP(1;([LargeSupplier_Installs.$A:.$A]=[.A40])*([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0</text:p>
          </table:table-cell>
          <table:table-cell office:value-type="float" office:value="1148" table:formula="of:=SUMIFS([LargeSupplier_Installs.$I:.$I];[LargeSupplier_Installs.$A:.$A];[Table_3.$A41];[LargeSupplier_Installs.$D:.$D];&quot;Non-domestic&quot;;[LargeSupplier_Installs.$E:.$E];&quot;Large&quot;;[LargeSupplier_Installs.$F:.$F];&quot;Smart&quot;;[LargeSupplier_Installs.$H:.$H];&quot;New Installs&quot;)" table:style-name="ce33">
            <text:p>1,148</text:p>
          </table:table-cell>
          <table:table-cell office:value-type="float" office:value="917" table:formula="of:=SUMIFS([LargeSupplier_Installs.$I:.$I];[LargeSupplier_Installs.$A:.$A];[Table_3.$A41];[LargeSupplier_Installs.$D:.$D];&quot;Non-domestic&quot;;[LargeSupplier_Installs.$E:.$E];&quot;Large&quot;;[LargeSupplier_Installs.$F:.$F];&quot;Advanced&quot;;[LargeSupplier_Installs.$H:.$H];&quot;New Installs&quot;)" table:style-name="ce33">
            <text:p>917</text:p>
          </table:table-cell>
          <table:table-cell table:number-columns-repeated="2" table:style-name="ce33"/>
          <table:table-cell office:value-type="string" office:string-value="" table:formula="of:=TRIM(COM.MICROSOFT.XLOOKUP(1;([LargeSupplier_Installs.$A:.$A]=[.A41])*([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0</text:p>
          </table:table-cell>
          <table:table-cell office:value-type="float" office:value="13762" table:formula="of:=SUMIFS([LargeSupplier_Installs.$I:.$I];[LargeSupplier_Installs.$A:.$A];[Table_3.$A42];[LargeSupplier_Installs.$D:.$D];&quot;Non-domestic&quot;;[LargeSupplier_Installs.$E:.$E];&quot;Large&quot;;[LargeSupplier_Installs.$F:.$F];&quot;Smart&quot;;[LargeSupplier_Installs.$H:.$H];&quot;New Installs&quot;)" table:style-name="ce33">
            <text:p>13,762</text:p>
          </table:table-cell>
          <table:table-cell office:value-type="float" office:value="6831" table:formula="of:=SUMIFS([LargeSupplier_Installs.$I:.$I];[LargeSupplier_Installs.$A:.$A];[Table_3.$A42];[LargeSupplier_Installs.$D:.$D];&quot;Non-domestic&quot;;[LargeSupplier_Installs.$E:.$E];&quot;Large&quot;;[LargeSupplier_Installs.$F:.$F];&quot;Advanced&quot;;[LargeSupplier_Installs.$H:.$H];&quot;New Installs&quot;)" table:style-name="ce33">
            <text:p>6,831</text:p>
          </table:table-cell>
          <table:table-cell table:number-columns-repeated="2" table:style-name="ce33"/>
          <table:table-cell office:value-type="string" office:string-value="" table:formula="of:=TRIM(COM.MICROSOFT.XLOOKUP(1;([LargeSupplier_Installs.$A:.$A]=[.A42])*([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20</text:p>
          </table:table-cell>
          <table:table-cell office:value-type="float" office:value="18688" table:formula="of:=SUMIFS([LargeSupplier_Installs.$I:.$I];[LargeSupplier_Installs.$A:.$A];[Table_3.$A43];[LargeSupplier_Installs.$D:.$D];&quot;Non-domestic&quot;;[LargeSupplier_Installs.$E:.$E];&quot;Large&quot;;[LargeSupplier_Installs.$F:.$F];&quot;Smart&quot;;[LargeSupplier_Installs.$H:.$H];&quot;New Installs&quot;)" table:style-name="ce33">
            <text:p>18,688</text:p>
          </table:table-cell>
          <table:table-cell office:value-type="float" office:value="9607" table:formula="of:=SUMIFS([LargeSupplier_Installs.$I:.$I];[LargeSupplier_Installs.$A:.$A];[Table_3.$A43];[LargeSupplier_Installs.$D:.$D];&quot;Non-domestic&quot;;[LargeSupplier_Installs.$E:.$E];&quot;Large&quot;;[LargeSupplier_Installs.$F:.$F];&quot;Advanced&quot;;[LargeSupplier_Installs.$H:.$H];&quot;New Installs&quot;)" table:style-name="ce33">
            <text:p>9,607</text:p>
          </table:table-cell>
          <table:table-cell table:number-columns-repeated="2" table:style-name="ce33"/>
          <table:table-cell office:value-type="string" office:string-value="[Note 18]" table:formula="of:=TRIM(COM.MICROSOFT.XLOOKUP(1;([LargeSupplier_Installs.$A:.$A]=[.A43])*([LargeSupplier_Installs.$J:.$J]&lt;&gt;&quot;&quot;)*([LargeSupplier_Installs.$D:.$D]=&quot;Non-domestic&quot;);[LargeSupplier_Installs.$J:.$J];&quot;&quot;;0;1))" table:number-matrix-columns-spanned="1" table:number-matrix-rows-spanned="1" table:style-name="ce23">
            <text:p>[Note 18]</text:p>
          </table:table-cell>
          <table:table-cell table:number-columns-repeated="16378"/>
        </table:table-row>
        <table:table-row table:style-name="ro12">
          <table:table-cell office:value-type="string" table:style-name="ce16">
            <text:p>Q1 2021</text:p>
          </table:table-cell>
          <table:table-cell office:value-type="float" office:value="17911" table:formula="of:=SUMIFS([LargeSupplier_Installs.$I:.$I];[LargeSupplier_Installs.$A:.$A];[Table_3.$A44];[LargeSupplier_Installs.$D:.$D];&quot;Non-domestic&quot;;[LargeSupplier_Installs.$E:.$E];&quot;Large&quot;;[LargeSupplier_Installs.$F:.$F];&quot;Smart&quot;;[LargeSupplier_Installs.$H:.$H];&quot;New Installs&quot;)" table:style-name="ce33">
            <text:p>17,911</text:p>
          </table:table-cell>
          <table:table-cell office:value-type="float" office:value="7247" table:formula="of:=SUMIFS([LargeSupplier_Installs.$I:.$I];[LargeSupplier_Installs.$A:.$A];[Table_3.$A44];[LargeSupplier_Installs.$D:.$D];&quot;Non-domestic&quot;;[LargeSupplier_Installs.$E:.$E];&quot;Large&quot;;[LargeSupplier_Installs.$F:.$F];&quot;Advanced&quot;;[LargeSupplier_Installs.$H:.$H];&quot;New Installs&quot;)" table:style-name="ce33">
            <text:p>7,247</text:p>
          </table:table-cell>
          <table:table-cell table:number-columns-repeated="2" table:style-name="ce33"/>
          <table:table-cell office:value-type="string" office:string-value="" table:formula="of:=TRIM(COM.MICROSOFT.XLOOKUP(1;([LargeSupplier_Installs.$A:.$A]=[.A44])*([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1</text:p>
          </table:table-cell>
          <table:table-cell office:value-type="float" office:value="22529" table:formula="of:=SUMIFS([LargeSupplier_Installs.$I:.$I];[LargeSupplier_Installs.$A:.$A];[Table_3.$A45];[LargeSupplier_Installs.$D:.$D];&quot;Non-domestic&quot;;[LargeSupplier_Installs.$E:.$E];&quot;Large&quot;;[LargeSupplier_Installs.$F:.$F];&quot;Smart&quot;;[LargeSupplier_Installs.$H:.$H];&quot;New Installs&quot;)" table:style-name="ce33">
            <text:p>22,529</text:p>
          </table:table-cell>
          <table:table-cell office:value-type="float" office:value="10531" table:formula="of:=SUMIFS([LargeSupplier_Installs.$I:.$I];[LargeSupplier_Installs.$A:.$A];[Table_3.$A45];[LargeSupplier_Installs.$D:.$D];&quot;Non-domestic&quot;;[LargeSupplier_Installs.$E:.$E];&quot;Large&quot;;[LargeSupplier_Installs.$F:.$F];&quot;Advanced&quot;;[LargeSupplier_Installs.$H:.$H];&quot;New Installs&quot;)" table:style-name="ce33">
            <text:p>10,531</text:p>
          </table:table-cell>
          <table:table-cell table:number-columns-repeated="2" table:style-name="ce33"/>
          <table:table-cell office:value-type="string" office:string-value="" table:formula="of:=TRIM(COM.MICROSOFT.XLOOKUP(1;([LargeSupplier_Installs.$A:.$A]=[.A45])*([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1</text:p>
          </table:table-cell>
          <table:table-cell office:value-type="float" office:value="25163" table:formula="of:=SUMIFS([LargeSupplier_Installs.$I:.$I];[LargeSupplier_Installs.$A:.$A];[Table_3.$A46];[LargeSupplier_Installs.$D:.$D];&quot;Non-domestic&quot;;[LargeSupplier_Installs.$E:.$E];&quot;Large&quot;;[LargeSupplier_Installs.$F:.$F];&quot;Smart&quot;;[LargeSupplier_Installs.$H:.$H];&quot;New Installs&quot;)" table:style-name="ce33">
            <text:p>25,163</text:p>
          </table:table-cell>
          <table:table-cell office:value-type="float" office:value="5857" table:formula="of:=SUMIFS([LargeSupplier_Installs.$I:.$I];[LargeSupplier_Installs.$A:.$A];[Table_3.$A46];[LargeSupplier_Installs.$D:.$D];&quot;Non-domestic&quot;;[LargeSupplier_Installs.$E:.$E];&quot;Large&quot;;[LargeSupplier_Installs.$F:.$F];&quot;Advanced&quot;;[LargeSupplier_Installs.$H:.$H];&quot;New Installs&quot;)" table:style-name="ce33">
            <text:p>5,857</text:p>
          </table:table-cell>
          <table:table-cell table:number-columns-repeated="2" table:style-name="ce33"/>
          <table:table-cell office:value-type="string" office:string-value="[Note 20]" table:formula="of:=TRIM(COM.MICROSOFT.XLOOKUP(1;([LargeSupplier_Installs.$A:.$A]=[.A46])*([LargeSupplier_Installs.$J:.$J]&lt;&gt;&quot;&quot;)*([LargeSupplier_Installs.$D:.$D]=&quot;Non-domestic&quot;);[LargeSupplier_Installs.$J:.$J];&quot;&quot;;0;1))" table:number-matrix-columns-spanned="1" table:number-matrix-rows-spanned="1" table:style-name="ce23">
            <text:p>[Note 20]</text:p>
          </table:table-cell>
          <table:table-cell table:number-columns-repeated="16378"/>
        </table:table-row>
        <table:table-row table:style-name="ro12">
          <table:table-cell office:value-type="string" table:style-name="ce16">
            <text:p>Q4 2021</text:p>
          </table:table-cell>
          <table:table-cell office:value-type="float" office:value="19567" table:formula="of:=SUMIFS([LargeSupplier_Installs.$I:.$I];[LargeSupplier_Installs.$A:.$A];[Table_3.$A47];[LargeSupplier_Installs.$D:.$D];&quot;Non-domestic&quot;;[LargeSupplier_Installs.$E:.$E];&quot;Large&quot;;[LargeSupplier_Installs.$F:.$F];&quot;Smart&quot;;[LargeSupplier_Installs.$H:.$H];&quot;New Installs&quot;)" table:style-name="ce33">
            <text:p>19,567</text:p>
          </table:table-cell>
          <table:table-cell office:value-type="float" office:value="5346" table:formula="of:=SUMIFS([LargeSupplier_Installs.$I:.$I];[LargeSupplier_Installs.$A:.$A];[Table_3.$A47];[LargeSupplier_Installs.$D:.$D];&quot;Non-domestic&quot;;[LargeSupplier_Installs.$E:.$E];&quot;Large&quot;;[LargeSupplier_Installs.$F:.$F];&quot;Advanced&quot;;[LargeSupplier_Installs.$H:.$H];&quot;New Installs&quot;)" table:style-name="ce33">
            <text:p>5,346</text:p>
          </table:table-cell>
          <table:table-cell table:number-columns-repeated="2" table:style-name="ce33"/>
          <table:table-cell office:value-type="string" office:string-value="" table:formula="of:=TRIM(COM.MICROSOFT.XLOOKUP(1;([LargeSupplier_Installs.$A:.$A]=[.A47])*([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22</text:p>
          </table:table-cell>
          <table:table-cell office:value-type="float" office:value="20787" table:formula="of:=SUMIFS([LargeSupplier_Installs.$I:.$I];[LargeSupplier_Installs.$A:.$A];[Table_3.$A48];[LargeSupplier_Installs.$D:.$D];&quot;Non-domestic&quot;;[LargeSupplier_Installs.$E:.$E];&quot;Large&quot;;[LargeSupplier_Installs.$F:.$F];&quot;Smart&quot;;[LargeSupplier_Installs.$H:.$H];&quot;New Installs&quot;)" table:style-name="ce33">
            <text:p>20,787</text:p>
          </table:table-cell>
          <table:table-cell office:value-type="float" office:value="5333" table:formula="of:=SUMIFS([LargeSupplier_Installs.$I:.$I];[LargeSupplier_Installs.$A:.$A];[Table_3.$A48];[LargeSupplier_Installs.$D:.$D];&quot;Non-domestic&quot;;[LargeSupplier_Installs.$E:.$E];&quot;Large&quot;;[LargeSupplier_Installs.$F:.$F];&quot;Advanced&quot;;[LargeSupplier_Installs.$H:.$H];&quot;New Installs&quot;)" table:style-name="ce33">
            <text:p>5,333</text:p>
          </table:table-cell>
          <table:table-cell office:value-type="float" office:value="935" table:formula="of:=SUMIFS([LargeSupplier_Installs.$I:.$I];[LargeSupplier_Installs.$A:.$A];[Table_3.$A48];[LargeSupplier_Installs.$D:.$D];&quot;Non-domestic&quot;;[LargeSupplier_Installs.$E:.$E];&quot;Large&quot;;[LargeSupplier_Installs.$F:.$F];&quot;Smart&quot;;[LargeSupplier_Installs.$H:.$H];&quot;Replacements&quot;)" table:style-name="ce33">
            <text:p>935</text:p>
          </table:table-cell>
          <table:table-cell office:value-type="float" office:value="867" table:formula="of:=SUMIFS([LargeSupplier_Installs.$I:.$I];[LargeSupplier_Installs.$A:.$A];[Table_3.$A48];[LargeSupplier_Installs.$D:.$D];&quot;Non-domestic&quot;;[LargeSupplier_Installs.$E:.$E];&quot;Large&quot;;[LargeSupplier_Installs.$F:.$F];&quot;Advanced&quot;;[LargeSupplier_Installs.$H:.$H];&quot;Replacements&quot;)" table:style-name="ce33">
            <text:p>867</text:p>
          </table:table-cell>
          <table:table-cell office:value-type="string" office:string-value="[Note 25]" table:formula="of:=TRIM(COM.MICROSOFT.XLOOKUP(1;([LargeSupplier_Installs.$A:.$A]=[.A48])*([LargeSupplier_Installs.$J:.$J]&lt;&gt;&quot;&quot;)*([LargeSupplier_Installs.$D:.$D]=&quot;Non-domestic&quot;);[LargeSupplier_Installs.$J:.$J];&quot;&quot;;0;1))" table:number-matrix-columns-spanned="1" table:number-matrix-rows-spanned="1" table:style-name="ce23">
            <text:p>[Note 25]</text:p>
          </table:table-cell>
          <table:table-cell table:number-columns-repeated="16378"/>
        </table:table-row>
        <table:table-row table:style-name="ro12">
          <table:table-cell office:value-type="string" table:style-name="ce16">
            <text:p>Q2 2022</text:p>
          </table:table-cell>
          <table:table-cell office:value-type="float" office:value="22433" table:formula="of:=SUMIFS([LargeSupplier_Installs.$I:.$I];[LargeSupplier_Installs.$A:.$A];[Table_3.$A49];[LargeSupplier_Installs.$D:.$D];&quot;Non-domestic&quot;;[LargeSupplier_Installs.$E:.$E];&quot;Large&quot;;[LargeSupplier_Installs.$F:.$F];&quot;Smart&quot;;[LargeSupplier_Installs.$H:.$H];&quot;New Installs&quot;)" table:style-name="ce33">
            <text:p>22,433</text:p>
          </table:table-cell>
          <table:table-cell office:value-type="float" office:value="6125" table:formula="of:=SUMIFS([LargeSupplier_Installs.$I:.$I];[LargeSupplier_Installs.$A:.$A];[Table_3.$A49];[LargeSupplier_Installs.$D:.$D];&quot;Non-domestic&quot;;[LargeSupplier_Installs.$E:.$E];&quot;Large&quot;;[LargeSupplier_Installs.$F:.$F];&quot;Advanced&quot;;[LargeSupplier_Installs.$H:.$H];&quot;New Installs&quot;)" table:style-name="ce33">
            <text:p>6,125</text:p>
          </table:table-cell>
          <table:table-cell office:value-type="float" office:value="923" table:formula="of:=SUMIFS([LargeSupplier_Installs.$I:.$I];[LargeSupplier_Installs.$A:.$A];[Table_3.$A49];[LargeSupplier_Installs.$D:.$D];&quot;Non-domestic&quot;;[LargeSupplier_Installs.$E:.$E];&quot;Large&quot;;[LargeSupplier_Installs.$F:.$F];&quot;Smart&quot;;[LargeSupplier_Installs.$H:.$H];&quot;Replacements&quot;)" table:style-name="ce33">
            <text:p>923</text:p>
          </table:table-cell>
          <table:table-cell office:value-type="float" office:value="921" table:formula="of:=SUMIFS([LargeSupplier_Installs.$I:.$I];[LargeSupplier_Installs.$A:.$A];[Table_3.$A49];[LargeSupplier_Installs.$D:.$D];&quot;Non-domestic&quot;;[LargeSupplier_Installs.$E:.$E];&quot;Large&quot;;[LargeSupplier_Installs.$F:.$F];&quot;Advanced&quot;;[LargeSupplier_Installs.$H:.$H];&quot;Replacements&quot;)" table:style-name="ce33">
            <text:p>921</text:p>
          </table:table-cell>
          <table:table-cell office:value-type="string" office:string-value="" table:formula="of:=TRIM(COM.MICROSOFT.XLOOKUP(1;([LargeSupplier_Installs.$A:.$A]=[.A49])*([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2</text:p>
          </table:table-cell>
          <table:table-cell office:value-type="float" office:value="24301" table:formula="of:=SUMIFS([LargeSupplier_Installs.$I:.$I];[LargeSupplier_Installs.$A:.$A];[Table_3.$A50];[LargeSupplier_Installs.$D:.$D];&quot;Non-domestic&quot;;[LargeSupplier_Installs.$E:.$E];&quot;Large&quot;;[LargeSupplier_Installs.$F:.$F];&quot;Smart&quot;;[LargeSupplier_Installs.$H:.$H];&quot;New Installs&quot;)" table:style-name="ce33">
            <text:p>24,301</text:p>
          </table:table-cell>
          <table:table-cell office:value-type="float" office:value="5443" table:formula="of:=SUMIFS([LargeSupplier_Installs.$I:.$I];[LargeSupplier_Installs.$A:.$A];[Table_3.$A50];[LargeSupplier_Installs.$D:.$D];&quot;Non-domestic&quot;;[LargeSupplier_Installs.$E:.$E];&quot;Large&quot;;[LargeSupplier_Installs.$F:.$F];&quot;Advanced&quot;;[LargeSupplier_Installs.$H:.$H];&quot;New Installs&quot;)" table:style-name="ce33">
            <text:p>5,443</text:p>
          </table:table-cell>
          <table:table-cell office:value-type="float" office:value="1244" table:formula="of:=SUMIFS([LargeSupplier_Installs.$I:.$I];[LargeSupplier_Installs.$A:.$A];[Table_3.$A50];[LargeSupplier_Installs.$D:.$D];&quot;Non-domestic&quot;;[LargeSupplier_Installs.$E:.$E];&quot;Large&quot;;[LargeSupplier_Installs.$F:.$F];&quot;Smart&quot;;[LargeSupplier_Installs.$H:.$H];&quot;Replacements&quot;)" table:style-name="ce33">
            <text:p>1,244</text:p>
          </table:table-cell>
          <table:table-cell office:value-type="float" office:value="604" table:formula="of:=SUMIFS([LargeSupplier_Installs.$I:.$I];[LargeSupplier_Installs.$A:.$A];[Table_3.$A50];[LargeSupplier_Installs.$D:.$D];&quot;Non-domestic&quot;;[LargeSupplier_Installs.$E:.$E];&quot;Large&quot;;[LargeSupplier_Installs.$F:.$F];&quot;Advanced&quot;;[LargeSupplier_Installs.$H:.$H];&quot;Replacements&quot;)" table:style-name="ce33">
            <text:p>604</text:p>
          </table:table-cell>
          <table:table-cell office:value-type="string" office:string-value="" table:formula="of:=TRIM(COM.MICROSOFT.XLOOKUP(1;([LargeSupplier_Installs.$A:.$A]=[.A50])*([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22</text:p>
          </table:table-cell>
          <table:table-cell office:value-type="float" office:value="25390" table:formula="of:=SUMIFS([LargeSupplier_Installs.$I:.$I];[LargeSupplier_Installs.$A:.$A];[Table_3.$A51];[LargeSupplier_Installs.$D:.$D];&quot;Non-domestic&quot;;[LargeSupplier_Installs.$E:.$E];&quot;Large&quot;;[LargeSupplier_Installs.$F:.$F];&quot;Smart&quot;;[LargeSupplier_Installs.$H:.$H];&quot;New Installs&quot;)" table:style-name="ce33">
            <text:p>25,390</text:p>
          </table:table-cell>
          <table:table-cell office:value-type="float" office:value="4304" table:formula="of:=SUMIFS([LargeSupplier_Installs.$I:.$I];[LargeSupplier_Installs.$A:.$A];[Table_3.$A51];[LargeSupplier_Installs.$D:.$D];&quot;Non-domestic&quot;;[LargeSupplier_Installs.$E:.$E];&quot;Large&quot;;[LargeSupplier_Installs.$F:.$F];&quot;Advanced&quot;;[LargeSupplier_Installs.$H:.$H];&quot;New Installs&quot;)" table:style-name="ce33">
            <text:p>4,304</text:p>
          </table:table-cell>
          <table:table-cell office:value-type="float" office:value="1049" table:formula="of:=SUMIFS([LargeSupplier_Installs.$I:.$I];[LargeSupplier_Installs.$A:.$A];[Table_3.$A51];[LargeSupplier_Installs.$D:.$D];&quot;Non-domestic&quot;;[LargeSupplier_Installs.$E:.$E];&quot;Large&quot;;[LargeSupplier_Installs.$F:.$F];&quot;Smart&quot;;[LargeSupplier_Installs.$H:.$H];&quot;Replacements&quot;)" table:style-name="ce33">
            <text:p>1,049</text:p>
          </table:table-cell>
          <table:table-cell office:value-type="float" office:value="597" table:formula="of:=SUMIFS([LargeSupplier_Installs.$I:.$I];[LargeSupplier_Installs.$A:.$A];[Table_3.$A51];[LargeSupplier_Installs.$D:.$D];&quot;Non-domestic&quot;;[LargeSupplier_Installs.$E:.$E];&quot;Large&quot;;[LargeSupplier_Installs.$F:.$F];&quot;Advanced&quot;;[LargeSupplier_Installs.$H:.$H];&quot;Replacements&quot;)" table:style-name="ce33">
            <text:p>597</text:p>
          </table:table-cell>
          <table:table-cell office:value-type="string" office:string-value="" table:formula="of:=TRIM(COM.MICROSOFT.XLOOKUP(1;([LargeSupplier_Installs.$A:.$A]=[.A51])*([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23</text:p>
          </table:table-cell>
          <table:table-cell office:value-type="float" office:value="32228" table:formula="of:=SUMIFS([LargeSupplier_Installs.$I:.$I];[LargeSupplier_Installs.$A:.$A];[Table_3.$A52];[LargeSupplier_Installs.$D:.$D];&quot;Non-domestic&quot;;[LargeSupplier_Installs.$E:.$E];&quot;Large&quot;;[LargeSupplier_Installs.$F:.$F];&quot;Smart&quot;;[LargeSupplier_Installs.$H:.$H];&quot;New Installs&quot;)" table:style-name="ce33">
            <text:p>32,228</text:p>
          </table:table-cell>
          <table:table-cell office:value-type="float" office:value="6124" table:formula="of:=SUMIFS([LargeSupplier_Installs.$I:.$I];[LargeSupplier_Installs.$A:.$A];[Table_3.$A52];[LargeSupplier_Installs.$D:.$D];&quot;Non-domestic&quot;;[LargeSupplier_Installs.$E:.$E];&quot;Large&quot;;[LargeSupplier_Installs.$F:.$F];&quot;Advanced&quot;;[LargeSupplier_Installs.$H:.$H];&quot;New Installs&quot;)" table:style-name="ce33">
            <text:p>6,124</text:p>
          </table:table-cell>
          <table:table-cell office:value-type="float" office:value="1722" table:formula="of:=SUMIFS([LargeSupplier_Installs.$I:.$I];[LargeSupplier_Installs.$A:.$A];[Table_3.$A52];[LargeSupplier_Installs.$D:.$D];&quot;Non-domestic&quot;;[LargeSupplier_Installs.$E:.$E];&quot;Large&quot;;[LargeSupplier_Installs.$F:.$F];&quot;Smart&quot;;[LargeSupplier_Installs.$H:.$H];&quot;Replacements&quot;)" table:style-name="ce33">
            <text:p>1,722</text:p>
          </table:table-cell>
          <table:table-cell office:value-type="float" office:value="752" table:formula="of:=SUMIFS([LargeSupplier_Installs.$I:.$I];[LargeSupplier_Installs.$A:.$A];[Table_3.$A52];[LargeSupplier_Installs.$D:.$D];&quot;Non-domestic&quot;;[LargeSupplier_Installs.$E:.$E];&quot;Large&quot;;[LargeSupplier_Installs.$F:.$F];&quot;Advanced&quot;;[LargeSupplier_Installs.$H:.$H];&quot;Replacements&quot;)" table:style-name="ce33">
            <text:p>752</text:p>
          </table:table-cell>
          <table:table-cell office:value-type="string" office:string-value="" table:formula="of:=TRIM(COM.MICROSOFT.XLOOKUP(1;([LargeSupplier_Installs.$A:.$A]=[.A52])*([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3</text:p>
          </table:table-cell>
          <table:table-cell office:value-type="float" office:value="29555" table:formula="of:=SUMIFS([LargeSupplier_Installs.$I:.$I];[LargeSupplier_Installs.$A:.$A];[Table_3.$A53];[LargeSupplier_Installs.$D:.$D];&quot;Non-domestic&quot;;[LargeSupplier_Installs.$E:.$E];&quot;Large&quot;;[LargeSupplier_Installs.$F:.$F];&quot;Smart&quot;;[LargeSupplier_Installs.$H:.$H];&quot;New Installs&quot;)" table:style-name="ce33">
            <text:p>29,555</text:p>
          </table:table-cell>
          <table:table-cell office:value-type="float" office:value="5624" table:formula="of:=SUMIFS([LargeSupplier_Installs.$I:.$I];[LargeSupplier_Installs.$A:.$A];[Table_3.$A53];[LargeSupplier_Installs.$D:.$D];&quot;Non-domestic&quot;;[LargeSupplier_Installs.$E:.$E];&quot;Large&quot;;[LargeSupplier_Installs.$F:.$F];&quot;Advanced&quot;;[LargeSupplier_Installs.$H:.$H];&quot;New Installs&quot;)" table:style-name="ce33">
            <text:p>5,624</text:p>
          </table:table-cell>
          <table:table-cell office:value-type="float" office:value="1423" table:formula="of:=SUMIFS([LargeSupplier_Installs.$I:.$I];[LargeSupplier_Installs.$A:.$A];[Table_3.$A53];[LargeSupplier_Installs.$D:.$D];&quot;Non-domestic&quot;;[LargeSupplier_Installs.$E:.$E];&quot;Large&quot;;[LargeSupplier_Installs.$F:.$F];&quot;Smart&quot;;[LargeSupplier_Installs.$H:.$H];&quot;Replacements&quot;)" table:style-name="ce33">
            <text:p>1,423</text:p>
          </table:table-cell>
          <table:table-cell office:value-type="float" office:value="835" table:formula="of:=SUMIFS([LargeSupplier_Installs.$I:.$I];[LargeSupplier_Installs.$A:.$A];[Table_3.$A53];[LargeSupplier_Installs.$D:.$D];&quot;Non-domestic&quot;;[LargeSupplier_Installs.$E:.$E];&quot;Large&quot;;[LargeSupplier_Installs.$F:.$F];&quot;Advanced&quot;;[LargeSupplier_Installs.$H:.$H];&quot;Replacements&quot;)" table:style-name="ce33">
            <text:p>835</text:p>
          </table:table-cell>
          <table:table-cell office:value-type="string" office:string-value="" table:formula="of:=TRIM(COM.MICROSOFT.XLOOKUP(1;([LargeSupplier_Installs.$A:.$A]=[.A53])*([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3</text:p>
          </table:table-cell>
          <table:table-cell office:value-type="float" office:value="30817" table:formula="of:=SUMIFS([LargeSupplier_Installs.$I:.$I];[LargeSupplier_Installs.$A:.$A];[Table_3.$A54];[LargeSupplier_Installs.$D:.$D];&quot;Non-domestic&quot;;[LargeSupplier_Installs.$E:.$E];&quot;Large&quot;;[LargeSupplier_Installs.$F:.$F];&quot;Smart&quot;;[LargeSupplier_Installs.$H:.$H];&quot;New Installs&quot;)" table:style-name="ce33">
            <text:p>30,817</text:p>
          </table:table-cell>
          <table:table-cell office:value-type="float" office:value="6458" table:formula="of:=SUMIFS([LargeSupplier_Installs.$I:.$I];[LargeSupplier_Installs.$A:.$A];[Table_3.$A54];[LargeSupplier_Installs.$D:.$D];&quot;Non-domestic&quot;;[LargeSupplier_Installs.$E:.$E];&quot;Large&quot;;[LargeSupplier_Installs.$F:.$F];&quot;Advanced&quot;;[LargeSupplier_Installs.$H:.$H];&quot;New Installs&quot;)" table:style-name="ce33">
            <text:p>6,458</text:p>
          </table:table-cell>
          <table:table-cell office:value-type="float" office:value="2084" table:formula="of:=SUMIFS([LargeSupplier_Installs.$I:.$I];[LargeSupplier_Installs.$A:.$A];[Table_3.$A54];[LargeSupplier_Installs.$D:.$D];&quot;Non-domestic&quot;;[LargeSupplier_Installs.$E:.$E];&quot;Large&quot;;[LargeSupplier_Installs.$F:.$F];&quot;Smart&quot;;[LargeSupplier_Installs.$H:.$H];&quot;Replacements&quot;)" table:style-name="ce33">
            <text:p>2,084</text:p>
          </table:table-cell>
          <table:table-cell office:value-type="float" office:value="1038" table:formula="of:=SUMIFS([LargeSupplier_Installs.$I:.$I];[LargeSupplier_Installs.$A:.$A];[Table_3.$A54];[LargeSupplier_Installs.$D:.$D];&quot;Non-domestic&quot;;[LargeSupplier_Installs.$E:.$E];&quot;Large&quot;;[LargeSupplier_Installs.$F:.$F];&quot;Advanced&quot;;[LargeSupplier_Installs.$H:.$H];&quot;Replacements&quot;)" table:style-name="ce33">
            <text:p>1,038</text:p>
          </table:table-cell>
          <table:table-cell office:value-type="string" office:string-value="" table:formula="of:=TRIM(COM.MICROSOFT.XLOOKUP(1;([LargeSupplier_Installs.$A:.$A]=[.A54])*([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23</text:p>
          </table:table-cell>
          <table:table-cell office:value-type="float" office:value="33887" table:formula="of:=SUMIFS([LargeSupplier_Installs.$I:.$I];[LargeSupplier_Installs.$A:.$A];[Table_3.$A55];[LargeSupplier_Installs.$D:.$D];&quot;Non-domestic&quot;;[LargeSupplier_Installs.$E:.$E];&quot;Large&quot;;[LargeSupplier_Installs.$F:.$F];&quot;Smart&quot;;[LargeSupplier_Installs.$H:.$H];&quot;New Installs&quot;)" table:style-name="ce33">
            <text:p>33,887</text:p>
          </table:table-cell>
          <table:table-cell office:value-type="float" office:value="6293" table:formula="of:=SUMIFS([LargeSupplier_Installs.$I:.$I];[LargeSupplier_Installs.$A:.$A];[Table_3.$A55];[LargeSupplier_Installs.$D:.$D];&quot;Non-domestic&quot;;[LargeSupplier_Installs.$E:.$E];&quot;Large&quot;;[LargeSupplier_Installs.$F:.$F];&quot;Advanced&quot;;[LargeSupplier_Installs.$H:.$H];&quot;New Installs&quot;)" table:style-name="ce33">
            <text:p>6,293</text:p>
          </table:table-cell>
          <table:table-cell office:value-type="float" office:value="1892" table:formula="of:=SUMIFS([LargeSupplier_Installs.$I:.$I];[LargeSupplier_Installs.$A:.$A];[Table_3.$A55];[LargeSupplier_Installs.$D:.$D];&quot;Non-domestic&quot;;[LargeSupplier_Installs.$E:.$E];&quot;Large&quot;;[LargeSupplier_Installs.$F:.$F];&quot;Smart&quot;;[LargeSupplier_Installs.$H:.$H];&quot;Replacements&quot;)" table:style-name="ce33">
            <text:p>1,892</text:p>
          </table:table-cell>
          <table:table-cell office:value-type="float" office:value="700" table:formula="of:=SUMIFS([LargeSupplier_Installs.$I:.$I];[LargeSupplier_Installs.$A:.$A];[Table_3.$A55];[LargeSupplier_Installs.$D:.$D];&quot;Non-domestic&quot;;[LargeSupplier_Installs.$E:.$E];&quot;Large&quot;;[LargeSupplier_Installs.$F:.$F];&quot;Advanced&quot;;[LargeSupplier_Installs.$H:.$H];&quot;Replacements&quot;)" table:style-name="ce33">
            <text:p>700</text:p>
          </table:table-cell>
          <table:table-cell office:value-type="string" office:string-value="" table:formula="of:=TRIM(COM.MICROSOFT.XLOOKUP(1;([LargeSupplier_Installs.$A:.$A]=[.A55])*([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24</text:p>
          </table:table-cell>
          <table:table-cell office:value-type="float" office:value="29988" table:formula="of:=SUMIFS([LargeSupplier_Installs.$I:.$I];[LargeSupplier_Installs.$A:.$A];[Table_3.$A56];[LargeSupplier_Installs.$D:.$D];&quot;Non-domestic&quot;;[LargeSupplier_Installs.$E:.$E];&quot;Large&quot;;[LargeSupplier_Installs.$F:.$F];&quot;Smart&quot;;[LargeSupplier_Installs.$H:.$H];&quot;New Installs&quot;)" table:style-name="ce33">
            <text:p>29,988</text:p>
          </table:table-cell>
          <table:table-cell office:value-type="float" office:value="5096" table:formula="of:=SUMIFS([LargeSupplier_Installs.$I:.$I];[LargeSupplier_Installs.$A:.$A];[Table_3.$A56];[LargeSupplier_Installs.$D:.$D];&quot;Non-domestic&quot;;[LargeSupplier_Installs.$E:.$E];&quot;Large&quot;;[LargeSupplier_Installs.$F:.$F];&quot;Advanced&quot;;[LargeSupplier_Installs.$H:.$H];&quot;New Installs&quot;)" table:style-name="ce33">
            <text:p>5,096</text:p>
          </table:table-cell>
          <table:table-cell office:value-type="float" office:value="1816" table:formula="of:=SUMIFS([LargeSupplier_Installs.$I:.$I];[LargeSupplier_Installs.$A:.$A];[Table_3.$A56];[LargeSupplier_Installs.$D:.$D];&quot;Non-domestic&quot;;[LargeSupplier_Installs.$E:.$E];&quot;Large&quot;;[LargeSupplier_Installs.$F:.$F];&quot;Smart&quot;;[LargeSupplier_Installs.$H:.$H];&quot;Replacements&quot;)" table:style-name="ce33">
            <text:p>1,816</text:p>
          </table:table-cell>
          <table:table-cell office:value-type="float" office:value="1592" table:formula="of:=SUMIFS([LargeSupplier_Installs.$I:.$I];[LargeSupplier_Installs.$A:.$A];[Table_3.$A56];[LargeSupplier_Installs.$D:.$D];&quot;Non-domestic&quot;;[LargeSupplier_Installs.$E:.$E];&quot;Large&quot;;[LargeSupplier_Installs.$F:.$F];&quot;Advanced&quot;;[LargeSupplier_Installs.$H:.$H];&quot;Replacements&quot;)" table:style-name="ce33">
            <text:p>1,592</text:p>
          </table:table-cell>
          <table:table-cell office:value-type="string" office:string-value="" table:formula="of:=TRIM(COM.MICROSOFT.XLOOKUP(1;([LargeSupplier_Installs.$A:.$A]=[.A56])*([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4</text:p>
          </table:table-cell>
          <table:table-cell office:value-type="float" office:value="23991" table:formula="of:=SUMIFS([LargeSupplier_Installs.$I:.$I];[LargeSupplier_Installs.$A:.$A];[Table_3.$A57];[LargeSupplier_Installs.$D:.$D];&quot;Non-domestic&quot;;[LargeSupplier_Installs.$E:.$E];&quot;Large&quot;;[LargeSupplier_Installs.$F:.$F];&quot;Smart&quot;;[LargeSupplier_Installs.$H:.$H];&quot;New Installs&quot;)" table:style-name="ce33">
            <text:p>23,991</text:p>
          </table:table-cell>
          <table:table-cell office:value-type="float" office:value="6487" table:formula="of:=SUMIFS([LargeSupplier_Installs.$I:.$I];[LargeSupplier_Installs.$A:.$A];[Table_3.$A57];[LargeSupplier_Installs.$D:.$D];&quot;Non-domestic&quot;;[LargeSupplier_Installs.$E:.$E];&quot;Large&quot;;[LargeSupplier_Installs.$F:.$F];&quot;Advanced&quot;;[LargeSupplier_Installs.$H:.$H];&quot;New Installs&quot;)" table:style-name="ce33">
            <text:p>6,487</text:p>
          </table:table-cell>
          <table:table-cell office:value-type="float" office:value="2903" table:formula="of:=SUMIFS([LargeSupplier_Installs.$I:.$I];[LargeSupplier_Installs.$A:.$A];[Table_3.$A57];[LargeSupplier_Installs.$D:.$D];&quot;Non-domestic&quot;;[LargeSupplier_Installs.$E:.$E];&quot;Large&quot;;[LargeSupplier_Installs.$F:.$F];&quot;Smart&quot;;[LargeSupplier_Installs.$H:.$H];&quot;Replacements&quot;)" table:style-name="ce33">
            <text:p>2,903</text:p>
          </table:table-cell>
          <table:table-cell office:value-type="float" office:value="1530" table:formula="of:=SUMIFS([LargeSupplier_Installs.$I:.$I];[LargeSupplier_Installs.$A:.$A];[Table_3.$A57];[LargeSupplier_Installs.$D:.$D];&quot;Non-domestic&quot;;[LargeSupplier_Installs.$E:.$E];&quot;Large&quot;;[LargeSupplier_Installs.$F:.$F];&quot;Advanced&quot;;[LargeSupplier_Installs.$H:.$H];&quot;Replacements&quot;)" table:style-name="ce33">
            <text:p>1,530</text:p>
          </table:table-cell>
          <table:table-cell office:value-type="string" office:string-value="" table:formula="of:=TRIM(COM.MICROSOFT.XLOOKUP(1;([LargeSupplier_Installs.$A:.$A]=[.A57])*([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4</text:p>
          </table:table-cell>
          <table:table-cell office:value-type="float" office:value="24059" table:formula="of:=SUMIFS([LargeSupplier_Installs.$I:.$I];[LargeSupplier_Installs.$A:.$A];[Table_3.$A58];[LargeSupplier_Installs.$D:.$D];&quot;Non-domestic&quot;;[LargeSupplier_Installs.$E:.$E];&quot;Large&quot;;[LargeSupplier_Installs.$F:.$F];&quot;Smart&quot;;[LargeSupplier_Installs.$H:.$H];&quot;New Installs&quot;)" table:style-name="ce33">
            <text:p>24,059</text:p>
          </table:table-cell>
          <table:table-cell office:value-type="float" office:value="8063" table:formula="of:=SUMIFS([LargeSupplier_Installs.$I:.$I];[LargeSupplier_Installs.$A:.$A];[Table_3.$A58];[LargeSupplier_Installs.$D:.$D];&quot;Non-domestic&quot;;[LargeSupplier_Installs.$E:.$E];&quot;Large&quot;;[LargeSupplier_Installs.$F:.$F];&quot;Advanced&quot;;[LargeSupplier_Installs.$H:.$H];&quot;New Installs&quot;)" table:style-name="ce33">
            <text:p>8,063</text:p>
          </table:table-cell>
          <table:table-cell office:value-type="float" office:value="3763" table:formula="of:=SUMIFS([LargeSupplier_Installs.$I:.$I];[LargeSupplier_Installs.$A:.$A];[Table_3.$A58];[LargeSupplier_Installs.$D:.$D];&quot;Non-domestic&quot;;[LargeSupplier_Installs.$E:.$E];&quot;Large&quot;;[LargeSupplier_Installs.$F:.$F];&quot;Smart&quot;;[LargeSupplier_Installs.$H:.$H];&quot;Replacements&quot;)" table:style-name="ce33">
            <text:p>3,763</text:p>
          </table:table-cell>
          <table:table-cell office:value-type="float" office:value="1539" table:formula="of:=SUMIFS([LargeSupplier_Installs.$I:.$I];[LargeSupplier_Installs.$A:.$A];[Table_3.$A58];[LargeSupplier_Installs.$D:.$D];&quot;Non-domestic&quot;;[LargeSupplier_Installs.$E:.$E];&quot;Large&quot;;[LargeSupplier_Installs.$F:.$F];&quot;Advanced&quot;;[LargeSupplier_Installs.$H:.$H];&quot;Replacements&quot;)" table:style-name="ce33">
            <text:p>1,539</text:p>
          </table:table-cell>
          <table:table-cell office:value-type="string" office:string-value="" table:formula="of:=TRIM(COM.MICROSOFT.XLOOKUP(1;([LargeSupplier_Installs.$A:.$A]=[.A58])*([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24</text:p>
          </table:table-cell>
          <table:table-cell office:value-type="float" office:value="20463" table:formula="of:=SUMIFS([LargeSupplier_Installs.$I:.$I];[LargeSupplier_Installs.$A:.$A];[Table_3.$A59];[LargeSupplier_Installs.$D:.$D];&quot;Non-domestic&quot;;[LargeSupplier_Installs.$E:.$E];&quot;Large&quot;;[LargeSupplier_Installs.$F:.$F];&quot;Smart&quot;;[LargeSupplier_Installs.$H:.$H];&quot;New Installs&quot;)" table:style-name="ce33">
            <text:p>20,463</text:p>
          </table:table-cell>
          <table:table-cell office:value-type="float" office:value="5860" table:formula="of:=SUMIFS([LargeSupplier_Installs.$I:.$I];[LargeSupplier_Installs.$A:.$A];[Table_3.$A59];[LargeSupplier_Installs.$D:.$D];&quot;Non-domestic&quot;;[LargeSupplier_Installs.$E:.$E];&quot;Large&quot;;[LargeSupplier_Installs.$F:.$F];&quot;Advanced&quot;;[LargeSupplier_Installs.$H:.$H];&quot;New Installs&quot;)" table:style-name="ce33">
            <text:p>5,860</text:p>
          </table:table-cell>
          <table:table-cell office:value-type="float" office:value="3491" table:formula="of:=SUMIFS([LargeSupplier_Installs.$I:.$I];[LargeSupplier_Installs.$A:.$A];[Table_3.$A59];[LargeSupplier_Installs.$D:.$D];&quot;Non-domestic&quot;;[LargeSupplier_Installs.$E:.$E];&quot;Large&quot;;[LargeSupplier_Installs.$F:.$F];&quot;Smart&quot;;[LargeSupplier_Installs.$H:.$H];&quot;Replacements&quot;)" table:style-name="ce33">
            <text:p>3,491</text:p>
          </table:table-cell>
          <table:table-cell office:value-type="float" office:value="1199" table:formula="of:=SUMIFS([LargeSupplier_Installs.$I:.$I];[LargeSupplier_Installs.$A:.$A];[Table_3.$A59];[LargeSupplier_Installs.$D:.$D];&quot;Non-domestic&quot;;[LargeSupplier_Installs.$E:.$E];&quot;Large&quot;;[LargeSupplier_Installs.$F:.$F];&quot;Advanced&quot;;[LargeSupplier_Installs.$H:.$H];&quot;Replacements&quot;)" table:style-name="ce33">
            <text:p>1,199</text:p>
          </table:table-cell>
          <table:table-cell office:value-type="string" office:string-value="" table:formula="of:=TRIM(COM.MICROSOFT.XLOOKUP(1;([LargeSupplier_Installs.$A:.$A]=[.A59])*([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25</text:p>
          </table:table-cell>
          <table:table-cell office:value-type="float" office:value="21240" table:formula="of:=SUMIFS([LargeSupplier_Installs.$I:.$I];[LargeSupplier_Installs.$A:.$A];[Table_3.$A60];[LargeSupplier_Installs.$D:.$D];&quot;Non-domestic&quot;;[LargeSupplier_Installs.$E:.$E];&quot;Large&quot;;[LargeSupplier_Installs.$F:.$F];&quot;Smart&quot;;[LargeSupplier_Installs.$H:.$H];&quot;New Installs&quot;)" table:style-name="ce33">
            <text:p>21,240</text:p>
          </table:table-cell>
          <table:table-cell office:value-type="float" office:value="6142" table:formula="of:=SUMIFS([LargeSupplier_Installs.$I:.$I];[LargeSupplier_Installs.$A:.$A];[Table_3.$A60];[LargeSupplier_Installs.$D:.$D];&quot;Non-domestic&quot;;[LargeSupplier_Installs.$E:.$E];&quot;Large&quot;;[LargeSupplier_Installs.$F:.$F];&quot;Advanced&quot;;[LargeSupplier_Installs.$H:.$H];&quot;New Installs&quot;)" table:style-name="ce33">
            <text:p>6,142</text:p>
          </table:table-cell>
          <table:table-cell office:value-type="float" office:value="3135" table:formula="of:=SUMIFS([LargeSupplier_Installs.$I:.$I];[LargeSupplier_Installs.$A:.$A];[Table_3.$A60];[LargeSupplier_Installs.$D:.$D];&quot;Non-domestic&quot;;[LargeSupplier_Installs.$E:.$E];&quot;Large&quot;;[LargeSupplier_Installs.$F:.$F];&quot;Smart&quot;;[LargeSupplier_Installs.$H:.$H];&quot;Replacements&quot;)" table:style-name="ce33">
            <text:p>3,135</text:p>
          </table:table-cell>
          <table:table-cell office:value-type="float" office:value="1433" table:formula="of:=SUMIFS([LargeSupplier_Installs.$I:.$I];[LargeSupplier_Installs.$A:.$A];[Table_3.$A60];[LargeSupplier_Installs.$D:.$D];&quot;Non-domestic&quot;;[LargeSupplier_Installs.$E:.$E];&quot;Large&quot;;[LargeSupplier_Installs.$F:.$F];&quot;Advanced&quot;;[LargeSupplier_Installs.$H:.$H];&quot;Replacements&quot;)" table:style-name="ce33">
            <text:p>1,433</text:p>
          </table:table-cell>
          <table:table-cell office:value-type="string" office:string-value="" table:formula="of:=TRIM(COM.MICROSOFT.XLOOKUP(1;([LargeSupplier_Installs.$A:.$A]=[.A60])*([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5</text:p>
          </table:table-cell>
          <table:table-cell office:value-type="float" office:value="22052" table:formula="of:=SUMIFS([LargeSupplier_Installs.$I:.$I];[LargeSupplier_Installs.$A:.$A];[Table_3.$A61];[LargeSupplier_Installs.$D:.$D];&quot;Non-domestic&quot;;[LargeSupplier_Installs.$E:.$E];&quot;Large&quot;;[LargeSupplier_Installs.$F:.$F];&quot;Smart&quot;;[LargeSupplier_Installs.$H:.$H];&quot;New Installs&quot;)" table:style-name="ce33">
            <text:p>22,052</text:p>
          </table:table-cell>
          <table:table-cell office:value-type="float" office:value="5789" table:formula="of:=SUMIFS([LargeSupplier_Installs.$I:.$I];[LargeSupplier_Installs.$A:.$A];[Table_3.$A61];[LargeSupplier_Installs.$D:.$D];&quot;Non-domestic&quot;;[LargeSupplier_Installs.$E:.$E];&quot;Large&quot;;[LargeSupplier_Installs.$F:.$F];&quot;Advanced&quot;;[LargeSupplier_Installs.$H:.$H];&quot;New Installs&quot;)" table:style-name="ce33">
            <text:p>5,789</text:p>
          </table:table-cell>
          <table:table-cell office:value-type="float" office:value="2971" table:formula="of:=SUMIFS([LargeSupplier_Installs.$I:.$I];[LargeSupplier_Installs.$A:.$A];[Table_3.$A61];[LargeSupplier_Installs.$D:.$D];&quot;Non-domestic&quot;;[LargeSupplier_Installs.$E:.$E];&quot;Large&quot;;[LargeSupplier_Installs.$F:.$F];&quot;Smart&quot;;[LargeSupplier_Installs.$H:.$H];&quot;Replacements&quot;)" table:style-name="ce33">
            <text:p>2,971</text:p>
          </table:table-cell>
          <table:table-cell office:value-type="float" office:value="1737" table:formula="of:=SUMIFS([LargeSupplier_Installs.$I:.$I];[LargeSupplier_Installs.$A:.$A];[Table_3.$A61];[LargeSupplier_Installs.$D:.$D];&quot;Non-domestic&quot;;[LargeSupplier_Installs.$E:.$E];&quot;Large&quot;;[LargeSupplier_Installs.$F:.$F];&quot;Advanced&quot;;[LargeSupplier_Installs.$H:.$H];&quot;Replacements&quot;)" table:style-name="ce33">
            <text:p>1,737</text:p>
          </table:table-cell>
          <table:table-cell office:value-type="string" office:string-value="" table:formula="of:=TRIM(COM.MICROSOFT.XLOOKUP(1;([LargeSupplier_Installs.$A:.$A]=[.A61])*([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3 2025</text:p>
          </table:table-cell>
          <table:table-cell office:value-type="float" office:value="19956" table:formula="of:=SUMIFS([LargeSupplier_Installs.$I:.$I];[LargeSupplier_Installs.$A:.$A];[Table_3.$A62];[LargeSupplier_Installs.$D:.$D];&quot;Non-domestic&quot;;[LargeSupplier_Installs.$E:.$E];&quot;Large&quot;;[LargeSupplier_Installs.$F:.$F];&quot;Smart&quot;;[LargeSupplier_Installs.$H:.$H];&quot;New Installs&quot;)" table:style-name="ce33">
            <text:p>19,956</text:p>
          </table:table-cell>
          <table:table-cell office:value-type="float" office:value="5783" table:formula="of:=SUMIFS([LargeSupplier_Installs.$I:.$I];[LargeSupplier_Installs.$A:.$A];[Table_3.$A62];[LargeSupplier_Installs.$D:.$D];&quot;Non-domestic&quot;;[LargeSupplier_Installs.$E:.$E];&quot;Large&quot;;[LargeSupplier_Installs.$F:.$F];&quot;Advanced&quot;;[LargeSupplier_Installs.$H:.$H];&quot;New Installs&quot;)" table:style-name="ce33">
            <text:p>5,783</text:p>
          </table:table-cell>
          <table:table-cell office:value-type="float" office:value="2960" table:formula="of:=SUMIFS([LargeSupplier_Installs.$I:.$I];[LargeSupplier_Installs.$A:.$A];[Table_3.$A62];[LargeSupplier_Installs.$D:.$D];&quot;Non-domestic&quot;;[LargeSupplier_Installs.$E:.$E];&quot;Large&quot;;[LargeSupplier_Installs.$F:.$F];&quot;Smart&quot;;[LargeSupplier_Installs.$H:.$H];&quot;Replacements&quot;)" table:style-name="ce33">
            <text:p>2,960</text:p>
          </table:table-cell>
          <table:table-cell office:value-type="float" office:value="1961" table:formula="of:=SUMIFS([LargeSupplier_Installs.$I:.$I];[LargeSupplier_Installs.$A:.$A];[Table_3.$A62];[LargeSupplier_Installs.$D:.$D];&quot;Non-domestic&quot;;[LargeSupplier_Installs.$E:.$E];&quot;Large&quot;;[LargeSupplier_Installs.$F:.$F];&quot;Advanced&quot;;[LargeSupplier_Installs.$H:.$H];&quot;Replacements&quot;)" table:style-name="ce33">
            <text:p>1,961</text:p>
          </table:table-cell>
          <table:table-cell office:value-type="string" office:string-value="" table:formula="of:=TRIM(COM.MICROSOFT.XLOOKUP(1;([LargeSupplier_Installs.$A:.$A]=[.A62])*([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4 2025</text:p>
          </table:table-cell>
          <table:table-cell office:value-type="float" office:value="17830" table:formula="of:=SUMIFS([LargeSupplier_Installs.$I:.$I];[LargeSupplier_Installs.$A:.$A];[Table_3.$A63];[LargeSupplier_Installs.$D:.$D];&quot;Non-domestic&quot;;[LargeSupplier_Installs.$E:.$E];&quot;Large&quot;;[LargeSupplier_Installs.$F:.$F];&quot;Smart&quot;;[LargeSupplier_Installs.$H:.$H];&quot;New Installs&quot;)" table:style-name="ce33">
            <text:p>17,830</text:p>
          </table:table-cell>
          <table:table-cell office:value-type="float" office:value="5519" table:formula="of:=SUMIFS([LargeSupplier_Installs.$I:.$I];[LargeSupplier_Installs.$A:.$A];[Table_3.$A63];[LargeSupplier_Installs.$D:.$D];&quot;Non-domestic&quot;;[LargeSupplier_Installs.$E:.$E];&quot;Large&quot;;[LargeSupplier_Installs.$F:.$F];&quot;Advanced&quot;;[LargeSupplier_Installs.$H:.$H];&quot;New Installs&quot;)" table:style-name="ce33">
            <text:p>5,519</text:p>
          </table:table-cell>
          <table:table-cell office:value-type="float" office:value="3501" table:formula="of:=SUMIFS([LargeSupplier_Installs.$I:.$I];[LargeSupplier_Installs.$A:.$A];[Table_3.$A63];[LargeSupplier_Installs.$D:.$D];&quot;Non-domestic&quot;;[LargeSupplier_Installs.$E:.$E];&quot;Large&quot;;[LargeSupplier_Installs.$F:.$F];&quot;Smart&quot;;[LargeSupplier_Installs.$H:.$H];&quot;Replacements&quot;)" table:style-name="ce33">
            <text:p>3,501</text:p>
          </table:table-cell>
          <table:table-cell office:value-type="float" office:value="2552" table:formula="of:=SUMIFS([LargeSupplier_Installs.$I:.$I];[LargeSupplier_Installs.$A:.$A];[Table_3.$A63];[LargeSupplier_Installs.$D:.$D];&quot;Non-domestic&quot;;[LargeSupplier_Installs.$E:.$E];&quot;Large&quot;;[LargeSupplier_Installs.$F:.$F];&quot;Advanced&quot;;[LargeSupplier_Installs.$H:.$H];&quot;Replacements&quot;)" table:style-name="ce33">
            <text:p>2,552</text:p>
          </table:table-cell>
          <table:table-cell office:value-type="string" office:string-value="" table:formula="of:=TRIM(COM.MICROSOFT.XLOOKUP(1;([LargeSupplier_Installs.$A:.$A]=[.A63])*([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1 2026</text:p>
          </table:table-cell>
          <table:table-cell office:value-type="float" office:value="18538" table:formula="of:=SUMIFS([LargeSupplier_Installs.$I:.$I];[LargeSupplier_Installs.$A:.$A];[Table_3.$A64];[LargeSupplier_Installs.$D:.$D];&quot;Non-domestic&quot;;[LargeSupplier_Installs.$E:.$E];&quot;Large&quot;;[LargeSupplier_Installs.$F:.$F];&quot;Smart&quot;;[LargeSupplier_Installs.$H:.$H];&quot;New Installs&quot;)" table:style-name="ce33">
            <text:p>18,538</text:p>
          </table:table-cell>
          <table:table-cell office:value-type="float" office:value="4235" table:formula="of:=SUMIFS([LargeSupplier_Installs.$I:.$I];[LargeSupplier_Installs.$A:.$A];[Table_3.$A64];[LargeSupplier_Installs.$D:.$D];&quot;Non-domestic&quot;;[LargeSupplier_Installs.$E:.$E];&quot;Large&quot;;[LargeSupplier_Installs.$F:.$F];&quot;Advanced&quot;;[LargeSupplier_Installs.$H:.$H];&quot;New Installs&quot;)" table:style-name="ce33">
            <text:p>4,235</text:p>
          </table:table-cell>
          <table:table-cell office:value-type="float" office:value="3174" table:formula="of:=SUMIFS([LargeSupplier_Installs.$I:.$I];[LargeSupplier_Installs.$A:.$A];[Table_3.$A64];[LargeSupplier_Installs.$D:.$D];&quot;Non-domestic&quot;;[LargeSupplier_Installs.$E:.$E];&quot;Large&quot;;[LargeSupplier_Installs.$F:.$F];&quot;Smart&quot;;[LargeSupplier_Installs.$H:.$H];&quot;Replacements&quot;)" table:style-name="ce33">
            <text:p>3,174</text:p>
          </table:table-cell>
          <table:table-cell office:value-type="float" office:value="2466" table:formula="of:=SUMIFS([LargeSupplier_Installs.$I:.$I];[LargeSupplier_Installs.$A:.$A];[Table_3.$A64];[LargeSupplier_Installs.$D:.$D];&quot;Non-domestic&quot;;[LargeSupplier_Installs.$E:.$E];&quot;Large&quot;;[LargeSupplier_Installs.$F:.$F];&quot;Advanced&quot;;[LargeSupplier_Installs.$H:.$H];&quot;Replacements&quot;)" table:style-name="ce33">
            <text:p>2,466</text:p>
          </table:table-cell>
          <table:table-cell office:value-type="string" office:string-value="" table:formula="of:=TRIM(COM.MICROSOFT.XLOOKUP(1;([LargeSupplier_Installs.$A:.$A]=[.A64])*([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office:value-type="string" table:style-name="ce16">
            <text:p>Q2 2026</text:p>
          </table:table-cell>
          <table:table-cell office:value-type="float" office:value="18602" table:formula="of:=SUMIFS([LargeSupplier_Installs.$I:.$I];[LargeSupplier_Installs.$A:.$A];[Table_3.$A65];[LargeSupplier_Installs.$D:.$D];&quot;Non-domestic&quot;;[LargeSupplier_Installs.$E:.$E];&quot;Large&quot;;[LargeSupplier_Installs.$F:.$F];&quot;Smart&quot;;[LargeSupplier_Installs.$H:.$H];&quot;New Installs&quot;)" table:style-name="ce33">
            <text:p>18,602</text:p>
          </table:table-cell>
          <table:table-cell office:value-type="float" office:value="3651" table:formula="of:=SUMIFS([LargeSupplier_Installs.$I:.$I];[LargeSupplier_Installs.$A:.$A];[Table_3.$A65];[LargeSupplier_Installs.$D:.$D];&quot;Non-domestic&quot;;[LargeSupplier_Installs.$E:.$E];&quot;Large&quot;;[LargeSupplier_Installs.$F:.$F];&quot;Advanced&quot;;[LargeSupplier_Installs.$H:.$H];&quot;New Installs&quot;)" table:style-name="ce33">
            <text:p>3,651</text:p>
          </table:table-cell>
          <table:table-cell office:value-type="float" office:value="3617" table:formula="of:=SUMIFS([LargeSupplier_Installs.$I:.$I];[LargeSupplier_Installs.$A:.$A];[Table_3.$A65];[LargeSupplier_Installs.$D:.$D];&quot;Non-domestic&quot;;[LargeSupplier_Installs.$E:.$E];&quot;Large&quot;;[LargeSupplier_Installs.$F:.$F];&quot;Smart&quot;;[LargeSupplier_Installs.$H:.$H];&quot;Replacements&quot;)" table:style-name="ce33">
            <text:p>3,617</text:p>
          </table:table-cell>
          <table:table-cell office:value-type="float" office:value="2103" table:formula="of:=SUMIFS([LargeSupplier_Installs.$I:.$I];[LargeSupplier_Installs.$A:.$A];[Table_3.$A65];[LargeSupplier_Installs.$D:.$D];&quot;Non-domestic&quot;;[LargeSupplier_Installs.$E:.$E];&quot;Large&quot;;[LargeSupplier_Installs.$F:.$F];&quot;Advanced&quot;;[LargeSupplier_Installs.$H:.$H];&quot;Replacements&quot;)" table:style-name="ce33">
            <text:p>2,103</text:p>
          </table:table-cell>
          <table:table-cell office:value-type="string" office:string-value="" table:formula="of:=TRIM(COM.MICROSOFT.XLOOKUP(1;([LargeSupplier_Installs.$A:.$A]=[.A65])*([LargeSupplier_Installs.$J:.$J]&lt;&gt;&quot;&quot;)*([LargeSupplier_Installs.$D:.$D]=&quot;Non-domestic&quot;);[LargeSupplier_Installs.$J:.$J];&quot;&quot;;0;1))" table:number-matrix-columns-spanned="1" table:number-matrix-rows-spanned="1" table:style-name="ce23"/>
          <table:table-cell table:number-columns-repeated="16378"/>
        </table:table-row>
        <table:table-row table:style-name="ro12">
          <table:table-cell table:number-columns-repeated="16384"/>
        </table:table-row>
        <table:table-row table:number-rows-repeated="3" table:style-name="ro12">
          <table:table-cell table:number-columns-repeated="3" table:style-name="ce1"/>
          <table:table-cell table:style-name="ce33"/>
          <table:table-cell table:style-name="ce35"/>
          <table:table-cell table:number-columns-repeated="16379" table:style-name="ce1"/>
        </table:table-row>
        <table:table-row table:number-rows-repeated="1048507" table:style-name="ro12">
          <table:table-cell table:number-columns-repeated="16384"/>
        </table:table-row>
      </table:table>
      <table:table table:name="Table_4" table:style-name="ta3">
        <table:table-column table:style-name="co21" table:default-cell-style-name="ce1"/>
        <table:table-column table:style-name="co22" table:number-columns-repeated="3" table:default-cell-style-name="ce1"/>
        <table:table-column table:style-name="co17" table:default-cell-style-name="ce23"/>
        <table:table-column table:style-name="co18" table:number-columns-repeated="16379" table:default-cell-style-name="ce1"/>
        <table:table-row table:style-name="ro14">
          <table:table-cell office:value-type="string" table:style-name="ce67">
            <text:p>Table 4: Number of non-domestic energy meters operated by large energy suppliers by meter type and operating mode</text:p>
          </table:table-cell>
          <table:table-cell table:number-columns-repeated="3" table:style-name="ce1"/>
          <table:table-cell table:style-name="ce23"/>
          <table:table-cell table:number-columns-repeated="16379" table:style-name="ce1"/>
        </table:table-row>
        <table:table-row table:style-name="ro12">
          <table:table-cell office:value-type="string" table:style-name="ce17">
            <text:p>This worksheet contains one table. Some cells refer to notes which can be found in the notes worksheet</text:p>
          </table:table-cell>
          <table:table-cell table:number-columns-repeated="3" table:style-name="ce1"/>
          <table:table-cell table:style-name="ce23"/>
          <table:table-cell table:number-columns-repeated="16379" table:style-name="ce1"/>
        </table:table-row>
        <table:table-row table:style-name="ro12">
          <table:table-cell office:value-type="string" table:style-name="ce17">
            <text:p>Freeze panes are active on this sheet. To turn off freeze panes select the 'View' ribbon then 'Freeze Panes' then 'Unfreeze Panes' or use [Alt W, F]</text:p>
          </table:table-cell>
          <table:table-cell table:number-columns-repeated="3" table:style-name="ce1"/>
          <table:table-cell table:style-name="ce23"/>
          <table:table-cell table:number-columns-repeated="16379" table:style-name="ce1"/>
        </table:table-row>
        <table:table-row table:style-name="ro12">
          <table:table-cell office:value-type="string" table:style-name="ce17">
            <text:p>Information on the time period reported in this table can be found in the cover sheet worksheet</text:p>
          </table:table-cell>
          <table:table-cell table:number-columns-repeated="3" table:style-name="ce3"/>
          <table:table-cell table:style-name="ce16"/>
          <table:table-cell table:number-columns-repeated="16379" table:style-name="ce1"/>
        </table:table-row>
        <table:table-row table:style-name="ro12">
          <table:table-cell office:value-type="string" table:style-name="ce17">
            <text:p>Some cells are empty because data on smart meters in traditional mode prior to Quarter 4 2018 was reported as part of the statistics on non-smart meters</text:p>
          </table:table-cell>
          <table:table-cell table:number-columns-repeated="3" table:style-name="ce3"/>
          <table:table-cell table:style-name="ce16"/>
          <table:table-cell table:number-columns-repeated="16379" table:style-name="ce1"/>
        </table:table-row>
        <table:table-row table:style-name="ro12">
          <table:table-cell office:value-type="string" table:style-name="ce17">
            <text:p>Source: Energy suppliers reporting to Department for Energy Security and Net Zero</text:p>
          </table:table-cell>
          <table:table-cell table:number-columns-repeated="3" table:style-name="ce1"/>
          <table:table-cell table:style-name="ce23"/>
          <table:table-cell table:number-columns-repeated="16379" table:style-name="ce1"/>
        </table:table-row>
        <table:table-row table:style-name="ro21">
          <table:table-cell office:value-type="string" table:style-name="ce46">
            <text:p>Date published: 27 August 2026</text:p>
          </table:table-cell>
          <table:table-cell table:number-columns-repeated="3" table:style-name="ce1"/>
          <table:table-cell table:style-name="ce23"/>
          <table:table-cell table:number-columns-repeated="16379" table:style-name="ce1"/>
        </table:table-row>
        <table:table-row table:style-name="ro7">
          <table:table-cell office:value-type="string" table:style-name="ce72">
            <text:p>Quarter</text:p>
          </table:table-cell>
          <table:table-cell office:value-type="string" table:style-name="ce73">
            <text:p>Smart in Smart mode and Advanced</text:p>
          </table:table-cell>
          <table:table-cell office:value-type="string" table:style-name="ce64">
            <text:p>Smart in Traditional mode</text:p>
          </table:table-cell>
          <table:table-cell office:value-type="string" table:style-name="ce64">
            <text:p>Non-smart</text:p>
          </table:table-cell>
          <table:table-cell office:value-type="string" table:style-name="ce74">
            <text:p>Notes</text:p>
          </table:table-cell>
          <table:table-cell table:style-name="ce37"/>
          <table:table-cell table:style-name="ce1"/>
          <table:table-cell table:style-name="ce34"/>
          <table:table-cell table:number-columns-repeated="16376"/>
        </table:table-row>
        <table:table-row table:style-name="ro12">
          <table:table-cell office:value-type="string" table:style-name="ce16">
            <text:p>Q3 2012</text:p>
          </table:table-cell>
          <table:table-cell office:value-type="float" office:value="365007" table:formula="of:=SUMIFS([LargeSupplier_Operating.$I:.$I];[LargeSupplier_Operating.$A:.$A];[Table_4.$A9];[LargeSupplier_Operating.$D:.$D];&quot;Non-domestic&quot;;[LargeSupplier_Operating.$E:.$E];&quot;Large&quot;;[LargeSupplier_Operating.$G:.$G];&quot;Smart&quot;;[LargeSupplier_Operating.$H:.$H];&quot;Smart mode&quot;)&#10;+SUMIFS([LargeSupplier_Operating.$I:.$I];[LargeSupplier_Operating.$A:.$A];[Table_4.$A9];[LargeSupplier_Operating.$D:.$D];&quot;Non-domestic&quot;;[LargeSupplier_Operating.$E:.$E];&quot;Large&quot;;[LargeSupplier_Operating.$G:.$G];&quot;Advanced&quot;;[LargeSupplier_Operating.$H:.$H];&quot;&quot;)" table:style-name="ce33">
            <text:p>365,007</text:p>
          </table:table-cell>
          <table:table-cell table:style-name="ce33"/>
          <table:table-cell office:value-type="float" office:value="2324686" table:formula="of:=SUMIFS([LargeSupplier_Operating.$I:.$I];[LargeSupplier_Operating.$A:.$A];[Table_4.$A9];[LargeSupplier_Operating.$D:.$D];&quot;Non-domestic&quot;;[LargeSupplier_Operating.$E:.$E];&quot;Large&quot;;[LargeSupplier_Operating.$G:.$G];&quot;Non-smart&quot;;[LargeSupplier_Operating.$H:.$H];&quot;&quot;)" table:style-name="ce33">
            <text:p>2,324,686</text:p>
          </table:table-cell>
          <table:table-cell office:value-type="string" office:string-value="" table:formula="of:=TRIM(COM.MICROSOFT.XLOOKUP(1;([LargeSupplier_Operating.$A:.$A]=[.A9])*([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style-name="ro12">
          <table:table-cell office:value-type="string" table:style-name="ce16">
            <text:p>Q4 2012</text:p>
          </table:table-cell>
          <table:table-cell office:value-type="float" office:value="454233" table:formula="of:=SUMIFS([LargeSupplier_Operating.$I:.$I];[LargeSupplier_Operating.$A:.$A];[Table_4.$A10];[LargeSupplier_Operating.$D:.$D];&quot;Non-domestic&quot;;[LargeSupplier_Operating.$E:.$E];&quot;Large&quot;;[LargeSupplier_Operating.$G:.$G];&quot;Smart&quot;;[LargeSupplier_Operating.$H:.$H];&quot;Smart mode&quot;)&#10;+SUMIFS([LargeSupplier_Operating.$I:.$I];[LargeSupplier_Operating.$A:.$A];[Table_4.$A10];[LargeSupplier_Operating.$D:.$D];&quot;Non-domestic&quot;;[LargeSupplier_Operating.$E:.$E];&quot;Large&quot;;[LargeSupplier_Operating.$G:.$G];&quot;Advanced&quot;;[LargeSupplier_Operating.$H:.$H];&quot;&quot;)" table:style-name="ce33">
            <text:p>454,233</text:p>
          </table:table-cell>
          <table:table-cell table:style-name="ce33"/>
          <table:table-cell office:value-type="float" office:value="2423566" table:formula="of:=SUMIFS([LargeSupplier_Operating.$I:.$I];[LargeSupplier_Operating.$A:.$A];[Table_4.$A10];[LargeSupplier_Operating.$D:.$D];&quot;Non-domestic&quot;;[LargeSupplier_Operating.$E:.$E];&quot;Large&quot;;[LargeSupplier_Operating.$G:.$G];&quot;Non-smart&quot;;[LargeSupplier_Operating.$H:.$H];&quot;&quot;)" table:style-name="ce33">
            <text:p>2,423,566</text:p>
          </table:table-cell>
          <table:table-cell office:value-type="string" office:string-value="" table:formula="of:=TRIM(COM.MICROSOFT.XLOOKUP(1;([LargeSupplier_Operating.$A:.$A]=[.A10])*([LargeSupplier_Operating.$J:.$J]&lt;&gt;&quot;&quot;)*([LargeSupplier_Operating.$D:.$D]=&quot;Non-domestic&quot;);[LargeSupplier_Operating.$J:.$J];&quot;&quot;;0;1))" table:number-matrix-columns-spanned="1" table:number-matrix-rows-spanned="1" table:style-name="ce105"/>
          <table:table-cell table:style-name="ce32"/>
          <table:table-cell table:number-columns-repeated="16378" table:style-name="ce1"/>
        </table:table-row>
        <table:table-row table:style-name="ro12">
          <table:table-cell office:value-type="string" table:style-name="ce16">
            <text:p>Q1 2013</text:p>
          </table:table-cell>
          <table:table-cell office:value-type="float" office:value="511069" table:formula="of:=SUMIFS([LargeSupplier_Operating.$I:.$I];[LargeSupplier_Operating.$A:.$A];[Table_4.$A11];[LargeSupplier_Operating.$D:.$D];&quot;Non-domestic&quot;;[LargeSupplier_Operating.$E:.$E];&quot;Large&quot;;[LargeSupplier_Operating.$G:.$G];&quot;Smart&quot;;[LargeSupplier_Operating.$H:.$H];&quot;Smart mode&quot;)&#10;+SUMIFS([LargeSupplier_Operating.$I:.$I];[LargeSupplier_Operating.$A:.$A];[Table_4.$A11];[LargeSupplier_Operating.$D:.$D];&quot;Non-domestic&quot;;[LargeSupplier_Operating.$E:.$E];&quot;Large&quot;;[LargeSupplier_Operating.$G:.$G];&quot;Advanced&quot;;[LargeSupplier_Operating.$H:.$H];&quot;&quot;)" table:style-name="ce33">
            <text:p>511,069</text:p>
          </table:table-cell>
          <table:table-cell table:style-name="ce33"/>
          <table:table-cell office:value-type="float" office:value="2369005" table:formula="of:=SUMIFS([LargeSupplier_Operating.$I:.$I];[LargeSupplier_Operating.$A:.$A];[Table_4.$A11];[LargeSupplier_Operating.$D:.$D];&quot;Non-domestic&quot;;[LargeSupplier_Operating.$E:.$E];&quot;Large&quot;;[LargeSupplier_Operating.$G:.$G];&quot;Non-smart&quot;;[LargeSupplier_Operating.$H:.$H];&quot;&quot;)" table:style-name="ce33">
            <text:p>2,369,005</text:p>
          </table:table-cell>
          <table:table-cell office:value-type="string" office:string-value="" table:formula="of:=TRIM(COM.MICROSOFT.XLOOKUP(1;([LargeSupplier_Operating.$A:.$A]=[.A11])*([LargeSupplier_Operating.$J:.$J]&lt;&gt;&quot;&quot;)*([LargeSupplier_Operating.$D:.$D]=&quot;Non-domestic&quot;);[LargeSupplier_Operating.$J:.$J];&quot;&quot;;0;1))" table:number-matrix-columns-spanned="1" table:number-matrix-rows-spanned="1" table:style-name="ce105"/>
          <table:table-cell table:style-name="ce32"/>
          <table:table-cell table:number-columns-repeated="16378" table:style-name="ce1"/>
        </table:table-row>
        <table:table-row table:style-name="ro12">
          <table:table-cell office:value-type="string" table:style-name="ce16">
            <text:p>Q2 2013</text:p>
          </table:table-cell>
          <table:table-cell office:value-type="float" office:value="520039" table:formula="of:=SUMIFS([LargeSupplier_Operating.$I:.$I];[LargeSupplier_Operating.$A:.$A];[Table_4.$A12];[LargeSupplier_Operating.$D:.$D];&quot;Non-domestic&quot;;[LargeSupplier_Operating.$E:.$E];&quot;Large&quot;;[LargeSupplier_Operating.$G:.$G];&quot;Smart&quot;;[LargeSupplier_Operating.$H:.$H];&quot;Smart mode&quot;)&#10;+SUMIFS([LargeSupplier_Operating.$I:.$I];[LargeSupplier_Operating.$A:.$A];[Table_4.$A12];[LargeSupplier_Operating.$D:.$D];&quot;Non-domestic&quot;;[LargeSupplier_Operating.$E:.$E];&quot;Large&quot;;[LargeSupplier_Operating.$G:.$G];&quot;Advanced&quot;;[LargeSupplier_Operating.$H:.$H];&quot;&quot;)" table:style-name="ce33">
            <text:p>520,039</text:p>
          </table:table-cell>
          <table:table-cell table:style-name="ce33"/>
          <table:table-cell office:value-type="float" office:value="2298121" table:formula="of:=SUMIFS([LargeSupplier_Operating.$I:.$I];[LargeSupplier_Operating.$A:.$A];[Table_4.$A12];[LargeSupplier_Operating.$D:.$D];&quot;Non-domestic&quot;;[LargeSupplier_Operating.$E:.$E];&quot;Large&quot;;[LargeSupplier_Operating.$G:.$G];&quot;Non-smart&quot;;[LargeSupplier_Operating.$H:.$H];&quot;&quot;)" table:style-name="ce33">
            <text:p>2,298,121</text:p>
          </table:table-cell>
          <table:table-cell office:value-type="string" office:string-value="" table:formula="of:=TRIM(COM.MICROSOFT.XLOOKUP(1;([LargeSupplier_Operating.$A:.$A]=[.A12])*([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style-name="ro12">
          <table:table-cell office:value-type="string" table:style-name="ce16">
            <text:p>Q3 2013</text:p>
          </table:table-cell>
          <table:table-cell office:value-type="float" office:value="508534" table:formula="of:=SUMIFS([LargeSupplier_Operating.$I:.$I];[LargeSupplier_Operating.$A:.$A];[Table_4.$A13];[LargeSupplier_Operating.$D:.$D];&quot;Non-domestic&quot;;[LargeSupplier_Operating.$E:.$E];&quot;Large&quot;;[LargeSupplier_Operating.$G:.$G];&quot;Smart&quot;;[LargeSupplier_Operating.$H:.$H];&quot;Smart mode&quot;)&#10;+SUMIFS([LargeSupplier_Operating.$I:.$I];[LargeSupplier_Operating.$A:.$A];[Table_4.$A13];[LargeSupplier_Operating.$D:.$D];&quot;Non-domestic&quot;;[LargeSupplier_Operating.$E:.$E];&quot;Large&quot;;[LargeSupplier_Operating.$G:.$G];&quot;Advanced&quot;;[LargeSupplier_Operating.$H:.$H];&quot;&quot;)" table:style-name="ce33">
            <text:p>508,534</text:p>
          </table:table-cell>
          <table:table-cell table:style-name="ce33"/>
          <table:table-cell office:value-type="float" office:value="2307641" table:formula="of:=SUMIFS([LargeSupplier_Operating.$I:.$I];[LargeSupplier_Operating.$A:.$A];[Table_4.$A13];[LargeSupplier_Operating.$D:.$D];&quot;Non-domestic&quot;;[LargeSupplier_Operating.$E:.$E];&quot;Large&quot;;[LargeSupplier_Operating.$G:.$G];&quot;Non-smart&quot;;[LargeSupplier_Operating.$H:.$H];&quot;&quot;)" table:style-name="ce33">
            <text:p>2,307,641</text:p>
          </table:table-cell>
          <table:table-cell office:value-type="string" office:string-value="" table:formula="of:=TRIM(COM.MICROSOFT.XLOOKUP(1;([LargeSupplier_Operating.$A:.$A]=[.A13])*([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style-name="ro12">
          <table:table-cell office:value-type="string" table:style-name="ce16">
            <text:p>Q4 2013</text:p>
          </table:table-cell>
          <table:table-cell office:value-type="float" office:value="529178" table:formula="of:=SUMIFS([LargeSupplier_Operating.$I:.$I];[LargeSupplier_Operating.$A:.$A];[Table_4.$A14];[LargeSupplier_Operating.$D:.$D];&quot;Non-domestic&quot;;[LargeSupplier_Operating.$E:.$E];&quot;Large&quot;;[LargeSupplier_Operating.$G:.$G];&quot;Smart&quot;;[LargeSupplier_Operating.$H:.$H];&quot;Smart mode&quot;)&#10;+SUMIFS([LargeSupplier_Operating.$I:.$I];[LargeSupplier_Operating.$A:.$A];[Table_4.$A14];[LargeSupplier_Operating.$D:.$D];&quot;Non-domestic&quot;;[LargeSupplier_Operating.$E:.$E];&quot;Large&quot;;[LargeSupplier_Operating.$G:.$G];&quot;Advanced&quot;;[LargeSupplier_Operating.$H:.$H];&quot;&quot;)" table:style-name="ce33">
            <text:p>529,178</text:p>
          </table:table-cell>
          <table:table-cell table:style-name="ce33"/>
          <table:table-cell office:value-type="float" office:value="2307098" table:formula="of:=SUMIFS([LargeSupplier_Operating.$I:.$I];[LargeSupplier_Operating.$A:.$A];[Table_4.$A14];[LargeSupplier_Operating.$D:.$D];&quot;Non-domestic&quot;;[LargeSupplier_Operating.$E:.$E];&quot;Large&quot;;[LargeSupplier_Operating.$G:.$G];&quot;Non-smart&quot;;[LargeSupplier_Operating.$H:.$H];&quot;&quot;)" table:style-name="ce33">
            <text:p>2,307,098</text:p>
          </table:table-cell>
          <table:table-cell office:value-type="string" office:string-value="[Note 1]" table:formula="of:=TRIM(COM.MICROSOFT.XLOOKUP(1;([LargeSupplier_Operating.$A:.$A]=[.A14])*([LargeSupplier_Operating.$J:.$J]&lt;&gt;&quot;&quot;)*([LargeSupplier_Operating.$D:.$D]=&quot;Non-domestic&quot;);[LargeSupplier_Operating.$J:.$J];&quot;&quot;;0;1))" table:number-matrix-columns-spanned="1" table:number-matrix-rows-spanned="1" table:style-name="ce105">
            <text:p>[Note 1]</text:p>
          </table:table-cell>
          <table:table-cell table:style-name="ce33"/>
          <table:table-cell table:number-columns-repeated="16378" table:style-name="ce1"/>
        </table:table-row>
        <table:table-row table:style-name="ro12">
          <table:table-cell office:value-type="string" table:style-name="ce16">
            <text:p>Q1 2014</text:p>
          </table:table-cell>
          <table:table-cell office:value-type="float" office:value="486791" table:formula="of:=SUMIFS([LargeSupplier_Operating.$I:.$I];[LargeSupplier_Operating.$A:.$A];[Table_4.$A15];[LargeSupplier_Operating.$D:.$D];&quot;Non-domestic&quot;;[LargeSupplier_Operating.$E:.$E];&quot;Large&quot;;[LargeSupplier_Operating.$G:.$G];&quot;Smart&quot;;[LargeSupplier_Operating.$H:.$H];&quot;Smart mode&quot;)&#10;+SUMIFS([LargeSupplier_Operating.$I:.$I];[LargeSupplier_Operating.$A:.$A];[Table_4.$A15];[LargeSupplier_Operating.$D:.$D];&quot;Non-domestic&quot;;[LargeSupplier_Operating.$E:.$E];&quot;Large&quot;;[LargeSupplier_Operating.$G:.$G];&quot;Advanced&quot;;[LargeSupplier_Operating.$H:.$H];&quot;&quot;)" table:style-name="ce33">
            <text:p>486,791</text:p>
          </table:table-cell>
          <table:table-cell table:style-name="ce33"/>
          <table:table-cell office:value-type="float" office:value="2262409" table:formula="of:=SUMIFS([LargeSupplier_Operating.$I:.$I];[LargeSupplier_Operating.$A:.$A];[Table_4.$A15];[LargeSupplier_Operating.$D:.$D];&quot;Non-domestic&quot;;[LargeSupplier_Operating.$E:.$E];&quot;Large&quot;;[LargeSupplier_Operating.$G:.$G];&quot;Non-smart&quot;;[LargeSupplier_Operating.$H:.$H];&quot;&quot;)" table:style-name="ce33">
            <text:p>2,262,409</text:p>
          </table:table-cell>
          <table:table-cell office:value-type="string" office:string-value="" table:formula="of:=TRIM(COM.MICROSOFT.XLOOKUP(1;([LargeSupplier_Operating.$A:.$A]=[.A15])*([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style-name="ce1"/>
        </table:table-row>
        <table:table-row table:style-name="ro12">
          <table:table-cell office:value-type="string" table:style-name="ce16">
            <text:p>Q2 2014</text:p>
          </table:table-cell>
          <table:table-cell office:value-type="float" office:value="493687" table:formula="of:=SUMIFS([LargeSupplier_Operating.$I:.$I];[LargeSupplier_Operating.$A:.$A];[Table_4.$A16];[LargeSupplier_Operating.$D:.$D];&quot;Non-domestic&quot;;[LargeSupplier_Operating.$E:.$E];&quot;Large&quot;;[LargeSupplier_Operating.$G:.$G];&quot;Smart&quot;;[LargeSupplier_Operating.$H:.$H];&quot;Smart mode&quot;)&#10;+SUMIFS([LargeSupplier_Operating.$I:.$I];[LargeSupplier_Operating.$A:.$A];[Table_4.$A16];[LargeSupplier_Operating.$D:.$D];&quot;Non-domestic&quot;;[LargeSupplier_Operating.$E:.$E];&quot;Large&quot;;[LargeSupplier_Operating.$G:.$G];&quot;Advanced&quot;;[LargeSupplier_Operating.$H:.$H];&quot;&quot;)" table:style-name="ce33">
            <text:p>493,687</text:p>
          </table:table-cell>
          <table:table-cell table:style-name="ce33"/>
          <table:table-cell office:value-type="float" office:value="2247774" table:formula="of:=SUMIFS([LargeSupplier_Operating.$I:.$I];[LargeSupplier_Operating.$A:.$A];[Table_4.$A16];[LargeSupplier_Operating.$D:.$D];&quot;Non-domestic&quot;;[LargeSupplier_Operating.$E:.$E];&quot;Large&quot;;[LargeSupplier_Operating.$G:.$G];&quot;Non-smart&quot;;[LargeSupplier_Operating.$H:.$H];&quot;&quot;)" table:style-name="ce33">
            <text:p>2,247,774</text:p>
          </table:table-cell>
          <table:table-cell office:value-type="string" office:string-value="" table:formula="of:=TRIM(COM.MICROSOFT.XLOOKUP(1;([LargeSupplier_Operating.$A:.$A]=[.A16])*([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style-name="ce1"/>
        </table:table-row>
        <table:table-row table:style-name="ro12">
          <table:table-cell office:value-type="string" table:style-name="ce16">
            <text:p>Q3 2014<text:s/></text:p>
          </table:table-cell>
          <table:table-cell office:value-type="float" office:value="515335" table:formula="of:=SUMIFS([LargeSupplier_Operating.$I:.$I];[LargeSupplier_Operating.$A:.$A];[Table_4.$A17];[LargeSupplier_Operating.$D:.$D];&quot;Non-domestic&quot;;[LargeSupplier_Operating.$E:.$E];&quot;Large&quot;;[LargeSupplier_Operating.$G:.$G];&quot;Smart&quot;;[LargeSupplier_Operating.$H:.$H];&quot;Smart mode&quot;)&#10;+SUMIFS([LargeSupplier_Operating.$I:.$I];[LargeSupplier_Operating.$A:.$A];[Table_4.$A17];[LargeSupplier_Operating.$D:.$D];&quot;Non-domestic&quot;;[LargeSupplier_Operating.$E:.$E];&quot;Large&quot;;[LargeSupplier_Operating.$G:.$G];&quot;Advanced&quot;;[LargeSupplier_Operating.$H:.$H];&quot;&quot;)" table:style-name="ce33">
            <text:p>515,335</text:p>
          </table:table-cell>
          <table:table-cell table:style-name="ce33"/>
          <table:table-cell office:value-type="float" office:value="2204125" table:formula="of:=SUMIFS([LargeSupplier_Operating.$I:.$I];[LargeSupplier_Operating.$A:.$A];[Table_4.$A17];[LargeSupplier_Operating.$D:.$D];&quot;Non-domestic&quot;;[LargeSupplier_Operating.$E:.$E];&quot;Large&quot;;[LargeSupplier_Operating.$G:.$G];&quot;Non-smart&quot;;[LargeSupplier_Operating.$H:.$H];&quot;&quot;)" table:style-name="ce33">
            <text:p>2,204,125</text:p>
          </table:table-cell>
          <table:table-cell office:value-type="string" office:string-value="" table:formula="of:=TRIM(COM.MICROSOFT.XLOOKUP(1;([LargeSupplier_Operating.$A:.$A]=[.A17])*([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4</text:p>
          </table:table-cell>
          <table:table-cell office:value-type="float" office:value="521578" table:formula="of:=SUMIFS([LargeSupplier_Operating.$I:.$I];[LargeSupplier_Operating.$A:.$A];[Table_4.$A18];[LargeSupplier_Operating.$D:.$D];&quot;Non-domestic&quot;;[LargeSupplier_Operating.$E:.$E];&quot;Large&quot;;[LargeSupplier_Operating.$G:.$G];&quot;Smart&quot;;[LargeSupplier_Operating.$H:.$H];&quot;Smart mode&quot;)&#10;+SUMIFS([LargeSupplier_Operating.$I:.$I];[LargeSupplier_Operating.$A:.$A];[Table_4.$A18];[LargeSupplier_Operating.$D:.$D];&quot;Non-domestic&quot;;[LargeSupplier_Operating.$E:.$E];&quot;Large&quot;;[LargeSupplier_Operating.$G:.$G];&quot;Advanced&quot;;[LargeSupplier_Operating.$H:.$H];&quot;&quot;)" table:style-name="ce33">
            <text:p>521,578</text:p>
          </table:table-cell>
          <table:table-cell table:style-name="ce33"/>
          <table:table-cell office:value-type="float" office:value="2197313" table:formula="of:=SUMIFS([LargeSupplier_Operating.$I:.$I];[LargeSupplier_Operating.$A:.$A];[Table_4.$A18];[LargeSupplier_Operating.$D:.$D];&quot;Non-domestic&quot;;[LargeSupplier_Operating.$E:.$E];&quot;Large&quot;;[LargeSupplier_Operating.$G:.$G];&quot;Non-smart&quot;;[LargeSupplier_Operating.$H:.$H];&quot;&quot;)" table:style-name="ce33">
            <text:p>2,197,313</text:p>
          </table:table-cell>
          <table:table-cell office:value-type="string" office:string-value="" table:formula="of:=TRIM(COM.MICROSOFT.XLOOKUP(1;([LargeSupplier_Operating.$A:.$A]=[.A18])*([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1 2015</text:p>
          </table:table-cell>
          <table:table-cell office:value-type="float" office:value="536237" table:formula="of:=SUMIFS([LargeSupplier_Operating.$I:.$I];[LargeSupplier_Operating.$A:.$A];[Table_4.$A19];[LargeSupplier_Operating.$D:.$D];&quot;Non-domestic&quot;;[LargeSupplier_Operating.$E:.$E];&quot;Large&quot;;[LargeSupplier_Operating.$G:.$G];&quot;Smart&quot;;[LargeSupplier_Operating.$H:.$H];&quot;Smart mode&quot;)&#10;+SUMIFS([LargeSupplier_Operating.$I:.$I];[LargeSupplier_Operating.$A:.$A];[Table_4.$A19];[LargeSupplier_Operating.$D:.$D];&quot;Non-domestic&quot;;[LargeSupplier_Operating.$E:.$E];&quot;Large&quot;;[LargeSupplier_Operating.$G:.$G];&quot;Advanced&quot;;[LargeSupplier_Operating.$H:.$H];&quot;&quot;)" table:style-name="ce33">
            <text:p>536,237</text:p>
          </table:table-cell>
          <table:table-cell table:style-name="ce33"/>
          <table:table-cell office:value-type="float" office:value="2169563" table:formula="of:=SUMIFS([LargeSupplier_Operating.$I:.$I];[LargeSupplier_Operating.$A:.$A];[Table_4.$A19];[LargeSupplier_Operating.$D:.$D];&quot;Non-domestic&quot;;[LargeSupplier_Operating.$E:.$E];&quot;Large&quot;;[LargeSupplier_Operating.$G:.$G];&quot;Non-smart&quot;;[LargeSupplier_Operating.$H:.$H];&quot;&quot;)" table:style-name="ce33">
            <text:p>2,169,563</text:p>
          </table:table-cell>
          <table:table-cell office:value-type="string" office:string-value="[Note 2]" table:formula="of:=TRIM(COM.MICROSOFT.XLOOKUP(1;([LargeSupplier_Operating.$A:.$A]=[.A19])*([LargeSupplier_Operating.$J:.$J]&lt;&gt;&quot;&quot;)*([LargeSupplier_Operating.$D:.$D]=&quot;Non-domestic&quot;);[LargeSupplier_Operating.$J:.$J];&quot;&quot;;0;1))" table:number-matrix-columns-spanned="1" table:number-matrix-rows-spanned="1" table:style-name="ce105">
            <text:p>[Note 2]</text:p>
          </table:table-cell>
          <table:table-cell table:style-name="ce33"/>
          <table:table-cell table:number-columns-repeated="16378"/>
        </table:table-row>
        <table:table-row table:style-name="ro12">
          <table:table-cell office:value-type="string" table:style-name="ce16">
            <text:p>Q2 2015</text:p>
          </table:table-cell>
          <table:table-cell office:value-type="float" office:value="538441" table:formula="of:=SUMIFS([LargeSupplier_Operating.$I:.$I];[LargeSupplier_Operating.$A:.$A];[Table_4.$A20];[LargeSupplier_Operating.$D:.$D];&quot;Non-domestic&quot;;[LargeSupplier_Operating.$E:.$E];&quot;Large&quot;;[LargeSupplier_Operating.$G:.$G];&quot;Smart&quot;;[LargeSupplier_Operating.$H:.$H];&quot;Smart mode&quot;)&#10;+SUMIFS([LargeSupplier_Operating.$I:.$I];[LargeSupplier_Operating.$A:.$A];[Table_4.$A20];[LargeSupplier_Operating.$D:.$D];&quot;Non-domestic&quot;;[LargeSupplier_Operating.$E:.$E];&quot;Large&quot;;[LargeSupplier_Operating.$G:.$G];&quot;Advanced&quot;;[LargeSupplier_Operating.$H:.$H];&quot;&quot;)" table:style-name="ce33">
            <text:p>538,441</text:p>
          </table:table-cell>
          <table:table-cell table:style-name="ce33"/>
          <table:table-cell office:value-type="float" office:value="2174614" table:formula="of:=SUMIFS([LargeSupplier_Operating.$I:.$I];[LargeSupplier_Operating.$A:.$A];[Table_4.$A20];[LargeSupplier_Operating.$D:.$D];&quot;Non-domestic&quot;;[LargeSupplier_Operating.$E:.$E];&quot;Large&quot;;[LargeSupplier_Operating.$G:.$G];&quot;Non-smart&quot;;[LargeSupplier_Operating.$H:.$H];&quot;&quot;)" table:style-name="ce33">
            <text:p>2,174,614</text:p>
          </table:table-cell>
          <table:table-cell office:value-type="string" office:string-value="" table:formula="of:=TRIM(COM.MICROSOFT.XLOOKUP(1;([LargeSupplier_Operating.$A:.$A]=[.A20])*([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15</text:p>
          </table:table-cell>
          <table:table-cell office:value-type="float" office:value="549767" table:formula="of:=SUMIFS([LargeSupplier_Operating.$I:.$I];[LargeSupplier_Operating.$A:.$A];[Table_4.$A21];[LargeSupplier_Operating.$D:.$D];&quot;Non-domestic&quot;;[LargeSupplier_Operating.$E:.$E];&quot;Large&quot;;[LargeSupplier_Operating.$G:.$G];&quot;Smart&quot;;[LargeSupplier_Operating.$H:.$H];&quot;Smart mode&quot;)&#10;+SUMIFS([LargeSupplier_Operating.$I:.$I];[LargeSupplier_Operating.$A:.$A];[Table_4.$A21];[LargeSupplier_Operating.$D:.$D];&quot;Non-domestic&quot;;[LargeSupplier_Operating.$E:.$E];&quot;Large&quot;;[LargeSupplier_Operating.$G:.$G];&quot;Advanced&quot;;[LargeSupplier_Operating.$H:.$H];&quot;&quot;)" table:style-name="ce33">
            <text:p>549,767</text:p>
          </table:table-cell>
          <table:table-cell table:style-name="ce33"/>
          <table:table-cell office:value-type="float" office:value="2125369" table:formula="of:=SUMIFS([LargeSupplier_Operating.$I:.$I];[LargeSupplier_Operating.$A:.$A];[Table_4.$A21];[LargeSupplier_Operating.$D:.$D];&quot;Non-domestic&quot;;[LargeSupplier_Operating.$E:.$E];&quot;Large&quot;;[LargeSupplier_Operating.$G:.$G];&quot;Non-smart&quot;;[LargeSupplier_Operating.$H:.$H];&quot;&quot;)" table:style-name="ce33">
            <text:p>2,125,369</text:p>
          </table:table-cell>
          <table:table-cell office:value-type="string" office:string-value="" table:formula="of:=TRIM(COM.MICROSOFT.XLOOKUP(1;([LargeSupplier_Operating.$A:.$A]=[.A21])*([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5</text:p>
          </table:table-cell>
          <table:table-cell office:value-type="float" office:value="525945" table:formula="of:=SUMIFS([LargeSupplier_Operating.$I:.$I];[LargeSupplier_Operating.$A:.$A];[Table_4.$A22];[LargeSupplier_Operating.$D:.$D];&quot;Non-domestic&quot;;[LargeSupplier_Operating.$E:.$E];&quot;Large&quot;;[LargeSupplier_Operating.$G:.$G];&quot;Smart&quot;;[LargeSupplier_Operating.$H:.$H];&quot;Smart mode&quot;)&#10;+SUMIFS([LargeSupplier_Operating.$I:.$I];[LargeSupplier_Operating.$A:.$A];[Table_4.$A22];[LargeSupplier_Operating.$D:.$D];&quot;Non-domestic&quot;;[LargeSupplier_Operating.$E:.$E];&quot;Large&quot;;[LargeSupplier_Operating.$G:.$G];&quot;Advanced&quot;;[LargeSupplier_Operating.$H:.$H];&quot;&quot;)" table:style-name="ce33">
            <text:p>525,945</text:p>
          </table:table-cell>
          <table:table-cell table:style-name="ce33"/>
          <table:table-cell office:value-type="float" office:value="2095887" table:formula="of:=SUMIFS([LargeSupplier_Operating.$I:.$I];[LargeSupplier_Operating.$A:.$A];[Table_4.$A22];[LargeSupplier_Operating.$D:.$D];&quot;Non-domestic&quot;;[LargeSupplier_Operating.$E:.$E];&quot;Large&quot;;[LargeSupplier_Operating.$G:.$G];&quot;Non-smart&quot;;[LargeSupplier_Operating.$H:.$H];&quot;&quot;)" table:style-name="ce33">
            <text:p>2,095,887</text:p>
          </table:table-cell>
          <table:table-cell office:value-type="string" office:string-value="" table:formula="of:=TRIM(COM.MICROSOFT.XLOOKUP(1;([LargeSupplier_Operating.$A:.$A]=[.A22])*([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1 2016</text:p>
          </table:table-cell>
          <table:table-cell office:value-type="float" office:value="569314" table:formula="of:=SUMIFS([LargeSupplier_Operating.$I:.$I];[LargeSupplier_Operating.$A:.$A];[Table_4.$A23];[LargeSupplier_Operating.$D:.$D];&quot;Non-domestic&quot;;[LargeSupplier_Operating.$E:.$E];&quot;Large&quot;;[LargeSupplier_Operating.$G:.$G];&quot;Smart&quot;;[LargeSupplier_Operating.$H:.$H];&quot;Smart mode&quot;)&#10;+SUMIFS([LargeSupplier_Operating.$I:.$I];[LargeSupplier_Operating.$A:.$A];[Table_4.$A23];[LargeSupplier_Operating.$D:.$D];&quot;Non-domestic&quot;;[LargeSupplier_Operating.$E:.$E];&quot;Large&quot;;[LargeSupplier_Operating.$G:.$G];&quot;Advanced&quot;;[LargeSupplier_Operating.$H:.$H];&quot;&quot;)" table:style-name="ce33">
            <text:p>569,314</text:p>
          </table:table-cell>
          <table:table-cell table:style-name="ce33"/>
          <table:table-cell office:value-type="float" office:value="2051023" table:formula="of:=SUMIFS([LargeSupplier_Operating.$I:.$I];[LargeSupplier_Operating.$A:.$A];[Table_4.$A23];[LargeSupplier_Operating.$D:.$D];&quot;Non-domestic&quot;;[LargeSupplier_Operating.$E:.$E];&quot;Large&quot;;[LargeSupplier_Operating.$G:.$G];&quot;Non-smart&quot;;[LargeSupplier_Operating.$H:.$H];&quot;&quot;)" table:style-name="ce33">
            <text:p>2,051,023</text:p>
          </table:table-cell>
          <table:table-cell office:value-type="string" office:string-value="[Note 3]" table:formula="of:=TRIM(COM.MICROSOFT.XLOOKUP(1;([LargeSupplier_Operating.$A:.$A]=[.A23])*([LargeSupplier_Operating.$J:.$J]&lt;&gt;&quot;&quot;)*([LargeSupplier_Operating.$D:.$D]=&quot;Non-domestic&quot;);[LargeSupplier_Operating.$J:.$J];&quot;&quot;;0;1))" table:number-matrix-columns-spanned="1" table:number-matrix-rows-spanned="1" table:style-name="ce105">
            <text:p>[Note 3]</text:p>
          </table:table-cell>
          <table:table-cell table:style-name="ce33"/>
          <table:table-cell table:number-columns-repeated="16378"/>
        </table:table-row>
        <table:table-row table:style-name="ro12">
          <table:table-cell office:value-type="string" table:style-name="ce16">
            <text:p>Q2 2016</text:p>
          </table:table-cell>
          <table:table-cell office:value-type="float" office:value="577034" table:formula="of:=SUMIFS([LargeSupplier_Operating.$I:.$I];[LargeSupplier_Operating.$A:.$A];[Table_4.$A24];[LargeSupplier_Operating.$D:.$D];&quot;Non-domestic&quot;;[LargeSupplier_Operating.$E:.$E];&quot;Large&quot;;[LargeSupplier_Operating.$G:.$G];&quot;Smart&quot;;[LargeSupplier_Operating.$H:.$H];&quot;Smart mode&quot;)&#10;+SUMIFS([LargeSupplier_Operating.$I:.$I];[LargeSupplier_Operating.$A:.$A];[Table_4.$A24];[LargeSupplier_Operating.$D:.$D];&quot;Non-domestic&quot;;[LargeSupplier_Operating.$E:.$E];&quot;Large&quot;;[LargeSupplier_Operating.$G:.$G];&quot;Advanced&quot;;[LargeSupplier_Operating.$H:.$H];&quot;&quot;)" table:style-name="ce33">
            <text:p>577,034</text:p>
          </table:table-cell>
          <table:table-cell table:style-name="ce33"/>
          <table:table-cell office:value-type="float" office:value="2079280" table:formula="of:=SUMIFS([LargeSupplier_Operating.$I:.$I];[LargeSupplier_Operating.$A:.$A];[Table_4.$A24];[LargeSupplier_Operating.$D:.$D];&quot;Non-domestic&quot;;[LargeSupplier_Operating.$E:.$E];&quot;Large&quot;;[LargeSupplier_Operating.$G:.$G];&quot;Non-smart&quot;;[LargeSupplier_Operating.$H:.$H];&quot;&quot;)" table:style-name="ce33">
            <text:p>2,079,280</text:p>
          </table:table-cell>
          <table:table-cell office:value-type="string" office:string-value="[Note 4]" table:formula="of:=TRIM(COM.MICROSOFT.XLOOKUP(1;([LargeSupplier_Operating.$A:.$A]=[.A24])*([LargeSupplier_Operating.$J:.$J]&lt;&gt;&quot;&quot;)*([LargeSupplier_Operating.$D:.$D]=&quot;Non-domestic&quot;);[LargeSupplier_Operating.$J:.$J];&quot;&quot;;0;1))" table:number-matrix-columns-spanned="1" table:number-matrix-rows-spanned="1" table:style-name="ce105">
            <text:p>[Note 4]</text:p>
          </table:table-cell>
          <table:table-cell table:style-name="ce33"/>
          <table:table-cell table:number-columns-repeated="16378"/>
        </table:table-row>
        <table:table-row table:style-name="ro12">
          <table:table-cell office:value-type="string" table:style-name="ce16">
            <text:p>Q3 2016</text:p>
          </table:table-cell>
          <table:table-cell office:value-type="float" office:value="563368" table:formula="of:=SUMIFS([LargeSupplier_Operating.$I:.$I];[LargeSupplier_Operating.$A:.$A];[Table_4.$A25];[LargeSupplier_Operating.$D:.$D];&quot;Non-domestic&quot;;[LargeSupplier_Operating.$E:.$E];&quot;Large&quot;;[LargeSupplier_Operating.$G:.$G];&quot;Smart&quot;;[LargeSupplier_Operating.$H:.$H];&quot;Smart mode&quot;)&#10;+SUMIFS([LargeSupplier_Operating.$I:.$I];[LargeSupplier_Operating.$A:.$A];[Table_4.$A25];[LargeSupplier_Operating.$D:.$D];&quot;Non-domestic&quot;;[LargeSupplier_Operating.$E:.$E];&quot;Large&quot;;[LargeSupplier_Operating.$G:.$G];&quot;Advanced&quot;;[LargeSupplier_Operating.$H:.$H];&quot;&quot;)" table:style-name="ce33">
            <text:p>563,368</text:p>
          </table:table-cell>
          <table:table-cell table:style-name="ce33"/>
          <table:table-cell office:value-type="float" office:value="2022848" table:formula="of:=SUMIFS([LargeSupplier_Operating.$I:.$I];[LargeSupplier_Operating.$A:.$A];[Table_4.$A25];[LargeSupplier_Operating.$D:.$D];&quot;Non-domestic&quot;;[LargeSupplier_Operating.$E:.$E];&quot;Large&quot;;[LargeSupplier_Operating.$G:.$G];&quot;Non-smart&quot;;[LargeSupplier_Operating.$H:.$H];&quot;&quot;)" table:style-name="ce33">
            <text:p>2,022,848</text:p>
          </table:table-cell>
          <table:table-cell office:value-type="string" office:string-value="" table:formula="of:=TRIM(COM.MICROSOFT.XLOOKUP(1;([LargeSupplier_Operating.$A:.$A]=[.A25])*([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6</text:p>
          </table:table-cell>
          <table:table-cell office:value-type="float" office:value="582867" table:formula="of:=SUMIFS([LargeSupplier_Operating.$I:.$I];[LargeSupplier_Operating.$A:.$A];[Table_4.$A26];[LargeSupplier_Operating.$D:.$D];&quot;Non-domestic&quot;;[LargeSupplier_Operating.$E:.$E];&quot;Large&quot;;[LargeSupplier_Operating.$G:.$G];&quot;Smart&quot;;[LargeSupplier_Operating.$H:.$H];&quot;Smart mode&quot;)&#10;+SUMIFS([LargeSupplier_Operating.$I:.$I];[LargeSupplier_Operating.$A:.$A];[Table_4.$A26];[LargeSupplier_Operating.$D:.$D];&quot;Non-domestic&quot;;[LargeSupplier_Operating.$E:.$E];&quot;Large&quot;;[LargeSupplier_Operating.$G:.$G];&quot;Advanced&quot;;[LargeSupplier_Operating.$H:.$H];&quot;&quot;)" table:style-name="ce33">
            <text:p>582,867</text:p>
          </table:table-cell>
          <table:table-cell table:style-name="ce33"/>
          <table:table-cell office:value-type="float" office:value="1996007" table:formula="of:=SUMIFS([LargeSupplier_Operating.$I:.$I];[LargeSupplier_Operating.$A:.$A];[Table_4.$A26];[LargeSupplier_Operating.$D:.$D];&quot;Non-domestic&quot;;[LargeSupplier_Operating.$E:.$E];&quot;Large&quot;;[LargeSupplier_Operating.$G:.$G];&quot;Non-smart&quot;;[LargeSupplier_Operating.$H:.$H];&quot;&quot;)" table:style-name="ce33">
            <text:p>1,996,007</text:p>
          </table:table-cell>
          <table:table-cell office:value-type="string" office:string-value="[Note 5]" table:formula="of:=TRIM(COM.MICROSOFT.XLOOKUP(1;([LargeSupplier_Operating.$A:.$A]=[.A26])*([LargeSupplier_Operating.$J:.$J]&lt;&gt;&quot;&quot;)*([LargeSupplier_Operating.$D:.$D]=&quot;Non-domestic&quot;);[LargeSupplier_Operating.$J:.$J];&quot;&quot;;0;1))" table:number-matrix-columns-spanned="1" table:number-matrix-rows-spanned="1" table:style-name="ce105">
            <text:p>[Note 5]</text:p>
          </table:table-cell>
          <table:table-cell table:style-name="ce33"/>
          <table:table-cell table:number-columns-repeated="16378"/>
        </table:table-row>
        <table:table-row table:style-name="ro12">
          <table:table-cell office:value-type="string" table:style-name="ce16">
            <text:p>Q1 2017</text:p>
          </table:table-cell>
          <table:table-cell office:value-type="float" office:value="589827" table:formula="of:=SUMIFS([LargeSupplier_Operating.$I:.$I];[LargeSupplier_Operating.$A:.$A];[Table_4.$A27];[LargeSupplier_Operating.$D:.$D];&quot;Non-domestic&quot;;[LargeSupplier_Operating.$E:.$E];&quot;Large&quot;;[LargeSupplier_Operating.$G:.$G];&quot;Smart&quot;;[LargeSupplier_Operating.$H:.$H];&quot;Smart mode&quot;)&#10;+SUMIFS([LargeSupplier_Operating.$I:.$I];[LargeSupplier_Operating.$A:.$A];[Table_4.$A27];[LargeSupplier_Operating.$D:.$D];&quot;Non-domestic&quot;;[LargeSupplier_Operating.$E:.$E];&quot;Large&quot;;[LargeSupplier_Operating.$G:.$G];&quot;Advanced&quot;;[LargeSupplier_Operating.$H:.$H];&quot;&quot;)" table:style-name="ce33">
            <text:p>589,827</text:p>
          </table:table-cell>
          <table:table-cell table:style-name="ce33"/>
          <table:table-cell office:value-type="float" office:value="1946789" table:formula="of:=SUMIFS([LargeSupplier_Operating.$I:.$I];[LargeSupplier_Operating.$A:.$A];[Table_4.$A27];[LargeSupplier_Operating.$D:.$D];&quot;Non-domestic&quot;;[LargeSupplier_Operating.$E:.$E];&quot;Large&quot;;[LargeSupplier_Operating.$G:.$G];&quot;Non-smart&quot;;[LargeSupplier_Operating.$H:.$H];&quot;&quot;)" table:style-name="ce33">
            <text:p>1,946,789</text:p>
          </table:table-cell>
          <table:table-cell office:value-type="string" office:string-value="" table:formula="of:=TRIM(COM.MICROSOFT.XLOOKUP(1;([LargeSupplier_Operating.$A:.$A]=[.A27])*([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17</text:p>
          </table:table-cell>
          <table:table-cell office:value-type="float" office:value="594450" table:formula="of:=SUMIFS([LargeSupplier_Operating.$I:.$I];[LargeSupplier_Operating.$A:.$A];[Table_4.$A28];[LargeSupplier_Operating.$D:.$D];&quot;Non-domestic&quot;;[LargeSupplier_Operating.$E:.$E];&quot;Large&quot;;[LargeSupplier_Operating.$G:.$G];&quot;Smart&quot;;[LargeSupplier_Operating.$H:.$H];&quot;Smart mode&quot;)&#10;+SUMIFS([LargeSupplier_Operating.$I:.$I];[LargeSupplier_Operating.$A:.$A];[Table_4.$A28];[LargeSupplier_Operating.$D:.$D];&quot;Non-domestic&quot;;[LargeSupplier_Operating.$E:.$E];&quot;Large&quot;;[LargeSupplier_Operating.$G:.$G];&quot;Advanced&quot;;[LargeSupplier_Operating.$H:.$H];&quot;&quot;)" table:style-name="ce33">
            <text:p>594,450</text:p>
          </table:table-cell>
          <table:table-cell table:style-name="ce33"/>
          <table:table-cell office:value-type="float" office:value="1910914" table:formula="of:=SUMIFS([LargeSupplier_Operating.$I:.$I];[LargeSupplier_Operating.$A:.$A];[Table_4.$A28];[LargeSupplier_Operating.$D:.$D];&quot;Non-domestic&quot;;[LargeSupplier_Operating.$E:.$E];&quot;Large&quot;;[LargeSupplier_Operating.$G:.$G];&quot;Non-smart&quot;;[LargeSupplier_Operating.$H:.$H];&quot;&quot;)" table:style-name="ce33">
            <text:p>1,910,914</text:p>
          </table:table-cell>
          <table:table-cell office:value-type="string" office:string-value="" table:formula="of:=TRIM(COM.MICROSOFT.XLOOKUP(1;([LargeSupplier_Operating.$A:.$A]=[.A28])*([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17</text:p>
          </table:table-cell>
          <table:table-cell office:value-type="float" office:value="598979" table:formula="of:=SUMIFS([LargeSupplier_Operating.$I:.$I];[LargeSupplier_Operating.$A:.$A];[Table_4.$A29];[LargeSupplier_Operating.$D:.$D];&quot;Non-domestic&quot;;[LargeSupplier_Operating.$E:.$E];&quot;Large&quot;;[LargeSupplier_Operating.$G:.$G];&quot;Smart&quot;;[LargeSupplier_Operating.$H:.$H];&quot;Smart mode&quot;)&#10;+SUMIFS([LargeSupplier_Operating.$I:.$I];[LargeSupplier_Operating.$A:.$A];[Table_4.$A29];[LargeSupplier_Operating.$D:.$D];&quot;Non-domestic&quot;;[LargeSupplier_Operating.$E:.$E];&quot;Large&quot;;[LargeSupplier_Operating.$G:.$G];&quot;Advanced&quot;;[LargeSupplier_Operating.$H:.$H];&quot;&quot;)" table:style-name="ce33">
            <text:p>598,979</text:p>
          </table:table-cell>
          <table:table-cell table:style-name="ce33"/>
          <table:table-cell office:value-type="float" office:value="1862430" table:formula="of:=SUMIFS([LargeSupplier_Operating.$I:.$I];[LargeSupplier_Operating.$A:.$A];[Table_4.$A29];[LargeSupplier_Operating.$D:.$D];&quot;Non-domestic&quot;;[LargeSupplier_Operating.$E:.$E];&quot;Large&quot;;[LargeSupplier_Operating.$G:.$G];&quot;Non-smart&quot;;[LargeSupplier_Operating.$H:.$H];&quot;&quot;)" table:style-name="ce33">
            <text:p>1,862,430</text:p>
          </table:table-cell>
          <table:table-cell office:value-type="string" office:string-value="" table:formula="of:=TRIM(COM.MICROSOFT.XLOOKUP(1;([LargeSupplier_Operating.$A:.$A]=[.A29])*([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7</text:p>
          </table:table-cell>
          <table:table-cell office:value-type="float" office:value="636988" table:formula="of:=SUMIFS([LargeSupplier_Operating.$I:.$I];[LargeSupplier_Operating.$A:.$A];[Table_4.$A30];[LargeSupplier_Operating.$D:.$D];&quot;Non-domestic&quot;;[LargeSupplier_Operating.$E:.$E];&quot;Large&quot;;[LargeSupplier_Operating.$G:.$G];&quot;Smart&quot;;[LargeSupplier_Operating.$H:.$H];&quot;Smart mode&quot;)&#10;+SUMIFS([LargeSupplier_Operating.$I:.$I];[LargeSupplier_Operating.$A:.$A];[Table_4.$A30];[LargeSupplier_Operating.$D:.$D];&quot;Non-domestic&quot;;[LargeSupplier_Operating.$E:.$E];&quot;Large&quot;;[LargeSupplier_Operating.$G:.$G];&quot;Advanced&quot;;[LargeSupplier_Operating.$H:.$H];&quot;&quot;)" table:style-name="ce33">
            <text:p>636,988</text:p>
          </table:table-cell>
          <table:table-cell table:style-name="ce33"/>
          <table:table-cell office:value-type="float" office:value="1776453" table:formula="of:=SUMIFS([LargeSupplier_Operating.$I:.$I];[LargeSupplier_Operating.$A:.$A];[Table_4.$A30];[LargeSupplier_Operating.$D:.$D];&quot;Non-domestic&quot;;[LargeSupplier_Operating.$E:.$E];&quot;Large&quot;;[LargeSupplier_Operating.$G:.$G];&quot;Non-smart&quot;;[LargeSupplier_Operating.$H:.$H];&quot;&quot;)" table:style-name="ce33">
            <text:p>1,776,453</text:p>
          </table:table-cell>
          <table:table-cell office:value-type="string" office:string-value="[Notes 6, 7]" table:formula="of:=TRIM(COM.MICROSOFT.XLOOKUP(1;([LargeSupplier_Operating.$A:.$A]=[.A30])*([LargeSupplier_Operating.$J:.$J]&lt;&gt;&quot;&quot;)*([LargeSupplier_Operating.$D:.$D]=&quot;Non-domestic&quot;);[LargeSupplier_Operating.$J:.$J];&quot;&quot;;0;1))" table:number-matrix-columns-spanned="1" table:number-matrix-rows-spanned="1" table:style-name="ce105">
            <text:p>[Notes 6, 7]</text:p>
          </table:table-cell>
          <table:table-cell table:style-name="ce33"/>
          <table:table-cell table:number-columns-repeated="16378"/>
        </table:table-row>
        <table:table-row table:style-name="ro12">
          <table:table-cell office:value-type="string" table:style-name="ce16">
            <text:p>Q1 2018</text:p>
          </table:table-cell>
          <table:table-cell office:value-type="float" office:value="629673" table:formula="of:=SUMIFS([LargeSupplier_Operating.$I:.$I];[LargeSupplier_Operating.$A:.$A];[Table_4.$A31];[LargeSupplier_Operating.$D:.$D];&quot;Non-domestic&quot;;[LargeSupplier_Operating.$E:.$E];&quot;Large&quot;;[LargeSupplier_Operating.$G:.$G];&quot;Smart&quot;;[LargeSupplier_Operating.$H:.$H];&quot;Smart mode&quot;)&#10;+SUMIFS([LargeSupplier_Operating.$I:.$I];[LargeSupplier_Operating.$A:.$A];[Table_4.$A31];[LargeSupplier_Operating.$D:.$D];&quot;Non-domestic&quot;;[LargeSupplier_Operating.$E:.$E];&quot;Large&quot;;[LargeSupplier_Operating.$G:.$G];&quot;Advanced&quot;;[LargeSupplier_Operating.$H:.$H];&quot;&quot;)" table:style-name="ce33">
            <text:p>629,673</text:p>
          </table:table-cell>
          <table:table-cell table:style-name="ce33"/>
          <table:table-cell office:value-type="float" office:value="1759194" table:formula="of:=SUMIFS([LargeSupplier_Operating.$I:.$I];[LargeSupplier_Operating.$A:.$A];[Table_4.$A31];[LargeSupplier_Operating.$D:.$D];&quot;Non-domestic&quot;;[LargeSupplier_Operating.$E:.$E];&quot;Large&quot;;[LargeSupplier_Operating.$G:.$G];&quot;Non-smart&quot;;[LargeSupplier_Operating.$H:.$H];&quot;&quot;)" table:style-name="ce33">
            <text:p>1,759,194</text:p>
          </table:table-cell>
          <table:table-cell office:value-type="string" office:string-value="[Note 8]" table:formula="of:=TRIM(COM.MICROSOFT.XLOOKUP(1;([LargeSupplier_Operating.$A:.$A]=[.A31])*([LargeSupplier_Operating.$J:.$J]&lt;&gt;&quot;&quot;)*([LargeSupplier_Operating.$D:.$D]=&quot;Non-domestic&quot;);[LargeSupplier_Operating.$J:.$J];&quot;&quot;;0;1))" table:number-matrix-columns-spanned="1" table:number-matrix-rows-spanned="1" table:style-name="ce105">
            <text:p>[Note 8]</text:p>
          </table:table-cell>
          <table:table-cell table:style-name="ce33"/>
          <table:table-cell table:number-columns-repeated="16378"/>
        </table:table-row>
        <table:table-row table:style-name="ro12">
          <table:table-cell office:value-type="string" table:style-name="ce16">
            <text:p>Q2 2018</text:p>
          </table:table-cell>
          <table:table-cell office:value-type="float" office:value="650130" table:formula="of:=SUMIFS([LargeSupplier_Operating.$I:.$I];[LargeSupplier_Operating.$A:.$A];[Table_4.$A32];[LargeSupplier_Operating.$D:.$D];&quot;Non-domestic&quot;;[LargeSupplier_Operating.$E:.$E];&quot;Large&quot;;[LargeSupplier_Operating.$G:.$G];&quot;Smart&quot;;[LargeSupplier_Operating.$H:.$H];&quot;Smart mode&quot;)&#10;+SUMIFS([LargeSupplier_Operating.$I:.$I];[LargeSupplier_Operating.$A:.$A];[Table_4.$A32];[LargeSupplier_Operating.$D:.$D];&quot;Non-domestic&quot;;[LargeSupplier_Operating.$E:.$E];&quot;Large&quot;;[LargeSupplier_Operating.$G:.$G];&quot;Advanced&quot;;[LargeSupplier_Operating.$H:.$H];&quot;&quot;)" table:style-name="ce33">
            <text:p>650,130</text:p>
          </table:table-cell>
          <table:table-cell table:style-name="ce33"/>
          <table:table-cell office:value-type="float" office:value="1726681" table:formula="of:=SUMIFS([LargeSupplier_Operating.$I:.$I];[LargeSupplier_Operating.$A:.$A];[Table_4.$A32];[LargeSupplier_Operating.$D:.$D];&quot;Non-domestic&quot;;[LargeSupplier_Operating.$E:.$E];&quot;Large&quot;;[LargeSupplier_Operating.$G:.$G];&quot;Non-smart&quot;;[LargeSupplier_Operating.$H:.$H];&quot;&quot;)" table:style-name="ce33">
            <text:p>1,726,681</text:p>
          </table:table-cell>
          <table:table-cell office:value-type="string" office:string-value="" table:formula="of:=TRIM(COM.MICROSOFT.XLOOKUP(1;([LargeSupplier_Operating.$A:.$A]=[.A32])*([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18</text:p>
          </table:table-cell>
          <table:table-cell office:value-type="float" office:value="669417" table:formula="of:=SUMIFS([LargeSupplier_Operating.$I:.$I];[LargeSupplier_Operating.$A:.$A];[Table_4.$A33];[LargeSupplier_Operating.$D:.$D];&quot;Non-domestic&quot;;[LargeSupplier_Operating.$E:.$E];&quot;Large&quot;;[LargeSupplier_Operating.$G:.$G];&quot;Smart&quot;;[LargeSupplier_Operating.$H:.$H];&quot;Smart mode&quot;)&#10;+SUMIFS([LargeSupplier_Operating.$I:.$I];[LargeSupplier_Operating.$A:.$A];[Table_4.$A33];[LargeSupplier_Operating.$D:.$D];&quot;Non-domestic&quot;;[LargeSupplier_Operating.$E:.$E];&quot;Large&quot;;[LargeSupplier_Operating.$G:.$G];&quot;Advanced&quot;;[LargeSupplier_Operating.$H:.$H];&quot;&quot;)" table:style-name="ce33">
            <text:p>669,417</text:p>
          </table:table-cell>
          <table:table-cell table:style-name="ce33"/>
          <table:table-cell office:value-type="float" office:value="1695061" table:formula="of:=SUMIFS([LargeSupplier_Operating.$I:.$I];[LargeSupplier_Operating.$A:.$A];[Table_4.$A33];[LargeSupplier_Operating.$D:.$D];&quot;Non-domestic&quot;;[LargeSupplier_Operating.$E:.$E];&quot;Large&quot;;[LargeSupplier_Operating.$G:.$G];&quot;Non-smart&quot;;[LargeSupplier_Operating.$H:.$H];&quot;&quot;)" table:style-name="ce33">
            <text:p>1,695,061</text:p>
          </table:table-cell>
          <table:table-cell office:value-type="string" office:string-value="" table:formula="of:=TRIM(COM.MICROSOFT.XLOOKUP(1;([LargeSupplier_Operating.$A:.$A]=[.A33])*([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8</text:p>
          </table:table-cell>
          <table:table-cell office:value-type="float" office:value="678624" table:formula="of:=SUMIFS([LargeSupplier_Operating.$I:.$I];[LargeSupplier_Operating.$A:.$A];[Table_4.$A34];[LargeSupplier_Operating.$D:.$D];&quot;Non-domestic&quot;;[LargeSupplier_Operating.$E:.$E];&quot;Large&quot;;[LargeSupplier_Operating.$G:.$G];&quot;Smart&quot;;[LargeSupplier_Operating.$H:.$H];&quot;Smart mode&quot;)&#10;+SUMIFS([LargeSupplier_Operating.$I:.$I];[LargeSupplier_Operating.$A:.$A];[Table_4.$A34];[LargeSupplier_Operating.$D:.$D];&quot;Non-domestic&quot;;[LargeSupplier_Operating.$E:.$E];&quot;Large&quot;;[LargeSupplier_Operating.$G:.$G];&quot;Advanced&quot;;[LargeSupplier_Operating.$H:.$H];&quot;&quot;)" table:style-name="ce33">
            <text:p>678,624</text:p>
          </table:table-cell>
          <table:table-cell office:value-type="float" office:value="11459" table:formula="of:=SUMIFS([LargeSupplier_Operating.$I:.$I];[LargeSupplier_Operating.$A:.$A];[Table_4.$A34];[LargeSupplier_Operating.$D:.$D];&quot;Non-domestic&quot;;[LargeSupplier_Operating.$E:.$E];&quot;Large&quot;;[LargeSupplier_Operating.$G:.$G];&quot;Smart&quot;;[LargeSupplier_Operating.$H:.$H];&quot;Traditional mode&quot;)" table:style-name="ce33">
            <text:p>11,459</text:p>
          </table:table-cell>
          <table:table-cell office:value-type="float" office:value="1673308" table:formula="of:=SUMIFS([LargeSupplier_Operating.$I:.$I];[LargeSupplier_Operating.$A:.$A];[Table_4.$A34];[LargeSupplier_Operating.$D:.$D];&quot;Non-domestic&quot;;[LargeSupplier_Operating.$E:.$E];&quot;Large&quot;;[LargeSupplier_Operating.$G:.$G];&quot;Non-smart&quot;;[LargeSupplier_Operating.$H:.$H];&quot;&quot;)" table:style-name="ce33">
            <text:p>1,673,308</text:p>
          </table:table-cell>
          <table:table-cell office:value-type="string" office:string-value="[Notes 9, 10]" table:formula="of:=TRIM(COM.MICROSOFT.XLOOKUP(1;([LargeSupplier_Operating.$A:.$A]=[.A34])*([LargeSupplier_Operating.$J:.$J]&lt;&gt;&quot;&quot;)*([LargeSupplier_Operating.$D:.$D]=&quot;Non-domestic&quot;);[LargeSupplier_Operating.$J:.$J];&quot;&quot;;0;1))" table:number-matrix-columns-spanned="1" table:number-matrix-rows-spanned="1" table:style-name="ce105">
            <text:p>[Notes 9, 10]</text:p>
          </table:table-cell>
          <table:table-cell table:style-name="ce33"/>
          <table:table-cell table:number-columns-repeated="16378"/>
        </table:table-row>
        <table:table-row table:style-name="ro12">
          <table:table-cell office:value-type="string" table:style-name="ce16">
            <text:p>Q1 2019</text:p>
          </table:table-cell>
          <table:table-cell office:value-type="float" office:value="712599" table:formula="of:=SUMIFS([LargeSupplier_Operating.$I:.$I];[LargeSupplier_Operating.$A:.$A];[Table_4.$A35];[LargeSupplier_Operating.$D:.$D];&quot;Non-domestic&quot;;[LargeSupplier_Operating.$E:.$E];&quot;Large&quot;;[LargeSupplier_Operating.$G:.$G];&quot;Smart&quot;;[LargeSupplier_Operating.$H:.$H];&quot;Smart mode&quot;)&#10;+SUMIFS([LargeSupplier_Operating.$I:.$I];[LargeSupplier_Operating.$A:.$A];[Table_4.$A35];[LargeSupplier_Operating.$D:.$D];&quot;Non-domestic&quot;;[LargeSupplier_Operating.$E:.$E];&quot;Large&quot;;[LargeSupplier_Operating.$G:.$G];&quot;Advanced&quot;;[LargeSupplier_Operating.$H:.$H];&quot;&quot;)" table:style-name="ce33">
            <text:p>712,599</text:p>
          </table:table-cell>
          <table:table-cell office:value-type="float" office:value="14279" table:formula="of:=SUMIFS([LargeSupplier_Operating.$I:.$I];[LargeSupplier_Operating.$A:.$A];[Table_4.$A35];[LargeSupplier_Operating.$D:.$D];&quot;Non-domestic&quot;;[LargeSupplier_Operating.$E:.$E];&quot;Large&quot;;[LargeSupplier_Operating.$G:.$G];&quot;Smart&quot;;[LargeSupplier_Operating.$H:.$H];&quot;Traditional mode&quot;)" table:style-name="ce33">
            <text:p>14,279</text:p>
          </table:table-cell>
          <table:table-cell office:value-type="float" office:value="1637384" table:formula="of:=SUMIFS([LargeSupplier_Operating.$I:.$I];[LargeSupplier_Operating.$A:.$A];[Table_4.$A35];[LargeSupplier_Operating.$D:.$D];&quot;Non-domestic&quot;;[LargeSupplier_Operating.$E:.$E];&quot;Large&quot;;[LargeSupplier_Operating.$G:.$G];&quot;Non-smart&quot;;[LargeSupplier_Operating.$H:.$H];&quot;&quot;)" table:style-name="ce33">
            <text:p>1,637,384</text:p>
          </table:table-cell>
          <table:table-cell office:value-type="string" office:string-value="[Note 11]" table:formula="of:=TRIM(COM.MICROSOFT.XLOOKUP(1;([LargeSupplier_Operating.$A:.$A]=[.A35])*([LargeSupplier_Operating.$J:.$J]&lt;&gt;&quot;&quot;)*([LargeSupplier_Operating.$D:.$D]=&quot;Non-domestic&quot;);[LargeSupplier_Operating.$J:.$J];&quot;&quot;;0;1))" table:number-matrix-columns-spanned="1" table:number-matrix-rows-spanned="1" table:style-name="ce105">
            <text:p>[Note 11]</text:p>
          </table:table-cell>
          <table:table-cell table:style-name="ce33"/>
          <table:table-cell table:number-columns-repeated="16378"/>
        </table:table-row>
        <table:table-row table:style-name="ro12">
          <table:table-cell office:value-type="string" table:style-name="ce16">
            <text:p>Q2 2019</text:p>
          </table:table-cell>
          <table:table-cell office:value-type="float" office:value="754035" table:formula="of:=SUMIFS([LargeSupplier_Operating.$I:.$I];[LargeSupplier_Operating.$A:.$A];[Table_4.$A36];[LargeSupplier_Operating.$D:.$D];&quot;Non-domestic&quot;;[LargeSupplier_Operating.$E:.$E];&quot;Large&quot;;[LargeSupplier_Operating.$G:.$G];&quot;Smart&quot;;[LargeSupplier_Operating.$H:.$H];&quot;Smart mode&quot;)&#10;+SUMIFS([LargeSupplier_Operating.$I:.$I];[LargeSupplier_Operating.$A:.$A];[Table_4.$A36];[LargeSupplier_Operating.$D:.$D];&quot;Non-domestic&quot;;[LargeSupplier_Operating.$E:.$E];&quot;Large&quot;;[LargeSupplier_Operating.$G:.$G];&quot;Advanced&quot;;[LargeSupplier_Operating.$H:.$H];&quot;&quot;)" table:style-name="ce33">
            <text:p>754,035</text:p>
          </table:table-cell>
          <table:table-cell office:value-type="float" office:value="15936" table:formula="of:=SUMIFS([LargeSupplier_Operating.$I:.$I];[LargeSupplier_Operating.$A:.$A];[Table_4.$A36];[LargeSupplier_Operating.$D:.$D];&quot;Non-domestic&quot;;[LargeSupplier_Operating.$E:.$E];&quot;Large&quot;;[LargeSupplier_Operating.$G:.$G];&quot;Smart&quot;;[LargeSupplier_Operating.$H:.$H];&quot;Traditional mode&quot;)" table:style-name="ce33">
            <text:p>15,936</text:p>
          </table:table-cell>
          <table:table-cell office:value-type="float" office:value="1523624" table:formula="of:=SUMIFS([LargeSupplier_Operating.$I:.$I];[LargeSupplier_Operating.$A:.$A];[Table_4.$A36];[LargeSupplier_Operating.$D:.$D];&quot;Non-domestic&quot;;[LargeSupplier_Operating.$E:.$E];&quot;Large&quot;;[LargeSupplier_Operating.$G:.$G];&quot;Non-smart&quot;;[LargeSupplier_Operating.$H:.$H];&quot;&quot;)" table:style-name="ce33">
            <text:p>1,523,624</text:p>
          </table:table-cell>
          <table:table-cell office:value-type="string" office:string-value="" table:formula="of:=TRIM(COM.MICROSOFT.XLOOKUP(1;([LargeSupplier_Operating.$A:.$A]=[.A36])*([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19</text:p>
          </table:table-cell>
          <table:table-cell office:value-type="float" office:value="748749" table:formula="of:=SUMIFS([LargeSupplier_Operating.$I:.$I];[LargeSupplier_Operating.$A:.$A];[Table_4.$A37];[LargeSupplier_Operating.$D:.$D];&quot;Non-domestic&quot;;[LargeSupplier_Operating.$E:.$E];&quot;Large&quot;;[LargeSupplier_Operating.$G:.$G];&quot;Smart&quot;;[LargeSupplier_Operating.$H:.$H];&quot;Smart mode&quot;)&#10;+SUMIFS([LargeSupplier_Operating.$I:.$I];[LargeSupplier_Operating.$A:.$A];[Table_4.$A37];[LargeSupplier_Operating.$D:.$D];&quot;Non-domestic&quot;;[LargeSupplier_Operating.$E:.$E];&quot;Large&quot;;[LargeSupplier_Operating.$G:.$G];&quot;Advanced&quot;;[LargeSupplier_Operating.$H:.$H];&quot;&quot;)" table:style-name="ce33">
            <text:p>748,749</text:p>
          </table:table-cell>
          <table:table-cell office:value-type="float" office:value="17747" table:formula="of:=SUMIFS([LargeSupplier_Operating.$I:.$I];[LargeSupplier_Operating.$A:.$A];[Table_4.$A37];[LargeSupplier_Operating.$D:.$D];&quot;Non-domestic&quot;;[LargeSupplier_Operating.$E:.$E];&quot;Large&quot;;[LargeSupplier_Operating.$G:.$G];&quot;Smart&quot;;[LargeSupplier_Operating.$H:.$H];&quot;Traditional mode&quot;)" table:style-name="ce33">
            <text:p>17,747</text:p>
          </table:table-cell>
          <table:table-cell office:value-type="float" office:value="1523847" table:formula="of:=SUMIFS([LargeSupplier_Operating.$I:.$I];[LargeSupplier_Operating.$A:.$A];[Table_4.$A37];[LargeSupplier_Operating.$D:.$D];&quot;Non-domestic&quot;;[LargeSupplier_Operating.$E:.$E];&quot;Large&quot;;[LargeSupplier_Operating.$G:.$G];&quot;Non-smart&quot;;[LargeSupplier_Operating.$H:.$H];&quot;&quot;)" table:style-name="ce33">
            <text:p>1,523,847</text:p>
          </table:table-cell>
          <table:table-cell office:value-type="string" office:string-value="" table:formula="of:=TRIM(COM.MICROSOFT.XLOOKUP(1;([LargeSupplier_Operating.$A:.$A]=[.A37])*([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19</text:p>
          </table:table-cell>
          <table:table-cell office:value-type="float" office:value="980148" table:formula="of:=SUMIFS([LargeSupplier_Operating.$I:.$I];[LargeSupplier_Operating.$A:.$A];[Table_4.$A38];[LargeSupplier_Operating.$D:.$D];&quot;Non-domestic&quot;;[LargeSupplier_Operating.$E:.$E];&quot;Large&quot;;[LargeSupplier_Operating.$G:.$G];&quot;Smart&quot;;[LargeSupplier_Operating.$H:.$H];&quot;Smart mode&quot;)&#10;+SUMIFS([LargeSupplier_Operating.$I:.$I];[LargeSupplier_Operating.$A:.$A];[Table_4.$A38];[LargeSupplier_Operating.$D:.$D];&quot;Non-domestic&quot;;[LargeSupplier_Operating.$E:.$E];&quot;Large&quot;;[LargeSupplier_Operating.$G:.$G];&quot;Advanced&quot;;[LargeSupplier_Operating.$H:.$H];&quot;&quot;)" table:style-name="ce33">
            <text:p>980,148</text:p>
          </table:table-cell>
          <table:table-cell office:value-type="float" office:value="16897" table:formula="of:=SUMIFS([LargeSupplier_Operating.$I:.$I];[LargeSupplier_Operating.$A:.$A];[Table_4.$A38];[LargeSupplier_Operating.$D:.$D];&quot;Non-domestic&quot;;[LargeSupplier_Operating.$E:.$E];&quot;Large&quot;;[LargeSupplier_Operating.$G:.$G];&quot;Smart&quot;;[LargeSupplier_Operating.$H:.$H];&quot;Traditional mode&quot;)" table:style-name="ce33">
            <text:p>16,897</text:p>
          </table:table-cell>
          <table:table-cell office:value-type="float" office:value="1627008" table:formula="of:=SUMIFS([LargeSupplier_Operating.$I:.$I];[LargeSupplier_Operating.$A:.$A];[Table_4.$A38];[LargeSupplier_Operating.$D:.$D];&quot;Non-domestic&quot;;[LargeSupplier_Operating.$E:.$E];&quot;Large&quot;;[LargeSupplier_Operating.$G:.$G];&quot;Non-smart&quot;;[LargeSupplier_Operating.$H:.$H];&quot;&quot;)" table:style-name="ce33">
            <text:p>1,627,008</text:p>
          </table:table-cell>
          <table:table-cell office:value-type="string" office:string-value="[Notes 12, 13]" table:formula="of:=TRIM(COM.MICROSOFT.XLOOKUP(1;([LargeSupplier_Operating.$A:.$A]=[.A38])*([LargeSupplier_Operating.$J:.$J]&lt;&gt;&quot;&quot;)*([LargeSupplier_Operating.$D:.$D]=&quot;Non-domestic&quot;);[LargeSupplier_Operating.$J:.$J];&quot;&quot;;0;1))" table:number-matrix-columns-spanned="1" table:number-matrix-rows-spanned="1" table:style-name="ce105">
            <text:p>[Notes 12, 13]</text:p>
          </table:table-cell>
          <table:table-cell table:style-name="ce33"/>
          <table:table-cell table:number-columns-repeated="16378"/>
        </table:table-row>
        <table:table-row table:style-name="ro12">
          <table:table-cell office:value-type="string" table:style-name="ce16">
            <text:p>Q1 2020</text:p>
          </table:table-cell>
          <table:table-cell office:value-type="float" office:value="996622" table:formula="of:=SUMIFS([LargeSupplier_Operating.$I:.$I];[LargeSupplier_Operating.$A:.$A];[Table_4.$A39];[LargeSupplier_Operating.$D:.$D];&quot;Non-domestic&quot;;[LargeSupplier_Operating.$E:.$E];&quot;Large&quot;;[LargeSupplier_Operating.$G:.$G];&quot;Smart&quot;;[LargeSupplier_Operating.$H:.$H];&quot;Smart mode&quot;)&#10;+SUMIFS([LargeSupplier_Operating.$I:.$I];[LargeSupplier_Operating.$A:.$A];[Table_4.$A39];[LargeSupplier_Operating.$D:.$D];&quot;Non-domestic&quot;;[LargeSupplier_Operating.$E:.$E];&quot;Large&quot;;[LargeSupplier_Operating.$G:.$G];&quot;Advanced&quot;;[LargeSupplier_Operating.$H:.$H];&quot;&quot;)" table:style-name="ce33">
            <text:p>996,622</text:p>
          </table:table-cell>
          <table:table-cell office:value-type="float" office:value="19195" table:formula="of:=SUMIFS([LargeSupplier_Operating.$I:.$I];[LargeSupplier_Operating.$A:.$A];[Table_4.$A39];[LargeSupplier_Operating.$D:.$D];&quot;Non-domestic&quot;;[LargeSupplier_Operating.$E:.$E];&quot;Large&quot;;[LargeSupplier_Operating.$G:.$G];&quot;Smart&quot;;[LargeSupplier_Operating.$H:.$H];&quot;Traditional mode&quot;)" table:style-name="ce33">
            <text:p>19,195</text:p>
          </table:table-cell>
          <table:table-cell office:value-type="float" office:value="1599013" table:formula="of:=SUMIFS([LargeSupplier_Operating.$I:.$I];[LargeSupplier_Operating.$A:.$A];[Table_4.$A39];[LargeSupplier_Operating.$D:.$D];&quot;Non-domestic&quot;;[LargeSupplier_Operating.$E:.$E];&quot;Large&quot;;[LargeSupplier_Operating.$G:.$G];&quot;Non-smart&quot;;[LargeSupplier_Operating.$H:.$H];&quot;&quot;)" table:style-name="ce33">
            <text:p>1,599,013</text:p>
          </table:table-cell>
          <table:table-cell office:value-type="string" office:string-value="" table:formula="of:=TRIM(COM.MICROSOFT.XLOOKUP(1;([LargeSupplier_Operating.$A:.$A]=[.A39])*([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0</text:p>
          </table:table-cell>
          <table:table-cell office:value-type="float" office:value="1000482" table:formula="of:=SUMIFS([LargeSupplier_Operating.$I:.$I];[LargeSupplier_Operating.$A:.$A];[Table_4.$A40];[LargeSupplier_Operating.$D:.$D];&quot;Non-domestic&quot;;[LargeSupplier_Operating.$E:.$E];&quot;Large&quot;;[LargeSupplier_Operating.$G:.$G];&quot;Smart&quot;;[LargeSupplier_Operating.$H:.$H];&quot;Smart mode&quot;)&#10;+SUMIFS([LargeSupplier_Operating.$I:.$I];[LargeSupplier_Operating.$A:.$A];[Table_4.$A40];[LargeSupplier_Operating.$D:.$D];&quot;Non-domestic&quot;;[LargeSupplier_Operating.$E:.$E];&quot;Large&quot;;[LargeSupplier_Operating.$G:.$G];&quot;Advanced&quot;;[LargeSupplier_Operating.$H:.$H];&quot;&quot;)" table:style-name="ce33">
            <text:p>1,000,482</text:p>
          </table:table-cell>
          <table:table-cell office:value-type="float" office:value="19231" table:formula="of:=SUMIFS([LargeSupplier_Operating.$I:.$I];[LargeSupplier_Operating.$A:.$A];[Table_4.$A40];[LargeSupplier_Operating.$D:.$D];&quot;Non-domestic&quot;;[LargeSupplier_Operating.$E:.$E];&quot;Large&quot;;[LargeSupplier_Operating.$G:.$G];&quot;Smart&quot;;[LargeSupplier_Operating.$H:.$H];&quot;Traditional mode&quot;)" table:style-name="ce33">
            <text:p>19,231</text:p>
          </table:table-cell>
          <table:table-cell office:value-type="float" office:value="1592523" table:formula="of:=SUMIFS([LargeSupplier_Operating.$I:.$I];[LargeSupplier_Operating.$A:.$A];[Table_4.$A40];[LargeSupplier_Operating.$D:.$D];&quot;Non-domestic&quot;;[LargeSupplier_Operating.$E:.$E];&quot;Large&quot;;[LargeSupplier_Operating.$G:.$G];&quot;Non-smart&quot;;[LargeSupplier_Operating.$H:.$H];&quot;&quot;)" table:style-name="ce33">
            <text:p>1,592,523</text:p>
          </table:table-cell>
          <table:table-cell office:value-type="string" office:string-value="" table:formula="of:=TRIM(COM.MICROSOFT.XLOOKUP(1;([LargeSupplier_Operating.$A:.$A]=[.A40])*([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0</text:p>
          </table:table-cell>
          <table:table-cell office:value-type="float" office:value="1000660" table:formula="of:=SUMIFS([LargeSupplier_Operating.$I:.$I];[LargeSupplier_Operating.$A:.$A];[Table_4.$A41];[LargeSupplier_Operating.$D:.$D];&quot;Non-domestic&quot;;[LargeSupplier_Operating.$E:.$E];&quot;Large&quot;;[LargeSupplier_Operating.$G:.$G];&quot;Smart&quot;;[LargeSupplier_Operating.$H:.$H];&quot;Smart mode&quot;)&#10;+SUMIFS([LargeSupplier_Operating.$I:.$I];[LargeSupplier_Operating.$A:.$A];[Table_4.$A41];[LargeSupplier_Operating.$D:.$D];&quot;Non-domestic&quot;;[LargeSupplier_Operating.$E:.$E];&quot;Large&quot;;[LargeSupplier_Operating.$G:.$G];&quot;Advanced&quot;;[LargeSupplier_Operating.$H:.$H];&quot;&quot;)" table:style-name="ce33">
            <text:p>1,000,660</text:p>
          </table:table-cell>
          <table:table-cell office:value-type="float" office:value="24987" table:formula="of:=SUMIFS([LargeSupplier_Operating.$I:.$I];[LargeSupplier_Operating.$A:.$A];[Table_4.$A41];[LargeSupplier_Operating.$D:.$D];&quot;Non-domestic&quot;;[LargeSupplier_Operating.$E:.$E];&quot;Large&quot;;[LargeSupplier_Operating.$G:.$G];&quot;Smart&quot;;[LargeSupplier_Operating.$H:.$H];&quot;Traditional mode&quot;)" table:style-name="ce33">
            <text:p>24,987</text:p>
          </table:table-cell>
          <table:table-cell office:value-type="float" office:value="1563736" table:formula="of:=SUMIFS([LargeSupplier_Operating.$I:.$I];[LargeSupplier_Operating.$A:.$A];[Table_4.$A41];[LargeSupplier_Operating.$D:.$D];&quot;Non-domestic&quot;;[LargeSupplier_Operating.$E:.$E];&quot;Large&quot;;[LargeSupplier_Operating.$G:.$G];&quot;Non-smart&quot;;[LargeSupplier_Operating.$H:.$H];&quot;&quot;)" table:style-name="ce33">
            <text:p>1,563,736</text:p>
          </table:table-cell>
          <table:table-cell office:value-type="string" office:string-value="" table:formula="of:=TRIM(COM.MICROSOFT.XLOOKUP(1;([LargeSupplier_Operating.$A:.$A]=[.A41])*([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20</text:p>
          </table:table-cell>
          <table:table-cell office:value-type="float" office:value="1028842" table:formula="of:=SUMIFS([LargeSupplier_Operating.$I:.$I];[LargeSupplier_Operating.$A:.$A];[Table_4.$A42];[LargeSupplier_Operating.$D:.$D];&quot;Non-domestic&quot;;[LargeSupplier_Operating.$E:.$E];&quot;Large&quot;;[LargeSupplier_Operating.$G:.$G];&quot;Smart&quot;;[LargeSupplier_Operating.$H:.$H];&quot;Smart mode&quot;)&#10;+SUMIFS([LargeSupplier_Operating.$I:.$I];[LargeSupplier_Operating.$A:.$A];[Table_4.$A42];[LargeSupplier_Operating.$D:.$D];&quot;Non-domestic&quot;;[LargeSupplier_Operating.$E:.$E];&quot;Large&quot;;[LargeSupplier_Operating.$G:.$G];&quot;Advanced&quot;;[LargeSupplier_Operating.$H:.$H];&quot;&quot;)" table:style-name="ce33">
            <text:p>1,028,842</text:p>
          </table:table-cell>
          <table:table-cell office:value-type="float" office:value="28201" table:formula="of:=SUMIFS([LargeSupplier_Operating.$I:.$I];[LargeSupplier_Operating.$A:.$A];[Table_4.$A42];[LargeSupplier_Operating.$D:.$D];&quot;Non-domestic&quot;;[LargeSupplier_Operating.$E:.$E];&quot;Large&quot;;[LargeSupplier_Operating.$G:.$G];&quot;Smart&quot;;[LargeSupplier_Operating.$H:.$H];&quot;Traditional mode&quot;)" table:style-name="ce33">
            <text:p>28,201</text:p>
          </table:table-cell>
          <table:table-cell office:value-type="float" office:value="1504771" table:formula="of:=SUMIFS([LargeSupplier_Operating.$I:.$I];[LargeSupplier_Operating.$A:.$A];[Table_4.$A42];[LargeSupplier_Operating.$D:.$D];&quot;Non-domestic&quot;;[LargeSupplier_Operating.$E:.$E];&quot;Large&quot;;[LargeSupplier_Operating.$G:.$G];&quot;Non-smart&quot;;[LargeSupplier_Operating.$H:.$H];&quot;&quot;)" table:style-name="ce33">
            <text:p>1,504,771</text:p>
          </table:table-cell>
          <table:table-cell office:value-type="string" office:string-value="[Notes 17, 18, 19]" table:formula="of:=TRIM(COM.MICROSOFT.XLOOKUP(1;([LargeSupplier_Operating.$A:.$A]=[.A42])*([LargeSupplier_Operating.$J:.$J]&lt;&gt;&quot;&quot;)*([LargeSupplier_Operating.$D:.$D]=&quot;Non-domestic&quot;);[LargeSupplier_Operating.$J:.$J];&quot;&quot;;0;1))" table:number-matrix-columns-spanned="1" table:number-matrix-rows-spanned="1" table:style-name="ce105">
            <text:p>[Notes 17, 18, 19]</text:p>
          </table:table-cell>
          <table:table-cell table:style-name="ce33"/>
          <table:table-cell table:number-columns-repeated="16378"/>
        </table:table-row>
        <table:table-row table:style-name="ro12">
          <table:table-cell office:value-type="string" table:style-name="ce16">
            <text:p>Q1 2021</text:p>
          </table:table-cell>
          <table:table-cell office:value-type="float" office:value="1046424" table:formula="of:=SUMIFS([LargeSupplier_Operating.$I:.$I];[LargeSupplier_Operating.$A:.$A];[Table_4.$A43];[LargeSupplier_Operating.$D:.$D];&quot;Non-domestic&quot;;[LargeSupplier_Operating.$E:.$E];&quot;Large&quot;;[LargeSupplier_Operating.$G:.$G];&quot;Smart&quot;;[LargeSupplier_Operating.$H:.$H];&quot;Smart mode&quot;)&#10;+SUMIFS([LargeSupplier_Operating.$I:.$I];[LargeSupplier_Operating.$A:.$A];[Table_4.$A43];[LargeSupplier_Operating.$D:.$D];&quot;Non-domestic&quot;;[LargeSupplier_Operating.$E:.$E];&quot;Large&quot;;[LargeSupplier_Operating.$G:.$G];&quot;Advanced&quot;;[LargeSupplier_Operating.$H:.$H];&quot;&quot;)" table:style-name="ce33">
            <text:p>1,046,424</text:p>
          </table:table-cell>
          <table:table-cell office:value-type="float" office:value="29487" table:formula="of:=SUMIFS([LargeSupplier_Operating.$I:.$I];[LargeSupplier_Operating.$A:.$A];[Table_4.$A43];[LargeSupplier_Operating.$D:.$D];&quot;Non-domestic&quot;;[LargeSupplier_Operating.$E:.$E];&quot;Large&quot;;[LargeSupplier_Operating.$G:.$G];&quot;Smart&quot;;[LargeSupplier_Operating.$H:.$H];&quot;Traditional mode&quot;)" table:style-name="ce33">
            <text:p>29,487</text:p>
          </table:table-cell>
          <table:table-cell office:value-type="float" office:value="1474410" table:formula="of:=SUMIFS([LargeSupplier_Operating.$I:.$I];[LargeSupplier_Operating.$A:.$A];[Table_4.$A43];[LargeSupplier_Operating.$D:.$D];&quot;Non-domestic&quot;;[LargeSupplier_Operating.$E:.$E];&quot;Large&quot;;[LargeSupplier_Operating.$G:.$G];&quot;Non-smart&quot;;[LargeSupplier_Operating.$H:.$H];&quot;&quot;)" table:style-name="ce33">
            <text:p>1,474,410</text:p>
          </table:table-cell>
          <table:table-cell office:value-type="string" office:string-value="" table:formula="of:=TRIM(COM.MICROSOFT.XLOOKUP(1;([LargeSupplier_Operating.$A:.$A]=[.A43])*([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1</text:p>
          </table:table-cell>
          <table:table-cell office:value-type="float" office:value="1067303" table:formula="of:=SUMIFS([LargeSupplier_Operating.$I:.$I];[LargeSupplier_Operating.$A:.$A];[Table_4.$A44];[LargeSupplier_Operating.$D:.$D];&quot;Non-domestic&quot;;[LargeSupplier_Operating.$E:.$E];&quot;Large&quot;;[LargeSupplier_Operating.$G:.$G];&quot;Smart&quot;;[LargeSupplier_Operating.$H:.$H];&quot;Smart mode&quot;)&#10;+SUMIFS([LargeSupplier_Operating.$I:.$I];[LargeSupplier_Operating.$A:.$A];[Table_4.$A44];[LargeSupplier_Operating.$D:.$D];&quot;Non-domestic&quot;;[LargeSupplier_Operating.$E:.$E];&quot;Large&quot;;[LargeSupplier_Operating.$G:.$G];&quot;Advanced&quot;;[LargeSupplier_Operating.$H:.$H];&quot;&quot;)" table:style-name="ce33">
            <text:p>1,067,303</text:p>
          </table:table-cell>
          <table:table-cell office:value-type="float" office:value="37529" table:formula="of:=SUMIFS([LargeSupplier_Operating.$I:.$I];[LargeSupplier_Operating.$A:.$A];[Table_4.$A44];[LargeSupplier_Operating.$D:.$D];&quot;Non-domestic&quot;;[LargeSupplier_Operating.$E:.$E];&quot;Large&quot;;[LargeSupplier_Operating.$G:.$G];&quot;Smart&quot;;[LargeSupplier_Operating.$H:.$H];&quot;Traditional mode&quot;)" table:style-name="ce33">
            <text:p>37,529</text:p>
          </table:table-cell>
          <table:table-cell office:value-type="float" office:value="1434692" table:formula="of:=SUMIFS([LargeSupplier_Operating.$I:.$I];[LargeSupplier_Operating.$A:.$A];[Table_4.$A44];[LargeSupplier_Operating.$D:.$D];&quot;Non-domestic&quot;;[LargeSupplier_Operating.$E:.$E];&quot;Large&quot;;[LargeSupplier_Operating.$G:.$G];&quot;Non-smart&quot;;[LargeSupplier_Operating.$H:.$H];&quot;&quot;)" table:style-name="ce33">
            <text:p>1,434,692</text:p>
          </table:table-cell>
          <table:table-cell office:value-type="string" office:string-value="" table:formula="of:=TRIM(COM.MICROSOFT.XLOOKUP(1;([LargeSupplier_Operating.$A:.$A]=[.A44])*([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1</text:p>
          </table:table-cell>
          <table:table-cell office:value-type="float" office:value="1116056" table:formula="of:=SUMIFS([LargeSupplier_Operating.$I:.$I];[LargeSupplier_Operating.$A:.$A];[Table_4.$A45];[LargeSupplier_Operating.$D:.$D];&quot;Non-domestic&quot;;[LargeSupplier_Operating.$E:.$E];&quot;Large&quot;;[LargeSupplier_Operating.$G:.$G];&quot;Smart&quot;;[LargeSupplier_Operating.$H:.$H];&quot;Smart mode&quot;)&#10;+SUMIFS([LargeSupplier_Operating.$I:.$I];[LargeSupplier_Operating.$A:.$A];[Table_4.$A45];[LargeSupplier_Operating.$D:.$D];&quot;Non-domestic&quot;;[LargeSupplier_Operating.$E:.$E];&quot;Large&quot;;[LargeSupplier_Operating.$G:.$G];&quot;Advanced&quot;;[LargeSupplier_Operating.$H:.$H];&quot;&quot;)" table:style-name="ce33">
            <text:p>1,116,056</text:p>
          </table:table-cell>
          <table:table-cell office:value-type="float" office:value="51567" table:formula="of:=SUMIFS([LargeSupplier_Operating.$I:.$I];[LargeSupplier_Operating.$A:.$A];[Table_4.$A45];[LargeSupplier_Operating.$D:.$D];&quot;Non-domestic&quot;;[LargeSupplier_Operating.$E:.$E];&quot;Large&quot;;[LargeSupplier_Operating.$G:.$G];&quot;Smart&quot;;[LargeSupplier_Operating.$H:.$H];&quot;Traditional mode&quot;)" table:style-name="ce33">
            <text:p>51,567</text:p>
          </table:table-cell>
          <table:table-cell office:value-type="float" office:value="1378509" table:formula="of:=SUMIFS([LargeSupplier_Operating.$I:.$I];[LargeSupplier_Operating.$A:.$A];[Table_4.$A45];[LargeSupplier_Operating.$D:.$D];&quot;Non-domestic&quot;;[LargeSupplier_Operating.$E:.$E];&quot;Large&quot;;[LargeSupplier_Operating.$G:.$G];&quot;Non-smart&quot;;[LargeSupplier_Operating.$H:.$H];&quot;&quot;)" table:style-name="ce33">
            <text:p>1,378,509</text:p>
          </table:table-cell>
          <table:table-cell office:value-type="string" office:string-value="[Note 20]" table:formula="of:=TRIM(COM.MICROSOFT.XLOOKUP(1;([LargeSupplier_Operating.$A:.$A]=[.A45])*([LargeSupplier_Operating.$J:.$J]&lt;&gt;&quot;&quot;)*([LargeSupplier_Operating.$D:.$D]=&quot;Non-domestic&quot;);[LargeSupplier_Operating.$J:.$J];&quot;&quot;;0;1))" table:number-matrix-columns-spanned="1" table:number-matrix-rows-spanned="1" table:style-name="ce105">
            <text:p>[Note 20]</text:p>
          </table:table-cell>
          <table:table-cell table:style-name="ce33"/>
          <table:table-cell table:number-columns-repeated="16378"/>
        </table:table-row>
        <table:table-row table:style-name="ro12">
          <table:table-cell office:value-type="string" table:style-name="ce16">
            <text:p>Q4 2021</text:p>
          </table:table-cell>
          <table:table-cell office:value-type="float" office:value="1149721" table:formula="of:=SUMIFS([LargeSupplier_Operating.$I:.$I];[LargeSupplier_Operating.$A:.$A];[Table_4.$A46];[LargeSupplier_Operating.$D:.$D];&quot;Non-domestic&quot;;[LargeSupplier_Operating.$E:.$E];&quot;Large&quot;;[LargeSupplier_Operating.$G:.$G];&quot;Smart&quot;;[LargeSupplier_Operating.$H:.$H];&quot;Smart mode&quot;)&#10;+SUMIFS([LargeSupplier_Operating.$I:.$I];[LargeSupplier_Operating.$A:.$A];[Table_4.$A46];[LargeSupplier_Operating.$D:.$D];&quot;Non-domestic&quot;;[LargeSupplier_Operating.$E:.$E];&quot;Large&quot;;[LargeSupplier_Operating.$G:.$G];&quot;Advanced&quot;;[LargeSupplier_Operating.$H:.$H];&quot;&quot;)" table:style-name="ce33">
            <text:p>1,149,721</text:p>
          </table:table-cell>
          <table:table-cell office:value-type="float" office:value="29396" table:formula="of:=SUMIFS([LargeSupplier_Operating.$I:.$I];[LargeSupplier_Operating.$A:.$A];[Table_4.$A46];[LargeSupplier_Operating.$D:.$D];&quot;Non-domestic&quot;;[LargeSupplier_Operating.$E:.$E];&quot;Large&quot;;[LargeSupplier_Operating.$G:.$G];&quot;Smart&quot;;[LargeSupplier_Operating.$H:.$H];&quot;Traditional mode&quot;)" table:style-name="ce33">
            <text:p>29,396</text:p>
          </table:table-cell>
          <table:table-cell office:value-type="float" office:value="1390470" table:formula="of:=SUMIFS([LargeSupplier_Operating.$I:.$I];[LargeSupplier_Operating.$A:.$A];[Table_4.$A46];[LargeSupplier_Operating.$D:.$D];&quot;Non-domestic&quot;;[LargeSupplier_Operating.$E:.$E];&quot;Large&quot;;[LargeSupplier_Operating.$G:.$G];&quot;Non-smart&quot;;[LargeSupplier_Operating.$H:.$H];&quot;&quot;)" table:style-name="ce33">
            <text:p>1,390,470</text:p>
          </table:table-cell>
          <table:table-cell office:value-type="string" office:string-value="[Note 21]" table:formula="of:=TRIM(COM.MICROSOFT.XLOOKUP(1;([LargeSupplier_Operating.$A:.$A]=[.A46])*([LargeSupplier_Operating.$J:.$J]&lt;&gt;&quot;&quot;)*([LargeSupplier_Operating.$D:.$D]=&quot;Non-domestic&quot;);[LargeSupplier_Operating.$J:.$J];&quot;&quot;;0;1))" table:number-matrix-columns-spanned="1" table:number-matrix-rows-spanned="1" table:style-name="ce105">
            <text:p>[Note 21]</text:p>
          </table:table-cell>
          <table:table-cell table:style-name="ce33"/>
          <table:table-cell table:number-columns-repeated="16378"/>
        </table:table-row>
        <table:table-row table:style-name="ro12">
          <table:table-cell office:value-type="string" table:style-name="ce16">
            <text:p>Q1 2022</text:p>
          </table:table-cell>
          <table:table-cell office:value-type="float" office:value="1168011" table:formula="of:=SUMIFS([LargeSupplier_Operating.$I:.$I];[LargeSupplier_Operating.$A:.$A];[Table_4.$A47];[LargeSupplier_Operating.$D:.$D];&quot;Non-domestic&quot;;[LargeSupplier_Operating.$E:.$E];&quot;Large&quot;;[LargeSupplier_Operating.$G:.$G];&quot;Smart&quot;;[LargeSupplier_Operating.$H:.$H];&quot;Smart mode&quot;)&#10;+SUMIFS([LargeSupplier_Operating.$I:.$I];[LargeSupplier_Operating.$A:.$A];[Table_4.$A47];[LargeSupplier_Operating.$D:.$D];&quot;Non-domestic&quot;;[LargeSupplier_Operating.$E:.$E];&quot;Large&quot;;[LargeSupplier_Operating.$G:.$G];&quot;Advanced&quot;;[LargeSupplier_Operating.$H:.$H];&quot;&quot;)" table:style-name="ce33">
            <text:p>1,168,011</text:p>
          </table:table-cell>
          <table:table-cell office:value-type="float" office:value="34691" table:formula="of:=SUMIFS([LargeSupplier_Operating.$I:.$I];[LargeSupplier_Operating.$A:.$A];[Table_4.$A47];[LargeSupplier_Operating.$D:.$D];&quot;Non-domestic&quot;;[LargeSupplier_Operating.$E:.$E];&quot;Large&quot;;[LargeSupplier_Operating.$G:.$G];&quot;Smart&quot;;[LargeSupplier_Operating.$H:.$H];&quot;Traditional mode&quot;)" table:style-name="ce33">
            <text:p>34,691</text:p>
          </table:table-cell>
          <table:table-cell office:value-type="float" office:value="1370218" table:formula="of:=SUMIFS([LargeSupplier_Operating.$I:.$I];[LargeSupplier_Operating.$A:.$A];[Table_4.$A47];[LargeSupplier_Operating.$D:.$D];&quot;Non-domestic&quot;;[LargeSupplier_Operating.$E:.$E];&quot;Large&quot;;[LargeSupplier_Operating.$G:.$G];&quot;Non-smart&quot;;[LargeSupplier_Operating.$H:.$H];&quot;&quot;)" table:style-name="ce33">
            <text:p>1,370,218</text:p>
          </table:table-cell>
          <table:table-cell office:value-type="string" office:string-value="" table:formula="of:=TRIM(COM.MICROSOFT.XLOOKUP(1;([LargeSupplier_Operating.$A:.$A]=[.A47])*([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2</text:p>
          </table:table-cell>
          <table:table-cell office:value-type="float" office:value="1199400" table:formula="of:=SUMIFS([LargeSupplier_Operating.$I:.$I];[LargeSupplier_Operating.$A:.$A];[Table_4.$A48];[LargeSupplier_Operating.$D:.$D];&quot;Non-domestic&quot;;[LargeSupplier_Operating.$E:.$E];&quot;Large&quot;;[LargeSupplier_Operating.$G:.$G];&quot;Smart&quot;;[LargeSupplier_Operating.$H:.$H];&quot;Smart mode&quot;)&#10;+SUMIFS([LargeSupplier_Operating.$I:.$I];[LargeSupplier_Operating.$A:.$A];[Table_4.$A48];[LargeSupplier_Operating.$D:.$D];&quot;Non-domestic&quot;;[LargeSupplier_Operating.$E:.$E];&quot;Large&quot;;[LargeSupplier_Operating.$G:.$G];&quot;Advanced&quot;;[LargeSupplier_Operating.$H:.$H];&quot;&quot;)" table:style-name="ce33">
            <text:p>1,199,400</text:p>
          </table:table-cell>
          <table:table-cell office:value-type="float" office:value="47355" table:formula="of:=SUMIFS([LargeSupplier_Operating.$I:.$I];[LargeSupplier_Operating.$A:.$A];[Table_4.$A48];[LargeSupplier_Operating.$D:.$D];&quot;Non-domestic&quot;;[LargeSupplier_Operating.$E:.$E];&quot;Large&quot;;[LargeSupplier_Operating.$G:.$G];&quot;Smart&quot;;[LargeSupplier_Operating.$H:.$H];&quot;Traditional mode&quot;)" table:style-name="ce33">
            <text:p>47,355</text:p>
          </table:table-cell>
          <table:table-cell office:value-type="float" office:value="1414841" table:formula="of:=SUMIFS([LargeSupplier_Operating.$I:.$I];[LargeSupplier_Operating.$A:.$A];[Table_4.$A48];[LargeSupplier_Operating.$D:.$D];&quot;Non-domestic&quot;;[LargeSupplier_Operating.$E:.$E];&quot;Large&quot;;[LargeSupplier_Operating.$G:.$G];&quot;Non-smart&quot;;[LargeSupplier_Operating.$H:.$H];&quot;&quot;)" table:style-name="ce33">
            <text:p>1,414,841</text:p>
          </table:table-cell>
          <table:table-cell office:value-type="string" office:string-value="" table:formula="of:=TRIM(COM.MICROSOFT.XLOOKUP(1;([LargeSupplier_Operating.$A:.$A]=[.A48])*([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2</text:p>
          </table:table-cell>
          <table:table-cell office:value-type="float" office:value="1200693" table:formula="of:=SUMIFS([LargeSupplier_Operating.$I:.$I];[LargeSupplier_Operating.$A:.$A];[Table_4.$A49];[LargeSupplier_Operating.$D:.$D];&quot;Non-domestic&quot;;[LargeSupplier_Operating.$E:.$E];&quot;Large&quot;;[LargeSupplier_Operating.$G:.$G];&quot;Smart&quot;;[LargeSupplier_Operating.$H:.$H];&quot;Smart mode&quot;)&#10;+SUMIFS([LargeSupplier_Operating.$I:.$I];[LargeSupplier_Operating.$A:.$A];[Table_4.$A49];[LargeSupplier_Operating.$D:.$D];&quot;Non-domestic&quot;;[LargeSupplier_Operating.$E:.$E];&quot;Large&quot;;[LargeSupplier_Operating.$G:.$G];&quot;Advanced&quot;;[LargeSupplier_Operating.$H:.$H];&quot;&quot;)" table:style-name="ce33">
            <text:p>1,200,693</text:p>
          </table:table-cell>
          <table:table-cell office:value-type="float" office:value="36273" table:formula="of:=SUMIFS([LargeSupplier_Operating.$I:.$I];[LargeSupplier_Operating.$A:.$A];[Table_4.$A49];[LargeSupplier_Operating.$D:.$D];&quot;Non-domestic&quot;;[LargeSupplier_Operating.$E:.$E];&quot;Large&quot;;[LargeSupplier_Operating.$G:.$G];&quot;Smart&quot;;[LargeSupplier_Operating.$H:.$H];&quot;Traditional mode&quot;)" table:style-name="ce33">
            <text:p>36,273</text:p>
          </table:table-cell>
          <table:table-cell office:value-type="float" office:value="1308371" table:formula="of:=SUMIFS([LargeSupplier_Operating.$I:.$I];[LargeSupplier_Operating.$A:.$A];[Table_4.$A49];[LargeSupplier_Operating.$D:.$D];&quot;Non-domestic&quot;;[LargeSupplier_Operating.$E:.$E];&quot;Large&quot;;[LargeSupplier_Operating.$G:.$G];&quot;Non-smart&quot;;[LargeSupplier_Operating.$H:.$H];&quot;&quot;)" table:style-name="ce33">
            <text:p>1,308,371</text:p>
          </table:table-cell>
          <table:table-cell office:value-type="string" office:string-value="" table:formula="of:=TRIM(COM.MICROSOFT.XLOOKUP(1;([LargeSupplier_Operating.$A:.$A]=[.A49])*([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22</text:p>
          </table:table-cell>
          <table:table-cell office:value-type="float" office:value="1213776" table:formula="of:=SUMIFS([LargeSupplier_Operating.$I:.$I];[LargeSupplier_Operating.$A:.$A];[Table_4.$A50];[LargeSupplier_Operating.$D:.$D];&quot;Non-domestic&quot;;[LargeSupplier_Operating.$E:.$E];&quot;Large&quot;;[LargeSupplier_Operating.$G:.$G];&quot;Smart&quot;;[LargeSupplier_Operating.$H:.$H];&quot;Smart mode&quot;)&#10;+SUMIFS([LargeSupplier_Operating.$I:.$I];[LargeSupplier_Operating.$A:.$A];[Table_4.$A50];[LargeSupplier_Operating.$D:.$D];&quot;Non-domestic&quot;;[LargeSupplier_Operating.$E:.$E];&quot;Large&quot;;[LargeSupplier_Operating.$G:.$G];&quot;Advanced&quot;;[LargeSupplier_Operating.$H:.$H];&quot;&quot;)" table:style-name="ce33">
            <text:p>1,213,776</text:p>
          </table:table-cell>
          <table:table-cell office:value-type="float" office:value="34212" table:formula="of:=SUMIFS([LargeSupplier_Operating.$I:.$I];[LargeSupplier_Operating.$A:.$A];[Table_4.$A50];[LargeSupplier_Operating.$D:.$D];&quot;Non-domestic&quot;;[LargeSupplier_Operating.$E:.$E];&quot;Large&quot;;[LargeSupplier_Operating.$G:.$G];&quot;Smart&quot;;[LargeSupplier_Operating.$H:.$H];&quot;Traditional mode&quot;)" table:style-name="ce33">
            <text:p>34,212</text:p>
          </table:table-cell>
          <table:table-cell office:value-type="float" office:value="1264636" table:formula="of:=SUMIFS([LargeSupplier_Operating.$I:.$I];[LargeSupplier_Operating.$A:.$A];[Table_4.$A50];[LargeSupplier_Operating.$D:.$D];&quot;Non-domestic&quot;;[LargeSupplier_Operating.$E:.$E];&quot;Large&quot;;[LargeSupplier_Operating.$G:.$G];&quot;Non-smart&quot;;[LargeSupplier_Operating.$H:.$H];&quot;&quot;)" table:style-name="ce33">
            <text:p>1,264,636</text:p>
          </table:table-cell>
          <table:table-cell office:value-type="string" office:string-value="" table:formula="of:=TRIM(COM.MICROSOFT.XLOOKUP(1;([LargeSupplier_Operating.$A:.$A]=[.A50])*([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1 2023</text:p>
          </table:table-cell>
          <table:table-cell office:value-type="float" office:value="1243331" table:formula="of:=SUMIFS([LargeSupplier_Operating.$I:.$I];[LargeSupplier_Operating.$A:.$A];[Table_4.$A51];[LargeSupplier_Operating.$D:.$D];&quot;Non-domestic&quot;;[LargeSupplier_Operating.$E:.$E];&quot;Large&quot;;[LargeSupplier_Operating.$G:.$G];&quot;Smart&quot;;[LargeSupplier_Operating.$H:.$H];&quot;Smart mode&quot;)&#10;+SUMIFS([LargeSupplier_Operating.$I:.$I];[LargeSupplier_Operating.$A:.$A];[Table_4.$A51];[LargeSupplier_Operating.$D:.$D];&quot;Non-domestic&quot;;[LargeSupplier_Operating.$E:.$E];&quot;Large&quot;;[LargeSupplier_Operating.$G:.$G];&quot;Advanced&quot;;[LargeSupplier_Operating.$H:.$H];&quot;&quot;)" table:style-name="ce33">
            <text:p>1,243,331</text:p>
          </table:table-cell>
          <table:table-cell office:value-type="float" office:value="35532" table:formula="of:=SUMIFS([LargeSupplier_Operating.$I:.$I];[LargeSupplier_Operating.$A:.$A];[Table_4.$A51];[LargeSupplier_Operating.$D:.$D];&quot;Non-domestic&quot;;[LargeSupplier_Operating.$E:.$E];&quot;Large&quot;;[LargeSupplier_Operating.$G:.$G];&quot;Smart&quot;;[LargeSupplier_Operating.$H:.$H];&quot;Traditional mode&quot;)" table:style-name="ce33">
            <text:p>35,532</text:p>
          </table:table-cell>
          <table:table-cell office:value-type="float" office:value="1237308" table:formula="of:=SUMIFS([LargeSupplier_Operating.$I:.$I];[LargeSupplier_Operating.$A:.$A];[Table_4.$A51];[LargeSupplier_Operating.$D:.$D];&quot;Non-domestic&quot;;[LargeSupplier_Operating.$E:.$E];&quot;Large&quot;;[LargeSupplier_Operating.$G:.$G];&quot;Non-smart&quot;;[LargeSupplier_Operating.$H:.$H];&quot;&quot;)" table:style-name="ce33">
            <text:p>1,237,308</text:p>
          </table:table-cell>
          <table:table-cell office:value-type="string" office:string-value="" table:formula="of:=TRIM(COM.MICROSOFT.XLOOKUP(1;([LargeSupplier_Operating.$A:.$A]=[.A51])*([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3</text:p>
          </table:table-cell>
          <table:table-cell office:value-type="float" office:value="1248837" table:formula="of:=SUMIFS([LargeSupplier_Operating.$I:.$I];[LargeSupplier_Operating.$A:.$A];[Table_4.$A52];[LargeSupplier_Operating.$D:.$D];&quot;Non-domestic&quot;;[LargeSupplier_Operating.$E:.$E];&quot;Large&quot;;[LargeSupplier_Operating.$G:.$G];&quot;Smart&quot;;[LargeSupplier_Operating.$H:.$H];&quot;Smart mode&quot;)&#10;+SUMIFS([LargeSupplier_Operating.$I:.$I];[LargeSupplier_Operating.$A:.$A];[Table_4.$A52];[LargeSupplier_Operating.$D:.$D];&quot;Non-domestic&quot;;[LargeSupplier_Operating.$E:.$E];&quot;Large&quot;;[LargeSupplier_Operating.$G:.$G];&quot;Advanced&quot;;[LargeSupplier_Operating.$H:.$H];&quot;&quot;)" table:style-name="ce33">
            <text:p>1,248,837</text:p>
          </table:table-cell>
          <table:table-cell office:value-type="float" office:value="45470" table:formula="of:=SUMIFS([LargeSupplier_Operating.$I:.$I];[LargeSupplier_Operating.$A:.$A];[Table_4.$A52];[LargeSupplier_Operating.$D:.$D];&quot;Non-domestic&quot;;[LargeSupplier_Operating.$E:.$E];&quot;Large&quot;;[LargeSupplier_Operating.$G:.$G];&quot;Smart&quot;;[LargeSupplier_Operating.$H:.$H];&quot;Traditional mode&quot;)" table:style-name="ce33">
            <text:p>45,470</text:p>
          </table:table-cell>
          <table:table-cell office:value-type="float" office:value="1209724" table:formula="of:=SUMIFS([LargeSupplier_Operating.$I:.$I];[LargeSupplier_Operating.$A:.$A];[Table_4.$A52];[LargeSupplier_Operating.$D:.$D];&quot;Non-domestic&quot;;[LargeSupplier_Operating.$E:.$E];&quot;Large&quot;;[LargeSupplier_Operating.$G:.$G];&quot;Non-smart&quot;;[LargeSupplier_Operating.$H:.$H];&quot;&quot;)" table:style-name="ce33">
            <text:p>1,209,724</text:p>
          </table:table-cell>
          <table:table-cell office:value-type="string" office:string-value="" table:formula="of:=TRIM(COM.MICROSOFT.XLOOKUP(1;([LargeSupplier_Operating.$A:.$A]=[.A52])*([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3</text:p>
          </table:table-cell>
          <table:table-cell office:value-type="float" office:value="1256191" table:formula="of:=SUMIFS([LargeSupplier_Operating.$I:.$I];[LargeSupplier_Operating.$A:.$A];[Table_4.$A53];[LargeSupplier_Operating.$D:.$D];&quot;Non-domestic&quot;;[LargeSupplier_Operating.$E:.$E];&quot;Large&quot;;[LargeSupplier_Operating.$G:.$G];&quot;Smart&quot;;[LargeSupplier_Operating.$H:.$H];&quot;Smart mode&quot;)&#10;+SUMIFS([LargeSupplier_Operating.$I:.$I];[LargeSupplier_Operating.$A:.$A];[Table_4.$A53];[LargeSupplier_Operating.$D:.$D];&quot;Non-domestic&quot;;[LargeSupplier_Operating.$E:.$E];&quot;Large&quot;;[LargeSupplier_Operating.$G:.$G];&quot;Advanced&quot;;[LargeSupplier_Operating.$H:.$H];&quot;&quot;)" table:style-name="ce33">
            <text:p>1,256,191</text:p>
          </table:table-cell>
          <table:table-cell office:value-type="float" office:value="43285" table:formula="of:=SUMIFS([LargeSupplier_Operating.$I:.$I];[LargeSupplier_Operating.$A:.$A];[Table_4.$A53];[LargeSupplier_Operating.$D:.$D];&quot;Non-domestic&quot;;[LargeSupplier_Operating.$E:.$E];&quot;Large&quot;;[LargeSupplier_Operating.$G:.$G];&quot;Smart&quot;;[LargeSupplier_Operating.$H:.$H];&quot;Traditional mode&quot;)" table:style-name="ce33">
            <text:p>43,285</text:p>
          </table:table-cell>
          <table:table-cell office:value-type="float" office:value="1159157" table:formula="of:=SUMIFS([LargeSupplier_Operating.$I:.$I];[LargeSupplier_Operating.$A:.$A];[Table_4.$A53];[LargeSupplier_Operating.$D:.$D];&quot;Non-domestic&quot;;[LargeSupplier_Operating.$E:.$E];&quot;Large&quot;;[LargeSupplier_Operating.$G:.$G];&quot;Non-smart&quot;;[LargeSupplier_Operating.$H:.$H];&quot;&quot;)" table:style-name="ce33">
            <text:p>1,159,157</text:p>
          </table:table-cell>
          <table:table-cell office:value-type="string" office:string-value="" table:formula="of:=TRIM(COM.MICROSOFT.XLOOKUP(1;([LargeSupplier_Operating.$A:.$A]=[.A53])*([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23</text:p>
          </table:table-cell>
          <table:table-cell office:value-type="float" office:value="1248258" table:formula="of:=SUMIFS([LargeSupplier_Operating.$I:.$I];[LargeSupplier_Operating.$A:.$A];[Table_4.$A54];[LargeSupplier_Operating.$D:.$D];&quot;Non-domestic&quot;;[LargeSupplier_Operating.$E:.$E];&quot;Large&quot;;[LargeSupplier_Operating.$G:.$G];&quot;Smart&quot;;[LargeSupplier_Operating.$H:.$H];&quot;Smart mode&quot;)&#10;+SUMIFS([LargeSupplier_Operating.$I:.$I];[LargeSupplier_Operating.$A:.$A];[Table_4.$A54];[LargeSupplier_Operating.$D:.$D];&quot;Non-domestic&quot;;[LargeSupplier_Operating.$E:.$E];&quot;Large&quot;;[LargeSupplier_Operating.$G:.$G];&quot;Advanced&quot;;[LargeSupplier_Operating.$H:.$H];&quot;&quot;)" table:style-name="ce33">
            <text:p>1,248,258</text:p>
          </table:table-cell>
          <table:table-cell office:value-type="float" office:value="37846" table:formula="of:=SUMIFS([LargeSupplier_Operating.$I:.$I];[LargeSupplier_Operating.$A:.$A];[Table_4.$A54];[LargeSupplier_Operating.$D:.$D];&quot;Non-domestic&quot;;[LargeSupplier_Operating.$E:.$E];&quot;Large&quot;;[LargeSupplier_Operating.$G:.$G];&quot;Smart&quot;;[LargeSupplier_Operating.$H:.$H];&quot;Traditional mode&quot;)" table:style-name="ce33">
            <text:p>37,846</text:p>
          </table:table-cell>
          <table:table-cell office:value-type="float" office:value="1099349" table:formula="of:=SUMIFS([LargeSupplier_Operating.$I:.$I];[LargeSupplier_Operating.$A:.$A];[Table_4.$A54];[LargeSupplier_Operating.$D:.$D];&quot;Non-domestic&quot;;[LargeSupplier_Operating.$E:.$E];&quot;Large&quot;;[LargeSupplier_Operating.$G:.$G];&quot;Non-smart&quot;;[LargeSupplier_Operating.$H:.$H];&quot;&quot;)" table:style-name="ce33">
            <text:p>1,099,349</text:p>
          </table:table-cell>
          <table:table-cell office:value-type="string" office:string-value="" table:formula="of:=TRIM(COM.MICROSOFT.XLOOKUP(1;([LargeSupplier_Operating.$A:.$A]=[.A54])*([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1 2024</text:p>
          </table:table-cell>
          <table:table-cell office:value-type="float" office:value="1161312" table:formula="of:=SUMIFS([LargeSupplier_Operating.$I:.$I];[LargeSupplier_Operating.$A:.$A];[Table_4.$A55];[LargeSupplier_Operating.$D:.$D];&quot;Non-domestic&quot;;[LargeSupplier_Operating.$E:.$E];&quot;Large&quot;;[LargeSupplier_Operating.$G:.$G];&quot;Smart&quot;;[LargeSupplier_Operating.$H:.$H];&quot;Smart mode&quot;)&#10;+SUMIFS([LargeSupplier_Operating.$I:.$I];[LargeSupplier_Operating.$A:.$A];[Table_4.$A55];[LargeSupplier_Operating.$D:.$D];&quot;Non-domestic&quot;;[LargeSupplier_Operating.$E:.$E];&quot;Large&quot;;[LargeSupplier_Operating.$G:.$G];&quot;Advanced&quot;;[LargeSupplier_Operating.$H:.$H];&quot;&quot;)" table:style-name="ce33">
            <text:p>1,161,312</text:p>
          </table:table-cell>
          <table:table-cell office:value-type="float" office:value="40811" table:formula="of:=SUMIFS([LargeSupplier_Operating.$I:.$I];[LargeSupplier_Operating.$A:.$A];[Table_4.$A55];[LargeSupplier_Operating.$D:.$D];&quot;Non-domestic&quot;;[LargeSupplier_Operating.$E:.$E];&quot;Large&quot;;[LargeSupplier_Operating.$G:.$G];&quot;Smart&quot;;[LargeSupplier_Operating.$H:.$H];&quot;Traditional mode&quot;)" table:style-name="ce33">
            <text:p>40,811</text:p>
          </table:table-cell>
          <table:table-cell office:value-type="float" office:value="1050821" table:formula="of:=SUMIFS([LargeSupplier_Operating.$I:.$I];[LargeSupplier_Operating.$A:.$A];[Table_4.$A55];[LargeSupplier_Operating.$D:.$D];&quot;Non-domestic&quot;;[LargeSupplier_Operating.$E:.$E];&quot;Large&quot;;[LargeSupplier_Operating.$G:.$G];&quot;Non-smart&quot;;[LargeSupplier_Operating.$H:.$H];&quot;&quot;)" table:style-name="ce33">
            <text:p>1,050,821</text:p>
          </table:table-cell>
          <table:table-cell office:value-type="string" office:string-value="" table:formula="of:=TRIM(COM.MICROSOFT.XLOOKUP(1;([LargeSupplier_Operating.$A:.$A]=[.A55])*([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4</text:p>
          </table:table-cell>
          <table:table-cell office:value-type="float" office:value="1178395" table:formula="of:=SUMIFS([LargeSupplier_Operating.$I:.$I];[LargeSupplier_Operating.$A:.$A];[Table_4.$A56];[LargeSupplier_Operating.$D:.$D];&quot;Non-domestic&quot;;[LargeSupplier_Operating.$E:.$E];&quot;Large&quot;;[LargeSupplier_Operating.$G:.$G];&quot;Smart&quot;;[LargeSupplier_Operating.$H:.$H];&quot;Smart mode&quot;)&#10;+SUMIFS([LargeSupplier_Operating.$I:.$I];[LargeSupplier_Operating.$A:.$A];[Table_4.$A56];[LargeSupplier_Operating.$D:.$D];&quot;Non-domestic&quot;;[LargeSupplier_Operating.$E:.$E];&quot;Large&quot;;[LargeSupplier_Operating.$G:.$G];&quot;Advanced&quot;;[LargeSupplier_Operating.$H:.$H];&quot;&quot;)" table:style-name="ce33">
            <text:p>1,178,395</text:p>
          </table:table-cell>
          <table:table-cell office:value-type="float" office:value="54708" table:formula="of:=SUMIFS([LargeSupplier_Operating.$I:.$I];[LargeSupplier_Operating.$A:.$A];[Table_4.$A56];[LargeSupplier_Operating.$D:.$D];&quot;Non-domestic&quot;;[LargeSupplier_Operating.$E:.$E];&quot;Large&quot;;[LargeSupplier_Operating.$G:.$G];&quot;Smart&quot;;[LargeSupplier_Operating.$H:.$H];&quot;Traditional mode&quot;)" table:style-name="ce33">
            <text:p>54,708</text:p>
          </table:table-cell>
          <table:table-cell office:value-type="float" office:value="1007463" table:formula="of:=SUMIFS([LargeSupplier_Operating.$I:.$I];[LargeSupplier_Operating.$A:.$A];[Table_4.$A56];[LargeSupplier_Operating.$D:.$D];&quot;Non-domestic&quot;;[LargeSupplier_Operating.$E:.$E];&quot;Large&quot;;[LargeSupplier_Operating.$G:.$G];&quot;Non-smart&quot;;[LargeSupplier_Operating.$H:.$H];&quot;&quot;)" table:style-name="ce33">
            <text:p>1,007,463</text:p>
          </table:table-cell>
          <table:table-cell office:value-type="string" office:string-value="" table:formula="of:=TRIM(COM.MICROSOFT.XLOOKUP(1;([LargeSupplier_Operating.$A:.$A]=[.A56])*([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4</text:p>
          </table:table-cell>
          <table:table-cell office:value-type="float" office:value="1194636" table:formula="of:=SUMIFS([LargeSupplier_Operating.$I:.$I];[LargeSupplier_Operating.$A:.$A];[Table_4.$A57];[LargeSupplier_Operating.$D:.$D];&quot;Non-domestic&quot;;[LargeSupplier_Operating.$E:.$E];&quot;Large&quot;;[LargeSupplier_Operating.$G:.$G];&quot;Smart&quot;;[LargeSupplier_Operating.$H:.$H];&quot;Smart mode&quot;)&#10;+SUMIFS([LargeSupplier_Operating.$I:.$I];[LargeSupplier_Operating.$A:.$A];[Table_4.$A57];[LargeSupplier_Operating.$D:.$D];&quot;Non-domestic&quot;;[LargeSupplier_Operating.$E:.$E];&quot;Large&quot;;[LargeSupplier_Operating.$G:.$G];&quot;Advanced&quot;;[LargeSupplier_Operating.$H:.$H];&quot;&quot;)" table:style-name="ce33">
            <text:p>1,194,636</text:p>
          </table:table-cell>
          <table:table-cell office:value-type="float" office:value="70460" table:formula="of:=SUMIFS([LargeSupplier_Operating.$I:.$I];[LargeSupplier_Operating.$A:.$A];[Table_4.$A57];[LargeSupplier_Operating.$D:.$D];&quot;Non-domestic&quot;;[LargeSupplier_Operating.$E:.$E];&quot;Large&quot;;[LargeSupplier_Operating.$G:.$G];&quot;Smart&quot;;[LargeSupplier_Operating.$H:.$H];&quot;Traditional mode&quot;)" table:style-name="ce33">
            <text:p>70,460</text:p>
          </table:table-cell>
          <table:table-cell office:value-type="float" office:value="1020312" table:formula="of:=SUMIFS([LargeSupplier_Operating.$I:.$I];[LargeSupplier_Operating.$A:.$A];[Table_4.$A57];[LargeSupplier_Operating.$D:.$D];&quot;Non-domestic&quot;;[LargeSupplier_Operating.$E:.$E];&quot;Large&quot;;[LargeSupplier_Operating.$G:.$G];&quot;Non-smart&quot;;[LargeSupplier_Operating.$H:.$H];&quot;&quot;)" table:style-name="ce33">
            <text:p>1,020,312</text:p>
          </table:table-cell>
          <table:table-cell office:value-type="string" office:string-value="" table:formula="of:=TRIM(COM.MICROSOFT.XLOOKUP(1;([LargeSupplier_Operating.$A:.$A]=[.A57])*([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24</text:p>
          </table:table-cell>
          <table:table-cell office:value-type="float" office:value="1215598" table:formula="of:=SUMIFS([LargeSupplier_Operating.$I:.$I];[LargeSupplier_Operating.$A:.$A];[Table_4.$A58];[LargeSupplier_Operating.$D:.$D];&quot;Non-domestic&quot;;[LargeSupplier_Operating.$E:.$E];&quot;Large&quot;;[LargeSupplier_Operating.$G:.$G];&quot;Smart&quot;;[LargeSupplier_Operating.$H:.$H];&quot;Smart mode&quot;)&#10;+SUMIFS([LargeSupplier_Operating.$I:.$I];[LargeSupplier_Operating.$A:.$A];[Table_4.$A58];[LargeSupplier_Operating.$D:.$D];&quot;Non-domestic&quot;;[LargeSupplier_Operating.$E:.$E];&quot;Large&quot;;[LargeSupplier_Operating.$G:.$G];&quot;Advanced&quot;;[LargeSupplier_Operating.$H:.$H];&quot;&quot;)" table:style-name="ce33">
            <text:p>1,215,598</text:p>
          </table:table-cell>
          <table:table-cell office:value-type="float" office:value="66740" table:formula="of:=SUMIFS([LargeSupplier_Operating.$I:.$I];[LargeSupplier_Operating.$A:.$A];[Table_4.$A58];[LargeSupplier_Operating.$D:.$D];&quot;Non-domestic&quot;;[LargeSupplier_Operating.$E:.$E];&quot;Large&quot;;[LargeSupplier_Operating.$G:.$G];&quot;Smart&quot;;[LargeSupplier_Operating.$H:.$H];&quot;Traditional mode&quot;)" table:style-name="ce33">
            <text:p>66,740</text:p>
          </table:table-cell>
          <table:table-cell office:value-type="float" office:value="936090" table:formula="of:=SUMIFS([LargeSupplier_Operating.$I:.$I];[LargeSupplier_Operating.$A:.$A];[Table_4.$A58];[LargeSupplier_Operating.$D:.$D];&quot;Non-domestic&quot;;[LargeSupplier_Operating.$E:.$E];&quot;Large&quot;;[LargeSupplier_Operating.$G:.$G];&quot;Non-smart&quot;;[LargeSupplier_Operating.$H:.$H];&quot;&quot;)" table:style-name="ce33">
            <text:p>936,090</text:p>
          </table:table-cell>
          <table:table-cell office:value-type="string" office:string-value="" table:formula="of:=TRIM(COM.MICROSOFT.XLOOKUP(1;([LargeSupplier_Operating.$A:.$A]=[.A58])*([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1 2025</text:p>
          </table:table-cell>
          <table:table-cell office:value-type="float" office:value="1227946" table:formula="of:=SUMIFS([LargeSupplier_Operating.$I:.$I];[LargeSupplier_Operating.$A:.$A];[Table_4.$A59];[LargeSupplier_Operating.$D:.$D];&quot;Non-domestic&quot;;[LargeSupplier_Operating.$E:.$E];&quot;Large&quot;;[LargeSupplier_Operating.$G:.$G];&quot;Smart&quot;;[LargeSupplier_Operating.$H:.$H];&quot;Smart mode&quot;)&#10;+SUMIFS([LargeSupplier_Operating.$I:.$I];[LargeSupplier_Operating.$A:.$A];[Table_4.$A59];[LargeSupplier_Operating.$D:.$D];&quot;Non-domestic&quot;;[LargeSupplier_Operating.$E:.$E];&quot;Large&quot;;[LargeSupplier_Operating.$G:.$G];&quot;Advanced&quot;;[LargeSupplier_Operating.$H:.$H];&quot;&quot;)" table:style-name="ce33">
            <text:p>1,227,946</text:p>
          </table:table-cell>
          <table:table-cell office:value-type="float" office:value="65094" table:formula="of:=SUMIFS([LargeSupplier_Operating.$I:.$I];[LargeSupplier_Operating.$A:.$A];[Table_4.$A59];[LargeSupplier_Operating.$D:.$D];&quot;Non-domestic&quot;;[LargeSupplier_Operating.$E:.$E];&quot;Large&quot;;[LargeSupplier_Operating.$G:.$G];&quot;Smart&quot;;[LargeSupplier_Operating.$H:.$H];&quot;Traditional mode&quot;)" table:style-name="ce33">
            <text:p>65,094</text:p>
          </table:table-cell>
          <table:table-cell office:value-type="float" office:value="870638" table:formula="of:=SUMIFS([LargeSupplier_Operating.$I:.$I];[LargeSupplier_Operating.$A:.$A];[Table_4.$A59];[LargeSupplier_Operating.$D:.$D];&quot;Non-domestic&quot;;[LargeSupplier_Operating.$E:.$E];&quot;Large&quot;;[LargeSupplier_Operating.$G:.$G];&quot;Non-smart&quot;;[LargeSupplier_Operating.$H:.$H];&quot;&quot;)" table:style-name="ce33">
            <text:p>870,638</text:p>
          </table:table-cell>
          <table:table-cell office:value-type="string" office:string-value="" table:formula="of:=TRIM(COM.MICROSOFT.XLOOKUP(1;([LargeSupplier_Operating.$A:.$A]=[.A59])*([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2 2025</text:p>
          </table:table-cell>
          <table:table-cell office:value-type="float" office:value="1243576" table:formula="of:=SUMIFS([LargeSupplier_Operating.$I:.$I];[LargeSupplier_Operating.$A:.$A];[Table_4.$A60];[LargeSupplier_Operating.$D:.$D];&quot;Non-domestic&quot;;[LargeSupplier_Operating.$E:.$E];&quot;Large&quot;;[LargeSupplier_Operating.$G:.$G];&quot;Smart&quot;;[LargeSupplier_Operating.$H:.$H];&quot;Smart mode&quot;)&#10;+SUMIFS([LargeSupplier_Operating.$I:.$I];[LargeSupplier_Operating.$A:.$A];[Table_4.$A60];[LargeSupplier_Operating.$D:.$D];&quot;Non-domestic&quot;;[LargeSupplier_Operating.$E:.$E];&quot;Large&quot;;[LargeSupplier_Operating.$G:.$G];&quot;Advanced&quot;;[LargeSupplier_Operating.$H:.$H];&quot;&quot;)" table:style-name="ce33">
            <text:p>1,243,576</text:p>
          </table:table-cell>
          <table:table-cell office:value-type="float" office:value="71724" table:formula="of:=SUMIFS([LargeSupplier_Operating.$I:.$I];[LargeSupplier_Operating.$A:.$A];[Table_4.$A60];[LargeSupplier_Operating.$D:.$D];&quot;Non-domestic&quot;;[LargeSupplier_Operating.$E:.$E];&quot;Large&quot;;[LargeSupplier_Operating.$G:.$G];&quot;Smart&quot;;[LargeSupplier_Operating.$H:.$H];&quot;Traditional mode&quot;)" table:style-name="ce33">
            <text:p>71,724</text:p>
          </table:table-cell>
          <table:table-cell office:value-type="float" office:value="835054" table:formula="of:=SUMIFS([LargeSupplier_Operating.$I:.$I];[LargeSupplier_Operating.$A:.$A];[Table_4.$A60];[LargeSupplier_Operating.$D:.$D];&quot;Non-domestic&quot;;[LargeSupplier_Operating.$E:.$E];&quot;Large&quot;;[LargeSupplier_Operating.$G:.$G];&quot;Non-smart&quot;;[LargeSupplier_Operating.$H:.$H];&quot;&quot;)" table:style-name="ce33">
            <text:p>835,054</text:p>
          </table:table-cell>
          <table:table-cell office:value-type="string" office:string-value="" table:formula="of:=TRIM(COM.MICROSOFT.XLOOKUP(1;([LargeSupplier_Operating.$A:.$A]=[.A60])*([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3 2025</text:p>
          </table:table-cell>
          <table:table-cell office:value-type="float" office:value="1253260" table:formula="of:=SUMIFS([LargeSupplier_Operating.$I:.$I];[LargeSupplier_Operating.$A:.$A];[Table_4.$A61];[LargeSupplier_Operating.$D:.$D];&quot;Non-domestic&quot;;[LargeSupplier_Operating.$E:.$E];&quot;Large&quot;;[LargeSupplier_Operating.$G:.$G];&quot;Smart&quot;;[LargeSupplier_Operating.$H:.$H];&quot;Smart mode&quot;)&#10;+SUMIFS([LargeSupplier_Operating.$I:.$I];[LargeSupplier_Operating.$A:.$A];[Table_4.$A61];[LargeSupplier_Operating.$D:.$D];&quot;Non-domestic&quot;;[LargeSupplier_Operating.$E:.$E];&quot;Large&quot;;[LargeSupplier_Operating.$G:.$G];&quot;Advanced&quot;;[LargeSupplier_Operating.$H:.$H];&quot;&quot;)" table:style-name="ce33">
            <text:p>1,253,260</text:p>
          </table:table-cell>
          <table:table-cell office:value-type="float" office:value="69088" table:formula="of:=SUMIFS([LargeSupplier_Operating.$I:.$I];[LargeSupplier_Operating.$A:.$A];[Table_4.$A61];[LargeSupplier_Operating.$D:.$D];&quot;Non-domestic&quot;;[LargeSupplier_Operating.$E:.$E];&quot;Large&quot;;[LargeSupplier_Operating.$G:.$G];&quot;Smart&quot;;[LargeSupplier_Operating.$H:.$H];&quot;Traditional mode&quot;)" table:style-name="ce33">
            <text:p>69,088</text:p>
          </table:table-cell>
          <table:table-cell office:value-type="float" office:value="800485" table:formula="of:=SUMIFS([LargeSupplier_Operating.$I:.$I];[LargeSupplier_Operating.$A:.$A];[Table_4.$A61];[LargeSupplier_Operating.$D:.$D];&quot;Non-domestic&quot;;[LargeSupplier_Operating.$E:.$E];&quot;Large&quot;;[LargeSupplier_Operating.$G:.$G];&quot;Non-smart&quot;;[LargeSupplier_Operating.$H:.$H];&quot;&quot;)" table:style-name="ce33">
            <text:p>800,485</text:p>
          </table:table-cell>
          <table:table-cell office:value-type="string" office:string-value="" table:formula="of:=TRIM(COM.MICROSOFT.XLOOKUP(1;([LargeSupplier_Operating.$A:.$A]=[.A61])*([LargeSupplier_Operating.$J:.$J]&lt;&gt;&quot;&quot;)*([LargeSupplier_Operating.$D:.$D]=&quot;Non-domestic&quot;);[LargeSupplier_Operating.$J:.$J];&quot;&quot;;0;1))" table:number-matrix-columns-spanned="1" table:number-matrix-rows-spanned="1" table:style-name="ce105"/>
          <table:table-cell table:style-name="ce33"/>
          <table:table-cell table:number-columns-repeated="16378"/>
        </table:table-row>
        <table:table-row table:style-name="ro12">
          <table:table-cell office:value-type="string" table:style-name="ce16">
            <text:p>Q4 2025</text:p>
          </table:table-cell>
          <table:table-cell office:value-type="float" office:value="1283446" table:formula="of:=SUMIFS([LargeSupplier_Operating.$I:.$I];[LargeSupplier_Operating.$A:.$A];[Table_4.$A62];[LargeSupplier_Operating.$D:.$D];&quot;Non-domestic&quot;;[LargeSupplier_Operating.$E:.$E];&quot;Large&quot;;[LargeSupplier_Operating.$G:.$G];&quot;Smart&quot;;[LargeSupplier_Operating.$H:.$H];&quot;Smart mode&quot;)&#10;+SUMIFS([LargeSupplier_Operating.$I:.$I];[LargeSupplier_Operating.$A:.$A];[Table_4.$A62];[LargeSupplier_Operating.$D:.$D];&quot;Non-domestic&quot;;[LargeSupplier_Operating.$E:.$E];&quot;Large&quot;;[LargeSupplier_Operating.$G:.$G];&quot;Advanced&quot;;[LargeSupplier_Operating.$H:.$H];&quot;&quot;)" table:style-name="ce33">
            <text:p>1,283,446</text:p>
          </table:table-cell>
          <table:table-cell office:value-type="float" office:value="68408" table:formula="of:=SUMIFS([LargeSupplier_Operating.$I:.$I];[LargeSupplier_Operating.$A:.$A];[Table_4.$A62];[LargeSupplier_Operating.$D:.$D];&quot;Non-domestic&quot;;[LargeSupplier_Operating.$E:.$E];&quot;Large&quot;;[LargeSupplier_Operating.$G:.$G];&quot;Smart&quot;;[LargeSupplier_Operating.$H:.$H];&quot;Traditional mode&quot;)" table:style-name="ce33">
            <text:p>68,408</text:p>
          </table:table-cell>
          <table:table-cell office:value-type="float" office:value="753188" table:formula="of:=SUMIFS([LargeSupplier_Operating.$I:.$I];[LargeSupplier_Operating.$A:.$A];[Table_4.$A62];[LargeSupplier_Operating.$D:.$D];&quot;Non-domestic&quot;;[LargeSupplier_Operating.$E:.$E];&quot;Large&quot;;[LargeSupplier_Operating.$G:.$G];&quot;Non-smart&quot;;[LargeSupplier_Operating.$H:.$H];&quot;&quot;)" table:style-name="ce33">
            <text:p>753,188</text:p>
          </table:table-cell>
          <table:table-cell office:value-type="string" office:string-value="" table:formula="of:=TRIM(COM.MICROSOFT.XLOOKUP(1;([LargeSupplier_Operating.$A:.$A]=[.A62])*([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style-name="ro12">
          <table:table-cell office:value-type="string" table:style-name="ce16">
            <text:p>Q1 2026</text:p>
          </table:table-cell>
          <table:table-cell office:value-type="float" office:value="1268986" table:formula="of:=SUMIFS([LargeSupplier_Operating.$I:.$I];[LargeSupplier_Operating.$A:.$A];[Table_4.$A63];[LargeSupplier_Operating.$D:.$D];&quot;Non-domestic&quot;;[LargeSupplier_Operating.$E:.$E];&quot;Large&quot;;[LargeSupplier_Operating.$G:.$G];&quot;Smart&quot;;[LargeSupplier_Operating.$H:.$H];&quot;Smart mode&quot;)&#10;+SUMIFS([LargeSupplier_Operating.$I:.$I];[LargeSupplier_Operating.$A:.$A];[Table_4.$A63];[LargeSupplier_Operating.$D:.$D];&quot;Non-domestic&quot;;[LargeSupplier_Operating.$E:.$E];&quot;Large&quot;;[LargeSupplier_Operating.$G:.$G];&quot;Advanced&quot;;[LargeSupplier_Operating.$H:.$H];&quot;&quot;)" table:style-name="ce33">
            <text:p>1,268,986</text:p>
          </table:table-cell>
          <table:table-cell office:value-type="float" office:value="68199" table:formula="of:=SUMIFS([LargeSupplier_Operating.$I:.$I];[LargeSupplier_Operating.$A:.$A];[Table_4.$A63];[LargeSupplier_Operating.$D:.$D];&quot;Non-domestic&quot;;[LargeSupplier_Operating.$E:.$E];&quot;Large&quot;;[LargeSupplier_Operating.$G:.$G];&quot;Smart&quot;;[LargeSupplier_Operating.$H:.$H];&quot;Traditional mode&quot;)" table:style-name="ce33">
            <text:p>68,199</text:p>
          </table:table-cell>
          <table:table-cell office:value-type="float" office:value="744209" table:formula="of:=SUMIFS([LargeSupplier_Operating.$I:.$I];[LargeSupplier_Operating.$A:.$A];[Table_4.$A63];[LargeSupplier_Operating.$D:.$D];&quot;Non-domestic&quot;;[LargeSupplier_Operating.$E:.$E];&quot;Large&quot;;[LargeSupplier_Operating.$G:.$G];&quot;Non-smart&quot;;[LargeSupplier_Operating.$H:.$H];&quot;&quot;)" table:style-name="ce33">
            <text:p>744,209</text:p>
          </table:table-cell>
          <table:table-cell office:value-type="string" office:string-value="" table:formula="of:=TRIM(COM.MICROSOFT.XLOOKUP(1;([LargeSupplier_Operating.$A:.$A]=[.A63])*([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style-name="ro12">
          <table:table-cell office:value-type="string" table:style-name="ce16">
            <text:p>Q2 2026</text:p>
          </table:table-cell>
          <table:table-cell office:value-type="float" office:value="1278904" table:formula="of:=SUMIFS([LargeSupplier_Operating.$I:.$I];[LargeSupplier_Operating.$A:.$A];[Table_4.$A64];[LargeSupplier_Operating.$D:.$D];&quot;Non-domestic&quot;;[LargeSupplier_Operating.$E:.$E];&quot;Large&quot;;[LargeSupplier_Operating.$G:.$G];&quot;Smart&quot;;[LargeSupplier_Operating.$H:.$H];&quot;Smart mode&quot;)&#10;+SUMIFS([LargeSupplier_Operating.$I:.$I];[LargeSupplier_Operating.$A:.$A];[Table_4.$A64];[LargeSupplier_Operating.$D:.$D];&quot;Non-domestic&quot;;[LargeSupplier_Operating.$E:.$E];&quot;Large&quot;;[LargeSupplier_Operating.$G:.$G];&quot;Advanced&quot;;[LargeSupplier_Operating.$H:.$H];&quot;&quot;)" table:style-name="ce33">
            <text:p>1,278,904</text:p>
          </table:table-cell>
          <table:table-cell office:value-type="float" office:value="70052" table:formula="of:=SUMIFS([LargeSupplier_Operating.$I:.$I];[LargeSupplier_Operating.$A:.$A];[Table_4.$A64];[LargeSupplier_Operating.$D:.$D];&quot;Non-domestic&quot;;[LargeSupplier_Operating.$E:.$E];&quot;Large&quot;;[LargeSupplier_Operating.$G:.$G];&quot;Smart&quot;;[LargeSupplier_Operating.$H:.$H];&quot;Traditional mode&quot;)" table:style-name="ce33">
            <text:p>70,052</text:p>
          </table:table-cell>
          <table:table-cell office:value-type="float" office:value="727416" table:formula="of:=SUMIFS([LargeSupplier_Operating.$I:.$I];[LargeSupplier_Operating.$A:.$A];[Table_4.$A64];[LargeSupplier_Operating.$D:.$D];&quot;Non-domestic&quot;;[LargeSupplier_Operating.$E:.$E];&quot;Large&quot;;[LargeSupplier_Operating.$G:.$G];&quot;Non-smart&quot;;[LargeSupplier_Operating.$H:.$H];&quot;&quot;)" table:style-name="ce33">
            <text:p>727,416</text:p>
          </table:table-cell>
          <table:table-cell office:value-type="string" office:string-value="" table:formula="of:=TRIM(COM.MICROSOFT.XLOOKUP(1;([LargeSupplier_Operating.$A:.$A]=[.A64])*([LargeSupplier_Operating.$J:.$J]&lt;&gt;&quot;&quot;)*([LargeSupplier_Operating.$D:.$D]=&quot;Non-domestic&quot;);[LargeSupplier_Operating.$J:.$J];&quot;&quot;;0;1))" table:number-matrix-columns-spanned="1" table:number-matrix-rows-spanned="1" table:style-name="ce105"/>
          <table:table-cell table:number-columns-repeated="16379" table:style-name="ce1"/>
        </table:table-row>
        <table:table-row table:number-rows-repeated="1048512" table:style-name="ro12">
          <table:table-cell table:number-columns-repeated="16384"/>
        </table:table-row>
      </table:table>
      <table:table table:name="LargeSupplier_Installs" table:style-name="ta4">
        <table:table-column table:style-name="co23" table:default-cell-style-name="ce19"/>
        <table:table-column table:style-name="co24" table:default-cell-style-name="ce19"/>
        <table:table-column table:style-name="co25" table:default-cell-style-name="ce19"/>
        <table:table-column table:style-name="co26" table:default-cell-style-name="ce19"/>
        <table:table-column table:style-name="co27" table:default-cell-style-name="ce19"/>
        <table:table-column table:style-name="co28" table:default-cell-style-name="ce19"/>
        <table:table-column table:style-name="co29" table:default-cell-style-name="ce19"/>
        <table:table-column table:style-name="co30" table:default-cell-style-name="ce19"/>
        <table:table-column table:style-name="co31" table:default-cell-style-name="ce32"/>
        <table:table-column table:style-name="co32" table:default-cell-style-name="ce19"/>
        <table:table-column table:style-name="co18" table:number-columns-repeated="16374" table:default-cell-style-name="ce1"/>
        <table:table-row table:style-name="ro12">
          <table:table-cell office:value-type="string" table:style-name="ce41">
            <text:p>Reporting_period</text:p>
          </table:table-cell>
          <table:table-cell office:value-type="string" table:style-name="ce41">
            <text:p>Quarter</text:p>
          </table:table-cell>
          <table:table-cell office:value-type="string" table:style-name="ce41">
            <text:p>Year</text:p>
          </table:table-cell>
          <table:table-cell office:value-type="string" table:style-name="ce41">
            <text:p>Sector</text:p>
          </table:table-cell>
          <table:table-cell office:value-type="string" table:style-name="ce41">
            <text:p>Supplier_type</text:p>
          </table:table-cell>
          <table:table-cell office:value-type="string" table:style-name="ce41">
            <text:p>Meter_type</text:p>
          </table:table-cell>
          <table:table-cell office:value-type="string" table:style-name="ce41">
            <text:p>Fuel</text:p>
          </table:table-cell>
          <table:table-cell office:value-type="string" table:style-name="ce41">
            <text:p>Install_type</text:p>
          </table:table-cell>
          <table:table-cell office:value-type="string" table:style-name="ce85">
            <text:p>Meter_installs</text:p>
          </table:table-cell>
          <table:table-cell office:value-type="string" table:style-name="ce41">
            <text:p>Notes</text:p>
          </table:table-cell>
          <table:table-cell table:number-columns-repeated="16374"/>
        </table:table-row>
        <table:table-row table:style-name="ro12">
          <table:table-cell office:value-type="string" table:style-name="ce19">
            <text:p>Historic</text:p>
          </table:table-cell>
          <table:table-cell office:value-type="string" table:style-name="ce19">
            <text:p>Historic</text:p>
          </table:table-cell>
          <table:table-cell office:value-type="string" table:style-name="ce19">
            <text:p>Historic</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9446" table:style-name="ce32">
            <text:p>59,446</text:p>
          </table:table-cell>
          <table:table-cell office:value-type="string" table:style-name="ce19">
            <text:p>[Estimated], [Note 15]</text:p>
          </table:table-cell>
          <table:table-cell table:number-columns-repeated="16374"/>
        </table:table-row>
        <table:table-row table:style-name="ro12">
          <table:table-cell office:value-type="string" table:style-name="ce19">
            <text:p>Historic</text:p>
          </table:table-cell>
          <table:table-cell office:value-type="string" table:style-name="ce19">
            <text:p>Historic</text:p>
          </table:table-cell>
          <table:table-cell office:value-type="string" table:style-name="ce19">
            <text:p>Historic</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8975" table:style-name="ce32">
            <text:p>18,975</text:p>
          </table:table-cell>
          <table:table-cell office:value-type="string" table:style-name="ce19">
            <text:p>[Estimated], [Note 15]</text:p>
          </table:table-cell>
          <table:table-cell table:number-columns-repeated="16374"/>
        </table:table-row>
        <table:table-row table:style-name="ro12">
          <table:table-cell office:value-type="string" table:style-name="ce19">
            <text:p>Historic</text:p>
          </table:table-cell>
          <table:table-cell office:value-type="string" table:style-name="ce19">
            <text:p>Historic</text:p>
          </table:table-cell>
          <table:table-cell office:value-type="string" table:style-name="ce19">
            <text:p>Historic</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20499" table:style-name="ce86">
            <text:p>320,499</text:p>
          </table:table-cell>
          <table:table-cell office:value-type="string" table:style-name="ce19">
            <text:p>[Estimated], [Note 15]</text:p>
          </table:table-cell>
          <table:table-cell table:number-columns-repeated="16374"/>
        </table:table-row>
        <table:table-row table:style-name="ro12">
          <table:table-cell office:value-type="string" table:style-name="ce19">
            <text:p>Historic</text:p>
          </table:table-cell>
          <table:table-cell office:value-type="string" table:style-name="ce19">
            <text:p>Historic</text:p>
          </table:table-cell>
          <table:table-cell office:value-type="string" table:style-name="ce19">
            <text:p>Historic</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9865" table:style-name="ce86">
            <text:p>9,865</text:p>
          </table:table-cell>
          <table:table-cell office:value-type="string" table:style-name="ce19">
            <text:p>[Estimated], [Note 15]</text:p>
          </table:table-cell>
          <table:table-cell table:number-columns-repeated="16374"/>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6" table:style-name="ce32">
            <text:p>36</text:p>
          </table:table-cell>
          <table:table-cell table:number-columns-repeated="16375" table:style-name="ce1"/>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2" table:style-name="ce32">
            <text:p>32</text:p>
          </table:table-cell>
          <table:table-cell table:number-columns-repeated="16375" table:style-name="ce1"/>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5455" table:style-name="ce32">
            <text:p>35,455</text:p>
          </table:table-cell>
          <table:table-cell table:number-columns-repeated="16375" table:style-name="ce1"/>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86" table:style-name="ce32">
            <text:p>186</text:p>
          </table:table-cell>
          <table:table-cell table:number-columns-repeated="16375" table:style-name="ce1"/>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0" table:style-name="ce32">
            <text:p>0</text:p>
          </table:table-cell>
          <table:table-cell table:number-columns-repeated="16375" table:style-name="ce1"/>
        </table:table-row>
        <table:table-row table:style-name="ro12">
          <table:table-cell office:value-type="string" table:style-name="ce19">
            <text:p>Q3 2012</text:p>
          </table:table-cell>
          <table:table-cell office:value-type="string" table:style-name="ce19">
            <text:p>Q3</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671" table:style-name="ce32">
            <text:p>1,671</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570" table:style-name="ce32">
            <text:p>1,570</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5834" table:style-name="ce32">
            <text:p>35,834</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44" table:style-name="ce32">
            <text:p>144</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0" table:style-name="ce32">
            <text:p>0</text:p>
          </table:table-cell>
          <table:table-cell table:number-columns-repeated="16375" table:style-name="ce1"/>
        </table:table-row>
        <table:table-row table:style-name="ro12">
          <table:table-cell office:value-type="string" table:style-name="ce19">
            <text:p>Q4 2012</text:p>
          </table:table-cell>
          <table:table-cell office:value-type="string" table:style-name="ce19">
            <text:p>Q4</text:p>
          </table:table-cell>
          <table:table-cell office:value-type="float" office:value="2012" table:style-name="ce19">
            <text:p>201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2678" table:style-name="ce32">
            <text:p>12,678</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0963" table:style-name="ce32">
            <text:p>10,963</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2529" table:style-name="ce32">
            <text:p>32,529</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321" table:style-name="ce32">
            <text:p>1,321</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1 2013</text:p>
          </table:table-cell>
          <table:table-cell office:value-type="string" table:style-name="ce19">
            <text:p>Q1</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5456" table:style-name="ce32">
            <text:p>45,456</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5130" table:style-name="ce32">
            <text:p>35,130</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8722" table:style-name="ce32">
            <text:p>28,722</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90" table:style-name="ce32">
            <text:p>290</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2 2013</text:p>
          </table:table-cell>
          <table:table-cell office:value-type="string" table:style-name="ce19">
            <text:p>Q2</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7632" table:style-name="ce32">
            <text:p>57,632</text:p>
          </table:table-cell>
          <table:table-cell table:number-columns-repeated="16375"/>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5190" table:style-name="ce32">
            <text:p>35,190</text:p>
          </table:table-cell>
          <table:table-cell table:number-columns-repeated="16375"/>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4189" table:style-name="ce32">
            <text:p>24,189</text:p>
          </table:table-cell>
          <table:table-cell table:number-columns-repeated="16375"/>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60" table:style-name="ce32">
            <text:p>60</text:p>
          </table:table-cell>
          <table:table-cell table:number-columns-repeated="16375" table:style-name="ce1"/>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946" table:style-name="ce32">
            <text:p>946</text:p>
          </table:table-cell>
          <table:table-cell table:number-columns-repeated="16375" table:style-name="ce1"/>
        </table:table-row>
        <table:table-row table:style-name="ro12">
          <table:table-cell office:value-type="string" table:style-name="ce19">
            <text:p>Q3 2013</text:p>
          </table:table-cell>
          <table:table-cell office:value-type="string" table:style-name="ce19">
            <text:p>Q3</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style-name="ce1"/>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5603" table:style-name="ce32">
            <text:p>55,603</text:p>
          </table:table-cell>
          <table:table-cell office:value-type="string" table:style-name="ce19">
            <text:p>[Note 1]</text:p>
          </table:table-cell>
          <table:table-cell table:number-columns-repeated="16374"/>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9730" table:style-name="ce32">
            <text:p>39,730</text:p>
          </table:table-cell>
          <table:table-cell office:value-type="string" table:style-name="ce19">
            <text:p>[Note 1]</text:p>
          </table:table-cell>
          <table:table-cell table:number-columns-repeated="16374"/>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8300" table:style-name="ce32">
            <text:p>28,300</text:p>
          </table:table-cell>
          <table:table-cell office:value-type="string" table:style-name="ce19">
            <text:p>[Note 1]</text:p>
          </table:table-cell>
          <table:table-cell table:number-columns-repeated="16374"/>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84" table:style-name="ce32">
            <text:p>184</text:p>
          </table:table-cell>
          <table:table-cell office:value-type="string" table:style-name="ce19">
            <text:p>[Note 1]</text:p>
          </table:table-cell>
          <table:table-cell table:number-columns-repeated="16374"/>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590" table:style-name="ce32">
            <text:p>2,590</text:p>
          </table:table-cell>
          <table:table-cell office:value-type="string" table:style-name="ce19">
            <text:p>[Note 1]</text:p>
          </table:table-cell>
          <table:table-cell table:number-columns-repeated="16374"/>
        </table:table-row>
        <table:table-row table:style-name="ro12">
          <table:table-cell office:value-type="string" table:style-name="ce19">
            <text:p>Q4 2013</text:p>
          </table:table-cell>
          <table:table-cell office:value-type="string" table:style-name="ce19">
            <text:p>Q4</text:p>
          </table:table-cell>
          <table:table-cell office:value-type="float" office:value="2013" table:style-name="ce19">
            <text:p>201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office:value-type="string" table:style-name="ce19">
            <text:p>[Note 1]</text:p>
          </table:table-cell>
          <table:table-cell table:number-columns-repeated="16374"/>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1164" table:style-name="ce32">
            <text:p>61,164</text:p>
          </table:table-cell>
          <table:table-cell table:number-columns-repeated="16375" table:style-name="ce1"/>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7485" table:style-name="ce32">
            <text:p>37,485</text:p>
          </table:table-cell>
          <table:table-cell table:number-columns-repeated="16375" table:style-name="ce1"/>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7332" table:style-name="ce32">
            <text:p>17,332</text:p>
          </table:table-cell>
          <table:table-cell table:number-columns-repeated="16375" table:style-name="ce1"/>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4" table:style-name="ce32">
            <text:p>24</text:p>
          </table:table-cell>
          <table:table-cell table:number-columns-repeated="16375" table:style-name="ce1"/>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175" table:style-name="ce32">
            <text:p>2,175</text:p>
          </table:table-cell>
          <table:table-cell table:number-columns-repeated="16375" table:style-name="ce1"/>
        </table:table-row>
        <table:table-row table:style-name="ro12">
          <table:table-cell office:value-type="string" table:style-name="ce19">
            <text:p>Q1 2014</text:p>
          </table:table-cell>
          <table:table-cell office:value-type="string" table:style-name="ce19">
            <text:p>Q1</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style-name="ce1"/>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0216" table:style-name="ce32">
            <text:p>60,216</text:p>
          </table:table-cell>
          <table:table-cell table:number-columns-repeated="16375" table:style-name="ce1"/>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7130" table:style-name="ce32">
            <text:p>37,130</text:p>
          </table:table-cell>
          <table:table-cell table:number-columns-repeated="16375"/>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0152" table:style-name="ce32">
            <text:p>10,152</text:p>
          </table:table-cell>
          <table:table-cell table:number-columns-repeated="16375"/>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59" table:style-name="ce32">
            <text:p>59</text:p>
          </table:table-cell>
          <table:table-cell table:number-columns-repeated="16375"/>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445" table:style-name="ce32">
            <text:p>1,445</text:p>
          </table:table-cell>
          <table:table-cell table:number-columns-repeated="16375"/>
        </table:table-row>
        <table:table-row table:style-name="ro12">
          <table:table-cell office:value-type="string" table:style-name="ce19">
            <text:p>Q2 2014</text:p>
          </table:table-cell>
          <table:table-cell office:value-type="string" table:style-name="ce19">
            <text:p>Q2</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6227" table:style-name="ce32">
            <text:p>76,227</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3780" table:style-name="ce32">
            <text:p>53,780</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4700" table:style-name="ce32">
            <text:p>14,700</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647" table:style-name="ce32">
            <text:p>647</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14" table:style-name="ce32">
            <text:p>714</text:p>
          </table:table-cell>
          <table:table-cell table:number-columns-repeated="16375"/>
        </table:table-row>
        <table:table-row table:style-name="ro12">
          <table:table-cell office:value-type="string" table:style-name="ce19">
            <text:p>Q3 2014<text:s/></text:p>
          </table:table-cell>
          <table:table-cell office:value-type="string" table:style-name="ce19">
            <text:p>Q3</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0" table:style-name="ce32">
            <text:p>0</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82081" table:style-name="ce32">
            <text:p>82,081</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60999" table:style-name="ce32">
            <text:p>60,999</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5955" table:style-name="ce32">
            <text:p>15,955</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786" table:style-name="ce32">
            <text:p>1,786</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214" table:style-name="ce32">
            <text:p>1,214</text:p>
          </table:table-cell>
          <table:table-cell table:number-columns-repeated="16375"/>
        </table:table-row>
        <table:table-row table:style-name="ro12">
          <table:table-cell office:value-type="string" table:style-name="ce19">
            <text:p>Q4 2014</text:p>
          </table:table-cell>
          <table:table-cell office:value-type="string" table:style-name="ce19">
            <text:p>Q4</text:p>
          </table:table-cell>
          <table:table-cell office:value-type="float" office:value="2014" table:style-name="ce19">
            <text:p>201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0" table:style-name="ce32">
            <text:p>30</text:p>
          </table:table-cell>
          <table:table-cell table:number-columns-repeated="16375" table:style-name="ce1"/>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26515" table:style-name="ce32">
            <text:p>126,515</text:p>
          </table:table-cell>
          <table:table-cell office:value-type="string" table:style-name="ce19">
            <text:p>[Note 2]</text:p>
          </table:table-cell>
          <table:table-cell table:number-columns-repeated="16374"/>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85457" table:style-name="ce32">
            <text:p>85,457</text:p>
          </table:table-cell>
          <table:table-cell office:value-type="string" table:style-name="ce19">
            <text:p>[Note 2]</text:p>
          </table:table-cell>
          <table:table-cell table:number-columns-repeated="16374"/>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1534" table:style-name="ce32">
            <text:p>11,534</text:p>
          </table:table-cell>
          <table:table-cell office:value-type="string" table:style-name="ce19">
            <text:p>[Note 2]</text:p>
          </table:table-cell>
          <table:table-cell table:number-columns-repeated="16374"/>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497" table:style-name="ce32">
            <text:p>2,497</text:p>
          </table:table-cell>
          <table:table-cell office:value-type="string" table:style-name="ce19">
            <text:p>[Note 2]</text:p>
          </table:table-cell>
          <table:table-cell table:number-columns-repeated="16374"/>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369" table:style-name="ce32">
            <text:p>1,369</text:p>
          </table:table-cell>
          <table:table-cell office:value-type="string" table:style-name="ce19">
            <text:p>[Note 2]</text:p>
          </table:table-cell>
          <table:table-cell table:number-columns-repeated="16374"/>
        </table:table-row>
        <table:table-row table:style-name="ro12">
          <table:table-cell office:value-type="string" table:style-name="ce19">
            <text:p>Q1 2015</text:p>
          </table:table-cell>
          <table:table-cell office:value-type="string" table:style-name="ce19">
            <text:p>Q1</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72" table:style-name="ce32">
            <text:p>72</text:p>
          </table:table-cell>
          <table:table-cell office:value-type="string" table:style-name="ce19">
            <text:p>[Note 2]</text:p>
          </table:table-cell>
          <table:table-cell table:number-columns-repeated="16374"/>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60543" table:style-name="ce32">
            <text:p>160,543</text:p>
          </table:table-cell>
          <table:table-cell table:number-columns-repeated="16375" table:style-name="ce1"/>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12267" table:style-name="ce32">
            <text:p>112,267</text:p>
          </table:table-cell>
          <table:table-cell table:number-columns-repeated="16375" table:style-name="ce1"/>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2073" table:style-name="ce32">
            <text:p>12,073</text:p>
          </table:table-cell>
          <table:table-cell table:number-columns-repeated="16375" table:style-name="ce1"/>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4323" table:style-name="ce32">
            <text:p>4,323</text:p>
          </table:table-cell>
          <table:table-cell table:number-columns-repeated="16375" table:style-name="ce1"/>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137" table:style-name="ce32">
            <text:p>2,137</text:p>
          </table:table-cell>
          <table:table-cell table:number-columns-repeated="16375" table:style-name="ce1"/>
        </table:table-row>
        <table:table-row table:style-name="ro12">
          <table:table-cell office:value-type="string" table:style-name="ce19">
            <text:p>Q2 2015</text:p>
          </table:table-cell>
          <table:table-cell office:value-type="string" table:style-name="ce19">
            <text:p>Q2</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29" table:style-name="ce32">
            <text:p>129</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97911" table:style-name="ce32">
            <text:p>197,911</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38225" table:style-name="ce32">
            <text:p>138,225</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3888" table:style-name="ce32">
            <text:p>13,888</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6018" table:style-name="ce32">
            <text:p>6,018</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767" table:style-name="ce32">
            <text:p>2,767</text:p>
          </table:table-cell>
          <table:table-cell table:number-columns-repeated="16375" table:style-name="ce1"/>
        </table:table-row>
        <table:table-row table:style-name="ro12">
          <table:table-cell office:value-type="string" table:style-name="ce19">
            <text:p>Q3 2015</text:p>
          </table:table-cell>
          <table:table-cell office:value-type="string" table:style-name="ce19">
            <text:p>Q3</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02" table:style-name="ce32">
            <text:p>202</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33400" table:style-name="ce32">
            <text:p>233,400</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69283" table:style-name="ce32">
            <text:p>169,283</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3832" table:style-name="ce32">
            <text:p>13,832</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8071" table:style-name="ce32">
            <text:p>8,071</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347" table:style-name="ce32">
            <text:p>3,347</text:p>
          </table:table-cell>
          <table:table-cell table:number-columns-repeated="16375" table:style-name="ce1"/>
        </table:table-row>
        <table:table-row table:style-name="ro12">
          <table:table-cell office:value-type="string" table:style-name="ce19">
            <text:p>Q4 2015</text:p>
          </table:table-cell>
          <table:table-cell office:value-type="string" table:style-name="ce19">
            <text:p>Q4</text:p>
          </table:table-cell>
          <table:table-cell office:value-type="float" office:value="2015" table:style-name="ce19">
            <text:p>201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57" table:style-name="ce32">
            <text:p>257</text:p>
          </table:table-cell>
          <table:table-cell table:number-columns-repeated="16375" table:style-name="ce1"/>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06842" table:style-name="ce32">
            <text:p>306,842</text:p>
          </table:table-cell>
          <table:table-cell office:value-type="string" table:style-name="ce19">
            <text:p>[Note 3]</text:p>
          </table:table-cell>
          <table:table-cell table:number-columns-repeated="16374"/>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33371" table:style-name="ce32">
            <text:p>233,371</text:p>
          </table:table-cell>
          <table:table-cell office:value-type="string" table:style-name="ce19">
            <text:p>[Note 3]</text:p>
          </table:table-cell>
          <table:table-cell table:number-columns-repeated="16374"/>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015" table:style-name="ce32">
            <text:p>9,015</text:p>
          </table:table-cell>
          <table:table-cell office:value-type="string" table:style-name="ce19">
            <text:p>[Note 3]</text:p>
          </table:table-cell>
          <table:table-cell table:number-columns-repeated="16374"/>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5948" table:style-name="ce32">
            <text:p>5,948</text:p>
          </table:table-cell>
          <table:table-cell office:value-type="string" table:style-name="ce19">
            <text:p>[Note 3]</text:p>
          </table:table-cell>
          <table:table-cell table:number-columns-repeated="16374"/>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725" table:style-name="ce32">
            <text:p>3,725</text:p>
          </table:table-cell>
          <table:table-cell office:value-type="string" table:style-name="ce19">
            <text:p>[Note 3]</text:p>
          </table:table-cell>
          <table:table-cell table:number-columns-repeated="16374"/>
        </table:table-row>
        <table:table-row table:style-name="ro12">
          <table:table-cell office:value-type="string" table:style-name="ce19">
            <text:p>Q1 2016</text:p>
          </table:table-cell>
          <table:table-cell office:value-type="string" table:style-name="ce19">
            <text:p>Q1</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87" table:style-name="ce32">
            <text:p>187</text:p>
          </table:table-cell>
          <table:table-cell office:value-type="string" table:style-name="ce19">
            <text:p>[Note 3]</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54641" table:style-name="ce32">
            <text:p>354,641</text:p>
          </table:table-cell>
          <table:table-cell office:value-type="string" table:style-name="ce19">
            <text:p>[Note 4]</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68356" table:style-name="ce32">
            <text:p>268,356</text:p>
          </table:table-cell>
          <table:table-cell office:value-type="string" table:style-name="ce19">
            <text:p>[Note 4]</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7865" table:style-name="ce32">
            <text:p>7,865</text:p>
          </table:table-cell>
          <table:table-cell office:value-type="string" table:style-name="ce19">
            <text:p>[Note 4]</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185" table:style-name="ce32">
            <text:p>3,185</text:p>
          </table:table-cell>
          <table:table-cell office:value-type="string" table:style-name="ce19">
            <text:p>[Note 4]</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170" table:style-name="ce32">
            <text:p>5,170</text:p>
          </table:table-cell>
          <table:table-cell office:value-type="string" table:style-name="ce19">
            <text:p>[Note 4]</text:p>
          </table:table-cell>
          <table:table-cell table:number-columns-repeated="16374"/>
        </table:table-row>
        <table:table-row table:style-name="ro12">
          <table:table-cell office:value-type="string" table:style-name="ce19">
            <text:p>Q2 2016</text:p>
          </table:table-cell>
          <table:table-cell office:value-type="string" table:style-name="ce19">
            <text:p>Q2</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47" table:style-name="ce32">
            <text:p>247</text:p>
          </table:table-cell>
          <table:table-cell office:value-type="string" table:style-name="ce19">
            <text:p>[Note 4]</text:p>
          </table:table-cell>
          <table:table-cell table:number-columns-repeated="16374"/>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61304" table:style-name="ce32">
            <text:p>461,304</text:p>
          </table:table-cell>
          <table:table-cell table:number-columns-repeated="16375" table:style-name="ce1"/>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53711" table:style-name="ce32">
            <text:p>353,711</text:p>
          </table:table-cell>
          <table:table-cell table:number-columns-repeated="16375" table:style-name="ce1"/>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972" table:style-name="ce32">
            <text:p>4,972</text:p>
          </table:table-cell>
          <table:table-cell table:number-columns-repeated="16375" table:style-name="ce1"/>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797" table:style-name="ce32">
            <text:p>2,797</text:p>
          </table:table-cell>
          <table:table-cell table:number-columns-repeated="16375" table:style-name="ce1"/>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545" table:style-name="ce32">
            <text:p>5,545</text:p>
          </table:table-cell>
          <table:table-cell table:number-columns-repeated="16375" table:style-name="ce1"/>
        </table:table-row>
        <table:table-row table:style-name="ro12">
          <table:table-cell office:value-type="string" table:style-name="ce19">
            <text:p>Q3 2016</text:p>
          </table:table-cell>
          <table:table-cell office:value-type="string" table:style-name="ce19">
            <text:p>Q3</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64" table:style-name="ce32">
            <text:p>264</text:p>
          </table:table-cell>
          <table:table-cell table:number-columns-repeated="16375" table:style-name="ce1"/>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25776" table:style-name="ce32">
            <text:p>525,776</text:p>
          </table:table-cell>
          <table:table-cell office:value-type="string" table:style-name="ce19">
            <text:p>[Note 5]</text:p>
          </table:table-cell>
          <table:table-cell table:number-columns-repeated="16374"/>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09784" table:style-name="ce32">
            <text:p>409,784</text:p>
          </table:table-cell>
          <table:table-cell office:value-type="string" table:style-name="ce19">
            <text:p>[Note 5]</text:p>
          </table:table-cell>
          <table:table-cell table:number-columns-repeated="16374"/>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716" table:style-name="ce32">
            <text:p>5,716</text:p>
          </table:table-cell>
          <table:table-cell office:value-type="string" table:style-name="ce19">
            <text:p>[Note 5]</text:p>
          </table:table-cell>
          <table:table-cell table:number-columns-repeated="16374"/>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557" table:style-name="ce32">
            <text:p>2,557</text:p>
          </table:table-cell>
          <table:table-cell office:value-type="string" table:style-name="ce19">
            <text:p>[Note 5]</text:p>
          </table:table-cell>
          <table:table-cell table:number-columns-repeated="16374"/>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764" table:style-name="ce32">
            <text:p>4,764</text:p>
          </table:table-cell>
          <table:table-cell office:value-type="string" table:style-name="ce19">
            <text:p>[Note 5]</text:p>
          </table:table-cell>
          <table:table-cell table:number-columns-repeated="16374"/>
        </table:table-row>
        <table:table-row table:style-name="ro12">
          <table:table-cell office:value-type="string" table:style-name="ce19">
            <text:p>Q4 2016</text:p>
          </table:table-cell>
          <table:table-cell office:value-type="string" table:style-name="ce19">
            <text:p>Q4</text:p>
          </table:table-cell>
          <table:table-cell office:value-type="float" office:value="2016" table:style-name="ce19">
            <text:p>201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28" table:style-name="ce32">
            <text:p>228</text:p>
          </table:table-cell>
          <table:table-cell office:value-type="string" table:style-name="ce19">
            <text:p>[Note 5]</text:p>
          </table:table-cell>
          <table:table-cell table:number-columns-repeated="16374"/>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81680" table:style-name="ce32">
            <text:p>581,680</text:p>
          </table:table-cell>
          <table:table-cell table:number-columns-repeated="16375" table:style-name="ce1"/>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46454" table:style-name="ce32">
            <text:p>446,454</text:p>
          </table:table-cell>
          <table:table-cell table:number-columns-repeated="16375" table:style-name="ce1"/>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385" table:style-name="ce32">
            <text:p>5,385</text:p>
          </table:table-cell>
          <table:table-cell table:number-columns-repeated="16375" table:style-name="ce1"/>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105" table:style-name="ce32">
            <text:p>3,105</text:p>
          </table:table-cell>
          <table:table-cell table:number-columns-repeated="16375" table:style-name="ce1"/>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906" table:style-name="ce32">
            <text:p>4,906</text:p>
          </table:table-cell>
          <table:table-cell table:number-columns-repeated="16375" table:style-name="ce1"/>
        </table:table-row>
        <table:table-row table:style-name="ro12">
          <table:table-cell office:value-type="string" table:style-name="ce19">
            <text:p>Q1 2017</text:p>
          </table:table-cell>
          <table:table-cell office:value-type="string" table:style-name="ce19">
            <text:p>Q1</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53" table:style-name="ce32">
            <text:p>353</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98064" table:style-name="ce32">
            <text:p>598,064</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61168" table:style-name="ce32">
            <text:p>461,168</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307" table:style-name="ce32">
            <text:p>5,307</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185" table:style-name="ce32">
            <text:p>3,185</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029" table:style-name="ce32">
            <text:p>5,029</text:p>
          </table:table-cell>
          <table:table-cell table:number-columns-repeated="16375" table:style-name="ce1"/>
        </table:table-row>
        <table:table-row table:style-name="ro12">
          <table:table-cell office:value-type="string" table:style-name="ce19">
            <text:p>Q2 2017</text:p>
          </table:table-cell>
          <table:table-cell office:value-type="string" table:style-name="ce19">
            <text:p>Q2</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0" table:style-name="ce32">
            <text:p>290</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64924" table:style-name="ce32">
            <text:p>664,924</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17423" table:style-name="ce32">
            <text:p>517,423</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8248" table:style-name="ce32">
            <text:p>8,248</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565" table:style-name="ce32">
            <text:p>2,565</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636" table:style-name="ce32">
            <text:p>4,636</text:p>
          </table:table-cell>
          <table:table-cell table:number-columns-repeated="16375" table:style-name="ce1"/>
        </table:table-row>
        <table:table-row table:style-name="ro12">
          <table:table-cell office:value-type="string" table:style-name="ce19">
            <text:p>Q3 2017</text:p>
          </table:table-cell>
          <table:table-cell office:value-type="string" table:style-name="ce19">
            <text:p>Q3</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13" table:style-name="ce32">
            <text:p>213</text:p>
          </table:table-cell>
          <table:table-cell table:number-columns-repeated="16375" table:style-name="ce1"/>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41547" table:style-name="ce32">
            <text:p>741,547</text:p>
          </table:table-cell>
          <table:table-cell office:value-type="string" table:style-name="ce19">
            <text:p>[Notes 6, 7]</text:p>
          </table:table-cell>
          <table:table-cell table:number-columns-repeated="16374"/>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77420" table:style-name="ce32">
            <text:p>577,420</text:p>
          </table:table-cell>
          <table:table-cell office:value-type="string" table:style-name="ce19">
            <text:p>[Notes 6, 7]</text:p>
          </table:table-cell>
          <table:table-cell table:number-columns-repeated="16374"/>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7825" table:style-name="ce32">
            <text:p>7,825</text:p>
          </table:table-cell>
          <table:table-cell office:value-type="string" table:style-name="ce19">
            <text:p>[Notes 6, 7]</text:p>
          </table:table-cell>
          <table:table-cell table:number-columns-repeated="16374"/>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329" table:style-name="ce32">
            <text:p>2,329</text:p>
          </table:table-cell>
          <table:table-cell office:value-type="string" table:style-name="ce19">
            <text:p>[Notes 6, 7]</text:p>
          </table:table-cell>
          <table:table-cell table:number-columns-repeated="16374"/>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344" table:style-name="ce32">
            <text:p>6,344</text:p>
          </table:table-cell>
          <table:table-cell office:value-type="string" table:style-name="ce19">
            <text:p>[Notes 6, 7]</text:p>
          </table:table-cell>
          <table:table-cell table:number-columns-repeated="16374"/>
        </table:table-row>
        <table:table-row table:style-name="ro12">
          <table:table-cell office:value-type="string" table:style-name="ce19">
            <text:p>Q4 2017</text:p>
          </table:table-cell>
          <table:table-cell office:value-type="string" table:style-name="ce19">
            <text:p>Q4</text:p>
          </table:table-cell>
          <table:table-cell office:value-type="float" office:value="2017" table:style-name="ce19">
            <text:p>2017</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76" table:style-name="ce32">
            <text:p>276</text:p>
          </table:table-cell>
          <table:table-cell office:value-type="string" table:style-name="ce19">
            <text:p>[Notes 6, 7]</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08652" table:style-name="ce32">
            <text:p>708,652</text:p>
          </table:table-cell>
          <table:table-cell office:value-type="string" table:style-name="ce19">
            <text:p>[Note 8]</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46109" table:style-name="ce32">
            <text:p>546,109</text:p>
          </table:table-cell>
          <table:table-cell office:value-type="string" table:style-name="ce19">
            <text:p>[Note 8]</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114" table:style-name="ce32">
            <text:p>9,114</text:p>
          </table:table-cell>
          <table:table-cell office:value-type="string" table:style-name="ce19">
            <text:p>[Note 8]</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521" table:style-name="ce32">
            <text:p>2,521</text:p>
          </table:table-cell>
          <table:table-cell office:value-type="string" table:style-name="ce19">
            <text:p>[Note 8]</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439" table:style-name="ce32">
            <text:p>5,439</text:p>
          </table:table-cell>
          <table:table-cell office:value-type="string" table:style-name="ce19">
            <text:p>[Note 8]</text:p>
          </table:table-cell>
          <table:table-cell table:number-columns-repeated="16374"/>
        </table:table-row>
        <table:table-row table:style-name="ro12">
          <table:table-cell office:value-type="string" table:style-name="ce19">
            <text:p>Q1 2018</text:p>
          </table:table-cell>
          <table:table-cell office:value-type="string" table:style-name="ce19">
            <text:p>Q1</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41" table:style-name="ce32">
            <text:p>241</text:p>
          </table:table-cell>
          <table:table-cell office:value-type="string" table:style-name="ce19">
            <text:p>[Note 8]</text:p>
          </table:table-cell>
          <table:table-cell table:number-columns-repeated="16374"/>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07374" table:style-name="ce32">
            <text:p>707,374</text:p>
          </table:table-cell>
          <table:table-cell table:number-columns-repeated="16375" table:style-name="ce1"/>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60848" table:style-name="ce32">
            <text:p>560,848</text:p>
          </table:table-cell>
          <table:table-cell table:number-columns-repeated="16375" table:style-name="ce1"/>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033" table:style-name="ce32">
            <text:p>9,033</text:p>
          </table:table-cell>
          <table:table-cell table:number-columns-repeated="16375" table:style-name="ce1"/>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097" table:style-name="ce32">
            <text:p>3,097</text:p>
          </table:table-cell>
          <table:table-cell table:number-columns-repeated="16375" table:style-name="ce1"/>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897" table:style-name="ce32">
            <text:p>4,897</text:p>
          </table:table-cell>
          <table:table-cell table:number-columns-repeated="16375" table:style-name="ce1"/>
        </table:table-row>
        <table:table-row table:style-name="ro12">
          <table:table-cell office:value-type="string" table:style-name="ce19">
            <text:p>Q2 2018</text:p>
          </table:table-cell>
          <table:table-cell office:value-type="string" table:style-name="ce19">
            <text:p>Q2</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11" table:style-name="ce32">
            <text:p>411</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32575" table:style-name="ce32">
            <text:p>632,575</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13014" table:style-name="ce32">
            <text:p>513,014</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179" table:style-name="ce32">
            <text:p>9,179</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5781" table:style-name="ce32">
            <text:p>5,781</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026" table:style-name="ce32">
            <text:p>4,026</text:p>
          </table:table-cell>
          <table:table-cell table:number-columns-repeated="16375" table:style-name="ce1"/>
        </table:table-row>
        <table:table-row table:style-name="ro12">
          <table:table-cell office:value-type="string" table:style-name="ce19">
            <text:p>Q3 2018</text:p>
          </table:table-cell>
          <table:table-cell office:value-type="string" table:style-name="ce19">
            <text:p>Q3</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23" table:style-name="ce32">
            <text:p>323</text:p>
          </table:table-cell>
          <table:table-cell table:number-columns-repeated="16375" table:style-name="ce1"/>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19726" table:style-name="ce32">
            <text:p>619,726</text:p>
          </table:table-cell>
          <table:table-cell office:value-type="string" table:style-name="ce19">
            <text:p>[Note 9]</text:p>
          </table:table-cell>
          <table:table-cell table:number-columns-repeated="16374"/>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06494" table:style-name="ce32">
            <text:p>506,494</text:p>
          </table:table-cell>
          <table:table-cell office:value-type="string" table:style-name="ce19">
            <text:p>[Note 9]</text:p>
          </table:table-cell>
          <table:table-cell table:number-columns-repeated="16374"/>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2455" table:style-name="ce32">
            <text:p>12,455</text:p>
          </table:table-cell>
          <table:table-cell office:value-type="string" table:style-name="ce19">
            <text:p>[Note 9]</text:p>
          </table:table-cell>
          <table:table-cell table:number-columns-repeated="16374"/>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6000" table:style-name="ce32">
            <text:p>6,000</text:p>
          </table:table-cell>
          <table:table-cell office:value-type="string" table:style-name="ce19">
            <text:p>[Note 9]</text:p>
          </table:table-cell>
          <table:table-cell table:number-columns-repeated="16374"/>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938" table:style-name="ce32">
            <text:p>4,938</text:p>
          </table:table-cell>
          <table:table-cell office:value-type="string" table:style-name="ce19">
            <text:p>[Note 9]</text:p>
          </table:table-cell>
          <table:table-cell table:number-columns-repeated="16374"/>
        </table:table-row>
        <table:table-row table:style-name="ro12">
          <table:table-cell office:value-type="string" table:style-name="ce19">
            <text:p>Q4 2018</text:p>
          </table:table-cell>
          <table:table-cell office:value-type="string" table:style-name="ce19">
            <text:p>Q4</text:p>
          </table:table-cell>
          <table:table-cell office:value-type="float" office:value="2018" table:style-name="ce19">
            <text:p>2018</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92" table:style-name="ce32">
            <text:p>492</text:p>
          </table:table-cell>
          <table:table-cell office:value-type="string" table:style-name="ce19">
            <text:p>[Note 9]</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73654" table:style-name="ce32">
            <text:p>573,654</text:p>
          </table:table-cell>
          <table:table-cell office:value-type="string" table:style-name="ce19">
            <text:p>[Note 11]</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75106" table:style-name="ce32">
            <text:p>475,106</text:p>
          </table:table-cell>
          <table:table-cell office:value-type="string" table:style-name="ce19">
            <text:p>[Note 11]</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0981" table:style-name="ce32">
            <text:p>10,981</text:p>
          </table:table-cell>
          <table:table-cell office:value-type="string" table:style-name="ce19">
            <text:p>[Note 11]</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159" table:style-name="ce32">
            <text:p>3,159</text:p>
          </table:table-cell>
          <table:table-cell office:value-type="string" table:style-name="ce19">
            <text:p>[Note 11]</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993" table:style-name="ce32">
            <text:p>3,993</text:p>
          </table:table-cell>
          <table:table-cell office:value-type="string" table:style-name="ce19">
            <text:p>[Note 11]</text:p>
          </table:table-cell>
          <table:table-cell table:number-columns-repeated="16374"/>
        </table:table-row>
        <table:table-row table:style-name="ro12">
          <table:table-cell office:value-type="string" table:style-name="ce19">
            <text:p>Q1 2019</text:p>
          </table:table-cell>
          <table:table-cell office:value-type="string" table:style-name="ce19">
            <text:p>Q1</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97" table:style-name="ce32">
            <text:p>397</text:p>
          </table:table-cell>
          <table:table-cell office:value-type="string" table:style-name="ce19">
            <text:p>[Note 11]</text:p>
          </table:table-cell>
          <table:table-cell table:number-columns-repeated="16374"/>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54940" table:style-name="ce32">
            <text:p>554,940</text:p>
          </table:table-cell>
          <table:table-cell table:number-columns-repeated="16375" table:style-name="ce1"/>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73901" table:style-name="ce32">
            <text:p>473,901</text:p>
          </table:table-cell>
          <table:table-cell table:number-columns-repeated="16375" table:style-name="ce1"/>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3519" table:style-name="ce32">
            <text:p>13,519</text:p>
          </table:table-cell>
          <table:table-cell table:number-columns-repeated="16375" table:style-name="ce1"/>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042" table:style-name="ce32">
            <text:p>3,042</text:p>
          </table:table-cell>
          <table:table-cell table:number-columns-repeated="16375" table:style-name="ce1"/>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373" table:style-name="ce32">
            <text:p>5,373</text:p>
          </table:table-cell>
          <table:table-cell table:number-columns-repeated="16375" table:style-name="ce1"/>
        </table:table-row>
        <table:table-row table:style-name="ro12">
          <table:table-cell office:value-type="string" table:style-name="ce19">
            <text:p>Q2 2019</text:p>
          </table:table-cell>
          <table:table-cell office:value-type="string" table:style-name="ce19">
            <text:p>Q2</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41" table:style-name="ce32">
            <text:p>341</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00361" table:style-name="ce32">
            <text:p>600,361</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86658" table:style-name="ce32">
            <text:p>486,658</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1699" table:style-name="ce32">
            <text:p>11,699</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531" table:style-name="ce32">
            <text:p>2,531</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216" table:style-name="ce32">
            <text:p>6,216</text:p>
          </table:table-cell>
          <table:table-cell table:number-columns-repeated="16375" table:style-name="ce1"/>
        </table:table-row>
        <table:table-row table:style-name="ro12">
          <table:table-cell office:value-type="string" table:style-name="ce19">
            <text:p>Q3 2019</text:p>
          </table:table-cell>
          <table:table-cell office:value-type="string" table:style-name="ce19">
            <text:p>Q3</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00" table:style-name="ce32">
            <text:p>400</text:p>
          </table:table-cell>
          <table:table-cell table:number-columns-repeated="16375" table:style-name="ce1"/>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54875" table:style-name="ce32">
            <text:p>654,875</text:p>
          </table:table-cell>
          <table:table-cell office:value-type="string" table:style-name="ce19">
            <text:p>[Notes 12, 13]</text:p>
          </table:table-cell>
          <table:table-cell table:number-columns-repeated="16374"/>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21723" table:style-name="ce32">
            <text:p>521,723</text:p>
          </table:table-cell>
          <table:table-cell office:value-type="string" table:style-name="ce19">
            <text:p>[Notes 12, 13]</text:p>
          </table:table-cell>
          <table:table-cell table:number-columns-repeated="16374"/>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12087" table:style-name="ce32">
            <text:p>12,087</text:p>
          </table:table-cell>
          <table:table-cell office:value-type="string" table:style-name="ce19">
            <text:p>[Notes 12, 13]</text:p>
          </table:table-cell>
          <table:table-cell table:number-columns-repeated="16374"/>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7747" table:style-name="ce32">
            <text:p>7,747</text:p>
          </table:table-cell>
          <table:table-cell office:value-type="string" table:style-name="ce19">
            <text:p>[Notes 12, 13]</text:p>
          </table:table-cell>
          <table:table-cell table:number-columns-repeated="16374"/>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1774" table:style-name="ce32">
            <text:p>11,774</text:p>
          </table:table-cell>
          <table:table-cell office:value-type="string" table:style-name="ce19">
            <text:p>[Notes 12, 13]</text:p>
          </table:table-cell>
          <table:table-cell table:number-columns-repeated="16374"/>
        </table:table-row>
        <table:table-row table:style-name="ro12">
          <table:table-cell office:value-type="string" table:style-name="ce19">
            <text:p>Q4 2019</text:p>
          </table:table-cell>
          <table:table-cell office:value-type="string" table:style-name="ce19">
            <text:p>Q4</text:p>
          </table:table-cell>
          <table:table-cell office:value-type="float" office:value="2019" table:style-name="ce19">
            <text:p>2019</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5" table:style-name="ce32">
            <text:p>365</text:p>
          </table:table-cell>
          <table:table-cell office:value-type="string" table:style-name="ce19">
            <text:p>[Notes 12, 13]</text:p>
          </table:table-cell>
          <table:table-cell table:number-columns-repeated="16374"/>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44126" table:style-name="ce32">
            <text:p>544,126</text:p>
          </table:table-cell>
          <table:table-cell office:value-type="string" table:style-name="ce19">
            <text:p>[Note 14]</text:p>
          </table:table-cell>
          <table:table-cell table:number-columns-repeated="16374"/>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56607" table:style-name="ce32">
            <text:p>456,607</text:p>
          </table:table-cell>
          <table:table-cell office:value-type="string" table:style-name="ce19">
            <text:p>[Note 14]</text:p>
          </table:table-cell>
          <table:table-cell table:number-columns-repeated="16374"/>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6459" table:style-name="ce32">
            <text:p>6,459</text:p>
          </table:table-cell>
          <table:table-cell table:number-columns-repeated="16375" table:style-name="ce1"/>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993" table:style-name="ce32">
            <text:p>3,993</text:p>
          </table:table-cell>
          <table:table-cell table:number-columns-repeated="16375" table:style-name="ce1"/>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1028" table:style-name="ce32">
            <text:p>11,028</text:p>
          </table:table-cell>
          <table:table-cell table:number-columns-repeated="16375" table:style-name="ce1"/>
        </table:table-row>
        <table:table-row table:style-name="ro12">
          <table:table-cell office:value-type="string" table:style-name="ce19">
            <text:p>Q1 2020</text:p>
          </table:table-cell>
          <table:table-cell office:value-type="string" table:style-name="ce19">
            <text:p>Q1</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36" table:style-name="ce32">
            <text:p>536</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80108" table:style-name="ce32">
            <text:p>80,108</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62484" table:style-name="ce32">
            <text:p>62,484</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725" table:style-name="ce32">
            <text:p>725</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92" table:style-name="ce32">
            <text:p>192</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094" table:style-name="ce32">
            <text:p>1,094</text:p>
          </table:table-cell>
          <table:table-cell table:number-columns-repeated="16375" table:style-name="ce1"/>
        </table:table-row>
        <table:table-row table:style-name="ro12">
          <table:table-cell office:value-type="string" table:style-name="ce19">
            <text:p>Q2 2020</text:p>
          </table:table-cell>
          <table:table-cell office:value-type="string" table:style-name="ce19">
            <text:p>Q2</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4" table:style-name="ce32">
            <text:p>54</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88899" table:style-name="ce32">
            <text:p>488,899</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84482" table:style-name="ce32">
            <text:p>384,482</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023" table:style-name="ce32">
            <text:p>5,023</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808" table:style-name="ce32">
            <text:p>1,808</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3261" table:style-name="ce32">
            <text:p>13,261</text:p>
          </table:table-cell>
          <table:table-cell table:number-columns-repeated="16375" table:style-name="ce1"/>
        </table:table-row>
        <table:table-row table:style-name="ro12">
          <table:table-cell office:value-type="string" table:style-name="ce19">
            <text:p>Q3 2020</text:p>
          </table:table-cell>
          <table:table-cell office:value-type="string" table:style-name="ce19">
            <text:p>Q3</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01" table:style-name="ce32">
            <text:p>501</text:p>
          </table:table-cell>
          <table:table-cell table:number-columns-repeated="16375" table:style-name="ce1"/>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60930" table:style-name="ce32">
            <text:p>560,930</text:p>
          </table:table-cell>
          <table:table-cell office:value-type="string" table:style-name="ce89">
            <text:p>[Notes 14, 18]</text:p>
          </table:table-cell>
          <table:table-cell table:number-columns-repeated="16374"/>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30702" table:style-name="ce32">
            <text:p>430,702</text:p>
          </table:table-cell>
          <table:table-cell office:value-type="string" table:style-name="ce89">
            <text:p>[Notes 14, 18]</text:p>
          </table:table-cell>
          <table:table-cell table:number-columns-repeated="16374"/>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7796" table:style-name="ce32">
            <text:p>7,796</text:p>
          </table:table-cell>
          <table:table-cell office:value-type="string" table:style-name="ce19">
            <text:p>[Note 18]</text:p>
          </table:table-cell>
          <table:table-cell table:number-columns-repeated="16374"/>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811" table:style-name="ce32">
            <text:p>1,811</text:p>
          </table:table-cell>
          <table:table-cell office:value-type="string" table:style-name="ce19">
            <text:p>[Note 18]</text:p>
          </table:table-cell>
          <table:table-cell table:number-columns-repeated="16374"/>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8052" table:style-name="ce32">
            <text:p>18,052</text:p>
          </table:table-cell>
          <table:table-cell office:value-type="string" table:style-name="ce19">
            <text:p>[Note 18]</text:p>
          </table:table-cell>
          <table:table-cell table:number-columns-repeated="16374"/>
        </table:table-row>
        <table:table-row table:style-name="ro12">
          <table:table-cell office:value-type="string" table:style-name="ce19">
            <text:p>Q4 2020</text:p>
          </table:table-cell>
          <table:table-cell office:value-type="string" table:style-name="ce19">
            <text:p>Q4</text:p>
          </table:table-cell>
          <table:table-cell office:value-type="float" office:value="2020" table:style-name="ce19">
            <text:p>2020</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636" table:style-name="ce32">
            <text:p>636</text:p>
          </table:table-cell>
          <table:table-cell office:value-type="string" table:style-name="ce19">
            <text:p>[Note 18]</text:p>
          </table:table-cell>
          <table:table-cell table:number-columns-repeated="16374"/>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35799" table:style-name="ce32">
            <text:p>435,799</text:p>
          </table:table-cell>
          <table:table-cell table:number-columns-repeated="16375" table:style-name="ce1"/>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29224" table:style-name="ce32">
            <text:p>329,224</text:p>
          </table:table-cell>
          <table:table-cell table:number-columns-repeated="16375" table:style-name="ce1"/>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251" table:style-name="ce32">
            <text:p>5,251</text:p>
          </table:table-cell>
          <table:table-cell table:number-columns-repeated="16375" table:style-name="ce1"/>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996" table:style-name="ce32">
            <text:p>1,996</text:p>
          </table:table-cell>
          <table:table-cell table:number-columns-repeated="16375" table:style-name="ce1"/>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7008" table:style-name="ce32">
            <text:p>17,008</text:p>
          </table:table-cell>
          <table:table-cell table:number-columns-repeated="16375" table:style-name="ce1"/>
        </table:table-row>
        <table:table-row table:style-name="ro12">
          <table:table-cell office:value-type="string" table:style-name="ce19">
            <text:p>Q1 2021</text:p>
          </table:table-cell>
          <table:table-cell office:value-type="string" table:style-name="ce19">
            <text:p>Q1</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903" table:style-name="ce32">
            <text:p>903</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70822" table:style-name="ce32">
            <text:p>570,822</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31215" table:style-name="ce32">
            <text:p>431,215</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5603" table:style-name="ce32">
            <text:p>5,603</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4928" table:style-name="ce32">
            <text:p>4,928</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1318" table:style-name="ce32">
            <text:p>21,318</text:p>
          </table:table-cell>
          <table:table-cell table:number-columns-repeated="16375" table:style-name="ce1"/>
        </table:table-row>
        <table:table-row table:style-name="ro12">
          <table:table-cell office:value-type="string" table:style-name="ce19">
            <text:p>Q2 2021</text:p>
          </table:table-cell>
          <table:table-cell office:value-type="string" table:style-name="ce19">
            <text:p>Q2</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211" table:style-name="ce32">
            <text:p>1,211</text:p>
          </table:table-cell>
          <table:table-cell table:number-columns-repeated="16375" table:style-name="ce1"/>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18212" table:style-name="ce32">
            <text:p>518,212</text:p>
          </table:table-cell>
          <table:table-cell office:value-type="string" table:style-name="ce19">
            <text:p>[Note 20]</text:p>
          </table:table-cell>
          <table:table-cell table:number-columns-repeated="16374"/>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82515" table:style-name="ce32">
            <text:p>382,515</text:p>
          </table:table-cell>
          <table:table-cell office:value-type="string" table:style-name="ce19">
            <text:p>[Note 20]</text:p>
          </table:table-cell>
          <table:table-cell table:number-columns-repeated="16374"/>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452" table:style-name="ce32">
            <text:p>3,452</text:p>
          </table:table-cell>
          <table:table-cell office:value-type="string" table:style-name="ce19">
            <text:p>[Note 20]</text:p>
          </table:table-cell>
          <table:table-cell table:number-columns-repeated="16374"/>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405" table:style-name="ce32">
            <text:p>2,405</text:p>
          </table:table-cell>
          <table:table-cell office:value-type="string" table:style-name="ce19">
            <text:p>[Note 20]</text:p>
          </table:table-cell>
          <table:table-cell table:number-columns-repeated="16374"/>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3739" table:style-name="ce32">
            <text:p>23,739</text:p>
          </table:table-cell>
          <table:table-cell office:value-type="string" table:style-name="ce19">
            <text:p>[Note 20]</text:p>
          </table:table-cell>
          <table:table-cell table:number-columns-repeated="16374"/>
        </table:table-row>
        <table:table-row table:style-name="ro12">
          <table:table-cell office:value-type="string" table:style-name="ce19">
            <text:p>Q3 2021</text:p>
          </table:table-cell>
          <table:table-cell office:value-type="string" table:style-name="ce19">
            <text:p>Q3</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424" table:style-name="ce32">
            <text:p>1,424</text:p>
          </table:table-cell>
          <table:table-cell office:value-type="string" table:style-name="ce19">
            <text:p>[Note 20]</text:p>
          </table:table-cell>
          <table:table-cell table:number-columns-repeated="16374"/>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91679" table:style-name="ce32">
            <text:p>491,679</text:p>
          </table:table-cell>
          <table:table-cell table:number-columns-repeated="16375" table:style-name="ce1"/>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5834" table:style-name="ce32">
            <text:p>365,834</text:p>
          </table:table-cell>
          <table:table-cell table:number-columns-repeated="16375" table:style-name="ce1"/>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164" table:style-name="ce32">
            <text:p>3,164</text:p>
          </table:table-cell>
          <table:table-cell table:number-columns-repeated="16375" table:style-name="ce1"/>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182" table:style-name="ce32">
            <text:p>2,182</text:p>
          </table:table-cell>
          <table:table-cell table:number-columns-repeated="16375" table:style-name="ce1"/>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8582" table:style-name="ce32">
            <text:p>18,582</text:p>
          </table:table-cell>
          <table:table-cell table:number-columns-repeated="16375" table:style-name="ce1"/>
        </table:table-row>
        <table:table-row table:style-name="ro12">
          <table:table-cell office:value-type="string" table:style-name="ce19">
            <text:p>Q4 2021</text:p>
          </table:table-cell>
          <table:table-cell office:value-type="string" table:style-name="ce19">
            <text:p>Q4</text:p>
          </table:table-cell>
          <table:table-cell office:value-type="float" office:value="2021" table:style-name="ce19">
            <text:p>2021</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985" table:style-name="ce32">
            <text:p>985</text:p>
          </table:table-cell>
          <table:table-cell table:number-columns-repeated="16375" table:style-name="ce1"/>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08031" table:style-name="ce32">
            <text:p>508,031</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79968" table:style-name="ce32">
            <text:p>79,968</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89455" table:style-name="ce32">
            <text:p>389,455</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69217" table:style-name="ce32">
            <text:p>69,217</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921" table:style-name="ce32">
            <text:p>2,921</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412" table:style-name="ce32">
            <text:p>2,412</text:p>
          </table:table-cell>
          <table:table-cell office:value-type="string" table:style-name="ce19">
            <text:p>[Note 25]</text:p>
          </table:table-cell>
          <table:table-cell table:number-columns-repeated="16374"/>
        </table:table-row>
        <table:table-row table:style-name="ro12">
          <table:table-cell office:value-type="string" table:style-name="ce1">
            <text:p>Q1 2022</text:p>
          </table:table-cell>
          <table:table-cell office:value-type="string" table:style-name="ce1">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867" table:style-name="ce33">
            <text:p>867</text:p>
          </table:table-cell>
          <table:table-cell office:value-type="string" table:style-name="ce19">
            <text:p>[Note 25]</text:p>
          </table:table-cell>
          <table:table-cell table:number-columns-repeated="16374"/>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9518" table:style-name="ce32">
            <text:p>19,518</text:p>
          </table:table-cell>
          <table:table-cell table:number-columns-repeated="16375" table:style-name="ce1"/>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898" table:style-name="ce32">
            <text:p>898</text:p>
          </table:table-cell>
          <table:table-cell table:number-columns-repeated="16375" table:style-name="ce1"/>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269" table:style-name="ce32">
            <text:p>1,269</text:p>
          </table:table-cell>
          <table:table-cell table:number-columns-repeated="16375" table:style-name="ce1"/>
        </table:table-row>
        <table:table-row table:style-name="ro12">
          <table:table-cell office:value-type="string" table:style-name="ce19">
            <text:p>Q1 2022</text:p>
          </table:table-cell>
          <table:table-cell office:value-type="string" table:style-name="ce19">
            <text:p>Q1</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7" table:style-name="ce32">
            <text:p>37</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77608" table:style-name="ce32">
            <text:p>477,608</text:p>
          </table:table-cell>
          <table:table-cell table:number-columns-repeated="16375" table:style-name="ce1"/>
        </table:table-row>
        <table:table-row table:style-name="ro12">
          <table:table-cell office:value-type="string" table:style-name="ce19">
            <text:p>Q2 2022</text:p>
          </table:table-cell>
          <table:table-cell office:value-type="string" table:style-name="ce42">
            <text:p>Q2</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68482" table:style-name="ce32">
            <text:p>68,482</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3121" table:style-name="ce32">
            <text:p>363,121</text:p>
          </table:table-cell>
          <table:table-cell table:number-columns-repeated="16375" table:style-name="ce1"/>
        </table:table-row>
        <table:table-row table:style-name="ro12">
          <table:table-cell office:value-type="string" table:style-name="ce19">
            <text:p>Q2 2022</text:p>
          </table:table-cell>
          <table:table-cell office:value-type="string" table:style-name="ce42">
            <text:p>Q2</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57941" table:style-name="ce32">
            <text:p>57,941</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132" table:style-name="ce32">
            <text:p>3,132</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993" table:style-name="ce32">
            <text:p>2,993</text:p>
          </table:table-cell>
          <table:table-cell table:number-columns-repeated="16375" table:style-name="ce1"/>
        </table:table-row>
        <table:table-row table:style-name="ro12">
          <table:table-cell office:value-type="string" table:style-name="ce1">
            <text:p>Q2 2022</text:p>
          </table:table-cell>
          <table:table-cell office:value-type="string" table:style-name="ce1">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921" table:style-name="ce33">
            <text:p>921</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0008" table:style-name="ce32">
            <text:p>20,008</text:p>
          </table:table-cell>
          <table:table-cell table:number-columns-repeated="16375" table:style-name="ce1"/>
        </table:table-row>
        <table:table-row table:style-name="ro12">
          <table:table-cell office:value-type="string" table:style-name="ce19">
            <text:p>Q2 2022</text:p>
          </table:table-cell>
          <table:table-cell office:value-type="string" table:style-name="ce42">
            <text:p>Q2</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871" table:style-name="ce32">
            <text:p>871</text:p>
          </table:table-cell>
          <table:table-cell table:number-columns-repeated="16375" table:style-name="ce1"/>
        </table:table-row>
        <table:table-row table:style-name="ro12">
          <table:table-cell office:value-type="string" table:style-name="ce19">
            <text:p>Q2 2022</text:p>
          </table:table-cell>
          <table:table-cell office:value-type="string" table:style-name="ce19">
            <text:p>Q2</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425" table:style-name="ce32">
            <text:p>2,425</text:p>
          </table:table-cell>
          <table:table-cell table:number-columns-repeated="16375" table:style-name="ce1"/>
        </table:table-row>
        <table:table-row table:style-name="ro12">
          <table:table-cell office:value-type="string" table:style-name="ce19">
            <text:p>Q2 2022</text:p>
          </table:table-cell>
          <table:table-cell office:value-type="string" table:style-name="ce42">
            <text:p>Q2</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52" table:style-name="ce32">
            <text:p>52</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04572" table:style-name="ce32">
            <text:p>504,572</text:p>
          </table:table-cell>
          <table:table-cell table:number-columns-repeated="16375" table:style-name="ce1"/>
        </table:table-row>
        <table:table-row table:style-name="ro12">
          <table:table-cell office:value-type="string" table:style-name="ce19">
            <text:p>Q3 2022</text:p>
          </table:table-cell>
          <table:table-cell office:value-type="string" table:style-name="ce42">
            <text:p>Q3</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65362" table:style-name="ce32">
            <text:p>65,362</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9946" table:style-name="ce32">
            <text:p>369,946</text:p>
          </table:table-cell>
          <table:table-cell table:number-columns-repeated="16375" table:style-name="ce1"/>
        </table:table-row>
        <table:table-row table:style-name="ro12">
          <table:table-cell office:value-type="string" table:style-name="ce19">
            <text:p>Q3 2022</text:p>
          </table:table-cell>
          <table:table-cell office:value-type="string" table:style-name="ce42">
            <text:p>Q3</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60898" table:style-name="ce32">
            <text:p>60,898</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704" table:style-name="ce32">
            <text:p>2,704</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739" table:style-name="ce32">
            <text:p>2,739</text:p>
          </table:table-cell>
          <table:table-cell table:number-columns-repeated="16375" table:style-name="ce1"/>
        </table:table-row>
        <table:table-row table:style-name="ro12">
          <table:table-cell office:value-type="string" table:style-name="ce1">
            <text:p>Q3 2022</text:p>
          </table:table-cell>
          <table:table-cell office:value-type="string" table:style-name="ce1">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604" table:style-name="ce33">
            <text:p>604</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1799" table:style-name="ce32">
            <text:p>21,799</text:p>
          </table:table-cell>
          <table:table-cell table:number-columns-repeated="16375" table:style-name="ce1"/>
        </table:table-row>
        <table:table-row table:style-name="ro12">
          <table:table-cell office:value-type="string" table:style-name="ce19">
            <text:p>Q3 2022</text:p>
          </table:table-cell>
          <table:table-cell office:value-type="string" table:style-name="ce42">
            <text:p>Q3</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086" table:style-name="ce32">
            <text:p>1,086</text:p>
          </table:table-cell>
          <table:table-cell table:number-columns-repeated="16375" table:style-name="ce1"/>
        </table:table-row>
        <table:table-row table:style-name="ro12">
          <table:table-cell office:value-type="string" table:style-name="ce19">
            <text:p>Q3 2022</text:p>
          </table:table-cell>
          <table:table-cell office:value-type="string" table:style-name="ce19">
            <text:p>Q3</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502" table:style-name="ce32">
            <text:p>2,502</text:p>
          </table:table-cell>
          <table:table-cell table:number-columns-repeated="16375" table:style-name="ce1"/>
        </table:table-row>
        <table:table-row table:style-name="ro12">
          <table:table-cell office:value-type="string" table:style-name="ce19">
            <text:p>Q3 2022</text:p>
          </table:table-cell>
          <table:table-cell office:value-type="string" table:style-name="ce42">
            <text:p>Q3</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58" table:style-name="ce32">
            <text:p>158</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516631" table:style-name="ce32">
            <text:p>516,631</text:p>
          </table:table-cell>
          <table:table-cell table:number-columns-repeated="16375" table:style-name="ce1"/>
        </table:table-row>
        <table:table-row table:style-name="ro12">
          <table:table-cell office:value-type="string" table:style-name="ce19">
            <text:p>Q4 2022</text:p>
          </table:table-cell>
          <table:table-cell office:value-type="string" table:style-name="ce42">
            <text:p>Q4</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70135" table:style-name="ce32">
            <text:p>70,135</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98956" table:style-name="ce32">
            <text:p>398,956</text:p>
          </table:table-cell>
          <table:table-cell table:number-columns-repeated="16375" table:style-name="ce1"/>
        </table:table-row>
        <table:table-row table:style-name="ro12">
          <table:table-cell office:value-type="string" table:style-name="ce19">
            <text:p>Q4 2022</text:p>
          </table:table-cell>
          <table:table-cell office:value-type="string" table:style-name="ce42">
            <text:p>Q4</text:p>
          </table:table-cell>
          <table:table-cell office:value-type="float" office:value="2022" table:style-name="ce88">
            <text:p>2022</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65476" table:style-name="ce32">
            <text:p>65,476</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2517" table:style-name="ce32">
            <text:p>2,517</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787" table:style-name="ce32">
            <text:p>1,787</text:p>
          </table:table-cell>
          <table:table-cell table:number-columns-repeated="16375" table:style-name="ce1"/>
        </table:table-row>
        <table:table-row table:style-name="ro12">
          <table:table-cell office:value-type="string" table:style-name="ce1">
            <text:p>Q4 2022</text:p>
          </table:table-cell>
          <table:table-cell office:value-type="string" table:style-name="ce1">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597" table:style-name="ce33">
            <text:p>597</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2783" table:style-name="ce32">
            <text:p>22,783</text:p>
          </table:table-cell>
          <table:table-cell table:number-columns-repeated="16375" table:style-name="ce1"/>
        </table:table-row>
        <table:table-row table:style-name="ro12">
          <table:table-cell office:value-type="string" table:style-name="ce19">
            <text:p>Q4 2022</text:p>
          </table:table-cell>
          <table:table-cell office:value-type="string" table:style-name="ce42">
            <text:p>Q4</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967" table:style-name="ce32">
            <text:p>967</text:p>
          </table:table-cell>
          <table:table-cell table:number-columns-repeated="16375" table:style-name="ce1"/>
        </table:table-row>
        <table:table-row table:style-name="ro12">
          <table:table-cell office:value-type="string" table:style-name="ce19">
            <text:p>Q4 2022</text:p>
          </table:table-cell>
          <table:table-cell office:value-type="string" table:style-name="ce19">
            <text:p>Q4</text:p>
          </table:table-cell>
          <table:table-cell office:value-type="float" office:value="2022" table:style-name="ce19">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607" table:style-name="ce32">
            <text:p>2,607</text:p>
          </table:table-cell>
          <table:table-cell table:number-columns-repeated="16375" table:style-name="ce1"/>
        </table:table-row>
        <table:table-row table:style-name="ro12">
          <table:table-cell office:value-type="string" table:style-name="ce19">
            <text:p>Q4 2022</text:p>
          </table:table-cell>
          <table:table-cell office:value-type="string" table:style-name="ce42">
            <text:p>Q4</text:p>
          </table:table-cell>
          <table:table-cell office:value-type="float" office:value="2022" table:style-name="ce88">
            <text:p>2022</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82" table:style-name="ce32">
            <text:p>82</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73941" table:style-name="ce32">
            <text:p>473,941</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86372" table:style-name="ce32">
            <text:p>86,372</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9878" table:style-name="ce32">
            <text:p>369,878</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86605" table:style-name="ce32">
            <text:p>86,605</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023" table:style-name="ce32">
            <text:p>3,023</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101" table:style-name="ce32">
            <text:p>3,101</text:p>
          </table:table-cell>
          <table:table-cell table:number-columns-repeated="16375" table:style-name="ce1"/>
        </table:table-row>
        <table:table-row table:style-name="ro12">
          <table:table-cell office:value-type="string" table:style-name="ce1">
            <text:p>Q1 2023</text:p>
          </table:table-cell>
          <table:table-cell office:value-type="string" table:style-name="ce1">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752" table:style-name="ce33">
            <text:p>752</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8591" table:style-name="ce32">
            <text:p>28,591</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387" table:style-name="ce32">
            <text:p>1,387</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637" table:style-name="ce32">
            <text:p>3,637</text:p>
          </table:table-cell>
          <table:table-cell table:number-columns-repeated="16375" table:style-name="ce1"/>
        </table:table-row>
        <table:table-row table:style-name="ro12">
          <table:table-cell office:value-type="string" table:style-name="ce19">
            <text:p>Q1 2023</text:p>
          </table:table-cell>
          <table:table-cell office:value-type="string" table:style-name="ce19">
            <text:p>Q1</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35" table:style-name="ce32">
            <text:p>335</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40491" table:style-name="ce32">
            <text:p>440,491</text:p>
          </table:table-cell>
          <table:table-cell table:number-columns-repeated="16375" table:style-name="ce1"/>
        </table:table-row>
        <table:table-row table:style-name="ro12">
          <table:table-cell office:value-type="string" table:style-name="ce19">
            <text:p>Q2 2023</text:p>
          </table:table-cell>
          <table:table-cell office:value-type="string" table:style-name="ce42">
            <text:p>Q2</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97923" table:style-name="ce32">
            <text:p>97,923</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39684" table:style-name="ce32">
            <text:p>339,684</text:p>
          </table:table-cell>
          <table:table-cell table:number-columns-repeated="16375" table:style-name="ce1"/>
        </table:table-row>
        <table:table-row table:style-name="ro12">
          <table:table-cell office:value-type="string" table:style-name="ce19">
            <text:p>Q2 2023</text:p>
          </table:table-cell>
          <table:table-cell office:value-type="string" table:style-name="ce42">
            <text:p>Q2</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90362" table:style-name="ce32">
            <text:p>90,362</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611" table:style-name="ce32">
            <text:p>3,611</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013" table:style-name="ce32">
            <text:p>2,013</text:p>
          </table:table-cell>
          <table:table-cell table:number-columns-repeated="16375" table:style-name="ce1"/>
        </table:table-row>
        <table:table-row table:style-name="ro12">
          <table:table-cell office:value-type="string" table:style-name="ce1">
            <text:p>Q2 2023</text:p>
          </table:table-cell>
          <table:table-cell office:value-type="string" table:style-name="ce1">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835" table:style-name="ce33">
            <text:p>835</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6343" table:style-name="ce32">
            <text:p>26,343</text:p>
          </table:table-cell>
          <table:table-cell table:number-columns-repeated="16375" table:style-name="ce1"/>
        </table:table-row>
        <table:table-row table:style-name="ro12">
          <table:table-cell office:value-type="string" table:style-name="ce19">
            <text:p>Q2 2023</text:p>
          </table:table-cell>
          <table:table-cell office:value-type="string" table:style-name="ce42">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248" table:style-name="ce32">
            <text:p>1,248</text:p>
          </table:table-cell>
          <table:table-cell table:number-columns-repeated="16375" table:style-name="ce1"/>
        </table:table-row>
        <table:table-row table:style-name="ro12">
          <table:table-cell office:value-type="string" table:style-name="ce19">
            <text:p>Q2 2023</text:p>
          </table:table-cell>
          <table:table-cell office:value-type="string" table:style-name="ce19">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212" table:style-name="ce32">
            <text:p>3,212</text:p>
          </table:table-cell>
          <table:table-cell table:number-columns-repeated="16375" table:style-name="ce1"/>
        </table:table-row>
        <table:table-row table:style-name="ro12">
          <table:table-cell office:value-type="string" table:style-name="ce19">
            <text:p>Q2 2023</text:p>
          </table:table-cell>
          <table:table-cell office:value-type="string" table:style-name="ce42">
            <text:p>Q2</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75" table:style-name="ce32">
            <text:p>175</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63509" table:style-name="ce32">
            <text:p>463,509</text:p>
          </table:table-cell>
          <table:table-cell table:number-columns-repeated="16375" table:style-name="ce1"/>
        </table:table-row>
        <table:table-row table:style-name="ro12">
          <table:table-cell office:value-type="string" table:style-name="ce19">
            <text:p>Q3 2023</text:p>
          </table:table-cell>
          <table:table-cell office:value-type="string" table:style-name="ce42">
            <text:p>Q3</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06244" table:style-name="ce32">
            <text:p>106,244</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51970" table:style-name="ce32">
            <text:p>351,970</text:p>
          </table:table-cell>
          <table:table-cell table:number-columns-repeated="16375" table:style-name="ce1"/>
        </table:table-row>
        <table:table-row table:style-name="ro12">
          <table:table-cell office:value-type="string" table:style-name="ce19">
            <text:p>Q3 2023</text:p>
          </table:table-cell>
          <table:table-cell office:value-type="string" table:style-name="ce42">
            <text:p>Q3</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98948" table:style-name="ce32">
            <text:p>98,948</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537" table:style-name="ce32">
            <text:p>4,537</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921" table:style-name="ce32">
            <text:p>1,921</text:p>
          </table:table-cell>
          <table:table-cell table:number-columns-repeated="16375" table:style-name="ce1"/>
        </table:table-row>
        <table:table-row table:style-name="ro12">
          <table:table-cell office:value-type="string" table:style-name="ce1">
            <text:p>Q3 2023</text:p>
          </table:table-cell>
          <table:table-cell office:value-type="string" table:style-name="ce1">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038" table:style-name="ce33">
            <text:p>1,038</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8031" table:style-name="ce32">
            <text:p>28,031</text:p>
          </table:table-cell>
          <table:table-cell table:number-columns-repeated="16375" table:style-name="ce1"/>
        </table:table-row>
        <table:table-row table:style-name="ro12">
          <table:table-cell office:value-type="string" table:style-name="ce19">
            <text:p>Q3 2023</text:p>
          </table:table-cell>
          <table:table-cell office:value-type="string" table:style-name="ce42">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847" table:style-name="ce32">
            <text:p>1,847</text:p>
          </table:table-cell>
          <table:table-cell table:number-columns-repeated="16375" table:style-name="ce1"/>
        </table:table-row>
        <table:table-row table:style-name="ro12">
          <table:table-cell office:value-type="string" table:style-name="ce19">
            <text:p>Q3 2023</text:p>
          </table:table-cell>
          <table:table-cell office:value-type="string" table:style-name="ce19">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786" table:style-name="ce32">
            <text:p>2,786</text:p>
          </table:table-cell>
          <table:table-cell table:number-columns-repeated="16375" table:style-name="ce1"/>
        </table:table-row>
        <table:table-row table:style-name="ro12">
          <table:table-cell office:value-type="string" table:style-name="ce19">
            <text:p>Q3 2023</text:p>
          </table:table-cell>
          <table:table-cell office:value-type="string" table:style-name="ce42">
            <text:p>Q3</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37" table:style-name="ce32">
            <text:p>237</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50491" table:style-name="ce32">
            <text:p>450,491</text:p>
          </table:table-cell>
          <table:table-cell table:number-columns-repeated="16375" table:style-name="ce1"/>
        </table:table-row>
        <table:table-row table:style-name="ro12">
          <table:table-cell office:value-type="string" table:style-name="ce19">
            <text:p>Q4 2023</text:p>
          </table:table-cell>
          <table:table-cell office:value-type="string" table:style-name="ce42">
            <text:p>Q4</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28290" table:style-name="ce32">
            <text:p>128,290</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74766" table:style-name="ce32">
            <text:p>374,766</text:p>
          </table:table-cell>
          <table:table-cell table:number-columns-repeated="16375" table:style-name="ce1"/>
        </table:table-row>
        <table:table-row table:style-name="ro12">
          <table:table-cell office:value-type="string" table:style-name="ce19">
            <text:p>Q4 2023</text:p>
          </table:table-cell>
          <table:table-cell office:value-type="string" table:style-name="ce42">
            <text:p>Q4</text:p>
          </table:table-cell>
          <table:table-cell office:value-type="float" office:value="2023" table:style-name="ce19">
            <text:p>2023</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03741" table:style-name="ce32">
            <text:p>103,741</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411" table:style-name="ce32">
            <text:p>4,411</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882" table:style-name="ce32">
            <text:p>1,882</text:p>
          </table:table-cell>
          <table:table-cell table:number-columns-repeated="16375" table:style-name="ce1"/>
        </table:table-row>
        <table:table-row table:style-name="ro12">
          <table:table-cell office:value-type="string" table:style-name="ce1">
            <text:p>Q4 2023</text:p>
          </table:table-cell>
          <table:table-cell office:value-type="string" table:style-name="ce1">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700" table:style-name="ce33">
            <text:p>700</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0863" table:style-name="ce32">
            <text:p>30,863</text:p>
          </table:table-cell>
          <table:table-cell table:number-columns-repeated="16375" table:style-name="ce1"/>
        </table:table-row>
        <table:table-row table:style-name="ro12">
          <table:table-cell office:value-type="string" table:style-name="ce19">
            <text:p>Q4 2023</text:p>
          </table:table-cell>
          <table:table-cell office:value-type="string" table:style-name="ce42">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600" table:style-name="ce32">
            <text:p>1,600</text:p>
          </table:table-cell>
          <table:table-cell table:number-columns-repeated="16375" table:style-name="ce1"/>
        </table:table-row>
        <table:table-row table:style-name="ro12">
          <table:table-cell office:value-type="string" table:style-name="ce19">
            <text:p>Q4 2023</text:p>
          </table:table-cell>
          <table:table-cell office:value-type="string" table:style-name="ce19">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024" table:style-name="ce32">
            <text:p>3,024</text:p>
          </table:table-cell>
          <table:table-cell table:number-columns-repeated="16375" table:style-name="ce1"/>
        </table:table-row>
        <table:table-row table:style-name="ro12">
          <table:table-cell office:value-type="string" table:style-name="ce19">
            <text:p>Q4 2023</text:p>
          </table:table-cell>
          <table:table-cell office:value-type="string" table:style-name="ce42">
            <text:p>Q4</text:p>
          </table:table-cell>
          <table:table-cell office:value-type="float" office:value="2023" table:style-name="ce19">
            <text:p>2023</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92" table:style-name="ce32">
            <text:p>292</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09095" table:style-name="ce32">
            <text:p>409,095</text:p>
          </table:table-cell>
          <table:table-cell table:number-columns-repeated="16375" table:style-name="ce1"/>
        </table:table-row>
        <table:table-row table:style-name="ro12">
          <table:table-cell office:value-type="string" table:style-name="ce19">
            <text:p>Q1 2024</text:p>
          </table:table-cell>
          <table:table-cell office:value-type="string" table:style-name="ce42">
            <text:p>Q1</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54330" table:style-name="ce32">
            <text:p>154,330</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38177" table:style-name="ce32">
            <text:p>338,177</text:p>
          </table:table-cell>
          <table:table-cell table:number-columns-repeated="16375" table:style-name="ce1"/>
        </table:table-row>
        <table:table-row table:style-name="ro12">
          <table:table-cell office:value-type="string" table:style-name="ce19">
            <text:p>Q1 2024</text:p>
          </table:table-cell>
          <table:table-cell office:value-type="string" table:style-name="ce42">
            <text:p>Q1</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35982" table:style-name="ce32">
            <text:p>135,982</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664" table:style-name="ce32">
            <text:p>3,664</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432" table:style-name="ce32">
            <text:p>1,432</text:p>
          </table:table-cell>
          <table:table-cell table:number-columns-repeated="16375" table:style-name="ce1"/>
        </table:table-row>
        <table:table-row table:style-name="ro12">
          <table:table-cell office:value-type="string" table:style-name="ce1">
            <text:p>Q1 2024</text:p>
          </table:table-cell>
          <table:table-cell office:value-type="string" table:style-name="ce1">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592" table:style-name="ce33">
            <text:p>1,592</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7021" table:style-name="ce32">
            <text:p>27,021</text:p>
          </table:table-cell>
          <table:table-cell table:number-columns-repeated="16375" table:style-name="ce1"/>
        </table:table-row>
        <table:table-row table:style-name="ro12">
          <table:table-cell office:value-type="string" table:style-name="ce19">
            <text:p>Q1 2024</text:p>
          </table:table-cell>
          <table:table-cell office:value-type="string" table:style-name="ce42">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671" table:style-name="ce32">
            <text:p>1,671</text:p>
          </table:table-cell>
          <table:table-cell table:number-columns-repeated="16375" table:style-name="ce1"/>
        </table:table-row>
        <table:table-row table:style-name="ro12">
          <table:table-cell office:value-type="string" table:style-name="ce19">
            <text:p>Q1 2024</text:p>
          </table:table-cell>
          <table:table-cell office:value-type="string" table:style-name="ce19">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67" table:style-name="ce32">
            <text:p>2,967</text:p>
          </table:table-cell>
          <table:table-cell table:number-columns-repeated="16375" table:style-name="ce1"/>
        </table:table-row>
        <table:table-row table:style-name="ro12">
          <table:table-cell office:value-type="string" table:style-name="ce19">
            <text:p>Q1 2024</text:p>
          </table:table-cell>
          <table:table-cell office:value-type="string" table:style-name="ce42">
            <text:p>Q1</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45" table:style-name="ce32">
            <text:p>145</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67188" table:style-name="ce32">
            <text:p>367,188</text:p>
          </table:table-cell>
          <table:table-cell table:number-columns-repeated="16375" table:style-name="ce1"/>
        </table:table-row>
        <table:table-row table:style-name="ro12">
          <table:table-cell office:value-type="string" table:style-name="ce19">
            <text:p>Q2 2024</text:p>
          </table:table-cell>
          <table:table-cell office:value-type="string" table:style-name="ce42">
            <text:p>Q2</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48066" table:style-name="ce32">
            <text:p>148,066</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5979" table:style-name="ce32">
            <text:p>295,979</text:p>
          </table:table-cell>
          <table:table-cell table:number-columns-repeated="16375" table:style-name="ce1"/>
        </table:table-row>
        <table:table-row table:style-name="ro12">
          <table:table-cell office:value-type="string" table:style-name="ce19">
            <text:p>Q2 2024</text:p>
          </table:table-cell>
          <table:table-cell office:value-type="string" table:style-name="ce42">
            <text:p>Q2</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34440" table:style-name="ce32">
            <text:p>134,440</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960" table:style-name="ce32">
            <text:p>3,960</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527" table:style-name="ce32">
            <text:p>2,527</text:p>
          </table:table-cell>
          <table:table-cell table:number-columns-repeated="16375" table:style-name="ce1"/>
        </table:table-row>
        <table:table-row table:style-name="ro12">
          <table:table-cell office:value-type="string" table:style-name="ce1">
            <text:p>Q2 2024</text:p>
          </table:table-cell>
          <table:table-cell office:value-type="string" table:style-name="ce1">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530" table:style-name="ce33">
            <text:p>1,530</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0963" table:style-name="ce32">
            <text:p>20,963</text:p>
          </table:table-cell>
          <table:table-cell table:number-columns-repeated="16375" table:style-name="ce1"/>
        </table:table-row>
        <table:table-row table:style-name="ro12">
          <table:table-cell office:value-type="string" table:style-name="ce19">
            <text:p>Q2 2024</text:p>
          </table:table-cell>
          <table:table-cell office:value-type="string" table:style-name="ce42">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707" table:style-name="ce32">
            <text:p>2,707</text:p>
          </table:table-cell>
          <table:table-cell table:number-columns-repeated="16375" table:style-name="ce1"/>
        </table:table-row>
        <table:table-row table:style-name="ro12">
          <table:table-cell office:value-type="string" table:style-name="ce19">
            <text:p>Q2 2024</text:p>
          </table:table-cell>
          <table:table-cell office:value-type="string" table:style-name="ce19">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028" table:style-name="ce32">
            <text:p>3,028</text:p>
          </table:table-cell>
          <table:table-cell table:number-columns-repeated="16375" table:style-name="ce1"/>
        </table:table-row>
        <table:table-row table:style-name="ro12">
          <table:table-cell office:value-type="string" table:style-name="ce19">
            <text:p>Q2 2024</text:p>
          </table:table-cell>
          <table:table-cell office:value-type="string" table:style-name="ce42">
            <text:p>Q2</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96" table:style-name="ce32">
            <text:p>196</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74564" table:style-name="ce32">
            <text:p>374,564</text:p>
          </table:table-cell>
          <table:table-cell table:number-columns-repeated="16375" table:style-name="ce1"/>
        </table:table-row>
        <table:table-row table:style-name="ro12">
          <table:table-cell office:value-type="string" table:style-name="ce19">
            <text:p>Q3 2024</text:p>
          </table:table-cell>
          <table:table-cell office:value-type="string" table:style-name="ce42">
            <text:p>Q3</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77709" table:style-name="ce32">
            <text:p>177,709</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305954" table:style-name="ce32">
            <text:p>305,954</text:p>
          </table:table-cell>
          <table:table-cell table:number-columns-repeated="16375" table:style-name="ce1"/>
        </table:table-row>
        <table:table-row table:style-name="ro12">
          <table:table-cell office:value-type="string" table:style-name="ce19">
            <text:p>Q3 2024</text:p>
          </table:table-cell>
          <table:table-cell office:value-type="string" table:style-name="ce42">
            <text:p>Q3</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54568" table:style-name="ce32">
            <text:p>154,568</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695" table:style-name="ce32">
            <text:p>4,695</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3368" table:style-name="ce32">
            <text:p>3,368</text:p>
          </table:table-cell>
          <table:table-cell table:number-columns-repeated="16375" table:style-name="ce1"/>
        </table:table-row>
        <table:table-row table:style-name="ro12">
          <table:table-cell office:value-type="string" table:style-name="ce1">
            <text:p>Q3 2024</text:p>
          </table:table-cell>
          <table:table-cell office:value-type="string" table:style-name="ce1">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539" table:style-name="ce33">
            <text:p>1,539</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1112" table:style-name="ce32">
            <text:p>21,112</text:p>
          </table:table-cell>
          <table:table-cell table:number-columns-repeated="16375" table:style-name="ce1"/>
        </table:table-row>
        <table:table-row table:style-name="ro12">
          <table:table-cell office:value-type="string" table:style-name="ce19">
            <text:p>Q3 2024</text:p>
          </table:table-cell>
          <table:table-cell office:value-type="string" table:style-name="ce42">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3647" table:style-name="ce32">
            <text:p>3,647</text:p>
          </table:table-cell>
          <table:table-cell table:number-columns-repeated="16375" table:style-name="ce1"/>
        </table:table-row>
        <table:table-row table:style-name="ro12">
          <table:table-cell office:value-type="string" table:style-name="ce19">
            <text:p>Q3 2024</text:p>
          </table:table-cell>
          <table:table-cell office:value-type="string" table:style-name="ce19">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47" table:style-name="ce32">
            <text:p>2,947</text:p>
          </table:table-cell>
          <table:table-cell table:number-columns-repeated="16375" table:style-name="ce1"/>
        </table:table-row>
        <table:table-row table:style-name="ro12">
          <table:table-cell office:value-type="string" table:style-name="ce19">
            <text:p>Q3 2024</text:p>
          </table:table-cell>
          <table:table-cell office:value-type="string" table:style-name="ce42">
            <text:p>Q3</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16" table:style-name="ce32">
            <text:p>116</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72829" table:style-name="ce32">
            <text:p>372,829</text:p>
          </table:table-cell>
          <table:table-cell table:number-columns-repeated="16375" table:style-name="ce1"/>
        </table:table-row>
        <table:table-row table:style-name="ro12">
          <table:table-cell office:value-type="string" table:style-name="ce19">
            <text:p>Q4 2024</text:p>
          </table:table-cell>
          <table:table-cell office:value-type="string" table:style-name="ce42">
            <text:p>Q4</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71755" table:style-name="ce32">
            <text:p>171,755</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7010" table:style-name="ce32">
            <text:p>297,010</text:p>
          </table:table-cell>
          <table:table-cell table:number-columns-repeated="16375" table:style-name="ce1"/>
        </table:table-row>
        <table:table-row table:style-name="ro12">
          <table:table-cell office:value-type="string" table:style-name="ce19">
            <text:p>Q4 2024</text:p>
          </table:table-cell>
          <table:table-cell office:value-type="string" table:style-name="ce42">
            <text:p>Q4</text:p>
          </table:table-cell>
          <table:table-cell office:value-type="float" office:value="2024" table:style-name="ce19">
            <text:p>2024</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50213" table:style-name="ce32">
            <text:p>150,213</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422" table:style-name="ce32">
            <text:p>3,422</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2438" table:style-name="ce32">
            <text:p>2,438</text:p>
          </table:table-cell>
          <table:table-cell table:number-columns-repeated="16375" table:style-name="ce1"/>
        </table:table-row>
        <table:table-row table:style-name="ro12">
          <table:table-cell office:value-type="string" table:style-name="ce1">
            <text:p>Q4 2024</text:p>
          </table:table-cell>
          <table:table-cell office:value-type="string" table:style-name="ce1">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199" table:style-name="ce33">
            <text:p>1,199</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7531" table:style-name="ce32">
            <text:p>17,531</text:p>
          </table:table-cell>
          <table:table-cell table:number-columns-repeated="16375" table:style-name="ce1"/>
        </table:table-row>
        <table:table-row table:style-name="ro12">
          <table:table-cell office:value-type="string" table:style-name="ce19">
            <text:p>Q4 2024</text:p>
          </table:table-cell>
          <table:table-cell office:value-type="string" table:style-name="ce42">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3279" table:style-name="ce32">
            <text:p>3,279</text:p>
          </table:table-cell>
          <table:table-cell table:number-columns-repeated="16375" table:style-name="ce1"/>
        </table:table-row>
        <table:table-row table:style-name="ro12">
          <table:table-cell office:value-type="string" table:style-name="ce19">
            <text:p>Q4 2024</text:p>
          </table:table-cell>
          <table:table-cell office:value-type="string" table:style-name="ce19">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32" table:style-name="ce32">
            <text:p>2,932</text:p>
          </table:table-cell>
          <table:table-cell table:number-columns-repeated="16375" table:style-name="ce1"/>
        </table:table-row>
        <table:table-row table:style-name="ro12">
          <table:table-cell office:value-type="string" table:style-name="ce19">
            <text:p>Q4 2024</text:p>
          </table:table-cell>
          <table:table-cell office:value-type="string" table:style-name="ce42">
            <text:p>Q4</text:p>
          </table:table-cell>
          <table:table-cell office:value-type="float" office:value="2024" table:style-name="ce19">
            <text:p>2024</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12" table:style-name="ce32">
            <text:p>212</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95978" table:style-name="ce32">
            <text:p>395,978</text:p>
          </table:table-cell>
          <table:table-cell table:number-columns-repeated="16375" table:style-name="ce1"/>
        </table:table-row>
        <table:table-row table:style-name="ro12">
          <table:table-cell office:value-type="string" table:style-name="ce19">
            <text:p>Q1 2025</text:p>
          </table:table-cell>
          <table:table-cell office:value-type="string" table:style-name="ce42">
            <text:p>Q1</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72257" table:style-name="ce32">
            <text:p>172,257</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92712" table:style-name="ce32">
            <text:p>292,712</text:p>
          </table:table-cell>
          <table:table-cell table:number-columns-repeated="16375" table:style-name="ce1"/>
        </table:table-row>
        <table:table-row table:style-name="ro12">
          <table:table-cell office:value-type="string" table:style-name="ce19">
            <text:p>Q1 2025</text:p>
          </table:table-cell>
          <table:table-cell office:value-type="string" table:style-name="ce42">
            <text:p>Q1</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54322" table:style-name="ce32">
            <text:p>154,322</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152" table:style-name="ce32">
            <text:p>4,152</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990" table:style-name="ce32">
            <text:p>1,990</text:p>
          </table:table-cell>
          <table:table-cell table:number-columns-repeated="16375" table:style-name="ce1"/>
        </table:table-row>
        <table:table-row table:style-name="ro12">
          <table:table-cell office:value-type="string" table:style-name="ce1">
            <text:p>Q1 2025</text:p>
          </table:table-cell>
          <table:table-cell office:value-type="string" table:style-name="ce1">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433" table:style-name="ce33">
            <text:p>1,433</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8619" table:style-name="ce32">
            <text:p>18,619</text:p>
          </table:table-cell>
          <table:table-cell table:number-columns-repeated="16375" table:style-name="ce1"/>
        </table:table-row>
        <table:table-row table:style-name="ro12">
          <table:table-cell office:value-type="string" table:style-name="ce19">
            <text:p>Q1 2025</text:p>
          </table:table-cell>
          <table:table-cell office:value-type="string" table:style-name="ce42">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917" table:style-name="ce32">
            <text:p>2,917</text:p>
          </table:table-cell>
          <table:table-cell table:number-columns-repeated="16375" table:style-name="ce1"/>
        </table:table-row>
        <table:table-row table:style-name="ro12">
          <table:table-cell office:value-type="string" table:style-name="ce19">
            <text:p>Q1 2025</text:p>
          </table:table-cell>
          <table:table-cell office:value-type="string" table:style-name="ce19">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621" table:style-name="ce32">
            <text:p>2,621</text:p>
          </table:table-cell>
          <table:table-cell table:number-columns-repeated="16375" table:style-name="ce1"/>
        </table:table-row>
        <table:table-row table:style-name="ro12">
          <table:table-cell office:value-type="string" table:style-name="ce19">
            <text:p>Q1 2025</text:p>
          </table:table-cell>
          <table:table-cell office:value-type="string" table:style-name="ce42">
            <text:p>Q1</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18" table:style-name="ce32">
            <text:p>218</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432981" table:style-name="ce32">
            <text:p>432,981</text:p>
          </table:table-cell>
          <table:table-cell table:number-columns-repeated="16375" table:style-name="ce1"/>
        </table:table-row>
        <table:table-row table:style-name="ro12">
          <table:table-cell office:value-type="string" table:style-name="ce19">
            <text:p>Q2 2025</text:p>
          </table:table-cell>
          <table:table-cell office:value-type="string" table:style-name="ce42">
            <text:p>Q2</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63777" table:style-name="ce32">
            <text:p>163,777</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78804" table:style-name="ce32">
            <text:p>278,804</text:p>
          </table:table-cell>
          <table:table-cell table:number-columns-repeated="16375" table:style-name="ce1"/>
        </table:table-row>
        <table:table-row table:style-name="ro12">
          <table:table-cell office:value-type="string" table:style-name="ce19">
            <text:p>Q2 2025</text:p>
          </table:table-cell>
          <table:table-cell office:value-type="string" table:style-name="ce42">
            <text:p>Q2</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41603" table:style-name="ce32">
            <text:p>141,603</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286" table:style-name="ce32">
            <text:p>4,286</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503" table:style-name="ce32">
            <text:p>1,503</text:p>
          </table:table-cell>
          <table:table-cell table:number-columns-repeated="16375" table:style-name="ce1"/>
        </table:table-row>
        <table:table-row table:style-name="ro12">
          <table:table-cell office:value-type="string" table:style-name="ce1">
            <text:p>Q2 2025</text:p>
          </table:table-cell>
          <table:table-cell office:value-type="string" table:style-name="ce1">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737" table:style-name="ce33">
            <text:p>1,737</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0238" table:style-name="ce32">
            <text:p>20,238</text:p>
          </table:table-cell>
          <table:table-cell table:number-columns-repeated="16375" table:style-name="ce1"/>
        </table:table-row>
        <table:table-row table:style-name="ro12">
          <table:table-cell office:value-type="string" table:style-name="ce19">
            <text:p>Q2 2025</text:p>
          </table:table-cell>
          <table:table-cell office:value-type="string" table:style-name="ce42">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800" table:style-name="ce32">
            <text:p>2,800</text:p>
          </table:table-cell>
          <table:table-cell table:number-columns-repeated="16375" table:style-name="ce1"/>
        </table:table-row>
        <table:table-row table:style-name="ro12">
          <table:table-cell office:value-type="string" table:style-name="ce19">
            <text:p>Q2 2025</text:p>
          </table:table-cell>
          <table:table-cell office:value-type="string" table:style-name="ce19">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814" table:style-name="ce32">
            <text:p>1,814</text:p>
          </table:table-cell>
          <table:table-cell table:number-columns-repeated="16375" table:style-name="ce1"/>
        </table:table-row>
        <table:table-row table:style-name="ro12">
          <table:table-cell office:value-type="string" table:style-name="ce19">
            <text:p>Q2 2025</text:p>
          </table:table-cell>
          <table:table-cell office:value-type="string" table:style-name="ce42">
            <text:p>Q2</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71" table:style-name="ce32">
            <text:p>171</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76281" table:style-name="ce32">
            <text:p>376,281</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18780" table:style-name="ce32">
            <text:p>218,780</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77039" table:style-name="ce32">
            <text:p>277,039</text:p>
          </table:table-cell>
          <table:table-cell table:number-columns-repeated="2" table:style-name="ce1"/>
          <table:table-cell table:style-name="ce43"/>
          <table:table-cell table:number-columns-repeated="16372"/>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87638" table:style-name="ce32">
            <text:p>187,638</text:p>
          </table:table-cell>
          <table:table-cell table:number-columns-repeated="2" table:style-name="ce1"/>
          <table:table-cell table:style-name="ce43"/>
          <table:table-cell table:number-columns-repeated="16372"/>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518" table:style-name="ce32">
            <text:p>4,518</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265" table:style-name="ce32">
            <text:p>1,265</text:p>
          </table:table-cell>
          <table:table-cell table:number-columns-repeated="16375" table:style-name="ce1"/>
        </table:table-row>
        <table:table-row table:style-name="ro12">
          <table:table-cell office:value-type="string" table:style-name="ce1">
            <text:p>Q3 2025</text:p>
          </table:table-cell>
          <table:table-cell office:value-type="string" table:style-name="ce1">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1961" table:style-name="ce33">
            <text:p>1,961</text:p>
          </table:table-cell>
          <table:table-cell table:number-columns-repeated="2" table:style-name="ce1"/>
          <table:table-cell table:style-name="ce43"/>
          <table:table-cell table:number-columns-repeated="16372"/>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7850" table:style-name="ce32">
            <text:p>17,850</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767" table:style-name="ce32">
            <text:p>2,767</text:p>
          </table:table-cell>
          <table:table-cell table:number-columns-repeated="2" table:style-name="ce1"/>
          <table:table-cell table:style-name="ce43"/>
          <table:table-cell table:number-columns-repeated="16372"/>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106" table:style-name="ce32">
            <text:p>2,106</text:p>
          </table:table-cell>
          <table:table-cell table:number-columns-repeated="16375" table:style-name="ce1"/>
        </table:table-row>
        <table:table-row table:style-name="ro12">
          <table:table-cell office:value-type="string" table:style-name="ce19">
            <text:p>Q3 2025</text:p>
          </table:table-cell>
          <table:table-cell office:value-type="string" table:style-name="ce19">
            <text:p>Q3</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93" table:style-name="ce32">
            <text:p>193</text:p>
          </table:table-cell>
          <table:table-cell table:number-columns-repeated="2" table:style-name="ce1"/>
          <table:table-cell table:style-name="ce43"/>
          <table:table-cell table:number-columns-repeated="16372"/>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13600" table:style-name="ce32">
            <text:p>313,600</text:p>
          </table:table-cell>
          <table:table-cell table:number-columns-repeated="2" table:style-name="ce1"/>
          <table:table-cell table:style-name="ce43"/>
          <table:table-cell table:number-columns-repeated="16372"/>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48454" table:style-name="ce32">
            <text:p>248,454</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58581" table:style-name="ce32">
            <text:p>258,581</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24201" table:style-name="ce32">
            <text:p>224,201</text:p>
          </table:table-cell>
          <table:table-cell table:number-columns-repeated="2" table:style-name="ce1"/>
          <table:table-cell table:style-name="ce43"/>
          <table:table-cell table:number-columns-repeated="16372"/>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4336" table:style-name="ce32">
            <text:p>4,336</text:p>
          </table:table-cell>
          <table:table-cell table:number-columns-repeated="2" table:style-name="ce1"/>
          <table:table-cell table:style-name="ce43"/>
          <table:table-cell table:number-columns-repeated="16372"/>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183" table:style-name="ce32">
            <text:p>1,183</text:p>
          </table:table-cell>
          <table:table-cell table:number-columns-repeated="16375" table:style-name="ce1"/>
        </table:table-row>
        <table:table-row table:style-name="ro12">
          <table:table-cell office:value-type="string" table:style-name="ce1">
            <text:p>Q4 2025</text:p>
          </table:table-cell>
          <table:table-cell office:value-type="string" table:style-name="ce1">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2552" table:style-name="ce33">
            <text:p>2,552</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6032" table:style-name="ce32">
            <text:p>16,032</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3162" table:style-name="ce32">
            <text:p>3,162</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798" table:style-name="ce32">
            <text:p>1,798</text:p>
          </table:table-cell>
          <table:table-cell table:number-columns-repeated="16375" table:style-name="ce1"/>
        </table:table-row>
        <table:table-row table:style-name="ro12">
          <table:table-cell office:value-type="string" table:style-name="ce19">
            <text:p>Q4 2025</text:p>
          </table:table-cell>
          <table:table-cell office:value-type="string" table:style-name="ce19">
            <text:p>Q4</text:p>
          </table:table-cell>
          <table:table-cell office:value-type="float" office:value="2025" table:style-name="ce19">
            <text:p>2025</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39" table:style-name="ce32">
            <text:p>339</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07762" table:style-name="ce32">
            <text:p>307,762</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63347" table:style-name="ce32">
            <text:p>263,347</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58924" table:style-name="ce32">
            <text:p>258,924</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46517" table:style-name="ce32">
            <text:p>246,517</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528" table:style-name="ce32">
            <text:p>3,528</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707" table:style-name="ce32">
            <text:p>707</text:p>
          </table:table-cell>
          <table:table-cell table:number-columns-repeated="16375" table:style-name="ce1"/>
        </table:table-row>
        <table:table-row table:style-name="ro12">
          <table:table-cell office:value-type="string" table:style-name="ce1">
            <text:p>Q1 2026</text:p>
          </table:table-cell>
          <table:table-cell office:value-type="string" table:style-name="ce1">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Advanced</text:p>
          </table:table-cell>
          <table:table-cell office:value-type="string" table:style-name="ce1">
            <text:p>Gas and Electricity</text:p>
          </table:table-cell>
          <table:table-cell office:value-type="string" table:style-name="ce1">
            <text:p>Replacements</text:p>
          </table:table-cell>
          <table:table-cell office:value-type="float" office:value="2466" table:style-name="ce33">
            <text:p>2,466</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6784" table:style-name="ce32">
            <text:p>16,784</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645" table:style-name="ce32">
            <text:p>2,645</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754" table:style-name="ce32">
            <text:p>1,754</text:p>
          </table:table-cell>
          <table:table-cell table:number-columns-repeated="16375" table:style-name="ce1"/>
        </table:table-row>
        <table:table-row table:style-name="ro12">
          <table:table-cell office:value-type="string" table:style-name="ce19">
            <text:p>Q1 2026</text:p>
          </table:table-cell>
          <table:table-cell office:value-type="string" table:style-name="ce19">
            <text:p>Q1</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529" table:style-name="ce32">
            <text:p>529</text:p>
          </table:table-cell>
          <table:table-cell table:number-columns-repeated="16375" table:style-name="ce1"/>
        </table:table-row>
        <table:table-row table:style-name="ro12">
          <table:table-cell office:value-type="string" table:style-name="ce19">
            <text:p>Q2 2026</text:p>
          </table:table-cell>
          <table:table-cell office:value-type="string" table:style-name="ce19">
            <text:p>Q2</text:p>
          </table:table-cell>
          <table:table-cell office:value-type="float" office:value="2026" table:style-name="ce88">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71354" table:style-name="ce32">
            <text:p>271,354</text:p>
          </table:table-cell>
          <table:table-cell table:number-columns-repeated="16375" table:style-name="ce1"/>
        </table:table-row>
        <table:table-row table:style-name="ro12">
          <table:table-cell office:value-type="string" table:style-name="ce19">
            <text:p>Q2 2026</text:p>
          </table:table-cell>
          <table:table-cell office:value-type="string" table:style-name="ce19">
            <text:p>Q2</text:p>
          </table:table-cell>
          <table:table-cell office:value-type="float" office:value="2026" table:style-name="ce88">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99313" table:style-name="ce32">
            <text:p>299,313</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231386" table:style-name="ce32">
            <text:p>231,386</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265058" table:style-name="ce32">
            <text:p>265,058</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3068" table:style-name="ce32">
            <text:p>3,068</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583" table:style-name="ce32">
            <text:p>583</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Non-domestic</text:p>
          </table:table-cell>
          <table:table-cell office:value-type="string" table:style-name="ce19">
            <text:p>Large</text:p>
          </table:table-cell>
          <table:table-cell office:value-type="string" table:style-name="ce19">
            <text:p>Advanced</text:p>
          </table:table-cell>
          <table:table-cell office:value-type="string" table:style-name="ce19">
            <text:p>Gas and Electricity</text:p>
          </table:table-cell>
          <table:table-cell office:value-type="string" table:style-name="ce19">
            <text:p>Replacements</text:p>
          </table:table-cell>
          <table:table-cell office:value-type="float" office:value="2103" table:style-name="ce32">
            <text:p>2,103</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88">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6743" table:style-name="ce32">
            <text:p>16,743</text:p>
          </table:table-cell>
          <table:table-cell table:number-columns-repeated="16375" table:style-name="ce1"/>
        </table:table-row>
        <table:table-row table:style-name="ro12">
          <table:table-cell office:value-type="string" table:style-name="ce19">
            <text:p>Q2 2026</text:p>
          </table:table-cell>
          <table:table-cell office:value-type="string" table:style-name="ce19">
            <text:p>Q2</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3107" table:style-name="ce32">
            <text:p>3,107</text:p>
          </table:table-cell>
          <table:table-cell table:number-columns-repeated="16375" table:style-name="ce1"/>
        </table:table-row>
        <table:table-row table:style-name="ro12">
          <table:table-cell office:value-type="string" table:style-name="ce19">
            <text:p>Q2 2026</text:p>
          </table:table-cell>
          <table:table-cell office:value-type="string" table:style-name="ce19">
            <text:p>Q2</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859" table:style-name="ce32">
            <text:p>1,859</text:p>
          </table:table-cell>
          <table:table-cell table:number-columns-repeated="16375" table:style-name="ce1"/>
        </table:table-row>
        <table:table-row table:style-name="ro12">
          <table:table-cell office:value-type="string" table:style-name="ce19">
            <text:p>Q2 2026</text:p>
          </table:table-cell>
          <table:table-cell office:value-type="string" table:style-name="ce42">
            <text:p>Q2</text:p>
          </table:table-cell>
          <table:table-cell office:value-type="float" office:value="2026" table:style-name="ce19">
            <text:p>2026</text:p>
          </table:table-cell>
          <table:table-cell office:value-type="string" table:style-name="ce19">
            <text:p>Non-domestic</text:p>
          </table:table-cell>
          <table:table-cell office:value-type="string" table:style-name="ce19">
            <text:p>Large</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510" table:style-name="ce32">
            <text:p>510</text:p>
          </table:table-cell>
          <table:table-cell table:number-columns-repeated="16375" table:style-name="ce1"/>
        </table:table-row>
        <table:table-row table:number-rows-repeated="17" table:style-name="ro12">
          <table:table-cell table:style-name="ce19"/>
          <table:table-cell table:style-name="ce42"/>
          <table:table-cell table:number-columns-repeated="6" table:style-name="ce19"/>
          <table:table-cell table:style-name="ce32"/>
          <table:table-cell table:style-name="ce19"/>
          <table:table-cell table:number-columns-repeated="4" table:style-name="ce1"/>
          <table:table-cell table:number-columns-repeated="16370" table:style-name="ce19"/>
        </table:table-row>
        <table:table-row table:number-rows-repeated="2" table:style-name="ro12">
          <table:table-cell table:number-columns-repeated="8" table:style-name="ce19"/>
          <table:table-cell table:style-name="ce32"/>
          <table:table-cell table:style-name="ce19"/>
          <table:table-cell table:number-columns-repeated="4" table:style-name="ce1"/>
          <table:table-cell table:number-columns-repeated="16370" table:style-name="ce19"/>
        </table:table-row>
        <table:table-row table:number-rows-repeated="2" table:style-name="ro12">
          <table:table-cell table:number-columns-repeated="16384"/>
        </table:table-row>
        <table:table-row table:number-rows-repeated="2" table:style-name="ro12">
          <table:table-cell table:number-columns-repeated="8" table:style-name="ce19"/>
          <table:table-cell table:style-name="ce32"/>
          <table:table-cell table:style-name="ce19"/>
          <table:table-cell table:number-columns-repeated="4" table:style-name="ce1"/>
          <table:table-cell table:number-columns-repeated="16370" table:style-name="ce19"/>
        </table:table-row>
        <table:table-row table:number-rows-repeated="1048122" table:style-name="ro12">
          <table:table-cell table:number-columns-repeated="16384"/>
        </table:table-row>
      </table:table>
      <table:table table:name="LargeSupplier_Operating" table:style-name="ta5">
        <table:table-column table:style-name="co33" table:default-cell-style-name="ce1"/>
        <table:table-column table:style-name="co34" table:default-cell-style-name="ce19"/>
        <table:table-column table:style-name="co35" table:default-cell-style-name="ce19"/>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33"/>
        <table:table-column table:style-name="co20" table:default-cell-style-name="ce19"/>
        <table:table-column table:style-name="co42" table:default-cell-style-name="ce1"/>
        <table:table-column table:style-name="co18" table:default-cell-style-name="ce1"/>
        <table:table-column table:style-name="co42" table:default-cell-style-name="ce1"/>
        <table:table-column table:style-name="co18" table:number-columns-repeated="16371" table:default-cell-style-name="ce1"/>
        <table:table-row table:style-name="ro12">
          <table:table-cell office:value-type="string" table:style-name="ce41">
            <text:p>Reporting_period</text:p>
          </table:table-cell>
          <table:table-cell office:value-type="string" table:style-name="ce41">
            <text:p>Quarter</text:p>
          </table:table-cell>
          <table:table-cell office:value-type="string" table:style-name="ce41">
            <text:p>Year</text:p>
          </table:table-cell>
          <table:table-cell office:value-type="string" table:style-name="ce54">
            <text:p>Sector</text:p>
          </table:table-cell>
          <table:table-cell office:value-type="string" table:style-name="ce54">
            <text:p>Supplier_type</text:p>
          </table:table-cell>
          <table:table-cell office:value-type="string" table:style-name="ce54">
            <text:p>Fuel</text:p>
          </table:table-cell>
          <table:table-cell office:value-type="string" table:style-name="ce54">
            <text:p>Meter_type</text:p>
          </table:table-cell>
          <table:table-cell office:value-type="string" table:style-name="ce54">
            <text:p>Meter_mode</text:p>
          </table:table-cell>
          <table:table-cell office:value-type="string" table:style-name="ce87">
            <text:p>Meters_operating</text:p>
          </table:table-cell>
          <table:table-cell office:value-type="string" table:style-name="ce41">
            <text:p>Notes</text:p>
          </table:table-cell>
          <table:table-cell table:number-columns-repeated="16374"/>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6163247" table:style-name="ce33">
            <text:p>26,163,247</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32" table:style-name="ce33">
            <text:p>132</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387053" table:style-name="ce33">
            <text:p>21,387,053</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4" table:style-name="ce33">
            <text:p>124</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354969" table:style-name="ce33">
            <text:p>354,969</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71055" table:style-name="ce33">
            <text:p>1,771,055</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038" table:style-name="ce33">
            <text:p>10,038</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553631" table:style-name="ce33">
            <text:p>553,631</text:p>
          </table:table-cell>
          <table:table-cell table:number-columns-repeated="16375" table:style-name="ce1"/>
        </table:table-row>
        <table:table-row table:style-name="ro12">
          <table:table-cell office:value-type="string" table:style-name="ce1">
            <text:p>Q3 2012</text:p>
          </table:table-cell>
          <table:table-cell office:value-type="string" table:style-name="ce19">
            <text:p>Q3</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6174965" table:style-name="ce33">
            <text:p>26,174,965</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739" table:style-name="ce33">
            <text:p>1,739</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550984" table:style-name="ce33">
            <text:p>21,550,984</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461" table:style-name="ce33">
            <text:p>1,461</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44943" table:style-name="ce33">
            <text:p>444,943</text:p>
          </table:table-cell>
          <table:table-cell table:number-columns-repeated="16375" table:style-name="ce1"/>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64295" table:style-name="ce33">
            <text:p>1,864,295</text:p>
          </table:table-cell>
          <table:table-cell table:number-columns-repeated="16375"/>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9290" table:style-name="ce33">
            <text:p>9,290</text:p>
          </table:table-cell>
          <table:table-cell table:number-columns-repeated="16375"/>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559271" table:style-name="ce33">
            <text:p>559,271</text:p>
          </table:table-cell>
          <table:table-cell table:number-columns-repeated="16375"/>
        </table:table-row>
        <table:table-row table:style-name="ro12">
          <table:table-cell office:value-type="string" table:style-name="ce1">
            <text:p>Q4 2012</text:p>
          </table:table-cell>
          <table:table-cell office:value-type="string" table:style-name="ce19">
            <text:p>Q4</text:p>
          </table:table-cell>
          <table:table-cell office:value-type="float" office:value="2012" table:style-name="ce19">
            <text:p>201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923120" table:style-name="ce33">
            <text:p>25,923,120</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2049" table:style-name="ce33">
            <text:p>12,049</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416950.999431361" table:style-name="ce33">
            <text:p>21,416,951</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991" table:style-name="ce33">
            <text:p>11,991</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0960" table:style-name="ce33">
            <text:p>500,960</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32983" table:style-name="ce33">
            <text:p>1,832,983</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109" table:style-name="ce33">
            <text:p>10,109</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536022" table:style-name="ce33">
            <text:p>536,022</text:p>
          </table:table-cell>
          <table:table-cell table:number-columns-repeated="16375"/>
        </table:table-row>
        <table:table-row table:style-name="ro12">
          <table:table-cell office:value-type="string" table:style-name="ce1">
            <text:p>Q1 2013</text:p>
          </table:table-cell>
          <table:table-cell office:value-type="string" table:style-name="ce19">
            <text:p>Q1</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751659" table:style-name="ce33">
            <text:p>25,751,659</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0038" table:style-name="ce33">
            <text:p>50,038</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224171" table:style-name="ce33">
            <text:p>21,224,171</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9337" table:style-name="ce33">
            <text:p>39,337</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9436" table:style-name="ce33">
            <text:p>509,436</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90147" table:style-name="ce33">
            <text:p>1,790,147</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603" table:style-name="ce33">
            <text:p>10,603</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507974" table:style-name="ce33">
            <text:p>507,974</text:p>
          </table:table-cell>
          <table:table-cell table:number-columns-repeated="16375"/>
        </table:table-row>
        <table:table-row table:style-name="ro12">
          <table:table-cell office:value-type="string" table:style-name="ce1">
            <text:p>Q2 2013</text:p>
          </table:table-cell>
          <table:table-cell office:value-type="string" table:style-name="ce19">
            <text:p>Q2</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757248" table:style-name="ce33">
            <text:p>25,757,248</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04704" table:style-name="ce33">
            <text:p>104,704</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275065" table:style-name="ce33">
            <text:p>21,275,065</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2113" table:style-name="ce33">
            <text:p>72,113</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6810" table:style-name="ce33">
            <text:p>496,810</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19499" table:style-name="ce33">
            <text:p>1,819,499</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46" table:style-name="ce33">
            <text:p>946</text:p>
          </table:table-cell>
          <table:table-cell table:number-columns-repeated="16375"/>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778" table:style-name="ce33">
            <text:p>10,778</text:p>
          </table:table-cell>
          <table:table-cell table:number-columns-repeated="16375" table:style-name="ce1"/>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88142" table:style-name="ce33">
            <text:p>488,142</text:p>
          </table:table-cell>
          <table:table-cell table:number-columns-repeated="16375" table:style-name="ce1"/>
        </table:table-row>
        <table:table-row table:style-name="ro12">
          <table:table-cell office:value-type="string" table:style-name="ce1">
            <text:p>Q3 2013</text:p>
          </table:table-cell>
          <table:table-cell office:value-type="string" table:style-name="ce19">
            <text:p>Q3</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style-name="ce1"/>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994868" table:style-name="ce33">
            <text:p>25,994,868</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63427" table:style-name="ce33">
            <text:p>163,427</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513727" table:style-name="ce33">
            <text:p>21,513,727</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01728" table:style-name="ce33">
            <text:p>101,728</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15107" table:style-name="ce33">
            <text:p>515,107</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24847" table:style-name="ce33">
            <text:p>1,824,847</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536" table:style-name="ce33">
            <text:p>3,536</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535" table:style-name="ce33">
            <text:p>10,535</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82251" table:style-name="ce33">
            <text:p>482,251</text:p>
          </table:table-cell>
          <table:table-cell office:value-type="string" table:style-name="ce19">
            <text:p>[Note 1]</text:p>
          </table:table-cell>
          <table:table-cell table:number-columns-repeated="16374"/>
        </table:table-row>
        <table:table-row table:style-name="ro12">
          <table:table-cell office:value-type="string" table:style-name="ce1">
            <text:p>Q4 2013</text:p>
          </table:table-cell>
          <table:table-cell office:value-type="string" table:style-name="ce19">
            <text:p>Q4</text:p>
          </table:table-cell>
          <table:table-cell office:value-type="float" office:value="2013" table:style-name="ce19">
            <text:p>201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office:value-type="string" table:style-name="ce19">
            <text:p>[Note 1]</text:p>
          </table:table-cell>
          <table:table-cell table:number-columns-repeated="16374"/>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667602" table:style-name="ce33">
            <text:p>25,667,602</text:p>
          </table:table-cell>
          <table:table-cell table:number-columns-repeated="16375" table:style-name="ce1"/>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11730" table:style-name="ce33">
            <text:p>211,730</text:p>
          </table:table-cell>
          <table:table-cell table:number-columns-repeated="16375" table:style-name="ce1"/>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294944" table:style-name="ce33">
            <text:p>21,294,944</text:p>
          </table:table-cell>
          <table:table-cell table:number-columns-repeated="16375" table:style-name="ce1"/>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2972" table:style-name="ce33">
            <text:p>132,972</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71484" table:style-name="ce33">
            <text:p>471,484</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82186" table:style-name="ce33">
            <text:p>1,782,186</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777" table:style-name="ce33">
            <text:p>4,777</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530" table:style-name="ce33">
            <text:p>10,530</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80223" table:style-name="ce33">
            <text:p>480,223</text:p>
          </table:table-cell>
          <table:table-cell table:number-columns-repeated="16375"/>
        </table:table-row>
        <table:table-row table:style-name="ro12">
          <table:table-cell office:value-type="string" table:style-name="ce1">
            <text:p>Q1 2014</text:p>
          </table:table-cell>
          <table:table-cell office:value-type="string" table:style-name="ce19">
            <text:p>Q1</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485350" table:style-name="ce33">
            <text:p>25,485,350</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46447" table:style-name="ce33">
            <text:p>246,447</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085263" table:style-name="ce33">
            <text:p>21,085,263</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56190" table:style-name="ce33">
            <text:p>156,190</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77395" table:style-name="ce33">
            <text:p>477,395</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63237" table:style-name="ce33">
            <text:p>1,763,237</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214" table:style-name="ce33">
            <text:p>6,214</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0078" table:style-name="ce33">
            <text:p>10,078</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84537" table:style-name="ce33">
            <text:p>484,537</text:p>
          </table:table-cell>
          <table:table-cell table:number-columns-repeated="16375"/>
        </table:table-row>
        <table:table-row table:style-name="ro12">
          <table:table-cell office:value-type="string" table:style-name="ce1">
            <text:p>Q2 2014</text:p>
          </table:table-cell>
          <table:table-cell office:value-type="string" table:style-name="ce19">
            <text:p>Q2</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110093" table:style-name="ce33">
            <text:p>25,110,093</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28789" table:style-name="ce33">
            <text:p>328,789</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786028" table:style-name="ce33">
            <text:p>20,786,028</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15069" table:style-name="ce33">
            <text:p>215,069</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4900" table:style-name="ce33">
            <text:p>494,900</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12572" table:style-name="ce33">
            <text:p>1,712,572</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211" table:style-name="ce33">
            <text:p>7,211</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3224" table:style-name="ce33">
            <text:p>13,224</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91553" table:style-name="ce33">
            <text:p>491,553</text:p>
          </table:table-cell>
          <table:table-cell table:number-columns-repeated="16375"/>
        </table:table-row>
        <table:table-row table:style-name="ro12">
          <table:table-cell office:value-type="string" table:style-name="ce1">
            <text:p>Q3 2014<text:s/></text:p>
          </table:table-cell>
          <table:table-cell office:value-type="string" table:style-name="ce19">
            <text:p>Q3</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0" table:style-name="ce33">
            <text:p>0</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4890373" table:style-name="ce33">
            <text:p>24,890,373</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00645" table:style-name="ce33">
            <text:p>400,645</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564248" table:style-name="ce33">
            <text:p>20,564,248</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70589" table:style-name="ce33">
            <text:p>270,589</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8719" table:style-name="ce33">
            <text:p>498,719</text:p>
          </table:table-cell>
          <table:table-cell table:number-columns-repeated="16375"/>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09367" table:style-name="ce33">
            <text:p>1,709,367</text:p>
          </table:table-cell>
          <table:table-cell table:number-columns-repeated="16375" table:style-name="ce1"/>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743" table:style-name="ce33">
            <text:p>7,743</text:p>
          </table:table-cell>
          <table:table-cell table:number-columns-repeated="16375" table:style-name="ce1"/>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089" table:style-name="ce33">
            <text:p>15,089</text:p>
          </table:table-cell>
          <table:table-cell table:number-columns-repeated="16375" table:style-name="ce1"/>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87946" table:style-name="ce33">
            <text:p>487,946</text:p>
          </table:table-cell>
          <table:table-cell table:number-columns-repeated="16375" table:style-name="ce1"/>
        </table:table-row>
        <table:table-row table:style-name="ro12">
          <table:table-cell office:value-type="string" table:style-name="ce1">
            <text:p>Q4 2014</text:p>
          </table:table-cell>
          <table:table-cell office:value-type="string" table:style-name="ce19">
            <text:p>Q4</text:p>
          </table:table-cell>
          <table:table-cell office:value-type="float" office:value="2014" table:style-name="ce19">
            <text:p>201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7" table:style-name="ce33">
            <text:p>27</text:p>
          </table:table-cell>
          <table:table-cell table:number-columns-repeated="16375" table:style-name="ce1"/>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741447" table:style-name="ce33">
            <text:p>25,741,447</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75602" table:style-name="ce33">
            <text:p>575,602</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412608" table:style-name="ce33">
            <text:p>21,412,608</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67857" table:style-name="ce33">
            <text:p>367,857</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9224" table:style-name="ce33">
            <text:p>509,224</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96853" table:style-name="ce33">
            <text:p>1,696,853</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8331" table:style-name="ce33">
            <text:p>8,331</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8587" table:style-name="ce33">
            <text:p>18,587</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72710" table:style-name="ce33">
            <text:p>472,710</text:p>
          </table:table-cell>
          <table:table-cell office:value-type="string" table:style-name="ce19">
            <text:p>[Note 2]</text:p>
          </table:table-cell>
          <table:table-cell table:number-columns-repeated="16374"/>
        </table:table-row>
        <table:table-row table:style-name="ro12">
          <table:table-cell office:value-type="string" table:style-name="ce1">
            <text:p>Q1 2015</text:p>
          </table:table-cell>
          <table:table-cell office:value-type="string" table:style-name="ce19">
            <text:p>Q1</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5" table:style-name="ce33">
            <text:p>95</text:p>
          </table:table-cell>
          <table:table-cell office:value-type="string" table:style-name="ce19">
            <text:p>[Note 2]</text:p>
          </table:table-cell>
          <table:table-cell table:number-columns-repeated="16374"/>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492318" table:style-name="ce33">
            <text:p>25,492,318</text:p>
          </table:table-cell>
          <table:table-cell table:number-columns-repeated="16375" table:style-name="ce1"/>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19368" table:style-name="ce33">
            <text:p>719,368</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215177" table:style-name="ce33">
            <text:p>21,215,177</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73819" table:style-name="ce33">
            <text:p>473,819</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7897" table:style-name="ce33">
            <text:p>507,897</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09885" table:style-name="ce33">
            <text:p>1,709,885</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575" table:style-name="ce33">
            <text:p>9,575</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20742" table:style-name="ce33">
            <text:p>20,742</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64729" table:style-name="ce33">
            <text:p>464,729</text:p>
          </table:table-cell>
          <table:table-cell table:number-columns-repeated="16375"/>
        </table:table-row>
        <table:table-row table:style-name="ro12">
          <table:table-cell office:value-type="string" table:style-name="ce1">
            <text:p>Q2 2015</text:p>
          </table:table-cell>
          <table:table-cell office:value-type="string" table:style-name="ce19">
            <text:p>Q2</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27" table:style-name="ce33">
            <text:p>227</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230570" table:style-name="ce33">
            <text:p>25,230,570</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08610" table:style-name="ce33">
            <text:p>908,610</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037144" table:style-name="ce33">
            <text:p>21,037,144</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07412" table:style-name="ce33">
            <text:p>607,412</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8808" table:style-name="ce33">
            <text:p>508,808</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72772" table:style-name="ce33">
            <text:p>1,672,772</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2023" table:style-name="ce33">
            <text:p>12,023</text:p>
          </table:table-cell>
          <table:table-cell table:number-columns-repeated="16375"/>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28498" table:style-name="ce33">
            <text:p>28,498</text:p>
          </table:table-cell>
          <table:table-cell table:number-columns-repeated="16375" table:style-name="ce1"/>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52597" table:style-name="ce33">
            <text:p>452,597</text:p>
          </table:table-cell>
          <table:table-cell table:number-columns-repeated="16375" table:style-name="ce1"/>
        </table:table-row>
        <table:table-row table:style-name="ro12">
          <table:table-cell office:value-type="string" table:style-name="ce1">
            <text:p>Q3 2015</text:p>
          </table:table-cell>
          <table:table-cell office:value-type="string" table:style-name="ce19">
            <text:p>Q3</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38" table:style-name="ce33">
            <text:p>438</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4923979" table:style-name="ce33">
            <text:p>24,923,979</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118564" table:style-name="ce33">
            <text:p>1,118,564</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726526" table:style-name="ce33">
            <text:p>20,726,526</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63341" table:style-name="ce33">
            <text:p>763,341</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73677" table:style-name="ce33">
            <text:p>473,677</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62092" table:style-name="ce33">
            <text:p>1,662,092</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914" table:style-name="ce33">
            <text:p>14,914</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36622" table:style-name="ce33">
            <text:p>36,622</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33795" table:style-name="ce33">
            <text:p>433,795</text:p>
          </table:table-cell>
          <table:table-cell table:number-columns-repeated="16375" table:style-name="ce1"/>
        </table:table-row>
        <table:table-row table:style-name="ro12">
          <table:table-cell office:value-type="string" table:style-name="ce1">
            <text:p>Q4 2015</text:p>
          </table:table-cell>
          <table:table-cell office:value-type="string" table:style-name="ce19">
            <text:p>Q4</text:p>
          </table:table-cell>
          <table:table-cell office:value-type="float" office:value="2015" table:style-name="ce19">
            <text:p>201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32" table:style-name="ce33">
            <text:p>732</text:p>
          </table:table-cell>
          <table:table-cell table:number-columns-repeated="16375" table:style-name="ce1"/>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4581589" table:style-name="ce33">
            <text:p>24,581,589</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583193" table:style-name="ce33">
            <text:p>1,583,193</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462581" table:style-name="ce33">
            <text:p>20,462,581</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64957" table:style-name="ce33">
            <text:p>1,164,957</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6830" table:style-name="ce33">
            <text:p>506,830</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30752" table:style-name="ce33">
            <text:p>1,630,752</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8140" table:style-name="ce33">
            <text:p>18,140</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43416" table:style-name="ce33">
            <text:p>43,416</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20271" table:style-name="ce33">
            <text:p>420,271</text:p>
          </table:table-cell>
          <table:table-cell office:value-type="string" table:style-name="ce19">
            <text:p>[Note 3]</text:p>
          </table:table-cell>
          <table:table-cell table:number-columns-repeated="16374"/>
        </table:table-row>
        <table:table-row table:style-name="ro12">
          <table:table-cell office:value-type="string" table:style-name="ce1">
            <text:p>Q1 2016</text:p>
          </table:table-cell>
          <table:table-cell office:value-type="string" table:style-name="ce19">
            <text:p>Q1</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28" table:style-name="ce33">
            <text:p>928</text:p>
          </table:table-cell>
          <table:table-cell office:value-type="string" table:style-name="ce19">
            <text:p>[Note 3]</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4472243" table:style-name="ce33">
            <text:p>24,472,243</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923566" table:style-name="ce33">
            <text:p>1,923,566</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462897" table:style-name="ce33">
            <text:p>20,462,897</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79036" table:style-name="ce33">
            <text:p>1,379,036</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6304" table:style-name="ce33">
            <text:p>506,304</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59163" table:style-name="ce33">
            <text:p>1,659,163</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2466" table:style-name="ce33">
            <text:p>22,466</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47130" table:style-name="ce33">
            <text:p>47,130</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20117" table:style-name="ce33">
            <text:p>420,117</text:p>
          </table:table-cell>
          <table:table-cell office:value-type="string" table:style-name="ce19">
            <text:p>[Note 4]</text:p>
          </table:table-cell>
          <table:table-cell table:number-columns-repeated="16374"/>
        </table:table-row>
        <table:table-row table:style-name="ro12">
          <table:table-cell office:value-type="string" table:style-name="ce1">
            <text:p>Q2 2016</text:p>
          </table:table-cell>
          <table:table-cell office:value-type="string" table:style-name="ce19">
            <text:p>Q2</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34" table:style-name="ce33">
            <text:p>1,134</text:p>
          </table:table-cell>
          <table:table-cell office:value-type="string" table:style-name="ce19">
            <text:p>[Note 4]</text:p>
          </table:table-cell>
          <table:table-cell table:number-columns-repeated="16374"/>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3980487" table:style-name="ce33">
            <text:p>23,980,487</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339537" table:style-name="ce33">
            <text:p>2,339,537</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0049140" table:style-name="ce33">
            <text:p>20,049,140</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708885" table:style-name="ce33">
            <text:p>1,708,885</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88088" table:style-name="ce33">
            <text:p>488,088</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05549" table:style-name="ce33">
            <text:p>1,605,549</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7373" table:style-name="ce33">
            <text:p>27,373</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46537" table:style-name="ce33">
            <text:p>46,537</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17299" table:style-name="ce33">
            <text:p>417,299</text:p>
          </table:table-cell>
          <table:table-cell table:number-columns-repeated="16375" table:style-name="ce1"/>
        </table:table-row>
        <table:table-row table:style-name="ro12">
          <table:table-cell office:value-type="string" table:style-name="ce1">
            <text:p>Q3 2016</text:p>
          </table:table-cell>
          <table:table-cell office:value-type="string" table:style-name="ce19">
            <text:p>Q3</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70" table:style-name="ce33">
            <text:p>1,370</text:p>
          </table:table-cell>
          <table:table-cell table:number-columns-repeated="16375" table:style-name="ce1"/>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3591156" table:style-name="ce33">
            <text:p>23,591,156</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794169" table:style-name="ce33">
            <text:p>2,794,169</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9847570" table:style-name="ce33">
            <text:p>19,847,570</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69121" table:style-name="ce33">
            <text:p>2,069,121</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8756" table:style-name="ce33">
            <text:p>498,756</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89466" table:style-name="ce33">
            <text:p>1,589,466</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2252" table:style-name="ce33">
            <text:p>32,252</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50314" table:style-name="ce33">
            <text:p>50,314</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406541" table:style-name="ce33">
            <text:p>406,541</text:p>
          </table:table-cell>
          <table:table-cell office:value-type="string" table:style-name="ce19">
            <text:p>[Note 5]</text:p>
          </table:table-cell>
          <table:table-cell table:number-columns-repeated="16374"/>
        </table:table-row>
        <table:table-row table:style-name="ro12">
          <table:table-cell office:value-type="string" table:style-name="ce1">
            <text:p>Q4 2016</text:p>
          </table:table-cell>
          <table:table-cell office:value-type="string" table:style-name="ce19">
            <text:p>Q4</text:p>
          </table:table-cell>
          <table:table-cell office:value-type="float" office:value="2016" table:style-name="ce19">
            <text:p>201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545" table:style-name="ce33">
            <text:p>1,545</text:p>
          </table:table-cell>
          <table:table-cell office:value-type="string" table:style-name="ce19">
            <text:p>[Note 5]</text:p>
          </table:table-cell>
          <table:table-cell table:number-columns-repeated="16374"/>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2807443" table:style-name="ce33">
            <text:p>22,807,443</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303814" table:style-name="ce33">
            <text:p>3,303,814</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9222403" table:style-name="ce33">
            <text:p>19,222,403</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459603" table:style-name="ce33">
            <text:p>2,459,603</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7092" table:style-name="ce33">
            <text:p>497,092</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49754" table:style-name="ce33">
            <text:p>1,549,754</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6672" table:style-name="ce33">
            <text:p>36,672</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54295" table:style-name="ce33">
            <text:p>54,295</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97035" table:style-name="ce33">
            <text:p>397,035</text:p>
          </table:table-cell>
          <table:table-cell table:number-columns-repeated="16375" table:style-name="ce1"/>
        </table:table-row>
        <table:table-row table:style-name="ro12">
          <table:table-cell office:value-type="string" table:style-name="ce1">
            <text:p>Q1 2017</text:p>
          </table:table-cell>
          <table:table-cell office:value-type="string" table:style-name="ce19">
            <text:p>Q1</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768" table:style-name="ce33">
            <text:p>1,768</text:p>
          </table:table-cell>
          <table:table-cell table:number-columns-repeated="16375" table:style-name="ce1"/>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1985359" table:style-name="ce33">
            <text:p>21,985,359</text:p>
          </table:table-cell>
          <table:table-cell table:number-columns-repeated="16375" table:style-name="ce1"/>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799349" table:style-name="ce33">
            <text:p>3,799,349</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8500128" table:style-name="ce33">
            <text:p>18,500,128</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863132" table:style-name="ce33">
            <text:p>2,863,132</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498456" table:style-name="ce33">
            <text:p>498,456</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27968" table:style-name="ce33">
            <text:p>1,527,968</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0271" table:style-name="ce33">
            <text:p>40,271</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53702" table:style-name="ce33">
            <text:p>53,702</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82946" table:style-name="ce33">
            <text:p>382,946</text:p>
          </table:table-cell>
          <table:table-cell table:number-columns-repeated="16375"/>
        </table:table-row>
        <table:table-row table:style-name="ro12">
          <table:table-cell office:value-type="string" table:style-name="ce1">
            <text:p>Q2 2017</text:p>
          </table:table-cell>
          <table:table-cell office:value-type="string" table:style-name="ce19">
            <text:p>Q2</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21" table:style-name="ce33">
            <text:p>2,021</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1197581" table:style-name="ce33">
            <text:p>21,197,581</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306175" table:style-name="ce33">
            <text:p>4,306,175</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7851025" table:style-name="ce33">
            <text:p>17,851,025</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284119" table:style-name="ce33">
            <text:p>3,284,119</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00089" table:style-name="ce33">
            <text:p>500,089</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86995" table:style-name="ce33">
            <text:p>1,486,995</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3888" table:style-name="ce33">
            <text:p>43,888</text:p>
          </table:table-cell>
          <table:table-cell table:number-columns-repeated="16375"/>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52906" table:style-name="ce33">
            <text:p>52,906</text:p>
          </table:table-cell>
          <table:table-cell table:number-columns-repeated="16375" table:style-name="ce1"/>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75435" table:style-name="ce33">
            <text:p>375,435</text:p>
          </table:table-cell>
          <table:table-cell table:number-columns-repeated="16375" table:style-name="ce1"/>
        </table:table-row>
        <table:table-row table:style-name="ro12">
          <table:table-cell office:value-type="string" table:style-name="ce1">
            <text:p>Q3 2017</text:p>
          </table:table-cell>
          <table:table-cell office:value-type="string" table:style-name="ce19">
            <text:p>Q3</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96" table:style-name="ce33">
            <text:p>2,096</text:p>
          </table:table-cell>
          <table:table-cell table:number-columns-repeated="16375" table:style-name="ce1"/>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0676394" table:style-name="ce33">
            <text:p>20,676,394</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009188" table:style-name="ce33">
            <text:p>5,009,188</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7529114" table:style-name="ce33">
            <text:p>17,529,114</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753303" table:style-name="ce33">
            <text:p>3,753,303</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25219" table:style-name="ce33">
            <text:p>525,219</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22472" table:style-name="ce33">
            <text:p>1,422,472</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9546" table:style-name="ce33">
            <text:p>49,546</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59889" table:style-name="ce33">
            <text:p>59,889</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53981" table:style-name="ce33">
            <text:p>353,981</text:p>
          </table:table-cell>
          <table:table-cell office:value-type="string" table:style-name="ce19">
            <text:p>[Notes 6, 7]</text:p>
          </table:table-cell>
          <table:table-cell table:number-columns-repeated="16374"/>
        </table:table-row>
        <table:table-row table:style-name="ro12">
          <table:table-cell office:value-type="string" table:style-name="ce1">
            <text:p>Q4 2017</text:p>
          </table:table-cell>
          <table:table-cell office:value-type="string" table:style-name="ce19">
            <text:p>Q4</text:p>
          </table:table-cell>
          <table:table-cell office:value-type="float" office:value="2017" table:style-name="ce19">
            <text:p>2017</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334" table:style-name="ce33">
            <text:p>2,334</text:p>
          </table:table-cell>
          <table:table-cell office:value-type="string" table:style-name="ce19">
            <text:p>[Notes 6, 7]</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0188355" table:style-name="ce33">
            <text:p>20,188,355</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599628" table:style-name="ce33">
            <text:p>5,599,628</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7234249" table:style-name="ce33">
            <text:p>17,234,249</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189869" table:style-name="ce33">
            <text:p>4,189,869</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13501" table:style-name="ce33">
            <text:p>513,501</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12164" table:style-name="ce33">
            <text:p>1,412,164</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3546" table:style-name="ce33">
            <text:p>53,546</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60193" table:style-name="ce33">
            <text:p>60,193</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47030" table:style-name="ce33">
            <text:p>347,030</text:p>
          </table:table-cell>
          <table:table-cell office:value-type="string" table:style-name="ce19">
            <text:p>[Note 8]</text:p>
          </table:table-cell>
          <table:table-cell table:number-columns-repeated="16374"/>
        </table:table-row>
        <table:table-row table:style-name="ro12">
          <table:table-cell office:value-type="string" table:style-name="ce1">
            <text:p>Q1 2018</text:p>
          </table:table-cell>
          <table:table-cell office:value-type="string" table:style-name="ce19">
            <text:p>Q1</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433" table:style-name="ce33">
            <text:p>2,433</text:p>
          </table:table-cell>
          <table:table-cell office:value-type="string" table:style-name="ce19">
            <text:p>[Note 8]</text:p>
          </table:table-cell>
          <table:table-cell table:number-columns-repeated="16374"/>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9434593" table:style-name="ce33">
            <text:p>19,434,593</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137997" table:style-name="ce33">
            <text:p>6,137,997</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6642965" table:style-name="ce33">
            <text:p>16,642,965</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578464" table:style-name="ce33">
            <text:p>4,578,464</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23349" table:style-name="ce33">
            <text:p>523,349</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93434" table:style-name="ce33">
            <text:p>1,393,434</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7776" table:style-name="ce33">
            <text:p>57,776</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66109" table:style-name="ce33">
            <text:p>66,109</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33247" table:style-name="ce33">
            <text:p>333,247</text:p>
          </table:table-cell>
          <table:table-cell table:number-columns-repeated="16375" table:style-name="ce1"/>
        </table:table-row>
        <table:table-row table:style-name="ro12">
          <table:table-cell office:value-type="string" table:style-name="ce1">
            <text:p>Q2 2018</text:p>
          </table:table-cell>
          <table:table-cell office:value-type="string" table:style-name="ce19">
            <text:p>Q2</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896" table:style-name="ce33">
            <text:p>2,896</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771766" table:style-name="ce33">
            <text:p>18,771,766</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547243" table:style-name="ce33">
            <text:p>6,547,243</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6082377" table:style-name="ce33">
            <text:p>16,082,377</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910018" table:style-name="ce33">
            <text:p>4,910,018</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36289" table:style-name="ce33">
            <text:p>536,289</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68392" table:style-name="ce33">
            <text:p>1,368,392</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0176" table:style-name="ce33">
            <text:p>60,176</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69824" table:style-name="ce33">
            <text:p>69,824</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26669" table:style-name="ce33">
            <text:p>326,669</text:p>
          </table:table-cell>
          <table:table-cell table:number-columns-repeated="16375" table:style-name="ce1"/>
        </table:table-row>
        <table:table-row table:style-name="ro12">
          <table:table-cell office:value-type="string" table:style-name="ce1">
            <text:p>Q3 2018</text:p>
          </table:table-cell>
          <table:table-cell office:value-type="string" table:style-name="ce19">
            <text:p>Q3</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128" table:style-name="ce33">
            <text:p>3,128</text:p>
          </table:table-cell>
          <table:table-cell table:number-columns-repeated="16375" table:style-name="ce1"/>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922870" table:style-name="ce33">
            <text:p>17,922,870</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027058" table:style-name="ce33">
            <text:p>7,027,058</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913408" table:style-name="ce33">
            <text:p>913,408</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5445560" table:style-name="ce33">
            <text:p>15,445,560</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266181" table:style-name="ce33">
            <text:p>5,266,181</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687942" table:style-name="ce33">
            <text:p>687,942</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35317" table:style-name="ce33">
            <text:p>535,317</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53378" table:style-name="ce33">
            <text:p>1,353,378</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3993" table:style-name="ce33">
            <text:p>63,993</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9826" table:style-name="ce33">
            <text:p>9,826</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75817" table:style-name="ce33">
            <text:p>75,817</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19930" table:style-name="ce33">
            <text:p>319,930</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497" table:style-name="ce33">
            <text:p>3,497</text:p>
          </table:table-cell>
          <table:table-cell office:value-type="string" table:style-name="ce19">
            <text:p>[Notes 9, 10]</text:p>
          </table:table-cell>
          <table:table-cell table:number-columns-repeated="16374"/>
        </table:table-row>
        <table:table-row table:style-name="ro12">
          <table:table-cell office:value-type="string" table:style-name="ce1">
            <text:p>Q4 2018</text:p>
          </table:table-cell>
          <table:table-cell office:value-type="string" table:style-name="ce19">
            <text:p>Q4</text:p>
          </table:table-cell>
          <table:table-cell office:value-type="float" office:value="2018" table:style-name="ce19">
            <text:p>2018</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33" table:style-name="ce33">
            <text:p>1,633</text:p>
          </table:table-cell>
          <table:table-cell office:value-type="string" table:style-name="ce19">
            <text:p>[Notes 9, 10]</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265694" table:style-name="ce33">
            <text:p>17,265,694</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325328" table:style-name="ce33">
            <text:p>7,325,328</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150502" table:style-name="ce33">
            <text:p>1,150,502</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4953399" table:style-name="ce33">
            <text:p>14,953,399</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515114" table:style-name="ce33">
            <text:p>5,515,114</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822164" table:style-name="ce33">
            <text:p>822,164</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61632" table:style-name="ce33">
            <text:p>561,632</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14367" table:style-name="ce33">
            <text:p>1,314,367</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5535" table:style-name="ce33">
            <text:p>65,535</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2272" table:style-name="ce33">
            <text:p>12,272</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81648" table:style-name="ce33">
            <text:p>81,648</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23017" table:style-name="ce33">
            <text:p>323,017</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784" table:style-name="ce33">
            <text:p>3,784</text:p>
          </table:table-cell>
          <table:table-cell office:value-type="string" table:style-name="ce19">
            <text:p>[Note 11]</text:p>
          </table:table-cell>
          <table:table-cell table:number-columns-repeated="16374"/>
        </table:table-row>
        <table:table-row table:style-name="ro12">
          <table:table-cell office:value-type="string" table:style-name="ce1">
            <text:p>Q1 2019</text:p>
          </table:table-cell>
          <table:table-cell office:value-type="string" table:style-name="ce19">
            <text:p>Q1</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07" table:style-name="ce33">
            <text:p>2,007</text:p>
          </table:table-cell>
          <table:table-cell office:value-type="string" table:style-name="ce19">
            <text:p>[Note 11]</text:p>
          </table:table-cell>
          <table:table-cell table:number-columns-repeated="16374"/>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667334" table:style-name="ce33">
            <text:p>16,667,334</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654779" table:style-name="ce33">
            <text:p>7,654,779</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370965" table:style-name="ce33">
            <text:p>1,370,965</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4496277" table:style-name="ce33">
            <text:p>14,496,277</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742799" table:style-name="ce33">
            <text:p>5,742,799</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004675" table:style-name="ce33">
            <text:p>1,004,675</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91893" table:style-name="ce33">
            <text:p>591,893</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09404" table:style-name="ce33">
            <text:p>1,209,404</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69195" table:style-name="ce33">
            <text:p>69,195</text:p>
          </table:table-cell>
          <table:table-cell table:number-columns-repeated="16375" table:style-name="ce1"/>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4126" table:style-name="ce33">
            <text:p>14,126</text:p>
          </table:table-cell>
          <table:table-cell table:number-columns-repeated="16375"/>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89184" table:style-name="ce33">
            <text:p>89,184</text:p>
          </table:table-cell>
          <table:table-cell table:number-columns-repeated="16375"/>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14220" table:style-name="ce33">
            <text:p>314,220</text:p>
          </table:table-cell>
          <table:table-cell table:number-columns-repeated="16375"/>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763" table:style-name="ce33">
            <text:p>3,763</text:p>
          </table:table-cell>
          <table:table-cell table:number-columns-repeated="16375"/>
        </table:table-row>
        <table:table-row table:style-name="ro12">
          <table:table-cell office:value-type="string" table:style-name="ce1">
            <text:p>Q2 2019</text:p>
          </table:table-cell>
          <table:table-cell office:value-type="string" table:style-name="ce19">
            <text:p>Q2</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10" table:style-name="ce33">
            <text:p>1,810</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002566" table:style-name="ce33">
            <text:p>16,002,566</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8017974" table:style-name="ce33">
            <text:p>8,017,974</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53253" table:style-name="ce33">
            <text:p>1,653,253</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4015676" table:style-name="ce33">
            <text:p>14,015,676</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995365" table:style-name="ce33">
            <text:p>5,995,365</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194248" table:style-name="ce33">
            <text:p>1,194,248</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77962" table:style-name="ce33">
            <text:p>577,962</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25915" table:style-name="ce33">
            <text:p>1,225,915</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76497" table:style-name="ce33">
            <text:p>76,497</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5739" table:style-name="ce33">
            <text:p>15,739</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90161" table:style-name="ce33">
            <text:p>90,161</text:p>
          </table:table-cell>
          <table:table-cell table:number-columns-repeated="16375"/>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97932" table:style-name="ce33">
            <text:p>297,932</text:p>
          </table:table-cell>
          <table:table-cell table:number-columns-repeated="16375" table:style-name="ce1"/>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129" table:style-name="ce33">
            <text:p>4,129</text:p>
          </table:table-cell>
          <table:table-cell table:number-columns-repeated="16375" table:style-name="ce1"/>
        </table:table-row>
        <table:table-row table:style-name="ro12">
          <table:table-cell office:value-type="string" table:style-name="ce1">
            <text:p>Q3 2019</text:p>
          </table:table-cell>
          <table:table-cell office:value-type="string" table:style-name="ce19">
            <text:p>Q3</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08" table:style-name="ce33">
            <text:p>2,008</text:p>
          </table:table-cell>
          <table:table-cell table:number-columns-repeated="16375" table:style-name="ce1"/>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073174" table:style-name="ce33">
            <text:p>16,073,174</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8431865" table:style-name="ce33">
            <text:p>8,431,865</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989202" table:style-name="ce33">
            <text:p>1,989,202</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4023880" table:style-name="ce33">
            <text:p>14,023,880</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294285" table:style-name="ce33">
            <text:p>6,294,285</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495786" table:style-name="ce33">
            <text:p>1,495,786</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29227" table:style-name="ce33">
            <text:p>729,227</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17617" table:style-name="ce33">
            <text:p>1,317,617</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3322" table:style-name="ce33">
            <text:p>93,322</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4780" table:style-name="ce33">
            <text:p>14,780</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2019" table:style-name="ce33">
            <text:p>152,019</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9391" table:style-name="ce33">
            <text:p>309,391</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580" table:style-name="ce33">
            <text:p>5,580</text:p>
          </table:table-cell>
          <table:table-cell office:value-type="string" table:style-name="ce19">
            <text:p>[Notes 12, 13]</text:p>
          </table:table-cell>
          <table:table-cell table:number-columns-repeated="16374"/>
        </table:table-row>
        <table:table-row table:style-name="ro12">
          <table:table-cell office:value-type="string" table:style-name="ce1">
            <text:p>Q4 2019</text:p>
          </table:table-cell>
          <table:table-cell office:value-type="string" table:style-name="ce19">
            <text:p>Q4</text:p>
          </table:table-cell>
          <table:table-cell office:value-type="float" office:value="2019" table:style-name="ce19">
            <text:p>2019</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117" table:style-name="ce33">
            <text:p>2,117</text:p>
          </table:table-cell>
          <table:table-cell office:value-type="string" table:style-name="ce19">
            <text:p>[Notes 12, 13]</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593200" table:style-name="ce33">
            <text:p>15,593,200</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8932589" table:style-name="ce33">
            <text:p>8,932,589</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028510" table:style-name="ce33">
            <text:p>2,028,510</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3867910" table:style-name="ce33">
            <text:p>13,867,910</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585917" table:style-name="ce33">
            <text:p>6,585,917</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67483" table:style-name="ce33">
            <text:p>1,667,483</text:p>
          </table:table-cell>
          <table:table-cell office:value-type="string" table:style-name="ce19">
            <text:p>[Note 14]</text:p>
          </table:table-cell>
          <table:table-cell table:number-columns-repeated="16374"/>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32960" table:style-name="ce33">
            <text:p>732,960</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91950" table:style-name="ce33">
            <text:p>1,291,950</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00622" table:style-name="ce33">
            <text:p>100,622</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789" table:style-name="ce33">
            <text:p>16,789</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7097" table:style-name="ce33">
            <text:p>157,097</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7063" table:style-name="ce33">
            <text:p>307,063</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943" table:style-name="ce33">
            <text:p>5,943</text:p>
          </table:table-cell>
          <table:table-cell table:number-columns-repeated="16375" table:style-name="ce1"/>
        </table:table-row>
        <table:table-row table:style-name="ro12">
          <table:table-cell office:value-type="string" table:style-name="ce1">
            <text:p>Q1 2020</text:p>
          </table:table-cell>
          <table:table-cell office:value-type="string" table:style-name="ce19">
            <text:p>Q1</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406" table:style-name="ce33">
            <text:p>2,406</text:p>
          </table:table-cell>
          <table:table-cell table:number-columns-repeated="16375" table:style-name="ce1"/>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536534" table:style-name="ce33">
            <text:p>15,536,534</text:p>
          </table:table-cell>
          <table:table-cell table:number-columns-repeated="16375" table:style-name="ce1"/>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8953977" table:style-name="ce33">
            <text:p>8,953,977</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009973" table:style-name="ce33">
            <text:p>2,009,973</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3691730" table:style-name="ce33">
            <text:p>13,691,730</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623632" table:style-name="ce33">
            <text:p>6,623,632</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22086" table:style-name="ce33">
            <text:p>1,622,086</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27130" table:style-name="ce33">
            <text:p>727,130</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83570" table:style-name="ce33">
            <text:p>1,283,570</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04910" table:style-name="ce33">
            <text:p>104,910</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803" table:style-name="ce33">
            <text:p>16,803</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62641" table:style-name="ce33">
            <text:p>162,641</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8953" table:style-name="ce33">
            <text:p>308,953</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5801" table:style-name="ce33">
            <text:p>5,801</text:p>
          </table:table-cell>
          <table:table-cell table:number-columns-repeated="16375"/>
        </table:table-row>
        <table:table-row table:style-name="ro12">
          <table:table-cell office:value-type="string" table:style-name="ce1">
            <text:p>Q2 2020</text:p>
          </table:table-cell>
          <table:table-cell office:value-type="string" table:style-name="ce19">
            <text:p>Q2</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428" table:style-name="ce33">
            <text:p>2,428</text:p>
          </table:table-cell>
          <table:table-cell table:number-columns-repeated="16375"/>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132341" table:style-name="ce33">
            <text:p>15,132,341</text:p>
          </table:table-cell>
          <table:table-cell table:number-columns-repeated="16375"/>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367496" table:style-name="ce33">
            <text:p>9,367,496</text:p>
          </table:table-cell>
          <table:table-cell table:number-columns-repeated="16375"/>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022874" table:style-name="ce33">
            <text:p>2,022,874</text:p>
          </table:table-cell>
          <table:table-cell table:number-columns-repeated="16375"/>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3411355" table:style-name="ce33">
            <text:p>13,411,355</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885507" table:style-name="ce33">
            <text:p>6,885,507</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74516" table:style-name="ce33">
            <text:p>1,674,516</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20357" table:style-name="ce33">
            <text:p>720,357</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57819" table:style-name="ce33">
            <text:p>1,257,819</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14664" table:style-name="ce33">
            <text:p>114,664</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1167" table:style-name="ce33">
            <text:p>21,167</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9450" table:style-name="ce33">
            <text:p>159,450</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5917" table:style-name="ce33">
            <text:p>305,917</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189" table:style-name="ce33">
            <text:p>6,189</text:p>
          </table:table-cell>
          <table:table-cell table:number-columns-repeated="16375" table:style-name="ce1"/>
        </table:table-row>
        <table:table-row table:style-name="ro12">
          <table:table-cell office:value-type="string" table:style-name="ce1">
            <text:p>Q3 2020</text:p>
          </table:table-cell>
          <table:table-cell office:value-type="string" table:style-name="ce19">
            <text:p>Q3</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3820" table:style-name="ce33">
            <text:p>3,820</text:p>
          </table:table-cell>
          <table:table-cell table:number-columns-repeated="16375" table:style-name="ce1"/>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852091" table:style-name="ce33">
            <text:p>14,852,091</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884841" table:style-name="ce33">
            <text:p>9,884,841</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118166" table:style-name="ce33">
            <text:p>2,118,166</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3222177" table:style-name="ce33">
            <text:p>13,222,177</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227534" table:style-name="ce33">
            <text:p>7,227,534</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47951" table:style-name="ce33">
            <text:p>1,847,951</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53146" table:style-name="ce33">
            <text:p>753,146</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87461" table:style-name="ce33">
            <text:p>1,187,461</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26565" table:style-name="ce33">
            <text:p>126,565</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4180" table:style-name="ce33">
            <text:p>24,180</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3072" table:style-name="ce33">
            <text:p>143,072</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17310" table:style-name="ce33">
            <text:p>317,310</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059" table:style-name="ce33">
            <text:p>6,059</text:p>
          </table:table-cell>
          <table:table-cell office:value-type="string" table:style-name="ce19">
            <text:p>[Notes 17, 18, 19]</text:p>
          </table:table-cell>
          <table:table-cell table:number-columns-repeated="16374"/>
        </table:table-row>
        <table:table-row table:style-name="ro12">
          <table:table-cell office:value-type="string" table:style-name="ce1">
            <text:p>Q4 2020</text:p>
          </table:table-cell>
          <table:table-cell office:value-type="string" table:style-name="ce19">
            <text:p>Q4</text:p>
          </table:table-cell>
          <table:table-cell office:value-type="float" office:value="2020" table:style-name="ce19">
            <text:p>2020</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4021" table:style-name="ce33">
            <text:p>4,021</text:p>
          </table:table-cell>
          <table:table-cell office:value-type="string" table:style-name="ce19">
            <text:p>[Notes 17, 18, 19]</text:p>
          </table:table-cell>
          <table:table-cell table:number-columns-repeated="16374"/>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097011" table:style-name="ce33">
            <text:p>14,097,011</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0318212" table:style-name="ce33">
            <text:p>10,318,212</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040020" table:style-name="ce33">
            <text:p>2,040,020</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2694537" table:style-name="ce33">
            <text:p>12,694,537</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492053" table:style-name="ce33">
            <text:p>7,492,053</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07674" table:style-name="ce33">
            <text:p>1,807,674</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58510" table:style-name="ce33">
            <text:p>758,510</text:p>
          </table:table-cell>
          <table:table-cell table:number-columns-repeated="16375" table:style-name="ce1"/>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55308" table:style-name="ce33">
            <text:p>1,155,308</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3303" table:style-name="ce33">
            <text:p>143,303</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4917" table:style-name="ce33">
            <text:p>24,917</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37706" table:style-name="ce33">
            <text:p>137,706</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19102" table:style-name="ce33">
            <text:p>319,102</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905" table:style-name="ce33">
            <text:p>6,905</text:p>
          </table:table-cell>
          <table:table-cell table:number-columns-repeated="16375"/>
        </table:table-row>
        <table:table-row table:style-name="ro12">
          <table:table-cell office:value-type="string" table:style-name="ce1">
            <text:p>Q1 2021</text:p>
          </table:table-cell>
          <table:table-cell office:value-type="string" table:style-name="ce19">
            <text:p>Q1</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4570" table:style-name="ce33">
            <text:p>4,570</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698565" table:style-name="ce33">
            <text:p>13,698,565</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0838574" table:style-name="ce33">
            <text:p>10,838,574</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126942" table:style-name="ce33">
            <text:p>2,126,942</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2479909" table:style-name="ce33">
            <text:p>12,479,909</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765924" table:style-name="ce33">
            <text:p>7,765,924</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75256" table:style-name="ce33">
            <text:p>1,875,256</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59903" table:style-name="ce33">
            <text:p>759,903</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24460" table:style-name="ce33">
            <text:p>1,124,460</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58339" table:style-name="ce33">
            <text:p>158,339</text:p>
          </table:table-cell>
          <table:table-cell table:number-columns-repeated="16375"/>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2560" table:style-name="ce33">
            <text:p>32,560</text:p>
          </table:table-cell>
          <table:table-cell table:number-columns-repeated="16375" table:style-name="ce1"/>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0643" table:style-name="ce33">
            <text:p>140,643</text:p>
          </table:table-cell>
          <table:table-cell table:number-columns-repeated="16375" table:style-name="ce1"/>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10232" table:style-name="ce33">
            <text:p>310,232</text:p>
          </table:table-cell>
          <table:table-cell table:number-columns-repeated="16375" table:style-name="ce1"/>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8418" table:style-name="ce33">
            <text:p>8,418</text:p>
          </table:table-cell>
          <table:table-cell table:number-columns-repeated="16375" table:style-name="ce1"/>
        </table:table-row>
        <table:table-row table:style-name="ro12">
          <table:table-cell office:value-type="string" table:style-name="ce1">
            <text:p>Q2 2021</text:p>
          </table:table-cell>
          <table:table-cell office:value-type="string" table:style-name="ce19">
            <text:p>Q2</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4969" table:style-name="ce33">
            <text:p>4,969</text:p>
          </table:table-cell>
          <table:table-cell table:number-columns-repeated="16375" table:style-name="ce1"/>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289775" table:style-name="ce33">
            <text:p>13,289,775</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1362116" table:style-name="ce33">
            <text:p>11,362,116</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184441" table:style-name="ce33">
            <text:p>2,184,441</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2081010" table:style-name="ce33">
            <text:p>12,081,010</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8129806" table:style-name="ce33">
            <text:p>8,129,806</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10876" table:style-name="ce33">
            <text:p>2,010,876</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95479" table:style-name="ce33">
            <text:p>795,479</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73217" table:style-name="ce33">
            <text:p>1,073,217</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68968" table:style-name="ce33">
            <text:p>168,968</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45664" table:style-name="ce33">
            <text:p>45,664</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2337" table:style-name="ce33">
            <text:p>142,337</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5292" table:style-name="ce33">
            <text:p>305,292</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272" table:style-name="ce33">
            <text:p>9,272</text:p>
          </table:table-cell>
          <table:table-cell office:value-type="string" table:style-name="ce19">
            <text:p>[Note 20]</text:p>
          </table:table-cell>
          <table:table-cell table:number-columns-repeated="16374"/>
        </table:table-row>
        <table:table-row table:style-name="ro12">
          <table:table-cell office:value-type="string" table:style-name="ce1">
            <text:p>Q3 2021</text:p>
          </table:table-cell>
          <table:table-cell office:value-type="string" table:style-name="ce19">
            <text:p>Q3</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5903" table:style-name="ce33">
            <text:p>5,903</text:p>
          </table:table-cell>
          <table:table-cell office:value-type="string" table:style-name="ce19">
            <text:p>[Note 20]</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766041" table:style-name="ce33">
            <text:p>13,766,041</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2688315" table:style-name="ce33">
            <text:p>12,688,315</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119559" table:style-name="ce33">
            <text:p>2,119,559</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2526982" table:style-name="ce33">
            <text:p>12,526,982</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164751" table:style-name="ce33">
            <text:p>9,164,751</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968329" table:style-name="ce33">
            <text:p>1,968,329</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86089" table:style-name="ce33">
            <text:p>786,089</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81302" table:style-name="ce33">
            <text:p>1,081,302</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08517" table:style-name="ce33">
            <text:p>208,517</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5042" table:style-name="ce33">
            <text:p>25,042</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3279" table:style-name="ce33">
            <text:p>143,279</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9168" table:style-name="ce33">
            <text:p>309,168</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836" table:style-name="ce33">
            <text:p>11,836</text:p>
          </table:table-cell>
          <table:table-cell office:value-type="string" table:style-name="ce19">
            <text:p>[Note 21]</text:p>
          </table:table-cell>
          <table:table-cell table:number-columns-repeated="16374"/>
        </table:table-row>
        <table:table-row table:style-name="ro12">
          <table:table-cell office:value-type="string" table:style-name="ce1">
            <text:p>Q4 2021</text:p>
          </table:table-cell>
          <table:table-cell office:value-type="string" table:style-name="ce19">
            <text:p>Q4</text:p>
          </table:table-cell>
          <table:table-cell office:value-type="float" office:value="2021" table:style-name="ce19">
            <text:p>2021</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4354" table:style-name="ce33">
            <text:p>4,354</text:p>
          </table:table-cell>
          <table:table-cell office:value-type="string" table:style-name="ce19">
            <text:p>[Note 21]</text:p>
          </table:table-cell>
          <table:table-cell table:number-columns-repeated="16374"/>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406319" table:style-name="ce33">
            <text:p>13,406,31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3689569" table:style-name="ce33">
            <text:p>13,689,56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55389" table:style-name="ce33">
            <text:p>1,655,38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2176299" table:style-name="ce33">
            <text:p>12,176,29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716697" table:style-name="ce33">
            <text:p>9,716,697</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41739" table:style-name="ce33">
            <text:p>1,841,73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82987" table:style-name="ce33">
            <text:p>782,987</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67295" table:style-name="ce33">
            <text:p>1,067,295</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23588" table:style-name="ce33">
            <text:p>223,588</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9089" table:style-name="ce33">
            <text:p>29,089</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8898" table:style-name="ce33">
            <text:p>148,898</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302923" table:style-name="ce33">
            <text:p>302,923</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538" table:style-name="ce33">
            <text:p>12,538</text:p>
          </table:table-cell>
          <table:table-cell table:number-columns-repeated="16375" table:style-name="ce1"/>
        </table:table-row>
        <table:table-row table:style-name="ro12">
          <table:table-cell office:value-type="string" table:style-name="ce1">
            <text:p>Q1 2022</text:p>
          </table:table-cell>
          <table:table-cell office:value-type="string" table:style-name="ce19">
            <text:p>Q1</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5602" table:style-name="ce33">
            <text:p>5,602</text:p>
          </table:table-cell>
          <table:table-cell table:number-columns-repeated="16375" table:style-name="ce1"/>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029841" table:style-name="ce33">
            <text:p>13,029,841</text:p>
          </table:table-cell>
          <table:table-cell table:number-columns-repeated="16375" table:style-name="ce1"/>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3973050" table:style-name="ce33">
            <text:p>13,973,050</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730072" table:style-name="ce33">
            <text:p>1,730,072</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1874596" table:style-name="ce33">
            <text:p>11,874,596</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9883692" table:style-name="ce33">
            <text:p>9,883,692</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983479" table:style-name="ce33">
            <text:p>1,983,479</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69848" table:style-name="ce33">
            <text:p>769,848</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17635" table:style-name="ce33">
            <text:p>1,117,635</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58442" table:style-name="ce33">
            <text:p>258,442</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6418" table:style-name="ce33">
            <text:p>36,418</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4955" table:style-name="ce33">
            <text:p>154,955</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97206" table:style-name="ce33">
            <text:p>297,206</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6155" table:style-name="ce33">
            <text:p>16,155</text:p>
          </table:table-cell>
          <table:table-cell table:number-columns-repeated="16375"/>
        </table:table-row>
        <table:table-row table:style-name="ro12">
          <table:table-cell office:value-type="string" table:style-name="ce1">
            <text:p>Q2 2022</text:p>
          </table:table-cell>
          <table:table-cell office:value-type="string" table:style-name="ce19">
            <text:p>Q2</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0937" table:style-name="ce33">
            <text:p>10,937</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660156" table:style-name="ce33">
            <text:p>12,660,156</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430267" table:style-name="ce33">
            <text:p>14,430,267</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783568" table:style-name="ce33">
            <text:p>1,783,568</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1590809" table:style-name="ce33">
            <text:p>11,590,809</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0200624" table:style-name="ce33">
            <text:p>10,200,624</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37665" table:style-name="ce33">
            <text:p>2,037,665</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61558" table:style-name="ce33">
            <text:p>761,558</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29504" table:style-name="ce33">
            <text:p>1,029,504</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60561" table:style-name="ce33">
            <text:p>260,561</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9878" table:style-name="ce33">
            <text:p>29,878</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62815" table:style-name="ce33">
            <text:p>162,815</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78867" table:style-name="ce33">
            <text:p>278,867</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5759" table:style-name="ce33">
            <text:p>15,759</text:p>
          </table:table-cell>
          <table:table-cell table:number-columns-repeated="16375"/>
        </table:table-row>
        <table:table-row table:style-name="ro12">
          <table:table-cell office:value-type="string" table:style-name="ce1">
            <text:p>Q3 2022</text:p>
          </table:table-cell>
          <table:table-cell office:value-type="string" table:style-name="ce19">
            <text:p>Q3</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6395" table:style-name="ce33">
            <text:p>6,395</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222663" table:style-name="ce33">
            <text:p>12,222,663</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935654" table:style-name="ce33">
            <text:p>14,935,654</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787570" table:style-name="ce33">
            <text:p>1,787,570</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1285320" table:style-name="ce33">
            <text:p>11,285,320</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0484753" table:style-name="ce33">
            <text:p>10,484,753</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122530" table:style-name="ce33">
            <text:p>2,122,530</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53297" table:style-name="ce33">
            <text:p>753,297</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86810" table:style-name="ce33">
            <text:p>986,810</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82029" table:style-name="ce33">
            <text:p>282,029</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6952" table:style-name="ce33">
            <text:p>26,952</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61056" table:style-name="ce33">
            <text:p>161,056</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77826" table:style-name="ce33">
            <text:p>277,826</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7394" table:style-name="ce33">
            <text:p>17,394</text:p>
          </table:table-cell>
          <table:table-cell table:number-columns-repeated="16375"/>
        </table:table-row>
        <table:table-row table:style-name="ro12">
          <table:table-cell office:value-type="string" table:style-name="ce1">
            <text:p>Q4 2022</text:p>
          </table:table-cell>
          <table:table-cell office:value-type="string" table:style-name="ce19">
            <text:p>Q4</text:p>
          </table:table-cell>
          <table:table-cell office:value-type="float" office:value="2022" table:style-name="ce19">
            <text:p>2022</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7260" table:style-name="ce33">
            <text:p>7,260</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869790" table:style-name="ce33">
            <text:p>11,869,790</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5665279" table:style-name="ce33">
            <text:p>15,665,279</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41173" table:style-name="ce33">
            <text:p>1,641,173</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1011310" table:style-name="ce33">
            <text:p>11,011,310</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0703913" table:style-name="ce33">
            <text:p>10,703,913</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333959" table:style-name="ce33">
            <text:p>2,333,959</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47695" table:style-name="ce33">
            <text:p>747,695</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69450" table:style-name="ce33">
            <text:p>969,450</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10902" table:style-name="ce33">
            <text:p>310,902</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7333" table:style-name="ce33">
            <text:p>27,333</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65088" table:style-name="ce33">
            <text:p>165,088</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67858" table:style-name="ce33">
            <text:p>267,858</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9646" table:style-name="ce33">
            <text:p>19,646</text:p>
          </table:table-cell>
          <table:table-cell table:number-columns-repeated="16375"/>
        </table:table-row>
        <table:table-row table:style-name="ro12">
          <table:table-cell office:value-type="string" table:style-name="ce1">
            <text:p>Q1 2023</text:p>
          </table:table-cell>
          <table:table-cell office:value-type="string" table:style-name="ce19">
            <text:p>Q1</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8199" table:style-name="ce33">
            <text:p>8,199</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439730" table:style-name="ce33">
            <text:p>11,439,730</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5938382" table:style-name="ce33">
            <text:p>15,938,38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788822" table:style-name="ce33">
            <text:p>1,788,82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0703002" table:style-name="ce33">
            <text:p>10,703,00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0878494" table:style-name="ce33">
            <text:p>10,878,494</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440651" table:style-name="ce33">
            <text:p>2,440,651</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39028" table:style-name="ce33">
            <text:p>739,028</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52332" table:style-name="ce33">
            <text:p>952,33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27315" table:style-name="ce33">
            <text:p>327,315</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5152" table:style-name="ce33">
            <text:p>35,15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63474" table:style-name="ce33">
            <text:p>163,474</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57392" table:style-name="ce33">
            <text:p>257,392</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9020" table:style-name="ce33">
            <text:p>19,020</text:p>
          </table:table-cell>
          <table:table-cell table:number-columns-repeated="16375"/>
        </table:table-row>
        <table:table-row table:style-name="ro12">
          <table:table-cell office:value-type="string" table:style-name="ce1">
            <text:p>Q2 2023</text:p>
          </table:table-cell>
          <table:table-cell office:value-type="string" table:style-name="ce19">
            <text:p>Q2</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0318" table:style-name="ce33">
            <text:p>10,318</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943460" table:style-name="ce33">
            <text:p>10,943,460</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6622405" table:style-name="ce33">
            <text:p>16,622,405</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574667" table:style-name="ce33">
            <text:p>1,574,667</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0347811" table:style-name="ce33">
            <text:p>10,347,811</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178566" table:style-name="ce33">
            <text:p>11,178,566</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480085" table:style-name="ce33">
            <text:p>2,480,085</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23063" table:style-name="ce33">
            <text:p>723,063</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12677" table:style-name="ce33">
            <text:p>912,677</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55602" table:style-name="ce33">
            <text:p>355,602</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2279" table:style-name="ce33">
            <text:p>32,279</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6717" table:style-name="ce33">
            <text:p>156,717</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46480" table:style-name="ce33">
            <text:p>246,480</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809" table:style-name="ce33">
            <text:p>20,809</text:p>
          </table:table-cell>
          <table:table-cell table:number-columns-repeated="16375"/>
        </table:table-row>
        <table:table-row table:style-name="ro12">
          <table:table-cell office:value-type="string" table:style-name="ce1">
            <text:p>Q3 2023</text:p>
          </table:table-cell>
          <table:table-cell office:value-type="string" table:style-name="ce19">
            <text:p>Q3</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1006" table:style-name="ce33">
            <text:p>11,006</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553301" table:style-name="ce33">
            <text:p>10,553,301</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7150072" table:style-name="ce33">
            <text:p>17,150,072</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476635" table:style-name="ce33">
            <text:p>1,476,635</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0036483" table:style-name="ce33">
            <text:p>10,036,483</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761474" table:style-name="ce33">
            <text:p>11,761,474</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220332" table:style-name="ce33">
            <text:p>2,220,332</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715620" table:style-name="ce33">
            <text:p>715,620</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853785" table:style-name="ce33">
            <text:p>853,785</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56049" table:style-name="ce33">
            <text:p>356,049</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7746" table:style-name="ce33">
            <text:p>27,746</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52981" table:style-name="ce33">
            <text:p>152,981</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45564" table:style-name="ce33">
            <text:p>245,564</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3608" table:style-name="ce33">
            <text:p>23,608</text:p>
          </table:table-cell>
          <table:table-cell table:number-columns-repeated="16375"/>
        </table:table-row>
        <table:table-row table:style-name="ro12">
          <table:table-cell office:value-type="string" table:style-name="ce1">
            <text:p>Q4 2023</text:p>
          </table:table-cell>
          <table:table-cell office:value-type="string" table:style-name="ce19">
            <text:p>Q4</text:p>
          </table:table-cell>
          <table:table-cell office:value-type="float" office:value="2023" table:style-name="ce19">
            <text:p>2023</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0100" table:style-name="ce33">
            <text:p>10,100</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0172114" table:style-name="ce33">
            <text:p>10,172,114</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7519005" table:style-name="ce33">
            <text:p>17,519,005</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534830" table:style-name="ce33">
            <text:p>1,534,830</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9749081" table:style-name="ce33">
            <text:p>9,749,081</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126248" table:style-name="ce33">
            <text:p>12,126,248</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190736" table:style-name="ce33">
            <text:p>2,190,736</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25838" table:style-name="ce33">
            <text:p>625,838</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814905" table:style-name="ce33">
            <text:p>814,905</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77047" table:style-name="ce33">
            <text:p>377,047</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0956" table:style-name="ce33">
            <text:p>30,956</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33710" table:style-name="ce33">
            <text:p>133,710</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35916" table:style-name="ce33">
            <text:p>235,916</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4717" table:style-name="ce33">
            <text:p>24,717</text:p>
          </table:table-cell>
          <table:table-cell table:number-columns-repeated="16375"/>
        </table:table-row>
        <table:table-row table:style-name="ro12">
          <table:table-cell office:value-type="string" table:style-name="ce1">
            <text:p>Q1 2024</text:p>
          </table:table-cell>
          <table:table-cell office:value-type="string" table:style-name="ce19">
            <text:p>Q1</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9855" table:style-name="ce33">
            <text:p>9,855</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874517" table:style-name="ce33">
            <text:p>9,874,517</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7997551" table:style-name="ce33">
            <text:p>17,997,551</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461446" table:style-name="ce33">
            <text:p>1,461,446</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9439058" table:style-name="ce33">
            <text:p>9,439,058</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429669" table:style-name="ce33">
            <text:p>12,429,669</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210301" table:style-name="ce33">
            <text:p>2,210,301</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28387" table:style-name="ce33">
            <text:p>628,387</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79543" table:style-name="ce33">
            <text:p>779,543</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91961" table:style-name="ce33">
            <text:p>391,961</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42890" table:style-name="ce33">
            <text:p>42,890</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32264" table:style-name="ce33">
            <text:p>132,264</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27920" table:style-name="ce33">
            <text:p>227,920</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5783" table:style-name="ce33">
            <text:p>25,783</text:p>
          </table:table-cell>
          <table:table-cell table:number-columns-repeated="16375"/>
        </table:table-row>
        <table:table-row table:style-name="ro12">
          <table:table-cell office:value-type="string" table:style-name="ce1">
            <text:p>Q2 2024</text:p>
          </table:table-cell>
          <table:table-cell office:value-type="string" table:style-name="ce19">
            <text:p>Q2</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1818" table:style-name="ce33">
            <text:p>11,818</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509405" table:style-name="ce33">
            <text:p>9,509,405</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8398332" table:style-name="ce33">
            <text:p>18,398,332</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436461" table:style-name="ce33">
            <text:p>1,436,461</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9076893" table:style-name="ce33">
            <text:p>9,076,893</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733068" table:style-name="ce33">
            <text:p>12,733,068</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266086" table:style-name="ce33">
            <text:p>2,266,086</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28760" table:style-name="ce33">
            <text:p>628,760</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83858" table:style-name="ce33">
            <text:p>783,858</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08098" table:style-name="ce33">
            <text:p>408,098</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5435" table:style-name="ce33">
            <text:p>55,435</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31220" table:style-name="ce33">
            <text:p>131,220</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36454" table:style-name="ce33">
            <text:p>236,454</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6558" table:style-name="ce33">
            <text:p>26,558</text:p>
          </table:table-cell>
          <table:table-cell table:number-columns-repeated="16375"/>
        </table:table-row>
        <table:table-row table:style-name="ro12">
          <table:table-cell office:value-type="string" table:style-name="ce1">
            <text:p>Q3 2024</text:p>
          </table:table-cell>
          <table:table-cell office:value-type="string" table:style-name="ce19">
            <text:p>Q3</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5025" table:style-name="ce33">
            <text:p>15,025</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9166345" table:style-name="ce33">
            <text:p>9,166,345</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8872335" table:style-name="ce33">
            <text:p>18,872,335</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394465" table:style-name="ce33">
            <text:p>1,394,465</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8699027" table:style-name="ce33">
            <text:p>8,699,027</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168086" table:style-name="ce33">
            <text:p>13,168,086</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148977" table:style-name="ce33">
            <text:p>2,148,977</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27958" table:style-name="ce33">
            <text:p>627,958</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03534" table:style-name="ce33">
            <text:p>703,534</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33298" table:style-name="ce33">
            <text:p>433,298</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1406" table:style-name="ce33">
            <text:p>51,406</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24907" table:style-name="ce33">
            <text:p>124,907</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32556" table:style-name="ce33">
            <text:p>232,556</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9435" table:style-name="ce33">
            <text:p>29,435</text:p>
          </table:table-cell>
          <table:table-cell table:number-columns-repeated="16375"/>
        </table:table-row>
        <table:table-row table:style-name="ro12">
          <table:table-cell office:value-type="string" table:style-name="ce1">
            <text:p>Q4 2024</text:p>
          </table:table-cell>
          <table:table-cell office:value-type="string" table:style-name="ce19">
            <text:p>Q4</text:p>
          </table:table-cell>
          <table:table-cell office:value-type="float" office:value="2024" table:style-name="ce19">
            <text:p>2024</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5334" table:style-name="ce33">
            <text:p>15,334</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8776674" table:style-name="ce33">
            <text:p>8,776,674</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9331646" table:style-name="ce33">
            <text:p>19,331,646</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310699" table:style-name="ce33">
            <text:p>1,310,699</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8468961" table:style-name="ce33">
            <text:p>8,468,961</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484514" table:style-name="ce33">
            <text:p>13,484,514</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56453" table:style-name="ce33">
            <text:p>2,056,453</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19578" table:style-name="ce33">
            <text:p>619,578</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642903" table:style-name="ce33">
            <text:p>642,903</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50533" table:style-name="ce33">
            <text:p>450,533</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0457" table:style-name="ce33">
            <text:p>50,457</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25280" table:style-name="ce33">
            <text:p>125,280</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27735" table:style-name="ce33">
            <text:p>227,735</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2555" table:style-name="ce33">
            <text:p>32,555</text:p>
          </table:table-cell>
          <table:table-cell table:number-columns-repeated="16375"/>
        </table:table-row>
        <table:table-row table:style-name="ro12">
          <table:table-cell office:value-type="string" table:style-name="ce1">
            <text:p>Q1 2025</text:p>
          </table:table-cell>
          <table:table-cell office:value-type="string" table:style-name="ce19">
            <text:p>Q1</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4637" table:style-name="ce33">
            <text:p>14,637</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8400167" table:style-name="ce33">
            <text:p>8,400,167</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9914231" table:style-name="ce33">
            <text:p>19,914,231</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286928" table:style-name="ce33">
            <text:p>1,286,928</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8238356" table:style-name="ce33">
            <text:p>8,238,356</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3845886" table:style-name="ce33">
            <text:p>13,845,886</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07703" table:style-name="ce33">
            <text:p>2,007,703</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14440" table:style-name="ce33">
            <text:p>614,440</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610406" table:style-name="ce33">
            <text:p>610,406</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67515" table:style-name="ce33">
            <text:p>467,515</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6275" table:style-name="ce33">
            <text:p>56,275</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27811" table:style-name="ce33">
            <text:p>127,811</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24648" table:style-name="ce33">
            <text:p>224,648</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3810" table:style-name="ce33">
            <text:p>33,810</text:p>
          </table:table-cell>
          <table:table-cell table:number-columns-repeated="16375"/>
        </table:table-row>
        <table:table-row table:style-name="ro12">
          <table:table-cell office:value-type="string" table:style-name="ce1">
            <text:p>Q2 2025</text:p>
          </table:table-cell>
          <table:table-cell office:value-type="string" table:style-name="ce19">
            <text:p>Q2</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5449" table:style-name="ce33">
            <text:p>15,449</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8002632" table:style-name="ce33">
            <text:p>8,002,632</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0287164" table:style-name="ce33">
            <text:p>20,287,164</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220533" table:style-name="ce33">
            <text:p>1,220,533</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7952454" table:style-name="ce33">
            <text:p>7,952,454</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4069946" table:style-name="ce33">
            <text:p>14,069,946</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961035" table:style-name="ce33">
            <text:p>1,961,035</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13166" table:style-name="ce33">
            <text:p>613,166</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584297" table:style-name="ce33">
            <text:p>584,297</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82404" table:style-name="ce33">
            <text:p>482,404</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3579" table:style-name="ce33">
            <text:p>53,579</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22280" table:style-name="ce33">
            <text:p>122,280</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216188" table:style-name="ce33">
            <text:p>216,188</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5410" table:style-name="ce33">
            <text:p>35,410</text:p>
          </table:table-cell>
          <table:table-cell table:number-columns-repeated="16375"/>
        </table:table-row>
        <table:table-row table:style-name="ro12">
          <table:table-cell office:value-type="string" table:style-name="ce1">
            <text:p>Q3 2025</text:p>
          </table:table-cell>
          <table:table-cell office:value-type="string" table:style-name="ce19">
            <text:p>Q3</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5509" table:style-name="ce33">
            <text:p>15,509</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834889" table:style-name="ce33">
            <text:p>7,834,889</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0625228" table:style-name="ce33">
            <text:p>20,625,228</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149004" table:style-name="ce33">
            <text:p>1,149,004</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7805554" table:style-name="ce33">
            <text:p>7,805,554</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4586699" table:style-name="ce33">
            <text:p>14,586,699</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60381" table:style-name="ce33">
            <text:p>1,860,381</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602629" table:style-name="ce33">
            <text:p>602,629</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565741" table:style-name="ce33">
            <text:p>565,741</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95267" table:style-name="ce33">
            <text:p>495,267</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2168" table:style-name="ce33">
            <text:p>52,168</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8146" table:style-name="ce33">
            <text:p>148,146</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87447" table:style-name="ce33">
            <text:p>187,447</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7404" table:style-name="ce33">
            <text:p>37,404</text:p>
          </table:table-cell>
          <table:table-cell table:number-columns-repeated="16375"/>
        </table:table-row>
        <table:table-row table:style-name="ro12">
          <table:table-cell office:value-type="string" table:style-name="ce1">
            <text:p>Q4 2025</text:p>
          </table:table-cell>
          <table:table-cell office:value-type="string" table:style-name="ce19">
            <text:p>Q4</text:p>
          </table:table-cell>
          <table:table-cell office:value-type="float" office:value="2025" table:style-name="ce19">
            <text:p>2025</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240" table:style-name="ce33">
            <text:p>16,240</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566725" table:style-name="ce33">
            <text:p>7,566,725</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0941161" table:style-name="ce33">
            <text:p>20,941,161</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113664" table:style-name="ce33">
            <text:p>1,113,664</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7595168" table:style-name="ce33">
            <text:p>7,595,168</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4845113" table:style-name="ce33">
            <text:p>14,845,113</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27300" table:style-name="ce33">
            <text:p>1,827,300</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76208" table:style-name="ce33">
            <text:p>576,208</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558110" table:style-name="ce33">
            <text:p>558,110</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08582" table:style-name="ce33">
            <text:p>508,582</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2053" table:style-name="ce33">
            <text:p>52,053</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5362" table:style-name="ce33">
            <text:p>145,362</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86099" table:style-name="ce33">
            <text:p>186,099</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8834" table:style-name="ce33">
            <text:p>38,834</text:p>
          </table:table-cell>
          <table:table-cell table:style-name="ce19"/>
          <table:table-cell table:number-columns-repeated="16374" table:style-name="ce1"/>
        </table:table-row>
        <table:table-row table:style-name="ro12">
          <table:table-cell office:value-type="string" table:style-name="ce3">
            <text:p>Q1 2026</text:p>
          </table:table-cell>
          <table:table-cell office:value-type="string" table:style-name="ce19">
            <text:p>Q1</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146" table:style-name="ce33">
            <text:p>16,146</text:p>
          </table:table-cell>
          <table:table-cell table:style-name="ce19"/>
          <table:table-cell table:number-columns-repeated="16374"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7315862" table:style-name="ce33">
            <text:p>7,315,862</text:p>
          </table:table-cell>
          <table:table-cell table:style-name="ce1"/>
          <table:table-cell table:style-name="ce33"/>
          <table:table-cell table:number-columns-repeated="16373"/>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1188498" table:style-name="ce33">
            <text:p>21,188,498</text:p>
          </table:table-cell>
          <table:table-cell office:value-type="string" table:style-name="ce1">
            <text:p>[Note 27]</text:p>
          </table:table-cell>
          <table:table-cell table:number-columns-repeated="16374"/>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125230" table:style-name="ce33">
            <text:p>1,125,230</text:p>
          </table:table-cell>
          <table:table-cell office:value-type="string" table:style-name="ce1">
            <text:p>[Note 27]</text:p>
          </table:table-cell>
          <table:table-cell table:number-columns-repeated="16374"/>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7470104" table:style-name="ce33">
            <text:p>7,470,104</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4982948" table:style-name="ce33">
            <text:p>14,982,948</text:p>
          </table:table-cell>
          <table:table-cell office:value-type="string" table:style-name="ce1">
            <text:p>[Note 27]</text:p>
          </table:table-cell>
          <table:table-cell table:number-columns-repeated="16374"/>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86582" table:style-name="ce33">
            <text:p>1,886,582</text:p>
          </table:table-cell>
          <table:table-cell office:value-type="string" table:style-name="ce1">
            <text:p>[Note 27]</text:p>
          </table:table-cell>
          <table:table-cell table:number-columns-repeated="16374"/>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572333" table:style-name="ce33">
            <text:p>572,333</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544353" table:style-name="ce33">
            <text:p>544,353</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20273" table:style-name="ce33">
            <text:p>520,273</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53416" table:style-name="ce33">
            <text:p>53,416</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Advanced</text:p>
          </table:table-cell>
          <table:table-cell table:style-name="ce1"/>
          <table:table-cell office:value-type="float" office:value="146497" table:style-name="ce33">
            <text:p>146,497</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Non-smart</text:p>
          </table:table-cell>
          <table:table-cell table:style-name="ce1"/>
          <table:table-cell office:value-type="float" office:value="183063" table:style-name="ce33">
            <text:p>183,063</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9801" table:style-name="ce33">
            <text:p>39,801</text:p>
          </table:table-cell>
          <table:table-cell table:number-columns-repeated="16375" table:style-name="ce1"/>
        </table:table-row>
        <table:table-row table:style-name="ro12">
          <table:table-cell office:value-type="string" table:style-name="ce1">
            <text:p>Q2 2026</text:p>
          </table:table-cell>
          <table:table-cell office:value-type="string" table:style-name="ce19">
            <text:p>Q2</text:p>
          </table:table-cell>
          <table:table-cell office:value-type="float" office:value="2026" table:style-name="ce19">
            <text:p>2026</text:p>
          </table:table-cell>
          <table:table-cell office:value-type="string" table:style-name="ce1">
            <text:p>Non-domestic</text:p>
          </table:table-cell>
          <table:table-cell office:value-type="string" table:style-name="ce1">
            <text:p>Large</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6636" table:style-name="ce33">
            <text:p>16,636</text:p>
          </table:table-cell>
          <table:table-cell table:number-columns-repeated="16375" table:style-name="ce1"/>
        </table:table-row>
        <table:table-row table:number-rows-repeated="1047891" table:style-name="ro12">
          <table:table-cell table:number-columns-repeated="16384"/>
        </table:table-row>
      </table:table>
      <table:table table:name="SmallSupplier_Installs" table:style-name="ta4">
        <table:table-column table:style-name="co23" table:default-cell-style-name="ce19"/>
        <table:table-column table:style-name="co24" table:default-cell-style-name="ce19"/>
        <table:table-column table:style-name="co25" table:default-cell-style-name="ce19"/>
        <table:table-column table:style-name="co37" table:default-cell-style-name="ce19"/>
        <table:table-column table:style-name="co27" table:default-cell-style-name="ce19"/>
        <table:table-column table:style-name="co28" table:default-cell-style-name="ce19"/>
        <table:table-column table:style-name="co29" table:default-cell-style-name="ce19"/>
        <table:table-column table:style-name="co30" table:default-cell-style-name="ce19"/>
        <table:table-column table:style-name="co31" table:default-cell-style-name="ce92"/>
        <table:table-column table:style-name="co32" table:default-cell-style-name="ce19"/>
        <table:table-column table:style-name="co7" table:number-columns-repeated="16374" table:default-cell-style-name="ce1"/>
        <table:table-row table:style-name="ro12">
          <table:table-cell office:value-type="string" table:style-name="ce41">
            <text:p>Reporting_period</text:p>
          </table:table-cell>
          <table:table-cell office:value-type="string" table:style-name="ce41">
            <text:p>Quarter</text:p>
          </table:table-cell>
          <table:table-cell office:value-type="string" table:style-name="ce41">
            <text:p>Year</text:p>
          </table:table-cell>
          <table:table-cell office:value-type="string" table:style-name="ce41">
            <text:p>Sector</text:p>
          </table:table-cell>
          <table:table-cell office:value-type="string" table:style-name="ce41">
            <text:p>Supplier_type</text:p>
          </table:table-cell>
          <table:table-cell office:value-type="string" table:style-name="ce41">
            <text:p>Meter_type</text:p>
          </table:table-cell>
          <table:table-cell office:value-type="string" table:style-name="ce41">
            <text:p>Fuel</text:p>
          </table:table-cell>
          <table:table-cell office:value-type="string" table:style-name="ce41">
            <text:p>Install_type</text:p>
          </table:table-cell>
          <table:table-cell office:value-type="string" table:style-name="ce91">
            <text:p>Meter_installs</text:p>
          </table:table-cell>
          <table:table-cell office:value-type="string" table:style-name="ce41">
            <text:p>Notes</text:p>
          </table:table-cell>
          <table:table-cell table:number-columns-repeated="16374"/>
        </table:table-row>
        <table:table-row table:style-name="ro12">
          <table:table-cell office:value-type="float" office:value="2015" table:style-name="ce88">
            <text:p>2015</text:p>
          </table:table-cell>
          <table:table-cell table:style-name="ce19"/>
          <table:table-cell office:value-type="float" office:value="2015" table:style-name="ce88">
            <text:p>201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47508" table:style-name="ce97">
            <text:p>147,508</text:p>
          </table:table-cell>
          <table:table-cell office:value-type="string" table:style-name="ce89">
            <text:p>[Note 2]</text:p>
          </table:table-cell>
          <table:table-cell table:number-columns-repeated="16374"/>
        </table:table-row>
        <table:table-row table:style-name="ro12">
          <table:table-cell office:value-type="float" office:value="2015" table:style-name="ce88">
            <text:p>2015</text:p>
          </table:table-cell>
          <table:table-cell table:style-name="ce19"/>
          <table:table-cell office:value-type="float" office:value="2015" table:style-name="ce88">
            <text:p>201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37450" table:style-name="ce97">
            <text:p>137,450</text:p>
          </table:table-cell>
          <table:table-cell office:value-type="string" table:style-name="ce89">
            <text:p>[Note 2]</text:p>
          </table:table-cell>
          <table:table-cell table:number-columns-repeated="16374"/>
        </table:table-row>
        <table:table-row table:style-name="ro12">
          <table:table-cell office:value-type="float" office:value="2015" table:style-name="ce88">
            <text:p>2015</text:p>
          </table:table-cell>
          <table:table-cell table:style-name="ce19"/>
          <table:table-cell office:value-type="float" office:value="2015" table:style-name="ce88">
            <text:p>2015</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31003" table:style-name="ce32">
            <text:p>31,003</text:p>
          </table:table-cell>
          <table:table-cell office:value-type="string" table:style-name="ce89">
            <text:p>[Note 2]</text:p>
          </table:table-cell>
          <table:table-cell table:number-columns-repeated="16374"/>
        </table:table-row>
        <table:table-row table:style-name="ro12">
          <table:table-cell office:value-type="float" office:value="2015" table:style-name="ce88">
            <text:p>2015</text:p>
          </table:table-cell>
          <table:table-cell table:style-name="ce19"/>
          <table:table-cell office:value-type="float" office:value="2015" table:style-name="ce88">
            <text:p>2015</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30549" table:style-name="ce32">
            <text:p>30,549</text:p>
          </table:table-cell>
          <table:table-cell office:value-type="string" table:style-name="ce89">
            <text:p>[Note 2]</text:p>
          </table:table-cell>
          <table:table-cell table:number-columns-repeated="16374"/>
        </table:table-row>
        <table:table-row table:style-name="ro12">
          <table:table-cell office:value-type="float" office:value="2016" table:style-name="ce88">
            <text:p>2016</text:p>
          </table:table-cell>
          <table:table-cell table:style-name="ce19"/>
          <table:table-cell office:value-type="float" office:value="2016" table:style-name="ce88">
            <text:p>2016</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6994" table:style-name="ce97">
            <text:p>6,994</text:p>
          </table:table-cell>
          <table:table-cell office:value-type="string" table:style-name="ce89">
            <text:p>[Notes 3, 4, 5]</text:p>
          </table:table-cell>
          <table:table-cell table:number-columns-repeated="16374"/>
        </table:table-row>
        <table:table-row table:style-name="ro12">
          <table:table-cell office:value-type="float" office:value="2016" table:style-name="ce88">
            <text:p>2016</text:p>
          </table:table-cell>
          <table:table-cell table:style-name="ce19"/>
          <table:table-cell office:value-type="float" office:value="2016" table:style-name="ce88">
            <text:p>2016</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693" table:style-name="ce97">
            <text:p>4,693</text:p>
          </table:table-cell>
          <table:table-cell office:value-type="string" table:style-name="ce89">
            <text:p>[Notes 3, 4, 5]</text:p>
          </table:table-cell>
          <table:table-cell table:number-columns-repeated="16374"/>
        </table:table-row>
        <table:table-row table:style-name="ro12">
          <table:table-cell office:value-type="float" office:value="2016" table:style-name="ce88">
            <text:p>2016</text:p>
          </table:table-cell>
          <table:table-cell table:style-name="ce19"/>
          <table:table-cell office:value-type="float" office:value="2016" table:style-name="ce88">
            <text:p>2016</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31738" table:style-name="ce32">
            <text:p>31,738</text:p>
          </table:table-cell>
          <table:table-cell office:value-type="string" table:style-name="ce89">
            <text:p>[Notes 3, 4, 5]</text:p>
          </table:table-cell>
          <table:table-cell table:number-columns-repeated="16374"/>
        </table:table-row>
        <table:table-row table:style-name="ro12">
          <table:table-cell office:value-type="float" office:value="2016" table:style-name="ce88">
            <text:p>2016</text:p>
          </table:table-cell>
          <table:table-cell table:style-name="ce19"/>
          <table:table-cell office:value-type="float" office:value="2016" table:style-name="ce88">
            <text:p>2016</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33575" table:style-name="ce32">
            <text:p>33,575</text:p>
          </table:table-cell>
          <table:table-cell office:value-type="string" table:style-name="ce89">
            <text:p>[Notes 3, 4, 5]</text:p>
          </table:table-cell>
          <table:table-cell table:number-columns-repeated="16374"/>
        </table:table-row>
        <table:table-row table:style-name="ro12">
          <table:table-cell office:value-type="float" office:value="2017" table:style-name="ce88">
            <text:p>2017</text:p>
          </table:table-cell>
          <table:table-cell table:style-name="ce19"/>
          <table:table-cell office:value-type="float" office:value="2017" table:style-name="ce88">
            <text:p>2017</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88565" table:style-name="ce97">
            <text:p>88,565</text:p>
          </table:table-cell>
          <table:table-cell office:value-type="string" table:style-name="ce89">
            <text:p>[Notes 6, 7]</text:p>
          </table:table-cell>
          <table:table-cell table:number-columns-repeated="16374"/>
        </table:table-row>
        <table:table-row table:style-name="ro12">
          <table:table-cell office:value-type="float" office:value="2017" table:style-name="ce88">
            <text:p>2017</text:p>
          </table:table-cell>
          <table:table-cell table:style-name="ce19"/>
          <table:table-cell office:value-type="float" office:value="2017" table:style-name="ce88">
            <text:p>2017</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72544" table:style-name="ce97">
            <text:p>72,544</text:p>
          </table:table-cell>
          <table:table-cell office:value-type="string" table:style-name="ce89">
            <text:p>[Notes 6, 7]</text:p>
          </table:table-cell>
          <table:table-cell table:number-columns-repeated="16374"/>
        </table:table-row>
        <table:table-row table:style-name="ro12">
          <table:table-cell office:value-type="float" office:value="2017" table:style-name="ce88">
            <text:p>2017</text:p>
          </table:table-cell>
          <table:table-cell table:style-name="ce19"/>
          <table:table-cell office:value-type="float" office:value="2017" table:style-name="ce88">
            <text:p>2017</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36622" table:style-name="ce99">
            <text:p>36,622</text:p>
          </table:table-cell>
          <table:table-cell office:value-type="string" table:style-name="ce89">
            <text:p>[Notes 6, 7]</text:p>
          </table:table-cell>
          <table:table-cell table:number-columns-repeated="16374"/>
        </table:table-row>
        <table:table-row table:style-name="ro12">
          <table:table-cell office:value-type="float" office:value="2017" table:style-name="ce88">
            <text:p>2017</text:p>
          </table:table-cell>
          <table:table-cell table:style-name="ce19"/>
          <table:table-cell office:value-type="float" office:value="2017" table:style-name="ce88">
            <text:p>2017</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51453" table:style-name="ce32">
            <text:p>51,453</text:p>
          </table:table-cell>
          <table:table-cell office:value-type="string" table:style-name="ce89">
            <text:p>[Notes 6, 7]</text:p>
          </table:table-cell>
          <table:table-cell table:number-columns-repeated="16374"/>
        </table:table-row>
        <table:table-row table:style-name="ro12">
          <table:table-cell office:value-type="float" office:value="2018" table:style-name="ce88">
            <text:p>2018</text:p>
          </table:table-cell>
          <table:table-cell table:style-name="ce19"/>
          <table:table-cell office:value-type="float" office:value="2018" table:style-name="ce88">
            <text:p>2018</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07809" table:style-name="ce97">
            <text:p>107,809</text:p>
          </table:table-cell>
          <table:table-cell office:value-type="string" table:style-name="ce89">
            <text:p>[Notes 8, 9]</text:p>
          </table:table-cell>
          <table:table-cell table:number-columns-repeated="16374"/>
        </table:table-row>
        <table:table-row table:style-name="ro12">
          <table:table-cell office:value-type="float" office:value="2018" table:style-name="ce88">
            <text:p>2018</text:p>
          </table:table-cell>
          <table:table-cell table:style-name="ce19"/>
          <table:table-cell office:value-type="float" office:value="2018" table:style-name="ce88">
            <text:p>2018</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86950" table:style-name="ce97">
            <text:p>86,950</text:p>
          </table:table-cell>
          <table:table-cell office:value-type="string" table:style-name="ce89">
            <text:p>[Notes 8, 9]</text:p>
          </table:table-cell>
          <table:table-cell table:number-columns-repeated="16374"/>
        </table:table-row>
        <table:table-row table:style-name="ro12">
          <table:table-cell office:value-type="float" office:value="2018" table:style-name="ce88">
            <text:p>2018</text:p>
          </table:table-cell>
          <table:table-cell table:style-name="ce19"/>
          <table:table-cell office:value-type="float" office:value="2018" table:style-name="ce88">
            <text:p>2018</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33753" table:style-name="ce99">
            <text:p>33,753</text:p>
          </table:table-cell>
          <table:table-cell office:value-type="string" table:style-name="ce89">
            <text:p>[Notes 8, 9]</text:p>
          </table:table-cell>
          <table:table-cell table:number-columns-repeated="16374"/>
        </table:table-row>
        <table:table-row table:style-name="ro12">
          <table:table-cell office:value-type="float" office:value="2018" table:style-name="ce88">
            <text:p>2018</text:p>
          </table:table-cell>
          <table:table-cell table:style-name="ce19"/>
          <table:table-cell office:value-type="float" office:value="2018" table:style-name="ce88">
            <text:p>2018</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33617" table:style-name="ce32">
            <text:p>33,617</text:p>
          </table:table-cell>
          <table:table-cell office:value-type="string" table:style-name="ce89">
            <text:p>[Notes 8, 9]</text:p>
          </table:table-cell>
          <table:table-cell table:number-columns-repeated="16374" table:style-name="ce1"/>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73718" table:style-name="ce97">
            <text:p>73,718</text:p>
          </table:table-cell>
          <table:table-cell office:value-type="string" table:style-name="ce89">
            <text:p>[Notes 11, 12, 13]</text:p>
          </table:table-cell>
          <table:table-cell table:number-columns-repeated="16374" table:style-name="ce1"/>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5047" table:style-name="ce97">
            <text:p>55,047</text:p>
          </table:table-cell>
          <table:table-cell office:value-type="string" table:style-name="ce89">
            <text:p>[Notes 11, 12, 13]</text:p>
          </table:table-cell>
          <table:table-cell table:number-columns-repeated="16374" table:style-name="ce1"/>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14112" table:style-name="ce99">
            <text:p>14,112</text:p>
          </table:table-cell>
          <table:table-cell office:value-type="string" table:style-name="ce89">
            <text:p>[Notes 11, 12, 13]</text:p>
          </table:table-cell>
          <table:table-cell table:number-columns-repeated="16374" table:style-name="ce1"/>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13018" table:style-name="ce32">
            <text:p>13,018</text:p>
          </table:table-cell>
          <table:table-cell office:value-type="string" table:style-name="ce89">
            <text:p>[Notes 11, 12, 13]</text:p>
          </table:table-cell>
          <table:table-cell table:number-columns-repeated="16374" table:style-name="ce1"/>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80270" table:style-name="ce97">
            <text:p>80,270</text:p>
          </table:table-cell>
          <table:table-cell office:value-type="string" table:style-name="ce89">
            <text:p>[Notes 14, 18]</text:p>
          </table:table-cell>
          <table:table-cell table:number-columns-repeated="16374" table:style-name="ce1"/>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53886" table:style-name="ce97">
            <text:p>53,886</text:p>
          </table:table-cell>
          <table:table-cell office:value-type="string" table:style-name="ce89">
            <text:p>[Notes 14, 18]</text:p>
          </table:table-cell>
          <table:table-cell table:number-columns-repeated="16374" table:style-name="ce1"/>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Electricity</text:p>
          </table:table-cell>
          <table:table-cell office:value-type="string" table:style-name="ce19">
            <text:p>New Installs</text:p>
          </table:table-cell>
          <table:table-cell office:value-type="float" office:value="11629" table:style-name="ce99">
            <text:p>11,629</text:p>
          </table:table-cell>
          <table:table-cell office:value-type="string" table:style-name="ce19">
            <text:p>[Note 18]</text:p>
          </table:table-cell>
          <table:table-cell table:number-columns-repeated="16374" table:style-name="ce1"/>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9">
            <text:p>Non-domestic</text:p>
          </table:table-cell>
          <table:table-cell office:value-type="string" table:style-name="ce19">
            <text:p>Small</text:p>
          </table:table-cell>
          <table:table-cell office:value-type="string" table:style-name="ce19">
            <text:p>Smart and Advanced</text:p>
          </table:table-cell>
          <table:table-cell office:value-type="string" table:style-name="ce19">
            <text:p>Gas</text:p>
          </table:table-cell>
          <table:table-cell office:value-type="string" table:style-name="ce19">
            <text:p>New Installs</text:p>
          </table:table-cell>
          <table:table-cell office:value-type="float" office:value="13956" table:style-name="ce99">
            <text:p>13,956</text:p>
          </table:table-cell>
          <table:table-cell office:value-type="string" table:style-name="ce19">
            <text:p>[Note 18]</text:p>
          </table:table-cell>
          <table:table-cell table:number-columns-repeated="16374" table:style-name="ce1"/>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12758" table:style-name="ce97">
            <text:p>112,758</text:p>
          </table:table-cell>
          <table:table-cell office:value-type="string" table:style-name="ce89">
            <text:p>[Note 24]</text:p>
          </table:table-cell>
          <table:table-cell table:number-columns-repeated="16374" table:style-name="ce1"/>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85342" table:style-name="ce97">
            <text:p>85,342</text:p>
          </table:table-cell>
          <table:table-cell office:value-type="string" table:style-name="ce89">
            <text:p>[Note 24]</text:p>
          </table:table-cell>
          <table:table-cell table:number-columns-repeated="16374" table:style-name="ce1"/>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7083" table:style-name="ce32">
            <text:p>7,083</text:p>
          </table:table-cell>
          <table:table-cell office:value-type="string" table:style-name="ce89">
            <text:p>[Note 24]</text:p>
          </table:table-cell>
          <table:table-cell table:number-columns-repeated="3" table:style-name="ce1"/>
          <table:table-cell table:style-name="ce43"/>
          <table:table-cell table:number-columns-repeated="16370"/>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10726" table:style-name="ce32">
            <text:p>10,726</text:p>
          </table:table-cell>
          <table:table-cell office:value-type="string" table:style-name="ce89">
            <text:p>[Note 24]</text:p>
          </table:table-cell>
          <table:table-cell table:number-columns-repeated="16374" table:style-name="ce1"/>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2568" table:style-name="ce32">
            <text:p>12,568</text:p>
          </table:table-cell>
          <table:table-cell office:value-type="string" table:style-name="ce89">
            <text:p>[Note 24]</text:p>
          </table:table-cell>
          <table:table-cell table:number-columns-repeated="16374" table:style-name="ce1"/>
        </table:table-row>
        <table:table-row table:style-name="ro12">
          <table:table-cell office:value-type="float" office:value="2021" table:style-name="ce88">
            <text:p>2021</text:p>
          </table:table-cell>
          <table:table-cell table:style-name="ce19"/>
          <table:table-cell office:value-type="float" office:value="2021" table:style-name="ce88">
            <text:p>2021</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344" table:style-name="ce32">
            <text:p>1,344</text:p>
          </table:table-cell>
          <table:table-cell office:value-type="string" table:style-name="ce89">
            <text:p>[Note 24]</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9582" table:style-name="ce97">
            <text:p>29,582</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449" table:style-name="ce32">
            <text:p>2,449</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8829" table:style-name="ce97">
            <text:p>18,829</text:p>
          </table:table-cell>
          <table:table-cell office:value-type="string" table:style-name="ce89">
            <text:p>[Note 25]</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738" table:style-name="ce32">
            <text:p>1,738</text:p>
          </table:table-cell>
          <table:table-cell office:value-type="string" table:style-name="ce89">
            <text:p>[Note 25]</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6715" table:style-name="ce32">
            <text:p>6,715</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Replacements</text:p>
          </table:table-cell>
          <table:table-cell office:value-type="float" office:value="892" table:style-name="ce32">
            <text:p>892</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8293" table:style-name="ce32">
            <text:p>8,293</text:p>
          </table:table-cell>
          <table:table-cell office:value-type="string" table:style-name="ce89">
            <text:p>[Note 25]</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Replacements</text:p>
          </table:table-cell>
          <table:table-cell office:value-type="float" office:value="3384" table:style-name="ce32">
            <text:p>3,384</text:p>
          </table:table-cell>
          <table:table-cell office:value-type="string" table:style-name="ce89">
            <text:p>[Note 25]</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13868" table:style-name="ce32">
            <text:p>13,868</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4340" table:style-name="ce32">
            <text:p>4,340</text:p>
          </table:table-cell>
          <table:table-cell office:value-type="string" table:style-name="ce89">
            <text:p>[Note 25]</text:p>
          </table:table-cell>
          <table:table-cell table:number-columns-repeated="16374" table:style-name="ce1"/>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652" table:style-name="ce32">
            <text:p>1,652</text:p>
          </table:table-cell>
          <table:table-cell office:value-type="string" table:style-name="ce89">
            <text:p>[Note 25]</text:p>
          </table:table-cell>
          <table:table-cell table:number-columns-repeated="3" table:style-name="ce1"/>
          <table:table-cell table:style-name="ce43"/>
          <table:table-cell table:number-columns-repeated="16370"/>
        </table:table-row>
        <table:table-row table:style-name="ro12">
          <table:table-cell office:value-type="float" office:value="2022" table:style-name="ce88">
            <text:p>2022</text:p>
          </table:table-cell>
          <table:table-cell table:style-name="ce19"/>
          <table:table-cell office:value-type="float" office:value="2022" table:style-name="ce88">
            <text:p>2022</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62" table:style-name="ce32">
            <text:p>162</text:p>
          </table:table-cell>
          <table:table-cell office:value-type="string" table:style-name="ce89">
            <text:p>[Note 25]</text:p>
          </table:table-cell>
          <table:table-cell table:number-columns-repeated="16374"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0204" table:style-name="ce97">
            <text:p>20,204</text:p>
          </table:table-cell>
          <table:table-cell table:number-columns-repeated="4" table:style-name="ce1"/>
          <table:table-cell table:style-name="ce43"/>
          <table:table-cell table:number-columns-repeated="16370"/>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2441" table:style-name="ce32">
            <text:p>2,441</text:p>
          </table:table-cell>
          <table:table-cell table:number-columns-repeated="4" table:style-name="ce1"/>
          <table:table-cell table:style-name="ce43"/>
          <table:table-cell table:number-columns-repeated="16370"/>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1840" table:style-name="ce97">
            <text:p>11,840</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303" table:style-name="ce32">
            <text:p>1,303</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8595" table:style-name="ce32">
            <text:p>8,595</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Replacements</text:p>
          </table:table-cell>
          <table:table-cell office:value-type="float" office:value="1831" table:style-name="ce32">
            <text:p>1,831</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9840" table:style-name="ce32">
            <text:p>9,840</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Replacements</text:p>
          </table:table-cell>
          <table:table-cell office:value-type="float" office:value="2367" table:style-name="ce32">
            <text:p>2,367</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9885" table:style-name="ce32">
            <text:p>29,885</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1050" table:style-name="ce32">
            <text:p>11,050</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6006" table:style-name="ce32">
            <text:p>6,006</text:p>
          </table:table-cell>
          <table:table-cell table:number-columns-repeated="16375" table:style-name="ce1"/>
        </table:table-row>
        <table:table-row table:style-name="ro12">
          <table:table-cell office:value-type="float" office:value="2023" table:style-name="ce88">
            <text:p>2023</text:p>
          </table:table-cell>
          <table:table-cell table:style-name="ce19"/>
          <table:table-cell office:value-type="float" office:value="2023" table:style-name="ce88">
            <text:p>2023</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028" table:style-name="ce32">
            <text:p>1,028</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4971" table:style-name="ce97">
            <text:p>24,971</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5206" table:style-name="ce32">
            <text:p>5,206</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4681" table:style-name="ce97">
            <text:p>14,681</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083" table:style-name="ce32">
            <text:p>3,083</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784" table:style-name="ce32">
            <text:p>9,784</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Replacements</text:p>
          </table:table-cell>
          <table:table-cell office:value-type="float" office:value="2694" table:style-name="ce32">
            <text:p>2,694</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9120" table:style-name="ce32">
            <text:p>9,120</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Replacements</text:p>
          </table:table-cell>
          <table:table-cell office:value-type="float" office:value="896" table:style-name="ce32">
            <text:p>896</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33986" table:style-name="ce32">
            <text:p>33,986</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6281" table:style-name="ce32">
            <text:p>16,281</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6603" table:style-name="ce32">
            <text:p>6,603</text:p>
          </table:table-cell>
          <table:table-cell table:number-columns-repeated="16375" table:style-name="ce1"/>
        </table:table-row>
        <table:table-row table:style-name="ro12">
          <table:table-cell office:value-type="float" office:value="2024" table:style-name="ce88">
            <text:p>2024</text:p>
          </table:table-cell>
          <table:table-cell table:style-name="ce19"/>
          <table:table-cell office:value-type="float" office:value="2024" table:style-name="ce88">
            <text:p>2024</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1195" table:style-name="ce32">
            <text:p>1,195</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4161" table:style-name="ce32">
            <text:p>24,161</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5835" table:style-name="ce32">
            <text:p>5,835</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13267" table:style-name="ce32">
            <text:p>13,267</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665" table:style-name="ce32">
            <text:p>3,665</text:p>
          </table:table-cell>
          <table:table-cell table:number-columns-repeated="2" table:style-name="ce1"/>
          <table:table-cell table:style-name="ce43"/>
          <table:table-cell table:number-columns-repeated="16372"/>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New Installs</text:p>
          </table:table-cell>
          <table:table-cell office:value-type="float" office:value="9747" table:style-name="ce32">
            <text:p>9,747</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Electricity</text:p>
          </table:table-cell>
          <table:table-cell office:value-type="string" table:style-name="ce19">
            <text:p>Replacements</text:p>
          </table:table-cell>
          <table:table-cell office:value-type="float" office:value="5336" table:style-name="ce32">
            <text:p>5,336</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New Installs</text:p>
          </table:table-cell>
          <table:table-cell office:value-type="float" office:value="8658" table:style-name="ce32">
            <text:p>8,658</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Advanced</text:p>
          </table:table-cell>
          <table:table-cell office:value-type="string" table:style-name="ce19">
            <text:p>Gas</text:p>
          </table:table-cell>
          <table:table-cell office:value-type="string" table:style-name="ce19">
            <text:p>Replacements</text:p>
          </table:table-cell>
          <table:table-cell office:value-type="float" office:value="989" table:style-name="ce32">
            <text:p>989</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New Installs</text:p>
          </table:table-cell>
          <table:table-cell office:value-type="float" office:value="20696" table:style-name="ce32">
            <text:p>20,696</text:p>
          </table:table-cell>
          <table:table-cell table:number-columns-repeated="16375" table:style-name="ce1"/>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Electricity</text:p>
          </table:table-cell>
          <table:table-cell office:value-type="string" table:style-name="ce19">
            <text:p>Replacements</text:p>
          </table:table-cell>
          <table:table-cell office:value-type="float" office:value="10883" table:style-name="ce32">
            <text:p>10,883</text:p>
          </table:table-cell>
          <table:table-cell table:number-columns-repeated="2" table:style-name="ce1"/>
          <table:table-cell table:style-name="ce43"/>
          <table:table-cell table:number-columns-repeated="16372"/>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New Installs</text:p>
          </table:table-cell>
          <table:table-cell office:value-type="float" office:value="4004" table:style-name="ce32">
            <text:p>4,004</text:p>
          </table:table-cell>
          <table:table-cell table:number-columns-repeated="2" table:style-name="ce1"/>
          <table:table-cell table:style-name="ce43"/>
          <table:table-cell table:number-columns-repeated="16372"/>
        </table:table-row>
        <table:table-row table:style-name="ro12">
          <table:table-cell office:value-type="float" office:value="2025" table:style-name="ce88">
            <text:p>2025</text:p>
          </table:table-cell>
          <table:table-cell table:style-name="ce19"/>
          <table:table-cell office:value-type="float" office:value="2025" table:style-name="ce88">
            <text:p>2025</text:p>
          </table:table-cell>
          <table:table-cell office:value-type="string" table:style-name="ce19">
            <text:p>Non-domestic</text:p>
          </table:table-cell>
          <table:table-cell office:value-type="string" table:style-name="ce19">
            <text:p>Small</text:p>
          </table:table-cell>
          <table:table-cell office:value-type="string" table:style-name="ce19">
            <text:p>Smart</text:p>
          </table:table-cell>
          <table:table-cell office:value-type="string" table:style-name="ce19">
            <text:p>Gas</text:p>
          </table:table-cell>
          <table:table-cell office:value-type="string" table:style-name="ce19">
            <text:p>Replacements</text:p>
          </table:table-cell>
          <table:table-cell office:value-type="float" office:value="367" table:style-name="ce32">
            <text:p>367</text:p>
          </table:table-cell>
          <table:table-cell table:number-columns-repeated="2" table:style-name="ce1"/>
          <table:table-cell table:style-name="ce43"/>
          <table:table-cell table:number-columns-repeated="16372"/>
        </table:table-row>
        <table:table-row table:style-name="ro12">
          <table:table-cell table:style-name="ce88"/>
          <table:table-cell table:style-name="ce19"/>
          <table:table-cell table:style-name="ce88"/>
          <table:table-cell table:number-columns-repeated="5" table:style-name="ce19"/>
          <table:table-cell table:style-name="ce92"/>
          <table:table-cell table:style-name="ce19"/>
          <table:table-cell table:style-name="ce1"/>
          <table:table-cell table:style-name="ce43"/>
          <table:table-cell table:number-columns-repeated="16372"/>
        </table:table-row>
        <table:table-row table:style-name="ro12">
          <table:table-cell table:style-name="ce88"/>
          <table:table-cell table:style-name="ce19"/>
          <table:table-cell table:style-name="ce88"/>
          <table:table-cell table:number-columns-repeated="5" table:style-name="ce19"/>
          <table:table-cell table:style-name="ce32"/>
          <table:table-cell table:style-name="ce19"/>
          <table:table-cell table:style-name="ce1"/>
          <table:table-cell table:style-name="ce43"/>
          <table:table-cell table:number-columns-repeated="16372" table:style-name="ce1"/>
        </table:table-row>
        <table:table-row table:style-name="ro12">
          <table:table-cell table:style-name="ce88"/>
          <table:table-cell table:style-name="ce19"/>
          <table:table-cell table:style-name="ce88"/>
          <table:table-cell table:number-columns-repeated="5" table:style-name="ce19"/>
          <table:table-cell table:style-name="ce92"/>
          <table:table-cell table:style-name="ce19"/>
          <table:table-cell table:style-name="ce1"/>
          <table:table-cell table:style-name="ce43"/>
          <table:table-cell table:number-columns-repeated="16372" table:style-name="ce1"/>
        </table:table-row>
        <table:table-row table:number-rows-repeated="2" table:style-name="ro12">
          <table:table-cell table:number-columns-repeated="2" table:style-name="ce19"/>
          <table:table-cell table:style-name="ce88"/>
          <table:table-cell table:number-columns-repeated="5" table:style-name="ce19"/>
          <table:table-cell table:style-name="ce32"/>
          <table:table-cell table:style-name="ce19"/>
          <table:table-cell table:number-columns-repeated="16374" table:style-name="ce1"/>
        </table:table-row>
        <table:table-row table:number-rows-repeated="6" table:style-name="ro12">
          <table:table-cell table:style-name="ce19"/>
          <table:table-cell table:style-name="ce42"/>
          <table:table-cell table:style-name="ce88"/>
          <table:table-cell table:number-columns-repeated="5" table:style-name="ce19"/>
          <table:table-cell table:style-name="ce32"/>
          <table:table-cell table:style-name="ce19"/>
          <table:table-cell table:number-columns-repeated="16374" table:style-name="ce1"/>
        </table:table-row>
        <table:table-row table:number-rows-repeated="2" table:style-name="ro12">
          <table:table-cell table:number-columns-repeated="8" table:style-name="ce19"/>
          <table:table-cell table:style-name="ce32"/>
          <table:table-cell table:style-name="ce19"/>
          <table:table-cell table:number-columns-repeated="16374" table:style-name="ce1"/>
        </table:table-row>
        <table:table-row table:style-name="ro12">
          <table:table-cell table:style-name="ce19"/>
          <table:table-cell table:style-name="ce42"/>
          <table:table-cell table:number-columns-repeated="6" table:style-name="ce19"/>
          <table:table-cell table:style-name="ce32"/>
          <table:table-cell table:style-name="ce19"/>
          <table:table-cell table:number-columns-repeated="16374" table:style-name="ce1"/>
        </table:table-row>
        <table:table-row table:number-rows-repeated="17" table:style-name="ro12">
          <table:table-cell table:style-name="ce19"/>
          <table:table-cell table:style-name="ce42"/>
          <table:table-cell table:number-columns-repeated="6" table:style-name="ce19"/>
          <table:table-cell table:style-name="ce32"/>
          <table:table-cell table:style-name="ce19"/>
          <table:table-cell table:number-columns-repeated="4" table:style-name="ce1"/>
          <table:table-cell table:number-columns-repeated="16370" table:style-name="ce19"/>
        </table:table-row>
        <table:table-row table:number-rows-repeated="2" table:style-name="ro12">
          <table:table-cell table:style-name="ce19"/>
          <table:table-cell table:number-columns-repeated="7" table:style-name="ce19"/>
          <table:table-cell table:style-name="ce32"/>
          <table:table-cell table:style-name="ce19"/>
          <table:table-cell table:number-columns-repeated="4" table:style-name="ce1"/>
          <table:table-cell table:number-columns-repeated="16370" table:style-name="ce19"/>
        </table:table-row>
        <table:table-row table:number-rows-repeated="2" table:style-name="ro12">
          <table:table-cell table:number-columns-repeated="16384"/>
        </table:table-row>
        <table:table-row table:number-rows-repeated="2" table:style-name="ro12">
          <table:table-cell table:number-columns-repeated="8" table:style-name="ce19"/>
          <table:table-cell table:style-name="ce32"/>
          <table:table-cell table:style-name="ce19"/>
          <table:table-cell table:number-columns-repeated="4" table:style-name="ce1"/>
          <table:table-cell table:number-columns-repeated="16370" table:style-name="ce19"/>
        </table:table-row>
        <table:table-row table:number-rows-repeated="1048460" table:style-name="ro12">
          <table:table-cell table:number-columns-repeated="16384"/>
        </table:table-row>
      </table:table>
      <table:table table:name="SmallSupplier_Operating" table:style-name="ta5">
        <table:table-column table:style-name="co33" table:default-cell-style-name="ce1"/>
        <table:table-column table:style-name="co34" table:default-cell-style-name="ce19"/>
        <table:table-column table:style-name="co35" table:default-cell-style-name="ce19"/>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3" table:default-cell-style-name="ce19"/>
        <table:table-column table:style-name="co42" table:default-cell-style-name="ce1"/>
        <table:table-column table:style-name="co7" table:default-cell-style-name="ce1"/>
        <table:table-column table:style-name="co42" table:default-cell-style-name="ce1"/>
        <table:table-column table:style-name="co7" table:number-columns-repeated="16371" table:default-cell-style-name="ce1"/>
        <table:table-row table:style-name="ro12">
          <table:table-cell office:value-type="string" table:style-name="ce41">
            <text:p>Reporting_period</text:p>
          </table:table-cell>
          <table:table-cell office:value-type="string" table:style-name="ce41">
            <text:p>Quarter</text:p>
          </table:table-cell>
          <table:table-cell office:value-type="string" table:style-name="ce41">
            <text:p>Year</text:p>
          </table:table-cell>
          <table:table-cell office:value-type="string" table:style-name="ce54">
            <text:p>Sector</text:p>
          </table:table-cell>
          <table:table-cell office:value-type="string" table:style-name="ce54">
            <text:p>Supplier_type</text:p>
          </table:table-cell>
          <table:table-cell office:value-type="string" table:style-name="ce54">
            <text:p>Fuel</text:p>
          </table:table-cell>
          <table:table-cell office:value-type="string" table:style-name="ce54">
            <text:p>Meter_type</text:p>
          </table:table-cell>
          <table:table-cell office:value-type="string" table:style-name="ce54">
            <text:p>Meter_mode</text:p>
          </table:table-cell>
          <table:table-cell office:value-type="string" table:style-name="ce54">
            <text:p>Meters_operating</text:p>
          </table:table-cell>
          <table:table-cell office:value-type="string" table:style-name="ce41">
            <text:p>Notes</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28977" table:style-name="ce101">
            <text:p>1,228,977</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31690" table:style-name="ce101">
            <text:p>231,690</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951080" table:style-name="ce101">
            <text:p>951,080</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6886" table:style-name="ce101">
            <text:p>206,886</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38111" table:style-name="ce33">
            <text:p>238,111</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149458" table:style-name="ce33">
            <text:p>149,458</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88626" table:style-name="ce33">
            <text:p>188,626</text:p>
          </table:table-cell>
          <table:table-cell office:value-type="string" table:style-name="ce95">
            <text:p>[Note 2]</text:p>
          </table:table-cell>
          <table:table-cell table:number-columns-repeated="16374"/>
        </table:table-row>
        <table:table-row table:style-name="ro12">
          <table:table-cell office:value-type="float" office:value="2015" table:style-name="ce88">
            <text:p>2015</text:p>
          </table:table-cell>
          <table:table-cell table:style-name="ce1"/>
          <table:table-cell office:value-type="float" office:value="2015" table:style-name="ce88">
            <text:p>201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135496" table:style-name="ce33">
            <text:p>135,496</text:p>
          </table:table-cell>
          <table:table-cell office:value-type="string" table:style-name="ce95">
            <text:p>[Note 2]</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222055" table:style-name="ce101">
            <text:p>1,222,055</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48272" table:style-name="ce101">
            <text:p>48,272</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937603" table:style-name="ce101">
            <text:p>937,603</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35420" table:style-name="ce101">
            <text:p>35,420</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35647" table:style-name="ce33">
            <text:p>235,647</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184690" table:style-name="ce33">
            <text:p>184,690</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89838" table:style-name="ce33">
            <text:p>189,838</text:p>
          </table:table-cell>
          <table:table-cell office:value-type="string" table:style-name="ce95">
            <text:p>[Notes 3, 4, 5]</text:p>
          </table:table-cell>
          <table:table-cell table:number-columns-repeated="16374"/>
        </table:table-row>
        <table:table-row table:style-name="ro12">
          <table:table-cell office:value-type="float" office:value="2016" table:style-name="ce88">
            <text:p>2016</text:p>
          </table:table-cell>
          <table:table-cell table:style-name="ce1"/>
          <table:table-cell office:value-type="float" office:value="2016" table:style-name="ce88">
            <text:p>2016</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155998" table:style-name="ce33">
            <text:p>155,998</text:p>
          </table:table-cell>
          <table:table-cell office:value-type="string" table:style-name="ce95">
            <text:p>[Notes 3, 4, 5]</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83830" table:style-name="ce101">
            <text:p>1,883,830</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23248" table:style-name="ce101">
            <text:p>123,248</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493479" table:style-name="ce101">
            <text:p>1,493,479</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89955" table:style-name="ce101">
            <text:p>89,955</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81932" table:style-name="ce33">
            <text:p>281,932</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227991" table:style-name="ce33">
            <text:p>227,991</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211909" table:style-name="ce33">
            <text:p>211,909</text:p>
          </table:table-cell>
          <table:table-cell office:value-type="string" table:style-name="ce95">
            <text:p>[Notes 6, 7]</text:p>
          </table:table-cell>
          <table:table-cell table:number-columns-repeated="16374"/>
        </table:table-row>
        <table:table-row table:style-name="ro12">
          <table:table-cell office:value-type="float" office:value="2017" table:style-name="ce88">
            <text:p>2017</text:p>
          </table:table-cell>
          <table:table-cell table:style-name="ce1"/>
          <table:table-cell office:value-type="float" office:value="2017" table:style-name="ce88">
            <text:p>2017</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195601" table:style-name="ce33">
            <text:p>195,601</text:p>
          </table:table-cell>
          <table:table-cell office:value-type="string" table:style-name="ce95">
            <text:p>[Notes 6, 7]</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05458" table:style-name="ce101">
            <text:p>1,705,458</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97500" table:style-name="ce101">
            <text:p>197,500</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1909" table:style-name="ce101">
            <text:p>161,909</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448016" table:style-name="ce101">
            <text:p>1,448,016</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55348" table:style-name="ce101">
            <text:p>155,348</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04158" table:style-name="ce101">
            <text:p>104,158</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259972" table:style-name="ce33">
            <text:p>259,972</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4782" table:style-name="ce33">
            <text:p>4,782</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256384" table:style-name="ce33">
            <text:p>256,384</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58330" table:style-name="ce33">
            <text:p>158,330</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846" table:style-name="ce96">
            <text:p>846</text:p>
          </table:table-cell>
          <table:table-cell office:value-type="string" table:style-name="ce95">
            <text:p>[Notes 8, 9, 10]</text:p>
          </table:table-cell>
          <table:table-cell table:number-columns-repeated="16374"/>
        </table:table-row>
        <table:table-row table:style-name="ro12">
          <table:table-cell office:value-type="float" office:value="2018" table:style-name="ce88">
            <text:p>2018</text:p>
          </table:table-cell>
          <table:table-cell table:style-name="ce1"/>
          <table:table-cell office:value-type="float" office:value="2018" table:style-name="ce88">
            <text:p>2018</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182453" table:style-name="ce96">
            <text:p>182,453</text:p>
          </table:table-cell>
          <table:table-cell office:value-type="string" table:style-name="ce95">
            <text:p>[Notes 8, 9, 10]</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76819" table:style-name="ce101">
            <text:p>1,376,819</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65459" table:style-name="ce101">
            <text:p>265,459</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287648" table:style-name="ce101">
            <text:p>287,648</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07004" table:style-name="ce101">
            <text:p>1,207,004</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03832" table:style-name="ce101">
            <text:p>203,832</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95792" table:style-name="ce101">
            <text:p>195,792</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148086" table:style-name="ce33">
            <text:p>148,086</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37918" table:style-name="ce33">
            <text:p>137,918</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4708" table:style-name="ce33">
            <text:p>4,708</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9"/>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162293" table:style-name="ce96">
            <text:p>162,293</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2380" table:style-name="ce33">
            <text:p>122,380</text:p>
          </table:table-cell>
          <table:table-cell office:value-type="string" table:style-name="ce95">
            <text:p>[Notes 11, 12, 13]</text:p>
          </table:table-cell>
          <table:table-cell table:number-columns-repeated="16374"/>
        </table:table-row>
        <table:table-row table:style-name="ro12">
          <table:table-cell office:value-type="float" office:value="2019" table:style-name="ce88">
            <text:p>2019</text:p>
          </table:table-cell>
          <table:table-cell table:style-name="ce1"/>
          <table:table-cell office:value-type="float" office:value="2019" table:style-name="ce88">
            <text:p>2019</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684" table:style-name="ce96">
            <text:p>684</text:p>
          </table:table-cell>
          <table:table-cell office:value-type="string" table:style-name="ce95">
            <text:p>[Notes 11, 12, 13]</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191903" table:style-name="ce101">
            <text:p>1,191,903</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05328" table:style-name="ce101">
            <text:p>305,328</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32870" table:style-name="ce101">
            <text:p>332,870</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000539" table:style-name="ce101">
            <text:p>1,000,539</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16165" table:style-name="ce101">
            <text:p>216,165</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37495" table:style-name="ce101">
            <text:p>237,495</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 and Advanced</text:p>
          </table:table-cell>
          <table:table-cell table:style-name="ce1"/>
          <table:table-cell office:value-type="float" office:value="195384" table:style-name="ce33">
            <text:p>195,384</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4932" table:style-name="ce33">
            <text:p>154,932</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7481" table:style-name="ce33">
            <text:p>7,481</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9"/>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 and Advanced</text:p>
          </table:table-cell>
          <table:table-cell table:style-name="ce1"/>
          <table:table-cell office:value-type="float" office:value="213387" table:style-name="ce33">
            <text:p>213,387</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46951" table:style-name="ce33">
            <text:p>146,951</text:p>
          </table:table-cell>
          <table:table-cell office:value-type="string" table:style-name="ce95">
            <text:p>[Notes 14, 17, 18, 19]</text:p>
          </table:table-cell>
          <table:table-cell table:number-columns-repeated="16374"/>
        </table:table-row>
        <table:table-row table:style-name="ro12">
          <table:table-cell office:value-type="float" office:value="2020" table:style-name="ce88">
            <text:p>2020</text:p>
          </table:table-cell>
          <table:table-cell table:style-name="ce1"/>
          <table:table-cell office:value-type="float" office:value="2020" table:style-name="ce88">
            <text:p>2020</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229" table:style-name="ce33">
            <text:p>2,229</text:p>
          </table:table-cell>
          <table:table-cell office:value-type="string" table:style-name="ce95">
            <text:p>[Notes 14, 17, 18, 19]</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68501" table:style-name="ce101">
            <text:p>168,501</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1530" table:style-name="ce101">
            <text:p>91,530</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1515" table:style-name="ce101">
            <text:p>31,515</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6712" table:style-name="ce101">
            <text:p>126,712</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45273" table:style-name="ce101">
            <text:p>45,273</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5342" table:style-name="ce101">
            <text:p>25,342</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197058" table:style-name="ce33">
            <text:p>197,058</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79372" table:style-name="ce33">
            <text:p>179,372</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31685" table:style-name="ce33">
            <text:p>31,685</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8037" table:style-name="ce33">
            <text:p>8,037</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Advanced</text:p>
          </table:table-cell>
          <table:table-cell table:style-name="ce1"/>
          <table:table-cell office:value-type="float" office:value="213963" table:style-name="ce33">
            <text:p>213,963</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6583" table:style-name="ce33">
            <text:p>126,583</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451" table:style-name="ce33">
            <text:p>2,451</text:p>
          </table:table-cell>
          <table:table-cell office:value-type="string" table:style-name="ce95">
            <text:p>[Notes 21, 22, 23]</text:p>
          </table:table-cell>
          <table:table-cell table:number-columns-repeated="16374"/>
        </table:table-row>
        <table:table-row table:style-name="ro12">
          <table:table-cell office:value-type="float" office:value="2021" table:style-name="ce88">
            <text:p>2021</text:p>
          </table:table-cell>
          <table:table-cell table:style-name="ce1"/>
          <table:table-cell office:value-type="float" office:value="2021" table:style-name="ce88">
            <text:p>2021</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748" table:style-name="ce33">
            <text:p>1,748</text:p>
          </table:table-cell>
          <table:table-cell office:value-type="string" table:style-name="ce90">
            <text:p>[Notes 21, 22, 23]</text:p>
          </table:table-cell>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2654" table:style-name="ce102">
            <text:p>152,654</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0272" table:style-name="ce102">
            <text:p>140,272</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3027" table:style-name="ce102">
            <text:p>13,027</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10802" table:style-name="ce102">
            <text:p>110,802</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80792" table:style-name="ce102">
            <text:p>80,792</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7654" table:style-name="ce102">
            <text:p>7,654</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214811" table:style-name="ce33">
            <text:p>214,811</text:p>
          </table:table-cell>
          <table:table-cell table:style-name="ce19"/>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98272" table:style-name="ce33">
            <text:p>198,272</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53275" table:style-name="ce33">
            <text:p>53,275</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9157" table:style-name="ce33">
            <text:p>9,157</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Advanced</text:p>
          </table:table-cell>
          <table:table-cell table:style-name="ce1"/>
          <table:table-cell office:value-type="float" office:value="211275" table:style-name="ce33">
            <text:p>211,275</text:p>
          </table:table-cell>
          <table:table-cell table:style-name="ce19"/>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3128" table:style-name="ce33">
            <text:p>123,128</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6818" table:style-name="ce33">
            <text:p>6,818</text:p>
          </table:table-cell>
          <table:table-cell table:style-name="ce98"/>
          <table:table-cell table:number-columns-repeated="16374"/>
        </table:table-row>
        <table:table-row table:style-name="ro12">
          <table:table-cell office:value-type="float" office:value="2022" table:style-name="ce100">
            <text:p>2022</text:p>
          </table:table-cell>
          <table:table-cell table:style-name="ce1"/>
          <table:table-cell office:value-type="float" office:value="2022" table:style-name="ce100">
            <text:p>2022</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042" table:style-name="ce33">
            <text:p>2,042</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43196" table:style-name="ce102">
            <text:p>143,196</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61171" table:style-name="ce102">
            <text:p>161,171</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3718" table:style-name="ce102">
            <text:p>33,718</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08673" table:style-name="ce102">
            <text:p>108,673</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86749" table:style-name="ce102">
            <text:p>86,749</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8831" table:style-name="ce102">
            <text:p>18,831</text:p>
          </table:table-cell>
          <table:table-cell table:style-name="ce98"/>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245476" table:style-name="ce33">
            <text:p>245,476</text:p>
          </table:table-cell>
          <table:table-cell table:style-name="ce19"/>
          <table:table-cell table:number-columns-repeated="16374"/>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96674" table:style-name="ce33">
            <text:p>196,674</text:p>
          </table:table-cell>
          <table:table-cell table:style-name="ce98"/>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94498" table:style-name="ce33">
            <text:p>94,498</text:p>
          </table:table-cell>
          <table:table-cell table:style-name="ce98"/>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5602" table:style-name="ce33">
            <text:p>15,602</text:p>
          </table:table-cell>
          <table:table-cell table:style-name="ce98"/>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Advanced</text:p>
          </table:table-cell>
          <table:table-cell table:style-name="ce1"/>
          <table:table-cell office:value-type="float" office:value="235608" table:style-name="ce33">
            <text:p>235,608</text:p>
          </table:table-cell>
          <table:table-cell table:style-name="ce19"/>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6782" table:style-name="ce33">
            <text:p>126,782</text:p>
          </table:table-cell>
          <table:table-cell table:style-name="ce98"/>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1535" table:style-name="ce33">
            <text:p>11,535</text:p>
          </table:table-cell>
          <table:table-cell table:style-name="ce98"/>
          <table:table-cell table:number-columns-repeated="16374" table:style-name="ce1"/>
        </table:table-row>
        <table:table-row table:style-name="ro12">
          <table:table-cell office:value-type="float" office:value="2023" table:style-name="ce100">
            <text:p>2023</text:p>
          </table:table-cell>
          <table:table-cell table:style-name="ce1"/>
          <table:table-cell office:value-type="float" office:value="2023" table:style-name="ce100">
            <text:p>2023</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6775" table:style-name="ce33">
            <text:p>6,775</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50525" table:style-name="ce102">
            <text:p>150,525</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47914" table:style-name="ce102">
            <text:p>247,914</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34422" table:style-name="ce102">
            <text:p>34,422</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17717" table:style-name="ce102">
            <text:p>117,717</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127190" table:style-name="ce102">
            <text:p>127,190</text:p>
          </table:table-cell>
          <table:table-cell table:style-name="ce98"/>
          <table:table-cell table:style-name="ce33"/>
          <table:table-cell table:style-name="ce94"/>
          <table:table-cell table:number-columns-repeated="16372"/>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25456" table:style-name="ce102">
            <text:p>25,456</text:p>
          </table:table-cell>
          <table:table-cell table:style-name="ce98"/>
          <table:table-cell table:style-name="ce1"/>
          <table:table-cell table:style-name="ce94"/>
          <table:table-cell table:number-columns-repeated="16372"/>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263356" table:style-name="ce33">
            <text:p>263,356</text:p>
          </table:table-cell>
          <table:table-cell table:style-name="ce19"/>
          <table:table-cell table:style-name="ce1"/>
          <table:table-cell table:style-name="ce94"/>
          <table:table-cell table:number-columns-repeated="16372"/>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97401" table:style-name="ce33">
            <text:p>197,401</text:p>
          </table:table-cell>
          <table:table-cell table:style-name="ce98"/>
          <table:table-cell table:style-name="ce33"/>
          <table:table-cell table:number-columns-repeated="16373"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62527" table:style-name="ce33">
            <text:p>162,527</text:p>
          </table:table-cell>
          <table:table-cell table:style-name="ce98"/>
          <table:table-cell table:style-name="ce1"/>
          <table:table-cell table:style-name="ce33"/>
          <table:table-cell table:number-columns-repeated="16372"/>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6149" table:style-name="ce33">
            <text:p>16,149</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Advanced</text:p>
          </table:table-cell>
          <table:table-cell table:style-name="ce1"/>
          <table:table-cell office:value-type="float" office:value="242711" table:style-name="ce33">
            <text:p>242,711</text:p>
          </table:table-cell>
          <table:table-cell table:style-name="ce19"/>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31159" table:style-name="ce33">
            <text:p>131,159</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2486" table:style-name="ce33">
            <text:p>22,486</text:p>
          </table:table-cell>
          <table:table-cell table:style-name="ce98"/>
          <table:table-cell table:number-columns-repeated="16374" table:style-name="ce1"/>
        </table:table-row>
        <table:table-row table:style-name="ro12">
          <table:table-cell office:value-type="float" office:value="2024" table:style-name="ce100">
            <text:p>2024</text:p>
          </table:table-cell>
          <table:table-cell table:style-name="ce1"/>
          <table:table-cell office:value-type="float" office:value="2024" table:style-name="ce100">
            <text:p>2024</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6731" table:style-name="ce33">
            <text:p>6,731</text:p>
          </table:table-cell>
          <table:table-cell table:style-name="ce98"/>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65532" table:style-name="ce33">
            <text:p>65,532</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146668" table:style-name="ce33">
            <text:p>146,668</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2489" table:style-name="ce33">
            <text:p>12,489</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53248" table:style-name="ce33">
            <text:p>53,248</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74523" table:style-name="ce33">
            <text:p>74,523</text:p>
          </table:table-cell>
          <table:table-cell office:value-type="string" table:style-name="ce19">
            <text:p>[Note 26]</text:p>
          </table:table-cell>
          <table:table-cell table:number-columns-repeated="2" table:style-name="ce1"/>
          <table:table-cell table:style-name="ce33"/>
          <table:table-cell table:number-columns-repeated="1637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12195" table:style-name="ce33">
            <text:p>12,195</text:p>
          </table:table-cell>
          <table:table-cell office:value-type="string" table:style-name="ce19">
            <text:p>[Note 26]</text:p>
          </table:table-cell>
          <table:table-cell table:number-columns-repeated="2" table:style-name="ce1"/>
          <table:table-cell table:style-name="ce33"/>
          <table:table-cell table:number-columns-repeated="1637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Advanced</text:p>
          </table:table-cell>
          <table:table-cell table:style-name="ce1"/>
          <table:table-cell office:value-type="float" office:value="275511" table:style-name="ce33">
            <text:p>275,511</text:p>
          </table:table-cell>
          <table:table-cell office:value-type="string" table:style-name="ce19">
            <text:p>[Note 26]</text:p>
          </table:table-cell>
          <table:table-cell table:number-columns-repeated="2" table:style-name="ce1"/>
          <table:table-cell table:style-name="ce33"/>
          <table:table-cell table:number-columns-repeated="1637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Non-smart</text:p>
          </table:table-cell>
          <table:table-cell table:style-name="ce1"/>
          <table:table-cell office:value-type="float" office:value="186631" table:style-name="ce33">
            <text:p>186,631</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Smart mode</text:p>
          </table:table-cell>
          <table:table-cell office:value-type="float" office:value="202234" table:style-name="ce33">
            <text:p>202,234</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Electricity</text:p>
          </table:table-cell>
          <table:table-cell office:value-type="string" table:style-name="ce1">
            <text:p>Smart</text:p>
          </table:table-cell>
          <table:table-cell office:value-type="string" table:style-name="ce1">
            <text:p>Traditional mode</text:p>
          </table:table-cell>
          <table:table-cell office:value-type="float" office:value="18451" table:style-name="ce33">
            <text:p>18,451</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Advanced</text:p>
          </table:table-cell>
          <table:table-cell table:style-name="ce1"/>
          <table:table-cell office:value-type="float" office:value="244569" table:style-name="ce33">
            <text:p>244,569</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Non-smart</text:p>
          </table:table-cell>
          <table:table-cell table:style-name="ce1"/>
          <table:table-cell office:value-type="float" office:value="122243" table:style-name="ce33">
            <text:p>122,243</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Smart mode</text:p>
          </table:table-cell>
          <table:table-cell office:value-type="float" office:value="29810" table:style-name="ce33">
            <text:p>29,810</text:p>
          </table:table-cell>
          <table:table-cell office:value-type="string" table:style-name="ce19">
            <text:p>[Note 26]</text:p>
          </table:table-cell>
          <table:table-cell table:number-columns-repeated="16374" table:style-name="ce1"/>
        </table:table-row>
        <table:table-row table:style-name="ro12">
          <table:table-cell office:value-type="float" office:value="2025" table:style-name="ce19">
            <text:p>2025</text:p>
          </table:table-cell>
          <table:table-cell table:style-name="ce1"/>
          <table:table-cell office:value-type="float" office:value="2025" table:style-name="ce19">
            <text:p>2025</text:p>
          </table:table-cell>
          <table:table-cell office:value-type="string" table:style-name="ce1">
            <text:p>Non-domestic</text:p>
          </table:table-cell>
          <table:table-cell office:value-type="string" table:style-name="ce1">
            <text:p>Small</text:p>
          </table:table-cell>
          <table:table-cell office:value-type="string" table:style-name="ce1">
            <text:p>Gas</text:p>
          </table:table-cell>
          <table:table-cell office:value-type="string" table:style-name="ce1">
            <text:p>Smart</text:p>
          </table:table-cell>
          <table:table-cell office:value-type="string" table:style-name="ce1">
            <text:p>Traditional mode</text:p>
          </table:table-cell>
          <table:table-cell office:value-type="float" office:value="8421" table:style-name="ce33">
            <text:p>8,421</text:p>
          </table:table-cell>
          <table:table-cell office:value-type="string" table:style-name="ce19">
            <text:p>[Note 26]</text:p>
          </table:table-cell>
          <table:table-cell table:number-columns-repeated="16374" table:style-name="ce1"/>
        </table:table-row>
        <table:table-row table:number-rows-repeated="3" table:style-name="ro12">
          <table:table-cell table:number-columns-repeated="3" table:style-name="ce19"/>
          <table:table-cell table:number-columns-repeated="5" table:style-name="ce1"/>
          <table:table-cell table:style-name="ce33"/>
          <table:table-cell table:style-name="ce19"/>
          <table:table-cell table:number-columns-repeated="16374" table:style-name="ce1"/>
        </table:table-row>
        <table:table-row table:style-name="ro12">
          <table:table-cell table:number-columns-repeated="3" table:style-name="ce19"/>
          <table:table-cell table:number-columns-repeated="5" table:style-name="ce1"/>
          <table:table-cell table:style-name="ce33"/>
          <table:table-cell table:style-name="ce19"/>
          <table:table-cell table:style-name="ce33"/>
          <table:table-cell table:number-columns-repeated="16373"/>
        </table:table-row>
        <table:table-row table:style-name="ro12">
          <table:table-cell table:style-name="ce1"/>
          <table:table-cell table:number-columns-repeated="2" table:style-name="ce19"/>
          <table:table-cell table:number-columns-repeated="6" table:style-name="ce1"/>
          <table:table-cell table:style-name="ce19"/>
          <table:table-cell table:style-name="ce33"/>
          <table:table-cell table:number-columns-repeated="16373"/>
        </table:table-row>
        <table:table-row table:number-rows-repeated="1048440" table:style-name="ro12">
          <table:table-cell table:number-columns-repeated="16384"/>
        </table:table-row>
      </table:table>
      <table:named-expressions>
        <table:named-expression table:name="Bluesky_jobs_wage_premium" table:expression="of:=[.#REF!]" table:base-cell-address="Cover_Sheet.$A$1"/>
        <table:named-expression table:name="Bluesky_safe_wage" table:expression="of:=[.#REF!]" table:base-cell-address="Cover_Sheet.$A$1"/>
        <table:named-expression table:name="Cloud_jobs_wage_premium" table:expression="of:=[.#REF!]" table:base-cell-address="Cover_Sheet.$A$1"/>
        <table:named-expression table:name="Cloud_safe_wage" table:expression="of:=[.#REF!]" table:base-cell-address="Cover_Sheet.$A$1"/>
        <table:named-expression table:name="Cloud_safeguarded_jobs" table:expression="of:=[.#REF!]" table:base-cell-address="Cover_Sheet.$A$1"/>
        <table:named-expression table:name="Depreciation_rate" table:expression="of:=[.#REF!]" table:base-cell-address="Cover_Sheet.$A$1"/>
        <table:named-expression table:name="Discount_rate" table:expression="of:=[.#REF!]" table:base-cell-address="Cover_Sheet.$A$1"/>
        <table:named-expression table:name="Domestic_Results" table:expression="of:=[.#REF!]" table:base-cell-address="Cover_Sheet.$A$1"/>
        <table:named-expression table:name="Fixed_Bluesky_jobs" table:expression="of:=[.#REF!]" table:base-cell-address="Cover_Sheet.$A$1"/>
        <table:named-expression table:name="GDP_def_index" table:expression="of:=[.#REF!]" table:base-cell-address="Cover_Sheet.$A$1"/>
        <table:named-expression table:name="GDP_def_year" table:expression="of:=[.#REF!]" table:base-cell-address="Cover_Sheet.$A$1"/>
        <table:named-expression table:name="High_scenario_probability" table:expression="of:=[.#REF!]" table:base-cell-address="Cover_Sheet.$A$1"/>
        <table:named-expression table:name="Low_scenario_probability" table:expression="of:=[.#REF!]" table:base-cell-address="Cover_Sheet.$A$1"/>
        <table:named-expression table:name="Maximum_aerospace_wage" table:expression="of:=[.#REF!]" table:base-cell-address="Cover_Sheet.$A$1"/>
        <table:named-expression table:name="Millions_to_pounds" table:expression="of:=[.#REF!]" table:base-cell-address="Cover_Sheet.$A$1"/>
        <table:named-expression table:name="Minimum_aerospace_wage" table:expression="of:=[.#REF!]" table:base-cell-address="Cover_Sheet.$A$1"/>
        <table:named-expression table:name="Pension_uplift" table:expression="of:=[.#REF!]" table:base-cell-address="Cover_Sheet.$A$1"/>
        <table:named-expression table:name="Postcode_Outcode_Results" table:expression="of:=[.#REF!]" table:base-cell-address="Cover_Sheet.$A$1"/>
        <table:named-expression table:name="Present_value_base_year" table:expression="of:=[.#REF!]" table:base-cell-address="Cover_Sheet.$A$1"/>
        <table:named-expression table:name="Price_base_year" table:expression="of:=[.#REF!]" table:base-cell-address="Cover_Sheet.$A$1"/>
        <table:named-expression table:name="Product_market_displacement" table:expression="of:=[.#REF!]" table:base-cell-address="Cover_Sheet.$A$1"/>
        <table:named-expression table:name="R_D_spend_per_year" table:expression="of:=[.#REF!]" table:base-cell-address="Cover_Sheet.$A$1"/>
        <table:named-expression table:name="R_D_spillover_rate" table:expression="of:=[.#REF!]" table:base-cell-address="Cover_Sheet.$A$1"/>
        <table:named-expression table:name="SSD_Results" table:expression="of:=[.#REF!]" table:base-cell-address="Cover_Sheet.$A$1"/>
        <table:named-expression table:name="Sub_of_investment" table:expression="of:=[.#REF!]" table:base-cell-address="Cover_Sheet.$A$1"/>
        <table:named-expression table:name="Unadjusted_R_D_spend" table:expression="of:=[.#REF!]" table:base-cell-address="Cover_Sheet.$A$1"/>
        <table:named-expression table:name="Variable_Bluesky_jobs" table:expression="of:=[.#REF!]" table:base-cell-address="Cover_Sheet.$A$1"/>
        <table:named-expression table:name="Wage_premium_at_maximum" table:expression="of:=[.#REF!]" table:base-cell-address="Cover_Sheet.$A$1"/>
        <table:named-expression table:name="Wage_premium_at_minimum_wage" table:expression="of:=[.#REF!]" table:base-cell-address="Cover_Sheet.$A$1"/>
        <table:named-expression table:name="Wage_premium_base_year" table:expression="of:=[.#REF!]" table:base-cell-address="Cover_Sheet.$A$1"/>
      </table:named-expressions>
      <table:database-ranges>
        <table:database-range table:target-range-address="Contents.A5:Contents.B16" table:name="Table2"/>
        <table:database-range table:target-range-address="Data_Dictionary.A6:Data_Dictionary.B27" table:name="Table7"/>
        <table:database-range table:target-range-address="Notes.A5:Notes.B32" table:name="Notes"/>
        <table:database-range table:target-range-address="Table_1.A8:Table_1.D65" table:name="Table3"/>
        <table:database-range table:target-range-address="Table_2.A8:Table_2.E64" table:name="Table4"/>
        <table:database-range table:target-range-address="Table_3.A8:Table_3.F65" table:name="Table5"/>
        <table:database-range table:target-range-address="Table_4.A8:Table_4.E64" table:name="Table6"/>
        <table:database-range table:target-range-address="Data_Dictionary.A7:Data_Dictionary.B31" table:contains-header="false">
          <table:sort>
            <table:sort-by table:field-number="0"/>
          </table:sort>
        </table:database-range>
        <table:database-range table:target-range-address="LargeSupplier_Installs.A1:LargeSupplier_Installs.J431" table:display-filter-buttons="true"/>
        <table:database-range table:target-range-address="LargeSupplier_Operating.A1:LargeSupplier_Operating.J685" table:display-filter-buttons="true"/>
        <table:database-range table:target-range-address="SmallSupplier_Installs.A1:SmallSupplier_Installs.J82" table:display-filter-buttons="true"/>
        <table:database-range table:target-range-address="SmallSupplier_Operating.A1:SmallSupplier_Operating.J13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number number:decimal-places="0" number:min-decimal-places="0" number:min-integer-digits="0" number:grouping="true"/>
    </number:number-style>
    <number:number-style style:name="N36">
      <number:number number:decimal-places="0" number:min-decimal-places="0" number:min-integer-digits="1"/>
      <style:map style:condition="value()&gt;=0" style:apply-style-name="N36P0"/>
    </number:number-style>
    <number:number-style style:name="N37">
      <number:number number:decimal-places="0" number:min-decimal-places="0" number:min-integer-digits="1" number:grouping="true">
        <number:embedded-text number:position="0">  </number:embedded-text>
      </number:number>
    </number:number-style>
    <number:number-style style:name="N38">
      <number:number number:decimal-places="0" number:min-decimal-places="0" number:min-integer-digits="1" number:grouping="true">
        <number:embedded-text number:position="0">   </number:embedded-text>
      </number:number>
    </number:number-style>
    <number:number-style style:name="N39P0" number:language="en" number:country="US">
      <number:number number:decimal-places="14" number:min-decimal-places="14" number:min-integer-digits="1" number:grouping="true"/>
    </number:number-style>
    <number:number-style style:name="N39">
      <number:text>(</number:text>
      <number:number number:decimal-places="14" number:min-decimal-places="14" number:min-integer-digits="1" number:grouping="true"/>
      <number:text>)</number:text>
      <style:map style:condition="value()&gt;=0" style:apply-style-name="N39P0"/>
    </number:number-style>
    <number:currency-style style:name="N40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0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0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percentage-style style:name="N41">
      <number:number number:decimal-places="1" number:min-decimal-places="1" number:min-integer-digits="1"/>
      <number:text>%</number:text>
    </number:percentage-style>
    <style:style style:name="Comma_32_10" style:display-name="Comma 10" style:family="table-cell" style:data-style-name="N35">
      <style:table-cell-properties style:vertical-align="automatic" fo:background-color="transparent"/>
      <style:text-properties fo:color="#000000" fo:font-size="10pt" style:font-size-asian="10pt" style:font-size-complex="10pt"/>
    </style:style>
    <style:style style:name="Comma_32_10_32_2" style:display-name="Comma 10 2" style:family="table-cell" style:data-style-name="N35">
      <style:table-cell-properties style:vertical-align="automatic" fo:background-color="transparent"/>
      <style:text-properties fo:color="#000000" fo:font-size="10pt" style:font-size-asian="10pt" style:font-size-complex="10pt"/>
    </style:style>
    <style:style style:name="Comma_32_10_32_2_32_2" style:display-name="Comma 10 2 2" style:family="table-cell" style:data-style-name="N35">
      <style:table-cell-properties style:vertical-align="automatic" fo:background-color="transparent"/>
      <style:text-properties fo:color="#000000" fo:font-size="10pt" style:font-size-asian="10pt" style:font-size-complex="10pt"/>
    </style:style>
    <style:style style:name="Comma_32_10_32_3" style:display-name="Comma 10 3" style:family="table-cell" style:data-style-name="N35">
      <style:table-cell-properties style:vertical-align="automatic" fo:background-color="transparent"/>
      <style:text-properties fo:color="#000000" fo:font-size="10pt" style:font-size-asian="10pt" style:font-size-complex="10pt"/>
    </style:style>
    <style:style style:name="Comma_32_2" style:display-name="Comma 2" style:family="table-cell" style:data-style-name="N35">
      <style:table-cell-properties style:vertical-align="automatic" fo:background-color="transparent"/>
      <style:text-properties fo:font-size="10pt" style:font-size-asian="10pt" style:font-size-complex="10pt"/>
    </style:style>
    <style:style style:name="Comma_32_2_32_2" style:display-name="Comma 2 2" style:family="table-cell" style:data-style-name="N35">
      <style:table-cell-properties style:vertical-align="automatic" fo:background-color="transparent"/>
      <style:text-properties fo:font-size="10pt" style:font-size-asian="10pt" style:font-size-complex="10pt"/>
    </style:style>
    <style:style style:name="Comma_32_2_32_2_32_2" style:display-name="Comma 2 2 2" style:family="table-cell" style:data-style-name="N35">
      <style:table-cell-properties style:vertical-align="automatic" fo:background-color="transparent"/>
      <style:text-properties fo:font-size="10pt" style:font-size-asian="10pt" style:font-size-complex="10pt"/>
    </style:style>
    <style:style style:name="Comma_32_2_32_2_32_2_32_2" style:display-name="Comma 2 2 2 2" style:family="table-cell" style:data-style-name="N35">
      <style:table-cell-properties style:vertical-align="automatic" fo:background-color="transparent"/>
      <style:text-properties fo:font-size="10pt" style:font-size-asian="10pt" style:font-size-complex="10pt"/>
    </style:style>
    <style:style style:name="Comma_32_2_32_2_32_3" style:display-name="Comma 2 2 3" style:family="table-cell" style:data-style-name="N35">
      <style:table-cell-properties style:vertical-align="automatic" fo:background-color="transparent"/>
      <style:text-properties fo:font-size="10pt" style:font-size-asian="10pt" style:font-size-complex="10pt"/>
    </style:style>
    <style:style style:name="Comma_32_2_32_3" style:display-name="Comma 2 3" style:family="table-cell" style:data-style-name="N35">
      <style:table-cell-properties style:vertical-align="automatic" fo:background-color="transparent"/>
      <style:text-properties fo:font-size="10pt" style:font-size-asian="10pt" style:font-size-complex="10pt"/>
    </style:style>
    <style:style style:name="Comma_32_2_32_3_32_2" style:display-name="Comma 2 3 2" style:family="table-cell" style:data-style-name="N35">
      <style:table-cell-properties style:vertical-align="automatic" fo:background-color="transparent"/>
      <style:text-properties fo:font-size="10pt" style:font-size-asian="10pt" style:font-size-complex="10pt"/>
    </style:style>
    <style:style style:name="Comma_32_2_32_4" style:display-name="Comma 2 4" style:family="table-cell" style:data-style-name="N35">
      <style:table-cell-properties style:vertical-align="automatic" fo:background-color="transparent"/>
      <style:text-properties fo:font-size="10pt" style:font-size-asian="10pt" style:font-size-complex="10pt"/>
    </style:style>
    <style:style style:name="Comma_32_3" style:display-name="Comma 3" style:family="table-cell" style:data-style-name="N35">
      <style:table-cell-properties style:vertical-align="automatic" fo:background-color="transparent"/>
    </style:style>
    <style:style style:name="Comma_32_3_32_2" style:display-name="Comma 3 2" style:family="table-cell" style:data-style-name="N35">
      <style:table-cell-properties style:vertical-align="automatic" fo:background-color="transparent"/>
    </style:style>
    <style:style style:name="Comma_32_3_32_2_32_2" style:display-name="Comma 3 2 2" style:family="table-cell" style:data-style-name="N35">
      <style:table-cell-properties style:vertical-align="automatic" fo:background-color="transparent"/>
    </style:style>
    <style:style style:name="Comma_32_3_32_3" style:display-name="Comma 3 3" style:family="table-cell" style:data-style-name="N35">
      <style:table-cell-properties style:vertical-align="automatic" fo:background-color="transparent"/>
    </style:style>
    <style:style style:name="Comma_32_4" style:display-name="Comma 4" style:family="table-cell" style:data-style-name="N35">
      <style:table-cell-properties style:vertical-align="automatic" fo:background-color="transparent"/>
    </style:style>
    <style:style style:name="Comma_32_4_32_2" style:display-name="Comma 4 2" style:family="table-cell" style:data-style-name="N35">
      <style:table-cell-properties style:vertical-align="automatic" fo:background-color="transparent"/>
    </style:style>
    <style:style style:name="Comma_32_4_32_2_32_2" style:display-name="Comma 4 2 2" style:family="table-cell" style:data-style-name="N35">
      <style:table-cell-properties style:vertical-align="automatic" fo:background-color="transparent"/>
    </style:style>
    <style:style style:name="Comma_32_4_32_3" style:display-name="Comma 4 3" style:family="table-cell" style:data-style-name="N35">
      <style:table-cell-properties style:vertical-align="automatic" fo:background-color="transparent"/>
    </style:style>
    <style:style style:name="Comma_32_5" style:display-name="Comma 5" style:family="table-cell" style:data-style-name="N35">
      <style:table-cell-properties style:vertical-align="automatic" fo:background-color="transparent"/>
    </style:style>
    <style:style style:name="Comma_32_5_32_2" style:display-name="Comma 5 2" style:family="table-cell" style:data-style-name="N35">
      <style:table-cell-properties style:vertical-align="automatic" fo:background-color="transparent"/>
    </style:style>
    <style:style style:name="Comma_32_6" style:display-name="Comma 6" style:family="table-cell" style:data-style-name="N35">
      <style:table-cell-properties style:vertical-align="automatic" fo:background-color="transparent"/>
      <style:text-properties fo:color="#000000" fo:font-size="10pt" style:font-size-asian="10pt" style:font-size-complex="10pt"/>
    </style:style>
    <style:style style:name="Comma_32_6_32_2" style:display-name="Comma 6 2" style:family="table-cell" style:data-style-name="N35">
      <style:table-cell-properties style:vertical-align="automatic" fo:background-color="transparent"/>
      <style:text-properties fo:color="#000000" fo:font-size="10pt" style:font-size-asian="10pt" style:font-size-complex="10pt"/>
    </style:style>
    <style:style style:name="Comma_32_6_32_2_32_2" style:display-name="Comma 6 2 2" style:family="table-cell" style:data-style-name="N35">
      <style:table-cell-properties style:vertical-align="automatic" fo:background-color="transparent"/>
      <style:text-properties fo:color="#000000" fo:font-size="10pt" style:font-size-asian="10pt" style:font-size-complex="10pt"/>
    </style:style>
    <style:style style:name="Comma_32_6_32_3" style:display-name="Comma 6 3" style:family="table-cell" style:data-style-name="N35">
      <style:table-cell-properties style:vertical-align="automatic" fo:background-color="transparent"/>
      <style:text-properties fo:color="#000000" fo:font-size="10pt" style:font-size-asian="10pt" style:font-size-complex="10pt"/>
    </style:style>
    <style:style style:name="Comma_32_7" style:display-name="Comma 7" style:family="table-cell" style:data-style-name="N35">
      <style:table-cell-properties style:vertical-align="automatic" fo:background-color="transparent"/>
    </style:style>
    <style:style style:name="Comma_32_7_32_2" style:display-name="Comma 7 2" style:family="table-cell" style:data-style-name="N35">
      <style:table-cell-properties style:vertical-align="automatic" fo:background-color="transparent"/>
    </style:style>
    <style:style style:name="Comma_32_8" style:display-name="Comma 8" style:family="table-cell" style:data-style-name="N35"/>
    <style:style style:name="Heading_32_1_32_2" style:display-name="Heading 1 2" style:family="table-cell" style:data-style-name="N0">
      <style:text-properties fo:color="#000000" fo:font-size="16pt" style:font-size-asian="16pt" style:font-size-complex="16pt" fo:font-weight="bold" style:font-weight-asian="bold" style:font-weight-complex="bold"/>
    </style:style>
    <style:style style:name="Heading_32_1_32_3" style:display-name="Heading 1 3" style:family="table-cell" style:data-style-name="N0">
      <style:table-cell-properties style:vertical-align="automatic" fo:background-color="transparent"/>
      <style:text-properties fo:color="#000000" fo:font-size="16pt" style:font-size-asian="16pt" style:font-size-complex="16pt" fo:font-weight="bold" style:font-weight-asian="bold" style:font-weight-complex="bold"/>
    </style:style>
    <style:style style:name="Heading_32_2_32_2" style:display-name="Heading 2 2" style:family="table-cell" style:data-style-name="N0">
      <style:text-properties fo:color="#000000" fo:font-size="12pt" style:font-size-asian="12pt" style:font-size-complex="12pt" fo:font-weight="bold" style:font-weight-asian="bold" style:font-weight-complex="bold"/>
    </style:style>
    <style:style style:name="Heading_32_2_32_3" style:display-name="Heading 2 3"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able-cell-properties style:vertical-align="top" fo:background-color="transparent" style:cell-protect="none"/>
      <style:text-properties fo:color="#0000FF" fo:font-size="12pt" style:font-size-asian="12pt" style:font-size-complex="12pt" style:text-underline-style="solid" style:text-underline-type="single"/>
    </style:style>
    <style:style style:name="Hyperlink_32_3" style:display-name="Hyperlink 3" style:family="table-cell" style:data-style-name="N0">
      <style:table-cell-properties style:vertical-align="top" fo:background-color="transparent" style:cell-protect="none"/>
      <style:text-properties fo:color="#0563C1" style:font-name="Calibri" style:font-name-asian="Calibri" style:font-name-complex="Calibri" style:text-underline-style="solid" style:text-underline-type="single"/>
    </style:style>
    <style:style style:name="Hyperlink_32_4" style:display-name="Hyperlink 4" style:family="table-cell" style:data-style-name="N0">
      <style:table-cell-properties style:vertical-align="automatic" fo:background-color="transparent"/>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0_32_2" style:display-name="Normal 10 2"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text-properties fo:color="#000000" fo:font-size="10pt" style:font-size-asian="10pt" style:font-size-complex="10pt"/>
    </style:style>
    <style:style style:name="Normal_32_12" style:display-name="Normal 12" style:family="table-cell" style:data-style-name="N0">
      <style:table-cell-properties style:vertical-align="automatic" fo:background-color="transparent"/>
      <style:text-properties fo:font-size="10pt" style:font-size-asian="10pt" style:font-size-complex="10pt"/>
    </style:style>
    <style:style style:name="Normal_32_13" style:display-name="Normal 13" style:family="table-cell" style:data-style-name="N0">
      <style:table-cell-properties style:vertical-align="automatic" fo:background-color="transparent"/>
      <style:text-properties fo:font-size="10pt" style:font-size-asian="10pt" style:font-size-complex="10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style style:name="Normal_32_2_32_10" style:display-name="Normal 2 10" style:family="table-cell" style:data-style-name="N0">
      <style:table-cell-properties style:vertical-align="automatic" fo:background-color="transparent"/>
      <style:text-properties fo:color="#000000" fo:font-size="10pt" style:font-size-asian="10pt" style:font-size-complex="10pt"/>
    </style:style>
    <style:style style:name="Normal_32_2_32_11" style:display-name="Normal 2 11" style:family="table-cell" style:data-style-name="N0">
      <style:table-cell-properties style:vertical-align="automatic" fo:background-color="transparent"/>
      <style:text-properties fo:color="#000000" fo:font-size="10pt" style:font-size-asian="10pt" style:font-size-complex="10pt"/>
    </style:style>
    <style:style style:name="Normal_32_2_32_12" style:display-name="Normal 2 12" style:family="table-cell" style:data-style-name="N0">
      <style:table-cell-properties style:vertical-align="automatic" fo:background-color="transparent"/>
      <style:text-properties fo:color="#000000" fo:font-size="10pt" style:font-size-asian="10pt" style:font-size-complex="10pt"/>
    </style:style>
    <style:style style:name="Normal_32_2_32_13" style:display-name="Normal 2 13" style:family="table-cell" style:data-style-name="N0">
      <style:table-cell-properties style:vertical-align="automatic" fo:background-color="transparent"/>
      <style:text-properties fo:color="#000000" fo:font-size="10pt" style:font-size-asian="10pt" style:font-size-complex="10pt"/>
    </style:style>
    <style:style style:name="Normal_32_2_32_14" style:display-name="Normal 2 14"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fo:color="#000000" fo:font-size="12pt" style:font-size-asian="12pt" style:font-size-complex="12pt"/>
    </style:style>
    <style:style style:name="Normal_32_2_32_2_32_2" style:display-name="Normal 2 2 2" style:family="table-cell" style:data-style-name="N0">
      <style:table-cell-properties style:vertical-align="automatic" fo:background-color="transparent"/>
      <style:text-properties fo:color="#000000"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fo:color="#000000"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000000" fo:font-size="10pt" style:font-size-asian="10pt" style:font-size-complex="10pt"/>
    </style:style>
    <style:style style:name="Normal_32_2_32_5" style:display-name="Normal 2 5" style:family="table-cell" style:data-style-name="N0">
      <style:table-cell-properties style:vertical-align="automatic" fo:background-color="transparent"/>
      <style:text-properties fo:color="#000000" fo:font-size="10pt" style:font-size-asian="10pt" style:font-size-complex="10pt"/>
    </style:style>
    <style:style style:name="Normal_32_2_32_6" style:display-name="Normal 2 6" style:family="table-cell" style:data-style-name="N0">
      <style:table-cell-properties style:vertical-align="automatic" fo:background-color="transparent"/>
      <style:text-properties fo:color="#000000" fo:font-size="10pt" style:font-size-asian="10pt" style:font-size-complex="10pt"/>
    </style:style>
    <style:style style:name="Normal_32_2_32_7" style:display-name="Normal 2 7" style:family="table-cell" style:data-style-name="N0">
      <style:table-cell-properties style:vertical-align="automatic" fo:background-color="transparent"/>
      <style:text-properties fo:color="#000000" fo:font-size="10pt" style:font-size-asian="10pt" style:font-size-complex="10pt"/>
    </style:style>
    <style:style style:name="Normal_32_2_32_8" style:display-name="Normal 2 8" style:family="table-cell" style:data-style-name="N0">
      <style:table-cell-properties style:vertical-align="automatic" fo:background-color="transparent"/>
      <style:text-properties fo:color="#000000" fo:font-size="10pt" style:font-size-asian="10pt" style:font-size-complex="10pt"/>
    </style:style>
    <style:style style:name="Normal_32_2_32_9" style:display-name="Normal 2 9" style:family="table-cell" style:data-style-name="N0">
      <style:table-cell-properties style:vertical-align="automatic" fo:background-color="transparent"/>
      <style:text-properties fo:color="#000000" fo:font-size="10pt" style:font-size-asian="10pt" style:font-size-complex="10pt"/>
    </style:style>
    <style:style style:name="Normal_32_22" style:display-name="Normal 22" style:family="table-cell" style:data-style-name="N39">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fo:color="#000000" fo:font-size="12pt" style:font-size-asian="12pt" style:font-size-complex="12pt"/>
    </style:style>
    <style:style style:name="Normal_32_3_32_9" style:display-name="Normal 3 9" style:family="table-cell" style:data-style-name="N0">
      <style:table-cell-properties style:vertical-align="automatic" fo:background-color="transparent"/>
      <style:text-properties fo:color="#000000" fo:font-size="12pt" style:font-size-asian="12pt" style:font-size-complex="12pt"/>
    </style:style>
    <style:style style:name="Normal_32_4" style:display-name="Normal 4" style:family="table-cell" style:data-style-name="N40">
      <style:table-cell-properties style:vertical-align="automatic" fo:background-color="transparent"/>
      <style:text-properties fo:font-size="10pt" style:font-size-asian="10pt" style:font-size-complex="10pt"/>
    </style:style>
    <style:style style:name="Normal_32_4_32_2" style:display-name="Normal 4 2" style:family="table-cell" style:data-style-name="N0">
      <style:table-cell-properties style:vertical-align="automatic" fo:background-color="transparent"/>
      <style:text-properties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fo:font-size="10pt" style:font-size-asian="10pt" style:font-size-complex="10pt"/>
    </style:style>
    <style:style style:name="Normal_32_6" style:display-name="Normal 6" style:family="table-cell" style:data-style-name="N0">
      <style:table-cell-properties style:vertical-align="automatic" fo:background-color="transparent"/>
      <style:text-properties fo:color="#000000" fo:font-size="12pt" style:font-size-asian="12pt" style:font-size-complex="12pt"/>
    </style:style>
    <style:style style:name="Normal_32_7" style:display-name="Normal 7" style:family="table-cell" style:data-style-name="N40">
      <style:table-cell-properties style:vertical-align="automatic" fo:background-color="transparent"/>
      <style:text-properties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fo:font-size="10pt" style:font-size-asian="10pt" style:font-size-complex="10pt"/>
    </style:style>
    <style:style style:name="Normal_32_8" style:display-name="Normal 8" style:family="table-cell" style:data-style-name="N0">
      <style:table-cell-properties style:vertical-align="automatic" fo:background-color="transparent"/>
      <style:text-properties fo:color="#000000" fo:font-size="10pt" style:font-size-asian="10pt" style:font-size-complex="10pt"/>
    </style:style>
    <style:style style:name="Normal_32_9" style:display-name="Normal 9" style:family="table-cell" style:data-style-name="N0">
      <style:table-cell-properties style:vertical-align="automatic" fo:background-color="transparent"/>
      <style:text-properties fo:color="#000000" fo:font-size="10pt" style:font-size-asian="10pt" style:font-size-complex="10pt"/>
    </style:style>
    <style:style style:name="Paragraph_32_Han" style:display-name="Paragraph Han" style:family="table-cell" style:data-style-name="N0">
      <style:text-properties fo:color="#000000" fo:font-size="10pt" style:font-size-asian="10pt" style:font-size-complex="10pt"/>
    </style:style>
    <style:style style:name="Paragraph_32_Han_32_2" style:display-name="Paragraph Han 2" style:family="table-cell" style:data-style-name="N0">
      <style:table-cell-properties style:vertical-align="automatic" fo:background-color="transparent"/>
      <style:text-properties fo:color="#000000" fo:font-size="10pt" style:font-size-asian="10pt" style:font-size-complex="10pt"/>
    </style:style>
    <style:style style:name="Per_32_cent" style:display-name="Per cent" style:family="table-cell" style:data-style-name="N13"/>
    <style:style style:name="Per_32_cent_32_2" style:display-name="Per cent 2" style:family="table-cell" style:data-style-name="N13">
      <style:table-cell-properties style:vertical-align="automatic" fo:background-color="transparent"/>
    </style:style>
    <style:style style:name="Percent_32_2" style:display-name="Percent 2" style:family="table-cell" style:data-style-name="N13">
      <style:table-cell-properties style:vertical-align="automatic" fo:background-color="transparent"/>
      <style:text-properties fo:color="#000000" fo:font-size="10pt" style:font-size-asian="10pt" style:font-size-complex="10pt"/>
    </style:style>
    <style:style style:name="Percent_32_2_32_2" style:display-name="Percent 2 2" style:family="table-cell" style:data-style-name="N13">
      <style:table-cell-properties style:vertical-align="automatic" fo:background-color="transparent"/>
      <style:text-properties fo:color="#000000" fo:font-size="12pt" style:font-size-asian="12pt" style:font-size-complex="12pt"/>
    </style:style>
    <style:style style:name="Source_1_1" style:family="table-cell" style:data-style-name="N0">
      <style:table-cell-properties style:vertical-align="middle" fo:background-color="transparent" style:repeat-content="false"/>
      <style:paragraph-properties fo:text-align="start" fo:margin-left="0cm"/>
      <style:text-properties fo:color="#000000" fo:font-size="10pt" style:font-size-asian="10pt" style:font-size-complex="10pt"/>
    </style:style>
    <style:style style:name="Stats_32_Heading" style:display-name="Stats Heading" style:family="table-cell" style:data-style-name="N0">
      <style:table-cell-properties style:vertical-align="middle" fo:wrap-option="wrap" fo:background-color="transparent" style:repeat-content="false"/>
      <style:paragraph-properties fo:text-align="start" fo:margin-left="0.353cm"/>
      <style:text-properties fo:color="#000000" fo:font-size="16pt" style:font-size-asian="16pt" style:font-size-complex="16pt" fo:font-weight="bold" style:font-weight-asian="bold" style:font-weight-complex="bold"/>
    </style:style>
    <style:style style:family="graphic" style:name="Graphics"/>
    <style:default-style style:family="graphic">
      <style:graphic-properties draw:fill="solid" draw:fill-color="#12436d" draw:opacity="100%" draw:stroke="solid" svg:stroke-width="0.01389in" svg:stroke-color="#03172a"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5in" fo:margin-bottom="0.5in" fo:margin-left="0.75in" fo:margin-right="0.75in"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2">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5" style:page-layout-name="pm4">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erai, Mita (Energy Security)</meta:initial-creator>
    <dc:creator>Sadler, Tom (Energy Security)</dc:creator>
    <meta:creation-date>2026-01-07T16:46:49Z</meta:creation-date>
    <dc:date>2026-08-17T17:55:29Z</dc:date>
    <meta:user-defined meta:name="Business Unit">4;#Benefits Realisation|337b0f54-0f39-4a74-9c7d-5b0f4a07fbbe</meta:user-defined>
    <meta:user-defined meta:name="ContentTypeId">0x01010050B53115975AC0499E4565A2B32FA4EA</meta:user-defined>
    <meta:user-defined meta:name="_dlc_DocIdItemGuid">52be1cc6-ca63-4864-9189-c538e62a9186</meta:user-defined>
    <meta:user-defined meta:name="MediaServiceImageTags"/>
    <meta:user-defined meta:name="Business_x0020_Unit">4;#Benefits Realisation|337b0f54-0f39-4a74-9c7d-5b0f4a07fbbe</meta:user-defined>
  </office:meta>
</office:document-meta>
</file>