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office:font-face-decls>
  <office:automatic-styles>
    <style:style style:name="P1" style:parent-style-name="Normal" style:master-page-name="MP0" style:family="paragraph">
      <style:paragraph-properties fo:break-before="page" fo:line-height="200%"/>
      <style:text-properties style:font-name="Arial" style:font-name-complex="Arial" fo:font-weight="bold" style:font-weight-asian="bold" style:font-weight-complex="bold" fo:font-size="12pt" style:font-size-asian="12pt" style:font-size-complex="12pt"/>
    </style:style>
    <style:style style:name="P4"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5"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6" style:parent-style-name="Normal" style:family="paragraph">
      <style:paragraph-properties fo:line-height="200%"/>
      <style:text-properties style:font-name="Arial" style:font-name-complex="Arial" fo:font-size="12pt" style:font-size-asian="12pt" style:font-size-complex="12pt"/>
    </style:style>
    <style:style style:name="P7" style:parent-style-name="Normal" style:family="paragraph">
      <style:paragraph-properties fo:line-height="200%"/>
      <style:text-properties style:font-name="Arial" style:font-name-complex="Arial" fo:font-size="12pt" style:font-size-asian="12pt" style:font-size-complex="12pt"/>
    </style:style>
    <style:style style:name="P8" style:parent-style-name="Normal" style:family="paragraph">
      <style:paragraph-properties fo:line-height="200%"/>
      <style:text-properties style:font-name="Arial" style:font-name-complex="Arial" fo:font-size="12pt" style:font-size-asian="12pt" style:font-size-complex="12pt"/>
    </style:style>
    <style:style style:name="P9" style:parent-style-name="Normal" style:family="paragraph">
      <style:paragraph-properties fo:line-height="200%"/>
      <style:text-properties style:font-name="Arial" style:font-name-complex="Arial" fo:font-size="12pt" style:font-size-asian="12pt" style:font-size-complex="12pt"/>
    </style:style>
    <style:style style:name="P10" style:parent-style-name="Normal" style:family="paragraph">
      <style:paragraph-properties fo:line-height="200%"/>
      <style:text-properties style:font-name="Arial" style:font-name-complex="Arial" fo:font-size="12pt" style:font-size-asian="12pt" style:font-size-complex="12pt"/>
    </style:style>
    <style:style style:name="P11" style:parent-style-name="Normal" style:family="paragraph">
      <style:paragraph-properties fo:line-height="200%"/>
      <style:text-properties style:font-name="Arial" style:font-name-complex="Arial" fo:font-size="12pt" style:font-size-asian="12pt" style:font-size-complex="12pt"/>
    </style:style>
    <style:style style:name="P12" style:parent-style-name="Normal" style:family="paragraph">
      <style:paragraph-properties fo:line-height="200%"/>
      <style:text-properties style:font-name="Arial" style:font-name-complex="Arial" fo:font-size="12pt" style:font-size-asian="12pt" style:font-size-complex="12pt"/>
    </style:style>
    <style:style style:name="P13" style:parent-style-name="Normal" style:family="paragraph">
      <style:paragraph-properties fo:line-height="200%"/>
      <style:text-properties style:font-name="Arial" style:font-name-complex="Arial" fo:font-size="12pt" style:font-size-asian="12pt" style:font-size-complex="12pt"/>
    </style:style>
    <style:style style:name="P14" style:parent-style-name="Normal" style:family="paragraph">
      <style:paragraph-properties fo:line-height="200%"/>
      <style:text-properties style:font-name="Arial" style:font-name-complex="Arial" fo:font-size="12pt" style:font-size-asian="12pt" style:font-size-complex="12pt"/>
    </style:style>
    <style:style style:name="P15" style:parent-style-name="Normal" style:family="paragraph">
      <style:paragraph-properties fo:line-height="200%"/>
      <style:text-properties style:font-name="Arial" style:font-name-complex="Arial" fo:font-size="12pt" style:font-size-asian="12pt" style:font-size-complex="12pt"/>
    </style:style>
    <style:style style:name="P16" style:parent-style-name="Normal" style:family="paragraph">
      <style:paragraph-properties fo:line-height="200%"/>
    </style:style>
    <style:style style:name="T17" style:parent-style-name="DefaultParagraphFont" style:family="text">
      <style:text-properties style:font-name="Arial" style:font-name-complex="Arial" fo:font-size="12pt" style:font-size-asian="12pt" style:font-size-complex="12pt"/>
    </style:style>
    <style:style style:name="T1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9" style:parent-style-name="Normal" style:family="paragraph">
      <style:paragraph-properties fo:line-height="200%"/>
      <style:text-properties style:font-name="Arial" style:font-name-complex="Arial" fo:font-size="12pt" style:font-size-asian="12pt" style:font-size-complex="12pt"/>
    </style:style>
    <style:style style:name="P20" style:parent-style-name="Normal" style:family="paragraph">
      <style:paragraph-properties fo:line-height="200%"/>
      <style:text-properties style:font-name="Arial" style:font-name-complex="Arial" fo:font-size="12pt" style:font-size-asian="12pt" style:font-size-complex="12pt"/>
    </style:style>
    <style:style style:name="P21"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22" style:parent-style-name="Normal" style:family="paragraph">
      <style:paragraph-properties fo:line-height="200%"/>
      <style:text-properties style:font-name="Arial" style:font-name-complex="Arial" fo:font-size="12pt" style:font-size-asian="12pt" style:font-size-complex="12pt"/>
    </style:style>
    <style:style style:name="P23" style:parent-style-name="Normal" style:family="paragraph">
      <style:paragraph-properties fo:line-height="200%"/>
      <style:text-properties style:font-name="Arial" style:font-name-complex="Arial" fo:font-size="12pt" style:font-size-asian="12pt" style:font-size-complex="12pt"/>
    </style:style>
    <style:style style:name="P24" style:parent-style-name="Normal" style:family="paragraph">
      <style:paragraph-properties fo:line-height="200%"/>
      <style:text-properties style:font-name="Arial" style:font-name-complex="Arial" fo:font-size="12pt" style:font-size-asian="12pt" style:font-size-complex="12pt"/>
    </style:style>
    <style:style style:name="P25" style:parent-style-name="Normal" style:family="paragraph">
      <style:paragraph-properties fo:line-height="200%"/>
      <style:text-properties style:font-name="Arial" style:font-name-complex="Arial" fo:font-size="12pt" style:font-size-asian="12pt" style:font-size-complex="12pt"/>
    </style:style>
    <style:style style:name="P26" style:parent-style-name="Normal" style:family="paragraph">
      <style:paragraph-properties fo:line-height="200%"/>
      <style:text-properties style:font-name="Arial" style:font-name-complex="Arial" fo:font-size="12pt" style:font-size-asian="12pt" style:font-size-complex="12pt"/>
    </style:style>
    <style:style style:name="P27" style:parent-style-name="Normal" style:family="paragraph">
      <style:paragraph-properties fo:line-height="200%"/>
      <style:text-properties style:font-name="Arial" style:font-name-complex="Arial" fo:font-size="12pt" style:font-size-asian="12pt" style:font-size-complex="12pt"/>
    </style:style>
    <style:style style:name="P28" style:parent-style-name="Normal" style:family="paragraph">
      <style:paragraph-properties fo:line-height="200%"/>
      <style:text-properties style:font-name="Arial" style:font-name-complex="Arial" fo:font-size="12pt" style:font-size-asian="12pt" style:font-size-complex="12pt"/>
    </style:style>
    <style:style style:name="P29" style:parent-style-name="Normal" style:family="paragraph">
      <style:paragraph-properties fo:line-height="200%"/>
      <style:text-properties style:font-name="Arial" style:font-name-complex="Arial" fo:font-size="12pt" style:font-size-asian="12pt" style:font-size-complex="12pt"/>
    </style:style>
    <style:style style:name="P30"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31" style:parent-style-name="Normal" style:family="paragraph">
      <style:paragraph-properties fo:line-height="200%"/>
      <style:text-properties style:font-name="Arial" style:font-name-complex="Arial" fo:font-size="12pt" style:font-size-asian="12pt" style:font-size-complex="12pt"/>
    </style:style>
    <style:style style:name="P32"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33" style:parent-style-name="Normal" style:family="paragraph">
      <style:paragraph-properties fo:line-height="200%"/>
      <style:text-properties style:font-name="Arial" style:font-name-complex="Arial" fo:font-size="12pt" style:font-size-asian="12pt" style:font-size-complex="12pt" fo:hyphenate="true"/>
    </style:style>
    <style:style style:name="P34" style:parent-style-name="Normal" style:family="paragraph">
      <style:paragraph-properties fo:line-height="200%"/>
      <style:text-properties style:font-name="Arial" style:font-name-complex="Arial" fo:font-size="12pt" style:font-size-asian="12pt" style:font-size-complex="12pt" fo:hyphenate="true"/>
    </style:style>
    <style:style style:name="P35" style:parent-style-name="Normal" style:family="paragraph">
      <style:paragraph-properties fo:line-height="200%"/>
      <style:text-properties style:font-name="Arial" style:font-name-complex="Arial" fo:font-size="12pt" style:font-size-asian="12pt" style:font-size-complex="12pt" fo:hyphenate="true"/>
    </style:style>
    <style:style style:name="P36" style:parent-style-name="Normal" style:family="paragraph">
      <style:paragraph-properties fo:line-height="200%"/>
      <style:text-properties style:font-name="Arial" style:font-name-complex="Arial" fo:font-size="12pt" style:font-size-asian="12pt" style:font-size-complex="12pt" fo:hyphenate="true"/>
    </style:style>
    <style:style style:name="P37" style:parent-style-name="Normal" style:family="paragraph">
      <style:paragraph-properties fo:line-height="200%"/>
      <style:text-properties style:font-name="Arial" style:font-name-complex="Arial" fo:font-size="12pt" style:font-size-asian="12pt" style:font-size-complex="12pt" fo:hyphenate="true"/>
    </style:style>
    <style:style style:name="P38"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39" style:parent-style-name="Normal" style:family="paragraph">
      <style:paragraph-properties fo:line-height="200%"/>
    </style:style>
    <style:style style:name="T40" style:parent-style-name="DefaultParagraphFont" style:family="text">
      <style:text-properties style:font-name="Arial" style:font-name-complex="Arial" fo:font-size="12pt" style:font-size-asian="12pt" style:font-size-complex="12pt"/>
    </style:style>
    <style:style style:name="T41" style:parent-style-name="DefaultParagraphFont" style:family="text">
      <style:text-properties style:font-name="Arial" style:font-name-asian="Segoe UI" style:font-name-complex="Arial" fo:color="#323130" style:letter-kerning="false" fo:font-size="12pt" style:font-size-asian="12pt" style:font-size-complex="12pt" style:language-asian="en" style:country-asian="GB"/>
    </style:style>
    <style:style style:name="T42" style:parent-style-name="DefaultParagraphFont" style:family="text">
      <style:text-properties style:font-name="Arial" style:font-name-asian="Segoe UI" style:font-name-complex="Arial" fo:color="#323130" style:letter-kerning="false" fo:font-size="12pt" style:font-size-asian="12pt" style:font-size-complex="12pt" style:language-asian="en" style:country-asian="GB"/>
    </style:style>
    <style:style style:name="T43" style:parent-style-name="DefaultParagraphFont" style:family="text">
      <style:text-properties style:font-name="Arial" style:font-name-complex="Arial" fo:font-size="12pt" style:font-size-asian="12pt" style:font-size-complex="12pt"/>
    </style:style>
    <style:style style:name="P44" style:parent-style-name="Normal" style:family="paragraph">
      <style:paragraph-properties fo:line-height="200%"/>
      <style:text-properties style:font-name="Arial" style:font-name-complex="Arial" fo:font-size="12pt" style:font-size-asian="12pt" style:font-size-complex="12pt"/>
    </style:style>
    <style:style style:name="P45" style:parent-style-name="Normal" style:family="paragraph">
      <style:paragraph-properties fo:line-height="200%"/>
      <style:text-properties style:font-name="Arial" style:font-name-complex="Arial" fo:font-size="12pt" style:font-size-asian="12pt" style:font-size-complex="12pt"/>
    </style:style>
    <style:style style:name="P46" style:parent-style-name="Normal" style:family="paragraph">
      <style:paragraph-properties fo:line-height="200%"/>
      <style:text-properties style:font-name="Arial" style:font-name-complex="Arial" fo:font-size="12pt" style:font-size-asian="12pt" style:font-size-complex="12pt"/>
    </style:style>
    <style:style style:name="P47"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48" style:parent-style-name="Normal" style:family="paragraph">
      <style:paragraph-properties fo:line-height="200%"/>
      <style:text-properties style:font-name="Arial" style:font-name-complex="Arial" fo:font-size="12pt" style:font-size-asian="12pt" style:font-size-complex="12pt"/>
    </style:style>
    <style:style style:name="P49" style:parent-style-name="Normal" style:family="paragraph">
      <style:paragraph-properties fo:line-height="200%"/>
      <style:text-properties style:font-name="Arial" style:font-name-complex="Arial" fo:font-size="12pt" style:font-size-asian="12pt" style:font-size-complex="12pt"/>
    </style:style>
    <style:style style:name="P50" style:parent-style-name="Normal" style:family="paragraph">
      <style:paragraph-properties fo:line-height="200%"/>
      <style:text-properties style:font-name="Arial" style:font-name-complex="Arial" fo:font-size="12pt" style:font-size-asian="12pt" style:font-size-complex="12pt"/>
    </style:style>
    <style:style style:name="P51" style:parent-style-name="Normal" style:family="paragraph">
      <style:paragraph-properties fo:line-height="200%"/>
      <style:text-properties style:font-name="Arial" style:font-name-complex="Arial" fo:font-size="12pt" style:font-size-asian="12pt" style:font-size-complex="12pt"/>
    </style:style>
    <style:style style:name="P52"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53" style:parent-style-name="Normal" style:family="paragraph">
      <style:paragraph-properties fo:line-height="200%"/>
      <style:text-properties style:font-name="Arial" style:font-name-complex="Arial" fo:font-size="12pt" style:font-size-asian="12pt" style:font-size-complex="12pt"/>
    </style:style>
    <style:style style:name="P54" style:parent-style-name="Normal" style:family="paragraph">
      <style:paragraph-properties fo:line-height="200%"/>
      <style:text-properties style:font-name="Arial" style:font-name-complex="Arial" fo:font-size="12pt" style:font-size-asian="12pt" style:font-size-complex="12pt"/>
    </style:style>
    <style:style style:name="P55" style:parent-style-name="Normal" style:family="paragraph">
      <style:paragraph-properties fo:line-height="200%"/>
      <style:text-properties style:font-name="Arial" style:font-name-complex="Arial" fo:font-size="12pt" style:font-size-asian="12pt" style:font-size-complex="12pt"/>
    </style:style>
    <style:style style:name="P56" style:parent-style-name="Normal" style:family="paragraph">
      <style:paragraph-properties fo:line-height="200%"/>
      <style:text-properties style:font-name="Arial" style:font-name-complex="Arial" fo:font-size="12pt" style:font-size-asian="12pt" style:font-size-complex="12pt"/>
    </style:style>
    <style:style style:name="P57"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58" style:parent-style-name="Normal" style:family="paragraph">
      <style:paragraph-properties fo:line-height="200%"/>
      <style:text-properties style:font-name="Arial" style:font-name-complex="Arial" fo:font-size="12pt" style:font-size-asian="12pt" style:font-size-complex="12pt"/>
    </style:style>
    <style:style style:name="P59" style:parent-style-name="Normal" style:family="paragraph">
      <style:paragraph-properties fo:line-height="200%"/>
      <style:text-properties style:font-name="Arial" style:font-name-complex="Arial" fo:font-size="12pt" style:font-size-asian="12pt" style:font-size-complex="12pt"/>
    </style:style>
    <style:style style:name="P60" style:parent-style-name="Normal" style:family="paragraph">
      <style:paragraph-properties fo:line-height="200%"/>
      <style:text-properties style:font-name="Arial" style:font-name-complex="Arial" fo:font-size="12pt" style:font-size-asian="12pt" style:font-size-complex="12pt"/>
    </style:style>
    <style:style style:name="P61" style:parent-style-name="Normal" style:family="paragraph">
      <style:paragraph-properties fo:line-height="200%"/>
      <style:text-properties style:font-name="Arial" style:font-name-complex="Arial" fo:font-size="12pt" style:font-size-asian="12pt" style:font-size-complex="12pt"/>
    </style:style>
    <style:style style:name="P62" style:parent-style-name="Normal" style:family="paragraph">
      <style:paragraph-properties fo:line-height="200%"/>
      <style:text-properties style:font-name="Arial" style:font-name-complex="Arial" fo:font-size="12pt" style:font-size-asian="12pt" style:font-size-complex="12pt"/>
    </style:style>
    <style:style style:name="P63"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64" style:parent-style-name="Normal" style:family="paragraph">
      <style:paragraph-properties fo:line-height="200%"/>
      <style:text-properties style:font-name="Arial" style:font-name-complex="Arial" fo:font-size="12pt" style:font-size-asian="12pt" style:font-size-complex="12pt"/>
    </style:style>
    <style:style style:name="P65" style:parent-style-name="Normal" style:family="paragraph">
      <style:paragraph-properties fo:line-height="200%"/>
    </style:style>
    <style:style style:name="T6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7" style:parent-style-name="DefaultParagraphFont" style:family="text">
      <style:text-properties style:font-name="Arial" style:font-name-complex="Arial" fo:font-size="12pt" style:font-size-asian="12pt" style:font-size-complex="12pt"/>
    </style:style>
    <style:style style:name="P68" style:parent-style-name="Normal" style:family="paragraph">
      <style:paragraph-properties fo:line-height="200%"/>
      <style:text-properties style:font-name="Arial" style:font-name-complex="Arial" fo:font-size="12pt" style:font-size-asian="12pt" style:font-size-complex="12pt"/>
    </style:style>
    <style:style style:name="P69" style:parent-style-name="Normal" style:family="paragraph">
      <style:paragraph-properties fo:line-height="200%"/>
      <style:text-properties style:font-name="Arial" style:font-name-complex="Arial" fo:font-weight="bold" style:font-weight-asian="bold" style:font-weight-complex="bold" fo:font-size="12pt" style:font-size-asian="12pt" style:font-size-complex="12pt"/>
    </style:style>
    <style:style style:name="P70" style:parent-style-name="Normal" style:family="paragraph">
      <style:paragraph-properties fo:line-height="200%"/>
      <style:text-properties style:font-name="Arial" style:font-name-complex="Arial" fo:font-size="12pt" style:font-size-asian="12pt" style:font-size-complex="12pt"/>
    </style:style>
    <style:style style:name="P71" style:parent-style-name="Normal" style:family="paragraph">
      <style:paragraph-properties fo:line-height="200%"/>
    </style:style>
    <style:style style:name="T72" style:parent-style-name="DefaultParagraphFont" style:family="text">
      <style:text-properties style:font-name="Arial" style:font-name-complex="Arial" fo:font-size="12pt" style:font-size-asian="12pt" style:font-size-complex="12pt"/>
    </style:style>
    <style:style style:name="T73" style:parent-style-name="DefaultParagraphFont" style:family="text">
      <style:text-properties style:font-name="Arial" style:font-name-complex="Arial" style:text-position="super 66.6%" fo:font-size="12pt" style:font-size-asian="12pt" style:font-size-complex="12pt"/>
    </style:style>
    <style:style style:name="T74" style:parent-style-name="DefaultParagraphFont" style:family="text">
      <style:text-properties style:font-name="Arial" style:font-name-complex="Arial" fo:font-size="12pt" style:font-size-asian="12pt" style:font-size-complex="12pt"/>
    </style:style>
    <style:style style:name="P75" style:parent-style-name="Normal" style:family="paragraph">
      <style:paragraph-properties fo:line-height="200%"/>
      <style:text-properties style:font-name="Arial" style:font-name-complex="Arial" fo:font-size="12pt" style:font-size-asian="12pt" style:font-size-complex="12pt"/>
    </style:style>
  </office:automatic-styles>
  <office:body>
    <office:text text:use-soft-page-breaks="true">
      <text:p text:style-name="P1">Minutes: Collection of Student Loans Consultation Group<text:s/></text:p>
      <text:p text:style-name="P4">Tuesday 03 Mar 2026 (10:00-11:00)</text:p>
      <text:p text:style-name="P5">Attendees:</text:p>
      <text:p text:style-name="P6">Neil Nicholas (HMRC) - chair</text:p>
      <text:p text:style-name="P7">Lindsay Gorman (HMRC)</text:p>
      <text:p text:style-name="P8">Shell Makwana (HMRC)</text:p>
      <text:p text:style-name="P9">Paul Crooks (HMRC)</text:p>
      <text:p text:style-name="P10">Jean Buchanan (HMRC)</text:p>
      <text:p text:style-name="P11">Ian Holloway<text:s/>(ICAEW)</text:p>
      <text:p text:style-name="P12">Matthew Brown (CIOT)</text:p>
      <text:p text:style-name="P13">Nicholas Blaney (DFE)</text:p>
      <text:p text:style-name="P14">Jo Marshall (GPA)</text:p>
      <text:p text:style-name="P15">John Dearnaley (HMRC Plan 5 project)</text:p>
      <text:p text:style-name="P16"><text:span text:style-name="T17">Claire Thackaberry (LITRG)</text:span><text:span text:style-name="T18"><text:tab/></text:span></text:p>
      <text:p text:style-name="P19">Adelle Greenwood (ICAEW)</text:p>
      <text:p text:style-name="P20">Lynne McCreadie (SLC)</text:p>
      <text:p text:style-name="P21">Apologies recorded for:</text:p>
      <text:p text:style-name="P22">Simon Parsons (External-SDWORX)</text:p>
      <text:p text:style-name="P23">Joanne Graham<text:s/>(HMRC Plan 5 project)</text:p>
      <text:p text:style-name="P24">Courtney Brightwell (DFE)</text:p>
      <text:soft-page-break/>
      <text:p text:style-name="P25">Sarah Smith (CIPP)</text:p>
      <text:p text:style-name="P26">Richard George (Payroll alliance)</text:p>
      <text:p text:style-name="P27">Samantha O’Sullivan (CIPP)</text:p>
      <text:p text:style-name="P28">Ann Elmer (ATT)</text:p>
      <text:p text:style-name="P29">Nick Moseley (HMRC)</text:p>
      <text:p text:style-name="P30">Introduction and opening remarks:</text:p>
      <text:p text:style-name="P31">Neil Nicholas<text:tab/>Welcomed the group.</text:p>
      <text:p text:style-name="P32">HMRC Live Service<text:s/>update by Lindsay Gorman:</text:p>
      <text:p text:style-name="P33">Operationally: HMRC are firmly in our SA peak and have been since the start of the calendar year. <text:s/>The main focus apart from our calls, post and contact from SLC has been SA. HMRC are in an excellent position with this and the KPI for SA, and all other KPIs, are tracking green with us ready to send the annual SA file across to SLC as planned nearer the end of this month. <text:s/></text:p>
      <text:p text:style-name="P34">As this month progresses, HMRC will be able to ease off SA work slightly and move resource onto clearing other areas of work that have started to build up, none of which are in a position of concern. <text:s/></text:p>
      <text:p text:style-name="P35">Bulk SL start notices start to go out to employers today for new borrowers going into repayment, or changing Plan types, from 6 April. This includes our new Plan Type 5 borrowers for the first time. <text:s/></text:p>
      <text:p text:style-name="P36">From 6 April HMRC also have the first tranche of MTD mandation which sees SA customers who earn £50K and above being asked to file quarterly submissions. This<text:s/><text:soft-page-break/>doesn’t change any of the SA filing or payment deadlines. Operationally we’re preparing our student loans unit for MTD beginning. HMRC are not expecting much contact directly into us, as there is a bespoke MTD support team, but our front-line colleagues need to be aware of this new process which involves a completely new system for them to access. HMRC are feeling confident that all requirements for SLs have been implemented and working to requirements.<text:s/></text:p>
      <text:p text:style-name="P37">Neil mentioned that HMRC are tracking customers moving into MTD and asked for any feedback related to that from the group if there’s anything untoward with the functionality. Neil also reiterated that completing an SA declaration should be easier under MTD as it will be pre-populated that the customer has a student loan and which plan type they are on. <text:s/></text:p>
      <text:p text:style-name="P38">HMRC Business Design update by Neil Nicholas on behalf of Paul Crooks:</text:p>
      <text:p text:style-name="P39"><text:span text:style-name="T40">Neil explained that some changes have been made to MTD, by HMRC for Payroll Benefits in Kind (PBiKs). An<text:s/></text:span><text:span text:style-name="T41">exclusion field is there in MTD ready for people to file through that service. It is a manual input at this stage, but HMRC do plan to pre-populate that field later as part of the PBiKs project.</text:span><text:span text:style-name="T42"><text:line-break/></text:span><text:span text:style-name="T43">Neil updated the group on the programme to digitise paper outputs. While 90% of student loan outputs are delivered digitally, 10% still go out in paper format, and the project aims to reduce paper usage without eliminating it, focusing on customer preferences.</text:span></text:p>
      <text:p text:style-name="P44">Ian and the group suggested digital aversion among smaller employers and payroll professionals, noting historic habits and ease of paper handling, while Claire highlighted the impact of unreliable postal services and the persistent need for paper for certain cohorts.</text:p>
      <text:soft-page-break/>
      <text:p text:style-name="P45">The group suggested outreach to employers and payroll providers to confirm their preferred notification method, potentially leveraging wider HMRC projects to check and update default options, and acknowledged the need for ongoing communication and flexibility.</text:p>
      <text:p text:style-name="P46">Neil shared that reissuing paper outputs to employers who do not respond to digital prompts yields a 60-70% success rate, reinforcing the value of maintaining paper options while encouraging digital transition.</text:p>
      <text:p text:style-name="P47">Plan 5 Project update by John Dearnaley:<text:tab/></text:p>
      <text:p text:style-name="P48">John reported that the next phase of IT release for Plan 5, covering in-year and end-of-year reporting, is entering pre-go-live testing, with changes to PAYE systems scheduled for April and MTD system changes to accommodate plan 5 are planned for June.</text:p>
      <text:p text:style-name="P49">John confirmed that Plan 5 is now included in SL1 start notices and starter checklist, and communications have been drafted for the April Employment Bulletin and agent update to consolidate reminders and provide threshold and rate information.</text:p>
      <text:p text:style-name="P50">Lindsay shared that 127,000 new Plan 5 borrowers are entering repayment from April, with nearly 80,000 current borrowers switching to Plan 5, clarifying eligibility based on course start dates and addressing questions from Claire and Adelle about switching and course types.</text:p>
      <text:p text:style-name="P51">Shell and Nicholas explained that switching occurs when borrowers finish one loan and move to Plan 5, with rules for course changes or dropouts potentially affecting plan type assignment and confirmed that guidance and starter checklists align with these processes.</text:p>
      <text:soft-page-break/>
      <text:p text:style-name="P52">Student Loans Company update by Lynne McCreadie:</text:p>
      <text:p text:style-name="P53">Lynne explained that she has replaced Jamie Law for the purpose of<text:s/>updates to this group. <text:s/>Lynne reported that the payment verification team has assessed over 266,000 overseas customers, processing cases within 10 days against a 28-day SLA and maintaining strong repayment metrics.</text:p>
      <text:p text:style-name="P54">Lynne stated that customer compliance is at 91.49% at the end of January, higher than the three-year average, and cash collected through direct collection reached £100 million, £5 million more than the previous year.</text:p>
      <text:p text:style-name="P55">Lynne detailed that £118 million in refunds have been issued in 2025-26, of which £93 million is relating to below-threshold refunds, benefiting 407,000 customers at an average of £228 per refund.</text:p>
      <text:p text:style-name="P56">Neil confirmed that most refunds are processed automatically. Lynne acknowledged the success of the automatic process, which has improved operational efficiency.</text:p>
      <text:p text:style-name="P57">DFE update by Nicholas Blaney:</text:p>
      <text:p text:style-name="P58">Nicholas gave the group a brief background on him as he’s taken over from Courtney making the updates for DFE. Nicholas explained the recent media interest around Plan 2 student loans. He explained that the three-year threshold freeze for Plan 2 is scheduled to commence in April 2027, pending political decisions, and the team is proceeding on the basis that the freeze will go ahead unless instructed otherwise.</text:p>
      <text:p text:style-name="P59">Ian asked about the Welsh Government's decision not to apply the threshold freeze to Student Finance Wales borrowers. Nicholas clarified that education is devolved,<text:s/><text:soft-page-break/>regulations must be laid in the Welsh Senate, and outcomes depend on the results of upcoming elections and subsequent policy discussions.</text:p>
      <text:p text:style-name="P60">Nicholas outlined that there are options to implement a threshold freeze in Wales that would deliver the same outcome as the Chancellor's announcement, but the approach will depend on election results and ongoing political negotiations.</text:p>
      <text:p text:style-name="P61">Nicholas discussed the significant media interest, particularly from Martin Lewis and his team, and explained that all press queries are handled through the department's press office, with HMRC monitoring the impact of public commentary on customer behaviour.</text:p>
      <text:p text:style-name="P62">Matthew noted that if Wales diverges from England on the threshold freeze, it would require substantial software changes and additional notices, similar to existing differences with Scotland. Lindsay and Neil confirmed that contingency plans are in place pending further information after the elections.</text:p>
      <text:p text:style-name="P63">Review of Action points by All:</text:p>
      <text:p text:style-name="P64">None<text:tab/></text:p>
      <text:p text:style-name="P65"><text:span text:style-name="T66">Any other Business by All:</text:span><text:span text:style-name="T67"><text:tab/></text:span></text:p>
      <text:p text:style-name="P68">None</text:p>
      <text:p text:style-name="P69">Date and venue of future meetings in 2026 (10:00 – 11:00)</text:p>
      <text:p text:style-name="P70">Tuesday June 2nd: Set up as Team’s call</text:p>
      <text:p text:style-name="P71"><text:span text:style-name="T72">Tuesday September 1</text:span><text:span text:style-name="T73">st</text:span><text:span text:style-name="T74">: Set up as Team’s call</text:span></text:p>
      <text:p text:style-name="P75">Tuesday December 1st: Set up as Team’s call</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paragraph-properties fo:line-height="100%"/>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ptos" style:font-name-asian="Aptos" style:font-name-complex="Times New Roman" style:letter-kerning="tru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end"/>
    </style:style>
    <style:style style:name="P3" style:parent-style-name="Normal" style:family="paragraph">
      <style:paragraph-properties fo:margin-bottom="0in"/>
      <style:text-properties style:font-name-complex="Aptos" fo:color="#000000" fo:font-size="10pt" style:font-size-asian="10pt" style:font-size-complex="10pt"/>
    </style:style>
    <style:style style:family="graphic" style:name="a0"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P2"><text:page-number text:fixed="false">2</text:page-number></text:p>
        <text:p text:style-name="Header"/>
      </style:header>
      <style:footer>
        <text:p text:style-name="Footer"><draw:frame draw:z-index="251659264" draw:id="id0" draw:style-name="a0" draw:name="Text Box 3" text:anchor-type="paragraph" svg:x="0in" svg:y="0in" svg:width="0.56667in" svg:height="0.38542in" style:rel-width="scale" style:rel-height="scale"><draw:text-box><text:p text:style-name="P3">OFFICIAL</text:p></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uchanan, Jean (CS&amp;TD Individuals Policy, Student Finance)</meta:initial-creator>
    <dc:creator>Buchanan, Jean (HMRC Strategy and Policy IPD Individuals Policy, Student Finance)</dc:creator>
    <meta:creation-date>2026-05-13T10:50:00Z</meta:creation-date>
    <dc:date>2026-07-14T12:26:00Z</dc:date>
    <meta:template xlink:href="Normal" xlink:type="simple"/>
    <meta:editing-cycles>6</meta:editing-cycles>
    <meta:editing-duration>PT10800S</meta:editing-duration>
    <meta:user-defined meta:name="ContentTypeId">0x010100AFD57AF9C259F44D8D67DC44269BF583</meta:user-defined>
    <meta:user-defined meta:name="ClassificationContentMarkingFooterShapeIds">6631a419,21d7f841,6b45eace</meta:user-defined>
    <meta:user-defined meta:name="ClassificationContentMarkingFooterFontProps">#000000,10,Aptos</meta:user-defined>
    <meta:user-defined meta:name="ClassificationContentMarkingFooterText">OFFICIAL</meta:user-defined>
    <meta:document-statistic meta:page-count="6" meta:paragraph-count="62" meta:word-count="1211" meta:character-count="7612" meta:row-count="131" meta:non-whitespace-character-count="6446"/>
  </office:meta>
</office:document-meta>
</file>