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line-height="200%"/>
      <style:text-properties style:font-name="Calibri" style:font-name-complex="Calibri" fo:font-weight="bold" style:font-weight-asian="bold" style:font-weight-complex="bold" fo:font-size="12pt" style:font-size-asian="12pt" style:font-size-complex="12pt"/>
    </style:style>
    <style:style style:name="P3"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4"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5" style:parent-style-name="Normal" style:family="paragraph">
      <style:paragraph-properties fo:line-height="200%"/>
      <style:text-properties style:font-name="Calibri" style:font-name-complex="Calibri" fo:font-size="12pt" style:font-size-asian="12pt" style:font-size-complex="12pt"/>
    </style:style>
    <style:style style:name="P6" style:parent-style-name="Normal" style:family="paragraph">
      <style:paragraph-properties fo:line-height="200%"/>
      <style:text-properties style:font-name="Calibri" style:font-name-complex="Calibri" fo:font-size="12pt" style:font-size-asian="12pt" style:font-size-complex="12pt"/>
    </style:style>
    <style:style style:name="P7" style:parent-style-name="Normal" style:family="paragraph">
      <style:paragraph-properties fo:line-height="200%"/>
      <style:text-properties style:font-name="Calibri" style:font-name-complex="Calibri" fo:font-size="12pt" style:font-size-asian="12pt" style:font-size-complex="12pt"/>
    </style:style>
    <style:style style:name="P8" style:parent-style-name="Normal" style:family="paragraph">
      <style:paragraph-properties fo:line-height="200%"/>
      <style:text-properties style:font-name="Calibri" style:font-name-complex="Calibri" fo:font-size="12pt" style:font-size-asian="12pt" style:font-size-complex="12pt"/>
    </style:style>
    <style:style style:name="P9" style:parent-style-name="Normal" style:family="paragraph">
      <style:paragraph-properties fo:line-height="200%"/>
      <style:text-properties style:font-name="Calibri" style:font-name-complex="Calibri" fo:font-size="12pt" style:font-size-asian="12pt" style:font-size-complex="12pt"/>
    </style:style>
    <style:style style:name="P10" style:parent-style-name="Normal" style:family="paragraph">
      <style:paragraph-properties fo:line-height="200%"/>
      <style:text-properties style:font-name="Calibri" style:font-name-complex="Calibri" fo:font-size="12pt" style:font-size-asian="12pt" style:font-size-complex="12pt"/>
    </style:style>
    <style:style style:name="P11" style:parent-style-name="Normal" style:family="paragraph">
      <style:paragraph-properties fo:line-height="200%"/>
      <style:text-properties style:font-name="Calibri" style:font-name-complex="Calibri" fo:font-size="12pt" style:font-size-asian="12pt" style:font-size-complex="12pt"/>
    </style:style>
    <style:style style:name="P12" style:parent-style-name="Normal" style:family="paragraph">
      <style:paragraph-properties fo:line-height="200%"/>
      <style:text-properties style:font-name="Calibri" style:font-name-complex="Calibri" fo:font-size="12pt" style:font-size-asian="12pt" style:font-size-complex="12pt"/>
    </style:style>
    <style:style style:name="P13" style:parent-style-name="Normal" style:family="paragraph">
      <style:paragraph-properties fo:line-height="200%"/>
      <style:text-properties style:font-name="Calibri" style:font-name-complex="Calibri" fo:font-size="12pt" style:font-size-asian="12pt" style:font-size-complex="12pt"/>
    </style:style>
    <style:style style:name="P14" style:parent-style-name="Normal" style:family="paragraph">
      <style:paragraph-properties fo:line-height="200%"/>
      <style:text-properties style:font-name="Calibri" style:font-name-complex="Calibri" fo:font-size="12pt" style:font-size-asian="12pt" style:font-size-complex="12pt"/>
    </style:style>
    <style:style style:name="P15" style:parent-style-name="Normal" style:family="paragraph">
      <style:paragraph-properties fo:line-height="200%"/>
      <style:text-properties style:font-name="Calibri" style:font-name-complex="Calibri" fo:font-size="12pt" style:font-size-asian="12pt" style:font-size-complex="12pt"/>
    </style:style>
    <style:style style:name="P16" style:parent-style-name="Normal" style:family="paragraph">
      <style:paragraph-properties fo:line-height="200%"/>
    </style:style>
    <style:style style:name="T17" style:parent-style-name="DefaultParagraphFont" style:family="text">
      <style:text-properties style:font-name="Calibri" style:font-name-complex="Calibri" fo:font-size="12pt" style:font-size-asian="12pt" style:font-size-complex="12pt"/>
    </style:style>
    <style:style style:name="T18" style:parent-style-name="DefaultParagraphFont" style:family="text">
      <style:text-properties style:font-name="Calibri" style:font-name-complex="Calibri" fo:font-size="12pt" style:font-size-asian="12pt" style:font-size-complex="12pt"/>
    </style:style>
    <style:style style:name="T19" style:parent-style-name="DefaultParagraphFont" style:family="text">
      <style:text-properties style:font-name="Calibri" style:font-name-complex="Calibri" fo:font-size="12pt" style:font-size-asian="12pt" style:font-size-complex="12pt"/>
    </style:style>
    <style:style style:name="T20"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P21" style:parent-style-name="Normal" style:family="paragraph">
      <style:paragraph-properties fo:line-height="200%"/>
      <style:text-properties style:font-name="Calibri" style:font-name-complex="Calibri" fo:font-size="12pt" style:font-size-asian="12pt" style:font-size-complex="12pt"/>
    </style:style>
    <style:style style:name="P22" style:parent-style-name="Normal" style:family="paragraph">
      <style:paragraph-properties fo:line-height="200%"/>
      <style:text-properties style:font-name="Calibri" style:font-name-complex="Calibri" fo:font-size="12pt" style:font-size-asian="12pt" style:font-size-complex="12pt"/>
    </style:style>
    <style:style style:name="P23" style:parent-style-name="Normal" style:family="paragraph">
      <style:paragraph-properties fo:line-height="200%"/>
      <style:text-properties style:font-name="Calibri" style:font-name-complex="Calibri" fo:font-size="12pt" style:font-size-asian="12pt" style:font-size-complex="12pt"/>
    </style:style>
    <style:style style:name="P24" style:parent-style-name="Normal" style:family="paragraph">
      <style:paragraph-properties fo:line-height="200%"/>
      <style:text-properties style:font-name="Calibri" style:font-name-complex="Calibri" fo:font-size="12pt" style:font-size-asian="12pt" style:font-size-complex="12pt"/>
    </style:style>
    <style:style style:name="P25" style:parent-style-name="Normal" style:family="paragraph">
      <style:paragraph-properties fo:line-height="200%"/>
      <style:text-properties style:font-name="Calibri" style:font-name-complex="Calibri" fo:font-size="12pt" style:font-size-asian="12pt" style:font-size-complex="12pt"/>
    </style:style>
    <style:style style:name="P26" style:parent-style-name="Normal" style:family="paragraph">
      <style:paragraph-properties fo:line-height="200%"/>
      <style:text-properties style:font-name="Calibri" style:font-name-complex="Calibri" fo:font-size="12pt" style:font-size-asian="12pt" style:font-size-complex="12pt"/>
    </style:style>
    <style:style style:name="P27" style:parent-style-name="Normal" style:family="paragraph">
      <style:paragraph-properties fo:line-height="200%"/>
      <style:text-properties style:font-name="Calibri" style:font-name-complex="Calibri" fo:font-size="12pt" style:font-size-asian="12pt" style:font-size-complex="12pt"/>
    </style:style>
    <style:style style:name="P28"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29" style:parent-style-name="Normal" style:family="paragraph">
      <style:paragraph-properties fo:line-height="200%"/>
      <style:text-properties style:font-name="Calibri" style:font-name-complex="Calibri" fo:font-size="12pt" style:font-size-asian="12pt" style:font-size-complex="12pt"/>
    </style:style>
    <style:style style:name="P30"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31" style:parent-style-name="Normal" style:family="paragraph">
      <style:paragraph-properties fo:line-height="200%"/>
      <style:text-properties style:font-name="Calibri" style:font-name-complex="Calibri" fo:font-size="12pt" style:font-size-asian="12pt" style:font-size-complex="12pt"/>
    </style:style>
    <style:style style:name="P32"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33" style:parent-style-name="Normal" style:family="paragraph">
      <style:paragraph-properties fo:line-height="200%"/>
    </style:style>
    <style:style style:name="T34" style:parent-style-name="DefaultParagraphFont" style:family="text">
      <style:text-properties style:font-name="Calibri" style:font-name-asian="Segoe UI" style:font-name-complex="Calibri" fo:font-weight="bold" style:font-weight-asian="bold" style:font-weight-complex="bold" fo:color="#232330" style:letter-kerning="false" fo:font-size="12pt" style:font-size-asian="12pt" style:font-size-complex="12pt" style:language-asian="en" style:country-asian="GB"/>
    </style:style>
    <style:style style:name="T35" style:parent-style-name="DefaultParagraphFont" style:family="text">
      <style:text-properties style:font-name="Calibri" style:font-name-asian="Segoe UI" style:font-name-complex="Calibri" fo:font-weight="bold" style:font-weight-asian="bold" style:font-weight-complex="bold" fo:color="#232330" style:letter-kerning="false" fo:font-size="12pt" style:font-size-asian="12pt" style:font-size-complex="12pt" style:language-asian="en" style:country-asian="GB"/>
    </style:style>
    <style:style style:name="T3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37"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38"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39"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0"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1"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2"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3"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4"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5"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7"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8"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49"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0"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1"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2"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3"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4"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5"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7"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8"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59"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0"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1"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2"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3"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4"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5"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7"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8"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69"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0"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1"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2"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3"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4"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5"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7"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8"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79" style:parent-style-name="DefaultParagraphFont" style:family="text">
      <style:text-properties style:font-name="Calibri" style:font-name-asian="Segoe UI" style:font-name-complex="Calibri" fo:color="#232330" fo:font-size="12pt" style:font-size-asian="12pt" style:font-size-complex="12pt"/>
    </style:style>
    <style:style style:name="P80" style:parent-style-name="Normal" style:family="paragraph">
      <style:paragraph-properties fo:line-height="200%"/>
    </style:style>
    <style:style style:name="T81" style:parent-style-name="DefaultParagraphFont" style:family="text">
      <style:text-properties style:font-name="Calibri" style:font-name-asian="Segoe UI" style:font-name-complex="Calibri" fo:font-weight="bold" style:font-weight-asian="bold" style:font-weight-complex="bold" fo:color="#232330" fo:font-size="12pt" style:font-size-asian="12pt" style:font-size-complex="12pt"/>
    </style:style>
    <style:style style:name="T82" style:parent-style-name="DefaultParagraphFont" style:family="text">
      <style:text-properties style:font-name="Calibri" style:font-name-asian="Segoe UI" style:font-name-complex="Calibri" fo:color="#232330" fo:font-size="12pt" style:font-size-asian="12pt" style:font-size-complex="12pt"/>
    </style:style>
    <style:style style:name="T83" style:parent-style-name="DefaultParagraphFont" style:family="text">
      <style:text-properties style:font-name="Calibri" style:font-name-asian="Segoe UI" style:font-name-complex="Calibri" fo:color="#232330" fo:font-size="12pt" style:font-size-asian="12pt" style:font-size-complex="12pt"/>
    </style:style>
    <style:style style:name="T84" style:parent-style-name="DefaultParagraphFont" style:family="text">
      <style:text-properties style:font-name="Calibri" style:font-name-asian="Segoe UI" style:font-name-complex="Calibri" fo:color="#232330" fo:font-size="12pt" style:font-size-asian="12pt" style:font-size-complex="12pt"/>
    </style:style>
    <style:style style:name="T85" style:parent-style-name="DefaultParagraphFont" style:family="text">
      <style:text-properties style:font-name="Calibri" style:font-name-asian="Segoe UI" style:font-name-complex="Calibri" fo:color="#232330" fo:font-size="12pt" style:font-size-asian="12pt" style:font-size-complex="12pt"/>
    </style:style>
    <style:style style:name="T86" style:parent-style-name="DefaultParagraphFont" style:family="text">
      <style:text-properties style:font-name="Calibri" style:font-name-asian="Segoe UI" style:font-name-complex="Calibri" fo:color="#232330" fo:font-size="12pt" style:font-size-asian="12pt" style:font-size-complex="12pt"/>
    </style:style>
    <style:style style:name="T87" style:parent-style-name="DefaultParagraphFont" style:family="text">
      <style:text-properties style:font-name="Calibri" style:font-name-asian="Segoe UI" style:font-name-complex="Calibri" fo:color="#232330" fo:font-size="12pt" style:font-size-asian="12pt" style:font-size-complex="12pt"/>
    </style:style>
    <style:style style:name="T88" style:parent-style-name="DefaultParagraphFont" style:family="text">
      <style:text-properties style:font-name="Calibri" style:font-name-asian="Segoe UI" style:font-name-complex="Calibri" fo:color="#232330" fo:font-size="12pt" style:font-size-asian="12pt" style:font-size-complex="12pt"/>
    </style:style>
    <style:style style:name="T89" style:parent-style-name="DefaultParagraphFont" style:family="text">
      <style:text-properties style:font-name="Calibri" style:font-name-asian="Segoe UI" style:font-name-complex="Calibri" fo:color="#232330" fo:font-size="12pt" style:font-size-asian="12pt" style:font-size-complex="12pt"/>
    </style:style>
    <style:style style:name="T90" style:parent-style-name="DefaultParagraphFont" style:family="text">
      <style:text-properties style:font-name="Calibri" style:font-name-asian="Segoe UI" style:font-name-complex="Calibri" fo:color="#232330" fo:font-size="12pt" style:font-size-asian="12pt" style:font-size-complex="12pt"/>
    </style:style>
    <style:style style:name="T91" style:parent-style-name="DefaultParagraphFont" style:family="text">
      <style:text-properties style:font-name="Calibri" style:font-name-asian="Segoe UI" style:font-name-complex="Calibri" fo:color="#232330" fo:font-size="12pt" style:font-size-asian="12pt" style:font-size-complex="12pt"/>
    </style:style>
    <style:style style:name="P92" style:parent-style-name="Normal" style:family="paragraph">
      <style:paragraph-properties fo:line-height="200%" fo:text-indent="0.5in"/>
      <style:text-properties style:font-name="Calibri" style:font-name-asian="Segoe UI" style:font-name-complex="Calibri" fo:color="#232330" fo:font-size="12pt" style:font-size-asian="12pt" style:font-size-complex="12pt"/>
    </style:style>
    <style:style style:name="P93" style:parent-style-name="Normal" style:family="paragraph">
      <style:paragraph-properties fo:line-height="200%" fo:text-indent="0.5in"/>
      <style:text-properties style:font-name="Calibri" style:font-name-asian="Segoe UI" style:font-name-complex="Calibri" fo:color="#232330" fo:font-size="12pt" style:font-size-asian="12pt" style:font-size-complex="12pt"/>
    </style:style>
    <style:style style:name="P94" style:parent-style-name="Normal" style:family="paragraph">
      <style:paragraph-properties fo:line-height="200%"/>
      <style:text-properties style:font-name="Calibri" style:font-name-asian="Segoe UI" style:font-name-complex="Calibri" fo:color="#232330" fo:font-size="12pt" style:font-size-asian="12pt" style:font-size-complex="12pt"/>
    </style:style>
    <style:style style:name="P95" style:parent-style-name="Normal" style:family="paragraph">
      <style:paragraph-properties fo:margin-bottom="0in" fo:line-height="200%"/>
      <style:text-properties style:font-name="Calibri" style:font-name-asian="Segoe UI" style:font-name-complex="Calibri" fo:color="#232330" style:letter-kerning="false" fo:font-size="12pt" style:font-size-asian="12pt" style:font-size-complex="12pt" style:language-asian="en" style:country-asian="GB" fo:hyphenate="false"/>
    </style:style>
    <style:style style:name="P96" style:parent-style-name="Normal" style:family="paragraph">
      <style:paragraph-properties fo:margin-bottom="0in" fo:line-height="200%"/>
      <style:text-properties style:font-name="Calibri" style:font-name-asian="Times New Roman" style:font-name-complex="Calibri" style:letter-kerning="false" fo:font-size="12pt" style:font-size-asian="12pt" style:font-size-complex="12pt" style:language-asian="en" style:country-asian="GB" fo:hyphenate="false"/>
    </style:style>
    <style:style style:name="P97" style:parent-style-name="Normal" style:family="paragraph">
      <style:paragraph-properties fo:margin-bottom="0in" fo:line-height="200%"/>
      <style:text-properties style:font-name="Calibri" style:font-name-asian="Times New Roman" style:font-name-complex="Calibri" style:letter-kerning="false" fo:font-size="12pt" style:font-size-asian="12pt" style:font-size-complex="12pt" style:language-asian="en" style:country-asian="GB" fo:hyphenate="false"/>
    </style:style>
    <style:style style:name="P98" style:parent-style-name="Normal" style:family="paragraph">
      <style:paragraph-properties fo:margin-bottom="0in" fo:line-height="200%"/>
      <style:text-properties style:font-name="Calibri" style:font-name-asian="Times New Roman" style:font-name-complex="Calibri" style:letter-kerning="false" fo:font-size="12pt" style:font-size-asian="12pt" style:font-size-complex="12pt" style:language-asian="en" style:country-asian="GB" fo:hyphenate="false"/>
    </style:style>
    <style:style style:name="P99"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100" style:parent-style-name="Normal" style:family="paragraph">
      <style:paragraph-properties fo:line-height="200%"/>
    </style:style>
    <style:style style:name="T101"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102" style:parent-style-name="DefaultParagraphFont" style:family="text">
      <style:text-properties style:font-name="Calibri" style:font-name-complex="Calibri" fo:font-size="12pt" style:font-size-asian="12pt" style:font-size-complex="12pt"/>
    </style:style>
    <style:style style:name="T103" style:parent-style-name="DefaultParagraphFont" style:family="text">
      <style:text-properties style:font-name="Calibri" style:font-name-complex="Calibri" fo:font-size="12pt" style:font-size-asian="12pt" style:font-size-complex="12pt"/>
    </style:style>
    <style:style style:name="T104" style:parent-style-name="DefaultParagraphFont" style:family="text">
      <style:text-properties style:font-name="Calibri" style:font-name-complex="Calibri" fo:font-size="12pt" style:font-size-asian="12pt" style:font-size-complex="12pt"/>
    </style:style>
    <style:style style:name="T105" style:parent-style-name="DefaultParagraphFont" style:family="text">
      <style:text-properties style:font-name="Calibri" style:font-name-complex="Calibri" fo:font-size="12pt" style:font-size-asian="12pt" style:font-size-complex="12pt"/>
    </style:style>
    <style:style style:name="T10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07"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08"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09"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0"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1"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2"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3"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4"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5"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T116" style:parent-style-name="DefaultParagraphFont" style:family="text">
      <style:text-properties style:font-name="Calibri" style:font-name-asian="Segoe UI" style:font-name-complex="Calibri" fo:color="#232330" style:letter-kerning="false" fo:font-size="12pt" style:font-size-asian="12pt" style:font-size-complex="12pt" style:language-asian="en" style:country-asian="GB"/>
    </style:style>
    <style:style style:name="P117" style:parent-style-name="Normal" style:family="paragraph">
      <style:paragraph-properties fo:line-height="200%"/>
    </style:style>
    <style:style style:name="T118"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119" style:parent-style-name="DefaultParagraphFont" style:family="text">
      <style:text-properties style:font-name="Calibri" style:font-name-complex="Calibri" fo:font-size="12pt" style:font-size-asian="12pt" style:font-size-complex="12pt"/>
    </style:style>
    <style:style style:name="T120" style:parent-style-name="DefaultParagraphFont" style:family="text">
      <style:text-properties style:font-name="Calibri" style:font-name-complex="Calibri" fo:font-size="12pt" style:font-size-asian="12pt" style:font-size-complex="12pt"/>
    </style:style>
    <style:style style:name="T121" style:parent-style-name="DefaultParagraphFont" style:family="text">
      <style:text-properties style:font-name="Calibri" style:font-name-complex="Calibri" fo:font-size="12pt" style:font-size-asian="12pt" style:font-size-complex="12pt"/>
    </style:style>
    <style:style style:name="T122" style:parent-style-name="DefaultParagraphFont" style:family="text">
      <style:text-properties style:font-name="Calibri" style:font-name-complex="Calibri" fo:font-size="12pt" style:font-size-asian="12pt" style:font-size-complex="12pt"/>
    </style:style>
    <style:style style:name="P123"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124" style:parent-style-name="Normal" style:family="paragraph">
      <style:paragraph-properties fo:line-height="200%"/>
      <style:text-properties style:font-name="Calibri" style:font-name-complex="Calibri" fo:font-size="12pt" style:font-size-asian="12pt" style:font-size-complex="12pt"/>
    </style:style>
    <style:style style:name="P125"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126" style:parent-style-name="Normal" style:family="paragraph">
      <style:paragraph-properties fo:margin-bottom="0in" fo:line-height="200%"/>
      <style:text-properties style:font-name="Calibri" style:font-name-complex="Calibri" style:letter-kerning="false" fo:font-size="12pt" style:font-size-asian="12pt" style:font-size-complex="12pt" fo:hyphenate="false"/>
    </style:style>
    <style:style style:name="P127" style:parent-style-name="Normal" style:family="paragraph">
      <style:paragraph-properties fo:margin-bottom="0in" fo:line-height="200%"/>
      <style:text-properties style:font-name="Calibri" style:font-name-complex="Calibri" style:letter-kerning="false" fo:font-size="12pt" style:font-size-asian="12pt" style:font-size-complex="12pt" fo:hyphenate="false"/>
    </style:style>
    <style:style style:name="P128" style:parent-style-name="Normal" style:list-style-name="LFO1" style:family="paragraph">
      <style:paragraph-properties fo:margin-bottom="0in" fo:line-height="200%"/>
      <style:text-properties style:font-name="Calibri" style:font-name-asian="Times New Roman" style:font-name-complex="Calibri" style:letter-kerning="false" fo:font-size="12pt" style:font-size-asian="12pt" style:font-size-complex="12pt" fo:hyphenate="false"/>
    </style:style>
    <style:style style:name="P129" style:parent-style-name="Normal" style:list-style-name="LFO1" style:family="paragraph">
      <style:paragraph-properties fo:margin-bottom="0in" fo:line-height="200%"/>
      <style:text-properties style:font-name="Calibri" style:font-name-asian="Times New Roman" style:font-name-complex="Calibri" style:letter-kerning="false" fo:font-size="12pt" style:font-size-asian="12pt" style:font-size-complex="12pt" fo:hyphenate="false"/>
    </style:style>
    <style:style style:name="P130" style:parent-style-name="Normal" style:list-style-name="LFO1" style:family="paragraph">
      <style:paragraph-properties fo:margin-bottom="0in" fo:line-height="200%"/>
      <style:text-properties style:font-name="Calibri" style:font-name-asian="Times New Roman" style:font-name-complex="Calibri" style:letter-kerning="false" fo:font-size="12pt" style:font-size-asian="12pt" style:font-size-complex="12pt" fo:hyphenate="false"/>
    </style:style>
    <style:style style:name="P131" style:parent-style-name="Normal" style:list-style-name="LFO1" style:family="paragraph">
      <style:paragraph-properties fo:margin-bottom="0in" fo:line-height="200%"/>
      <style:text-properties style:font-name="Calibri" style:font-name-asian="Times New Roman" style:font-name-complex="Calibri" style:letter-kerning="false" fo:font-size="12pt" style:font-size-asian="12pt" style:font-size-complex="12pt" fo:hyphenate="false"/>
    </style:style>
    <style:style style:name="P132"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133" style:parent-style-name="Normal" style:family="paragraph">
      <style:paragraph-properties fo:line-height="200%"/>
      <style:text-properties style:font-name="Calibri" style:font-name-complex="Calibri" fo:font-size="12pt" style:font-size-asian="12pt" style:font-size-complex="12pt"/>
    </style:style>
    <style:style style:name="P134" style:parent-style-name="Normal" style:family="paragraph">
      <style:paragraph-properties fo:line-height="200%"/>
    </style:style>
    <style:style style:name="T135"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136" style:parent-style-name="DefaultParagraphFont" style:family="text">
      <style:text-properties style:font-name="Calibri" style:font-name-complex="Calibri" fo:font-size="12pt" style:font-size-asian="12pt" style:font-size-complex="12pt"/>
    </style:style>
    <style:style style:name="T137" style:parent-style-name="DefaultParagraphFont" style:family="text">
      <style:text-properties style:font-name="Calibri" style:font-name-complex="Calibri" fo:font-size="12pt" style:font-size-asian="12pt" style:font-size-complex="12pt"/>
    </style:style>
    <style:style style:name="T138" style:parent-style-name="DefaultParagraphFont" style:family="text">
      <style:text-properties style:font-name="Calibri" style:font-name-complex="Calibri" fo:font-size="12pt" style:font-size-asian="12pt" style:font-size-complex="12pt"/>
    </style:style>
    <style:style style:name="T139" style:parent-style-name="DefaultParagraphFont" style:family="text">
      <style:text-properties style:font-name="Calibri" style:font-name-complex="Calibri" fo:font-size="12pt" style:font-size-asian="12pt" style:font-size-complex="12pt"/>
    </style:style>
    <style:style style:name="T140" style:parent-style-name="DefaultParagraphFont" style:family="text">
      <style:text-properties style:font-name="Calibri" style:font-name-complex="Calibri" fo:font-size="12pt" style:font-size-asian="12pt" style:font-size-complex="12pt"/>
    </style:style>
    <style:style style:name="T141" style:parent-style-name="DefaultParagraphFont" style:family="text">
      <style:text-properties style:font-name="Calibri" style:font-name-complex="Calibri" fo:font-size="12pt" style:font-size-asian="12pt" style:font-size-complex="12pt"/>
    </style:style>
    <style:style style:name="T142" style:parent-style-name="DefaultParagraphFont" style:family="text">
      <style:text-properties style:font-name="Calibri" style:font-name-complex="Calibri" fo:font-size="12pt" style:font-size-asian="12pt" style:font-size-complex="12pt"/>
    </style:style>
    <style:style style:name="T143" style:parent-style-name="DefaultParagraphFont" style:family="text">
      <style:text-properties style:font-name="Calibri" style:font-name-complex="Calibri" fo:font-size="12pt" style:font-size-asian="12pt" style:font-size-complex="12pt"/>
    </style:style>
    <style:style style:name="T144" style:parent-style-name="DefaultParagraphFont" style:family="text">
      <style:text-properties style:font-name="Calibri" style:font-name-complex="Calibri" fo:font-size="12pt" style:font-size-asian="12pt" style:font-size-complex="12pt"/>
    </style:style>
    <style:style style:name="T145" style:parent-style-name="DefaultParagraphFont" style:family="text">
      <style:text-properties style:font-name="Calibri" style:font-name-complex="Calibri" fo:font-size="12pt" style:font-size-asian="12pt" style:font-size-complex="12pt"/>
    </style:style>
    <style:style style:name="T146" style:parent-style-name="DefaultParagraphFont" style:family="text">
      <style:text-properties style:font-name="Calibri" style:font-name-complex="Calibri" fo:font-size="12pt" style:font-size-asian="12pt" style:font-size-complex="12pt"/>
    </style:style>
    <style:style style:name="T147" style:parent-style-name="DefaultParagraphFont" style:family="text">
      <style:text-properties style:font-name="Calibri" style:font-name-complex="Calibri" fo:font-size="12pt" style:font-size-asian="12pt" style:font-size-complex="12pt"/>
    </style:style>
    <style:style style:name="T148" style:parent-style-name="DefaultParagraphFont" style:family="text">
      <style:text-properties style:font-name="Calibri" style:font-name-complex="Calibri" fo:font-size="12pt" style:font-size-asian="12pt" style:font-size-complex="12pt"/>
    </style:style>
    <style:style style:name="T149" style:parent-style-name="DefaultParagraphFont" style:family="text">
      <style:text-properties style:font-name="Calibri" style:font-name-complex="Calibri" fo:font-size="12pt" style:font-size-asian="12pt" style:font-size-complex="12pt"/>
    </style:style>
    <style:style style:name="T150" style:parent-style-name="DefaultParagraphFont" style:family="text">
      <style:text-properties style:font-name="Calibri" style:font-name-complex="Calibri" fo:font-size="12pt" style:font-size-asian="12pt" style:font-size-complex="12pt"/>
    </style:style>
    <style:style style:name="T151" style:parent-style-name="DefaultParagraphFont" style:family="text">
      <style:text-properties style:font-name="Calibri" style:font-name-complex="Calibri" fo:font-size="12pt" style:font-size-asian="12pt" style:font-size-complex="12pt"/>
    </style:style>
    <style:style style:name="T152" style:parent-style-name="DefaultParagraphFont" style:family="text">
      <style:text-properties style:font-name="Calibri" style:font-name-complex="Calibri" fo:font-size="12pt" style:font-size-asian="12pt" style:font-size-complex="12pt"/>
    </style:style>
    <style:style style:name="T153" style:parent-style-name="DefaultParagraphFont" style:family="text">
      <style:text-properties style:font-name="Calibri" style:font-name-complex="Calibri" fo:font-size="12pt" style:font-size-asian="12pt" style:font-size-complex="12pt"/>
    </style:style>
    <style:style style:name="T154" style:parent-style-name="DefaultParagraphFont" style:family="text">
      <style:text-properties style:font-name="Calibri" style:font-name-complex="Calibri" fo:font-size="12pt" style:font-size-asian="12pt" style:font-size-complex="12pt"/>
    </style:style>
    <style:style style:name="P155" style:parent-style-name="Normal" style:family="paragraph">
      <style:paragraph-properties fo:line-height="200%"/>
      <style:text-properties style:font-name="Calibri" style:font-name-complex="Calibri" fo:font-size="12pt" style:font-size-asian="12pt" style:font-size-complex="12pt"/>
    </style:style>
    <style:style style:name="P156"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157" style:parent-style-name="Normal" style:family="paragraph">
      <style:paragraph-properties fo:line-height="200%"/>
      <style:text-properties style:font-name="Calibri" style:font-name-complex="Calibri" fo:font-size="12pt" style:font-size-asian="12pt" style:font-size-complex="12pt"/>
    </style:style>
    <style:style style:name="P158" style:parent-style-name="Normal" style:family="paragraph">
      <style:paragraph-properties fo:line-height="200%"/>
    </style:style>
    <style:style style:name="T159"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160" style:parent-style-name="DefaultParagraphFont" style:family="text">
      <style:text-properties style:font-name="Calibri" style:font-name-complex="Calibri" fo:font-size="12pt" style:font-size-asian="12pt" style:font-size-complex="12pt"/>
    </style:style>
    <style:style style:name="P161" style:parent-style-name="Normal" style:family="paragraph">
      <style:paragraph-properties fo:line-height="200%"/>
      <style:text-properties style:font-name="Calibri" style:font-name-complex="Calibri" fo:font-size="12pt" style:font-size-asian="12pt" style:font-size-complex="12pt"/>
    </style:style>
    <style:style style:name="P162" style:parent-style-name="Normal" style:family="paragraph">
      <style:paragraph-properties fo:line-height="200%"/>
      <style:text-properties style:font-name="Calibri" style:font-name-complex="Calibri" fo:font-weight="bold" style:font-weight-asian="bold" style:font-weight-complex="bold" fo:font-size="12pt" style:font-size-asian="12pt" style:font-size-complex="12pt"/>
    </style:style>
    <style:style style:name="P163" style:parent-style-name="Normal" style:family="paragraph">
      <style:paragraph-properties fo:line-height="200%"/>
      <style:text-properties style:font-name="Calibri" style:font-name-complex="Calibri" fo:font-size="12pt" style:font-size-asian="12pt" style:font-size-complex="12pt"/>
    </style:style>
  </office:automatic-styles>
  <office:body>
    <office:text text:use-soft-page-breaks="true">
      <text:p text:style-name="P1">Minutes: Collection of Student Loans Consultation Group<text:s/></text:p>
      <text:p text:style-name="P3">Tuesday 03<text:s/>Dec<text:s/>2025 (10:00-11:00)</text:p>
      <text:p text:style-name="P4">Attendees:</text:p>
      <text:p text:style-name="P5">Neil Nicholas (HMRC) - chair</text:p>
      <text:p text:style-name="P6">Lindsay Gorman (HMRC)</text:p>
      <text:p text:style-name="P7">Shell Makwana (HMRC)</text:p>
      <text:p text:style-name="P8">Paul Crooks (HMRC)</text:p>
      <text:p text:style-name="P9">Jean Buchanan (HMRC)</text:p>
      <text:p text:style-name="P10">Ian Holloway (ICAEW)</text:p>
      <text:p text:style-name="P11">Matthew Brown (CIOT)</text:p>
      <text:p text:style-name="P12">Claire Thackaberry (LITRG)</text:p>
      <text:p text:style-name="P13">Sarah Smith (CIPP)</text:p>
      <text:p text:style-name="P14">Jo Marshall (GPA)</text:p>
      <text:p text:style-name="P15">Simon Parsons (External-SDWORX)</text:p>
      <text:p text:style-name="P16"><text:span text:style-name="T17">Joanne Graham (HMRC</text:span><text:span text:style-name="T18"><text:s/>Plan 5 project</text:span><text:span text:style-name="T19">)</text:span><text:span text:style-name="T20"><text:tab/></text:span></text:p>
      <text:p text:style-name="P21">Adelle Greenwood (ICAEW)</text:p>
      <text:p text:style-name="P22">Richard George (Payroll alliance)</text:p>
      <text:p text:style-name="P23">Samantha O’Sullivan (CIPP)</text:p>
      <text:p text:style-name="P24">Ann Elmer (ATT)</text:p>
      <text:soft-page-break/>
      <text:p text:style-name="P25">Nick Moseley (HMRC)</text:p>
      <text:p text:style-name="P26">Lynne McCreadie (SLC)</text:p>
      <text:p text:style-name="P27">Courtney Brightwell (DFE)</text:p>
      <text:p text:style-name="P28">Apologies recorded for:</text:p>
      <text:p text:style-name="P29">John Dearnaley (HMRC<text:s/>Plan 5 project)</text:p>
      <text:p text:style-name="P30">Introduction and opening remarks:</text:p>
      <text:p text:style-name="P31">Neil Nicholas<text:tab/>Welcomed the group.</text:p>
      <text:p text:style-name="P32">HMRC Live Service update by Lindsay Gorman:</text:p>
      <text:p text:style-name="P33"><text:span text:style-name="T34">O</text:span><text:span text:style-name="T35">perationally</text:span><text:span text:style-name="T36"><text:s/></text:span><text:span text:style-name="T37">-<text:s/></text:span><text:span text:style-name="T38">within our student loans unit, we are in a very good position. All of our operational KPIs are tracking<text:s/></text:span><text:span text:style-name="T39">green,</text:span><text:span text:style-name="T40"><text:s/>and these cover up a variety of areas including</text:span><text:span text:style-name="T41"><text:line-break/></text:span><text:span text:style-name="T42">e</text:span><text:span text:style-name="T43">mployers starting t</text:span><text:span text:style-name="T44">o take</text:span><text:span text:style-name="T45"><text:s/>deductions, employers stopping taking deductions and using the right loan and plan type.<text:s/></text:span><text:span text:style-name="T46">T</text:span><text:span text:style-name="T47">racking green at this stage as we're nearing the end of Q3 is a very good position.</text:span><text:span text:style-name="T48"><text:line-break/>That being said, we're about to enter one of our busiest quarters of the year</text:span><text:span text:style-name="T49">. I</text:span><text:span text:style-name="T50">n Q4 we hit our peak work area, which is for self-assessment and that's where we see a<text:s/></text:span><text:span text:style-name="T51">high volume of customers</text:span><text:span text:style-name="T52"><text:s/></text:span><text:span text:style-name="T53">in</text:span><text:span text:style-name="T54"><text:s/>self-assessment</text:span><text:span text:style-name="T55"><text:s/></text:span><text:span text:style-name="T56">file their returns</text:span><text:span text:style-name="T57">. T</text:span><text:span text:style-name="T58">hat leads to a<text:s/></text:span><text:span text:style-name="T59">surge</text:span><text:span text:style-name="T60"><text:s/>in our operational<text:s/></text:span><text:span text:style-name="T61">SA<text:s/></text:span><text:span text:style-name="T62">work items where customers don't complete their<text:s/></text:span><text:span text:style-name="T63">SA</text:span><text:span text:style-name="T64"><text:s/>return correct</text:span><text:span text:style-name="T65">ly</text:span><text:span text:style-name="T66"><text:s/>for the student loan aspects</text:span><text:span text:style-name="T67">. T</text:span><text:span text:style-name="T68">o put that into context</text:span><text:span text:style-name="T69">, w</text:span><text:span text:style-name="T70">e receive almost the same volume of<text:s/></text:span><text:span text:style-name="T71">SA</text:span><text:span text:style-name="T72"><text:s/>work items in Q4 as we do in the other 3/4 of the year.<text:s/></text:span><text:span text:style-name="T73">W</text:span><text:span text:style-name="T74">e will be monitoring our volumes very closely as we do each year and making sure that these are these are worked as a priority</text:span><text:span text:style-name="T75">. T</text:span><text:span text:style-name="T76">his is not solely to make sure that we meet our KPI, although that is very important, but it's also to<text:s/></text:span><text:soft-page-break/><text:span text:style-name="T77">make sure that</text:span><text:span text:style-name="T78"><text:s/></text:span><text:span text:style-name="T79">all the files are worked and ready to be sent across to the Student Loans Company in order for them to update the customers balances.</text:span></text:p>
      <text:p text:style-name="P80"><text:span text:style-name="T81">Fractured Employments</text:span><text:span text:style-name="T82"><text:s/>- this is where we've identified student loan deductions that have been taken by employers, but they've not been passed across to the Student Loans company and this has nothing to do with HMRC systems.</text:span><text:span text:style-name="T83"><text:line-break/>It's something that's happening either in the employer's payroll, software or due to employer behaviour. We've now done a whole year's worth of this, and we've moved on to start working a new year of cases.</text:span><text:span text:style-name="T84"><text:line-break/>We have done some analysis of that full year that we've already worked<text:s/></text:span><text:span text:style-name="T85">to try to</text:span><text:span text:style-name="T86"><text:s/>see what we think that we could do moving forward. Th</text:span><text:span text:style-name="T87">e</text:span><text:span text:style-name="T88"><text:s/>analysis can</text:span><text:span text:style-name="T89"><text:s/></text:span><text:span text:style-name="T90">be broken down into two categories</text:span><text:span text:style-name="T91">:</text:span></text:p>
      <text:p text:style-name="P92">•<text:s/>One is where the employer changes their payroll ID throughout the year and this equated to around 56% of the genuine fractured employments for that year.<text:s/></text:p>
      <text:p text:style-name="P93">•<text:s/>The other main area that we've seen was where the employer just simply seemed to not carry the deductions for student loans forward<text:s/>in<text:s/>year.<text:s/></text:p>
      <text:p text:style-name="P94">That equated to around 31% of the genuine fractured employment cases for the year.<text:s/>Now that we've done a bit of analysis on it, we've moved into investigation and solution mode to see if we can try and resolve any of these or try and design any of them out or at least bring the error rates down going forward in the future years. Some of the actions that we have taken forward is to liaise with<text:s/>the<text:s/>wider HMRC.<text:s/>HMRC<text:s/>have been looking at the quality of RTI data that we are receiving into the HMRC estate.<text:s/>We're also trying to see if we can get some support to trace the payroll software that the employers and these two categories<text:s/><text:soft-page-break/>used<text:s/>during the year<text:s/>and what they switched to, to<text:s/>see if we can identify any trends in the payroll software. We are aiming to work with our software developer support team.</text:p>
      <text:p text:style-name="P95">We are trying to<text:s/>tailor any specific columns, especially if we're able to identify any trends in the payroll software,<text:s/>to<text:s/>see if we can get some tailored columns and messages<text:s/>out and<text:s/>also take their advice on any best practise or anything else that we could potentially do to get messages out around these 2<text:s/>errors.<text:s/>We are also doing<text:s/>a<text:s/>review of our operational guidance to see whether there is anything that we can do to try and fact find or communicate with employers around these issues through some of our other touch points.<text:line-break/>These are<text:s/>our initial findings and our initial actions.<text:s/>If anyone would like to discuss this further or has anything else that they think that we could be trying to do in this space, then I would be more than happy to have a chat outside of this call.</text:p>
      <text:p text:style-name="P96">Lindsay agreed to send out details<text:s/>of the Fractured Employments<text:s/>to Simon<text:s/>in case he missed part of her update.<text:s/></text:p>
      <text:p text:style-name="P97">Neil assured the group that scans were being run to identify the problem cases and then make manual interventions to resolve them. The aim of HMRC is to get a solution to so these cases are not created in future.<text:s/></text:p>
      <text:p text:style-name="P98">There were approx. 5,000 cases out of a review of 20,000 cases<text:s/>in one year.<text:s/><text:s/></text:p>
      <text:p text:style-name="P99">HMRC Business Design update by Paul Crooks:</text:p>
      <text:p text:style-name="P100"><text:span text:style-name="T101">Payroll benefits in kind</text:span><text:span text:style-name="T102"><text:s/>-<text:s/></text:span><text:span text:style-name="T103">A</text:span><text:span text:style-name="T104">djustment data field was added to the self-assessment return in the last year or so</text:span><text:span text:style-name="T105">. This will be<text:s/></text:span><text:span text:style-name="T106">exactly the same data field for making tax digital.<text:s/></text:span><text:span text:style-name="T107">T</text:span><text:span text:style-name="T108">h</text:span><text:span text:style-name="T109">is</text:span><text:span text:style-name="T110"><text:s/>is being implemented over the next few months and<text:s/></text:span><text:span text:style-name="T111">will</text:span><text:span text:style-name="T112"><text:s/>be there when the bulk<text:s/></text:span><text:span text:style-name="T113">of<text:s/></text:span><text:span text:style-name="T114">people start coming in from April 26. It's not pre-populated to start with, in MTD, but as part of the mandating payroll benefit in kind. A few cases have already used this and it’s working fine.<text:s/></text:span><text:soft-page-break/><text:span text:style-name="T115">The process should be seamless from a customer/borrower perspective in MTD. We're pre-populating that somebody is a borrower and what their plan type is in into MTD. So, we're probably hitting a wider demographic of student loan borrowers. Guidance is on track for April, both internally and externally</text:span><text:span text:style-name="T116"><text:s/>and that stakeholders are prepared for the changes, and Paul highlighted ongoing collaboration with the employer payroll group and software developers.</text:span></text:p>
      <text:p text:style-name="P117"><text:span text:style-name="T118">OPW<text:s/></text:span><text:span text:style-name="T119">–</text:span><text:span text:style-name="T120"><text:s/></text:span><text:span text:style-name="T121">It’s been mentioned at the employer payroll group about selecting student loan deductions when somebody's also selected that they're OPW for that submission.<text:s/></text:span><text:span text:style-name="T122">Most payroll software should prevent student loan deductions when the OPW indicator is selected, but bespoke or in-house systems may not always enforce this, leading to manual interventions and potential errors. The issue of 'flipping' between OPW and employed status within the same year was mentioned by the group, noting that software may not require a new record for status changes, which can complicate student loan deduction tracking and create operational challenges. There are ongoing efforts to engage with software developer teams through the OPW process owner side at HMRC, aiming to reinforce validation requirements and ensure correct handling of OPW and student loan deductions. Lindsay described operational work items created when incorrect deductions occur, with teams reaching out to employers for refunds and record corrections, and Simon offered to facilitate discussions with the BCS payroll group to address software compliance.</text:span></text:p>
      <text:p text:style-name="P123">Plan 5 Project update by Joanne Graham:<text:tab/></text:p>
      <text:p text:style-name="P124">Joanne reported that phase one of Plan 5 delivery, including receipting cohort files from the Student Loans Company, was completed in October. This included the plan 5’s for the first time, with the next phase scheduled for April 2026.<text:s/>The project<text:s/>is<text:s/>currently firming up the<text:s/><text:soft-page-break/>lower-level<text:s/>delivery and the test plans for that<text:s/>April 26<text:s/>delivery.<text:s/>We're looking at requirements for MTD and self-assessment changes, they are currently under development. These are targeting delivery in June 26 and April 27. On the readiness for change side of things, it's very light touch approach for the project as we're linking in with the business-as-usual comms. Products are ready for publishing now that thresholds are being confirmed from a project perspective, this was just to make sure that plan five was included with other plan types. There's a couple of articles included in December 25, Employment Bulletin, and Agent update. And there's some updates being planned for the starter checklist, which will include plan 5 from March 26.<text:s/>The inclusion of Plan 5 in the starter checklist from March 2026 was discussed, noting that employers often use customised versions<text:s/>(“bigger employers, have their own versions of the starter checklist because it's not mandatory that the starter check isdonegov.uk is used”)<text:s/>and emphasising the importance of early access to updated wording for adaptation.<text:s/>This will be shared between the HMRC software developer team and the payroll software developers to give that early insight.<text:s/></text:p>
      <text:p text:style-name="P125">Student Loans Company update by Lynne McCreadie:</text:p>
      <text:p text:style-name="P126">SLC’s repayment verification team continues to perform strongly as we approach the end of 2025. Year to date, we’ve assessed the circumstances of over 182,000 overseas customers, in line with our forecasts. Overseas assessments are typically being processed within 10 days against a 28-day SLA, reflecting solid operational performance as we move into December.</text:p>
      <text:p text:style-name="P127">We’re also tracking well against our key repayment metrics:</text:p>
      <text:list text:style-name="LFO1" text:continue-numbering="true">
        <text:list-item>
          <text:p text:style-name="P128">Customer Compliance stands at 91.58%, slightly above the three-year average.</text:p>
        </text:list-item>
        <text:list-item>
          <text:p text:style-name="P129">Cash collected through direct collections reached £77 million by the end of October, £2m up on the same point last year.</text:p>
        </text:list-item>
        <text:list-item>
          <text:p text:style-name="P130">We’ve issued £97 million in refunds so far in FY25/26. Of that, £79 million relates to below-threshold refunds, benefiting 350,000 customers with an average refund of £225.</text:p>
        </text:list-item>
        <text:list-item>
          <text:p text:style-name="P131">206k start notifications for Plan 5 customers due to enter repayment in April 2026 were issued to HMRC at the start Of October.  The data was received and processed successfully by<text:s/>HMRC.</text:p>
        </text:list-item>
      </text:list>
      <text:p text:style-name="P132">DFE update by Courtney Brightwell:</text:p>
      <text:p text:style-name="P133">Courtney introduced himself as the head of the Student Loans company sponsorship team, based within the DfE by look after the relationship, essentially between the Student Loans company and predominantly the DfE. Although they also work with the Welsh<text:s/>Government, British<text:s/>government, Northern Ireland government in prioritising the various change requests that we have for SLC.<text:s/></text:p>
      <text:p text:style-name="P134"><text:span text:style-name="T135">Update</text:span><text:span text:style-name="T136">:<text:s/></text:span><text:span text:style-name="T137">All the thresholds<text:s/></text:span><text:span text:style-name="T138">have been<text:s/></text:span><text:span text:style-name="T139">announced now for 26</text:span><text:span text:style-name="T140">/</text:span><text:span text:style-name="T141">27 following the budget, which is a big news. Neil</text:span><text:span text:style-name="T142"><text:s/>has</text:span><text:span text:style-name="T143"><text:s/>circulated them by e-mail to everyone in this group.</text:span><text:span text:style-name="T144"><text:s/>The group</text:span><text:span text:style-name="T145"><text:s/>may also have noticed in the budget papers that the chancellor confirmed a three-year freeze to the plan to repayment threshold, but that won't come in until 27</text:span><text:span text:style-name="T146">/</text:span><text:span text:style-name="T147">28.<text:s/></text:span><text:span text:style-name="T148">There will be<text:s/></text:span><text:span text:style-name="T149">the usual uplift for 26</text:span><text:span text:style-name="T150">/</text:span><text:span text:style-name="T151">27 with the amount</text:span><text:span text:style-name="T152"><text:s/>c</text:span><text:span text:style-name="T153">onfirmed</text:span><text:span text:style-name="T154">.<text:s/></text:span></text:p>
      <text:p text:style-name="P155">Paul described the need for payroll software to calculate the correct plan type based on the hierarchy, ensuring accurate deductions when multiple plan types are indicated on the starter checklist. Courtney agreed to take the question away and circulate an answer to the group, with Shailesh offering to provide archived information to support the response.</text:p>
      <text:soft-page-break/>
      <text:p text:style-name="P156">Review of Action points by All:</text:p>
      <text:p text:style-name="P157">The outstanding action point around hierarchy of plan types for deduction purposes has been set out by Courtney and circulated to the group so this action is closed.<text:s/><text:tab/></text:p>
      <text:p text:style-name="P158"><text:span text:style-name="T159">Any other Business by All:</text:span><text:span text:style-name="T160"><text:tab/></text:span></text:p>
      <text:p text:style-name="P161">None</text:p>
      <text:p text:style-name="P162">Date and venue of future meetings in 2025 (10:30 – 11:30)</text:p>
      <text:p text:style-name="P163">Tuesday March 3rd: Set up as Team’s call</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05%"/>
      <style:text-properties style:font-name="Aptos" style:font-name-asian="Aptos" style:font-name-complex="Times New Roman" style:letter-kerning="true"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ptos" style:font-name-asian="Aptos" style:font-name-complex="Times New Roman"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0pt" style:font-size-asian="10pt" style:font-size-complex="10pt"/>
    </style:style>
    <style:style style:family="graphic" style:name="a0"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footer>
        <text:p text:style-name="Footer"><draw:frame draw:z-index="251660288" draw:id="id0" draw:style-name="a0" draw:name="Text Box 3" text:anchor-type="paragraph" svg:x="0in" svg:y="0in" svg:width="0.56736in" svg:height="0.38611in" style:rel-width="scale" style:rel-height="scale"><draw:text-box><text:p text:style-name="P2">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uchanan, Jean (CS&amp;TD Individuals Policy, Student Finance)</meta:initial-creator>
    <dc:creator>Buchanan, Jean (CS&amp;TD Individuals Policy, Student Finance)</dc:creator>
    <meta:creation-date>2026-03-02T15:06:00Z</meta:creation-date>
    <dc:date>2026-03-02T15:06:00Z</dc:date>
    <meta:template xlink:href="Normal" xlink:type="simple"/>
    <meta:editing-cycles>2</meta:editing-cycles>
    <meta:editing-duration>PT300S</meta:editing-duration>
    <meta:user-defined meta:name="ContentTypeId">0x010100AFD57AF9C259F44D8D67DC44269BF583</meta:user-defined>
    <meta:user-defined meta:name="ClassificationContentMarkingFooterShapeIds">6631a419,21d7f841,6b45eace</meta:user-defined>
    <meta:user-defined meta:name="ClassificationContentMarkingFooterFontProps">#000000,10,Aptos</meta:user-defined>
    <meta:user-defined meta:name="ClassificationContentMarkingFooterText">OFFICIAL</meta:user-defined>
    <meta:document-statistic meta:page-count="8" meta:paragraph-count="67" meta:word-count="1897" meta:character-count="10996" meta:row-count="269" meta:non-whitespace-character-count="9166"/>
  </office:meta>
</office:document-meta>
</file>