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Aptos Narrow" svg:font-family="&quot;Aptos Narrow&quot;"/>
    <style:font-face style:name="Tahoma" svg:font-family="Tahoma"/>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background-color="#C0E6F5" style:repeat-content="false"/>
      <style:paragraph-properties fo:text-align="center"/>
      <style:text-properties style:font-name="Aptos Narrow" style:font-name-asian="Aptos Narrow" style:font-name-complex="Aptos Narrow" fo:font-size="20pt" style:font-size-asian="20pt" style:font-size-complex="20pt" fo:font-weight="bold" style:font-weight-asian="bold" style:font-weight-complex="bold"/>
    </style:style>
    <style:style style:name="ce3" style:family="table-cell" style:parent-style-name="Default" style:data-style-name="N0">
      <style:table-cell-properties fo:background-color="#FFFFFF"/>
      <style:text-properties style:font-name="Aptos Narrow" style:font-name-asian="Aptos Narrow" style:font-name-complex="Aptos Narrow" fo:font-size="18pt" style:font-size-asian="18pt" style:font-size-complex="18pt"/>
    </style:style>
    <style:style style:name="ce4"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style:font-name="Aptos Narrow" style:font-name-asian="Aptos Narrow" style:font-name-complex="Aptos Narrow" fo:font-size="16pt" style:font-size-asian="16pt" style:font-size-complex="16pt"/>
    </style:style>
    <style:style style:name="ce5" style:family="table-cell" style:parent-style-name="Default" style:data-style-name="N0">
      <style:table-cell-properties fo:border="thin solid #000000" style:vertical-align="automatic" fo:wrap-option="wrap" fo:background-color="#FFFFFF"/>
      <style:text-properties style:font-name="Aptos Narrow" style:font-name-asian="Aptos Narrow" style:font-name-complex="Aptos Narrow" fo:font-size="16pt" style:font-size-asian="16pt" style:font-size-complex="16pt" fo:font-weight="bold" style:font-weight-asian="bold" style:font-weight-complex="bold"/>
    </style:style>
    <style:style style:name="ce6" style:family="table-cell" style:parent-style-name="Hyperlink" style:data-style-name="N0">
      <style:table-cell-properties fo:border="thin solid #000000" style:vertical-align="top" fo:background-color="#FFFFFF"/>
      <style:text-properties fo:color="#467886" style:text-underline-style="solid" style:text-underline-type="single"/>
    </style:style>
    <style:style style:name="ce7" style:family="table-cell" style:parent-style-name="Default" style:data-style-name="N0">
      <style:table-cell-properties fo:border="thin solid #000000" style:vertical-align="top" fo:wrap-option="wrap" fo:background-color="#FFFFFF"/>
      <style:text-properties style:font-name="Aptos Narrow" style:font-name-asian="Aptos Narrow" style:font-name-complex="Aptos Narrow" fo:font-size="16pt" style:font-size-asian="16pt" style:font-size-complex="16pt" fo:font-weight="bold" style:font-weight-asian="bold" style:font-weight-complex="bold"/>
    </style:style>
    <style:style style:name="ce8" style:family="table-cell" style:parent-style-name="Hyperlink" style:data-style-name="N0">
      <style:table-cell-properties fo:background-color="#FFFFFF"/>
      <style:text-properties fo:color="#467886" style:font-name="Aptos Narrow" style:font-name-asian="Aptos Narrow" style:font-name-complex="Aptos Narrow" fo:font-size="14pt" style:font-size-asian="14pt" style:font-size-complex="14pt" style:text-underline-style="solid" style:text-underline-type="single"/>
    </style:style>
    <style:style style:name="ce9" style:family="table-cell" style:parent-style-name="Default" style:data-style-name="N0">
      <style:table-cell-properties style:vertical-align="middle" fo:wrap-option="wrap" style:cell-protect="none" style:repeat-content="false"/>
      <style:paragraph-properties fo:text-align="start" fo:margin-left="0cm"/>
      <style:text-properties style:font-name="Aptos Narrow" style:font-name-asian="Aptos Narrow" style:font-name-complex="Aptos Narrow" fo:font-size="20pt" style:font-size-asian="20pt" style:font-size-complex="20pt" fo:font-weight="bold" style:font-weight-asian="bold" style:font-weight-complex="bold"/>
    </style:style>
    <style:style style:name="ce10" style:family="table-cell" style:parent-style-name="Default" style:data-style-name="N0">
      <style:table-cell-properties fo:border="thin solid #000000" style:vertical-align="middle" fo:wrap-option="wrap" fo:background-color="#83CCEB" style:cell-protect="none" style:repeat-content="false"/>
      <style:paragraph-properties fo:text-align="center"/>
      <style:text-properties style:font-name="Aptos Narrow" style:font-name-asian="Aptos Narrow" style:font-name-complex="Aptos Narrow" fo:font-size="11pt" style:font-size-asian="11pt" style:font-size-complex="11pt" fo:font-weight="bold" style:font-weight-asian="bold" style:font-weight-complex="bold"/>
    </style:style>
    <style:style style:name="ce11" style:family="table-cell" style:parent-style-name="Default" style:data-style-name="N0">
      <style:table-cell-properties fo:border="thin solid #000000" style:vertical-align="middle" fo:wrap-option="wrap" fo:background-color="#E8E8E8" style:cell-protect="none" style:repeat-content="false"/>
      <style:paragraph-properties fo:text-align="center"/>
      <style:text-properties style:font-name="Aptos Narrow" style:font-name-asian="Aptos Narrow" style:font-name-complex="Aptos Narrow" fo:font-size="11pt" style:font-size-asian="11pt" style:font-size-complex="11pt" fo:font-weight="bold" style:font-weight-asian="bold" style:font-weight-complex="bold"/>
    </style:style>
    <style:style style:name="ce12" style:family="table-cell" style:parent-style-name="Default" style:data-style-name="N0">
      <style:text-properties style:font-name="Aptos Narrow" style:font-name-asian="Aptos Narrow" style:font-name-complex="Aptos Narrow" fo:font-size="11pt" style:font-size-asian="11pt" style:font-size-complex="11pt" fo:font-weight="bold" style:font-weight-asian="bold" style:font-weight-complex="bold"/>
    </style:style>
    <style:style style:name="ce13" style:family="table-cell" style:parent-style-name="Default" style:data-style-name="N0">
      <style:table-cell-properties fo:border="thin solid #000000" style:vertical-align="top" fo:wrap-option="wrap" fo:background-color="#FFFFFF" style:cell-protect="none" style:repeat-content="false"/>
      <style:paragraph-properties fo:text-align="center"/>
      <style:text-properties style:font-name="Aptos Narrow" style:font-name-asian="Aptos Narrow" style:font-name-complex="Aptos Narrow" fo:font-size="11pt" style:font-size-asian="11pt" style:font-size-complex="11pt" fo:font-weight="bold" style:font-weight-asian="bold" style:font-weight-complex="bold"/>
    </style:style>
    <style:style style:name="ce14" style:family="table-cell" style:parent-style-name="Default" style:data-style-name="N0">
      <style:table-cell-properties fo:border="thin solid #000000" style:vertical-align="top" fo:wrap-option="wrap" style:cell-protect="none" style:repeat-content="false"/>
      <style:paragraph-properties fo:text-align="start" fo:margin-left="0cm"/>
      <style:text-properties style:font-name="Aptos Narrow" style:font-name-asian="Aptos Narrow" style:font-name-complex="Aptos Narrow" fo:font-size="11pt" style:font-size-asian="11pt" style:font-size-complex="11pt"/>
    </style:style>
    <style:style style:name="ce15" style:family="table-cell" style:parent-style-name="Default" style:data-style-name="N0">
      <style:table-cell-properties fo:border="thin solid #000000" style:vertical-align="middle" fo:wrap-option="wrap" fo:background-color="#FFFFFF" style:cell-protect="none"/>
      <style:text-properties style:font-name="Aptos Narrow" style:font-name-asian="Aptos Narrow" style:font-name-complex="Aptos Narrow" fo:font-size="11pt" style:font-size-asian="11pt" style:font-size-complex="11pt" fo:font-weight="bold" style:font-weight-asian="bold" style:font-weight-complex="bold"/>
    </style:style>
    <style:style style:name="ce16" style:family="table-cell" style:parent-style-name="Default" style:data-style-name="N0">
      <style:table-cell-properties fo:border="thin solid #000000" style:vertical-align="top" fo:wrap-option="wrap" style:cell-protect="none" style:repeat-content="false"/>
      <style:paragraph-properties fo:text-align="center" style:writing-mode="lr"/>
      <style:text-properties style:font-name="Aptos Narrow" style:font-name-asian="Aptos Narrow" style:font-name-complex="Aptos Narrow" fo:font-size="11pt" style:font-size-asian="11pt" style:font-size-complex="11pt"/>
    </style:style>
    <style:style style:name="ce17" style:family="table-cell" style:parent-style-name="Default" style:data-style-name="N0">
      <style:table-cell-properties fo:border="thin solid #000000" style:vertical-align="top" fo:wrap-option="wrap" style:cell-protect="none" style:repeat-content="false"/>
      <style:paragraph-properties fo:text-align="center"/>
      <style:text-properties style:font-name="Aptos Narrow" style:font-name-asian="Aptos Narrow" style:font-name-complex="Aptos Narrow" fo:font-size="11pt" style:font-size-asian="11pt" style:font-size-complex="11pt"/>
    </style:style>
    <style:style style:name="ce18" style:family="table-cell" style:parent-style-name="Default" style:data-style-name="N0">
      <style:table-cell-properties fo:border="thin solid #000000" style:vertical-align="middle" fo:wrap-option="wrap" style:repeat-content="false"/>
      <style:paragraph-properties fo:text-align="center" style:writing-mode="lr"/>
      <style:text-properties style:font-name="Aptos Narrow" style:font-name-asian="Aptos Narrow" style:font-name-complex="Aptos Narrow" fo:font-size="11pt" style:font-size-asian="11pt" style:font-size-complex="11pt"/>
    </style:style>
    <style:style style:name="ce19" style:family="table-cell" style:parent-style-name="Default" style:data-style-name="N0">
      <style:table-cell-properties fo:border-top="thin solid #000000" fo:border-bottom="thin solid #000000" fo:border-left="thin solid #000000" fo:border-right="none" style:vertical-align="top" fo:wrap-option="wrap" style:cell-protect="none" style:repeat-content="false"/>
      <style:paragraph-properties fo:text-align="center"/>
      <style:text-properties style:font-name="Aptos Narrow" style:font-name-asian="Aptos Narrow" style:font-name-complex="Aptos Narrow" fo:font-size="11pt" style:font-size-asian="11pt" style:font-size-complex="11pt" fo:font-weight="bold" style:font-weight-asian="bold" style:font-weight-complex="bold"/>
    </style:style>
    <style:style style:name="ce20" style:family="table-cell" style:parent-style-name="Default" style:data-style-name="N0">
      <style:table-cell-properties fo:border="thin solid #000000" style:vertical-align="top" fo:wrap-option="wrap" style:cell-protect="none" style:repeat-content="false"/>
      <style:paragraph-properties fo:text-align="start" fo:margin-left="0cm"/>
      <style:text-properties fo:color="#FF0000" style:font-name="Aptos Narrow" style:font-name-asian="Aptos Narrow" style:font-name-complex="Aptos Narrow" fo:font-size="11pt" style:font-size-asian="11pt" style:font-size-complex="11pt"/>
    </style:style>
    <style:style style:name="ce21" style:family="table-cell" style:parent-style-name="Default" style:data-style-name="N36">
      <style:table-cell-properties fo:border="thin solid #000000" style:vertical-align="top" fo:wrap-option="wrap" fo:background-color="#FFFFFF" style:cell-protect="none" style:repeat-content="false"/>
      <style:paragraph-properties fo:text-align="start" fo:margin-left="0cm"/>
      <style:text-properties style:font-name="Aptos Narrow" style:font-name-asian="Aptos Narrow" style:font-name-complex="Aptos Narrow" fo:font-size="11pt" style:font-size-asian="11pt" style:font-size-complex="11pt" fo:font-weight="bold" style:font-weight-asian="bold" style:font-weight-complex="bold"/>
    </style:style>
    <style:style style:name="ce22" style:family="table-cell" style:parent-style-name="Default" style:data-style-name="N0">
      <style:table-cell-properties fo:border="thin solid #000000" style:vertical-align="top" fo:wrap-option="wrap" fo:background-color="#FFFFFF" style:cell-protect="none" style:repeat-content="false"/>
      <style:paragraph-properties fo:text-align="start" fo:margin-left="0cm"/>
      <style:text-properties style:font-name="Aptos Narrow" style:font-name-asian="Aptos Narrow" style:font-name-complex="Aptos Narrow" fo:font-size="11pt" style:font-size-asian="11pt" style:font-size-complex="11pt" fo:font-weight="bold" style:font-weight-asian="bold" style:font-weight-complex="bold"/>
    </style:style>
    <style:style style:name="ce23" style:family="table-cell" style:parent-style-name="Default" style:data-style-name="N36">
      <style:table-cell-properties fo:border="thin solid #000000" style:vertical-align="automatic" style:repeat-content="false"/>
      <style:paragraph-properties fo:text-align="center"/>
    </style:style>
    <style:style style:name="ce24" style:family="table-cell" style:parent-style-name="Default" style:data-style-name="N0">
      <style:table-cell-properties fo:border="thin solid #000000" style:vertical-align="top" fo:wrap-option="wrap" style:cell-protect="none" style:repeat-content="false"/>
      <style:paragraph-properties fo:text-align="start" fo:margin-left="0cm" style:writing-mode="lr"/>
      <style:text-properties style:font-name="Aptos Narrow" style:font-name-asian="Aptos Narrow" style:font-name-complex="Aptos Narrow" fo:font-size="11pt" style:font-size-asian="11pt" style:font-size-complex="11pt"/>
    </style:style>
    <style:style style:name="ce25" style:family="table-cell" style:parent-style-name="Default" style:data-style-name="N0">
      <style:table-cell-properties fo:border-top="thin solid #000000" fo:border-bottom="thin solid #000000" fo:border-left="thin solid #000000" fo:border-right="none" style:vertical-align="top" fo:wrap-option="wrap" style:cell-protect="none" style:repeat-content="false"/>
      <style:paragraph-properties fo:text-align="center" style:writing-mode="lr"/>
      <style:text-properties fo:color="#FF0000" style:font-name="Calibri" style:font-name-asian="Calibri" style:font-name-complex="Calibri" fo:font-size="11pt" style:font-size-asian="11pt" style:font-size-complex="11pt" fo:font-weight="bold" style:font-weight-asian="bold" style:font-weight-complex="bold"/>
    </style:style>
    <style:style style:name="ce26" style:family="table-cell" style:parent-style-name="Default" style:data-style-name="N0">
      <style:table-cell-properties style:vertical-align="middle" fo:wrap-option="wrap" fo:background-color="#C0E6F5" style:cell-protect="none" style:repeat-content="false"/>
      <style:paragraph-properties fo:text-align="start" fo:margin-left="0cm"/>
      <style:text-properties style:font-name="Aptos Narrow" style:font-name-asian="Aptos Narrow" style:font-name-complex="Aptos Narrow" fo:font-size="20pt" style:font-size-asian="20pt" style:font-size-complex="20pt" fo:font-weight="bold" style:font-weight-asian="bold" style:font-weight-complex="bold"/>
    </style:style>
    <style:style style:name="ce27" style:family="table-cell" style:parent-style-name="Default" style:data-style-name="N0">
      <style:table-cell-properties style:vertical-align="automatic" style:rotation-angle="90"/>
    </style:style>
    <style:style style:name="ce28" style:family="table-cell" style:parent-style-name="Normal_32_2" style:data-style-name="N0">
      <style:table-cell-properties fo:border-top="2pt solid #000000" fo:border-bottom="none" fo:border-left="2pt solid #000000" fo:border-right="none" style:vertical-align="middle" fo:background-color="#99FFCC" style:repeat-content="false"/>
      <style:paragraph-properties fo:text-align="start" fo:margin-left="0cm"/>
      <style:text-properties style:font-name="Aptos Narrow" style:font-name-asian="Aptos Narrow" style:font-name-complex="Aptos Narrow"/>
    </style:style>
    <style:style style:name="ce29" style:family="table-cell" style:parent-style-name="Normal_32_2" style:data-style-name="N0">
      <style:table-cell-properties fo:border-top="2pt solid #000000" fo:border-bottom="none" fo:border-left="none" fo:border-right="none" style:vertical-align="middle" fo:background-color="#99FFCC" style:repeat-content="false"/>
      <style:paragraph-properties fo:text-align="center"/>
      <style:text-properties style:font-name="Aptos Narrow" style:font-name-asian="Aptos Narrow" style:font-name-complex="Aptos Narrow"/>
    </style:style>
    <style:style style:name="ce30" style:family="table-cell" style:parent-style-name="Normal_32_2" style:data-style-name="N0">
      <style:table-cell-properties fo:border-top="2pt solid #000000" fo:border-bottom="none" fo:border-left="none" fo:border-right="2pt solid #000000" style:vertical-align="middle" fo:background-color="#99FFCC" style:repeat-content="false"/>
      <style:paragraph-properties fo:text-align="center"/>
      <style:text-properties style:font-name="Aptos Narrow" style:font-name-asian="Aptos Narrow" style:font-name-complex="Aptos Narrow"/>
    </style:style>
    <style:style style:name="ce31" style:family="table-cell" style:parent-style-name="Normal_32_2" style:data-style-name="N0">
      <style:table-cell-properties fo:border-top="2pt solid #000000" fo:border-bottom="none" fo:border-left="2pt solid #000000" fo:border-right="none" style:vertical-align="middle" fo:background-color="#FFFF99" style:repeat-content="false"/>
      <style:paragraph-properties fo:text-align="start" fo:margin-left="0cm"/>
      <style:text-properties style:font-name="Aptos Narrow" style:font-name-asian="Aptos Narrow" style:font-name-complex="Aptos Narrow"/>
    </style:style>
    <style:style style:name="ce32" style:family="table-cell" style:parent-style-name="Normal_32_2" style:data-style-name="N0">
      <style:table-cell-properties fo:border-top="2pt solid #000000" fo:border-bottom="none" fo:border-left="none" fo:border-right="none" style:vertical-align="middle" fo:background-color="#FFFF99" style:repeat-content="false"/>
      <style:paragraph-properties fo:text-align="center"/>
      <style:text-properties style:font-name="Aptos Narrow" style:font-name-asian="Aptos Narrow" style:font-name-complex="Aptos Narrow"/>
    </style:style>
    <style:style style:name="ce33" style:family="table-cell" style:parent-style-name="Normal_32_2" style:data-style-name="N0">
      <style:table-cell-properties fo:border-top="2pt solid #000000" fo:border-bottom="none" fo:border-left="none" fo:border-right="2pt solid #000000" style:vertical-align="middle" fo:background-color="#FFFF99" style:repeat-content="false"/>
      <style:paragraph-properties fo:text-align="center"/>
      <style:text-properties style:font-name="Aptos Narrow" style:font-name-asian="Aptos Narrow" style:font-name-complex="Aptos Narrow"/>
    </style:style>
    <style:style style:name="ce34" style:family="table-cell" style:parent-style-name="Normal_32_2" style:data-style-name="N0">
      <style:table-cell-properties fo:border-top="2pt solid #000000" fo:border-bottom="none" fo:border-left="2pt solid #000000" fo:border-right="none" style:vertical-align="middle" fo:background-color="#FCAE74" style:repeat-content="false"/>
      <style:paragraph-properties fo:text-align="center"/>
      <style:text-properties style:font-name="Aptos Narrow" style:font-name-asian="Aptos Narrow" style:font-name-complex="Aptos Narrow"/>
    </style:style>
    <style:style style:name="ce35" style:family="table-cell" style:parent-style-name="Normal_32_2" style:data-style-name="N0">
      <style:table-cell-properties fo:border-top="2pt solid #000000" fo:border-bottom="none" fo:border-left="none" fo:border-right="none" style:vertical-align="middle" fo:background-color="#FCAE74" style:repeat-content="false"/>
      <style:paragraph-properties fo:text-align="center"/>
      <style:text-properties style:font-name="Aptos Narrow" style:font-name-asian="Aptos Narrow" style:font-name-complex="Aptos Narrow"/>
    </style:style>
    <style:style style:name="ce36" style:family="table-cell" style:parent-style-name="Normal_32_2" style:data-style-name="N0">
      <style:table-cell-properties fo:border-top="2pt solid #000000" fo:border-bottom="none" fo:border-left="2pt solid #000000" fo:border-right="none" style:vertical-align="middle" fo:background-color="#FF8989" style:repeat-content="false"/>
      <style:paragraph-properties fo:text-align="center"/>
      <style:text-properties style:font-name="Aptos Narrow" style:font-name-asian="Aptos Narrow" style:font-name-complex="Aptos Narrow"/>
    </style:style>
    <style:style style:name="ce37" style:family="table-cell" style:parent-style-name="Normal_32_2" style:data-style-name="N0">
      <style:table-cell-properties fo:border-top="2pt solid #000000" fo:border-bottom="none" fo:border-left="none" fo:border-right="none" style:vertical-align="middle" fo:wrap-option="wrap" fo:background-color="#FF8989" style:repeat-content="false"/>
      <style:paragraph-properties fo:text-align="center"/>
      <style:text-properties style:font-name="Aptos Narrow" style:font-name-asian="Aptos Narrow" style:font-name-complex="Aptos Narrow"/>
    </style:style>
    <style:style style:name="ce38" style:family="table-cell" style:parent-style-name="Normal_32_2" style:data-style-name="N0">
      <style:table-cell-properties fo:border-top="2pt solid #000000" fo:border-bottom="none" fo:border-left="none" fo:border-right="none" style:vertical-align="middle" fo:wrap-option="wrap" fo:background-color="#FF8989" style:repeat-content="false"/>
      <style:paragraph-properties fo:text-align="center"/>
      <style:text-properties style:font-name="Aptos Narrow" style:font-name-asian="Aptos Narrow" style:font-name-complex="Aptos Narrow" fo:font-size="12pt" style:font-size-asian="12pt" style:font-size-complex="12pt" fo:font-weight="bold" style:font-weight-asian="bold" style:font-weight-complex="bold"/>
    </style:style>
    <style:style style:name="ce39" style:family="table-cell" style:parent-style-name="Normal_32_2" style:data-style-name="N0">
      <style:table-cell-properties fo:border-top="2pt solid #000000" fo:border-bottom="none" fo:border-left="2pt solid #000000" fo:border-right="none" style:vertical-align="middle" fo:wrap-option="wrap" fo:background-color="#FF8989" style:repeat-content="false"/>
      <style:paragraph-properties fo:text-align="center"/>
      <style:text-properties style:font-name="Aptos Narrow" style:font-name-asian="Aptos Narrow" style:font-name-complex="Aptos Narrow" fo:font-size="12pt" style:font-size-asian="12pt" style:font-size-complex="12pt" fo:font-weight="bold" style:font-weight-asian="bold" style:font-weight-complex="bold"/>
    </style:style>
    <style:style style:name="ce40" style:family="table-cell" style:parent-style-name="Normal_32_2" style:data-style-name="N0">
      <style:table-cell-properties fo:border-top="2pt solid #000000" fo:border-bottom="none" fo:border-left="none" fo:border-right="2pt solid #000000" style:vertical-align="middle" fo:wrap-option="wrap" fo:background-color="#FF8989" style:repeat-content="false"/>
      <style:paragraph-properties fo:text-align="center"/>
      <style:text-properties style:font-name="Aptos Narrow" style:font-name-asian="Aptos Narrow" style:font-name-complex="Aptos Narrow" fo:font-size="12pt" style:font-size-asian="12pt" style:font-size-complex="12pt" fo:font-weight="bold" style:font-weight-asian="bold" style:font-weight-complex="bold"/>
    </style:style>
    <style:style style:name="ce41" style:family="table-cell" style:parent-style-name="Normal_32_2" style:data-style-name="N0">
      <style:table-cell-properties style:vertical-align="middle" fo:wrap-option="wrap" fo:background-color="#99FFCC" style:repeat-content="false"/>
      <style:paragraph-properties fo:text-align="center"/>
      <style:text-properties style:font-name="Aptos Narrow" style:font-name-asian="Aptos Narrow" style:font-name-complex="Aptos Narrow" fo:font-size="12pt" style:font-size-asian="12pt" style:font-size-complex="12pt" fo:font-weight="bold" style:font-weight-asian="bold" style:font-weight-complex="bold"/>
    </style:style>
    <style:style style:name="ce42" style:family="table-cell" style:parent-style-name="Normal_32_2" style:data-style-name="N0">
      <style:table-cell-properties fo:border-top="none" fo:border-bottom="none" fo:border-left="2pt solid #000000" fo:border-right="none" style:vertical-align="middle" fo:wrap-option="wrap" fo:background-color="#FFFF99" style:repeat-content="false"/>
      <style:paragraph-properties fo:text-align="center"/>
      <style:text-properties style:font-name="Aptos Narrow" style:font-name-asian="Aptos Narrow" style:font-name-complex="Aptos Narrow" fo:font-size="12pt" style:font-size-asian="12pt" style:font-size-complex="12pt" fo:font-weight="bold" style:font-weight-asian="bold" style:font-weight-complex="bold"/>
    </style:style>
    <style:style style:name="ce43" style:family="table-cell" style:parent-style-name="Normal_32_2" style:data-style-name="N0">
      <style:table-cell-properties style:vertical-align="middle" fo:wrap-option="wrap" fo:background-color="#FFFF99" style:repeat-content="false"/>
      <style:paragraph-properties fo:text-align="center"/>
      <style:text-properties style:font-name="Aptos Narrow" style:font-name-asian="Aptos Narrow" style:font-name-complex="Aptos Narrow" fo:font-size="12pt" style:font-size-asian="12pt" style:font-size-complex="12pt" fo:font-weight="bold" style:font-weight-asian="bold" style:font-weight-complex="bold"/>
    </style:style>
    <style:style style:name="ce44" style:family="table-cell" style:parent-style-name="Normal_32_2" style:data-style-name="N0">
      <style:table-cell-properties fo:border-top="none" fo:border-bottom="none" fo:border-left="none" fo:border-right="2pt solid #000000" style:vertical-align="middle" fo:wrap-option="wrap" fo:background-color="#FFFF99" style:repeat-content="false"/>
      <style:paragraph-properties fo:text-align="center"/>
      <style:text-properties style:font-name="Aptos Narrow" style:font-name-asian="Aptos Narrow" style:font-name-complex="Aptos Narrow" fo:font-size="12pt" style:font-size-asian="12pt" style:font-size-complex="12pt" fo:font-weight="bold" style:font-weight-asian="bold" style:font-weight-complex="bold"/>
    </style:style>
    <style:style style:name="ce45" style:family="table-cell" style:parent-style-name="Normal_32_2" style:data-style-name="N0">
      <style:table-cell-properties fo:border-top="none" fo:border-bottom="none" fo:border-left="2pt solid #000000" fo:border-right="none" style:vertical-align="middle" fo:wrap-option="wrap" fo:background-color="#FCAE74" style:repeat-content="false"/>
      <style:paragraph-properties fo:text-align="center"/>
      <style:text-properties style:font-name="Aptos Narrow" style:font-name-asian="Aptos Narrow" style:font-name-complex="Aptos Narrow" fo:font-size="12pt" style:font-size-asian="12pt" style:font-size-complex="12pt" fo:font-weight="bold" style:font-weight-asian="bold" style:font-weight-complex="bold"/>
    </style:style>
    <style:style style:name="ce46" style:family="table-cell" style:parent-style-name="Normal_32_2" style:data-style-name="N0">
      <style:table-cell-properties style:vertical-align="middle" fo:wrap-option="wrap" fo:background-color="#FCAE74" style:repeat-content="false"/>
      <style:paragraph-properties fo:text-align="center"/>
      <style:text-properties style:font-name="Aptos Narrow" style:font-name-asian="Aptos Narrow" style:font-name-complex="Aptos Narrow" fo:font-size="12pt" style:font-size-asian="12pt" style:font-size-complex="12pt" fo:font-weight="bold" style:font-weight-asian="bold" style:font-weight-complex="bold"/>
    </style:style>
    <style:style style:name="ce47" style:family="table-cell" style:parent-style-name="Normal_32_2" style:data-style-name="N0">
      <style:table-cell-properties fo:border-top="none" fo:border-bottom="none" fo:border-left="2pt solid #000000" fo:border-right="none" style:vertical-align="middle" fo:wrap-option="wrap" fo:background-color="#FF8989" style:repeat-content="false"/>
      <style:paragraph-properties fo:text-align="center"/>
      <style:text-properties style:font-name="Aptos Narrow" style:font-name-asian="Aptos Narrow" style:font-name-complex="Aptos Narrow" fo:font-size="9pt" style:font-size-asian="9pt" style:font-size-complex="9pt"/>
    </style:style>
    <style:style style:name="ce48" style:family="table-cell" style:parent-style-name="Normal_32_2" style:data-style-name="N0">
      <style:table-cell-properties style:vertical-align="middle" fo:wrap-option="wrap" fo:background-color="#FF8989" style:repeat-content="false"/>
      <style:paragraph-properties fo:text-align="center"/>
      <style:text-properties style:font-name="Aptos Narrow" style:font-name-asian="Aptos Narrow" style:font-name-complex="Aptos Narrow" fo:font-size="12pt" style:font-size-asian="12pt" style:font-size-complex="12pt" fo:font-weight="bold" style:font-weight-asian="bold" style:font-weight-complex="bold"/>
    </style:style>
    <style:style style:name="ce49" style:family="table-cell" style:parent-style-name="Normal_32_2" style:data-style-name="N0">
      <style:table-cell-properties fo:border-top="none" fo:border-bottom="none" fo:border-left="2pt solid #000000" fo:border-right="none" style:vertical-align="middle" fo:wrap-option="wrap" fo:background-color="#FF8989" style:repeat-content="false"/>
      <style:paragraph-properties fo:text-align="center"/>
      <style:text-properties style:font-name="Aptos Narrow" style:font-name-asian="Aptos Narrow" style:font-name-complex="Aptos Narrow" fo:font-size="12pt" style:font-size-asian="12pt" style:font-size-complex="12pt" fo:font-weight="bold" style:font-weight-asian="bold" style:font-weight-complex="bold"/>
    </style:style>
    <style:style style:name="ce50" style:family="table-cell" style:parent-style-name="Normal_32_2" style:data-style-name="N0">
      <style:table-cell-properties fo:border-top="none" fo:border-bottom="none" fo:border-left="none" fo:border-right="2pt solid #000000" style:vertical-align="middle" fo:wrap-option="wrap" fo:background-color="#FF8989" style:repeat-content="false"/>
      <style:paragraph-properties fo:text-align="center"/>
      <style:text-properties style:font-name="Aptos Narrow" style:font-name-asian="Aptos Narrow" style:font-name-complex="Aptos Narrow" fo:font-size="12pt" style:font-size-asian="12pt" style:font-size-complex="12pt" fo:font-weight="bold" style:font-weight-asian="bold" style:font-weight-complex="bold"/>
    </style:style>
    <style:style style:name="ce51" style:family="table-cell" style:parent-style-name="Normal_32_2" style:data-style-name="N0">
      <style:table-cell-properties fo:border-top="none" fo:border-bottom="2pt solid #000000" fo:border-left="2pt solid #000000" fo:border-right="none" style:vertical-align="middle" fo:wrap-option="wrap" fo:background-color="#FFFF99" style:repeat-content="false"/>
      <style:paragraph-properties fo:text-align="center"/>
      <style:text-properties style:font-name="Aptos Narrow" style:font-name-asian="Aptos Narrow" style:font-name-complex="Aptos Narrow" fo:font-size="12pt" style:font-size-asian="12pt" style:font-size-complex="12pt" fo:font-weight="bold" style:font-weight-asian="bold" style:font-weight-complex="bold"/>
    </style:style>
    <style:style style:name="ce52" style:family="table-cell" style:parent-style-name="Normal_32_2" style:data-style-name="N0">
      <style:table-cell-properties fo:border-top="none" fo:border-bottom="2pt solid #000000" fo:border-left="none" fo:border-right="none" style:vertical-align="middle" fo:wrap-option="wrap" fo:background-color="#FFFF99" style:repeat-content="false"/>
      <style:paragraph-properties fo:text-align="center"/>
      <style:text-properties style:font-name="Aptos Narrow" style:font-name-asian="Aptos Narrow" style:font-name-complex="Aptos Narrow" fo:font-size="12pt" style:font-size-asian="12pt" style:font-size-complex="12pt" fo:font-weight="bold" style:font-weight-asian="bold" style:font-weight-complex="bold"/>
    </style:style>
    <style:style style:name="ce53" style:family="table-cell" style:parent-style-name="Normal_32_2" style:data-style-name="N0">
      <style:table-cell-properties fo:border-top="none" fo:border-bottom="2pt solid #000000" fo:border-left="none" fo:border-right="2pt solid #000000" style:vertical-align="middle" fo:wrap-option="wrap" fo:background-color="#FFFF99" style:repeat-content="false"/>
      <style:paragraph-properties fo:text-align="center"/>
      <style:text-properties style:font-name="Aptos Narrow" style:font-name-asian="Aptos Narrow" style:font-name-complex="Aptos Narrow" fo:font-size="12pt" style:font-size-asian="12pt" style:font-size-complex="12pt" fo:font-weight="bold" style:font-weight-asian="bold" style:font-weight-complex="bold"/>
    </style:style>
    <style:style style:name="ce54" style:family="table-cell" style:parent-style-name="Normal_32_2" style:data-style-name="N0">
      <style:table-cell-properties fo:border-top="2pt solid #000000" fo:border-bottom="none" fo:border-left="2pt solid #000000" fo:border-right="none" style:vertical-align="middle" fo:wrap-option="wrap" fo:background-color="#99FFCC" style:repeat-content="false"/>
      <style:paragraph-properties fo:text-align="center"/>
      <style:text-properties style:font-name="Aptos Narrow" style:font-name-asian="Aptos Narrow" style:font-name-complex="Aptos Narrow" fo:font-size="12pt" style:font-size-asian="12pt" style:font-size-complex="12pt" fo:font-weight="bold" style:font-weight-asian="bold" style:font-weight-complex="bold"/>
    </style:style>
    <style:style style:name="ce55" style:family="table-cell" style:parent-style-name="Normal_32_2" style:data-style-name="N0">
      <style:table-cell-properties fo:border-top="2pt solid #000000" fo:border-bottom="none" fo:border-left="none" fo:border-right="none" style:vertical-align="middle" fo:wrap-option="wrap" fo:background-color="#99FFCC" style:repeat-content="false"/>
      <style:paragraph-properties fo:text-align="center"/>
      <style:text-properties style:font-name="Aptos Narrow" style:font-name-asian="Aptos Narrow" style:font-name-complex="Aptos Narrow" fo:font-size="12pt" style:font-size-asian="12pt" style:font-size-complex="12pt" fo:font-weight="bold" style:font-weight-asian="bold" style:font-weight-complex="bold"/>
    </style:style>
    <style:style style:name="ce56" style:family="table-cell" style:parent-style-name="Normal_32_2" style:data-style-name="N0">
      <style:table-cell-properties fo:border-top="2pt solid #000000" fo:border-bottom="none" fo:border-left="none" fo:border-right="2pt solid #000000" style:vertical-align="middle" fo:wrap-option="wrap" fo:background-color="#99FFCC" style:repeat-content="false"/>
      <style:paragraph-properties fo:text-align="center"/>
      <style:text-properties style:font-name="Aptos Narrow" style:font-name-asian="Aptos Narrow" style:font-name-complex="Aptos Narrow" fo:font-size="12pt" style:font-size-asian="12pt" style:font-size-complex="12pt" fo:font-weight="bold" style:font-weight-asian="bold" style:font-weight-complex="bold"/>
    </style:style>
    <style:style style:name="ce57" style:family="table-cell" style:parent-style-name="Normal_32_2" style:data-style-name="N0">
      <style:table-cell-properties fo:border-top="2pt solid #000000" fo:border-bottom="none" fo:border-left="2pt solid #000000" fo:border-right="none" style:vertical-align="middle" fo:wrap-option="wrap" fo:background-color="#FFFF99" style:repeat-content="false"/>
      <style:paragraph-properties fo:text-align="center"/>
      <style:text-properties style:font-name="Aptos Narrow" style:font-name-asian="Aptos Narrow" style:font-name-complex="Aptos Narrow" fo:font-size="12pt" style:font-size-asian="12pt" style:font-size-complex="12pt" fo:font-weight="bold" style:font-weight-asian="bold" style:font-weight-complex="bold"/>
    </style:style>
    <style:style style:name="ce58" style:family="table-cell" style:parent-style-name="Normal_32_2" style:data-style-name="N0">
      <style:table-cell-properties fo:border-top="2pt solid #000000" fo:border-bottom="none" fo:border-left="none" fo:border-right="none" style:vertical-align="middle" fo:wrap-option="wrap" fo:background-color="#FFFF99" style:repeat-content="false"/>
      <style:paragraph-properties fo:text-align="center"/>
      <style:text-properties style:font-name="Aptos Narrow" style:font-name-asian="Aptos Narrow" style:font-name-complex="Aptos Narrow" fo:font-size="12pt" style:font-size-asian="12pt" style:font-size-complex="12pt" fo:font-weight="bold" style:font-weight-asian="bold" style:font-weight-complex="bold"/>
    </style:style>
    <style:style style:name="ce59" style:family="table-cell" style:parent-style-name="Normal_32_2" style:data-style-name="N0">
      <style:table-cell-properties fo:border-top="2pt solid #000000" fo:border-bottom="none" fo:border-left="none" fo:border-right="2pt solid #000000" style:vertical-align="middle" fo:wrap-option="wrap" fo:background-color="#FFFF99" style:repeat-content="false"/>
      <style:paragraph-properties fo:text-align="center"/>
      <style:text-properties style:font-name="Aptos Narrow" style:font-name-asian="Aptos Narrow" style:font-name-complex="Aptos Narrow" fo:font-size="12pt" style:font-size-asian="12pt" style:font-size-complex="12pt" fo:font-weight="bold" style:font-weight-asian="bold" style:font-weight-complex="bold"/>
    </style:style>
    <style:style style:name="ce60" style:family="table-cell" style:parent-style-name="Normal_32_2" style:data-style-name="N0">
      <style:table-cell-properties fo:border-top="2pt solid #000000" fo:border-bottom="none" fo:border-left="2pt solid #000000" fo:border-right="none" style:vertical-align="middle" fo:wrap-option="wrap" fo:background-color="#FCAE74" style:repeat-content="false"/>
      <style:paragraph-properties fo:text-align="center"/>
      <style:text-properties style:font-name="Aptos Narrow" style:font-name-asian="Aptos Narrow" style:font-name-complex="Aptos Narrow" fo:font-size="12pt" style:font-size-asian="12pt" style:font-size-complex="12pt" fo:font-weight="bold" style:font-weight-asian="bold" style:font-weight-complex="bold"/>
    </style:style>
    <style:style style:name="ce61" style:family="table-cell" style:parent-style-name="Normal_32_2" style:data-style-name="N0">
      <style:table-cell-properties fo:border-top="2pt solid #000000" fo:border-bottom="none" fo:border-left="none" fo:border-right="none" style:vertical-align="middle" fo:wrap-option="wrap" fo:background-color="#FCAE74" style:repeat-content="false"/>
      <style:paragraph-properties fo:text-align="center"/>
      <style:text-properties style:font-name="Aptos Narrow" style:font-name-asian="Aptos Narrow" style:font-name-complex="Aptos Narrow" fo:font-size="12pt" style:font-size-asian="12pt" style:font-size-complex="12pt" fo:font-weight="bold" style:font-weight-asian="bold" style:font-weight-complex="bold"/>
    </style:style>
    <style:style style:name="ce62" style:family="table-cell" style:parent-style-name="Normal_32_2" style:data-style-name="N0">
      <style:table-cell-properties fo:border-top="none" fo:border-bottom="2pt solid #000000" fo:border-left="2pt solid #000000" fo:border-right="none" style:vertical-align="middle" fo:wrap-option="wrap" fo:background-color="#FF8989" style:repeat-content="false"/>
      <style:paragraph-properties fo:text-align="center"/>
      <style:text-properties style:font-name="Aptos Narrow" style:font-name-asian="Aptos Narrow" style:font-name-complex="Aptos Narrow" fo:font-size="12pt" style:font-size-asian="12pt" style:font-size-complex="12pt" fo:font-weight="bold" style:font-weight-asian="bold" style:font-weight-complex="bold"/>
    </style:style>
    <style:style style:name="ce63" style:family="table-cell" style:parent-style-name="Normal_32_2" style:data-style-name="N0">
      <style:table-cell-properties fo:border-top="none" fo:border-bottom="2pt solid #000000" fo:border-left="none" fo:border-right="none" style:vertical-align="middle" fo:wrap-option="wrap" fo:background-color="#FF8989" style:repeat-content="false"/>
      <style:paragraph-properties fo:text-align="center"/>
      <style:text-properties style:font-name="Aptos Narrow" style:font-name-asian="Aptos Narrow" style:font-name-complex="Aptos Narrow" fo:font-size="12pt" style:font-size-asian="12pt" style:font-size-complex="12pt" fo:font-weight="bold" style:font-weight-asian="bold" style:font-weight-complex="bold"/>
    </style:style>
    <style:style style:name="ce64" style:family="table-cell" style:parent-style-name="Normal_32_2" style:data-style-name="N0">
      <style:table-cell-properties fo:border-top="none" fo:border-bottom="2pt solid #000000" fo:border-left="none" fo:border-right="2pt solid #000000" style:vertical-align="middle" fo:wrap-option="wrap" fo:background-color="#FF8989" style:repeat-content="false"/>
      <style:paragraph-properties fo:text-align="center"/>
      <style:text-properties style:font-name="Aptos Narrow" style:font-name-asian="Aptos Narrow" style:font-name-complex="Aptos Narrow" fo:font-size="12pt" style:font-size-asian="12pt" style:font-size-complex="12pt" fo:font-weight="bold" style:font-weight-asian="bold" style:font-weight-complex="bold"/>
    </style:style>
    <style:style style:name="ce65" style:family="table-cell" style:parent-style-name="Normal_32_2" style:data-style-name="N0">
      <style:table-cell-properties fo:border-top="2pt solid #000000" fo:border-bottom="none" fo:border-left="2pt solid #000000" fo:border-right="none" style:vertical-align="middle" fo:background-color="#99FFCC" style:repeat-content="false"/>
      <style:paragraph-properties fo:text-align="center"/>
      <style:text-properties style:font-name="Aptos Narrow" style:font-name-asian="Aptos Narrow" style:font-name-complex="Aptos Narrow" fo:font-size="9pt" style:font-size-asian="9pt" style:font-size-complex="9pt"/>
    </style:style>
    <style:style style:name="ce66" style:family="table-cell" style:parent-style-name="Normal_32_2" style:data-style-name="N0">
      <style:table-cell-properties fo:border-top="2pt solid #000000" fo:border-bottom="none" fo:border-left="none" fo:border-right="none" style:vertical-align="middle" fo:background-color="#99FFCC" style:repeat-content="false"/>
      <style:paragraph-properties fo:text-align="start" fo:margin-left="0cm"/>
      <style:text-properties style:font-name="Aptos Narrow" style:font-name-asian="Aptos Narrow" style:font-name-complex="Aptos Narrow" fo:font-size="9pt" style:font-size-asian="9pt" style:font-size-complex="9pt"/>
    </style:style>
    <style:style style:name="ce67" style:family="table-cell" style:parent-style-name="Default" style:data-style-name="N0">
      <style:table-cell-properties fo:border="thin solid #000000" style:vertical-align="automatic" fo:wrap-option="wrap" fo:background-color="#FFFFFF" style:repeat-content="false"/>
      <style:paragraph-properties fo:text-align="start" fo:margin-left="0cm" style:writing-mode="lr"/>
      <style:text-properties style:font-name="Calibri" style:font-name-asian="Calibri" style:font-name-complex="Calibri" fo:font-size="9pt" style:font-size-asian="9pt" style:font-size-complex="9pt"/>
    </style:style>
    <style:style style:name="ce68" style:family="table-cell" style:parent-style-name="Default" style:data-style-name="N0">
      <style:table-cell-properties fo:border="thin solid #000000" style:vertical-align="automatic" fo:wrap-option="wrap" style:repeat-content="false"/>
      <style:paragraph-properties fo:text-align="center" style:writing-mode="lr"/>
      <style:text-properties style:font-name="Calibri" style:font-name-asian="Calibri" style:font-name-complex="Calibri"/>
    </style:style>
    <style:style style:name="ce69" style:family="table-cell" style:parent-style-name="Normal_32_2" style:data-style-name="N0">
      <style:table-cell-properties fo:border-top="none" fo:border-bottom="none" fo:border-left="2pt solid #000000" fo:border-right="none" style:vertical-align="middle" fo:wrap-option="wrap" fo:background-color="#99FFCC" style:repeat-content="false"/>
      <style:paragraph-properties fo:text-align="center"/>
      <style:text-properties style:font-name="Aptos Narrow" style:font-name-asian="Aptos Narrow" style:font-name-complex="Aptos Narrow" fo:font-size="12pt" style:font-size-asian="12pt" style:font-size-complex="12pt" fo:font-weight="bold" style:font-weight-asian="bold" style:font-weight-complex="bold"/>
    </style:style>
    <style:style style:name="ce70" style:family="table-cell" style:parent-style-name="Normal_32_2" style:data-style-name="N0">
      <style:table-cell-properties fo:border-top="none" fo:border-bottom="none" fo:border-left="none" fo:border-right="2pt solid #000000" style:vertical-align="middle" fo:wrap-option="wrap" fo:background-color="#FCAE74" style:repeat-content="false"/>
      <style:paragraph-properties fo:text-align="center"/>
      <style:text-properties style:font-name="Aptos Narrow" style:font-name-asian="Aptos Narrow" style:font-name-complex="Aptos Narrow" fo:font-size="12pt" style:font-size-asian="12pt" style:font-size-complex="12pt" fo:font-weight="bold" style:font-weight-asian="bold" style:font-weight-complex="bold"/>
    </style:style>
    <style:style style:name="ce71" style:family="table-cell" style:parent-style-name="Normal_32_2" style:data-style-name="N0">
      <style:table-cell-properties fo:border-top="none" fo:border-bottom="2pt solid #000000" fo:border-left="2pt solid #000000" fo:border-right="none" style:vertical-align="middle" fo:wrap-option="wrap" fo:background-color="#99FFCC" style:repeat-content="false"/>
      <style:paragraph-properties fo:text-align="center"/>
      <style:text-properties style:font-name="Aptos Narrow" style:font-name-asian="Aptos Narrow" style:font-name-complex="Aptos Narrow" fo:font-size="12pt" style:font-size-asian="12pt" style:font-size-complex="12pt" fo:font-weight="bold" style:font-weight-asian="bold" style:font-weight-complex="bold"/>
    </style:style>
    <style:style style:name="ce72" style:family="table-cell" style:parent-style-name="Normal_32_2" style:data-style-name="N0">
      <style:table-cell-properties fo:border-top="none" fo:border-bottom="2pt solid #000000" fo:border-left="none" fo:border-right="none" style:vertical-align="middle" fo:wrap-option="wrap" fo:background-color="#99FFCC" style:repeat-content="false"/>
      <style:paragraph-properties fo:text-align="center"/>
      <style:text-properties style:font-name="Aptos Narrow" style:font-name-asian="Aptos Narrow" style:font-name-complex="Aptos Narrow" fo:font-size="12pt" style:font-size-asian="12pt" style:font-size-complex="12pt" fo:font-weight="bold" style:font-weight-asian="bold" style:font-weight-complex="bold"/>
    </style:style>
    <style:style style:name="ce73" style:family="table-cell" style:parent-style-name="Normal_32_2" style:data-style-name="N0">
      <style:table-cell-properties fo:border-top="none" fo:border-bottom="2pt solid #000000" fo:border-left="none" fo:border-right="none" style:vertical-align="middle" fo:wrap-option="wrap" fo:background-color="#FCAE74" style:repeat-content="false"/>
      <style:paragraph-properties fo:text-align="center"/>
      <style:text-properties style:font-name="Aptos Narrow" style:font-name-asian="Aptos Narrow" style:font-name-complex="Aptos Narrow" fo:font-size="12pt" style:font-size-asian="12pt" style:font-size-complex="12pt" fo:font-weight="bold" style:font-weight-asian="bold" style:font-weight-complex="bold"/>
    </style:style>
    <style:style style:name="ce74" style:family="table-cell" style:parent-style-name="Normal_32_2" style:data-style-name="N0">
      <style:table-cell-properties fo:border-top="none" fo:border-bottom="2pt solid #000000" fo:border-left="none" fo:border-right="2pt solid #000000" style:vertical-align="middle" fo:wrap-option="wrap" fo:background-color="#FCAE74" style:repeat-content="false"/>
      <style:paragraph-properties fo:text-align="center"/>
      <style:text-properties style:font-name="Aptos Narrow" style:font-name-asian="Aptos Narrow" style:font-name-complex="Aptos Narrow" fo:font-size="12pt" style:font-size-asian="12pt" style:font-size-complex="12pt" fo:font-weight="bold" style:font-weight-asian="bold" style:font-weight-complex="bold"/>
    </style:style>
    <style:style style:name="ce75" style:family="table-cell" style:parent-style-name="Default" style:data-style-name="N0">
      <style:table-cell-properties fo:border-top="none" fo:border-bottom="none" fo:border-left="2pt solid #000000" fo:border-right="none" style:vertical-align="middle" style:repeat-content="false"/>
      <style:paragraph-properties fo:text-align="center"/>
      <style:text-properties style:font-name="Aptos Narrow" style:font-name-asian="Aptos Narrow" style:font-name-complex="Aptos Narrow" fo:font-size="12pt" style:font-size-asian="12pt" style:font-size-complex="12pt" fo:font-weight="bold" style:font-weight-asian="bold" style:font-weight-complex="bold"/>
    </style:style>
    <style:style style:name="ce76" style:family="table-cell" style:parent-style-name="Normal_32_2" style:data-style-name="N0">
      <style:table-cell-properties fo:border-top="2pt solid #000000" fo:border-bottom="none" fo:border-left="none" fo:border-right="2pt solid #000000" style:vertical-align="middle" fo:wrap-option="wrap" fo:background-color="transparent" style:rotation-angle="90" style:repeat-content="false"/>
      <style:paragraph-properties fo:text-align="center"/>
      <style:text-properties style:font-name="Aptos Narrow" style:font-name-asian="Aptos Narrow" style:font-name-complex="Aptos Narrow" fo:font-size="12pt" style:font-size-asian="12pt" style:font-size-complex="12pt" fo:font-weight="bold" style:font-weight-asian="bold" style:font-weight-complex="bold"/>
    </style:style>
    <style:style style:name="ce77" style:family="table-cell" style:parent-style-name="Default" style:data-style-name="N0">
      <style:table-cell-properties fo:border-top="none" fo:border-bottom="2pt solid #000000" fo:border-left="2pt solid #000000" fo:border-right="none" style:vertical-align="middle" style:repeat-content="false"/>
      <style:paragraph-properties fo:text-align="center"/>
      <style:text-properties style:font-name="Aptos Narrow" style:font-name-asian="Aptos Narrow" style:font-name-complex="Aptos Narrow" fo:font-size="12pt" style:font-size-asian="12pt" style:font-size-complex="12pt" fo:font-weight="bold" style:font-weight-asian="bold" style:font-weight-complex="bold"/>
    </style:style>
    <style:style style:name="ce78" style:family="table-cell" style:parent-style-name="Default" style:data-style-name="N0">
      <style:table-cell-properties fo:border-top="none" fo:border-bottom="2pt solid #000000" fo:border-left="none" fo:border-right="none" style:vertical-align="middle" style:rotation-angle="90" style:repeat-content="false"/>
      <style:paragraph-properties fo:text-align="center"/>
      <style:text-properties style:font-name="Aptos Narrow" style:font-name-asian="Aptos Narrow" style:font-name-complex="Aptos Narrow" fo:font-size="12pt" style:font-size-asian="12pt" style:font-size-complex="12pt" fo:font-weight="bold" style:font-weight-asian="bold" style:font-weight-complex="bold"/>
    </style:style>
    <style:style style:name="ce79" style:family="table-cell" style:parent-style-name="Default" style:data-style-name="N0">
      <style:table-cell-properties style:vertical-align="automatic" fo:background-color="#C0E6F5" style:repeat-content="false"/>
      <style:paragraph-properties fo:text-align="center"/>
      <style:text-properties style:font-name="Aptos Narrow" style:font-name-asian="Aptos Narrow" style:font-name-complex="Aptos Narrow" fo:font-size="20pt" style:font-size-asian="20pt" style:font-size-complex="20pt" fo:font-weight="bold" style:font-weight-asian="bold" style:font-weight-complex="bold"/>
    </style:style>
    <style:style style:name="ce80" style:family="table-cell" style:parent-style-name="Default" style:data-style-name="N0">
      <style:table-cell-properties style:vertical-align="middle" fo:background-color="#C0E6F5" style:repeat-content="false"/>
      <style:paragraph-properties fo:text-align="center"/>
      <style:text-properties style:font-name="Aptos Narrow" style:font-name-asian="Aptos Narrow" style:font-name-complex="Aptos Narrow" fo:font-size="11pt" style:font-size-asian="11pt" style:font-size-complex="11pt" fo:font-weight="bold" style:font-weight-asian="bold" style:font-weight-complex="bold"/>
    </style:style>
    <style:style style:name="ce81" style:family="table-cell" style:parent-style-name="Default" style:data-style-name="N0">
      <style:table-cell-properties fo:border="2pt solid #000000" style:vertical-align="middle" fo:background-color="transparent" style:rotation-angle="90" style:repeat-content="false"/>
      <style:paragraph-properties fo:text-align="center"/>
      <style:text-properties style:font-name="Aptos Narrow" style:font-name-asian="Aptos Narrow" style:font-name-complex="Aptos Narrow" fo:font-size="12pt" style:font-size-asian="12pt" style:font-size-complex="12pt" fo:font-weight="bold" style:font-weight-asian="bold" style:font-weight-complex="bold"/>
    </style:style>
    <style:style style:name="ce82" style:family="table-cell" style:parent-style-name="Normal_32_2" style:data-style-name="N0">
      <style:table-cell-properties fo:border="2pt solid #000000" style:vertical-align="middle" fo:wrap-option="wrap" fo:background-color="transparent" style:rotation-angle="90" style:repeat-content="false"/>
      <style:paragraph-properties fo:text-align="center"/>
      <style:text-properties style:font-name="Aptos Narrow" style:font-name-asian="Aptos Narrow" style:font-name-complex="Aptos Narrow" fo:font-size="12pt" style:font-size-asian="12pt" style:font-size-complex="12pt" fo:font-weight="bold" style:font-weight-asian="bold" style:font-weight-complex="bold"/>
    </style:style>
    <style:style style:name="ce83" style:family="table-cell" style:parent-style-name="Default" style:data-style-name="N0">
      <style:table-cell-properties fo:border="thin solid #000000" style:vertical-align="middle" fo:background-color="transparent" style:repeat-content="false"/>
      <style:paragraph-properties fo:text-align="center"/>
      <style:text-properties style:font-name="Aptos Narrow" style:font-name-asian="Aptos Narrow" style:font-name-complex="Aptos Narrow" fo:font-size="11pt" style:font-size-asian="11pt" style:font-size-complex="11pt" fo:font-weight="bold" style:font-weight-asian="bold" style:font-weight-complex="bold"/>
    </style:style>
    <style:style style:name="ce84" style:family="table-cell" style:parent-style-name="Default" style:data-style-name="N0">
      <style:table-cell-properties fo:border="thin solid #000000" style:vertical-align="middle" fo:wrap-option="wrap" fo:background-color="#FFFFFF" style:repeat-content="false"/>
      <style:paragraph-properties fo:text-align="start" fo:margin-left="0cm" style:writing-mode="lr"/>
      <style:text-properties style:font-name="Calibri" style:font-name-asian="Calibri" style:font-name-complex="Calibri"/>
    </style:style>
    <style:style style:name="ce85" style:family="table-cell" style:parent-style-name="Normal_32_2" style:data-style-name="N0">
      <style:table-cell-properties fo:border="2pt solid #000000" style:vertical-align="middle" fo:wrap-option="wrap" fo:background-color="transparent" style:repeat-content="false"/>
      <style:paragraph-properties fo:text-align="center"/>
      <style:text-properties style:font-name="Aptos Narrow" style:font-name-asian="Aptos Narrow" style:font-name-complex="Aptos Narrow" fo:font-size="12pt" style:font-size-asian="12pt" style:font-size-complex="12pt" fo:font-weight="bold" style:font-weight-asian="bold" style:font-weight-complex="bold"/>
    </style:style>
    <style:style style:name="ce86" style:family="table-cell" style:parent-style-name="Default" style:data-style-name="N0">
      <style:table-cell-properties fo:border="2pt solid #000000" style:vertical-align="middle" fo:background-color="transparent" style:repeat-content="false"/>
      <style:paragraph-properties fo:text-align="center"/>
      <style:text-properties style:font-name="Aptos Narrow" style:font-name-asian="Aptos Narrow" style:font-name-complex="Aptos Narrow" fo:font-size="12pt" style:font-size-asian="12pt" style:font-size-complex="12pt" fo:font-weight="bold" style:font-weight-asian="bold" style:font-weight-complex="bold"/>
    </style:style>
    <style:style style:name="ce87" style:family="table-cell" style:parent-style-name="Default" style:data-style-name="N0">
      <style:table-cell-properties style:vertical-align="middle" fo:wrap-option="wrap" style:cell-protect="none"/>
      <style:text-properties style:font-name="Aptos Narrow" style:font-name-asian="Aptos Narrow" style:font-name-complex="Aptos Narrow" fo:font-size="20pt" style:font-size-asian="20pt" style:font-size-complex="20pt" fo:font-weight="bold" style:font-weight-asian="bold" style:font-weight-complex="bold"/>
    </style:style>
    <style:style style:name="ce88" style:family="table-cell" style:parent-style-name="Default" style:data-style-name="N0">
      <style:table-cell-properties style:vertical-align="middle" fo:wrap-option="wrap" style:cell-protect="none" style:repeat-content="false"/>
      <style:paragraph-properties fo:text-align="center"/>
      <style:text-properties style:font-name="Aptos Narrow" style:font-name-asian="Aptos Narrow" style:font-name-complex="Aptos Narrow" fo:font-size="11pt" style:font-size-asian="11pt" style:font-size-complex="11pt" fo:font-weight="bold" style:font-weight-asian="bold" style:font-weight-complex="bold"/>
    </style:style>
    <style:style style:name="ce89" style:family="table-cell" style:parent-style-name="Default" style:data-style-name="N0">
      <style:table-cell-properties fo:border="thin solid #000000"/>
    </style:style>
    <style:style style:name="ce90" style:family="table-cell" style:parent-style-name="Default" style:data-style-name="N19">
      <style:table-cell-properties fo:border="thin solid #000000"/>
    </style:style>
    <style:style style:name="ce91" style:family="table-cell" style:parent-style-name="Default" style:data-style-name="N0">
      <style:table-cell-properties style:vertical-align="middle" fo:wrap-option="wrap" fo:background-color="#C0E6F5" style:cell-protect="none" style:repeat-content="false"/>
      <style:paragraph-properties fo:text-align="center"/>
      <style:text-properties style:font-name="Aptos Narrow" style:font-name-asian="Aptos Narrow" style:font-name-complex="Aptos Narrow" fo:font-size="20pt" style:font-size-asian="20pt" style:font-size-complex="20pt" fo:font-weight="bold" style:font-weight-asian="bold" style:font-weight-complex="bold"/>
    </style:style>
    <style:style style:name="ce92" style:family="table-cell" style:parent-style-name="Default" style:data-style-name="N0">
      <style:table-cell-properties style:vertical-align="middle" fo:wrap-option="wrap" fo:background-color="#C0E6F5" style:cell-protect="none" style:repeat-content="false"/>
      <style:paragraph-properties fo:text-align="center"/>
      <style:text-properties style:font-name="Aptos Narrow" style:font-name-asian="Aptos Narrow" style:font-name-complex="Aptos Narrow" fo:font-size="11pt" style:font-size-asian="11pt" style:font-size-complex="11pt" fo:font-weight="bold" style:font-weight-asian="bold" style:font-weight-complex="bold"/>
    </style:style>
    <style:style style:name="ce93" style:family="table-cell" style:parent-style-name="Hyperlink" style:data-style-name="N0">
      <style:table-cell-properties style:vertical-align="middle" fo:wrap-option="wrap" fo:background-color="#C0E6F5" style:cell-protect="none" style:repeat-content="false"/>
      <style:paragraph-properties fo:text-align="center"/>
      <style:text-properties fo:color="#467886" style:text-underline-style="solid" style:text-underline-type="single"/>
    </style:style>
    <style:style style:name="T1" style:family="text" style:parent-style-name="Default">
      <style:text-properties fo:color="#000000" style:text-line-through-style="none" style:font-name="Aptos Narrow" style:font-name-asian="Aptos Narrow" style:font-name-complex="Aptos Narrow"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ptos Narrow" style:font-name-asian="Aptos Narrow" style:font-name-complex="Aptos Narrow"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00" style:text-line-through-style="none" style:font-name="Tahoma" style:font-name-asian="Tahoma" style:font-name-complex="Tahoma"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4" style:family="text" style:parent-style-name="Default">
      <style:text-properties fo:color="#000000" style:text-line-through-style="none" style:font-name="Aptos Narrow" style:font-name-asian="Aptos Narrow" style:font-name-complex="Aptos Narrow"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43.18cm"/>
    </style:style>
    <style:style style:name="co2" style:family="table-column">
      <style:table-column-properties fo:break-before="auto" style:column-width="5.57388888888889cm"/>
    </style:style>
    <style:style style:name="co3" style:family="table-column">
      <style:table-column-properties fo:break-before="auto" style:column-width="1.71097222222222cm"/>
    </style:style>
    <style:style style:name="co4" style:family="table-column">
      <style:table-column-properties fo:break-before="auto" style:column-width="5.32694444444444cm"/>
    </style:style>
    <style:style style:name="co5" style:family="table-column">
      <style:table-column-properties fo:break-before="auto" style:column-width="12.2590277777778cm"/>
    </style:style>
    <style:style style:name="co6" style:family="table-column">
      <style:table-column-properties fo:break-before="auto" style:column-width="3.52777777777778cm"/>
    </style:style>
    <style:style style:name="co7" style:family="table-column">
      <style:table-column-properties fo:break-before="auto" style:column-width="2.36361111111111cm"/>
    </style:style>
    <style:style style:name="co8" style:family="table-column">
      <style:table-column-properties fo:break-before="auto" style:column-width="2.04611111111111cm"/>
    </style:style>
    <style:style style:name="co9" style:family="table-column">
      <style:table-column-properties fo:break-before="auto" style:column-width="10.31875cm"/>
    </style:style>
    <style:style style:name="co10" style:family="table-column">
      <style:table-column-properties fo:break-before="auto" style:column-width="2.43416666666667cm"/>
    </style:style>
    <style:style style:name="co11" style:family="table-column">
      <style:table-column-properties fo:break-before="auto" style:column-width="2.66347222222222cm"/>
    </style:style>
    <style:style style:name="co12" style:family="table-column">
      <style:table-column-properties fo:break-before="auto" style:column-width="3.06916666666667cm"/>
    </style:style>
    <style:style style:name="co13" style:family="table-column">
      <style:table-column-properties fo:break-before="auto" style:column-width="9.98361111111111cm"/>
    </style:style>
    <style:style style:name="co14" style:family="table-column">
      <style:table-column-properties fo:break-before="auto" style:column-width="2.2225cm"/>
    </style:style>
    <style:style style:name="co15" style:family="table-column">
      <style:table-column-properties fo:break-before="auto" style:column-width="1.97555555555556cm"/>
    </style:style>
    <style:style style:name="co16" style:family="table-column">
      <style:table-column-properties fo:break-before="auto" style:column-width="2.09902777777778cm"/>
    </style:style>
    <style:style style:name="co17" style:family="table-column">
      <style:table-column-properties fo:break-before="auto" style:column-width="3.40430555555556cm"/>
    </style:style>
    <style:style style:name="co18" style:family="table-column">
      <style:table-column-properties fo:break-before="auto" style:column-width="3.33375cm"/>
    </style:style>
    <style:style style:name="co19" style:family="table-column">
      <style:table-column-properties fo:break-before="auto" style:column-width="2.82222222222222cm"/>
    </style:style>
    <style:style style:name="co20" style:family="table-column">
      <style:table-column-properties fo:break-before="auto" style:column-width="3.01625cm"/>
    </style:style>
    <style:style style:name="co21" style:family="table-column">
      <style:table-column-properties fo:break-before="auto" style:column-width="2.87513888888889cm"/>
    </style:style>
    <style:style style:name="co22" style:family="table-column">
      <style:table-column-properties fo:break-before="auto" style:column-width="1.69333333333333cm"/>
    </style:style>
    <style:style style:name="co23" style:family="table-column">
      <style:table-column-properties fo:break-before="auto" style:column-width="0.670277777777778cm"/>
    </style:style>
    <style:style style:name="co24" style:family="table-column">
      <style:table-column-properties fo:break-before="auto" style:column-width="0.776111111111111cm"/>
    </style:style>
    <style:style style:name="co25" style:family="table-column">
      <style:table-column-properties fo:break-before="auto" style:column-width="1.19944444444444cm"/>
    </style:style>
    <style:style style:name="co26" style:family="table-column">
      <style:table-column-properties fo:break-before="auto" style:column-width="1.78152777777778cm"/>
    </style:style>
    <style:style style:name="co27" style:family="table-column">
      <style:table-column-properties fo:break-before="auto" style:column-width="0.934861111111111cm"/>
    </style:style>
    <style:style style:name="co28" style:family="table-column">
      <style:table-column-properties fo:break-before="auto" style:column-width="1.44638888888889cm"/>
    </style:style>
    <style:style style:name="co29" style:family="table-column">
      <style:table-column-properties fo:break-before="auto" style:column-width="1.07597222222222cm"/>
    </style:style>
    <style:style style:name="co30" style:family="table-column">
      <style:table-column-properties fo:break-before="auto" style:column-width="1.00541666666667cm"/>
    </style:style>
    <style:style style:name="co31" style:family="table-column">
      <style:table-column-properties fo:break-before="auto" style:column-width="3.98638888888889cm"/>
    </style:style>
    <style:style style:name="co32" style:family="table-column">
      <style:table-column-properties fo:break-before="auto" style:column-width="0.687916666666667cm"/>
    </style:style>
    <style:style style:name="co33" style:family="table-column">
      <style:table-column-properties fo:break-before="auto" style:column-width="6.985cm" style:use-optimal-column-width="true"/>
    </style:style>
    <style:style style:name="ro1" style:family="table-row">
      <style:table-row-properties style:row-height="26pt" style:use-optimal-row-height="true" fo:break-before="auto"/>
    </style:style>
    <style:style style:name="ro2" style:family="table-row">
      <style:table-row-properties style:row-height="148.5pt" style:use-optimal-row-height="false" fo:break-before="auto"/>
    </style:style>
    <style:style style:name="ro3" style:family="table-row">
      <style:table-row-properties style:row-height="339pt" style:use-optimal-row-height="false" fo:break-before="auto"/>
    </style:style>
    <style:style style:name="ro4" style:family="table-row">
      <style:table-row-properties style:row-height="87pt" style:use-optimal-row-height="false" fo:break-before="auto"/>
    </style:style>
    <style:style style:name="ro5" style:family="table-row">
      <style:table-row-properties style:row-height="126.5pt" style:use-optimal-row-height="true" fo:break-before="auto"/>
    </style:style>
    <style:style style:name="ro6" style:family="table-row">
      <style:table-row-properties style:row-height="107.25pt" style:use-optimal-row-height="false" fo:break-before="auto"/>
    </style:style>
    <style:style style:name="ro7" style:family="table-row">
      <style:table-row-properties style:row-height="23.5pt" style:use-optimal-row-height="true" fo:break-before="auto"/>
    </style:style>
    <style:style style:name="ro8" style:family="table-row">
      <style:table-row-properties style:row-height="58pt" style:use-optimal-row-height="true" fo:break-before="auto"/>
    </style:style>
    <style:style style:name="ro9" style:family="table-row">
      <style:table-row-properties style:row-height="14.5pt" style:use-optimal-row-height="true" fo:break-before="auto"/>
    </style:style>
    <style:style style:name="ro10" style:family="table-row">
      <style:table-row-properties style:row-height="12.5pt" style:use-optimal-row-height="true" fo:break-before="auto"/>
    </style:style>
    <style:style style:name="ro11" style:family="table-row">
      <style:table-row-properties style:row-height="13pt" style:use-optimal-row-height="true" fo:break-before="auto"/>
    </style:style>
    <style:style style:name="ro12" style:family="table-row">
      <style:table-row-properties style:row-height="16.5pt" style:use-optimal-row-height="true" fo:break-before="auto"/>
    </style:style>
    <style:style style:name="ta1" style:family="table" style:master-page-name="mp1">
      <style:table-properties table:display="true" table:tab-color="#0070C0" style:writing-mode="lr-tb"/>
    </style:style>
    <style:style style:name="ta2" style:family="table" style:master-page-name="mp2">
      <style:table-properties table:display="true" table:tab-color="#E97132" style:writing-mode="lr-tb"/>
    </style:style>
    <style:style style:name="ta3" style:family="table" style:master-page-name="mp2">
      <style:table-properties table:display="true" table:tab-color="#00B050" style:writing-mode="lr-tb"/>
    </style:style>
    <style:style style:name="ta4" style:family="table" style:master-page-name="mp2">
      <style:table-properties table:display="true" table:tab-color="#FFFF00" style:writing-mode="lr-tb"/>
    </style:style>
    <style:style style:name="ta5" style:family="table" style:master-page-name="">
      <style:table-properties table:display="false" style:writing-mode="lr-tb"/>
    </style:style>
    <style:style style:name="ce94" style:family="table-cell" style:parent-style-name="Default" style:data-style-name="N0">
      <style:table-cell-properties fo:border="thin solid #000000" style:vertical-align="middle" fo:wrap-option="wrap" style:repeat-content="false"/>
      <style:paragraph-properties fo:text-align="center" style:writing-mode="lr"/>
      <style:text-properties style:font-name="Aptos Narrow" style:font-name-asian="Aptos Narrow" style:font-name-complex="Aptos Narrow" fo:font-size="11pt" style:font-size-asian="11pt" style:font-size-complex="11pt"/>
      <style:map style:condition="of:cell-content()=&quot;Severe&quot;" style:apply-style-name="cf1"/>
      <style:map style:condition="of:cell-content()=&quot;Major&quot;" style:apply-style-name="cf2"/>
      <style:map style:condition="of:cell-content()=&quot;Moderate&quot;" style:apply-style-name="cf3"/>
      <style:map style:condition="of:cell-content()=&quot;Minor&quot;" style:apply-style-name="cf4"/>
    </style:style>
    <style:style style:family="paragraph" style:name="a50">
      <style:paragraph-properties fo:line-height="100%" fo:text-align="center" style:tab-stop-distance="1in" fo:margin-left="0in" fo:margin-right="0in" fo:text-indent="0in" fo:margin-top="0in" fo:margin-bottom="0in" style:punctuation-wrap="hanging" style:vertical-align="middle"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1">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false" style:writing-mode="lr-tb"/>
    </style:style>
    <style:style style:family="text" style:name="a52">
      <style:text-properties fo:font-variant="normal" fo:text-transform="none" fo:color="#ff0000" style:text-line-through-type="none" style:text-line-through-style="none" style:text-line-through-width="auto" style:text-line-through-color="font-color" style:text-position="0% 100%" fo:font-family="Calibri" style:font-family-generic="swiss" style:font-pitch="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53">
      <style:text-properties fo:font-variant="normal" fo:text-transform="none" fo:color="#ff0000" style:text-line-through-type="none" style:text-line-through-style="none" style:text-line-through-width="auto" style:text-line-through-color="font-color" style:text-position="0% 100%" fo:font-family="Calibri"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4">
      <style:paragraph-properties fo:line-height="100%" fo:text-align="center" style:tab-stop-distance="1in" fo:margin-left="0in" fo:margin-right="0in" fo:text-indent="0in" fo:margin-top="0in" fo:margin-bottom="0in" style:punctuation-wrap="hanging" style:vertical-align="middle"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5">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false" style:writing-mode="lr-tb"/>
    </style:style>
    <style:style style:family="text" style:name="a56">
      <style:text-properties fo:font-variant="normal" fo:text-transform="none" fo:color="#000000" style:text-line-through-type="none" style:text-line-through-style="none" style:text-line-through-width="auto" style:text-line-through-color="font-color" style:text-position="0% 100%" fo:font-family="Calibri" style:font-family-generic="swiss" style:font-pitch="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57">
      <style:text-properties fo:font-variant="normal" fo:text-transform="none" fo:color="#000000" style:text-line-through-type="none" style:text-line-through-style="none" style:text-line-through-width="auto" style:text-line-through-color="font-color" style:text-position="0% 100%" fo:font-family="Calibri"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8">
      <style:paragraph-properties fo:line-height="100%" fo:text-align="center" style:tab-stop-distance="1in" fo:margin-left="0in" fo:margin-right="0in" fo:text-indent="0in" fo:margin-top="0in" fo:margin-bottom="0in" style:punctuation-wrap="hanging" style:vertical-align="middle"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
      <style:graphic-properties draw:stroke="solid" svg:stroke-color="#000000" draw:auto-grow-width="false" draw:auto-grow-height="false"/>
    </style:style>
    <style:style style:family="graphic" style:name="a59">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false" style:writing-mode="lr-tb"/>
    </style:style>
    <style:style style:family="graphic" style:name="a21">
      <style:graphic-properties draw:stroke="solid" svg:stroke-color="#000000" draw:auto-grow-width="false" draw:auto-grow-height="false"/>
    </style:style>
    <style:style style:family="graphic" style:name="a22">
      <style:graphic-properties draw:stroke="solid" svg:stroke-color="#000000" draw:auto-grow-width="false" draw:auto-grow-height="false"/>
    </style:style>
    <style:style style:family="graphic" style:name="a23">
      <style:graphic-properties draw:stroke="solid" svg:stroke-color="#000000" draw:auto-grow-width="false" draw:auto-grow-height="false"/>
    </style:style>
    <style:style style:family="graphic" style:name="a24">
      <style:graphic-properties draw:stroke="solid" svg:stroke-color="#000000" draw:auto-grow-width="false" draw:auto-grow-height="false"/>
    </style:style>
    <style:style style:family="text" style:name="a25">
      <style:text-properties fo:font-variant="normal" fo:text-transform="none" fo:color="#000000" style:text-line-through-type="none" style:text-line-through-style="none" style:text-line-through-width="auto" style:text-line-through-color="font-color" style:text-position="0% 100%" fo:font-family="Aptos Narrow"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7">
      <style:graphic-properties fo:wrap-option="wrap" fo:padding-top="0.05in" fo:padding-bottom="0.05in" fo:padding-left="0.1in" fo:padding-right="0.1in" draw:textarea-vertical-align="top" draw:textarea-horizontal-align="left" draw:fill="solid" draw:fill-color="#ffffff" draw:opacity="100%" draw:stroke="solid" svg:stroke-width="0.02083in" svg:stroke-color="#0c445e" svg:stroke-opacity="100%" draw:stroke-linejoin="miter" svg:stroke-linecap="butt" draw:auto-grow-width="false" draw:auto-grow-height="false"/>
      <style:paragraph-properties style:font-independent-line-spacing="false" style:writing-mode="lr-tb"/>
    </style:style>
    <style:style style:family="text" style:name="a28">
      <style:text-properties fo:font-variant="normal" fo:text-transform="none" fo:color="#ff0000" style:text-line-through-type="none" style:text-line-through-style="none" style:text-line-through-width="auto" style:text-line-through-color="font-color" style:text-position="0% 100%" fo:font-family="Aptos Narrow"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0">
      <style:text-properties fo:font-variant="normal" fo:text-transform="none" fo:color="#000000" style:text-line-through-type="none" style:text-line-through-style="none" style:text-line-through-width="auto" style:text-line-through-color="font-color" style:text-position="0% 100%" fo:font-family="Calibri" style:font-family-generic="swiss" style:font-pitch="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61">
      <style:text-properties fo:font-variant="normal" fo:text-transform="none" fo:color="#000000" style:text-line-through-type="none" style:text-line-through-style="none" style:text-line-through-width="auto" style:text-line-through-color="font-color" style:text-position="0% 100%" fo:font-family="Calibri"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62">
      <style:paragraph-properties fo:line-height="100%" fo:text-align="center" style:tab-stop-distance="1in" fo:margin-left="0in" fo:margin-right="0in" fo:text-indent="0in" fo:margin-top="0in" fo:margin-bottom="0in" style:punctuation-wrap="hanging" style:vertical-align="middle"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3">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false" style:writing-mode="lr-tb"/>
    </style:style>
    <style:style style:family="text" style:name="a64">
      <style:text-properties fo:font-variant="normal" fo:text-transform="none" fo:color="#ff0000" style:text-line-through-type="none" style:text-line-through-style="none" style:text-line-through-width="auto" style:text-line-through-color="font-color" style:text-position="0% 100%" fo:font-family="Calibri" style:font-family-generic="swiss" style:font-pitch="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0">
      <style:graphic-properties draw:stroke="solid" svg:stroke-color="#000000" draw:auto-grow-width="false" draw:auto-grow-height="false"/>
    </style:style>
    <style:style style:family="text" style:name="a65">
      <style:text-properties fo:font-variant="normal" fo:text-transform="none" fo:color="#ff0000" style:text-line-through-type="none" style:text-line-through-style="none" style:text-line-through-width="auto" style:text-line-through-color="font-color" style:text-position="0% 100%" fo:font-family="Calibri"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
      <style:graphic-properties draw:stroke="solid" svg:stroke-color="#000000" draw:auto-grow-width="false" draw:auto-grow-height="false"/>
    </style:style>
    <style:style style:family="graphic" style:name="a2">
      <style:graphic-properties draw:stroke="solid" svg:stroke-color="#000000" draw:auto-grow-width="false" draw:auto-grow-height="false"/>
    </style:style>
    <style:style style:family="paragraph" style:name="a66">
      <style:paragraph-properties fo:line-height="100%" fo:text-align="center" style:tab-stop-distance="1in" fo:margin-left="0in" fo:margin-right="0in" fo:text-indent="0in" fo:margin-top="0in" fo:margin-bottom="0in" style:punctuation-wrap="hanging" style:vertical-align="middle"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
      <style:graphic-properties draw:stroke="solid" svg:stroke-color="#000000" draw:auto-grow-width="false" draw:auto-grow-height="false"/>
    </style:style>
    <style:style style:family="graphic" style:name="a67">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false" style:writing-mode="lr-tb"/>
    </style:style>
    <style:style style:family="graphic" style:name="a30">
      <style:graphic-properties fo:wrap-option="wrap" fo:padding-top="0.05in" fo:padding-bottom="0.05in" fo:padding-left="0.1in" fo:padding-right="0.1in" draw:textarea-vertical-align="middle" draw:textarea-horizontal-align="left" draw:fill="solid" draw:fill-color="#ffffff" draw:opacity="100%" draw:stroke="solid" svg:stroke-width="0.02083in" svg:stroke-color="#0c445e" svg:stroke-opacity="100%" draw:stroke-linejoin="miter" svg:stroke-linecap="butt" draw:auto-grow-width="false" draw:auto-grow-height="false"/>
      <style:paragraph-properties style:font-independent-line-spacing="false" style:writing-mode="lr-tb"/>
    </style:style>
    <style:style style:family="text" style:name="a68">
      <style:text-properties fo:font-variant="normal" fo:text-transform="none" fo:color="#000000" style:text-line-through-type="none" style:text-line-through-style="none" style:text-line-through-width="auto" style:text-line-through-color="font-color" style:text-position="0% 100%" fo:font-family="Calibri" style:font-family-generic="swiss" style:font-pitch="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4">
      <style:graphic-properties draw:stroke="solid" svg:stroke-color="#000000" draw:auto-grow-width="false" draw:auto-grow-height="false"/>
    </style:style>
    <style:style style:family="text" style:name="a31">
      <style:text-properties fo:font-variant="normal" fo:text-transform="none" fo:color="#000000" style:text-line-through-type="none" style:text-line-through-style="none" style:text-line-through-width="auto" style:text-line-through-color="font-color" style:text-position="0% 100%" fo:font-family="Aptos Narrow"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9">
      <style:text-properties fo:font-variant="normal" fo:text-transform="none" fo:color="#000000" style:text-line-through-type="none" style:text-line-through-style="none" style:text-line-through-width="auto" style:text-line-through-color="font-color" style:text-position="0% 100%" fo:font-family="Calibri"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5">
      <style:graphic-properties draw:stroke="solid" svg:stroke-color="#000000" draw:auto-grow-width="false" draw:auto-grow-height="false"/>
    </style:style>
    <style:style style:family="paragraph" style:name="a3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
      <style:graphic-properties draw:stroke="solid" svg:stroke-color="#000000" draw:auto-grow-width="false" draw:auto-grow-height="false"/>
    </style:style>
    <style:style style:family="graphic" style:name="a33">
      <style:graphic-properties fo:wrap-option="wrap" fo:padding-top="0.05in" fo:padding-bottom="0.05in" fo:padding-left="0.1in" fo:padding-right="0.1in" draw:textarea-vertical-align="middle" draw:textarea-horizontal-align="left" draw:fill="solid" draw:fill-color="#ffffff" draw:opacity="100%" draw:stroke="solid" svg:stroke-width="0.02083in" svg:stroke-color="#0c445e" svg:stroke-opacity="100%" draw:stroke-linejoin="miter" svg:stroke-linecap="butt" draw:auto-grow-width="false" draw:auto-grow-height="false"/>
      <style:paragraph-properties style:font-independent-line-spacing="false" style:writing-mode="lr-tb"/>
    </style:style>
    <style:style style:family="graphic" style:name="a7">
      <style:graphic-properties draw:stroke="solid" svg:stroke-color="#000000" draw:auto-grow-width="false" draw:auto-grow-height="false"/>
    </style:style>
    <style:style style:family="text" style:name="a34">
      <style:text-properties fo:font-variant="normal" fo:text-transform="none" fo:color="#000000" style:text-line-through-type="none" style:text-line-through-style="none" style:text-line-through-width="auto" style:text-line-through-color="font-color" style:text-position="0% 100%" fo:font-family="Aptos Narrow"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
      <style:graphic-properties draw:stroke="solid" svg:stroke-color="#000000" draw:auto-grow-width="false" draw:auto-grow-height="false"/>
    </style:style>
    <style:style style:family="paragraph" style:name="a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
      <style:graphic-properties draw:stroke="solid" svg:stroke-color="#000000" draw:auto-grow-width="false" draw:auto-grow-height="false"/>
    </style:style>
    <style:style style:family="graphic" style:name="a36">
      <style:graphic-properties fo:wrap-option="wrap" fo:padding-top="0.05in" fo:padding-bottom="0.05in" fo:padding-left="0.1in" fo:padding-right="0.1in" draw:textarea-vertical-align="middle" draw:textarea-horizontal-align="left" draw:fill="solid" draw:fill-color="#ffffff" draw:opacity="100%" draw:stroke="solid" svg:stroke-width="0.02083in" svg:stroke-color="#0c445e" svg:stroke-opacity="100%" draw:stroke-linejoin="miter" svg:stroke-linecap="butt" draw:auto-grow-width="false" draw:auto-grow-height="false"/>
      <style:paragraph-properties style:font-independent-line-spacing="false" style:writing-mode="lr-tb"/>
    </style:style>
    <style:style style:family="text" style:name="a37">
      <style:text-properties fo:font-variant="normal" fo:text-transform="none" fo:color="#000000" style:text-line-through-type="none" style:text-line-through-style="none" style:text-line-through-width="auto" style:text-line-through-color="font-color" style:text-position="0% 100%" fo:font-family="Aptos Narrow"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9">
      <style:graphic-properties fo:wrap-option="wrap" fo:padding-top="0.05in" fo:padding-bottom="0.05in" fo:padding-left="0.1in" fo:padding-right="0.1in" draw:textarea-vertical-align="top" draw:textarea-horizontal-align="left" draw:fill="solid" draw:fill-color="#ffffff" draw:opacity="100%" draw:stroke="solid" svg:stroke-width="0.02083in" svg:stroke-color="#0c445e" svg:stroke-opacity="100%" draw:stroke-linejoin="miter" svg:stroke-linecap="butt" draw:auto-grow-width="false" draw:auto-grow-height="false"/>
      <style:paragraph-properties style:font-independent-line-spacing="false" style:writing-mode="lr-tb"/>
    </style:style>
    <style:style style:family="paragraph" style:name="a70">
      <style:paragraph-properties fo:line-height="100%" fo:text-align="center" style:tab-stop-distance="1in" fo:margin-left="0in" fo:margin-right="0in" fo:text-indent="0in" fo:margin-top="0in" fo:margin-bottom="0in" style:punctuation-wrap="hanging" style:vertical-align="middle"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1">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false" style:writing-mode="lr-tb"/>
    </style:style>
    <style:style style:family="text" style:name="a72">
      <style:text-properties fo:font-variant="normal" fo:text-transform="none" fo:color="#000000" style:text-line-through-type="none" style:text-line-through-style="none" style:text-line-through-width="auto" style:text-line-through-color="font-color" style:text-position="0% 100%" fo:font-family="Calibri"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73">
      <style:paragraph-properties fo:line-height="100%" fo:text-align="center" style:tab-stop-distance="1in" fo:margin-left="0in" fo:margin-right="0in" fo:text-indent="0in" fo:margin-top="0in" fo:margin-bottom="0in" style:punctuation-wrap="hanging" style:vertical-align="middle"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4">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false" style:writing-mode="lr-tb"/>
    </style:style>
    <style:style style:family="graphic" style:name="a75" style:parent-style-name="Graphics">
      <style:graphic-properties draw:fill="none" draw:stroke="none"/>
    </style:style>
    <style:style style:family="text" style:name="a76">
      <style:text-properties fo:font-variant="normal" fo:text-transform="none" fo:color="#ff0000" style:text-line-through-type="none" style:text-line-through-style="none" style:text-line-through-width="auto" style:text-line-through-color="font-color" style:text-position="0% 100%" fo:font-family="Calibri" style:font-family-generic="swiss" style:font-pitch="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77">
      <style:text-properties fo:font-variant="normal" fo:text-transform="none" fo:color="#ff0000" style:text-line-through-type="none" style:text-line-through-style="none" style:text-line-through-width="auto" style:text-line-through-color="font-color" style:text-position="0% 100%" fo:font-family="Calibri"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40">
      <style:text-properties fo:font-variant="normal" fo:text-transform="none" fo:color="#ff0000" style:text-line-through-type="none" style:text-line-through-style="none" style:text-line-through-width="auto" style:text-line-through-color="font-color" style:text-position="0% 100%" fo:font-family="Aptos Narrow"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8">
      <style:paragraph-properties fo:line-height="100%" fo:text-align="center" style:tab-stop-distance="1in" fo:margin-left="0in" fo:margin-right="0in" fo:text-indent="0in" fo:margin-top="0in" fo:margin-bottom="0in" style:punctuation-wrap="hanging" style:vertical-align="middle"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9">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false" style:writing-mode="lr-tb"/>
    </style:style>
    <style:style style:family="graphic" style:name="a42">
      <style:graphic-properties fo:wrap-option="wrap" fo:padding-top="0.05in" fo:padding-bottom="0.05in" fo:padding-left="0.1in" fo:padding-right="0.1in" draw:textarea-vertical-align="top" draw:textarea-horizontal-align="left" draw:fill="solid" draw:fill-color="#ffffff" draw:opacity="100%" draw:stroke="solid" svg:stroke-width="0.02083in" svg:stroke-color="#0c445e" svg:stroke-opacity="100%" draw:stroke-linejoin="miter" svg:stroke-linecap="butt" draw:auto-grow-width="false" draw:auto-grow-height="false"/>
      <style:paragraph-properties style:font-independent-line-spacing="false" style:writing-mode="lr-tb"/>
    </style:style>
    <style:style style:family="text" style:name="a43">
      <style:text-properties fo:font-variant="normal" fo:text-transform="none" fo:color="#000000" style:text-line-through-type="none" style:text-line-through-style="none" style:text-line-through-width="auto" style:text-line-through-color="font-color" style:text-position="0% 100%" fo:font-family="Aptos Narrow"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5">
      <style:graphic-properties fo:wrap-option="wrap" fo:padding-top="0.05in" fo:padding-bottom="0.05in" fo:padding-left="0.1in" fo:padding-right="0.1in" draw:textarea-vertical-align="top" draw:textarea-horizontal-align="left" draw:fill="solid" draw:fill-color="#ffffff" draw:opacity="100%" draw:stroke="solid" svg:stroke-width="0.02083in" svg:stroke-color="#0c445e" svg:stroke-opacity="100%" draw:stroke-linejoin="miter" svg:stroke-linecap="butt" draw:auto-grow-width="false" draw:auto-grow-height="false"/>
      <style:paragraph-properties style:font-independent-line-spacing="false" style:writing-mode="lr-tb"/>
    </style:style>
    <style:style style:family="text" style:name="a46">
      <style:text-properties fo:font-variant="normal" fo:text-transform="none" fo:color="#ff0000" style:text-line-through-type="none" style:text-line-through-style="none" style:text-line-through-width="auto" style:text-line-through-color="font-color" style:text-position="0% 100%" fo:font-family="Calibri"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47">
      <style:paragraph-properties fo:line-height="100%" fo:text-align="center" style:tab-stop-distance="1in" fo:margin-left="0in" fo:margin-right="0in" fo:text-indent="0in" fo:margin-top="0in" fo:margin-bottom="0in" style:punctuation-wrap="hanging" style:vertical-align="middle"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
      <style:graphic-properties draw:stroke="solid" svg:stroke-color="#000000" draw:auto-grow-width="false" draw:auto-grow-height="false"/>
    </style:style>
    <style:style style:family="graphic" style:name="a48">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false" style:writing-mode="lr-tb"/>
    </style:style>
    <style:style style:family="graphic" style:name="a11">
      <style:graphic-properties draw:stroke="solid" svg:stroke-color="#000000" draw:auto-grow-width="false" draw:auto-grow-height="false"/>
    </style:style>
    <style:style style:family="text" style:name="a49">
      <style:text-properties fo:font-variant="normal" fo:text-transform="none" fo:color="#ff0000" style:text-line-through-type="none" style:text-line-through-style="none" style:text-line-through-width="auto" style:text-line-through-color="font-color" style:text-position="0% 100%" fo:font-family="Calibri"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2">
      <style:graphic-properties draw:stroke="solid" svg:stroke-color="#000000" draw:auto-grow-width="false" draw:auto-grow-height="false"/>
    </style:style>
    <style:style style:family="graphic" style:name="a13">
      <style:graphic-properties draw:stroke="solid" svg:stroke-color="#000000" draw:auto-grow-width="false" draw:auto-grow-height="false"/>
    </style:style>
    <style:style style:family="graphic" style:name="a14">
      <style:graphic-properties draw:stroke="solid" svg:stroke-color="#000000" draw:auto-grow-width="false" draw:auto-grow-height="false"/>
    </style:style>
    <style:style style:family="graphic" style:name="a15">
      <style:graphic-properties draw:stroke="solid" svg:stroke-color="#000000" draw:auto-grow-width="false" draw:auto-grow-height="false"/>
    </style:style>
    <style:style style:family="graphic" style:name="a16">
      <style:graphic-properties draw:stroke="solid" svg:stroke-color="#000000" draw:auto-grow-width="false" draw:auto-grow-height="false"/>
    </style:style>
    <style:style style:family="graphic" style:name="a17">
      <style:graphic-properties draw:stroke="solid" svg:stroke-color="#000000" draw:auto-grow-width="false" draw:auto-grow-height="false"/>
    </style:style>
    <style:style style:family="graphic" style:name="a18">
      <style:graphic-properties draw:stroke="solid" svg:stroke-color="#000000" draw:auto-grow-width="false" draw:auto-grow-height="false"/>
    </style:style>
    <style:style style:family="graphic" style:name="a19">
      <style:graphic-properties draw:stroke="solid" svg:stroke-color="#000000" draw:auto-grow-width="false" draw:auto-grow-height="false"/>
    </style:style>
    <style:style style:family="graphic" style:name="a80">
      <style:graphic-properties draw:stroke="solid" svg:stroke-color="#000000" draw:auto-grow-width="false" draw:auto-grow-height="false"/>
    </style:style>
    <style:style style:family="graphic" style:name="a81">
      <style:graphic-properties draw:stroke="solid" svg:stroke-color="#000000" draw:auto-grow-width="false" draw:auto-grow-height="false"/>
    </style:style>
    <style:style style:family="graphic" style:name="a82">
      <style:graphic-properties draw:stroke="solid" svg:stroke-color="#000000" draw:auto-grow-width="false" draw:auto-grow-height="false"/>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in-list(&quot;Active&quot;;&quot;Closed&quot;)">
          <table:help-message table:display="true"/>
          <table:error-message table:display="true"/>
        </table:content-validation>
        <table:content-validation table:name="val2" table:condition="of:cell-content-is-in-list(&quot;Yes&quot;;&quot;No&quot;)">
          <table:help-message table:display="true"/>
          <table:error-message table:display="true"/>
        </table:content-validation>
      </table:content-validations>
      <table:table table:name="Guidance" table:style-name="ta1">
        <table:table-column table:style-name="co1" table:default-cell-style-name="ce3"/>
        <table:table-column table:style-name="co2" table:default-cell-style-name="ce3"/>
        <table:table-column table:style-name="co3" table:number-columns-repeated="16382" table:default-cell-style-name="ce3"/>
        <table:table-row table:style-name="ro1">
          <table:table-cell office:value-type="string" table:style-name="ce2">
            <text:p>FCDO Risk Register Template</text:p>
          </table:table-cell>
          <table:table-cell table:number-columns-repeated="16383" table:style-name="ce3"/>
        </table:table-row>
        <table:table-row table:style-name="ro2">
          <table:table-cell office:value-type="string" table:style-name="ce4">
            <text:p><text:span text:style-name="T2">Introduction</text:span><text:span text:style-name="T2"/></text:p>
            <text:p>This risk register template has been created to support:</text:p>
            <text:p>a) DG/directorate/post teams to document risk in advance of the rollout of digital tools. <text:s/>DGs, directors, HoMs should ensure that at a minimum risk escalations are documented, but can use the template to document a fuller set of risks they are overseeing if desired.</text:p>
            <text:p>b) Programme teams without access to digital risk tools through the Aid Management Platform (AMP). <text:s/>All programme teams with access to AMP should document risks there. <text:s/>Tab 1 is aligned to the AMP for consistency and to facilitate future transfer of data. <text:s/>Fields with grey column headings (as opposed to blue) are not replicated in AMP.</text:p>
            <text:p><text:s/></text:p>
            <text:p/>
            <text:p/>
            <text:p/>
          </table:table-cell>
          <table:table-cell table:number-columns-repeated="16383" table:style-name="ce3"/>
        </table:table-row>
        <table:table-row table:style-name="ro3">
          <table:table-cell office:value-type="string" table:style-name="ce4">
            <text:p><text:span text:style-name="T2">1 Risk Register</text:span><text:span text:style-name="T2"/></text:p>
            <text:p>Field Guidance</text:p>
            <text:p>The 'Number' field allows you to enter a unique identifier.<text:s/></text:p>
            <text:p>The 'Risk Description' field should set out a clear and concise description covering the cause, the risk event which the cause triggers and the consequence of the risk event.</text:p>
            <text:p>The 'Risk Category' should identify the most appropriate risk category from the set of seven in FCDO's Risk Appetite Statement.</text:p>
            <text:p>The 'Proximity' field is the timeframe in which the risk might be expected to materialise. This is a best estimate.</text:p>
            <text:p>'Gross Likelihood' and 'Gross Impact' are the initial risk assessments before any risk treatment has been carried out and together make a risk rating (Minor, Moderate, Major, Severe). <text:s/>We should consider impact on our delivery/performance and our reputation. <text:s/>'Residual Likelihood' and 'Residual Impact' are our risk assessments after risk treatment and should be based on current progress in implementing mitigations, rather than future mitigations not yet implemented.</text:p>
            <text:p>'Trend' indicates whether the risk is rising relative to last review.</text:p>
            <text:p>'Risk Owner' is the individual who takes responsibility for treating the risk. This individual retains ownership for the life of the risk until formally changed on the register.</text:p>
            <text:p>The 'Mitigation Strategy' sets out how the risk is being treated.<text:s/></text:p>
            <text:p>'Comments' can be used to capture discussion points.</text:p>
            <text:p>'Status' denotes whether a risk is active or closed. A closed risk is one that has materialised (become an issue), has gone away or has been successfully treated.</text:p>
            <text:p>'Risk Appetite' should be taken from the Risk Appetite Worksheet for the appropriate category.</text:p>
          </table:table-cell>
          <table:table-cell table:number-columns-repeated="16383" table:style-name="ce3"/>
        </table:table-row>
        <table:table-row table:style-name="ro4">
          <table:table-cell office:value-type="string" table:style-name="ce4">
            <text:p><text:span text:style-name="T2">2 Risk Matrix</text:span><text:span text:style-name="T2"/></text:p>
            <text:p>This worksheet (numbered 2) shows the risk ratings designated by colour (Minor, Moderate, Major and Severe) as they are calculated in worksheet 1. This is not a live worksheet: it only shows risk examples but can be used to manually overlay risk entries from worksheet 1 for a more visual portfolio view. You might want to use this matrix only for the top risks.</text:p>
          </table:table-cell>
          <table:table-cell table:number-columns-repeated="16383" table:style-name="ce3"/>
        </table:table-row>
        <table:table-row table:style-name="ro5">
          <table:table-cell office:value-type="string" table:style-name="ce5">
            <text:p>3 Risk Appetite</text:p>
            <text:p><text:span text:style-name="T1">Risk appetite is the nature and extent of the risks that we are willing to take in order to achieve our objectives. For FCDO's Risk Appetite Statement, please click on the link in the adjoining cell. <text:s text:c="2"/>This sets out our organisational risk appetite and is not a ceiling for risk appetite set at directorate/post/programme levels.<text:s/></text:span><text:span text:style-name="T1"/></text:p>
            <text:p><text:span text:style-name="T1">When setting the appetite in column B, do so for each risk category using a selection from the dropdown list.</text:span><text:span text:style-name="T1"/></text:p>
            <text:p><text:span text:style-name="T1">In column C, select which level of risk management the appetite applies to (DG/director/HoM/programme SRO).</text:span><text:span text:style-name="T1"/></text:p>
            <text:p/>
          </table:table-cell>
          <table:table-cell office:value-type="string" table:style-name="ce6">
            <text:p><text:a xlink:href="../../../../_layouts/15/Doc.aspx?OR=teams&amp;action=edit&amp;sourcedoc=%7b6E47725D-F3B3-4A1E-88A1-A4F8C0363CB2%7d">Risk Appetite Statement</text:a></text:p>
          </table:table-cell>
          <table:table-cell table:number-columns-repeated="16382"/>
        </table:table-row>
        <table:table-row table:style-name="ro6">
          <table:table-cell office:value-type="string" table:style-name="ce7">
            <text:p>4 Workbook Management</text:p>
            <text:p><text:span text:style-name="T1">The formulae in this workbook are not protected in order to allow the addition of new rows into the risk register. To add new rows, copy a complete blank row and use the 'Insert Copied Cells' command. This will replicate the formulae.</text:span><text:span text:style-name="T1"/></text:p>
            <text:p><text:span text:style-name="T1">Source data for the formulae is included in a locked and hidden worksheet called 'Cell data Don't Change'</text:span></text:p>
          </table:table-cell>
          <table:table-cell table:number-columns-repeated="16383" table:style-name="ce3"/>
        </table:table-row>
        <table:table-row table:number-rows-repeated="2" table:style-name="ro7">
          <table:table-cell table:number-columns-repeated="16384"/>
        </table:table-row>
        <table:table-row table:style-name="ro7">
          <table:table-cell table:style-name="ce8"/>
          <table:table-cell table:number-columns-repeated="16383" table:style-name="ce3"/>
        </table:table-row>
        <table:table-row table:number-rows-repeated="1048567" table:style-name="ro7">
          <table:table-cell table:number-columns-repeated="16384"/>
        </table:table-row>
      </table:table>
      <table:table table:name="1_Risk_Register" table:style-name="ta2">
        <table:table-column table:style-name="co4" table:default-cell-style-name="ce1"/>
        <table:table-column table:style-name="co5" table:default-cell-style-name="ce1"/>
        <table:table-column table:style-name="co6" table:default-cell-style-name="ce1"/>
        <table:table-column table:style-name="co7" table:number-columns-repeated="3" table:default-cell-style-name="ce1"/>
        <table:table-column table:style-name="co8" table:default-cell-style-name="ce1"/>
        <table:table-column table:style-name="co9" table:default-cell-style-name="ce1"/>
        <table:table-column table:style-name="co7" table:number-columns-repeated="2"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7"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20" table:default-cell-style-name="ce1"/>
        <table:table-column table:style-name="co18" table:default-cell-style-name="ce1"/>
        <table:table-column table:style-name="co19" table:default-cell-style-name="ce1"/>
        <table:table-column table:style-name="co21" table:default-cell-style-name="ce1"/>
        <table:table-column table:style-name="co22" table:number-columns-repeated="16359" table:default-cell-style-name="ce1"/>
        <table:table-row table:style-name="ro1">
          <table:table-cell office:value-type="string" table:number-columns-spanned="25" table:number-rows-spanned="1" table:style-name="ce26">
            <text:p>Risk Register: Albania Reintegration Programme<text:s/></text:p>
          </table:table-cell>
          <table:covered-table-cell table:number-columns-repeated="24"/>
          <table:table-cell table:number-columns-repeated="16359"/>
        </table:table-row>
        <table:table-row table:style-name="ro1">
          <table:table-cell table:number-columns-repeated="25" table:style-name="ce9"/>
          <table:table-cell table:number-columns-repeated="16359"/>
        </table:table-row>
        <table:table-row table:style-name="ro8">
          <table:table-cell office:value-type="string" table:style-name="ce10">
            <office:annotation draw:style-name="a0" svg:x="2.1875in" svg:y="0.638888888888889in" svg:width="1.43055555555556in" svg:height="0.840277777777778in">
              <dc:creator>Author</dc:creator>
              <text:p><text:span text:style-name="T3">Add a unique identifier.</text:span></text:p>
            </office:annotation>
            <text:p>Number</text:p>
          </table:table-cell>
          <table:table-cell office:value-type="string" table:style-name="ce10">
            <office:annotation draw:style-name="a1" svg:x="7.01388888888889in" svg:y="0.638888888888889in" svg:width="1.34027777777778in" svg:height="1.52777777777778in">
              <dc:creator>Author</dc:creator>
              <text:p><text:span text:style-name="T3">Set out a clear and concise description covering the cause, the risk event which the cause triggers and the consequence of the risk event.</text:span></text:p>
            </office:annotation>
            <text:p>Risk Description<text:s/></text:p>
            <text:p>(cause, event, consequence)</text:p>
          </table:table-cell>
          <table:table-cell office:value-type="string" table:style-name="ce10">
            <office:annotation draw:style-name="a2" svg:x="8.40972222222222in" svg:y="0.638888888888889in" svg:width="1.43055555555556in" svg:height="1.1875in">
              <dc:creator>Author</dc:creator>
              <text:p><text:span text:style-name="T3">Choose the best fit from one of the 7 drop-down options using the category definitions in the FCDO Risk Appetite Statement.</text:span></text:p>
            </office:annotation>
            <text:p>Risk Category</text:p>
          </table:table-cell>
          <table:table-cell office:value-type="string" table:style-name="ce11">
            <office:annotation draw:style-name="a3" svg:x="9.34027777777778in" svg:y="0.638888888888889in" svg:width="1.43055555555556in" svg:height="1.16666666666667in">
              <dc:creator>Author</dc:creator>
              <text:p><text:span text:style-name="T3">Proximity is the timeframe in which the risk might be expected to materialise. This is a best estimate - select the most appropriate option.</text:span></text:p>
            </office:annotation>
            <text:p>Proximity</text:p>
          </table:table-cell>
          <table:table-cell office:value-type="string" table:style-name="ce10">
            <office:annotation draw:style-name="a4" svg:x="10.2638888888889in" svg:y="0.638888888888889in" svg:width="1.43055555555556in" svg:height="0.840277777777778in">
              <dc:creator>Author</dc:creator>
              <text:p><text:span text:style-name="T3">Likelihood of the risk before risk treatment - select the most appropriate option.</text:span><text:span text:style-name="T3"/></text:p>
              <text:p/>
            </office:annotation>
            <text:p>Gross Likelihood</text:p>
          </table:table-cell>
          <table:table-cell office:value-type="string" table:style-name="ce10">
            <office:annotation draw:style-name="a5" svg:x="11.2013888888889in" svg:y="0.638888888888889in" svg:width="1.52777777777778in" svg:height="0.826388888888889in">
              <dc:creator>Author</dc:creator>
              <text:p><text:span text:style-name="T3">Impact of the risk on delivery/reputation before risk treatment - see risk matrix in guidance and select the most appropriate option.</text:span></text:p>
            </office:annotation>
            <text:p>Gross Impact</text:p>
          </table:table-cell>
          <table:table-cell office:value-type="string" table:style-name="ce10">
            <office:annotation draw:style-name="a6" svg:x="12in" svg:y="0.638888888888889in" svg:width="1.5in" svg:height="0.826388888888889in">
              <dc:creator>Author</dc:creator>
              <text:p><text:span text:style-name="T3">This is a combination of likelihood and impact - autocompletes.</text:span></text:p>
            </office:annotation>
            <text:p>Gross Risk Rating</text:p>
            <text:p><text:span text:style-name="T4">(autofills)</text:span></text:p>
          </table:table-cell>
          <table:table-cell office:value-type="string" table:style-name="ce10">
            <office:annotation draw:style-name="a7" svg:x="16.0625in" svg:y="0.638888888888889in" svg:width="1.43055555555556in" svg:height="1.22916666666667in">
              <dc:creator>Author</dc:creator>
              <text:p><text:span text:style-name="T3">Set out how the risk is to be treated. Define a set of actions which you can update in the Progress column.</text:span></text:p>
            </office:annotation>
            <text:p>Mitigation Strategy<text:s/></text:p>
            <text:p><text:span text:style-name="T4">(including timescales)</text:span></text:p>
          </table:table-cell>
          <table:table-cell office:value-type="string" table:style-name="ce10">
            <office:annotation draw:style-name="a8" svg:x="17in" svg:y="0.638888888888889in" svg:width="1.43055555555556in" svg:height="0.840277777777778in">
              <dc:creator>Author</dc:creator>
              <text:p><text:span text:style-name="T3">Likelihood of the risk after risk treatment - select the most appropriate option.</text:span></text:p>
            </office:annotation>
            <text:p>Residual Likelihood</text:p>
          </table:table-cell>
          <table:table-cell office:value-type="string" table:style-name="ce10">
            <office:annotation draw:style-name="a9" svg:x="17.9305555555556in" svg:y="0.638888888888889in" svg:width="1.43055555555556in" svg:height="0.840277777777778in">
              <dc:creator>Author</dc:creator>
              <text:p><text:span text:style-name="T3">Impact of the risk on delivery/reputation after risk treatment - select the most appropriate option.</text:span></text:p>
            </office:annotation>
            <text:p>Residual Impact</text:p>
          </table:table-cell>
          <table:table-cell office:value-type="string" table:style-name="ce10">
            <office:annotation draw:style-name="a10" svg:x="18.8888888888889in" svg:y="0.638888888888889in" svg:width="1.54166666666667in" svg:height="0.826388888888889in">
              <dc:creator>Author</dc:creator>
              <text:p><text:span text:style-name="T3">This is a combination of likelihood and impact - autocompletes</text:span></text:p>
            </office:annotation>
            <text:p>Residual Risk Rating<text:s/><text:span text:style-name="T4">(autofills)</text:span></text:p>
          </table:table-cell>
          <table:table-cell office:value-type="string" table:style-name="ce11">
            <office:annotation draw:style-name="a11" svg:x="19.9375in" svg:y="0.638888888888889in" svg:width="1.43055555555556in" svg:height="1.10416666666667in">
              <dc:creator>Author</dc:creator>
              <text:p><text:span text:style-name="T3">Change in risk relative to last review - stable, rising, falling.</text:span></text:p>
            </office:annotation>
            <text:p>Trend</text:p>
          </table:table-cell>
          <table:table-cell office:value-type="string" table:style-name="ce10">
            <office:annotation draw:style-name="a12" svg:x="21.1388888888889in" svg:y="0.638888888888889in" svg:width="1.43055555555556in" svg:height="0.840277777777778in">
              <dc:creator>Author</dc:creator>
              <text:p><text:span text:style-name="T3">Add the name of the individual who takes responsibility for treating the risk.</text:span></text:p>
            </office:annotation>
            <text:p>Risk Owner</text:p>
          </table:table-cell>
          <table:table-cell office:value-type="string" table:style-name="ce10">
            <office:annotation draw:style-name="a13" svg:x="25.0763888888889in" svg:y="0.638888888888889in" svg:width="1.43055555555556in" svg:height="1.49305555555556in">
              <dc:creator>Author</dc:creator>
              <text:p><text:span text:style-name="T3">Set out the progress achieved since the last review in implementing the mitigation strategy in column H, including dates.</text:span></text:p>
            </office:annotation>
            <text:p>Progress in Implementing Mitigation Strategy</text:p>
          </table:table-cell>
          <table:table-cell office:value-type="string" table:style-name="ce10">
            <office:annotation draw:style-name="a14" svg:x="26in" svg:y="0.638888888888889in" svg:width="1.45138888888889in" svg:height="1.35416666666667in">
              <dc:creator>Author</dc:creator>
              <text:p><text:span text:style-name="T3">Last updated means when changes are made. A risk which is reviewed but not changed does not need an update. All risk details are assumed to be current.</text:span></text:p>
            </office:annotation>
            <text:p>Last Updated</text:p>
            <text:p>(DD/MM/YY)</text:p>
          </table:table-cell>
          <table:table-cell office:value-type="string" table:style-name="ce10">
            <office:annotation draw:style-name="a15" svg:x="26.875in" svg:y="0.638888888888889in" svg:width="1.4375in" svg:height="2.34027777777778in">
              <dc:creator>Author</dc:creator>
              <text:p><text:span text:style-name="T3">Select 'open' or 'closed'. <text:s/>A closed risk may be one which has been successfully treated ; where the risk has disappeared; or where the risk has materialised into an issue. <text:s/>Closed risks may stay on the register to provide an audit trail but can be filtered from the normal view.</text:span></text:p>
            </office:annotation>
            <text:p>Status</text:p>
          </table:table-cell>
          <table:table-cell office:value-type="string" table:style-name="ce10">
            <office:annotation draw:style-name="a16" svg:x="27.6527777777778in" svg:y="0.638888888888889in" svg:width="1.45138888888889in" svg:height="0.840277777777778in">
              <dc:creator>Author</dc:creator>
              <text:p><text:span text:style-name="T3">Select the approriate option for the risk category, consistent with the 'Risk Appetite' worksheet</text:span></text:p>
            </office:annotation>
            <text:p>Risk Appetite</text:p>
          </table:table-cell>
          <table:table-cell office:value-type="string" table:style-name="ce10">
            <office:annotation draw:style-name="a17" svg:x="28.4791666666667in" svg:y="0.638888888888889in" svg:width="1.4375in" svg:height="0.840277777777778in">
              <dc:creator>Author</dc:creator>
              <text:p><text:span text:style-name="T3">Does the Residual Risk Rating (column K) exceed the 'Risk Appetite' (column Q)?</text:span><text:span text:style-name="T3"/></text:p>
              <text:p/>
            </office:annotation>
            <text:p>Within Appetite?</text:p>
          </table:table-cell>
          <table:table-cell office:value-type="string" table:style-name="ce11">
            <office:annotation draw:style-name="a18" svg:x="29.8263888888889in" svg:y="0.638888888888889in" svg:width="1.43055555555556in" svg:height="1.43055555555556in">
              <dc:creator>Author</dc:creator>
              <text:p><text:span text:style-name="T3">If the risk has been escalated to you (because it is above appetite, or requires further support) please enter the name of the Risk Owner who escalated it to you.</text:span></text:p>
            </office:annotation>
            <text:p>Escalated To You By?<text:s/></text:p>
            <text:p><text:span text:style-name="T4">(Name of Risk Owner)</text:span></text:p>
          </table:table-cell>
          <table:table-cell office:value-type="string" table:style-name="ce11">
            <office:annotation draw:style-name="a19" svg:x="31.1388888888889in" svg:y="0.638888888888889in" svg:width="1.41666666666667in" svg:height="0.840277777777778in">
              <dc:creator>Author</dc:creator>
              <text:p><text:span text:style-name="T3">Indicate if the risk was escalated for information or support.</text:span></text:p>
            </office:annotation>
            <text:p>Escalated To You For? Information or Support</text:p>
          </table:table-cell>
          <table:table-cell office:value-type="string" table:style-name="ce11">
            <office:annotation draw:style-name="a20" svg:x="32.25in" svg:y="0.638888888888889in" svg:width="1.43055555555556in" svg:height="1.07638888888889in">
              <dc:creator>Author</dc:creator>
              <text:p><text:span text:style-name="T3">Enter the date on which the risk was escalated to you.</text:span></text:p>
            </office:annotation>
            <text:p>Date Escalated To You</text:p>
            <text:p>(DD/MM/YY)<text:s text:c="2"/></text:p>
          </table:table-cell>
          <table:table-cell office:value-type="string" table:style-name="ce11">
            <office:annotation draw:style-name="a21" svg:x="33.4375in" svg:y="0.638888888888889in" svg:width="1.43055555555556in" svg:height="1.16666666666667in">
              <dc:creator>Author</dc:creator>
              <text:p><text:span text:style-name="T3">If the risk has been escalated to you (because it is above appetite, or requires further support) please enter the name of the senior manager/Board you are escalating to.</text:span></text:p>
            </office:annotation>
            <text:p>Escalated Onwards To?<text:s/><text:span text:style-name="T4">(Name of Senior Manager/Board)</text:span></text:p>
          </table:table-cell>
          <table:table-cell office:value-type="string" table:style-name="ce11">
            <office:annotation draw:style-name="a22" svg:x="34.75in" svg:y="0.638888888888889in" svg:width="1.41666666666667in" svg:height="0.840277777777778in">
              <dc:creator>Author</dc:creator>
              <text:p><text:span text:style-name="T3">Indicate if you are escalating the risk for information or support.</text:span></text:p>
            </office:annotation>
            <text:p>Escalation Onwards For: Information or Support</text:p>
          </table:table-cell>
          <table:table-cell office:value-type="string" table:style-name="ce11">
            <office:annotation draw:style-name="a23" svg:x="35.8541666666667in" svg:y="0.638888888888889in" svg:width="1.4375in" svg:height="0.840277777777778in">
              <dc:creator>Author</dc:creator>
              <text:p><text:span text:style-name="T3">Add the date on which the risk was escalated onwards.</text:span></text:p>
            </office:annotation>
            <text:p>Date Escalated Onwards</text:p>
            <text:p>(DD/MM/YY)</text:p>
          </table:table-cell>
          <table:table-cell office:value-type="string" table:style-name="ce11">
            <office:annotation draw:style-name="a24" svg:x="36.9930555555556in" svg:y="0.638888888888889in" svg:width="1.43055555555556in" svg:height="1.86805555555556in">
              <dc:creator>Author</dc:creator>
              <text:p><text:span text:style-name="T3">Add the date on which the risk entry no longer requires attention (information or support) on this register. The risk will most like remain on its original register and is not the same as closing the risk.<text:s/></text:span></text:p>
            </office:annotation>
            <text:p>Date Removed<text:s/></text:p>
          </table:table-cell>
          <table:table-cell table:number-columns-repeated="16359" table:style-name="ce12"/>
        </table:table-row>
        <table:table-row table:style-name="ro9">
          <table:table-cell table:style-name="ce13"/>
          <table:table-cell table:style-name="ce14"/>
          <table:table-cell table:style-name="ce15"/>
          <table:table-cell table:style-name="ce16"/>
          <table:table-cell office:value-type="string" table:style-name="ce17">
            <text:p>Likely</text:p>
          </table:table-cell>
          <table:table-cell office:value-type="string" table:style-name="ce17">
            <text:p>Insignificant</text:p>
          </table:table-cell>
          <table:table-cell office:value-type="string" office:string-value="Minor" table:formula="of:=VLOOKUP(([.$E4]&amp;[.$F4]);['file:///C:/Users/kmanja/Downloads/Risk%20Management%20Template%20-%20Albania%20Reintegration%20Programme%20-%20August%202026.xlsx'#'Cell_data_Dont_Change!'.$A$20:.$B$45];2;0)" table:style-name="ce94">
            <text:p>Minor</text:p>
          </table:table-cell>
          <table:table-cell table:style-name="ce14"/>
          <table:table-cell table:style-name="ce16"/>
          <table:table-cell table:style-name="ce17"/>
          <table:table-cell office:value-type="error" office:string-value="#N/A" table:formula="of:=VLOOKUP(([.$I4]&amp;[.$J4]);['file:///C:/Users/kmanja/Downloads/Risk%20Management%20Template%20-%20Albania%20Reintegration%20Programme%20-%20August%202026.xlsx'#'Cell_data_Dont_Change!'.$A$20:.$B$45];2;0)" table:style-name="ce94">
            <text:p>#N/A</text:p>
          </table:table-cell>
          <table:table-cell table:style-name="ce19"/>
          <table:table-cell table:number-columns-repeated="2" table:style-name="ce20"/>
          <table:table-cell table:style-name="ce17"/>
          <table:table-cell table:content-validation-name="val1" table:style-name="ce19"/>
          <table:table-cell table:style-name="ce15"/>
          <table:table-cell table:content-validation-name="val2" table:style-name="ce19"/>
          <table:table-cell table:style-name="ce20"/>
          <table:table-cell table:style-name="ce14"/>
          <table:table-cell table:style-name="ce21"/>
          <table:table-cell table:style-name="ce22"/>
          <table:table-cell table:style-name="ce14"/>
          <table:table-cell table:style-name="ce21"/>
          <table:table-cell table:style-name="ce23"/>
          <table:table-cell table:number-columns-repeated="16359"/>
        </table:table-row>
        <table:table-row table:style-name="ro9">
          <table:table-cell table:style-name="ce13"/>
          <table:table-cell table:style-name="ce14"/>
          <table:table-cell table:style-name="ce15"/>
          <table:table-cell table:style-name="ce16"/>
          <table:table-cell table:number-columns-repeated="2" table:style-name="ce17"/>
          <table:table-cell office:value-type="error" office:string-value="#N/A" table:formula="of:=VLOOKUP(([.$E5]&amp;[.$F5]);['file:///C:/Users/kmanja/Downloads/Risk%20Management%20Template%20-%20Albania%20Reintegration%20Programme%20-%20August%202026.xlsx'#'Cell_data_Dont_Change!'.$A$20:.$B$45];2;0)" table:style-name="ce94">
            <text:p>#N/A</text:p>
          </table:table-cell>
          <table:table-cell table:style-name="ce14"/>
          <table:table-cell table:style-name="ce16"/>
          <table:table-cell table:style-name="ce17"/>
          <table:table-cell office:value-type="error" office:string-value="#N/A" table:formula="of:=VLOOKUP(([.$I5]&amp;[.$J5]);['file:///C:/Users/kmanja/Downloads/Risk%20Management%20Template%20-%20Albania%20Reintegration%20Programme%20-%20August%202026.xlsx'#'Cell_data_Dont_Change!'.$A$20:.$B$45];2;0)" table:style-name="ce94">
            <text:p>#N/A</text:p>
          </table:table-cell>
          <table:table-cell table:style-name="ce19"/>
          <table:table-cell table:number-columns-repeated="2" table:style-name="ce20"/>
          <table:table-cell table:style-name="ce17"/>
          <table:table-cell table:content-validation-name="val1" table:style-name="ce19"/>
          <table:table-cell table:style-name="ce15"/>
          <table:table-cell table:content-validation-name="val2" table:style-name="ce19"/>
          <table:table-cell table:style-name="ce20"/>
          <table:table-cell table:style-name="ce14"/>
          <table:table-cell table:style-name="ce21"/>
          <table:table-cell table:style-name="ce22"/>
          <table:table-cell table:style-name="ce14"/>
          <table:table-cell table:style-name="ce21"/>
          <table:table-cell table:style-name="ce23"/>
          <table:table-cell table:number-columns-repeated="16359"/>
        </table:table-row>
        <table:table-row table:style-name="ro9">
          <table:table-cell table:style-name="ce13"/>
          <table:table-cell table:style-name="ce24"/>
          <table:table-cell table:style-name="ce15"/>
          <table:table-cell table:style-name="ce16"/>
          <table:table-cell table:number-columns-repeated="2" table:style-name="ce17"/>
          <table:table-cell office:value-type="error" office:string-value="#N/A" table:formula="of:=VLOOKUP(([.$E6]&amp;[.$F6]);['file:///C:/Users/kmanja/Downloads/Risk%20Management%20Template%20-%20Albania%20Reintegration%20Programme%20-%20August%202026.xlsx'#'Cell_data_Dont_Change!'.$A$20:.$B$45];2;0)" table:style-name="ce94">
            <text:p>#N/A</text:p>
          </table:table-cell>
          <table:table-cell table:style-name="ce24"/>
          <table:table-cell table:style-name="ce16"/>
          <table:table-cell table:style-name="ce17"/>
          <table:table-cell office:value-type="error" office:string-value="#N/A" table:formula="of:=VLOOKUP(([.$I6]&amp;[.$J6]);['file:///C:/Users/kmanja/Downloads/Risk%20Management%20Template%20-%20Albania%20Reintegration%20Programme%20-%20August%202026.xlsx'#'Cell_data_Dont_Change!'.$A$20:.$B$45];2;0)" table:style-name="ce94">
            <text:p>#N/A</text:p>
          </table:table-cell>
          <table:table-cell table:style-name="ce19"/>
          <table:table-cell table:style-name="ce20"/>
          <table:table-cell table:style-name="ce14"/>
          <table:table-cell table:style-name="ce17"/>
          <table:table-cell table:content-validation-name="val1" table:style-name="ce19"/>
          <table:table-cell table:style-name="ce15"/>
          <table:table-cell table:content-validation-name="val2" table:style-name="ce25"/>
          <table:table-cell table:style-name="ce20"/>
          <table:table-cell table:style-name="ce14"/>
          <table:table-cell table:style-name="ce21"/>
          <table:table-cell table:style-name="ce22"/>
          <table:table-cell table:style-name="ce14"/>
          <table:table-cell table:style-name="ce21"/>
          <table:table-cell table:style-name="ce23"/>
          <table:table-cell table:number-columns-repeated="16359"/>
        </table:table-row>
        <table:table-row table:style-name="ro9">
          <table:table-cell table:style-name="ce13"/>
          <table:table-cell table:style-name="ce14"/>
          <table:table-cell table:style-name="ce15"/>
          <table:table-cell table:style-name="ce16"/>
          <table:table-cell table:number-columns-repeated="2" table:style-name="ce17"/>
          <table:table-cell office:value-type="error" office:string-value="#N/A" table:formula="of:=VLOOKUP(([.$E7]&amp;[.$F7]);['file:///C:/Users/kmanja/Downloads/Risk%20Management%20Template%20-%20Albania%20Reintegration%20Programme%20-%20August%202026.xlsx'#'Cell_data_Dont_Change!'.$A$20:.$B$45];2;0)" table:style-name="ce94">
            <text:p>#N/A</text:p>
          </table:table-cell>
          <table:table-cell table:style-name="ce14"/>
          <table:table-cell table:style-name="ce16"/>
          <table:table-cell table:style-name="ce17"/>
          <table:table-cell office:value-type="error" office:string-value="#N/A" table:formula="of:=VLOOKUP(([.$I7]&amp;[.$J7]);['file:///C:/Users/kmanja/Downloads/Risk%20Management%20Template%20-%20Albania%20Reintegration%20Programme%20-%20August%202026.xlsx'#'Cell_data_Dont_Change!'.$A$20:.$B$45];2;0)" table:style-name="ce94">
            <text:p>#N/A</text:p>
          </table:table-cell>
          <table:table-cell table:style-name="ce19"/>
          <table:table-cell table:number-columns-repeated="2" table:style-name="ce20"/>
          <table:table-cell table:style-name="ce17"/>
          <table:table-cell table:content-validation-name="val1" table:style-name="ce19"/>
          <table:table-cell table:style-name="ce15"/>
          <table:table-cell table:content-validation-name="val2" table:style-name="ce19"/>
          <table:table-cell table:style-name="ce20"/>
          <table:table-cell table:style-name="ce14"/>
          <table:table-cell table:style-name="ce21"/>
          <table:table-cell table:style-name="ce22"/>
          <table:table-cell table:style-name="ce14"/>
          <table:table-cell table:style-name="ce21"/>
          <table:table-cell table:style-name="ce23"/>
          <table:table-cell table:number-columns-repeated="16359"/>
        </table:table-row>
        <table:table-row table:style-name="ro9">
          <table:table-cell table:style-name="ce13"/>
          <table:table-cell table:style-name="ce24"/>
          <table:table-cell table:style-name="ce15"/>
          <table:table-cell table:style-name="ce16"/>
          <table:table-cell table:number-columns-repeated="2" table:style-name="ce17"/>
          <table:table-cell office:value-type="error" office:string-value="#N/A" table:formula="of:=VLOOKUP(([.$E8]&amp;[.$F8]);['file:///C:/Users/kmanja/Downloads/Risk%20Management%20Template%20-%20Albania%20Reintegration%20Programme%20-%20August%202026.xlsx'#'Cell_data_Dont_Change!'.$A$20:.$B$45];2;0)" table:style-name="ce94">
            <text:p>#N/A</text:p>
          </table:table-cell>
          <table:table-cell table:style-name="ce24"/>
          <table:table-cell table:style-name="ce16"/>
          <table:table-cell table:style-name="ce17"/>
          <table:table-cell office:value-type="error" office:string-value="#N/A" table:formula="of:=VLOOKUP(([.$I8]&amp;[.$J8]);['file:///C:/Users/kmanja/Downloads/Risk%20Management%20Template%20-%20Albania%20Reintegration%20Programme%20-%20August%202026.xlsx'#'Cell_data_Dont_Change!'.$A$20:.$B$45];2;0)" table:style-name="ce94">
            <text:p>#N/A</text:p>
          </table:table-cell>
          <table:table-cell table:style-name="ce19"/>
          <table:table-cell table:style-name="ce20"/>
          <table:table-cell table:style-name="ce14"/>
          <table:table-cell table:style-name="ce17"/>
          <table:table-cell table:content-validation-name="val1" table:style-name="ce19"/>
          <table:table-cell table:style-name="ce15"/>
          <table:table-cell table:content-validation-name="val2" table:style-name="ce25"/>
          <table:table-cell table:style-name="ce20"/>
          <table:table-cell table:style-name="ce14"/>
          <table:table-cell table:style-name="ce21"/>
          <table:table-cell table:style-name="ce22"/>
          <table:table-cell table:style-name="ce14"/>
          <table:table-cell table:style-name="ce21"/>
          <table:table-cell table:style-name="ce23"/>
          <table:table-cell table:number-columns-repeated="16359"/>
        </table:table-row>
        <table:table-row table:style-name="ro9">
          <table:table-cell table:style-name="ce13"/>
          <table:table-cell table:style-name="ce14"/>
          <table:table-cell table:style-name="ce15"/>
          <table:table-cell table:style-name="ce16"/>
          <table:table-cell table:number-columns-repeated="2" table:style-name="ce17"/>
          <table:table-cell office:value-type="error" office:string-value="#N/A" table:formula="of:=VLOOKUP(([.$E9]&amp;[.$F9]);['file:///C:/Users/kmanja/Downloads/Risk%20Management%20Template%20-%20Albania%20Reintegration%20Programme%20-%20August%202026.xlsx'#'Cell_data_Dont_Change!'.$A$20:.$B$45];2;0)" table:style-name="ce94">
            <text:p>#N/A</text:p>
          </table:table-cell>
          <table:table-cell table:style-name="ce14"/>
          <table:table-cell table:style-name="ce16"/>
          <table:table-cell table:style-name="ce17"/>
          <table:table-cell office:value-type="error" office:string-value="#N/A" table:formula="of:=VLOOKUP(([.$I9]&amp;[.$J9]);['file:///C:/Users/kmanja/Downloads/Risk%20Management%20Template%20-%20Albania%20Reintegration%20Programme%20-%20August%202026.xlsx'#'Cell_data_Dont_Change!'.$A$20:.$B$45];2;0)" table:style-name="ce94">
            <text:p>#N/A</text:p>
          </table:table-cell>
          <table:table-cell table:style-name="ce19"/>
          <table:table-cell table:number-columns-repeated="2" table:style-name="ce20"/>
          <table:table-cell table:style-name="ce17"/>
          <table:table-cell table:content-validation-name="val1" table:style-name="ce19"/>
          <table:table-cell table:style-name="ce15"/>
          <table:table-cell table:content-validation-name="val2" table:style-name="ce19"/>
          <table:table-cell table:style-name="ce20"/>
          <table:table-cell table:style-name="ce14"/>
          <table:table-cell table:style-name="ce21"/>
          <table:table-cell table:style-name="ce22"/>
          <table:table-cell table:style-name="ce14"/>
          <table:table-cell table:style-name="ce21"/>
          <table:table-cell table:style-name="ce23"/>
          <table:table-cell table:number-columns-repeated="16359"/>
        </table:table-row>
        <table:table-row table:style-name="ro9">
          <table:table-cell table:style-name="ce13"/>
          <table:table-cell table:style-name="ce24"/>
          <table:table-cell table:style-name="ce15"/>
          <table:table-cell table:style-name="ce16"/>
          <table:table-cell table:number-columns-repeated="2" table:style-name="ce17"/>
          <table:table-cell office:value-type="error" office:string-value="#N/A" table:formula="of:=VLOOKUP(([.$E10]&amp;[.$F10]);['file:///C:/Users/kmanja/Downloads/Risk%20Management%20Template%20-%20Albania%20Reintegration%20Programme%20-%20August%202026.xlsx'#'Cell_data_Dont_Change!'.$A$20:.$B$45];2;0)" table:style-name="ce94">
            <text:p>#N/A</text:p>
          </table:table-cell>
          <table:table-cell table:style-name="ce24"/>
          <table:table-cell table:style-name="ce16"/>
          <table:table-cell table:style-name="ce17"/>
          <table:table-cell office:value-type="error" office:string-value="#N/A" table:formula="of:=VLOOKUP(([.$I10]&amp;[.$J10]);['file:///C:/Users/kmanja/Downloads/Risk%20Management%20Template%20-%20Albania%20Reintegration%20Programme%20-%20August%202026.xlsx'#'Cell_data_Dont_Change!'.$A$20:.$B$45];2;0)" table:style-name="ce94">
            <text:p>#N/A</text:p>
          </table:table-cell>
          <table:table-cell table:style-name="ce19"/>
          <table:table-cell table:style-name="ce20"/>
          <table:table-cell table:style-name="ce14"/>
          <table:table-cell table:style-name="ce17"/>
          <table:table-cell table:content-validation-name="val1" table:style-name="ce19"/>
          <table:table-cell table:style-name="ce15"/>
          <table:table-cell table:content-validation-name="val2" table:style-name="ce25"/>
          <table:table-cell table:style-name="ce20"/>
          <table:table-cell table:style-name="ce14"/>
          <table:table-cell table:style-name="ce21"/>
          <table:table-cell table:style-name="ce22"/>
          <table:table-cell table:style-name="ce14"/>
          <table:table-cell table:style-name="ce21"/>
          <table:table-cell table:style-name="ce23"/>
          <table:table-cell table:number-columns-repeated="16359"/>
        </table:table-row>
        <table:table-row table:style-name="ro9">
          <table:table-cell table:style-name="ce13"/>
          <table:table-cell table:style-name="ce24"/>
          <table:table-cell table:style-name="ce15"/>
          <table:table-cell table:style-name="ce16"/>
          <table:table-cell table:number-columns-repeated="2" table:style-name="ce17"/>
          <table:table-cell office:value-type="error" office:string-value="#N/A" table:formula="of:=VLOOKUP(([.$E11]&amp;[.$F11]);['file:///C:/Users/kmanja/Downloads/Risk%20Management%20Template%20-%20Albania%20Reintegration%20Programme%20-%20August%202026.xlsx'#'Cell_data_Dont_Change!'.$A$20:.$B$45];2;0)" table:style-name="ce94">
            <text:p>#N/A</text:p>
          </table:table-cell>
          <table:table-cell table:style-name="ce24"/>
          <table:table-cell table:style-name="ce16"/>
          <table:table-cell table:style-name="ce17"/>
          <table:table-cell office:value-type="error" office:string-value="#N/A" table:formula="of:=VLOOKUP(([.$I11]&amp;[.$J11]);['file:///C:/Users/kmanja/Downloads/Risk%20Management%20Template%20-%20Albania%20Reintegration%20Programme%20-%20August%202026.xlsx'#'Cell_data_Dont_Change!'.$A$20:.$B$45];2;0)" table:style-name="ce94">
            <text:p>#N/A</text:p>
          </table:table-cell>
          <table:table-cell table:style-name="ce19"/>
          <table:table-cell table:style-name="ce20"/>
          <table:table-cell table:style-name="ce14"/>
          <table:table-cell table:style-name="ce17"/>
          <table:table-cell table:content-validation-name="val1" table:style-name="ce19"/>
          <table:table-cell table:style-name="ce15"/>
          <table:table-cell table:content-validation-name="val2" table:style-name="ce25"/>
          <table:table-cell table:style-name="ce20"/>
          <table:table-cell table:style-name="ce14"/>
          <table:table-cell table:style-name="ce21"/>
          <table:table-cell table:style-name="ce22"/>
          <table:table-cell table:style-name="ce14"/>
          <table:table-cell table:style-name="ce21"/>
          <table:table-cell table:style-name="ce23"/>
          <table:table-cell table:number-columns-repeated="16359"/>
        </table:table-row>
        <table:table-row table:style-name="ro9">
          <table:table-cell table:style-name="ce13"/>
          <table:table-cell table:style-name="ce14"/>
          <table:table-cell table:style-name="ce15"/>
          <table:table-cell table:style-name="ce16"/>
          <table:table-cell table:number-columns-repeated="2" table:style-name="ce17"/>
          <table:table-cell office:value-type="error" office:string-value="#N/A" table:formula="of:=VLOOKUP(([.$E12]&amp;[.$F12]);['file:///C:/Users/kmanja/Downloads/Risk%20Management%20Template%20-%20Albania%20Reintegration%20Programme%20-%20August%202026.xlsx'#'Cell_data_Dont_Change!'.$A$20:.$B$45];2;0)" table:style-name="ce94">
            <text:p>#N/A</text:p>
          </table:table-cell>
          <table:table-cell table:style-name="ce14"/>
          <table:table-cell table:style-name="ce16"/>
          <table:table-cell table:style-name="ce17"/>
          <table:table-cell office:value-type="error" office:string-value="#N/A" table:formula="of:=VLOOKUP(([.$I12]&amp;[.$J12]);['file:///C:/Users/kmanja/Downloads/Risk%20Management%20Template%20-%20Albania%20Reintegration%20Programme%20-%20August%202026.xlsx'#'Cell_data_Dont_Change!'.$A$20:.$B$45];2;0)" table:style-name="ce94">
            <text:p>#N/A</text:p>
          </table:table-cell>
          <table:table-cell table:style-name="ce19"/>
          <table:table-cell table:number-columns-repeated="2" table:style-name="ce20"/>
          <table:table-cell table:style-name="ce17"/>
          <table:table-cell table:content-validation-name="val1" table:style-name="ce19"/>
          <table:table-cell table:style-name="ce15"/>
          <table:table-cell table:content-validation-name="val2" table:style-name="ce19"/>
          <table:table-cell table:style-name="ce20"/>
          <table:table-cell table:style-name="ce14"/>
          <table:table-cell table:style-name="ce21"/>
          <table:table-cell table:style-name="ce22"/>
          <table:table-cell table:style-name="ce14"/>
          <table:table-cell table:style-name="ce21"/>
          <table:table-cell table:style-name="ce23"/>
          <table:table-cell table:number-columns-repeated="16359"/>
        </table:table-row>
        <table:table-row table:number-rows-repeated="1048564" table:style-name="ro10">
          <table:table-cell table:number-columns-repeated="16384"/>
        </table:table-row>
      </table:table>
      <table:table table:name="2_Risk_Matrix" table:style-name="ta3">
        <table:table-column table:style-name="co23" table:default-cell-style-name="ce1"/>
        <table:table-column table:style-name="co24" table:default-cell-style-name="ce27"/>
        <table:table-column table:style-name="co25" table:default-cell-style-name="ce1"/>
        <table:table-column table:style-name="co26" table:default-cell-style-name="ce1"/>
        <table:table-column table:style-name="co27" table:default-cell-style-name="ce1"/>
        <table:table-column table:style-name="co28" table:default-cell-style-name="ce1"/>
        <table:table-column table:style-name="co26" table:default-cell-style-name="ce1"/>
        <table:table-column table:style-name="co25" table:number-columns-repeated="2" table:default-cell-style-name="ce1"/>
        <table:table-column table:style-name="co29" table:number-columns-repeated="11" table:default-cell-style-name="ce1"/>
        <table:table-column table:style-name="co3" table:default-cell-style-name="ce1"/>
        <table:table-column table:style-name="co16" table:default-cell-style-name="ce1"/>
        <table:table-column table:style-name="co30" table:default-cell-style-name="ce1"/>
        <table:table-column table:style-name="co31" table:default-cell-style-name="ce1"/>
        <table:table-column table:style-name="co32" table:default-cell-style-name="ce1"/>
        <table:table-column table:style-name="co3" table:number-columns-repeated="16359" table:default-cell-style-name="ce1"/>
        <table:table-row table:style-name="ro1">
          <table:table-cell office:value-type="string" table:number-columns-spanned="20" table:number-rows-spanned="1" table:style-name="ce79">
            <text:p>Risk Matrix</text:p>
          </table:table-cell>
          <table:covered-table-cell table:number-columns-repeated="19"/>
          <table:table-cell table:number-columns-repeated="16364" table:style-name="ce1"/>
        </table:table-row>
        <table:table-row table:style-name="ro9">
          <table:table-cell office:value-type="string" table:number-columns-spanned="20" table:number-rows-spanned="1" table:style-name="ce80">
            <text:p>(Note that this is not an automated matrix)</text:p>
          </table:table-cell>
          <table:covered-table-cell table:number-columns-repeated="19"/>
          <table:table-cell table:number-columns-repeated="16364" table:style-name="ce1"/>
        </table:table-row>
        <table:table-row table:style-name="ro11">
          <table:table-cell table:style-name="ce1"/>
          <table:table-cell table:style-name="ce27"/>
          <table:table-cell table:number-columns-repeated="16382" table:style-name="ce1"/>
        </table:table-row>
        <table:table-row table:style-name="ro12">
          <table:table-cell office:value-type="string" table:number-columns-spanned="1" table:number-rows-spanned="20" table:style-name="ce81">
            <text:p>Likelihood</text:p>
          </table:table-cell>
          <table:table-cell office:value-type="string" table:number-columns-spanned="1" table:number-rows-spanned="4" table:style-name="ce82">
            <text:p>Almost Certain</text:p>
          </table:table-cell>
          <table:table-cell office:value-type="string" table:style-name="ce28">
            <text:p>Minor</text:p>
          </table:table-cell>
          <table:table-cell table:style-name="ce29"/>
          <table:table-cell table:style-name="ce30"/>
          <table:table-cell office:value-type="string" table:style-name="ce31">
            <text:p>Moderate</text:p>
          </table:table-cell>
          <table:table-cell table:style-name="ce32"/>
          <table:table-cell table:style-name="ce33"/>
          <table:table-cell office:value-type="string" table:style-name="ce34">
            <text:p>Major</text:p>
          </table:table-cell>
          <table:table-cell table:number-columns-repeated="3" table:style-name="ce35"/>
          <table:table-cell office:value-type="string" table:style-name="ce36">
            <text:p>Severe</text:p>
          </table:table-cell>
          <table:table-cell table:style-name="ce37"/>
          <table:table-cell table:number-columns-repeated="2" table:style-name="ce38"/>
          <table:table-cell table:style-name="ce39"/>
          <table:table-cell table:number-columns-repeated="2" table:style-name="ce38"/>
          <table:table-cell table:style-name="ce40"/>
          <table:table-cell table:number-columns-repeated="16364" table:style-name="ce1"/>
        </table:table-row>
        <table:table-row table:style-name="ro12">
          <table:covered-table-cell/>
          <table:covered-table-cell/>
          <table:table-cell table:number-columns-repeated="3" table:style-name="ce41"/>
          <table:table-cell table:style-name="ce42"/>
          <table:table-cell table:style-name="ce43"/>
          <table:table-cell table:style-name="ce44"/>
          <table:table-cell table:style-name="ce45"/>
          <table:table-cell table:number-columns-repeated="3" table:style-name="ce46"/>
          <table:table-cell table:style-name="ce47"/>
          <table:table-cell table:number-columns-repeated="3" table:style-name="ce48"/>
          <table:table-cell table:style-name="ce49"/>
          <table:table-cell table:number-columns-repeated="2" table:style-name="ce48"/>
          <table:table-cell table:style-name="ce50"/>
          <table:table-cell table:number-columns-repeated="16364" table:style-name="ce1"/>
        </table:table-row>
        <table:table-row table:style-name="ro12">
          <table:covered-table-cell/>
          <table:covered-table-cell/>
          <table:table-cell table:number-columns-repeated="3" table:style-name="ce41"/>
          <table:table-cell table:style-name="ce42"/>
          <table:table-cell table:style-name="ce43"/>
          <table:table-cell table:style-name="ce44"/>
          <table:table-cell table:style-name="ce45"/>
          <table:table-cell table:number-columns-repeated="3" table:style-name="ce46"/>
          <table:table-cell table:style-name="ce49"/>
          <table:table-cell table:number-columns-repeated="3" table:style-name="ce48"/>
          <table:table-cell table:style-name="ce49"/>
          <table:table-cell table:style-name="ce48"/>
          <table:table-cell table:style-name="ce48">
            <draw:custom-shape svg:x="0.10417in" svg:y="0.22065in" svg:width="0.50694in" svg:height="0.14691in" draw:z-index="1" draw:id="id0" draw:style-name="a27" draw:name="Rectangle: Rounded Corners 213">
              <svg:title/>
              <svg:desc/>
              <text:p text:style-name="a26" text:class-names="" text:cond-style-name=""><text:span text:style-name="a25" text:class-names="">7.<text:s text:c="1"/></text:span></text:p>
              <draw:enhanced-geometry xmlns:dr3d="urn:oasis:names:tc:opendocument:xmlns:dr3d:1.0" draw:path-stretchpoint-x="21600" draw:path-stretchpoint-y="21600" draw:type="non-primitive" svg:viewBox="0 0 21600 21600" draw:enhanced-path="M ?f17 ?f11 A ?f133 ?f134 ?f135 ?f136 ?f17 ?f11 ?f130 ?f132  W ?f137 ?f138 ?f139 ?f140 ?f17 ?f11 ?f130 ?f132 L ?f11 ?f28 A ?f180 ?f181 ?f182 ?f183 ?f11 ?f28 ?f177 ?f179  W ?f184 ?f185 ?f186 ?f187 ?f11 ?f28 ?f177 ?f179 L ?f29 ?f25 A ?f227 ?f228 ?f229 ?f230 ?f29 ?f25 ?f224 ?f226  W ?f231 ?f232 ?f233 ?f234 ?f29 ?f25 ?f224 ?f226 L ?f24 ?f17 A ?f274 ?f275 ?f276 ?f277 ?f24 ?f17 ?f271 ?f273  W ?f278 ?f279 ?f280 ?f281 ?f24 ?f17 ?f271 ?f273 Z N" draw:text-areas="?f91 ?f91 ?f92 ?f93" draw:modifiers="36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45"/>
                <draw:equation draw:name="f13" draw:formula="?f10 / 180"/>
                <draw:equation draw:name="f14" draw:formula="$0"/>
                <draw:equation draw:name="f15" draw:formula="0 - ?f2"/>
                <draw:equation draw:name="f16" draw:formula="?f12 * ?f13"/>
                <draw:equation draw:name="f17" draw:formula="?f11 + ?f14"/>
                <draw:equation draw:name="f18" draw:formula="?f8 / 21600"/>
                <draw:equation draw:name="f19" draw:formula="?f7 / 21600"/>
                <draw:equation draw:name="f20" draw:formula="21600 * ?f8"/>
                <draw:equation draw:name="f21" draw:formula="21600 * ?f7"/>
                <draw:equation draw:name="f22" draw:formula="0 - ?f16"/>
                <draw:equation draw:name="f23" draw:formula="min(?f19, ?f18)"/>
                <draw:equation draw:name="f24" draw:formula="?f20 / ?f9"/>
                <draw:equation draw:name="f25" draw:formula="?f21 / ?f9"/>
                <draw:equation draw:name="f26" draw:formula="?f22 * ?f1"/>
                <draw:equation draw:name="f27" draw:formula="?f26 / ?f10"/>
                <draw:equation draw:name="f28" draw:formula="?f25 - ?f14"/>
                <draw:equation draw:name="f29" draw:formula="?f24 - ?f14"/>
                <draw:equation draw:name="f30" draw:formula="?f11 * ?f23"/>
                <draw:equation draw:name="f31" draw:formula="?f17 * ?f23"/>
                <draw:equation draw:name="f32" draw:formula="?f25 * ?f23"/>
                <draw:equation draw:name="f33" draw:formula="?f24 * ?f23"/>
                <draw:equation draw:name="f34" draw:formula="?f27 - ?f2"/>
                <draw:equation draw:name="f35" draw:formula="?f30 - ?f31"/>
                <draw:equation draw:name="f36" draw:formula="?f31 - ?f30"/>
                <draw:equation draw:name="f37" draw:formula="?f28 * ?f23"/>
                <draw:equation draw:name="f38" draw:formula="?f29 * ?f23"/>
                <draw:equation draw:name="f39" draw:formula="?f34 + ?f2"/>
                <draw:equation draw:name="f40" draw:formula="?f39 * ?f10 / ?f1"/>
                <draw:equation draw:name="f41" draw:formula="0 - ?f40"/>
                <draw:equation draw:name="f42" draw:formula="sin(?f41)"/>
                <draw:equation draw:name="f43" draw:formula="0 - ?f42"/>
                <draw:equation draw:name="f44" draw:formula="?f43"/>
                <draw:equation draw:name="f45" draw:formula="abs(?f35)"/>
                <draw:equation draw:name="f46" draw:formula="abs(?f36)"/>
                <draw:equation draw:name="f47" draw:formula="if(?f35, ?f15, ?f2)"/>
                <draw:equation draw:name="f48" draw:formula="if(?f35, ?f2, ?f15)"/>
                <draw:equation draw:name="f49" draw:formula="if(?f35, ?f0, ?f2)"/>
                <draw:equation draw:name="f50" draw:formula="if(?f35, ?f2, ?f0)"/>
                <draw:equation draw:name="f51" draw:formula="?f32 - ?f37"/>
                <draw:equation draw:name="f52" draw:formula="if(?f36, ?f15, ?f2)"/>
                <draw:equation draw:name="f53" draw:formula="if(?f36, ?f2, ?f15)"/>
                <draw:equation draw:name="f54" draw:formula="?f33 - ?f38"/>
                <draw:equation draw:name="f55" draw:formula="?f37 - ?f32"/>
                <draw:equation draw:name="f56" draw:formula="?f38 - ?f33"/>
                <draw:equation draw:name="f57" draw:formula="if(?f35, 0, ?f1)"/>
                <draw:equation draw:name="f58" draw:formula="if(?f35, ?f1, 0)"/>
                <draw:equation draw:name="f59" draw:formula="0 - ?f44"/>
                <draw:equation draw:name="f60" draw:formula="if(?f35, ?f50, ?f49)"/>
                <draw:equation draw:name="f61" draw:formula="if(?f35, ?f49, ?f50)"/>
                <draw:equation draw:name="f62" draw:formula="if(?f36, ?f48, ?f47)"/>
                <draw:equation draw:name="f63" draw:formula="abs(?f51)"/>
                <draw:equation draw:name="f64" draw:formula="if(?f51, 0, ?f1)"/>
                <draw:equation draw:name="f65" draw:formula="if(?f51, ?f1, 0)"/>
                <draw:equation draw:name="f66" draw:formula="if(?f51, ?f52, ?f53)"/>
                <draw:equation draw:name="f67" draw:formula="abs(?f54)"/>
                <draw:equation draw:name="f68" draw:formula="abs(?f55)"/>
                <draw:equation draw:name="f69" draw:formula="if(?f54, ?f15, ?f2)"/>
                <draw:equation draw:name="f70" draw:formula="if(?f54, ?f2, ?f15)"/>
                <draw:equation draw:name="f71" draw:formula="if(?f54, ?f0, ?f2)"/>
                <draw:equation draw:name="f72" draw:formula="if(?f54, ?f2, ?f0)"/>
                <draw:equation draw:name="f73" draw:formula="abs(?f56)"/>
                <draw:equation draw:name="f74" draw:formula="if(?f56, ?f15, ?f2)"/>
                <draw:equation draw:name="f75" draw:formula="if(?f56, ?f2, ?f15)"/>
                <draw:equation draw:name="f76" draw:formula="if(?f56, ?f58, ?f57)"/>
                <draw:equation draw:name="f77" draw:formula="if(?f56, ?f57, ?f58)"/>
                <draw:equation draw:name="f78" draw:formula="?f14 * ?f59"/>
                <draw:equation draw:name="f79" draw:formula="if(?f36, ?f61, ?f60)"/>
                <draw:equation draw:name="f80" draw:formula="if(?f36, ?f65, ?f64)"/>
                <draw:equation draw:name="f81" draw:formula="if(?f36, ?f64, ?f65)"/>
                <draw:equation draw:name="f82" draw:formula="if(?f54, ?f72, ?f71)"/>
                <draw:equation draw:name="f83" draw:formula="if(?f54, ?f71, ?f72)"/>
                <draw:equation draw:name="f84" draw:formula="if(?f55, ?f70, ?f69)"/>
                <draw:equation draw:name="f85" draw:formula="if(?f35, ?f76, ?f77)"/>
                <draw:equation draw:name="f86" draw:formula="if(?f35, ?f74, ?f75)"/>
                <draw:equation draw:name="f87" draw:formula="?f78 * 3163"/>
                <draw:equation draw:name="f88" draw:formula="if(?f51, ?f80, ?f81)"/>
                <draw:equation draw:name="f89" draw:formula="if(?f55, ?f83, ?f82)"/>
                <draw:equation draw:name="f90" draw:formula="?f87 / 7636"/>
                <draw:equation draw:name="f91" draw:formula="?f11 + ?f90"/>
                <draw:equation draw:name="f92" draw:formula="?f24 - ?f90"/>
                <draw:equation draw:name="f93" draw:formula="?f25 - ?f90"/>
                <draw:equation draw:name="f94" draw:formula="21550000 - ?f62"/>
                <draw:equation draw:name="f95" draw:formula="if(?f94, ?f62, 21550000)"/>
                <draw:equation draw:name="f96" draw:formula="-21550000 - ?f95"/>
                <draw:equation draw:name="f97" draw:formula="if(?f96, -21550000, ?f95)"/>
                <draw:equation draw:name="f98" draw:formula="?f79 + ?f97"/>
                <draw:equation draw:name="f99" draw:formula="?f79 + ?f2"/>
                <draw:equation draw:name="f100" draw:formula="?f99 * ?f10 / ?f1"/>
                <draw:equation draw:name="f101" draw:formula="0 - ?f100"/>
                <draw:equation draw:name="f102" draw:formula="cos(?f101)"/>
                <draw:equation draw:name="f103" draw:formula="0 - ?f102"/>
                <draw:equation draw:name="f104" draw:formula="?f103 * ?f45"/>
                <draw:equation draw:name="f105" draw:formula="sin(?f101)"/>
                <draw:equation draw:name="f106" draw:formula="0 - ?f105"/>
                <draw:equation draw:name="f107" draw:formula="?f106 * ?f46"/>
                <draw:equation draw:name="f108" draw:formula="sqrt(?f104 * ?f104 + ?f107 * ?f107 + 0 * 0)"/>
                <draw:equation draw:name="f109" draw:formula="?f45 * ?f46 / ?f108"/>
                <draw:equation draw:name="f110" draw:formula="?f106 * ?f109"/>
                <draw:equation draw:name="f111" draw:formula="?f17 - ?f110"/>
                <draw:equation draw:name="f112" draw:formula="?f103 * ?f109"/>
                <draw:equation draw:name="f113" draw:formula="?f11 - ?f112"/>
                <draw:equation draw:name="f114" draw:formula="?f111 - ?f45"/>
                <draw:equation draw:name="f115" draw:formula="?f113 - ?f46"/>
                <draw:equation draw:name="f116" draw:formula="?f111 + ?f45"/>
                <draw:equation draw:name="f117" draw:formula="?f113 + ?f46"/>
                <draw:equation draw:name="f118" draw:formula="?f98 + ?f2"/>
                <draw:equation draw:name="f119" draw:formula="?f118 * ?f10 / ?f1"/>
                <draw:equation draw:name="f120" draw:formula="0 - ?f119"/>
                <draw:equation draw:name="f121" draw:formula="cos(?f120)"/>
                <draw:equation draw:name="f122" draw:formula="0 - ?f121"/>
                <draw:equation draw:name="f123" draw:formula="?f122 * ?f45"/>
                <draw:equation draw:name="f124" draw:formula="sin(?f120)"/>
                <draw:equation draw:name="f125" draw:formula="0 - ?f124"/>
                <draw:equation draw:name="f126" draw:formula="?f125 * ?f46"/>
                <draw:equation draw:name="f127" draw:formula="sqrt(?f123 * ?f123 + ?f126 * ?f126 + 0 * 0)"/>
                <draw:equation draw:name="f128" draw:formula="?f45 * ?f46 / ?f127"/>
                <draw:equation draw:name="f129" draw:formula="?f125 * ?f128"/>
                <draw:equation draw:name="f130" draw:formula="?f111 + ?f129"/>
                <draw:equation draw:name="f131" draw:formula="?f122 * ?f128"/>
                <draw:equation draw:name="f132" draw:formula="?f113 + ?f131"/>
                <draw:equation draw:name="f133" draw:formula="if(?f97, ?f17, ?f114)"/>
                <draw:equation draw:name="f134" draw:formula="if(?f97, ?f11, ?f115)"/>
                <draw:equation draw:name="f135" draw:formula="if(?f97, ?f17, ?f116)"/>
                <draw:equation draw:name="f136" draw:formula="if(?f97, ?f11, ?f117)"/>
                <draw:equation draw:name="f137" draw:formula="if(?f97, ?f114, ?f130)"/>
                <draw:equation draw:name="f138" draw:formula="if(?f97, ?f115, ?f132)"/>
                <draw:equation draw:name="f139" draw:formula="if(?f97, ?f116, ?f130)"/>
                <draw:equation draw:name="f140" draw:formula="if(?f97, ?f117, ?f132)"/>
                <draw:equation draw:name="f141" draw:formula="21550000 - ?f66"/>
                <draw:equation draw:name="f142" draw:formula="if(?f141, ?f66, 21550000)"/>
                <draw:equation draw:name="f143" draw:formula="-21550000 - ?f142"/>
                <draw:equation draw:name="f144" draw:formula="if(?f143, -21550000, ?f142)"/>
                <draw:equation draw:name="f145" draw:formula="?f88 + ?f144"/>
                <draw:equation draw:name="f146" draw:formula="?f88 + ?f2"/>
                <draw:equation draw:name="f147" draw:formula="?f146 * ?f10 / ?f1"/>
                <draw:equation draw:name="f148" draw:formula="0 - ?f147"/>
                <draw:equation draw:name="f149" draw:formula="cos(?f148)"/>
                <draw:equation draw:name="f150" draw:formula="0 - ?f149"/>
                <draw:equation draw:name="f151" draw:formula="?f150 * ?f46"/>
                <draw:equation draw:name="f152" draw:formula="sin(?f148)"/>
                <draw:equation draw:name="f153" draw:formula="0 - ?f152"/>
                <draw:equation draw:name="f154" draw:formula="?f153 * ?f63"/>
                <draw:equation draw:name="f155" draw:formula="sqrt(?f151 * ?f151 + ?f154 * ?f154 + 0 * 0)"/>
                <draw:equation draw:name="f156" draw:formula="?f46 * ?f63 / ?f155"/>
                <draw:equation draw:name="f157" draw:formula="?f153 * ?f156"/>
                <draw:equation draw:name="f158" draw:formula="?f11 - ?f157"/>
                <draw:equation draw:name="f159" draw:formula="?f150 * ?f156"/>
                <draw:equation draw:name="f160" draw:formula="?f28 - ?f159"/>
                <draw:equation draw:name="f161" draw:formula="?f158 - ?f46"/>
                <draw:equation draw:name="f162" draw:formula="?f160 - ?f63"/>
                <draw:equation draw:name="f163" draw:formula="?f158 + ?f46"/>
                <draw:equation draw:name="f164" draw:formula="?f160 + ?f63"/>
                <draw:equation draw:name="f165" draw:formula="?f145 + ?f2"/>
                <draw:equation draw:name="f166" draw:formula="?f165 * ?f10 / ?f1"/>
                <draw:equation draw:name="f167" draw:formula="0 - ?f166"/>
                <draw:equation draw:name="f168" draw:formula="cos(?f167)"/>
                <draw:equation draw:name="f169" draw:formula="0 - ?f168"/>
                <draw:equation draw:name="f170" draw:formula="?f169 * ?f46"/>
                <draw:equation draw:name="f171" draw:formula="sin(?f167)"/>
                <draw:equation draw:name="f172" draw:formula="0 - ?f171"/>
                <draw:equation draw:name="f173" draw:formula="?f172 * ?f63"/>
                <draw:equation draw:name="f174" draw:formula="sqrt(?f170 * ?f170 + ?f173 * ?f173 + 0 * 0)"/>
                <draw:equation draw:name="f175" draw:formula="?f46 * ?f63 / ?f174"/>
                <draw:equation draw:name="f176" draw:formula="?f172 * ?f175"/>
                <draw:equation draw:name="f177" draw:formula="?f158 + ?f176"/>
                <draw:equation draw:name="f178" draw:formula="?f169 * ?f175"/>
                <draw:equation draw:name="f179" draw:formula="?f160 + ?f178"/>
                <draw:equation draw:name="f180" draw:formula="if(?f144, ?f11, ?f161)"/>
                <draw:equation draw:name="f181" draw:formula="if(?f144, ?f28, ?f162)"/>
                <draw:equation draw:name="f182" draw:formula="if(?f144, ?f11, ?f163)"/>
                <draw:equation draw:name="f183" draw:formula="if(?f144, ?f28, ?f164)"/>
                <draw:equation draw:name="f184" draw:formula="if(?f144, ?f161, ?f177)"/>
                <draw:equation draw:name="f185" draw:formula="if(?f144, ?f162, ?f179)"/>
                <draw:equation draw:name="f186" draw:formula="if(?f144, ?f163, ?f177)"/>
                <draw:equation draw:name="f187" draw:formula="if(?f144, ?f164, ?f179)"/>
                <draw:equation draw:name="f188" draw:formula="21550000 - ?f84"/>
                <draw:equation draw:name="f189" draw:formula="if(?f188, ?f84, 21550000)"/>
                <draw:equation draw:name="f190" draw:formula="-21550000 - ?f189"/>
                <draw:equation draw:name="f191" draw:formula="if(?f190, -21550000, ?f189)"/>
                <draw:equation draw:name="f192" draw:formula="?f89 + ?f191"/>
                <draw:equation draw:name="f193" draw:formula="?f89 + ?f2"/>
                <draw:equation draw:name="f194" draw:formula="?f193 * ?f10 / ?f1"/>
                <draw:equation draw:name="f195" draw:formula="0 - ?f194"/>
                <draw:equation draw:name="f196" draw:formula="cos(?f195)"/>
                <draw:equation draw:name="f197" draw:formula="0 - ?f196"/>
                <draw:equation draw:name="f198" draw:formula="?f197 * ?f67"/>
                <draw:equation draw:name="f199" draw:formula="sin(?f195)"/>
                <draw:equation draw:name="f200" draw:formula="0 - ?f199"/>
                <draw:equation draw:name="f201" draw:formula="?f200 * ?f68"/>
                <draw:equation draw:name="f202" draw:formula="sqrt(?f198 * ?f198 + ?f201 * ?f201 + 0 * 0)"/>
                <draw:equation draw:name="f203" draw:formula="?f67 * ?f68 / ?f202"/>
                <draw:equation draw:name="f204" draw:formula="?f200 * ?f203"/>
                <draw:equation draw:name="f205" draw:formula="?f29 - ?f204"/>
                <draw:equation draw:name="f206" draw:formula="?f197 * ?f203"/>
                <draw:equation draw:name="f207" draw:formula="?f25 - ?f206"/>
                <draw:equation draw:name="f208" draw:formula="?f205 - ?f67"/>
                <draw:equation draw:name="f209" draw:formula="?f207 - ?f68"/>
                <draw:equation draw:name="f210" draw:formula="?f205 + ?f67"/>
                <draw:equation draw:name="f211" draw:formula="?f207 + ?f68"/>
                <draw:equation draw:name="f212" draw:formula="?f192 + ?f2"/>
                <draw:equation draw:name="f213" draw:formula="?f212 * ?f10 / ?f1"/>
                <draw:equation draw:name="f214" draw:formula="0 - ?f213"/>
                <draw:equation draw:name="f215" draw:formula="cos(?f214)"/>
                <draw:equation draw:name="f216" draw:formula="0 - ?f215"/>
                <draw:equation draw:name="f217" draw:formula="?f216 * ?f67"/>
                <draw:equation draw:name="f218" draw:formula="sin(?f214)"/>
                <draw:equation draw:name="f219" draw:formula="0 - ?f218"/>
                <draw:equation draw:name="f220" draw:formula="?f219 * ?f68"/>
                <draw:equation draw:name="f221" draw:formula="sqrt(?f217 * ?f217 + ?f220 * ?f220 + 0 * 0)"/>
                <draw:equation draw:name="f222" draw:formula="?f67 * ?f68 / ?f221"/>
                <draw:equation draw:name="f223" draw:formula="?f219 * ?f222"/>
                <draw:equation draw:name="f224" draw:formula="?f205 + ?f223"/>
                <draw:equation draw:name="f225" draw:formula="?f216 * ?f222"/>
                <draw:equation draw:name="f226" draw:formula="?f207 + ?f225"/>
                <draw:equation draw:name="f227" draw:formula="if(?f191, ?f29, ?f208)"/>
                <draw:equation draw:name="f228" draw:formula="if(?f191, ?f25, ?f209)"/>
                <draw:equation draw:name="f229" draw:formula="if(?f191, ?f29, ?f210)"/>
                <draw:equation draw:name="f230" draw:formula="if(?f191, ?f25, ?f211)"/>
                <draw:equation draw:name="f231" draw:formula="if(?f191, ?f208, ?f224)"/>
                <draw:equation draw:name="f232" draw:formula="if(?f191, ?f209, ?f226)"/>
                <draw:equation draw:name="f233" draw:formula="if(?f191, ?f210, ?f224)"/>
                <draw:equation draw:name="f234" draw:formula="if(?f191, ?f211, ?f226)"/>
                <draw:equation draw:name="f235" draw:formula="21550000 - ?f86"/>
                <draw:equation draw:name="f236" draw:formula="if(?f235, ?f86, 21550000)"/>
                <draw:equation draw:name="f237" draw:formula="-21550000 - ?f236"/>
                <draw:equation draw:name="f238" draw:formula="if(?f237, -21550000, ?f236)"/>
                <draw:equation draw:name="f239" draw:formula="?f85 + ?f238"/>
                <draw:equation draw:name="f240" draw:formula="?f85 + ?f2"/>
                <draw:equation draw:name="f241" draw:formula="?f240 * ?f10 / ?f1"/>
                <draw:equation draw:name="f242" draw:formula="0 - ?f241"/>
                <draw:equation draw:name="f243" draw:formula="cos(?f242)"/>
                <draw:equation draw:name="f244" draw:formula="0 - ?f243"/>
                <draw:equation draw:name="f245" draw:formula="?f244 * ?f73"/>
                <draw:equation draw:name="f246" draw:formula="sin(?f242)"/>
                <draw:equation draw:name="f247" draw:formula="0 - ?f246"/>
                <draw:equation draw:name="f248" draw:formula="?f247 * ?f45"/>
                <draw:equation draw:name="f249" draw:formula="sqrt(?f245 * ?f245 + ?f248 * ?f248 + 0 * 0)"/>
                <draw:equation draw:name="f250" draw:formula="?f73 * ?f45 / ?f249"/>
                <draw:equation draw:name="f251" draw:formula="?f247 * ?f250"/>
                <draw:equation draw:name="f252" draw:formula="?f24 - ?f251"/>
                <draw:equation draw:name="f253" draw:formula="?f244 * ?f250"/>
                <draw:equation draw:name="f254" draw:formula="?f17 - ?f253"/>
                <draw:equation draw:name="f255" draw:formula="?f252 - ?f73"/>
                <draw:equation draw:name="f256" draw:formula="?f254 - ?f45"/>
                <draw:equation draw:name="f257" draw:formula="?f252 + ?f73"/>
                <draw:equation draw:name="f258" draw:formula="?f254 + ?f45"/>
                <draw:equation draw:name="f259" draw:formula="?f239 + ?f2"/>
                <draw:equation draw:name="f260" draw:formula="?f259 * ?f10 / ?f1"/>
                <draw:equation draw:name="f261" draw:formula="0 - ?f260"/>
                <draw:equation draw:name="f262" draw:formula="cos(?f261)"/>
                <draw:equation draw:name="f263" draw:formula="0 - ?f262"/>
                <draw:equation draw:name="f264" draw:formula="?f263 * ?f73"/>
                <draw:equation draw:name="f265" draw:formula="sin(?f261)"/>
                <draw:equation draw:name="f266" draw:formula="0 - ?f265"/>
                <draw:equation draw:name="f267" draw:formula="?f266 * ?f45"/>
                <draw:equation draw:name="f268" draw:formula="sqrt(?f264 * ?f264 + ?f267 * ?f267 + 0 * 0)"/>
                <draw:equation draw:name="f269" draw:formula="?f73 * ?f45 / ?f268"/>
                <draw:equation draw:name="f270" draw:formula="?f266 * ?f269"/>
                <draw:equation draw:name="f271" draw:formula="?f252 + ?f270"/>
                <draw:equation draw:name="f272" draw:formula="?f263 * ?f269"/>
                <draw:equation draw:name="f273" draw:formula="?f254 + ?f272"/>
                <draw:equation draw:name="f274" draw:formula="if(?f238, ?f24, ?f255)"/>
                <draw:equation draw:name="f275" draw:formula="if(?f238, ?f17, ?f256)"/>
                <draw:equation draw:name="f276" draw:formula="if(?f238, ?f24, ?f257)"/>
                <draw:equation draw:name="f277" draw:formula="if(?f238, ?f17, ?f258)"/>
                <draw:equation draw:name="f278" draw:formula="if(?f238, ?f255, ?f271)"/>
                <draw:equation draw:name="f279" draw:formula="if(?f238, ?f256, ?f273)"/>
                <draw:equation draw:name="f280" draw:formula="if(?f238, ?f257, ?f271)"/>
                <draw:equation draw:name="f281" draw:formula="if(?f238, ?f258, ?f273)"/>
              </draw:enhanced-geometry>
            </draw:custom-shape>
            <draw:custom-shape svg:width="0.2756in" svg:height="0.28933in" draw:z-index="10" draw:id="id9" draw:style-name="a55" draw:transform="translate(-0.1378in -0.14466in) rotate(-1.5708) translate(0.45575in 0.31652in)" draw:name="Rectangle 10">
              <svg:title/>
              <svg:desc/>
              <text:p text:style-name="a54" text:class-names="" text:cond-style-name=""><text:span text:style-name="a52" text:class-names="">→</text:span><text:span text:style-name="a53" text:class-names=""/></text:p>
              <draw:enhanced-geometry xmlns:dr3d="urn:oasis:names:tc:opendocument:xmlns:dr3d:1.0" draw:type="non-primitive" svg:viewBox="0 0 21600 21600" draw:enhanced-path="M 0 0 L 21600 0 21600 21600 0 21600 Z N"/>
            </draw:custom-shape>
          </table:table-cell>
          <table:table-cell table:style-name="ce50"/>
          <table:table-cell table:number-columns-repeated="16364" table:style-name="ce1"/>
        </table:table-row>
        <table:table-row table:style-name="ro12">
          <table:covered-table-cell/>
          <table:covered-table-cell/>
          <table:table-cell table:number-columns-repeated="3" table:style-name="ce41"/>
          <table:table-cell table:style-name="ce51"/>
          <table:table-cell table:style-name="ce52"/>
          <table:table-cell table:style-name="ce53"/>
          <table:table-cell table:style-name="ce45"/>
          <table:table-cell table:number-columns-repeated="3" table:style-name="ce46"/>
          <table:table-cell table:style-name="ce49"/>
          <table:table-cell table:number-columns-repeated="3" table:style-name="ce48"/>
          <table:table-cell table:style-name="ce49"/>
          <table:table-cell table:number-columns-repeated="2" table:style-name="ce48"/>
          <table:table-cell table:style-name="ce50"/>
          <table:table-cell table:number-columns-repeated="16364" table:style-name="ce1"/>
        </table:table-row>
        <table:table-row table:style-name="ro12">
          <table:covered-table-cell/>
          <table:table-cell office:value-type="string" table:number-columns-spanned="1" table:number-rows-spanned="4" table:style-name="ce82">
            <text:p>Highly Likely</text:p>
          </table:table-cell>
          <table:table-cell table:style-name="ce54"/>
          <table:table-cell table:style-name="ce55"/>
          <table:table-cell table:style-name="ce56"/>
          <table:table-cell table:style-name="ce57"/>
          <table:table-cell table:style-name="ce58"/>
          <table:table-cell table:style-name="ce59"/>
          <table:table-cell table:style-name="ce60"/>
          <table:table-cell table:number-columns-repeated="3" table:style-name="ce61"/>
          <table:table-cell table:style-name="ce39"/>
          <table:table-cell table:number-columns-repeated="2" table:style-name="ce38"/>
          <table:table-cell table:style-name="ce40"/>
          <table:table-cell table:number-columns-repeated="3" table:style-name="ce38"/>
          <table:table-cell office:value-type="string" table:style-name="ce40">
            <text:p><text:s/></text:p>
          </table:table-cell>
          <table:table-cell table:number-columns-repeated="16364" table:style-name="ce1"/>
        </table:table-row>
        <table:table-row table:style-name="ro12">
          <table:covered-table-cell/>
          <table:covered-table-cell/>
          <table:table-cell table:number-columns-repeated="3" table:style-name="ce41"/>
          <table:table-cell table:style-name="ce42"/>
          <table:table-cell table:style-name="ce43"/>
          <table:table-cell table:style-name="ce44"/>
          <table:table-cell table:style-name="ce45"/>
          <table:table-cell table:number-columns-repeated="3" table:style-name="ce46"/>
          <table:table-cell table:style-name="ce49"/>
          <table:table-cell table:number-columns-repeated="2" table:style-name="ce48"/>
          <table:table-cell table:style-name="ce50"/>
          <table:table-cell table:style-name="ce48">
            <draw:custom-shape svg:x="0.0097in" svg:y="0.21995in" svg:width="0.46253in" svg:height="0.18895in" draw:z-index="4" draw:id="id3" draw:style-name="a36" draw:name="Rectangle: Rounded Corners 218">
              <svg:title/>
              <svg:desc/>
              <text:p text:style-name="a35" text:class-names="" text:cond-style-name=""><text:span text:style-name="a34" text:class-names="">3.<text:s text:c="1"/></text:span></text:p>
              <draw:enhanced-geometry xmlns:dr3d="urn:oasis:names:tc:opendocument:xmlns:dr3d:1.0" draw:path-stretchpoint-x="21600" draw:path-stretchpoint-y="21600" draw:type="non-primitive" svg:viewBox="0 0 21600 21600" draw:enhanced-path="M ?f17 ?f11 A ?f133 ?f134 ?f135 ?f136 ?f17 ?f11 ?f130 ?f132  W ?f137 ?f138 ?f139 ?f140 ?f17 ?f11 ?f130 ?f132 L ?f11 ?f28 A ?f180 ?f181 ?f182 ?f183 ?f11 ?f28 ?f177 ?f179  W ?f184 ?f185 ?f186 ?f187 ?f11 ?f28 ?f177 ?f179 L ?f29 ?f25 A ?f227 ?f228 ?f229 ?f230 ?f29 ?f25 ?f224 ?f226  W ?f231 ?f232 ?f233 ?f234 ?f29 ?f25 ?f224 ?f226 L ?f24 ?f17 A ?f274 ?f275 ?f276 ?f277 ?f24 ?f17 ?f271 ?f273  W ?f278 ?f279 ?f280 ?f281 ?f24 ?f17 ?f271 ?f273 Z N" draw:text-areas="?f91 ?f91 ?f92 ?f93" draw:modifiers="36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45"/>
                <draw:equation draw:name="f13" draw:formula="?f10 / 180"/>
                <draw:equation draw:name="f14" draw:formula="$0"/>
                <draw:equation draw:name="f15" draw:formula="0 - ?f2"/>
                <draw:equation draw:name="f16" draw:formula="?f12 * ?f13"/>
                <draw:equation draw:name="f17" draw:formula="?f11 + ?f14"/>
                <draw:equation draw:name="f18" draw:formula="?f8 / 21600"/>
                <draw:equation draw:name="f19" draw:formula="?f7 / 21600"/>
                <draw:equation draw:name="f20" draw:formula="21600 * ?f8"/>
                <draw:equation draw:name="f21" draw:formula="21600 * ?f7"/>
                <draw:equation draw:name="f22" draw:formula="0 - ?f16"/>
                <draw:equation draw:name="f23" draw:formula="min(?f19, ?f18)"/>
                <draw:equation draw:name="f24" draw:formula="?f20 / ?f9"/>
                <draw:equation draw:name="f25" draw:formula="?f21 / ?f9"/>
                <draw:equation draw:name="f26" draw:formula="?f22 * ?f1"/>
                <draw:equation draw:name="f27" draw:formula="?f26 / ?f10"/>
                <draw:equation draw:name="f28" draw:formula="?f25 - ?f14"/>
                <draw:equation draw:name="f29" draw:formula="?f24 - ?f14"/>
                <draw:equation draw:name="f30" draw:formula="?f11 * ?f23"/>
                <draw:equation draw:name="f31" draw:formula="?f17 * ?f23"/>
                <draw:equation draw:name="f32" draw:formula="?f25 * ?f23"/>
                <draw:equation draw:name="f33" draw:formula="?f24 * ?f23"/>
                <draw:equation draw:name="f34" draw:formula="?f27 - ?f2"/>
                <draw:equation draw:name="f35" draw:formula="?f30 - ?f31"/>
                <draw:equation draw:name="f36" draw:formula="?f31 - ?f30"/>
                <draw:equation draw:name="f37" draw:formula="?f28 * ?f23"/>
                <draw:equation draw:name="f38" draw:formula="?f29 * ?f23"/>
                <draw:equation draw:name="f39" draw:formula="?f34 + ?f2"/>
                <draw:equation draw:name="f40" draw:formula="?f39 * ?f10 / ?f1"/>
                <draw:equation draw:name="f41" draw:formula="0 - ?f40"/>
                <draw:equation draw:name="f42" draw:formula="sin(?f41)"/>
                <draw:equation draw:name="f43" draw:formula="0 - ?f42"/>
                <draw:equation draw:name="f44" draw:formula="?f43"/>
                <draw:equation draw:name="f45" draw:formula="abs(?f35)"/>
                <draw:equation draw:name="f46" draw:formula="abs(?f36)"/>
                <draw:equation draw:name="f47" draw:formula="if(?f35, ?f15, ?f2)"/>
                <draw:equation draw:name="f48" draw:formula="if(?f35, ?f2, ?f15)"/>
                <draw:equation draw:name="f49" draw:formula="if(?f35, ?f0, ?f2)"/>
                <draw:equation draw:name="f50" draw:formula="if(?f35, ?f2, ?f0)"/>
                <draw:equation draw:name="f51" draw:formula="?f32 - ?f37"/>
                <draw:equation draw:name="f52" draw:formula="if(?f36, ?f15, ?f2)"/>
                <draw:equation draw:name="f53" draw:formula="if(?f36, ?f2, ?f15)"/>
                <draw:equation draw:name="f54" draw:formula="?f33 - ?f38"/>
                <draw:equation draw:name="f55" draw:formula="?f37 - ?f32"/>
                <draw:equation draw:name="f56" draw:formula="?f38 - ?f33"/>
                <draw:equation draw:name="f57" draw:formula="if(?f35, 0, ?f1)"/>
                <draw:equation draw:name="f58" draw:formula="if(?f35, ?f1, 0)"/>
                <draw:equation draw:name="f59" draw:formula="0 - ?f44"/>
                <draw:equation draw:name="f60" draw:formula="if(?f35, ?f50, ?f49)"/>
                <draw:equation draw:name="f61" draw:formula="if(?f35, ?f49, ?f50)"/>
                <draw:equation draw:name="f62" draw:formula="if(?f36, ?f48, ?f47)"/>
                <draw:equation draw:name="f63" draw:formula="abs(?f51)"/>
                <draw:equation draw:name="f64" draw:formula="if(?f51, 0, ?f1)"/>
                <draw:equation draw:name="f65" draw:formula="if(?f51, ?f1, 0)"/>
                <draw:equation draw:name="f66" draw:formula="if(?f51, ?f52, ?f53)"/>
                <draw:equation draw:name="f67" draw:formula="abs(?f54)"/>
                <draw:equation draw:name="f68" draw:formula="abs(?f55)"/>
                <draw:equation draw:name="f69" draw:formula="if(?f54, ?f15, ?f2)"/>
                <draw:equation draw:name="f70" draw:formula="if(?f54, ?f2, ?f15)"/>
                <draw:equation draw:name="f71" draw:formula="if(?f54, ?f0, ?f2)"/>
                <draw:equation draw:name="f72" draw:formula="if(?f54, ?f2, ?f0)"/>
                <draw:equation draw:name="f73" draw:formula="abs(?f56)"/>
                <draw:equation draw:name="f74" draw:formula="if(?f56, ?f15, ?f2)"/>
                <draw:equation draw:name="f75" draw:formula="if(?f56, ?f2, ?f15)"/>
                <draw:equation draw:name="f76" draw:formula="if(?f56, ?f58, ?f57)"/>
                <draw:equation draw:name="f77" draw:formula="if(?f56, ?f57, ?f58)"/>
                <draw:equation draw:name="f78" draw:formula="?f14 * ?f59"/>
                <draw:equation draw:name="f79" draw:formula="if(?f36, ?f61, ?f60)"/>
                <draw:equation draw:name="f80" draw:formula="if(?f36, ?f65, ?f64)"/>
                <draw:equation draw:name="f81" draw:formula="if(?f36, ?f64, ?f65)"/>
                <draw:equation draw:name="f82" draw:formula="if(?f54, ?f72, ?f71)"/>
                <draw:equation draw:name="f83" draw:formula="if(?f54, ?f71, ?f72)"/>
                <draw:equation draw:name="f84" draw:formula="if(?f55, ?f70, ?f69)"/>
                <draw:equation draw:name="f85" draw:formula="if(?f35, ?f76, ?f77)"/>
                <draw:equation draw:name="f86" draw:formula="if(?f35, ?f74, ?f75)"/>
                <draw:equation draw:name="f87" draw:formula="?f78 * 3163"/>
                <draw:equation draw:name="f88" draw:formula="if(?f51, ?f80, ?f81)"/>
                <draw:equation draw:name="f89" draw:formula="if(?f55, ?f83, ?f82)"/>
                <draw:equation draw:name="f90" draw:formula="?f87 / 7636"/>
                <draw:equation draw:name="f91" draw:formula="?f11 + ?f90"/>
                <draw:equation draw:name="f92" draw:formula="?f24 - ?f90"/>
                <draw:equation draw:name="f93" draw:formula="?f25 - ?f90"/>
                <draw:equation draw:name="f94" draw:formula="21550000 - ?f62"/>
                <draw:equation draw:name="f95" draw:formula="if(?f94, ?f62, 21550000)"/>
                <draw:equation draw:name="f96" draw:formula="-21550000 - ?f95"/>
                <draw:equation draw:name="f97" draw:formula="if(?f96, -21550000, ?f95)"/>
                <draw:equation draw:name="f98" draw:formula="?f79 + ?f97"/>
                <draw:equation draw:name="f99" draw:formula="?f79 + ?f2"/>
                <draw:equation draw:name="f100" draw:formula="?f99 * ?f10 / ?f1"/>
                <draw:equation draw:name="f101" draw:formula="0 - ?f100"/>
                <draw:equation draw:name="f102" draw:formula="cos(?f101)"/>
                <draw:equation draw:name="f103" draw:formula="0 - ?f102"/>
                <draw:equation draw:name="f104" draw:formula="?f103 * ?f45"/>
                <draw:equation draw:name="f105" draw:formula="sin(?f101)"/>
                <draw:equation draw:name="f106" draw:formula="0 - ?f105"/>
                <draw:equation draw:name="f107" draw:formula="?f106 * ?f46"/>
                <draw:equation draw:name="f108" draw:formula="sqrt(?f104 * ?f104 + ?f107 * ?f107 + 0 * 0)"/>
                <draw:equation draw:name="f109" draw:formula="?f45 * ?f46 / ?f108"/>
                <draw:equation draw:name="f110" draw:formula="?f106 * ?f109"/>
                <draw:equation draw:name="f111" draw:formula="?f17 - ?f110"/>
                <draw:equation draw:name="f112" draw:formula="?f103 * ?f109"/>
                <draw:equation draw:name="f113" draw:formula="?f11 - ?f112"/>
                <draw:equation draw:name="f114" draw:formula="?f111 - ?f45"/>
                <draw:equation draw:name="f115" draw:formula="?f113 - ?f46"/>
                <draw:equation draw:name="f116" draw:formula="?f111 + ?f45"/>
                <draw:equation draw:name="f117" draw:formula="?f113 + ?f46"/>
                <draw:equation draw:name="f118" draw:formula="?f98 + ?f2"/>
                <draw:equation draw:name="f119" draw:formula="?f118 * ?f10 / ?f1"/>
                <draw:equation draw:name="f120" draw:formula="0 - ?f119"/>
                <draw:equation draw:name="f121" draw:formula="cos(?f120)"/>
                <draw:equation draw:name="f122" draw:formula="0 - ?f121"/>
                <draw:equation draw:name="f123" draw:formula="?f122 * ?f45"/>
                <draw:equation draw:name="f124" draw:formula="sin(?f120)"/>
                <draw:equation draw:name="f125" draw:formula="0 - ?f124"/>
                <draw:equation draw:name="f126" draw:formula="?f125 * ?f46"/>
                <draw:equation draw:name="f127" draw:formula="sqrt(?f123 * ?f123 + ?f126 * ?f126 + 0 * 0)"/>
                <draw:equation draw:name="f128" draw:formula="?f45 * ?f46 / ?f127"/>
                <draw:equation draw:name="f129" draw:formula="?f125 * ?f128"/>
                <draw:equation draw:name="f130" draw:formula="?f111 + ?f129"/>
                <draw:equation draw:name="f131" draw:formula="?f122 * ?f128"/>
                <draw:equation draw:name="f132" draw:formula="?f113 + ?f131"/>
                <draw:equation draw:name="f133" draw:formula="if(?f97, ?f17, ?f114)"/>
                <draw:equation draw:name="f134" draw:formula="if(?f97, ?f11, ?f115)"/>
                <draw:equation draw:name="f135" draw:formula="if(?f97, ?f17, ?f116)"/>
                <draw:equation draw:name="f136" draw:formula="if(?f97, ?f11, ?f117)"/>
                <draw:equation draw:name="f137" draw:formula="if(?f97, ?f114, ?f130)"/>
                <draw:equation draw:name="f138" draw:formula="if(?f97, ?f115, ?f132)"/>
                <draw:equation draw:name="f139" draw:formula="if(?f97, ?f116, ?f130)"/>
                <draw:equation draw:name="f140" draw:formula="if(?f97, ?f117, ?f132)"/>
                <draw:equation draw:name="f141" draw:formula="21550000 - ?f66"/>
                <draw:equation draw:name="f142" draw:formula="if(?f141, ?f66, 21550000)"/>
                <draw:equation draw:name="f143" draw:formula="-21550000 - ?f142"/>
                <draw:equation draw:name="f144" draw:formula="if(?f143, -21550000, ?f142)"/>
                <draw:equation draw:name="f145" draw:formula="?f88 + ?f144"/>
                <draw:equation draw:name="f146" draw:formula="?f88 + ?f2"/>
                <draw:equation draw:name="f147" draw:formula="?f146 * ?f10 / ?f1"/>
                <draw:equation draw:name="f148" draw:formula="0 - ?f147"/>
                <draw:equation draw:name="f149" draw:formula="cos(?f148)"/>
                <draw:equation draw:name="f150" draw:formula="0 - ?f149"/>
                <draw:equation draw:name="f151" draw:formula="?f150 * ?f46"/>
                <draw:equation draw:name="f152" draw:formula="sin(?f148)"/>
                <draw:equation draw:name="f153" draw:formula="0 - ?f152"/>
                <draw:equation draw:name="f154" draw:formula="?f153 * ?f63"/>
                <draw:equation draw:name="f155" draw:formula="sqrt(?f151 * ?f151 + ?f154 * ?f154 + 0 * 0)"/>
                <draw:equation draw:name="f156" draw:formula="?f46 * ?f63 / ?f155"/>
                <draw:equation draw:name="f157" draw:formula="?f153 * ?f156"/>
                <draw:equation draw:name="f158" draw:formula="?f11 - ?f157"/>
                <draw:equation draw:name="f159" draw:formula="?f150 * ?f156"/>
                <draw:equation draw:name="f160" draw:formula="?f28 - ?f159"/>
                <draw:equation draw:name="f161" draw:formula="?f158 - ?f46"/>
                <draw:equation draw:name="f162" draw:formula="?f160 - ?f63"/>
                <draw:equation draw:name="f163" draw:formula="?f158 + ?f46"/>
                <draw:equation draw:name="f164" draw:formula="?f160 + ?f63"/>
                <draw:equation draw:name="f165" draw:formula="?f145 + ?f2"/>
                <draw:equation draw:name="f166" draw:formula="?f165 * ?f10 / ?f1"/>
                <draw:equation draw:name="f167" draw:formula="0 - ?f166"/>
                <draw:equation draw:name="f168" draw:formula="cos(?f167)"/>
                <draw:equation draw:name="f169" draw:formula="0 - ?f168"/>
                <draw:equation draw:name="f170" draw:formula="?f169 * ?f46"/>
                <draw:equation draw:name="f171" draw:formula="sin(?f167)"/>
                <draw:equation draw:name="f172" draw:formula="0 - ?f171"/>
                <draw:equation draw:name="f173" draw:formula="?f172 * ?f63"/>
                <draw:equation draw:name="f174" draw:formula="sqrt(?f170 * ?f170 + ?f173 * ?f173 + 0 * 0)"/>
                <draw:equation draw:name="f175" draw:formula="?f46 * ?f63 / ?f174"/>
                <draw:equation draw:name="f176" draw:formula="?f172 * ?f175"/>
                <draw:equation draw:name="f177" draw:formula="?f158 + ?f176"/>
                <draw:equation draw:name="f178" draw:formula="?f169 * ?f175"/>
                <draw:equation draw:name="f179" draw:formula="?f160 + ?f178"/>
                <draw:equation draw:name="f180" draw:formula="if(?f144, ?f11, ?f161)"/>
                <draw:equation draw:name="f181" draw:formula="if(?f144, ?f28, ?f162)"/>
                <draw:equation draw:name="f182" draw:formula="if(?f144, ?f11, ?f163)"/>
                <draw:equation draw:name="f183" draw:formula="if(?f144, ?f28, ?f164)"/>
                <draw:equation draw:name="f184" draw:formula="if(?f144, ?f161, ?f177)"/>
                <draw:equation draw:name="f185" draw:formula="if(?f144, ?f162, ?f179)"/>
                <draw:equation draw:name="f186" draw:formula="if(?f144, ?f163, ?f177)"/>
                <draw:equation draw:name="f187" draw:formula="if(?f144, ?f164, ?f179)"/>
                <draw:equation draw:name="f188" draw:formula="21550000 - ?f84"/>
                <draw:equation draw:name="f189" draw:formula="if(?f188, ?f84, 21550000)"/>
                <draw:equation draw:name="f190" draw:formula="-21550000 - ?f189"/>
                <draw:equation draw:name="f191" draw:formula="if(?f190, -21550000, ?f189)"/>
                <draw:equation draw:name="f192" draw:formula="?f89 + ?f191"/>
                <draw:equation draw:name="f193" draw:formula="?f89 + ?f2"/>
                <draw:equation draw:name="f194" draw:formula="?f193 * ?f10 / ?f1"/>
                <draw:equation draw:name="f195" draw:formula="0 - ?f194"/>
                <draw:equation draw:name="f196" draw:formula="cos(?f195)"/>
                <draw:equation draw:name="f197" draw:formula="0 - ?f196"/>
                <draw:equation draw:name="f198" draw:formula="?f197 * ?f67"/>
                <draw:equation draw:name="f199" draw:formula="sin(?f195)"/>
                <draw:equation draw:name="f200" draw:formula="0 - ?f199"/>
                <draw:equation draw:name="f201" draw:formula="?f200 * ?f68"/>
                <draw:equation draw:name="f202" draw:formula="sqrt(?f198 * ?f198 + ?f201 * ?f201 + 0 * 0)"/>
                <draw:equation draw:name="f203" draw:formula="?f67 * ?f68 / ?f202"/>
                <draw:equation draw:name="f204" draw:formula="?f200 * ?f203"/>
                <draw:equation draw:name="f205" draw:formula="?f29 - ?f204"/>
                <draw:equation draw:name="f206" draw:formula="?f197 * ?f203"/>
                <draw:equation draw:name="f207" draw:formula="?f25 - ?f206"/>
                <draw:equation draw:name="f208" draw:formula="?f205 - ?f67"/>
                <draw:equation draw:name="f209" draw:formula="?f207 - ?f68"/>
                <draw:equation draw:name="f210" draw:formula="?f205 + ?f67"/>
                <draw:equation draw:name="f211" draw:formula="?f207 + ?f68"/>
                <draw:equation draw:name="f212" draw:formula="?f192 + ?f2"/>
                <draw:equation draw:name="f213" draw:formula="?f212 * ?f10 / ?f1"/>
                <draw:equation draw:name="f214" draw:formula="0 - ?f213"/>
                <draw:equation draw:name="f215" draw:formula="cos(?f214)"/>
                <draw:equation draw:name="f216" draw:formula="0 - ?f215"/>
                <draw:equation draw:name="f217" draw:formula="?f216 * ?f67"/>
                <draw:equation draw:name="f218" draw:formula="sin(?f214)"/>
                <draw:equation draw:name="f219" draw:formula="0 - ?f218"/>
                <draw:equation draw:name="f220" draw:formula="?f219 * ?f68"/>
                <draw:equation draw:name="f221" draw:formula="sqrt(?f217 * ?f217 + ?f220 * ?f220 + 0 * 0)"/>
                <draw:equation draw:name="f222" draw:formula="?f67 * ?f68 / ?f221"/>
                <draw:equation draw:name="f223" draw:formula="?f219 * ?f222"/>
                <draw:equation draw:name="f224" draw:formula="?f205 + ?f223"/>
                <draw:equation draw:name="f225" draw:formula="?f216 * ?f222"/>
                <draw:equation draw:name="f226" draw:formula="?f207 + ?f225"/>
                <draw:equation draw:name="f227" draw:formula="if(?f191, ?f29, ?f208)"/>
                <draw:equation draw:name="f228" draw:formula="if(?f191, ?f25, ?f209)"/>
                <draw:equation draw:name="f229" draw:formula="if(?f191, ?f29, ?f210)"/>
                <draw:equation draw:name="f230" draw:formula="if(?f191, ?f25, ?f211)"/>
                <draw:equation draw:name="f231" draw:formula="if(?f191, ?f208, ?f224)"/>
                <draw:equation draw:name="f232" draw:formula="if(?f191, ?f209, ?f226)"/>
                <draw:equation draw:name="f233" draw:formula="if(?f191, ?f210, ?f224)"/>
                <draw:equation draw:name="f234" draw:formula="if(?f191, ?f211, ?f226)"/>
                <draw:equation draw:name="f235" draw:formula="21550000 - ?f86"/>
                <draw:equation draw:name="f236" draw:formula="if(?f235, ?f86, 21550000)"/>
                <draw:equation draw:name="f237" draw:formula="-21550000 - ?f236"/>
                <draw:equation draw:name="f238" draw:formula="if(?f237, -21550000, ?f236)"/>
                <draw:equation draw:name="f239" draw:formula="?f85 + ?f238"/>
                <draw:equation draw:name="f240" draw:formula="?f85 + ?f2"/>
                <draw:equation draw:name="f241" draw:formula="?f240 * ?f10 / ?f1"/>
                <draw:equation draw:name="f242" draw:formula="0 - ?f241"/>
                <draw:equation draw:name="f243" draw:formula="cos(?f242)"/>
                <draw:equation draw:name="f244" draw:formula="0 - ?f243"/>
                <draw:equation draw:name="f245" draw:formula="?f244 * ?f73"/>
                <draw:equation draw:name="f246" draw:formula="sin(?f242)"/>
                <draw:equation draw:name="f247" draw:formula="0 - ?f246"/>
                <draw:equation draw:name="f248" draw:formula="?f247 * ?f45"/>
                <draw:equation draw:name="f249" draw:formula="sqrt(?f245 * ?f245 + ?f248 * ?f248 + 0 * 0)"/>
                <draw:equation draw:name="f250" draw:formula="?f73 * ?f45 / ?f249"/>
                <draw:equation draw:name="f251" draw:formula="?f247 * ?f250"/>
                <draw:equation draw:name="f252" draw:formula="?f24 - ?f251"/>
                <draw:equation draw:name="f253" draw:formula="?f244 * ?f250"/>
                <draw:equation draw:name="f254" draw:formula="?f17 - ?f253"/>
                <draw:equation draw:name="f255" draw:formula="?f252 - ?f73"/>
                <draw:equation draw:name="f256" draw:formula="?f254 - ?f45"/>
                <draw:equation draw:name="f257" draw:formula="?f252 + ?f73"/>
                <draw:equation draw:name="f258" draw:formula="?f254 + ?f45"/>
                <draw:equation draw:name="f259" draw:formula="?f239 + ?f2"/>
                <draw:equation draw:name="f260" draw:formula="?f259 * ?f10 / ?f1"/>
                <draw:equation draw:name="f261" draw:formula="0 - ?f260"/>
                <draw:equation draw:name="f262" draw:formula="cos(?f261)"/>
                <draw:equation draw:name="f263" draw:formula="0 - ?f262"/>
                <draw:equation draw:name="f264" draw:formula="?f263 * ?f73"/>
                <draw:equation draw:name="f265" draw:formula="sin(?f261)"/>
                <draw:equation draw:name="f266" draw:formula="0 - ?f265"/>
                <draw:equation draw:name="f267" draw:formula="?f266 * ?f45"/>
                <draw:equation draw:name="f268" draw:formula="sqrt(?f264 * ?f264 + ?f267 * ?f267 + 0 * 0)"/>
                <draw:equation draw:name="f269" draw:formula="?f73 * ?f45 / ?f268"/>
                <draw:equation draw:name="f270" draw:formula="?f266 * ?f269"/>
                <draw:equation draw:name="f271" draw:formula="?f252 + ?f270"/>
                <draw:equation draw:name="f272" draw:formula="?f263 * ?f269"/>
                <draw:equation draw:name="f273" draw:formula="?f254 + ?f272"/>
                <draw:equation draw:name="f274" draw:formula="if(?f238, ?f24, ?f255)"/>
                <draw:equation draw:name="f275" draw:formula="if(?f238, ?f17, ?f256)"/>
                <draw:equation draw:name="f276" draw:formula="if(?f238, ?f24, ?f257)"/>
                <draw:equation draw:name="f277" draw:formula="if(?f238, ?f17, ?f258)"/>
                <draw:equation draw:name="f278" draw:formula="if(?f238, ?f255, ?f271)"/>
                <draw:equation draw:name="f279" draw:formula="if(?f238, ?f256, ?f273)"/>
                <draw:equation draw:name="f280" draw:formula="if(?f238, ?f257, ?f271)"/>
                <draw:equation draw:name="f281" draw:formula="if(?f238, ?f258, ?f273)"/>
              </draw:enhanced-geometry>
            </draw:custom-shape>
            <draw:frame draw:z-index="16" draw:id="id15" draw:style-name="a75" draw:transform="translate(-0.32848in -0.16607in) rotate(-4.71239) translate(0.37414in 0.54951in)" draw:name="Picture 16" svg:width="0.65696in" svg:height="0.33215in" style:rel-width="scale" style:rel-height="scale">
              <draw:image xlink:href="media/image1.png" xlink:type="simple" xlink:show="embed" xlink:actuate="onLoad"/>
              <svg:title/>
              <svg:desc/>
            </draw:frame>
          </table:table-cell>
          <table:table-cell table:number-columns-repeated="2" table:style-name="ce48"/>
          <table:table-cell table:style-name="ce50">
            <draw:custom-shape svg:width="0.29972in" svg:height="0.40917in" draw:z-index="9" draw:id="id8" draw:style-name="a51" draw:transform="translate(-0.14986in -0.20458in) rotate(-4.71239) translate(0.2154in 0.29467in)" draw:name="Rectangle 9">
              <svg:title/>
              <svg:desc/>
              <text:p text:style-name="a50" text:class-names="" text:cond-style-name=""><text:span text:style-name="a49" text:class-names=""/></text:p>
              <draw:enhanced-geometry xmlns:dr3d="urn:oasis:names:tc:opendocument:xmlns:dr3d:1.0" draw:type="non-primitive" svg:viewBox="0 0 21600 21600" draw:enhanced-path="M 0 0 L 21600 0 21600 21600 0 21600 Z N"/>
            </draw:custom-shape>
          </table:table-cell>
          <table:table-cell table:number-columns-repeated="16364" table:style-name="ce1"/>
        </table:table-row>
        <table:table-row table:style-name="ro12">
          <table:covered-table-cell/>
          <table:covered-table-cell/>
          <table:table-cell table:number-columns-repeated="3" table:style-name="ce41"/>
          <table:table-cell table:style-name="ce42"/>
          <table:table-cell table:style-name="ce43"/>
          <table:table-cell table:style-name="ce44"/>
          <table:table-cell table:style-name="ce45"/>
          <table:table-cell table:style-name="ce46"/>
          <table:table-cell table:style-name="ce46">
            <draw:custom-shape svg:width="0.23484in" svg:height="0.28027in" draw:z-index="13" draw:id="id12" draw:style-name="a67" draw:transform="translate(-0.11742in -0.14013in) rotate(-4.71239) translate(0.3679in 0.33356in)" draw:name="Rectangle 13">
              <svg:title/>
              <svg:desc/>
              <text:p text:style-name="a66" text:class-names="" text:cond-style-name=""><text:span text:style-name="a64" text:class-names="">→</text:span><text:span text:style-name="a65" text:class-names=""/></text:p>
              <draw:enhanced-geometry xmlns:dr3d="urn:oasis:names:tc:opendocument:xmlns:dr3d:1.0" draw:type="non-primitive" svg:viewBox="0 0 21600 21600" draw:enhanced-path="M 0 0 L 21600 0 21600 21600 0 21600 Z N"/>
            </draw:custom-shape>
            <draw:custom-shape svg:x="0.03217in" svg:y="0.21652in" svg:width="0.49908in" svg:height="0.23041in" draw:z-index="7" draw:id="id6" draw:style-name="a45" draw:name="Rectangle: Rounded Corners 231">
              <svg:title/>
              <svg:desc/>
              <text:p text:style-name="a44" text:class-names="" text:cond-style-name=""><text:span text:style-name="a43" text:class-names="">6.<text:s text:c="1"/></text:span></text:p>
              <draw:enhanced-geometry xmlns:dr3d="urn:oasis:names:tc:opendocument:xmlns:dr3d:1.0" draw:path-stretchpoint-x="21600" draw:path-stretchpoint-y="21600" draw:type="non-primitive" svg:viewBox="0 0 21600 21600" draw:enhanced-path="M ?f17 ?f11 A ?f133 ?f134 ?f135 ?f136 ?f17 ?f11 ?f130 ?f132  W ?f137 ?f138 ?f139 ?f140 ?f17 ?f11 ?f130 ?f132 L ?f11 ?f28 A ?f180 ?f181 ?f182 ?f183 ?f11 ?f28 ?f177 ?f179  W ?f184 ?f185 ?f186 ?f187 ?f11 ?f28 ?f177 ?f179 L ?f29 ?f25 A ?f227 ?f228 ?f229 ?f230 ?f29 ?f25 ?f224 ?f226  W ?f231 ?f232 ?f233 ?f234 ?f29 ?f25 ?f224 ?f226 L ?f24 ?f17 A ?f274 ?f275 ?f276 ?f277 ?f24 ?f17 ?f271 ?f273  W ?f278 ?f279 ?f280 ?f281 ?f24 ?f17 ?f271 ?f273 Z N" draw:text-areas="?f91 ?f91 ?f92 ?f93" draw:modifiers="36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45"/>
                <draw:equation draw:name="f13" draw:formula="?f10 / 180"/>
                <draw:equation draw:name="f14" draw:formula="$0"/>
                <draw:equation draw:name="f15" draw:formula="0 - ?f2"/>
                <draw:equation draw:name="f16" draw:formula="?f12 * ?f13"/>
                <draw:equation draw:name="f17" draw:formula="?f11 + ?f14"/>
                <draw:equation draw:name="f18" draw:formula="?f8 / 21600"/>
                <draw:equation draw:name="f19" draw:formula="?f7 / 21600"/>
                <draw:equation draw:name="f20" draw:formula="21600 * ?f8"/>
                <draw:equation draw:name="f21" draw:formula="21600 * ?f7"/>
                <draw:equation draw:name="f22" draw:formula="0 - ?f16"/>
                <draw:equation draw:name="f23" draw:formula="min(?f19, ?f18)"/>
                <draw:equation draw:name="f24" draw:formula="?f20 / ?f9"/>
                <draw:equation draw:name="f25" draw:formula="?f21 / ?f9"/>
                <draw:equation draw:name="f26" draw:formula="?f22 * ?f1"/>
                <draw:equation draw:name="f27" draw:formula="?f26 / ?f10"/>
                <draw:equation draw:name="f28" draw:formula="?f25 - ?f14"/>
                <draw:equation draw:name="f29" draw:formula="?f24 - ?f14"/>
                <draw:equation draw:name="f30" draw:formula="?f11 * ?f23"/>
                <draw:equation draw:name="f31" draw:formula="?f17 * ?f23"/>
                <draw:equation draw:name="f32" draw:formula="?f25 * ?f23"/>
                <draw:equation draw:name="f33" draw:formula="?f24 * ?f23"/>
                <draw:equation draw:name="f34" draw:formula="?f27 - ?f2"/>
                <draw:equation draw:name="f35" draw:formula="?f30 - ?f31"/>
                <draw:equation draw:name="f36" draw:formula="?f31 - ?f30"/>
                <draw:equation draw:name="f37" draw:formula="?f28 * ?f23"/>
                <draw:equation draw:name="f38" draw:formula="?f29 * ?f23"/>
                <draw:equation draw:name="f39" draw:formula="?f34 + ?f2"/>
                <draw:equation draw:name="f40" draw:formula="?f39 * ?f10 / ?f1"/>
                <draw:equation draw:name="f41" draw:formula="0 - ?f40"/>
                <draw:equation draw:name="f42" draw:formula="sin(?f41)"/>
                <draw:equation draw:name="f43" draw:formula="0 - ?f42"/>
                <draw:equation draw:name="f44" draw:formula="?f43"/>
                <draw:equation draw:name="f45" draw:formula="abs(?f35)"/>
                <draw:equation draw:name="f46" draw:formula="abs(?f36)"/>
                <draw:equation draw:name="f47" draw:formula="if(?f35, ?f15, ?f2)"/>
                <draw:equation draw:name="f48" draw:formula="if(?f35, ?f2, ?f15)"/>
                <draw:equation draw:name="f49" draw:formula="if(?f35, ?f0, ?f2)"/>
                <draw:equation draw:name="f50" draw:formula="if(?f35, ?f2, ?f0)"/>
                <draw:equation draw:name="f51" draw:formula="?f32 - ?f37"/>
                <draw:equation draw:name="f52" draw:formula="if(?f36, ?f15, ?f2)"/>
                <draw:equation draw:name="f53" draw:formula="if(?f36, ?f2, ?f15)"/>
                <draw:equation draw:name="f54" draw:formula="?f33 - ?f38"/>
                <draw:equation draw:name="f55" draw:formula="?f37 - ?f32"/>
                <draw:equation draw:name="f56" draw:formula="?f38 - ?f33"/>
                <draw:equation draw:name="f57" draw:formula="if(?f35, 0, ?f1)"/>
                <draw:equation draw:name="f58" draw:formula="if(?f35, ?f1, 0)"/>
                <draw:equation draw:name="f59" draw:formula="0 - ?f44"/>
                <draw:equation draw:name="f60" draw:formula="if(?f35, ?f50, ?f49)"/>
                <draw:equation draw:name="f61" draw:formula="if(?f35, ?f49, ?f50)"/>
                <draw:equation draw:name="f62" draw:formula="if(?f36, ?f48, ?f47)"/>
                <draw:equation draw:name="f63" draw:formula="abs(?f51)"/>
                <draw:equation draw:name="f64" draw:formula="if(?f51, 0, ?f1)"/>
                <draw:equation draw:name="f65" draw:formula="if(?f51, ?f1, 0)"/>
                <draw:equation draw:name="f66" draw:formula="if(?f51, ?f52, ?f53)"/>
                <draw:equation draw:name="f67" draw:formula="abs(?f54)"/>
                <draw:equation draw:name="f68" draw:formula="abs(?f55)"/>
                <draw:equation draw:name="f69" draw:formula="if(?f54, ?f15, ?f2)"/>
                <draw:equation draw:name="f70" draw:formula="if(?f54, ?f2, ?f15)"/>
                <draw:equation draw:name="f71" draw:formula="if(?f54, ?f0, ?f2)"/>
                <draw:equation draw:name="f72" draw:formula="if(?f54, ?f2, ?f0)"/>
                <draw:equation draw:name="f73" draw:formula="abs(?f56)"/>
                <draw:equation draw:name="f74" draw:formula="if(?f56, ?f15, ?f2)"/>
                <draw:equation draw:name="f75" draw:formula="if(?f56, ?f2, ?f15)"/>
                <draw:equation draw:name="f76" draw:formula="if(?f56, ?f58, ?f57)"/>
                <draw:equation draw:name="f77" draw:formula="if(?f56, ?f57, ?f58)"/>
                <draw:equation draw:name="f78" draw:formula="?f14 * ?f59"/>
                <draw:equation draw:name="f79" draw:formula="if(?f36, ?f61, ?f60)"/>
                <draw:equation draw:name="f80" draw:formula="if(?f36, ?f65, ?f64)"/>
                <draw:equation draw:name="f81" draw:formula="if(?f36, ?f64, ?f65)"/>
                <draw:equation draw:name="f82" draw:formula="if(?f54, ?f72, ?f71)"/>
                <draw:equation draw:name="f83" draw:formula="if(?f54, ?f71, ?f72)"/>
                <draw:equation draw:name="f84" draw:formula="if(?f55, ?f70, ?f69)"/>
                <draw:equation draw:name="f85" draw:formula="if(?f35, ?f76, ?f77)"/>
                <draw:equation draw:name="f86" draw:formula="if(?f35, ?f74, ?f75)"/>
                <draw:equation draw:name="f87" draw:formula="?f78 * 3163"/>
                <draw:equation draw:name="f88" draw:formula="if(?f51, ?f80, ?f81)"/>
                <draw:equation draw:name="f89" draw:formula="if(?f55, ?f83, ?f82)"/>
                <draw:equation draw:name="f90" draw:formula="?f87 / 7636"/>
                <draw:equation draw:name="f91" draw:formula="?f11 + ?f90"/>
                <draw:equation draw:name="f92" draw:formula="?f24 - ?f90"/>
                <draw:equation draw:name="f93" draw:formula="?f25 - ?f90"/>
                <draw:equation draw:name="f94" draw:formula="21550000 - ?f62"/>
                <draw:equation draw:name="f95" draw:formula="if(?f94, ?f62, 21550000)"/>
                <draw:equation draw:name="f96" draw:formula="-21550000 - ?f95"/>
                <draw:equation draw:name="f97" draw:formula="if(?f96, -21550000, ?f95)"/>
                <draw:equation draw:name="f98" draw:formula="?f79 + ?f97"/>
                <draw:equation draw:name="f99" draw:formula="?f79 + ?f2"/>
                <draw:equation draw:name="f100" draw:formula="?f99 * ?f10 / ?f1"/>
                <draw:equation draw:name="f101" draw:formula="0 - ?f100"/>
                <draw:equation draw:name="f102" draw:formula="cos(?f101)"/>
                <draw:equation draw:name="f103" draw:formula="0 - ?f102"/>
                <draw:equation draw:name="f104" draw:formula="?f103 * ?f45"/>
                <draw:equation draw:name="f105" draw:formula="sin(?f101)"/>
                <draw:equation draw:name="f106" draw:formula="0 - ?f105"/>
                <draw:equation draw:name="f107" draw:formula="?f106 * ?f46"/>
                <draw:equation draw:name="f108" draw:formula="sqrt(?f104 * ?f104 + ?f107 * ?f107 + 0 * 0)"/>
                <draw:equation draw:name="f109" draw:formula="?f45 * ?f46 / ?f108"/>
                <draw:equation draw:name="f110" draw:formula="?f106 * ?f109"/>
                <draw:equation draw:name="f111" draw:formula="?f17 - ?f110"/>
                <draw:equation draw:name="f112" draw:formula="?f103 * ?f109"/>
                <draw:equation draw:name="f113" draw:formula="?f11 - ?f112"/>
                <draw:equation draw:name="f114" draw:formula="?f111 - ?f45"/>
                <draw:equation draw:name="f115" draw:formula="?f113 - ?f46"/>
                <draw:equation draw:name="f116" draw:formula="?f111 + ?f45"/>
                <draw:equation draw:name="f117" draw:formula="?f113 + ?f46"/>
                <draw:equation draw:name="f118" draw:formula="?f98 + ?f2"/>
                <draw:equation draw:name="f119" draw:formula="?f118 * ?f10 / ?f1"/>
                <draw:equation draw:name="f120" draw:formula="0 - ?f119"/>
                <draw:equation draw:name="f121" draw:formula="cos(?f120)"/>
                <draw:equation draw:name="f122" draw:formula="0 - ?f121"/>
                <draw:equation draw:name="f123" draw:formula="?f122 * ?f45"/>
                <draw:equation draw:name="f124" draw:formula="sin(?f120)"/>
                <draw:equation draw:name="f125" draw:formula="0 - ?f124"/>
                <draw:equation draw:name="f126" draw:formula="?f125 * ?f46"/>
                <draw:equation draw:name="f127" draw:formula="sqrt(?f123 * ?f123 + ?f126 * ?f126 + 0 * 0)"/>
                <draw:equation draw:name="f128" draw:formula="?f45 * ?f46 / ?f127"/>
                <draw:equation draw:name="f129" draw:formula="?f125 * ?f128"/>
                <draw:equation draw:name="f130" draw:formula="?f111 + ?f129"/>
                <draw:equation draw:name="f131" draw:formula="?f122 * ?f128"/>
                <draw:equation draw:name="f132" draw:formula="?f113 + ?f131"/>
                <draw:equation draw:name="f133" draw:formula="if(?f97, ?f17, ?f114)"/>
                <draw:equation draw:name="f134" draw:formula="if(?f97, ?f11, ?f115)"/>
                <draw:equation draw:name="f135" draw:formula="if(?f97, ?f17, ?f116)"/>
                <draw:equation draw:name="f136" draw:formula="if(?f97, ?f11, ?f117)"/>
                <draw:equation draw:name="f137" draw:formula="if(?f97, ?f114, ?f130)"/>
                <draw:equation draw:name="f138" draw:formula="if(?f97, ?f115, ?f132)"/>
                <draw:equation draw:name="f139" draw:formula="if(?f97, ?f116, ?f130)"/>
                <draw:equation draw:name="f140" draw:formula="if(?f97, ?f117, ?f132)"/>
                <draw:equation draw:name="f141" draw:formula="21550000 - ?f66"/>
                <draw:equation draw:name="f142" draw:formula="if(?f141, ?f66, 21550000)"/>
                <draw:equation draw:name="f143" draw:formula="-21550000 - ?f142"/>
                <draw:equation draw:name="f144" draw:formula="if(?f143, -21550000, ?f142)"/>
                <draw:equation draw:name="f145" draw:formula="?f88 + ?f144"/>
                <draw:equation draw:name="f146" draw:formula="?f88 + ?f2"/>
                <draw:equation draw:name="f147" draw:formula="?f146 * ?f10 / ?f1"/>
                <draw:equation draw:name="f148" draw:formula="0 - ?f147"/>
                <draw:equation draw:name="f149" draw:formula="cos(?f148)"/>
                <draw:equation draw:name="f150" draw:formula="0 - ?f149"/>
                <draw:equation draw:name="f151" draw:formula="?f150 * ?f46"/>
                <draw:equation draw:name="f152" draw:formula="sin(?f148)"/>
                <draw:equation draw:name="f153" draw:formula="0 - ?f152"/>
                <draw:equation draw:name="f154" draw:formula="?f153 * ?f63"/>
                <draw:equation draw:name="f155" draw:formula="sqrt(?f151 * ?f151 + ?f154 * ?f154 + 0 * 0)"/>
                <draw:equation draw:name="f156" draw:formula="?f46 * ?f63 / ?f155"/>
                <draw:equation draw:name="f157" draw:formula="?f153 * ?f156"/>
                <draw:equation draw:name="f158" draw:formula="?f11 - ?f157"/>
                <draw:equation draw:name="f159" draw:formula="?f150 * ?f156"/>
                <draw:equation draw:name="f160" draw:formula="?f28 - ?f159"/>
                <draw:equation draw:name="f161" draw:formula="?f158 - ?f46"/>
                <draw:equation draw:name="f162" draw:formula="?f160 - ?f63"/>
                <draw:equation draw:name="f163" draw:formula="?f158 + ?f46"/>
                <draw:equation draw:name="f164" draw:formula="?f160 + ?f63"/>
                <draw:equation draw:name="f165" draw:formula="?f145 + ?f2"/>
                <draw:equation draw:name="f166" draw:formula="?f165 * ?f10 / ?f1"/>
                <draw:equation draw:name="f167" draw:formula="0 - ?f166"/>
                <draw:equation draw:name="f168" draw:formula="cos(?f167)"/>
                <draw:equation draw:name="f169" draw:formula="0 - ?f168"/>
                <draw:equation draw:name="f170" draw:formula="?f169 * ?f46"/>
                <draw:equation draw:name="f171" draw:formula="sin(?f167)"/>
                <draw:equation draw:name="f172" draw:formula="0 - ?f171"/>
                <draw:equation draw:name="f173" draw:formula="?f172 * ?f63"/>
                <draw:equation draw:name="f174" draw:formula="sqrt(?f170 * ?f170 + ?f173 * ?f173 + 0 * 0)"/>
                <draw:equation draw:name="f175" draw:formula="?f46 * ?f63 / ?f174"/>
                <draw:equation draw:name="f176" draw:formula="?f172 * ?f175"/>
                <draw:equation draw:name="f177" draw:formula="?f158 + ?f176"/>
                <draw:equation draw:name="f178" draw:formula="?f169 * ?f175"/>
                <draw:equation draw:name="f179" draw:formula="?f160 + ?f178"/>
                <draw:equation draw:name="f180" draw:formula="if(?f144, ?f11, ?f161)"/>
                <draw:equation draw:name="f181" draw:formula="if(?f144, ?f28, ?f162)"/>
                <draw:equation draw:name="f182" draw:formula="if(?f144, ?f11, ?f163)"/>
                <draw:equation draw:name="f183" draw:formula="if(?f144, ?f28, ?f164)"/>
                <draw:equation draw:name="f184" draw:formula="if(?f144, ?f161, ?f177)"/>
                <draw:equation draw:name="f185" draw:formula="if(?f144, ?f162, ?f179)"/>
                <draw:equation draw:name="f186" draw:formula="if(?f144, ?f163, ?f177)"/>
                <draw:equation draw:name="f187" draw:formula="if(?f144, ?f164, ?f179)"/>
                <draw:equation draw:name="f188" draw:formula="21550000 - ?f84"/>
                <draw:equation draw:name="f189" draw:formula="if(?f188, ?f84, 21550000)"/>
                <draw:equation draw:name="f190" draw:formula="-21550000 - ?f189"/>
                <draw:equation draw:name="f191" draw:formula="if(?f190, -21550000, ?f189)"/>
                <draw:equation draw:name="f192" draw:formula="?f89 + ?f191"/>
                <draw:equation draw:name="f193" draw:formula="?f89 + ?f2"/>
                <draw:equation draw:name="f194" draw:formula="?f193 * ?f10 / ?f1"/>
                <draw:equation draw:name="f195" draw:formula="0 - ?f194"/>
                <draw:equation draw:name="f196" draw:formula="cos(?f195)"/>
                <draw:equation draw:name="f197" draw:formula="0 - ?f196"/>
                <draw:equation draw:name="f198" draw:formula="?f197 * ?f67"/>
                <draw:equation draw:name="f199" draw:formula="sin(?f195)"/>
                <draw:equation draw:name="f200" draw:formula="0 - ?f199"/>
                <draw:equation draw:name="f201" draw:formula="?f200 * ?f68"/>
                <draw:equation draw:name="f202" draw:formula="sqrt(?f198 * ?f198 + ?f201 * ?f201 + 0 * 0)"/>
                <draw:equation draw:name="f203" draw:formula="?f67 * ?f68 / ?f202"/>
                <draw:equation draw:name="f204" draw:formula="?f200 * ?f203"/>
                <draw:equation draw:name="f205" draw:formula="?f29 - ?f204"/>
                <draw:equation draw:name="f206" draw:formula="?f197 * ?f203"/>
                <draw:equation draw:name="f207" draw:formula="?f25 - ?f206"/>
                <draw:equation draw:name="f208" draw:formula="?f205 - ?f67"/>
                <draw:equation draw:name="f209" draw:formula="?f207 - ?f68"/>
                <draw:equation draw:name="f210" draw:formula="?f205 + ?f67"/>
                <draw:equation draw:name="f211" draw:formula="?f207 + ?f68"/>
                <draw:equation draw:name="f212" draw:formula="?f192 + ?f2"/>
                <draw:equation draw:name="f213" draw:formula="?f212 * ?f10 / ?f1"/>
                <draw:equation draw:name="f214" draw:formula="0 - ?f213"/>
                <draw:equation draw:name="f215" draw:formula="cos(?f214)"/>
                <draw:equation draw:name="f216" draw:formula="0 - ?f215"/>
                <draw:equation draw:name="f217" draw:formula="?f216 * ?f67"/>
                <draw:equation draw:name="f218" draw:formula="sin(?f214)"/>
                <draw:equation draw:name="f219" draw:formula="0 - ?f218"/>
                <draw:equation draw:name="f220" draw:formula="?f219 * ?f68"/>
                <draw:equation draw:name="f221" draw:formula="sqrt(?f217 * ?f217 + ?f220 * ?f220 + 0 * 0)"/>
                <draw:equation draw:name="f222" draw:formula="?f67 * ?f68 / ?f221"/>
                <draw:equation draw:name="f223" draw:formula="?f219 * ?f222"/>
                <draw:equation draw:name="f224" draw:formula="?f205 + ?f223"/>
                <draw:equation draw:name="f225" draw:formula="?f216 * ?f222"/>
                <draw:equation draw:name="f226" draw:formula="?f207 + ?f225"/>
                <draw:equation draw:name="f227" draw:formula="if(?f191, ?f29, ?f208)"/>
                <draw:equation draw:name="f228" draw:formula="if(?f191, ?f25, ?f209)"/>
                <draw:equation draw:name="f229" draw:formula="if(?f191, ?f29, ?f210)"/>
                <draw:equation draw:name="f230" draw:formula="if(?f191, ?f25, ?f211)"/>
                <draw:equation draw:name="f231" draw:formula="if(?f191, ?f208, ?f224)"/>
                <draw:equation draw:name="f232" draw:formula="if(?f191, ?f209, ?f226)"/>
                <draw:equation draw:name="f233" draw:formula="if(?f191, ?f210, ?f224)"/>
                <draw:equation draw:name="f234" draw:formula="if(?f191, ?f211, ?f226)"/>
                <draw:equation draw:name="f235" draw:formula="21550000 - ?f86"/>
                <draw:equation draw:name="f236" draw:formula="if(?f235, ?f86, 21550000)"/>
                <draw:equation draw:name="f237" draw:formula="-21550000 - ?f236"/>
                <draw:equation draw:name="f238" draw:formula="if(?f237, -21550000, ?f236)"/>
                <draw:equation draw:name="f239" draw:formula="?f85 + ?f238"/>
                <draw:equation draw:name="f240" draw:formula="?f85 + ?f2"/>
                <draw:equation draw:name="f241" draw:formula="?f240 * ?f10 / ?f1"/>
                <draw:equation draw:name="f242" draw:formula="0 - ?f241"/>
                <draw:equation draw:name="f243" draw:formula="cos(?f242)"/>
                <draw:equation draw:name="f244" draw:formula="0 - ?f243"/>
                <draw:equation draw:name="f245" draw:formula="?f244 * ?f73"/>
                <draw:equation draw:name="f246" draw:formula="sin(?f242)"/>
                <draw:equation draw:name="f247" draw:formula="0 - ?f246"/>
                <draw:equation draw:name="f248" draw:formula="?f247 * ?f45"/>
                <draw:equation draw:name="f249" draw:formula="sqrt(?f245 * ?f245 + ?f248 * ?f248 + 0 * 0)"/>
                <draw:equation draw:name="f250" draw:formula="?f73 * ?f45 / ?f249"/>
                <draw:equation draw:name="f251" draw:formula="?f247 * ?f250"/>
                <draw:equation draw:name="f252" draw:formula="?f24 - ?f251"/>
                <draw:equation draw:name="f253" draw:formula="?f244 * ?f250"/>
                <draw:equation draw:name="f254" draw:formula="?f17 - ?f253"/>
                <draw:equation draw:name="f255" draw:formula="?f252 - ?f73"/>
                <draw:equation draw:name="f256" draw:formula="?f254 - ?f45"/>
                <draw:equation draw:name="f257" draw:formula="?f252 + ?f73"/>
                <draw:equation draw:name="f258" draw:formula="?f254 + ?f45"/>
                <draw:equation draw:name="f259" draw:formula="?f239 + ?f2"/>
                <draw:equation draw:name="f260" draw:formula="?f259 * ?f10 / ?f1"/>
                <draw:equation draw:name="f261" draw:formula="0 - ?f260"/>
                <draw:equation draw:name="f262" draw:formula="cos(?f261)"/>
                <draw:equation draw:name="f263" draw:formula="0 - ?f262"/>
                <draw:equation draw:name="f264" draw:formula="?f263 * ?f73"/>
                <draw:equation draw:name="f265" draw:formula="sin(?f261)"/>
                <draw:equation draw:name="f266" draw:formula="0 - ?f265"/>
                <draw:equation draw:name="f267" draw:formula="?f266 * ?f45"/>
                <draw:equation draw:name="f268" draw:formula="sqrt(?f264 * ?f264 + ?f267 * ?f267 + 0 * 0)"/>
                <draw:equation draw:name="f269" draw:formula="?f73 * ?f45 / ?f268"/>
                <draw:equation draw:name="f270" draw:formula="?f266 * ?f269"/>
                <draw:equation draw:name="f271" draw:formula="?f252 + ?f270"/>
                <draw:equation draw:name="f272" draw:formula="?f263 * ?f269"/>
                <draw:equation draw:name="f273" draw:formula="?f254 + ?f272"/>
                <draw:equation draw:name="f274" draw:formula="if(?f238, ?f24, ?f255)"/>
                <draw:equation draw:name="f275" draw:formula="if(?f238, ?f17, ?f256)"/>
                <draw:equation draw:name="f276" draw:formula="if(?f238, ?f24, ?f257)"/>
                <draw:equation draw:name="f277" draw:formula="if(?f238, ?f17, ?f258)"/>
                <draw:equation draw:name="f278" draw:formula="if(?f238, ?f255, ?f271)"/>
                <draw:equation draw:name="f279" draw:formula="if(?f238, ?f256, ?f273)"/>
                <draw:equation draw:name="f280" draw:formula="if(?f238, ?f257, ?f271)"/>
                <draw:equation draw:name="f281" draw:formula="if(?f238, ?f258, ?f273)"/>
              </draw:enhanced-geometry>
            </draw:custom-shape>
          </table:table-cell>
          <table:table-cell table:style-name="ce46"/>
          <table:table-cell table:style-name="ce49"/>
          <table:table-cell table:number-columns-repeated="2" table:style-name="ce48"/>
          <table:table-cell table:style-name="ce50"/>
          <table:table-cell table:number-columns-repeated="3" table:style-name="ce48"/>
          <table:table-cell table:style-name="ce50"/>
          <table:table-cell table:number-columns-repeated="16364" table:style-name="ce1"/>
        </table:table-row>
        <table:table-row table:style-name="ro12">
          <table:covered-table-cell/>
          <table:covered-table-cell/>
          <table:table-cell table:number-columns-repeated="3" table:style-name="ce41"/>
          <table:table-cell table:style-name="ce51"/>
          <table:table-cell table:style-name="ce52"/>
          <table:table-cell table:style-name="ce53"/>
          <table:table-cell table:style-name="ce45"/>
          <table:table-cell table:number-columns-repeated="3" table:style-name="ce46"/>
          <table:table-cell table:style-name="ce62"/>
          <table:table-cell table:number-columns-repeated="2" table:style-name="ce63"/>
          <table:table-cell table:style-name="ce64"/>
          <table:table-cell table:number-columns-repeated="3" table:style-name="ce48"/>
          <table:table-cell table:style-name="ce50"/>
          <table:table-cell table:style-name="ce1"/>
          <table:table-cell office:value-type="string" table:number-columns-spanned="3" table:number-rows-spanned="1" table:style-name="ce83">
            <text:p>Risk Reference:</text:p>
          </table:table-cell>
          <table:covered-table-cell table:number-columns-repeated="2"/>
          <table:table-cell table:number-columns-repeated="16360"/>
        </table:table-row>
        <table:table-row table:style-name="ro12">
          <table:covered-table-cell/>
          <table:table-cell office:value-type="string" table:number-columns-spanned="1" table:number-rows-spanned="4" table:style-name="ce82">
            <text:p>Likely</text:p>
          </table:table-cell>
          <table:table-cell table:style-name="ce65"/>
          <table:table-cell table:style-name="ce66"/>
          <table:table-cell table:style-name="ce55"/>
          <table:table-cell table:style-name="ce54"/>
          <table:table-cell table:number-columns-repeated="2" table:style-name="ce55"/>
          <table:table-cell table:style-name="ce57"/>
          <table:table-cell table:number-columns-repeated="2" table:style-name="ce58"/>
          <table:table-cell table:style-name="ce59"/>
          <table:table-cell table:style-name="ce45"/>
          <table:table-cell table:style-name="ce46">
            <draw:custom-shape svg:x="0.14583in" svg:y="0.22107in" svg:width="0.48264in" svg:height="0.21643in" draw:z-index="2" draw:id="id1" draw:style-name="a30" draw:name="Rectangle: Rounded Corners 214">
              <svg:title/>
              <svg:desc/>
              <text:p text:style-name="a29" text:class-names="" text:cond-style-name=""><text:span text:style-name="a28" text:class-names="">5.<text:s text:c="1"/></text:span></text:p>
              <draw:enhanced-geometry xmlns:dr3d="urn:oasis:names:tc:opendocument:xmlns:dr3d:1.0" draw:path-stretchpoint-x="21600" draw:path-stretchpoint-y="21600" draw:type="non-primitive" svg:viewBox="0 0 21600 21600" draw:enhanced-path="M ?f17 ?f11 A ?f133 ?f134 ?f135 ?f136 ?f17 ?f11 ?f130 ?f132  W ?f137 ?f138 ?f139 ?f140 ?f17 ?f11 ?f130 ?f132 L ?f11 ?f28 A ?f180 ?f181 ?f182 ?f183 ?f11 ?f28 ?f177 ?f179  W ?f184 ?f185 ?f186 ?f187 ?f11 ?f28 ?f177 ?f179 L ?f29 ?f25 A ?f227 ?f228 ?f229 ?f230 ?f29 ?f25 ?f224 ?f226  W ?f231 ?f232 ?f233 ?f234 ?f29 ?f25 ?f224 ?f226 L ?f24 ?f17 A ?f274 ?f275 ?f276 ?f277 ?f24 ?f17 ?f271 ?f273  W ?f278 ?f279 ?f280 ?f281 ?f24 ?f17 ?f271 ?f273 Z N" draw:text-areas="?f91 ?f91 ?f92 ?f93" draw:modifiers="36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45"/>
                <draw:equation draw:name="f13" draw:formula="?f10 / 180"/>
                <draw:equation draw:name="f14" draw:formula="$0"/>
                <draw:equation draw:name="f15" draw:formula="0 - ?f2"/>
                <draw:equation draw:name="f16" draw:formula="?f12 * ?f13"/>
                <draw:equation draw:name="f17" draw:formula="?f11 + ?f14"/>
                <draw:equation draw:name="f18" draw:formula="?f8 / 21600"/>
                <draw:equation draw:name="f19" draw:formula="?f7 / 21600"/>
                <draw:equation draw:name="f20" draw:formula="21600 * ?f8"/>
                <draw:equation draw:name="f21" draw:formula="21600 * ?f7"/>
                <draw:equation draw:name="f22" draw:formula="0 - ?f16"/>
                <draw:equation draw:name="f23" draw:formula="min(?f19, ?f18)"/>
                <draw:equation draw:name="f24" draw:formula="?f20 / ?f9"/>
                <draw:equation draw:name="f25" draw:formula="?f21 / ?f9"/>
                <draw:equation draw:name="f26" draw:formula="?f22 * ?f1"/>
                <draw:equation draw:name="f27" draw:formula="?f26 / ?f10"/>
                <draw:equation draw:name="f28" draw:formula="?f25 - ?f14"/>
                <draw:equation draw:name="f29" draw:formula="?f24 - ?f14"/>
                <draw:equation draw:name="f30" draw:formula="?f11 * ?f23"/>
                <draw:equation draw:name="f31" draw:formula="?f17 * ?f23"/>
                <draw:equation draw:name="f32" draw:formula="?f25 * ?f23"/>
                <draw:equation draw:name="f33" draw:formula="?f24 * ?f23"/>
                <draw:equation draw:name="f34" draw:formula="?f27 - ?f2"/>
                <draw:equation draw:name="f35" draw:formula="?f30 - ?f31"/>
                <draw:equation draw:name="f36" draw:formula="?f31 - ?f30"/>
                <draw:equation draw:name="f37" draw:formula="?f28 * ?f23"/>
                <draw:equation draw:name="f38" draw:formula="?f29 * ?f23"/>
                <draw:equation draw:name="f39" draw:formula="?f34 + ?f2"/>
                <draw:equation draw:name="f40" draw:formula="?f39 * ?f10 / ?f1"/>
                <draw:equation draw:name="f41" draw:formula="0 - ?f40"/>
                <draw:equation draw:name="f42" draw:formula="sin(?f41)"/>
                <draw:equation draw:name="f43" draw:formula="0 - ?f42"/>
                <draw:equation draw:name="f44" draw:formula="?f43"/>
                <draw:equation draw:name="f45" draw:formula="abs(?f35)"/>
                <draw:equation draw:name="f46" draw:formula="abs(?f36)"/>
                <draw:equation draw:name="f47" draw:formula="if(?f35, ?f15, ?f2)"/>
                <draw:equation draw:name="f48" draw:formula="if(?f35, ?f2, ?f15)"/>
                <draw:equation draw:name="f49" draw:formula="if(?f35, ?f0, ?f2)"/>
                <draw:equation draw:name="f50" draw:formula="if(?f35, ?f2, ?f0)"/>
                <draw:equation draw:name="f51" draw:formula="?f32 - ?f37"/>
                <draw:equation draw:name="f52" draw:formula="if(?f36, ?f15, ?f2)"/>
                <draw:equation draw:name="f53" draw:formula="if(?f36, ?f2, ?f15)"/>
                <draw:equation draw:name="f54" draw:formula="?f33 - ?f38"/>
                <draw:equation draw:name="f55" draw:formula="?f37 - ?f32"/>
                <draw:equation draw:name="f56" draw:formula="?f38 - ?f33"/>
                <draw:equation draw:name="f57" draw:formula="if(?f35, 0, ?f1)"/>
                <draw:equation draw:name="f58" draw:formula="if(?f35, ?f1, 0)"/>
                <draw:equation draw:name="f59" draw:formula="0 - ?f44"/>
                <draw:equation draw:name="f60" draw:formula="if(?f35, ?f50, ?f49)"/>
                <draw:equation draw:name="f61" draw:formula="if(?f35, ?f49, ?f50)"/>
                <draw:equation draw:name="f62" draw:formula="if(?f36, ?f48, ?f47)"/>
                <draw:equation draw:name="f63" draw:formula="abs(?f51)"/>
                <draw:equation draw:name="f64" draw:formula="if(?f51, 0, ?f1)"/>
                <draw:equation draw:name="f65" draw:formula="if(?f51, ?f1, 0)"/>
                <draw:equation draw:name="f66" draw:formula="if(?f51, ?f52, ?f53)"/>
                <draw:equation draw:name="f67" draw:formula="abs(?f54)"/>
                <draw:equation draw:name="f68" draw:formula="abs(?f55)"/>
                <draw:equation draw:name="f69" draw:formula="if(?f54, ?f15, ?f2)"/>
                <draw:equation draw:name="f70" draw:formula="if(?f54, ?f2, ?f15)"/>
                <draw:equation draw:name="f71" draw:formula="if(?f54, ?f0, ?f2)"/>
                <draw:equation draw:name="f72" draw:formula="if(?f54, ?f2, ?f0)"/>
                <draw:equation draw:name="f73" draw:formula="abs(?f56)"/>
                <draw:equation draw:name="f74" draw:formula="if(?f56, ?f15, ?f2)"/>
                <draw:equation draw:name="f75" draw:formula="if(?f56, ?f2, ?f15)"/>
                <draw:equation draw:name="f76" draw:formula="if(?f56, ?f58, ?f57)"/>
                <draw:equation draw:name="f77" draw:formula="if(?f56, ?f57, ?f58)"/>
                <draw:equation draw:name="f78" draw:formula="?f14 * ?f59"/>
                <draw:equation draw:name="f79" draw:formula="if(?f36, ?f61, ?f60)"/>
                <draw:equation draw:name="f80" draw:formula="if(?f36, ?f65, ?f64)"/>
                <draw:equation draw:name="f81" draw:formula="if(?f36, ?f64, ?f65)"/>
                <draw:equation draw:name="f82" draw:formula="if(?f54, ?f72, ?f71)"/>
                <draw:equation draw:name="f83" draw:formula="if(?f54, ?f71, ?f72)"/>
                <draw:equation draw:name="f84" draw:formula="if(?f55, ?f70, ?f69)"/>
                <draw:equation draw:name="f85" draw:formula="if(?f35, ?f76, ?f77)"/>
                <draw:equation draw:name="f86" draw:formula="if(?f35, ?f74, ?f75)"/>
                <draw:equation draw:name="f87" draw:formula="?f78 * 3163"/>
                <draw:equation draw:name="f88" draw:formula="if(?f51, ?f80, ?f81)"/>
                <draw:equation draw:name="f89" draw:formula="if(?f55, ?f83, ?f82)"/>
                <draw:equation draw:name="f90" draw:formula="?f87 / 7636"/>
                <draw:equation draw:name="f91" draw:formula="?f11 + ?f90"/>
                <draw:equation draw:name="f92" draw:formula="?f24 - ?f90"/>
                <draw:equation draw:name="f93" draw:formula="?f25 - ?f90"/>
                <draw:equation draw:name="f94" draw:formula="21550000 - ?f62"/>
                <draw:equation draw:name="f95" draw:formula="if(?f94, ?f62, 21550000)"/>
                <draw:equation draw:name="f96" draw:formula="-21550000 - ?f95"/>
                <draw:equation draw:name="f97" draw:formula="if(?f96, -21550000, ?f95)"/>
                <draw:equation draw:name="f98" draw:formula="?f79 + ?f97"/>
                <draw:equation draw:name="f99" draw:formula="?f79 + ?f2"/>
                <draw:equation draw:name="f100" draw:formula="?f99 * ?f10 / ?f1"/>
                <draw:equation draw:name="f101" draw:formula="0 - ?f100"/>
                <draw:equation draw:name="f102" draw:formula="cos(?f101)"/>
                <draw:equation draw:name="f103" draw:formula="0 - ?f102"/>
                <draw:equation draw:name="f104" draw:formula="?f103 * ?f45"/>
                <draw:equation draw:name="f105" draw:formula="sin(?f101)"/>
                <draw:equation draw:name="f106" draw:formula="0 - ?f105"/>
                <draw:equation draw:name="f107" draw:formula="?f106 * ?f46"/>
                <draw:equation draw:name="f108" draw:formula="sqrt(?f104 * ?f104 + ?f107 * ?f107 + 0 * 0)"/>
                <draw:equation draw:name="f109" draw:formula="?f45 * ?f46 / ?f108"/>
                <draw:equation draw:name="f110" draw:formula="?f106 * ?f109"/>
                <draw:equation draw:name="f111" draw:formula="?f17 - ?f110"/>
                <draw:equation draw:name="f112" draw:formula="?f103 * ?f109"/>
                <draw:equation draw:name="f113" draw:formula="?f11 - ?f112"/>
                <draw:equation draw:name="f114" draw:formula="?f111 - ?f45"/>
                <draw:equation draw:name="f115" draw:formula="?f113 - ?f46"/>
                <draw:equation draw:name="f116" draw:formula="?f111 + ?f45"/>
                <draw:equation draw:name="f117" draw:formula="?f113 + ?f46"/>
                <draw:equation draw:name="f118" draw:formula="?f98 + ?f2"/>
                <draw:equation draw:name="f119" draw:formula="?f118 * ?f10 / ?f1"/>
                <draw:equation draw:name="f120" draw:formula="0 - ?f119"/>
                <draw:equation draw:name="f121" draw:formula="cos(?f120)"/>
                <draw:equation draw:name="f122" draw:formula="0 - ?f121"/>
                <draw:equation draw:name="f123" draw:formula="?f122 * ?f45"/>
                <draw:equation draw:name="f124" draw:formula="sin(?f120)"/>
                <draw:equation draw:name="f125" draw:formula="0 - ?f124"/>
                <draw:equation draw:name="f126" draw:formula="?f125 * ?f46"/>
                <draw:equation draw:name="f127" draw:formula="sqrt(?f123 * ?f123 + ?f126 * ?f126 + 0 * 0)"/>
                <draw:equation draw:name="f128" draw:formula="?f45 * ?f46 / ?f127"/>
                <draw:equation draw:name="f129" draw:formula="?f125 * ?f128"/>
                <draw:equation draw:name="f130" draw:formula="?f111 + ?f129"/>
                <draw:equation draw:name="f131" draw:formula="?f122 * ?f128"/>
                <draw:equation draw:name="f132" draw:formula="?f113 + ?f131"/>
                <draw:equation draw:name="f133" draw:formula="if(?f97, ?f17, ?f114)"/>
                <draw:equation draw:name="f134" draw:formula="if(?f97, ?f11, ?f115)"/>
                <draw:equation draw:name="f135" draw:formula="if(?f97, ?f17, ?f116)"/>
                <draw:equation draw:name="f136" draw:formula="if(?f97, ?f11, ?f117)"/>
                <draw:equation draw:name="f137" draw:formula="if(?f97, ?f114, ?f130)"/>
                <draw:equation draw:name="f138" draw:formula="if(?f97, ?f115, ?f132)"/>
                <draw:equation draw:name="f139" draw:formula="if(?f97, ?f116, ?f130)"/>
                <draw:equation draw:name="f140" draw:formula="if(?f97, ?f117, ?f132)"/>
                <draw:equation draw:name="f141" draw:formula="21550000 - ?f66"/>
                <draw:equation draw:name="f142" draw:formula="if(?f141, ?f66, 21550000)"/>
                <draw:equation draw:name="f143" draw:formula="-21550000 - ?f142"/>
                <draw:equation draw:name="f144" draw:formula="if(?f143, -21550000, ?f142)"/>
                <draw:equation draw:name="f145" draw:formula="?f88 + ?f144"/>
                <draw:equation draw:name="f146" draw:formula="?f88 + ?f2"/>
                <draw:equation draw:name="f147" draw:formula="?f146 * ?f10 / ?f1"/>
                <draw:equation draw:name="f148" draw:formula="0 - ?f147"/>
                <draw:equation draw:name="f149" draw:formula="cos(?f148)"/>
                <draw:equation draw:name="f150" draw:formula="0 - ?f149"/>
                <draw:equation draw:name="f151" draw:formula="?f150 * ?f46"/>
                <draw:equation draw:name="f152" draw:formula="sin(?f148)"/>
                <draw:equation draw:name="f153" draw:formula="0 - ?f152"/>
                <draw:equation draw:name="f154" draw:formula="?f153 * ?f63"/>
                <draw:equation draw:name="f155" draw:formula="sqrt(?f151 * ?f151 + ?f154 * ?f154 + 0 * 0)"/>
                <draw:equation draw:name="f156" draw:formula="?f46 * ?f63 / ?f155"/>
                <draw:equation draw:name="f157" draw:formula="?f153 * ?f156"/>
                <draw:equation draw:name="f158" draw:formula="?f11 - ?f157"/>
                <draw:equation draw:name="f159" draw:formula="?f150 * ?f156"/>
                <draw:equation draw:name="f160" draw:formula="?f28 - ?f159"/>
                <draw:equation draw:name="f161" draw:formula="?f158 - ?f46"/>
                <draw:equation draw:name="f162" draw:formula="?f160 - ?f63"/>
                <draw:equation draw:name="f163" draw:formula="?f158 + ?f46"/>
                <draw:equation draw:name="f164" draw:formula="?f160 + ?f63"/>
                <draw:equation draw:name="f165" draw:formula="?f145 + ?f2"/>
                <draw:equation draw:name="f166" draw:formula="?f165 * ?f10 / ?f1"/>
                <draw:equation draw:name="f167" draw:formula="0 - ?f166"/>
                <draw:equation draw:name="f168" draw:formula="cos(?f167)"/>
                <draw:equation draw:name="f169" draw:formula="0 - ?f168"/>
                <draw:equation draw:name="f170" draw:formula="?f169 * ?f46"/>
                <draw:equation draw:name="f171" draw:formula="sin(?f167)"/>
                <draw:equation draw:name="f172" draw:formula="0 - ?f171"/>
                <draw:equation draw:name="f173" draw:formula="?f172 * ?f63"/>
                <draw:equation draw:name="f174" draw:formula="sqrt(?f170 * ?f170 + ?f173 * ?f173 + 0 * 0)"/>
                <draw:equation draw:name="f175" draw:formula="?f46 * ?f63 / ?f174"/>
                <draw:equation draw:name="f176" draw:formula="?f172 * ?f175"/>
                <draw:equation draw:name="f177" draw:formula="?f158 + ?f176"/>
                <draw:equation draw:name="f178" draw:formula="?f169 * ?f175"/>
                <draw:equation draw:name="f179" draw:formula="?f160 + ?f178"/>
                <draw:equation draw:name="f180" draw:formula="if(?f144, ?f11, ?f161)"/>
                <draw:equation draw:name="f181" draw:formula="if(?f144, ?f28, ?f162)"/>
                <draw:equation draw:name="f182" draw:formula="if(?f144, ?f11, ?f163)"/>
                <draw:equation draw:name="f183" draw:formula="if(?f144, ?f28, ?f164)"/>
                <draw:equation draw:name="f184" draw:formula="if(?f144, ?f161, ?f177)"/>
                <draw:equation draw:name="f185" draw:formula="if(?f144, ?f162, ?f179)"/>
                <draw:equation draw:name="f186" draw:formula="if(?f144, ?f163, ?f177)"/>
                <draw:equation draw:name="f187" draw:formula="if(?f144, ?f164, ?f179)"/>
                <draw:equation draw:name="f188" draw:formula="21550000 - ?f84"/>
                <draw:equation draw:name="f189" draw:formula="if(?f188, ?f84, 21550000)"/>
                <draw:equation draw:name="f190" draw:formula="-21550000 - ?f189"/>
                <draw:equation draw:name="f191" draw:formula="if(?f190, -21550000, ?f189)"/>
                <draw:equation draw:name="f192" draw:formula="?f89 + ?f191"/>
                <draw:equation draw:name="f193" draw:formula="?f89 + ?f2"/>
                <draw:equation draw:name="f194" draw:formula="?f193 * ?f10 / ?f1"/>
                <draw:equation draw:name="f195" draw:formula="0 - ?f194"/>
                <draw:equation draw:name="f196" draw:formula="cos(?f195)"/>
                <draw:equation draw:name="f197" draw:formula="0 - ?f196"/>
                <draw:equation draw:name="f198" draw:formula="?f197 * ?f67"/>
                <draw:equation draw:name="f199" draw:formula="sin(?f195)"/>
                <draw:equation draw:name="f200" draw:formula="0 - ?f199"/>
                <draw:equation draw:name="f201" draw:formula="?f200 * ?f68"/>
                <draw:equation draw:name="f202" draw:formula="sqrt(?f198 * ?f198 + ?f201 * ?f201 + 0 * 0)"/>
                <draw:equation draw:name="f203" draw:formula="?f67 * ?f68 / ?f202"/>
                <draw:equation draw:name="f204" draw:formula="?f200 * ?f203"/>
                <draw:equation draw:name="f205" draw:formula="?f29 - ?f204"/>
                <draw:equation draw:name="f206" draw:formula="?f197 * ?f203"/>
                <draw:equation draw:name="f207" draw:formula="?f25 - ?f206"/>
                <draw:equation draw:name="f208" draw:formula="?f205 - ?f67"/>
                <draw:equation draw:name="f209" draw:formula="?f207 - ?f68"/>
                <draw:equation draw:name="f210" draw:formula="?f205 + ?f67"/>
                <draw:equation draw:name="f211" draw:formula="?f207 + ?f68"/>
                <draw:equation draw:name="f212" draw:formula="?f192 + ?f2"/>
                <draw:equation draw:name="f213" draw:formula="?f212 * ?f10 / ?f1"/>
                <draw:equation draw:name="f214" draw:formula="0 - ?f213"/>
                <draw:equation draw:name="f215" draw:formula="cos(?f214)"/>
                <draw:equation draw:name="f216" draw:formula="0 - ?f215"/>
                <draw:equation draw:name="f217" draw:formula="?f216 * ?f67"/>
                <draw:equation draw:name="f218" draw:formula="sin(?f214)"/>
                <draw:equation draw:name="f219" draw:formula="0 - ?f218"/>
                <draw:equation draw:name="f220" draw:formula="?f219 * ?f68"/>
                <draw:equation draw:name="f221" draw:formula="sqrt(?f217 * ?f217 + ?f220 * ?f220 + 0 * 0)"/>
                <draw:equation draw:name="f222" draw:formula="?f67 * ?f68 / ?f221"/>
                <draw:equation draw:name="f223" draw:formula="?f219 * ?f222"/>
                <draw:equation draw:name="f224" draw:formula="?f205 + ?f223"/>
                <draw:equation draw:name="f225" draw:formula="?f216 * ?f222"/>
                <draw:equation draw:name="f226" draw:formula="?f207 + ?f225"/>
                <draw:equation draw:name="f227" draw:formula="if(?f191, ?f29, ?f208)"/>
                <draw:equation draw:name="f228" draw:formula="if(?f191, ?f25, ?f209)"/>
                <draw:equation draw:name="f229" draw:formula="if(?f191, ?f29, ?f210)"/>
                <draw:equation draw:name="f230" draw:formula="if(?f191, ?f25, ?f211)"/>
                <draw:equation draw:name="f231" draw:formula="if(?f191, ?f208, ?f224)"/>
                <draw:equation draw:name="f232" draw:formula="if(?f191, ?f209, ?f226)"/>
                <draw:equation draw:name="f233" draw:formula="if(?f191, ?f210, ?f224)"/>
                <draw:equation draw:name="f234" draw:formula="if(?f191, ?f211, ?f226)"/>
                <draw:equation draw:name="f235" draw:formula="21550000 - ?f86"/>
                <draw:equation draw:name="f236" draw:formula="if(?f235, ?f86, 21550000)"/>
                <draw:equation draw:name="f237" draw:formula="-21550000 - ?f236"/>
                <draw:equation draw:name="f238" draw:formula="if(?f237, -21550000, ?f236)"/>
                <draw:equation draw:name="f239" draw:formula="?f85 + ?f238"/>
                <draw:equation draw:name="f240" draw:formula="?f85 + ?f2"/>
                <draw:equation draw:name="f241" draw:formula="?f240 * ?f10 / ?f1"/>
                <draw:equation draw:name="f242" draw:formula="0 - ?f241"/>
                <draw:equation draw:name="f243" draw:formula="cos(?f242)"/>
                <draw:equation draw:name="f244" draw:formula="0 - ?f243"/>
                <draw:equation draw:name="f245" draw:formula="?f244 * ?f73"/>
                <draw:equation draw:name="f246" draw:formula="sin(?f242)"/>
                <draw:equation draw:name="f247" draw:formula="0 - ?f246"/>
                <draw:equation draw:name="f248" draw:formula="?f247 * ?f45"/>
                <draw:equation draw:name="f249" draw:formula="sqrt(?f245 * ?f245 + ?f248 * ?f248 + 0 * 0)"/>
                <draw:equation draw:name="f250" draw:formula="?f73 * ?f45 / ?f249"/>
                <draw:equation draw:name="f251" draw:formula="?f247 * ?f250"/>
                <draw:equation draw:name="f252" draw:formula="?f24 - ?f251"/>
                <draw:equation draw:name="f253" draw:formula="?f244 * ?f250"/>
                <draw:equation draw:name="f254" draw:formula="?f17 - ?f253"/>
                <draw:equation draw:name="f255" draw:formula="?f252 - ?f73"/>
                <draw:equation draw:name="f256" draw:formula="?f254 - ?f45"/>
                <draw:equation draw:name="f257" draw:formula="?f252 + ?f73"/>
                <draw:equation draw:name="f258" draw:formula="?f254 + ?f45"/>
                <draw:equation draw:name="f259" draw:formula="?f239 + ?f2"/>
                <draw:equation draw:name="f260" draw:formula="?f259 * ?f10 / ?f1"/>
                <draw:equation draw:name="f261" draw:formula="0 - ?f260"/>
                <draw:equation draw:name="f262" draw:formula="cos(?f261)"/>
                <draw:equation draw:name="f263" draw:formula="0 - ?f262"/>
                <draw:equation draw:name="f264" draw:formula="?f263 * ?f73"/>
                <draw:equation draw:name="f265" draw:formula="sin(?f261)"/>
                <draw:equation draw:name="f266" draw:formula="0 - ?f265"/>
                <draw:equation draw:name="f267" draw:formula="?f266 * ?f45"/>
                <draw:equation draw:name="f268" draw:formula="sqrt(?f264 * ?f264 + ?f267 * ?f267 + 0 * 0)"/>
                <draw:equation draw:name="f269" draw:formula="?f73 * ?f45 / ?f268"/>
                <draw:equation draw:name="f270" draw:formula="?f266 * ?f269"/>
                <draw:equation draw:name="f271" draw:formula="?f252 + ?f270"/>
                <draw:equation draw:name="f272" draw:formula="?f263 * ?f269"/>
                <draw:equation draw:name="f273" draw:formula="?f254 + ?f272"/>
                <draw:equation draw:name="f274" draw:formula="if(?f238, ?f24, ?f255)"/>
                <draw:equation draw:name="f275" draw:formula="if(?f238, ?f17, ?f256)"/>
                <draw:equation draw:name="f276" draw:formula="if(?f238, ?f24, ?f257)"/>
                <draw:equation draw:name="f277" draw:formula="if(?f238, ?f17, ?f258)"/>
                <draw:equation draw:name="f278" draw:formula="if(?f238, ?f255, ?f271)"/>
                <draw:equation draw:name="f279" draw:formula="if(?f238, ?f256, ?f273)"/>
                <draw:equation draw:name="f280" draw:formula="if(?f238, ?f257, ?f271)"/>
                <draw:equation draw:name="f281" draw:formula="if(?f238, ?f258, ?f273)"/>
              </draw:enhanced-geometry>
            </draw:custom-shape>
            <draw:custom-shape svg:x="0.25993in" svg:y="0.22141in" svg:width="0.47004in" svg:height="0.22013in" draw:z-index="11" draw:id="id10" draw:style-name="a59" draw:name="Rectangle 11">
              <svg:title/>
              <svg:desc/>
              <text:p text:style-name="a58" text:class-names="" text:cond-style-name=""><text:span text:style-name="a56" text:class-names="">→</text:span><text:span text:style-name="a57" text:class-names=""/></text:p>
              <draw:enhanced-geometry xmlns:dr3d="urn:oasis:names:tc:opendocument:xmlns:dr3d:1.0" draw:type="non-primitive" svg:viewBox="0 0 21600 21600" draw:enhanced-path="M 0 0 L 21600 0 21600 21600 0 21600 Z N"/>
            </draw:custom-shape>
          </table:table-cell>
          <table:table-cell table:number-columns-repeated="2" table:style-name="ce46"/>
          <table:table-cell table:style-name="ce39"/>
          <table:table-cell table:number-columns-repeated="2" table:style-name="ce38"/>
          <table:table-cell table:style-name="ce40"/>
          <table:table-cell table:style-name="ce1"/>
          <table:table-cell office:value-type="string" table:number-columns-spanned="1" table:number-rows-spanned="5" table:style-name="ce84">
            <text:p>Risk category X</text:p>
          </table:table-cell>
          <table:table-cell office:value-type="float" office:value="1" table:style-name="ce67">
            <text:p>1</text:p>
          </table:table-cell>
          <table:table-cell office:value-type="string" table:style-name="ce68">
            <text:p>Risk 1</text:p>
          </table:table-cell>
          <table:table-cell table:number-columns-repeated="16360"/>
        </table:table-row>
        <table:table-row table:style-name="ro12">
          <table:covered-table-cell/>
          <table:covered-table-cell/>
          <table:table-cell table:style-name="ce69"/>
          <table:table-cell table:number-columns-repeated="2" table:style-name="ce41"/>
          <table:table-cell table:style-name="ce69"/>
          <table:table-cell table:number-columns-repeated="2" table:style-name="ce41"/>
          <table:table-cell table:style-name="ce42"/>
          <table:table-cell table:number-columns-repeated="2" table:style-name="ce43"/>
          <table:table-cell table:style-name="ce44"/>
          <table:table-cell table:style-name="ce45"/>
          <table:table-cell table:number-columns-repeated="3" table:style-name="ce46"/>
          <table:table-cell table:style-name="ce49"/>
          <table:table-cell table:number-columns-repeated="2" table:style-name="ce48"/>
          <table:table-cell table:style-name="ce50"/>
          <table:table-cell table:style-name="ce1"/>
          <table:covered-table-cell/>
          <table:table-cell office:value-type="float" office:value="2" table:style-name="ce67">
            <text:p>2</text:p>
          </table:table-cell>
          <table:table-cell office:value-type="string" table:style-name="ce68">
            <text:p>Risk 2</text:p>
          </table:table-cell>
          <table:table-cell table:number-columns-repeated="16360"/>
        </table:table-row>
        <table:table-row table:style-name="ro12">
          <table:covered-table-cell/>
          <table:covered-table-cell/>
          <table:table-cell table:style-name="ce69"/>
          <table:table-cell table:number-columns-repeated="2" table:style-name="ce41"/>
          <table:table-cell table:style-name="ce69"/>
          <table:table-cell table:number-columns-repeated="2" table:style-name="ce41"/>
          <table:table-cell table:style-name="ce42">
            <draw:custom-shape svg:x="0.30925in" svg:y="0.01921in" svg:width="0.47351in" svg:height="0.20232in" draw:z-index="14" draw:id="id13" draw:style-name="a71" draw:name="Rectangle 14">
              <svg:title/>
              <svg:desc/>
              <text:p text:style-name="a70" text:class-names="" text:cond-style-name=""><text:span text:style-name="a68" text:class-names="">→</text:span><text:span text:style-name="a69" text:class-names=""/></text:p>
              <draw:enhanced-geometry xmlns:dr3d="urn:oasis:names:tc:opendocument:xmlns:dr3d:1.0" draw:type="non-primitive" svg:viewBox="0 0 21600 21600" draw:enhanced-path="M 0 0 L 21600 0 21600 21600 0 21600 Z N"/>
            </draw:custom-shape>
            <draw:custom-shape svg:x="0.15278in" svg:y="0.02176in" svg:width="0.56597in" svg:height="0.19914in" draw:z-index="3" draw:id="id2" draw:style-name="a33" draw:name="Rectangle: Rounded Corners 217">
              <svg:title/>
              <svg:desc/>
              <text:p text:style-name="a32" text:class-names="" text:cond-style-name=""><text:span text:style-name="a31" text:class-names="">2.<text:s text:c="1"/></text:span></text:p>
              <draw:enhanced-geometry xmlns:dr3d="urn:oasis:names:tc:opendocument:xmlns:dr3d:1.0" draw:path-stretchpoint-x="21600" draw:path-stretchpoint-y="21600" draw:type="non-primitive" svg:viewBox="0 0 21600 21600" draw:enhanced-path="M ?f17 ?f11 A ?f133 ?f134 ?f135 ?f136 ?f17 ?f11 ?f130 ?f132  W ?f137 ?f138 ?f139 ?f140 ?f17 ?f11 ?f130 ?f132 L ?f11 ?f28 A ?f180 ?f181 ?f182 ?f183 ?f11 ?f28 ?f177 ?f179  W ?f184 ?f185 ?f186 ?f187 ?f11 ?f28 ?f177 ?f179 L ?f29 ?f25 A ?f227 ?f228 ?f229 ?f230 ?f29 ?f25 ?f224 ?f226  W ?f231 ?f232 ?f233 ?f234 ?f29 ?f25 ?f224 ?f226 L ?f24 ?f17 A ?f274 ?f275 ?f276 ?f277 ?f24 ?f17 ?f271 ?f273  W ?f278 ?f279 ?f280 ?f281 ?f24 ?f17 ?f271 ?f273 Z N" draw:text-areas="?f91 ?f91 ?f92 ?f93" draw:modifiers="36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45"/>
                <draw:equation draw:name="f13" draw:formula="?f10 / 180"/>
                <draw:equation draw:name="f14" draw:formula="$0"/>
                <draw:equation draw:name="f15" draw:formula="0 - ?f2"/>
                <draw:equation draw:name="f16" draw:formula="?f12 * ?f13"/>
                <draw:equation draw:name="f17" draw:formula="?f11 + ?f14"/>
                <draw:equation draw:name="f18" draw:formula="?f8 / 21600"/>
                <draw:equation draw:name="f19" draw:formula="?f7 / 21600"/>
                <draw:equation draw:name="f20" draw:formula="21600 * ?f8"/>
                <draw:equation draw:name="f21" draw:formula="21600 * ?f7"/>
                <draw:equation draw:name="f22" draw:formula="0 - ?f16"/>
                <draw:equation draw:name="f23" draw:formula="min(?f19, ?f18)"/>
                <draw:equation draw:name="f24" draw:formula="?f20 / ?f9"/>
                <draw:equation draw:name="f25" draw:formula="?f21 / ?f9"/>
                <draw:equation draw:name="f26" draw:formula="?f22 * ?f1"/>
                <draw:equation draw:name="f27" draw:formula="?f26 / ?f10"/>
                <draw:equation draw:name="f28" draw:formula="?f25 - ?f14"/>
                <draw:equation draw:name="f29" draw:formula="?f24 - ?f14"/>
                <draw:equation draw:name="f30" draw:formula="?f11 * ?f23"/>
                <draw:equation draw:name="f31" draw:formula="?f17 * ?f23"/>
                <draw:equation draw:name="f32" draw:formula="?f25 * ?f23"/>
                <draw:equation draw:name="f33" draw:formula="?f24 * ?f23"/>
                <draw:equation draw:name="f34" draw:formula="?f27 - ?f2"/>
                <draw:equation draw:name="f35" draw:formula="?f30 - ?f31"/>
                <draw:equation draw:name="f36" draw:formula="?f31 - ?f30"/>
                <draw:equation draw:name="f37" draw:formula="?f28 * ?f23"/>
                <draw:equation draw:name="f38" draw:formula="?f29 * ?f23"/>
                <draw:equation draw:name="f39" draw:formula="?f34 + ?f2"/>
                <draw:equation draw:name="f40" draw:formula="?f39 * ?f10 / ?f1"/>
                <draw:equation draw:name="f41" draw:formula="0 - ?f40"/>
                <draw:equation draw:name="f42" draw:formula="sin(?f41)"/>
                <draw:equation draw:name="f43" draw:formula="0 - ?f42"/>
                <draw:equation draw:name="f44" draw:formula="?f43"/>
                <draw:equation draw:name="f45" draw:formula="abs(?f35)"/>
                <draw:equation draw:name="f46" draw:formula="abs(?f36)"/>
                <draw:equation draw:name="f47" draw:formula="if(?f35, ?f15, ?f2)"/>
                <draw:equation draw:name="f48" draw:formula="if(?f35, ?f2, ?f15)"/>
                <draw:equation draw:name="f49" draw:formula="if(?f35, ?f0, ?f2)"/>
                <draw:equation draw:name="f50" draw:formula="if(?f35, ?f2, ?f0)"/>
                <draw:equation draw:name="f51" draw:formula="?f32 - ?f37"/>
                <draw:equation draw:name="f52" draw:formula="if(?f36, ?f15, ?f2)"/>
                <draw:equation draw:name="f53" draw:formula="if(?f36, ?f2, ?f15)"/>
                <draw:equation draw:name="f54" draw:formula="?f33 - ?f38"/>
                <draw:equation draw:name="f55" draw:formula="?f37 - ?f32"/>
                <draw:equation draw:name="f56" draw:formula="?f38 - ?f33"/>
                <draw:equation draw:name="f57" draw:formula="if(?f35, 0, ?f1)"/>
                <draw:equation draw:name="f58" draw:formula="if(?f35, ?f1, 0)"/>
                <draw:equation draw:name="f59" draw:formula="0 - ?f44"/>
                <draw:equation draw:name="f60" draw:formula="if(?f35, ?f50, ?f49)"/>
                <draw:equation draw:name="f61" draw:formula="if(?f35, ?f49, ?f50)"/>
                <draw:equation draw:name="f62" draw:formula="if(?f36, ?f48, ?f47)"/>
                <draw:equation draw:name="f63" draw:formula="abs(?f51)"/>
                <draw:equation draw:name="f64" draw:formula="if(?f51, 0, ?f1)"/>
                <draw:equation draw:name="f65" draw:formula="if(?f51, ?f1, 0)"/>
                <draw:equation draw:name="f66" draw:formula="if(?f51, ?f52, ?f53)"/>
                <draw:equation draw:name="f67" draw:formula="abs(?f54)"/>
                <draw:equation draw:name="f68" draw:formula="abs(?f55)"/>
                <draw:equation draw:name="f69" draw:formula="if(?f54, ?f15, ?f2)"/>
                <draw:equation draw:name="f70" draw:formula="if(?f54, ?f2, ?f15)"/>
                <draw:equation draw:name="f71" draw:formula="if(?f54, ?f0, ?f2)"/>
                <draw:equation draw:name="f72" draw:formula="if(?f54, ?f2, ?f0)"/>
                <draw:equation draw:name="f73" draw:formula="abs(?f56)"/>
                <draw:equation draw:name="f74" draw:formula="if(?f56, ?f15, ?f2)"/>
                <draw:equation draw:name="f75" draw:formula="if(?f56, ?f2, ?f15)"/>
                <draw:equation draw:name="f76" draw:formula="if(?f56, ?f58, ?f57)"/>
                <draw:equation draw:name="f77" draw:formula="if(?f56, ?f57, ?f58)"/>
                <draw:equation draw:name="f78" draw:formula="?f14 * ?f59"/>
                <draw:equation draw:name="f79" draw:formula="if(?f36, ?f61, ?f60)"/>
                <draw:equation draw:name="f80" draw:formula="if(?f36, ?f65, ?f64)"/>
                <draw:equation draw:name="f81" draw:formula="if(?f36, ?f64, ?f65)"/>
                <draw:equation draw:name="f82" draw:formula="if(?f54, ?f72, ?f71)"/>
                <draw:equation draw:name="f83" draw:formula="if(?f54, ?f71, ?f72)"/>
                <draw:equation draw:name="f84" draw:formula="if(?f55, ?f70, ?f69)"/>
                <draw:equation draw:name="f85" draw:formula="if(?f35, ?f76, ?f77)"/>
                <draw:equation draw:name="f86" draw:formula="if(?f35, ?f74, ?f75)"/>
                <draw:equation draw:name="f87" draw:formula="?f78 * 3163"/>
                <draw:equation draw:name="f88" draw:formula="if(?f51, ?f80, ?f81)"/>
                <draw:equation draw:name="f89" draw:formula="if(?f55, ?f83, ?f82)"/>
                <draw:equation draw:name="f90" draw:formula="?f87 / 7636"/>
                <draw:equation draw:name="f91" draw:formula="?f11 + ?f90"/>
                <draw:equation draw:name="f92" draw:formula="?f24 - ?f90"/>
                <draw:equation draw:name="f93" draw:formula="?f25 - ?f90"/>
                <draw:equation draw:name="f94" draw:formula="21550000 - ?f62"/>
                <draw:equation draw:name="f95" draw:formula="if(?f94, ?f62, 21550000)"/>
                <draw:equation draw:name="f96" draw:formula="-21550000 - ?f95"/>
                <draw:equation draw:name="f97" draw:formula="if(?f96, -21550000, ?f95)"/>
                <draw:equation draw:name="f98" draw:formula="?f79 + ?f97"/>
                <draw:equation draw:name="f99" draw:formula="?f79 + ?f2"/>
                <draw:equation draw:name="f100" draw:formula="?f99 * ?f10 / ?f1"/>
                <draw:equation draw:name="f101" draw:formula="0 - ?f100"/>
                <draw:equation draw:name="f102" draw:formula="cos(?f101)"/>
                <draw:equation draw:name="f103" draw:formula="0 - ?f102"/>
                <draw:equation draw:name="f104" draw:formula="?f103 * ?f45"/>
                <draw:equation draw:name="f105" draw:formula="sin(?f101)"/>
                <draw:equation draw:name="f106" draw:formula="0 - ?f105"/>
                <draw:equation draw:name="f107" draw:formula="?f106 * ?f46"/>
                <draw:equation draw:name="f108" draw:formula="sqrt(?f104 * ?f104 + ?f107 * ?f107 + 0 * 0)"/>
                <draw:equation draw:name="f109" draw:formula="?f45 * ?f46 / ?f108"/>
                <draw:equation draw:name="f110" draw:formula="?f106 * ?f109"/>
                <draw:equation draw:name="f111" draw:formula="?f17 - ?f110"/>
                <draw:equation draw:name="f112" draw:formula="?f103 * ?f109"/>
                <draw:equation draw:name="f113" draw:formula="?f11 - ?f112"/>
                <draw:equation draw:name="f114" draw:formula="?f111 - ?f45"/>
                <draw:equation draw:name="f115" draw:formula="?f113 - ?f46"/>
                <draw:equation draw:name="f116" draw:formula="?f111 + ?f45"/>
                <draw:equation draw:name="f117" draw:formula="?f113 + ?f46"/>
                <draw:equation draw:name="f118" draw:formula="?f98 + ?f2"/>
                <draw:equation draw:name="f119" draw:formula="?f118 * ?f10 / ?f1"/>
                <draw:equation draw:name="f120" draw:formula="0 - ?f119"/>
                <draw:equation draw:name="f121" draw:formula="cos(?f120)"/>
                <draw:equation draw:name="f122" draw:formula="0 - ?f121"/>
                <draw:equation draw:name="f123" draw:formula="?f122 * ?f45"/>
                <draw:equation draw:name="f124" draw:formula="sin(?f120)"/>
                <draw:equation draw:name="f125" draw:formula="0 - ?f124"/>
                <draw:equation draw:name="f126" draw:formula="?f125 * ?f46"/>
                <draw:equation draw:name="f127" draw:formula="sqrt(?f123 * ?f123 + ?f126 * ?f126 + 0 * 0)"/>
                <draw:equation draw:name="f128" draw:formula="?f45 * ?f46 / ?f127"/>
                <draw:equation draw:name="f129" draw:formula="?f125 * ?f128"/>
                <draw:equation draw:name="f130" draw:formula="?f111 + ?f129"/>
                <draw:equation draw:name="f131" draw:formula="?f122 * ?f128"/>
                <draw:equation draw:name="f132" draw:formula="?f113 + ?f131"/>
                <draw:equation draw:name="f133" draw:formula="if(?f97, ?f17, ?f114)"/>
                <draw:equation draw:name="f134" draw:formula="if(?f97, ?f11, ?f115)"/>
                <draw:equation draw:name="f135" draw:formula="if(?f97, ?f17, ?f116)"/>
                <draw:equation draw:name="f136" draw:formula="if(?f97, ?f11, ?f117)"/>
                <draw:equation draw:name="f137" draw:formula="if(?f97, ?f114, ?f130)"/>
                <draw:equation draw:name="f138" draw:formula="if(?f97, ?f115, ?f132)"/>
                <draw:equation draw:name="f139" draw:formula="if(?f97, ?f116, ?f130)"/>
                <draw:equation draw:name="f140" draw:formula="if(?f97, ?f117, ?f132)"/>
                <draw:equation draw:name="f141" draw:formula="21550000 - ?f66"/>
                <draw:equation draw:name="f142" draw:formula="if(?f141, ?f66, 21550000)"/>
                <draw:equation draw:name="f143" draw:formula="-21550000 - ?f142"/>
                <draw:equation draw:name="f144" draw:formula="if(?f143, -21550000, ?f142)"/>
                <draw:equation draw:name="f145" draw:formula="?f88 + ?f144"/>
                <draw:equation draw:name="f146" draw:formula="?f88 + ?f2"/>
                <draw:equation draw:name="f147" draw:formula="?f146 * ?f10 / ?f1"/>
                <draw:equation draw:name="f148" draw:formula="0 - ?f147"/>
                <draw:equation draw:name="f149" draw:formula="cos(?f148)"/>
                <draw:equation draw:name="f150" draw:formula="0 - ?f149"/>
                <draw:equation draw:name="f151" draw:formula="?f150 * ?f46"/>
                <draw:equation draw:name="f152" draw:formula="sin(?f148)"/>
                <draw:equation draw:name="f153" draw:formula="0 - ?f152"/>
                <draw:equation draw:name="f154" draw:formula="?f153 * ?f63"/>
                <draw:equation draw:name="f155" draw:formula="sqrt(?f151 * ?f151 + ?f154 * ?f154 + 0 * 0)"/>
                <draw:equation draw:name="f156" draw:formula="?f46 * ?f63 / ?f155"/>
                <draw:equation draw:name="f157" draw:formula="?f153 * ?f156"/>
                <draw:equation draw:name="f158" draw:formula="?f11 - ?f157"/>
                <draw:equation draw:name="f159" draw:formula="?f150 * ?f156"/>
                <draw:equation draw:name="f160" draw:formula="?f28 - ?f159"/>
                <draw:equation draw:name="f161" draw:formula="?f158 - ?f46"/>
                <draw:equation draw:name="f162" draw:formula="?f160 - ?f63"/>
                <draw:equation draw:name="f163" draw:formula="?f158 + ?f46"/>
                <draw:equation draw:name="f164" draw:formula="?f160 + ?f63"/>
                <draw:equation draw:name="f165" draw:formula="?f145 + ?f2"/>
                <draw:equation draw:name="f166" draw:formula="?f165 * ?f10 / ?f1"/>
                <draw:equation draw:name="f167" draw:formula="0 - ?f166"/>
                <draw:equation draw:name="f168" draw:formula="cos(?f167)"/>
                <draw:equation draw:name="f169" draw:formula="0 - ?f168"/>
                <draw:equation draw:name="f170" draw:formula="?f169 * ?f46"/>
                <draw:equation draw:name="f171" draw:formula="sin(?f167)"/>
                <draw:equation draw:name="f172" draw:formula="0 - ?f171"/>
                <draw:equation draw:name="f173" draw:formula="?f172 * ?f63"/>
                <draw:equation draw:name="f174" draw:formula="sqrt(?f170 * ?f170 + ?f173 * ?f173 + 0 * 0)"/>
                <draw:equation draw:name="f175" draw:formula="?f46 * ?f63 / ?f174"/>
                <draw:equation draw:name="f176" draw:formula="?f172 * ?f175"/>
                <draw:equation draw:name="f177" draw:formula="?f158 + ?f176"/>
                <draw:equation draw:name="f178" draw:formula="?f169 * ?f175"/>
                <draw:equation draw:name="f179" draw:formula="?f160 + ?f178"/>
                <draw:equation draw:name="f180" draw:formula="if(?f144, ?f11, ?f161)"/>
                <draw:equation draw:name="f181" draw:formula="if(?f144, ?f28, ?f162)"/>
                <draw:equation draw:name="f182" draw:formula="if(?f144, ?f11, ?f163)"/>
                <draw:equation draw:name="f183" draw:formula="if(?f144, ?f28, ?f164)"/>
                <draw:equation draw:name="f184" draw:formula="if(?f144, ?f161, ?f177)"/>
                <draw:equation draw:name="f185" draw:formula="if(?f144, ?f162, ?f179)"/>
                <draw:equation draw:name="f186" draw:formula="if(?f144, ?f163, ?f177)"/>
                <draw:equation draw:name="f187" draw:formula="if(?f144, ?f164, ?f179)"/>
                <draw:equation draw:name="f188" draw:formula="21550000 - ?f84"/>
                <draw:equation draw:name="f189" draw:formula="if(?f188, ?f84, 21550000)"/>
                <draw:equation draw:name="f190" draw:formula="-21550000 - ?f189"/>
                <draw:equation draw:name="f191" draw:formula="if(?f190, -21550000, ?f189)"/>
                <draw:equation draw:name="f192" draw:formula="?f89 + ?f191"/>
                <draw:equation draw:name="f193" draw:formula="?f89 + ?f2"/>
                <draw:equation draw:name="f194" draw:formula="?f193 * ?f10 / ?f1"/>
                <draw:equation draw:name="f195" draw:formula="0 - ?f194"/>
                <draw:equation draw:name="f196" draw:formula="cos(?f195)"/>
                <draw:equation draw:name="f197" draw:formula="0 - ?f196"/>
                <draw:equation draw:name="f198" draw:formula="?f197 * ?f67"/>
                <draw:equation draw:name="f199" draw:formula="sin(?f195)"/>
                <draw:equation draw:name="f200" draw:formula="0 - ?f199"/>
                <draw:equation draw:name="f201" draw:formula="?f200 * ?f68"/>
                <draw:equation draw:name="f202" draw:formula="sqrt(?f198 * ?f198 + ?f201 * ?f201 + 0 * 0)"/>
                <draw:equation draw:name="f203" draw:formula="?f67 * ?f68 / ?f202"/>
                <draw:equation draw:name="f204" draw:formula="?f200 * ?f203"/>
                <draw:equation draw:name="f205" draw:formula="?f29 - ?f204"/>
                <draw:equation draw:name="f206" draw:formula="?f197 * ?f203"/>
                <draw:equation draw:name="f207" draw:formula="?f25 - ?f206"/>
                <draw:equation draw:name="f208" draw:formula="?f205 - ?f67"/>
                <draw:equation draw:name="f209" draw:formula="?f207 - ?f68"/>
                <draw:equation draw:name="f210" draw:formula="?f205 + ?f67"/>
                <draw:equation draw:name="f211" draw:formula="?f207 + ?f68"/>
                <draw:equation draw:name="f212" draw:formula="?f192 + ?f2"/>
                <draw:equation draw:name="f213" draw:formula="?f212 * ?f10 / ?f1"/>
                <draw:equation draw:name="f214" draw:formula="0 - ?f213"/>
                <draw:equation draw:name="f215" draw:formula="cos(?f214)"/>
                <draw:equation draw:name="f216" draw:formula="0 - ?f215"/>
                <draw:equation draw:name="f217" draw:formula="?f216 * ?f67"/>
                <draw:equation draw:name="f218" draw:formula="sin(?f214)"/>
                <draw:equation draw:name="f219" draw:formula="0 - ?f218"/>
                <draw:equation draw:name="f220" draw:formula="?f219 * ?f68"/>
                <draw:equation draw:name="f221" draw:formula="sqrt(?f217 * ?f217 + ?f220 * ?f220 + 0 * 0)"/>
                <draw:equation draw:name="f222" draw:formula="?f67 * ?f68 / ?f221"/>
                <draw:equation draw:name="f223" draw:formula="?f219 * ?f222"/>
                <draw:equation draw:name="f224" draw:formula="?f205 + ?f223"/>
                <draw:equation draw:name="f225" draw:formula="?f216 * ?f222"/>
                <draw:equation draw:name="f226" draw:formula="?f207 + ?f225"/>
                <draw:equation draw:name="f227" draw:formula="if(?f191, ?f29, ?f208)"/>
                <draw:equation draw:name="f228" draw:formula="if(?f191, ?f25, ?f209)"/>
                <draw:equation draw:name="f229" draw:formula="if(?f191, ?f29, ?f210)"/>
                <draw:equation draw:name="f230" draw:formula="if(?f191, ?f25, ?f211)"/>
                <draw:equation draw:name="f231" draw:formula="if(?f191, ?f208, ?f224)"/>
                <draw:equation draw:name="f232" draw:formula="if(?f191, ?f209, ?f226)"/>
                <draw:equation draw:name="f233" draw:formula="if(?f191, ?f210, ?f224)"/>
                <draw:equation draw:name="f234" draw:formula="if(?f191, ?f211, ?f226)"/>
                <draw:equation draw:name="f235" draw:formula="21550000 - ?f86"/>
                <draw:equation draw:name="f236" draw:formula="if(?f235, ?f86, 21550000)"/>
                <draw:equation draw:name="f237" draw:formula="-21550000 - ?f236"/>
                <draw:equation draw:name="f238" draw:formula="if(?f237, -21550000, ?f236)"/>
                <draw:equation draw:name="f239" draw:formula="?f85 + ?f238"/>
                <draw:equation draw:name="f240" draw:formula="?f85 + ?f2"/>
                <draw:equation draw:name="f241" draw:formula="?f240 * ?f10 / ?f1"/>
                <draw:equation draw:name="f242" draw:formula="0 - ?f241"/>
                <draw:equation draw:name="f243" draw:formula="cos(?f242)"/>
                <draw:equation draw:name="f244" draw:formula="0 - ?f243"/>
                <draw:equation draw:name="f245" draw:formula="?f244 * ?f73"/>
                <draw:equation draw:name="f246" draw:formula="sin(?f242)"/>
                <draw:equation draw:name="f247" draw:formula="0 - ?f246"/>
                <draw:equation draw:name="f248" draw:formula="?f247 * ?f45"/>
                <draw:equation draw:name="f249" draw:formula="sqrt(?f245 * ?f245 + ?f248 * ?f248 + 0 * 0)"/>
                <draw:equation draw:name="f250" draw:formula="?f73 * ?f45 / ?f249"/>
                <draw:equation draw:name="f251" draw:formula="?f247 * ?f250"/>
                <draw:equation draw:name="f252" draw:formula="?f24 - ?f251"/>
                <draw:equation draw:name="f253" draw:formula="?f244 * ?f250"/>
                <draw:equation draw:name="f254" draw:formula="?f17 - ?f253"/>
                <draw:equation draw:name="f255" draw:formula="?f252 - ?f73"/>
                <draw:equation draw:name="f256" draw:formula="?f254 - ?f45"/>
                <draw:equation draw:name="f257" draw:formula="?f252 + ?f73"/>
                <draw:equation draw:name="f258" draw:formula="?f254 + ?f45"/>
                <draw:equation draw:name="f259" draw:formula="?f239 + ?f2"/>
                <draw:equation draw:name="f260" draw:formula="?f259 * ?f10 / ?f1"/>
                <draw:equation draw:name="f261" draw:formula="0 - ?f260"/>
                <draw:equation draw:name="f262" draw:formula="cos(?f261)"/>
                <draw:equation draw:name="f263" draw:formula="0 - ?f262"/>
                <draw:equation draw:name="f264" draw:formula="?f263 * ?f73"/>
                <draw:equation draw:name="f265" draw:formula="sin(?f261)"/>
                <draw:equation draw:name="f266" draw:formula="0 - ?f265"/>
                <draw:equation draw:name="f267" draw:formula="?f266 * ?f45"/>
                <draw:equation draw:name="f268" draw:formula="sqrt(?f264 * ?f264 + ?f267 * ?f267 + 0 * 0)"/>
                <draw:equation draw:name="f269" draw:formula="?f73 * ?f45 / ?f268"/>
                <draw:equation draw:name="f270" draw:formula="?f266 * ?f269"/>
                <draw:equation draw:name="f271" draw:formula="?f252 + ?f270"/>
                <draw:equation draw:name="f272" draw:formula="?f263 * ?f269"/>
                <draw:equation draw:name="f273" draw:formula="?f254 + ?f272"/>
                <draw:equation draw:name="f274" draw:formula="if(?f238, ?f24, ?f255)"/>
                <draw:equation draw:name="f275" draw:formula="if(?f238, ?f17, ?f256)"/>
                <draw:equation draw:name="f276" draw:formula="if(?f238, ?f24, ?f257)"/>
                <draw:equation draw:name="f277" draw:formula="if(?f238, ?f17, ?f258)"/>
                <draw:equation draw:name="f278" draw:formula="if(?f238, ?f255, ?f271)"/>
                <draw:equation draw:name="f279" draw:formula="if(?f238, ?f256, ?f273)"/>
                <draw:equation draw:name="f280" draw:formula="if(?f238, ?f257, ?f271)"/>
                <draw:equation draw:name="f281" draw:formula="if(?f238, ?f258, ?f273)"/>
              </draw:enhanced-geometry>
            </draw:custom-shape>
          </table:table-cell>
          <table:table-cell table:style-name="ce43"/>
          <table:table-cell table:style-name="ce43">
            <draw:custom-shape svg:x="0.29263in" svg:y="0.08414in" svg:width="0.58584in" svg:height="0.13642in" draw:z-index="5" draw:id="id4" draw:style-name="a39" draw:name="Rectangle: Rounded Corners 220">
              <svg:title/>
              <svg:desc/>
              <text:p text:style-name="a38" text:class-names="" text:cond-style-name=""><text:span text:style-name="a37" text:class-names="">4.</text:span></text:p>
              <draw:enhanced-geometry xmlns:dr3d="urn:oasis:names:tc:opendocument:xmlns:dr3d:1.0" draw:path-stretchpoint-x="21600" draw:path-stretchpoint-y="21600" draw:type="non-primitive" svg:viewBox="0 0 21600 21600" draw:enhanced-path="M ?f17 ?f11 A ?f133 ?f134 ?f135 ?f136 ?f17 ?f11 ?f130 ?f132  W ?f137 ?f138 ?f139 ?f140 ?f17 ?f11 ?f130 ?f132 L ?f11 ?f28 A ?f180 ?f181 ?f182 ?f183 ?f11 ?f28 ?f177 ?f179  W ?f184 ?f185 ?f186 ?f187 ?f11 ?f28 ?f177 ?f179 L ?f29 ?f25 A ?f227 ?f228 ?f229 ?f230 ?f29 ?f25 ?f224 ?f226  W ?f231 ?f232 ?f233 ?f234 ?f29 ?f25 ?f224 ?f226 L ?f24 ?f17 A ?f274 ?f275 ?f276 ?f277 ?f24 ?f17 ?f271 ?f273  W ?f278 ?f279 ?f280 ?f281 ?f24 ?f17 ?f271 ?f273 Z N" draw:text-areas="?f91 ?f91 ?f92 ?f93" draw:modifiers="36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45"/>
                <draw:equation draw:name="f13" draw:formula="?f10 / 180"/>
                <draw:equation draw:name="f14" draw:formula="$0"/>
                <draw:equation draw:name="f15" draw:formula="0 - ?f2"/>
                <draw:equation draw:name="f16" draw:formula="?f12 * ?f13"/>
                <draw:equation draw:name="f17" draw:formula="?f11 + ?f14"/>
                <draw:equation draw:name="f18" draw:formula="?f8 / 21600"/>
                <draw:equation draw:name="f19" draw:formula="?f7 / 21600"/>
                <draw:equation draw:name="f20" draw:formula="21600 * ?f8"/>
                <draw:equation draw:name="f21" draw:formula="21600 * ?f7"/>
                <draw:equation draw:name="f22" draw:formula="0 - ?f16"/>
                <draw:equation draw:name="f23" draw:formula="min(?f19, ?f18)"/>
                <draw:equation draw:name="f24" draw:formula="?f20 / ?f9"/>
                <draw:equation draw:name="f25" draw:formula="?f21 / ?f9"/>
                <draw:equation draw:name="f26" draw:formula="?f22 * ?f1"/>
                <draw:equation draw:name="f27" draw:formula="?f26 / ?f10"/>
                <draw:equation draw:name="f28" draw:formula="?f25 - ?f14"/>
                <draw:equation draw:name="f29" draw:formula="?f24 - ?f14"/>
                <draw:equation draw:name="f30" draw:formula="?f11 * ?f23"/>
                <draw:equation draw:name="f31" draw:formula="?f17 * ?f23"/>
                <draw:equation draw:name="f32" draw:formula="?f25 * ?f23"/>
                <draw:equation draw:name="f33" draw:formula="?f24 * ?f23"/>
                <draw:equation draw:name="f34" draw:formula="?f27 - ?f2"/>
                <draw:equation draw:name="f35" draw:formula="?f30 - ?f31"/>
                <draw:equation draw:name="f36" draw:formula="?f31 - ?f30"/>
                <draw:equation draw:name="f37" draw:formula="?f28 * ?f23"/>
                <draw:equation draw:name="f38" draw:formula="?f29 * ?f23"/>
                <draw:equation draw:name="f39" draw:formula="?f34 + ?f2"/>
                <draw:equation draw:name="f40" draw:formula="?f39 * ?f10 / ?f1"/>
                <draw:equation draw:name="f41" draw:formula="0 - ?f40"/>
                <draw:equation draw:name="f42" draw:formula="sin(?f41)"/>
                <draw:equation draw:name="f43" draw:formula="0 - ?f42"/>
                <draw:equation draw:name="f44" draw:formula="?f43"/>
                <draw:equation draw:name="f45" draw:formula="abs(?f35)"/>
                <draw:equation draw:name="f46" draw:formula="abs(?f36)"/>
                <draw:equation draw:name="f47" draw:formula="if(?f35, ?f15, ?f2)"/>
                <draw:equation draw:name="f48" draw:formula="if(?f35, ?f2, ?f15)"/>
                <draw:equation draw:name="f49" draw:formula="if(?f35, ?f0, ?f2)"/>
                <draw:equation draw:name="f50" draw:formula="if(?f35, ?f2, ?f0)"/>
                <draw:equation draw:name="f51" draw:formula="?f32 - ?f37"/>
                <draw:equation draw:name="f52" draw:formula="if(?f36, ?f15, ?f2)"/>
                <draw:equation draw:name="f53" draw:formula="if(?f36, ?f2, ?f15)"/>
                <draw:equation draw:name="f54" draw:formula="?f33 - ?f38"/>
                <draw:equation draw:name="f55" draw:formula="?f37 - ?f32"/>
                <draw:equation draw:name="f56" draw:formula="?f38 - ?f33"/>
                <draw:equation draw:name="f57" draw:formula="if(?f35, 0, ?f1)"/>
                <draw:equation draw:name="f58" draw:formula="if(?f35, ?f1, 0)"/>
                <draw:equation draw:name="f59" draw:formula="0 - ?f44"/>
                <draw:equation draw:name="f60" draw:formula="if(?f35, ?f50, ?f49)"/>
                <draw:equation draw:name="f61" draw:formula="if(?f35, ?f49, ?f50)"/>
                <draw:equation draw:name="f62" draw:formula="if(?f36, ?f48, ?f47)"/>
                <draw:equation draw:name="f63" draw:formula="abs(?f51)"/>
                <draw:equation draw:name="f64" draw:formula="if(?f51, 0, ?f1)"/>
                <draw:equation draw:name="f65" draw:formula="if(?f51, ?f1, 0)"/>
                <draw:equation draw:name="f66" draw:formula="if(?f51, ?f52, ?f53)"/>
                <draw:equation draw:name="f67" draw:formula="abs(?f54)"/>
                <draw:equation draw:name="f68" draw:formula="abs(?f55)"/>
                <draw:equation draw:name="f69" draw:formula="if(?f54, ?f15, ?f2)"/>
                <draw:equation draw:name="f70" draw:formula="if(?f54, ?f2, ?f15)"/>
                <draw:equation draw:name="f71" draw:formula="if(?f54, ?f0, ?f2)"/>
                <draw:equation draw:name="f72" draw:formula="if(?f54, ?f2, ?f0)"/>
                <draw:equation draw:name="f73" draw:formula="abs(?f56)"/>
                <draw:equation draw:name="f74" draw:formula="if(?f56, ?f15, ?f2)"/>
                <draw:equation draw:name="f75" draw:formula="if(?f56, ?f2, ?f15)"/>
                <draw:equation draw:name="f76" draw:formula="if(?f56, ?f58, ?f57)"/>
                <draw:equation draw:name="f77" draw:formula="if(?f56, ?f57, ?f58)"/>
                <draw:equation draw:name="f78" draw:formula="?f14 * ?f59"/>
                <draw:equation draw:name="f79" draw:formula="if(?f36, ?f61, ?f60)"/>
                <draw:equation draw:name="f80" draw:formula="if(?f36, ?f65, ?f64)"/>
                <draw:equation draw:name="f81" draw:formula="if(?f36, ?f64, ?f65)"/>
                <draw:equation draw:name="f82" draw:formula="if(?f54, ?f72, ?f71)"/>
                <draw:equation draw:name="f83" draw:formula="if(?f54, ?f71, ?f72)"/>
                <draw:equation draw:name="f84" draw:formula="if(?f55, ?f70, ?f69)"/>
                <draw:equation draw:name="f85" draw:formula="if(?f35, ?f76, ?f77)"/>
                <draw:equation draw:name="f86" draw:formula="if(?f35, ?f74, ?f75)"/>
                <draw:equation draw:name="f87" draw:formula="?f78 * 3163"/>
                <draw:equation draw:name="f88" draw:formula="if(?f51, ?f80, ?f81)"/>
                <draw:equation draw:name="f89" draw:formula="if(?f55, ?f83, ?f82)"/>
                <draw:equation draw:name="f90" draw:formula="?f87 / 7636"/>
                <draw:equation draw:name="f91" draw:formula="?f11 + ?f90"/>
                <draw:equation draw:name="f92" draw:formula="?f24 - ?f90"/>
                <draw:equation draw:name="f93" draw:formula="?f25 - ?f90"/>
                <draw:equation draw:name="f94" draw:formula="21550000 - ?f62"/>
                <draw:equation draw:name="f95" draw:formula="if(?f94, ?f62, 21550000)"/>
                <draw:equation draw:name="f96" draw:formula="-21550000 - ?f95"/>
                <draw:equation draw:name="f97" draw:formula="if(?f96, -21550000, ?f95)"/>
                <draw:equation draw:name="f98" draw:formula="?f79 + ?f97"/>
                <draw:equation draw:name="f99" draw:formula="?f79 + ?f2"/>
                <draw:equation draw:name="f100" draw:formula="?f99 * ?f10 / ?f1"/>
                <draw:equation draw:name="f101" draw:formula="0 - ?f100"/>
                <draw:equation draw:name="f102" draw:formula="cos(?f101)"/>
                <draw:equation draw:name="f103" draw:formula="0 - ?f102"/>
                <draw:equation draw:name="f104" draw:formula="?f103 * ?f45"/>
                <draw:equation draw:name="f105" draw:formula="sin(?f101)"/>
                <draw:equation draw:name="f106" draw:formula="0 - ?f105"/>
                <draw:equation draw:name="f107" draw:formula="?f106 * ?f46"/>
                <draw:equation draw:name="f108" draw:formula="sqrt(?f104 * ?f104 + ?f107 * ?f107 + 0 * 0)"/>
                <draw:equation draw:name="f109" draw:formula="?f45 * ?f46 / ?f108"/>
                <draw:equation draw:name="f110" draw:formula="?f106 * ?f109"/>
                <draw:equation draw:name="f111" draw:formula="?f17 - ?f110"/>
                <draw:equation draw:name="f112" draw:formula="?f103 * ?f109"/>
                <draw:equation draw:name="f113" draw:formula="?f11 - ?f112"/>
                <draw:equation draw:name="f114" draw:formula="?f111 - ?f45"/>
                <draw:equation draw:name="f115" draw:formula="?f113 - ?f46"/>
                <draw:equation draw:name="f116" draw:formula="?f111 + ?f45"/>
                <draw:equation draw:name="f117" draw:formula="?f113 + ?f46"/>
                <draw:equation draw:name="f118" draw:formula="?f98 + ?f2"/>
                <draw:equation draw:name="f119" draw:formula="?f118 * ?f10 / ?f1"/>
                <draw:equation draw:name="f120" draw:formula="0 - ?f119"/>
                <draw:equation draw:name="f121" draw:formula="cos(?f120)"/>
                <draw:equation draw:name="f122" draw:formula="0 - ?f121"/>
                <draw:equation draw:name="f123" draw:formula="?f122 * ?f45"/>
                <draw:equation draw:name="f124" draw:formula="sin(?f120)"/>
                <draw:equation draw:name="f125" draw:formula="0 - ?f124"/>
                <draw:equation draw:name="f126" draw:formula="?f125 * ?f46"/>
                <draw:equation draw:name="f127" draw:formula="sqrt(?f123 * ?f123 + ?f126 * ?f126 + 0 * 0)"/>
                <draw:equation draw:name="f128" draw:formula="?f45 * ?f46 / ?f127"/>
                <draw:equation draw:name="f129" draw:formula="?f125 * ?f128"/>
                <draw:equation draw:name="f130" draw:formula="?f111 + ?f129"/>
                <draw:equation draw:name="f131" draw:formula="?f122 * ?f128"/>
                <draw:equation draw:name="f132" draw:formula="?f113 + ?f131"/>
                <draw:equation draw:name="f133" draw:formula="if(?f97, ?f17, ?f114)"/>
                <draw:equation draw:name="f134" draw:formula="if(?f97, ?f11, ?f115)"/>
                <draw:equation draw:name="f135" draw:formula="if(?f97, ?f17, ?f116)"/>
                <draw:equation draw:name="f136" draw:formula="if(?f97, ?f11, ?f117)"/>
                <draw:equation draw:name="f137" draw:formula="if(?f97, ?f114, ?f130)"/>
                <draw:equation draw:name="f138" draw:formula="if(?f97, ?f115, ?f132)"/>
                <draw:equation draw:name="f139" draw:formula="if(?f97, ?f116, ?f130)"/>
                <draw:equation draw:name="f140" draw:formula="if(?f97, ?f117, ?f132)"/>
                <draw:equation draw:name="f141" draw:formula="21550000 - ?f66"/>
                <draw:equation draw:name="f142" draw:formula="if(?f141, ?f66, 21550000)"/>
                <draw:equation draw:name="f143" draw:formula="-21550000 - ?f142"/>
                <draw:equation draw:name="f144" draw:formula="if(?f143, -21550000, ?f142)"/>
                <draw:equation draw:name="f145" draw:formula="?f88 + ?f144"/>
                <draw:equation draw:name="f146" draw:formula="?f88 + ?f2"/>
                <draw:equation draw:name="f147" draw:formula="?f146 * ?f10 / ?f1"/>
                <draw:equation draw:name="f148" draw:formula="0 - ?f147"/>
                <draw:equation draw:name="f149" draw:formula="cos(?f148)"/>
                <draw:equation draw:name="f150" draw:formula="0 - ?f149"/>
                <draw:equation draw:name="f151" draw:formula="?f150 * ?f46"/>
                <draw:equation draw:name="f152" draw:formula="sin(?f148)"/>
                <draw:equation draw:name="f153" draw:formula="0 - ?f152"/>
                <draw:equation draw:name="f154" draw:formula="?f153 * ?f63"/>
                <draw:equation draw:name="f155" draw:formula="sqrt(?f151 * ?f151 + ?f154 * ?f154 + 0 * 0)"/>
                <draw:equation draw:name="f156" draw:formula="?f46 * ?f63 / ?f155"/>
                <draw:equation draw:name="f157" draw:formula="?f153 * ?f156"/>
                <draw:equation draw:name="f158" draw:formula="?f11 - ?f157"/>
                <draw:equation draw:name="f159" draw:formula="?f150 * ?f156"/>
                <draw:equation draw:name="f160" draw:formula="?f28 - ?f159"/>
                <draw:equation draw:name="f161" draw:formula="?f158 - ?f46"/>
                <draw:equation draw:name="f162" draw:formula="?f160 - ?f63"/>
                <draw:equation draw:name="f163" draw:formula="?f158 + ?f46"/>
                <draw:equation draw:name="f164" draw:formula="?f160 + ?f63"/>
                <draw:equation draw:name="f165" draw:formula="?f145 + ?f2"/>
                <draw:equation draw:name="f166" draw:formula="?f165 * ?f10 / ?f1"/>
                <draw:equation draw:name="f167" draw:formula="0 - ?f166"/>
                <draw:equation draw:name="f168" draw:formula="cos(?f167)"/>
                <draw:equation draw:name="f169" draw:formula="0 - ?f168"/>
                <draw:equation draw:name="f170" draw:formula="?f169 * ?f46"/>
                <draw:equation draw:name="f171" draw:formula="sin(?f167)"/>
                <draw:equation draw:name="f172" draw:formula="0 - ?f171"/>
                <draw:equation draw:name="f173" draw:formula="?f172 * ?f63"/>
                <draw:equation draw:name="f174" draw:formula="sqrt(?f170 * ?f170 + ?f173 * ?f173 + 0 * 0)"/>
                <draw:equation draw:name="f175" draw:formula="?f46 * ?f63 / ?f174"/>
                <draw:equation draw:name="f176" draw:formula="?f172 * ?f175"/>
                <draw:equation draw:name="f177" draw:formula="?f158 + ?f176"/>
                <draw:equation draw:name="f178" draw:formula="?f169 * ?f175"/>
                <draw:equation draw:name="f179" draw:formula="?f160 + ?f178"/>
                <draw:equation draw:name="f180" draw:formula="if(?f144, ?f11, ?f161)"/>
                <draw:equation draw:name="f181" draw:formula="if(?f144, ?f28, ?f162)"/>
                <draw:equation draw:name="f182" draw:formula="if(?f144, ?f11, ?f163)"/>
                <draw:equation draw:name="f183" draw:formula="if(?f144, ?f28, ?f164)"/>
                <draw:equation draw:name="f184" draw:formula="if(?f144, ?f161, ?f177)"/>
                <draw:equation draw:name="f185" draw:formula="if(?f144, ?f162, ?f179)"/>
                <draw:equation draw:name="f186" draw:formula="if(?f144, ?f163, ?f177)"/>
                <draw:equation draw:name="f187" draw:formula="if(?f144, ?f164, ?f179)"/>
                <draw:equation draw:name="f188" draw:formula="21550000 - ?f84"/>
                <draw:equation draw:name="f189" draw:formula="if(?f188, ?f84, 21550000)"/>
                <draw:equation draw:name="f190" draw:formula="-21550000 - ?f189"/>
                <draw:equation draw:name="f191" draw:formula="if(?f190, -21550000, ?f189)"/>
                <draw:equation draw:name="f192" draw:formula="?f89 + ?f191"/>
                <draw:equation draw:name="f193" draw:formula="?f89 + ?f2"/>
                <draw:equation draw:name="f194" draw:formula="?f193 * ?f10 / ?f1"/>
                <draw:equation draw:name="f195" draw:formula="0 - ?f194"/>
                <draw:equation draw:name="f196" draw:formula="cos(?f195)"/>
                <draw:equation draw:name="f197" draw:formula="0 - ?f196"/>
                <draw:equation draw:name="f198" draw:formula="?f197 * ?f67"/>
                <draw:equation draw:name="f199" draw:formula="sin(?f195)"/>
                <draw:equation draw:name="f200" draw:formula="0 - ?f199"/>
                <draw:equation draw:name="f201" draw:formula="?f200 * ?f68"/>
                <draw:equation draw:name="f202" draw:formula="sqrt(?f198 * ?f198 + ?f201 * ?f201 + 0 * 0)"/>
                <draw:equation draw:name="f203" draw:formula="?f67 * ?f68 / ?f202"/>
                <draw:equation draw:name="f204" draw:formula="?f200 * ?f203"/>
                <draw:equation draw:name="f205" draw:formula="?f29 - ?f204"/>
                <draw:equation draw:name="f206" draw:formula="?f197 * ?f203"/>
                <draw:equation draw:name="f207" draw:formula="?f25 - ?f206"/>
                <draw:equation draw:name="f208" draw:formula="?f205 - ?f67"/>
                <draw:equation draw:name="f209" draw:formula="?f207 - ?f68"/>
                <draw:equation draw:name="f210" draw:formula="?f205 + ?f67"/>
                <draw:equation draw:name="f211" draw:formula="?f207 + ?f68"/>
                <draw:equation draw:name="f212" draw:formula="?f192 + ?f2"/>
                <draw:equation draw:name="f213" draw:formula="?f212 * ?f10 / ?f1"/>
                <draw:equation draw:name="f214" draw:formula="0 - ?f213"/>
                <draw:equation draw:name="f215" draw:formula="cos(?f214)"/>
                <draw:equation draw:name="f216" draw:formula="0 - ?f215"/>
                <draw:equation draw:name="f217" draw:formula="?f216 * ?f67"/>
                <draw:equation draw:name="f218" draw:formula="sin(?f214)"/>
                <draw:equation draw:name="f219" draw:formula="0 - ?f218"/>
                <draw:equation draw:name="f220" draw:formula="?f219 * ?f68"/>
                <draw:equation draw:name="f221" draw:formula="sqrt(?f217 * ?f217 + ?f220 * ?f220 + 0 * 0)"/>
                <draw:equation draw:name="f222" draw:formula="?f67 * ?f68 / ?f221"/>
                <draw:equation draw:name="f223" draw:formula="?f219 * ?f222"/>
                <draw:equation draw:name="f224" draw:formula="?f205 + ?f223"/>
                <draw:equation draw:name="f225" draw:formula="?f216 * ?f222"/>
                <draw:equation draw:name="f226" draw:formula="?f207 + ?f225"/>
                <draw:equation draw:name="f227" draw:formula="if(?f191, ?f29, ?f208)"/>
                <draw:equation draw:name="f228" draw:formula="if(?f191, ?f25, ?f209)"/>
                <draw:equation draw:name="f229" draw:formula="if(?f191, ?f29, ?f210)"/>
                <draw:equation draw:name="f230" draw:formula="if(?f191, ?f25, ?f211)"/>
                <draw:equation draw:name="f231" draw:formula="if(?f191, ?f208, ?f224)"/>
                <draw:equation draw:name="f232" draw:formula="if(?f191, ?f209, ?f226)"/>
                <draw:equation draw:name="f233" draw:formula="if(?f191, ?f210, ?f224)"/>
                <draw:equation draw:name="f234" draw:formula="if(?f191, ?f211, ?f226)"/>
                <draw:equation draw:name="f235" draw:formula="21550000 - ?f86"/>
                <draw:equation draw:name="f236" draw:formula="if(?f235, ?f86, 21550000)"/>
                <draw:equation draw:name="f237" draw:formula="-21550000 - ?f236"/>
                <draw:equation draw:name="f238" draw:formula="if(?f237, -21550000, ?f236)"/>
                <draw:equation draw:name="f239" draw:formula="?f85 + ?f238"/>
                <draw:equation draw:name="f240" draw:formula="?f85 + ?f2"/>
                <draw:equation draw:name="f241" draw:formula="?f240 * ?f10 / ?f1"/>
                <draw:equation draw:name="f242" draw:formula="0 - ?f241"/>
                <draw:equation draw:name="f243" draw:formula="cos(?f242)"/>
                <draw:equation draw:name="f244" draw:formula="0 - ?f243"/>
                <draw:equation draw:name="f245" draw:formula="?f244 * ?f73"/>
                <draw:equation draw:name="f246" draw:formula="sin(?f242)"/>
                <draw:equation draw:name="f247" draw:formula="0 - ?f246"/>
                <draw:equation draw:name="f248" draw:formula="?f247 * ?f45"/>
                <draw:equation draw:name="f249" draw:formula="sqrt(?f245 * ?f245 + ?f248 * ?f248 + 0 * 0)"/>
                <draw:equation draw:name="f250" draw:formula="?f73 * ?f45 / ?f249"/>
                <draw:equation draw:name="f251" draw:formula="?f247 * ?f250"/>
                <draw:equation draw:name="f252" draw:formula="?f24 - ?f251"/>
                <draw:equation draw:name="f253" draw:formula="?f244 * ?f250"/>
                <draw:equation draw:name="f254" draw:formula="?f17 - ?f253"/>
                <draw:equation draw:name="f255" draw:formula="?f252 - ?f73"/>
                <draw:equation draw:name="f256" draw:formula="?f254 - ?f45"/>
                <draw:equation draw:name="f257" draw:formula="?f252 + ?f73"/>
                <draw:equation draw:name="f258" draw:formula="?f254 + ?f45"/>
                <draw:equation draw:name="f259" draw:formula="?f239 + ?f2"/>
                <draw:equation draw:name="f260" draw:formula="?f259 * ?f10 / ?f1"/>
                <draw:equation draw:name="f261" draw:formula="0 - ?f260"/>
                <draw:equation draw:name="f262" draw:formula="cos(?f261)"/>
                <draw:equation draw:name="f263" draw:formula="0 - ?f262"/>
                <draw:equation draw:name="f264" draw:formula="?f263 * ?f73"/>
                <draw:equation draw:name="f265" draw:formula="sin(?f261)"/>
                <draw:equation draw:name="f266" draw:formula="0 - ?f265"/>
                <draw:equation draw:name="f267" draw:formula="?f266 * ?f45"/>
                <draw:equation draw:name="f268" draw:formula="sqrt(?f264 * ?f264 + ?f267 * ?f267 + 0 * 0)"/>
                <draw:equation draw:name="f269" draw:formula="?f73 * ?f45 / ?f268"/>
                <draw:equation draw:name="f270" draw:formula="?f266 * ?f269"/>
                <draw:equation draw:name="f271" draw:formula="?f252 + ?f270"/>
                <draw:equation draw:name="f272" draw:formula="?f263 * ?f269"/>
                <draw:equation draw:name="f273" draw:formula="?f254 + ?f272"/>
                <draw:equation draw:name="f274" draw:formula="if(?f238, ?f24, ?f255)"/>
                <draw:equation draw:name="f275" draw:formula="if(?f238, ?f17, ?f256)"/>
                <draw:equation draw:name="f276" draw:formula="if(?f238, ?f24, ?f257)"/>
                <draw:equation draw:name="f277" draw:formula="if(?f238, ?f17, ?f258)"/>
                <draw:equation draw:name="f278" draw:formula="if(?f238, ?f255, ?f271)"/>
                <draw:equation draw:name="f279" draw:formula="if(?f238, ?f256, ?f273)"/>
                <draw:equation draw:name="f280" draw:formula="if(?f238, ?f257, ?f271)"/>
                <draw:equation draw:name="f281" draw:formula="if(?f238, ?f258, ?f273)"/>
              </draw:enhanced-geometry>
            </draw:custom-shape>
          </table:table-cell>
          <table:table-cell table:style-name="ce44">
            <draw:custom-shape svg:x="0.02007in" svg:y="0.09098in" svg:width="0.47698in" svg:height="0.12958in" draw:z-index="12" draw:id="id11" draw:style-name="a63" draw:name="Rectangle 12">
              <svg:title/>
              <svg:desc/>
              <text:p text:style-name="a62" text:class-names="" text:cond-style-name=""><text:span text:style-name="a60" text:class-names="">→</text:span><text:span text:style-name="a61" text:class-names=""/></text:p>
              <draw:enhanced-geometry xmlns:dr3d="urn:oasis:names:tc:opendocument:xmlns:dr3d:1.0" draw:type="non-primitive" svg:viewBox="0 0 21600 21600" draw:enhanced-path="M 0 0 L 21600 0 21600 21600 0 21600 Z N"/>
            </draw:custom-shape>
          </table:table-cell>
          <table:table-cell table:style-name="ce45"/>
          <table:table-cell table:number-columns-repeated="3" table:style-name="ce46"/>
          <table:table-cell table:style-name="ce49"/>
          <table:table-cell table:number-columns-repeated="2" table:style-name="ce48"/>
          <table:table-cell table:style-name="ce50"/>
          <table:table-cell table:style-name="ce1"/>
          <table:covered-table-cell/>
          <table:table-cell office:value-type="float" office:value="3" table:style-name="ce67">
            <text:p>3</text:p>
          </table:table-cell>
          <table:table-cell office:value-type="string" table:style-name="ce68">
            <text:p>Risk 3</text:p>
          </table:table-cell>
          <table:table-cell table:number-columns-repeated="4"/>
          <table:table-cell table:style-name="ce1">
            <draw:custom-shape svg:width="0.22699in" svg:height="0.41611in" draw:z-index="8" draw:id="id7" draw:style-name="a48" draw:transform="translate(-0.11349in -0.20805in) rotate(-1.5708) translate(0.86511in 0.33184in)" draw:name="Rectangle 8">
              <svg:title/>
              <svg:desc/>
              <text:p text:style-name="a47" text:class-names="" text:cond-style-name=""><text:span text:style-name="a46" text:class-names=""/></text:p>
              <draw:enhanced-geometry xmlns:dr3d="urn:oasis:names:tc:opendocument:xmlns:dr3d:1.0" draw:type="non-primitive" svg:viewBox="0 0 21600 21600" draw:enhanced-path="M 0 0 L 21600 0 21600 21600 0 21600 Z N"/>
            </draw:custom-shape>
          </table:table-cell>
          <table:table-cell table:number-columns-repeated="16355"/>
        </table:table-row>
        <table:table-row table:style-name="ro12">
          <table:covered-table-cell/>
          <table:covered-table-cell/>
          <table:table-cell table:style-name="ce69"/>
          <table:table-cell table:number-columns-repeated="2" table:style-name="ce41"/>
          <table:table-cell table:style-name="ce69"/>
          <table:table-cell table:number-columns-repeated="2" table:style-name="ce41"/>
          <table:table-cell table:style-name="ce51"/>
          <table:table-cell table:number-columns-repeated="2" table:style-name="ce52"/>
          <table:table-cell table:style-name="ce53"/>
          <table:table-cell table:style-name="ce45"/>
          <table:table-cell table:style-name="ce46"/>
          <table:table-cell table:style-name="ce46">
            <draw:custom-shape svg:x="0.28245in" svg:y="0.22719in" svg:width="0.47351in" svg:height="0.24332in" draw:z-index="15" draw:id="id14" draw:style-name="a74" draw:name="Rectangle 15">
              <svg:title/>
              <svg:desc/>
              <text:p text:style-name="a73" text:class-names="" text:cond-style-name=""><text:span text:style-name="a72" text:class-names=""/></text:p>
              <draw:enhanced-geometry xmlns:dr3d="urn:oasis:names:tc:opendocument:xmlns:dr3d:1.0" draw:type="non-primitive" svg:viewBox="0 0 21600 21600" draw:enhanced-path="M 0 0 L 21600 0 21600 21600 0 21600 Z N"/>
            </draw:custom-shape>
          </table:table-cell>
          <table:table-cell table:style-name="ce46"/>
          <table:table-cell table:style-name="ce62"/>
          <table:table-cell table:number-columns-repeated="2" table:style-name="ce63"/>
          <table:table-cell table:style-name="ce64"/>
          <table:table-cell table:style-name="ce1"/>
          <table:covered-table-cell/>
          <table:table-cell office:value-type="float" office:value="4" table:style-name="ce67">
            <text:p>4</text:p>
          </table:table-cell>
          <table:table-cell office:value-type="string" table:style-name="ce68">
            <text:p>Risk 4</text:p>
          </table:table-cell>
          <table:table-cell table:number-columns-repeated="16360"/>
        </table:table-row>
        <table:table-row table:style-name="ro12">
          <table:covered-table-cell/>
          <table:table-cell office:value-type="string" table:number-columns-spanned="1" table:number-rows-spanned="4" table:style-name="ce82">
            <text:p>Possible</text:p>
          </table:table-cell>
          <table:table-cell table:style-name="ce54"/>
          <table:table-cell table:number-columns-repeated="2" table:style-name="ce55"/>
          <table:table-cell table:style-name="ce54"/>
          <table:table-cell table:number-columns-repeated="2" table:style-name="ce55"/>
          <table:table-cell table:style-name="ce57"/>
          <table:table-cell table:style-name="ce58"/>
          <table:table-cell table:style-name="ce58">
            <draw:custom-shape svg:x="0.04118in" svg:y="0.21709in" svg:width="0.55951in" svg:height="0.22041in" draw:z-index="6" draw:id="id5" draw:style-name="a42" draw:name="Rectangle: Rounded Corners 229">
              <svg:title/>
              <svg:desc/>
              <text:p text:style-name="a41" text:class-names="" text:cond-style-name=""><text:span text:style-name="a40" text:class-names="">1.<text:s text:c="1"/></text:span></text:p>
              <draw:enhanced-geometry xmlns:dr3d="urn:oasis:names:tc:opendocument:xmlns:dr3d:1.0" draw:path-stretchpoint-x="21600" draw:path-stretchpoint-y="21600" draw:type="non-primitive" svg:viewBox="0 0 21600 21600" draw:enhanced-path="M ?f17 ?f11 A ?f133 ?f134 ?f135 ?f136 ?f17 ?f11 ?f130 ?f132  W ?f137 ?f138 ?f139 ?f140 ?f17 ?f11 ?f130 ?f132 L ?f11 ?f28 A ?f180 ?f181 ?f182 ?f183 ?f11 ?f28 ?f177 ?f179  W ?f184 ?f185 ?f186 ?f187 ?f11 ?f28 ?f177 ?f179 L ?f29 ?f25 A ?f227 ?f228 ?f229 ?f230 ?f29 ?f25 ?f224 ?f226  W ?f231 ?f232 ?f233 ?f234 ?f29 ?f25 ?f224 ?f226 L ?f24 ?f17 A ?f274 ?f275 ?f276 ?f277 ?f24 ?f17 ?f271 ?f273  W ?f278 ?f279 ?f280 ?f281 ?f24 ?f17 ?f271 ?f273 Z N" draw:text-areas="?f91 ?f91 ?f92 ?f93" draw:modifiers="36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45"/>
                <draw:equation draw:name="f13" draw:formula="?f10 / 180"/>
                <draw:equation draw:name="f14" draw:formula="$0"/>
                <draw:equation draw:name="f15" draw:formula="0 - ?f2"/>
                <draw:equation draw:name="f16" draw:formula="?f12 * ?f13"/>
                <draw:equation draw:name="f17" draw:formula="?f11 + ?f14"/>
                <draw:equation draw:name="f18" draw:formula="?f8 / 21600"/>
                <draw:equation draw:name="f19" draw:formula="?f7 / 21600"/>
                <draw:equation draw:name="f20" draw:formula="21600 * ?f8"/>
                <draw:equation draw:name="f21" draw:formula="21600 * ?f7"/>
                <draw:equation draw:name="f22" draw:formula="0 - ?f16"/>
                <draw:equation draw:name="f23" draw:formula="min(?f19, ?f18)"/>
                <draw:equation draw:name="f24" draw:formula="?f20 / ?f9"/>
                <draw:equation draw:name="f25" draw:formula="?f21 / ?f9"/>
                <draw:equation draw:name="f26" draw:formula="?f22 * ?f1"/>
                <draw:equation draw:name="f27" draw:formula="?f26 / ?f10"/>
                <draw:equation draw:name="f28" draw:formula="?f25 - ?f14"/>
                <draw:equation draw:name="f29" draw:formula="?f24 - ?f14"/>
                <draw:equation draw:name="f30" draw:formula="?f11 * ?f23"/>
                <draw:equation draw:name="f31" draw:formula="?f17 * ?f23"/>
                <draw:equation draw:name="f32" draw:formula="?f25 * ?f23"/>
                <draw:equation draw:name="f33" draw:formula="?f24 * ?f23"/>
                <draw:equation draw:name="f34" draw:formula="?f27 - ?f2"/>
                <draw:equation draw:name="f35" draw:formula="?f30 - ?f31"/>
                <draw:equation draw:name="f36" draw:formula="?f31 - ?f30"/>
                <draw:equation draw:name="f37" draw:formula="?f28 * ?f23"/>
                <draw:equation draw:name="f38" draw:formula="?f29 * ?f23"/>
                <draw:equation draw:name="f39" draw:formula="?f34 + ?f2"/>
                <draw:equation draw:name="f40" draw:formula="?f39 * ?f10 / ?f1"/>
                <draw:equation draw:name="f41" draw:formula="0 - ?f40"/>
                <draw:equation draw:name="f42" draw:formula="sin(?f41)"/>
                <draw:equation draw:name="f43" draw:formula="0 - ?f42"/>
                <draw:equation draw:name="f44" draw:formula="?f43"/>
                <draw:equation draw:name="f45" draw:formula="abs(?f35)"/>
                <draw:equation draw:name="f46" draw:formula="abs(?f36)"/>
                <draw:equation draw:name="f47" draw:formula="if(?f35, ?f15, ?f2)"/>
                <draw:equation draw:name="f48" draw:formula="if(?f35, ?f2, ?f15)"/>
                <draw:equation draw:name="f49" draw:formula="if(?f35, ?f0, ?f2)"/>
                <draw:equation draw:name="f50" draw:formula="if(?f35, ?f2, ?f0)"/>
                <draw:equation draw:name="f51" draw:formula="?f32 - ?f37"/>
                <draw:equation draw:name="f52" draw:formula="if(?f36, ?f15, ?f2)"/>
                <draw:equation draw:name="f53" draw:formula="if(?f36, ?f2, ?f15)"/>
                <draw:equation draw:name="f54" draw:formula="?f33 - ?f38"/>
                <draw:equation draw:name="f55" draw:formula="?f37 - ?f32"/>
                <draw:equation draw:name="f56" draw:formula="?f38 - ?f33"/>
                <draw:equation draw:name="f57" draw:formula="if(?f35, 0, ?f1)"/>
                <draw:equation draw:name="f58" draw:formula="if(?f35, ?f1, 0)"/>
                <draw:equation draw:name="f59" draw:formula="0 - ?f44"/>
                <draw:equation draw:name="f60" draw:formula="if(?f35, ?f50, ?f49)"/>
                <draw:equation draw:name="f61" draw:formula="if(?f35, ?f49, ?f50)"/>
                <draw:equation draw:name="f62" draw:formula="if(?f36, ?f48, ?f47)"/>
                <draw:equation draw:name="f63" draw:formula="abs(?f51)"/>
                <draw:equation draw:name="f64" draw:formula="if(?f51, 0, ?f1)"/>
                <draw:equation draw:name="f65" draw:formula="if(?f51, ?f1, 0)"/>
                <draw:equation draw:name="f66" draw:formula="if(?f51, ?f52, ?f53)"/>
                <draw:equation draw:name="f67" draw:formula="abs(?f54)"/>
                <draw:equation draw:name="f68" draw:formula="abs(?f55)"/>
                <draw:equation draw:name="f69" draw:formula="if(?f54, ?f15, ?f2)"/>
                <draw:equation draw:name="f70" draw:formula="if(?f54, ?f2, ?f15)"/>
                <draw:equation draw:name="f71" draw:formula="if(?f54, ?f0, ?f2)"/>
                <draw:equation draw:name="f72" draw:formula="if(?f54, ?f2, ?f0)"/>
                <draw:equation draw:name="f73" draw:formula="abs(?f56)"/>
                <draw:equation draw:name="f74" draw:formula="if(?f56, ?f15, ?f2)"/>
                <draw:equation draw:name="f75" draw:formula="if(?f56, ?f2, ?f15)"/>
                <draw:equation draw:name="f76" draw:formula="if(?f56, ?f58, ?f57)"/>
                <draw:equation draw:name="f77" draw:formula="if(?f56, ?f57, ?f58)"/>
                <draw:equation draw:name="f78" draw:formula="?f14 * ?f59"/>
                <draw:equation draw:name="f79" draw:formula="if(?f36, ?f61, ?f60)"/>
                <draw:equation draw:name="f80" draw:formula="if(?f36, ?f65, ?f64)"/>
                <draw:equation draw:name="f81" draw:formula="if(?f36, ?f64, ?f65)"/>
                <draw:equation draw:name="f82" draw:formula="if(?f54, ?f72, ?f71)"/>
                <draw:equation draw:name="f83" draw:formula="if(?f54, ?f71, ?f72)"/>
                <draw:equation draw:name="f84" draw:formula="if(?f55, ?f70, ?f69)"/>
                <draw:equation draw:name="f85" draw:formula="if(?f35, ?f76, ?f77)"/>
                <draw:equation draw:name="f86" draw:formula="if(?f35, ?f74, ?f75)"/>
                <draw:equation draw:name="f87" draw:formula="?f78 * 3163"/>
                <draw:equation draw:name="f88" draw:formula="if(?f51, ?f80, ?f81)"/>
                <draw:equation draw:name="f89" draw:formula="if(?f55, ?f83, ?f82)"/>
                <draw:equation draw:name="f90" draw:formula="?f87 / 7636"/>
                <draw:equation draw:name="f91" draw:formula="?f11 + ?f90"/>
                <draw:equation draw:name="f92" draw:formula="?f24 - ?f90"/>
                <draw:equation draw:name="f93" draw:formula="?f25 - ?f90"/>
                <draw:equation draw:name="f94" draw:formula="21550000 - ?f62"/>
                <draw:equation draw:name="f95" draw:formula="if(?f94, ?f62, 21550000)"/>
                <draw:equation draw:name="f96" draw:formula="-21550000 - ?f95"/>
                <draw:equation draw:name="f97" draw:formula="if(?f96, -21550000, ?f95)"/>
                <draw:equation draw:name="f98" draw:formula="?f79 + ?f97"/>
                <draw:equation draw:name="f99" draw:formula="?f79 + ?f2"/>
                <draw:equation draw:name="f100" draw:formula="?f99 * ?f10 / ?f1"/>
                <draw:equation draw:name="f101" draw:formula="0 - ?f100"/>
                <draw:equation draw:name="f102" draw:formula="cos(?f101)"/>
                <draw:equation draw:name="f103" draw:formula="0 - ?f102"/>
                <draw:equation draw:name="f104" draw:formula="?f103 * ?f45"/>
                <draw:equation draw:name="f105" draw:formula="sin(?f101)"/>
                <draw:equation draw:name="f106" draw:formula="0 - ?f105"/>
                <draw:equation draw:name="f107" draw:formula="?f106 * ?f46"/>
                <draw:equation draw:name="f108" draw:formula="sqrt(?f104 * ?f104 + ?f107 * ?f107 + 0 * 0)"/>
                <draw:equation draw:name="f109" draw:formula="?f45 * ?f46 / ?f108"/>
                <draw:equation draw:name="f110" draw:formula="?f106 * ?f109"/>
                <draw:equation draw:name="f111" draw:formula="?f17 - ?f110"/>
                <draw:equation draw:name="f112" draw:formula="?f103 * ?f109"/>
                <draw:equation draw:name="f113" draw:formula="?f11 - ?f112"/>
                <draw:equation draw:name="f114" draw:formula="?f111 - ?f45"/>
                <draw:equation draw:name="f115" draw:formula="?f113 - ?f46"/>
                <draw:equation draw:name="f116" draw:formula="?f111 + ?f45"/>
                <draw:equation draw:name="f117" draw:formula="?f113 + ?f46"/>
                <draw:equation draw:name="f118" draw:formula="?f98 + ?f2"/>
                <draw:equation draw:name="f119" draw:formula="?f118 * ?f10 / ?f1"/>
                <draw:equation draw:name="f120" draw:formula="0 - ?f119"/>
                <draw:equation draw:name="f121" draw:formula="cos(?f120)"/>
                <draw:equation draw:name="f122" draw:formula="0 - ?f121"/>
                <draw:equation draw:name="f123" draw:formula="?f122 * ?f45"/>
                <draw:equation draw:name="f124" draw:formula="sin(?f120)"/>
                <draw:equation draw:name="f125" draw:formula="0 - ?f124"/>
                <draw:equation draw:name="f126" draw:formula="?f125 * ?f46"/>
                <draw:equation draw:name="f127" draw:formula="sqrt(?f123 * ?f123 + ?f126 * ?f126 + 0 * 0)"/>
                <draw:equation draw:name="f128" draw:formula="?f45 * ?f46 / ?f127"/>
                <draw:equation draw:name="f129" draw:formula="?f125 * ?f128"/>
                <draw:equation draw:name="f130" draw:formula="?f111 + ?f129"/>
                <draw:equation draw:name="f131" draw:formula="?f122 * ?f128"/>
                <draw:equation draw:name="f132" draw:formula="?f113 + ?f131"/>
                <draw:equation draw:name="f133" draw:formula="if(?f97, ?f17, ?f114)"/>
                <draw:equation draw:name="f134" draw:formula="if(?f97, ?f11, ?f115)"/>
                <draw:equation draw:name="f135" draw:formula="if(?f97, ?f17, ?f116)"/>
                <draw:equation draw:name="f136" draw:formula="if(?f97, ?f11, ?f117)"/>
                <draw:equation draw:name="f137" draw:formula="if(?f97, ?f114, ?f130)"/>
                <draw:equation draw:name="f138" draw:formula="if(?f97, ?f115, ?f132)"/>
                <draw:equation draw:name="f139" draw:formula="if(?f97, ?f116, ?f130)"/>
                <draw:equation draw:name="f140" draw:formula="if(?f97, ?f117, ?f132)"/>
                <draw:equation draw:name="f141" draw:formula="21550000 - ?f66"/>
                <draw:equation draw:name="f142" draw:formula="if(?f141, ?f66, 21550000)"/>
                <draw:equation draw:name="f143" draw:formula="-21550000 - ?f142"/>
                <draw:equation draw:name="f144" draw:formula="if(?f143, -21550000, ?f142)"/>
                <draw:equation draw:name="f145" draw:formula="?f88 + ?f144"/>
                <draw:equation draw:name="f146" draw:formula="?f88 + ?f2"/>
                <draw:equation draw:name="f147" draw:formula="?f146 * ?f10 / ?f1"/>
                <draw:equation draw:name="f148" draw:formula="0 - ?f147"/>
                <draw:equation draw:name="f149" draw:formula="cos(?f148)"/>
                <draw:equation draw:name="f150" draw:formula="0 - ?f149"/>
                <draw:equation draw:name="f151" draw:formula="?f150 * ?f46"/>
                <draw:equation draw:name="f152" draw:formula="sin(?f148)"/>
                <draw:equation draw:name="f153" draw:formula="0 - ?f152"/>
                <draw:equation draw:name="f154" draw:formula="?f153 * ?f63"/>
                <draw:equation draw:name="f155" draw:formula="sqrt(?f151 * ?f151 + ?f154 * ?f154 + 0 * 0)"/>
                <draw:equation draw:name="f156" draw:formula="?f46 * ?f63 / ?f155"/>
                <draw:equation draw:name="f157" draw:formula="?f153 * ?f156"/>
                <draw:equation draw:name="f158" draw:formula="?f11 - ?f157"/>
                <draw:equation draw:name="f159" draw:formula="?f150 * ?f156"/>
                <draw:equation draw:name="f160" draw:formula="?f28 - ?f159"/>
                <draw:equation draw:name="f161" draw:formula="?f158 - ?f46"/>
                <draw:equation draw:name="f162" draw:formula="?f160 - ?f63"/>
                <draw:equation draw:name="f163" draw:formula="?f158 + ?f46"/>
                <draw:equation draw:name="f164" draw:formula="?f160 + ?f63"/>
                <draw:equation draw:name="f165" draw:formula="?f145 + ?f2"/>
                <draw:equation draw:name="f166" draw:formula="?f165 * ?f10 / ?f1"/>
                <draw:equation draw:name="f167" draw:formula="0 - ?f166"/>
                <draw:equation draw:name="f168" draw:formula="cos(?f167)"/>
                <draw:equation draw:name="f169" draw:formula="0 - ?f168"/>
                <draw:equation draw:name="f170" draw:formula="?f169 * ?f46"/>
                <draw:equation draw:name="f171" draw:formula="sin(?f167)"/>
                <draw:equation draw:name="f172" draw:formula="0 - ?f171"/>
                <draw:equation draw:name="f173" draw:formula="?f172 * ?f63"/>
                <draw:equation draw:name="f174" draw:formula="sqrt(?f170 * ?f170 + ?f173 * ?f173 + 0 * 0)"/>
                <draw:equation draw:name="f175" draw:formula="?f46 * ?f63 / ?f174"/>
                <draw:equation draw:name="f176" draw:formula="?f172 * ?f175"/>
                <draw:equation draw:name="f177" draw:formula="?f158 + ?f176"/>
                <draw:equation draw:name="f178" draw:formula="?f169 * ?f175"/>
                <draw:equation draw:name="f179" draw:formula="?f160 + ?f178"/>
                <draw:equation draw:name="f180" draw:formula="if(?f144, ?f11, ?f161)"/>
                <draw:equation draw:name="f181" draw:formula="if(?f144, ?f28, ?f162)"/>
                <draw:equation draw:name="f182" draw:formula="if(?f144, ?f11, ?f163)"/>
                <draw:equation draw:name="f183" draw:formula="if(?f144, ?f28, ?f164)"/>
                <draw:equation draw:name="f184" draw:formula="if(?f144, ?f161, ?f177)"/>
                <draw:equation draw:name="f185" draw:formula="if(?f144, ?f162, ?f179)"/>
                <draw:equation draw:name="f186" draw:formula="if(?f144, ?f163, ?f177)"/>
                <draw:equation draw:name="f187" draw:formula="if(?f144, ?f164, ?f179)"/>
                <draw:equation draw:name="f188" draw:formula="21550000 - ?f84"/>
                <draw:equation draw:name="f189" draw:formula="if(?f188, ?f84, 21550000)"/>
                <draw:equation draw:name="f190" draw:formula="-21550000 - ?f189"/>
                <draw:equation draw:name="f191" draw:formula="if(?f190, -21550000, ?f189)"/>
                <draw:equation draw:name="f192" draw:formula="?f89 + ?f191"/>
                <draw:equation draw:name="f193" draw:formula="?f89 + ?f2"/>
                <draw:equation draw:name="f194" draw:formula="?f193 * ?f10 / ?f1"/>
                <draw:equation draw:name="f195" draw:formula="0 - ?f194"/>
                <draw:equation draw:name="f196" draw:formula="cos(?f195)"/>
                <draw:equation draw:name="f197" draw:formula="0 - ?f196"/>
                <draw:equation draw:name="f198" draw:formula="?f197 * ?f67"/>
                <draw:equation draw:name="f199" draw:formula="sin(?f195)"/>
                <draw:equation draw:name="f200" draw:formula="0 - ?f199"/>
                <draw:equation draw:name="f201" draw:formula="?f200 * ?f68"/>
                <draw:equation draw:name="f202" draw:formula="sqrt(?f198 * ?f198 + ?f201 * ?f201 + 0 * 0)"/>
                <draw:equation draw:name="f203" draw:formula="?f67 * ?f68 / ?f202"/>
                <draw:equation draw:name="f204" draw:formula="?f200 * ?f203"/>
                <draw:equation draw:name="f205" draw:formula="?f29 - ?f204"/>
                <draw:equation draw:name="f206" draw:formula="?f197 * ?f203"/>
                <draw:equation draw:name="f207" draw:formula="?f25 - ?f206"/>
                <draw:equation draw:name="f208" draw:formula="?f205 - ?f67"/>
                <draw:equation draw:name="f209" draw:formula="?f207 - ?f68"/>
                <draw:equation draw:name="f210" draw:formula="?f205 + ?f67"/>
                <draw:equation draw:name="f211" draw:formula="?f207 + ?f68"/>
                <draw:equation draw:name="f212" draw:formula="?f192 + ?f2"/>
                <draw:equation draw:name="f213" draw:formula="?f212 * ?f10 / ?f1"/>
                <draw:equation draw:name="f214" draw:formula="0 - ?f213"/>
                <draw:equation draw:name="f215" draw:formula="cos(?f214)"/>
                <draw:equation draw:name="f216" draw:formula="0 - ?f215"/>
                <draw:equation draw:name="f217" draw:formula="?f216 * ?f67"/>
                <draw:equation draw:name="f218" draw:formula="sin(?f214)"/>
                <draw:equation draw:name="f219" draw:formula="0 - ?f218"/>
                <draw:equation draw:name="f220" draw:formula="?f219 * ?f68"/>
                <draw:equation draw:name="f221" draw:formula="sqrt(?f217 * ?f217 + ?f220 * ?f220 + 0 * 0)"/>
                <draw:equation draw:name="f222" draw:formula="?f67 * ?f68 / ?f221"/>
                <draw:equation draw:name="f223" draw:formula="?f219 * ?f222"/>
                <draw:equation draw:name="f224" draw:formula="?f205 + ?f223"/>
                <draw:equation draw:name="f225" draw:formula="?f216 * ?f222"/>
                <draw:equation draw:name="f226" draw:formula="?f207 + ?f225"/>
                <draw:equation draw:name="f227" draw:formula="if(?f191, ?f29, ?f208)"/>
                <draw:equation draw:name="f228" draw:formula="if(?f191, ?f25, ?f209)"/>
                <draw:equation draw:name="f229" draw:formula="if(?f191, ?f29, ?f210)"/>
                <draw:equation draw:name="f230" draw:formula="if(?f191, ?f25, ?f211)"/>
                <draw:equation draw:name="f231" draw:formula="if(?f191, ?f208, ?f224)"/>
                <draw:equation draw:name="f232" draw:formula="if(?f191, ?f209, ?f226)"/>
                <draw:equation draw:name="f233" draw:formula="if(?f191, ?f210, ?f224)"/>
                <draw:equation draw:name="f234" draw:formula="if(?f191, ?f211, ?f226)"/>
                <draw:equation draw:name="f235" draw:formula="21550000 - ?f86"/>
                <draw:equation draw:name="f236" draw:formula="if(?f235, ?f86, 21550000)"/>
                <draw:equation draw:name="f237" draw:formula="-21550000 - ?f236"/>
                <draw:equation draw:name="f238" draw:formula="if(?f237, -21550000, ?f236)"/>
                <draw:equation draw:name="f239" draw:formula="?f85 + ?f238"/>
                <draw:equation draw:name="f240" draw:formula="?f85 + ?f2"/>
                <draw:equation draw:name="f241" draw:formula="?f240 * ?f10 / ?f1"/>
                <draw:equation draw:name="f242" draw:formula="0 - ?f241"/>
                <draw:equation draw:name="f243" draw:formula="cos(?f242)"/>
                <draw:equation draw:name="f244" draw:formula="0 - ?f243"/>
                <draw:equation draw:name="f245" draw:formula="?f244 * ?f73"/>
                <draw:equation draw:name="f246" draw:formula="sin(?f242)"/>
                <draw:equation draw:name="f247" draw:formula="0 - ?f246"/>
                <draw:equation draw:name="f248" draw:formula="?f247 * ?f45"/>
                <draw:equation draw:name="f249" draw:formula="sqrt(?f245 * ?f245 + ?f248 * ?f248 + 0 * 0)"/>
                <draw:equation draw:name="f250" draw:formula="?f73 * ?f45 / ?f249"/>
                <draw:equation draw:name="f251" draw:formula="?f247 * ?f250"/>
                <draw:equation draw:name="f252" draw:formula="?f24 - ?f251"/>
                <draw:equation draw:name="f253" draw:formula="?f244 * ?f250"/>
                <draw:equation draw:name="f254" draw:formula="?f17 - ?f253"/>
                <draw:equation draw:name="f255" draw:formula="?f252 - ?f73"/>
                <draw:equation draw:name="f256" draw:formula="?f254 - ?f45"/>
                <draw:equation draw:name="f257" draw:formula="?f252 + ?f73"/>
                <draw:equation draw:name="f258" draw:formula="?f254 + ?f45"/>
                <draw:equation draw:name="f259" draw:formula="?f239 + ?f2"/>
                <draw:equation draw:name="f260" draw:formula="?f259 * ?f10 / ?f1"/>
                <draw:equation draw:name="f261" draw:formula="0 - ?f260"/>
                <draw:equation draw:name="f262" draw:formula="cos(?f261)"/>
                <draw:equation draw:name="f263" draw:formula="0 - ?f262"/>
                <draw:equation draw:name="f264" draw:formula="?f263 * ?f73"/>
                <draw:equation draw:name="f265" draw:formula="sin(?f261)"/>
                <draw:equation draw:name="f266" draw:formula="0 - ?f265"/>
                <draw:equation draw:name="f267" draw:formula="?f266 * ?f45"/>
                <draw:equation draw:name="f268" draw:formula="sqrt(?f264 * ?f264 + ?f267 * ?f267 + 0 * 0)"/>
                <draw:equation draw:name="f269" draw:formula="?f73 * ?f45 / ?f268"/>
                <draw:equation draw:name="f270" draw:formula="?f266 * ?f269"/>
                <draw:equation draw:name="f271" draw:formula="?f252 + ?f270"/>
                <draw:equation draw:name="f272" draw:formula="?f263 * ?f269"/>
                <draw:equation draw:name="f273" draw:formula="?f254 + ?f272"/>
                <draw:equation draw:name="f274" draw:formula="if(?f238, ?f24, ?f255)"/>
                <draw:equation draw:name="f275" draw:formula="if(?f238, ?f17, ?f256)"/>
                <draw:equation draw:name="f276" draw:formula="if(?f238, ?f24, ?f257)"/>
                <draw:equation draw:name="f277" draw:formula="if(?f238, ?f17, ?f258)"/>
                <draw:equation draw:name="f278" draw:formula="if(?f238, ?f255, ?f271)"/>
                <draw:equation draw:name="f279" draw:formula="if(?f238, ?f256, ?f273)"/>
                <draw:equation draw:name="f280" draw:formula="if(?f238, ?f257, ?f271)"/>
                <draw:equation draw:name="f281" draw:formula="if(?f238, ?f258, ?f273)"/>
              </draw:enhanced-geometry>
            </draw:custom-shape>
            <draw:custom-shape svg:width="0.24153in" svg:height="0.29794in" draw:z-index="17" draw:id="id16" draw:style-name="a79" draw:transform="translate(-0.12076in -0.14897in) rotate(-4.71239) translate(0.42105in 0.33763in)" draw:name="Rectangle 17">
              <svg:title/>
              <svg:desc/>
              <text:p text:style-name="a78" text:class-names="" text:cond-style-name=""><text:span text:style-name="a76" text:class-names="">→</text:span><text:span text:style-name="a77" text:class-names=""/></text:p>
              <draw:enhanced-geometry xmlns:dr3d="urn:oasis:names:tc:opendocument:xmlns:dr3d:1.0" draw:type="non-primitive" svg:viewBox="0 0 21600 21600" draw:enhanced-path="M 0 0 L 21600 0 21600 21600 0 21600 Z N"/>
            </draw:custom-shape>
          </table:table-cell>
          <table:table-cell table:style-name="ce59"/>
          <table:table-cell table:style-name="ce61"/>
          <table:table-cell office:value-type="string" table:style-name="ce61">
            <text:p><text:s/></text:p>
          </table:table-cell>
          <table:table-cell table:number-columns-repeated="2" table:style-name="ce61"/>
          <table:table-cell table:style-name="ce39"/>
          <table:table-cell table:number-columns-repeated="2" table:style-name="ce38"/>
          <table:table-cell office:value-type="string" table:style-name="ce40">
            <text:p><text:s/></text:p>
          </table:table-cell>
          <table:table-cell table:style-name="ce1"/>
          <table:covered-table-cell/>
          <table:table-cell office:value-type="float" office:value="5" table:style-name="ce67">
            <text:p>5</text:p>
          </table:table-cell>
          <table:table-cell office:value-type="string" table:style-name="ce68">
            <text:p>Risk 5</text:p>
          </table:table-cell>
          <table:table-cell table:number-columns-repeated="16360"/>
        </table:table-row>
        <table:table-row table:style-name="ro12">
          <table:covered-table-cell/>
          <table:covered-table-cell/>
          <table:table-cell table:style-name="ce69"/>
          <table:table-cell table:number-columns-repeated="2" table:style-name="ce41"/>
          <table:table-cell table:style-name="ce69"/>
          <table:table-cell table:number-columns-repeated="2" table:style-name="ce41"/>
          <table:table-cell table:style-name="ce42"/>
          <table:table-cell table:number-columns-repeated="2" table:style-name="ce43"/>
          <table:table-cell table:style-name="ce44"/>
          <table:table-cell table:number-columns-repeated="4" table:style-name="ce46"/>
          <table:table-cell table:style-name="ce49"/>
          <table:table-cell table:number-columns-repeated="2" table:style-name="ce48"/>
          <table:table-cell table:style-name="ce50"/>
          <table:table-cell table:style-name="ce1"/>
          <table:table-cell office:value-type="string" table:number-columns-spanned="1" table:number-rows-spanned="5" table:style-name="ce84">
            <text:p>Risk category X</text:p>
          </table:table-cell>
          <table:table-cell office:value-type="float" office:value="6" table:style-name="ce67">
            <text:p>6</text:p>
          </table:table-cell>
          <table:table-cell office:value-type="string" table:style-name="ce68">
            <text:p>Risk 6</text:p>
          </table:table-cell>
          <table:table-cell table:number-columns-repeated="16360"/>
        </table:table-row>
        <table:table-row table:style-name="ro12">
          <table:covered-table-cell/>
          <table:covered-table-cell/>
          <table:table-cell table:style-name="ce69"/>
          <table:table-cell table:number-columns-repeated="2" table:style-name="ce41"/>
          <table:table-cell table:style-name="ce69"/>
          <table:table-cell table:number-columns-repeated="2" table:style-name="ce41"/>
          <table:table-cell table:style-name="ce42"/>
          <table:table-cell table:number-columns-repeated="2" table:style-name="ce43"/>
          <table:table-cell table:style-name="ce44"/>
          <table:table-cell table:number-columns-repeated="4" table:style-name="ce46"/>
          <table:table-cell table:style-name="ce49"/>
          <table:table-cell table:number-columns-repeated="2" table:style-name="ce48"/>
          <table:table-cell table:style-name="ce50"/>
          <table:table-cell table:style-name="ce1"/>
          <table:covered-table-cell/>
          <table:table-cell office:value-type="float" office:value="7" table:style-name="ce67">
            <text:p>7</text:p>
          </table:table-cell>
          <table:table-cell office:value-type="string" table:style-name="ce68">
            <text:p>Risk 7</text:p>
          </table:table-cell>
          <table:table-cell table:number-columns-repeated="16360"/>
        </table:table-row>
        <table:table-row table:style-name="ro12">
          <table:covered-table-cell/>
          <table:covered-table-cell/>
          <table:table-cell table:style-name="ce69"/>
          <table:table-cell table:number-columns-repeated="2" table:style-name="ce41"/>
          <table:table-cell table:style-name="ce69"/>
          <table:table-cell table:number-columns-repeated="2" table:style-name="ce41"/>
          <table:table-cell table:style-name="ce51"/>
          <table:table-cell table:number-columns-repeated="2" table:style-name="ce52"/>
          <table:table-cell table:style-name="ce53"/>
          <table:table-cell table:number-columns-repeated="4" table:style-name="ce46"/>
          <table:table-cell table:style-name="ce62"/>
          <table:table-cell table:number-columns-repeated="2" table:style-name="ce63"/>
          <table:table-cell table:style-name="ce64"/>
          <table:table-cell table:style-name="ce1"/>
          <table:covered-table-cell/>
          <table:table-cell office:value-type="float" office:value="8" table:style-name="ce67">
            <text:p>8</text:p>
          </table:table-cell>
          <table:table-cell office:value-type="string" table:style-name="ce68">
            <text:p>Risk 8</text:p>
          </table:table-cell>
          <table:table-cell table:number-columns-repeated="16360"/>
        </table:table-row>
        <table:table-row table:style-name="ro12">
          <table:covered-table-cell/>
          <table:table-cell office:value-type="string" table:number-columns-spanned="1" table:number-rows-spanned="4" table:style-name="ce82">
            <text:p>Unlikely</text:p>
          </table:table-cell>
          <table:table-cell table:style-name="ce54"/>
          <table:table-cell table:number-columns-repeated="2" table:style-name="ce55"/>
          <table:table-cell table:style-name="ce54"/>
          <table:table-cell table:number-columns-repeated="2" table:style-name="ce55"/>
          <table:table-cell table:style-name="ce54"/>
          <table:table-cell table:number-columns-repeated="3" table:style-name="ce55"/>
          <table:table-cell table:style-name="ce57"/>
          <table:table-cell table:number-columns-repeated="2" table:style-name="ce58"/>
          <table:table-cell table:style-name="ce59"/>
          <table:table-cell table:number-columns-repeated="3" table:style-name="ce46"/>
          <table:table-cell table:style-name="ce70"/>
          <table:table-cell table:style-name="ce1"/>
          <table:covered-table-cell/>
          <table:table-cell office:value-type="float" office:value="9" table:style-name="ce67">
            <text:p>9</text:p>
          </table:table-cell>
          <table:table-cell office:value-type="string" table:style-name="ce68">
            <text:p>Risk 9</text:p>
          </table:table-cell>
          <table:table-cell table:number-columns-repeated="16360"/>
        </table:table-row>
        <table:table-row table:style-name="ro12">
          <table:covered-table-cell/>
          <table:covered-table-cell/>
          <table:table-cell table:style-name="ce69"/>
          <table:table-cell table:number-columns-repeated="2" table:style-name="ce41"/>
          <table:table-cell table:style-name="ce69"/>
          <table:table-cell table:number-columns-repeated="2" table:style-name="ce41"/>
          <table:table-cell table:style-name="ce69"/>
          <table:table-cell table:number-columns-repeated="3" table:style-name="ce41"/>
          <table:table-cell table:style-name="ce42"/>
          <table:table-cell table:number-columns-repeated="2" table:style-name="ce43"/>
          <table:table-cell table:style-name="ce44"/>
          <table:table-cell table:number-columns-repeated="3" table:style-name="ce46"/>
          <table:table-cell table:style-name="ce70"/>
          <table:table-cell table:style-name="ce1"/>
          <table:covered-table-cell/>
          <table:table-cell office:value-type="float" office:value="10" table:style-name="ce67">
            <text:p>10</text:p>
          </table:table-cell>
          <table:table-cell office:value-type="string" table:style-name="ce68">
            <text:p>Risk 10</text:p>
          </table:table-cell>
          <table:table-cell table:number-columns-repeated="16360"/>
        </table:table-row>
        <table:table-row table:style-name="ro12">
          <table:covered-table-cell/>
          <table:covered-table-cell/>
          <table:table-cell table:style-name="ce69"/>
          <table:table-cell table:number-columns-repeated="2" table:style-name="ce41"/>
          <table:table-cell table:style-name="ce69"/>
          <table:table-cell table:number-columns-repeated="2" table:style-name="ce41"/>
          <table:table-cell table:style-name="ce69"/>
          <table:table-cell table:number-columns-repeated="3" table:style-name="ce41"/>
          <table:table-cell table:style-name="ce42"/>
          <table:table-cell table:number-columns-repeated="2" table:style-name="ce43"/>
          <table:table-cell table:style-name="ce44"/>
          <table:table-cell table:number-columns-repeated="3" table:style-name="ce46"/>
          <table:table-cell table:style-name="ce70"/>
          <table:table-cell table:number-columns-repeated="16364" table:style-name="ce1"/>
        </table:table-row>
        <table:table-row table:style-name="ro12">
          <table:covered-table-cell/>
          <table:covered-table-cell/>
          <table:table-cell table:style-name="ce71"/>
          <table:table-cell table:number-columns-repeated="2" table:style-name="ce72"/>
          <table:table-cell table:style-name="ce71"/>
          <table:table-cell table:number-columns-repeated="2" table:style-name="ce72"/>
          <table:table-cell table:style-name="ce71"/>
          <table:table-cell table:number-columns-repeated="3" table:style-name="ce72"/>
          <table:table-cell table:style-name="ce51"/>
          <table:table-cell table:number-columns-repeated="2" table:style-name="ce52"/>
          <table:table-cell table:style-name="ce53"/>
          <table:table-cell table:number-columns-repeated="3" table:style-name="ce73"/>
          <table:table-cell table:style-name="ce74"/>
          <table:table-cell table:number-columns-repeated="16364" table:style-name="ce1"/>
        </table:table-row>
        <table:table-row table:style-name="ro12">
          <table:table-cell table:style-name="ce75"/>
          <table:table-cell table:style-name="ce76"/>
          <table:table-cell office:value-type="string" table:number-columns-spanned="3" table:number-rows-spanned="1" table:style-name="ce85">
            <text:p>Insignificant</text:p>
          </table:table-cell>
          <table:covered-table-cell table:number-columns-repeated="2"/>
          <table:table-cell office:value-type="string" table:number-columns-spanned="3" table:number-rows-spanned="1" table:style-name="ce85">
            <text:p>Minor</text:p>
          </table:table-cell>
          <table:covered-table-cell table:number-columns-repeated="2"/>
          <table:table-cell office:value-type="string" table:number-columns-spanned="4" table:number-rows-spanned="1" table:style-name="ce85">
            <text:p>Moderate</text:p>
          </table:table-cell>
          <table:covered-table-cell table:number-columns-repeated="3"/>
          <table:table-cell office:value-type="string" table:number-columns-spanned="4" table:number-rows-spanned="1" table:style-name="ce85">
            <text:p>Major</text:p>
          </table:table-cell>
          <table:covered-table-cell table:number-columns-repeated="3"/>
          <table:table-cell office:value-type="string" table:number-columns-spanned="4" table:number-rows-spanned="1" table:style-name="ce85">
            <text:p>Severe</text:p>
          </table:table-cell>
          <table:covered-table-cell table:number-columns-repeated="3"/>
          <table:table-cell table:number-columns-repeated="16364" table:style-name="ce1"/>
        </table:table-row>
        <table:table-row table:style-name="ro12">
          <table:table-cell table:style-name="ce77"/>
          <table:table-cell table:style-name="ce78"/>
          <table:table-cell office:value-type="string" table:number-columns-spanned="18" table:number-rows-spanned="1" table:style-name="ce86">
            <text:p>Impact</text:p>
          </table:table-cell>
          <table:covered-table-cell table:number-columns-repeated="17"/>
          <table:table-cell table:number-columns-repeated="16364" table:style-name="ce1"/>
        </table:table-row>
        <table:table-row table:number-rows-repeated="1048551" table:style-name="ro10">
          <table:table-cell table:number-columns-repeated="16384"/>
        </table:table-row>
      </table:table>
      <table:table table:name="Sheet3" table:style-name="ta4">
        <table:table-column table:style-name="co33" table:default-cell-style-name="ce1"/>
        <table:table-column table:style-name="co20" table:number-columns-repeated="7" table:default-cell-style-name="ce1"/>
        <table:table-column table:style-name="co22" table:number-columns-repeated="16376" table:default-cell-style-name="ce1"/>
        <table:table-row table:style-name="ro1">
          <table:table-cell office:value-type="string" table:number-columns-spanned="6" table:number-rows-spanned="1" table:style-name="ce91">
            <text:p>Risk Appetite</text:p>
          </table:table-cell>
          <table:covered-table-cell table:number-columns-repeated="5"/>
          <table:table-cell table:style-name="ce87"/>
          <table:table-cell table:number-columns-repeated="16377"/>
        </table:table-row>
        <table:table-row table:style-name="ro1">
          <table:table-cell office:value-type="string" table:number-columns-spanned="6" table:number-rows-spanned="1" table:style-name="ce92">
            <text:p>Set your appetite appropriately for your business area/programme, drawing on the FCDO Risk Appetite Statement. See link below.</text:p>
          </table:table-cell>
          <table:covered-table-cell table:number-columns-repeated="5"/>
          <table:table-cell table:style-name="ce87"/>
          <table:table-cell table:number-columns-repeated="16377"/>
        </table:table-row>
        <table:table-row table:style-name="ro1">
          <table:table-cell office:value-type="string" table:number-columns-spanned="6" table:number-rows-spanned="1" table:style-name="ce93">
            <text:p><text:a xlink:href="../../../../_layouts/15/Doc.aspx?OR=teams&amp;action=edit&amp;sourcedoc=%7b6E47725D-F3B3-4A1E-88A1-A4F8C0363CB2%7d">Risk Appetite Statement</text:a></text:p>
          </table:table-cell>
          <table:covered-table-cell table:number-columns-repeated="5"/>
          <table:table-cell table:style-name="ce87"/>
          <table:table-cell table:number-columns-repeated="16377"/>
        </table:table-row>
        <table:table-row table:style-name="ro1">
          <table:table-cell table:number-columns-repeated="5" table:style-name="ce88"/>
          <table:table-cell table:number-columns-repeated="2" table:style-name="ce87"/>
          <table:table-cell table:number-columns-repeated="16377"/>
        </table:table-row>
        <table:table-row table:style-name="ro8">
          <table:table-cell office:value-type="string" table:style-name="ce10">
            <text:p>Risk Category</text:p>
          </table:table-cell>
          <table:table-cell office:value-type="string" table:style-name="ce10">
            <office:annotation draw:style-name="a80" svg:x="4.02777777777778in" svg:y="1.36805555555556in" svg:width="1.47916666666667in" svg:height="0.840277777777778in">
              <dc:creator>Author</dc:creator>
              <text:p><text:span text:style-name="T3">Select the appropriate option</text:span></text:p>
            </office:annotation>
            <text:p>Appetite</text:p>
          </table:table-cell>
          <table:table-cell office:value-type="string" table:style-name="ce10">
            <office:annotation draw:style-name="a81" svg:x="5.21527777777778in" svg:y="1.36805555555556in" svg:width="1.47916666666667in" svg:height="1.35416666666667in">
              <dc:creator>Author</dc:creator>
              <text:p><text:span text:style-name="T3">Add name and title (SRO, HoM, Director or DG) of the individual taking accountability for the risk appetite. The title denotes the business unit level at which the appetite is set</text:span></text:p>
            </office:annotation>
            <text:p>Set By (Name/Title - SRO/HoM/Director/DG)</text:p>
          </table:table-cell>
          <table:table-cell office:value-type="string" table:style-name="ce10">
            <text:p>Date Set (DD/MM/YY)</text:p>
          </table:table-cell>
          <table:table-cell office:value-type="string" table:style-name="ce10">
            <office:annotation draw:style-name="a82" svg:x="7.59027777777778in" svg:y="1.36805555555556in" svg:width="1.47916666666667in" svg:height="0.840277777777778in">
              <dc:creator>Author</dc:creator>
              <text:p><text:span text:style-name="T3">Select the appropriate option</text:span></text:p>
            </office:annotation>
            <text:p>Updated Appetite</text:p>
          </table:table-cell>
          <table:table-cell office:value-type="string" table:style-name="ce10">
            <text:p>Change Date</text:p>
            <text:p>(DD/MM/YY)</text:p>
          </table:table-cell>
          <table:table-cell table:number-columns-repeated="16378" table:style-name="ce1"/>
        </table:table-row>
        <table:table-row table:style-name="ro10">
          <table:table-cell office:value-type="string" table:style-name="ce89">
            <text:p>Strategy and Context</text:p>
          </table:table-cell>
          <table:table-cell table:number-columns-repeated="2" table:style-name="ce89"/>
          <table:table-cell table:style-name="ce90"/>
          <table:table-cell table:number-columns-repeated="2" table:style-name="ce89"/>
          <table:table-cell table:number-columns-repeated="16378" table:style-name="ce1"/>
        </table:table-row>
        <table:table-row table:style-name="ro10">
          <table:table-cell office:value-type="string" table:style-name="ce89">
            <text:p>Policy and Programme Delivery</text:p>
          </table:table-cell>
          <table:table-cell table:number-columns-repeated="5" table:style-name="ce89"/>
          <table:table-cell table:number-columns-repeated="16378" table:style-name="ce1"/>
        </table:table-row>
        <table:table-row table:style-name="ro10">
          <table:table-cell office:value-type="string" table:style-name="ce89">
            <text:p>Public Service Delivery and Operations</text:p>
          </table:table-cell>
          <table:table-cell table:number-columns-repeated="5" table:style-name="ce89"/>
          <table:table-cell table:number-columns-repeated="16378" table:style-name="ce1"/>
        </table:table-row>
        <table:table-row table:style-name="ro10">
          <table:table-cell office:value-type="string" table:style-name="ce89">
            <text:p>People</text:p>
          </table:table-cell>
          <table:table-cell table:number-columns-repeated="5" table:style-name="ce89"/>
          <table:table-cell table:number-columns-repeated="16378" table:style-name="ce1"/>
        </table:table-row>
        <table:table-row table:style-name="ro10">
          <table:table-cell office:value-type="string" table:style-name="ce89">
            <text:p>Safeguarding</text:p>
          </table:table-cell>
          <table:table-cell table:number-columns-repeated="5" table:style-name="ce89"/>
          <table:table-cell table:number-columns-repeated="16378" table:style-name="ce1"/>
        </table:table-row>
        <table:table-row table:style-name="ro10">
          <table:table-cell office:value-type="string" table:style-name="ce89">
            <text:p>Financial and Fiduciary</text:p>
          </table:table-cell>
          <table:table-cell table:number-columns-repeated="5" table:style-name="ce89"/>
          <table:table-cell table:number-columns-repeated="16378" table:style-name="ce1"/>
        </table:table-row>
        <table:table-row table:style-name="ro10">
          <table:table-cell office:value-type="string" table:style-name="ce89">
            <text:p>Reputational<text:s/></text:p>
          </table:table-cell>
          <table:table-cell table:number-columns-repeated="5" table:style-name="ce89"/>
          <table:table-cell table:number-columns-repeated="16378" table:style-name="ce1"/>
        </table:table-row>
        <table:table-row table:number-rows-repeated="1048564" table:style-name="ro10">
          <table:table-cell table:number-columns-repeated="16384"/>
        </table:table-row>
      </table:table>
      <table:table table:name="'file:///C:/Users/kmanja/Downloads/Risk%20Management%20Template%20-%20Albania%20Reintegration%20Programme%20-%20August%202026.xlsx'#Guidance" table:style-name="ta5">
        <table:table-source xlink:href="file:///C:/Users/kmanja/Downloads/Risk%20Management%20Template%20-%20Albania%20Reintegration%20Programme%20-%20August%202026.xlsx" table:table-name="Guidance" table:mode="copy-results-only"/>
        <table:table-column/>
        <table:table-row table:number-rows-repeated="1048576">
          <table:table-cell table:number-columns-repeated="16384"/>
        </table:table-row>
      </table:table>
      <table:table table:name="'file:///C:/Users/kmanja/Downloads/Risk%20Management%20Template%20-%20Albania%20Reintegration%20Programme%20-%20August%202026.xlsx'#1_Risk_Register" table:style-name="ta5">
        <table:table-source xlink:href="file:///C:/Users/kmanja/Downloads/Risk%20Management%20Template%20-%20Albania%20Reintegration%20Programme%20-%20August%202026.xlsx" table:table-name="1_Risk_Register" table:mode="copy-results-only"/>
        <table:table-column/>
        <table:table-row table:number-rows-repeated="1048576">
          <table:table-cell table:number-columns-repeated="16384"/>
        </table:table-row>
      </table:table>
      <table:table table:name="'file:///C:/Users/kmanja/Downloads/Risk%20Management%20Template%20-%20Albania%20Reintegration%20Programme%20-%20August%202026.xlsx'#2_Risk_Matrix" table:style-name="ta5">
        <table:table-source xlink:href="file:///C:/Users/kmanja/Downloads/Risk%20Management%20Template%20-%20Albania%20Reintegration%20Programme%20-%20August%202026.xlsx" table:table-name="2_Risk_Matrix" table:mode="copy-results-only"/>
        <table:table-column/>
        <table:table-row table:number-rows-repeated="1048576">
          <table:table-cell table:number-columns-repeated="16384"/>
        </table:table-row>
      </table:table>
      <table:table table:name="'file:///C:/Users/kmanja/Downloads/Risk%20Management%20Template%20-%20Albania%20Reintegration%20Programme%20-%20August%202026.xlsx'#3_Risk_Appetite" table:style-name="ta5">
        <table:table-source xlink:href="file:///C:/Users/kmanja/Downloads/Risk%20Management%20Template%20-%20Albania%20Reintegration%20Programme%20-%20August%202026.xlsx" table:table-name="3_Risk_Appetite" table:mode="copy-results-only"/>
        <table:table-column/>
        <table:table-row table:number-rows-repeated="1048576">
          <table:table-cell table:number-columns-repeated="16384"/>
        </table:table-row>
      </table:table>
      <table:table table:name="'file:///C:/Users/kmanja/Downloads/Risk%20Management%20Template%20-%20Albania%20Reintegration%20Programme%20-%20August%202026.xlsx'#Cell_data_Dont_Change!" table:style-name="ta5">
        <table:table-source xlink:href="file:///C:/Users/kmanja/Downloads/Risk%20Management%20Template%20-%20Albania%20Reintegration%20Programme%20-%20August%202026.xlsx" table:table-name="Cell_data_Dont_Change!" table:mode="copy-results-only"/>
        <table:table-column/>
        <table:table-row table:number-rows-repeated="19">
          <table:table-cell table:number-columns-repeated="16384"/>
        </table:table-row>
        <table:table-row>
          <table:table-cell office:value-type="string" office:string-value="Almost CertainInsignificant"/>
          <table:table-cell office:value-type="string" office:string-value="Minor"/>
          <table:table-cell table:number-columns-repeated="16382"/>
        </table:table-row>
        <table:table-row>
          <table:table-cell office:value-type="string" office:string-value="LikelyInsignificant"/>
          <table:table-cell office:value-type="string" office:string-value="Minor"/>
          <table:table-cell table:number-columns-repeated="16382"/>
        </table:table-row>
        <table:table-row>
          <table:table-cell office:value-type="string" office:string-value="PossibleInsignificant"/>
          <table:table-cell office:value-type="string" office:string-value="Minor"/>
          <table:table-cell table:number-columns-repeated="16382"/>
        </table:table-row>
        <table:table-row>
          <table:table-cell office:value-type="string" office:string-value="UnlikelyInsignificant"/>
          <table:table-cell office:value-type="string" office:string-value="Minor"/>
          <table:table-cell table:number-columns-repeated="16382"/>
        </table:table-row>
        <table:table-row>
          <table:table-cell office:value-type="string" office:string-value="UnlikelyMinor"/>
          <table:table-cell office:value-type="string" office:string-value="Minor"/>
          <table:table-cell table:number-columns-repeated="16382"/>
        </table:table-row>
        <table:table-row>
          <table:table-cell office:value-type="string" office:string-value="PossibleMinor"/>
          <table:table-cell office:value-type="string" office:string-value="Minor"/>
          <table:table-cell table:number-columns-repeated="16382"/>
        </table:table-row>
        <table:table-row>
          <table:table-cell office:value-type="string" office:string-value="LikelyMinor"/>
          <table:table-cell office:value-type="string" office:string-value="Minor"/>
          <table:table-cell table:number-columns-repeated="16382"/>
        </table:table-row>
        <table:table-row>
          <table:table-cell office:value-type="string" office:string-value="Almost CertainMinor"/>
          <table:table-cell office:value-type="string" office:string-value="Moderate"/>
          <table:table-cell table:number-columns-repeated="16382"/>
        </table:table-row>
        <table:table-row>
          <table:table-cell office:value-type="string" office:string-value="UnlikelyModerate"/>
          <table:table-cell office:value-type="string" office:string-value="Minor"/>
          <table:table-cell table:number-columns-repeated="16382"/>
        </table:table-row>
        <table:table-row>
          <table:table-cell office:value-type="string" office:string-value="PossibleModerate"/>
          <table:table-cell office:value-type="string" office:string-value="Moderate"/>
          <table:table-cell table:number-columns-repeated="16382"/>
        </table:table-row>
        <table:table-row>
          <table:table-cell office:value-type="string" office:string-value="LikelyModerate"/>
          <table:table-cell office:value-type="string" office:string-value="Moderate"/>
          <table:table-cell table:number-columns-repeated="16382"/>
        </table:table-row>
        <table:table-row>
          <table:table-cell office:value-type="string" office:string-value="Almost CertainMajor"/>
          <table:table-cell office:value-type="string" office:string-value="Severe"/>
          <table:table-cell table:number-columns-repeated="16382"/>
        </table:table-row>
        <table:table-row>
          <table:table-cell office:value-type="string" office:string-value="UnlikelyMajor"/>
          <table:table-cell office:value-type="string" office:string-value="Moderate"/>
          <table:table-cell table:number-columns-repeated="16382"/>
        </table:table-row>
        <table:table-row>
          <table:table-cell office:value-type="string" office:string-value="Highly Likelyinsignificant"/>
          <table:table-cell office:value-type="string" office:string-value="Minor"/>
          <table:table-cell table:number-columns-repeated="16382"/>
        </table:table-row>
        <table:table-row>
          <table:table-cell office:value-type="string" office:string-value="Highly LikelyMinor"/>
          <table:table-cell office:value-type="string" office:string-value="Moderate"/>
          <table:table-cell table:number-columns-repeated="16382"/>
        </table:table-row>
        <table:table-row>
          <table:table-cell office:value-type="string" office:string-value="Highly LikelyModerate"/>
          <table:table-cell office:value-type="string" office:string-value="Major"/>
          <table:table-cell table:number-columns-repeated="16382"/>
        </table:table-row>
        <table:table-row>
          <table:table-cell office:value-type="string" office:string-value="Highly LikelyMajor"/>
          <table:table-cell office:value-type="string" office:string-value="Severe"/>
          <table:table-cell table:number-columns-repeated="16382"/>
        </table:table-row>
        <table:table-row>
          <table:table-cell office:value-type="string" office:string-value="Highly LikelySevere"/>
          <table:table-cell office:value-type="string" office:string-value="Severe"/>
          <table:table-cell table:number-columns-repeated="16382"/>
        </table:table-row>
        <table:table-row>
          <table:table-cell office:value-type="string" office:string-value="PossibleMajor"/>
          <table:table-cell office:value-type="string" office:string-value="Major"/>
          <table:table-cell table:number-columns-repeated="16382"/>
        </table:table-row>
        <table:table-row>
          <table:table-cell office:value-type="string" office:string-value="LikelyMajor"/>
          <table:table-cell office:value-type="string" office:string-value="Major"/>
          <table:table-cell table:number-columns-repeated="16382"/>
        </table:table-row>
        <table:table-row>
          <table:table-cell office:value-type="string" office:string-value="Almost CertainMajor"/>
          <table:table-cell office:value-type="string" office:string-value="Severe"/>
          <table:table-cell table:number-columns-repeated="16382"/>
        </table:table-row>
        <table:table-row>
          <table:table-cell office:value-type="string" office:string-value="Almost CertainModerate"/>
          <table:table-cell office:value-type="string" office:string-value="Major"/>
          <table:table-cell table:number-columns-repeated="16382"/>
        </table:table-row>
        <table:table-row>
          <table:table-cell office:value-type="string" office:string-value="UnlikelySevere"/>
          <table:table-cell office:value-type="string" office:string-value="Major"/>
          <table:table-cell table:number-columns-repeated="16382"/>
        </table:table-row>
        <table:table-row>
          <table:table-cell office:value-type="string" office:string-value="PossibleSevere"/>
          <table:table-cell office:value-type="string" office:string-value="Severe"/>
          <table:table-cell table:number-columns-repeated="16382"/>
        </table:table-row>
        <table:table-row>
          <table:table-cell office:value-type="string" office:string-value="LikelySevere"/>
          <table:table-cell office:value-type="string" office:string-value="Severe"/>
          <table:table-cell table:number-columns-repeated="16382"/>
        </table:table-row>
        <table:table-row>
          <table:table-cell office:value-type="string" office:string-value="Almost CertainSevere"/>
          <table:table-cell office:value-type="string" office:string-value="Severe"/>
          <table:table-cell table:number-columns-repeated="16382"/>
        </table:table-row>
        <table:table-row table:number-rows-repeated="1048531">
          <table:table-cell table:number-columns-repeated="16382"/>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Aptos Narrow" svg:font-family="&quot;Aptos Narrow&quot;"/>
    <style:font-face style:name="Tahoma" svg:font-family="Tahoma"/>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number:date-style style:name="N36P0">
      <number:day number:style="long"/>
      <number:text>/</number:text>
      <number:month number:style="long"/>
      <number:text>/</number:text>
      <number:year/>
    </number:date-style>
    <number:text-style style:name="N36">
      <number:text-content/>
      <style:map style:condition="value()&gt;=0" style:apply-style-name="N36P0"/>
    </number:text-style>
    <number:number-style style:name="N37P0">
      <number:text> </number:text>
      <number:fill-character> </number:fill-character>
      <number:number number:decimal-places="2" number:min-decimal-places="2" number:min-integer-digits="1" number:grouping="true"/>
      <number:text> </number:text>
    </number:number-style>
    <number:number-style style:name="N37P1">
      <number:text>-</number:text>
      <number:fill-character> </number:fill-character>
      <number:number number:decimal-places="2" number:min-decimal-places="2" number:min-integer-digits="1" number:grouping="true"/>
      <number:text> </number:text>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name="cf1" style:family="table-cell" style:data-style-name="N0">
      <style:table-cell-properties fo:background-color="#FF0000"/>
    </style:style>
    <style:style style:name="cf2" style:family="table-cell" style:data-style-name="N0">
      <style:table-cell-properties fo:background-color="#FFC000"/>
    </style:style>
    <style:style style:name="cf3" style:family="table-cell" style:data-style-name="N0">
      <style:table-cell-properties fo:background-color="#FFFF00"/>
    </style:style>
    <style:style style:name="cf4" style:family="table-cell" style:data-style-name="N0">
      <style:table-cell-properties fo:background-color="#92D050"/>
    </style:style>
    <style:style style:name="Comma" style:family="table-cell" style:data-style-name="N37"/>
    <style:style style:name="Hyperlink" style:family="table-cell" style:data-style-name="N0">
      <style:text-properties fo:color="#467886"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2" style:display-name="Normal 2" style:family="table-cell" style:data-style-name="N0">
      <style:table-cell-properties style:vertical-align="automatic" fo:background-color="transparent"/>
    </style:style>
    <style:style style:name="Normal_32_24" style:display-name="Normal 24" style:family="table-cell" style:data-style-name="N0">
      <style:table-cell-properties style:vertical-align="automatic" fo:background-color="transparent"/>
    </style:style>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511811023622047in" fo:margin-bottom="0.511811023622047in" fo:margin-left="0.748031496062992in" fo:margin-right="0.748031496062992in" style:print-orientation="landscape" style:print-page-order="ttb" style:first-page-number="continue" style:scale-to-X="1" style:scale-to-Y="1" style:table-centering="none" style:print="objects charts drawings"/>
      <style:header-style>
        <style:header-footer-properties fo:min-height="0.47244094488189in" fo:margin-left="0in" fo:margin-right="0in" fo:margin-bottom="0in"/>
      </style:header-style>
      <style:footer-style>
        <style:header-footer-properties fo:min-height="0.47244094488189in" fo:margin-left="0in" fo:margin-right="0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
    <dc:description/>
    <dc:subject/>
    <meta:initial-creator/>
    <dc:creator/>
    <meta:creation-date>2026-08-12T11:35:51Z</meta:creation-date>
    <dc:date>2026-08-12T11:36:13Z</dc:date>
    <meta:editing-cycles>1</meta:editing-cycles>
  </office:meta>
</office:document-meta>
</file>