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30">
      <style:table-cell-properties fo:border="thin solid #DDDDDD" style:vertical-align="automatic" fo:background-color="#BFBFB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" style:family="table-cell" style:parent-style-name="Default" style:data-style-name="N30">
      <style:table-cell-properties fo:border="thin solid #DDDDDD" style:vertical-align="automatic" fo:wrap-option="wrap" fo:background-color="#BFBFB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2">
      <style:table-cell-properties fo:border="thin solid #DDDDDD" fo:background-color="#BFBFB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DDDDDD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0">
      <style:table-cell-properties fo:border="thin solid #DDDDDD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DDDDDD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CAC9D9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30">
      <style:table-cell-properties fo:border="thin solid #CAC9D9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6">
      <style:table-cell-properties fo:border="thin solid #CAC9D9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1">
      <style:table-cell-properties fo:border="thin solid #CAC9D9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2">
      <style:table-cell-properties fo:border="thin solid #CAC9D9"/>
      <style:text-properties fo:color="#000000" style:font-name="Arial" style:font-name-asian="Arial" style:font-name-complex="Arial" fo:font-size="10pt" style:font-size-asian="10pt" style:font-size-complex="10pt"/>
    </style:style>
    <style:style style:name="ce13" style:family="table-cell" style:parent-style-name="Comma" style:data-style-name="N0">
      <style:table-cell-properties fo:border="thin solid #CAC9D9"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4">
      <style:table-cell-properties fo:border="thin solid #CAC9D9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4">
      <style:table-cell-properties fo:border="thin solid #CAC9D9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2_32_2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4">
      <style:table-cell-properties fo:border="thin solid #CAC9D9"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9" style:family="table-cell" style:parent-style-name="Comma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Comma_32_2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e22" style:family="table-cell" style:parent-style-name="Normal_32_2_32_2_32_2" style:data-style-name="N0">
      <style:table-cell-properties fo:border="thin solid #CAC9D9"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2">
      <style:text-properties fo:color="#000000"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7.32895833333333cm" style:use-optimal-column-width="true"/>
    </style:style>
    <style:style style:name="co2" style:family="table-column">
      <style:table-column-properties fo:break-before="auto" style:column-width="6.217708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5.29166666666667cm" style:use-optimal-column-width="true"/>
    </style:style>
    <style:style style:name="co5" style:family="table-column">
      <style:table-column-properties fo:break-before="auto" style:column-width="4.7625cm" style:use-optimal-column-width="true"/>
    </style:style>
    <style:style style:name="co6" style:family="table-column">
      <style:table-column-properties fo:break-before="auto" style:column-width="7.27604166666667cm" style:use-optimal-column-width="true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1.95791666666667cm" style:use-optimal-column-width="true"/>
    </style:style>
    <style:style style:name="co9" style:family="table-column">
      <style:table-column-properties fo:break-before="auto" style:column-width="9.02229166666667cm" style:use-optimal-column-width="true"/>
    </style:style>
    <style:style style:name="co10" style:family="table-column">
      <style:table-column-properties fo:break-before="auto" style:column-width="4.39208333333333cm" style:use-optimal-column-width="true"/>
    </style:style>
    <style:style style:name="co11" style:family="table-column">
      <style:table-column-properties fo:break-before="auto" style:column-width="3.51895833333333cm" style:use-optimal-column-width="true"/>
    </style:style>
    <style:style style:name="co12" style:family="table-column">
      <style:table-column-properties fo:break-before="auto" style:column-width="2.98979166666667cm"/>
    </style:style>
    <style:style style:name="co13" style:family="table-column">
      <style:table-column-properties fo:break-before="auto" style:column-width="1.29645833333333cm"/>
    </style:style>
    <style:style style:name="co14" style:family="table-column">
      <style:table-column-properties fo:break-before="auto" style:column-width="1.16416666666667cm"/>
    </style:style>
    <style:style style:name="co15" style:family="table-column">
      <style:table-column-properties fo:break-before="auto" style:column-width="1.85208333333333cm"/>
    </style:style>
    <style:style style:name="co16" style:family="table-column">
      <style:table-column-properties fo:break-before="auto" style:column-width="3.571875cm"/>
    </style:style>
    <style:style style:name="co17" style:family="table-column">
      <style:table-column-properties fo:break-before="auto" style:column-width="2.48708333333333cm"/>
    </style:style>
    <style:style style:name="co18" style:family="table-column">
      <style:table-column-properties fo:break-before="auto" style:column-width="3.54541666666667cm" style:use-optimal-column-width="true"/>
    </style:style>
    <style:style style:name="co19" style:family="table-column">
      <style:table-column-properties fo:break-before="auto" style:column-width="2.16958333333333cm"/>
    </style:style>
    <style:style style:name="co20" style:family="table-column">
      <style:table-column-properties fo:break-before="auto" style:column-width="1.87854166666667cm"/>
    </style:style>
    <style:style style:name="co21" style:family="table-column">
      <style:table-column-properties fo:break-before="auto" style:column-width="2.460625cm"/>
    </style:style>
    <style:style style:name="co22" style:family="table-column">
      <style:table-column-properties fo:break-before="auto" style:column-width="1.42875cm" style:use-optimal-column-width="true"/>
    </style:style>
    <style:style style:name="co23" style:family="table-column">
      <style:table-column-properties fo:break-before="auto" style:column-width="1.64041666666667cm"/>
    </style:style>
    <style:style style:name="ro1" style:family="table-row">
      <style:table-row-properties style:row-height="46.9pt" style:use-optimal-row-height="false" fo:break-before="auto"/>
    </style:style>
    <style:style style:name="ro2" style:family="table-row">
      <style:table-row-properties style:row-height="12.2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8.7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y_2026_-_AGO_Review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default-cell-style-name="ce23"/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3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6"/>
        <table:table-column table:style-name="co15" table:default-cell-style-name="ce16"/>
        <table:table-column table:style-name="co19" table:default-cell-style-name="ce16"/>
        <table:table-column table:style-name="co20" table:default-cell-style-name="ce16"/>
        <table:table-column table:style-name="co19" table:default-cell-style-name="ce16"/>
        <table:table-column table:style-name="co21" table:default-cell-style-name="ce16"/>
        <table:table-column table:style-name="co22" table:default-cell-style-name="ce16"/>
        <table:table-column table:style-name="co23" table:number-columns-repeated="16359" table:default-cell-style-name="ce16"/>
        <table:table-row table:style-name="ro1">
          <table:table-cell office:value-type="string" table:style-name="ce1">
            <text:p>Department Family</text:p>
          </table:table-cell>
          <table:table-cell office:value-type="string" table:style-name="ce1">
            <text:p>Entity</text:p>
          </table:table-cell>
          <table:table-cell office:value-type="string" table:style-name="ce1">
            <text:p>Date Paid</text:p>
          </table:table-cell>
          <table:table-cell office:value-type="string" table:style-name="ce1">
            <text:p>Expense Type</text:p>
          </table:table-cell>
          <table:table-cell office:value-type="string" table:style-name="ce1">
            <text:p>Expense Area</text:p>
          </table:table-cell>
          <table:table-cell office:value-type="string" table:style-name="ce1">
            <text:p>Supplier Name</text:p>
          </table:table-cell>
          <table:table-cell office:value-type="string" table:style-name="ce2">
            <text:p>Transaction Number</text:p>
          </table:table-cell>
          <table:table-cell office:value-type="string" table:style-name="ce3">
            <text:p>Amount</text:p>
          </table:table-cell>
          <table:table-cell office:value-type="string" table:style-name="ce1">
            <text:p>Description</text:p>
          </table:table-cell>
          <table:table-cell office:value-type="string" table:style-name="ce1">
            <text:p>Supplier Postcode</text:p>
          </table:table-cell>
          <table:table-cell office:value-type="string" table:style-name="ce1">
            <text:p>Expenditure Type</text:p>
          </table:table-cell>
          <table:table-cell office:value-type="string" table:style-name="ce1">
            <text:p>Supplier Type</text:p>
          </table:table-cell>
          <table:table-cell table:style-name="ce4"/>
          <table:table-cell table:number-columns-repeated="7" table:style-name="ce5"/>
          <table:table-cell table:number-columns-repeated="4" table:style-name="ce6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193" table:style-name="ce11">
            <text:p>292193</text:p>
          </table:table-cell>
          <table:table-cell office:value-type="float" office:value="37556.61" table:style-name="ce12">
            <text:p>37556.61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211" table:style-name="ce11">
            <text:p>292211</text:p>
          </table:table-cell>
          <table:table-cell office:value-type="float" office:value="33906.449999999997" table:style-name="ce12">
            <text:p>33906.4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Ext Serv:Hr Database Provider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Mhr International Uk Limited</text:p>
          </table:table-cell>
          <table:table-cell office:value-type="float" office:value="292220" table:style-name="ce11">
            <text:p>292220</text:p>
          </table:table-cell>
          <table:table-cell office:value-type="float" office:value="26437" table:style-name="ce12">
            <text:p>26437.00</text:p>
          </table:table-cell>
          <table:table-cell office:value-type="string" table:style-name="ce8">
            <text:p>Payment for annual database/services charges<text:s/></text:p>
          </table:table-cell>
          <table:table-cell office:value-type="string" table:style-name="ce9">
            <text:p>NG11 6L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Fixed Assets: Acquisition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Xma Ltd</text:p>
          </table:table-cell>
          <table:table-cell office:value-type="float" office:value="292234" table:style-name="ce11">
            <text:p>292234</text:p>
          </table:table-cell>
          <table:table-cell office:value-type="float" office:value="47539" table:style-name="ce12">
            <text:p>47539.00</text:p>
          </table:table-cell>
          <table:table-cell office:value-type="string" table:style-name="ce16">
            <text:p>Payment for Fixed Assets: Acquisitions</text:p>
          </table:table-cell>
          <table:table-cell office:value-type="string" table:style-name="ce9">
            <text:p>NG11 7EP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3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Fixed Assets: Acquisition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Xma Ltd</text:p>
          </table:table-cell>
          <table:table-cell office:value-type="float" office:value="292235" table:style-name="ce11">
            <text:p>292235</text:p>
          </table:table-cell>
          <table:table-cell office:value-type="float" office:value="142617" table:style-name="ce12">
            <text:p>142617.00</text:p>
          </table:table-cell>
          <table:table-cell office:value-type="string" table:style-name="ce16">
            <text:p>Payment for Fixed Assets: Acquisitions</text:p>
          </table:table-cell>
          <table:table-cell office:value-type="string" table:style-name="ce9">
            <text:p>NG11 7EP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Maintenance: Software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Boxxe Ltd</text:p>
          </table:table-cell>
          <table:table-cell office:value-type="float" office:value="292236" table:style-name="ce11">
            <text:p>292236</text:p>
          </table:table-cell>
          <table:table-cell office:value-type="float" office:value="162788.39000000001" table:style-name="ce12">
            <text:p>162788.39</text:p>
          </table:table-cell>
          <table:table-cell office:value-type="string" table:style-name="ce17">
            <text:p>Payment for IT software maintenance</text:p>
          </table:table-cell>
          <table:table-cell office:value-type="string" table:style-name="ce9">
            <text:p>YO31 7RE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Maintenance: Software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Phoenix Software Ltd</text:p>
          </table:table-cell>
          <table:table-cell office:value-type="float" office:value="292237" table:style-name="ce11">
            <text:p>292237</text:p>
          </table:table-cell>
          <table:table-cell office:value-type="float" office:value="45578.8" table:style-name="ce12">
            <text:p>45578.80</text:p>
          </table:table-cell>
          <table:table-cell office:value-type="string" table:style-name="ce17">
            <text:p>Payment for IT software maintenance</text:p>
          </table:table-cell>
          <table:table-cell office:value-type="string" table:style-name="ce9">
            <text:p>YO42 1NS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Solicitor Agent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Mills &amp; Reeve</text:p>
          </table:table-cell>
          <table:table-cell office:value-type="float" office:value="1195581" table:style-name="ce11">
            <text:p>1195581</text:p>
          </table:table-cell>
          <table:table-cell office:value-type="float" office:value="36182.35" table:style-name="ce12">
            <text:p>36182.35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9">
            <text:p>EC4R 9AT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5T00:00:00" table:style-name="ce10">
            <text:p>05/05/2026</text:p>
          </table:table-cell>
          <table:table-cell office:value-type="string" table:style-name="ce9">
            <text:p>Solicitor Agent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Dwf Law Llp</text:p>
          </table:table-cell>
          <table:table-cell office:value-type="float" office:value="1195711" table:style-name="ce11">
            <text:p>1195711</text:p>
          </table:table-cell>
          <table:table-cell office:value-type="float" office:value="88217.61" table:style-name="ce12">
            <text:p>88217.61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9">
            <text:p>M3 3AA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Advisory External Legal Spend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291" table:style-name="ce11">
            <text:p>292291</text:p>
          </table:table-cell>
          <table:table-cell office:value-type="float" office:value="29512.030000000006" table:style-name="ce12">
            <text:p>29512.03</text:p>
          </table:table-cell>
          <table:table-cell office:value-type="string" table:style-name="ce13">
            <text:p>Payment for professional service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style-name="ce18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336" table:style-name="ce11">
            <text:p>292336</text:p>
          </table:table-cell>
          <table:table-cell office:value-type="float" office:value="50439.29" table:style-name="ce12">
            <text:p>50439.29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Inquiries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344" table:style-name="ce11">
            <text:p>292344</text:p>
          </table:table-cell>
          <table:table-cell office:value-type="float" office:value="41949.45" table:style-name="ce12">
            <text:p>41949.4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Employment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346" table:style-name="ce11">
            <text:p>292346</text:p>
          </table:table-cell>
          <table:table-cell office:value-type="float" office:value="28057.18" table:style-name="ce12">
            <text:p>28057.18</text:p>
          </table:table-cell>
          <table:table-cell office:value-type="string" table:style-name="ce19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Agency Staff: Admin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348" table:style-name="ce11">
            <text:p>292348</text:p>
          </table:table-cell>
          <table:table-cell office:value-type="float" office:value="25786.34" table:style-name="ce12">
            <text:p>25786.34</text:p>
          </table:table-cell>
          <table:table-cell office:value-type="string" table:style-name="ce19">
            <text:p>Payment for interim legal professional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07T00:00:00" table:style-name="ce10">
            <text:p>07/05/2026</text:p>
          </table:table-cell>
          <table:table-cell office:value-type="string" table:style-name="ce9">
            <text:p>Solicitor Agent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TLT Solicitors</text:p>
          </table:table-cell>
          <table:table-cell office:value-type="float" office:value="1195926" table:style-name="ce11">
            <text:p>1195926</text:p>
          </table:table-cell>
          <table:table-cell office:value-type="float" office:value="758024.5" table:style-name="ce12">
            <text:p>758024.50</text:p>
          </table:table-cell>
          <table:table-cell office:value-type="string" table:style-name="ce19">
            <text:p>Payment for professional services for legal cases</text:p>
          </table:table-cell>
          <table:table-cell office:value-type="string" table:style-name="ce9">
            <text:p>BS1 6TP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Maintenance: Software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Zylpha Ltd</text:p>
          </table:table-cell>
          <table:table-cell office:value-type="float" office:value="292408" table:style-name="ce11">
            <text:p>292408</text:p>
          </table:table-cell>
          <table:table-cell office:value-type="float" office:value="111000" table:style-name="ce12">
            <text:p>111000.00</text:p>
          </table:table-cell>
          <table:table-cell office:value-type="string" table:style-name="ce17">
            <text:p>Payment for IT software maintenance</text:p>
          </table:table-cell>
          <table:table-cell office:value-type="string" table:style-name="ce9">
            <text:p>SO21 2DZ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Prof Prog &amp; Tech Fe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Apprilis Ltd</text:p>
          </table:table-cell>
          <table:table-cell office:value-type="float" office:value="292412" table:style-name="ce11">
            <text:p>292412</text:p>
          </table:table-cell>
          <table:table-cell office:value-type="float" office:value="50000" table:style-name="ce12">
            <text:p>50000.00</text:p>
          </table:table-cell>
          <table:table-cell office:value-type="string" table:style-name="ce20">
            <text:p>Payment for LPM Commercial Call off Contract</text:p>
          </table:table-cell>
          <table:table-cell office:value-type="string" table:style-name="ce9">
            <text:p>EC2A 4NE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Prof Prog &amp; Tech Fe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Apprilis Ltd</text:p>
          </table:table-cell>
          <table:table-cell office:value-type="float" office:value="292428" table:style-name="ce11">
            <text:p>292428</text:p>
          </table:table-cell>
          <table:table-cell office:value-type="float" office:value="103528" table:style-name="ce12">
            <text:p>103528.00</text:p>
          </table:table-cell>
          <table:table-cell office:value-type="string" table:style-name="ce20">
            <text:p>Payment for LPM Commercial Call off Contract</text:p>
          </table:table-cell>
          <table:table-cell office:value-type="string" table:style-name="ce9">
            <text:p>EC2A 4NE</text:p>
          </table:table-cell>
          <table:table-cell office:value-type="string" table:style-name="ce9">
            <text:p>Administration</text:p>
          </table:table-cell>
          <table:table-cell table:style-name="ce18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Prof Prog &amp; Tech Fe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Xansium Consulting Ltd</text:p>
          </table:table-cell>
          <table:table-cell office:value-type="float" office:value="292430" table:style-name="ce11">
            <text:p>292430</text:p>
          </table:table-cell>
          <table:table-cell office:value-type="float" office:value="120000" table:style-name="ce12">
            <text:p>120000.00</text:p>
          </table:table-cell>
          <table:table-cell office:value-type="string" table:style-name="ce21">
            <text:p>Payment for agency staff</text:p>
          </table:table-cell>
          <table:table-cell office:value-type="string" table:style-name="ce9">
            <text:p>BS1 3AG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Advisory External Legal Spend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494" table:style-name="ce11">
            <text:p>292494</text:p>
          </table:table-cell>
          <table:table-cell office:value-type="float" office:value="25370.86" table:style-name="ce12">
            <text:p>25370.86</text:p>
          </table:table-cell>
          <table:table-cell office:value-type="string" table:style-name="ce13">
            <text:p>Payment for professional service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style-name="ce11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393" table:style-name="ce11">
            <text:p>1196393</text:p>
          </table:table-cell>
          <table:table-cell office:value-type="float" office:value="22944" table:style-name="ce12">
            <text:p>22944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Special Advocate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397" table:style-name="ce11">
            <text:p>1196397</text:p>
          </table:table-cell>
          <table:table-cell office:value-type="float" office:value="21825" table:style-name="ce12">
            <text:p>21825.00</text:p>
          </table:table-cell>
          <table:table-cell office:value-type="string" table:style-name="ce9">
            <text:p>Payment for Special Advocate Fe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Special Advocate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414" table:style-name="ce11">
            <text:p>1196414</text:p>
          </table:table-cell>
          <table:table-cell office:value-type="float" office:value="26500.83" table:style-name="ce12">
            <text:p>26500.83</text:p>
          </table:table-cell>
          <table:table-cell office:value-type="string" table:style-name="ce9">
            <text:p>Payment for Special Advocate Fe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Special Advocate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415" table:style-name="ce11">
            <text:p>1196415</text:p>
          </table:table-cell>
          <table:table-cell office:value-type="float" office:value="62965" table:style-name="ce12">
            <text:p>62965.00</text:p>
          </table:table-cell>
          <table:table-cell office:value-type="string" table:style-name="ce9">
            <text:p>Payment for Special Advocate Fe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416" table:style-name="ce11">
            <text:p>1196416</text:p>
          </table:table-cell>
          <table:table-cell office:value-type="float" office:value="41782.5" table:style-name="ce12">
            <text:p>41782.5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417" table:style-name="ce11">
            <text:p>1196417</text:p>
          </table:table-cell>
          <table:table-cell office:value-type="float" office:value="24600" table:style-name="ce12">
            <text:p>24600.00</text:p>
          </table:table-cell>
          <table:table-cell office:value-type="string" table:style-name="ce7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Expert Report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Mpg Quantity Surveyors Ltd</text:p>
          </table:table-cell>
          <table:table-cell office:value-type="float" office:value="1196471" table:style-name="ce11">
            <text:p>1196471</text:p>
          </table:table-cell>
          <table:table-cell office:value-type="float" office:value="22595" table:style-name="ce12">
            <text:p>22595.00</text:p>
          </table:table-cell>
          <table:table-cell office:value-type="string" table:style-name="ce8">
            <text:p>Payment for legal expert report</text:p>
          </table:table-cell>
          <table:table-cell office:value-type="string" table:style-name="ce9">
            <text:p>EC3A 7BA</text:p>
          </table:table-cell>
          <table:table-cell office:value-type="string" table:style-name="ce9">
            <text:p>Administration</text:p>
          </table:table-cell>
          <table:table-cell table:style-name="ce7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488" table:style-name="ce11">
            <text:p>1196488</text:p>
          </table:table-cell>
          <table:table-cell office:value-type="float" office:value="22582.02" table:style-name="ce12">
            <text:p>22582.02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style-name="ce7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2T00:00:00" table:style-name="ce10">
            <text:p>12/05/2026</text:p>
          </table:table-cell>
          <table:table-cell office:value-type="string" table:style-name="ce9">
            <text:p>E-Disclosure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Legastat Ltd.</text:p>
          </table:table-cell>
          <table:table-cell office:value-type="float" office:value="1196553" table:style-name="ce11">
            <text:p>1196553</text:p>
          </table:table-cell>
          <table:table-cell office:value-type="float" office:value="32253.25" table:style-name="ce12">
            <text:p>32253.25</text:p>
          </table:table-cell>
          <table:table-cell office:value-type="string" table:style-name="ce8">
            <text:p>Payment for e-disclosure services for legal cases</text:p>
          </table:table-cell>
          <table:table-cell office:value-type="string" table:style-name="ce9">
            <text:p>WC2A 2JB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4T00:00:00" table:style-name="ce10">
            <text:p>14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591" table:style-name="ce11">
            <text:p>292591</text:p>
          </table:table-cell>
          <table:table-cell office:value-type="float" office:value="67531.539999999994" table:style-name="ce12">
            <text:p>67531.54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Attorney General's Office</text:p>
          </table:table-cell>
          <table:table-cell office:value-type="date" office:date-value="2026-05-14T00:00:00" table:style-name="ce10">
            <text:p>14/05/2026</text:p>
          </table:table-cell>
          <table:table-cell office:value-type="string" table:style-name="ce9">
            <text:p>Accommodation: Rent</text:p>
          </table:table-cell>
          <table:table-cell office:value-type="string" table:style-name="ce8">
            <text:p>Attorney General's Office</text:p>
          </table:table-cell>
          <table:table-cell office:value-type="string" table:style-name="ce9">
            <text:p>Government Property Agency</text:p>
          </table:table-cell>
          <table:table-cell office:value-type="float" office:value="31711" table:style-name="ce11">
            <text:p>31711</text:p>
          </table:table-cell>
          <table:table-cell office:value-type="float" office:value="252827.13" table:style-name="ce12">
            <text:p>252827.13</text:p>
          </table:table-cell>
          <table:table-cell office:value-type="string" table:style-name="ce8">
            <text:p>Payment for rent and/or rates, service and other charges</text:p>
          </table:table-cell>
          <table:table-cell office:value-type="string" table:style-name="ce9">
            <text:p>B2 2QQ</text:p>
          </table:table-cell>
          <table:table-cell office:value-type="string" table:style-name="ce9">
            <text:p>Administration</text:p>
          </table:table-cell>
          <table:table-cell office:value-type="string" table:style-name="ce8">
            <text:p>Public</text:p>
          </table:table-cell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4T00:00:00" table:style-name="ce10">
            <text:p>14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6973" table:style-name="ce11">
            <text:p>1196973</text:p>
          </table:table-cell>
          <table:table-cell office:value-type="float" office:value="25725" table:style-name="ce12">
            <text:p>25725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Travel&amp;Accommodation Contract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Corporate Travel Management (North) Limited</text:p>
          </table:table-cell>
          <table:table-cell office:value-type="float" office:value="292688" table:style-name="ce11">
            <text:p>292688</text:p>
          </table:table-cell>
          <table:table-cell office:value-type="float" office:value="116755.47" table:style-name="ce12">
            <text:p>116755.47</text:p>
          </table:table-cell>
          <table:table-cell office:value-type="string" table:style-name="ce13">
            <text:p>Payment for travel and accommodation services</text:p>
          </table:table-cell>
          <table:table-cell office:value-type="string" table:style-name="ce9">
            <text:p>BD1 5H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Employment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691" table:style-name="ce11">
            <text:p>292691</text:p>
          </table:table-cell>
          <table:table-cell office:value-type="float" office:value="20861.95" table:style-name="ce12">
            <text:p>20861.9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17" table:style-name="ce11">
            <text:p>292717</text:p>
          </table:table-cell>
          <table:table-cell office:value-type="float" office:value="129049.21" table:style-name="ce12">
            <text:p>129049.21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Inquiries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19" table:style-name="ce11">
            <text:p>292719</text:p>
          </table:table-cell>
          <table:table-cell office:value-type="float" office:value="50326.22" table:style-name="ce12">
            <text:p>50326.22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22" table:style-name="ce11">
            <text:p>292722</text:p>
          </table:table-cell>
          <table:table-cell office:value-type="float" office:value="130479.88" table:style-name="ce12">
            <text:p>130479.88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31" table:style-name="ce11">
            <text:p>292731</text:p>
          </table:table-cell>
          <table:table-cell office:value-type="float" office:value="55314.04" table:style-name="ce12">
            <text:p>55314.04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32" table:style-name="ce11">
            <text:p>292732</text:p>
          </table:table-cell>
          <table:table-cell office:value-type="float" office:value="89406.84" table:style-name="ce12">
            <text:p>89406.84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Maintenance: Software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Phoenix Software Ltd</text:p>
          </table:table-cell>
          <table:table-cell office:value-type="float" office:value="292761" table:style-name="ce11">
            <text:p>292761</text:p>
          </table:table-cell>
          <table:table-cell office:value-type="float" office:value="36867.01" table:style-name="ce12">
            <text:p>36867.01</text:p>
          </table:table-cell>
          <table:table-cell office:value-type="string" table:style-name="ce22">
            <text:p>Payment for IT software maintenance</text:p>
          </table:table-cell>
          <table:table-cell office:value-type="string" table:style-name="ce9">
            <text:p>YO42 1NS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dvisory External Legal Spend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67" table:style-name="ce11">
            <text:p>292767</text:p>
          </table:table-cell>
          <table:table-cell office:value-type="float" office:value="34845.43" table:style-name="ce12">
            <text:p>34845.43</text:p>
          </table:table-cell>
          <table:table-cell office:value-type="string" table:style-name="ce13">
            <text:p>Payment for professional service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Advisory External Legal Spend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779" table:style-name="ce11">
            <text:p>292779</text:p>
          </table:table-cell>
          <table:table-cell office:value-type="float" office:value="22837.399999999998" table:style-name="ce12">
            <text:p>22837.40</text:p>
          </table:table-cell>
          <table:table-cell office:value-type="string" table:style-name="ce13">
            <text:p>Payment for professional service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7339" table:style-name="ce11">
            <text:p>1197339</text:p>
          </table:table-cell>
          <table:table-cell office:value-type="float" office:value="26730" table:style-name="ce12">
            <text:p>26730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7409" table:style-name="ce11">
            <text:p>1197409</text:p>
          </table:table-cell>
          <table:table-cell office:value-type="float" office:value="29137.5" table:style-name="ce12">
            <text:p>29137.5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Solicitor Agent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Dwf Law Llp</text:p>
          </table:table-cell>
          <table:table-cell office:value-type="float" office:value="1197453" table:style-name="ce11">
            <text:p>1197453</text:p>
          </table:table-cell>
          <table:table-cell office:value-type="float" office:value="191082" table:style-name="ce12">
            <text:p>191082.00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9">
            <text:p>M3 3AA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19T00:00:00" table:style-name="ce10">
            <text:p>19/05/2026</text:p>
          </table:table-cell>
          <table:table-cell office:value-type="string" table:style-name="ce9">
            <text:p>E-Disclosure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Anexsys Ltd</text:p>
          </table:table-cell>
          <table:table-cell office:value-type="float" office:value="1197570" table:style-name="ce11">
            <text:p>1197570</text:p>
          </table:table-cell>
          <table:table-cell office:value-type="float" office:value="51312.74" table:style-name="ce12">
            <text:p>51312.74</text:p>
          </table:table-cell>
          <table:table-cell office:value-type="string" table:style-name="ce8">
            <text:p>Payment for e-disclosure services for legal cases</text:p>
          </table:table-cell>
          <table:table-cell office:value-type="string" table:style-name="ce9">
            <text:p>EC1R 3BP</text:p>
          </table:table-cell>
          <table:table-cell office:value-type="string" table:style-name="ce9">
            <text:p>Administration</text:p>
          </table:table-cell>
          <table:table-cell table:style-name="ce8"/>
          <table:table-cell table:style-name="ce7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861" table:style-name="ce11">
            <text:p>292861</text:p>
          </table:table-cell>
          <table:table-cell office:value-type="float" office:value="29025.48" table:style-name="ce12">
            <text:p>29025.48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872" table:style-name="ce11">
            <text:p>292872</text:p>
          </table:table-cell>
          <table:table-cell office:value-type="float" office:value="38196.35" table:style-name="ce12">
            <text:p>38196.3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style-name="ce7"/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egal Advisory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882" table:style-name="ce11">
            <text:p>292882</text:p>
          </table:table-cell>
          <table:table-cell office:value-type="float" office:value="34068.78" table:style-name="ce12">
            <text:p>34068.78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Admin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915" table:style-name="ce11">
            <text:p>292915</text:p>
          </table:table-cell>
          <table:table-cell office:value-type="float" office:value="29652.35" table:style-name="ce12">
            <text:p>29652.35</text:p>
          </table:table-cell>
          <table:table-cell office:value-type="string" table:style-name="ce13">
            <text:p>Payment for interim legal professional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Admin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922" table:style-name="ce11">
            <text:p>292922</text:p>
          </table:table-cell>
          <table:table-cell office:value-type="float" office:value="28151.49" table:style-name="ce12">
            <text:p>28151.49</text:p>
          </table:table-cell>
          <table:table-cell office:value-type="string" table:style-name="ce13">
            <text:p>Payment for interim legal professional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Employment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2924" table:style-name="ce11">
            <text:p>292924</text:p>
          </table:table-cell>
          <table:table-cell office:value-type="float" office:value="21885.55" table:style-name="ce12">
            <text:p>21885.5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1T00:00:00" table:style-name="ce10">
            <text:p>21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7955" table:style-name="ce11">
            <text:p>1197955</text:p>
          </table:table-cell>
          <table:table-cell office:value-type="float" office:value="27645" table:style-name="ce12">
            <text:p>27645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7T00:00:00" table:style-name="ce10">
            <text:p>27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8361" table:style-name="ce11">
            <text:p>1198361</text:p>
          </table:table-cell>
          <table:table-cell office:value-type="float" office:value="46000" table:style-name="ce12">
            <text:p>46000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7T00:00:00" table:style-name="ce10">
            <text:p>27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8363" table:style-name="ce11">
            <text:p>1198363</text:p>
          </table:table-cell>
          <table:table-cell office:value-type="float" office:value="23325" table:style-name="ce12">
            <text:p>23325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7T00:00:00" table:style-name="ce10">
            <text:p>27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8364" table:style-name="ce11">
            <text:p>1198364</text:p>
          </table:table-cell>
          <table:table-cell office:value-type="float" office:value="30550" table:style-name="ce12">
            <text:p>30550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7T00:00:00" table:style-name="ce10">
            <text:p>27/05/2026</text:p>
          </table:table-cell>
          <table:table-cell office:value-type="string" table:style-name="ce9">
            <text:p>Counsel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Withheld: Named Individual</text:p>
          </table:table-cell>
          <table:table-cell office:value-type="float" office:value="1198394" table:style-name="ce11">
            <text:p>1198394</text:p>
          </table:table-cell>
          <table:table-cell office:value-type="float" office:value="22425" table:style-name="ce12">
            <text:p>22425.00</text:p>
          </table:table-cell>
          <table:table-cell office:value-type="string" table:style-name="ce8">
            <text:p>Payment for professional services for legal cases</text:p>
          </table:table-cell>
          <table:table-cell office:value-type="string" table:style-name="ce9">
            <text:p>Withheld: Named Individual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7T00:00:00" table:style-name="ce10">
            <text:p>27/05/2026</text:p>
          </table:table-cell>
          <table:table-cell office:value-type="string" table:style-name="ce9">
            <text:p>Solicitor Agent Fees</text:p>
          </table:table-cell>
          <table:table-cell office:value-type="string" table:style-name="ce8">
            <text:p>Legal case disbursements</text:p>
          </table:table-cell>
          <table:table-cell office:value-type="string" table:style-name="ce9">
            <text:p>TLT Solicitors</text:p>
          </table:table-cell>
          <table:table-cell office:value-type="float" office:value="1198434" table:style-name="ce11">
            <text:p>1198434</text:p>
          </table:table-cell>
          <table:table-cell office:value-type="float" office:value="111849.36" table:style-name="ce12">
            <text:p>111849.36</text:p>
          </table:table-cell>
          <table:table-cell office:value-type="string" table:style-name="ce13">
            <text:p>Payment for professional services for legal cases</text:p>
          </table:table-cell>
          <table:table-cell office:value-type="string" table:style-name="ce9">
            <text:p>BS1 6TP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Inquiries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069" table:style-name="ce11">
            <text:p>293069</text:p>
          </table:table-cell>
          <table:table-cell office:value-type="float" office:value="40756.18" table:style-name="ce12">
            <text:p>40756.18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070" table:style-name="ce11">
            <text:p>293070</text:p>
          </table:table-cell>
          <table:table-cell office:value-type="float" office:value="53726.43" table:style-name="ce12">
            <text:p>53726.43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Library: Lion Project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Thomson Reuters</text:p>
          </table:table-cell>
          <table:table-cell office:value-type="float" office:value="293073" table:style-name="ce11">
            <text:p>293073</text:p>
          </table:table-cell>
          <table:table-cell office:value-type="float" office:value="2194203.6" table:style-name="ce12">
            <text:p>2194203.60</text:p>
          </table:table-cell>
          <table:table-cell office:value-type="string" table:style-name="ce8">
            <text:p>Payment for annual online E-Publication subscription</text:p>
          </table:table-cell>
          <table:table-cell office:value-type="string" table:style-name="ce9">
            <text:p>E14 5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Admin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083" table:style-name="ce11">
            <text:p>293083</text:p>
          </table:table-cell>
          <table:table-cell office:value-type="float" office:value="23437.759999999998" table:style-name="ce12">
            <text:p>23437.76</text:p>
          </table:table-cell>
          <table:table-cell office:value-type="string" table:style-name="ce13">
            <text:p>Payment for interim legal professional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Admin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084" table:style-name="ce11">
            <text:p>293084</text:p>
          </table:table-cell>
          <table:table-cell office:value-type="float" office:value="25421.38" table:style-name="ce12">
            <text:p>25421.38</text:p>
          </table:table-cell>
          <table:table-cell office:value-type="string" table:style-name="ce13">
            <text:p>Payment for interim legal professionals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Employment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088" table:style-name="ce11">
            <text:p>293088</text:p>
          </table:table-cell>
          <table:table-cell office:value-type="float" office:value="20996.05" table:style-name="ce12">
            <text:p>20996.05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ccommodation: Rat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City Of Westminster (Business Rates)</text:p>
          </table:table-cell>
          <table:table-cell office:value-type="float" office:value="293109" table:style-name="ce11">
            <text:p>293109</text:p>
          </table:table-cell>
          <table:table-cell office:value-type="float" office:value="-25330.44" table:style-name="ce12">
            <text:p>-25330.44</text:p>
          </table:table-cell>
          <table:table-cell office:value-type="string" table:style-name="ce20">
            <text:p>Rate refund for training rooms in Queens Annes Gate</text:p>
          </table:table-cell>
          <table:table-cell office:value-type="string" table:style-name="ce9">
            <text:p>SE1 4LS</text:p>
          </table:table-cell>
          <table:table-cell office:value-type="string" table:style-name="ce9">
            <text:p>Administration</text:p>
          </table:table-cell>
          <table:table-cell office:value-type="string" table:style-name="ce8">
            <text:p>Public</text:p>
          </table:table-cell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ccommodation: Rat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City Of Westminster (Business Rates)</text:p>
          </table:table-cell>
          <table:table-cell office:value-type="float" office:value="293112" table:style-name="ce11">
            <text:p>293112</text:p>
          </table:table-cell>
          <table:table-cell office:value-type="float" office:value="-56925" table:style-name="ce12">
            <text:p>-56925.00</text:p>
          </table:table-cell>
          <table:table-cell office:value-type="string" table:style-name="ce20">
            <text:p>Rate refund for training rooms in Queens Annes Gate</text:p>
          </table:table-cell>
          <table:table-cell office:value-type="string" table:style-name="ce9">
            <text:p>SE1 4LS</text:p>
          </table:table-cell>
          <table:table-cell office:value-type="string" table:style-name="ce9">
            <text:p>Administration</text:p>
          </table:table-cell>
          <table:table-cell office:value-type="string" table:style-name="ce8">
            <text:p>Public</text:p>
          </table:table-cell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ccommodation: Rat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City Of Westminster (Business Rates)</text:p>
          </table:table-cell>
          <table:table-cell office:value-type="float" office:value="293113" table:style-name="ce11">
            <text:p>293113</text:p>
          </table:table-cell>
          <table:table-cell office:value-type="float" office:value="-39405" table:style-name="ce12">
            <text:p>-39405.00</text:p>
          </table:table-cell>
          <table:table-cell office:value-type="string" table:style-name="ce20">
            <text:p>Rate refund for training rooms in Queens Annes Gate</text:p>
          </table:table-cell>
          <table:table-cell office:value-type="string" table:style-name="ce9">
            <text:p>SE1 4LS</text:p>
          </table:table-cell>
          <table:table-cell office:value-type="string" table:style-name="ce9">
            <text:p>Administration</text:p>
          </table:table-cell>
          <table:table-cell office:value-type="string" table:style-name="ce8">
            <text:p>Public</text:p>
          </table:table-cell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ccommodation: Rates</text:p>
          </table:table-cell>
          <table:table-cell office:value-type="string" table:style-name="ce8">
            <text:p>Chief Operating Officer Group</text:p>
          </table:table-cell>
          <table:table-cell office:value-type="string" table:style-name="ce9">
            <text:p>City Of Westminster (Business Rates)</text:p>
          </table:table-cell>
          <table:table-cell office:value-type="float" office:value="293115" table:style-name="ce11">
            <text:p>293115</text:p>
          </table:table-cell>
          <table:table-cell office:value-type="float" office:value="-70150" table:style-name="ce12">
            <text:p>-70150.00</text:p>
          </table:table-cell>
          <table:table-cell office:value-type="string" table:style-name="ce20">
            <text:p>Rate refund for training rooms in Queens Annes Gate</text:p>
          </table:table-cell>
          <table:table-cell office:value-type="string" table:style-name="ce9">
            <text:p>SE1 4LS</text:p>
          </table:table-cell>
          <table:table-cell office:value-type="string" table:style-name="ce9">
            <text:p>Administration</text:p>
          </table:table-cell>
          <table:table-cell office:value-type="string" table:style-name="ce8">
            <text:p>Public</text:p>
          </table:table-cell>
          <table:table-cell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2">
          <table:table-cell office:value-type="string" table:style-name="ce9">
            <text:p>HM Procurator General and Treasury Solicitor</text:p>
          </table:table-cell>
          <table:table-cell office:value-type="string" table:style-name="ce9">
            <text:p>Government Legal Department</text:p>
          </table:table-cell>
          <table:table-cell office:value-type="date" office:date-value="2026-05-29T00:00:00" table:style-name="ce10">
            <text:p>29/05/2026</text:p>
          </table:table-cell>
          <table:table-cell office:value-type="string" table:style-name="ce9">
            <text:p>Agency Staff: Legal</text:p>
          </table:table-cell>
          <table:table-cell office:value-type="string" table:style-name="ce8">
            <text:p>Litigation Group</text:p>
          </table:table-cell>
          <table:table-cell office:value-type="string" table:style-name="ce9">
            <text:p>Alexander Mann Solutions Limited</text:p>
          </table:table-cell>
          <table:table-cell office:value-type="float" office:value="293133" table:style-name="ce11">
            <text:p>293133</text:p>
          </table:table-cell>
          <table:table-cell office:value-type="float" office:value="114190.3" table:style-name="ce12">
            <text:p>114190.30</text:p>
          </table:table-cell>
          <table:table-cell office:value-type="string" table:style-name="ce13">
            <text:p>Payment for agency staff</text:p>
          </table:table-cell>
          <table:table-cell office:value-type="string" table:style-name="ce9">
            <text:p>EC2N 3AQ</text:p>
          </table:table-cell>
          <table:table-cell office:value-type="string" table:style-name="ce9">
            <text:p>Administration</text:p>
          </table:table-cell>
          <table:table-cell table:number-columns-repeated="2" table:style-name="ce8"/>
          <table:table-cell table:number-columns-repeated="2" table:style-name="ce11"/>
          <table:table-cell table:number-columns-repeated="5" table:style-name="ce9"/>
          <table:table-cell table:number-columns-repeated="3" table:style-name="ce14"/>
          <table:table-cell table:style-name="ce15"/>
          <table:table-cell table:number-columns-repeated="16360" table:style-name="ce7"/>
        </table:table-row>
        <table:table-row table:style-name="ro4">
          <table:table-cell table:number-columns-repeated="7" table:style-name="ce7"/>
          <table:table-cell table:style-name="ce23"/>
          <table:table-cell table:number-columns-repeated="16376" table:style-name="ce7"/>
        </table:table-row>
        <table:table-row table:style-name="ro5">
          <table:table-cell office:value-type="string" table:style-name="ce16">
            <text:p>Nil return for HM Crown Prosecution Service Inspectorate</text:p>
          </table:table-cell>
          <table:table-cell table:number-columns-repeated="6" table:style-name="ce16"/>
          <table:table-cell table:style-name="ce23"/>
          <table:table-cell table:number-columns-repeated="16376" table:style-name="ce16"/>
        </table:table-row>
        <table:table-row table:number-rows-repeated="1048504" table:style-name="ro5">
          <table:table-cell table:number-columns-repeated="16384"/>
        </table:table-row>
      </table:table>
      <table:database-ranges>
        <table:database-range table:target-range-address="May_2026_-_AGO_Review.A1:May_2026_-_AGO_Review.X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">
      <number:day number:style="long"/>
      <number:text>/</number:text>
      <number:month number:style="long"/>
      <number:text>/</number:text>
      <number:year number:style="long"/>
    </number:date-style>
    <style:style style:name="Comma" style:family="table-cell" style:data-style-name="N35"/>
    <style:style style:name="Comma_32_2" style:display-name="Comma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>Serena Johnson</dc:creator>
    <meta:creation-date>2026-06-15T12:26:29Z</meta:creation-date>
    <dc:date>2026-08-11T14:01:48Z</dc:date>
    <meta:user-defined meta:name="ContentTypeId">0x01010074F43E0B81E024439CB4FCF750038444</meta:user-defined>
    <meta:user-defined meta:name="MediaServiceImageTags"/>
  </office:meta>
</office:document-meta>
</file>