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style:style style:name="P1" style:parent-style-name="Normal" style:master-page-name="MP0" style:family="paragraph">
      <style:paragraph-properties fo:break-before="page"/>
      <style:text-properties fo:font-weight="bold" style:font-weight-asian="bold" style:font-weight-complex="bold" fo:font-size="14pt" style:font-size-asian="14pt" style:font-size-complex="14pt"/>
    </style:style>
    <style:style style:name="P2" style:parent-style-name="Normal" style:family="paragraph">
      <style:text-properties fo:font-weight="bold" style:font-weight-asian="bold" style:font-weight-complex="bold" fo:font-size="14pt" style:font-size-asian="14pt" style:font-size-complex="14pt"/>
    </style:style>
    <style:style style:name="P3" style:parent-style-name="Normal" style:family="paragraph">
      <style:text-properties fo:font-weight="bold" style:font-weight-asian="bold" style:font-weight-complex="bold"/>
    </style:style>
    <style:style style:name="P4" style:parent-style-name="Normal" style:family="paragraph">
      <style:text-properties fo:font-weight="bold" style:font-weight-asian="bold" style:font-weight-complex="bold"/>
    </style:style>
    <style:style style:name="P5" style:parent-style-name="Normal" style:family="paragraph">
      <style:text-properties fo:font-weight="bold" style:font-weight-asian="bold" style:font-weight-complex="bold"/>
    </style:style>
    <style:style style:name="P6" style:parent-style-name="Normal" style:family="paragraph">
      <style:text-properties fo:font-weight="bold" style:font-weight-asian="bold" style:font-weight-complex="bold"/>
    </style:style>
    <style:style style:name="P7" style:parent-style-name="Normal" style:family="paragraph">
      <style:text-properties fo:font-weight="bold" style:font-weight-asian="bold" style:font-weight-complex="bold"/>
    </style:style>
    <style:style style:name="P8" style:parent-style-name="Normal" style:family="paragraph">
      <style:text-properties fo:font-weight="bold" style:font-weight-asian="bold" style:font-weight-complex="bold"/>
    </style:style>
  </office:automatic-styles>
  <office:body>
    <office:text text:use-soft-page-breaks="true">
      <text:p text:style-name="P1">Tax Advice Market Expert Panel</text:p>
      <text:p text:style-name="P2">Summary Notes – 29 June 2026</text:p>
      <text:p text:style-name="P3">Purpose of the meeting</text:p>
      <text:p text:style-name="Normal">The Panel met to discuss recent developments relating to tax adviser standards, agent registration, analytical capability and customer decision<text:s/>making in the tax advice market. Discussion focused on how ongoing reforms, improved data and greater transparency can support better outcomes for taxpayers and advisers.<text:s/></text:p>
      <text:p text:style-name="P4">Topics discussed</text:p>
      <text:p text:style-name="P5">1. Enhanced Powers and Agent Registration</text:p>
      <text:p text:style-name="Normal">HMRC provided updates on the implementation of enhanced powers and mandatory tax adviser registration. Members discussed the importance of clear guidance, effective stakeholder engagement and ensuring that implementation remains proportionate and well understood. The Panel also considered the opportunities that registration may provide to improve understanding of the tax advice market over time.<text:s/></text:p>
      <text:p text:style-name="P6">2. What does good look like in the tax advice market?</text:p>
      <text:p text:style-name="Normal">Frank Haskew (ICAEW) led a discussion on standards in the tax advice market. Members considered the role of professional standards in supporting positive outcomes for taxpayers and discussed transparency, customer confidence, emerging technologies and how taxpayers can be better supported when choosing a tax adviser. The Panel noted the importance of continuing to explore good practice across the market.</text:p>
      <text:p text:style-name="P7">3. Agents, intermediaries and data</text:p>
      <text:p text:style-name="Normal">HMRC provided an update on work to improve analytical understanding of agents and intermediaries. Members discussed opportunities to strengthen the evidence base, better understand market behaviours and develop a clearer picture of the tax advice landscape. There was support for continued collaboration between HMRC, academics and external stakeholders to help identify priorities for future analysis.<text:s/></text:p>
      <text:p text:style-name="P8">4. Choosing a tax adviser</text:p>
      <text:p text:style-name="Normal">The Panel briefly considered how taxpayers choose advisers and the challenges customers face when navigating the market. Members discussed the importance of clear information, transparency and helping taxpayers make informed decisions when seeking advice. The topic will be explored further at a future meeting.<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dams, Hayley (HMRC Strategy and Policy ID)</meta:initial-creator>
    <dc:creator>Barclay, Mike (Communications)</dc:creator>
    <meta:creation-date>2026-08-11T11:01:00Z</meta:creation-date>
    <dc:date>2026-08-11T11:02:00Z</dc:date>
    <meta:template xlink:href="Normal" xlink:type="simple"/>
    <meta:editing-cycles>3</meta:editing-cycles>
    <meta:editing-duration>PT180S</meta:editing-duration>
    <meta:user-defined meta:name="ClassificationContentMarkingFooterShapeIds">2f30e277,2f2d9894,64b14094</meta:user-defined>
    <meta:user-defined meta:name="ClassificationContentMarkingFooterFontProps">#000000,10,Aptos</meta:user-defined>
    <meta:user-defined meta:name="ClassificationContentMarkingFooterText">OFFICIAL</meta:user-defined>
    <meta:document-statistic meta:page-count="1" meta:paragraph-count="13" meta:word-count="298" meta:character-count="2085" meta:row-count="32" meta:non-whitespace-character-count="1795"/>
  </office:meta>
</office:document-meta>
</file>