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automatic-styles>
    <style:style style:name="ce1" style:family="table-cell" style:parent-style-name="Default" style:data-style-name="N0"/>
    <style:style style:name="ce2" style:family="table-cell" style:parent-style-name="Default" style:data-style-name="N0">
      <style:table-cell-properties style:vertical-align="top" fo:wrap-option="wrap" fo:background-color="#8ED973"/>
    </style:style>
    <style:style style:name="ce3" style:family="table-cell" style:parent-style-name="Default" style:data-style-name="N0">
      <style:table-cell-properties style:vertical-align="top"/>
    </style:style>
    <style:style style:name="ce4" style:family="table-cell" style:parent-style-name="Default" style:data-style-name="N0">
      <style:table-cell-properties fo:border="thin solid #000000" style:vertical-align="top"/>
      <style:text-properties fo:font-weight="bold" style:font-weight-asian="bold" style:font-weight-complex="bold"/>
    </style:style>
    <style:style style:name="ce5" style:family="table-cell" style:parent-style-name="Default" style:data-style-name="N0">
      <style:table-cell-properties fo:border="thin solid #000000" style:vertical-align="middle" fo:wrap-option="wrap" style:repeat-content="false"/>
      <style:paragraph-properties fo:text-align="center"/>
      <style:text-properties fo:font-weight="bold" style:font-weight-asian="bold" style:font-weight-complex="bold"/>
    </style:style>
    <style:style style:name="ce6" style:family="table-cell" style:parent-style-name="Default" style:data-style-name="N0">
      <style:text-properties fo:font-weight="bold" style:font-weight-asian="bold" style:font-weight-complex="bold"/>
    </style:style>
    <style:style style:name="ce7" style:family="table-cell" style:parent-style-name="Default" style:data-style-name="N0">
      <style:table-cell-properties fo:border="thin solid #000000" style:vertical-align="top" fo:wrap-option="wrap"/>
    </style:style>
    <style:style style:name="ce8" style:family="table-cell" style:parent-style-name="Default" style:data-style-name="N0">
      <style:table-cell-properties fo:border-top="none" fo:border-bottom="thin solid #000000" fo:border-left="none" fo:border-right="none" style:vertical-align="top" fo:background-color="#8ED973" style:repeat-content="false"/>
      <style:paragraph-properties fo:text-align="start" fo:margin-left="0cm"/>
      <style:text-properties fo:font-weight="bold" style:font-weight-asian="bold" style:font-weight-complex="bold"/>
    </style:style>
    <style:style style:name="co1" style:family="table-column">
      <style:table-column-properties fo:break-before="auto" style:column-width="3.65125cm"/>
    </style:style>
    <style:style style:name="co2" style:family="table-column">
      <style:table-column-properties fo:break-before="auto" style:column-width="1.69333333333333cm"/>
    </style:style>
    <style:style style:name="co3" style:family="table-column">
      <style:table-column-properties fo:break-before="auto" style:column-width="10.3452083333333cm"/>
    </style:style>
    <style:style style:name="co4" style:family="table-column">
      <style:table-column-properties fo:break-before="auto" style:column-width="2.619375cm"/>
    </style:style>
    <style:style style:name="co5" style:family="table-column">
      <style:table-column-properties fo:break-before="auto" style:column-width="3.20145833333333cm"/>
    </style:style>
    <style:style style:name="co6" style:family="table-column">
      <style:table-column-properties fo:break-before="auto" style:column-width="2.32833333333333cm"/>
    </style:style>
    <style:style style:name="co7" style:family="table-column">
      <style:table-column-properties fo:break-before="auto" style:column-width="3.12208333333333cm"/>
    </style:style>
    <style:style style:name="co8" style:family="table-column">
      <style:table-column-properties fo:break-before="auto" style:column-width="3.33375cm"/>
    </style:style>
    <style:style style:name="ro1" style:family="table-row">
      <style:table-row-properties style:row-height="92.25pt" style:use-optimal-row-height="false" fo:break-before="auto"/>
    </style:style>
    <style:style style:name="ro2" style:family="table-row">
      <style:table-row-properties style:row-height="45pt" style:use-optimal-row-height="false" fo:break-before="auto"/>
    </style:style>
    <style:style style:name="ro3" style:family="table-row">
      <style:table-row-properties style:row-height="57.75pt" style:use-optimal-row-height="true" fo:break-before="auto"/>
    </style:style>
    <style:style style:name="ro4" style:family="table-row">
      <style:table-row-properties style:row-height="72.75pt" style:use-optimal-row-height="true" fo:break-before="auto"/>
    </style:style>
    <style:style style:name="ro5" style:family="table-row">
      <style:table-row-properties style:row-height="226.5pt" style:use-optimal-row-height="false" fo:break-before="auto"/>
    </style:style>
    <style:style style:name="ro6" style:family="table-row">
      <style:table-row-properties style:row-height="43.5pt" style:use-optimal-row-height="true" fo:break-before="auto"/>
    </style:style>
    <style:style style:name="ro7" style:family="table-row">
      <style:table-row-properties style:row-height="115.5pt" style:use-optimal-row-height="true" fo:break-before="auto"/>
    </style:style>
    <style:style style:name="ro8" style:family="table-row">
      <style:table-row-properties style:row-height="130.5pt" style:use-optimal-row-height="true" fo:break-before="auto"/>
    </style:style>
    <style:style style:name="ro9" style:family="table-row">
      <style:table-row-properties style:row-height="144.75pt" style:use-optimal-row-height="true" fo:break-before="auto"/>
    </style:style>
    <style:style style:name="ro10" style:family="table-row">
      <style:table-row-properties style:row-height="87pt" style:use-optimal-row-height="true" fo:break-before="auto"/>
    </style:style>
    <style:style style:name="ro11" style:family="table-row">
      <style:table-row-properties style:row-height="274.5pt" style:use-optimal-row-height="true" fo:break-before="auto"/>
    </style:style>
    <style:style style:name="ro12" style:family="table-row">
      <style:table-row-properties style:row-height="303.75pt" style:use-optimal-row-height="true" fo:break-before="auto"/>
    </style:style>
    <style:style style:name="ro13" style:family="table-row">
      <style:table-row-properties style:row-height="332.25pt" style:use-optimal-row-height="true" fo:break-before="auto"/>
    </style:style>
    <style:style style:name="ro14" style:family="table-row">
      <style:table-row-properties style:row-height="101.25pt" style:use-optimal-row-height="true" fo:break-before="auto"/>
    </style:style>
    <style:style style:name="ro15" style:family="table-row">
      <style:table-row-properties style:row-height="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2016-425-Personal_protective_eq"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5" table:default-cell-style-name="ce3"/>
        <table:table-column table:style-name="co2" table:number-columns-repeated="16375" table:default-cell-style-name="ce1"/>
        <table:table-row table:style-name="ro1">
          <table:table-cell office:value-type="string" table:number-columns-spanned="2" table:number-rows-spanned="1" table:style-name="ce8">
            <text:p>v13. Generated 08.08.2026</text:p>
          </table:table-cell>
          <table:covered-table-cell/>
          <table:table-cell office:value-type="string" table:style-name="ce2">
            <text:p>The summary below consolidates the published references of standards. It reproduces information already in notices of publication. It contains all references which, when the summary was generated, still provided a presumption of conformity together with references already removed. The summary does not as such generate legal effects.</text:p>
          </table:table-cell>
          <table:table-cell table:number-columns-repeated="6" table:style-name="ce3"/>
          <table:table-cell table:number-columns-repeated="16375"/>
        </table:table-row>
        <table:table-row table:style-name="ro2">
          <table:table-cell office:value-type="string" table:style-name="ce4">
            <text:p>Legislation</text:p>
          </table:table-cell>
          <table:table-cell office:value-type="string" table:style-name="ce4">
            <text:p>ESO</text:p>
          </table:table-cell>
          <table:table-cell office:value-type="string" table:style-name="ce4">
            <text:p>Reference and title Provision</text:p>
          </table:table-cell>
          <table:table-cell office:value-type="string" table:style-name="ce5">
            <text:p>Start of legal effect</text:p>
          </table:table-cell>
          <table:table-cell office:value-type="string" table:style-name="ce5">
            <text:p>Publication Notice reference</text:p>
          </table:table-cell>
          <table:table-cell office:value-type="string" table:style-name="ce5">
            <text:p>Publication Notice date</text:p>
          </table:table-cell>
          <table:table-cell office:value-type="string" table:style-name="ce5">
            <text:p>End of legal effect</text:p>
          </table:table-cell>
          <table:table-cell office:value-type="string" table:style-name="ce5">
            <text:p>Removal Notice reference</text:p>
          </table:table-cell>
          <table:table-cell office:value-type="string" table:style-name="ce5">
            <text:p>Removal Notice date</text:p>
          </table:table-cell>
          <table:table-cell table:number-columns-repeated="16375" table:style-name="ce6"/>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6:1998</text:p>
            <text:p>Respiratory protective devices - Full face masks - Requirements, testing, marking</text:p>
            <text:p>EN 136:1998/AC:2003</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7:2006</text:p>
            <text:p>Respiratory protective devices - Self-contained open-circuit compressed air breathing apparatus with full face mask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0:1998</text:p>
            <text:p>Respiratory protective devices - Half masks and quarter masks - Requirements, testing, marking</text:p>
            <text:p>EN 140:1998/AC:1999</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2:2002</text:p>
            <text:p>Respiratory protective devices - Mouthpiece assemblies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3:2000</text:p>
            <text:p>Respiratory protective devices - Particle filters - Requirements, testing, marking</text:p>
            <text:p>EN 143:2000/AC:2005</text:p>
            <text:p>EN 143:2000/A1:2006</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9.06.2024</text:p>
          </table:table-cell>
          <table:table-cell office:value-type="string" table:style-name="ce7">
            <text:p>0078/23</text:p>
          </table:table-cell>
          <table:table-cell office:value-type="string" table:style-name="ce7">
            <text:p>17.02.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3:2021</text:p>
            <text:p>Respiratory protective devices - Particle filters - Requirements, testing, marking</text:p>
            <text:p/>
          </table:table-cell>
          <table:table-cell office:value-type="string" table:style-name="ce7">
            <text:p>17.02.2023</text:p>
          </table:table-cell>
          <table:table-cell office:value-type="string" table:style-name="ce7">
            <text:p>0078/23</text:p>
          </table:table-cell>
          <table:table-cell office:value-type="string" table:style-name="ce7">
            <text:p>17.02.2023</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4-1:2000</text:p>
            <text:p>Respiratory protective devices - Gas cylinder valves - Part 1: Thread connections for insert connector</text:p>
            <text:p>EN 144-1:2000/A1:2003</text:p>
            <text:p>EN 144-1:2000/A2:200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4-2:1998</text:p>
            <text:p>Respiratory protective devices - Gas cylinder valves - Part 2: Outlet connection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4-3:2003</text:p>
            <text:p>Respiratory protective devices - Gas cylinder valves - Part 3: Outlet connections for diving gases Nitrox and oxygen</text:p>
            <text:p>EN 144-3:2003/AC:2003</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5:1997</text:p>
            <text:p>Respiratory protective devices - Self-contained closed-circuit breathing apparatus compressed oxygen or compressed oxygen-nitrogen type - Requirements, testing, marking</text:p>
            <text:p>EN 145:1997/A1:2000</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8-1:1999</text:p>
            <text:p>Respiratory protective devices - Threads for facepieces - Part 1: Standard thread connectio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8-2:1999</text:p>
            <text:p>Respiratory protective devices - Threads for facepieces - Part 2: Centre thread connectio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8-3:1999</text:p>
            <text:p>Respiratory protective devices - Threads for facepieces - Part 3: Tread connection M 45 x 3</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9:2001+A1:2009</text:p>
            <text:p>Respiratory protective devices - Filtering half masks to protect against particles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style-name="ce7"/>
          <table:table-cell office:value-type="string" table:style-name="ce7">
            <text:p>0090/24</text:p>
          </table:table-cell>
          <table:table-cell office:value-type="string" table:style-name="ce7">
            <text:p>05.01.2024</text:p>
          </table:table-cell>
          <table:table-cell table:number-columns-repeated="16375"/>
        </table:table-row>
        <table:table-row table:style-name="ro5">
          <table:table-cell office:value-type="string" table:style-name="ce7">
            <text:p>2016/425 - Personal protective equipment (PPER)</text:p>
          </table:table-cell>
          <table:table-cell office:value-type="string" table:style-name="ce7">
            <text:p>CEN</text:p>
          </table:table-cell>
          <table:table-cell office:value-type="string" table:style-name="ce7">
            <text:p>EN 149:2001+A1:2009</text:p>
            <text:p>Respiratory protective devices - Filtering half masks to protect against particles - Requirements, testing, marking</text:p>
            <text:p/>
            <text:p>Restriction: The application of the standard will not provide a presumption of conformity with the essential requirements of the Regulation, in so far they relate to the protection of the user from harmful ingress of pollutant materials, where the means of securing the mask rely on ear loops rather than a full head harness; this restriction includes respirators which are used with additional means, such as snuggers, clips or similar, to tighten ear loops.</text:p>
            <text:p/>
          </table:table-cell>
          <table:table-cell office:value-type="string" table:style-name="ce7">
            <text:p>05.01.2024</text:p>
          </table:table-cell>
          <table:table-cell office:value-type="string" table:style-name="ce7">
            <text:p>0090/24</text:p>
          </table:table-cell>
          <table:table-cell office:value-type="string" table:style-name="ce7">
            <text:p>05.01.2024</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66:2001</text:p>
            <text:p>Personal eye-protection - Specification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69:2002</text:p>
            <text:p>Personal eye-protection - Filters for welding and related techniques - Transmittance requirements and recommended us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2002</text:p>
            <text:p>Personal eye-protection - Ultraviolet filters - Transmittance requirements and recommended us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086/23</text:p>
          </table:table-cell>
          <table:table-cell office:value-type="string" table:style-name="ce7">
            <text:p>04.08.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2:1994</text:p>
            <text:p>Personal eye protection - Sunglare filters for industrial use</text:p>
            <text:p>EN 172:1994/A1:2000</text:p>
            <text:p>EN 172:1994/A2:2001</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086/23</text:p>
          </table:table-cell>
          <table:table-cell office:value-type="string" table:style-name="ce7">
            <text:p>04.08.2023</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74:2001</text:p>
            <text:p>Personal eye-protection - Ski goggles for downhill ski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4</text:p>
          </table:table-cell>
          <table:table-cell office:value-type="string" table:style-name="ce7">
            <text:p>0086/23</text:p>
          </table:table-cell>
          <table:table-cell office:value-type="string" table:style-name="ce7">
            <text:p>04.08.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5:1997</text:p>
            <text:p>Personal protection - Equipment for eye and face protection during welding and allied process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207:2017</text:p>
            <text:p>Personal eye-protection equipment - Filters and eye-protectors against laser radiation (laser eye-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208:2009</text:p>
            <text:p>Personal eye-protection - Eye-protectors for adjustment work on lasers and laser systems (laser adjustment eye-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250:2014</text:p>
            <text:p>Respiratory equipment - Open-circuit self-contained compressed air diving apparatus - Requirements, testing and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42:2017</text:p>
            <text:p>Protective clothing - Ensembles and garments for protection against cold</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43:2003+A1:2007</text:p>
            <text:p>Protective clothing - Protection against rain</text:p>
            <text:p>EN 343:2003+A1:2007/AC:2009</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43:2019</text:p>
            <text:p>Protective clothing - Protection against rai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52-1:2002</text:p>
            <text:p>Hearing protectors - General requirements - Part 1: Ear-Muff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7">
          <table:table-cell office:value-type="string" table:style-name="ce7">
            <text:p>2016/425 - Personal protective equipment (PPER)</text:p>
          </table:table-cell>
          <table:table-cell office:value-type="string" table:style-name="ce7">
            <text:p>CEN</text:p>
          </table:table-cell>
          <table:table-cell office:value-type="string" table:style-name="ce7">
            <text:p>EN 352-1:2020</text:p>
            <text:p>Hearing protectors - General requirements - Part 1: Earmuffs</text:p>
            <text:p/>
            <text:p>Restriction: This standard does not require labelling indicating the noise attenuation level on the product. Compliance with this standard therefore does not confer a presumption of conformity with point 3.5., second paragraph of Annex II to Regulation 2016/425 as it has effect in domestic law.</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52-2:2002</text:p>
            <text:p>Hearing protectors - General requirements - Part 2: Ear-plug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7">
          <table:table-cell office:value-type="string" table:style-name="ce7">
            <text:p>2016/425 - Personal protective equipment (PPER)</text:p>
          </table:table-cell>
          <table:table-cell office:value-type="string" table:style-name="ce7">
            <text:p>CEN</text:p>
          </table:table-cell>
          <table:table-cell office:value-type="string" table:style-name="ce7">
            <text:p>EN 352-2:2020</text:p>
            <text:p>Hearing protectors - General requirements - Part 2: Earplugs</text:p>
            <text:p/>
            <text:p>Restriction: This standard does not require labelling indicating the noise attenuation level on the product. Compliance with this standard therefore does not confer a presumption of conformity with point 3.5., second paragraph of Annex II to Regulation 2016/425 as it has effect in domestic law.</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office:value-type="string" table:style-name="ce7">
            <text:p>16.11.2026</text:p>
          </table:table-cell>
          <table:table-cell office:value-type="string" table:style-name="ce7">
            <text:p>0118/25</text:p>
          </table:table-cell>
          <table:table-cell office:value-type="string" table:style-name="ce7">
            <text:p>19.07.2025</text:p>
          </table:table-cell>
          <table:table-cell table:number-columns-repeated="16375"/>
        </table:table-row>
        <table:table-row table:style-name="ro7">
          <table:table-cell office:value-type="string" table:style-name="ce7">
            <text:p>2016/425 - Personal protective equipment (PPER)</text:p>
          </table:table-cell>
          <table:table-cell office:value-type="string" table:style-name="ce7">
            <text:p>CEN</text:p>
          </table:table-cell>
          <table:table-cell office:value-type="string" table:style-name="ce7">
            <text:p>EN 352-2:2020+A1:2024</text:p>
            <text:p>Hearing protectors - General requirements - Part 2: Earplugs</text:p>
            <text:p/>
            <text:p>Restriction: This standard does not require labelling indicating the noise attenuation level on the product. Compliance with this standard therefore does not confer a presumption of conformity with point 3.5., second paragraph of Annex II to Regulation 2016/425 as it has effect in domestic law.</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3:2002</text:p>
            <text:p>Hearing protectors - General requirements - Part 3: Ear-muffs attached to an industrial safety helme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8">
          <table:table-cell office:value-type="string" table:style-name="ce7">
            <text:p>2016/425 - Personal protective equipment (PPER)</text:p>
          </table:table-cell>
          <table:table-cell office:value-type="string" table:style-name="ce7">
            <text:p>CEN</text:p>
          </table:table-cell>
          <table:table-cell office:value-type="string" table:style-name="ce7">
            <text:p>EN 352-3:2020</text:p>
            <text:p>Hearing protectors - General requirements - Part 3: Earmuffs attached to head protection and/or face protection devices</text:p>
            <text:p/>
            <text:p>Restriction: This standard does not require labelling indicating the noise attenuation level on the product. Compliance with this standard therefore does not confer a presumption of conformity with point 3.5., second paragraph of Annex II to Regulation 2016/425 as it has effect in domestic law.</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4:2001</text:p>
            <text:p>Hearing protectors - Safety requirements and testing - Part 4: Level-dependent ear-muffs</text:p>
            <text:p>EN 352-4:2001/A1:200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4:2020</text:p>
            <text:p>Hearing protectors - Safety requirements - Part 4: Level-dependent earmuffs</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5:2002</text:p>
            <text:p>Hearing protectors - Safety requirements and testing - Part 5: Active noise reduction ear-muffs</text:p>
            <text:p>EN 352-5:2002/A1:200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5:2020</text:p>
            <text:p>Hearing protectors - Safety requirements - Part 5: Active noise reduction earmuffs</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6:2002</text:p>
            <text:p>Hearing protectors - Safety requirements and testing - Part 6: Ear-muffs with electrical audio inpu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6:2020</text:p>
            <text:p>Hearing protectors - Safety requirements - Part 6: Earmuffs with safety-related audio input</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office:value-type="string" table:style-name="ce7">
            <text:p>14.08.2026</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6:2020+A1:2024</text:p>
            <text:p>Hearing protectors - Safety requirements - Part 6: Earmuffs with safety-related audio input</text:p>
            <text:p/>
          </table:table-cell>
          <table:table-cell office:value-type="string" table:style-name="ce7">
            <text:p>12.04.2025</text:p>
          </table:table-cell>
          <table:table-cell office:value-type="string" table:style-name="ce7">
            <text:p>0112/25</text:p>
          </table:table-cell>
          <table:table-cell office:value-type="string" table:style-name="ce7">
            <text:p>12.02.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7:2002</text:p>
            <text:p>Hearing protectors - Safety requirements and testing - Part 7: Level-dependent ear-plug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7:2020</text:p>
            <text:p>Hearing protectors - Safety requirements - Part 7: Level-dependent earplugs</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8:2008</text:p>
            <text:p>Hearing protectors - Safety requirements and testing - Part 8: Entertainment audio ear-muff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21.07.2024</text:p>
          </table:table-cell>
          <table:table-cell office:value-type="string" table:style-name="ce7">
            <text:p>0055/22</text:p>
          </table:table-cell>
          <table:table-cell office:value-type="string" table:style-name="ce7">
            <text:p>21.05.2022</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8:2020</text:p>
            <text:p>Hearing protectors - Safety requirements - Part 8: Entertainment audio earmuffs</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office:value-type="string" table:style-name="ce7">
            <text:p>14.08.2026</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8:2020+A1:2024</text:p>
            <text:p>Hearing protectors - Safety requirements - Part 8: Entertainment audio earmuffs</text:p>
            <text:p/>
          </table:table-cell>
          <table:table-cell office:value-type="string" table:style-name="ce7">
            <text:p>12.04.2025</text:p>
          </table:table-cell>
          <table:table-cell office:value-type="string" table:style-name="ce7">
            <text:p>0112/25</text:p>
          </table:table-cell>
          <table:table-cell office:value-type="string" table:style-name="ce7">
            <text:p>12.04.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9:2020</text:p>
            <text:p>Hearing protectors - Safety requirements - Part 9: Earplugs with safety-related audio input</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office:value-type="string" table:style-name="ce7">
            <text:p>14.08.2026</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9:2020+A1:2024</text:p>
            <text:p>Hearing protectors - Safety requirements - Part 9: Earplugs with safety-related audio input</text:p>
            <text:p/>
          </table:table-cell>
          <table:table-cell office:value-type="string" table:style-name="ce7">
            <text:p>12.04.2025</text:p>
          </table:table-cell>
          <table:table-cell office:value-type="string" table:style-name="ce7">
            <text:p>0112/25</text:p>
          </table:table-cell>
          <table:table-cell office:value-type="string" table:style-name="ce7">
            <text:p>12.04.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10:2020</text:p>
            <text:p>Hearing protectors - Safety requirements - Part 10: Entertainment audio earplugs</text:p>
            <text:p/>
          </table:table-cell>
          <table:table-cell office:value-type="string" table:style-name="ce7">
            <text:p>21.05.2022</text:p>
          </table:table-cell>
          <table:table-cell office:value-type="string" table:style-name="ce7">
            <text:p>0055/22</text:p>
          </table:table-cell>
          <table:table-cell office:value-type="string" table:style-name="ce7">
            <text:p>21.05.2022</text:p>
          </table:table-cell>
          <table:table-cell office:value-type="string" table:style-name="ce7">
            <text:p>14.08.2026</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2-10:2020+A1:2024</text:p>
            <text:p>Hearing protectors - Safety requirements - Part 10: Entertainment audio earplugs</text:p>
            <text:p/>
          </table:table-cell>
          <table:table-cell office:value-type="string" table:style-name="ce7">
            <text:p>12.04.2025</text:p>
          </table:table-cell>
          <table:table-cell office:value-type="string" table:style-name="ce7">
            <text:p>0112/25</text:p>
          </table:table-cell>
          <table:table-cell office:value-type="string" table:style-name="ce7">
            <text:p>12.04.2025<text:s/></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353-1:2014+A1:2017</text:p>
            <text:p>Personal fall protection equipment - Guided type fall arresters including an anchor line - Part 1: Guided type fall arresters including a rigid anchor lin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3-2:2002</text:p>
            <text:p>Personal protective equipment against falls from a height - Part 2: Guided type fall arresters including a flexible anchor lin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1.2026</text:p>
          </table:table-cell>
          <table:table-cell office:value-type="string" table:style-name="ce7">
            <text:p>0118/25</text:p>
          </table:table-cell>
          <table:table-cell office:value-type="string" table:style-name="ce7">
            <text:p>19.07.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3-2:2024</text:p>
            <text:p>Personal fall protection equipment - Part 2: Guided type fall arresters including a flexible anchor line</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54:2010</text:p>
            <text:p>Personal fall protection equipment - Lanyar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55:2002</text:p>
            <text:p>Personal protective equipment against falls from a height - Energy absorb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358:1999</text:p>
            <text:p>Personal protective equipment for work positioning and prevention of falls from a height - Belts for work positioning and restraint and work positioning lanyar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358:2018</text:p>
            <text:p>Personal protective equipment for work positioning and prevention of falls from a height - Belts and lanyards for work positioning or restrain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60:2002</text:p>
            <text:p>Personal protective equipment against falls from a height - Retractable type fall arrest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60:2023</text:p>
            <text:p>Personal fall protection equipment - Retractable type fall arresters</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61:2002</text:p>
            <text:p>Personal protective equipment against falls from a height - Full body harness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62:2004</text:p>
            <text:p>Personal protective equipment against falls from a height - Conn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365:2004</text:p>
            <text:p>Personal protective equipment against falls from a height - General requirements for instructions for use, maintenance, periodic examination, repair, marking and packaging</text:p>
            <text:p>EN 365:2004/AC:2006</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79:2003+A1:2009</text:p>
            <text:p>Personal eye-protection - Automatic welding filt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4</text:p>
          </table:table-cell>
          <table:table-cell office:value-type="string" table:style-name="ce7">
            <text:p>0086/23</text:p>
          </table:table-cell>
          <table:table-cell office:value-type="string" table:style-name="ce7">
            <text:p>04.08.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81-5:1995</text:p>
            <text:p>Protective clothing for users of hand-held chain saws - Part 5: Requirements for leg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81-7:1999</text:p>
            <text:p>Protective clothing for users of hand-held chainsaws - Part 7: Requirements for chainsaw protective glov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81-9:1997</text:p>
            <text:p>Protective clothing for users of hand-held chain saws - Part 9: Requirements for chain saw protective gait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381-11:2002</text:p>
            <text:p>Protective clothing for users of hand-held chainsaws - Part 11: Requirements for upper body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88:2016</text:p>
            <text:p>Protective gloves against mechanical risk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88:2016+A1:2018</text:p>
            <text:p>Protective gloves against mechanical risk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397:2012+A1:2012</text:p>
            <text:p>Industrial safety helme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2.2027</text:p>
          </table:table-cell>
          <table:table-cell office:value-type="string" table:style-name="ce7">
            <text:p>0140/26</text:p>
          </table:table-cell>
          <table:table-cell office:value-type="string" table:style-name="ce7">
            <text:p>08.08.2026</text:p>
          </table:table-cell>
          <table:table-cell table:number-columns-repeated="16375"/>
        </table:table-row>
        <table:table-row table:style-name="ro9">
          <table:table-cell office:value-type="string" table:style-name="ce7">
            <text:p>2016/425 - Personal protective equipment (PPER)</text:p>
          </table:table-cell>
          <table:table-cell office:value-type="string" table:style-name="ce7">
            <text:p>CEN</text:p>
          </table:table-cell>
          <table:table-cell office:value-type="string" table:style-name="ce7">
            <text:p>EN 397:2025</text:p>
            <text:p>Industrial protective helmets</text:p>
            <text:p>EN 397:2025/AC:2025</text:p>
            <text:p/>
            <text:p>Informative note: In clause 4.2.7.5.2.5 of the standard, where it reads ‘5.13’, it shall read ‘5.13.5’ instead. Compliance with clause 4.2.7.4 of the standard provides presumption of conformity with essential health and safety requirement 3.6.1.</text:p>
            <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402:2003</text:p>
            <text:p>Respiratory protective devices - Lung governed demand self-contained open-circuit compressed air breathing apparatus with full face mask or mouthpiece assembly for escape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403:2004</text:p>
            <text:p>Respiratory protective devices for self-rescue - Filtering devices with hood for escape from fire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404:2005</text:p>
            <text:p>Respiratory protective devices for self-rescue - Filter self-rescuer from carbon monoxide with mouthpiece assembly</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405:2001+A1:2009</text:p>
            <text:p>Respiratory protective devices - Valved filtering half masks to protect against gases or gases and particles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407:2004</text:p>
            <text:p>Protective gloves against thermal risks (heat and/or fir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420:2003+A1:2009</text:p>
            <text:p>Protective gloves - General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2.2027</text:p>
          </table:table-cell>
          <table:table-cell office:value-type="string" table:style-name="ce7">
            <text:p>0140/26</text:p>
          </table:table-cell>
          <table:table-cell office:value-type="string" table:style-name="ce7">
            <text:p>08.08.2026</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421:2010</text:p>
            <text:p>Protective gloves against ionizing radiation and radioactive contaminatio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443:2008</text:p>
            <text:p>Helmets for fire fighting in buildings and other structur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469:2005</text:p>
            <text:p>Protective clothing for firefighters - Performance requirements for protective clothing for firefighting</text:p>
            <text:p>EN 469:2005/AC:2006</text:p>
            <text:p>EN 469:2005/A1:2006</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16375"/>
        </table:table-row>
        <table:table-row table:style-name="ro11">
          <table:table-cell office:value-type="string" table:style-name="ce7">
            <text:p>2016/425 - Personal protective equipment (PPER)</text:p>
          </table:table-cell>
          <table:table-cell office:value-type="string" table:style-name="ce7">
            <text:p>CEN</text:p>
          </table:table-cell>
          <table:table-cell office:value-type="string" table:style-name="ce7">
            <text:p>EN 469:2020</text:p>
            <text:p>Protective clothing for firefighters - Performance requirements for protective clothing for firefighting activities</text:p>
            <text:p/>
            <text:p>Restriction: For the purposes of achieving a presumption of conformity with the relevant essential health and safety requirements, to in article 5 and Annex II of Regulation 2016/425 as it has effect in domestic law:</text:p>
            <text:p>(a) Application of the standard to protective clothing used by firefighters for level 2 activities (fighting fires and rescue from fire in structures) shall not provide a presumption of conformity in so far as it addresses the minimum levels of protection against heat transfer (flame) and heat transfer (radiant heat).</text:p>
            <text:p/>
            <text:p>Informative note: Manufacturers are advised to agree the minimum performance levels that are acceptable to the purchasing body which are necessary to meet the operational needs of that organisation.</text:p>
            <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10:2019</text:p>
            <text:p>Specification for protective clothing for use where there is a risk of entanglement with moving par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511:2006</text:p>
            <text:p>Protective gloves against cold</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4:2014</text:p>
            <text:p>Mountaineering equipment - Accessory cord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4:2023</text:p>
            <text:p>Mountaineering equipment - Accessory cords - Safety requirements and test methods</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5:2017</text:p>
            <text:p>Mountaineering equipment - Tape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6:2017</text:p>
            <text:p>Mountaineering equipment - Sling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7:2013</text:p>
            <text:p>Mountaineering equipment - Rope clamp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8:2015</text:p>
            <text:p>Mountaineering equipment - Ice anchor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569:2007</text:p>
            <text:p>Mountaineering equipment - Piton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659:2003+A1:2008</text:p>
            <text:p>Protective gloves for firefighters</text:p>
            <text:p>EN 659:2003+A1:2008/AC:2009</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2">
          <table:table-cell office:value-type="string" table:style-name="ce7">
            <text:p>2016/425 - Personal protective equipment (PPER)</text:p>
          </table:table-cell>
          <table:table-cell office:value-type="string" table:style-name="ce7">
            <text:p>CEN</text:p>
          </table:table-cell>
          <table:table-cell office:value-type="string" table:style-name="ce7">
            <text:p>EN 795:2012</text:p>
            <text:p>Personal fall protection equipment - Anchor devices</text:p>
            <text:p/>
            <text:p/>
            <text:p>Restriction: This standard does not address requirements relating to anchor devices and does not confer a presumption of conformity as regards those anchor devices described in:</text:p>
            <text:p>- type A (anchor devices with one or more stationary anchor points and with the need for structural anchors or fixing elements to fix to the structure) referred to in clauses 3.2.1, 4.4.1, 5.3;</text:p>
            <text:p>- type C (anchor devices employing horizontal flexible anchor lines) referred to in clauses 3.2.3, 4.4.3 and 5.5;</text:p>
            <text:p>- type D (anchor devices employing horizontal rigid anchor lines) referred to in clauses 3.2.4, 4.4.4 and 5.6;</text:p>
            <text:p>- any combination of the above.</text:p>
            <text:p>In respect of types A, C and D, this publication does not concern either clauses: 4.5, 5.2.2, 6, 7; Annex A or Annex ZA.</text:p>
            <text:p>Accordingly, in respect of the equipment mentioned above, there shall be no presumption of conformity with the provisions of Regulation (EU) 2016/425 because they are not considered to be PPE.</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812:2012</text:p>
            <text:p>Industrial bump cap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813:2008</text:p>
            <text:p>Personal fall protection equipment - Sit harness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4.08.2026</text:p>
          </table:table-cell>
          <table:table-cell office:value-type="string" table:style-name="ce7">
            <text:p>0112/25</text:p>
          </table:table-cell>
          <table:table-cell office:value-type="string" table:style-name="ce7">
            <text:p>12.04.2025</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813:2024</text:p>
            <text:p>Personal fall protection equipment - Sit harnesses</text:p>
            <text:p/>
          </table:table-cell>
          <table:table-cell office:value-type="string" table:style-name="ce7">
            <text:p>12.04.2025</text:p>
          </table:table-cell>
          <table:table-cell office:value-type="string" table:style-name="ce7">
            <text:p>0112/25</text:p>
          </table:table-cell>
          <table:table-cell office:value-type="string" table:style-name="ce7">
            <text:p>12.04.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892:2012+A3:2023</text:p>
            <text:p>Mountaineering equipment - Dynamic mountaineering ropes - Safety requirements and test methods</text:p>
            <text:p/>
          </table:table-cell>
          <table:table-cell office:value-type="string" table:style-name="ce7">
            <text:p>15.02.2024</text:p>
          </table:table-cell>
          <table:table-cell office:value-type="string" table:style-name="ce7">
            <text:p>0096/24</text:p>
          </table:table-cell>
          <table:table-cell office:value-type="string" table:style-name="ce7">
            <text:p>15.02.2024</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893:2019</text:p>
            <text:p>Mountaineering equipment - Crampon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943-1:2015</text:p>
            <text:p>Protective clothing against dangerous solid, liquid and gaseous chemicals, including liquid and solid aerosols - Part 1: Performance requirements for Type 1 (gas-tight) chemical protective sui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943-1:2015+A1:2019</text:p>
            <text:p>Protective clothing against dangerous solid, liquid and gaseous chemicals, including liquid and solid aerosols - Part 1: Performance requirements for Type 1 (gas-tight) chemical protective sui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943-2:2019</text:p>
            <text:p>Protective clothing against dangerous solid, liquid and gaseous chemicals, including liquid and solid aerosols - Part 2: Performance requirements for Type 1 (gas-tight) chemical protective suits for emergency teams (E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958:2017</text:p>
            <text:p>Mountaineering equipment - Energy absorbing systems for use in klettersteig (via ferrata) climbing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1.2026</text:p>
          </table:table-cell>
          <table:table-cell office:value-type="string" table:style-name="ce7">
            <text:p>0118/25</text:p>
          </table:table-cell>
          <table:table-cell office:value-type="string" table:style-name="ce7">
            <text:p>19.07.2025</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958:2024</text:p>
            <text:p>Mountaineering equipment - Energy absorbing systems for use in klettersteig (via ferrata) climbing - Safety requirements and test methods</text:p>
            <text:p/>
          </table:table-cell>
          <table:table-cell office:value-type="string" table:style-name="ce7">
            <text:p>19.07.2026</text:p>
          </table:table-cell>
          <table:table-cell office:value-type="string" table:style-name="ce7">
            <text:p>0118/25</text:p>
          </table:table-cell>
          <table:table-cell office:value-type="string" table:style-name="ce7">
            <text:p>19.07.2026</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966:2012+A1:2012</text:p>
            <text:p>Helmets for airborne spor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073-1:2016+A1:2018</text:p>
            <text:p>Protective clothing against solid airborne particles including radioactive contamination - Part 1: Requirements and test methods for compressed air line ventilated protective clothing, protecting the body and the respiratory trac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073-2:2002</text:p>
            <text:p>Protective clothing against radioactive contamination - Part 2: Requirements and test methods for non-ventilated protective clothing against particulate radioactive contaminatio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077:2007</text:p>
            <text:p>Helmets for alpine skiers and snowboard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078:2012+A1:2012</text:p>
            <text:p>Helmets for pedal cyclists and for users of skateboards and roller skat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080:2013</text:p>
            <text:p>Impact protection helmets for young children</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082-1:1996</text:p>
            <text:p>Protective clothing - Gloves and arm guards protecting against cuts and stabs by hand knives - Part 1: Chain mail gloves and arm guar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082-2:2000</text:p>
            <text:p>Protective clothing - Gloves and arm guards protecting against cuts and stabs by hand knives - Part 2: Gloves and arm guards made of material other than chain mail</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146:2005</text:p>
            <text:p>Respiratory protective devices - Self-contained open-circuit compressed air breathing apparatus incorporating a hood for escape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149-5:2008</text:p>
            <text:p>Protective clothing - Electrostatic properties - Part 5: Material performance and design requiremen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5.09.2022</text:p>
          </table:table-cell>
          <table:table-cell office:value-type="string" table:style-name="ce7">
            <text:p>0046/21</text:p>
          </table:table-cell>
          <table:table-cell office:value-type="string" table:style-name="ce7">
            <text:p>23.09.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149-5:2018</text:p>
            <text:p>Protective clothing - Electrostatic properties - Part 5: Material performance and design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150:1999</text:p>
            <text:p>Protective clothing - Visibility clothing for non-professional use - Test methods and requiremen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5.09.2022</text:p>
          </table:table-cell>
          <table:table-cell office:value-type="string" table:style-name="ce7">
            <text:p>0046/21</text:p>
          </table:table-cell>
          <table:table-cell office:value-type="string" table:style-name="ce7">
            <text:p>23.09.2021</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384:2023</text:p>
            <text:p>Helmets for equestrian activities</text:p>
            <text:p/>
          </table:table-cell>
          <table:table-cell office:value-type="string" table:style-name="ce7">
            <text:p>15.02.2024</text:p>
          </table:table-cell>
          <table:table-cell office:value-type="string" table:style-name="ce7">
            <text:p>0096/24</text:p>
          </table:table-cell>
          <table:table-cell office:value-type="string" table:style-name="ce7">
            <text:p>15.02.2024</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385:2012</text:p>
            <text:p>Helmets for canoeing and white water spor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86:2007</text:p>
            <text:p>Protective clothing for fire-fighters - Test methods and requirements for reflective clothing for specialised fire-fight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497:2007</text:p>
            <text:p>Personal fall protection equipment - Rescue harness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731:2006</text:p>
            <text:p>Personal eye protection - Mesh eye and face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5</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827:1999+A1:2009</text:p>
            <text:p>Respiratory protective devices - Half masks without inhalation valves and with separable filters to protect against gases or gases and particles or particles only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891:1998</text:p>
            <text:p>Personal protective equipment for the prevention of falls from a height - Low stretch kernmantel rop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938:2010</text:p>
            <text:p>Personal eye protection - Goggles for motorcycle and moped us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021:2014</text:p>
            <text:p>Respiratory equipment - Compressed gases for breathing apparatu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2083:1998</text:p>
            <text:p>Respiratory protective devices - Filters with breathing hoses, (Non-mask mounted filters) - Particle filters, gas filters, and combined filters - Requirements, testing, marking</text:p>
            <text:p>EN 12083:1998/AC:2000</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0:2013</text:p>
            <text:p>Mountaineering equipment - Chock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5:2013</text:p>
            <text:p>Mountaineering equipment - Connector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6:2013</text:p>
            <text:p>Mountaineering equipment - Frictional anchor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7:2015</text:p>
            <text:p>Mountaineering equipment - Harnesse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7:2015+A1:2018</text:p>
            <text:p>Mountaineering equipment - Harnesse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278:2007</text:p>
            <text:p>Montaineering equipment - Pulley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2477:2001</text:p>
            <text:p>Protective gloves for welders</text:p>
            <text:p>EN 12477:2001/A1:200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492:2012</text:p>
            <text:p>Mountaineering equipment - Helmets for mountaineer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2.2027</text:p>
          </table:table-cell>
          <table:table-cell office:value-type="string" table:style-name="ce7">
            <text:p>0140/26</text:p>
          </table:table-cell>
          <table:table-cell office:value-type="string" table:style-name="ce7">
            <text:p>08.08.2026</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492:2025</text:p>
            <text:p>Mountaineering equipment - Helmets for mountaineers - Safety requirements and test methods</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841:2006</text:p>
            <text:p>Personal fall protection equipment - Rope access systems - Rope adjustment devic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2841:2024</text:p>
            <text:p>Personal fall protection equipment - Rope access systems - Rope adjustment devices</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2941:1998</text:p>
            <text:p>Respiratory protective devices - Powered filtering devices incorporating a helmet or a hood - Requirements, testing, marking</text:p>
            <text:p>EN 12941:1998/A1:2003</text:p>
            <text:p>EN 12941:1998/A2:2008</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10.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2941:2023</text:p>
            <text:p>Respiratory protective devices - Powered filtering devices incorporating a loose fitting respiratory interface - Requirements, testing, marking</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2942:1998</text:p>
            <text:p>Respiratory protective devices - Power assisted filtering devices incorporating full face masks, half masks or quarter masks - Requirements, testing, marking</text:p>
            <text:p>EN 12942:1998/A1:2002</text:p>
            <text:p>EN 12942:1998/A2:2008</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10.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2942:2023</text:p>
            <text:p>Respiratory protective devices - Powered filtering devices incorporating full face masks, half masks or quarter masks - Requirements, testing, marking</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3034:2005+A1:2009</text:p>
            <text:p>Protective clothing against liquid chemicals - Performance requirements for chemical protective clothing offering limited protective performance against liquid chemicals (Type 6 and Type PB [6] equipment)</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061:2009</text:p>
            <text:p>Protective clothing - Shin guards for association football play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089:2011+A3:2023</text:p>
            <text:p>Mountaineering equipment - Ice-tools - Safety requirements and test methods</text:p>
            <text:p/>
          </table:table-cell>
          <table:table-cell office:value-type="string" table:style-name="ce7">
            <text:p>15.02.2024</text:p>
          </table:table-cell>
          <table:table-cell office:value-type="string" table:style-name="ce7">
            <text:p>0096/24</text:p>
          </table:table-cell>
          <table:table-cell office:value-type="string" table:style-name="ce7">
            <text:p>15.02.2024</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138-1:2021</text:p>
            <text:p>Buoyant aids for swimming instruction - Part 1: Safety requirements and test methods for buoyant aids to be worn</text:p>
            <text:p>EN 13138-1:2021/AC:2022</text:p>
          </table:table-cell>
          <table:table-cell office:value-type="string" table:style-name="ce7">
            <text:p>04.08.2023</text:p>
          </table:table-cell>
          <table:table-cell office:value-type="string" table:style-name="ce7">
            <text:p>0086/23</text:p>
          </table:table-cell>
          <table:table-cell office:value-type="string" table:style-name="ce7">
            <text:p>04.08.2023</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3158:2018</text:p>
            <text:p>Protective clothing - Protective jackets, body and shoulder protectors for equestrian use, for horse riders and those working with horses, and for horse driv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3178:2000</text:p>
            <text:p>Personal eye-protection - Eye protectors for snowmobile us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1:2000</text:p>
            <text:p>Protective equipment for martial arts - Part 1: General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277-2:2000</text:p>
            <text:p>Protective equipment for martial arts - Part 2: Additional requirements and test methods for instep protectors, shin protectors and forearm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3:2013</text:p>
            <text:p>Protective equipment for martial arts - Part 3: Additional requirements and test methods for trunk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4:2001</text:p>
            <text:p>Protective equipment for martial arts - Part 4: Additional requirements and test methods for head protectors</text:p>
            <text:p>EN 13277-4:2001/A1:2007</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277-5:2002</text:p>
            <text:p>Protective equipment for martial arts - Part 5: Additional requirements and test methods for genital protectors and abdominal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6:2003</text:p>
            <text:p>Protective equipment for martial arts - Part 6: Additional requirements and test methods for breast protectors for femal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7:2009</text:p>
            <text:p>Protective equipment for martial arts - Part 7: Additional requirements and test methods for hand and foot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277-8:2017</text:p>
            <text:p>Protective equipment for martial arts - Part 8: Additional requirements and test methods for karate face protecto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356:2001</text:p>
            <text:p>Visibility accessories for non-professional use - Test methods and requiremen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5.09.2022</text:p>
          </table:table-cell>
          <table:table-cell office:value-type="string" table:style-name="ce7">
            <text:p>0046/21</text:p>
          </table:table-cell>
          <table:table-cell office:value-type="string" table:style-name="ce7">
            <text:p>23.09.2021</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3484:2012</text:p>
            <text:p>Helmets for users of lug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546:2002+A1:2007</text:p>
            <text:p>Protective clothing - Hand, arm, chest, abdomen, leg, foot and genital protectors for field hockey goal keepers, and shin protectors for field play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567:2002+A1:2007</text:p>
            <text:p>Protective clothing - Hand, arm, chest, abdomen, leg, genital and face protectors for fenc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594:2015</text:p>
            <text:p>Protective gloves for motorcycle rid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595-1:2002</text:p>
            <text:p>Protective clothing for professional motorcycle riders - Jackets, trousers and one piece or divided suits - Part 1: General requiremen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5.09.2022</text:p>
          </table:table-cell>
          <table:table-cell office:value-type="string" table:style-name="ce7">
            <text:p>0046/21</text:p>
          </table:table-cell>
          <table:table-cell office:value-type="string" table:style-name="ce7">
            <text:p>23.09.2021</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595-3:2002</text:p>
            <text:p>Protective clothing for professional motorcycle riders - Jackets, trousers and one-piece or divided suits - Part 3: Test method for determination of burst strength</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5.09.2022</text:p>
          </table:table-cell>
          <table:table-cell office:value-type="string" table:style-name="ce7">
            <text:p>0046/21</text:p>
          </table:table-cell>
          <table:table-cell office:value-type="string" table:style-name="ce7">
            <text:p>23.09.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634:2017</text:p>
            <text:p>Protective footwear for motorcycle rider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781:2012</text:p>
            <text:p>Protective helmets for drivers and passengers of snowmobiles and bobsleigh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794:2002</text:p>
            <text:p>Respiratory protective devices - Self-contained closed-circuit breathing apparatus for escape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832-2:2006</text:p>
            <text:p>Footwear protecting against chemicals - Part 2: Requirements for footwear resistant to chemicals under laboratory condition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832-2:2018</text:p>
            <text:p>Footwear protecting against chemicals - Part 2: Requirements for limited contact with chemical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832-3:2006</text:p>
            <text:p>Footwear protecting against chemicals - Part 3: Requirements for footwear highly resistant to chemicals under laboratory condition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3832-3:2018</text:p>
            <text:p>Footwear protecting against chemicals - Part 3: Requirements for prolonged contact with chemical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3949:2003</text:p>
            <text:p>Respiratory equipment - Open-circuit self-contained diving apparatus for use with compressed Nitrox and oxygen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021:2003</text:p>
            <text:p>Stone shields for off-road motorcycling suited to protect riders against stones and debri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4052:2012+A1:2012</text:p>
            <text:p>High performance industrial helme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058:2017</text:p>
            <text:p>Protective clothing - Garments for protection against cool environmen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058:2017+A1:2023</text:p>
            <text:p>Protective clothing - Garments for protection against cool environments</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120:2003+A1:2007</text:p>
            <text:p>Protective clothing - Wrist, palm, knee and elbow protectors for users of roller sports equipment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126:2003</text:p>
            <text:p>Protective clothing - Performance requirements and tests methods for protective clothing against infective agents</text:p>
            <text:p>EN 14126:2003/AC:2004</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143:2013</text:p>
            <text:p>Respiratory equipment - Self-contained re-breathing diving apparatu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4225-1:2017</text:p>
            <text:p>Diving suits - Part 1: Wet suit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4225-2:2017</text:p>
            <text:p>Diving suits - Part 2: Dry suit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225-3:2017</text:p>
            <text:p>Diving suits - Part 3: Actively heated or cooled suit systems and component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328:2005</text:p>
            <text:p>Protective clothing - Gloves and armguards protecting against cuts by powered knives -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387:2004+A1:2008</text:p>
            <text:p>Respiratory protective devices - Gas filter(s) and combined filter(s)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404-2:2024</text:p>
            <text:p>Personal protective equipment - Knee protectors for work in the kneeling position - Part 2: Requirements for wearable knee protectors (type 1)</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8">
          <table:table-cell office:value-type="string" table:style-name="ce7">
            <text:p>2016/425 - Personal protective equipment (PPER)</text:p>
          </table:table-cell>
          <table:table-cell office:value-type="string" table:style-name="ce7">
            <text:p>CEN</text:p>
          </table:table-cell>
          <table:table-cell office:value-type="string" table:style-name="ce7">
            <text:p>EN 14404-3:2024</text:p>
            <text:p>Personal protective equipment - Knee protectors for work in the kneeling position - Part 3: Requirements for the individual combination of knee pads and garments (type 2)</text:p>
            <text:p/>
            <text:p>Informative note: In addition to clauses 5.5.1.1, 5.5.1.2, 5.5.5.1 and 5.5.5.2, compliance with clause 5.5.1.3 is also necessary to confer presumption of conformity with essential requirement in point 1.3.1. of Annex II to Regulation (EU) 2016/425.</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404-4:2024</text:p>
            <text:p>Personal protective equipment - Knee protectors for work in the kneeling position - Part 4: Requirements for the combination of interoperable knee pads and garments (type 2)</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404-6:2024</text:p>
            <text:p>Personal protective equipment - Knee protectors for work in the kneeling position - Part 6: Requirements for kneeling systems (type 4)</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4435:2004</text:p>
            <text:p>Respiratory protective devices - Self-contained open-circuit compressed air breathing apparatus with half mask designed to be used with positive pressure only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458:2018</text:p>
            <text:p>Personal eye-equipment - High performance visors intended only for use with protective helmet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4529:2005</text:p>
            <text:p>Respiratory protective devices - Self-contained open-circuit compressed air breathing apparatus with half mask designed to include a positive pressure lung governed demand valve for escape purposes only</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4593-1:2005</text:p>
            <text:p>Respiratory protective devices - Compressed air line breathing apparatus with demand valve - Part 1: Apparatus with a full face mask - Requirements, testing,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594:2005</text:p>
            <text:p>Respiratory protective devices - Continuous flow compressed air line breathing apparatus - Requirements, testing, marking</text:p>
            <text:p>EN 14594:2005/AC:200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4594:2018</text:p>
            <text:p>Respiratory protective devices - Continuous flow compressed air line breathing devices - Requirements, testing and marking</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14605:2005+A1:2009</text:p>
            <text:p>Protective clothing against liquid chemicals - performance requirements for clothing with liquid-tight (Type 3) or spray-tight (Type 4) connections, including items providing protection to parts of the body only (Types PB [3] and PB [4])</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5090:2012</text:p>
            <text:p>Footwear for firefight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15151-1:2012</text:p>
            <text:p>Mountaineering equipment - Braking devices - Part 1: Braking devices with manually assisted locking,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5333-1:2008</text:p>
            <text:p>Respiratory equipment - Open-circuit umbilical supplied compressed gas diving apparatus - Part 1: Demand apparatus</text:p>
            <text:p>EN 15333-1:2008/AC:2009</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5333-2:2009</text:p>
            <text:p>Respiratory equipment - Open-circuit umbilical supplied compressed gas diving apparatus - Part 2: Free flow apparatu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5613:2008</text:p>
            <text:p>Knee and elbow protectors for indoor sport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6027:2011</text:p>
            <text:p>Protective clothing - Gloves with protective effect for association football goal keeper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6350:2014</text:p>
            <text:p>Protective gloves - Electrostatic propertie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16473:2014</text:p>
            <text:p>Firefighters helmets - Helmets for technical rescue</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6716:2017</text:p>
            <text:p>Mountaineering equipment - Avalanche airbag systems - Safety requirements and test methods</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92-2:2020</text:p>
            <text:p>Protective garments for motorcycle riders - Part 2: Class AAA garments -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92-3:2020</text:p>
            <text:p>Protective garments for motorcycle riders - Part 3: Class AA garments -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92-4:2020</text:p>
            <text:p>Protective garments for motorcycle riders - Part 4: Class A garments -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92-5:2020</text:p>
            <text:p>Protective garments for motorcycle riders - Part 5: Class B garments -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092-6:2020</text:p>
            <text:p>Protective garments for motorcycle riders - Part 6: Class C garments -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109:2020</text:p>
            <text:p>Mountaineering equipment - Individual safety systems for rope courses - Safety requirements and test method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office:value-type="string" table:style-name="ce7">
            <text:p>16.11.2026</text:p>
          </table:table-cell>
          <table:table-cell office:value-type="string" table:style-name="ce7">
            <text:p>0118/25</text:p>
          </table:table-cell>
          <table:table-cell office:value-type="string" table:style-name="ce7">
            <text:p>19.07.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109:2020+A1:2024</text:p>
            <text:p>Mountaineering equipment - Individual safety systems for rope courses - Safety requirements and test methods</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353:2020</text:p>
            <text:p>Protective clothing - Enhanced visibility equipment for medium risk situations - Test methods and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office:value-type="string" table:style-name="ce7">
            <text:p>16.12.2027</text:p>
          </table:table-cell>
          <table:table-cell office:value-type="string" table:style-name="ce7">
            <text:p>0140/26</text:p>
          </table:table-cell>
          <table:table-cell office:value-type="string" table:style-name="ce7">
            <text:p>08.08.2026</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353:2020+A1:2025</text:p>
            <text:p>Protective clothing - Enhanced visibility equipment for medium risk situations - Test methods and requirements</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487:2024</text:p>
            <text:p>Protective clothing - Garments with permethrin as-treated articles supporting the protection against tick bites</text:p>
            <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520:2021</text:p>
            <text:p>Mountaineering equipment - Personal belay lanyards - Safety requirements and test methods</text:p>
            <text:p/>
          </table:table-cell>
          <table:table-cell office:value-type="string" table:style-name="ce7">
            <text:p>04.08.2023</text:p>
          </table:table-cell>
          <table:table-cell office:value-type="string" table:style-name="ce7">
            <text:p>0086/23</text:p>
          </table:table-cell>
          <table:table-cell office:value-type="string" table:style-name="ce7">
            <text:p>04.08.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7961:2025</text:p>
            <text:p>Mountaineering equipment - Load sharing devices - Safety requirements and test methods</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18100:2025</text:p>
            <text:p>Mountaineering equipment - Helmets for ski mountaineers - Safety requirements and test methods</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elec</text:p>
          </table:table-cell>
          <table:table-cell office:value-type="string" table:style-name="ce7">
            <text:p>EN 50321-1:2018</text:p>
            <text:p>Live working - Footwear for electrical protection - Insulating footwear and overboots</text:p>
            <text:p>EN 50321-1:2018/AC:2018-08</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elec</text:p>
          </table:table-cell>
          <table:table-cell office:value-type="string" table:style-name="ce7">
            <text:p>EN 50365:2023</text:p>
            <text:p>Live Working - Electrically insulating helmets for use on low and medium voltage installations</text:p>
            <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elec</text:p>
          </table:table-cell>
          <table:table-cell office:value-type="string" table:style-name="ce7">
            <text:p>EN 50365:2023</text:p>
            <text:p>Live Working - Electrically insulating helmets for use on low and medium voltage installations</text:p>
            <text:p>EN 50365:2023/AC:2024-09</text:p>
          </table:table-cell>
          <table:table-cell office:value-type="string" table:style-name="ce7">
            <text:p>19.07.2025</text:p>
          </table:table-cell>
          <table:table-cell office:value-type="string" table:style-name="ce7">
            <text:p>0118/25</text:p>
          </table:table-cell>
          <table:table-cell office:value-type="string" table:style-name="ce7">
            <text:p>19.07.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elec</text:p>
          </table:table-cell>
          <table:table-cell office:value-type="string" table:style-name="ce7">
            <text:p>EN 61482-2:2020</text:p>
            <text:p>Live working - Protective clothing against the thermal hazards of an electric arc - Part 2: Requirements</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374-1:2016</text:p>
            <text:p>Protective gloves against dangerous chemicals and micro-organisms - Part 1: Terminology and performance requirements for chemical risks (ISO 374-1:2016)</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374-5:2016</text:p>
            <text:p>Protective gloves against dangerous chemicals and micro-organisms - Part 5: Terminology and performance requirements for micro-organisms risks (ISO 374-5:2016)</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0256-1:2024</text:p>
            <text:p>Protective equipment for use in ice hockey - Part 1: General requirements (ISO 10256-1:2024)</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0256-2:2024</text:p>
            <text:p>Protective equipment for use in ice hockey - Part 2: Head protectors for skaters (ISO 10256-2:2024)</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0256-3:2024</text:p>
            <text:p>Protective equipment for use in ice hockey - Part 3: Face and eye protectors for skaters (ISO 10256-3:2024)</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0256-4:2024</text:p>
            <text:p>Protective equipment for use in ice hockey - Part 4: Head and face protectors for goalkeepers (ISO 10256-4:2024)</text:p>
            <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0819:2013</text:p>
            <text:p>Mechanical vibration and shock - Hand-arm vibration - Measurement and evaluation of the vibration transmissibility of gloves at the palm of the hand (ISO 10819:2013)</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11.2021</text:p>
          </table:table-cell>
          <table:table-cell office:value-type="string" table:style-name="ce7">
            <text:p>0005/21</text:p>
          </table:table-cell>
          <table:table-cell office:value-type="string" table:style-name="ce7">
            <text:p>01.01.2021</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0819:2013</text:p>
            <text:p>Mechanical vibration and shock - Hand-arm vibration - Measurement and evaluation of the vibration transmissibility of gloves at the palm of the hand (ISO 10819:2013)</text:p>
            <text:p>EN ISO 10819:2013/A1:2019</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06.2025</text:p>
          </table:table-cell>
          <table:table-cell office:value-type="string" table:style-name="ce7">
            <text:p>0096/24</text:p>
          </table:table-cell>
          <table:table-cell office:value-type="string" table:style-name="ce7">
            <text:p>15.02.2024</text:p>
          </table:table-cell>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ISO 10819:2013</text:p>
            <text:p>Mechanical vibration and shock - Hand-arm vibration - Measurement and evaluation of the vibration transmissibility of gloves at the palm of the hand (ISO 10819:2013)</text:p>
            <text:p>EN ISO 10819:2013/A1:2019</text:p>
            <text:p>EN ISO 10819:2013/A2:2022</text:p>
          </table:table-cell>
          <table:table-cell office:value-type="string" table:style-name="ce7">
            <text:p>15.02.2024</text:p>
          </table:table-cell>
          <table:table-cell office:value-type="string" table:style-name="ce7">
            <text:p>0096/24</text:p>
          </table:table-cell>
          <table:table-cell office:value-type="string" table:style-name="ce7">
            <text:p>15.02.2024</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0862:2009</text:p>
            <text:p>Small craft - Quick release system for trapeze harness (ISO 10862:2009)</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1393-2:2019</text:p>
            <text:p>Protective clothing for users of hand-held chainsaws - Part 2: Performance requirements and test methods for leg protectors (ISO 11393-2:2018)</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1393-4:2019</text:p>
            <text:p>Protective clothing for users of hand-held chainsaws - Part 4: Performance requirements and test methods for protective gloves (ISO 11393-4:2018)</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1393-5:2019</text:p>
            <text:p>Protective clothing for users of hand-held chainsaws - Part 5: Performance requirements and test methods for protective gaiters (ISO 11393-5:2018)</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1393-6:2019</text:p>
            <text:p>Protective clothing for users of hand-held chainsaws - Part 6: Performance requirements and test methods for upper body protectors (ISO 11393-6:2018)</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312-1:2013</text:p>
            <text:p>Eye and face protection - Sunglasses and related eyewear - Part 1: Sunglasses for general use (ISO 12312-1:2013)</text:p>
            <text:p>EN ISO 12312-1:2013/A1:2015</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6.12.2027</text:p>
          </table:table-cell>
          <table:table-cell office:value-type="string" table:style-name="ce7">
            <text:p>0140/26</text:p>
          </table:table-cell>
          <table:table-cell office:value-type="string" table:style-name="ce7">
            <text:p>08.08.2026</text:p>
          </table:table-cell>
          <table:table-cell table:number-columns-repeated="16375"/>
        </table:table-row>
        <table:table-row table:style-name="ro3">
          <table:table-cell office:value-type="string" table:style-name="ce7">
            <text:p>2016/425 - Personal protective equipment (PPER)</text:p>
          </table:table-cell>
          <table:table-cell table:style-name="ce7"/>
          <table:table-cell office:value-type="string" table:style-name="ce7">
            <text:p>EN ISO 12312-1:2022</text:p>
            <text:p>Eye and face protection - Sunglasses and related eyewear - Part 1: Sunglasses for general use (ISO 12312-1:2022)</text:p>
            <text:p>EN ISO 12312-1:2022/A11:2024</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312-2:2015</text:p>
            <text:p>Eye and face protection - Sunglasses and related eyewear - Part 2: Filters for direct observation of the sun (ISO 12312-2:2015)</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1:2009</text:p>
            <text:p>Small craft - Deck safety harness and safety line - Safety requirements and test methods (ISO 12401:2009)</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2:2020</text:p>
            <text:p>Personal flotation devices - Part 2: Lifejackets, performance level 275 - Safety requirements (ISO 12402-2:2020)</text:p>
            <text:p/>
            <text:p/>
            <text:p>Restriction:<text:s/></text:p>
            <text:p>(a) Application of clause 5.6 of this standard does not confer a presumption of conformity with the basic health and safety requirement set out in point 1.1.1. of Annex II to Regulation 2016/425 as it has effect in domestic law.</text:p>
            <text:p/>
            <text:p>(b) Application of clauses 5.1.2, 5.1.3, 5.1.5, 5.1.7, 5.2, 5.3.1.1, 5.3.1.2, 5.3.2.2, 5.3.2.3, 5.3.4.3, 5.3.4.4, 5.6.1.4, 5.6.1.7, 5.6.1.8, 5.6.1.9, 5.6.1.10 and 5.6.1.11 of this standard does not confer a presumption of conformity with the basic health and safety requirement set out in point 1.2.1. of Annex II to Regulation 2016/425 as it has effect in domestic law.</text:p>
            <text:p/>
            <text:p>(c) Application of clauses 5.1.2, 5.2, 5.3.1.1, 5.3.2.2, 5.3.4.2, 5.3.4.4, 5.6.3 and 5.7 of this standard does not confer a presumption of conformity with the basic health and safety requirement set out in point 3.4 of Annex II to Regulation 2016/425 as it has effect in domestic law.</text:p>
          </table:table-cell>
          <table:table-cell office:value-type="string" table:style-name="ce7">
            <text:p>19.01.2023</text:p>
          </table:table-cell>
          <table:table-cell office:value-type="string" table:style-name="ce7">
            <text:p>0076/23</text:p>
          </table:table-cell>
          <table:table-cell office:value-type="string" table:style-name="ce7">
            <text:p>19.01.2023<text:s/></text:p>
          </table:table-cell>
          <table:table-cell table:number-columns-repeated="3" table:style-name="ce7"/>
          <table:table-cell table:number-columns-repeated="16375"/>
        </table:table-row>
        <table:table-row table:style-name="ro1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3:2020</text:p>
            <text:p>Personal flotation devices - Part 3: Lifejackets, performance level 150 - Safety requirements (ISO 12402-3:2020)</text:p>
            <text:p/>
            <text:p/>
            <text:p>Restriction:</text:p>
            <text:p>(a) Application of clause 5.6 of this standard does not confer a presumption of conformity with the basic health and safety requirement set out in point 1.1.1. of Annex II to Regulation 2016/425 as it has effect in domestic law.</text:p>
            <text:p/>
            <text:p>(b) Application of clauses 5.1.2, 5.1.3, 5.1.5, 5.1.7, 5.2, 5.3.1.1, 5.3.1.2, 5.3.2.2, 5.3.2.3, 5.3.4.3, 5.3.4.4, 5.6.1.4, 5.6.1.7, 5.6.1.8, 5.6.1.9, 5.6.1.10 and 5.6.1.11 of this standard does not confer a presumption of conformity with the basic health and safety requirement set out in point 1.2.1. of Annex II to Regulation 2016/425 as it has effect in domestic law.</text:p>
            <text:p/>
            <text:p>(c) Application of clauses 5.1.2, 5.2, 5.3.1.1, 5.3.2.2, 5.3.4.2, 5.3.4.4, 5.6.3 and 5.7 of this standard does not confer a presumption of conformity with the basic health and safety requirement set out in point 3.4 of Annex II to Regulation 2016/425 as it has effect in domestic law.</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1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4:2020</text:p>
            <text:p>Personal flotation devices - Part 4: Lifejackets, performance level 100 - Safety requirements (ISO 12402-4:2020)</text:p>
            <text:p/>
            <text:p/>
            <text:p>Restriction:</text:p>
            <text:p>(a) Application of clause 5.6 of this standard does not confer a presumption of conformity with the basic health and safety requirement set out in point 1.1.1. of Annex II to Regulation 2016/425 as it has effect in domestic law.</text:p>
            <text:p/>
            <text:p>(b) Application of clauses 5.1.2, 5.1.3, 5.1.5, 5.1.7, 5.2, 5.3.1.1, 5.3.1.2, 5.3.2.2, 5.3.2.3, 5.3.4.3, 5.3.4.4, 5.6.1.4, 5.6.1.7, 5.6.1.8, 5.6.1.9, 5.6.1.10 and 5.6.1.11 of this standard does not confer a presumption of conformity with the basic health and safety requirement set out in point 1.2.1. of Annex II to Regulation 2016/425 as it has effect in domestic law.</text:p>
            <text:p/>
            <text:p>(c) Application of clauses 5.1.2, 5.2, 5.3.1.1, 5.3.2.2, 5.3.4.2, 5.3.4.4, 5.6.3 and 5.7 of this standard does not confer a presumption of conformity with the basic health and safety requirement set out in point 3.4 of Annex II to Regulation 2016/425 as it has effect in domestic law.</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5:2006</text:p>
            <text:p>Personal flotation devices - Part 5: Buoyancy aids (level 50) - Safety requirements (ISO 12402-5:2006)</text:p>
            <text:p>EN ISO 12402-5:2006/AC:2006</text:p>
            <text:p>EN ISO 12402-5:2006/A1:2010</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5:2020</text:p>
            <text:p>Personal flotation devices - Part 5: Buoyancy aids (level 50) - Safety requirements (ISO 12402-5:2020)</text:p>
            <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6:2006</text:p>
            <text:p>Personal flotation devices - Part 6: Special purpose lifejackets and buoyancy aids - Safety requirements and additional test methods (ISO 12402-6:2006)</text:p>
            <text:p>EN ISO 12402-6:2006/A1:2010</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6:2020</text:p>
            <text:p>Personal flotation devices - Part 6: Special application lifejackets and buoyancy aids - Safety requirements and additional test methods (ISO 12402-6:2020)</text:p>
            <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8:2006</text:p>
            <text:p>Personal flotation devices - Part 8: Accessories - Safety requirements and test methods (ISO 12402-8:2006)</text:p>
            <text:p>EN ISO 12402-8:2006/A1:2011</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2402-8:2020</text:p>
            <text:p>Personal flotation devices - Part 8: Accessories - Safety requirements and test methods (ISO 12402-8:2020)</text:p>
            <text:p/>
          </table:table-cell>
          <table:table-cell office:value-type="string" table:style-name="ce7">
            <text:p>19.01.2023</text:p>
          </table:table-cell>
          <table:table-cell office:value-type="string" table:style-name="ce7">
            <text:p>0076/23</text:p>
          </table:table-cell>
          <table:table-cell office:value-type="string" table:style-name="ce7">
            <text:p>19.01.2023</text:p>
          </table:table-cell>
          <table:table-cell table:number-columns-repeated="3" table:style-name="ce7"/>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ISO 13688:2013</text:p>
            <text:p>Protective clothing - General requirements (ISO 13688:2013)</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9.06.2024</text:p>
          </table:table-cell>
          <table:table-cell office:value-type="string" table:style-name="ce7">
            <text:p>0078/23</text:p>
          </table:table-cell>
          <table:table-cell office:value-type="string" table:style-name="ce7">
            <text:p>17.02.2023</text:p>
          </table:table-cell>
          <table:table-cell table:number-columns-repeated="16375"/>
        </table:table-row>
        <table:table-row table:style-name="ro6">
          <table:table-cell office:value-type="string" table:style-name="ce7">
            <text:p>2016/425 - Personal protective equipment (PPER)</text:p>
          </table:table-cell>
          <table:table-cell office:value-type="string" table:style-name="ce7">
            <text:p>CEN</text:p>
          </table:table-cell>
          <table:table-cell office:value-type="string" table:style-name="ce7">
            <text:p>EN ISO 13688:2013</text:p>
            <text:p>Protective clothing - General requirements (ISO 13688:2013)</text:p>
            <text:p>EN ISO 13688:2013/A1:2021</text:p>
          </table:table-cell>
          <table:table-cell office:value-type="string" table:style-name="ce7">
            <text:p>17.02.2023</text:p>
          </table:table-cell>
          <table:table-cell office:value-type="string" table:style-name="ce7">
            <text:p>0078/23</text:p>
          </table:table-cell>
          <table:table-cell office:value-type="string" table:style-name="ce7">
            <text:p>17.02.2023</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ISO 13982-1:2004</text:p>
            <text:p>Protective clothing for use against solid particulates - Part 1: Performance requirements for chemical protective clothing providing protection to the full body against airborne solid particulates (type 5 clothing) (ISO 13982-1:2004)</text:p>
            <text:p>EN ISO 13982-1:2004/A1:2010</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3998:2003</text:p>
            <text:p>Protective clothing - Aprons, trousers and vests protecting against cuts and stabs by hand knives (ISO 13998:2003)</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ISO 14460:1999</text:p>
            <text:p>Protective clothing for automobile racing drivers - Protection against heat and flame - Performance requirements and test methods (ISO 14460:1999)</text:p>
            <text:p>EN ISO 14460:1999/AC:1999</text:p>
            <text:p>EN ISO 14460:1999/A1:2002</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4877:2002</text:p>
            <text:p>Protective clothing for abrasive blasting operations using granular abrasives (ISO 14877:2002)</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5027-1:2012</text:p>
            <text:p>Immersion suits - Part 1: Constant wear suits, requirements including safety (ISO 15027-1:2012)</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5027-2:2012</text:p>
            <text:p>Immersion suits - Part 2: Abandonment suits, requirements including safety (ISO 15027-2:2012)</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6321-1:2022</text:p>
            <text:p>Eye and face protection for occupational use - Part 1: General requirements (ISO 16321-1:2021)</text:p>
            <text:p/>
          </table:table-cell>
          <table:table-cell office:value-type="string" table:style-name="ce7">
            <text:p>04.08.2023</text:p>
          </table:table-cell>
          <table:table-cell office:value-type="string" table:style-name="ce7">
            <text:p>0086/23</text:p>
          </table:table-cell>
          <table:table-cell office:value-type="string" table:style-name="ce7">
            <text:p>04.08.2023<text:s/></text:p>
          </table:table-cell>
          <table:table-cell table:number-columns-repeated="3" table:style-name="ce7"/>
          <table:table-cell table:number-columns-repeated="16375"/>
        </table:table-row>
        <table:table-row table:style-name="ro7">
          <table:table-cell office:value-type="string" table:style-name="ce7">
            <text:p>2016/425 - Personal protective equipment (PPER)</text:p>
          </table:table-cell>
          <table:table-cell office:value-type="string" table:style-name="ce7">
            <text:p>CEN</text:p>
          </table:table-cell>
          <table:table-cell office:value-type="string" table:style-name="ce7">
            <text:p>EN ISO 16321-2:2021</text:p>
            <text:p>Eye and face protection for occupational use - Part 2: Additional requirements for protectors used during welding and related techniques (ISO 16321-2:2021)</text:p>
            <text:p/>
            <text:p>Informative note: This standard makes reference to normative reference EN ISO 16321-1:2020, the date of which is incorrect. It shall be read as EN ISO 16321-1:2022 instead.</text:p>
          </table:table-cell>
          <table:table-cell office:value-type="string" table:style-name="ce7">
            <text:p>04.08.2023</text:p>
          </table:table-cell>
          <table:table-cell office:value-type="string" table:style-name="ce7">
            <text:p>0086/23</text:p>
          </table:table-cell>
          <table:table-cell office:value-type="string" table:style-name="ce7">
            <text:p>04.08.2023<text:s/></text:p>
          </table:table-cell>
          <table:table-cell table:number-columns-repeated="3" table:style-name="ce7"/>
          <table:table-cell table:number-columns-repeated="16375"/>
        </table:table-row>
        <table:table-row table:style-name="ro14">
          <table:table-cell office:value-type="string" table:style-name="ce7">
            <text:p>2016/425 - Personal protective equipment (PPER)</text:p>
          </table:table-cell>
          <table:table-cell office:value-type="string" table:style-name="ce7">
            <text:p>CEN</text:p>
          </table:table-cell>
          <table:table-cell office:value-type="string" table:style-name="ce7">
            <text:p>EN ISO 16321-3:2022</text:p>
            <text:p>Eye and face protection for occupational use - Part 3: Additional requirements for mesh protectors (ISO 16321-3:2021)</text:p>
            <text:p/>
            <text:p>Informative note: This standard makes reference to normative reference EN ISO 16321-1:2020, the date of which is incorrect. It shall be read as EN ISO 16321-1:2022 instead.</text:p>
          </table:table-cell>
          <table:table-cell office:value-type="string" table:style-name="ce7">
            <text:p>11.05.2023</text:p>
          </table:table-cell>
          <table:table-cell office:value-type="string" table:style-name="ce7">
            <text:p>0086/23</text:p>
          </table:table-cell>
          <table:table-cell office:value-type="string" table:style-name="ce7">
            <text:p>11.05.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7249:2013</text:p>
            <text:p>Safety footwear with resistance to chain saw cutting (ISO 17249:2013)</text:p>
            <text:p>EN ISO 17249:2013/AC:2014</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18527-1:2022</text:p>
            <text:p>Eye and face protection for sports use - Part 1: Requirements for downhill skiing and snowboarding goggles (ISO 18527-1:2021)</text:p>
            <text:p/>
          </table:table-cell>
          <table:table-cell office:value-type="string" table:style-name="ce7">
            <text:p>04.08.2023</text:p>
          </table:table-cell>
          <table:table-cell office:value-type="string" table:style-name="ce7">
            <text:p>0086/23</text:p>
          </table:table-cell>
          <table:table-cell office:value-type="string" table:style-name="ce7">
            <text:p>04.08.2023</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18527-2:2021</text:p>
            <text:p>Eye and face protection for sports use - Part 2: Requirements for eye protectors for squash and eye protectors for racquetball and squash 57 (ISO 18527-2:2021)</text:p>
            <text:p/>
          </table:table-cell>
          <table:table-cell office:value-type="string" table:style-name="ce7">
            <text:p>17.02.2023</text:p>
          </table:table-cell>
          <table:table-cell office:value-type="string" table:style-name="ce7">
            <text:p>0078/23</text:p>
          </table:table-cell>
          <table:table-cell office:value-type="string" table:style-name="ce7">
            <text:p>17.02.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20:2020</text:p>
            <text:p>Protective clothing for use in Snowboarding - Wrist Protectors - Requirements and test methods (ISO 20320:2020)</text:p>
            <text:p/>
          </table:table-cell>
          <table:table-cell office:value-type="string" table:style-name="ce7">
            <text:p>23.09.2021</text:p>
          </table:table-cell>
          <table:table-cell office:value-type="string" table:style-name="ce7">
            <text:p>0046/21</text:p>
          </table:table-cell>
          <table:table-cell office:value-type="string" table:style-name="ce7">
            <text:p>23.09.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5:2011</text:p>
            <text:p>Personal protective equipment - Safety footwear (ISO 20345:2011)</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11.11.2024</text:p>
          </table:table-cell>
          <table:table-cell office:value-type="string" table:style-name="ce7">
            <text:p>0086/23</text:p>
          </table:table-cell>
          <table:table-cell office:value-type="string" table:style-name="ce7">
            <text:p>04.08.2023</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5:2022</text:p>
            <text:p>Personal protective equipment - Safety footwear (ISO 20345:2021)</text:p>
            <text:p/>
          </table:table-cell>
          <table:table-cell office:value-type="string" table:style-name="ce7">
            <text:p>04.08.2023</text:p>
          </table:table-cell>
          <table:table-cell office:value-type="string" table:style-name="ce7">
            <text:p>0086/23</text:p>
          </table:table-cell>
          <table:table-cell office:value-type="string" table:style-name="ce7">
            <text:p>04.08.2023</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5:2022</text:p>
            <text:p>Personal protective equipment - Safety footwear (ISO 20345:2021)</text:p>
            <text:p>EN ISO 20345:2022/A1:2024</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6:2014</text:p>
            <text:p>Personal protective equipment - Protective footwear (ISO 20346:2014)</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6:2022</text:p>
            <text:p>Personal protective equipment - Protective footwear (ISO 20346:2021)</text:p>
            <text:p>EN ISO 20346:2022/A1:2024</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7:2012</text:p>
            <text:p>Personal protective equipment - Occupational footwear (ISO 20347:2012)</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8.04.2026</text:p>
          </table:table-cell>
          <table:table-cell office:value-type="string" table:style-name="ce7">
            <text:p>0107/25</text:p>
          </table:table-cell>
          <table:table-cell office:value-type="string" table:style-name="ce7">
            <text:p>09.01.2025</text:p>
          </table:table-cell>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7:2022</text:p>
            <text:p>Personal protective equipment - Occupational footwear (ISO 20347:2021)</text:p>
            <text:p>EN ISO 20347:2022/A1:2024</text:p>
          </table:table-cell>
          <table:table-cell office:value-type="string" table:style-name="ce7">
            <text:p>09.01.2025</text:p>
          </table:table-cell>
          <table:table-cell office:value-type="string" table:style-name="ce7">
            <text:p>0107/25</text:p>
          </table:table-cell>
          <table:table-cell office:value-type="string" table:style-name="ce7">
            <text:p>09.01.2025</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9-1:2017</text:p>
            <text:p>Personal protective equipment - Footwear protecting against risks in foundries and welding - Part 1: Requirements and test methods for protection against risks in foundries (ISO 20349-1:2017)</text:p>
            <text:p>EN ISO 20349-1:2017/A1:2020</text:p>
          </table:table-cell>
          <table:table-cell office:value-type="string" table:style-name="ce7">
            <text:p>17.02.2023</text:p>
          </table:table-cell>
          <table:table-cell office:value-type="string" table:style-name="ce7">
            <text:p>0078/23</text:p>
          </table:table-cell>
          <table:table-cell office:value-type="string" table:style-name="ce7">
            <text:p>17.02.2023</text:p>
          </table:table-cell>
          <table:table-cell table:number-columns-repeated="3" table:style-name="ce7"/>
          <table:table-cell table:number-columns-repeated="16375"/>
        </table:table-row>
        <table:table-row table:style-name="ro10">
          <table:table-cell office:value-type="string" table:style-name="ce7">
            <text:p>2016/425 - Personal protective equipment (PPER)</text:p>
          </table:table-cell>
          <table:table-cell office:value-type="string" table:style-name="ce7">
            <text:p>CEN</text:p>
          </table:table-cell>
          <table:table-cell office:value-type="string" table:style-name="ce7">
            <text:p>EN ISO 20349-2:2017</text:p>
            <text:p>Personal protective equipment - Footwear protecting against risks in foundries and welding - Part 2: Requirements and test methods for protection against risks in welding and allied processes (ISO 20349-2:2017)</text:p>
            <text:p>EN ISO 20349-2:2017/A1:2020</text:p>
          </table:table-cell>
          <table:table-cell office:value-type="string" table:style-name="ce7">
            <text:p>17.02.2023</text:p>
          </table:table-cell>
          <table:table-cell office:value-type="string" table:style-name="ce7">
            <text:p>0078/23</text:p>
          </table:table-cell>
          <table:table-cell office:value-type="string" table:style-name="ce7">
            <text:p>17.02.2023</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office:value-type="string" table:style-name="ce7">
            <text:p>CEN</text:p>
          </table:table-cell>
          <table:table-cell office:value-type="string" table:style-name="ce7">
            <text:p>EN ISO 20471:2013</text:p>
            <text:p>High visibility clothing - Test methods and requirements (ISO 20471:2013, Corrected version 2013-06-01)</text:p>
            <text:p>EN ISO 20471:2013/A1:2016</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table:number-columns-repeated="3" table:style-name="ce7"/>
          <table:table-cell table:number-columns-repeated="16375"/>
        </table:table-row>
        <table:table-row table:style-name="ro3">
          <table:table-cell office:value-type="string" table:style-name="ce7">
            <text:p>2016/425 - Personal protective equipment (PPER)</text:p>
          </table:table-cell>
          <table:table-cell table:style-name="ce7"/>
          <table:table-cell office:value-type="string" table:style-name="ce7">
            <text:p>EN ISO 21420:2020</text:p>
            <text:p>Protective gloves - General requirements and test methods (ISO 21420:2020)</text:p>
            <text:p>EN ISO 21420:2020/A1:2024</text:p>
          </table:table-cell>
          <table:table-cell office:value-type="string" table:style-name="ce7">
            <text:p>08.08.2026</text:p>
          </table:table-cell>
          <table:table-cell office:value-type="string" table:style-name="ce7">
            <text:p>0140/26</text:p>
          </table:table-cell>
          <table:table-cell office:value-type="string" table:style-name="ce7">
            <text:p>08.08.2026</text:p>
          </table:table-cell>
          <table:table-cell table:number-columns-repeated="3" table:style-name="ce7"/>
          <table:table-cell table:number-columns-repeated="16375"/>
        </table:table-row>
        <table:table-row table:style-name="ro4">
          <table:table-cell office:value-type="string" table:style-name="ce7">
            <text:p>2016/425 - Personal protective equipment (PPER)</text:p>
          </table:table-cell>
          <table:table-cell office:value-type="string" table:style-name="ce7">
            <text:p>CEN</text:p>
          </table:table-cell>
          <table:table-cell office:value-type="string" table:style-name="ce7">
            <text:p>EN ISO 27065:2017</text:p>
            <text:p>Protective clothing - Performance requirements for protective clothing worn by operators applying pesticides and for re-entry workers (ISO 27065:2017)</text:p>
            <text:p/>
          </table:table-cell>
          <table:table-cell office:value-type="string" table:style-name="ce7">
            <text:p>01.01.2021</text:p>
          </table:table-cell>
          <table:table-cell office:value-type="string" table:style-name="ce7">
            <text:p>0005/21</text:p>
          </table:table-cell>
          <table:table-cell office:value-type="string" table:style-name="ce7">
            <text:p>01.01.2021</text:p>
          </table:table-cell>
          <table:table-cell office:value-type="string" table:style-name="ce7">
            <text:p>04.06.2026</text:p>
          </table:table-cell>
          <table:table-cell office:value-type="string" table:style-name="ce7">
            <text:p>0137/26</text:p>
          </table:table-cell>
          <table:table-cell office:value-type="string" table:style-name="ce7">
            <text:p>04.06.2026</text:p>
          </table:table-cell>
          <table:table-cell table:number-columns-repeated="16375"/>
        </table:table-row>
        <table:table-row table:number-rows-repeated="1048303" table:style-name="ro15">
          <table:table-cell table:number-columns-repeated="16384"/>
        </table:table-row>
      </table:table>
      <table:database-ranges>
        <table:database-range table:target-range-address="2016-425-Personal_protective_eq.A2:2016-425-Personal_protective_eq.I27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office:font-face-decls>
  <office:styles>
    <number:number-style style:name="N0">
      <number:number number:min-integer-digits="1"/>
    </number:number-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office:styles>
  <office:automatic-styles>
    <style:page-layout style:name="pm1">
      <style:page-layout-properties fo:margin-top="0.3in" fo:margin-bottom="0.3in" fo:margin-left="0.25in" fo:margin-right="0.25in" style:print-orientation="landscape" style:print-page-order="ttb" style:first-page-number="continue" style:scale-to-X="1" style:table-centering="none"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327</meta:generator>
    <dc:title/>
    <dc:description/>
    <dc:subject/>
    <meta:initial-creator>Apache POI</meta:initial-creator>
    <dc:creator>Robert HARPER (DBT)</dc:creator>
    <meta:creation-date>2026-06-16T11:11:35Z</meta:creation-date>
    <dc:date>2026-08-10T18:24:03Z</dc:date>
    <meta:user-defined meta:name="ContentTypeId">0x010100608954DC43516F4A94B1C0D17150BC1C0100AA708C2AF6ACE44B96D68B17F418228B</meta:user-defined>
    <meta:user-defined meta:name="_dlc_DocIdItemGuid">c69e02d0-24b4-4e1e-a58d-2fb41d217c97</meta:user-defined>
  </office:meta>
</office:document-meta>
</file>