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Normal" style:master-page-name="MP0" style:family="paragraph">
      <style:paragraph-properties fo:break-before="page"/>
      <style:text-properties fo:font-weight="bold" style:font-weight-asian="bold" style:font-weight-complex="bold" fo:language="en" fo:country="GB"/>
    </style:style>
    <style:style style:name="P2" style:parent-style-name="Normal" style:family="paragraph">
      <style:text-properties fo:language="en" fo:country="GB"/>
    </style:style>
    <style:style style:name="P3" style:parent-style-name="Normal" style:family="paragraph">
      <style:paragraph-properties fo:text-align="justify" fo:margin-bottom="0in" fo:line-height="115%"/>
    </style:style>
    <style:style style:name="P4" style:parent-style-name="Normal" style:list-style-name="LFO1" style:family="paragraph">
      <style:paragraph-properties fo:text-align="justify" fo:margin-bottom="0in" fo:line-height="115%"/>
    </style:style>
    <style:style style:name="T5" style:parent-style-name="Hyperlink" style:family="text">
      <style:text-properties fo:font-weight="bold" style:font-weight-asian="bold" style:font-weight-complex="bold"/>
    </style:style>
    <style:style style:name="T6" style:parent-style-name="DefaultParagraphFont" style:family="text">
      <style:text-properties fo:font-weight="bold" style:font-weight-asian="bold" style:font-weight-complex="bold"/>
    </style:style>
    <style:style style:name="P7" style:parent-style-name="Normal" style:family="paragraph">
      <style:paragraph-properties fo:text-align="justify" fo:margin-bottom="0in" fo:line-height="115%" fo:margin-left="0.5in">
        <style:tab-stops/>
      </style:paragraph-properties>
    </style:style>
    <style:style style:name="P8" style:parent-style-name="Normal" style:list-style-name="LFO1" style:family="paragraph">
      <style:paragraph-properties fo:text-align="justify" fo:margin-bottom="0in" fo:line-height="115%"/>
    </style:style>
    <style:style style:name="T9" style:parent-style-name="Hyperlink" style:family="text">
      <style:text-properties fo:font-weight="bold" style:font-weight-asian="bold" style:font-weight-complex="bold"/>
    </style:style>
    <style:style style:name="P10" style:parent-style-name="Normal" style:list-style-name="LFO1" style:family="paragraph">
      <style:paragraph-properties fo:text-align="justify" fo:margin-bottom="0in" fo:line-height="115%"/>
    </style:style>
    <style:style style:name="T11" style:parent-style-name="Hyperlink" style:family="text">
      <style:text-properties fo:font-weight="bold" style:font-weight-asian="bold" style:font-weight-complex="bold"/>
    </style:style>
    <style:style style:name="P12" style:parent-style-name="Normal" style:list-style-name="LFO1" style:family="paragraph">
      <style:paragraph-properties fo:text-align="justify" fo:margin-bottom="0in" fo:line-height="115%"/>
    </style:style>
    <style:style style:name="T13" style:parent-style-name="Hyperlink" style:family="text">
      <style:text-properties fo:font-weight="bold" style:font-weight-asian="bold" style:font-weight-complex="bold"/>
    </style:style>
    <style:style style:name="T14" style:parent-style-name="DefaultParagraphFont" style:family="text">
      <style:text-properties fo:font-weight="bold" style:font-weight-asian="bold" style:font-weight-complex="bold"/>
    </style:style>
    <style:style style:name="P15" style:parent-style-name="Normal" style:list-style-name="LFO1" style:family="paragraph">
      <style:paragraph-properties fo:text-align="justify" fo:margin-bottom="0in" fo:line-height="115%"/>
    </style:style>
    <style:style style:name="T16" style:parent-style-name="Hyperlink" style:family="text">
      <style:text-properties fo:font-weight="bold" style:font-weight-asian="bold" style:font-weight-complex="bold"/>
    </style:style>
    <style:style style:name="P17" style:parent-style-name="Normal" style:list-style-name="LFO1" style:family="paragraph">
      <style:paragraph-properties fo:text-align="justify" fo:margin-bottom="0in" fo:line-height="115%"/>
    </style:style>
    <style:style style:name="T18" style:parent-style-name="DefaultParagraphFont" style:family="text">
      <style:text-properties fo:font-weight="bold" style:font-weight-asian="bold" style:font-weight-complex="bold"/>
    </style:style>
    <style:style style:name="P19" style:parent-style-name="Normal" style:list-style-name="LFO1" style:family="paragraph">
      <style:paragraph-properties fo:text-align="justify" fo:margin-bottom="0in" fo:line-height="115%"/>
    </style:style>
    <style:style style:name="T20" style:parent-style-name="DefaultParagraphFont" style:family="text">
      <style:text-properties fo:font-weight="bold" style:font-weight-asian="bold" style:font-weight-complex="bold"/>
    </style:style>
    <style:style style:name="P21" style:parent-style-name="Normal" style:list-style-name="LFO1" style:family="paragraph">
      <style:paragraph-properties fo:text-align="justify" fo:margin-bottom="0in" fo:line-height="115%"/>
    </style:style>
    <style:style style:name="T22" style:parent-style-name="DefaultParagraphFont" style:family="text">
      <style:text-properties fo:font-weight="bold" style:font-weight-asian="bold" style:font-weight-complex="bold"/>
    </style:style>
    <style:style style:name="P23" style:parent-style-name="Normal" style:list-style-name="LFO1" style:family="paragraph">
      <style:paragraph-properties fo:text-align="justify" fo:margin-bottom="0in" fo:line-height="115%"/>
    </style:style>
    <style:style style:name="T24" style:parent-style-name="DefaultParagraphFont" style:family="text">
      <style:text-properties fo:font-weight="bold" style:font-weight-asian="bold" style:font-weight-complex="bold"/>
    </style:style>
    <style:style style:name="P25" style:parent-style-name="Normal" style:list-style-name="LFO1" style:family="paragraph">
      <style:paragraph-properties fo:text-align="justify" fo:margin-bottom="0in" fo:line-height="115%"/>
    </style:style>
    <style:style style:name="T26" style:parent-style-name="Hyperlink" style:family="text">
      <style:text-properties fo:font-weight="bold" style:font-weight-asian="bold" style:font-weight-complex="bold"/>
    </style:style>
    <style:style style:name="P27" style:parent-style-name="Normal" style:list-style-name="LFO1" style:family="paragraph">
      <style:paragraph-properties fo:text-align="justify" fo:margin-bottom="0in" fo:line-height="115%"/>
    </style:style>
    <style:style style:name="T28" style:parent-style-name="DefaultParagraphFont" style:family="text">
      <style:text-properties fo:font-weight="bold" style:font-weight-asian="bold" style:font-weight-complex="bold"/>
    </style:style>
    <style:style style:name="T29" style:parent-style-name="Hyperlink" style:family="text">
      <style:text-properties fo:font-weight="bold" style:font-weight-asian="bold" style:font-weight-complex="bold"/>
    </style:style>
    <style:style style:name="T30" style:parent-style-name="DefaultParagraphFont" style:family="text">
      <style:text-properties fo:font-weight="bold" style:font-weight-asian="bold" style:font-weight-complex="bold"/>
    </style:style>
    <style:style style:name="P31" style:parent-style-name="Normal" style:family="paragraph">
      <style:paragraph-properties fo:text-align="justify" fo:margin-bottom="0in" fo:line-height="115%"/>
    </style:style>
    <style:style style:name="P32" style:parent-style-name="Normal" style:family="paragraph">
      <style:text-properties fo:language="en" fo:country="GB"/>
    </style:style>
  </office:automatic-styles>
  <office:body>
    <office:text text:use-soft-page-breaks="true">
      <text:p text:style-name="P1">Annex A: FCDO Programmes<text:s/></text:p>
      <text:p text:style-name="P2">In completing the EOI on the Science and Technology Accelerator- Systems (STA-S) Southern Africa Programme, respondents should draw on relevant evidence and learning from previous and ongoing UK-supported initiatives and should identify credible opportunities to leverage, connect with, or partner with such initiatives where this would add value, avoid duplication and strengthen delivery. Relevant initiatives may include, but are not limited to:</text:p>
      <text:p text:style-name="P3"/>
      <text:list text:style-name="LFO1" text:continue-numbering="true">
        <text:list-item>
          <text:p text:style-name="P4"><text:a xlink:href="https://www.ai4d.ai/" office:target-frame-name="_top" xlink:show="replace"><text:span text:style-name="T5">Artificial Intelligence for Development (AI4D)</text:span></text:a><text:span text:style-name="T6"><text:s/>supported initiatives in South Africa</text:span>, which have combined policy research, governance support, responsible AI, compute infrastructure, innovation and talent development. This has included support to policy centres and thinktanks working on AI governance, ethics and digital policy; multidisciplinary labs on African languages, AI safety, peace and security; work on AI and intellectual property; research on the socio-economic<text:s/>impacts of AI; innovation networks supporting inclusive and community-centred AI applications; and investment in shared AI compute infrastructure to expand access for African researchers and innovators.</text:p>
        </text:list-item>
      </text:list>
      <text:p text:style-name="P7"/>
      <text:list text:style-name="LFO1" text:continue-numbering="true">
        <text:list-item>
          <text:p text:style-name="P8"><text:a xlink:href="https://devtracker.fcdo.gov.uk/programme/GB-GOV-1-300704/summary" office:target-frame-name="_top" xlink:show="replace"><text:span text:style-name="T9">Africa Technology and Innovation Partnerships (ATIP)</text:span></text:a>, which has focused on strengthening innovation ecosystems through network-building, innovation partnerships, research and innovation commercialisation, policy and<text:s/>regulatory support, helpdesk-style technical assistance, learning partnerships and cross-country exchange. This has included support to enterprise support organisations, research-industry collaboration, innovation platforms and repositories, ecosystem diagnostics, commercialisation training, innovation policy development, market-readiness support, and practical tools to strengthen institutional capability and collaboration across government, academia, private sector and intermediaries. For emerging learning<text:s/>on ATIP see also:<text:s/><text:a xlink:href="https://www.ids.ac.uk/projects/africa-technology-and-innovation-partnerships-atip-programme-accompanied-learning/#section__text" office:target-frame-name="_top" xlink:show="replace"><text:span text:style-name="Hyperlink">ATIP Programme - Accompanied Learning - Institute of Development Studies (IDS)</text:span></text:a></text:p>
        </text:list-item>
      </text:list>
      <text:p text:style-name="ListParagraph"/>
      <text:list text:style-name="LFO1" text:continue-numbering="true">
        <text:list-item>
          <text:p text:style-name="P10"><text:a xlink:href="https://iuk-business-connect.org.uk/programme/africa/" office:target-frame-name="_top" xlink:show="replace"><text:span text:style-name="T11">Global Alliance Africa - Innovate UK Business Connect</text:span></text:a>, which has demonstrated the value of moving beyond convening alone towards challenge-led collaboration, real-world piloting, market-readiness<text:s/>support and follow-on partnership development. Relevant examples have included work in water and waste, circularity, space technology for sustainability, health and social innovation, and open innovation partnerships with corporates and public actors. This has shown the importance of sector-focused brokerage, strong local delivery partners, clear lead-customer or institutional demand, practical validation in live operating environments, and early planning for sustainability, partner ownership and<text:s/>continuity beyond the pilot stage.</text:p>
        </text:list-item>
      </text:list>
      <text:p text:style-name="ListParagraph"/>
      <text:list text:style-name="LFO1" text:continue-numbering="true">
        <text:list-item>
          <text:p text:style-name="P12"><text:a xlink:href="https://www.ukri.org/what-we-do/browse-our-areas-of-investment-and-support/innovate-uk-contracts-for-innovation/" office:target-frame-name="_top" xlink:show="replace"><text:span text:style-name="T13">Innovate UK Contracts for Innovation – UKRI</text:span></text:a><text:span text:style-name="T14"><text:s/></text:span>(formerly the Small Business Research Initiative (SBRI), which has involved collaboration with SA’s Technology Innovation Agency (TIA) on enabling innovation procurement for public service delivery. This has highlighted the value of problem-led challenge definition, early market engagement, phased<text:s/>and milestone-based support from feasibility to prototyping and demonstration, and stronger links between innovation funding, piloting and later adoption or procurement. It has also<text:s/><text:soft-page-break/>underlined that, in South Africa, the key constraint is often not innovation supply but public sector absorption, and that challenge-led approaches are most effective where they are linked to institutional capability, municipal or departmental demand, and realistic pathways to uptake and scale.</text:p>
        </text:list-item>
      </text:list>
      <text:p text:style-name="ListParagraph"/>
      <text:list text:style-name="LFO1" text:continue-numbering="true">
        <text:list-item>
          <text:p text:style-name="P15"><text:a xlink:href="https://www.gsma.com/solutions-and-impact/connectivity-for-good/mobile-for-development/blog/why-data-governance-matters-for-smes-adopting-and-developing-ai-in-south-africa/" office:target-frame-name="_top" xlink:show="replace"><text:span text:style-name="T16">GSMA) research and ecosystems analysis on AI adoption and data governance for SME's in SA</text:span></text:a>, which has highlighted the gap between early experimentation with AI and meaningful, scalable business impact. This work has drawn on SME survey data, stakeholder interviews and sector case studies to identify constraints including<text:s/>fragmented data systems, weak data readiness, limited finance, partial compliance capability, and the gap between formal policy frameworks and practical implementation. It points to the importance of combining AI uptake support with work on data governance, ecosystem coordination, regulatory clarity, investor and intermediary engagement, and practical pathways for responsible adoption and scale.</text:p>
        </text:list-item>
      </text:list>
      <text:p text:style-name="ListParagraph"/>
      <text:list text:style-name="LFO1" text:continue-numbering="true">
        <text:list-item>
          <text:p text:style-name="P17"><text:span text:style-name="T18">Previous FCDO-supported AI Global policy capability strengthening and international policy exchange initiatives</text:span>,<text:s/>in partnership with the<text:s/><text:a xlink:href="https://www.globalcenter.ai/" office:target-frame-name="_top" xlink:show="replace"><text:span text:style-name="Hyperlink">Global Center on AI Governance</text:span></text:a>. This work has shown the value of practical and collaborative learning models for policymakers and practitioners. These have included structured AI governance training, use of international case studies, peer learning, in-person and virtual exchange, and networking across countries to strengthen capability in areas such as national AI strategy development, ethical and regulatory issues, international<text:s/>cooperation and multilateral engagement.</text:p>
        </text:list-item>
      </text:list>
      <text:p text:style-name="ListParagraph"/>
      <text:list text:style-name="LFO1" text:continue-numbering="true">
        <text:list-item>
          <text:p text:style-name="P19"><text:span text:style-name="T20">Assistive technology and inclusive innovation partnership models</text:span>, in partnership with the<text:s/><text:a xlink:href="https://www.disabilityinnovation.com/who-we-are/where-we-work/africa" office:target-frame-name="_top" xlink:show="replace"><text:span text:style-name="Hyperlink"><text:s/>Global Disability Innovation Hub (GDI)</text:span></text:a>. This work has combined user-centred and disability-led design, peer learning, in-country immersion, regional market testing and milestone-based partnership support. These models have supported innovators to test market-entry approaches across African<text:s/>countries, work directly with disabled people’s organisations and end users, refine products and business models, build cross-country partnerships, and generate practical evidence and toolkits on inclusive innovation, localisation and scale.</text:p>
        </text:list-item>
      </text:list>
      <text:p text:style-name="ListParagraph"/>
      <text:list text:style-name="LFO1" text:continue-numbering="true">
        <text:list-item>
          <text:p text:style-name="P21"><text:span text:style-name="T22">Previous and ongoing work relevant to digital construction and BIM, circular economy (water innovation and waste systems), and service-oriented technology uptake</text:span>, which has highlighted the importance of linking UK expertise to local institutional uptake and practical<text:s/>service delivery challenges. This has included pilots and scoping on digital construction and sustainable built environment approaches; work on Extended Producer Responsibility and public–private collaboration in waste systems; support to water technology solutions, particularly around non-revenue water; and challenge-led pilots showing that innovation is most likely to gain traction where it addresses clearly defined operational problems, is adapted to South African conditions, and is supported by credible<text:s/>local implementation partners.</text:p>
        </text:list-item>
      </text:list>
      <text:p text:style-name="ListParagraph"/>
      <text:list text:style-name="LFO1" text:continue-numbering="true">
        <text:list-item>
          <text:p text:style-name="P23"><text:span text:style-name="T24">Gender and social inclusion-related digital innovation opportunities in South Africa</text:span>, including discussion on building on existing initiatives relevant to combatting Gender Based Violence (GBV), women and girls’ health, and wider inclusion challenges. This has highlighted opportunities to support digital and AI-enabled tools that improve access to sensitive information, referral and service navigation, while also underlining the need for strong safeguarding, age-appropriate<text:s/>design, referral pathways, and attention to service capacity constraints. It also points to the value of strengthening interoperability and links between existing platforms and services, rather than creating parallel systems, and of embedding gender and social inclusion considerations substantively in innovation design, testing and scale-up.</text:p>
        </text:list-item>
      </text:list>
      <text:p text:style-name="ListParagraph"/>
      <text:list text:style-name="LFO1" text:continue-numbering="true">
        <text:list-item>
          <text:p text:style-name="P25">The <text:a xlink:href="https://sgciafrica.org/" office:target-frame-name="_top" xlink:show="replace"><text:span text:style-name="T26">Science Granting Councils Initiative (SGCI)</text:span></text:a>, which has supported the strengthening of research and innovation funding<text:s/>systems across Africa through work with science granting councils on institutional capacity, research management, use of evidence in funding and policy decisions, partnerships with academia and the private sector, and approaches to inclusive and demand-led research and innovation support.<text:s/></text:p>
        </text:list-item>
      </text:list>
      <text:p text:style-name="ListParagraph"/>
      <text:list text:style-name="LFO1" text:continue-numbering="true">
        <text:list-item>
          <text:p text:style-name="P27"><text:span text:style-name="T28">Developing Excellence and Leadership, Training and Sciences (</text:span><text:a xlink:href="https://scienceforafrica.foundation/deltas-africa" office:target-frame-name="_top" xlink:show="replace"><text:span text:style-name="T29">DELTAS</text:span></text:a><text:span text:style-name="T30">) Africa</text:span>, which has demonstrated the value of sustained investment in African<text:s/>research leadership and institutional capability through support to research training, scientific networks, collaborative platforms, research management systems, knowledge exchange and research uptake, helping to build stronger foundations for high-quality research, interdisciplinary collaboration and translation into policy and development impact.</text:p>
        </text:list-item>
      </text:list>
      <text:p text:style-name="P31"/>
      <text:p text:style-name="Normal">These examples are intended to illustrate the types of initiatives, delivery models and system-level approaches on which STA-S may build. They are not intended<text:s/>to prescribe a particular set of activities or partners.</text:p>
      <text:p text:style-name="P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ZA"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Revision" style:display-name="Revision" style:family="paragraph">
      <style:paragraph-properties fo:margin-bottom="0in" fo:line-height="100%"/>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0T06:41:00Z</meta:creation-date>
    <dc:date>2026-08-10T06:41:00Z</dc:date>
    <meta:template xlink:href="Normal" xlink:type="simple"/>
    <meta:editing-cycles>1</meta:editing-cycles>
    <meta:editing-duration>PT0S</meta:editing-duration>
    <meta:document-statistic meta:page-count="3" meta:paragraph-count="235" meta:word-count="1110" meta:character-count="8936" meta:row-count="447" meta:non-whitespace-character-count="8061"/>
  </office:meta>
</office:document-meta>
</file>