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 svg:font-family="Arial"/>
  </office:font-face-decls>
  <office:automatic-styles>
    <style:style style:name="ce1" style:family="table-cell" style:parent-style-name="Default" style:data-style-name="N0"/>
    <style:style style:name="ce2" style:family="table-cell" style:parent-style-name="Heading_32_1" style:data-style-name="N0">
      <style:table-cell-properties style:vertical-align="top" fo:wrap-option="wrap" fo:background-color="transparent" style:repeat-content="false"/>
      <style:paragraph-properties fo:text-align="start" fo:margin-left="0cm"/>
      <style:text-properties fo:font-size="16pt" style:font-size-asian="16pt" style:font-size-complex="16pt" fo:font-weight="bold" style:font-weight-asian="bold" style:font-weight-complex="bold"/>
    </style:style>
    <style:style style:name="ce3" style:family="table-cell" style:parent-style-name="Default" style:data-style-name="N0">
      <style:table-cell-properties style:vertical-align="top" style:repeat-content="false"/>
      <style:paragraph-properties fo:text-align="start" fo:margin-left="0cm"/>
    </style:style>
    <style:style style:name="ce4" style:family="table-cell" style:parent-style-name="Heading_32_2" style:data-style-name="N0">
      <style:table-cell-properties style:vertical-align="top" fo:wrap-option="wrap" fo:background-color="transparent" style:repeat-content="false"/>
      <style:paragraph-properties fo:text-align="start" fo:margin-left="0cm"/>
      <style:text-properties fo:font-size="13pt" style:font-size-asian="13pt" style:font-size-complex="13pt" fo:font-weight="bold" style:font-weight-asian="bold" style:font-weight-complex="bold"/>
    </style:style>
    <style:style style:name="ce5" style:family="table-cell" style:parent-style-name="Default" style:data-style-name="N0">
      <style:table-cell-properties style:vertical-align="top" fo:wrap-option="wrap" style:repeat-content="false"/>
      <style:paragraph-properties fo:text-align="start" fo:margin-left="0cm"/>
    </style:style>
    <style:style style:name="ce6" style:family="table-cell" style:parent-style-name="Hyperlink" style:data-style-name="N0">
      <style:table-cell-properties style:vertical-align="automatic" fo:background-color="transparent"/>
      <style:text-properties fo:color="#0000FF" style:text-underline-style="solid" style:text-underline-type="single"/>
    </style:style>
    <style:style style:name="ce7" style:family="table-cell" style:parent-style-name="Heading_32_2" style:data-style-name="N0">
      <style:table-cell-properties style:vertical-align="top" fo:wrap-option="wrap" style:repeat-content="false"/>
      <style:paragraph-properties fo:text-align="start" fo:margin-left="0cm"/>
      <style:text-properties fo:font-size="13pt" style:font-size-asian="13pt" style:font-size-complex="13pt" fo:font-weight="bold" style:font-weight-asian="bold" style:font-weight-complex="bold"/>
    </style:style>
    <style:style style:name="ce8" style:family="table-cell" style:parent-style-name="Hyperlink" style:data-style-name="N0">
      <style:table-cell-properties style:vertical-align="top" fo:background-color="transparent" style:repeat-content="false"/>
      <style:paragraph-properties fo:text-align="start" fo:margin-left="0cm"/>
      <style:text-properties fo:color="#0000FF" style:text-underline-style="solid" style:text-underline-type="single"/>
    </style:style>
    <style:style style:name="ce9" style:family="table-cell" style:parent-style-name="Heading_32_1" style:data-style-name="N0">
      <style:table-cell-properties style:vertical-align="top" style:repeat-content="false"/>
      <style:paragraph-properties fo:text-align="start" fo:margin-left="0cm"/>
      <style:text-properties fo:font-size="16pt" style:font-size-asian="16pt" style:font-size-complex="16pt" fo:font-weight="bold" style:font-weight-asian="bold" style:font-weight-complex="bold"/>
    </style:style>
    <style:style style:name="ce10" style:family="table-cell" style:parent-style-name="Default" style:data-style-name="N20">
      <style:table-cell-properties style:vertical-align="top" style:repeat-content="false"/>
      <style:paragraph-properties fo:text-align="start" fo:margin-left="0cm"/>
    </style:style>
    <style:style style:name="ce11" style:family="table-cell" style:parent-style-name="Heading_32_1" style:data-style-name="N0">
      <style:table-cell-properties style:vertical-align="top" fo:wrap-option="wrap" style:repeat-content="false"/>
      <style:paragraph-properties fo:text-align="start" fo:margin-left="0cm"/>
      <style:text-properties fo:font-size="16pt" style:font-size-asian="16pt" style:font-size-complex="16pt" fo:font-weight="bold" style:font-weight-asian="bold" style:font-weight-complex="bold"/>
    </style:style>
    <style:style style:name="ce12" style:family="table-cell" style:parent-style-name="Default" style:data-style-name="N0">
      <style:table-cell-properties style:vertical-align="top" fo:wrap-option="wrap" style:repeat-content="false"/>
      <style:paragraph-properties fo:text-align="start" fo:margin-left="0cm"/>
      <style:text-properties fo:font-weight="bold" style:font-weight-asian="bold" style:font-weight-complex="bold"/>
    </style:style>
    <style:style style:name="ce13" style:family="table-cell" style:parent-style-name="Heading_32_1" style:data-style-name="N0">
      <style:table-cell-properties style:vertical-align="top" fo:background-color="transparent" style:repeat-content="false"/>
      <style:paragraph-properties fo:text-align="start" fo:margin-left="0cm"/>
      <style:text-properties fo:font-size="16pt" style:font-size-asian="16pt" style:font-size-complex="16pt" fo:font-weight="bold" style:font-weight-asian="bold" style:font-weight-complex="bold"/>
    </style:style>
    <style:style style:name="ce14" style:family="table-cell" style:parent-style-name="Comma" style:data-style-name="N36">
      <style:table-cell-properties style:vertical-align="top" style:repeat-content="false"/>
      <style:paragraph-properties fo:text-align="end" fo:margin-right="0cm"/>
    </style:style>
    <style:style style:name="ce15" style:family="table-cell" style:parent-style-name="Default" style:data-style-name="N2">
      <style:table-cell-properties style:vertical-align="top" style:repeat-content="false"/>
      <style:paragraph-properties fo:text-align="end" fo:margin-right="0cm"/>
    </style:style>
    <style:style style:name="ce16" style:family="table-cell" style:parent-style-name="Default" style:data-style-name="N4">
      <style:table-cell-properties style:vertical-align="top" style:repeat-content="false"/>
      <style:paragraph-properties fo:text-align="end" fo:margin-right="0cm"/>
    </style:style>
    <style:style style:name="ce17" style:family="table-cell" style:parent-style-name="Percent" style:data-style-name="N37">
      <style:table-cell-properties style:vertical-align="top" fo:background-color="transparent" style:repeat-content="false"/>
      <style:paragraph-properties fo:text-align="start" fo:margin-left="0cm"/>
    </style:style>
    <style:style style:name="ce18" style:family="table-cell" style:parent-style-name="Default" style:data-style-name="N0">
      <style:table-cell-properties style:vertical-align="top" style:repeat-content="false"/>
      <style:paragraph-properties fo:text-align="end" fo:margin-right="0cm"/>
    </style:style>
    <style:style style:name="ce19" style:family="table-cell" style:parent-style-name="Heading_32_2" style:data-style-name="N0">
      <style:table-cell-properties style:vertical-align="top" style:repeat-content="false"/>
      <style:paragraph-properties fo:text-align="start" fo:margin-left="0cm"/>
      <style:text-properties fo:font-size="13pt" style:font-size-asian="13pt" style:font-size-complex="13pt" fo:font-weight="bold" style:font-weight-asian="bold" style:font-weight-complex="bold"/>
    </style:style>
    <style:style style:name="ce20" style:family="table-cell" style:parent-style-name="Default" style:data-style-name="N0">
      <style:table-cell-properties style:vertical-align="top"/>
    </style:style>
    <style:style style:name="ce21" style:family="table-cell" style:parent-style-name="Default" style:data-style-name="N0">
      <style:table-cell-properties style:vertical-align="top" fo:wrap-option="wrap"/>
    </style:style>
    <style:style style:name="ce22" style:family="table-cell" style:parent-style-name="Default" style:data-style-name="N4">
      <style:table-cell-properties style:vertical-align="top"/>
    </style:style>
    <style:style style:name="ce23" style:family="table-cell" style:parent-style-name="Heading_32_2" style:data-style-name="N0">
      <style:table-cell-properties style:vertical-align="top" fo:background-color="transparent" style:repeat-content="false"/>
      <style:paragraph-properties fo:text-align="start" fo:margin-left="0cm"/>
      <style:text-properties fo:font-size="13pt" style:font-size-asian="13pt" style:font-size-complex="13pt" fo:font-weight="bold" style:font-weight-asian="bold" style:font-weight-complex="bold"/>
    </style:style>
    <style:style style:name="T1"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2"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co1" style:family="table-column">
      <style:table-column-properties fo:break-before="auto" style:column-width="31.7323611111111cm"/>
    </style:style>
    <style:style style:name="co2" style:family="table-column">
      <style:table-column-properties fo:break-before="auto" style:column-width="2.11666666666667cm"/>
    </style:style>
    <style:style style:name="co3" style:family="table-column">
      <style:table-column-properties fo:break-before="auto" style:column-width="16.4041666666667cm" style:use-optimal-column-width="true"/>
    </style:style>
    <style:style style:name="co4" style:family="table-column">
      <style:table-column-properties fo:break-before="auto" style:column-width="5.02708333333333cm"/>
    </style:style>
    <style:style style:name="co5" style:family="table-column">
      <style:table-column-properties fo:break-before="auto" style:column-width="3.03388888888889cm"/>
    </style:style>
    <style:style style:name="co6" style:family="table-column">
      <style:table-column-properties fo:break-before="auto" style:column-width="5.41513888888889cm"/>
    </style:style>
    <style:style style:name="co7" style:family="table-column">
      <style:table-column-properties fo:break-before="auto" style:column-width="1.81680555555556cm"/>
    </style:style>
    <style:style style:name="co8" style:family="table-column">
      <style:table-column-properties fo:break-before="auto" style:column-width="29.7744444444444cm"/>
    </style:style>
    <style:style style:name="co9" style:family="table-column">
      <style:table-column-properties fo:break-before="auto" style:column-width="1.5875cm"/>
    </style:style>
    <style:style style:name="co10" style:family="table-column">
      <style:table-column-properties fo:break-before="auto" style:column-width="2.91041666666667cm"/>
    </style:style>
    <style:style style:name="co11" style:family="table-column">
      <style:table-column-properties fo:break-before="auto" style:column-width="13.9170833333333cm"/>
    </style:style>
    <style:style style:name="co12" style:family="table-column">
      <style:table-column-properties fo:break-before="auto" style:column-width="2.45180555555556cm"/>
    </style:style>
    <style:style style:name="co13" style:family="table-column">
      <style:table-column-properties fo:break-before="auto" style:column-width="1.56986111111111cm"/>
    </style:style>
    <style:style style:name="co14" style:family="table-column">
      <style:table-column-properties fo:break-before="auto" style:column-width="3.13972222222222cm"/>
    </style:style>
    <style:style style:name="ro1" style:family="table-row">
      <style:table-row-properties style:row-height="25pt" style:use-optimal-row-height="false" fo:break-before="auto"/>
    </style:style>
    <style:style style:name="ro2" style:family="table-row">
      <style:table-row-properties style:row-height="20pt" style:use-optimal-row-height="false" fo:break-before="auto"/>
    </style:style>
    <style:style style:name="ro3" style:family="table-row">
      <style:table-row-properties style:row-height="15.5pt" style:use-optimal-row-height="true" fo:break-before="auto"/>
    </style:style>
    <style:style style:name="ro4" style:family="table-row">
      <style:table-row-properties style:row-height="62pt" style:use-optimal-row-height="true" fo:break-before="auto"/>
    </style:style>
    <style:style style:name="ro5" style:family="table-row">
      <style:table-row-properties style:row-height="80pt" style:use-optimal-row-height="false" fo:break-before="auto"/>
    </style:style>
    <style:style style:name="ro6" style:family="table-row">
      <style:table-row-properties style:row-height="31pt" style:use-optimal-row-height="true" fo:break-before="auto"/>
    </style:style>
    <style:style style:name="ro7" style:family="table-row">
      <style:table-row-properties style:row-height="46.5pt" style:use-optimal-row-height="true" fo:break-before="auto"/>
    </style:style>
    <style:style style:name="ro8" style:family="table-row">
      <style:table-row-properties style:row-height="16.5pt" style:use-optimal-row-height="true" fo:break-before="auto"/>
    </style:style>
    <style:style style:name="ro9" style:family="table-row">
      <style:table-row-properties style:row-height="232.5pt" style:use-optimal-row-height="true" fo:break-before="auto"/>
    </style:style>
    <style:style style:name="ro10" style:family="table-row">
      <style:table-row-properties style:row-height="19.5pt" style:use-optimal-row-height="false" fo:break-before="auto"/>
    </style:style>
    <style:style style:name="ro11" style:family="table-row">
      <style:table-row-properties style:row-height="32pt" style:use-optimal-row-height="false" fo:break-before="auto"/>
    </style:style>
    <style:style style:name="ro12" style:family="table-row">
      <style:table-row-properties style:row-height="77.5pt" style:use-optimal-row-height="true" fo:break-before="auto"/>
    </style:style>
    <style:style style:name="ro13" style:family="table-row">
      <style:table-row-properties style:row-height="95pt" style:use-optimal-row-height="fals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Cover_sheet" table:style-name="ta1">
        <table:table-column table:style-name="co1" table:default-cell-style-name="ce5"/>
        <table:table-column table:style-name="co2" table:number-columns-repeated="16383" table:default-cell-style-name="ce3"/>
        <table:table-row table:style-name="ro1">
          <table:table-cell office:value-type="string" table:style-name="ce2">
            <text:p>UK carbon footprint, 1990 to 2023</text:p>
          </table:table-cell>
          <table:table-cell table:number-columns-repeated="16383"/>
        </table:table-row>
        <table:table-row table:style-name="ro2">
          <table:table-cell office:value-type="string" table:style-name="ce4">
            <text:p>Data tables</text:p>
          </table:table-cell>
          <table:table-cell table:number-columns-repeated="16383"/>
        </table:table-row>
        <table:table-row table:style-name="ro3">
          <table:table-cell office:value-type="string" table:style-name="ce5">
            <text:p>This spreadsheet contains the data tables for the UK published alongside the ‘UK and England's carbon footprint’ statistical notice.</text:p>
          </table:table-cell>
          <table:table-cell table:number-columns-repeated="16383"/>
        </table:table-row>
        <table:table-row table:style-name="ro3">
          <table:table-cell office:value-type="string" table:style-name="ce6">
            <text:p><text:a xlink:href="https://www.gov.uk/government/statistics/uks-carbon-footprint">UK and England's carbon footprint to 2023 - GOV.UK</text:a></text:p>
          </table:table-cell>
          <table:table-cell table:number-columns-repeated="16383"/>
        </table:table-row>
        <table:table-row table:style-name="ro2">
          <table:table-cell office:value-type="string" table:style-name="ce4">
            <text:p>Publication date</text:p>
          </table:table-cell>
          <table:table-cell table:number-columns-repeated="16383"/>
        </table:table-row>
        <table:table-row table:style-name="ro3">
          <table:table-cell office:value-type="string" table:style-name="ce5">
            <text:p>The data tables in this spreadsheet were originally published at 9:30am on 30 June 2026.</text:p>
          </table:table-cell>
          <table:table-cell table:number-columns-repeated="16383"/>
        </table:table-row>
        <table:table-row table:style-name="ro2">
          <table:table-cell office:value-type="string" table:style-name="ce4">
            <text:p>Carbon footprint</text:p>
          </table:table-cell>
          <table:table-cell table:number-columns-repeated="16383"/>
        </table:table-row>
        <table:table-row table:style-name="ro4">
          <table:table-cell office:value-type="string" table:style-name="ce5">
            <text:p>The UK's carbon footprint refers to emissions that are associated with the consumption spending of UK residents on goods and services, wherever in the world these emissions arise along the supply chain, and those which are directly generated by UK households through private motoring and burning fuel to heat homes. These emissions are often referred to as ‘consumption emissions’ to distinguish them from estimates relating to the emissions ‘produced’ within a country’s territory or economic sphere.</text:p>
          </table:table-cell>
          <table:table-cell table:number-columns-repeated="16383"/>
        </table:table-row>
        <table:table-row table:style-name="ro2">
          <table:table-cell office:value-type="string" table:style-name="ce4">
            <text:p>The impact of the coronavirus (COVID-19) pandemic on these statistics</text:p>
          </table:table-cell>
          <table:table-cell table:number-columns-repeated="16383"/>
        </table:table-row>
        <table:table-row table:style-name="ro5">
          <table:table-cell office:value-type="string" table:style-name="ce5">
            <text:p>Results for 2020 covered the first year of the COVID-19 pandemic, during which time national lockdowns and travel restrictions were in place. These restrictions are likely to have impacted emissions, especially those from personal vehicles used by households which fell by 21% in 2020, and the emissions associated with household spending on air travel, restaurants and hotels. While there are no specific results available for air travel, emissions from the wider transport services sector fell by 59% in 2020 and emissions from restaurants and hotels fell by 30%. Since then, emissions from household spending on restaurants and hotels have returned to their pre-COVID-19 (2019) level, but emissions from household vehicles and from transport services remain considerably below their pre-COVID-19 (2019) levels.</text:p>
          </table:table-cell>
          <table:table-cell table:number-columns-repeated="16383"/>
        </table:table-row>
        <table:table-row table:style-name="ro2">
          <table:table-cell office:value-type="string" table:style-name="ce4">
            <text:p>Time period of data covered and data source</text:p>
          </table:table-cell>
          <table:table-cell table:number-columns-repeated="16383"/>
        </table:table-row>
        <table:table-row table:style-name="ro3">
          <table:table-cell office:value-type="string" table:style-name="ce5">
            <text:p>This workbook contains data produced by the University of Leeds for 1990 to 2023, using a multi-regional input-output model, the series is revised annually.</text:p>
          </table:table-cell>
          <table:table-cell table:number-columns-repeated="16383"/>
        </table:table-row>
        <table:table-row table:style-name="ro6">
          <table:table-cell office:value-type="string" table:style-name="ce5">
            <text:p>During each annual update, estimates relating to previous years are subject to revision due to either revisions to the underlying data or because of methodological improvements. This can result in changes to the emissions reported in previous years.</text:p>
          </table:table-cell>
          <table:table-cell table:number-columns-repeated="16383"/>
        </table:table-row>
        <table:table-row table:style-name="ro2">
          <table:table-cell office:value-type="string" table:style-name="ce4">
            <text:p>Data quality prior to 1997</text:p>
          </table:table-cell>
          <table:table-cell table:number-columns-repeated="16383"/>
        </table:table-row>
        <table:table-row table:style-name="ro3">
          <table:table-cell office:value-type="string" table:style-name="ce5">
            <text:p>There is a higher degree of uncertainty around the estimates for 1990 to 1996, so they should be interpreted with caution.</text:p>
          </table:table-cell>
          <table:table-cell table:number-columns-repeated="16383"/>
        </table:table-row>
        <table:table-row table:style-name="ro2">
          <table:table-cell office:value-type="string" table:style-name="ce4">
            <text:p>Notes</text:p>
          </table:table-cell>
          <table:table-cell table:number-columns-repeated="16383"/>
        </table:table-row>
        <table:table-row table:style-name="ro3">
          <table:table-cell office:value-type="string" table:style-name="ce5">
            <text:p>Some cells in the tables refer to notes which can be found in the notes worksheet. Note markers are presented in square brackets, for example: [note 1].</text:p>
          </table:table-cell>
          <table:table-cell table:number-columns-repeated="16383"/>
        </table:table-row>
        <table:table-row table:style-name="ro2">
          <table:table-cell office:value-type="string" table:style-name="ce4">
            <text:p>Units</text:p>
          </table:table-cell>
          <table:table-cell table:number-columns-repeated="16383"/>
        </table:table-row>
        <table:table-row table:style-name="ro3">
          <table:table-cell office:value-type="string" table:style-name="ce3">
            <text:p>Some column headings give units, when this is the case the units are presented in round brackets to differentiate them from note markers.<text:s/></text:p>
          </table:table-cell>
          <table:table-cell table:number-columns-repeated="16383"/>
        </table:table-row>
        <table:table-row table:style-name="ro3">
          <table:table-cell office:value-type="string" table:style-name="ce5">
            <text:p>1) Greenhouse gas (GHG) emissions are shown as kilotonnes carbon dioxide equivalent (ktCO2e)</text:p>
          </table:table-cell>
          <table:table-cell table:number-columns-repeated="16383"/>
        </table:table-row>
        <table:table-row table:style-name="ro3">
          <table:table-cell office:value-type="string" table:style-name="ce5">
            <text:p>2) Greenhouse gas (GHG) emissions per capita are shown as tonnes carbon dioxide equivalent per capita (tCO2e per capita)</text:p>
          </table:table-cell>
          <table:table-cell table:number-columns-repeated="16383"/>
        </table:table-row>
        <table:table-row table:style-name="ro3">
          <table:table-cell office:value-type="string" table:style-name="ce5">
            <text:p>3) Carbon dioxide (CO2) emissions are shown as kilotonnes carbon dioxide (ktCO2)</text:p>
          </table:table-cell>
          <table:table-cell table:number-columns-repeated="16383"/>
        </table:table-row>
        <table:table-row table:style-name="ro2">
          <table:table-cell office:value-type="string" table:style-name="ce4">
            <text:p>Methodology update</text:p>
          </table:table-cell>
          <table:table-cell table:number-columns-repeated="16383"/>
        </table:table-row>
        <table:table-row table:style-name="ro7">
          <table:table-cell office:value-type="string" table:style-name="ce5">
            <text:p>In the 2026 update, we have moved to using FIGARO v2025 for our trade data from 2010 onwards rather than using EXIOBASE v3.8.3 from 2010 to 2014, and an earlier version of FIGARO from 2015. As a result, the emissions reported from 2010 onwards will differ from those reported in previous publications of these statistics as the switch has made the post 2009 decrease in consumption emissions slightly steeper.</text:p>
          </table:table-cell>
          <table:table-cell table:number-columns-repeated="16383"/>
        </table:table-row>
        <table:table-row table:style-name="ro8">
          <table:table-cell office:value-type="string" table:style-name="ce7">
            <text:p>Further information</text:p>
          </table:table-cell>
          <table:table-cell table:number-columns-repeated="16383"/>
        </table:table-row>
        <table:table-row table:style-name="ro9">
          <table:table-cell office:value-type="string" table:style-name="ce5">
            <text:p>While the results presented in this statistical release show that UK consumption-based GHG emissions are reducing over time, there could be several reasons for this change. These include:</text:p>
            <text:p>• <text:s/>decarbonisation, where the products consumed by UK residents generate less emissions during their production</text:p>
            <text:p>• <text:s/>a reduction or change in spend, where UK residents buy less goods overall, or they buy less carbon-intensive goods</text:p>
            <text:p/>
            <text:p>Additional research carried out for Defra in 2024 by the University of Leeds produced four metrics to help understand the pattern and drivers of change in the UK’s consumption-based GHG emissions.</text:p>
            <text:p/>
            <text:p>The first, a basket of goods indicator presents an overview of the relative change in frequently purchased consumer goods.</text:p>
            <text:p>The second, a carbon multiplier index offers an overview of how the emission intensity of goods and services consumed in the UK is changing over time.</text:p>
            <text:p>The third, an equivalised household metric shows how actual footprints are changing over time, removing the impacts of changes in population and household composition.</text:p>
            <text:p>Finally, an analysis of the drivers of change offers a detailed overview of where changes in the UK’s footprint come from.</text:p>
            <text:p/>
            <text:p>This work will be updated later in 2026.</text:p>
          </table:table-cell>
          <table:table-cell table:number-columns-repeated="16383"/>
        </table:table-row>
        <table:table-row table:style-name="ro3">
          <table:table-cell office:value-type="string" table:style-name="ce6">
            <text:p><text:a xlink:href="https://sciencesearch.defra.gov.uk/ProjectDetails?ProjectId=21804">Developing indices of change for consumption-based UK GHG emissions accounts - EV1012</text:a></text:p>
          </table:table-cell>
          <table:table-cell table:number-columns-repeated="16383"/>
        </table:table-row>
        <table:table-row table:style-name="ro2">
          <table:table-cell office:value-type="string" table:style-name="ce4">
            <text:p>Responsible statisticians</text:p>
          </table:table-cell>
          <table:table-cell table:number-columns-repeated="16383"/>
        </table:table-row>
        <table:table-row table:style-name="ro3">
          <table:table-cell office:value-type="string" table:style-name="ce5">
            <text:p>Daphne Gordon and Simon Hatfield</text:p>
          </table:table-cell>
          <table:table-cell table:number-columns-repeated="16383"/>
        </table:table-row>
        <table:table-row table:style-name="ro2">
          <table:table-cell office:value-type="string" table:style-name="ce4">
            <text:p>Contact details</text:p>
          </table:table-cell>
          <table:table-cell table:number-columns-repeated="16383"/>
        </table:table-row>
        <table:table-row table:style-name="ro3">
          <table:table-cell office:value-type="string" table:style-name="ce8">
            <text:p><text:a xlink:href="mailto:WasteStatistics@defra.gov.uk">WasteStatistics@defra.gov.uk</text:a></text:p>
          </table:table-cell>
          <table:table-cell table:number-columns-repeated="16383"/>
        </table:table-row>
        <table:table-row table:style-name="ro3">
          <table:table-cell office:value-type="string" table:style-name="ce5">
            <text:p>Press enquiries: 0330 041 6560</text:p>
          </table:table-cell>
          <table:table-cell table:number-columns-repeated="16383"/>
        </table:table-row>
        <table:table-row table:style-name="ro2">
          <table:table-cell office:value-type="string" table:style-name="ce4">
            <text:p>Copyright</text:p>
          </table:table-cell>
          <table:table-cell table:number-columns-repeated="16383"/>
        </table:table-row>
        <table:table-row table:style-name="ro3">
          <table:table-cell office:value-type="string" table:style-name="ce5">
            <text:p>This data is licensed under the Open Government Licence 3.0.</text:p>
          </table:table-cell>
          <table:table-cell table:number-columns-repeated="16383"/>
        </table:table-row>
        <table:table-row table:number-rows-repeated="1048542" table:style-name="ro3">
          <table:table-cell table:number-columns-repeated="16384"/>
        </table:table-row>
      </table:table>
      <table:table table:name="Table_of_contents" table:style-name="ta1">
        <table:table-column table:style-name="co3" table:default-cell-style-name="ce3"/>
        <table:table-column table:style-name="co4" table:default-cell-style-name="ce3"/>
        <table:table-column table:style-name="co5" table:default-cell-style-name="ce3"/>
        <table:table-column table:style-name="co6" table:default-cell-style-name="ce3"/>
        <table:table-column table:style-name="co2" table:number-columns-repeated="16380" table:default-cell-style-name="ce3"/>
        <table:table-row table:style-name="ro1">
          <table:table-cell office:value-type="string" table:style-name="ce9">
            <text:p>Table of contents</text:p>
          </table:table-cell>
          <table:table-cell table:number-columns-repeated="16383" table:style-name="ce3"/>
        </table:table-row>
        <table:table-row table:style-name="ro3">
          <table:table-cell office:value-type="string" table:style-name="ce3">
            <text:p>This worksheet contains one table.</text:p>
          </table:table-cell>
          <table:table-cell table:number-columns-repeated="16383" table:style-name="ce3"/>
        </table:table-row>
        <table:table-row table:style-name="ro3">
          <table:table-cell office:value-type="string" table:style-name="ce3">
            <text:p>To access data tables, select the relevant worksheet link or tab.<text:s/></text:p>
          </table:table-cell>
          <table:table-cell table:number-columns-repeated="16383" table:style-name="ce3"/>
        </table:table-row>
        <table:table-row table:style-name="ro3">
          <table:table-cell office:value-type="string" table:style-name="ce6">
            <text:p><text:a xlink:href="#Notes.A1">Notes</text:a></text:p>
          </table:table-cell>
          <table:table-cell table:number-columns-repeated="16383" table:style-name="ce3"/>
        </table:table-row>
        <table:table-row table:style-name="ro10">
          <table:table-cell office:value-type="string" table:style-name="ce3">
            <text:p>Worksheet title</text:p>
          </table:table-cell>
          <table:table-cell office:value-type="string" table:style-name="ce3">
            <text:p>Worksheet link</text:p>
          </table:table-cell>
          <table:table-cell office:value-type="string" table:style-name="ce3">
            <text:p>Last updated</text:p>
          </table:table-cell>
          <table:table-cell office:value-type="string" table:style-name="ce3">
            <text:p>Source</text:p>
          </table:table-cell>
          <table:table-cell table:number-columns-repeated="16380"/>
        </table:table-row>
        <table:table-row table:style-name="ro11">
          <table:table-cell office:value-type="string" table:style-name="ce3">
            <text:p>Consumption-based emissions summary, UK, 1990 to 2023</text:p>
          </table:table-cell>
          <table:table-cell office:value-type="string" table:style-name="ce8">
            <text:p><text:a xlink:href="#Summary_1990_to_2023.A1">Summary_1990_to_2023</text:a></text:p>
          </table:table-cell>
          <table:table-cell office:value-type="date" office:date-value="2026-06-30T00:00:00" table:style-name="ce10">
            <text:p>30-Jun-26</text:p>
          </table:table-cell>
          <table:table-cell office:value-type="string" table:style-name="ce5">
            <text:p>University of Leeds and Office for National Statistics</text:p>
          </table:table-cell>
          <table:table-cell table:number-columns-repeated="16380"/>
        </table:table-row>
        <table:table-row table:style-name="ro3">
          <table:table-cell office:value-type="string" table:style-name="ce3">
            <text:p>Consumption-based greenhouse gas emissions summary, UK, 2023</text:p>
          </table:table-cell>
          <table:table-cell office:value-type="string" table:style-name="ce8">
            <text:p><text:a xlink:href="#Summary_2023.A1">Summary_2023</text:a></text:p>
          </table:table-cell>
          <table:table-cell office:value-type="date" office:date-value="2026-06-30T00:00:00" table:style-name="ce10">
            <text:p>30-Jun-26</text:p>
          </table:table-cell>
          <table:table-cell office:value-type="string" table:style-name="ce3">
            <text:p>University of Leeds</text:p>
          </table:table-cell>
          <table:table-cell table:number-columns-repeated="16380"/>
        </table:table-row>
        <table:table-row table:style-name="ro3">
          <table:table-cell office:value-type="string" table:style-name="ce3">
            <text:p>Consumption-based emissions by selected source region, UK, 1990 to 2023</text:p>
          </table:table-cell>
          <table:table-cell office:value-type="string" table:style-name="ce8">
            <text:p><text:a xlink:href="#Summary_source_region.A1">Summary_source_region</text:a></text:p>
          </table:table-cell>
          <table:table-cell office:value-type="date" office:date-value="2026-06-30T00:00:00" table:style-name="ce10">
            <text:p>30-Jun-26</text:p>
          </table:table-cell>
          <table:table-cell office:value-type="string" table:style-name="ce3">
            <text:p>University of Leeds</text:p>
          </table:table-cell>
          <table:table-cell table:number-columns-repeated="16380"/>
        </table:table-row>
        <table:table-row table:style-name="ro3">
          <table:table-cell office:value-type="string" table:style-name="ce3">
            <text:p>Consumption-based emissions by broad category of final demand, UK, 1990 to 2023</text:p>
          </table:table-cell>
          <table:table-cell office:value-type="string" table:style-name="ce8">
            <text:p><text:a xlink:href="#Summary_final_demand.A1">Summary_final_demand</text:a></text:p>
          </table:table-cell>
          <table:table-cell office:value-type="date" office:date-value="2026-06-30T00:00:00" table:style-name="ce10">
            <text:p>30-Jun-26</text:p>
          </table:table-cell>
          <table:table-cell office:value-type="string" table:style-name="ce3">
            <text:p>University of Leeds</text:p>
          </table:table-cell>
          <table:table-cell table:number-columns-repeated="16380"/>
        </table:table-row>
        <table:table-row table:style-name="ro3">
          <table:table-cell office:value-type="string" table:style-name="ce3">
            <text:p>Consumption-based emissions by broad product category, UK, 1990 to 2023</text:p>
          </table:table-cell>
          <table:table-cell office:value-type="string" table:style-name="ce8">
            <text:p><text:a xlink:href="#Summary_product.A1">Summary_product</text:a></text:p>
          </table:table-cell>
          <table:table-cell office:value-type="date" office:date-value="2026-06-30T00:00:00" table:style-name="ce10">
            <text:p>30-Jun-26</text:p>
          </table:table-cell>
          <table:table-cell office:value-type="string" table:style-name="ce3">
            <text:p>University of Leeds</text:p>
          </table:table-cell>
          <table:table-cell table:number-columns-repeated="16380"/>
        </table:table-row>
        <table:table-row table:number-rows-repeated="1048566" table:style-name="ro3">
          <table:table-cell table:number-columns-repeated="16384"/>
        </table:table-row>
      </table:table>
      <table:table table:name="Notes" table:style-name="ta1">
        <table:table-column table:style-name="co7" table:default-cell-style-name="ce3"/>
        <table:table-column table:style-name="co8" table:default-cell-style-name="ce5"/>
        <table:table-column table:style-name="co2" table:number-columns-repeated="16382" table:default-cell-style-name="ce3"/>
        <table:table-row table:style-name="ro1">
          <table:table-cell office:value-type="string" table:style-name="ce11">
            <text:p>Notes</text:p>
          </table:table-cell>
          <table:table-cell table:style-name="ce5"/>
          <table:table-cell table:number-columns-repeated="16382"/>
        </table:table-row>
        <table:table-row table:style-name="ro3">
          <table:table-cell office:value-type="string" table:style-name="ce3">
            <text:p>This worksheet contains one table.<text:s/></text:p>
          </table:table-cell>
          <table:table-cell table:style-name="ce5"/>
          <table:table-cell table:number-columns-repeated="16382"/>
        </table:table-row>
        <table:table-row table:style-name="ro3">
          <table:table-cell office:value-type="string" table:style-name="ce8">
            <text:p><text:a xlink:href="#Table_of_contents.A1">Back to table of contents</text:a></text:p>
          </table:table-cell>
          <table:table-cell table:style-name="ce5"/>
          <table:table-cell table:number-columns-repeated="16382"/>
        </table:table-row>
        <table:table-row table:style-name="ro6">
          <table:table-cell office:value-type="string" table:style-name="ce5">
            <text:p>Note number<text:s/></text:p>
          </table:table-cell>
          <table:table-cell office:value-type="string" table:style-name="ce5">
            <text:p>Note text<text:s/></text:p>
          </table:table-cell>
          <table:table-cell table:number-columns-repeated="16382"/>
        </table:table-row>
        <table:table-row table:style-name="ro6">
          <table:table-cell office:value-type="string" table:style-name="ce3">
            <text:p>note 1</text:p>
          </table:table-cell>
          <table:table-cell office:value-type="string" table:style-name="ce5">
            <text:p><text:span text:style-name="T2">The EU includes:</text:span><text:s/>Austria, Belgium, Bulgaria, Croatia, Cyprus, Czech Republic, Germany, Denmark, Estonia, Finland, France, Greece, Hungary, Ireland, Italy, Latvia, Lithuania, Luxembourg, Malta, Netherlands, Poland, Portugal, Romania, Slovenia, Slovakia, Spain and Sweden.</text:p>
          </table:table-cell>
          <table:table-cell table:number-columns-repeated="16382"/>
        </table:table-row>
        <table:table-row table:style-name="ro3">
          <table:table-cell office:value-type="string" table:style-name="ce3">
            <text:p>note 2</text:p>
          </table:table-cell>
          <table:table-cell office:value-type="string" table:style-name="ce5">
            <text:p><text:span text:style-name="T2">Households direct</text:span><text:s/>includes emissions from consumer expenditure on fossil fuels used to heat households and for personal vehicles.</text:p>
          </table:table-cell>
          <table:table-cell table:number-columns-repeated="16382"/>
        </table:table-row>
        <table:table-row table:style-name="ro7">
          <table:table-cell office:value-type="string" table:style-name="ce3">
            <text:p>note 3</text:p>
          </table:table-cell>
          <table:table-cell office:value-type="string" table:style-name="ce5">
            <text:p>For some product categories such as<text:s/><text:span text:style-name="T2">health</text:span><text:s/>and<text:s/><text:span text:style-name="T2">education</text:span>, only the portion of these services directly paid for by households are captured under household expenditure. The actual consumption and associated GHG emissions from these services are larger and the remaining balance is captured under central and local government expenditure.</text:p>
          </table:table-cell>
          <table:table-cell table:number-columns-repeated="16382"/>
        </table:table-row>
        <table:table-row table:style-name="ro3">
          <table:table-cell office:value-type="string" table:style-name="ce3">
            <text:p>note 4</text:p>
          </table:table-cell>
          <table:table-cell office:value-type="string" table:style-name="ce5">
            <text:p><text:span text:style-name="T2">Central government</text:span><text:s/>includes emissions from central government spending on public administration (including defence) and health services.</text:p>
          </table:table-cell>
          <table:table-cell table:number-columns-repeated="16382"/>
        </table:table-row>
        <table:table-row table:style-name="ro3">
          <table:table-cell office:value-type="string" table:style-name="ce3">
            <text:p>note 5</text:p>
          </table:table-cell>
          <table:table-cell office:value-type="string" table:style-name="ce5">
            <text:p><text:span text:style-name="T2">Local government<text:s/></text:span>includes emissions from local government spending on public administration and health services.</text:p>
          </table:table-cell>
          <table:table-cell table:number-columns-repeated="16382"/>
        </table:table-row>
        <table:table-row table:style-name="ro7">
          <table:table-cell office:value-type="string" table:style-name="ce3">
            <text:p>note 6</text:p>
          </table:table-cell>
          <table:table-cell office:value-type="string" table:style-name="ce5">
            <text:p><text:span text:style-name="T2">Gross fixed capital formation<text:s/></text:span>relates principally to emissions from industry investment in tangible fixed assets such as plant and machinery, transport equipment, dwellings and other buildings and structures. However, it also includes emissions from investment in intangible fixed assets, improvements to land, the costs associated with the transfer of assets, and the costs to households of buying a house and major house works.</text:p>
          </table:table-cell>
          <table:table-cell table:number-columns-repeated="16382"/>
        </table:table-row>
        <table:table-row table:style-name="ro6">
          <table:table-cell office:value-type="string" table:style-name="ce3">
            <text:p>note 7</text:p>
          </table:table-cell>
          <table:table-cell office:value-type="string" table:style-name="ce5">
            <text:p><text:span text:style-name="T2">Other</text:span><text:s/>includes emissions from the 'non-profit institutions serving households' (see note 9), 'valuables' (see note 10) and 'changes in inventories' (see note 11) categories of end use.</text:p>
          </table:table-cell>
          <table:table-cell table:number-columns-repeated="16382"/>
        </table:table-row>
        <table:table-row table:style-name="ro7">
          <table:table-cell office:value-type="string" table:style-name="ce3">
            <text:p>note 8</text:p>
          </table:table-cell>
          <table:table-cell office:value-type="string" table:style-name="ce5">
            <text:p><text:span text:style-name="T2">Households</text:span><text:s/>includes emissions from consumer expenditure on day-to-day goods and services, including imputed rent of owner-occupied dwellings, the administrative costs of insurance products, and superannuation schemes. The costs of buying a house and major house works are excluded because they are part of gross fixed capital formation.</text:p>
          </table:table-cell>
          <table:table-cell table:number-columns-repeated="16382"/>
        </table:table-row>
        <table:table-row table:style-name="ro6">
          <table:table-cell office:value-type="string" table:style-name="ce3">
            <text:p>note 9</text:p>
          </table:table-cell>
          <table:table-cell office:value-type="string" table:style-name="ce5">
            <text:p><text:span text:style-name="T2">Non-profit institutions serving households<text:s/></text:span>includes emissions from spending by charitable organisations, trade unions, religious organisations, political parties, and universities and further education establishments.</text:p>
          </table:table-cell>
          <table:table-cell table:number-columns-repeated="16382"/>
        </table:table-row>
        <table:table-row table:style-name="ro7">
          <table:table-cell office:value-type="string" table:style-name="ce3">
            <text:p>note 10</text:p>
          </table:table-cell>
          <table:table-cell office:value-type="string" table:style-name="ce12">
            <text:p>Valuables<text:span text:style-name="T1"><text:s/>includes emissions from non-financial goods that are not used primarily for production or consumption, but are acquired and held as long-term stores of value. The results for this category can change considerably from year to year as they tend to act as a balance check in the National Accounts to ensure that gross domestic product (GDP) adds up.</text:span></text:p>
          </table:table-cell>
          <table:table-cell table:number-columns-repeated="16382"/>
        </table:table-row>
        <table:table-row table:style-name="ro7">
          <table:table-cell office:value-type="string" table:style-name="ce3">
            <text:p>note 11</text:p>
          </table:table-cell>
          <table:table-cell office:value-type="string" table:style-name="ce12">
            <text:p>Changes in inventories<text:span text:style-name="T1"><text:s/>includes emissions from goods entering into inventories (stocks) minus the emissions from goods withdrawn from inventories and minus the emissions from any recurrent losses of goods held in inventories during the year. The results for this category can change considerably from year to year as they tend to act as a balance check in the National Accounts to ensure that gross domestic product (GDP) adds up.</text:span></text:p>
          </table:table-cell>
          <table:table-cell table:number-columns-repeated="16382"/>
        </table:table-row>
        <table:table-row table:number-rows-repeated="1048561" table:style-name="ro3">
          <table:table-cell table:number-columns-repeated="16384"/>
        </table:table-row>
      </table:table>
      <table:table table:name="Summary_1990_to_2023" table:style-name="ta1">
        <table:table-column table:style-name="co9" table:default-cell-style-name="ce3"/>
        <table:table-column table:style-name="co10" table:number-columns-repeated="3" table:default-cell-style-name="ce3"/>
        <table:table-column table:style-name="co2" table:number-columns-repeated="16380" table:default-cell-style-name="ce3"/>
        <table:table-row table:style-name="ro1">
          <table:table-cell office:value-type="string" table:style-name="ce13">
            <text:p>Consumption-based emissions summary, UK, 1990 to 2023</text:p>
          </table:table-cell>
          <table:table-cell table:number-columns-repeated="16383" table:style-name="ce3"/>
        </table:table-row>
        <table:table-row table:style-name="ro3">
          <table:table-cell office:value-type="string" table:style-name="ce3">
            <text:p>This worksheet contains one table.</text:p>
          </table:table-cell>
          <table:table-cell table:number-columns-repeated="16383" table:style-name="ce3"/>
        </table:table-row>
        <table:table-row table:style-name="ro3">
          <table:table-cell office:value-type="string" table:style-name="ce8">
            <text:p><text:a xlink:href="#Notes.A1">Notes</text:a></text:p>
          </table:table-cell>
          <table:table-cell table:number-columns-repeated="16383" table:style-name="ce3"/>
        </table:table-row>
        <table:table-row table:style-name="ro3">
          <table:table-cell office:value-type="string" table:style-name="ce8">
            <text:p><text:a xlink:href="#Table_of_contents.A1">Back to table of contents</text:a></text:p>
          </table:table-cell>
          <table:table-cell table:number-columns-repeated="16383" table:style-name="ce3"/>
        </table:table-row>
        <table:table-row table:style-name="ro4">
          <table:table-cell office:value-type="string" table:style-name="ce5">
            <text:p>Year</text:p>
          </table:table-cell>
          <table:table-cell office:value-type="string" table:style-name="ce5">
            <text:p>Greenhouse gases</text:p>
            <text:p>(ktCO2e)</text:p>
          </table:table-cell>
          <table:table-cell office:value-type="string" table:style-name="ce5">
            <text:p>Greenhouse gases</text:p>
            <text:p>(tCO2e per capita)</text:p>
          </table:table-cell>
          <table:table-cell office:value-type="string" table:style-name="ce5">
            <text:p>Carbon dioxide</text:p>
            <text:p>(ktCO2)</text:p>
          </table:table-cell>
          <table:table-cell table:number-columns-repeated="16380" table:style-name="ce5"/>
        </table:table-row>
        <table:table-row table:style-name="ro3">
          <table:table-cell office:value-type="float" office:value="1990" table:style-name="ce3">
            <text:p>1990</text:p>
          </table:table-cell>
          <table:table-cell office:value-type="float" office:value="921161.3569009651" table:style-name="ce14">
            <text:p>921,161.36<text:s/></text:p>
          </table:table-cell>
          <table:table-cell office:value-type="float" office:value="16.093668607136319" table:style-name="ce15">
            <text:p>16.09</text:p>
          </table:table-cell>
          <table:table-cell office:value-type="float" office:value="671883.18898181315" table:style-name="ce16">
            <text:p>671,883.19</text:p>
          </table:table-cell>
          <table:table-cell table:number-columns-repeated="16380"/>
        </table:table-row>
        <table:table-row table:style-name="ro3">
          <table:table-cell office:value-type="float" office:value="1991" table:style-name="ce3">
            <text:p>1991</text:p>
          </table:table-cell>
          <table:table-cell office:value-type="float" office:value="933373.99760344438" table:style-name="ce14">
            <text:p>933,374.00<text:s/></text:p>
          </table:table-cell>
          <table:table-cell office:value-type="float" office:value="16.24991508518551" table:style-name="ce15">
            <text:p>16.25</text:p>
          </table:table-cell>
          <table:table-cell office:value-type="float" office:value="681711.99954766245" table:style-name="ce16">
            <text:p>681,712.00</text:p>
          </table:table-cell>
          <table:table-cell table:number-columns-repeated="16380"/>
        </table:table-row>
        <table:table-row table:style-name="ro3">
          <table:table-cell office:value-type="float" office:value="1992" table:style-name="ce3">
            <text:p>1992</text:p>
          </table:table-cell>
          <table:table-cell office:value-type="float" office:value="889658.53369870456" table:style-name="ce14">
            <text:p>889,658.53<text:s/></text:p>
          </table:table-cell>
          <table:table-cell office:value-type="float" office:value="15.449618103807531" table:style-name="ce15">
            <text:p>15.45</text:p>
          </table:table-cell>
          <table:table-cell office:value-type="float" office:value="649945.44427243841" table:style-name="ce16">
            <text:p>649,945.44</text:p>
          </table:table-cell>
          <table:table-cell table:number-columns-repeated="16380"/>
        </table:table-row>
        <table:table-row table:style-name="ro3">
          <table:table-cell office:value-type="float" office:value="1993" table:style-name="ce3">
            <text:p>1993</text:p>
          </table:table-cell>
          <table:table-cell office:value-type="float" office:value="864752.54019678757" table:style-name="ce14">
            <text:p>864,752.54<text:s/></text:p>
          </table:table-cell>
          <table:table-cell office:value-type="float" office:value="14.983436229344891" table:style-name="ce15">
            <text:p>14.98</text:p>
          </table:table-cell>
          <table:table-cell office:value-type="float" office:value="631919.17032712384" table:style-name="ce16">
            <text:p>631,919.17</text:p>
          </table:table-cell>
          <table:table-cell table:number-columns-repeated="16380"/>
        </table:table-row>
        <table:table-row table:style-name="ro3">
          <table:table-cell office:value-type="float" office:value="1994" table:style-name="ce3">
            <text:p>1994</text:p>
          </table:table-cell>
          <table:table-cell office:value-type="float" office:value="851400.34706306795" table:style-name="ce14">
            <text:p>851,400.35<text:s/></text:p>
          </table:table-cell>
          <table:table-cell office:value-type="float" office:value="14.714300847412529" table:style-name="ce15">
            <text:p>14.71</text:p>
          </table:table-cell>
          <table:table-cell office:value-type="float" office:value="625568.91306983354" table:style-name="ce16">
            <text:p>625,568.91</text:p>
          </table:table-cell>
          <table:table-cell table:number-columns-repeated="16380"/>
        </table:table-row>
        <table:table-row table:style-name="ro3">
          <table:table-cell office:value-type="float" office:value="1995" table:style-name="ce3">
            <text:p>1995</text:p>
          </table:table-cell>
          <table:table-cell office:value-type="float" office:value="813023.06920924725" table:style-name="ce14">
            <text:p>813,023.07<text:s/></text:p>
          </table:table-cell>
          <table:table-cell office:value-type="float" office:value="14.01164793690366" table:style-name="ce15">
            <text:p>14.01</text:p>
          </table:table-cell>
          <table:table-cell office:value-type="float" office:value="597872.26786099211" table:style-name="ce16">
            <text:p>597,872.27</text:p>
          </table:table-cell>
          <table:table-cell table:number-columns-repeated="16380"/>
        </table:table-row>
        <table:table-row table:style-name="ro3">
          <table:table-cell office:value-type="float" office:value="1996" table:style-name="ce3">
            <text:p>1996</text:p>
          </table:table-cell>
          <table:table-cell office:value-type="float" office:value="826245.56685621513" table:style-name="ce14">
            <text:p>826,245.57<text:s/></text:p>
          </table:table-cell>
          <table:table-cell office:value-type="float" office:value="14.205348406520409" table:style-name="ce15">
            <text:p>14.21</text:p>
          </table:table-cell>
          <table:table-cell office:value-type="float" office:value="602527.17683430458" table:style-name="ce16">
            <text:p>602,527.18</text:p>
          </table:table-cell>
          <table:table-cell table:number-columns-repeated="16380"/>
        </table:table-row>
        <table:table-row table:style-name="ro3">
          <table:table-cell office:value-type="float" office:value="1997" table:style-name="ce3">
            <text:p>1997</text:p>
          </table:table-cell>
          <table:table-cell office:value-type="float" office:value="837126.93199665786" table:style-name="ce14">
            <text:p>837,126.93<text:s/></text:p>
          </table:table-cell>
          <table:table-cell office:value-type="float" office:value="14.355455995223419" table:style-name="ce15">
            <text:p>14.36</text:p>
          </table:table-cell>
          <table:table-cell office:value-type="float" office:value="613019.11228351912" table:style-name="ce16">
            <text:p>613,019.11</text:p>
          </table:table-cell>
          <table:table-cell table:number-columns-repeated="16380"/>
        </table:table-row>
        <table:table-row table:style-name="ro3">
          <table:table-cell office:value-type="float" office:value="1998" table:style-name="ce3">
            <text:p>1998</text:p>
          </table:table-cell>
          <table:table-cell office:value-type="float" office:value="884757.85605958023" table:style-name="ce14">
            <text:p>884,757.86<text:s/></text:p>
          </table:table-cell>
          <table:table-cell office:value-type="float" office:value="15.130557830104539" table:style-name="ce15">
            <text:p>15.13</text:p>
          </table:table-cell>
          <table:table-cell office:value-type="float" office:value="649807.64197351795" table:style-name="ce16">
            <text:p>649,807.64</text:p>
          </table:table-cell>
          <table:table-cell table:number-columns-repeated="16380"/>
        </table:table-row>
        <table:table-row table:style-name="ro3">
          <table:table-cell office:value-type="float" office:value="1999" table:style-name="ce3">
            <text:p>1999</text:p>
          </table:table-cell>
          <table:table-cell office:value-type="float" office:value="875767.02970190439" table:style-name="ce14">
            <text:p>875,767.03<text:s/></text:p>
          </table:table-cell>
          <table:table-cell office:value-type="float" office:value="14.923336179664521" table:style-name="ce15">
            <text:p>14.92</text:p>
          </table:table-cell>
          <table:table-cell office:value-type="float" office:value="642367.52416875481" table:style-name="ce16">
            <text:p>642,367.52</text:p>
          </table:table-cell>
          <table:table-cell table:number-columns-repeated="16380"/>
        </table:table-row>
        <table:table-row table:style-name="ro3">
          <table:table-cell office:value-type="float" office:value="2000" table:style-name="ce3">
            <text:p>2000</text:p>
          </table:table-cell>
          <table:table-cell office:value-type="float" office:value="869758.44328850019" table:style-name="ce14">
            <text:p>869,758.44<text:s/></text:p>
          </table:table-cell>
          <table:table-cell office:value-type="float" office:value="14.77018249278694" table:style-name="ce15">
            <text:p>14.77</text:p>
          </table:table-cell>
          <table:table-cell office:value-type="float" office:value="648066.26127367408" table:style-name="ce16">
            <text:p>648,066.26</text:p>
          </table:table-cell>
          <table:table-cell table:number-columns-repeated="16380"/>
        </table:table-row>
        <table:table-row table:style-name="ro3">
          <table:table-cell office:value-type="float" office:value="2001" table:style-name="ce3">
            <text:p>2001</text:p>
          </table:table-cell>
          <table:table-cell office:value-type="float" office:value="863393.85314995435" table:style-name="ce14">
            <text:p>863,393.85<text:s/></text:p>
          </table:table-cell>
          <table:table-cell office:value-type="float" office:value="14.60581630871202" table:style-name="ce15">
            <text:p>14.61</text:p>
          </table:table-cell>
          <table:table-cell office:value-type="float" office:value="649207.62898968079" table:style-name="ce16">
            <text:p>649,207.63</text:p>
          </table:table-cell>
          <table:table-cell table:number-columns-repeated="16380"/>
        </table:table-row>
        <table:table-row table:style-name="ro3">
          <table:table-cell office:value-type="float" office:value="2002" table:style-name="ce3">
            <text:p>2002</text:p>
          </table:table-cell>
          <table:table-cell office:value-type="float" office:value="908790.62734491879" table:style-name="ce14">
            <text:p>908,790.63<text:s/></text:p>
          </table:table-cell>
          <table:table-cell office:value-type="float" office:value="15.308351109091531" table:style-name="ce15">
            <text:p>15.31</text:p>
          </table:table-cell>
          <table:table-cell office:value-type="float" office:value="673090.91622309445" table:style-name="ce16">
            <text:p>673,090.92</text:p>
          </table:table-cell>
          <table:table-cell table:number-columns-repeated="16380"/>
        </table:table-row>
        <table:table-row table:style-name="ro3">
          <table:table-cell office:value-type="float" office:value="2003" table:style-name="ce3">
            <text:p>2003</text:p>
          </table:table-cell>
          <table:table-cell office:value-type="float" office:value="918049.07520184084" table:style-name="ce14">
            <text:p>918,049.08<text:s/></text:p>
          </table:table-cell>
          <table:table-cell office:value-type="float" office:value="15.39403857314886" table:style-name="ce15">
            <text:p>15.39</text:p>
          </table:table-cell>
          <table:table-cell office:value-type="float" office:value="682554.710789392" table:style-name="ce16">
            <text:p>682,554.71</text:p>
          </table:table-cell>
          <table:table-cell table:number-columns-repeated="16380"/>
        </table:table-row>
        <table:table-row table:style-name="ro3">
          <table:table-cell office:value-type="float" office:value="2004" table:style-name="ce3">
            <text:p>2004</text:p>
          </table:table-cell>
          <table:table-cell office:value-type="float" office:value="967627.68893740559" table:style-name="ce14">
            <text:p>967,627.69<text:s/></text:p>
          </table:table-cell>
          <table:table-cell office:value-type="float" office:value="16.140480630566412" table:style-name="ce15">
            <text:p>16.14</text:p>
          </table:table-cell>
          <table:table-cell office:value-type="float" office:value="718339.90290548082" table:style-name="ce16">
            <text:p>718,339.90</text:p>
          </table:table-cell>
          <table:table-cell table:number-columns-repeated="16380"/>
        </table:table-row>
        <table:table-row table:style-name="ro3">
          <table:table-cell office:value-type="float" office:value="2005" table:style-name="ce3">
            <text:p>2005</text:p>
          </table:table-cell>
          <table:table-cell office:value-type="float" office:value="956537.58547115955" table:style-name="ce14">
            <text:p>956,537.59<text:s/></text:p>
          </table:table-cell>
          <table:table-cell office:value-type="float" office:value="15.833234825258611" table:style-name="ce15">
            <text:p>15.83</text:p>
          </table:table-cell>
          <table:table-cell office:value-type="float" office:value="713858.6850038158" table:style-name="ce16">
            <text:p>713,858.69</text:p>
          </table:table-cell>
          <table:table-cell table:number-columns-repeated="16380"/>
        </table:table-row>
        <table:table-row table:style-name="ro3">
          <table:table-cell office:value-type="float" office:value="2006" table:style-name="ce3">
            <text:p>2006</text:p>
          </table:table-cell>
          <table:table-cell office:value-type="float" office:value="960498.87216872757" table:style-name="ce14">
            <text:p>960,498.87<text:s/></text:p>
          </table:table-cell>
          <table:table-cell office:value-type="float" office:value="15.790675082792269" table:style-name="ce15">
            <text:p>15.79</text:p>
          </table:table-cell>
          <table:table-cell office:value-type="float" office:value="720944.00553888001" table:style-name="ce16">
            <text:p>720,944.01</text:p>
          </table:table-cell>
          <table:table-cell table:number-columns-repeated="16380"/>
        </table:table-row>
        <table:table-row table:style-name="ro3">
          <table:table-cell office:value-type="float" office:value="2007" table:style-name="ce3">
            <text:p>2007</text:p>
          </table:table-cell>
          <table:table-cell office:value-type="float" office:value="983799.03219271149" table:style-name="ce14">
            <text:p>983,799.03<text:s/></text:p>
          </table:table-cell>
          <table:table-cell office:value-type="float" office:value="16.043931389909439" table:style-name="ce15">
            <text:p>16.04</text:p>
          </table:table-cell>
          <table:table-cell office:value-type="float" office:value="747395.40385298524" table:style-name="ce16">
            <text:p>747,395.40</text:p>
          </table:table-cell>
          <table:table-cell table:number-columns-repeated="16380"/>
        </table:table-row>
        <table:table-row table:style-name="ro3">
          <table:table-cell office:value-type="float" office:value="2008" table:style-name="ce3">
            <text:p>2008</text:p>
          </table:table-cell>
          <table:table-cell office:value-type="float" office:value="914140.22691286216" table:style-name="ce14">
            <text:p>914,140.23<text:s/></text:p>
          </table:table-cell>
          <table:table-cell office:value-type="float" office:value="14.786225384514919" table:style-name="ce15">
            <text:p>14.79</text:p>
          </table:table-cell>
          <table:table-cell office:value-type="float" office:value="697800.54966839193" table:style-name="ce16">
            <text:p>697,800.55</text:p>
          </table:table-cell>
          <table:table-cell table:number-columns-repeated="16380"/>
        </table:table-row>
        <table:table-row table:style-name="ro3">
          <table:table-cell office:value-type="float" office:value="2009" table:style-name="ce3">
            <text:p>2009</text:p>
          </table:table-cell>
          <table:table-cell office:value-type="float" office:value="819941.72455891687" table:style-name="ce14">
            <text:p>819,941.72<text:s/></text:p>
          </table:table-cell>
          <table:table-cell office:value-type="float" office:value="13.16953620565886" table:style-name="ce15">
            <text:p>13.17</text:p>
          </table:table-cell>
          <table:table-cell office:value-type="float" office:value="619037.14434084925" table:style-name="ce16">
            <text:p>619,037.14</text:p>
          </table:table-cell>
          <table:table-cell table:number-columns-repeated="16380"/>
        </table:table-row>
        <table:table-row table:style-name="ro3">
          <table:table-cell office:value-type="float" office:value="2010" table:style-name="ce3">
            <text:p>2010</text:p>
          </table:table-cell>
          <table:table-cell office:value-type="float" office:value="839268.95543206809" table:style-name="ce14">
            <text:p>839,268.96<text:s/></text:p>
          </table:table-cell>
          <table:table-cell office:value-type="float" office:value="13.37278888191873" table:style-name="ce15">
            <text:p>13.37</text:p>
          </table:table-cell>
          <table:table-cell office:value-type="float" office:value="678567.48472706135" table:style-name="ce16">
            <text:p>678,567.48</text:p>
          </table:table-cell>
          <table:table-cell table:number-columns-repeated="16380"/>
        </table:table-row>
        <table:table-row table:style-name="ro3">
          <table:table-cell office:value-type="float" office:value="2011" table:style-name="ce3">
            <text:p>2011</text:p>
          </table:table-cell>
          <table:table-cell office:value-type="float" office:value="822141.25267792901" table:style-name="ce14">
            <text:p>822,141.25<text:s/></text:p>
          </table:table-cell>
          <table:table-cell office:value-type="float" office:value="12.991062162817659" table:style-name="ce15">
            <text:p>12.99</text:p>
          </table:table-cell>
          <table:table-cell office:value-type="float" office:value="662867.30810924177" table:style-name="ce16">
            <text:p>662,867.31</text:p>
          </table:table-cell>
          <table:table-cell table:number-columns-repeated="16380"/>
        </table:table-row>
        <table:table-row table:style-name="ro3">
          <table:table-cell office:value-type="float" office:value="2012" table:style-name="ce3">
            <text:p>2012</text:p>
          </table:table-cell>
          <table:table-cell office:value-type="float" office:value="836265.46390229336" table:style-name="ce14">
            <text:p>836,265.46<text:s/></text:p>
          </table:table-cell>
          <table:table-cell office:value-type="float" office:value="13.126013757288071" table:style-name="ce15">
            <text:p>13.13</text:p>
          </table:table-cell>
          <table:table-cell office:value-type="float" office:value="670330.69671019586" table:style-name="ce16">
            <text:p>670,330.70</text:p>
          </table:table-cell>
          <table:table-cell table:number-columns-repeated="16380"/>
        </table:table-row>
        <table:table-row table:style-name="ro3">
          <table:table-cell office:value-type="float" office:value="2013" table:style-name="ce3">
            <text:p>2013</text:p>
          </table:table-cell>
          <table:table-cell office:value-type="float" office:value="824552.44517912122" table:style-name="ce14">
            <text:p>824,552.45<text:s/></text:p>
          </table:table-cell>
          <table:table-cell office:value-type="float" office:value="12.85586709957424" table:style-name="ce15">
            <text:p>12.86</text:p>
          </table:table-cell>
          <table:table-cell office:value-type="float" office:value="664950.82059855736" table:style-name="ce16">
            <text:p>664,950.82</text:p>
          </table:table-cell>
          <table:table-cell table:number-columns-repeated="16380"/>
        </table:table-row>
        <table:table-row table:style-name="ro3">
          <table:table-cell office:value-type="float" office:value="2014" table:style-name="ce3">
            <text:p>2014</text:p>
          </table:table-cell>
          <table:table-cell office:value-type="float" office:value="815132.70840148767" table:style-name="ce14">
            <text:p>815,132.71<text:s/></text:p>
          </table:table-cell>
          <table:table-cell office:value-type="float" office:value="12.614503181014321" table:style-name="ce15">
            <text:p>12.61</text:p>
          </table:table-cell>
          <table:table-cell office:value-type="float" office:value="653266.00495517428" table:style-name="ce16">
            <text:p>653,266.00</text:p>
          </table:table-cell>
          <table:table-cell table:number-columns-repeated="16380"/>
        </table:table-row>
        <table:table-row table:style-name="ro3">
          <table:table-cell office:value-type="float" office:value="2015" table:style-name="ce3">
            <text:p>2015</text:p>
          </table:table-cell>
          <table:table-cell office:value-type="float" office:value="785092.43382232904" table:style-name="ce14">
            <text:p>785,092.43<text:s/></text:p>
          </table:table-cell>
          <table:table-cell office:value-type="float" office:value="12.062208128121901" table:style-name="ce15">
            <text:p>12.06</text:p>
          </table:table-cell>
          <table:table-cell office:value-type="float" office:value="631616.43943955644" table:style-name="ce16">
            <text:p>631,616.44</text:p>
          </table:table-cell>
          <table:table-cell table:number-columns-repeated="16380"/>
        </table:table-row>
        <table:table-row table:style-name="ro3">
          <table:table-cell office:value-type="float" office:value="2016" table:style-name="ce3">
            <text:p>2016</text:p>
          </table:table-cell>
          <table:table-cell office:value-type="float" office:value="762302.46316065011" table:style-name="ce14">
            <text:p>762,302.46<text:s/></text:p>
          </table:table-cell>
          <table:table-cell office:value-type="float" office:value="11.61942978767164" table:style-name="ce15">
            <text:p>11.62</text:p>
          </table:table-cell>
          <table:table-cell office:value-type="float" office:value="608215.90910456411" table:style-name="ce16">
            <text:p>608,215.91</text:p>
          </table:table-cell>
          <table:table-cell table:number-columns-repeated="16380"/>
        </table:table-row>
        <table:table-row table:style-name="ro3">
          <table:table-cell office:value-type="float" office:value="2017" table:style-name="ce3">
            <text:p>2017</text:p>
          </table:table-cell>
          <table:table-cell office:value-type="float" office:value="713270.93524528446" table:style-name="ce14">
            <text:p>713,270.94<text:s/></text:p>
          </table:table-cell>
          <table:table-cell office:value-type="float" office:value="10.81298553534516" table:style-name="ce15">
            <text:p>10.81</text:p>
          </table:table-cell>
          <table:table-cell office:value-type="float" office:value="567917.24581163947" table:style-name="ce16">
            <text:p>567,917.25</text:p>
          </table:table-cell>
          <table:table-cell table:number-columns-repeated="16380"/>
        </table:table-row>
        <table:table-row table:style-name="ro3">
          <table:table-cell office:value-type="float" office:value="2018" table:style-name="ce3">
            <text:p>2018</text:p>
          </table:table-cell>
          <table:table-cell office:value-type="float" office:value="746624.11288618168" table:style-name="ce14">
            <text:p>746,624.11<text:s/></text:p>
          </table:table-cell>
          <table:table-cell office:value-type="float" office:value="11.263553756186839" table:style-name="ce15">
            <text:p>11.26</text:p>
          </table:table-cell>
          <table:table-cell office:value-type="float" office:value="592567.98861341411" table:style-name="ce16">
            <text:p>592,567.99</text:p>
          </table:table-cell>
          <table:table-cell table:number-columns-repeated="16380"/>
        </table:table-row>
        <table:table-row table:style-name="ro3">
          <table:table-cell office:value-type="float" office:value="2019" table:style-name="ce3">
            <text:p>2019</text:p>
          </table:table-cell>
          <table:table-cell office:value-type="float" office:value="730472.08826635079" table:style-name="ce14">
            <text:p>730,472.09<text:s/></text:p>
          </table:table-cell>
          <table:table-cell office:value-type="float" office:value="10.96352124155494" table:style-name="ce15">
            <text:p>10.96</text:p>
          </table:table-cell>
          <table:table-cell office:value-type="float" office:value="580500.58454166201" table:style-name="ce16">
            <text:p>580,500.58</text:p>
          </table:table-cell>
          <table:table-cell table:number-columns-repeated="16380"/>
        </table:table-row>
        <table:table-row table:style-name="ro3">
          <table:table-cell office:value-type="float" office:value="2020" table:style-name="ce3">
            <text:p>2020</text:p>
          </table:table-cell>
          <table:table-cell office:value-type="float" office:value="630806.63890768844" table:style-name="ce14">
            <text:p>630,806.64<text:s/></text:p>
          </table:table-cell>
          <table:table-cell office:value-type="float" office:value="9.4517215460991011" table:style-name="ce15">
            <text:p>9.45</text:p>
          </table:table-cell>
          <table:table-cell office:value-type="float" office:value="495954.77549361828" table:style-name="ce16">
            <text:p>495,954.78</text:p>
          </table:table-cell>
          <table:table-cell table:number-columns-repeated="16380"/>
        </table:table-row>
        <table:table-row table:style-name="ro3">
          <table:table-cell office:value-type="float" office:value="2021" table:style-name="ce3">
            <text:p>2021</text:p>
          </table:table-cell>
          <table:table-cell office:value-type="float" office:value="682044.32783082698" table:style-name="ce14">
            <text:p>682,044.33<text:s/></text:p>
          </table:table-cell>
          <table:table-cell office:value-type="float" office:value="10.183111619161011" table:style-name="ce15">
            <text:p>10.18</text:p>
          </table:table-cell>
          <table:table-cell office:value-type="float" office:value="541452.24933620787" table:style-name="ce16">
            <text:p>541,452.25</text:p>
          </table:table-cell>
          <table:table-cell table:number-columns-repeated="16380"/>
        </table:table-row>
        <table:table-row table:style-name="ro3">
          <table:table-cell office:value-type="float" office:value="2022" table:style-name="ce3">
            <text:p>2022</text:p>
          </table:table-cell>
          <table:table-cell office:value-type="float" office:value="726574.30958828516" table:style-name="ce14">
            <text:p>726,574.31<text:s/></text:p>
          </table:table-cell>
          <table:table-cell office:value-type="float" office:value="10.74239857630368" table:style-name="ce15">
            <text:p>10.74</text:p>
          </table:table-cell>
          <table:table-cell office:value-type="float" office:value="570374.91704268823" table:style-name="ce16">
            <text:p>570,374.92</text:p>
          </table:table-cell>
          <table:table-cell table:number-columns-repeated="16380"/>
        </table:table-row>
        <table:table-row table:style-name="ro3">
          <table:table-cell office:value-type="float" office:value="2023" table:style-name="ce3">
            <text:p>2023</text:p>
          </table:table-cell>
          <table:table-cell office:value-type="float" office:value="699201.91686335066" table:style-name="ce14">
            <text:p>699,201.92<text:s/></text:p>
          </table:table-cell>
          <table:table-cell office:value-type="float" office:value="10.2034271610218" table:style-name="ce15">
            <text:p>10.20</text:p>
          </table:table-cell>
          <table:table-cell office:value-type="float" office:value="548472.37118541636" table:style-name="ce16">
            <text:p>548,472.37</text:p>
          </table:table-cell>
          <table:table-cell table:number-columns-repeated="16380"/>
        </table:table-row>
        <table:table-row table:number-rows-repeated="2" table:style-name="ro3">
          <table:table-cell table:number-columns-repeated="16384"/>
        </table:table-row>
        <table:table-row table:style-name="ro3">
          <table:table-cell table:style-name="ce3"/>
          <table:table-cell table:number-columns-repeated="3" table:style-name="ce17"/>
          <table:table-cell table:number-columns-repeated="16380"/>
        </table:table-row>
        <table:table-row table:number-rows-repeated="1048534" table:style-name="ro3">
          <table:table-cell table:number-columns-repeated="16384"/>
        </table:table-row>
      </table:table>
      <table:table table:name="Summary_2023" table:style-name="ta1">
        <table:table-column table:style-name="co11" table:default-cell-style-name="ce3"/>
        <table:table-column table:style-name="co10" table:default-cell-style-name="ce18"/>
        <table:table-column table:style-name="co12" table:default-cell-style-name="ce3"/>
        <table:table-column table:style-name="co11" table:default-cell-style-name="ce3"/>
        <table:table-column table:style-name="co10" table:default-cell-style-name="ce18"/>
        <table:table-column table:style-name="co12" table:default-cell-style-name="ce3"/>
        <table:table-column table:style-name="co11" table:default-cell-style-name="ce3"/>
        <table:table-column table:style-name="co10" table:default-cell-style-name="ce18"/>
        <table:table-column table:style-name="co12" table:default-cell-style-name="ce3"/>
        <table:table-column table:style-name="co11" table:default-cell-style-name="ce3"/>
        <table:table-column table:style-name="co10" table:default-cell-style-name="ce18"/>
        <table:table-column table:style-name="co2" table:number-columns-repeated="16373" table:default-cell-style-name="ce3"/>
        <table:table-row table:style-name="ro1">
          <table:table-cell office:value-type="string" table:style-name="ce9">
            <text:p>Consumption-based greenhouse gas emissions summary, UK, 2023</text:p>
          </table:table-cell>
          <table:table-cell table:style-name="ce18"/>
          <table:table-cell table:number-columns-repeated="2" table:style-name="ce3"/>
          <table:table-cell table:style-name="ce18"/>
          <table:table-cell table:number-columns-repeated="2" table:style-name="ce3"/>
          <table:table-cell table:style-name="ce18"/>
          <table:table-cell table:number-columns-repeated="2" table:style-name="ce3"/>
          <table:table-cell table:style-name="ce18"/>
          <table:table-cell table:number-columns-repeated="16373"/>
        </table:table-row>
        <table:table-row table:style-name="ro3">
          <table:table-cell office:value-type="string" table:style-name="ce3">
            <text:p>This worksheet contains four tables presented next to each other horizontally with one blank column in between each table. Some cells refer to notes which can be found on the notes worksheet.</text:p>
          </table:table-cell>
          <table:table-cell table:style-name="ce18"/>
          <table:table-cell table:number-columns-repeated="2" table:style-name="ce3"/>
          <table:table-cell table:style-name="ce18"/>
          <table:table-cell table:number-columns-repeated="2" table:style-name="ce3"/>
          <table:table-cell table:style-name="ce18"/>
          <table:table-cell table:number-columns-repeated="2" table:style-name="ce3"/>
          <table:table-cell table:style-name="ce18"/>
          <table:table-cell table:number-columns-repeated="16373"/>
        </table:table-row>
        <table:table-row table:style-name="ro3">
          <table:table-cell office:value-type="string" table:style-name="ce8">
            <text:p><text:a xlink:href="#Notes.A1">Notes</text:a></text:p>
          </table:table-cell>
          <table:table-cell table:style-name="ce18"/>
          <table:table-cell table:number-columns-repeated="2" table:style-name="ce3"/>
          <table:table-cell table:style-name="ce18"/>
          <table:table-cell table:number-columns-repeated="2" table:style-name="ce3"/>
          <table:table-cell table:style-name="ce18"/>
          <table:table-cell table:number-columns-repeated="2" table:style-name="ce3"/>
          <table:table-cell table:style-name="ce18"/>
          <table:table-cell table:number-columns-repeated="16373"/>
        </table:table-row>
        <table:table-row table:style-name="ro3">
          <table:table-cell office:value-type="string" table:style-name="ce8">
            <text:p><text:a xlink:href="#Table_of_contents.A1">Back to table of contents</text:a></text:p>
          </table:table-cell>
          <table:table-cell table:style-name="ce18"/>
          <table:table-cell table:number-columns-repeated="2" table:style-name="ce3"/>
          <table:table-cell table:style-name="ce18"/>
          <table:table-cell table:number-columns-repeated="2" table:style-name="ce3"/>
          <table:table-cell table:style-name="ce18"/>
          <table:table-cell table:number-columns-repeated="2" table:style-name="ce3"/>
          <table:table-cell table:style-name="ce18"/>
          <table:table-cell table:number-columns-repeated="16373"/>
        </table:table-row>
        <table:table-row table:style-name="ro8">
          <table:table-cell office:value-type="string" table:style-name="ce19">
            <text:p>Table 1: Greenhouse gas emissions by selected source region, UK, 2023</text:p>
          </table:table-cell>
          <table:table-cell table:style-name="ce18"/>
          <table:table-cell table:style-name="ce3"/>
          <table:table-cell office:value-type="string" table:style-name="ce19">
            <text:p>Table 2: Greenhouse gas emissions by broad source industry, UK, 2023</text:p>
          </table:table-cell>
          <table:table-cell table:style-name="ce18"/>
          <table:table-cell table:style-name="ce3"/>
          <table:table-cell office:value-type="string" table:style-name="ce19">
            <text:p>Table 3: Greenhouse gas emissions by broad category of end use, UK, <text:s/>2023</text:p>
          </table:table-cell>
          <table:table-cell table:style-name="ce18"/>
          <table:table-cell table:style-name="ce3"/>
          <table:table-cell office:value-type="string" table:style-name="ce19">
            <text:p>Table 4: Greenhouse gas emissions by broad product sector, UK, 2023</text:p>
          </table:table-cell>
          <table:table-cell table:style-name="ce18"/>
          <table:table-cell table:number-columns-repeated="16373"/>
        </table:table-row>
        <table:table-row table:style-name="ro3">
          <table:table-cell office:value-type="string" table:style-name="ce3">
            <text:p>Source region</text:p>
          </table:table-cell>
          <table:table-cell office:value-type="string" table:style-name="ce18">
            <text:p>ktCO2e</text:p>
          </table:table-cell>
          <table:table-cell table:style-name="ce3"/>
          <table:table-cell office:value-type="string" table:style-name="ce3">
            <text:p>Source industry</text:p>
          </table:table-cell>
          <table:table-cell office:value-type="string" table:style-name="ce18">
            <text:p>ktCO2e</text:p>
          </table:table-cell>
          <table:table-cell table:style-name="ce3"/>
          <table:table-cell office:value-type="string" table:style-name="ce3">
            <text:p>End use</text:p>
          </table:table-cell>
          <table:table-cell office:value-type="string" table:style-name="ce18">
            <text:p>ktCO2e</text:p>
          </table:table-cell>
          <table:table-cell table:style-name="ce3"/>
          <table:table-cell office:value-type="string" table:style-name="ce3">
            <text:p>Product sector</text:p>
          </table:table-cell>
          <table:table-cell office:value-type="string" table:style-name="ce18">
            <text:p>ktCO2e</text:p>
          </table:table-cell>
          <table:table-cell table:number-columns-repeated="16373"/>
        </table:table-row>
        <table:table-row table:style-name="ro3">
          <table:table-cell office:value-type="string" table:style-name="ce3">
            <text:p>UK</text:p>
          </table:table-cell>
          <table:table-cell office:value-type="float" office:value="327727.20397074817" table:style-name="ce14">
            <text:p>327,727.20<text:s/></text:p>
          </table:table-cell>
          <table:table-cell table:style-name="ce3"/>
          <table:table-cell office:value-type="string" table:style-name="ce3">
            <text:p>Agriculture, forestry and fishing</text:p>
          </table:table-cell>
          <table:table-cell office:value-type="float" office:value="82092.006527877893" table:style-name="ce16">
            <text:p>82,092.01</text:p>
          </table:table-cell>
          <table:table-cell table:style-name="ce3"/>
          <table:table-cell office:value-type="string" table:style-name="ce3">
            <text:p>Food and beverages</text:p>
          </table:table-cell>
          <table:table-cell office:value-type="float" office:value="74731.841880585023" table:style-name="ce16">
            <text:p>74,731.84</text:p>
          </table:table-cell>
          <table:table-cell table:style-name="ce3"/>
          <table:table-cell office:value-type="string" table:style-name="ce3">
            <text:p>Agriculture, forestry and fishing</text:p>
          </table:table-cell>
          <table:table-cell office:value-type="float" office:value="47776.111688575358" table:style-name="ce16">
            <text:p>47,776.11</text:p>
          </table:table-cell>
          <table:table-cell table:number-columns-repeated="16373"/>
        </table:table-row>
        <table:table-row table:style-name="ro3">
          <table:table-cell office:value-type="string" table:style-name="ce3">
            <text:p>Brazil</text:p>
          </table:table-cell>
          <table:table-cell office:value-type="float" office:value="5961.2933169548969" table:style-name="ce14">
            <text:p>5,961.29<text:s/></text:p>
          </table:table-cell>
          <table:table-cell table:style-name="ce3"/>
          <table:table-cell office:value-type="string" table:style-name="ce3">
            <text:p>Mining and quarrying</text:p>
          </table:table-cell>
          <table:table-cell office:value-type="float" office:value="55329.944949161749" table:style-name="ce16">
            <text:p>55,329.94</text:p>
          </table:table-cell>
          <table:table-cell table:style-name="ce3"/>
          <table:table-cell office:value-type="string" table:style-name="ce3">
            <text:p>Alcohol and tobacco</text:p>
          </table:table-cell>
          <table:table-cell office:value-type="float" office:value="4438.8701577255852" table:style-name="ce16">
            <text:p>4,438.87</text:p>
          </table:table-cell>
          <table:table-cell table:style-name="ce3"/>
          <table:table-cell office:value-type="string" table:style-name="ce3">
            <text:p>Mining and quarrying</text:p>
          </table:table-cell>
          <table:table-cell office:value-type="float" office:value="495.45830268395792" table:style-name="ce16">
            <text:p>495.46</text:p>
          </table:table-cell>
          <table:table-cell table:number-columns-repeated="16373"/>
        </table:table-row>
        <table:table-row table:style-name="ro3">
          <table:table-cell office:value-type="string" table:style-name="ce3">
            <text:p>Russia</text:p>
          </table:table-cell>
          <table:table-cell office:value-type="float" office:value="10319.413027063265" table:style-name="ce14">
            <text:p>10,319.41<text:s/></text:p>
          </table:table-cell>
          <table:table-cell table:style-name="ce3"/>
          <table:table-cell office:value-type="string" table:style-name="ce3">
            <text:p>Manufacturing</text:p>
          </table:table-cell>
          <table:table-cell office:value-type="float" office:value="131140.3048828156" table:style-name="ce16">
            <text:p>131,140.30</text:p>
          </table:table-cell>
          <table:table-cell table:style-name="ce3"/>
          <table:table-cell office:value-type="string" table:style-name="ce3">
            <text:p>Clothing and footwear</text:p>
          </table:table-cell>
          <table:table-cell office:value-type="float" office:value="12021.405910972746" table:style-name="ce16">
            <text:p>12,021.41</text:p>
          </table:table-cell>
          <table:table-cell table:style-name="ce3"/>
          <table:table-cell office:value-type="string" table:style-name="ce3">
            <text:p>Manufacturing</text:p>
          </table:table-cell>
          <table:table-cell office:value-type="float" office:value="185749.33972950766" table:style-name="ce16">
            <text:p>185,749.34</text:p>
          </table:table-cell>
          <table:table-cell table:number-columns-repeated="16373"/>
        </table:table-row>
        <table:table-row table:style-name="ro3">
          <table:table-cell office:value-type="string" table:style-name="ce3">
            <text:p>India</text:p>
          </table:table-cell>
          <table:table-cell office:value-type="float" office:value="17540.087558689942" table:style-name="ce14">
            <text:p>17,540.09<text:s/></text:p>
          </table:table-cell>
          <table:table-cell table:style-name="ce3"/>
          <table:table-cell office:value-type="string" table:style-name="ce3">
            <text:p>Electricity, gas, steam and air conditioning supply</text:p>
          </table:table-cell>
          <table:table-cell office:value-type="float" office:value="159451.94570789253" table:style-name="ce16">
            <text:p>159,451.95</text:p>
          </table:table-cell>
          <table:table-cell table:style-name="ce3"/>
          <table:table-cell office:value-type="string" table:style-name="ce3">
            <text:p>Housing and power</text:p>
          </table:table-cell>
          <table:table-cell office:value-type="float" office:value="134495.46016656648" table:style-name="ce16">
            <text:p>134,495.46</text:p>
          </table:table-cell>
          <table:table-cell table:style-name="ce3"/>
          <table:table-cell office:value-type="string" table:style-name="ce3">
            <text:p>Electricity, gas, steam and air conditioning supply</text:p>
          </table:table-cell>
          <table:table-cell office:value-type="float" office:value="51925.482073145038" table:style-name="ce16">
            <text:p>51,925.48</text:p>
          </table:table-cell>
          <table:table-cell table:number-columns-repeated="16373"/>
        </table:table-row>
        <table:table-row table:style-name="ro3">
          <table:table-cell office:value-type="string" table:style-name="ce3">
            <text:p>China</text:p>
          </table:table-cell>
          <table:table-cell office:value-type="float" office:value="92576.395096525113" table:style-name="ce14">
            <text:p>92,576.40<text:s/></text:p>
          </table:table-cell>
          <table:table-cell table:style-name="ce3"/>
          <table:table-cell office:value-type="string" table:style-name="ce3">
            <text:p>Water supply; sewerage, waste management</text:p>
          </table:table-cell>
          <table:table-cell office:value-type="float" office:value="29763.511239502539" table:style-name="ce16">
            <text:p>29,763.51</text:p>
          </table:table-cell>
          <table:table-cell table:style-name="ce3"/>
          <table:table-cell office:value-type="string" table:style-name="ce3">
            <text:p>Furnishing, appliances</text:p>
          </table:table-cell>
          <table:table-cell office:value-type="float" office:value="32488.660435138212" table:style-name="ce16">
            <text:p>32,488.66</text:p>
          </table:table-cell>
          <table:table-cell table:style-name="ce3"/>
          <table:table-cell office:value-type="string" table:style-name="ce3">
            <text:p>Water supply; sewerage, waste management</text:p>
          </table:table-cell>
          <table:table-cell office:value-type="float" office:value="13787.874099907311" table:style-name="ce16">
            <text:p>13,787.87</text:p>
          </table:table-cell>
          <table:table-cell table:number-columns-repeated="16373"/>
        </table:table-row>
        <table:table-row table:style-name="ro3">
          <table:table-cell office:value-type="string" table:style-name="ce3">
            <text:p>South Africa</text:p>
          </table:table-cell>
          <table:table-cell office:value-type="float" office:value="6679.4351577406969" table:style-name="ce14">
            <text:p>6,679.44<text:s/></text:p>
          </table:table-cell>
          <table:table-cell table:style-name="ce3"/>
          <table:table-cell office:value-type="string" table:style-name="ce3">
            <text:p>Construction</text:p>
          </table:table-cell>
          <table:table-cell office:value-type="float" office:value="10589.524713369567" table:style-name="ce16">
            <text:p>10,589.52</text:p>
          </table:table-cell>
          <table:table-cell table:style-name="ce3"/>
          <table:table-cell office:value-type="string" table:style-name="ce3">
            <text:p>Health [note 3]</text:p>
          </table:table-cell>
          <table:table-cell office:value-type="float" office:value="5709.5018645312239" table:style-name="ce16">
            <text:p>5,709.50</text:p>
          </table:table-cell>
          <table:table-cell table:style-name="ce3"/>
          <table:table-cell office:value-type="string" table:style-name="ce3">
            <text:p>Construction</text:p>
          </table:table-cell>
          <table:table-cell office:value-type="float" office:value="52860.951715120624" table:style-name="ce16">
            <text:p>52,860.95</text:p>
          </table:table-cell>
          <table:table-cell table:number-columns-repeated="16373"/>
        </table:table-row>
        <table:table-row table:style-name="ro3">
          <table:table-cell office:value-type="string" table:style-name="ce3">
            <text:p>USA</text:p>
          </table:table-cell>
          <table:table-cell office:value-type="float" office:value="26799.682352649805" table:style-name="ce14">
            <text:p>26,799.68<text:s/></text:p>
          </table:table-cell>
          <table:table-cell table:style-name="ce3"/>
          <table:table-cell office:value-type="string" table:style-name="ce3">
            <text:p>Wholesale and retail trade; repair of motor vehicles</text:p>
          </table:table-cell>
          <table:table-cell office:value-type="float" office:value="7387.4718615620222" table:style-name="ce16">
            <text:p>7,387.47</text:p>
          </table:table-cell>
          <table:table-cell table:style-name="ce3"/>
          <table:table-cell office:value-type="string" table:style-name="ce3">
            <text:p>Transportation</text:p>
          </table:table-cell>
          <table:table-cell office:value-type="float" office:value="150436.05758655776" table:style-name="ce16">
            <text:p>150,436.06</text:p>
          </table:table-cell>
          <table:table-cell table:style-name="ce3"/>
          <table:table-cell office:value-type="string" table:style-name="ce3">
            <text:p>Wholesale and retail trade; repair of motor vehicles</text:p>
          </table:table-cell>
          <table:table-cell office:value-type="float" office:value="4844.7756822686979" table:style-name="ce16">
            <text:p>4,844.78</text:p>
          </table:table-cell>
          <table:table-cell table:number-columns-repeated="16373"/>
        </table:table-row>
        <table:table-row table:style-name="ro3">
          <table:table-cell office:value-type="string" table:style-name="ce3">
            <text:p>Japan</text:p>
          </table:table-cell>
          <table:table-cell office:value-type="float" office:value="4957.6822713609536" table:style-name="ce14">
            <text:p>4,957.68<text:s/></text:p>
          </table:table-cell>
          <table:table-cell table:style-name="ce3"/>
          <table:table-cell office:value-type="string" table:style-name="ce3">
            <text:p>Transport and storage</text:p>
          </table:table-cell>
          <table:table-cell office:value-type="float" office:value="75382.814930190332" table:style-name="ce16">
            <text:p>75,382.81</text:p>
          </table:table-cell>
          <table:table-cell table:style-name="ce3"/>
          <table:table-cell office:value-type="string" table:style-name="ce3">
            <text:p>Recreation and communication</text:p>
          </table:table-cell>
          <table:table-cell office:value-type="float" office:value="49575.598558884725" table:style-name="ce16">
            <text:p>49,575.60</text:p>
          </table:table-cell>
          <table:table-cell table:style-name="ce3"/>
          <table:table-cell office:value-type="string" table:style-name="ce3">
            <text:p>Transport and storage</text:p>
          </table:table-cell>
          <table:table-cell office:value-type="float" office:value="41380.07566669902" table:style-name="ce16">
            <text:p>41,380.08</text:p>
          </table:table-cell>
          <table:table-cell table:number-columns-repeated="16373"/>
        </table:table-row>
        <table:table-row table:style-name="ro3">
          <table:table-cell office:value-type="string" table:style-name="ce3">
            <text:p>EU [note 1]</text:p>
          </table:table-cell>
          <table:table-cell office:value-type="float" office:value="72463.120318045127" table:style-name="ce14">
            <text:p>72,463.12<text:s/></text:p>
          </table:table-cell>
          <table:table-cell table:style-name="ce3"/>
          <table:table-cell office:value-type="string" table:style-name="ce3">
            <text:p>Accommodation and food services</text:p>
          </table:table-cell>
          <table:table-cell office:value-type="float" office:value="4171.754077612256" table:style-name="ce16">
            <text:p>4,171.75</text:p>
          </table:table-cell>
          <table:table-cell table:style-name="ce3"/>
          <table:table-cell office:value-type="string" table:style-name="ce3">
            <text:p>Education [note 3]</text:p>
          </table:table-cell>
          <table:table-cell office:value-type="float" office:value="2463.8042909834408" table:style-name="ce16">
            <text:p>2,463.80</text:p>
          </table:table-cell>
          <table:table-cell table:style-name="ce3"/>
          <table:table-cell office:value-type="string" table:style-name="ce3">
            <text:p>Accommodation and food services</text:p>
          </table:table-cell>
          <table:table-cell office:value-type="float" office:value="33827.849813199929" table:style-name="ce16">
            <text:p>33,827.85</text:p>
          </table:table-cell>
          <table:table-cell table:number-columns-repeated="16373"/>
        </table:table-row>
        <table:table-row table:style-name="ro3">
          <table:table-cell office:value-type="string" table:style-name="ce3">
            <text:p>Rest of the OECD</text:p>
          </table:table-cell>
          <table:table-cell office:value-type="float" office:value="31261.93582759739" table:style-name="ce14">
            <text:p>31,261.94<text:s/></text:p>
          </table:table-cell>
          <table:table-cell table:style-name="ce3"/>
          <table:table-cell office:value-type="string" table:style-name="ce3">
            <text:p>Other services</text:p>
          </table:table-cell>
          <table:table-cell office:value-type="float" office:value="22235.637973365341" table:style-name="ce16">
            <text:p>22,235.64</text:p>
          </table:table-cell>
          <table:table-cell table:style-name="ce3"/>
          <table:table-cell office:value-type="string" table:style-name="ce3">
            <text:p>Hotels and restaurants</text:p>
          </table:table-cell>
          <table:table-cell office:value-type="float" office:value="36734.156285475408" table:style-name="ce16">
            <text:p>36,734.16</text:p>
          </table:table-cell>
          <table:table-cell table:style-name="ce3"/>
          <table:table-cell office:value-type="string" table:style-name="ce3">
            <text:p>Other services</text:p>
          </table:table-cell>
          <table:table-cell office:value-type="float" office:value="144896.99809224403" table:style-name="ce16">
            <text:p>144,897.00</text:p>
          </table:table-cell>
          <table:table-cell table:number-columns-repeated="16373"/>
        </table:table-row>
        <table:table-row table:style-name="ro3">
          <table:table-cell office:value-type="string" table:style-name="ce3">
            <text:p>Rest of the World</text:p>
          </table:table-cell>
          <table:table-cell office:value-type="float" office:value="102915.66796597507" table:style-name="ce14">
            <text:p>102,915.67<text:s/></text:p>
          </table:table-cell>
          <table:table-cell table:style-name="ce3"/>
          <table:table-cell office:value-type="string" table:style-name="ce3">
            <text:p>Household direct [note 2]</text:p>
          </table:table-cell>
          <table:table-cell office:value-type="float" office:value="121657" table:style-name="ce16">
            <text:p>121,657.00</text:p>
          </table:table-cell>
          <table:table-cell table:style-name="ce3"/>
          <table:table-cell office:value-type="string" table:style-name="ce3">
            <text:p>Other consumption</text:p>
          </table:table-cell>
          <table:table-cell office:value-type="float" office:value="25530.744310404982" table:style-name="ce16">
            <text:p>25,530.74</text:p>
          </table:table-cell>
          <table:table-cell table:style-name="ce3"/>
          <table:table-cell office:value-type="string" table:style-name="ce3">
            <text:p>Household direct [note 2]</text:p>
          </table:table-cell>
          <table:table-cell office:value-type="float" office:value="121657" table:style-name="ce16">
            <text:p>121,657.00</text:p>
          </table:table-cell>
          <table:table-cell table:number-columns-repeated="16373"/>
        </table:table-row>
        <table:table-row table:style-name="ro3">
          <table:table-cell office:value-type="string" table:style-name="ce3">
            <text:p>Total</text:p>
          </table:table-cell>
          <table:table-cell office:value-type="float" office:value="699201.91686335043" table:style-name="ce14">
            <text:p>699,201.92<text:s/></text:p>
          </table:table-cell>
          <table:table-cell table:style-name="ce3"/>
          <table:table-cell office:value-type="string" table:style-name="ce3">
            <text:p>Total</text:p>
          </table:table-cell>
          <table:table-cell office:value-type="float" office:value="699201.91686334985" table:style-name="ce16">
            <text:p>699,201.92</text:p>
          </table:table-cell>
          <table:table-cell table:style-name="ce3"/>
          <table:table-cell office:value-type="string" table:style-name="ce3">
            <text:p>Central and local government [notes 4 and 5]</text:p>
          </table:table-cell>
          <table:table-cell office:value-type="float" office:value="79263.42559069056" table:style-name="ce16">
            <text:p>79,263.43</text:p>
          </table:table-cell>
          <table:table-cell table:style-name="ce3"/>
          <table:table-cell office:value-type="string" table:style-name="ce3">
            <text:p>Total</text:p>
          </table:table-cell>
          <table:table-cell office:value-type="float" office:value="699201.91686335159" table:style-name="ce16">
            <text:p>699,201.92</text:p>
          </table:table-cell>
          <table:table-cell table:number-columns-repeated="16373"/>
        </table:table-row>
        <table:table-row table:style-name="ro3">
          <table:table-cell table:style-name="ce3"/>
          <table:table-cell table:style-name="ce18"/>
          <table:table-cell table:number-columns-repeated="2" table:style-name="ce3"/>
          <table:table-cell table:style-name="ce18"/>
          <table:table-cell table:style-name="ce3"/>
          <table:table-cell office:value-type="string" table:style-name="ce3">
            <text:p>Gross fixed capital formation [note 6]</text:p>
          </table:table-cell>
          <table:table-cell office:value-type="float" office:value="84258.470609947661" table:style-name="ce16">
            <text:p>84,258.47</text:p>
          </table:table-cell>
          <table:table-cell table:number-columns-repeated="2" table:style-name="ce3"/>
          <table:table-cell table:style-name="ce18"/>
          <table:table-cell table:number-columns-repeated="16373"/>
        </table:table-row>
        <table:table-row table:style-name="ro3">
          <table:table-cell table:style-name="ce3"/>
          <table:table-cell table:style-name="ce18"/>
          <table:table-cell table:number-columns-repeated="2" table:style-name="ce3"/>
          <table:table-cell table:style-name="ce18"/>
          <table:table-cell table:style-name="ce3"/>
          <table:table-cell office:value-type="string" table:style-name="ce3">
            <text:p>Other [note 7]</text:p>
          </table:table-cell>
          <table:table-cell office:value-type="float" office:value="7053.9192148867169" table:style-name="ce16">
            <text:p>7,053.92</text:p>
          </table:table-cell>
          <table:table-cell table:number-columns-repeated="2" table:style-name="ce3"/>
          <table:table-cell table:style-name="ce18"/>
          <table:table-cell table:number-columns-repeated="16373"/>
        </table:table-row>
        <table:table-row table:style-name="ro3">
          <table:table-cell table:style-name="ce3"/>
          <table:table-cell table:style-name="ce18"/>
          <table:table-cell table:number-columns-repeated="2" table:style-name="ce3"/>
          <table:table-cell table:style-name="ce18"/>
          <table:table-cell table:style-name="ce3"/>
          <table:table-cell office:value-type="string" table:style-name="ce3">
            <text:p>Total</text:p>
          </table:table-cell>
          <table:table-cell office:value-type="float" office:value="699201.91686335055" table:style-name="ce16">
            <text:p>699,201.92</text:p>
          </table:table-cell>
          <table:table-cell table:number-columns-repeated="2" table:style-name="ce3"/>
          <table:table-cell table:style-name="ce18"/>
          <table:table-cell table:number-columns-repeated="16373"/>
        </table:table-row>
        <table:table-row table:number-rows-repeated="1048555" table:style-name="ro3">
          <table:table-cell table:number-columns-repeated="16384"/>
        </table:table-row>
      </table:table>
      <table:table table:name="Summary_source_region" table:style-name="ta1">
        <table:table-column table:style-name="co9" table:default-cell-style-name="ce3"/>
        <table:table-column table:style-name="co12" table:number-columns-repeated="12" table:default-cell-style-name="ce20"/>
        <table:table-column table:style-name="co2" table:number-columns-repeated="16371" table:default-cell-style-name="ce20"/>
        <table:table-row table:style-name="ro1">
          <table:table-cell office:value-type="string" table:style-name="ce9">
            <text:p>Consumption-based emissions by selected source region, UK, 1990 to 2023</text:p>
          </table:table-cell>
          <table:table-cell table:number-columns-repeated="16383" table:style-name="ce20"/>
        </table:table-row>
        <table:table-row table:style-name="ro3">
          <table:table-cell office:value-type="string" table:style-name="ce3">
            <text:p>This worksheet contains two tables presented next to each other vertically with one blank row in between each table. Some cells refer to notes which can be found on the notes worksheet.</text:p>
          </table:table-cell>
          <table:table-cell table:number-columns-repeated="16383" table:style-name="ce20"/>
        </table:table-row>
        <table:table-row table:style-name="ro3">
          <table:table-cell office:value-type="string" table:style-name="ce8">
            <text:p><text:a xlink:href="#Notes.A1">Notes</text:a></text:p>
          </table:table-cell>
          <table:table-cell table:number-columns-repeated="16383" table:style-name="ce20"/>
        </table:table-row>
        <table:table-row table:style-name="ro3">
          <table:table-cell office:value-type="string" table:style-name="ce8">
            <text:p><text:a xlink:href="#Table_of_contents.A1">Back to table of contents</text:a></text:p>
          </table:table-cell>
          <table:table-cell table:number-columns-repeated="16383" table:style-name="ce20"/>
        </table:table-row>
        <table:table-row table:style-name="ro2">
          <table:table-cell office:value-type="string" table:style-name="ce19">
            <text:p>Table 1: Greenhouse gas emissions by selected source region, UK, 1990 to 2023 (ktCO2e)</text:p>
          </table:table-cell>
          <table:table-cell table:number-columns-repeated="16383" table:style-name="ce20"/>
        </table:table-row>
        <table:table-row table:style-name="ro6">
          <table:table-cell office:value-type="string" table:style-name="ce5">
            <text:p>Year</text:p>
          </table:table-cell>
          <table:table-cell office:value-type="string" table:style-name="ce21">
            <text:p>UK</text:p>
          </table:table-cell>
          <table:table-cell office:value-type="string" table:style-name="ce21">
            <text:p>Brazil</text:p>
          </table:table-cell>
          <table:table-cell office:value-type="string" table:style-name="ce21">
            <text:p>Russia</text:p>
          </table:table-cell>
          <table:table-cell office:value-type="string" table:style-name="ce21">
            <text:p>India</text:p>
          </table:table-cell>
          <table:table-cell office:value-type="string" table:style-name="ce21">
            <text:p>China</text:p>
          </table:table-cell>
          <table:table-cell office:value-type="string" table:style-name="ce21">
            <text:p>South Africa</text:p>
          </table:table-cell>
          <table:table-cell office:value-type="string" table:style-name="ce21">
            <text:p>USA</text:p>
          </table:table-cell>
          <table:table-cell office:value-type="string" table:style-name="ce21">
            <text:p>Japan</text:p>
          </table:table-cell>
          <table:table-cell office:value-type="string" table:style-name="ce21">
            <text:p>EU</text:p>
            <text:p>[note 1]</text:p>
          </table:table-cell>
          <table:table-cell office:value-type="string" table:style-name="ce21">
            <text:p>Rest of the OECD</text:p>
          </table:table-cell>
          <table:table-cell office:value-type="string" table:style-name="ce21">
            <text:p>Rest of the World</text:p>
          </table:table-cell>
          <table:table-cell office:value-type="string" table:style-name="ce21">
            <text:p>Total</text:p>
          </table:table-cell>
          <table:table-cell table:number-columns-repeated="16371" table:style-name="ce21"/>
        </table:table-row>
        <table:table-row table:style-name="ro3">
          <table:table-cell office:value-type="float" office:value="1990" table:style-name="ce3">
            <text:p>1990</text:p>
          </table:table-cell>
          <table:table-cell office:value-type="float" office:value="606926.08894514851" table:style-name="ce22">
            <text:p>606,926.09</text:p>
          </table:table-cell>
          <table:table-cell office:value-type="float" office:value="3966.4097307066395" table:style-name="ce22">
            <text:p>3,966.41</text:p>
          </table:table-cell>
          <table:table-cell office:value-type="float" office:value="80276.324248737787" table:style-name="ce22">
            <text:p>80,276.32</text:p>
          </table:table-cell>
          <table:table-cell office:value-type="float" office:value="1345.4248134418826" table:style-name="ce22">
            <text:p>1,345.42</text:p>
          </table:table-cell>
          <table:table-cell office:value-type="float" office:value="11132.694091304829" table:style-name="ce22">
            <text:p>11,132.69</text:p>
          </table:table-cell>
          <table:table-cell office:value-type="float" office:value="643.43147658040562" table:style-name="ce22">
            <text:p>643.43</text:p>
          </table:table-cell>
          <table:table-cell office:value-type="float" office:value="40306.86226259204" table:style-name="ce22">
            <text:p>40,306.86</text:p>
          </table:table-cell>
          <table:table-cell office:value-type="float" office:value="3732.1971253292386" table:style-name="ce22">
            <text:p>3,732.20</text:p>
          </table:table-cell>
          <table:table-cell office:value-type="float" office:value="60027.956475542473" table:style-name="ce22">
            <text:p>60,027.96</text:p>
          </table:table-cell>
          <table:table-cell office:value-type="float" office:value="20253.157176059158" table:style-name="ce22">
            <text:p>20,253.16</text:p>
          </table:table-cell>
          <table:table-cell office:value-type="float" office:value="92550.810555521763" table:style-name="ce22">
            <text:p>92,550.81</text:p>
          </table:table-cell>
          <table:table-cell office:value-type="float" office:value="921161.35690096486" table:style-name="ce22">
            <text:p>921,161.36</text:p>
          </table:table-cell>
          <table:table-cell table:number-columns-repeated="16371"/>
        </table:table-row>
        <table:table-row table:style-name="ro3">
          <table:table-cell office:value-type="float" office:value="1991" table:style-name="ce3">
            <text:p>1991</text:p>
          </table:table-cell>
          <table:table-cell office:value-type="float" office:value="615235.94773685117" table:style-name="ce22">
            <text:p>615,235.95</text:p>
          </table:table-cell>
          <table:table-cell office:value-type="float" office:value="4010.8213063660319" table:style-name="ce22">
            <text:p>4,010.82</text:p>
          </table:table-cell>
          <table:table-cell office:value-type="float" office:value="81226.99015597516" table:style-name="ce22">
            <text:p>81,226.99</text:p>
          </table:table-cell>
          <table:table-cell office:value-type="float" office:value="1361.7727218601526" table:style-name="ce22">
            <text:p>1,361.77</text:p>
          </table:table-cell>
          <table:table-cell office:value-type="float" office:value="11274.145351780933" table:style-name="ce22">
            <text:p>11,274.15</text:p>
          </table:table-cell>
          <table:table-cell office:value-type="float" office:value="651.61138122703051" table:style-name="ce22">
            <text:p>651.61</text:p>
          </table:table-cell>
          <table:table-cell office:value-type="float" office:value="40819.709339841524" table:style-name="ce22">
            <text:p>40,819.71</text:p>
          </table:table-cell>
          <table:table-cell office:value-type="float" office:value="3780.0668246170922" table:style-name="ce22">
            <text:p>3,780.07</text:p>
          </table:table-cell>
          <table:table-cell office:value-type="float" office:value="60788.70941564528" table:style-name="ce22">
            <text:p>60,788.71</text:p>
          </table:table-cell>
          <table:table-cell office:value-type="float" office:value="20505.02536296687" table:style-name="ce22">
            <text:p>20,505.03</text:p>
          </table:table-cell>
          <table:table-cell office:value-type="float" office:value="93719.198006313964" table:style-name="ce22">
            <text:p>93,719.20</text:p>
          </table:table-cell>
          <table:table-cell office:value-type="float" office:value="933373.99760344508" table:style-name="ce22">
            <text:p>933,374.00</text:p>
          </table:table-cell>
          <table:table-cell table:number-columns-repeated="16371"/>
        </table:table-row>
        <table:table-row table:style-name="ro3">
          <table:table-cell office:value-type="float" office:value="1992" table:style-name="ce3">
            <text:p>1992</text:p>
          </table:table-cell>
          <table:table-cell office:value-type="float" office:value="598717.14211604733" table:style-name="ce22">
            <text:p>598,717.14</text:p>
          </table:table-cell>
          <table:table-cell office:value-type="float" office:value="3722.7693857104719" table:style-name="ce22">
            <text:p>3,722.77</text:p>
          </table:table-cell>
          <table:table-cell office:value-type="float" office:value="74795.628950048151" table:style-name="ce22">
            <text:p>74,795.63</text:p>
          </table:table-cell>
          <table:table-cell office:value-type="float" office:value="1249.7137900233811" table:style-name="ce22">
            <text:p>1,249.71</text:p>
          </table:table-cell>
          <table:table-cell office:value-type="float" office:value="10275.715783674941" table:style-name="ce22">
            <text:p>10,275.72</text:p>
          </table:table-cell>
          <table:table-cell office:value-type="float" office:value="593.85258928731241" table:style-name="ce22">
            <text:p>593.85</text:p>
          </table:table-cell>
          <table:table-cell office:value-type="float" office:value="37191.802828069849" table:style-name="ce22">
            <text:p>37,191.80</text:p>
          </table:table-cell>
          <table:table-cell office:value-type="float" office:value="3440.3090445128769" table:style-name="ce22">
            <text:p>3,440.31</text:p>
          </table:table-cell>
          <table:table-cell office:value-type="float" office:value="55424.135013294021" table:style-name="ce22">
            <text:p>55,424.14</text:p>
          </table:table-cell>
          <table:table-cell office:value-type="float" office:value="18747.115640404834" table:style-name="ce22">
            <text:p>18,747.12</text:p>
          </table:table-cell>
          <table:table-cell office:value-type="float" office:value="85500.348557631325" table:style-name="ce22">
            <text:p>85,500.35</text:p>
          </table:table-cell>
          <table:table-cell office:value-type="float" office:value="889658.53369870468" table:style-name="ce22">
            <text:p>889,658.53</text:p>
          </table:table-cell>
          <table:table-cell table:number-columns-repeated="16371"/>
        </table:table-row>
        <table:table-row table:style-name="ro3">
          <table:table-cell office:value-type="float" office:value="1993" table:style-name="ce3">
            <text:p>1993</text:p>
          </table:table-cell>
          <table:table-cell office:value-type="float" office:value="581074.28820408101" table:style-name="ce22">
            <text:p>581,074.29</text:p>
          </table:table-cell>
          <table:table-cell office:value-type="float" office:value="3635.2954797735565" table:style-name="ce22">
            <text:p>3,635.30</text:p>
          </table:table-cell>
          <table:table-cell office:value-type="float" office:value="73134.217891884269" table:style-name="ce22">
            <text:p>73,134.22</text:p>
          </table:table-cell>
          <table:table-cell office:value-type="float" office:value="1217.8915519930395" table:style-name="ce22">
            <text:p>1,217.89</text:p>
          </table:table-cell>
          <table:table-cell office:value-type="float" office:value="9934.106239044424" table:style-name="ce22">
            <text:p>9,934.11</text:p>
          </table:table-cell>
          <table:table-cell office:value-type="float" office:value="578.40044022698032" table:style-name="ce22">
            <text:p>578.40</text:p>
          </table:table-cell>
          <table:table-cell office:value-type="float" office:value="37006.999920584029" table:style-name="ce22">
            <text:p>37,007.00</text:p>
          </table:table-cell>
          <table:table-cell office:value-type="float" office:value="3324.2519994176528" table:style-name="ce22">
            <text:p>3,324.25</text:p>
          </table:table-cell>
          <table:table-cell office:value-type="float" office:value="54296.170255792778" table:style-name="ce22">
            <text:p>54,296.17</text:p>
          </table:table-cell>
          <table:table-cell office:value-type="float" office:value="18083.193445409433" table:style-name="ce22">
            <text:p>18,083.19</text:p>
          </table:table-cell>
          <table:table-cell office:value-type="float" office:value="82467.724768580592" table:style-name="ce22">
            <text:p>82,467.72</text:p>
          </table:table-cell>
          <table:table-cell office:value-type="float" office:value="864752.54019678792" table:style-name="ce22">
            <text:p>864,752.54</text:p>
          </table:table-cell>
          <table:table-cell table:number-columns-repeated="16371"/>
        </table:table-row>
        <table:table-row table:style-name="ro3">
          <table:table-cell office:value-type="float" office:value="1994" table:style-name="ce3">
            <text:p>1994</text:p>
          </table:table-cell>
          <table:table-cell office:value-type="float" office:value="564410.64262953098" table:style-name="ce22">
            <text:p>564,410.64</text:p>
          </table:table-cell>
          <table:table-cell office:value-type="float" office:value="3652.739204470297" table:style-name="ce22">
            <text:p>3,652.74</text:p>
          </table:table-cell>
          <table:table-cell office:value-type="float" office:value="73137.112676800782" table:style-name="ce22">
            <text:p>73,137.11</text:p>
          </table:table-cell>
          <table:table-cell office:value-type="float" office:value="1221.9546655357906" table:style-name="ce22">
            <text:p>1,221.95</text:p>
          </table:table-cell>
          <table:table-cell office:value-type="float" office:value="10101.200993615512" table:style-name="ce22">
            <text:p>10,101.20</text:p>
          </table:table-cell>
          <table:table-cell office:value-type="float" office:value="590.56999397740003" table:style-name="ce22">
            <text:p>590.57</text:p>
          </table:table-cell>
          <table:table-cell office:value-type="float" office:value="38153.298102019529" table:style-name="ce22">
            <text:p>38,153.30</text:p>
          </table:table-cell>
          <table:table-cell office:value-type="float" office:value="3399.68203556853" table:style-name="ce22">
            <text:p>3,399.68</text:p>
          </table:table-cell>
          <table:table-cell office:value-type="float" office:value="55236.901021203557" table:style-name="ce22">
            <text:p>55,236.90</text:p>
          </table:table-cell>
          <table:table-cell office:value-type="float" office:value="18420.299860624906" table:style-name="ce22">
            <text:p>18,420.30</text:p>
          </table:table-cell>
          <table:table-cell office:value-type="float" office:value="83075.945879720588" table:style-name="ce22">
            <text:p>83,075.95</text:p>
          </table:table-cell>
          <table:table-cell office:value-type="float" office:value="851400.34706306818" table:style-name="ce22">
            <text:p>851,400.35</text:p>
          </table:table-cell>
          <table:table-cell table:number-columns-repeated="16371"/>
        </table:table-row>
        <table:table-row table:style-name="ro3">
          <table:table-cell office:value-type="float" office:value="1995" table:style-name="ce3">
            <text:p>1995</text:p>
          </table:table-cell>
          <table:table-cell office:value-type="float" office:value="551247.83100775804" table:style-name="ce22">
            <text:p>551,247.83</text:p>
          </table:table-cell>
          <table:table-cell office:value-type="float" office:value="3400.9772619579062" table:style-name="ce22">
            <text:p>3,400.98</text:p>
          </table:table-cell>
          <table:table-cell office:value-type="float" office:value="66926.17558450959" table:style-name="ce22">
            <text:p>66,926.18</text:p>
          </table:table-cell>
          <table:table-cell office:value-type="float" office:value="1117.4384317466677" table:style-name="ce22">
            <text:p>1,117.44</text:p>
          </table:table-cell>
          <table:table-cell office:value-type="float" office:value="9135.300466446517" table:style-name="ce22">
            <text:p>9,135.30</text:p>
          </table:table-cell>
          <table:table-cell office:value-type="float" office:value="535.28097251533313" table:style-name="ce22">
            <text:p>535.28</text:p>
          </table:table-cell>
          <table:table-cell office:value-type="float" office:value="35272.964492907668" table:style-name="ce22">
            <text:p>35,272.96</text:p>
          </table:table-cell>
          <table:table-cell office:value-type="float" office:value="3107.8728300669891" table:style-name="ce22">
            <text:p>3,107.87</text:p>
          </table:table-cell>
          <table:table-cell office:value-type="float" office:value="49777.785949006546" table:style-name="ce22">
            <text:p>49,777.79</text:p>
          </table:table-cell>
          <table:table-cell office:value-type="float" office:value="16913.23267773406" table:style-name="ce22">
            <text:p>16,913.23</text:p>
          </table:table-cell>
          <table:table-cell office:value-type="float" office:value="75588.20953459783" table:style-name="ce22">
            <text:p>75,588.21</text:p>
          </table:table-cell>
          <table:table-cell office:value-type="float" office:value="813023.06920924725" table:style-name="ce22">
            <text:p>813,023.07</text:p>
          </table:table-cell>
          <table:table-cell table:number-columns-repeated="16371"/>
        </table:table-row>
        <table:table-row table:style-name="ro3">
          <table:table-cell office:value-type="float" office:value="1996" table:style-name="ce3">
            <text:p>1996</text:p>
          </table:table-cell>
          <table:table-cell office:value-type="float" office:value="567207.99528821791" table:style-name="ce22">
            <text:p>567,208.00</text:p>
          </table:table-cell>
          <table:table-cell office:value-type="float" office:value="2447.6846076330462" table:style-name="ce22">
            <text:p>2,447.68</text:p>
          </table:table-cell>
          <table:table-cell office:value-type="float" office:value="22828.791666773686" table:style-name="ce22">
            <text:p>22,828.79</text:p>
          </table:table-cell>
          <table:table-cell office:value-type="float" office:value="5620.7802367734521" table:style-name="ce22">
            <text:p>5,620.78</text:p>
          </table:table-cell>
          <table:table-cell office:value-type="float" office:value="20576.956904906281" table:style-name="ce22">
            <text:p>20,576.96</text:p>
          </table:table-cell>
          <table:table-cell office:value-type="float" office:value="5125.851771914372" table:style-name="ce22">
            <text:p>5,125.85</text:p>
          </table:table-cell>
          <table:table-cell office:value-type="float" office:value="32181.310194550835" table:style-name="ce22">
            <text:p>32,181.31</text:p>
          </table:table-cell>
          <table:table-cell office:value-type="float" office:value="3933.0349019433875" table:style-name="ce22">
            <text:p>3,933.03</text:p>
          </table:table-cell>
          <table:table-cell office:value-type="float" office:value="52384.677769858004" table:style-name="ce22">
            <text:p>52,384.68</text:p>
          </table:table-cell>
          <table:table-cell office:value-type="float" office:value="11521.898655460966" table:style-name="ce22">
            <text:p>11,521.90</text:p>
          </table:table-cell>
          <table:table-cell office:value-type="float" office:value="102416.5848581836" table:style-name="ce22">
            <text:p>102,416.58</text:p>
          </table:table-cell>
          <table:table-cell office:value-type="float" office:value="826245.56685621559" table:style-name="ce22">
            <text:p>826,245.57</text:p>
          </table:table-cell>
          <table:table-cell table:number-columns-repeated="16371"/>
        </table:table-row>
        <table:table-row table:style-name="ro3">
          <table:table-cell office:value-type="float" office:value="1997" table:style-name="ce3">
            <text:p>1997</text:p>
          </table:table-cell>
          <table:table-cell office:value-type="float" office:value="530711.68067560857" table:style-name="ce22">
            <text:p>530,711.68</text:p>
          </table:table-cell>
          <table:table-cell office:value-type="float" office:value="2118.361382092934" table:style-name="ce22">
            <text:p>2,118.36</text:p>
          </table:table-cell>
          <table:table-cell office:value-type="float" office:value="34530.22732623027" table:style-name="ce22">
            <text:p>34,530.23</text:p>
          </table:table-cell>
          <table:table-cell office:value-type="float" office:value="7543.4072486688374" table:style-name="ce22">
            <text:p>7,543.41</text:p>
          </table:table-cell>
          <table:table-cell office:value-type="float" office:value="19305.484497729125" table:style-name="ce22">
            <text:p>19,305.48</text:p>
          </table:table-cell>
          <table:table-cell office:value-type="float" office:value="5859.300907522188" table:style-name="ce22">
            <text:p>5,859.30</text:p>
          </table:table-cell>
          <table:table-cell office:value-type="float" office:value="38665.14036564331" table:style-name="ce22">
            <text:p>38,665.14</text:p>
          </table:table-cell>
          <table:table-cell office:value-type="float" office:value="4715.1304436687851" table:style-name="ce22">
            <text:p>4,715.13</text:p>
          </table:table-cell>
          <table:table-cell office:value-type="float" office:value="68292.271836809596" table:style-name="ce22">
            <text:p>68,292.27</text:p>
          </table:table-cell>
          <table:table-cell office:value-type="float" office:value="12053.665722250662" table:style-name="ce22">
            <text:p>12,053.67</text:p>
          </table:table-cell>
          <table:table-cell office:value-type="float" office:value="113332.26159043354" table:style-name="ce22">
            <text:p>113,332.26</text:p>
          </table:table-cell>
          <table:table-cell office:value-type="float" office:value="837126.93199665786" table:style-name="ce22">
            <text:p>837,126.93</text:p>
          </table:table-cell>
          <table:table-cell table:number-columns-repeated="16371"/>
        </table:table-row>
        <table:table-row table:style-name="ro3">
          <table:table-cell office:value-type="float" office:value="1998" table:style-name="ce3">
            <text:p>1998</text:p>
          </table:table-cell>
          <table:table-cell office:value-type="float" office:value="542946.7428136596" table:style-name="ce22">
            <text:p>542,946.74</text:p>
          </table:table-cell>
          <table:table-cell office:value-type="float" office:value="2637.9939785527922" table:style-name="ce22">
            <text:p>2,637.99</text:p>
          </table:table-cell>
          <table:table-cell office:value-type="float" office:value="35437.565995554054" table:style-name="ce22">
            <text:p>35,437.57</text:p>
          </table:table-cell>
          <table:table-cell office:value-type="float" office:value="9020.18022309771" table:style-name="ce22">
            <text:p>9,020.18</text:p>
          </table:table-cell>
          <table:table-cell office:value-type="float" office:value="22114.786973312202" table:style-name="ce22">
            <text:p>22,114.79</text:p>
          </table:table-cell>
          <table:table-cell office:value-type="float" office:value="6670.1265497760205" table:style-name="ce22">
            <text:p>6,670.13</text:p>
          </table:table-cell>
          <table:table-cell office:value-type="float" office:value="43158.997513284266" table:style-name="ce22">
            <text:p>43,159.00</text:p>
          </table:table-cell>
          <table:table-cell office:value-type="float" office:value="4959.9468046670563" table:style-name="ce22">
            <text:p>4,959.95</text:p>
          </table:table-cell>
          <table:table-cell office:value-type="float" office:value="75949.684029447963" table:style-name="ce22">
            <text:p>75,949.68</text:p>
          </table:table-cell>
          <table:table-cell office:value-type="float" office:value="15708.557542771996" table:style-name="ce22">
            <text:p>15,708.56</text:p>
          </table:table-cell>
          <table:table-cell office:value-type="float" office:value="126153.27363545632" table:style-name="ce22">
            <text:p>126,153.27</text:p>
          </table:table-cell>
          <table:table-cell office:value-type="float" office:value="884757.85605957988" table:style-name="ce22">
            <text:p>884,757.86</text:p>
          </table:table-cell>
          <table:table-cell table:number-columns-repeated="16371"/>
        </table:table-row>
        <table:table-row table:style-name="ro3">
          <table:table-cell office:value-type="float" office:value="1999" table:style-name="ce3">
            <text:p>1999</text:p>
          </table:table-cell>
          <table:table-cell office:value-type="float" office:value="528143.90316834813" table:style-name="ce22">
            <text:p>528,143.90</text:p>
          </table:table-cell>
          <table:table-cell office:value-type="float" office:value="3543.97796239218" table:style-name="ce22">
            <text:p>3,543.98</text:p>
          </table:table-cell>
          <table:table-cell office:value-type="float" office:value="45307.57656818752" table:style-name="ce22">
            <text:p>45,307.58</text:p>
          </table:table-cell>
          <table:table-cell office:value-type="float" office:value="7793.2782874891109" table:style-name="ce22">
            <text:p>7,793.28</text:p>
          </table:table-cell>
          <table:table-cell office:value-type="float" office:value="19872.287668960293" table:style-name="ce22">
            <text:p>19,872.29</text:p>
          </table:table-cell>
          <table:table-cell office:value-type="float" office:value="6591.7579982960979" table:style-name="ce22">
            <text:p>6,591.76</text:p>
          </table:table-cell>
          <table:table-cell office:value-type="float" office:value="40757.178065955595" table:style-name="ce22">
            <text:p>40,757.18</text:p>
          </table:table-cell>
          <table:table-cell office:value-type="float" office:value="4762.9670149536732" table:style-name="ce22">
            <text:p>4,762.97</text:p>
          </table:table-cell>
          <table:table-cell office:value-type="float" office:value="74923.29344464351" table:style-name="ce22">
            <text:p>74,923.29</text:p>
          </table:table-cell>
          <table:table-cell office:value-type="float" office:value="18714.02675207466" table:style-name="ce22">
            <text:p>18,714.03</text:p>
          </table:table-cell>
          <table:table-cell office:value-type="float" office:value="125356.78277060376" table:style-name="ce22">
            <text:p>125,356.78</text:p>
          </table:table-cell>
          <table:table-cell office:value-type="float" office:value="875767.02970190463" table:style-name="ce22">
            <text:p>875,767.03</text:p>
          </table:table-cell>
          <table:table-cell table:number-columns-repeated="16371"/>
        </table:table-row>
        <table:table-row table:style-name="ro3">
          <table:table-cell office:value-type="float" office:value="2000" table:style-name="ce3">
            <text:p>2000</text:p>
          </table:table-cell>
          <table:table-cell office:value-type="float" office:value="524810.0856390202" table:style-name="ce22">
            <text:p>524,810.09</text:p>
          </table:table-cell>
          <table:table-cell office:value-type="float" office:value="3204.9665634311614" table:style-name="ce22">
            <text:p>3,204.97</text:p>
          </table:table-cell>
          <table:table-cell office:value-type="float" office:value="43967.326603520698" table:style-name="ce22">
            <text:p>43,967.33</text:p>
          </table:table-cell>
          <table:table-cell office:value-type="float" office:value="9418.704880442865" table:style-name="ce22">
            <text:p>9,418.70</text:p>
          </table:table-cell>
          <table:table-cell office:value-type="float" office:value="26074.789212021085" table:style-name="ce22">
            <text:p>26,074.79</text:p>
          </table:table-cell>
          <table:table-cell office:value-type="float" office:value="7546.5407176029739" table:style-name="ce22">
            <text:p>7,546.54</text:p>
          </table:table-cell>
          <table:table-cell office:value-type="float" office:value="38993.72272158994" table:style-name="ce22">
            <text:p>38,993.72</text:p>
          </table:table-cell>
          <table:table-cell office:value-type="float" office:value="4681.5019481619302" table:style-name="ce22">
            <text:p>4,681.50</text:p>
          </table:table-cell>
          <table:table-cell office:value-type="float" office:value="76754.468171382643" table:style-name="ce22">
            <text:p>76,754.47</text:p>
          </table:table-cell>
          <table:table-cell office:value-type="float" office:value="14915.322465306464" table:style-name="ce22">
            <text:p>14,915.32</text:p>
          </table:table-cell>
          <table:table-cell office:value-type="float" office:value="119391.01436602129" table:style-name="ce22">
            <text:p>119,391.01</text:p>
          </table:table-cell>
          <table:table-cell office:value-type="float" office:value="869758.44328850124" table:style-name="ce22">
            <text:p>869,758.44</text:p>
          </table:table-cell>
          <table:table-cell table:number-columns-repeated="16371"/>
        </table:table-row>
        <table:table-row table:style-name="ro3">
          <table:table-cell office:value-type="float" office:value="2001" table:style-name="ce3">
            <text:p>2001</text:p>
          </table:table-cell>
          <table:table-cell office:value-type="float" office:value="533741.97148843785" table:style-name="ce22">
            <text:p>533,741.97</text:p>
          </table:table-cell>
          <table:table-cell office:value-type="float" office:value="4307.5172710767492" table:style-name="ce22">
            <text:p>4,307.52</text:p>
          </table:table-cell>
          <table:table-cell office:value-type="float" office:value="36394.85274322288" table:style-name="ce22">
            <text:p>36,394.85</text:p>
          </table:table-cell>
          <table:table-cell office:value-type="float" office:value="8816.1675442840333" table:style-name="ce22">
            <text:p>8,816.17</text:p>
          </table:table-cell>
          <table:table-cell office:value-type="float" office:value="24664.407126821123" table:style-name="ce22">
            <text:p>24,664.41</text:p>
          </table:table-cell>
          <table:table-cell office:value-type="float" office:value="10359.684850639929" table:style-name="ce22">
            <text:p>10,359.68</text:p>
          </table:table-cell>
          <table:table-cell office:value-type="float" office:value="36962.538767857572" table:style-name="ce22">
            <text:p>36,962.54</text:p>
          </table:table-cell>
          <table:table-cell office:value-type="float" office:value="4435.1310803598672" table:style-name="ce22">
            <text:p>4,435.13</text:p>
          </table:table-cell>
          <table:table-cell office:value-type="float" office:value="73945.13386238557" table:style-name="ce22">
            <text:p>73,945.13</text:p>
          </table:table-cell>
          <table:table-cell office:value-type="float" office:value="14143.294319951214" table:style-name="ce22">
            <text:p>14,143.29</text:p>
          </table:table-cell>
          <table:table-cell office:value-type="float" office:value="115623.15409491785" table:style-name="ce22">
            <text:p>115,623.15</text:p>
          </table:table-cell>
          <table:table-cell office:value-type="float" office:value="863393.85314995458" table:style-name="ce22">
            <text:p>863,393.85</text:p>
          </table:table-cell>
          <table:table-cell table:number-columns-repeated="16371"/>
        </table:table-row>
        <table:table-row table:style-name="ro3">
          <table:table-cell office:value-type="float" office:value="2002" table:style-name="ce3">
            <text:p>2002</text:p>
          </table:table-cell>
          <table:table-cell office:value-type="float" office:value="525857.64016892086" table:style-name="ce22">
            <text:p>525,857.64</text:p>
          </table:table-cell>
          <table:table-cell office:value-type="float" office:value="6535.5535557582825" table:style-name="ce22">
            <text:p>6,535.55</text:p>
          </table:table-cell>
          <table:table-cell office:value-type="float" office:value="42094.795381955701" table:style-name="ce22">
            <text:p>42,094.80</text:p>
          </table:table-cell>
          <table:table-cell office:value-type="float" office:value="10132.806579743938" table:style-name="ce22">
            <text:p>10,132.81</text:p>
          </table:table-cell>
          <table:table-cell office:value-type="float" office:value="30371.295990762439" table:style-name="ce22">
            <text:p>30,371.30</text:p>
          </table:table-cell>
          <table:table-cell office:value-type="float" office:value="12834.647553536432" table:style-name="ce22">
            <text:p>12,834.65</text:p>
          </table:table-cell>
          <table:table-cell office:value-type="float" office:value="34585.351859529321" table:style-name="ce22">
            <text:p>34,585.35</text:p>
          </table:table-cell>
          <table:table-cell office:value-type="float" office:value="5451.0786417229174" table:style-name="ce22">
            <text:p>5,451.08</text:p>
          </table:table-cell>
          <table:table-cell office:value-type="float" office:value="88151.477179307607" table:style-name="ce22">
            <text:p>88,151.48</text:p>
          </table:table-cell>
          <table:table-cell office:value-type="float" office:value="16485.903260188017" table:style-name="ce22">
            <text:p>16,485.90</text:p>
          </table:table-cell>
          <table:table-cell office:value-type="float" office:value="136290.07717349386" table:style-name="ce22">
            <text:p>136,290.08</text:p>
          </table:table-cell>
          <table:table-cell office:value-type="float" office:value="908790.62734491937" table:style-name="ce22">
            <text:p>908,790.63</text:p>
          </table:table-cell>
          <table:table-cell table:number-columns-repeated="16371"/>
        </table:table-row>
        <table:table-row table:style-name="ro3">
          <table:table-cell office:value-type="float" office:value="2003" table:style-name="ce3">
            <text:p>2003</text:p>
          </table:table-cell>
          <table:table-cell office:value-type="float" office:value="529350.13219097606" table:style-name="ce22">
            <text:p>529,350.13</text:p>
          </table:table-cell>
          <table:table-cell office:value-type="float" office:value="5590.5472719766267" table:style-name="ce22">
            <text:p>5,590.55</text:p>
          </table:table-cell>
          <table:table-cell office:value-type="float" office:value="40367.358718354844" table:style-name="ce22">
            <text:p>40,367.36</text:p>
          </table:table-cell>
          <table:table-cell office:value-type="float" office:value="10152.975102507118" table:style-name="ce22">
            <text:p>10,152.98</text:p>
          </table:table-cell>
          <table:table-cell office:value-type="float" office:value="37281.900560825175" table:style-name="ce22">
            <text:p>37,281.90</text:p>
          </table:table-cell>
          <table:table-cell office:value-type="float" office:value="11148.600898249377" table:style-name="ce22">
            <text:p>11,148.60</text:p>
          </table:table-cell>
          <table:table-cell office:value-type="float" office:value="30643.857640673432" table:style-name="ce22">
            <text:p>30,643.86</text:p>
          </table:table-cell>
          <table:table-cell office:value-type="float" office:value="5599.7439691142636" table:style-name="ce22">
            <text:p>5,599.74</text:p>
          </table:table-cell>
          <table:table-cell office:value-type="float" office:value="81241.393400533037" table:style-name="ce22">
            <text:p>81,241.39</text:p>
          </table:table-cell>
          <table:table-cell office:value-type="float" office:value="16409.293284749616" table:style-name="ce22">
            <text:p>16,409.29</text:p>
          </table:table-cell>
          <table:table-cell office:value-type="float" office:value="150263.27216388113" table:style-name="ce22">
            <text:p>150,263.27</text:p>
          </table:table-cell>
          <table:table-cell office:value-type="float" office:value="918049.07520184061" table:style-name="ce22">
            <text:p>918,049.08</text:p>
          </table:table-cell>
          <table:table-cell table:number-columns-repeated="16371"/>
        </table:table-row>
        <table:table-row table:style-name="ro3">
          <table:table-cell office:value-type="float" office:value="2004" table:style-name="ce3">
            <text:p>2004</text:p>
          </table:table-cell>
          <table:table-cell office:value-type="float" office:value="531716.16560753342" table:style-name="ce22">
            <text:p>531,716.17</text:p>
          </table:table-cell>
          <table:table-cell office:value-type="float" office:value="5918.1227728081412" table:style-name="ce22">
            <text:p>5,918.12</text:p>
          </table:table-cell>
          <table:table-cell office:value-type="float" office:value="43269.047717231901" table:style-name="ce22">
            <text:p>43,269.05</text:p>
          </table:table-cell>
          <table:table-cell office:value-type="float" office:value="12705.128820778405" table:style-name="ce22">
            <text:p>12,705.13</text:p>
          </table:table-cell>
          <table:table-cell office:value-type="float" office:value="46136.432031167758" table:style-name="ce22">
            <text:p>46,136.43</text:p>
          </table:table-cell>
          <table:table-cell office:value-type="float" office:value="10023.45440689011" table:style-name="ce22">
            <text:p>10,023.45</text:p>
          </table:table-cell>
          <table:table-cell office:value-type="float" office:value="33149.90008731572" table:style-name="ce22">
            <text:p>33,149.90</text:p>
          </table:table-cell>
          <table:table-cell office:value-type="float" office:value="6435.3801706940612" table:style-name="ce22">
            <text:p>6,435.38</text:p>
          </table:table-cell>
          <table:table-cell office:value-type="float" office:value="86531.775229342267" table:style-name="ce22">
            <text:p>86,531.78</text:p>
          </table:table-cell>
          <table:table-cell office:value-type="float" office:value="18418.338775992626" table:style-name="ce22">
            <text:p>18,418.34</text:p>
          </table:table-cell>
          <table:table-cell office:value-type="float" office:value="173323.9433176514" table:style-name="ce22">
            <text:p>173,323.94</text:p>
          </table:table-cell>
          <table:table-cell office:value-type="float" office:value="967627.68893740594" table:style-name="ce22">
            <text:p>967,627.69</text:p>
          </table:table-cell>
          <table:table-cell table:number-columns-repeated="16371"/>
        </table:table-row>
        <table:table-row table:style-name="ro3">
          <table:table-cell office:value-type="float" office:value="2005" table:style-name="ce3">
            <text:p>2005</text:p>
          </table:table-cell>
          <table:table-cell office:value-type="float" office:value="527586.93186622311" table:style-name="ce22">
            <text:p>527,586.93</text:p>
          </table:table-cell>
          <table:table-cell office:value-type="float" office:value="5636.7234352975474" table:style-name="ce22">
            <text:p>5,636.72</text:p>
          </table:table-cell>
          <table:table-cell office:value-type="float" office:value="43431.141396972918" table:style-name="ce22">
            <text:p>43,431.14</text:p>
          </table:table-cell>
          <table:table-cell office:value-type="float" office:value="12906.750119406563" table:style-name="ce22">
            <text:p>12,906.75</text:p>
          </table:table-cell>
          <table:table-cell office:value-type="float" office:value="53679.603491634807" table:style-name="ce22">
            <text:p>53,679.60</text:p>
          </table:table-cell>
          <table:table-cell office:value-type="float" office:value="9543.9016980409706" table:style-name="ce22">
            <text:p>9,543.90</text:p>
          </table:table-cell>
          <table:table-cell office:value-type="float" office:value="31536.457132878073" table:style-name="ce22">
            <text:p>31,536.46</text:p>
          </table:table-cell>
          <table:table-cell office:value-type="float" office:value="6839.7167857269196" table:style-name="ce22">
            <text:p>6,839.72</text:p>
          </table:table-cell>
          <table:table-cell office:value-type="float" office:value="82507.520809461916" table:style-name="ce22">
            <text:p>82,507.52</text:p>
          </table:table-cell>
          <table:table-cell office:value-type="float" office:value="16829.419276671117" table:style-name="ce22">
            <text:p>16,829.42</text:p>
          </table:table-cell>
          <table:table-cell office:value-type="float" office:value="166039.4194588461" table:style-name="ce22">
            <text:p>166,039.42</text:p>
          </table:table-cell>
          <table:table-cell office:value-type="float" office:value="956537.58547116013" table:style-name="ce22">
            <text:p>956,537.59</text:p>
          </table:table-cell>
          <table:table-cell table:number-columns-repeated="16371"/>
        </table:table-row>
        <table:table-row table:style-name="ro3">
          <table:table-cell office:value-type="float" office:value="2006" table:style-name="ce3">
            <text:p>2006</text:p>
          </table:table-cell>
          <table:table-cell office:value-type="float" office:value="521637.93912704109" table:style-name="ce22">
            <text:p>521,637.94</text:p>
          </table:table-cell>
          <table:table-cell office:value-type="float" office:value="5129.4283997292368" table:style-name="ce22">
            <text:p>5,129.43</text:p>
          </table:table-cell>
          <table:table-cell office:value-type="float" office:value="46349.641998248953" table:style-name="ce22">
            <text:p>46,349.64</text:p>
          </table:table-cell>
          <table:table-cell office:value-type="float" office:value="13484.749921160483" table:style-name="ce22">
            <text:p>13,484.75</text:p>
          </table:table-cell>
          <table:table-cell office:value-type="float" office:value="62739.509241917789" table:style-name="ce22">
            <text:p>62,739.51</text:p>
          </table:table-cell>
          <table:table-cell office:value-type="float" office:value="8943.9400683183758" table:style-name="ce22">
            <text:p>8,943.94</text:p>
          </table:table-cell>
          <table:table-cell office:value-type="float" office:value="32596.444859706036" table:style-name="ce22">
            <text:p>32,596.44</text:p>
          </table:table-cell>
          <table:table-cell office:value-type="float" office:value="6342.4989576537555" table:style-name="ce22">
            <text:p>6,342.50</text:p>
          </table:table-cell>
          <table:table-cell office:value-type="float" office:value="82390.493752971728" table:style-name="ce22">
            <text:p>82,390.49</text:p>
          </table:table-cell>
          <table:table-cell office:value-type="float" office:value="17022.786401495348" table:style-name="ce22">
            <text:p>17,022.79</text:p>
          </table:table-cell>
          <table:table-cell office:value-type="float" office:value="163861.4394404846" table:style-name="ce22">
            <text:p>163,861.44</text:p>
          </table:table-cell>
          <table:table-cell office:value-type="float" office:value="960498.87216872745" table:style-name="ce22">
            <text:p>960,498.87</text:p>
          </table:table-cell>
          <table:table-cell table:number-columns-repeated="16371"/>
        </table:table-row>
        <table:table-row table:style-name="ro3">
          <table:table-cell office:value-type="float" office:value="2007" table:style-name="ce3">
            <text:p>2007</text:p>
          </table:table-cell>
          <table:table-cell office:value-type="float" office:value="516494.0680092001" table:style-name="ce22">
            <text:p>516,494.07</text:p>
          </table:table-cell>
          <table:table-cell office:value-type="float" office:value="5323.0302684114931" table:style-name="ce22">
            <text:p>5,323.03</text:p>
          </table:table-cell>
          <table:table-cell office:value-type="float" office:value="55157.757677852067" table:style-name="ce22">
            <text:p>55,157.76</text:p>
          </table:table-cell>
          <table:table-cell office:value-type="float" office:value="14111.389547821465" table:style-name="ce22">
            <text:p>14,111.39</text:p>
          </table:table-cell>
          <table:table-cell office:value-type="float" office:value="77422.744029622918" table:style-name="ce22">
            <text:p>77,422.74</text:p>
          </table:table-cell>
          <table:table-cell office:value-type="float" office:value="6435.3926549193238" table:style-name="ce22">
            <text:p>6,435.39</text:p>
          </table:table-cell>
          <table:table-cell office:value-type="float" office:value="38933.267641511891" table:style-name="ce22">
            <text:p>38,933.27</text:p>
          </table:table-cell>
          <table:table-cell office:value-type="float" office:value="7533.9575668370853" table:style-name="ce22">
            <text:p>7,533.96</text:p>
          </table:table-cell>
          <table:table-cell office:value-type="float" office:value="85209.70983525191" table:style-name="ce22">
            <text:p>85,209.71</text:p>
          </table:table-cell>
          <table:table-cell office:value-type="float" office:value="18248.642434147572" table:style-name="ce22">
            <text:p>18,248.64</text:p>
          </table:table-cell>
          <table:table-cell office:value-type="float" office:value="158929.0725271354" table:style-name="ce22">
            <text:p>158,929.07</text:p>
          </table:table-cell>
          <table:table-cell office:value-type="float" office:value="983799.03219271114" table:style-name="ce22">
            <text:p>983,799.03</text:p>
          </table:table-cell>
          <table:table-cell table:number-columns-repeated="16371"/>
        </table:table-row>
        <table:table-row table:style-name="ro3">
          <table:table-cell office:value-type="float" office:value="2008" table:style-name="ce3">
            <text:p>2008</text:p>
          </table:table-cell>
          <table:table-cell office:value-type="float" office:value="498039.57628087228" table:style-name="ce22">
            <text:p>498,039.58</text:p>
          </table:table-cell>
          <table:table-cell office:value-type="float" office:value="4196.2635411350248" table:style-name="ce22">
            <text:p>4,196.26</text:p>
          </table:table-cell>
          <table:table-cell office:value-type="float" office:value="43600.639729216324" table:style-name="ce22">
            <text:p>43,600.64</text:p>
          </table:table-cell>
          <table:table-cell office:value-type="float" office:value="14597.121030089671" table:style-name="ce22">
            <text:p>14,597.12</text:p>
          </table:table-cell>
          <table:table-cell office:value-type="float" office:value="62392.853484701278" table:style-name="ce22">
            <text:p>62,392.85</text:p>
          </table:table-cell>
          <table:table-cell office:value-type="float" office:value="6488.1039485272877" table:style-name="ce22">
            <text:p>6,488.10</text:p>
          </table:table-cell>
          <table:table-cell office:value-type="float" office:value="33302.364389991882" table:style-name="ce22">
            <text:p>33,302.36</text:p>
          </table:table-cell>
          <table:table-cell office:value-type="float" office:value="5859.1669076151802" table:style-name="ce22">
            <text:p>5,859.17</text:p>
          </table:table-cell>
          <table:table-cell office:value-type="float" office:value="76191.56828913049" table:style-name="ce22">
            <text:p>76,191.57</text:p>
          </table:table-cell>
          <table:table-cell office:value-type="float" office:value="17420.015181249906" table:style-name="ce22">
            <text:p>17,420.02</text:p>
          </table:table-cell>
          <table:table-cell office:value-type="float" office:value="152052.55413033359" table:style-name="ce22">
            <text:p>152,052.55</text:p>
          </table:table-cell>
          <table:table-cell office:value-type="float" office:value="914140.22691286274" table:style-name="ce22">
            <text:p>914,140.23</text:p>
          </table:table-cell>
          <table:table-cell table:number-columns-repeated="16371"/>
        </table:table-row>
        <table:table-row table:style-name="ro3">
          <table:table-cell office:value-type="float" office:value="2009" table:style-name="ce3">
            <text:p>2009</text:p>
          </table:table-cell>
          <table:table-cell office:value-type="float" office:value="464926.66872773273" table:style-name="ce22">
            <text:p>464,926.67</text:p>
          </table:table-cell>
          <table:table-cell office:value-type="float" office:value="4059.0166393156719" table:style-name="ce22">
            <text:p>4,059.02</text:p>
          </table:table-cell>
          <table:table-cell office:value-type="float" office:value="35861.31166431083" table:style-name="ce22">
            <text:p>35,861.31</text:p>
          </table:table-cell>
          <table:table-cell office:value-type="float" office:value="13339.179034391751" table:style-name="ce22">
            <text:p>13,339.18</text:p>
          </table:table-cell>
          <table:table-cell office:value-type="float" office:value="52544.015547746203" table:style-name="ce22">
            <text:p>52,544.02</text:p>
          </table:table-cell>
          <table:table-cell office:value-type="float" office:value="4350.8693598690124" table:style-name="ce22">
            <text:p>4,350.87</text:p>
          </table:table-cell>
          <table:table-cell office:value-type="float" office:value="25549.366563373052" table:style-name="ce22">
            <text:p>25,549.37</text:p>
          </table:table-cell>
          <table:table-cell office:value-type="float" office:value="4194.7357775784221" table:style-name="ce22">
            <text:p>4,194.74</text:p>
          </table:table-cell>
          <table:table-cell office:value-type="float" office:value="63717.427917508845" table:style-name="ce22">
            <text:p>63,717.43</text:p>
          </table:table-cell>
          <table:table-cell office:value-type="float" office:value="15790.902679084005" table:style-name="ce22">
            <text:p>15,790.90</text:p>
          </table:table-cell>
          <table:table-cell office:value-type="float" office:value="135608.2306480062" table:style-name="ce22">
            <text:p>135,608.23</text:p>
          </table:table-cell>
          <table:table-cell office:value-type="float" office:value="819941.72455891676" table:style-name="ce22">
            <text:p>819,941.72</text:p>
          </table:table-cell>
          <table:table-cell table:number-columns-repeated="16371"/>
        </table:table-row>
        <table:table-row table:style-name="ro3">
          <table:table-cell office:value-type="float" office:value="2010" table:style-name="ce3">
            <text:p>2010</text:p>
          </table:table-cell>
          <table:table-cell office:value-type="float" office:value="494571.80905727571" table:style-name="ce22">
            <text:p>494,571.81</text:p>
          </table:table-cell>
          <table:table-cell office:value-type="float" office:value="5006.3513030544054" table:style-name="ce22">
            <text:p>5,006.35</text:p>
          </table:table-cell>
          <table:table-cell office:value-type="float" office:value="22842.940586203084" table:style-name="ce22">
            <text:p>22,842.94</text:p>
          </table:table-cell>
          <table:table-cell office:value-type="float" office:value="12812.10483991852" table:style-name="ce22">
            <text:p>12,812.10</text:p>
          </table:table-cell>
          <table:table-cell office:value-type="float" office:value="63939.131380958264" table:style-name="ce22">
            <text:p>63,939.13</text:p>
          </table:table-cell>
          <table:table-cell office:value-type="float" office:value="8627.8876637058565" table:style-name="ce22">
            <text:p>8,627.89</text:p>
          </table:table-cell>
          <table:table-cell office:value-type="float" office:value="21764.587894001845" table:style-name="ce22">
            <text:p>21,764.59</text:p>
          </table:table-cell>
          <table:table-cell office:value-type="float" office:value="5325.0343655263223" table:style-name="ce22">
            <text:p>5,325.03</text:p>
          </table:table-cell>
          <table:table-cell office:value-type="float" office:value="90148.065071122648" table:style-name="ce22">
            <text:p>90,148.07</text:p>
          </table:table-cell>
          <table:table-cell office:value-type="float" office:value="33709.362969067341" table:style-name="ce22">
            <text:p>33,709.36</text:p>
          </table:table-cell>
          <table:table-cell office:value-type="float" office:value="80521.68030123366" table:style-name="ce22">
            <text:p>80,521.68</text:p>
          </table:table-cell>
          <table:table-cell office:value-type="float" office:value="839268.95543206751" table:style-name="ce22">
            <text:p>839,268.96</text:p>
          </table:table-cell>
          <table:table-cell table:number-columns-repeated="16371"/>
        </table:table-row>
        <table:table-row table:style-name="ro3">
          <table:table-cell office:value-type="float" office:value="2011" table:style-name="ce3">
            <text:p>2011</text:p>
          </table:table-cell>
          <table:table-cell office:value-type="float" office:value="456497.35345249996" table:style-name="ce22">
            <text:p>456,497.35</text:p>
          </table:table-cell>
          <table:table-cell office:value-type="float" office:value="4368.4294780841628" table:style-name="ce22">
            <text:p>4,368.43</text:p>
          </table:table-cell>
          <table:table-cell office:value-type="float" office:value="45541.446580349955" table:style-name="ce22">
            <text:p>45,541.45</text:p>
          </table:table-cell>
          <table:table-cell office:value-type="float" office:value="15390.588117162117" table:style-name="ce22">
            <text:p>15,390.59</text:p>
          </table:table-cell>
          <table:table-cell office:value-type="float" office:value="68383.801244140894" table:style-name="ce22">
            <text:p>68,383.80</text:p>
          </table:table-cell>
          <table:table-cell office:value-type="float" office:value="6999.8639125798127" table:style-name="ce22">
            <text:p>6,999.86</text:p>
          </table:table-cell>
          <table:table-cell office:value-type="float" office:value="21890.748879199113" table:style-name="ce22">
            <text:p>21,890.75</text:p>
          </table:table-cell>
          <table:table-cell office:value-type="float" office:value="5093.2257032947327" table:style-name="ce22">
            <text:p>5,093.23</text:p>
          </table:table-cell>
          <table:table-cell office:value-type="float" office:value="83381.37335754899" table:style-name="ce22">
            <text:p>83,381.37</text:p>
          </table:table-cell>
          <table:table-cell office:value-type="float" office:value="31067.982480036109" table:style-name="ce22">
            <text:p>31,067.98</text:p>
          </table:table-cell>
          <table:table-cell office:value-type="float" office:value="83526.439473033359" table:style-name="ce22">
            <text:p>83,526.44</text:p>
          </table:table-cell>
          <table:table-cell office:value-type="float" office:value="822141.25267792912" table:style-name="ce22">
            <text:p>822,141.25</text:p>
          </table:table-cell>
          <table:table-cell table:number-columns-repeated="16371"/>
        </table:table-row>
        <table:table-row table:style-name="ro3">
          <table:table-cell office:value-type="float" office:value="2012" table:style-name="ce3">
            <text:p>2012</text:p>
          </table:table-cell>
          <table:table-cell office:value-type="float" office:value="475203.93154586485" table:style-name="ce22">
            <text:p>475,203.93</text:p>
          </table:table-cell>
          <table:table-cell office:value-type="float" office:value="4693.5945126802617" table:style-name="ce22">
            <text:p>4,693.59</text:p>
          </table:table-cell>
          <table:table-cell office:value-type="float" office:value="24960.346959849416" table:style-name="ce22">
            <text:p>24,960.35</text:p>
          </table:table-cell>
          <table:table-cell office:value-type="float" office:value="16598.986311105116" table:style-name="ce22">
            <text:p>16,598.99</text:p>
          </table:table-cell>
          <table:table-cell office:value-type="float" office:value="63229.551657934782" table:style-name="ce22">
            <text:p>63,229.55</text:p>
          </table:table-cell>
          <table:table-cell office:value-type="float" office:value="9607.4168425750595" table:style-name="ce22">
            <text:p>9,607.42</text:p>
          </table:table-cell>
          <table:table-cell office:value-type="float" office:value="21279.462133176934" table:style-name="ce22">
            <text:p>21,279.46</text:p>
          </table:table-cell>
          <table:table-cell office:value-type="float" office:value="4714.2744546819849" table:style-name="ce22">
            <text:p>4,714.27</text:p>
          </table:table-cell>
          <table:table-cell office:value-type="float" office:value="92163.286959561388" table:style-name="ce22">
            <text:p>92,163.29</text:p>
          </table:table-cell>
          <table:table-cell office:value-type="float" office:value="29809.257602598776" table:style-name="ce22">
            <text:p>29,809.26</text:p>
          </table:table-cell>
          <table:table-cell office:value-type="float" office:value="94005.354922264451" table:style-name="ce22">
            <text:p>94,005.35</text:p>
          </table:table-cell>
          <table:table-cell office:value-type="float" office:value="836265.46390229312" table:style-name="ce22">
            <text:p>836,265.46</text:p>
          </table:table-cell>
          <table:table-cell table:number-columns-repeated="16371"/>
        </table:table-row>
        <table:table-row table:style-name="ro3">
          <table:table-cell office:value-type="float" office:value="2013" table:style-name="ce3">
            <text:p>2013</text:p>
          </table:table-cell>
          <table:table-cell office:value-type="float" office:value="467109.26609486295" table:style-name="ce22">
            <text:p>467,109.27</text:p>
          </table:table-cell>
          <table:table-cell office:value-type="float" office:value="4360.2880212858827" table:style-name="ce22">
            <text:p>4,360.29</text:p>
          </table:table-cell>
          <table:table-cell office:value-type="float" office:value="23273.888139498471" table:style-name="ce22">
            <text:p>23,273.89</text:p>
          </table:table-cell>
          <table:table-cell office:value-type="float" office:value="15226.533866273181" table:style-name="ce22">
            <text:p>15,226.53</text:p>
          </table:table-cell>
          <table:table-cell office:value-type="float" office:value="64229.759365804508" table:style-name="ce22">
            <text:p>64,229.76</text:p>
          </table:table-cell>
          <table:table-cell office:value-type="float" office:value="11122.158164064278" table:style-name="ce22">
            <text:p>11,122.16</text:p>
          </table:table-cell>
          <table:table-cell office:value-type="float" office:value="22157.079526915517" table:style-name="ce22">
            <text:p>22,157.08</text:p>
          </table:table-cell>
          <table:table-cell office:value-type="float" office:value="4873.6903315736463" table:style-name="ce22">
            <text:p>4,873.69</text:p>
          </table:table-cell>
          <table:table-cell office:value-type="float" office:value="86962.097590726495" table:style-name="ce22">
            <text:p>86,962.10</text:p>
          </table:table-cell>
          <table:table-cell office:value-type="float" office:value="33183.730563363148" table:style-name="ce22">
            <text:p>33,183.73</text:p>
          </table:table-cell>
          <table:table-cell office:value-type="float" office:value="92053.953514753506" table:style-name="ce22">
            <text:p>92,053.95</text:p>
          </table:table-cell>
          <table:table-cell office:value-type="float" office:value="824552.44517912157" table:style-name="ce22">
            <text:p>824,552.45</text:p>
          </table:table-cell>
          <table:table-cell table:number-columns-repeated="16371"/>
        </table:table-row>
        <table:table-row table:style-name="ro3">
          <table:table-cell office:value-type="float" office:value="2014" table:style-name="ce3">
            <text:p>2014</text:p>
          </table:table-cell>
          <table:table-cell office:value-type="float" office:value="439589.12261953572" table:style-name="ce22">
            <text:p>439,589.12</text:p>
          </table:table-cell>
          <table:table-cell office:value-type="float" office:value="4938.2196219177595" table:style-name="ce22">
            <text:p>4,938.22</text:p>
          </table:table-cell>
          <table:table-cell office:value-type="float" office:value="26228.129089408434" table:style-name="ce22">
            <text:p>26,228.13</text:p>
          </table:table-cell>
          <table:table-cell office:value-type="float" office:value="17153.482574118716" table:style-name="ce22">
            <text:p>17,153.48</text:p>
          </table:table-cell>
          <table:table-cell office:value-type="float" office:value="70640.399636480128" table:style-name="ce22">
            <text:p>70,640.40</text:p>
          </table:table-cell>
          <table:table-cell office:value-type="float" office:value="12720.197338364856" table:style-name="ce22">
            <text:p>12,720.20</text:p>
          </table:table-cell>
          <table:table-cell office:value-type="float" office:value="24844.006531109673" table:style-name="ce22">
            <text:p>24,844.01</text:p>
          </table:table-cell>
          <table:table-cell office:value-type="float" office:value="5310.2349556413074" table:style-name="ce22">
            <text:p>5,310.23</text:p>
          </table:table-cell>
          <table:table-cell office:value-type="float" office:value="91038.506475278205" table:style-name="ce22">
            <text:p>91,038.51</text:p>
          </table:table-cell>
          <table:table-cell office:value-type="float" office:value="36078.65344340766" table:style-name="ce22">
            <text:p>36,078.65</text:p>
          </table:table-cell>
          <table:table-cell office:value-type="float" office:value="86591.756116225457" table:style-name="ce22">
            <text:p>86,591.76</text:p>
          </table:table-cell>
          <table:table-cell office:value-type="float" office:value="815132.70840148791" table:style-name="ce22">
            <text:p>815,132.71</text:p>
          </table:table-cell>
          <table:table-cell table:number-columns-repeated="16371"/>
        </table:table-row>
        <table:table-row table:style-name="ro3">
          <table:table-cell office:value-type="float" office:value="2015" table:style-name="ce3">
            <text:p>2015</text:p>
          </table:table-cell>
          <table:table-cell office:value-type="float" office:value="432692.8415501407" table:style-name="ce22">
            <text:p>432,692.84</text:p>
          </table:table-cell>
          <table:table-cell office:value-type="float" office:value="4972.8806464911422" table:style-name="ce22">
            <text:p>4,972.88</text:p>
          </table:table-cell>
          <table:table-cell office:value-type="float" office:value="23641.643248887707" table:style-name="ce22">
            <text:p>23,641.64</text:p>
          </table:table-cell>
          <table:table-cell office:value-type="float" office:value="13637.568803173981" table:style-name="ce22">
            <text:p>13,637.57</text:p>
          </table:table-cell>
          <table:table-cell office:value-type="float" office:value="61677.932646277834" table:style-name="ce22">
            <text:p>61,677.93</text:p>
          </table:table-cell>
          <table:table-cell office:value-type="float" office:value="11293.816701050811" table:style-name="ce22">
            <text:p>11,293.82</text:p>
          </table:table-cell>
          <table:table-cell office:value-type="float" office:value="21377.039515489236" table:style-name="ce22">
            <text:p>21,377.04</text:p>
          </table:table-cell>
          <table:table-cell office:value-type="float" office:value="5084.9599239942627" table:style-name="ce22">
            <text:p>5,084.96</text:p>
          </table:table-cell>
          <table:table-cell office:value-type="float" office:value="91223.001391706202" table:style-name="ce22">
            <text:p>91,223.00</text:p>
          </table:table-cell>
          <table:table-cell office:value-type="float" office:value="36853.517179305134" table:style-name="ce22">
            <text:p>36,853.52</text:p>
          </table:table-cell>
          <table:table-cell office:value-type="float" office:value="82637.232215812066" table:style-name="ce22">
            <text:p>82,637.23</text:p>
          </table:table-cell>
          <table:table-cell office:value-type="float" office:value="785092.43382232904" table:style-name="ce22">
            <text:p>785,092.43</text:p>
          </table:table-cell>
          <table:table-cell table:number-columns-repeated="16371"/>
        </table:table-row>
        <table:table-row table:style-name="ro3">
          <table:table-cell office:value-type="float" office:value="2016" table:style-name="ce3">
            <text:p>2016</text:p>
          </table:table-cell>
          <table:table-cell office:value-type="float" office:value="396374.83745005232" table:style-name="ce22">
            <text:p>396,374.84</text:p>
          </table:table-cell>
          <table:table-cell office:value-type="float" office:value="5152.6272562379299" table:style-name="ce22">
            <text:p>5,152.63</text:p>
          </table:table-cell>
          <table:table-cell office:value-type="float" office:value="21356.299376950421" table:style-name="ce22">
            <text:p>21,356.30</text:p>
          </table:table-cell>
          <table:table-cell office:value-type="float" office:value="12366.556354258115" table:style-name="ce22">
            <text:p>12,366.56</text:p>
          </table:table-cell>
          <table:table-cell office:value-type="float" office:value="65722.771834847663" table:style-name="ce22">
            <text:p>65,722.77</text:p>
          </table:table-cell>
          <table:table-cell office:value-type="float" office:value="8881.4293195635" table:style-name="ce22">
            <text:p>8,881.43</text:p>
          </table:table-cell>
          <table:table-cell office:value-type="float" office:value="20291.810706149023" table:style-name="ce22">
            <text:p>20,291.81</text:p>
          </table:table-cell>
          <table:table-cell office:value-type="float" office:value="5370.5267055582726" table:style-name="ce22">
            <text:p>5,370.53</text:p>
          </table:table-cell>
          <table:table-cell office:value-type="float" office:value="98506.506545740442" table:style-name="ce22">
            <text:p>98,506.51</text:p>
          </table:table-cell>
          <table:table-cell office:value-type="float" office:value="35823.396552558253" table:style-name="ce22">
            <text:p>35,823.40</text:p>
          </table:table-cell>
          <table:table-cell office:value-type="float" office:value="92455.701058733699" table:style-name="ce22">
            <text:p>92,455.70</text:p>
          </table:table-cell>
          <table:table-cell office:value-type="float" office:value="762302.46316064964" table:style-name="ce22">
            <text:p>762,302.46</text:p>
          </table:table-cell>
          <table:table-cell table:number-columns-repeated="16371"/>
        </table:table-row>
        <table:table-row table:style-name="ro3">
          <table:table-cell office:value-type="float" office:value="2017" table:style-name="ce3">
            <text:p>2017</text:p>
          </table:table-cell>
          <table:table-cell office:value-type="float" office:value="376554.01266874128" table:style-name="ce22">
            <text:p>376,554.01</text:p>
          </table:table-cell>
          <table:table-cell office:value-type="float" office:value="4648.2122200483018" table:style-name="ce22">
            <text:p>4,648.21</text:p>
          </table:table-cell>
          <table:table-cell office:value-type="float" office:value="19340.6777977684" table:style-name="ce22">
            <text:p>19,340.68</text:p>
          </table:table-cell>
          <table:table-cell office:value-type="float" office:value="11819.394922777947" table:style-name="ce22">
            <text:p>11,819.39</text:p>
          </table:table-cell>
          <table:table-cell office:value-type="float" office:value="55417.803865021117" table:style-name="ce22">
            <text:p>55,417.80</text:p>
          </table:table-cell>
          <table:table-cell office:value-type="float" office:value="8532.9783733005333" table:style-name="ce22">
            <text:p>8,532.98</text:p>
          </table:table-cell>
          <table:table-cell office:value-type="float" office:value="19806.585568133887" table:style-name="ce22">
            <text:p>19,806.59</text:p>
          </table:table-cell>
          <table:table-cell office:value-type="float" office:value="5081.7587518665468" table:style-name="ce22">
            <text:p>5,081.76</text:p>
          </table:table-cell>
          <table:table-cell office:value-type="float" office:value="93831.154719220664" table:style-name="ce22">
            <text:p>93,831.15</text:p>
          </table:table-cell>
          <table:table-cell office:value-type="float" office:value="34588.977889570058" table:style-name="ce22">
            <text:p>34,588.98</text:p>
          </table:table-cell>
          <table:table-cell office:value-type="float" office:value="83649.378468835523" table:style-name="ce22">
            <text:p>83,649.38</text:p>
          </table:table-cell>
          <table:table-cell office:value-type="float" office:value="713270.93524528423" table:style-name="ce22">
            <text:p>713,270.94</text:p>
          </table:table-cell>
          <table:table-cell table:number-columns-repeated="16371"/>
        </table:table-row>
        <table:table-row table:style-name="ro3">
          <table:table-cell office:value-type="float" office:value="2018" table:style-name="ce3">
            <text:p>2018</text:p>
          </table:table-cell>
          <table:table-cell office:value-type="float" office:value="380963.15054701979" table:style-name="ce22">
            <text:p>380,963.15</text:p>
          </table:table-cell>
          <table:table-cell office:value-type="float" office:value="5010.2012061051464" table:style-name="ce22">
            <text:p>5,010.20</text:p>
          </table:table-cell>
          <table:table-cell office:value-type="float" office:value="30173.616894097842" table:style-name="ce22">
            <text:p>30,173.62</text:p>
          </table:table-cell>
          <table:table-cell office:value-type="float" office:value="12176.711217385022" table:style-name="ce22">
            <text:p>12,176.71</text:p>
          </table:table-cell>
          <table:table-cell office:value-type="float" office:value="57786.196534582166" table:style-name="ce22">
            <text:p>57,786.20</text:p>
          </table:table-cell>
          <table:table-cell office:value-type="float" office:value="8920.6653094167268" table:style-name="ce22">
            <text:p>8,920.67</text:p>
          </table:table-cell>
          <table:table-cell office:value-type="float" office:value="23150.175034702166" table:style-name="ce22">
            <text:p>23,150.18</text:p>
          </table:table-cell>
          <table:table-cell office:value-type="float" office:value="4934.8007995290691" table:style-name="ce22">
            <text:p>4,934.80</text:p>
          </table:table-cell>
          <table:table-cell office:value-type="float" office:value="95690.237849802434" table:style-name="ce22">
            <text:p>95,690.24</text:p>
          </table:table-cell>
          <table:table-cell office:value-type="float" office:value="34221.031953885722" table:style-name="ce22">
            <text:p>34,221.03</text:p>
          </table:table-cell>
          <table:table-cell office:value-type="float" office:value="93597.32553965546" table:style-name="ce22">
            <text:p>93,597.33</text:p>
          </table:table-cell>
          <table:table-cell office:value-type="float" office:value="746624.11288618157" table:style-name="ce22">
            <text:p>746,624.11</text:p>
          </table:table-cell>
          <table:table-cell table:number-columns-repeated="16371"/>
        </table:table-row>
        <table:table-row table:style-name="ro3">
          <table:table-cell office:value-type="float" office:value="2019" table:style-name="ce3">
            <text:p>2019</text:p>
          </table:table-cell>
          <table:table-cell office:value-type="float" office:value="370985.75073393818" table:style-name="ce22">
            <text:p>370,985.75</text:p>
          </table:table-cell>
          <table:table-cell office:value-type="float" office:value="4332.7705499097274" table:style-name="ce22">
            <text:p>4,332.77</text:p>
          </table:table-cell>
          <table:table-cell office:value-type="float" office:value="24503.016223795134" table:style-name="ce22">
            <text:p>24,503.02</text:p>
          </table:table-cell>
          <table:table-cell office:value-type="float" office:value="12322.67345689789" table:style-name="ce22">
            <text:p>12,322.67</text:p>
          </table:table-cell>
          <table:table-cell office:value-type="float" office:value="64286.697901701838" table:style-name="ce22">
            <text:p>64,286.70</text:p>
          </table:table-cell>
          <table:table-cell office:value-type="float" office:value="8538.2447130417386" table:style-name="ce22">
            <text:p>8,538.24</text:p>
          </table:table-cell>
          <table:table-cell office:value-type="float" office:value="24738.10826111005" table:style-name="ce22">
            <text:p>24,738.11</text:p>
          </table:table-cell>
          <table:table-cell office:value-type="float" office:value="4656.8076653410817" table:style-name="ce22">
            <text:p>4,656.81</text:p>
          </table:table-cell>
          <table:table-cell office:value-type="float" office:value="92870.013986430422" table:style-name="ce22">
            <text:p>92,870.01</text:p>
          </table:table-cell>
          <table:table-cell office:value-type="float" office:value="33118.701367599533" table:style-name="ce22">
            <text:p>33,118.70</text:p>
          </table:table-cell>
          <table:table-cell office:value-type="float" office:value="90119.303406584964" table:style-name="ce22">
            <text:p>90,119.30</text:p>
          </table:table-cell>
          <table:table-cell office:value-type="float" office:value="730472.08826635068" table:style-name="ce22">
            <text:p>730,472.09</text:p>
          </table:table-cell>
          <table:table-cell table:number-columns-repeated="16371"/>
        </table:table-row>
        <table:table-row table:style-name="ro3">
          <table:table-cell office:value-type="float" office:value="2020" table:style-name="ce3">
            <text:p>2020</text:p>
          </table:table-cell>
          <table:table-cell office:value-type="float" office:value="331648.78002115013" table:style-name="ce22">
            <text:p>331,648.78</text:p>
          </table:table-cell>
          <table:table-cell office:value-type="float" office:value="4557.3453428603088" table:style-name="ce22">
            <text:p>4,557.35</text:p>
          </table:table-cell>
          <table:table-cell office:value-type="float" office:value="22639.652029540481" table:style-name="ce22">
            <text:p>22,639.65</text:p>
          </table:table-cell>
          <table:table-cell office:value-type="float" office:value="9735.159932048582" table:style-name="ce22">
            <text:p>9,735.16</text:p>
          </table:table-cell>
          <table:table-cell office:value-type="float" office:value="66246.421523828263" table:style-name="ce22">
            <text:p>66,246.42</text:p>
          </table:table-cell>
          <table:table-cell office:value-type="float" office:value="6903.1663330199481" table:style-name="ce22">
            <text:p>6,903.17</text:p>
          </table:table-cell>
          <table:table-cell office:value-type="float" office:value="19298.917220678282" table:style-name="ce22">
            <text:p>19,298.92</text:p>
          </table:table-cell>
          <table:table-cell office:value-type="float" office:value="3489.6905260697131" table:style-name="ce22">
            <text:p>3,489.69</text:p>
          </table:table-cell>
          <table:table-cell office:value-type="float" office:value="65661.530134038738" table:style-name="ce22">
            <text:p>65,661.53</text:p>
          </table:table-cell>
          <table:table-cell office:value-type="float" office:value="27218.722486287177" table:style-name="ce22">
            <text:p>27,218.72</text:p>
          </table:table-cell>
          <table:table-cell office:value-type="float" office:value="73407.253358166694" table:style-name="ce22">
            <text:p>73,407.25</text:p>
          </table:table-cell>
          <table:table-cell office:value-type="float" office:value="630806.63890768832" table:style-name="ce22">
            <text:p>630,806.64</text:p>
          </table:table-cell>
          <table:table-cell table:number-columns-repeated="16371"/>
        </table:table-row>
        <table:table-row table:style-name="ro3">
          <table:table-cell office:value-type="float" office:value="2021" table:style-name="ce3">
            <text:p>2021</text:p>
          </table:table-cell>
          <table:table-cell office:value-type="float" office:value="349101.01973463316" table:style-name="ce22">
            <text:p>349,101.02</text:p>
          </table:table-cell>
          <table:table-cell office:value-type="float" office:value="5057.2832363643756" table:style-name="ce22">
            <text:p>5,057.28</text:p>
          </table:table-cell>
          <table:table-cell office:value-type="float" office:value="30644.689761614805" table:style-name="ce22">
            <text:p>30,644.69</text:p>
          </table:table-cell>
          <table:table-cell office:value-type="float" office:value="12449.573691746131" table:style-name="ce22">
            <text:p>12,449.57</text:p>
          </table:table-cell>
          <table:table-cell office:value-type="float" office:value="76437.274917457878" table:style-name="ce22">
            <text:p>76,437.27</text:p>
          </table:table-cell>
          <table:table-cell office:value-type="float" office:value="7086.5908150185205" table:style-name="ce22">
            <text:p>7,086.59</text:p>
          </table:table-cell>
          <table:table-cell office:value-type="float" office:value="17994.638028613317" table:style-name="ce22">
            <text:p>17,994.64</text:p>
          </table:table-cell>
          <table:table-cell office:value-type="float" office:value="3800.2818978085593" table:style-name="ce22">
            <text:p>3,800.28</text:p>
          </table:table-cell>
          <table:table-cell office:value-type="float" office:value="66930.304405862829" table:style-name="ce22">
            <text:p>66,930.30</text:p>
          </table:table-cell>
          <table:table-cell office:value-type="float" office:value="32618.943691863744" table:style-name="ce22">
            <text:p>32,618.94</text:p>
          </table:table-cell>
          <table:table-cell office:value-type="float" office:value="79923.727649843233" table:style-name="ce22">
            <text:p>79,923.73</text:p>
          </table:table-cell>
          <table:table-cell office:value-type="float" office:value="682044.32783082651" table:style-name="ce22">
            <text:p>682,044.33</text:p>
          </table:table-cell>
          <table:table-cell table:number-columns-repeated="16371"/>
        </table:table-row>
        <table:table-row table:style-name="ro3">
          <table:table-cell office:value-type="float" office:value="2022" table:style-name="ce3">
            <text:p>2022</text:p>
          </table:table-cell>
          <table:table-cell office:value-type="float" office:value="333566.66417823301" table:style-name="ce22">
            <text:p>333,566.66</text:p>
          </table:table-cell>
          <table:table-cell office:value-type="float" office:value="6719.1962812369593" table:style-name="ce22">
            <text:p>6,719.20</text:p>
          </table:table-cell>
          <table:table-cell office:value-type="float" office:value="19978.92774671788" table:style-name="ce22">
            <text:p>19,978.93</text:p>
          </table:table-cell>
          <table:table-cell office:value-type="float" office:value="17171.358199395785" table:style-name="ce22">
            <text:p>17,171.36</text:p>
          </table:table-cell>
          <table:table-cell office:value-type="float" office:value="94020.452864183244" table:style-name="ce22">
            <text:p>94,020.45</text:p>
          </table:table-cell>
          <table:table-cell office:value-type="float" office:value="6724.5236383092051" table:style-name="ce22">
            <text:p>6,724.52</text:p>
          </table:table-cell>
          <table:table-cell office:value-type="float" office:value="25579.238064136589" table:style-name="ce22">
            <text:p>25,579.24</text:p>
          </table:table-cell>
          <table:table-cell office:value-type="float" office:value="5133.3810471396482" table:style-name="ce22">
            <text:p>5,133.38</text:p>
          </table:table-cell>
          <table:table-cell office:value-type="float" office:value="75073.082210789653" table:style-name="ce22">
            <text:p>75,073.08</text:p>
          </table:table-cell>
          <table:table-cell office:value-type="float" office:value="40736.960649963214" table:style-name="ce22">
            <text:p>40,736.96</text:p>
          </table:table-cell>
          <table:table-cell office:value-type="float" office:value="101870.52470817996" table:style-name="ce22">
            <text:p>101,870.52</text:p>
          </table:table-cell>
          <table:table-cell office:value-type="float" office:value="726574.30958828516" table:style-name="ce22">
            <text:p>726,574.31</text:p>
          </table:table-cell>
          <table:table-cell table:number-columns-repeated="16371"/>
        </table:table-row>
        <table:table-row table:style-name="ro3">
          <table:table-cell office:value-type="float" office:value="2023" table:style-name="ce3">
            <text:p>2023</text:p>
          </table:table-cell>
          <table:table-cell office:value-type="float" office:value="327727.20397074817" table:style-name="ce22">
            <text:p>327,727.20</text:p>
          </table:table-cell>
          <table:table-cell office:value-type="float" office:value="5961.2933169548969" table:style-name="ce22">
            <text:p>5,961.29</text:p>
          </table:table-cell>
          <table:table-cell office:value-type="float" office:value="10319.413027063265" table:style-name="ce22">
            <text:p>10,319.41</text:p>
          </table:table-cell>
          <table:table-cell office:value-type="float" office:value="17540.087558689942" table:style-name="ce22">
            <text:p>17,540.09</text:p>
          </table:table-cell>
          <table:table-cell office:value-type="float" office:value="92576.395096525113" table:style-name="ce22">
            <text:p>92,576.40</text:p>
          </table:table-cell>
          <table:table-cell office:value-type="float" office:value="6679.4351577406969" table:style-name="ce22">
            <text:p>6,679.44</text:p>
          </table:table-cell>
          <table:table-cell office:value-type="float" office:value="26799.682352649805" table:style-name="ce22">
            <text:p>26,799.68</text:p>
          </table:table-cell>
          <table:table-cell office:value-type="float" office:value="4957.6822713609536" table:style-name="ce22">
            <text:p>4,957.68</text:p>
          </table:table-cell>
          <table:table-cell office:value-type="float" office:value="72463.120318045127" table:style-name="ce22">
            <text:p>72,463.12</text:p>
          </table:table-cell>
          <table:table-cell office:value-type="float" office:value="31261.93582759739" table:style-name="ce22">
            <text:p>31,261.94</text:p>
          </table:table-cell>
          <table:table-cell office:value-type="float" office:value="102915.66796597507" table:style-name="ce22">
            <text:p>102,915.67</text:p>
          </table:table-cell>
          <table:table-cell office:value-type="float" office:value="699201.91686335043" table:style-name="ce22">
            <text:p>699,201.92</text:p>
          </table:table-cell>
          <table:table-cell table:number-columns-repeated="16371"/>
        </table:table-row>
        <table:table-row table:style-name="ro3">
          <table:table-cell table:number-columns-repeated="16384"/>
        </table:table-row>
        <table:table-row table:style-name="ro2">
          <table:table-cell office:value-type="string" table:style-name="ce19">
            <text:p>Table 2: Carbon dioxide emissions by selected source region, UK, 1990 to 2023 (KtCO2)</text:p>
          </table:table-cell>
          <table:table-cell table:number-columns-repeated="16383" table:style-name="ce20"/>
        </table:table-row>
        <table:table-row table:style-name="ro6">
          <table:table-cell office:value-type="string" table:style-name="ce5">
            <text:p>Year</text:p>
          </table:table-cell>
          <table:table-cell office:value-type="string" table:style-name="ce21">
            <text:p>UK</text:p>
          </table:table-cell>
          <table:table-cell office:value-type="string" table:style-name="ce21">
            <text:p>Brazil</text:p>
          </table:table-cell>
          <table:table-cell office:value-type="string" table:style-name="ce21">
            <text:p>Russia</text:p>
          </table:table-cell>
          <table:table-cell office:value-type="string" table:style-name="ce21">
            <text:p>India</text:p>
          </table:table-cell>
          <table:table-cell office:value-type="string" table:style-name="ce21">
            <text:p>China</text:p>
          </table:table-cell>
          <table:table-cell office:value-type="string" table:style-name="ce21">
            <text:p>South Africa</text:p>
          </table:table-cell>
          <table:table-cell office:value-type="string" table:style-name="ce21">
            <text:p>USA</text:p>
          </table:table-cell>
          <table:table-cell office:value-type="string" table:style-name="ce21">
            <text:p>Japan</text:p>
          </table:table-cell>
          <table:table-cell office:value-type="string" table:style-name="ce21">
            <text:p>EU</text:p>
            <text:p>[note 1]</text:p>
          </table:table-cell>
          <table:table-cell office:value-type="string" table:style-name="ce21">
            <text:p>Rest of the OECD</text:p>
          </table:table-cell>
          <table:table-cell office:value-type="string" table:style-name="ce21">
            <text:p>Rest of the World</text:p>
          </table:table-cell>
          <table:table-cell office:value-type="string" table:style-name="ce21">
            <text:p>Total</text:p>
          </table:table-cell>
          <table:table-cell table:number-columns-repeated="16371" table:style-name="ce21"/>
        </table:table-row>
        <table:table-row table:style-name="ro3">
          <table:table-cell office:value-type="float" office:value="1990" table:style-name="ce3">
            <text:p>1990</text:p>
          </table:table-cell>
          <table:table-cell office:value-type="float" office:value="467667.63011589198" table:style-name="ce22">
            <text:p>467,667.63</text:p>
          </table:table-cell>
          <table:table-cell office:value-type="float" office:value="1936.2634801423021" table:style-name="ce22">
            <text:p>1,936.26</text:p>
          </table:table-cell>
          <table:table-cell office:value-type="float" office:value="56955.394149669926" table:style-name="ce22">
            <text:p>56,955.39</text:p>
          </table:table-cell>
          <table:table-cell office:value-type="float" office:value="1005.1439108270835" table:style-name="ce22">
            <text:p>1,005.14</text:p>
          </table:table-cell>
          <table:table-cell office:value-type="float" office:value="6956.2606347200044" table:style-name="ce22">
            <text:p>6,956.26</text:p>
          </table:table-cell>
          <table:table-cell office:value-type="float" office:value="504.12345914412759" table:style-name="ce22">
            <text:p>504.12</text:p>
          </table:table-cell>
          <table:table-cell office:value-type="float" office:value="34395.355919750771" table:style-name="ce22">
            <text:p>34,395.36</text:p>
          </table:table-cell>
          <table:table-cell office:value-type="float" office:value="3464.3824073845485" table:style-name="ce22">
            <text:p>3,464.38</text:p>
          </table:table-cell>
          <table:table-cell office:value-type="float" office:value="42367.692839143514" table:style-name="ce22">
            <text:p>42,367.69</text:p>
          </table:table-cell>
          <table:table-cell office:value-type="float" office:value="15088.921883079873" table:style-name="ce22">
            <text:p>15,088.92</text:p>
          </table:table-cell>
          <table:table-cell office:value-type="float" office:value="41542.020182058957" table:style-name="ce22">
            <text:p>41,542.02</text:p>
          </table:table-cell>
          <table:table-cell office:value-type="float" office:value="671883.18898181315" table:style-name="ce22">
            <text:p>671,883.19</text:p>
          </table:table-cell>
          <table:table-cell table:number-columns-repeated="16371"/>
        </table:table-row>
        <table:table-row table:style-name="ro3">
          <table:table-cell office:value-type="float" office:value="1991" table:style-name="ce3">
            <text:p>1991</text:p>
          </table:table-cell>
          <table:table-cell office:value-type="float" office:value="474958.33104012517" table:style-name="ce22">
            <text:p>474,958.33</text:p>
          </table:table-cell>
          <table:table-cell office:value-type="float" office:value="1956.4879908843886" table:style-name="ce22">
            <text:p>1,956.49</text:p>
          </table:table-cell>
          <table:table-cell office:value-type="float" office:value="57631.482303024102" table:style-name="ce22">
            <text:p>57,631.48</text:p>
          </table:table-cell>
          <table:table-cell office:value-type="float" office:value="1017.4464422741978" table:style-name="ce22">
            <text:p>1,017.45</text:p>
          </table:table-cell>
          <table:table-cell office:value-type="float" office:value="7044.612263463594" table:style-name="ce22">
            <text:p>7,044.61</text:p>
          </table:table-cell>
          <table:table-cell office:value-type="float" office:value="510.53789824090416" table:style-name="ce22">
            <text:p>510.54</text:p>
          </table:table-cell>
          <table:table-cell office:value-type="float" office:value="34833.655891374452" table:style-name="ce22">
            <text:p>34,833.66</text:p>
          </table:table-cell>
          <table:table-cell office:value-type="float" office:value="3508.8145044189637" table:style-name="ce22">
            <text:p>3,508.81</text:p>
          </table:table-cell>
          <table:table-cell office:value-type="float" office:value="42906.175383233793" table:style-name="ce22">
            <text:p>42,906.18</text:p>
          </table:table-cell>
          <table:table-cell office:value-type="float" office:value="15276.391147207172" table:style-name="ce22">
            <text:p>15,276.39</text:p>
          </table:table-cell>
          <table:table-cell office:value-type="float" office:value="42068.064683415694" table:style-name="ce22">
            <text:p>42,068.06</text:p>
          </table:table-cell>
          <table:table-cell office:value-type="float" office:value="681711.99954766245" table:style-name="ce22">
            <text:p>681,712.00</text:p>
          </table:table-cell>
          <table:table-cell table:number-columns-repeated="16371"/>
        </table:table-row>
        <table:table-row table:style-name="ro3">
          <table:table-cell office:value-type="float" office:value="1992" table:style-name="ce3">
            <text:p>1992</text:p>
          </table:table-cell>
          <table:table-cell office:value-type="float" office:value="460889.47099870536" table:style-name="ce22">
            <text:p>460,889.47</text:p>
          </table:table-cell>
          <table:table-cell office:value-type="float" office:value="1832.2679335616035" table:style-name="ce22">
            <text:p>1,832.27</text:p>
          </table:table-cell>
          <table:table-cell office:value-type="float" office:value="53050.807408863424" table:style-name="ce22">
            <text:p>53,050.81</text:p>
          </table:table-cell>
          <table:table-cell office:value-type="float" office:value="932.69886635597243" table:style-name="ce22">
            <text:p>932.70</text:p>
          </table:table-cell>
          <table:table-cell office:value-type="float" office:value="6421.1061136953231" table:style-name="ce22">
            <text:p>6,421.11</text:p>
          </table:table-cell>
          <table:table-cell office:value-type="float" office:value="465.22430721249248" table:style-name="ce22">
            <text:p>465.22</text:p>
          </table:table-cell>
          <table:table-cell office:value-type="float" office:value="31729.850959068503" table:style-name="ce22">
            <text:p>31,729.85</text:p>
          </table:table-cell>
          <table:table-cell office:value-type="float" office:value="3193.4717353205137" table:style-name="ce22">
            <text:p>3,193.47</text:p>
          </table:table-cell>
          <table:table-cell office:value-type="float" office:value="39102.035440371001" table:style-name="ce22">
            <text:p>39,102.04</text:p>
          </table:table-cell>
          <table:table-cell office:value-type="float" office:value="13968.566552578221" table:style-name="ce22">
            <text:p>13,968.57</text:p>
          </table:table-cell>
          <table:table-cell office:value-type="float" office:value="38359.94395670596" table:style-name="ce22">
            <text:p>38,359.94</text:p>
          </table:table-cell>
          <table:table-cell office:value-type="float" office:value="649945.44427243841" table:style-name="ce22">
            <text:p>649,945.44</text:p>
          </table:table-cell>
          <table:table-cell table:number-columns-repeated="16371"/>
        </table:table-row>
        <table:table-row table:style-name="ro3">
          <table:table-cell office:value-type="float" office:value="1993" table:style-name="ce3">
            <text:p>1993</text:p>
          </table:table-cell>
          <table:table-cell office:value-type="float" office:value="446762.63556523179" table:style-name="ce22">
            <text:p>446,762.64</text:p>
          </table:table-cell>
          <table:table-cell office:value-type="float" office:value="1783.2725187796714" table:style-name="ce22">
            <text:p>1,783.27</text:p>
          </table:table-cell>
          <table:table-cell office:value-type="float" office:value="51782.067494591414" table:style-name="ce22">
            <text:p>51,782.07</text:p>
          </table:table-cell>
          <table:table-cell office:value-type="float" office:value="908.39116998874113" table:style-name="ce22">
            <text:p>908.39</text:p>
          </table:table-cell>
          <table:table-cell office:value-type="float" office:value="6209.0639870587192" table:style-name="ce22">
            <text:p>6,209.06</text:p>
          </table:table-cell>
          <table:table-cell office:value-type="float" office:value="453.32222562865849" table:style-name="ce22">
            <text:p>453.32</text:p>
          </table:table-cell>
          <table:table-cell office:value-type="float" office:value="31754.259623623238" table:style-name="ce22">
            <text:p>31,754.26</text:p>
          </table:table-cell>
          <table:table-cell office:value-type="float" office:value="3086.9163194160246" table:style-name="ce22">
            <text:p>3,086.92</text:p>
          </table:table-cell>
          <table:table-cell office:value-type="float" office:value="38299.321474705335" table:style-name="ce22">
            <text:p>38,299.32</text:p>
          </table:table-cell>
          <table:table-cell office:value-type="float" office:value="13535.877124153816" table:style-name="ce22">
            <text:p>13,535.88</text:p>
          </table:table-cell>
          <table:table-cell office:value-type="float" office:value="37344.042823946445" table:style-name="ce22">
            <text:p>37,344.04</text:p>
          </table:table-cell>
          <table:table-cell office:value-type="float" office:value="631919.17032712384" table:style-name="ce22">
            <text:p>631,919.17</text:p>
          </table:table-cell>
          <table:table-cell table:number-columns-repeated="16371"/>
        </table:table-row>
        <table:table-row table:style-name="ro3">
          <table:table-cell office:value-type="float" office:value="1994" table:style-name="ce3">
            <text:p>1994</text:p>
          </table:table-cell>
          <table:table-cell office:value-type="float" office:value="437331.82619107165" table:style-name="ce22">
            <text:p>437,331.83</text:p>
          </table:table-cell>
          <table:table-cell office:value-type="float" office:value="1792.8535797510926" table:style-name="ce22">
            <text:p>1,792.85</text:p>
          </table:table-cell>
          <table:table-cell office:value-type="float" office:value="51804.716139656397" table:style-name="ce22">
            <text:p>51,804.72</text:p>
          </table:table-cell>
          <table:table-cell office:value-type="float" office:value="913.38889242335097" table:style-name="ce22">
            <text:p>913.39</text:p>
          </table:table-cell>
          <table:table-cell office:value-type="float" office:value="6308.1521778074784" table:style-name="ce22">
            <text:p>6,308.15</text:p>
          </table:table-cell>
          <table:table-cell office:value-type="float" office:value="462.99836655853085" table:style-name="ce22">
            <text:p>463.00</text:p>
          </table:table-cell>
          <table:table-cell office:value-type="float" office:value="32844.538877114363" table:style-name="ce22">
            <text:p>32,844.54</text:p>
          </table:table-cell>
          <table:table-cell office:value-type="float" office:value="3157.4466532743418" table:style-name="ce22">
            <text:p>3,157.45</text:p>
          </table:table-cell>
          <table:table-cell office:value-type="float" office:value="39158.50312690578" table:style-name="ce22">
            <text:p>39,158.50</text:p>
          </table:table-cell>
          <table:table-cell office:value-type="float" office:value="13827.687775294409" table:style-name="ce22">
            <text:p>13,827.69</text:p>
          </table:table-cell>
          <table:table-cell office:value-type="float" office:value="37966.801289976225" table:style-name="ce22">
            <text:p>37,966.80</text:p>
          </table:table-cell>
          <table:table-cell office:value-type="float" office:value="625568.91306983354" table:style-name="ce22">
            <text:p>625,568.91</text:p>
          </table:table-cell>
          <table:table-cell table:number-columns-repeated="16371"/>
        </table:table-row>
        <table:table-row table:style-name="ro3">
          <table:table-cell office:value-type="float" office:value="1995" table:style-name="ce3">
            <text:p>1995</text:p>
          </table:table-cell>
          <table:table-cell office:value-type="float" office:value="425787.0514143692" table:style-name="ce22">
            <text:p>425,787.05</text:p>
          </table:table-cell>
          <table:table-cell office:value-type="float" office:value="1696.2330048199553" table:style-name="ce22">
            <text:p>1,696.23</text:p>
          </table:table-cell>
          <table:table-cell office:value-type="float" office:value="47380.411161357581" table:style-name="ce22">
            <text:p>47,380.41</text:p>
          </table:table-cell>
          <table:table-cell office:value-type="float" office:value="834.42452853275381" table:style-name="ce22">
            <text:p>834.42</text:p>
          </table:table-cell>
          <table:table-cell office:value-type="float" office:value="5715.1233012153507" table:style-name="ce22">
            <text:p>5,715.12</text:p>
          </table:table-cell>
          <table:table-cell office:value-type="float" office:value="419.8717871859788" table:style-name="ce22">
            <text:p>419.87</text:p>
          </table:table-cell>
          <table:table-cell office:value-type="float" office:value="30444.188034431449" table:style-name="ce22">
            <text:p>30,444.19</text:p>
          </table:table-cell>
          <table:table-cell office:value-type="float" office:value="2887.4370610109877" table:style-name="ce22">
            <text:p>2,887.44</text:p>
          </table:table-cell>
          <table:table-cell office:value-type="float" office:value="35332.354043936808" table:style-name="ce22">
            <text:p>35,332.35</text:p>
          </table:table-cell>
          <table:table-cell office:value-type="float" office:value="12721.172406066516" table:style-name="ce22">
            <text:p>12,721.17</text:p>
          </table:table-cell>
          <table:table-cell office:value-type="float" office:value="34654.001118065557" table:style-name="ce22">
            <text:p>34,654.00</text:p>
          </table:table-cell>
          <table:table-cell office:value-type="float" office:value="597872.26786099211" table:style-name="ce22">
            <text:p>597,872.27</text:p>
          </table:table-cell>
          <table:table-cell table:number-columns-repeated="16371"/>
        </table:table-row>
        <table:table-row table:style-name="ro3">
          <table:table-cell office:value-type="float" office:value="1996" table:style-name="ce3">
            <text:p>1996</text:p>
          </table:table-cell>
          <table:table-cell office:value-type="float" office:value="442321.46568886697" table:style-name="ce22">
            <text:p>442,321.47</text:p>
          </table:table-cell>
          <table:table-cell office:value-type="float" office:value="666.61237155090646" table:style-name="ce22">
            <text:p>666.61</text:p>
          </table:table-cell>
          <table:table-cell office:value-type="float" office:value="17178.424011231182" table:style-name="ce22">
            <text:p>17,178.42</text:p>
          </table:table-cell>
          <table:table-cell office:value-type="float" office:value="3580.8840391554991" table:style-name="ce22">
            <text:p>3,580.88</text:p>
          </table:table-cell>
          <table:table-cell office:value-type="float" office:value="12879.522458150714" table:style-name="ce22">
            <text:p>12,879.52</text:p>
          </table:table-cell>
          <table:table-cell office:value-type="float" office:value="3336.8499997848826" table:style-name="ce22">
            <text:p>3,336.85</text:p>
          </table:table-cell>
          <table:table-cell office:value-type="float" office:value="26876.234065348075" table:style-name="ce22">
            <text:p>26,876.23</text:p>
          </table:table-cell>
          <table:table-cell office:value-type="float" office:value="3682.4791957770935" table:style-name="ce22">
            <text:p>3,682.48</text:p>
          </table:table-cell>
          <table:table-cell office:value-type="float" office:value="39982.474836640635" table:style-name="ce22">
            <text:p>39,982.47</text:p>
          </table:table-cell>
          <table:table-cell office:value-type="float" office:value="7727.4275259017204" table:style-name="ce22">
            <text:p>7,727.43</text:p>
          </table:table-cell>
          <table:table-cell office:value-type="float" office:value="44294.80264189704" table:style-name="ce22">
            <text:p>44,294.80</text:p>
          </table:table-cell>
          <table:table-cell office:value-type="float" office:value="602527.17683430458" table:style-name="ce22">
            <text:p>602,527.18</text:p>
          </table:table-cell>
          <table:table-cell table:number-columns-repeated="16371"/>
        </table:table-row>
        <table:table-row table:style-name="ro3">
          <table:table-cell office:value-type="float" office:value="1997" table:style-name="ce3">
            <text:p>1997</text:p>
          </table:table-cell>
          <table:table-cell office:value-type="float" office:value="417975.0278767054" table:style-name="ce22">
            <text:p>417,975.03</text:p>
          </table:table-cell>
          <table:table-cell office:value-type="float" office:value="631.31897079950488" table:style-name="ce22">
            <text:p>631.32</text:p>
          </table:table-cell>
          <table:table-cell office:value-type="float" office:value="25710.827495386162" table:style-name="ce22">
            <text:p>25,710.83</text:p>
          </table:table-cell>
          <table:table-cell office:value-type="float" office:value="4523.1848122036617" table:style-name="ce22">
            <text:p>4,523.18</text:p>
          </table:table-cell>
          <table:table-cell office:value-type="float" office:value="14329.949849682489" table:style-name="ce22">
            <text:p>14,329.95</text:p>
          </table:table-cell>
          <table:table-cell office:value-type="float" office:value="3793.8109936580981" table:style-name="ce22">
            <text:p>3,793.81</text:p>
          </table:table-cell>
          <table:table-cell office:value-type="float" office:value="32116.092285172454" table:style-name="ce22">
            <text:p>32,116.09</text:p>
          </table:table-cell>
          <table:table-cell office:value-type="float" office:value="4439.3349872726139" table:style-name="ce22">
            <text:p>4,439.33</text:p>
          </table:table-cell>
          <table:table-cell office:value-type="float" office:value="50824.507137807435" table:style-name="ce22">
            <text:p>50,824.51</text:p>
          </table:table-cell>
          <table:table-cell office:value-type="float" office:value="8049.9456651168211" table:style-name="ce22">
            <text:p>8,049.95</text:p>
          </table:table-cell>
          <table:table-cell office:value-type="float" office:value="50625.112209714513" table:style-name="ce22">
            <text:p>50,625.11</text:p>
          </table:table-cell>
          <table:table-cell office:value-type="float" office:value="613019.11228351912" table:style-name="ce22">
            <text:p>613,019.11</text:p>
          </table:table-cell>
          <table:table-cell table:number-columns-repeated="16371"/>
        </table:table-row>
        <table:table-row table:style-name="ro3">
          <table:table-cell office:value-type="float" office:value="1998" table:style-name="ce3">
            <text:p>1998</text:p>
          </table:table-cell>
          <table:table-cell office:value-type="float" office:value="430372.9052449998" table:style-name="ce22">
            <text:p>430,372.91</text:p>
          </table:table-cell>
          <table:table-cell office:value-type="float" office:value="721.86825848855744" table:style-name="ce22">
            <text:p>721.87</text:p>
          </table:table-cell>
          <table:table-cell office:value-type="float" office:value="26799.909402731493" table:style-name="ce22">
            <text:p>26,799.91</text:p>
          </table:table-cell>
          <table:table-cell office:value-type="float" office:value="5323.2889383544607" table:style-name="ce22">
            <text:p>5,323.29</text:p>
          </table:table-cell>
          <table:table-cell office:value-type="float" office:value="17054.822110709927" table:style-name="ce22">
            <text:p>17,054.82</text:p>
          </table:table-cell>
          <table:table-cell office:value-type="float" office:value="4589.4971697869132" table:style-name="ce22">
            <text:p>4,589.50</text:p>
          </table:table-cell>
          <table:table-cell office:value-type="float" office:value="36312.509509694166" table:style-name="ce22">
            <text:p>36,312.51</text:p>
          </table:table-cell>
          <table:table-cell office:value-type="float" office:value="4624.9234511670384" table:style-name="ce22">
            <text:p>4,624.92</text:p>
          </table:table-cell>
          <table:table-cell office:value-type="float" office:value="56697.204252757248" table:style-name="ce22">
            <text:p>56,697.20</text:p>
          </table:table-cell>
          <table:table-cell office:value-type="float" office:value="10450.522599594013" table:style-name="ce22">
            <text:p>10,450.52</text:p>
          </table:table-cell>
          <table:table-cell office:value-type="float" office:value="56860.19103523442" table:style-name="ce22">
            <text:p>56,860.19</text:p>
          </table:table-cell>
          <table:table-cell office:value-type="float" office:value="649807.64197351795" table:style-name="ce22">
            <text:p>649,807.64</text:p>
          </table:table-cell>
          <table:table-cell table:number-columns-repeated="16371"/>
        </table:table-row>
        <table:table-row table:style-name="ro3">
          <table:table-cell office:value-type="float" office:value="1999" table:style-name="ce3">
            <text:p>1999</text:p>
          </table:table-cell>
          <table:table-cell office:value-type="float" office:value="421784.45537156134" table:style-name="ce22">
            <text:p>421,784.46</text:p>
          </table:table-cell>
          <table:table-cell office:value-type="float" office:value="1075.5333935781907" table:style-name="ce22">
            <text:p>1,075.53</text:p>
          </table:table-cell>
          <table:table-cell office:value-type="float" office:value="34563.425163508095" table:style-name="ce22">
            <text:p>34,563.43</text:p>
          </table:table-cell>
          <table:table-cell office:value-type="float" office:value="4677.3874292494193" table:style-name="ce22">
            <text:p>4,677.39</text:p>
          </table:table-cell>
          <table:table-cell office:value-type="float" office:value="14169.638624666864" table:style-name="ce22">
            <text:p>14,169.64</text:p>
          </table:table-cell>
          <table:table-cell office:value-type="float" office:value="3857.1809374899776" table:style-name="ce22">
            <text:p>3,857.18</text:p>
          </table:table-cell>
          <table:table-cell office:value-type="float" office:value="34743.137267495244" table:style-name="ce22">
            <text:p>34,743.14</text:p>
          </table:table-cell>
          <table:table-cell office:value-type="float" office:value="4466.9671744472453" table:style-name="ce22">
            <text:p>4,466.97</text:p>
          </table:table-cell>
          <table:table-cell office:value-type="float" office:value="55270.317148150585" table:style-name="ce22">
            <text:p>55,270.32</text:p>
          </table:table-cell>
          <table:table-cell office:value-type="float" office:value="11771.159236445534" table:style-name="ce22">
            <text:p>11,771.16</text:p>
          </table:table-cell>
          <table:table-cell office:value-type="float" office:value="55988.322422162295" table:style-name="ce22">
            <text:p>55,988.32</text:p>
          </table:table-cell>
          <table:table-cell office:value-type="float" office:value="642367.52416875481" table:style-name="ce22">
            <text:p>642,367.52</text:p>
          </table:table-cell>
          <table:table-cell table:number-columns-repeated="16371"/>
        </table:table-row>
        <table:table-row table:style-name="ro3">
          <table:table-cell office:value-type="float" office:value="2000" table:style-name="ce3">
            <text:p>2000</text:p>
          </table:table-cell>
          <table:table-cell office:value-type="float" office:value="425247.93242381129" table:style-name="ce22">
            <text:p>425,247.93</text:p>
          </table:table-cell>
          <table:table-cell office:value-type="float" office:value="1038.0134110415413" table:style-name="ce22">
            <text:p>1,038.01</text:p>
          </table:table-cell>
          <table:table-cell office:value-type="float" office:value="32133.999326716839" table:style-name="ce22">
            <text:p>32,134.00</text:p>
          </table:table-cell>
          <table:table-cell office:value-type="float" office:value="5898.1175068546218" table:style-name="ce22">
            <text:p>5,898.12</text:p>
          </table:table-cell>
          <table:table-cell office:value-type="float" office:value="19929.482249046734" table:style-name="ce22">
            <text:p>19,929.48</text:p>
          </table:table-cell>
          <table:table-cell office:value-type="float" office:value="4567.5091564132845" table:style-name="ce22">
            <text:p>4,567.51</text:p>
          </table:table-cell>
          <table:table-cell office:value-type="float" office:value="33997.157588790185" table:style-name="ce22">
            <text:p>33,997.16</text:p>
          </table:table-cell>
          <table:table-cell office:value-type="float" office:value="4430.6679277569519" table:style-name="ce22">
            <text:p>4,430.67</text:p>
          </table:table-cell>
          <table:table-cell office:value-type="float" office:value="56974.719791286057" table:style-name="ce22">
            <text:p>56,974.72</text:p>
          </table:table-cell>
          <table:table-cell office:value-type="float" office:value="9453.8962684448361" table:style-name="ce22">
            <text:p>9,453.90</text:p>
          </table:table-cell>
          <table:table-cell office:value-type="float" office:value="54394.765623511834" table:style-name="ce22">
            <text:p>54,394.77</text:p>
          </table:table-cell>
          <table:table-cell office:value-type="float" office:value="648066.26127367408" table:style-name="ce22">
            <text:p>648,066.26</text:p>
          </table:table-cell>
          <table:table-cell table:number-columns-repeated="16371"/>
        </table:table-row>
        <table:table-row table:style-name="ro3">
          <table:table-cell office:value-type="float" office:value="2001" table:style-name="ce3">
            <text:p>2001</text:p>
          </table:table-cell>
          <table:table-cell office:value-type="float" office:value="436695.61535878381" table:style-name="ce22">
            <text:p>436,695.62</text:p>
          </table:table-cell>
          <table:table-cell office:value-type="float" office:value="1388.4842315495741" table:style-name="ce22">
            <text:p>1,388.48</text:p>
          </table:table-cell>
          <table:table-cell office:value-type="float" office:value="26415.063139282367" table:style-name="ce22">
            <text:p>26,415.06</text:p>
          </table:table-cell>
          <table:table-cell office:value-type="float" office:value="5502.8126894821989" table:style-name="ce22">
            <text:p>5,502.81</text:p>
          </table:table-cell>
          <table:table-cell office:value-type="float" office:value="18730.350844066037" table:style-name="ce22">
            <text:p>18,730.35</text:p>
          </table:table-cell>
          <table:table-cell office:value-type="float" office:value="5553.5674399077861" table:style-name="ce22">
            <text:p>5,553.57</text:p>
          </table:table-cell>
          <table:table-cell office:value-type="float" office:value="32575.851708706265" table:style-name="ce22">
            <text:p>32,575.85</text:p>
          </table:table-cell>
          <table:table-cell office:value-type="float" office:value="4199.2060400529772" table:style-name="ce22">
            <text:p>4,199.21</text:p>
          </table:table-cell>
          <table:table-cell office:value-type="float" office:value="55440.894284082024" table:style-name="ce22">
            <text:p>55,440.89</text:p>
          </table:table-cell>
          <table:table-cell office:value-type="float" office:value="8858.0910534778013" table:style-name="ce22">
            <text:p>8,858.09</text:p>
          </table:table-cell>
          <table:table-cell office:value-type="float" office:value="53847.692200290054" table:style-name="ce22">
            <text:p>53,847.69</text:p>
          </table:table-cell>
          <table:table-cell office:value-type="float" office:value="649207.62898968079" table:style-name="ce22">
            <text:p>649,207.63</text:p>
          </table:table-cell>
          <table:table-cell table:number-columns-repeated="16371"/>
        </table:table-row>
        <table:table-row table:style-name="ro3">
          <table:table-cell office:value-type="float" office:value="2002" table:style-name="ce3">
            <text:p>2002</text:p>
          </table:table-cell>
          <table:table-cell office:value-type="float" office:value="430097.54677548306" table:style-name="ce22">
            <text:p>430,097.55</text:p>
          </table:table-cell>
          <table:table-cell office:value-type="float" office:value="2240.8185556589287" table:style-name="ce22">
            <text:p>2,240.82</text:p>
          </table:table-cell>
          <table:table-cell office:value-type="float" office:value="30299.911654892661" table:style-name="ce22">
            <text:p>30,299.91</text:p>
          </table:table-cell>
          <table:table-cell office:value-type="float" office:value="6606.3488853390172" table:style-name="ce22">
            <text:p>6,606.35</text:p>
          </table:table-cell>
          <table:table-cell office:value-type="float" office:value="23631.034614450255" table:style-name="ce22">
            <text:p>23,631.03</text:p>
          </table:table-cell>
          <table:table-cell office:value-type="float" office:value="6524.6016563578514" table:style-name="ce22">
            <text:p>6,524.60</text:p>
          </table:table-cell>
          <table:table-cell office:value-type="float" office:value="29620.410642680516" table:style-name="ce22">
            <text:p>29,620.41</text:p>
          </table:table-cell>
          <table:table-cell office:value-type="float" office:value="5213.8314109660769" table:style-name="ce22">
            <text:p>5,213.83</text:p>
          </table:table-cell>
          <table:table-cell office:value-type="float" office:value="64759.367612277143" table:style-name="ce22">
            <text:p>64,759.37</text:p>
          </table:table-cell>
          <table:table-cell office:value-type="float" office:value="10300.510382704737" table:style-name="ce22">
            <text:p>10,300.51</text:p>
          </table:table-cell>
          <table:table-cell office:value-type="float" office:value="63796.534032284027" table:style-name="ce22">
            <text:p>63,796.53</text:p>
          </table:table-cell>
          <table:table-cell office:value-type="float" office:value="673090.91622309445" table:style-name="ce22">
            <text:p>673,090.92</text:p>
          </table:table-cell>
          <table:table-cell table:number-columns-repeated="16371"/>
        </table:table-row>
        <table:table-row table:style-name="ro3">
          <table:table-cell office:value-type="float" office:value="2003" table:style-name="ce3">
            <text:p>2003</text:p>
          </table:table-cell>
          <table:table-cell office:value-type="float" office:value="436680.82126111927" table:style-name="ce22">
            <text:p>436,680.82</text:p>
          </table:table-cell>
          <table:table-cell office:value-type="float" office:value="1955.6398625879253" table:style-name="ce22">
            <text:p>1,955.64</text:p>
          </table:table-cell>
          <table:table-cell office:value-type="float" office:value="28577.727619751007" table:style-name="ce22">
            <text:p>28,577.73</text:p>
          </table:table-cell>
          <table:table-cell office:value-type="float" office:value="6581.2132529998444" table:style-name="ce22">
            <text:p>6,581.21</text:p>
          </table:table-cell>
          <table:table-cell office:value-type="float" office:value="29481.415479056141" table:style-name="ce22">
            <text:p>29,481.42</text:p>
          </table:table-cell>
          <table:table-cell office:value-type="float" office:value="5675.8008185729605" table:style-name="ce22">
            <text:p>5,675.80</text:p>
          </table:table-cell>
          <table:table-cell office:value-type="float" office:value="26757.922252521894" table:style-name="ce22">
            <text:p>26,757.92</text:p>
          </table:table-cell>
          <table:table-cell office:value-type="float" office:value="5354.0542722604314" table:style-name="ce22">
            <text:p>5,354.05</text:p>
          </table:table-cell>
          <table:table-cell office:value-type="float" office:value="61294.028715619352" table:style-name="ce22">
            <text:p>61,294.03</text:p>
          </table:table-cell>
          <table:table-cell office:value-type="float" office:value="11099.014784332507" table:style-name="ce22">
            <text:p>11,099.01</text:p>
          </table:table-cell>
          <table:table-cell office:value-type="float" office:value="69097.072470570783" table:style-name="ce22">
            <text:p>69,097.07</text:p>
          </table:table-cell>
          <table:table-cell office:value-type="float" office:value="682554.710789392" table:style-name="ce22">
            <text:p>682,554.71</text:p>
          </table:table-cell>
          <table:table-cell table:number-columns-repeated="16371"/>
        </table:table-row>
        <table:table-row table:style-name="ro3">
          <table:table-cell office:value-type="float" office:value="2004" table:style-name="ce3">
            <text:p>2004</text:p>
          </table:table-cell>
          <table:table-cell office:value-type="float" office:value="443146.4886842898" table:style-name="ce22">
            <text:p>443,146.49</text:p>
          </table:table-cell>
          <table:table-cell office:value-type="float" office:value="2069.3722286592542" table:style-name="ce22">
            <text:p>2,069.37</text:p>
          </table:table-cell>
          <table:table-cell office:value-type="float" office:value="28697.955707197507" table:style-name="ce22">
            <text:p>28,697.96</text:p>
          </table:table-cell>
          <table:table-cell office:value-type="float" office:value="8262.0499941640792" table:style-name="ce22">
            <text:p>8,262.05</text:p>
          </table:table-cell>
          <table:table-cell office:value-type="float" office:value="36613.543045518963" table:style-name="ce22">
            <text:p>36,613.54</text:p>
          </table:table-cell>
          <table:table-cell office:value-type="float" office:value="5904.4206683997036" table:style-name="ce22">
            <text:p>5,904.42</text:p>
          </table:table-cell>
          <table:table-cell office:value-type="float" office:value="28597.915476131493" table:style-name="ce22">
            <text:p>28,597.92</text:p>
          </table:table-cell>
          <table:table-cell office:value-type="float" office:value="6165.0997779787622" table:style-name="ce22">
            <text:p>6,165.10</text:p>
          </table:table-cell>
          <table:table-cell office:value-type="float" office:value="65186.311740696299" table:style-name="ce22">
            <text:p>65,186.31</text:p>
          </table:table-cell>
          <table:table-cell office:value-type="float" office:value="12149.689443604728" table:style-name="ce22">
            <text:p>12,149.69</text:p>
          </table:table-cell>
          <table:table-cell office:value-type="float" office:value="81547.056138840271" table:style-name="ce22">
            <text:p>81,547.06</text:p>
          </table:table-cell>
          <table:table-cell office:value-type="float" office:value="718339.90290548082" table:style-name="ce22">
            <text:p>718,339.90</text:p>
          </table:table-cell>
          <table:table-cell table:number-columns-repeated="16371"/>
        </table:table-row>
        <table:table-row table:style-name="ro3">
          <table:table-cell office:value-type="float" office:value="2005" table:style-name="ce3">
            <text:p>2005</text:p>
          </table:table-cell>
          <table:table-cell office:value-type="float" office:value="442952.15238396049" table:style-name="ce22">
            <text:p>442,952.15</text:p>
          </table:table-cell>
          <table:table-cell office:value-type="float" office:value="1922.3710452196715" table:style-name="ce22">
            <text:p>1,922.37</text:p>
          </table:table-cell>
          <table:table-cell office:value-type="float" office:value="28479.509868531841" table:style-name="ce22">
            <text:p>28,479.51</text:p>
          </table:table-cell>
          <table:table-cell office:value-type="float" office:value="8650.4404990135226" table:style-name="ce22">
            <text:p>8,650.44</text:p>
          </table:table-cell>
          <table:table-cell office:value-type="float" office:value="42690.946236998701" table:style-name="ce22">
            <text:p>42,690.95</text:p>
          </table:table-cell>
          <table:table-cell office:value-type="float" office:value="5580.0974688929182" table:style-name="ce22">
            <text:p>5,580.10</text:p>
          </table:table-cell>
          <table:table-cell office:value-type="float" office:value="27111.554823384395" table:style-name="ce22">
            <text:p>27,111.55</text:p>
          </table:table-cell>
          <table:table-cell office:value-type="float" office:value="6553.02631400476" table:style-name="ce22">
            <text:p>6,553.03</text:p>
          </table:table-cell>
          <table:table-cell office:value-type="float" office:value="61352.996380340745" table:style-name="ce22">
            <text:p>61,353.00</text:p>
          </table:table-cell>
          <table:table-cell office:value-type="float" office:value="11070.561881804482" table:style-name="ce22">
            <text:p>11,070.56</text:p>
          </table:table-cell>
          <table:table-cell office:value-type="float" office:value="77495.028101664226" table:style-name="ce22">
            <text:p>77,495.03</text:p>
          </table:table-cell>
          <table:table-cell office:value-type="float" office:value="713858.6850038158" table:style-name="ce22">
            <text:p>713,858.69</text:p>
          </table:table-cell>
          <table:table-cell table:number-columns-repeated="16371"/>
        </table:table-row>
        <table:table-row table:style-name="ro3">
          <table:table-cell office:value-type="float" office:value="2006" table:style-name="ce3">
            <text:p>2006</text:p>
          </table:table-cell>
          <table:table-cell office:value-type="float" office:value="440550.0086319315" table:style-name="ce22">
            <text:p>440,550.01</text:p>
          </table:table-cell>
          <table:table-cell office:value-type="float" office:value="1771.8311918694553" table:style-name="ce22">
            <text:p>1,771.83</text:p>
          </table:table-cell>
          <table:table-cell office:value-type="float" office:value="29476.356312103155" table:style-name="ce22">
            <text:p>29,476.36</text:p>
          </table:table-cell>
          <table:table-cell office:value-type="float" office:value="9054.1866701434137" table:style-name="ce22">
            <text:p>9,054.19</text:p>
          </table:table-cell>
          <table:table-cell office:value-type="float" office:value="50414.939057362884" table:style-name="ce22">
            <text:p>50,414.94</text:p>
          </table:table-cell>
          <table:table-cell office:value-type="float" office:value="4942.1075633832825" table:style-name="ce22">
            <text:p>4,942.11</text:p>
          </table:table-cell>
          <table:table-cell office:value-type="float" office:value="27982.312187220039" table:style-name="ce22">
            <text:p>27,982.31</text:p>
          </table:table-cell>
          <table:table-cell office:value-type="float" office:value="6039.5475040278288" table:style-name="ce22">
            <text:p>6,039.55</text:p>
          </table:table-cell>
          <table:table-cell office:value-type="float" office:value="62169.563524939345" table:style-name="ce22">
            <text:p>62,169.56</text:p>
          </table:table-cell>
          <table:table-cell office:value-type="float" office:value="11184.398758062336" table:style-name="ce22">
            <text:p>11,184.40</text:p>
          </table:table-cell>
          <table:table-cell office:value-type="float" office:value="77358.75413783679" table:style-name="ce22">
            <text:p>77,358.75</text:p>
          </table:table-cell>
          <table:table-cell office:value-type="float" office:value="720944.00553888001" table:style-name="ce22">
            <text:p>720,944.01</text:p>
          </table:table-cell>
          <table:table-cell table:number-columns-repeated="16371"/>
        </table:table-row>
        <table:table-row table:style-name="ro3">
          <table:table-cell office:value-type="float" office:value="2007" table:style-name="ce3">
            <text:p>2007</text:p>
          </table:table-cell>
          <table:table-cell office:value-type="float" office:value="439153.64943637373" table:style-name="ce22">
            <text:p>439,153.65</text:p>
          </table:table-cell>
          <table:table-cell office:value-type="float" office:value="1874.8299485505015" table:style-name="ce22">
            <text:p>1,874.83</text:p>
          </table:table-cell>
          <table:table-cell office:value-type="float" office:value="37333.134377362447" table:style-name="ce22">
            <text:p>37,333.13</text:p>
          </table:table-cell>
          <table:table-cell office:value-type="float" office:value="9781.7938974920962" table:style-name="ce22">
            <text:p>9,781.79</text:p>
          </table:table-cell>
          <table:table-cell office:value-type="float" office:value="63056.747219857381" table:style-name="ce22">
            <text:p>63,056.75</text:p>
          </table:table-cell>
          <table:table-cell office:value-type="float" office:value="4193.5796372068444" table:style-name="ce22">
            <text:p>4,193.58</text:p>
          </table:table-cell>
          <table:table-cell office:value-type="float" office:value="33317.099825215533" table:style-name="ce22">
            <text:p>33,317.10</text:p>
          </table:table-cell>
          <table:table-cell office:value-type="float" office:value="7156.0620730833652" table:style-name="ce22">
            <text:p>7,156.06</text:p>
          </table:table-cell>
          <table:table-cell office:value-type="float" office:value="64305.937933334455" table:style-name="ce22">
            <text:p>64,305.94</text:p>
          </table:table-cell>
          <table:table-cell office:value-type="float" office:value="12431.776666900369" table:style-name="ce22">
            <text:p>12,431.78</text:p>
          </table:table-cell>
          <table:table-cell office:value-type="float" office:value="74790.792837608547" table:style-name="ce22">
            <text:p>74,790.79</text:p>
          </table:table-cell>
          <table:table-cell office:value-type="float" office:value="747395.40385298524" table:style-name="ce22">
            <text:p>747,395.40</text:p>
          </table:table-cell>
          <table:table-cell table:number-columns-repeated="16371"/>
        </table:table-row>
        <table:table-row table:style-name="ro3">
          <table:table-cell office:value-type="float" office:value="2008" table:style-name="ce3">
            <text:p>2008</text:p>
          </table:table-cell>
          <table:table-cell office:value-type="float" office:value="427633.87344322586" table:style-name="ce22">
            <text:p>427,633.87</text:p>
          </table:table-cell>
          <table:table-cell office:value-type="float" office:value="1592.1016140648846" table:style-name="ce22">
            <text:p>1,592.10</text:p>
          </table:table-cell>
          <table:table-cell office:value-type="float" office:value="27819.300689261872" table:style-name="ce22">
            <text:p>27,819.30</text:p>
          </table:table-cell>
          <table:table-cell office:value-type="float" office:value="9876.7327826584751" table:style-name="ce22">
            <text:p>9,876.73</text:p>
          </table:table-cell>
          <table:table-cell office:value-type="float" office:value="51919.812985270764" table:style-name="ce22">
            <text:p>51,919.81</text:p>
          </table:table-cell>
          <table:table-cell office:value-type="float" office:value="4430.7798210422488" table:style-name="ce22">
            <text:p>4,430.78</text:p>
          </table:table-cell>
          <table:table-cell office:value-type="float" office:value="27815.474842870517" table:style-name="ce22">
            <text:p>27,815.47</text:p>
          </table:table-cell>
          <table:table-cell office:value-type="float" office:value="5542.6707101218835" table:style-name="ce22">
            <text:p>5,542.67</text:p>
          </table:table-cell>
          <table:table-cell office:value-type="float" office:value="56633.365949515377" table:style-name="ce22">
            <text:p>56,633.37</text:p>
          </table:table-cell>
          <table:table-cell office:value-type="float" office:value="11934.704784298561" table:style-name="ce22">
            <text:p>11,934.70</text:p>
          </table:table-cell>
          <table:table-cell office:value-type="float" office:value="72601.732046061559" table:style-name="ce22">
            <text:p>72,601.73</text:p>
          </table:table-cell>
          <table:table-cell office:value-type="float" office:value="697800.54966839193" table:style-name="ce22">
            <text:p>697,800.55</text:p>
          </table:table-cell>
          <table:table-cell table:number-columns-repeated="16371"/>
        </table:table-row>
        <table:table-row table:style-name="ro3">
          <table:table-cell office:value-type="float" office:value="2009" table:style-name="ce3">
            <text:p>2009</text:p>
          </table:table-cell>
          <table:table-cell office:value-type="float" office:value="396041.14831038693" table:style-name="ce22">
            <text:p>396,041.15</text:p>
          </table:table-cell>
          <table:table-cell office:value-type="float" office:value="1323.7700857027501" table:style-name="ce22">
            <text:p>1,323.77</text:p>
          </table:table-cell>
          <table:table-cell office:value-type="float" office:value="22601.274055517431" table:style-name="ce22">
            <text:p>22,601.27</text:p>
          </table:table-cell>
          <table:table-cell office:value-type="float" office:value="8854.7350054743874" table:style-name="ce22">
            <text:p>8,854.74</text:p>
          </table:table-cell>
          <table:table-cell office:value-type="float" office:value="43342.062532558171" table:style-name="ce22">
            <text:p>43,342.06</text:p>
          </table:table-cell>
          <table:table-cell office:value-type="float" office:value="3108.2235072411127" table:style-name="ce22">
            <text:p>3,108.22</text:p>
          </table:table-cell>
          <table:table-cell office:value-type="float" office:value="20681.890696754224" table:style-name="ce22">
            <text:p>20,681.89</text:p>
          </table:table-cell>
          <table:table-cell office:value-type="float" office:value="3949.5975447925234" table:style-name="ce22">
            <text:p>3,949.60</text:p>
          </table:table-cell>
          <table:table-cell office:value-type="float" office:value="45636.044381012638" table:style-name="ce22">
            <text:p>45,636.04</text:p>
          </table:table-cell>
          <table:table-cell office:value-type="float" office:value="10642.489118606551" table:style-name="ce22">
            <text:p>10,642.49</text:p>
          </table:table-cell>
          <table:table-cell office:value-type="float" office:value="62855.90910280255" table:style-name="ce22">
            <text:p>62,855.91</text:p>
          </table:table-cell>
          <table:table-cell office:value-type="float" office:value="619037.14434084925" table:style-name="ce22">
            <text:p>619,037.14</text:p>
          </table:table-cell>
          <table:table-cell table:number-columns-repeated="16371"/>
        </table:table-row>
        <table:table-row table:style-name="ro3">
          <table:table-cell office:value-type="float" office:value="2010" table:style-name="ce3">
            <text:p>2010</text:p>
          </table:table-cell>
          <table:table-cell office:value-type="float" office:value="421134.60519649694" table:style-name="ce22">
            <text:p>421,134.61</text:p>
          </table:table-cell>
          <table:table-cell office:value-type="float" office:value="1332.3964371365794" table:style-name="ce22">
            <text:p>1,332.40</text:p>
          </table:table-cell>
          <table:table-cell office:value-type="float" office:value="17395.477305245055" table:style-name="ce22">
            <text:p>17,395.48</text:p>
          </table:table-cell>
          <table:table-cell office:value-type="float" office:value="8837.1837389577977" table:style-name="ce22">
            <text:p>8,837.18</text:p>
          </table:table-cell>
          <table:table-cell office:value-type="float" office:value="55238.792896541258" table:style-name="ce22">
            <text:p>55,238.79</text:p>
          </table:table-cell>
          <table:table-cell office:value-type="float" office:value="5433.62733793999" table:style-name="ce22">
            <text:p>5,433.63</text:p>
          </table:table-cell>
          <table:table-cell office:value-type="float" office:value="17560.462373773651" table:style-name="ce22">
            <text:p>17,560.46</text:p>
          </table:table-cell>
          <table:table-cell office:value-type="float" office:value="5098.5249780921267" table:style-name="ce22">
            <text:p>5,098.52</text:p>
          </table:table-cell>
          <table:table-cell office:value-type="float" office:value="70922.91441253401" table:style-name="ce22">
            <text:p>70,922.91</text:p>
          </table:table-cell>
          <table:table-cell office:value-type="float" office:value="25605.405429928203" table:style-name="ce22">
            <text:p>25,605.41</text:p>
          </table:table-cell>
          <table:table-cell office:value-type="float" office:value="50008.094620415664" table:style-name="ce22">
            <text:p>50,008.09</text:p>
          </table:table-cell>
          <table:table-cell office:value-type="float" office:value="678567.48472706135" table:style-name="ce22">
            <text:p>678,567.48</text:p>
          </table:table-cell>
          <table:table-cell table:number-columns-repeated="16371"/>
        </table:table-row>
        <table:table-row table:style-name="ro3">
          <table:table-cell office:value-type="float" office:value="2011" table:style-name="ce3">
            <text:p>2011</text:p>
          </table:table-cell>
          <table:table-cell office:value-type="float" office:value="385295.98833145958" table:style-name="ce22">
            <text:p>385,295.99</text:p>
          </table:table-cell>
          <table:table-cell office:value-type="float" office:value="1283.8686984505387" table:style-name="ce22">
            <text:p>1,283.87</text:p>
          </table:table-cell>
          <table:table-cell office:value-type="float" office:value="38566.376817004864" table:style-name="ce22">
            <text:p>38,566.38</text:p>
          </table:table-cell>
          <table:table-cell office:value-type="float" office:value="10452.899838966347" table:style-name="ce22">
            <text:p>10,452.90</text:p>
          </table:table-cell>
          <table:table-cell office:value-type="float" office:value="59156.095108121066" table:style-name="ce22">
            <text:p>59,156.10</text:p>
          </table:table-cell>
          <table:table-cell office:value-type="float" office:value="4532.9651141681243" table:style-name="ce22">
            <text:p>4,532.97</text:p>
          </table:table-cell>
          <table:table-cell office:value-type="float" office:value="17417.881791402469" table:style-name="ce22">
            <text:p>17,417.88</text:p>
          </table:table-cell>
          <table:table-cell office:value-type="float" office:value="4914.3688159982967" table:style-name="ce22">
            <text:p>4,914.37</text:p>
          </table:table-cell>
          <table:table-cell office:value-type="float" office:value="66065.153557317317" table:style-name="ce22">
            <text:p>66,065.15</text:p>
          </table:table-cell>
          <table:table-cell office:value-type="float" office:value="23409.455854304917" table:style-name="ce22">
            <text:p>23,409.46</text:p>
          </table:table-cell>
          <table:table-cell office:value-type="float" office:value="51772.254182048127" table:style-name="ce22">
            <text:p>51,772.25</text:p>
          </table:table-cell>
          <table:table-cell office:value-type="float" office:value="662867.30810924177" table:style-name="ce22">
            <text:p>662,867.31</text:p>
          </table:table-cell>
          <table:table-cell table:number-columns-repeated="16371"/>
        </table:table-row>
        <table:table-row table:style-name="ro3">
          <table:table-cell office:value-type="float" office:value="2012" table:style-name="ce3">
            <text:p>2012</text:p>
          </table:table-cell>
          <table:table-cell office:value-type="float" office:value="404721.98118197673" table:style-name="ce22">
            <text:p>404,721.98</text:p>
          </table:table-cell>
          <table:table-cell office:value-type="float" office:value="1344.9968306473165" table:style-name="ce22">
            <text:p>1,345.00</text:p>
          </table:table-cell>
          <table:table-cell office:value-type="float" office:value="19184.473760623325" table:style-name="ce22">
            <text:p>19,184.47</text:p>
          </table:table-cell>
          <table:table-cell office:value-type="float" office:value="11692.832821044431" table:style-name="ce22">
            <text:p>11,692.83</text:p>
          </table:table-cell>
          <table:table-cell office:value-type="float" office:value="54339.415629472707" table:style-name="ce22">
            <text:p>54,339.42</text:p>
          </table:table-cell>
          <table:table-cell office:value-type="float" office:value="5737.5374077345205" table:style-name="ce22">
            <text:p>5,737.54</text:p>
          </table:table-cell>
          <table:table-cell office:value-type="float" office:value="16848.967244644631" table:style-name="ce22">
            <text:p>16,848.97</text:p>
          </table:table-cell>
          <table:table-cell office:value-type="float" office:value="4543.252636687972" table:style-name="ce22">
            <text:p>4,543.25</text:p>
          </table:table-cell>
          <table:table-cell office:value-type="float" office:value="71628.551168300983" table:style-name="ce22">
            <text:p>71,628.55</text:p>
          </table:table-cell>
          <table:table-cell office:value-type="float" office:value="22545.653947479404" table:style-name="ce22">
            <text:p>22,545.65</text:p>
          </table:table-cell>
          <table:table-cell office:value-type="float" office:value="57743.03408158369" table:style-name="ce22">
            <text:p>57,743.03</text:p>
          </table:table-cell>
          <table:table-cell office:value-type="float" office:value="670330.69671019586" table:style-name="ce22">
            <text:p>670,330.70</text:p>
          </table:table-cell>
          <table:table-cell table:number-columns-repeated="16371"/>
        </table:table-row>
        <table:table-row table:style-name="ro3">
          <table:table-cell office:value-type="float" office:value="2013" table:style-name="ce3">
            <text:p>2013</text:p>
          </table:table-cell>
          <table:table-cell office:value-type="float" office:value="399701.19272617612" table:style-name="ce22">
            <text:p>399,701.19</text:p>
          </table:table-cell>
          <table:table-cell office:value-type="float" office:value="1475.0582425389671" table:style-name="ce22">
            <text:p>1,475.06</text:p>
          </table:table-cell>
          <table:table-cell office:value-type="float" office:value="17546.537143725167" table:style-name="ce22">
            <text:p>17,546.54</text:p>
          </table:table-cell>
          <table:table-cell office:value-type="float" office:value="11633.007306726466" table:style-name="ce22">
            <text:p>11,633.01</text:p>
          </table:table-cell>
          <table:table-cell office:value-type="float" office:value="55365.670888999317" table:style-name="ce22">
            <text:p>55,365.67</text:p>
          </table:table-cell>
          <table:table-cell office:value-type="float" office:value="6326.0764796149315" table:style-name="ce22">
            <text:p>6,326.08</text:p>
          </table:table-cell>
          <table:table-cell office:value-type="float" office:value="17713.53080556963" table:style-name="ce22">
            <text:p>17,713.53</text:p>
          </table:table-cell>
          <table:table-cell office:value-type="float" office:value="4696.2097252669237" table:style-name="ce22">
            <text:p>4,696.21</text:p>
          </table:table-cell>
          <table:table-cell office:value-type="float" office:value="67482.784620063627" table:style-name="ce22">
            <text:p>67,482.78</text:p>
          </table:table-cell>
          <table:table-cell office:value-type="float" office:value="25226.656660991652" table:style-name="ce22">
            <text:p>25,226.66</text:p>
          </table:table-cell>
          <table:table-cell office:value-type="float" office:value="57784.095998884601" table:style-name="ce22">
            <text:p>57,784.10</text:p>
          </table:table-cell>
          <table:table-cell office:value-type="float" office:value="664950.82059855736" table:style-name="ce22">
            <text:p>664,950.82</text:p>
          </table:table-cell>
          <table:table-cell table:number-columns-repeated="16371"/>
        </table:table-row>
        <table:table-row table:style-name="ro3">
          <table:table-cell office:value-type="float" office:value="2014" table:style-name="ce3">
            <text:p>2014</text:p>
          </table:table-cell>
          <table:table-cell office:value-type="float" office:value="372947.33670171187" table:style-name="ce22">
            <text:p>372,947.34</text:p>
          </table:table-cell>
          <table:table-cell office:value-type="float" office:value="1639.6374313852114" table:style-name="ce22">
            <text:p>1,639.64</text:p>
          </table:table-cell>
          <table:table-cell office:value-type="float" office:value="19831.059045196449" table:style-name="ce22">
            <text:p>19,831.06</text:p>
          </table:table-cell>
          <table:table-cell office:value-type="float" office:value="13243.487987043714" table:style-name="ce22">
            <text:p>13,243.49</text:p>
          </table:table-cell>
          <table:table-cell office:value-type="float" office:value="60780.118193039503" table:style-name="ce22">
            <text:p>60,780.12</text:p>
          </table:table-cell>
          <table:table-cell office:value-type="float" office:value="7590.4956738255105" table:style-name="ce22">
            <text:p>7,590.50</text:p>
          </table:table-cell>
          <table:table-cell office:value-type="float" office:value="19988.422174388015" table:style-name="ce22">
            <text:p>19,988.42</text:p>
          </table:table-cell>
          <table:table-cell office:value-type="float" office:value="5106.1209939183127" table:style-name="ce22">
            <text:p>5,106.12</text:p>
          </table:table-cell>
          <table:table-cell office:value-type="float" office:value="70774.248296617021" table:style-name="ce22">
            <text:p>70,774.25</text:p>
          </table:table-cell>
          <table:table-cell office:value-type="float" office:value="27205.444193048523" table:style-name="ce22">
            <text:p>27,205.44</text:p>
          </table:table-cell>
          <table:table-cell office:value-type="float" office:value="54159.63426500011" table:style-name="ce22">
            <text:p>54,159.63</text:p>
          </table:table-cell>
          <table:table-cell office:value-type="float" office:value="653266.00495517428" table:style-name="ce22">
            <text:p>653,266.00</text:p>
          </table:table-cell>
          <table:table-cell table:number-columns-repeated="16371"/>
        </table:table-row>
        <table:table-row table:style-name="ro3">
          <table:table-cell office:value-type="float" office:value="2015" table:style-name="ce3">
            <text:p>2015</text:p>
          </table:table-cell>
          <table:table-cell office:value-type="float" office:value="368068.41664128884" table:style-name="ce22">
            <text:p>368,068.42</text:p>
          </table:table-cell>
          <table:table-cell office:value-type="float" office:value="1597.2270334224177" table:style-name="ce22">
            <text:p>1,597.23</text:p>
          </table:table-cell>
          <table:table-cell office:value-type="float" office:value="17826.778534875968" table:style-name="ce22">
            <text:p>17,826.78</text:p>
          </table:table-cell>
          <table:table-cell office:value-type="float" office:value="10460.894114938386" table:style-name="ce22">
            <text:p>10,460.89</text:p>
          </table:table-cell>
          <table:table-cell office:value-type="float" office:value="53456.400605139308" table:style-name="ce22">
            <text:p>53,456.40</text:p>
          </table:table-cell>
          <table:table-cell office:value-type="float" office:value="6418.2963258438731" table:style-name="ce22">
            <text:p>6,418.30</text:p>
          </table:table-cell>
          <table:table-cell office:value-type="float" office:value="17170.486500875169" table:style-name="ce22">
            <text:p>17,170.49</text:p>
          </table:table-cell>
          <table:table-cell office:value-type="float" office:value="4889.9300977917446" table:style-name="ce22">
            <text:p>4,889.93</text:p>
          </table:table-cell>
          <table:table-cell office:value-type="float" office:value="71756.548934648134" table:style-name="ce22">
            <text:p>71,756.55</text:p>
          </table:table-cell>
          <table:table-cell office:value-type="float" office:value="27788.301350945549" table:style-name="ce22">
            <text:p>27,788.30</text:p>
          </table:table-cell>
          <table:table-cell office:value-type="float" office:value="52183.159299787068" table:style-name="ce22">
            <text:p>52,183.16</text:p>
          </table:table-cell>
          <table:table-cell office:value-type="float" office:value="631616.43943955644" table:style-name="ce22">
            <text:p>631,616.44</text:p>
          </table:table-cell>
          <table:table-cell table:number-columns-repeated="16371"/>
        </table:table-row>
        <table:table-row table:style-name="ro3">
          <table:table-cell office:value-type="float" office:value="2016" table:style-name="ce3">
            <text:p>2016</text:p>
          </table:table-cell>
          <table:table-cell office:value-type="float" office:value="337221.39584272914" table:style-name="ce22">
            <text:p>337,221.40</text:p>
          </table:table-cell>
          <table:table-cell office:value-type="float" office:value="1549.2890121672881" table:style-name="ce22">
            <text:p>1,549.29</text:p>
          </table:table-cell>
          <table:table-cell office:value-type="float" office:value="15968.22584588075" table:style-name="ce22">
            <text:p>15,968.23</text:p>
          </table:table-cell>
          <table:table-cell office:value-type="float" office:value="9460.0237801263775" table:style-name="ce22">
            <text:p>9,460.02</text:p>
          </table:table-cell>
          <table:table-cell office:value-type="float" office:value="57567.374130700773" table:style-name="ce22">
            <text:p>57,567.37</text:p>
          </table:table-cell>
          <table:table-cell office:value-type="float" office:value="6197.3486369457751" table:style-name="ce22">
            <text:p>6,197.35</text:p>
          </table:table-cell>
          <table:table-cell office:value-type="float" office:value="15904.258735694515" table:style-name="ce22">
            <text:p>15,904.26</text:p>
          </table:table-cell>
          <table:table-cell office:value-type="float" office:value="5171.0922322207771" table:style-name="ce22">
            <text:p>5,171.09</text:p>
          </table:table-cell>
          <table:table-cell office:value-type="float" office:value="75068.586661313195" table:style-name="ce22">
            <text:p>75,068.59</text:p>
          </table:table-cell>
          <table:table-cell office:value-type="float" office:value="27339.283485473439" table:style-name="ce22">
            <text:p>27,339.28</text:p>
          </table:table-cell>
          <table:table-cell office:value-type="float" office:value="56769.030741312112" table:style-name="ce22">
            <text:p>56,769.03</text:p>
          </table:table-cell>
          <table:table-cell office:value-type="float" office:value="608215.90910456411" table:style-name="ce22">
            <text:p>608,215.91</text:p>
          </table:table-cell>
          <table:table-cell table:number-columns-repeated="16371"/>
        </table:table-row>
        <table:table-row table:style-name="ro3">
          <table:table-cell office:value-type="float" office:value="2017" table:style-name="ce3">
            <text:p>2017</text:p>
          </table:table-cell>
          <table:table-cell office:value-type="float" office:value="318137.88030507963" table:style-name="ce22">
            <text:p>318,137.88</text:p>
          </table:table-cell>
          <table:table-cell office:value-type="float" office:value="1457.1617091976927" table:style-name="ce22">
            <text:p>1,457.16</text:p>
          </table:table-cell>
          <table:table-cell office:value-type="float" office:value="14240.053520574544" table:style-name="ce22">
            <text:p>14,240.05</text:p>
          </table:table-cell>
          <table:table-cell office:value-type="float" office:value="9163.54541385021" table:style-name="ce22">
            <text:p>9,163.55</text:p>
          </table:table-cell>
          <table:table-cell office:value-type="float" office:value="48740.254047644354" table:style-name="ce22">
            <text:p>48,740.25</text:p>
          </table:table-cell>
          <table:table-cell office:value-type="float" office:value="6010.9196175659636" table:style-name="ce22">
            <text:p>6,010.92</text:p>
          </table:table-cell>
          <table:table-cell office:value-type="float" office:value="15294.808926263189" table:style-name="ce22">
            <text:p>15,294.81</text:p>
          </table:table-cell>
          <table:table-cell office:value-type="float" office:value="4897.555573267181" table:style-name="ce22">
            <text:p>4,897.56</text:p>
          </table:table-cell>
          <table:table-cell office:value-type="float" office:value="72030.329628825188" table:style-name="ce22">
            <text:p>72,030.33</text:p>
          </table:table-cell>
          <table:table-cell office:value-type="float" office:value="26232.520737605257" table:style-name="ce22">
            <text:p>26,232.52</text:p>
          </table:table-cell>
          <table:table-cell office:value-type="float" office:value="51712.216331766183" table:style-name="ce22">
            <text:p>51,712.22</text:p>
          </table:table-cell>
          <table:table-cell office:value-type="float" office:value="567917.24581163947" table:style-name="ce22">
            <text:p>567,917.25</text:p>
          </table:table-cell>
          <table:table-cell table:number-columns-repeated="16371"/>
        </table:table-row>
        <table:table-row table:style-name="ro3">
          <table:table-cell office:value-type="float" office:value="2018" table:style-name="ce3">
            <text:p>2018</text:p>
          </table:table-cell>
          <table:table-cell office:value-type="float" office:value="322298.95875180245" table:style-name="ce22">
            <text:p>322,298.96</text:p>
          </table:table-cell>
          <table:table-cell office:value-type="float" office:value="1432.3575389396567" table:style-name="ce22">
            <text:p>1,432.36</text:p>
          </table:table-cell>
          <table:table-cell office:value-type="float" office:value="22800.118327610933" table:style-name="ce22">
            <text:p>22,800.12</text:p>
          </table:table-cell>
          <table:table-cell office:value-type="float" office:value="9537.4476522481418" table:style-name="ce22">
            <text:p>9,537.45</text:p>
          </table:table-cell>
          <table:table-cell office:value-type="float" office:value="50630.506823661242" table:style-name="ce22">
            <text:p>50,630.51</text:p>
          </table:table-cell>
          <table:table-cell office:value-type="float" office:value="6275.7799018592796" table:style-name="ce22">
            <text:p>6,275.78</text:p>
          </table:table-cell>
          <table:table-cell office:value-type="float" office:value="17508.063471367666" table:style-name="ce22">
            <text:p>17,508.06</text:p>
          </table:table-cell>
          <table:table-cell office:value-type="float" office:value="4738.562951693506" table:style-name="ce22">
            <text:p>4,738.56</text:p>
          </table:table-cell>
          <table:table-cell office:value-type="float" office:value="74302.556577394455" table:style-name="ce22">
            <text:p>74,302.56</text:p>
          </table:table-cell>
          <table:table-cell office:value-type="float" office:value="25845.153230903667" table:style-name="ce22">
            <text:p>25,845.15</text:p>
          </table:table-cell>
          <table:table-cell office:value-type="float" office:value="57198.48338593325" table:style-name="ce22">
            <text:p>57,198.48</text:p>
          </table:table-cell>
          <table:table-cell office:value-type="float" office:value="592567.98861341411" table:style-name="ce22">
            <text:p>592,567.99</text:p>
          </table:table-cell>
          <table:table-cell table:number-columns-repeated="16371"/>
        </table:table-row>
        <table:table-row table:style-name="ro3">
          <table:table-cell office:value-type="float" office:value="2019" table:style-name="ce3">
            <text:p>2019</text:p>
          </table:table-cell>
          <table:table-cell office:value-type="float" office:value="313128.33499231527" table:style-name="ce22">
            <text:p>313,128.33</text:p>
          </table:table-cell>
          <table:table-cell office:value-type="float" office:value="1121.0957257475413" table:style-name="ce22">
            <text:p>1,121.10</text:p>
          </table:table-cell>
          <table:table-cell office:value-type="float" office:value="18015.220982153558" table:style-name="ce22">
            <text:p>18,015.22</text:p>
          </table:table-cell>
          <table:table-cell office:value-type="float" office:value="9575.0229945493302" table:style-name="ce22">
            <text:p>9,575.02</text:p>
          </table:table-cell>
          <table:table-cell office:value-type="float" office:value="56720.711106151059" table:style-name="ce22">
            <text:p>56,720.71</text:p>
          </table:table-cell>
          <table:table-cell office:value-type="float" office:value="5977.1299469703108" table:style-name="ce22">
            <text:p>5,977.13</text:p>
          </table:table-cell>
          <table:table-cell office:value-type="float" office:value="18418.837103748916" table:style-name="ce22">
            <text:p>18,418.84</text:p>
          </table:table-cell>
          <table:table-cell office:value-type="float" office:value="4463.5857985905704" table:style-name="ce22">
            <text:p>4,463.59</text:p>
          </table:table-cell>
          <table:table-cell office:value-type="float" office:value="71874.509757702661" table:style-name="ce22">
            <text:p>71,874.51</text:p>
          </table:table-cell>
          <table:table-cell office:value-type="float" office:value="25493.784375635481" table:style-name="ce22">
            <text:p>25,493.78</text:p>
          </table:table-cell>
          <table:table-cell office:value-type="float" office:value="55712.351758097422" table:style-name="ce22">
            <text:p>55,712.35</text:p>
          </table:table-cell>
          <table:table-cell office:value-type="float" office:value="580500.58454166201" table:style-name="ce22">
            <text:p>580,500.58</text:p>
          </table:table-cell>
          <table:table-cell table:number-columns-repeated="16371"/>
        </table:table-row>
        <table:table-row table:style-name="ro3">
          <table:table-cell office:value-type="float" office:value="2020" table:style-name="ce3">
            <text:p>2020</text:p>
          </table:table-cell>
          <table:table-cell office:value-type="float" office:value="275990.01071806031" table:style-name="ce22">
            <text:p>275,990.01</text:p>
          </table:table-cell>
          <table:table-cell office:value-type="float" office:value="1298.3125582174487" table:style-name="ce22">
            <text:p>1,298.31</text:p>
          </table:table-cell>
          <table:table-cell office:value-type="float" office:value="17085.175838839121" table:style-name="ce22">
            <text:p>17,085.18</text:p>
          </table:table-cell>
          <table:table-cell office:value-type="float" office:value="7459.5658271995289" table:style-name="ce22">
            <text:p>7,459.57</text:p>
          </table:table-cell>
          <table:table-cell office:value-type="float" office:value="58074.38569004865" table:style-name="ce22">
            <text:p>58,074.39</text:p>
          </table:table-cell>
          <table:table-cell office:value-type="float" office:value="4662.6419301578089" table:style-name="ce22">
            <text:p>4,662.64</text:p>
          </table:table-cell>
          <table:table-cell office:value-type="float" office:value="13644.891038161435" table:style-name="ce22">
            <text:p>13,644.89</text:p>
          </table:table-cell>
          <table:table-cell office:value-type="float" office:value="3329.8685056564736" table:style-name="ce22">
            <text:p>3,329.87</text:p>
          </table:table-cell>
          <table:table-cell office:value-type="float" office:value="48601.327221845502" table:style-name="ce22">
            <text:p>48,601.33</text:p>
          </table:table-cell>
          <table:table-cell office:value-type="float" office:value="21019.996233416754" table:style-name="ce22">
            <text:p>21,020.00</text:p>
          </table:table-cell>
          <table:table-cell office:value-type="float" office:value="44788.599932015255" table:style-name="ce22">
            <text:p>44,788.60</text:p>
          </table:table-cell>
          <table:table-cell office:value-type="float" office:value="495954.77549361828" table:style-name="ce22">
            <text:p>495,954.78</text:p>
          </table:table-cell>
          <table:table-cell table:number-columns-repeated="16371"/>
        </table:table-row>
        <table:table-row table:style-name="ro3">
          <table:table-cell office:value-type="float" office:value="2021" table:style-name="ce3">
            <text:p>2021</text:p>
          </table:table-cell>
          <table:table-cell office:value-type="float" office:value="293412.79206995229" table:style-name="ce22">
            <text:p>293,412.79</text:p>
          </table:table-cell>
          <table:table-cell office:value-type="float" office:value="1582.74788215576" table:style-name="ce22">
            <text:p>1,582.75</text:p>
          </table:table-cell>
          <table:table-cell office:value-type="float" office:value="23613.227523677233" table:style-name="ce22">
            <text:p>23,613.23</text:p>
          </table:table-cell>
          <table:table-cell office:value-type="float" office:value="9795.1202720234996" table:style-name="ce22">
            <text:p>9,795.12</text:p>
          </table:table-cell>
          <table:table-cell office:value-type="float" office:value="67319.730496163174" table:style-name="ce22">
            <text:p>67,319.73</text:p>
          </table:table-cell>
          <table:table-cell office:value-type="float" office:value="4860.9142959096043" table:style-name="ce22">
            <text:p>4,860.91</text:p>
          </table:table-cell>
          <table:table-cell office:value-type="float" office:value="13017.796370070722" table:style-name="ce22">
            <text:p>13,017.80</text:p>
          </table:table-cell>
          <table:table-cell office:value-type="float" office:value="3625.5266162787266" table:style-name="ce22">
            <text:p>3,625.53</text:p>
          </table:table-cell>
          <table:table-cell office:value-type="float" office:value="51087.485148416039" table:style-name="ce22">
            <text:p>51,087.49</text:p>
          </table:table-cell>
          <table:table-cell office:value-type="float" office:value="24280.983804867948" table:style-name="ce22">
            <text:p>24,280.98</text:p>
          </table:table-cell>
          <table:table-cell office:value-type="float" office:value="48855.924856692865" table:style-name="ce22">
            <text:p>48,855.92</text:p>
          </table:table-cell>
          <table:table-cell office:value-type="float" office:value="541452.24933620787" table:style-name="ce22">
            <text:p>541,452.25</text:p>
          </table:table-cell>
          <table:table-cell table:number-columns-repeated="16371"/>
        </table:table-row>
        <table:table-row table:style-name="ro3">
          <table:table-cell office:value-type="float" office:value="2022" table:style-name="ce3">
            <text:p>2022</text:p>
          </table:table-cell>
          <table:table-cell office:value-type="float" office:value="280139.59551085054" table:style-name="ce22">
            <text:p>280,139.60</text:p>
          </table:table-cell>
          <table:table-cell office:value-type="float" office:value="1889.4741221886395" table:style-name="ce22">
            <text:p>1,889.47</text:p>
          </table:table-cell>
          <table:table-cell office:value-type="float" office:value="14851.699374022834" table:style-name="ce22">
            <text:p>14,851.70</text:p>
          </table:table-cell>
          <table:table-cell office:value-type="float" office:value="13461.0070440049" table:style-name="ce22">
            <text:p>13,461.01</text:p>
          </table:table-cell>
          <table:table-cell office:value-type="float" office:value="82805.071042576237" table:style-name="ce22">
            <text:p>82,805.07</text:p>
          </table:table-cell>
          <table:table-cell office:value-type="float" office:value="4542.8934246531526" table:style-name="ce22">
            <text:p>4,542.89</text:p>
          </table:table-cell>
          <table:table-cell office:value-type="float" office:value="17975.259783404064" table:style-name="ce22">
            <text:p>17,975.26</text:p>
          </table:table-cell>
          <table:table-cell office:value-type="float" office:value="4886.8832090007327" table:style-name="ce22">
            <text:p>4,886.88</text:p>
          </table:table-cell>
          <table:table-cell office:value-type="float" office:value="57476.731509430479" table:style-name="ce22">
            <text:p>57,476.73</text:p>
          </table:table-cell>
          <table:table-cell office:value-type="float" office:value="29547.09859754705" table:style-name="ce22">
            <text:p>29,547.10</text:p>
          </table:table-cell>
          <table:table-cell office:value-type="float" office:value="62799.203425009575" table:style-name="ce22">
            <text:p>62,799.20</text:p>
          </table:table-cell>
          <table:table-cell office:value-type="float" office:value="570374.91704268823" table:style-name="ce22">
            <text:p>570,374.92</text:p>
          </table:table-cell>
          <table:table-cell table:number-columns-repeated="16371"/>
        </table:table-row>
        <table:table-row table:style-name="ro3">
          <table:table-cell office:value-type="float" office:value="2023" table:style-name="ce3">
            <text:p>2023</text:p>
          </table:table-cell>
          <table:table-cell office:value-type="float" office:value="273748.17902558268" table:style-name="ce22">
            <text:p>273,748.18</text:p>
          </table:table-cell>
          <table:table-cell office:value-type="float" office:value="1782.6821759725458" table:style-name="ce22">
            <text:p>1,782.68</text:p>
          </table:table-cell>
          <table:table-cell office:value-type="float" office:value="7727.2751027850809" table:style-name="ce22">
            <text:p>7,727.28</text:p>
          </table:table-cell>
          <table:table-cell office:value-type="float" office:value="13836.233668310248" table:style-name="ce22">
            <text:p>13,836.23</text:p>
          </table:table-cell>
          <table:table-cell office:value-type="float" office:value="81644.476800415578" table:style-name="ce22">
            <text:p>81,644.48</text:p>
          </table:table-cell>
          <table:table-cell office:value-type="float" office:value="4544.3939084726808" table:style-name="ce22">
            <text:p>4,544.39</text:p>
          </table:table-cell>
          <table:table-cell office:value-type="float" office:value="18066.231420398581" table:style-name="ce22">
            <text:p>18,066.23</text:p>
          </table:table-cell>
          <table:table-cell office:value-type="float" office:value="4718.5708292765357" table:style-name="ce22">
            <text:p>4,718.57</text:p>
          </table:table-cell>
          <table:table-cell office:value-type="float" office:value="54519.900264431773" table:style-name="ce22">
            <text:p>54,519.90</text:p>
          </table:table-cell>
          <table:table-cell office:value-type="float" office:value="23212.760253743549" table:style-name="ce22">
            <text:p>23,212.76</text:p>
          </table:table-cell>
          <table:table-cell office:value-type="float" office:value="64671.667736027099" table:style-name="ce22">
            <text:p>64,671.67</text:p>
          </table:table-cell>
          <table:table-cell office:value-type="float" office:value="548472.37118541636" table:style-name="ce22">
            <text:p>548,472.37</text:p>
          </table:table-cell>
          <table:table-cell table:number-columns-repeated="16371"/>
        </table:table-row>
        <table:table-row table:number-rows-repeated="1048499" table:style-name="ro3">
          <table:table-cell table:number-columns-repeated="16384"/>
        </table:table-row>
      </table:table>
      <table:table table:name="Summary_final_demand" table:style-name="ta1">
        <table:table-column table:style-name="co13" table:default-cell-style-name="ce3"/>
        <table:table-column table:style-name="co14" table:number-columns-repeated="9" table:default-cell-style-name="ce20"/>
        <table:table-column table:style-name="co2" table:number-columns-repeated="16374" table:default-cell-style-name="ce20"/>
        <table:table-row table:style-name="ro1">
          <table:table-cell office:value-type="string" table:style-name="ce13">
            <text:p>Consumption-based emissions by broad category of final demand, UK, 1990 to 2023</text:p>
          </table:table-cell>
          <table:table-cell table:number-columns-repeated="16383" table:style-name="ce20"/>
        </table:table-row>
        <table:table-row table:style-name="ro3">
          <table:table-cell office:value-type="string" table:style-name="ce3">
            <text:p>This worksheet contains two tables presented next to each other vertically with one blank row in between each table. Some cells refer to notes which can be found on the notes worksheet.</text:p>
          </table:table-cell>
          <table:table-cell table:number-columns-repeated="16383" table:style-name="ce20"/>
        </table:table-row>
        <table:table-row table:style-name="ro3">
          <table:table-cell office:value-type="string" table:style-name="ce8">
            <text:p><text:a xlink:href="#Notes.A1">Notes</text:a></text:p>
          </table:table-cell>
          <table:table-cell table:number-columns-repeated="16383" table:style-name="ce20"/>
        </table:table-row>
        <table:table-row table:style-name="ro3">
          <table:table-cell office:value-type="string" table:style-name="ce8">
            <text:p><text:a xlink:href="#Table_of_contents.A1">Back to table of contents</text:a></text:p>
          </table:table-cell>
          <table:table-cell table:number-columns-repeated="16383" table:style-name="ce20"/>
        </table:table-row>
        <table:table-row table:style-name="ro2">
          <table:table-cell office:value-type="string" table:style-name="ce19">
            <text:p>Table 1: Greenhouse gas emissions by broad category of final demand, UK, 1990 to 2023 (ktCO2e)</text:p>
          </table:table-cell>
          <table:table-cell table:number-columns-repeated="16383" table:style-name="ce20"/>
        </table:table-row>
        <table:table-row table:style-name="ro12">
          <table:table-cell office:value-type="string" table:style-name="ce5">
            <text:p>Year</text:p>
          </table:table-cell>
          <table:table-cell office:value-type="string" table:style-name="ce21">
            <text:p>Households</text:p>
            <text:p>[note 8]</text:p>
          </table:table-cell>
          <table:table-cell office:value-type="string" table:style-name="ce21">
            <text:p>Households direct</text:p>
            <text:p>[note 2]</text:p>
          </table:table-cell>
          <table:table-cell office:value-type="string" table:style-name="ce21">
            <text:p>Non-profit institutions serving households</text:p>
            <text:p>[note 9]</text:p>
          </table:table-cell>
          <table:table-cell office:value-type="string" table:style-name="ce21">
            <text:p>Central government</text:p>
            <text:p>[note 4]</text:p>
          </table:table-cell>
          <table:table-cell office:value-type="string" table:style-name="ce21">
            <text:p>Local government</text:p>
            <text:p>[note 5]</text:p>
          </table:table-cell>
          <table:table-cell office:value-type="string" table:style-name="ce21">
            <text:p>Gross fixed capital formation</text:p>
            <text:p>[note 6]</text:p>
          </table:table-cell>
          <table:table-cell office:value-type="string" table:style-name="ce21">
            <text:p>Valuables</text:p>
            <text:p>[note 10]</text:p>
          </table:table-cell>
          <table:table-cell office:value-type="string" table:style-name="ce21">
            <text:p>Changes in inventories<text:s/></text:p>
            <text:p>[note 11]</text:p>
          </table:table-cell>
          <table:table-cell office:value-type="string" table:style-name="ce21">
            <text:p>Total</text:p>
          </table:table-cell>
          <table:table-cell table:number-columns-repeated="16374" table:style-name="ce21"/>
        </table:table-row>
        <table:table-row table:style-name="ro3">
          <table:table-cell office:value-type="float" office:value="1990" table:style-name="ce3">
            <text:p>1990</text:p>
          </table:table-cell>
          <table:table-cell office:value-type="float" office:value="531364.4277157099" table:style-name="ce22">
            <text:p>531,364.43</text:p>
          </table:table-cell>
          <table:table-cell office:value-type="float" office:value="145219" table:style-name="ce22">
            <text:p>145,219.00</text:p>
          </table:table-cell>
          <table:table-cell office:value-type="float" office:value="7881.1877133345643" table:style-name="ce22">
            <text:p>7,881.19</text:p>
          </table:table-cell>
          <table:table-cell office:value-type="float" office:value="64489.83029610321" table:style-name="ce22">
            <text:p>64,489.83</text:p>
          </table:table-cell>
          <table:table-cell office:value-type="float" office:value="58591.464012867655" table:style-name="ce22">
            <text:p>58,591.46</text:p>
          </table:table-cell>
          <table:table-cell office:value-type="float" office:value="110799.04548331058" table:style-name="ce22">
            <text:p>110,799.05</text:p>
          </table:table-cell>
          <table:table-cell office:value-type="float" office:value="103.07475937984472" table:style-name="ce22">
            <text:p>103.07</text:p>
          </table:table-cell>
          <table:table-cell office:value-type="float" office:value="2713.3269202592842" table:style-name="ce22">
            <text:p>2,713.33</text:p>
          </table:table-cell>
          <table:table-cell office:value-type="float" office:value="921161.3569009651" table:style-name="ce22">
            <text:p>921,161.36</text:p>
          </table:table-cell>
          <table:table-cell table:number-columns-repeated="16374"/>
        </table:table-row>
        <table:table-row table:style-name="ro3">
          <table:table-cell office:value-type="float" office:value="1991" table:style-name="ce3">
            <text:p>1991</text:p>
          </table:table-cell>
          <table:table-cell office:value-type="float" office:value="534461.85413572658" table:style-name="ce22">
            <text:p>534,461.85</text:p>
          </table:table-cell>
          <table:table-cell office:value-type="float" office:value="153699" table:style-name="ce22">
            <text:p>153,699.00</text:p>
          </table:table-cell>
          <table:table-cell office:value-type="float" office:value="7998.8632398519039" table:style-name="ce22">
            <text:p>7,998.86</text:p>
          </table:table-cell>
          <table:table-cell office:value-type="float" office:value="64607.06383146513" table:style-name="ce22">
            <text:p>64,607.06</text:p>
          </table:table-cell>
          <table:table-cell office:value-type="float" office:value="59271.135642186331" table:style-name="ce22">
            <text:p>59,271.14</text:p>
          </table:table-cell>
          <table:table-cell office:value-type="float" office:value="110496.72026082722" table:style-name="ce22">
            <text:p>110,496.72</text:p>
          </table:table-cell>
          <table:table-cell office:value-type="float" office:value="104.02363507482642" table:style-name="ce22">
            <text:p>104.02</text:p>
          </table:table-cell>
          <table:table-cell office:value-type="float" office:value="2735.3368583130004" table:style-name="ce22">
            <text:p>2,735.34</text:p>
          </table:table-cell>
          <table:table-cell office:value-type="float" office:value="933373.99760344496" table:style-name="ce22">
            <text:p>933,374.00</text:p>
          </table:table-cell>
          <table:table-cell table:number-columns-repeated="16374"/>
        </table:table-row>
        <table:table-row table:style-name="ro3">
          <table:table-cell office:value-type="float" office:value="1992" table:style-name="ce3">
            <text:p>1992</text:p>
          </table:table-cell>
          <table:table-cell office:value-type="float" office:value="504549.48996550363" table:style-name="ce22">
            <text:p>504,549.49</text:p>
          </table:table-cell>
          <table:table-cell office:value-type="float" office:value="152037" table:style-name="ce22">
            <text:p>152,037.00</text:p>
          </table:table-cell>
          <table:table-cell office:value-type="float" office:value="7623.4774478842573" table:style-name="ce22">
            <text:p>7,623.48</text:p>
          </table:table-cell>
          <table:table-cell office:value-type="float" office:value="61619.631164131446" table:style-name="ce22">
            <text:p>61,619.63</text:p>
          </table:table-cell>
          <table:table-cell office:value-type="float" office:value="57533.300688966629" table:style-name="ce22">
            <text:p>57,533.30</text:p>
          </table:table-cell>
          <table:table-cell office:value-type="float" office:value="103597.01175670813" table:style-name="ce22">
            <text:p>103,597.01</text:p>
          </table:table-cell>
          <table:table-cell office:value-type="float" office:value="98.05701099814496" table:style-name="ce22">
            <text:p>98.06</text:p>
          </table:table-cell>
          <table:table-cell office:value-type="float" office:value="2600.5656645123777" table:style-name="ce22">
            <text:p>2,600.57</text:p>
          </table:table-cell>
          <table:table-cell office:value-type="float" office:value="889658.53369870456" table:style-name="ce22">
            <text:p>889,658.53</text:p>
          </table:table-cell>
          <table:table-cell table:number-columns-repeated="16374"/>
        </table:table-row>
        <table:table-row table:style-name="ro3">
          <table:table-cell office:value-type="float" office:value="1993" table:style-name="ce3">
            <text:p>1993</text:p>
          </table:table-cell>
          <table:table-cell office:value-type="float" office:value="485515.39929015486" table:style-name="ce22">
            <text:p>485,515.40</text:p>
          </table:table-cell>
          <table:table-cell office:value-type="float" office:value="156817" table:style-name="ce22">
            <text:p>156,817.00</text:p>
          </table:table-cell>
          <table:table-cell office:value-type="float" office:value="8522.6417612148471" table:style-name="ce22">
            <text:p>8,522.64</text:p>
          </table:table-cell>
          <table:table-cell office:value-type="float" office:value="59190.844309052321" table:style-name="ce22">
            <text:p>59,190.84</text:p>
          </table:table-cell>
          <table:table-cell office:value-type="float" office:value="53130.503382468341" table:style-name="ce22">
            <text:p>53,130.50</text:p>
          </table:table-cell>
          <table:table-cell office:value-type="float" office:value="96237.688658417435" table:style-name="ce22">
            <text:p>96,237.69</text:p>
          </table:table-cell>
          <table:table-cell office:value-type="float" office:value="65.735799752348569" table:style-name="ce22">
            <text:p>65.74</text:p>
          </table:table-cell>
          <table:table-cell office:value-type="float" office:value="5272.7269957272947" table:style-name="ce22">
            <text:p>5,272.73</text:p>
          </table:table-cell>
          <table:table-cell office:value-type="float" office:value="864752.54019678745" table:style-name="ce22">
            <text:p>864,752.54</text:p>
          </table:table-cell>
          <table:table-cell table:number-columns-repeated="16374"/>
        </table:table-row>
        <table:table-row table:style-name="ro3">
          <table:table-cell office:value-type="float" office:value="1994" table:style-name="ce3">
            <text:p>1994</text:p>
          </table:table-cell>
          <table:table-cell office:value-type="float" office:value="476648.82420621178" table:style-name="ce22">
            <text:p>476,648.82</text:p>
          </table:table-cell>
          <table:table-cell office:value-type="float" office:value="151601" table:style-name="ce22">
            <text:p>151,601.00</text:p>
          </table:table-cell>
          <table:table-cell office:value-type="float" office:value="8661.6001257050902" table:style-name="ce22">
            <text:p>8,661.60</text:p>
          </table:table-cell>
          <table:table-cell office:value-type="float" office:value="58949.133329865814" table:style-name="ce22">
            <text:p>58,949.13</text:p>
          </table:table-cell>
          <table:table-cell office:value-type="float" office:value="51565.649808644266" table:style-name="ce22">
            <text:p>51,565.65</text:p>
          </table:table-cell>
          <table:table-cell office:value-type="float" office:value="96513.94115261863" table:style-name="ce22">
            <text:p>96,513.94</text:p>
          </table:table-cell>
          <table:table-cell office:value-type="float" office:value="73.269449749465593" table:style-name="ce22">
            <text:p>73.27</text:p>
          </table:table-cell>
          <table:table-cell office:value-type="float" office:value="7386.928990273168" table:style-name="ce22">
            <text:p>7,386.93</text:p>
          </table:table-cell>
          <table:table-cell office:value-type="float" office:value="851400.3470630683" table:style-name="ce22">
            <text:p>851,400.35</text:p>
          </table:table-cell>
          <table:table-cell table:number-columns-repeated="16374"/>
        </table:table-row>
        <table:table-row table:style-name="ro3">
          <table:table-cell office:value-type="float" office:value="1995" table:style-name="ce3">
            <text:p>1995</text:p>
          </table:table-cell>
          <table:table-cell office:value-type="float" office:value="456003.4274925763" table:style-name="ce22">
            <text:p>456,003.43</text:p>
          </table:table-cell>
          <table:table-cell office:value-type="float" office:value="146094" table:style-name="ce22">
            <text:p>146,094.00</text:p>
          </table:table-cell>
          <table:table-cell office:value-type="float" office:value="8620.0471095287066" table:style-name="ce22">
            <text:p>8,620.05</text:p>
          </table:table-cell>
          <table:table-cell office:value-type="float" office:value="56053.113491262826" table:style-name="ce22">
            <text:p>56,053.11</text:p>
          </table:table-cell>
          <table:table-cell office:value-type="float" office:value="46821.40114313658" table:style-name="ce22">
            <text:p>46,821.40</text:p>
          </table:table-cell>
          <table:table-cell office:value-type="float" office:value="91556.823153779435" table:style-name="ce22">
            <text:p>91,556.82</text:p>
          </table:table-cell>
          <table:table-cell office:value-type="float" office:value="78.196677896975245" table:style-name="ce22">
            <text:p>78.20</text:p>
          </table:table-cell>
          <table:table-cell office:value-type="float" office:value="7796.0601410661629" table:style-name="ce22">
            <text:p>7,796.06</text:p>
          </table:table-cell>
          <table:table-cell office:value-type="float" office:value="813023.0692092469" table:style-name="ce22">
            <text:p>813,023.07</text:p>
          </table:table-cell>
          <table:table-cell table:number-columns-repeated="16374"/>
        </table:table-row>
        <table:table-row table:style-name="ro3">
          <table:table-cell office:value-type="float" office:value="1996" table:style-name="ce3">
            <text:p>1996</text:p>
          </table:table-cell>
          <table:table-cell office:value-type="float" office:value="435911.7394152768" table:style-name="ce22">
            <text:p>435,911.74</text:p>
          </table:table-cell>
          <table:table-cell office:value-type="float" office:value="161230" table:style-name="ce22">
            <text:p>161,230.00</text:p>
          </table:table-cell>
          <table:table-cell office:value-type="float" office:value="9983.0769759483956" table:style-name="ce22">
            <text:p>9,983.08</text:p>
          </table:table-cell>
          <table:table-cell office:value-type="float" office:value="65302.507881656376" table:style-name="ce22">
            <text:p>65,302.51</text:p>
          </table:table-cell>
          <table:table-cell office:value-type="float" office:value="50031.14789150461" table:style-name="ce22">
            <text:p>50,031.15</text:p>
          </table:table-cell>
          <table:table-cell office:value-type="float" office:value="96064.220424893516" table:style-name="ce22">
            <text:p>96,064.22</text:p>
          </table:table-cell>
          <table:table-cell office:value-type="float" office:value="118.8853722416105" table:style-name="ce22">
            <text:p>118.89</text:p>
          </table:table-cell>
          <table:table-cell office:value-type="float" office:value="7603.9888946941328" table:style-name="ce22">
            <text:p>7,603.99</text:p>
          </table:table-cell>
          <table:table-cell office:value-type="float" office:value="826245.56685621548" table:style-name="ce22">
            <text:p>826,245.57</text:p>
          </table:table-cell>
          <table:table-cell table:number-columns-repeated="16374"/>
        </table:table-row>
        <table:table-row table:style-name="ro3">
          <table:table-cell office:value-type="float" office:value="1997" table:style-name="ce3">
            <text:p>1997</text:p>
          </table:table-cell>
          <table:table-cell office:value-type="float" office:value="448020.83245221374" table:style-name="ce22">
            <text:p>448,020.83</text:p>
          </table:table-cell>
          <table:table-cell office:value-type="float" office:value="155367" table:style-name="ce22">
            <text:p>155,367.00</text:p>
          </table:table-cell>
          <table:table-cell office:value-type="float" office:value="7343.5003060628314" table:style-name="ce22">
            <text:p>7,343.50</text:p>
          </table:table-cell>
          <table:table-cell office:value-type="float" office:value="50107.347295875123" table:style-name="ce22">
            <text:p>50,107.35</text:p>
          </table:table-cell>
          <table:table-cell office:value-type="float" office:value="53247.214419338205" table:style-name="ce22">
            <text:p>53,247.21</text:p>
          </table:table-cell>
          <table:table-cell office:value-type="float" office:value="115829.20434720912" table:style-name="ce22">
            <text:p>115,829.20</text:p>
          </table:table-cell>
          <table:table-cell office:value-type="float" office:value="151.26154634313173" table:style-name="ce22">
            <text:p>151.26</text:p>
          </table:table-cell>
          <table:table-cell office:value-type="float" office:value="7060.5716296156079" table:style-name="ce22">
            <text:p>7,060.57</text:p>
          </table:table-cell>
          <table:table-cell office:value-type="float" office:value="837126.93199665763" table:style-name="ce22">
            <text:p>837,126.93</text:p>
          </table:table-cell>
          <table:table-cell table:number-columns-repeated="16374"/>
        </table:table-row>
        <table:table-row table:style-name="ro3">
          <table:table-cell office:value-type="float" office:value="1998" table:style-name="ce3">
            <text:p>1998</text:p>
          </table:table-cell>
          <table:table-cell office:value-type="float" office:value="472794.51163034927" table:style-name="ce22">
            <text:p>472,794.51</text:p>
          </table:table-cell>
          <table:table-cell office:value-type="float" office:value="157901" table:style-name="ce22">
            <text:p>157,901.00</text:p>
          </table:table-cell>
          <table:table-cell office:value-type="float" office:value="7639.5947719006308" table:style-name="ce22">
            <text:p>7,639.59</text:p>
          </table:table-cell>
          <table:table-cell office:value-type="float" office:value="52755.947173304747" table:style-name="ce22">
            <text:p>52,755.95</text:p>
          </table:table-cell>
          <table:table-cell office:value-type="float" office:value="56087.895230499453" table:style-name="ce22">
            <text:p>56,087.90</text:p>
          </table:table-cell>
          <table:table-cell office:value-type="float" office:value="128473.10347470216" table:style-name="ce22">
            <text:p>128,473.10</text:p>
          </table:table-cell>
          <table:table-cell office:value-type="float" office:value="526.87813419420581" table:style-name="ce22">
            <text:p>526.88</text:p>
          </table:table-cell>
          <table:table-cell office:value-type="float" office:value="8578.9256446292966" table:style-name="ce22">
            <text:p>8,578.93</text:p>
          </table:table-cell>
          <table:table-cell office:value-type="float" office:value="884757.85605957988" table:style-name="ce22">
            <text:p>884,757.86</text:p>
          </table:table-cell>
          <table:table-cell table:number-columns-repeated="16374"/>
        </table:table-row>
        <table:table-row table:style-name="ro3">
          <table:table-cell office:value-type="float" office:value="1999" table:style-name="ce3">
            <text:p>1999</text:p>
          </table:table-cell>
          <table:table-cell office:value-type="float" office:value="480675.95502797136" table:style-name="ce22">
            <text:p>480,675.96</text:p>
          </table:table-cell>
          <table:table-cell office:value-type="float" office:value="158593" table:style-name="ce22">
            <text:p>158,593.00</text:p>
          </table:table-cell>
          <table:table-cell office:value-type="float" office:value="7650.7405146907122" table:style-name="ce22">
            <text:p>7,650.74</text:p>
          </table:table-cell>
          <table:table-cell office:value-type="float" office:value="49806.408521516008" table:style-name="ce22">
            <text:p>49,806.41</text:p>
          </table:table-cell>
          <table:table-cell office:value-type="float" office:value="55975.262795957598" table:style-name="ce22">
            <text:p>55,975.26</text:p>
          </table:table-cell>
          <table:table-cell office:value-type="float" office:value="116971.23065934257" table:style-name="ce22">
            <text:p>116,971.23</text:p>
          </table:table-cell>
          <table:table-cell office:value-type="float" office:value="366.19305652140577" table:style-name="ce22">
            <text:p>366.19</text:p>
          </table:table-cell>
          <table:table-cell office:value-type="float" office:value="5728.2391259047881" table:style-name="ce22">
            <text:p>5,728.24</text:p>
          </table:table-cell>
          <table:table-cell office:value-type="float" office:value="875767.02970190451" table:style-name="ce22">
            <text:p>875,767.03</text:p>
          </table:table-cell>
          <table:table-cell table:number-columns-repeated="16374"/>
        </table:table-row>
        <table:table-row table:style-name="ro3">
          <table:table-cell office:value-type="float" office:value="2000" table:style-name="ce3">
            <text:p>2000</text:p>
          </table:table-cell>
          <table:table-cell office:value-type="float" office:value="480526.5922034572" table:style-name="ce22">
            <text:p>480,526.59</text:p>
          </table:table-cell>
          <table:table-cell office:value-type="float" office:value="158839" table:style-name="ce22">
            <text:p>158,839.00</text:p>
          </table:table-cell>
          <table:table-cell office:value-type="float" office:value="7439.3816283683509" table:style-name="ce22">
            <text:p>7,439.38</text:p>
          </table:table-cell>
          <table:table-cell office:value-type="float" office:value="50669.840811495531" table:style-name="ce22">
            <text:p>50,669.84</text:p>
          </table:table-cell>
          <table:table-cell office:value-type="float" office:value="53736.163459536088" table:style-name="ce22">
            <text:p>53,736.16</text:p>
          </table:table-cell>
          <table:table-cell office:value-type="float" office:value="113689.38125549491" table:style-name="ce22">
            <text:p>113,689.38</text:p>
          </table:table-cell>
          <table:table-cell office:value-type="float" office:value="213.0591265902398" table:style-name="ce22">
            <text:p>213.06</text:p>
          </table:table-cell>
          <table:table-cell office:value-type="float" office:value="4645.0248035586683" table:style-name="ce22">
            <text:p>4,645.02</text:p>
          </table:table-cell>
          <table:table-cell office:value-type="float" office:value="869758.443288501" table:style-name="ce22">
            <text:p>869,758.44</text:p>
          </table:table-cell>
          <table:table-cell table:number-columns-repeated="16374"/>
        </table:table-row>
        <table:table-row table:style-name="ro3">
          <table:table-cell office:value-type="float" office:value="2001" table:style-name="ce3">
            <text:p>2001</text:p>
          </table:table-cell>
          <table:table-cell office:value-type="float" office:value="462255.76396463707" table:style-name="ce22">
            <text:p>462,255.76</text:p>
          </table:table-cell>
          <table:table-cell office:value-type="float" office:value="162426" table:style-name="ce22">
            <text:p>162,426.00</text:p>
          </table:table-cell>
          <table:table-cell office:value-type="float" office:value="7764.7229320178012" table:style-name="ce22">
            <text:p>7,764.72</text:p>
          </table:table-cell>
          <table:table-cell office:value-type="float" office:value="51060.886102113924" table:style-name="ce22">
            <text:p>51,060.89</text:p>
          </table:table-cell>
          <table:table-cell office:value-type="float" office:value="55379.128493744589" table:style-name="ce22">
            <text:p>55,379.13</text:p>
          </table:table-cell>
          <table:table-cell office:value-type="float" office:value="118489.33490932762" table:style-name="ce22">
            <text:p>118,489.33</text:p>
          </table:table-cell>
          <table:table-cell office:value-type="float" office:value="374.72993332129408" table:style-name="ce22">
            <text:p>374.73</text:p>
          </table:table-cell>
          <table:table-cell office:value-type="float" office:value="5643.286814792622" table:style-name="ce22">
            <text:p>5,643.29</text:p>
          </table:table-cell>
          <table:table-cell office:value-type="float" office:value="863393.85314995481" table:style-name="ce22">
            <text:p>863,393.85</text:p>
          </table:table-cell>
          <table:table-cell table:number-columns-repeated="16374"/>
        </table:table-row>
        <table:table-row table:style-name="ro3">
          <table:table-cell office:value-type="float" office:value="2002" table:style-name="ce3">
            <text:p>2002</text:p>
          </table:table-cell>
          <table:table-cell office:value-type="float" office:value="499664.27100467228" table:style-name="ce22">
            <text:p>499,664.27</text:p>
          </table:table-cell>
          <table:table-cell office:value-type="float" office:value="161539" table:style-name="ce22">
            <text:p>161,539.00</text:p>
          </table:table-cell>
          <table:table-cell office:value-type="float" office:value="8339.1843187590584" table:style-name="ce22">
            <text:p>8,339.18</text:p>
          </table:table-cell>
          <table:table-cell office:value-type="float" office:value="62098.033564379526" table:style-name="ce22">
            <text:p>62,098.03</text:p>
          </table:table-cell>
          <table:table-cell office:value-type="float" office:value="58718.639071815778" table:style-name="ce22">
            <text:p>58,718.64</text:p>
          </table:table-cell>
          <table:table-cell office:value-type="float" office:value="112771.35308451136" table:style-name="ce22">
            <text:p>112,771.35</text:p>
          </table:table-cell>
          <table:table-cell office:value-type="float" office:value="319.37057295583685" table:style-name="ce22">
            <text:p>319.37</text:p>
          </table:table-cell>
          <table:table-cell office:value-type="float" office:value="5340.7757278254358" table:style-name="ce22">
            <text:p>5,340.78</text:p>
          </table:table-cell>
          <table:table-cell office:value-type="float" office:value="908790.62734491925" table:style-name="ce22">
            <text:p>908,790.63</text:p>
          </table:table-cell>
          <table:table-cell table:number-columns-repeated="16374"/>
        </table:table-row>
        <table:table-row table:style-name="ro3">
          <table:table-cell office:value-type="float" office:value="2003" table:style-name="ce3">
            <text:p>2003</text:p>
          </table:table-cell>
          <table:table-cell office:value-type="float" office:value="513408.47211129696" table:style-name="ce22">
            <text:p>513,408.47</text:p>
          </table:table-cell>
          <table:table-cell office:value-type="float" office:value="161524" table:style-name="ce22">
            <text:p>161,524.00</text:p>
          </table:table-cell>
          <table:table-cell office:value-type="float" office:value="8319.3442552979577" table:style-name="ce22">
            <text:p>8,319.34</text:p>
          </table:table-cell>
          <table:table-cell office:value-type="float" office:value="59767.862972133356" table:style-name="ce22">
            <text:p>59,767.86</text:p>
          </table:table-cell>
          <table:table-cell office:value-type="float" office:value="57478.182399985795" table:style-name="ce22">
            <text:p>57,478.18</text:p>
          </table:table-cell>
          <table:table-cell office:value-type="float" office:value="114691.52513443283" table:style-name="ce22">
            <text:p>114,691.53</text:p>
          </table:table-cell>
          <table:table-cell office:value-type="float" office:value="232.86447118523932" table:style-name="ce22">
            <text:p>232.86</text:p>
          </table:table-cell>
          <table:table-cell office:value-type="float" office:value="2626.8238575086748" table:style-name="ce22">
            <text:p>2,626.82</text:p>
          </table:table-cell>
          <table:table-cell office:value-type="float" office:value="918049.07520184084" table:style-name="ce22">
            <text:p>918,049.08</text:p>
          </table:table-cell>
          <table:table-cell table:number-columns-repeated="16374"/>
        </table:table-row>
        <table:table-row table:style-name="ro3">
          <table:table-cell office:value-type="float" office:value="2004" table:style-name="ce3">
            <text:p>2004</text:p>
          </table:table-cell>
          <table:table-cell office:value-type="float" office:value="542207.20043487649" table:style-name="ce22">
            <text:p>542,207.20</text:p>
          </table:table-cell>
          <table:table-cell office:value-type="float" office:value="164383" table:style-name="ce22">
            <text:p>164,383.00</text:p>
          </table:table-cell>
          <table:table-cell office:value-type="float" office:value="8328.6082574977354" table:style-name="ce22">
            <text:p>8,328.61</text:p>
          </table:table-cell>
          <table:table-cell office:value-type="float" office:value="70802.678304103931" table:style-name="ce22">
            <text:p>70,802.68</text:p>
          </table:table-cell>
          <table:table-cell office:value-type="float" office:value="61004.497876591267" table:style-name="ce22">
            <text:p>61,004.50</text:p>
          </table:table-cell>
          <table:table-cell office:value-type="float" office:value="117103.35819561427" table:style-name="ce22">
            <text:p>117,103.36</text:p>
          </table:table-cell>
          <table:table-cell office:value-type="float" office:value="217.3468285213865" table:style-name="ce22">
            <text:p>217.35</text:p>
          </table:table-cell>
          <table:table-cell office:value-type="float" office:value="3580.9990402010544" table:style-name="ce22">
            <text:p>3,581.00</text:p>
          </table:table-cell>
          <table:table-cell office:value-type="float" office:value="967627.68893740617" table:style-name="ce22">
            <text:p>967,627.69</text:p>
          </table:table-cell>
          <table:table-cell table:number-columns-repeated="16374"/>
        </table:table-row>
        <table:table-row table:style-name="ro3">
          <table:table-cell office:value-type="float" office:value="2005" table:style-name="ce3">
            <text:p>2005</text:p>
          </table:table-cell>
          <table:table-cell office:value-type="float" office:value="538755.69180318376" table:style-name="ce22">
            <text:p>538,755.69</text:p>
          </table:table-cell>
          <table:table-cell office:value-type="float" office:value="160866" table:style-name="ce22">
            <text:p>160,866.00</text:p>
          </table:table-cell>
          <table:table-cell office:value-type="float" office:value="8622.480638265286" table:style-name="ce22">
            <text:p>8,622.48</text:p>
          </table:table-cell>
          <table:table-cell office:value-type="float" office:value="70625.87126017391" table:style-name="ce22">
            <text:p>70,625.87</text:p>
          </table:table-cell>
          <table:table-cell office:value-type="float" office:value="59444.687924499071" table:style-name="ce22">
            <text:p>59,444.69</text:p>
          </table:table-cell>
          <table:table-cell office:value-type="float" office:value="116228.70954439588" table:style-name="ce22">
            <text:p>116,228.71</text:p>
          </table:table-cell>
          <table:table-cell office:value-type="float" office:value="129.74979505178854" table:style-name="ce22">
            <text:p>129.75</text:p>
          </table:table-cell>
          <table:table-cell office:value-type="float" office:value="1864.3945055901695" table:style-name="ce22">
            <text:p>1,864.39</text:p>
          </table:table-cell>
          <table:table-cell office:value-type="float" office:value="956537.58547115978" table:style-name="ce22">
            <text:p>956,537.59</text:p>
          </table:table-cell>
          <table:table-cell table:number-columns-repeated="16374"/>
        </table:table-row>
        <table:table-row table:style-name="ro3">
          <table:table-cell office:value-type="float" office:value="2006" table:style-name="ce3">
            <text:p>2006</text:p>
          </table:table-cell>
          <table:table-cell office:value-type="float" office:value="536062.27633368666" table:style-name="ce22">
            <text:p>536,062.28</text:p>
          </table:table-cell>
          <table:table-cell office:value-type="float" office:value="158582" table:style-name="ce22">
            <text:p>158,582.00</text:p>
          </table:table-cell>
          <table:table-cell office:value-type="float" office:value="9167.671090455764" table:style-name="ce22">
            <text:p>9,167.67</text:p>
          </table:table-cell>
          <table:table-cell office:value-type="float" office:value="71621.056245822183" table:style-name="ce22">
            <text:p>71,621.06</text:p>
          </table:table-cell>
          <table:table-cell office:value-type="float" office:value="59697.031269522522" table:style-name="ce22">
            <text:p>59,697.03</text:p>
          </table:table-cell>
          <table:table-cell office:value-type="float" office:value="118890.89893811928" table:style-name="ce22">
            <text:p>118,890.90</text:p>
          </table:table-cell>
          <table:table-cell office:value-type="float" office:value="642.5666396184605" table:style-name="ce22">
            <text:p>642.57</text:p>
          </table:table-cell>
          <table:table-cell office:value-type="float" office:value="5835.371651503021" table:style-name="ce22">
            <text:p>5,835.37</text:p>
          </table:table-cell>
          <table:table-cell office:value-type="float" office:value="960498.87216872792" table:style-name="ce22">
            <text:p>960,498.87</text:p>
          </table:table-cell>
          <table:table-cell table:number-columns-repeated="16374"/>
        </table:table-row>
        <table:table-row table:style-name="ro3">
          <table:table-cell office:value-type="float" office:value="2007" table:style-name="ce3">
            <text:p>2007</text:p>
          </table:table-cell>
          <table:table-cell office:value-type="float" office:value="553761.56726546364" table:style-name="ce22">
            <text:p>553,761.57</text:p>
          </table:table-cell>
          <table:table-cell office:value-type="float" office:value="155113" table:style-name="ce22">
            <text:p>155,113.00</text:p>
          </table:table-cell>
          <table:table-cell office:value-type="float" office:value="8934.4603058166103" table:style-name="ce22">
            <text:p>8,934.46</text:p>
          </table:table-cell>
          <table:table-cell office:value-type="float" office:value="77067.610198224967" table:style-name="ce22">
            <text:p>77,067.61</text:p>
          </table:table-cell>
          <table:table-cell office:value-type="float" office:value="59705.235628382499" table:style-name="ce22">
            <text:p>59,705.24</text:p>
          </table:table-cell>
          <table:table-cell office:value-type="float" office:value="124549.14785130307" table:style-name="ce22">
            <text:p>124,549.15</text:p>
          </table:table-cell>
          <table:table-cell office:value-type="float" office:value="708.69992788899367" table:style-name="ce22">
            <text:p>708.70</text:p>
          </table:table-cell>
          <table:table-cell office:value-type="float" office:value="3959.3110156317366" table:style-name="ce22">
            <text:p>3,959.31</text:p>
          </table:table-cell>
          <table:table-cell office:value-type="float" office:value="983799.03219271172" table:style-name="ce22">
            <text:p>983,799.03</text:p>
          </table:table-cell>
          <table:table-cell table:number-columns-repeated="16374"/>
        </table:table-row>
        <table:table-row table:style-name="ro3">
          <table:table-cell office:value-type="float" office:value="2008" table:style-name="ce3">
            <text:p>2008</text:p>
          </table:table-cell>
          <table:table-cell office:value-type="float" office:value="504685.70782669564" table:style-name="ce22">
            <text:p>504,685.71</text:p>
          </table:table-cell>
          <table:table-cell office:value-type="float" office:value="154752" table:style-name="ce22">
            <text:p>154,752.00</text:p>
          </table:table-cell>
          <table:table-cell office:value-type="float" office:value="8568.5490545467401" table:style-name="ce22">
            <text:p>8,568.55</text:p>
          </table:table-cell>
          <table:table-cell office:value-type="float" office:value="74484.206294274933" table:style-name="ce22">
            <text:p>74,484.21</text:p>
          </table:table-cell>
          <table:table-cell office:value-type="float" office:value="54069.528788547803" table:style-name="ce22">
            <text:p>54,069.53</text:p>
          </table:table-cell>
          <table:table-cell office:value-type="float" office:value="114433.91969530546" table:style-name="ce22">
            <text:p>114,433.92</text:p>
          </table:table-cell>
          <table:table-cell office:value-type="float" office:value="305.4450670159232" table:style-name="ce22">
            <text:p>305.45</text:p>
          </table:table-cell>
          <table:table-cell office:value-type="float" office:value="2840.8701864761588" table:style-name="ce22">
            <text:p>2,840.87</text:p>
          </table:table-cell>
          <table:table-cell office:value-type="float" office:value="914140.22691286274" table:style-name="ce22">
            <text:p>914,140.23</text:p>
          </table:table-cell>
          <table:table-cell table:number-columns-repeated="16374"/>
        </table:table-row>
        <table:table-row table:style-name="ro3">
          <table:table-cell office:value-type="float" office:value="2009" table:style-name="ce3">
            <text:p>2009</text:p>
          </table:table-cell>
          <table:table-cell office:value-type="float" office:value="449394.00132700091" table:style-name="ce22">
            <text:p>449,394.00</text:p>
          </table:table-cell>
          <table:table-cell office:value-type="float" office:value="150284" table:style-name="ce22">
            <text:p>150,284.00</text:p>
          </table:table-cell>
          <table:table-cell office:value-type="float" office:value="9155.5661573166835" table:style-name="ce22">
            <text:p>9,155.57</text:p>
          </table:table-cell>
          <table:table-cell office:value-type="float" office:value="73420.304893153836" table:style-name="ce22">
            <text:p>73,420.30</text:p>
          </table:table-cell>
          <table:table-cell office:value-type="float" office:value="51304.764589764076" table:style-name="ce22">
            <text:p>51,304.76</text:p>
          </table:table-cell>
          <table:table-cell office:value-type="float" office:value="82371.16430295803" table:style-name="ce22">
            <text:p>82,371.16</text:p>
          </table:table-cell>
          <table:table-cell office:value-type="float" office:value="1344.0829159939494" table:style-name="ce22">
            <text:p>1,344.08</text:p>
          </table:table-cell>
          <table:table-cell office:value-type="float" office:value="2667.8403727294772" table:style-name="ce22">
            <text:p>2,667.84</text:p>
          </table:table-cell>
          <table:table-cell office:value-type="float" office:value="819941.72455891699" table:style-name="ce22">
            <text:p>819,941.72</text:p>
          </table:table-cell>
          <table:table-cell table:number-columns-repeated="16374"/>
        </table:table-row>
        <table:table-row table:style-name="ro3">
          <table:table-cell office:value-type="float" office:value="2010" table:style-name="ce3">
            <text:p>2010</text:p>
          </table:table-cell>
          <table:table-cell office:value-type="float" office:value="471330.88843245507" table:style-name="ce22">
            <text:p>471,330.89</text:p>
          </table:table-cell>
          <table:table-cell office:value-type="float" office:value="158762" table:style-name="ce22">
            <text:p>158,762.00</text:p>
          </table:table-cell>
          <table:table-cell office:value-type="float" office:value="7814.0852519548134" table:style-name="ce22">
            <text:p>7,814.09</text:p>
          </table:table-cell>
          <table:table-cell office:value-type="float" office:value="60975.26203489145" table:style-name="ce22">
            <text:p>60,975.26</text:p>
          </table:table-cell>
          <table:table-cell office:value-type="float" office:value="49711.770637963142" table:style-name="ce22">
            <text:p>49,711.77</text:p>
          </table:table-cell>
          <table:table-cell office:value-type="float" office:value="86561.445296243881" table:style-name="ce22">
            <text:p>86,561.45</text:p>
          </table:table-cell>
          <table:table-cell office:value-type="float" office:value="173.65257916039124" table:style-name="ce22">
            <text:p>173.65</text:p>
          </table:table-cell>
          <table:table-cell office:value-type="float" office:value="3939.8511993992552" table:style-name="ce22">
            <text:p>3,939.85</text:p>
          </table:table-cell>
          <table:table-cell office:value-type="float" office:value="839268.95543206797" table:style-name="ce22">
            <text:p>839,268.96</text:p>
          </table:table-cell>
          <table:table-cell table:number-columns-repeated="16374"/>
        </table:table-row>
        <table:table-row table:style-name="ro3">
          <table:table-cell office:value-type="float" office:value="2011" table:style-name="ce3">
            <text:p>2011</text:p>
          </table:table-cell>
          <table:table-cell office:value-type="float" office:value="476750.69455565658" table:style-name="ce22">
            <text:p>476,750.69</text:p>
          </table:table-cell>
          <table:table-cell office:value-type="float" office:value="140918" table:style-name="ce22">
            <text:p>140,918.00</text:p>
          </table:table-cell>
          <table:table-cell office:value-type="float" office:value="7387.2747682128092" table:style-name="ce22">
            <text:p>7,387.27</text:p>
          </table:table-cell>
          <table:table-cell office:value-type="float" office:value="58558.796076660568" table:style-name="ce22">
            <text:p>58,558.80</text:p>
          </table:table-cell>
          <table:table-cell office:value-type="float" office:value="45557.58704224979" table:style-name="ce22">
            <text:p>45,557.59</text:p>
          </table:table-cell>
          <table:table-cell office:value-type="float" office:value="86776.202495993057" table:style-name="ce22">
            <text:p>86,776.20</text:p>
          </table:table-cell>
          <table:table-cell office:value-type="float" office:value="598.78220845485725" table:style-name="ce22">
            <text:p>598.78</text:p>
          </table:table-cell>
          <table:table-cell office:value-type="float" office:value="5593.9155307012225" table:style-name="ce22">
            <text:p>5,593.92</text:p>
          </table:table-cell>
          <table:table-cell office:value-type="float" office:value="822141.25267792877" table:style-name="ce22">
            <text:p>822,141.25</text:p>
          </table:table-cell>
          <table:table-cell table:number-columns-repeated="16374"/>
        </table:table-row>
        <table:table-row table:style-name="ro3">
          <table:table-cell office:value-type="float" office:value="2012" table:style-name="ce3">
            <text:p>2012</text:p>
          </table:table-cell>
          <table:table-cell office:value-type="float" office:value="484239.12282279768" table:style-name="ce22">
            <text:p>484,239.12</text:p>
          </table:table-cell>
          <table:table-cell office:value-type="float" office:value="148049" table:style-name="ce22">
            <text:p>148,049.00</text:p>
          </table:table-cell>
          <table:table-cell office:value-type="float" office:value="7559.1666106688881" table:style-name="ce22">
            <text:p>7,559.17</text:p>
          </table:table-cell>
          <table:table-cell office:value-type="float" office:value="62025.15615144973" table:style-name="ce22">
            <text:p>62,025.16</text:p>
          </table:table-cell>
          <table:table-cell office:value-type="float" office:value="43862.364257115085" table:style-name="ce22">
            <text:p>43,862.36</text:p>
          </table:table-cell>
          <table:table-cell office:value-type="float" office:value="87421.913598081432" table:style-name="ce22">
            <text:p>87,421.91</text:p>
          </table:table-cell>
          <table:table-cell office:value-type="float" office:value="352.57418699278287" table:style-name="ce22">
            <text:p>352.57</text:p>
          </table:table-cell>
          <table:table-cell office:value-type="float" office:value="2756.16627518727" table:style-name="ce22">
            <text:p>2,756.17</text:p>
          </table:table-cell>
          <table:table-cell office:value-type="float" office:value="836265.46390229289" table:style-name="ce22">
            <text:p>836,265.46</text:p>
          </table:table-cell>
          <table:table-cell table:number-columns-repeated="16374"/>
        </table:table-row>
        <table:table-row table:style-name="ro3">
          <table:table-cell office:value-type="float" office:value="2013" table:style-name="ce3">
            <text:p>2013</text:p>
          </table:table-cell>
          <table:table-cell office:value-type="float" office:value="475524.17023532727" table:style-name="ce22">
            <text:p>475,524.17</text:p>
          </table:table-cell>
          <table:table-cell office:value-type="float" office:value="149743" table:style-name="ce22">
            <text:p>149,743.00</text:p>
          </table:table-cell>
          <table:table-cell office:value-type="float" office:value="6941.1045847851892" table:style-name="ce22">
            <text:p>6,941.10</text:p>
          </table:table-cell>
          <table:table-cell office:value-type="float" office:value="62027.884951535721" table:style-name="ce22">
            <text:p>62,027.88</text:p>
          </table:table-cell>
          <table:table-cell office:value-type="float" office:value="39794.966662392566" table:style-name="ce22">
            <text:p>39,794.97</text:p>
          </table:table-cell>
          <table:table-cell office:value-type="float" office:value="87485.173766044827" table:style-name="ce22">
            <text:p>87,485.17</text:p>
          </table:table-cell>
          <table:table-cell office:value-type="float" office:value="452.22068589999265" table:style-name="ce22">
            <text:p>452.22</text:p>
          </table:table-cell>
          <table:table-cell office:value-type="float" office:value="2583.9242931360741" table:style-name="ce22">
            <text:p>2,583.92</text:p>
          </table:table-cell>
          <table:table-cell office:value-type="float" office:value="824552.44517912157" table:style-name="ce22">
            <text:p>824,552.45</text:p>
          </table:table-cell>
          <table:table-cell table:number-columns-repeated="16374"/>
        </table:table-row>
        <table:table-row table:style-name="ro3">
          <table:table-cell office:value-type="float" office:value="2014" table:style-name="ce3">
            <text:p>2014</text:p>
          </table:table-cell>
          <table:table-cell office:value-type="float" office:value="463796.80618364416" table:style-name="ce22">
            <text:p>463,796.81</text:p>
          </table:table-cell>
          <table:table-cell office:value-type="float" office:value="137639" table:style-name="ce22">
            <text:p>137,639.00</text:p>
          </table:table-cell>
          <table:table-cell office:value-type="float" office:value="6470.8468853249242" table:style-name="ce22">
            <text:p>6,470.85</text:p>
          </table:table-cell>
          <table:table-cell office:value-type="float" office:value="62474.011471864491" table:style-name="ce22">
            <text:p>62,474.01</text:p>
          </table:table-cell>
          <table:table-cell office:value-type="float" office:value="36627.233490906961" table:style-name="ce22">
            <text:p>36,627.23</text:p>
          </table:table-cell>
          <table:table-cell office:value-type="float" office:value="97529.912818506331" table:style-name="ce22">
            <text:p>97,529.91</text:p>
          </table:table-cell>
          <table:table-cell office:value-type="float" office:value="1416.0258162546379" table:style-name="ce22">
            <text:p>1,416.03</text:p>
          </table:table-cell>
          <table:table-cell office:value-type="float" office:value="9178.8717349860981" table:style-name="ce22">
            <text:p>9,178.87</text:p>
          </table:table-cell>
          <table:table-cell office:value-type="float" office:value="815132.70840148767" table:style-name="ce22">
            <text:p>815,132.71</text:p>
          </table:table-cell>
          <table:table-cell table:number-columns-repeated="16374"/>
        </table:table-row>
        <table:table-row table:style-name="ro3">
          <table:table-cell office:value-type="float" office:value="2015" table:style-name="ce3">
            <text:p>2015</text:p>
          </table:table-cell>
          <table:table-cell office:value-type="float" office:value="446140.00691465405" table:style-name="ce22">
            <text:p>446,140.01</text:p>
          </table:table-cell>
          <table:table-cell office:value-type="float" office:value="140353" table:style-name="ce22">
            <text:p>140,353.00</text:p>
          </table:table-cell>
          <table:table-cell office:value-type="float" office:value="5926.0738090814866" table:style-name="ce22">
            <text:p>5,926.07</text:p>
          </table:table-cell>
          <table:table-cell office:value-type="float" office:value="56120.397209773852" table:style-name="ce22">
            <text:p>56,120.40</text:p>
          </table:table-cell>
          <table:table-cell office:value-type="float" office:value="35074.942204685307" table:style-name="ce22">
            <text:p>35,074.94</text:p>
          </table:table-cell>
          <table:table-cell office:value-type="float" office:value="96452.153112862419" table:style-name="ce22">
            <text:p>96,452.15</text:p>
          </table:table-cell>
          <table:table-cell office:value-type="float" office:value="521.096184486938" table:style-name="ce22">
            <text:p>521.10</text:p>
          </table:table-cell>
          <table:table-cell office:value-type="float" office:value="4504.7643867851602" table:style-name="ce22">
            <text:p>4,504.76</text:p>
          </table:table-cell>
          <table:table-cell office:value-type="float" office:value="785092.43382232927" table:style-name="ce22">
            <text:p>785,092.43</text:p>
          </table:table-cell>
          <table:table-cell table:number-columns-repeated="16374"/>
        </table:table-row>
        <table:table-row table:style-name="ro3">
          <table:table-cell office:value-type="float" office:value="2016" table:style-name="ce3">
            <text:p>2016</text:p>
          </table:table-cell>
          <table:table-cell office:value-type="float" office:value="449505.67624438979" table:style-name="ce22">
            <text:p>449,505.68</text:p>
          </table:table-cell>
          <table:table-cell office:value-type="float" office:value="142294" table:style-name="ce22">
            <text:p>142,294.00</text:p>
          </table:table-cell>
          <table:table-cell office:value-type="float" office:value="2712.2688269615473" table:style-name="ce22">
            <text:p>2,712.27</text:p>
          </table:table-cell>
          <table:table-cell office:value-type="float" office:value="43386.307812876796" table:style-name="ce22">
            <text:p>43,386.31</text:p>
          </table:table-cell>
          <table:table-cell office:value-type="float" office:value="31058.667996687018" table:style-name="ce22">
            <text:p>31,058.67</text:p>
          </table:table-cell>
          <table:table-cell office:value-type="float" office:value="90694.464728356179" table:style-name="ce22">
            <text:p>90,694.46</text:p>
          </table:table-cell>
          <table:table-cell office:value-type="float" office:value="686.45611858569487" table:style-name="ce22">
            <text:p>686.46</text:p>
          </table:table-cell>
          <table:table-cell office:value-type="float" office:value="1964.6214327925873" table:style-name="ce22">
            <text:p>1,964.62</text:p>
          </table:table-cell>
          <table:table-cell office:value-type="float" office:value="762302.46316064952" table:style-name="ce22">
            <text:p>762,302.46</text:p>
          </table:table-cell>
          <table:table-cell table:number-columns-repeated="16374"/>
        </table:table-row>
        <table:table-row table:style-name="ro3">
          <table:table-cell office:value-type="float" office:value="2017" table:style-name="ce3">
            <text:p>2017</text:p>
          </table:table-cell>
          <table:table-cell office:value-type="float" office:value="405500.76080649032" table:style-name="ce22">
            <text:p>405,500.76</text:p>
          </table:table-cell>
          <table:table-cell office:value-type="float" office:value="142863" table:style-name="ce22">
            <text:p>142,863.00</text:p>
          </table:table-cell>
          <table:table-cell office:value-type="float" office:value="3068.91410647464" table:style-name="ce22">
            <text:p>3,068.91</text:p>
          </table:table-cell>
          <table:table-cell office:value-type="float" office:value="39410.16582826947" table:style-name="ce22">
            <text:p>39,410.17</text:p>
          </table:table-cell>
          <table:table-cell office:value-type="float" office:value="28773.462950419984" table:style-name="ce22">
            <text:p>28,773.46</text:p>
          </table:table-cell>
          <table:table-cell office:value-type="float" office:value="90439.153129238664" table:style-name="ce22">
            <text:p>90,439.15</text:p>
          </table:table-cell>
          <table:table-cell office:value-type="float" office:value="586.66194162421471" table:style-name="ce22">
            <text:p>586.66</text:p>
          </table:table-cell>
          <table:table-cell office:value-type="float" office:value="2628.8164827671635" table:style-name="ce22">
            <text:p>2,628.82</text:p>
          </table:table-cell>
          <table:table-cell office:value-type="float" office:value="713270.93524528435" table:style-name="ce22">
            <text:p>713,270.94</text:p>
          </table:table-cell>
          <table:table-cell table:number-columns-repeated="16374"/>
        </table:table-row>
        <table:table-row table:style-name="ro3">
          <table:table-cell office:value-type="float" office:value="2018" table:style-name="ce3">
            <text:p>2018</text:p>
          </table:table-cell>
          <table:table-cell office:value-type="float" office:value="436978.41214613576" table:style-name="ce22">
            <text:p>436,978.41</text:p>
          </table:table-cell>
          <table:table-cell office:value-type="float" office:value="144174" table:style-name="ce22">
            <text:p>144,174.00</text:p>
          </table:table-cell>
          <table:table-cell office:value-type="float" office:value="3283.0845102558792" table:style-name="ce22">
            <text:p>3,283.08</text:p>
          </table:table-cell>
          <table:table-cell office:value-type="float" office:value="40960.861571949987" table:style-name="ce22">
            <text:p>40,960.86</text:p>
          </table:table-cell>
          <table:table-cell office:value-type="float" office:value="28806.720113920281" table:style-name="ce22">
            <text:p>28,806.72</text:p>
          </table:table-cell>
          <table:table-cell office:value-type="float" office:value="88931.536780797658" table:style-name="ce22">
            <text:p>88,931.54</text:p>
          </table:table-cell>
          <table:table-cell office:value-type="float" office:value="826.30563483147455" table:style-name="ce22">
            <text:p>826.31</text:p>
          </table:table-cell>
          <table:table-cell office:value-type="float" office:value="2663.1921282901649" table:style-name="ce22">
            <text:p>2,663.19</text:p>
          </table:table-cell>
          <table:table-cell office:value-type="float" office:value="746624.1128861811" table:style-name="ce22">
            <text:p>746,624.11</text:p>
          </table:table-cell>
          <table:table-cell table:number-columns-repeated="16374"/>
        </table:table-row>
        <table:table-row table:style-name="ro3">
          <table:table-cell office:value-type="float" office:value="2019" table:style-name="ce3">
            <text:p>2019</text:p>
          </table:table-cell>
          <table:table-cell office:value-type="float" office:value="420924.78180015774" table:style-name="ce22">
            <text:p>420,924.78</text:p>
          </table:table-cell>
          <table:table-cell office:value-type="float" office:value="141794" table:style-name="ce22">
            <text:p>141,794.00</text:p>
          </table:table-cell>
          <table:table-cell office:value-type="float" office:value="3149.6417347672814" table:style-name="ce22">
            <text:p>3,149.64</text:p>
          </table:table-cell>
          <table:table-cell office:value-type="float" office:value="41604.777125769739" table:style-name="ce22">
            <text:p>41,604.78</text:p>
          </table:table-cell>
          <table:table-cell office:value-type="float" office:value="27585.672556260957" table:style-name="ce22">
            <text:p>27,585.67</text:p>
          </table:table-cell>
          <table:table-cell office:value-type="float" office:value="89392.379122879734" table:style-name="ce22">
            <text:p>89,392.38</text:p>
          </table:table-cell>
          <table:table-cell office:value-type="float" office:value="597.12672432195518" table:style-name="ce22">
            <text:p>597.13</text:p>
          </table:table-cell>
          <table:table-cell office:value-type="float" office:value="5423.7092021933777" table:style-name="ce22">
            <text:p>5,423.71</text:p>
          </table:table-cell>
          <table:table-cell office:value-type="float" office:value="730472.08826635079" table:style-name="ce22">
            <text:p>730,472.09</text:p>
          </table:table-cell>
          <table:table-cell table:number-columns-repeated="16374"/>
        </table:table-row>
        <table:table-row table:style-name="ro3">
          <table:table-cell office:value-type="float" office:value="2020" table:style-name="ce3">
            <text:p>2020</text:p>
          </table:table-cell>
          <table:table-cell office:value-type="float" office:value="329849.16902438999" table:style-name="ce22">
            <text:p>329,849.17</text:p>
          </table:table-cell>
          <table:table-cell office:value-type="float" office:value="128530" table:style-name="ce22">
            <text:p>128,530.00</text:p>
          </table:table-cell>
          <table:table-cell office:value-type="float" office:value="2531.7290577197632" table:style-name="ce22">
            <text:p>2,531.73</text:p>
          </table:table-cell>
          <table:table-cell office:value-type="float" office:value="53771.188640997832" table:style-name="ce22">
            <text:p>53,771.19</text:p>
          </table:table-cell>
          <table:table-cell office:value-type="float" office:value="28020.616383349865" table:style-name="ce22">
            <text:p>28,020.62</text:p>
          </table:table-cell>
          <table:table-cell office:value-type="float" office:value="84967.488000356287" table:style-name="ce22">
            <text:p>84,967.49</text:p>
          </table:table-cell>
          <table:table-cell office:value-type="float" office:value="711.0206472913211" table:style-name="ce22">
            <text:p>711.02</text:p>
          </table:table-cell>
          <table:table-cell office:value-type="float" office:value="2425.4271535832117" table:style-name="ce22">
            <text:p>2,425.43</text:p>
          </table:table-cell>
          <table:table-cell office:value-type="float" office:value="630806.63890768832" table:style-name="ce22">
            <text:p>630,806.64</text:p>
          </table:table-cell>
          <table:table-cell table:number-columns-repeated="16374"/>
        </table:table-row>
        <table:table-row table:style-name="ro3">
          <table:table-cell office:value-type="float" office:value="2021" table:style-name="ce3">
            <text:p>2021</text:p>
          </table:table-cell>
          <table:table-cell office:value-type="float" office:value="360621.86265944137" table:style-name="ce22">
            <text:p>360,621.86</text:p>
          </table:table-cell>
          <table:table-cell office:value-type="float" office:value="136249" table:style-name="ce22">
            <text:p>136,249.00</text:p>
          </table:table-cell>
          <table:table-cell office:value-type="float" office:value="2826.6428660850097" table:style-name="ce22">
            <text:p>2,826.64</text:p>
          </table:table-cell>
          <table:table-cell office:value-type="float" office:value="59757.729163475204" table:style-name="ce22">
            <text:p>59,757.73</text:p>
          </table:table-cell>
          <table:table-cell office:value-type="float" office:value="25963.445376244854" table:style-name="ce22">
            <text:p>25,963.45</text:p>
          </table:table-cell>
          <table:table-cell office:value-type="float" office:value="90109.295144373566" table:style-name="ce22">
            <text:p>90,109.30</text:p>
          </table:table-cell>
          <table:table-cell office:value-type="float" office:value="1656.8126680863861" table:style-name="ce22">
            <text:p>1,656.81</text:p>
          </table:table-cell>
          <table:table-cell office:value-type="float" office:value="4859.5399531202938" table:style-name="ce22">
            <text:p>4,859.54</text:p>
          </table:table-cell>
          <table:table-cell office:value-type="float" office:value="682044.32783082663" table:style-name="ce22">
            <text:p>682,044.33</text:p>
          </table:table-cell>
          <table:table-cell table:number-columns-repeated="16374"/>
        </table:table-row>
        <table:table-row table:style-name="ro3">
          <table:table-cell office:value-type="float" office:value="2022" table:style-name="ce3">
            <text:p>2022</text:p>
          </table:table-cell>
          <table:table-cell office:value-type="float" office:value="419621.43372462131" table:style-name="ce22">
            <text:p>419,621.43</text:p>
          </table:table-cell>
          <table:table-cell office:value-type="float" office:value="125323" table:style-name="ce22">
            <text:p>125,323.00</text:p>
          </table:table-cell>
          <table:table-cell office:value-type="float" office:value="2979.8586524187053" table:style-name="ce22">
            <text:p>2,979.86</text:p>
          </table:table-cell>
          <table:table-cell office:value-type="float" office:value="56215.064218692758" table:style-name="ce22">
            <text:p>56,215.06</text:p>
          </table:table-cell>
          <table:table-cell office:value-type="float" office:value="25315.388188124238" table:style-name="ce22">
            <text:p>25,315.39</text:p>
          </table:table-cell>
          <table:table-cell office:value-type="float" office:value="92865.838219544312" table:style-name="ce22">
            <text:p>92,865.84</text:p>
          </table:table-cell>
          <table:table-cell office:value-type="float" office:value="814.54871890329616" table:style-name="ce22">
            <text:p>814.55</text:p>
          </table:table-cell>
          <table:table-cell office:value-type="float" office:value="3439.1778659808851" table:style-name="ce22">
            <text:p>3,439.18</text:p>
          </table:table-cell>
          <table:table-cell office:value-type="float" office:value="726574.30958828551" table:style-name="ce22">
            <text:p>726,574.31</text:p>
          </table:table-cell>
          <table:table-cell table:number-columns-repeated="16374"/>
        </table:table-row>
        <table:table-row table:style-name="ro3">
          <table:table-cell office:value-type="float" office:value="2023" table:style-name="ce3">
            <text:p>2023</text:p>
          </table:table-cell>
          <table:table-cell office:value-type="float" office:value="406969.10144782549" table:style-name="ce22">
            <text:p>406,969.10</text:p>
          </table:table-cell>
          <table:table-cell office:value-type="float" office:value="121657" table:style-name="ce22">
            <text:p>121,657.00</text:p>
          </table:table-cell>
          <table:table-cell office:value-type="float" office:value="2807.8345392909537" table:style-name="ce22">
            <text:p>2,807.83</text:p>
          </table:table-cell>
          <table:table-cell office:value-type="float" office:value="53028.296764834333" table:style-name="ce22">
            <text:p>53,028.30</text:p>
          </table:table-cell>
          <table:table-cell office:value-type="float" office:value="26235.128825856242" table:style-name="ce22">
            <text:p>26,235.13</text:p>
          </table:table-cell>
          <table:table-cell office:value-type="float" office:value="84258.470609947661" table:style-name="ce22">
            <text:p>84,258.47</text:p>
          </table:table-cell>
          <table:table-cell office:value-type="float" office:value="559.68362617286198" table:style-name="ce22">
            <text:p>559.68</text:p>
          </table:table-cell>
          <table:table-cell office:value-type="float" office:value="3686.401049422901" table:style-name="ce22">
            <text:p>3,686.40</text:p>
          </table:table-cell>
          <table:table-cell office:value-type="float" office:value="699201.91686335055" table:style-name="ce22">
            <text:p>699,201.92</text:p>
          </table:table-cell>
          <table:table-cell table:number-columns-repeated="16374"/>
        </table:table-row>
        <table:table-row table:style-name="ro3">
          <table:table-cell table:number-columns-repeated="16384"/>
        </table:table-row>
        <table:table-row table:style-name="ro2">
          <table:table-cell office:value-type="string" table:style-name="ce19">
            <text:p>Table 2: Carbon dioxide emissions by broad category of final demand, UK, 1990 to 2023 (ktCO2e)</text:p>
          </table:table-cell>
          <table:table-cell table:number-columns-repeated="16383" table:style-name="ce20"/>
        </table:table-row>
        <table:table-row table:style-name="ro12">
          <table:table-cell office:value-type="string" table:style-name="ce5">
            <text:p>Year</text:p>
          </table:table-cell>
          <table:table-cell office:value-type="string" table:style-name="ce21">
            <text:p>Households</text:p>
            <text:p>[note 8]</text:p>
          </table:table-cell>
          <table:table-cell office:value-type="string" table:style-name="ce21">
            <text:p>Households direct</text:p>
            <text:p>[note 2]</text:p>
          </table:table-cell>
          <table:table-cell office:value-type="string" table:style-name="ce21">
            <text:p>Non-profit institutions serving households</text:p>
            <text:p>[note 9]</text:p>
          </table:table-cell>
          <table:table-cell office:value-type="string" table:style-name="ce21">
            <text:p>Central government</text:p>
            <text:p>[note 4]</text:p>
          </table:table-cell>
          <table:table-cell office:value-type="string" table:style-name="ce21">
            <text:p>Local government</text:p>
            <text:p>[note 5]</text:p>
          </table:table-cell>
          <table:table-cell office:value-type="string" table:style-name="ce21">
            <text:p>Gross fixed capital formation</text:p>
            <text:p>[note 6]</text:p>
          </table:table-cell>
          <table:table-cell office:value-type="string" table:style-name="ce21">
            <text:p>Valuables</text:p>
            <text:p>[note 10]</text:p>
          </table:table-cell>
          <table:table-cell office:value-type="string" table:style-name="ce21">
            <text:p>Changes in inventories<text:s/></text:p>
            <text:p>[note 11]</text:p>
          </table:table-cell>
          <table:table-cell office:value-type="string" table:style-name="ce21">
            <text:p>Total</text:p>
          </table:table-cell>
          <table:table-cell table:number-columns-repeated="16374" table:style-name="ce21"/>
        </table:table-row>
        <table:table-row table:style-name="ro3">
          <table:table-cell office:value-type="float" office:value="1990" table:style-name="ce3">
            <text:p>1990</text:p>
          </table:table-cell>
          <table:table-cell office:value-type="float" office:value="356639.20921351906" table:style-name="ce22">
            <text:p>356,639.21</text:p>
          </table:table-cell>
          <table:table-cell office:value-type="float" office:value="140956" table:style-name="ce22">
            <text:p>140,956.00</text:p>
          </table:table-cell>
          <table:table-cell office:value-type="float" office:value="6045.3508458741144" table:style-name="ce22">
            <text:p>6,045.35</text:p>
          </table:table-cell>
          <table:table-cell office:value-type="float" office:value="48346.004152749672" table:style-name="ce22">
            <text:p>48,346.00</text:p>
          </table:table-cell>
          <table:table-cell office:value-type="float" office:value="30727.340726254188" table:style-name="ce22">
            <text:p>30,727.34</text:p>
          </table:table-cell>
          <table:table-cell office:value-type="float" office:value="87392.248487279125" table:style-name="ce22">
            <text:p>87,392.25</text:p>
          </table:table-cell>
          <table:table-cell office:value-type="float" office:value="75.883790384186838" table:style-name="ce22">
            <text:p>75.88</text:p>
          </table:table-cell>
          <table:table-cell office:value-type="float" office:value="1701.1517657529005" table:style-name="ce22">
            <text:p>1,701.15</text:p>
          </table:table-cell>
          <table:table-cell office:value-type="float" office:value="671883.18898181326" table:style-name="ce22">
            <text:p>671,883.19</text:p>
          </table:table-cell>
          <table:table-cell table:number-columns-repeated="16374"/>
        </table:table-row>
        <table:table-row table:style-name="ro3">
          <table:table-cell office:value-type="float" office:value="1991" table:style-name="ce3">
            <text:p>1991</text:p>
          </table:table-cell>
          <table:table-cell office:value-type="float" office:value="358271.79510037624" table:style-name="ce22">
            <text:p>358,271.80</text:p>
          </table:table-cell>
          <table:table-cell office:value-type="float" office:value="149270" table:style-name="ce22">
            <text:p>149,270.00</text:p>
          </table:table-cell>
          <table:table-cell office:value-type="float" office:value="6143.6035156958233" table:style-name="ce22">
            <text:p>6,143.60</text:p>
          </table:table-cell>
          <table:table-cell office:value-type="float" office:value="48272.538585376184" table:style-name="ce22">
            <text:p>48,272.54</text:p>
          </table:table-cell>
          <table:table-cell office:value-type="float" office:value="31069.199314642319" table:style-name="ce22">
            <text:p>31,069.20</text:p>
          </table:table-cell>
          <table:table-cell office:value-type="float" office:value="86893.833109380328" table:style-name="ce22">
            <text:p>86,893.83</text:p>
          </table:table-cell>
          <table:table-cell office:value-type="float" office:value="76.590168021767596" table:style-name="ce22">
            <text:p>76.59</text:p>
          </table:table-cell>
          <table:table-cell office:value-type="float" office:value="1714.4397541699291" table:style-name="ce22">
            <text:p>1,714.44</text:p>
          </table:table-cell>
          <table:table-cell office:value-type="float" office:value="681711.99954766256" table:style-name="ce22">
            <text:p>681,712.00</text:p>
          </table:table-cell>
          <table:table-cell table:number-columns-repeated="16374"/>
        </table:table-row>
        <table:table-row table:style-name="ro3">
          <table:table-cell office:value-type="float" office:value="1992" table:style-name="ce3">
            <text:p>1992</text:p>
          </table:table-cell>
          <table:table-cell office:value-type="float" office:value="337201.49017050699" table:style-name="ce22">
            <text:p>337,201.49</text:p>
          </table:table-cell>
          <table:table-cell office:value-type="float" office:value="147803" table:style-name="ce22">
            <text:p>147,803.00</text:p>
          </table:table-cell>
          <table:table-cell office:value-type="float" office:value="5864.4459437666774" table:style-name="ce22">
            <text:p>5,864.45</text:p>
          </table:table-cell>
          <table:table-cell office:value-type="float" office:value="46103.089182719821" table:style-name="ce22">
            <text:p>46,103.09</text:p>
          </table:table-cell>
          <table:table-cell office:value-type="float" office:value="29770.078119355832" table:style-name="ce22">
            <text:p>29,770.08</text:p>
          </table:table-cell>
          <table:table-cell office:value-type="float" office:value="81507.108446496102" table:style-name="ce22">
            <text:p>81,507.11</text:p>
          </table:table-cell>
          <table:table-cell office:value-type="float" office:value="72.252773868494245" table:style-name="ce22">
            <text:p>72.25</text:p>
          </table:table-cell>
          <table:table-cell office:value-type="float" office:value="1623.9796357246157" table:style-name="ce22">
            <text:p>1,623.98</text:p>
          </table:table-cell>
          <table:table-cell office:value-type="float" office:value="649945.44427243853" table:style-name="ce22">
            <text:p>649,945.44</text:p>
          </table:table-cell>
          <table:table-cell table:number-columns-repeated="16374"/>
        </table:table-row>
        <table:table-row table:style-name="ro3">
          <table:table-cell office:value-type="float" office:value="1993" table:style-name="ce3">
            <text:p>1993</text:p>
          </table:table-cell>
          <table:table-cell office:value-type="float" office:value="322992.01299236185" table:style-name="ce22">
            <text:p>322,992.01</text:p>
          </table:table-cell>
          <table:table-cell office:value-type="float" office:value="152286.5" table:style-name="ce22">
            <text:p>152,286.50</text:p>
          </table:table-cell>
          <table:table-cell office:value-type="float" office:value="6558.9559817434501" table:style-name="ce22">
            <text:p>6,558.96</text:p>
          </table:table-cell>
          <table:table-cell office:value-type="float" office:value="44366.67484227044" table:style-name="ce22">
            <text:p>44,366.67</text:p>
          </table:table-cell>
          <table:table-cell office:value-type="float" office:value="26550.115243246339" table:style-name="ce22">
            <text:p>26,550.12</text:p>
          </table:table-cell>
          <table:table-cell office:value-type="float" office:value="75606.334462657323" table:style-name="ce22">
            <text:p>75,606.33</text:p>
          </table:table-cell>
          <table:table-cell office:value-type="float" office:value="48.677419876761029" table:style-name="ce22">
            <text:p>48.68</text:p>
          </table:table-cell>
          <table:table-cell office:value-type="float" office:value="3509.8993849677245" table:style-name="ce22">
            <text:p>3,509.90</text:p>
          </table:table-cell>
          <table:table-cell office:value-type="float" office:value="631919.17032712395" table:style-name="ce22">
            <text:p>631,919.17</text:p>
          </table:table-cell>
          <table:table-cell table:number-columns-repeated="16374"/>
        </table:table-row>
        <table:table-row table:style-name="ro3">
          <table:table-cell office:value-type="float" office:value="1994" table:style-name="ce3">
            <text:p>1994</text:p>
          </table:table-cell>
          <table:table-cell office:value-type="float" office:value="319619.83023350325" table:style-name="ce22">
            <text:p>319,619.83</text:p>
          </table:table-cell>
          <table:table-cell office:value-type="float" office:value="147113.1" table:style-name="ce22">
            <text:p>147,113.10</text:p>
          </table:table-cell>
          <table:table-cell office:value-type="float" office:value="6655.6235939948401" table:style-name="ce22">
            <text:p>6,655.62</text:p>
          </table:table-cell>
          <table:table-cell office:value-type="float" office:value="44442.031401313026" table:style-name="ce22">
            <text:p>44,442.03</text:p>
          </table:table-cell>
          <table:table-cell office:value-type="float" office:value="26073.483217180474" table:style-name="ce22">
            <text:p>26,073.48</text:p>
          </table:table-cell>
          <table:table-cell office:value-type="float" office:value="76360.27896794134" table:style-name="ce22">
            <text:p>76,360.28</text:p>
          </table:table-cell>
          <table:table-cell office:value-type="float" office:value="54.256729495297819" table:style-name="ce22">
            <text:p>54.26</text:p>
          </table:table-cell>
          <table:table-cell office:value-type="float" office:value="5250.3089264051414" table:style-name="ce22">
            <text:p>5,250.31</text:p>
          </table:table-cell>
          <table:table-cell office:value-type="float" office:value="625568.91306983319" table:style-name="ce22">
            <text:p>625,568.91</text:p>
          </table:table-cell>
          <table:table-cell table:number-columns-repeated="16374"/>
        </table:table-row>
        <table:table-row table:style-name="ro3">
          <table:table-cell office:value-type="float" office:value="1995" table:style-name="ce3">
            <text:p>1995</text:p>
          </table:table-cell>
          <table:table-cell office:value-type="float" office:value="304805.05414410064" table:style-name="ce22">
            <text:p>304,805.05</text:p>
          </table:table-cell>
          <table:table-cell office:value-type="float" office:value="141710.70000000001" table:style-name="ce22">
            <text:p>141,710.70</text:p>
          </table:table-cell>
          <table:table-cell office:value-type="float" office:value="6546.3664836659327" table:style-name="ce22">
            <text:p>6,546.37</text:p>
          </table:table-cell>
          <table:table-cell office:value-type="float" office:value="42143.053122885023" table:style-name="ce22">
            <text:p>42,143.05</text:p>
          </table:table-cell>
          <table:table-cell office:value-type="float" office:value="24742.743511509096" table:style-name="ce22">
            <text:p>24,742.74</text:p>
          </table:table-cell>
          <table:table-cell office:value-type="float" office:value="72333.346902281541" table:style-name="ce22">
            <text:p>72,333.35</text:p>
          </table:table-cell>
          <table:table-cell office:value-type="float" office:value="57.62745136256553" table:style-name="ce22">
            <text:p>57.63</text:p>
          </table:table-cell>
          <table:table-cell office:value-type="float" office:value="5533.3762451870143" table:style-name="ce22">
            <text:p>5,533.38</text:p>
          </table:table-cell>
          <table:table-cell office:value-type="float" office:value="597872.26786099176" table:style-name="ce22">
            <text:p>597,872.27</text:p>
          </table:table-cell>
          <table:table-cell table:number-columns-repeated="16374"/>
        </table:table-row>
        <table:table-row table:style-name="ro3">
          <table:table-cell office:value-type="float" office:value="1996" table:style-name="ce3">
            <text:p>1996</text:p>
          </table:table-cell>
          <table:table-cell office:value-type="float" office:value="285846.83655466099" table:style-name="ce22">
            <text:p>285,846.84</text:p>
          </table:table-cell>
          <table:table-cell office:value-type="float" office:value="156524.09999999998" table:style-name="ce22">
            <text:p>156,524.10</text:p>
          </table:table-cell>
          <table:table-cell office:value-type="float" office:value="7405.639311045873" table:style-name="ce22">
            <text:p>7,405.64</text:p>
          </table:table-cell>
          <table:table-cell office:value-type="float" office:value="47524.565782346806" table:style-name="ce22">
            <text:p>47,524.57</text:p>
          </table:table-cell>
          <table:table-cell office:value-type="float" office:value="26027.628696828397" table:style-name="ce22">
            <text:p>26,027.63</text:p>
          </table:table-cell>
          <table:table-cell office:value-type="float" office:value="75089.592051697909" table:style-name="ce22">
            <text:p>75,089.59</text:p>
          </table:table-cell>
          <table:table-cell office:value-type="float" office:value="85.284037681448609" table:style-name="ce22">
            <text:p>85.28</text:p>
          </table:table-cell>
          <table:table-cell office:value-type="float" office:value="4023.530400043308" table:style-name="ce22">
            <text:p>4,023.53</text:p>
          </table:table-cell>
          <table:table-cell office:value-type="float" office:value="602527.1768343047" table:style-name="ce22">
            <text:p>602,527.18</text:p>
          </table:table-cell>
          <table:table-cell table:number-columns-repeated="16374"/>
        </table:table-row>
        <table:table-row table:style-name="ro3">
          <table:table-cell office:value-type="float" office:value="1997" table:style-name="ce3">
            <text:p>1997</text:p>
          </table:table-cell>
          <table:table-cell office:value-type="float" office:value="301938.0372519347" table:style-name="ce22">
            <text:p>301,938.04</text:p>
          </table:table-cell>
          <table:table-cell office:value-type="float" office:value="150514.59999999998" table:style-name="ce22">
            <text:p>150,514.60</text:p>
          </table:table-cell>
          <table:table-cell office:value-type="float" office:value="5630.7494998603934" table:style-name="ce22">
            <text:p>5,630.75</text:p>
          </table:table-cell>
          <table:table-cell office:value-type="float" office:value="36522.215442360379" table:style-name="ce22">
            <text:p>36,522.22</text:p>
          </table:table-cell>
          <table:table-cell office:value-type="float" office:value="24016.942700154283" table:style-name="ce22">
            <text:p>24,016.94</text:p>
          </table:table-cell>
          <table:table-cell office:value-type="float" office:value="89640.332075995379" table:style-name="ce22">
            <text:p>89,640.33</text:p>
          </table:table-cell>
          <table:table-cell office:value-type="float" office:value="112.34418852769468" table:style-name="ce22">
            <text:p>112.34</text:p>
          </table:table-cell>
          <table:table-cell office:value-type="float" office:value="4643.8911246860425" table:style-name="ce22">
            <text:p>4,643.89</text:p>
          </table:table-cell>
          <table:table-cell office:value-type="float" office:value="613019.11228351877" table:style-name="ce22">
            <text:p>613,019.11</text:p>
          </table:table-cell>
          <table:table-cell table:number-columns-repeated="16374"/>
        </table:table-row>
        <table:table-row table:style-name="ro3">
          <table:table-cell office:value-type="float" office:value="1998" table:style-name="ce3">
            <text:p>1998</text:p>
          </table:table-cell>
          <table:table-cell office:value-type="float" office:value="322591.18323525542" table:style-name="ce22">
            <text:p>322,591.18</text:p>
          </table:table-cell>
          <table:table-cell office:value-type="float" office:value="152752.1" table:style-name="ce22">
            <text:p>152,752.10</text:p>
          </table:table-cell>
          <table:table-cell office:value-type="float" office:value="5791.7486420260811" table:style-name="ce22">
            <text:p>5,791.75</text:p>
          </table:table-cell>
          <table:table-cell office:value-type="float" office:value="38058.244179002184" table:style-name="ce22">
            <text:p>38,058.24</text:p>
          </table:table-cell>
          <table:table-cell office:value-type="float" office:value="25884.366976936712" table:style-name="ce22">
            <text:p>25,884.37</text:p>
          </table:table-cell>
          <table:table-cell office:value-type="float" office:value="98744.524986894467" table:style-name="ce22">
            <text:p>98,744.52</text:p>
          </table:table-cell>
          <table:table-cell office:value-type="float" office:value="388.20504939310695" table:style-name="ce22">
            <text:p>388.21</text:p>
          </table:table-cell>
          <table:table-cell office:value-type="float" office:value="5597.2689040102505" table:style-name="ce22">
            <text:p>5,597.27</text:p>
          </table:table-cell>
          <table:table-cell office:value-type="float" office:value="649807.6419735183" table:style-name="ce22">
            <text:p>649,807.64</text:p>
          </table:table-cell>
          <table:table-cell table:number-columns-repeated="16374"/>
        </table:table-row>
        <table:table-row table:style-name="ro3">
          <table:table-cell office:value-type="float" office:value="1999" table:style-name="ce3">
            <text:p>1999</text:p>
          </table:table-cell>
          <table:table-cell office:value-type="float" office:value="325251.6816414987" table:style-name="ce22">
            <text:p>325,251.68</text:p>
          </table:table-cell>
          <table:table-cell office:value-type="float" office:value="153117.10000000003" table:style-name="ce22">
            <text:p>153,117.10</text:p>
          </table:table-cell>
          <table:table-cell office:value-type="float" office:value="5662.6994772625676" table:style-name="ce22">
            <text:p>5,662.70</text:p>
          </table:table-cell>
          <table:table-cell office:value-type="float" office:value="36515.75972030437" table:style-name="ce22">
            <text:p>36,515.76</text:p>
          </table:table-cell>
          <table:table-cell office:value-type="float" office:value="25532.066282480322" table:style-name="ce22">
            <text:p>25,532.07</text:p>
          </table:table-cell>
          <table:table-cell office:value-type="float" office:value="91840.508776549599" table:style-name="ce22">
            <text:p>91,840.51</text:p>
          </table:table-cell>
          <table:table-cell office:value-type="float" office:value="283.06471415771892" table:style-name="ce22">
            <text:p>283.06</text:p>
          </table:table-cell>
          <table:table-cell office:value-type="float" office:value="4164.6435565015408" table:style-name="ce22">
            <text:p>4,164.64</text:p>
          </table:table-cell>
          <table:table-cell office:value-type="float" office:value="642367.52416875481" table:style-name="ce22">
            <text:p>642,367.52</text:p>
          </table:table-cell>
          <table:table-cell table:number-columns-repeated="16374"/>
        </table:table-row>
        <table:table-row table:style-name="ro3">
          <table:table-cell office:value-type="float" office:value="2000" table:style-name="ce3">
            <text:p>2000</text:p>
          </table:table-cell>
          <table:table-cell office:value-type="float" office:value="333636.16608638124" table:style-name="ce22">
            <text:p>333,636.17</text:p>
          </table:table-cell>
          <table:table-cell office:value-type="float" office:value="153360.70000000001" table:style-name="ce22">
            <text:p>153,360.70</text:p>
          </table:table-cell>
          <table:table-cell office:value-type="float" office:value="5690.4895374709868" table:style-name="ce22">
            <text:p>5,690.49</text:p>
          </table:table-cell>
          <table:table-cell office:value-type="float" office:value="36945.232210090107" table:style-name="ce22">
            <text:p>36,945.23</text:p>
          </table:table-cell>
          <table:table-cell office:value-type="float" office:value="25006.568673123478" table:style-name="ce22">
            <text:p>25,006.57</text:p>
          </table:table-cell>
          <table:table-cell office:value-type="float" office:value="89799.928492796811" table:style-name="ce22">
            <text:p>89,799.93</text:p>
          </table:table-cell>
          <table:table-cell office:value-type="float" office:value="164.92464903208759" table:style-name="ce22">
            <text:p>164.92</text:p>
          </table:table-cell>
          <table:table-cell office:value-type="float" office:value="3462.2516247792887" table:style-name="ce22">
            <text:p>3,462.25</text:p>
          </table:table-cell>
          <table:table-cell office:value-type="float" office:value="648066.26127367408" table:style-name="ce22">
            <text:p>648,066.26</text:p>
          </table:table-cell>
          <table:table-cell table:number-columns-repeated="16374"/>
        </table:table-row>
        <table:table-row table:style-name="ro3">
          <table:table-cell office:value-type="float" office:value="2001" table:style-name="ce3">
            <text:p>2001</text:p>
          </table:table-cell>
          <table:table-cell office:value-type="float" office:value="323692.84796003392" table:style-name="ce22">
            <text:p>323,692.85</text:p>
          </table:table-cell>
          <table:table-cell office:value-type="float" office:value="156777.59999999998" table:style-name="ce22">
            <text:p>156,777.60</text:p>
          </table:table-cell>
          <table:table-cell office:value-type="float" office:value="5947.3261571261455" table:style-name="ce22">
            <text:p>5,947.33</text:p>
          </table:table-cell>
          <table:table-cell office:value-type="float" office:value="38127.798645557246" table:style-name="ce22">
            <text:p>38,127.80</text:p>
          </table:table-cell>
          <table:table-cell office:value-type="float" office:value="26087.65431517387" table:style-name="ce22">
            <text:p>26,087.65</text:p>
          </table:table-cell>
          <table:table-cell office:value-type="float" office:value="94100.3033487215" table:style-name="ce22">
            <text:p>94,100.30</text:p>
          </table:table-cell>
          <table:table-cell office:value-type="float" office:value="296.41234968031404" table:style-name="ce22">
            <text:p>296.41</text:p>
          </table:table-cell>
          <table:table-cell office:value-type="float" office:value="4177.6862133878794" table:style-name="ce22">
            <text:p>4,177.69</text:p>
          </table:table-cell>
          <table:table-cell office:value-type="float" office:value="649207.62898968079" table:style-name="ce22">
            <text:p>649,207.63</text:p>
          </table:table-cell>
          <table:table-cell table:number-columns-repeated="16374"/>
        </table:table-row>
        <table:table-row table:style-name="ro3">
          <table:table-cell office:value-type="float" office:value="2002" table:style-name="ce3">
            <text:p>2002</text:p>
          </table:table-cell>
          <table:table-cell office:value-type="float" office:value="347205.07023132045" table:style-name="ce22">
            <text:p>347,205.07</text:p>
          </table:table-cell>
          <table:table-cell office:value-type="float" office:value="156063.70000000001" table:style-name="ce22">
            <text:p>156,063.70</text:p>
          </table:table-cell>
          <table:table-cell office:value-type="float" office:value="6153.6170992482339" table:style-name="ce22">
            <text:p>6,153.62</text:p>
          </table:table-cell>
          <table:table-cell office:value-type="float" office:value="44626.152960447798" table:style-name="ce22">
            <text:p>44,626.15</text:p>
          </table:table-cell>
          <table:table-cell office:value-type="float" office:value="27389.275741095633" table:style-name="ce22">
            <text:p>27,389.28</text:p>
          </table:table-cell>
          <table:table-cell office:value-type="float" office:value="88398.565086484406" table:style-name="ce22">
            <text:p>88,398.57</text:p>
          </table:table-cell>
          <table:table-cell office:value-type="float" office:value="251.21654835807024" table:style-name="ce22">
            <text:p>251.22</text:p>
          </table:table-cell>
          <table:table-cell office:value-type="float" office:value="3003.3185561399364" table:style-name="ce22">
            <text:p>3,003.32</text:p>
          </table:table-cell>
          <table:table-cell office:value-type="float" office:value="673090.91622309457" table:style-name="ce22">
            <text:p>673,090.92</text:p>
          </table:table-cell>
          <table:table-cell table:number-columns-repeated="16374"/>
        </table:table-row>
        <table:table-row table:style-name="ro3">
          <table:table-cell office:value-type="float" office:value="2003" table:style-name="ce3">
            <text:p>2003</text:p>
          </table:table-cell>
          <table:table-cell office:value-type="float" office:value="358963.36657149252" table:style-name="ce22">
            <text:p>358,963.37</text:p>
          </table:table-cell>
          <table:table-cell office:value-type="float" office:value="156217" table:style-name="ce22">
            <text:p>156,217.00</text:p>
          </table:table-cell>
          <table:table-cell office:value-type="float" office:value="6042.6155211335472" table:style-name="ce22">
            <text:p>6,042.62</text:p>
          </table:table-cell>
          <table:table-cell office:value-type="float" office:value="43433.217222623301" table:style-name="ce22">
            <text:p>43,433.22</text:p>
          </table:table-cell>
          <table:table-cell office:value-type="float" office:value="26897.910405970899" table:style-name="ce22">
            <text:p>26,897.91</text:p>
          </table:table-cell>
          <table:table-cell office:value-type="float" office:value="88859.737494858506" table:style-name="ce22">
            <text:p>88,859.74</text:p>
          </table:table-cell>
          <table:table-cell office:value-type="float" office:value="180.99641619280743" table:style-name="ce22">
            <text:p>181.00</text:p>
          </table:table-cell>
          <table:table-cell office:value-type="float" office:value="1959.8671571207447" table:style-name="ce22">
            <text:p>1,959.87</text:p>
          </table:table-cell>
          <table:table-cell office:value-type="float" office:value="682554.71078939235" table:style-name="ce22">
            <text:p>682,554.71</text:p>
          </table:table-cell>
          <table:table-cell table:number-columns-repeated="16374"/>
        </table:table-row>
        <table:table-row table:style-name="ro3">
          <table:table-cell office:value-type="float" office:value="2004" table:style-name="ce3">
            <text:p>2004</text:p>
          </table:table-cell>
          <table:table-cell office:value-type="float" office:value="379466.31020605261" table:style-name="ce22">
            <text:p>379,466.31</text:p>
          </table:table-cell>
          <table:table-cell office:value-type="float" office:value="159113.5" table:style-name="ce22">
            <text:p>159,113.50</text:p>
          </table:table-cell>
          <table:table-cell office:value-type="float" office:value="6097.1376350362907" table:style-name="ce22">
            <text:p>6,097.14</text:p>
          </table:table-cell>
          <table:table-cell office:value-type="float" office:value="49756.642468346668" table:style-name="ce22">
            <text:p>49,756.64</text:p>
          </table:table-cell>
          <table:table-cell office:value-type="float" office:value="29264.44507242609" table:style-name="ce22">
            <text:p>29,264.45</text:p>
          </table:table-cell>
          <table:table-cell office:value-type="float" office:value="91939.635519268253" table:style-name="ce22">
            <text:p>91,939.64</text:p>
          </table:table-cell>
          <table:table-cell office:value-type="float" office:value="167.10416136990676" table:style-name="ce22">
            <text:p>167.10</text:p>
          </table:table-cell>
          <table:table-cell office:value-type="float" office:value="2535.1278429806471" table:style-name="ce22">
            <text:p>2,535.13</text:p>
          </table:table-cell>
          <table:table-cell office:value-type="float" office:value="718339.90290548047" table:style-name="ce22">
            <text:p>718,339.90</text:p>
          </table:table-cell>
          <table:table-cell table:number-columns-repeated="16374"/>
        </table:table-row>
        <table:table-row table:style-name="ro3">
          <table:table-cell office:value-type="float" office:value="2005" table:style-name="ce3">
            <text:p>2005</text:p>
          </table:table-cell>
          <table:table-cell office:value-type="float" office:value="379292.50556656707" table:style-name="ce22">
            <text:p>379,292.51</text:p>
          </table:table-cell>
          <table:table-cell office:value-type="float" office:value="155695.70000000001" table:style-name="ce22">
            <text:p>155,695.70</text:p>
          </table:table-cell>
          <table:table-cell office:value-type="float" office:value="6344.4616572228479" table:style-name="ce22">
            <text:p>6,344.46</text:p>
          </table:table-cell>
          <table:table-cell office:value-type="float" office:value="50063.633564058677" table:style-name="ce22">
            <text:p>50,063.63</text:p>
          </table:table-cell>
          <table:table-cell office:value-type="float" office:value="29337.902569923233" table:style-name="ce22">
            <text:p>29,337.90</text:p>
          </table:table-cell>
          <table:table-cell office:value-type="float" office:value="91638.681690609737" table:style-name="ce22">
            <text:p>91,638.68</text:p>
          </table:table-cell>
          <table:table-cell office:value-type="float" office:value="100.91689158247452" table:style-name="ce22">
            <text:p>100.92</text:p>
          </table:table-cell>
          <table:table-cell office:value-type="float" office:value="1384.8830638519514" table:style-name="ce22">
            <text:p>1,384.88</text:p>
          </table:table-cell>
          <table:table-cell office:value-type="float" office:value="713858.68500381603" table:style-name="ce22">
            <text:p>713,858.69</text:p>
          </table:table-cell>
          <table:table-cell table:number-columns-repeated="16374"/>
        </table:table-row>
        <table:table-row table:style-name="ro3">
          <table:table-cell office:value-type="float" office:value="2006" table:style-name="ce3">
            <text:p>2006</text:p>
          </table:table-cell>
          <table:table-cell office:value-type="float" office:value="381276.30321242398" table:style-name="ce22">
            <text:p>381,276.30</text:p>
          </table:table-cell>
          <table:table-cell office:value-type="float" office:value="153393.9" table:style-name="ce22">
            <text:p>153,393.90</text:p>
          </table:table-cell>
          <table:table-cell office:value-type="float" office:value="6707.8938809148058" table:style-name="ce22">
            <text:p>6,707.89</text:p>
          </table:table-cell>
          <table:table-cell office:value-type="float" office:value="51268.684457067255" table:style-name="ce22">
            <text:p>51,268.68</text:p>
          </table:table-cell>
          <table:table-cell office:value-type="float" office:value="30569.939026217839" table:style-name="ce22">
            <text:p>30,569.94</text:p>
          </table:table-cell>
          <table:table-cell office:value-type="float" office:value="93940.952686540681" table:style-name="ce22">
            <text:p>93,940.95</text:p>
          </table:table-cell>
          <table:table-cell office:value-type="float" office:value="500.74901868757809" table:style-name="ce22">
            <text:p>500.75</text:p>
          </table:table-cell>
          <table:table-cell office:value-type="float" office:value="3285.5832570281623" table:style-name="ce22">
            <text:p>3,285.58</text:p>
          </table:table-cell>
          <table:table-cell office:value-type="float" office:value="720944.00553888013" table:style-name="ce22">
            <text:p>720,944.01</text:p>
          </table:table-cell>
          <table:table-cell table:number-columns-repeated="16374"/>
        </table:table-row>
        <table:table-row table:style-name="ro3">
          <table:table-cell office:value-type="float" office:value="2007" table:style-name="ce3">
            <text:p>2007</text:p>
          </table:table-cell>
          <table:table-cell office:value-type="float" office:value="397685.22158547124" table:style-name="ce22">
            <text:p>397,685.22</text:p>
          </table:table-cell>
          <table:table-cell office:value-type="float" office:value="150074" table:style-name="ce22">
            <text:p>150,074.00</text:p>
          </table:table-cell>
          <table:table-cell office:value-type="float" office:value="6661.1099544725412" table:style-name="ce22">
            <text:p>6,661.11</text:p>
          </table:table-cell>
          <table:table-cell office:value-type="float" office:value="57348.905806684917" table:style-name="ce22">
            <text:p>57,348.91</text:p>
          </table:table-cell>
          <table:table-cell office:value-type="float" office:value="32209.702340612701" table:style-name="ce22">
            <text:p>32,209.70</text:p>
          </table:table-cell>
          <table:table-cell office:value-type="float" office:value="99857.282069667213" table:style-name="ce22">
            <text:p>99,857.28</text:p>
          </table:table-cell>
          <table:table-cell office:value-type="float" office:value="550.26127732676525" table:style-name="ce22">
            <text:p>550.26</text:p>
          </table:table-cell>
          <table:table-cell office:value-type="float" office:value="3008.9208187497661" table:style-name="ce22">
            <text:p>3,008.92</text:p>
          </table:table-cell>
          <table:table-cell office:value-type="float" office:value="747395.40385298501" table:style-name="ce22">
            <text:p>747,395.40</text:p>
          </table:table-cell>
          <table:table-cell table:number-columns-repeated="16374"/>
        </table:table-row>
        <table:table-row table:style-name="ro3">
          <table:table-cell office:value-type="float" office:value="2008" table:style-name="ce3">
            <text:p>2008</text:p>
          </table:table-cell>
          <table:table-cell office:value-type="float" office:value="363956.82654972881" table:style-name="ce22">
            <text:p>363,956.83</text:p>
          </table:table-cell>
          <table:table-cell office:value-type="float" office:value="149967.20000000001" table:style-name="ce22">
            <text:p>149,967.20</text:p>
          </table:table-cell>
          <table:table-cell office:value-type="float" office:value="6454.0558278855106" table:style-name="ce22">
            <text:p>6,454.06</text:p>
          </table:table-cell>
          <table:table-cell office:value-type="float" office:value="55045.914458682899" table:style-name="ce22">
            <text:p>55,045.91</text:p>
          </table:table-cell>
          <table:table-cell office:value-type="float" office:value="29491.552725854883" table:style-name="ce22">
            <text:p>29,491.55</text:p>
          </table:table-cell>
          <table:table-cell office:value-type="float" office:value="91306.212898112295" table:style-name="ce22">
            <text:p>91,306.21</text:p>
          </table:table-cell>
          <table:table-cell office:value-type="float" office:value="234.85578622635003" table:style-name="ce22">
            <text:p>234.86</text:p>
          </table:table-cell>
          <table:table-cell office:value-type="float" office:value="1343.9314219014993" table:style-name="ce22">
            <text:p>1,343.93</text:p>
          </table:table-cell>
          <table:table-cell office:value-type="float" office:value="697800.54966839217" table:style-name="ce22">
            <text:p>697,800.55</text:p>
          </table:table-cell>
          <table:table-cell table:number-columns-repeated="16374"/>
        </table:table-row>
        <table:table-row table:style-name="ro3">
          <table:table-cell office:value-type="float" office:value="2009" table:style-name="ce3">
            <text:p>2009</text:p>
          </table:table-cell>
          <table:table-cell office:value-type="float" office:value="318795.24114124995" table:style-name="ce22">
            <text:p>318,795.24</text:p>
          </table:table-cell>
          <table:table-cell office:value-type="float" office:value="145730.1" table:style-name="ce22">
            <text:p>145,730.10</text:p>
          </table:table-cell>
          <table:table-cell office:value-type="float" office:value="6872.9897612480627" table:style-name="ce22">
            <text:p>6,872.99</text:p>
          </table:table-cell>
          <table:table-cell office:value-type="float" office:value="52996.025310313686" table:style-name="ce22">
            <text:p>52,996.03</text:p>
          </table:table-cell>
          <table:table-cell office:value-type="float" office:value="27600.767685469677" table:style-name="ce22">
            <text:p>27,600.77</text:p>
          </table:table-cell>
          <table:table-cell office:value-type="float" office:value="64476.531948148375" table:style-name="ce22">
            <text:p>64,476.53</text:p>
          </table:table-cell>
          <table:table-cell office:value-type="float" office:value="1080.4423012623149" table:style-name="ce22">
            <text:p>1,080.44</text:p>
          </table:table-cell>
          <table:table-cell office:value-type="float" office:value="1485.046193156961" table:style-name="ce22">
            <text:p>1,485.05</text:p>
          </table:table-cell>
          <table:table-cell office:value-type="float" office:value="619037.14434084913" table:style-name="ce22">
            <text:p>619,037.14</text:p>
          </table:table-cell>
          <table:table-cell table:number-columns-repeated="16374"/>
        </table:table-row>
        <table:table-row table:style-name="ro3">
          <table:table-cell office:value-type="float" office:value="2010" table:style-name="ce3">
            <text:p>2010</text:p>
          </table:table-cell>
          <table:table-cell office:value-type="float" office:value="364648.08703480841" table:style-name="ce22">
            <text:p>364,648.09</text:p>
          </table:table-cell>
          <table:table-cell office:value-type="float" office:value="154201.9" table:style-name="ce22">
            <text:p>154,201.90</text:p>
          </table:table-cell>
          <table:table-cell office:value-type="float" office:value="6391.383889572202" table:style-name="ce22">
            <text:p>6,391.38</text:p>
          </table:table-cell>
          <table:table-cell office:value-type="float" office:value="50218.869101893964" table:style-name="ce22">
            <text:p>50,218.87</text:p>
          </table:table-cell>
          <table:table-cell office:value-type="float" office:value="27784.943152084346" table:style-name="ce22">
            <text:p>27,784.94</text:p>
          </table:table-cell>
          <table:table-cell office:value-type="float" office:value="72293.358787475576" table:style-name="ce22">
            <text:p>72,293.36</text:p>
          </table:table-cell>
          <table:table-cell office:value-type="float" office:value="146.45902726081587" table:style-name="ce22">
            <text:p>146.46</text:p>
          </table:table-cell>
          <table:table-cell office:value-type="float" office:value="2882.4837339661372" table:style-name="ce22">
            <text:p>2,882.48</text:p>
          </table:table-cell>
          <table:table-cell office:value-type="float" office:value="678567.48472706147" table:style-name="ce22">
            <text:p>678,567.48</text:p>
          </table:table-cell>
          <table:table-cell table:number-columns-repeated="16374"/>
        </table:table-row>
        <table:table-row table:style-name="ro3">
          <table:table-cell office:value-type="float" office:value="2011" table:style-name="ce3">
            <text:p>2011</text:p>
          </table:table-cell>
          <table:table-cell office:value-type="float" office:value="370134.57622922654" table:style-name="ce22">
            <text:p>370,134.58</text:p>
          </table:table-cell>
          <table:table-cell office:value-type="float" office:value="136557.69999999998" table:style-name="ce22">
            <text:p>136,557.70</text:p>
          </table:table-cell>
          <table:table-cell office:value-type="float" office:value="6048.2687052713172" table:style-name="ce22">
            <text:p>6,048.27</text:p>
          </table:table-cell>
          <table:table-cell office:value-type="float" office:value="48065.610920247571" table:style-name="ce22">
            <text:p>48,065.61</text:p>
          </table:table-cell>
          <table:table-cell office:value-type="float" office:value="25608.452779197658" table:style-name="ce22">
            <text:p>25,608.45</text:p>
          </table:table-cell>
          <table:table-cell office:value-type="float" office:value="72675.426399642136" table:style-name="ce22">
            <text:p>72,675.43</text:p>
          </table:table-cell>
          <table:table-cell office:value-type="float" office:value="501.17550531563984" table:style-name="ce22">
            <text:p>501.18</text:p>
          </table:table-cell>
          <table:table-cell office:value-type="float" office:value="3276.0975703405547" table:style-name="ce22">
            <text:p>3,276.10</text:p>
          </table:table-cell>
          <table:table-cell office:value-type="float" office:value="662867.30810924142" table:style-name="ce22">
            <text:p>662,867.31</text:p>
          </table:table-cell>
          <table:table-cell table:number-columns-repeated="16374"/>
        </table:table-row>
        <table:table-row table:style-name="ro3">
          <table:table-cell office:value-type="float" office:value="2012" table:style-name="ce3">
            <text:p>2012</text:p>
          </table:table-cell>
          <table:table-cell office:value-type="float" office:value="369875.22551747464" table:style-name="ce22">
            <text:p>369,875.23</text:p>
          </table:table-cell>
          <table:table-cell office:value-type="float" office:value="143537.19999999998" table:style-name="ce22">
            <text:p>143,537.20</text:p>
          </table:table-cell>
          <table:table-cell office:value-type="float" office:value="6132.5218407623352" table:style-name="ce22">
            <text:p>6,132.52</text:p>
          </table:table-cell>
          <table:table-cell office:value-type="float" office:value="50636.240702680108" table:style-name="ce22">
            <text:p>50,636.24</text:p>
          </table:table-cell>
          <table:table-cell office:value-type="float" office:value="25126.982624706601" table:style-name="ce22">
            <text:p>25,126.98</text:p>
          </table:table-cell>
          <table:table-cell office:value-type="float" office:value="72535.445022421685" table:style-name="ce22">
            <text:p>72,535.45</text:p>
          </table:table-cell>
          <table:table-cell office:value-type="float" office:value="291.03896340747247" table:style-name="ce22">
            <text:p>291.04</text:p>
          </table:table-cell>
          <table:table-cell office:value-type="float" office:value="2196.0420387427835" table:style-name="ce22">
            <text:p>2,196.04</text:p>
          </table:table-cell>
          <table:table-cell office:value-type="float" office:value="670330.69671019563" table:style-name="ce22">
            <text:p>670,330.70</text:p>
          </table:table-cell>
          <table:table-cell table:number-columns-repeated="16374"/>
        </table:table-row>
        <table:table-row table:style-name="ro3">
          <table:table-cell office:value-type="float" office:value="2013" table:style-name="ce3">
            <text:p>2013</text:p>
          </table:table-cell>
          <table:table-cell office:value-type="float" office:value="364717.99533762527" table:style-name="ce22">
            <text:p>364,718.00</text:p>
          </table:table-cell>
          <table:table-cell office:value-type="float" office:value="145154.59999999998" table:style-name="ce22">
            <text:p>145,154.60</text:p>
          </table:table-cell>
          <table:table-cell office:value-type="float" office:value="5672.1500230234778" table:style-name="ce22">
            <text:p>5,672.15</text:p>
          </table:table-cell>
          <table:table-cell office:value-type="float" office:value="50941.083049768349" table:style-name="ce22">
            <text:p>50,941.08</text:p>
          </table:table-cell>
          <table:table-cell office:value-type="float" office:value="23140.311074201192" table:style-name="ce22">
            <text:p>23,140.31</text:p>
          </table:table-cell>
          <table:table-cell office:value-type="float" office:value="72935.415205321493" table:style-name="ce22">
            <text:p>72,935.42</text:p>
          </table:table-cell>
          <table:table-cell office:value-type="float" office:value="379.43350604715056" table:style-name="ce22">
            <text:p>379.43</text:p>
          </table:table-cell>
          <table:table-cell office:value-type="float" office:value="2009.8324025707368" table:style-name="ce22">
            <text:p>2,009.83</text:p>
          </table:table-cell>
          <table:table-cell office:value-type="float" office:value="664950.82059855771" table:style-name="ce22">
            <text:p>664,950.82</text:p>
          </table:table-cell>
          <table:table-cell table:number-columns-repeated="16374"/>
        </table:table-row>
        <table:table-row table:style-name="ro3">
          <table:table-cell office:value-type="float" office:value="2014" table:style-name="ce3">
            <text:p>2014</text:p>
          </table:table-cell>
          <table:table-cell office:value-type="float" office:value="353184.22179703048" table:style-name="ce22">
            <text:p>353,184.22</text:p>
          </table:table-cell>
          <table:table-cell office:value-type="float" office:value="133192.4" table:style-name="ce22">
            <text:p>133,192.40</text:p>
          </table:table-cell>
          <table:table-cell office:value-type="float" office:value="5251.0058050631997" table:style-name="ce22">
            <text:p>5,251.01</text:p>
          </table:table-cell>
          <table:table-cell office:value-type="float" office:value="51229.879502084354" table:style-name="ce22">
            <text:p>51,229.88</text:p>
          </table:table-cell>
          <table:table-cell office:value-type="float" office:value="21538.126407669715" table:style-name="ce22">
            <text:p>21,538.13</text:p>
          </table:table-cell>
          <table:table-cell office:value-type="float" office:value="81308.719648853628" table:style-name="ce22">
            <text:p>81,308.72</text:p>
          </table:table-cell>
          <table:table-cell office:value-type="float" office:value="1194.6032116358369" table:style-name="ce22">
            <text:p>1,194.60</text:p>
          </table:table-cell>
          <table:table-cell office:value-type="float" office:value="6367.0485828366982" table:style-name="ce22">
            <text:p>6,367.05</text:p>
          </table:table-cell>
          <table:table-cell office:value-type="float" office:value="653266.00495517394" table:style-name="ce22">
            <text:p>653,266.00</text:p>
          </table:table-cell>
          <table:table-cell table:number-columns-repeated="16374"/>
        </table:table-row>
        <table:table-row table:style-name="ro3">
          <table:table-cell office:value-type="float" office:value="2015" table:style-name="ce3">
            <text:p>2015</text:p>
          </table:table-cell>
          <table:table-cell office:value-type="float" office:value="340536.56867728138" table:style-name="ce22">
            <text:p>340,536.57</text:p>
          </table:table-cell>
          <table:table-cell office:value-type="float" office:value="135891.60000000003" table:style-name="ce22">
            <text:p>135,891.60</text:p>
          </table:table-cell>
          <table:table-cell office:value-type="float" office:value="4805.5623809203653" table:style-name="ce22">
            <text:p>4,805.56</text:p>
          </table:table-cell>
          <table:table-cell office:value-type="float" office:value="45675.909885141838" table:style-name="ce22">
            <text:p>45,675.91</text:p>
          </table:table-cell>
          <table:table-cell office:value-type="float" office:value="19938.461973399964" table:style-name="ce22">
            <text:p>19,938.46</text:p>
          </table:table-cell>
          <table:table-cell office:value-type="float" office:value="81013.094830382004" table:style-name="ce22">
            <text:p>81,013.09</text:p>
          </table:table-cell>
          <table:table-cell office:value-type="float" office:value="435.81754722895857" table:style-name="ce22">
            <text:p>435.82</text:p>
          </table:table-cell>
          <table:table-cell office:value-type="float" office:value="3319.4241452015717" table:style-name="ce22">
            <text:p>3,319.42</text:p>
          </table:table-cell>
          <table:table-cell office:value-type="float" office:value="631616.43943955621" table:style-name="ce22">
            <text:p>631,616.44</text:p>
          </table:table-cell>
          <table:table-cell table:number-columns-repeated="16374"/>
        </table:table-row>
        <table:table-row table:style-name="ro3">
          <table:table-cell office:value-type="float" office:value="2016" table:style-name="ce3">
            <text:p>2016</text:p>
          </table:table-cell>
          <table:table-cell office:value-type="float" office:value="336211.23536416522" table:style-name="ce22">
            <text:p>336,211.24</text:p>
          </table:table-cell>
          <table:table-cell office:value-type="float" office:value="137849.9" table:style-name="ce22">
            <text:p>137,849.90</text:p>
          </table:table-cell>
          <table:table-cell office:value-type="float" office:value="2261.2902860346649" table:style-name="ce22">
            <text:p>2,261.29</text:p>
          </table:table-cell>
          <table:table-cell office:value-type="float" office:value="36580.455939504318" table:style-name="ce22">
            <text:p>36,580.46</text:p>
          </table:table-cell>
          <table:table-cell office:value-type="float" office:value="16708.222227456616" table:style-name="ce22">
            <text:p>16,708.22</text:p>
          </table:table-cell>
          <table:table-cell office:value-type="float" office:value="76322.554282714264" table:style-name="ce22">
            <text:p>76,322.55</text:p>
          </table:table-cell>
          <table:table-cell office:value-type="float" office:value="581.62224601361072" table:style-name="ce22">
            <text:p>581.62</text:p>
          </table:table-cell>
          <table:table-cell office:value-type="float" office:value="1700.6287586754465" table:style-name="ce22">
            <text:p>1,700.63</text:p>
          </table:table-cell>
          <table:table-cell office:value-type="float" office:value="608215.90910456399" table:style-name="ce22">
            <text:p>608,215.91</text:p>
          </table:table-cell>
          <table:table-cell table:number-columns-repeated="16374"/>
        </table:table-row>
        <table:table-row table:style-name="ro3">
          <table:table-cell office:value-type="float" office:value="2017" table:style-name="ce3">
            <text:p>2017</text:p>
          </table:table-cell>
          <table:table-cell office:value-type="float" office:value="299698.10182747908" table:style-name="ce22">
            <text:p>299,698.10</text:p>
          </table:table-cell>
          <table:table-cell office:value-type="float" office:value="138474" table:style-name="ce22">
            <text:p>138,474.00</text:p>
          </table:table-cell>
          <table:table-cell office:value-type="float" office:value="2543.0328521858432" table:style-name="ce22">
            <text:p>2,543.03</text:p>
          </table:table-cell>
          <table:table-cell office:value-type="float" office:value="33038.454313602058" table:style-name="ce22">
            <text:p>33,038.45</text:p>
          </table:table-cell>
          <table:table-cell office:value-type="float" office:value="15714.156282293217" table:style-name="ce22">
            <text:p>15,714.16</text:p>
          </table:table-cell>
          <table:table-cell office:value-type="float" office:value="75933.930411488225" table:style-name="ce22">
            <text:p>75,933.93</text:p>
          </table:table-cell>
          <table:table-cell office:value-type="float" office:value="494.48528233400356" table:style-name="ce22">
            <text:p>494.49</text:p>
          </table:table-cell>
          <table:table-cell office:value-type="float" office:value="2021.0848422569552" table:style-name="ce22">
            <text:p>2,021.08</text:p>
          </table:table-cell>
          <table:table-cell office:value-type="float" office:value="567917.24581163935" table:style-name="ce22">
            <text:p>567,917.25</text:p>
          </table:table-cell>
          <table:table-cell table:number-columns-repeated="16374"/>
        </table:table-row>
        <table:table-row table:style-name="ro3">
          <table:table-cell office:value-type="float" office:value="2018" table:style-name="ce3">
            <text:p>2018</text:p>
          </table:table-cell>
          <table:table-cell office:value-type="float" office:value="322409.15237212874" table:style-name="ce22">
            <text:p>322,409.15</text:p>
          </table:table-cell>
          <table:table-cell office:value-type="float" office:value="139859.5" table:style-name="ce22">
            <text:p>139,859.50</text:p>
          </table:table-cell>
          <table:table-cell office:value-type="float" office:value="2697.86471402097" table:style-name="ce22">
            <text:p>2,697.86</text:p>
          </table:table-cell>
          <table:table-cell office:value-type="float" office:value="34242.93146164529" table:style-name="ce22">
            <text:p>34,242.93</text:p>
          </table:table-cell>
          <table:table-cell office:value-type="float" office:value="15866.724289828944" table:style-name="ce22">
            <text:p>15,866.72</text:p>
          </table:table-cell>
          <table:table-cell office:value-type="float" office:value="74550.543047636907" table:style-name="ce22">
            <text:p>74,550.54</text:p>
          </table:table-cell>
          <table:table-cell office:value-type="float" office:value="696.91621324911989" table:style-name="ce22">
            <text:p>696.92</text:p>
          </table:table-cell>
          <table:table-cell office:value-type="float" office:value="2244.3565149042915" table:style-name="ce22">
            <text:p>2,244.36</text:p>
          </table:table-cell>
          <table:table-cell office:value-type="float" office:value="592567.98861341423" table:style-name="ce22">
            <text:p>592,567.99</text:p>
          </table:table-cell>
          <table:table-cell table:number-columns-repeated="16374"/>
        </table:table-row>
        <table:table-row table:style-name="ro3">
          <table:table-cell office:value-type="float" office:value="2019" table:style-name="ce3">
            <text:p>2019</text:p>
          </table:table-cell>
          <table:table-cell office:value-type="float" office:value="311214.12729738589" table:style-name="ce22">
            <text:p>311,214.13</text:p>
          </table:table-cell>
          <table:table-cell office:value-type="float" office:value="137706" table:style-name="ce22">
            <text:p>137,706.00</text:p>
          </table:table-cell>
          <table:table-cell office:value-type="float" office:value="2617.8231110541087" table:style-name="ce22">
            <text:p>2,617.82</text:p>
          </table:table-cell>
          <table:table-cell office:value-type="float" office:value="34828.179470728704" table:style-name="ce22">
            <text:p>34,828.18</text:p>
          </table:table-cell>
          <table:table-cell office:value-type="float" office:value="15194.366571117673" table:style-name="ce22">
            <text:p>15,194.37</text:p>
          </table:table-cell>
          <table:table-cell office:value-type="float" office:value="74890.577117457666" table:style-name="ce22">
            <text:p>74,890.58</text:p>
          </table:table-cell>
          <table:table-cell office:value-type="float" office:value="504.93417870172368" table:style-name="ce22">
            <text:p>504.93</text:p>
          </table:table-cell>
          <table:table-cell office:value-type="float" office:value="3544.5767952163696" table:style-name="ce22">
            <text:p>3,544.58</text:p>
          </table:table-cell>
          <table:table-cell office:value-type="float" office:value="580500.58454166213" table:style-name="ce22">
            <text:p>580,500.58</text:p>
          </table:table-cell>
          <table:table-cell table:number-columns-repeated="16374"/>
        </table:table-row>
        <table:table-row table:style-name="ro3">
          <table:table-cell office:value-type="float" office:value="2020" table:style-name="ce3">
            <text:p>2020</text:p>
          </table:table-cell>
          <table:table-cell office:value-type="float" office:value="235278.1103629038" table:style-name="ce22">
            <text:p>235,278.11</text:p>
          </table:table-cell>
          <table:table-cell office:value-type="float" office:value="124802.5" table:style-name="ce22">
            <text:p>124,802.50</text:p>
          </table:table-cell>
          <table:table-cell office:value-type="float" office:value="2104.3277925731763" table:style-name="ce22">
            <text:p>2,104.33</text:p>
          </table:table-cell>
          <table:table-cell office:value-type="float" office:value="44645.671755350661" table:style-name="ce22">
            <text:p>44,645.67</text:p>
          </table:table-cell>
          <table:table-cell office:value-type="float" office:value="15702.806182803419" table:style-name="ce22">
            <text:p>15,702.81</text:p>
          </table:table-cell>
          <table:table-cell office:value-type="float" office:value="70938.040369078997" table:style-name="ce22">
            <text:p>70,938.04</text:p>
          </table:table-cell>
          <table:table-cell office:value-type="float" office:value="589.86098323373233" table:style-name="ce22">
            <text:p>589.86</text:p>
          </table:table-cell>
          <table:table-cell office:value-type="float" office:value="1893.4580476746626" table:style-name="ce22">
            <text:p>1,893.46</text:p>
          </table:table-cell>
          <table:table-cell office:value-type="float" office:value="495954.77549361845" table:style-name="ce22">
            <text:p>495,954.78</text:p>
          </table:table-cell>
          <table:table-cell table:number-columns-repeated="16374"/>
        </table:table-row>
        <table:table-row table:style-name="ro3">
          <table:table-cell office:value-type="float" office:value="2021" table:style-name="ce3">
            <text:p>2021</text:p>
          </table:table-cell>
          <table:table-cell office:value-type="float" office:value="259711.66961500887" table:style-name="ce22">
            <text:p>259,711.67</text:p>
          </table:table-cell>
          <table:table-cell office:value-type="float" office:value="132636.1" table:style-name="ce22">
            <text:p>132,636.10</text:p>
          </table:table-cell>
          <table:table-cell office:value-type="float" office:value="2353.1208353369557" table:style-name="ce22">
            <text:p>2,353.12</text:p>
          </table:table-cell>
          <table:table-cell office:value-type="float" office:value="49822.702885032195" table:style-name="ce22">
            <text:p>49,822.70</text:p>
          </table:table-cell>
          <table:table-cell office:value-type="float" office:value="15985.788328558338" table:style-name="ce22">
            <text:p>15,985.79</text:p>
          </table:table-cell>
          <table:table-cell office:value-type="float" office:value="75733.531823889367" table:style-name="ce22">
            <text:p>75,733.53</text:p>
          </table:table-cell>
          <table:table-cell office:value-type="float" office:value="1403.5579244924154" table:style-name="ce22">
            <text:p>1,403.56</text:p>
          </table:table-cell>
          <table:table-cell office:value-type="float" office:value="3805.7779238897965" table:style-name="ce22">
            <text:p>3,805.78</text:p>
          </table:table-cell>
          <table:table-cell office:value-type="float" office:value="541452.24933620787" table:style-name="ce22">
            <text:p>541,452.25</text:p>
          </table:table-cell>
          <table:table-cell table:number-columns-repeated="16374"/>
        </table:table-row>
        <table:table-row table:style-name="ro3">
          <table:table-cell office:value-type="float" office:value="2022" table:style-name="ce3">
            <text:p>2022</text:p>
          </table:table-cell>
          <table:table-cell office:value-type="float" office:value="302965.44744006981" table:style-name="ce22">
            <text:p>302,965.45</text:p>
          </table:table-cell>
          <table:table-cell office:value-type="float" office:value="121881.7" table:style-name="ce22">
            <text:p>121,881.70</text:p>
          </table:table-cell>
          <table:table-cell office:value-type="float" office:value="2432.5600562824138" table:style-name="ce22">
            <text:p>2,432.56</text:p>
          </table:table-cell>
          <table:table-cell office:value-type="float" office:value="46671.528427599718" table:style-name="ce22">
            <text:p>46,671.53</text:p>
          </table:table-cell>
          <table:table-cell office:value-type="float" office:value="15384.425091428302" table:style-name="ce22">
            <text:p>15,384.43</text:p>
          </table:table-cell>
          <table:table-cell office:value-type="float" office:value="77549.373363833001" table:style-name="ce22">
            <text:p>77,549.37</text:p>
          </table:table-cell>
          <table:table-cell office:value-type="float" office:value="673.40842355414384" table:style-name="ce22">
            <text:p>673.41</text:p>
          </table:table-cell>
          <table:table-cell office:value-type="float" office:value="2816.4742399208658" table:style-name="ce22">
            <text:p>2,816.47</text:p>
          </table:table-cell>
          <table:table-cell office:value-type="float" office:value="570374.91704268823" table:style-name="ce22">
            <text:p>570,374.92</text:p>
          </table:table-cell>
          <table:table-cell table:number-columns-repeated="16374"/>
        </table:table-row>
        <table:table-row table:style-name="ro3">
          <table:table-cell office:value-type="float" office:value="2023" table:style-name="ce3">
            <text:p>2023</text:p>
          </table:table-cell>
          <table:table-cell office:value-type="float" office:value="294072.87085524027" table:style-name="ce22">
            <text:p>294,072.87</text:p>
          </table:table-cell>
          <table:table-cell office:value-type="float" office:value="118334.8" table:style-name="ce22">
            <text:p>118,334.80</text:p>
          </table:table-cell>
          <table:table-cell office:value-type="float" office:value="2295.6374008997886" table:style-name="ce22">
            <text:p>2,295.64</text:p>
          </table:table-cell>
          <table:table-cell office:value-type="float" office:value="44118.277980727362" table:style-name="ce22">
            <text:p>44,118.28</text:p>
          </table:table-cell>
          <table:table-cell office:value-type="float" office:value="15382.376405785835" table:style-name="ce22">
            <text:p>15,382.38</text:p>
          </table:table-cell>
          <table:table-cell office:value-type="float" office:value="70769.373873551973" table:style-name="ce22">
            <text:p>70,769.37</text:p>
          </table:table-cell>
          <table:table-cell office:value-type="float" office:value="463.70566263603735" table:style-name="ce22">
            <text:p>463.71</text:p>
          </table:table-cell>
          <table:table-cell office:value-type="float" office:value="3035.3290065751594" table:style-name="ce22">
            <text:p>3,035.33</text:p>
          </table:table-cell>
          <table:table-cell office:value-type="float" office:value="548472.37118541647" table:style-name="ce22">
            <text:p>548,472.37</text:p>
          </table:table-cell>
          <table:table-cell table:number-columns-repeated="16374"/>
        </table:table-row>
        <table:table-row table:number-rows-repeated="1048499" table:style-name="ro3">
          <table:table-cell table:number-columns-repeated="16384"/>
        </table:table-row>
      </table:table>
      <table:table table:name="Summary_product" table:style-name="ta1">
        <table:table-column table:style-name="co9" table:default-cell-style-name="ce3"/>
        <table:table-column table:style-name="co14" table:number-columns-repeated="35" table:default-cell-style-name="ce20"/>
        <table:table-column table:style-name="co2" table:number-columns-repeated="16348" table:default-cell-style-name="ce20"/>
        <table:table-row table:style-name="ro1">
          <table:table-cell office:value-type="string" table:style-name="ce13">
            <text:p>Consumption-based household and household direct emissions by broad product category, UK, 1990 to 2023</text:p>
          </table:table-cell>
          <table:table-cell table:number-columns-repeated="16383" table:style-name="ce20"/>
        </table:table-row>
        <table:table-row table:style-name="ro3">
          <table:table-cell office:value-type="string" table:style-name="ce3">
            <text:p>This worksheet contains two tables presented next to each other vertically with one blank row in between each table. Some cells refer to notes which can be found on the notes worksheet.</text:p>
          </table:table-cell>
          <table:table-cell table:number-columns-repeated="16383" table:style-name="ce20"/>
        </table:table-row>
        <table:table-row table:style-name="ro3">
          <table:table-cell office:value-type="string" table:style-name="ce8">
            <text:p><text:a xlink:href="#Notes.A1">Notes</text:a></text:p>
          </table:table-cell>
          <table:table-cell table:number-columns-repeated="16383" table:style-name="ce20"/>
        </table:table-row>
        <table:table-row table:style-name="ro3">
          <table:table-cell office:value-type="string" table:style-name="ce8">
            <text:p><text:a xlink:href="#Table_of_contents.A1">Back to table of contents</text:a></text:p>
          </table:table-cell>
          <table:table-cell table:number-columns-repeated="16383" table:style-name="ce20"/>
        </table:table-row>
        <table:table-row table:style-name="ro2">
          <table:table-cell office:value-type="string" table:style-name="ce23">
            <text:p>Table 1: Greenhouse gas emissions from household and household direct expenditure by broad product category, UK, 1990 to 2023 (ktCO2e)</text:p>
          </table:table-cell>
          <table:table-cell table:number-columns-repeated="16383" table:style-name="ce20"/>
        </table:table-row>
        <table:table-row table:style-name="ro13">
          <table:table-cell office:value-type="string" table:style-name="ce5">
            <text:p>Year</text:p>
          </table:table-cell>
          <table:table-cell office:value-type="string" table:style-name="ce21">
            <text:p>Food</text:p>
          </table:table-cell>
          <table:table-cell office:value-type="string" table:style-name="ce21">
            <text:p>Non-alcoholic beverages</text:p>
          </table:table-cell>
          <table:table-cell office:value-type="string" table:style-name="ce21">
            <text:p>Alcoholic beverages</text:p>
          </table:table-cell>
          <table:table-cell office:value-type="string" table:style-name="ce21">
            <text:p>Tobacco</text:p>
          </table:table-cell>
          <table:table-cell office:value-type="string" table:style-name="ce21">
            <text:p>Clothing</text:p>
          </table:table-cell>
          <table:table-cell office:value-type="string" table:style-name="ce21">
            <text:p>Footwear</text:p>
          </table:table-cell>
          <table:table-cell office:value-type="string" table:style-name="ce21">
            <text:p>Actual rentals for households</text:p>
          </table:table-cell>
          <table:table-cell office:value-type="string" table:style-name="ce21">
            <text:p>Imputed rentals for households</text:p>
          </table:table-cell>
          <table:table-cell office:value-type="string" table:style-name="ce21">
            <text:p>Maintenance and repair of the dwelling</text:p>
          </table:table-cell>
          <table:table-cell office:value-type="string" table:style-name="ce21">
            <text:p>Water supply and miscellaneous dwelling services</text:p>
          </table:table-cell>
          <table:table-cell office:value-type="string" table:style-name="ce21">
            <text:p>Electricity, gas and other fuels</text:p>
          </table:table-cell>
          <table:table-cell office:value-type="string" table:style-name="ce21">
            <text:p>Furniture, furnishings, carpets etc</text:p>
          </table:table-cell>
          <table:table-cell office:value-type="string" table:style-name="ce21">
            <text:p>Household textiles</text:p>
          </table:table-cell>
          <table:table-cell office:value-type="string" table:style-name="ce21">
            <text:p>Household appliances</text:p>
          </table:table-cell>
          <table:table-cell office:value-type="string" table:style-name="ce21">
            <text:p>Glassware, tableware and household utensils</text:p>
          </table:table-cell>
          <table:table-cell office:value-type="string" table:style-name="ce21">
            <text:p>Tools and equipment for house and garden</text:p>
          </table:table-cell>
          <table:table-cell office:value-type="string" table:style-name="ce21">
            <text:p>Goods and services for household maintenance</text:p>
          </table:table-cell>
          <table:table-cell office:value-type="string" table:style-name="ce21">
            <text:p>Medical products, appliances and equipment</text:p>
            <text:p>[note 3]</text:p>
          </table:table-cell>
          <table:table-cell office:value-type="string" table:style-name="ce21">
            <text:p>Out-patient services</text:p>
            <text:p>[note 3]</text:p>
          </table:table-cell>
          <table:table-cell office:value-type="string" table:style-name="ce21">
            <text:p>Hospital services</text:p>
            <text:p>[note 3]</text:p>
          </table:table-cell>
          <table:table-cell office:value-type="string" table:style-name="ce21">
            <text:p>Purchase of vehicles</text:p>
          </table:table-cell>
          <table:table-cell office:value-type="string" table:style-name="ce21">
            <text:p>Operation of personal transport equipment</text:p>
          </table:table-cell>
          <table:table-cell office:value-type="string" table:style-name="ce21">
            <text:p>Transport services</text:p>
          </table:table-cell>
          <table:table-cell office:value-type="string" table:style-name="ce21">
            <text:p>Postal services</text:p>
          </table:table-cell>
          <table:table-cell office:value-type="string" table:style-name="ce21">
            <text:p>Telephone and telefax equipment</text:p>
          </table:table-cell>
          <table:table-cell office:value-type="string" table:style-name="ce21">
            <text:p>Telephone and telefax services</text:p>
          </table:table-cell>
          <table:table-cell office:value-type="string" table:style-name="ce21">
            <text:p>Audio-visual, photo and info processing equipment</text:p>
          </table:table-cell>
          <table:table-cell office:value-type="string" table:style-name="ce21">
            <text:p>Other major durables for recreation and culture</text:p>
          </table:table-cell>
          <table:table-cell office:value-type="string" table:style-name="ce21">
            <text:p>Other recreational equipment etc</text:p>
          </table:table-cell>
          <table:table-cell office:value-type="string" table:style-name="ce21">
            <text:p>Recreational and cultural services</text:p>
          </table:table-cell>
          <table:table-cell office:value-type="string" table:style-name="ce21">
            <text:p>Newspapers, books and stationery</text:p>
          </table:table-cell>
          <table:table-cell office:value-type="string" table:style-name="ce21">
            <text:p>Education</text:p>
            <text:p>[note 3]</text:p>
          </table:table-cell>
          <table:table-cell office:value-type="string" table:style-name="ce21">
            <text:p>Restaurants and hotels</text:p>
          </table:table-cell>
          <table:table-cell office:value-type="string" table:style-name="ce21">
            <text:p>Miscellaneous goods and services</text:p>
          </table:table-cell>
          <table:table-cell office:value-type="string" table:style-name="ce21">
            <text:p>Total</text:p>
          </table:table-cell>
          <table:table-cell table:number-columns-repeated="16348" table:style-name="ce21"/>
        </table:table-row>
        <table:table-row table:style-name="ro3">
          <table:table-cell office:value-type="float" office:value="1990" table:style-name="ce3">
            <text:p>1990</text:p>
          </table:table-cell>
          <table:table-cell office:value-type="float" office:value="87180.254510589511" table:style-name="ce22">
            <text:p>87,180.25</text:p>
          </table:table-cell>
          <table:table-cell office:value-type="float" office:value="5832.8691993766997" table:style-name="ce22">
            <text:p>5,832.87</text:p>
          </table:table-cell>
          <table:table-cell office:value-type="float" office:value="3409.1532835763264" table:style-name="ce22">
            <text:p>3,409.15</text:p>
          </table:table-cell>
          <table:table-cell office:value-type="float" office:value="2271.2689125869238" table:style-name="ce22">
            <text:p>2,271.27</text:p>
          </table:table-cell>
          <table:table-cell office:value-type="float" office:value="9152.1821933312312" table:style-name="ce22">
            <text:p>9,152.18</text:p>
          </table:table-cell>
          <table:table-cell office:value-type="float" office:value="757.91896078427885" table:style-name="ce22">
            <text:p>757.92</text:p>
          </table:table-cell>
          <table:table-cell office:value-type="float" office:value="1088.08035439426" table:style-name="ce22">
            <text:p>1,088.08</text:p>
          </table:table-cell>
          <table:table-cell office:value-type="float" office:value="85.34986971418499" table:style-name="ce22">
            <text:p>85.35</text:p>
          </table:table-cell>
          <table:table-cell office:value-type="float" office:value="6334.7342417401924" table:style-name="ce22">
            <text:p>6,334.73</text:p>
          </table:table-cell>
          <table:table-cell office:value-type="float" office:value="22261.310474214828" table:style-name="ce22">
            <text:p>22,261.31</text:p>
          </table:table-cell>
          <table:table-cell office:value-type="float" office:value="208373.88293688715" table:style-name="ce22">
            <text:p>208,373.88</text:p>
          </table:table-cell>
          <table:table-cell office:value-type="float" office:value="7095.5072943319701" table:style-name="ce22">
            <text:p>7,095.51</text:p>
          </table:table-cell>
          <table:table-cell office:value-type="float" office:value="3405.2988265060417" table:style-name="ce22">
            <text:p>3,405.30</text:p>
          </table:table-cell>
          <table:table-cell office:value-type="float" office:value="1109.170945429425" table:style-name="ce22">
            <text:p>1,109.17</text:p>
          </table:table-cell>
          <table:table-cell office:value-type="float" office:value="1350.7506722722451" table:style-name="ce22">
            <text:p>1,350.75</text:p>
          </table:table-cell>
          <table:table-cell office:value-type="float" office:value="1636.1857212911445" table:style-name="ce22">
            <text:p>1,636.19</text:p>
          </table:table-cell>
          <table:table-cell office:value-type="float" office:value="3042.3088291030231" table:style-name="ce22">
            <text:p>3,042.31</text:p>
          </table:table-cell>
          <table:table-cell office:value-type="float" office:value="419.51341532423487" table:style-name="ce22">
            <text:p>419.51</text:p>
          </table:table-cell>
          <table:table-cell office:value-type="float" office:value="2081.0156348899509" table:style-name="ce22">
            <text:p>2,081.02</text:p>
          </table:table-cell>
          <table:table-cell office:value-type="float" office:value="1293.4016011957938" table:style-name="ce22">
            <text:p>1,293.40</text:p>
          </table:table-cell>
          <table:table-cell office:value-type="float" office:value="14855.05493835571" table:style-name="ce22">
            <text:p>14,855.05</text:p>
          </table:table-cell>
          <table:table-cell office:value-type="float" office:value="139402.49738842651" table:style-name="ce22">
            <text:p>139,402.50</text:p>
          </table:table-cell>
          <table:table-cell office:value-type="float" office:value="30249.858002333727" table:style-name="ce22">
            <text:p>30,249.86</text:p>
          </table:table-cell>
          <table:table-cell office:value-type="float" office:value="599.24594157206843" table:style-name="ce22">
            <text:p>599.25</text:p>
          </table:table-cell>
          <table:table-cell office:value-type="float" office:value="169.03908635810592" table:style-name="ce22">
            <text:p>169.04</text:p>
          </table:table-cell>
          <table:table-cell office:value-type="float" office:value="2904.4931542181148" table:style-name="ce22">
            <text:p>2,904.49</text:p>
          </table:table-cell>
          <table:table-cell office:value-type="float" office:value="2336.1747460898819" table:style-name="ce22">
            <text:p>2,336.17</text:p>
          </table:table-cell>
          <table:table-cell office:value-type="float" office:value="2838.2692348429514" table:style-name="ce22">
            <text:p>2,838.27</text:p>
          </table:table-cell>
          <table:table-cell office:value-type="float" office:value="20451.988856916087" table:style-name="ce22">
            <text:p>20,451.99</text:p>
          </table:table-cell>
          <table:table-cell office:value-type="float" office:value="8623.4944841710167" table:style-name="ce22">
            <text:p>8,623.49</text:p>
          </table:table-cell>
          <table:table-cell office:value-type="float" office:value="1616.8220148451617" table:style-name="ce22">
            <text:p>1,616.82</text:p>
          </table:table-cell>
          <table:table-cell office:value-type="float" office:value="3175.6638900838434" table:style-name="ce22">
            <text:p>3,175.66</text:p>
          </table:table-cell>
          <table:table-cell office:value-type="float" office:value="51236.55249165526" table:style-name="ce22">
            <text:p>51,236.55</text:p>
          </table:table-cell>
          <table:table-cell office:value-type="float" office:value="29944.11560830169" table:style-name="ce22">
            <text:p>29,944.12</text:p>
          </table:table-cell>
          <table:table-cell office:value-type="float" office:value="676583.42771570955" table:style-name="ce22">
            <text:p>676,583.43</text:p>
          </table:table-cell>
          <table:table-cell table:number-columns-repeated="16348"/>
        </table:table-row>
        <table:table-row table:style-name="ro3">
          <table:table-cell office:value-type="float" office:value="1991" table:style-name="ce3">
            <text:p>1991</text:p>
          </table:table-cell>
          <table:table-cell office:value-type="float" office:value="87775.877628567279" table:style-name="ce22">
            <text:p>87,775.88</text:p>
          </table:table-cell>
          <table:table-cell office:value-type="float" office:value="5870.8167546460209" table:style-name="ce22">
            <text:p>5,870.82</text:p>
          </table:table-cell>
          <table:table-cell office:value-type="float" office:value="3439.7428394864146" table:style-name="ce22">
            <text:p>3,439.74</text:p>
          </table:table-cell>
          <table:table-cell office:value-type="float" office:value="2299.5139352345036" table:style-name="ce22">
            <text:p>2,299.51</text:p>
          </table:table-cell>
          <table:table-cell office:value-type="float" office:value="9377.6104072769904" table:style-name="ce22">
            <text:p>9,377.61</text:p>
          </table:table-cell>
          <table:table-cell office:value-type="float" office:value="768.94373571060157" table:style-name="ce22">
            <text:p>768.94</text:p>
          </table:table-cell>
          <table:table-cell office:value-type="float" office:value="1098.7377039818894" table:style-name="ce22">
            <text:p>1,098.74</text:p>
          </table:table-cell>
          <table:table-cell office:value-type="float" office:value="86.402693604569578" table:style-name="ce22">
            <text:p>86.40</text:p>
          </table:table-cell>
          <table:table-cell office:value-type="float" office:value="6217.0225543635615" table:style-name="ce22">
            <text:p>6,217.02</text:p>
          </table:table-cell>
          <table:table-cell office:value-type="float" office:value="22683.750232895665" table:style-name="ce22">
            <text:p>22,683.75</text:p>
          </table:table-cell>
          <table:table-cell office:value-type="float" office:value="216123.54722797323" table:style-name="ce22">
            <text:p>216,123.55</text:p>
          </table:table-cell>
          <table:table-cell office:value-type="float" office:value="7288.6630181723231" table:style-name="ce22">
            <text:p>7,288.66</text:p>
          </table:table-cell>
          <table:table-cell office:value-type="float" office:value="3482.9390831155379" table:style-name="ce22">
            <text:p>3,482.94</text:p>
          </table:table-cell>
          <table:table-cell office:value-type="float" office:value="1131.5564728061504" table:style-name="ce22">
            <text:p>1,131.56</text:p>
          </table:table-cell>
          <table:table-cell office:value-type="float" office:value="1361.3093597074055" table:style-name="ce22">
            <text:p>1,361.31</text:p>
          </table:table-cell>
          <table:table-cell office:value-type="float" office:value="1656.0943324493239" table:style-name="ce22">
            <text:p>1,656.09</text:p>
          </table:table-cell>
          <table:table-cell office:value-type="float" office:value="3058.7536876800377" table:style-name="ce22">
            <text:p>3,058.75</text:p>
          </table:table-cell>
          <table:table-cell office:value-type="float" office:value="429.02825012150709" table:style-name="ce22">
            <text:p>429.03</text:p>
          </table:table-cell>
          <table:table-cell office:value-type="float" office:value="2109.2620022765427" table:style-name="ce22">
            <text:p>2,109.26</text:p>
          </table:table-cell>
          <table:table-cell office:value-type="float" office:value="1312.1610233897277" table:style-name="ce22">
            <text:p>1,312.16</text:p>
          </table:table-cell>
          <table:table-cell office:value-type="float" office:value="15034.65945584009" table:style-name="ce22">
            <text:p>15,034.66</text:p>
          </table:table-cell>
          <table:table-cell office:value-type="float" office:value="139872.76105613593" table:style-name="ce22">
            <text:p>139,872.76</text:p>
          </table:table-cell>
          <table:table-cell office:value-type="float" office:value="30301.571660899473" table:style-name="ce22">
            <text:p>30,301.57</text:p>
          </table:table-cell>
          <table:table-cell office:value-type="float" office:value="605.01511175862595" table:style-name="ce22">
            <text:p>605.02</text:p>
          </table:table-cell>
          <table:table-cell office:value-type="float" office:value="171.98672253588398" table:style-name="ce22">
            <text:p>171.99</text:p>
          </table:table-cell>
          <table:table-cell office:value-type="float" office:value="2930.9955055532596" table:style-name="ce22">
            <text:p>2,931.00</text:p>
          </table:table-cell>
          <table:table-cell office:value-type="float" office:value="2369.6017320489391" table:style-name="ce22">
            <text:p>2,369.60</text:p>
          </table:table-cell>
          <table:table-cell office:value-type="float" office:value="2873.7572454478668" table:style-name="ce22">
            <text:p>2,873.76</text:p>
          </table:table-cell>
          <table:table-cell office:value-type="float" office:value="20669.509097219448" table:style-name="ce22">
            <text:p>20,669.51</text:p>
          </table:table-cell>
          <table:table-cell office:value-type="float" office:value="8721.7771004693386" table:style-name="ce22">
            <text:p>8,721.78</text:p>
          </table:table-cell>
          <table:table-cell office:value-type="float" office:value="1644.3010110478804" table:style-name="ce22">
            <text:p>1,644.30</text:p>
          </table:table-cell>
          <table:table-cell office:value-type="float" office:value="3221.9440959584381" table:style-name="ce22">
            <text:p>3,221.94</text:p>
          </table:table-cell>
          <table:table-cell office:value-type="float" office:value="51972.308562663675" table:style-name="ce22">
            <text:p>51,972.31</text:p>
          </table:table-cell>
          <table:table-cell office:value-type="float" office:value="30198.932834688538" table:style-name="ce22">
            <text:p>30,198.93</text:p>
          </table:table-cell>
          <table:table-cell office:value-type="float" office:value="688160.85413572658" table:style-name="ce22">
            <text:p>688,160.85</text:p>
          </table:table-cell>
          <table:table-cell table:number-columns-repeated="16348"/>
        </table:table-row>
        <table:table-row table:style-name="ro3">
          <table:table-cell office:value-type="float" office:value="1992" table:style-name="ce3">
            <text:p>1992</text:p>
          </table:table-cell>
          <table:table-cell office:value-type="float" office:value="83292.117331347617" table:style-name="ce22">
            <text:p>83,292.12</text:p>
          </table:table-cell>
          <table:table-cell office:value-type="float" office:value="5519.4877410872368" table:style-name="ce22">
            <text:p>5,519.49</text:p>
          </table:table-cell>
          <table:table-cell office:value-type="float" office:value="3184.8187746627814" table:style-name="ce22">
            <text:p>3,184.82</text:p>
          </table:table-cell>
          <table:table-cell office:value-type="float" office:value="2168.6688040235517" table:style-name="ce22">
            <text:p>2,168.67</text:p>
          </table:table-cell>
          <table:table-cell office:value-type="float" office:value="8562.7743247329745" table:style-name="ce22">
            <text:p>8,562.77</text:p>
          </table:table-cell>
          <table:table-cell office:value-type="float" office:value="698.86254665722595" table:style-name="ce22">
            <text:p>698.86</text:p>
          </table:table-cell>
          <table:table-cell office:value-type="float" office:value="1011.0675868929411" table:style-name="ce22">
            <text:p>1,011.07</text:p>
          </table:table-cell>
          <table:table-cell office:value-type="float" office:value="79.098339783265658" table:style-name="ce22">
            <text:p>79.10</text:p>
          </table:table-cell>
          <table:table-cell office:value-type="float" office:value="5817.9223303646813" table:style-name="ce22">
            <text:p>5,817.92</text:p>
          </table:table-cell>
          <table:table-cell office:value-type="float" office:value="22429.9779180191" table:style-name="ce22">
            <text:p>22,429.98</text:p>
          </table:table-cell>
          <table:table-cell office:value-type="float" office:value="207533.72890862945" table:style-name="ce22">
            <text:p>207,533.73</text:p>
          </table:table-cell>
          <table:table-cell office:value-type="float" office:value="6613.1093901392724" table:style-name="ce22">
            <text:p>6,613.11</text:p>
          </table:table-cell>
          <table:table-cell office:value-type="float" office:value="3205.4952085221867" table:style-name="ce22">
            <text:p>3,205.50</text:p>
          </table:table-cell>
          <table:table-cell office:value-type="float" office:value="1038.6766810647007" table:style-name="ce22">
            <text:p>1,038.68</text:p>
          </table:table-cell>
          <table:table-cell office:value-type="float" office:value="1259.5445327343962" table:style-name="ce22">
            <text:p>1,259.54</text:p>
          </table:table-cell>
          <table:table-cell office:value-type="float" office:value="1529.653107839385" table:style-name="ce22">
            <text:p>1,529.65</text:p>
          </table:table-cell>
          <table:table-cell office:value-type="float" office:value="2897.8410886166894" table:style-name="ce22">
            <text:p>2,897.84</text:p>
          </table:table-cell>
          <table:table-cell office:value-type="float" office:value="395.10539848459132" table:style-name="ce22">
            <text:p>395.11</text:p>
          </table:table-cell>
          <table:table-cell office:value-type="float" office:value="2011.0376405949401" table:style-name="ce22">
            <text:p>2,011.04</text:p>
          </table:table-cell>
          <table:table-cell office:value-type="float" office:value="1254.0950297245088" table:style-name="ce22">
            <text:p>1,254.10</text:p>
          </table:table-cell>
          <table:table-cell office:value-type="float" office:value="13967.138990876574" table:style-name="ce22">
            <text:p>13,967.14</text:p>
          </table:table-cell>
          <table:table-cell office:value-type="float" office:value="135780.1571593899" table:style-name="ce22">
            <text:p>135,780.16</text:p>
          </table:table-cell>
          <table:table-cell office:value-type="float" office:value="29059.074071814037" table:style-name="ce22">
            <text:p>29,059.07</text:p>
          </table:table-cell>
          <table:table-cell office:value-type="float" office:value="579.83694151454506" table:style-name="ce22">
            <text:p>579.84</text:p>
          </table:table-cell>
          <table:table-cell office:value-type="float" office:value="155.9209877982984" table:style-name="ce22">
            <text:p>155.92</text:p>
          </table:table-cell>
          <table:table-cell office:value-type="float" office:value="2741.2396507093727" table:style-name="ce22">
            <text:p>2,741.24</text:p>
          </table:table-cell>
          <table:table-cell office:value-type="float" office:value="2187.7540252707645" table:style-name="ce22">
            <text:p>2,187.75</text:p>
          </table:table-cell>
          <table:table-cell office:value-type="float" office:value="2676.9007312072704" table:style-name="ce22">
            <text:p>2,676.90</text:p>
          </table:table-cell>
          <table:table-cell office:value-type="float" office:value="19481.160201122002" table:style-name="ce22">
            <text:p>19,481.16</text:p>
          </table:table-cell>
          <table:table-cell office:value-type="float" office:value="8197.0348921120603" table:style-name="ce22">
            <text:p>8,197.03</text:p>
          </table:table-cell>
          <table:table-cell office:value-type="float" office:value="1547.8485010646841" table:style-name="ce22">
            <text:p>1,547.85</text:p>
          </table:table-cell>
          <table:table-cell office:value-type="float" office:value="3085.8801655982033" table:style-name="ce22">
            <text:p>3,085.88</text:p>
          </table:table-cell>
          <table:table-cell office:value-type="float" office:value="48130.609546845633" table:style-name="ce22">
            <text:p>48,130.61</text:p>
          </table:table-cell>
          <table:table-cell office:value-type="float" office:value="28492.851416258483" table:style-name="ce22">
            <text:p>28,492.85</text:p>
          </table:table-cell>
          <table:table-cell office:value-type="float" office:value="656586.48996550334" table:style-name="ce22">
            <text:p>656,586.49</text:p>
          </table:table-cell>
          <table:table-cell table:number-columns-repeated="16348"/>
        </table:table-row>
        <table:table-row table:style-name="ro3">
          <table:table-cell office:value-type="float" office:value="1993" table:style-name="ce3">
            <text:p>1993</text:p>
          </table:table-cell>
          <table:table-cell office:value-type="float" office:value="80055.254313271857" table:style-name="ce22">
            <text:p>80,055.25</text:p>
          </table:table-cell>
          <table:table-cell office:value-type="float" office:value="4958.775197870119" table:style-name="ce22">
            <text:p>4,958.78</text:p>
          </table:table-cell>
          <table:table-cell office:value-type="float" office:value="2830.0546177438077" table:style-name="ce22">
            <text:p>2,830.05</text:p>
          </table:table-cell>
          <table:table-cell office:value-type="float" office:value="1858.6442582996619" table:style-name="ce22">
            <text:p>1,858.64</text:p>
          </table:table-cell>
          <table:table-cell office:value-type="float" office:value="8359.5565336123291" table:style-name="ce22">
            <text:p>8,359.56</text:p>
          </table:table-cell>
          <table:table-cell office:value-type="float" office:value="564.05529982043277" table:style-name="ce22">
            <text:p>564.06</text:p>
          </table:table-cell>
          <table:table-cell office:value-type="float" office:value="998.12637951768181" table:style-name="ce22">
            <text:p>998.13</text:p>
          </table:table-cell>
          <table:table-cell office:value-type="float" office:value="77.649050415554143" table:style-name="ce22">
            <text:p>77.65</text:p>
          </table:table-cell>
          <table:table-cell office:value-type="float" office:value="5254.9229213144181" table:style-name="ce22">
            <text:p>5,254.92</text:p>
          </table:table-cell>
          <table:table-cell office:value-type="float" office:value="22634.755836909684" table:style-name="ce22">
            <text:p>22,634.76</text:p>
          </table:table-cell>
          <table:table-cell office:value-type="float" office:value="202498.74058311852" table:style-name="ce22">
            <text:p>202,498.74</text:p>
          </table:table-cell>
          <table:table-cell office:value-type="float" office:value="6406.6815496139579" table:style-name="ce22">
            <text:p>6,406.68</text:p>
          </table:table-cell>
          <table:table-cell office:value-type="float" office:value="3061.2693463612745" table:style-name="ce22">
            <text:p>3,061.27</text:p>
          </table:table-cell>
          <table:table-cell office:value-type="float" office:value="968.59937048246184" table:style-name="ce22">
            <text:p>968.60</text:p>
          </table:table-cell>
          <table:table-cell office:value-type="float" office:value="1164.0100127490375" table:style-name="ce22">
            <text:p>1,164.01</text:p>
          </table:table-cell>
          <table:table-cell office:value-type="float" office:value="1479.5905009188291" table:style-name="ce22">
            <text:p>1,479.59</text:p>
          </table:table-cell>
          <table:table-cell office:value-type="float" office:value="2805.2697426671871" table:style-name="ce22">
            <text:p>2,805.27</text:p>
          </table:table-cell>
          <table:table-cell office:value-type="float" office:value="360.80720005374985" table:style-name="ce22">
            <text:p>360.81</text:p>
          </table:table-cell>
          <table:table-cell office:value-type="float" office:value="1844.2668747264377" table:style-name="ce22">
            <text:p>1,844.27</text:p>
          </table:table-cell>
          <table:table-cell office:value-type="float" office:value="1157.1676190287931" table:style-name="ce22">
            <text:p>1,157.17</text:p>
          </table:table-cell>
          <table:table-cell office:value-type="float" office:value="12660.079620906719" table:style-name="ce22">
            <text:p>12,660.08</text:p>
          </table:table-cell>
          <table:table-cell office:value-type="float" office:value="135092.54626167991" table:style-name="ce22">
            <text:p>135,092.55</text:p>
          </table:table-cell>
          <table:table-cell office:value-type="float" office:value="28995.001875388749" table:style-name="ce22">
            <text:p>28,995.00</text:p>
          </table:table-cell>
          <table:table-cell office:value-type="float" office:value="605.04381257754108" table:style-name="ce22">
            <text:p>605.04</text:p>
          </table:table-cell>
          <table:table-cell office:value-type="float" office:value="147.330983501172" table:style-name="ce22">
            <text:p>147.33</text:p>
          </table:table-cell>
          <table:table-cell office:value-type="float" office:value="3000.5683901603102" table:style-name="ce22">
            <text:p>3,000.57</text:p>
          </table:table-cell>
          <table:table-cell office:value-type="float" office:value="2139.9197384055351" table:style-name="ce22">
            <text:p>2,139.92</text:p>
          </table:table-cell>
          <table:table-cell office:value-type="float" office:value="2515.8791741526179" table:style-name="ce22">
            <text:p>2,515.88</text:p>
          </table:table-cell>
          <table:table-cell office:value-type="float" office:value="19083.306891166369" table:style-name="ce22">
            <text:p>19,083.31</text:p>
          </table:table-cell>
          <table:table-cell office:value-type="float" office:value="8395.2693272434171" table:style-name="ce22">
            <text:p>8,395.27</text:p>
          </table:table-cell>
          <table:table-cell office:value-type="float" office:value="1516.7542606217023" table:style-name="ce22">
            <text:p>1,516.75</text:p>
          </table:table-cell>
          <table:table-cell office:value-type="float" office:value="2932.1422925955285" table:style-name="ce22">
            <text:p>2,932.14</text:p>
          </table:table-cell>
          <table:table-cell office:value-type="float" office:value="48279.612393226213" table:style-name="ce22">
            <text:p>48,279.61</text:p>
          </table:table-cell>
          <table:table-cell office:value-type="float" office:value="27630.747060033656" table:style-name="ce22">
            <text:p>27,630.75</text:p>
          </table:table-cell>
          <table:table-cell office:value-type="float" office:value="642332.39929015527" table:style-name="ce22">
            <text:p>642,332.40</text:p>
          </table:table-cell>
          <table:table-cell table:number-columns-repeated="16348"/>
        </table:table-row>
        <table:table-row table:style-name="ro3">
          <table:table-cell office:value-type="float" office:value="1994" table:style-name="ce3">
            <text:p>1994</text:p>
          </table:table-cell>
          <table:table-cell office:value-type="float" office:value="79723.809365313413" table:style-name="ce22">
            <text:p>79,723.81</text:p>
          </table:table-cell>
          <table:table-cell office:value-type="float" office:value="4895.7554936309452" table:style-name="ce22">
            <text:p>4,895.76</text:p>
          </table:table-cell>
          <table:table-cell office:value-type="float" office:value="3291.5729324923159" table:style-name="ce22">
            <text:p>3,291.57</text:p>
          </table:table-cell>
          <table:table-cell office:value-type="float" office:value="2000.8920422760746" table:style-name="ce22">
            <text:p>2,000.89</text:p>
          </table:table-cell>
          <table:table-cell office:value-type="float" office:value="8187.1917119928657" table:style-name="ce22">
            <text:p>8,187.19</text:p>
          </table:table-cell>
          <table:table-cell office:value-type="float" office:value="558.67086980739282" table:style-name="ce22">
            <text:p>558.67</text:p>
          </table:table-cell>
          <table:table-cell office:value-type="float" office:value="990.23822061718158" table:style-name="ce22">
            <text:p>990.24</text:p>
          </table:table-cell>
          <table:table-cell office:value-type="float" office:value="76.992360393044024" table:style-name="ce22">
            <text:p>76.99</text:p>
          </table:table-cell>
          <table:table-cell office:value-type="float" office:value="4706.29267481844" table:style-name="ce22">
            <text:p>4,706.29</text:p>
          </table:table-cell>
          <table:table-cell office:value-type="float" office:value="22581.932474059009" table:style-name="ce22">
            <text:p>22,581.93</text:p>
          </table:table-cell>
          <table:table-cell office:value-type="float" office:value="191003.57603443391" table:style-name="ce22">
            <text:p>191,003.58</text:p>
          </table:table-cell>
          <table:table-cell office:value-type="float" office:value="6491.8590765861709" table:style-name="ce22">
            <text:p>6,491.86</text:p>
          </table:table-cell>
          <table:table-cell office:value-type="float" office:value="3018.9536775929137" table:style-name="ce22">
            <text:p>3,018.95</text:p>
          </table:table-cell>
          <table:table-cell office:value-type="float" office:value="921.13966148153565" table:style-name="ce22">
            <text:p>921.14</text:p>
          </table:table-cell>
          <table:table-cell office:value-type="float" office:value="1158.6438335528774" table:style-name="ce22">
            <text:p>1,158.64</text:p>
          </table:table-cell>
          <table:table-cell office:value-type="float" office:value="1487.2753704971728" table:style-name="ce22">
            <text:p>1,487.28</text:p>
          </table:table-cell>
          <table:table-cell office:value-type="float" office:value="2882.450506770911" table:style-name="ce22">
            <text:p>2,882.45</text:p>
          </table:table-cell>
          <table:table-cell office:value-type="float" office:value="379.66182591464525" table:style-name="ce22">
            <text:p>379.66</text:p>
          </table:table-cell>
          <table:table-cell office:value-type="float" office:value="1865.5807862232564" table:style-name="ce22">
            <text:p>1,865.58</text:p>
          </table:table-cell>
          <table:table-cell office:value-type="float" office:value="1161.5564196331236" table:style-name="ce22">
            <text:p>1,161.56</text:p>
          </table:table-cell>
          <table:table-cell office:value-type="float" office:value="13181.310081317602" table:style-name="ce22">
            <text:p>13,181.31</text:p>
          </table:table-cell>
          <table:table-cell office:value-type="float" office:value="133208.557093643" table:style-name="ce22">
            <text:p>133,208.56</text:p>
          </table:table-cell>
          <table:table-cell office:value-type="float" office:value="28944.275860326514" table:style-name="ce22">
            <text:p>28,944.28</text:p>
          </table:table-cell>
          <table:table-cell office:value-type="float" office:value="663.11357391230035" table:style-name="ce22">
            <text:p>663.11</text:p>
          </table:table-cell>
          <table:table-cell office:value-type="float" office:value="148.52769288033141" table:style-name="ce22">
            <text:p>148.53</text:p>
          </table:table-cell>
          <table:table-cell office:value-type="float" office:value="3266.8632469385952" table:style-name="ce22">
            <text:p>3,266.86</text:p>
          </table:table-cell>
          <table:table-cell office:value-type="float" office:value="2155.9816095800265" table:style-name="ce22">
            <text:p>2,155.98</text:p>
          </table:table-cell>
          <table:table-cell office:value-type="float" office:value="2593.1789249180265" table:style-name="ce22">
            <text:p>2,593.18</text:p>
          </table:table-cell>
          <table:table-cell office:value-type="float" office:value="19321.601182338443" table:style-name="ce22">
            <text:p>19,321.60</text:p>
          </table:table-cell>
          <table:table-cell office:value-type="float" office:value="8386.9163544569092" table:style-name="ce22">
            <text:p>8,386.92</text:p>
          </table:table-cell>
          <table:table-cell office:value-type="float" office:value="1589.4904635630724" table:style-name="ce22">
            <text:p>1,589.49</text:p>
          </table:table-cell>
          <table:table-cell office:value-type="float" office:value="2876.2147617353103" table:style-name="ce22">
            <text:p>2,876.21</text:p>
          </table:table-cell>
          <table:table-cell office:value-type="float" office:value="47568.761375712784" table:style-name="ce22">
            <text:p>47,568.76</text:p>
          </table:table-cell>
          <table:table-cell office:value-type="float" office:value="26960.986646801506" table:style-name="ce22">
            <text:p>26,960.99</text:p>
          </table:table-cell>
          <table:table-cell office:value-type="float" office:value="628249.82420621172" table:style-name="ce22">
            <text:p>628,249.82</text:p>
          </table:table-cell>
          <table:table-cell table:number-columns-repeated="16348"/>
        </table:table-row>
        <table:table-row table:style-name="ro3">
          <table:table-cell office:value-type="float" office:value="1995" table:style-name="ce3">
            <text:p>1995</text:p>
          </table:table-cell>
          <table:table-cell office:value-type="float" office:value="75505.586033080705" table:style-name="ce22">
            <text:p>75,505.59</text:p>
          </table:table-cell>
          <table:table-cell office:value-type="float" office:value="4766.9535257440457" table:style-name="ce22">
            <text:p>4,766.95</text:p>
          </table:table-cell>
          <table:table-cell office:value-type="float" office:value="3155.8313139370975" table:style-name="ce22">
            <text:p>3,155.83</text:p>
          </table:table-cell>
          <table:table-cell office:value-type="float" office:value="1788.5042388217896" table:style-name="ce22">
            <text:p>1,788.50</text:p>
          </table:table-cell>
          <table:table-cell office:value-type="float" office:value="7430.4159781676935" table:style-name="ce22">
            <text:p>7,430.42</text:p>
          </table:table-cell>
          <table:table-cell office:value-type="float" office:value="472.39063468577672" table:style-name="ce22">
            <text:p>472.39</text:p>
          </table:table-cell>
          <table:table-cell office:value-type="float" office:value="906.33759063985894" table:style-name="ce22">
            <text:p>906.34</text:p>
          </table:table-cell>
          <table:table-cell office:value-type="float" office:value="69.371123096573768" table:style-name="ce22">
            <text:p>69.37</text:p>
          </table:table-cell>
          <table:table-cell office:value-type="float" office:value="4271.1242432030613" table:style-name="ce22">
            <text:p>4,271.12</text:p>
          </table:table-cell>
          <table:table-cell office:value-type="float" office:value="23409.510716974204" table:style-name="ce22">
            <text:p>23,409.51</text:p>
          </table:table-cell>
          <table:table-cell office:value-type="float" office:value="186939.19809599814" table:style-name="ce22">
            <text:p>186,939.20</text:p>
          </table:table-cell>
          <table:table-cell office:value-type="float" office:value="6032.7245701646898" table:style-name="ce22">
            <text:p>6,032.72</text:p>
          </table:table-cell>
          <table:table-cell office:value-type="float" office:value="2742.8451244034877" table:style-name="ce22">
            <text:p>2,742.85</text:p>
          </table:table-cell>
          <table:table-cell office:value-type="float" office:value="850.89806108586413" table:style-name="ce22">
            <text:p>850.90</text:p>
          </table:table-cell>
          <table:table-cell office:value-type="float" office:value="1039.3432348201629" table:style-name="ce22">
            <text:p>1,039.34</text:p>
          </table:table-cell>
          <table:table-cell office:value-type="float" office:value="1364.4155030604413" table:style-name="ce22">
            <text:p>1,364.42</text:p>
          </table:table-cell>
          <table:table-cell office:value-type="float" office:value="2720.5193557445391" table:style-name="ce22">
            <text:p>2,720.52</text:p>
          </table:table-cell>
          <table:table-cell office:value-type="float" office:value="353.91668110578536" table:style-name="ce22">
            <text:p>353.92</text:p>
          </table:table-cell>
          <table:table-cell office:value-type="float" office:value="1729.300621582247" table:style-name="ce22">
            <text:p>1,729.30</text:p>
          </table:table-cell>
          <table:table-cell office:value-type="float" office:value="1081.786111280047" table:style-name="ce22">
            <text:p>1,081.79</text:p>
          </table:table-cell>
          <table:table-cell office:value-type="float" office:value="11990.562429889946" table:style-name="ce22">
            <text:p>11,990.56</text:p>
          </table:table-cell>
          <table:table-cell office:value-type="float" office:value="126619.3456101708" table:style-name="ce22">
            <text:p>126,619.35</text:p>
          </table:table-cell>
          <table:table-cell office:value-type="float" office:value="27201.595939155315" table:style-name="ce22">
            <text:p>27,201.60</text:p>
          </table:table-cell>
          <table:table-cell office:value-type="float" office:value="655.34853164334368" table:style-name="ce22">
            <text:p>655.35</text:p>
          </table:table-cell>
          <table:table-cell office:value-type="float" office:value="130.80134369797969" table:style-name="ce22">
            <text:p>130.80</text:p>
          </table:table-cell>
          <table:table-cell office:value-type="float" office:value="3484.9078189586621" table:style-name="ce22">
            <text:p>3,484.91</text:p>
          </table:table-cell>
          <table:table-cell office:value-type="float" office:value="2101.8000224757529" table:style-name="ce22">
            <text:p>2,101.80</text:p>
          </table:table-cell>
          <table:table-cell office:value-type="float" office:value="2459.6165724389348" table:style-name="ce22">
            <text:p>2,459.62</text:p>
          </table:table-cell>
          <table:table-cell office:value-type="float" office:value="18032.719566804382" table:style-name="ce22">
            <text:p>18,032.72</text:p>
          </table:table-cell>
          <table:table-cell office:value-type="float" office:value="9074.0263125821566" table:style-name="ce22">
            <text:p>9,074.03</text:p>
          </table:table-cell>
          <table:table-cell office:value-type="float" office:value="1516.9280485640259" table:style-name="ce22">
            <text:p>1,516.93</text:p>
          </table:table-cell>
          <table:table-cell office:value-type="float" office:value="2980.6419400140435" table:style-name="ce22">
            <text:p>2,980.64</text:p>
          </table:table-cell>
          <table:table-cell office:value-type="float" office:value="42930.863371591673" table:style-name="ce22">
            <text:p>42,930.86</text:p>
          </table:table-cell>
          <table:table-cell office:value-type="float" office:value="26287.297226993189" table:style-name="ce22">
            <text:p>26,287.30</text:p>
          </table:table-cell>
          <table:table-cell office:value-type="float" office:value="602097.4274925763" table:style-name="ce22">
            <text:p>602,097.43</text:p>
          </table:table-cell>
          <table:table-cell table:number-columns-repeated="16348"/>
        </table:table-row>
        <table:table-row table:style-name="ro3">
          <table:table-cell office:value-type="float" office:value="1996" table:style-name="ce3">
            <text:p>1996</text:p>
          </table:table-cell>
          <table:table-cell office:value-type="float" office:value="76124.796288341982" table:style-name="ce22">
            <text:p>76,124.80</text:p>
          </table:table-cell>
          <table:table-cell office:value-type="float" office:value="4927.9557223416423" table:style-name="ce22">
            <text:p>4,927.96</text:p>
          </table:table-cell>
          <table:table-cell office:value-type="float" office:value="2994.6756695317695" table:style-name="ce22">
            <text:p>2,994.68</text:p>
          </table:table-cell>
          <table:table-cell office:value-type="float" office:value="1374.8546353806639" table:style-name="ce22">
            <text:p>1,374.85</text:p>
          </table:table-cell>
          <table:table-cell office:value-type="float" office:value="6334.6925472566563" table:style-name="ce22">
            <text:p>6,334.69</text:p>
          </table:table-cell>
          <table:table-cell office:value-type="float" office:value="331.9433504865072" table:style-name="ce22">
            <text:p>331.94</text:p>
          </table:table-cell>
          <table:table-cell office:value-type="float" office:value="610.69231927628744" table:style-name="ce22">
            <text:p>610.69</text:p>
          </table:table-cell>
          <table:table-cell office:value-type="float" office:value="41.570355543461659" table:style-name="ce22">
            <text:p>41.57</text:p>
          </table:table-cell>
          <table:table-cell office:value-type="float" office:value="4285.5577646363727" table:style-name="ce22">
            <text:p>4,285.56</text:p>
          </table:table-cell>
          <table:table-cell office:value-type="float" office:value="24442.197625115521" table:style-name="ce22">
            <text:p>24,442.20</text:p>
          </table:table-cell>
          <table:table-cell office:value-type="float" office:value="196081.44991152355" table:style-name="ce22">
            <text:p>196,081.45</text:p>
          </table:table-cell>
          <table:table-cell office:value-type="float" office:value="7316.6190519070469" table:style-name="ce22">
            <text:p>7,316.62</text:p>
          </table:table-cell>
          <table:table-cell office:value-type="float" office:value="3054.9483784155864" table:style-name="ce22">
            <text:p>3,054.95</text:p>
          </table:table-cell>
          <table:table-cell office:value-type="float" office:value="992.01154637612592" table:style-name="ce22">
            <text:p>992.01</text:p>
          </table:table-cell>
          <table:table-cell office:value-type="float" office:value="1667.0699068236911" table:style-name="ce22">
            <text:p>1,667.07</text:p>
          </table:table-cell>
          <table:table-cell office:value-type="float" office:value="1549.6574116079946" table:style-name="ce22">
            <text:p>1,549.66</text:p>
          </table:table-cell>
          <table:table-cell office:value-type="float" office:value="2958.3642651688251" table:style-name="ce22">
            <text:p>2,958.36</text:p>
          </table:table-cell>
          <table:table-cell office:value-type="float" office:value="544.72926191760473" table:style-name="ce22">
            <text:p>544.73</text:p>
          </table:table-cell>
          <table:table-cell office:value-type="float" office:value="2217.6592638187676" table:style-name="ce22">
            <text:p>2,217.66</text:p>
          </table:table-cell>
          <table:table-cell office:value-type="float" office:value="1393.1766811526102" table:style-name="ce22">
            <text:p>1,393.18</text:p>
          </table:table-cell>
          <table:table-cell office:value-type="float" office:value="12531.86509848979" table:style-name="ce22">
            <text:p>12,531.87</text:p>
          </table:table-cell>
          <table:table-cell office:value-type="float" office:value="95645.306942646013" table:style-name="ce22">
            <text:p>95,645.31</text:p>
          </table:table-cell>
          <table:table-cell office:value-type="float" office:value="38017.442058775101" table:style-name="ce22">
            <text:p>38,017.44</text:p>
          </table:table-cell>
          <table:table-cell office:value-type="float" office:value="608.18510488086997" table:style-name="ce22">
            <text:p>608.19</text:p>
          </table:table-cell>
          <table:table-cell office:value-type="float" office:value="104.75951485110804" table:style-name="ce22">
            <text:p>104.76</text:p>
          </table:table-cell>
          <table:table-cell office:value-type="float" office:value="3615.6933151226126" table:style-name="ce22">
            <text:p>3,615.69</text:p>
          </table:table-cell>
          <table:table-cell office:value-type="float" office:value="1936.4454113450265" table:style-name="ce22">
            <text:p>1,936.45</text:p>
          </table:table-cell>
          <table:table-cell office:value-type="float" office:value="2516.5156731959664" table:style-name="ce22">
            <text:p>2,516.52</text:p>
          </table:table-cell>
          <table:table-cell office:value-type="float" office:value="19160.004840334899" table:style-name="ce22">
            <text:p>19,160.00</text:p>
          </table:table-cell>
          <table:table-cell office:value-type="float" office:value="9397.4331690545514" table:style-name="ce22">
            <text:p>9,397.43</text:p>
          </table:table-cell>
          <table:table-cell office:value-type="float" office:value="1603.636291045666" table:style-name="ce22">
            <text:p>1,603.64</text:p>
          </table:table-cell>
          <table:table-cell office:value-type="float" office:value="3170.3290240441825" table:style-name="ce22">
            <text:p>3,170.33</text:p>
          </table:table-cell>
          <table:table-cell office:value-type="float" office:value="41570.649294649083" table:style-name="ce22">
            <text:p>41,570.65</text:p>
          </table:table-cell>
          <table:table-cell office:value-type="float" office:value="28018.851720219296" table:style-name="ce22">
            <text:p>28,018.85</text:p>
          </table:table-cell>
          <table:table-cell office:value-type="float" office:value="597141.7394152768" table:style-name="ce22">
            <text:p>597,141.74</text:p>
          </table:table-cell>
          <table:table-cell table:number-columns-repeated="16348"/>
        </table:table-row>
        <table:table-row table:style-name="ro3">
          <table:table-cell office:value-type="float" office:value="1997" table:style-name="ce3">
            <text:p>1997</text:p>
          </table:table-cell>
          <table:table-cell office:value-type="float" office:value="73862.238021257159" table:style-name="ce22">
            <text:p>73,862.24</text:p>
          </table:table-cell>
          <table:table-cell office:value-type="float" office:value="3294.70994722049" table:style-name="ce22">
            <text:p>3,294.71</text:p>
          </table:table-cell>
          <table:table-cell office:value-type="float" office:value="948.89760492048799" table:style-name="ce22">
            <text:p>948.90</text:p>
          </table:table-cell>
          <table:table-cell office:value-type="float" office:value="1661.7333225703815" table:style-name="ce22">
            <text:p>1,661.73</text:p>
          </table:table-cell>
          <table:table-cell office:value-type="float" office:value="8013.1318331690036" table:style-name="ce22">
            <text:p>8,013.13</text:p>
          </table:table-cell>
          <table:table-cell office:value-type="float" office:value="246.93715725350404" table:style-name="ce22">
            <text:p>246.94</text:p>
          </table:table-cell>
          <table:table-cell office:value-type="float" office:value="8444.9488183924332" table:style-name="ce22">
            <text:p>8,444.95</text:p>
          </table:table-cell>
          <table:table-cell office:value-type="float" office:value="18624.676733062446" table:style-name="ce22">
            <text:p>18,624.68</text:p>
          </table:table-cell>
          <table:table-cell office:value-type="float" office:value="1050.6795661284955" table:style-name="ce22">
            <text:p>1,050.68</text:p>
          </table:table-cell>
          <table:table-cell office:value-type="float" office:value="5426.3018671308873" table:style-name="ce22">
            <text:p>5,426.30</text:p>
          </table:table-cell>
          <table:table-cell office:value-type="float" office:value="178115.9495802162" table:style-name="ce22">
            <text:p>178,115.95</text:p>
          </table:table-cell>
          <table:table-cell office:value-type="float" office:value="9095.6878026404811" table:style-name="ce22">
            <text:p>9,095.69</text:p>
          </table:table-cell>
          <table:table-cell office:value-type="float" office:value="3749.5222604765959" table:style-name="ce22">
            <text:p>3,749.52</text:p>
          </table:table-cell>
          <table:table-cell office:value-type="float" office:value="1583.9821646215478" table:style-name="ce22">
            <text:p>1,583.98</text:p>
          </table:table-cell>
          <table:table-cell office:value-type="float" office:value="2368.7213113853413" table:style-name="ce22">
            <text:p>2,368.72</text:p>
          </table:table-cell>
          <table:table-cell office:value-type="float" office:value="675.6286835573793" table:style-name="ce22">
            <text:p>675.63</text:p>
          </table:table-cell>
          <table:table-cell office:value-type="float" office:value="1275.0482015006098" table:style-name="ce22">
            <text:p>1,275.05</text:p>
          </table:table-cell>
          <table:table-cell office:value-type="float" office:value="644.23306173389597" table:style-name="ce22">
            <text:p>644.23</text:p>
          </table:table-cell>
          <table:table-cell office:value-type="float" office:value="2065.8195459382887" table:style-name="ce22">
            <text:p>2,065.82</text:p>
          </table:table-cell>
          <table:table-cell office:value-type="float" office:value="1361.539976070856" table:style-name="ce22">
            <text:p>1,361.54</text:p>
          </table:table-cell>
          <table:table-cell office:value-type="float" office:value="11316.620153926971" table:style-name="ce22">
            <text:p>11,316.62</text:p>
          </table:table-cell>
          <table:table-cell office:value-type="float" office:value="96714.18494022853" table:style-name="ce22">
            <text:p>96,714.18</text:p>
          </table:table-cell>
          <table:table-cell office:value-type="float" office:value="50192.01042682305" table:style-name="ce22">
            <text:p>50,192.01</text:p>
          </table:table-cell>
          <table:table-cell office:value-type="float" office:value="684.66153423345884" table:style-name="ce22">
            <text:p>684.66</text:p>
          </table:table-cell>
          <table:table-cell office:value-type="float" office:value="68.917819315056178" table:style-name="ce22">
            <text:p>68.92</text:p>
          </table:table-cell>
          <table:table-cell office:value-type="float" office:value="4033.2435488757101" table:style-name="ce22">
            <text:p>4,033.24</text:p>
          </table:table-cell>
          <table:table-cell office:value-type="float" office:value="1579.8074227442924" table:style-name="ce22">
            <text:p>1,579.81</text:p>
          </table:table-cell>
          <table:table-cell office:value-type="float" office:value="2925.9104844072576" table:style-name="ce22">
            <text:p>2,925.91</text:p>
          </table:table-cell>
          <table:table-cell office:value-type="float" office:value="18775.165459991891" table:style-name="ce22">
            <text:p>18,775.17</text:p>
          </table:table-cell>
          <table:table-cell office:value-type="float" office:value="8171.6614460799574" table:style-name="ce22">
            <text:p>8,171.66</text:p>
          </table:table-cell>
          <table:table-cell office:value-type="float" office:value="1808.6421796358322" table:style-name="ce22">
            <text:p>1,808.64</text:p>
          </table:table-cell>
          <table:table-cell office:value-type="float" office:value="2193.008066325614" table:style-name="ce22">
            <text:p>2,193.01</text:p>
          </table:table-cell>
          <table:table-cell office:value-type="float" office:value="58307.210902694234" table:style-name="ce22">
            <text:p>58,307.21</text:p>
          </table:table-cell>
          <table:table-cell office:value-type="float" office:value="24106.400607685493" table:style-name="ce22">
            <text:p>24,106.40</text:p>
          </table:table-cell>
          <table:table-cell office:value-type="float" office:value="603387.83245221374" table:style-name="ce22">
            <text:p>603,387.83</text:p>
          </table:table-cell>
          <table:table-cell table:number-columns-repeated="16348"/>
        </table:table-row>
        <table:table-row table:style-name="ro3">
          <table:table-cell office:value-type="float" office:value="1998" table:style-name="ce3">
            <text:p>1998</text:p>
          </table:table-cell>
          <table:table-cell office:value-type="float" office:value="75740.100380520846" table:style-name="ce22">
            <text:p>75,740.10</text:p>
          </table:table-cell>
          <table:table-cell office:value-type="float" office:value="3521.223091380888" table:style-name="ce22">
            <text:p>3,521.22</text:p>
          </table:table-cell>
          <table:table-cell office:value-type="float" office:value="929.05325952878661" table:style-name="ce22">
            <text:p>929.05</text:p>
          </table:table-cell>
          <table:table-cell office:value-type="float" office:value="1947.3868400630965" table:style-name="ce22">
            <text:p>1,947.39</text:p>
          </table:table-cell>
          <table:table-cell office:value-type="float" office:value="9381.2759374859543" table:style-name="ce22">
            <text:p>9,381.28</text:p>
          </table:table-cell>
          <table:table-cell office:value-type="float" office:value="275.16909537655425" table:style-name="ce22">
            <text:p>275.17</text:p>
          </table:table-cell>
          <table:table-cell office:value-type="float" office:value="10390.200300536366" table:style-name="ce22">
            <text:p>10,390.20</text:p>
          </table:table-cell>
          <table:table-cell office:value-type="float" office:value="19949.989435809031" table:style-name="ce22">
            <text:p>19,949.99</text:p>
          </table:table-cell>
          <table:table-cell office:value-type="float" office:value="1485.9926892988128" table:style-name="ce22">
            <text:p>1,485.99</text:p>
          </table:table-cell>
          <table:table-cell office:value-type="float" office:value="6090.8597629133264" table:style-name="ce22">
            <text:p>6,090.86</text:p>
          </table:table-cell>
          <table:table-cell office:value-type="float" office:value="177231.15415727661" table:style-name="ce22">
            <text:p>177,231.15</text:p>
          </table:table-cell>
          <table:table-cell office:value-type="float" office:value="9450.7323063372605" table:style-name="ce22">
            <text:p>9,450.73</text:p>
          </table:table-cell>
          <table:table-cell office:value-type="float" office:value="3644.4866814284378" table:style-name="ce22">
            <text:p>3,644.49</text:p>
          </table:table-cell>
          <table:table-cell office:value-type="float" office:value="1624.9966212123388" table:style-name="ce22">
            <text:p>1,625.00</text:p>
          </table:table-cell>
          <table:table-cell office:value-type="float" office:value="3156.5609446615053" table:style-name="ce22">
            <text:p>3,156.56</text:p>
          </table:table-cell>
          <table:table-cell office:value-type="float" office:value="1228.2478518908817" table:style-name="ce22">
            <text:p>1,228.25</text:p>
          </table:table-cell>
          <table:table-cell office:value-type="float" office:value="1793.8713983607772" table:style-name="ce22">
            <text:p>1,793.87</text:p>
          </table:table-cell>
          <table:table-cell office:value-type="float" office:value="819.92475682997815" table:style-name="ce22">
            <text:p>819.92</text:p>
          </table:table-cell>
          <table:table-cell office:value-type="float" office:value="2017.9697652663417" table:style-name="ce22">
            <text:p>2,017.97</text:p>
          </table:table-cell>
          <table:table-cell office:value-type="float" office:value="1308.4886274191506" table:style-name="ce22">
            <text:p>1,308.49</text:p>
          </table:table-cell>
          <table:table-cell office:value-type="float" office:value="11742.789839841149" table:style-name="ce22">
            <text:p>11,742.79</text:p>
          </table:table-cell>
          <table:table-cell office:value-type="float" office:value="97135.914608033811" table:style-name="ce22">
            <text:p>97,135.91</text:p>
          </table:table-cell>
          <table:table-cell office:value-type="float" office:value="54528.869773080922" table:style-name="ce22">
            <text:p>54,528.87</text:p>
          </table:table-cell>
          <table:table-cell office:value-type="float" office:value="527.2512780277649" table:style-name="ce22">
            <text:p>527.25</text:p>
          </table:table-cell>
          <table:table-cell office:value-type="float" office:value="332.89184639869427" table:style-name="ce22">
            <text:p>332.89</text:p>
          </table:table-cell>
          <table:table-cell office:value-type="float" office:value="4887.0155320884151" table:style-name="ce22">
            <text:p>4,887.02</text:p>
          </table:table-cell>
          <table:table-cell office:value-type="float" office:value="2936.4836547986233" table:style-name="ce22">
            <text:p>2,936.48</text:p>
          </table:table-cell>
          <table:table-cell office:value-type="float" office:value="3379.0013766576894" table:style-name="ce22">
            <text:p>3,379.00</text:p>
          </table:table-cell>
          <table:table-cell office:value-type="float" office:value="18141.823556376126" table:style-name="ce22">
            <text:p>18,141.82</text:p>
          </table:table-cell>
          <table:table-cell office:value-type="float" office:value="10434.57903650729" table:style-name="ce22">
            <text:p>10,434.58</text:p>
          </table:table-cell>
          <table:table-cell office:value-type="float" office:value="2093.6986386565181" table:style-name="ce22">
            <text:p>2,093.70</text:p>
          </table:table-cell>
          <table:table-cell office:value-type="float" office:value="2335.7135025123871" table:style-name="ce22">
            <text:p>2,335.71</text:p>
          </table:table-cell>
          <table:table-cell office:value-type="float" office:value="61394.508104076129" table:style-name="ce22">
            <text:p>61,394.51</text:p>
          </table:table-cell>
          <table:table-cell office:value-type="float" office:value="28837.286979697084" table:style-name="ce22">
            <text:p>28,837.29</text:p>
          </table:table-cell>
          <table:table-cell office:value-type="float" office:value="630695.51163034956" table:style-name="ce22">
            <text:p>630,695.51</text:p>
          </table:table-cell>
          <table:table-cell table:number-columns-repeated="16348"/>
        </table:table-row>
        <table:table-row table:style-name="ro3">
          <table:table-cell office:value-type="float" office:value="1999" table:style-name="ce3">
            <text:p>1999</text:p>
          </table:table-cell>
          <table:table-cell office:value-type="float" office:value="74309.534040677783" table:style-name="ce22">
            <text:p>74,309.53</text:p>
          </table:table-cell>
          <table:table-cell office:value-type="float" office:value="3952.5802488990948" table:style-name="ce22">
            <text:p>3,952.58</text:p>
          </table:table-cell>
          <table:table-cell office:value-type="float" office:value="1570.2825451264671" table:style-name="ce22">
            <text:p>1,570.28</text:p>
          </table:table-cell>
          <table:table-cell office:value-type="float" office:value="1950.7956814470424" table:style-name="ce22">
            <text:p>1,950.80</text:p>
          </table:table-cell>
          <table:table-cell office:value-type="float" office:value="8405.2664374360938" table:style-name="ce22">
            <text:p>8,405.27</text:p>
          </table:table-cell>
          <table:table-cell office:value-type="float" office:value="1357.371828646098" table:style-name="ce22">
            <text:p>1,357.37</text:p>
          </table:table-cell>
          <table:table-cell office:value-type="float" office:value="9602.6330431072165" table:style-name="ce22">
            <text:p>9,602.63</text:p>
          </table:table-cell>
          <table:table-cell office:value-type="float" office:value="18581.425199807036" table:style-name="ce22">
            <text:p>18,581.43</text:p>
          </table:table-cell>
          <table:table-cell office:value-type="float" office:value="1140.4226431988191" table:style-name="ce22">
            <text:p>1,140.42</text:p>
          </table:table-cell>
          <table:table-cell office:value-type="float" office:value="5466.2236688652538" table:style-name="ce22">
            <text:p>5,466.22</text:p>
          </table:table-cell>
          <table:table-cell office:value-type="float" office:value="175731.74658110048" table:style-name="ce22">
            <text:p>175,731.75</text:p>
          </table:table-cell>
          <table:table-cell office:value-type="float" office:value="8537.8619505579663" table:style-name="ce22">
            <text:p>8,537.86</text:p>
          </table:table-cell>
          <table:table-cell office:value-type="float" office:value="2986.2325461853825" table:style-name="ce22">
            <text:p>2,986.23</text:p>
          </table:table-cell>
          <table:table-cell office:value-type="float" office:value="1342.1133647791783" table:style-name="ce22">
            <text:p>1,342.11</text:p>
          </table:table-cell>
          <table:table-cell office:value-type="float" office:value="2664.0380884647652" table:style-name="ce22">
            <text:p>2,664.04</text:p>
          </table:table-cell>
          <table:table-cell office:value-type="float" office:value="2096.5046270289176" table:style-name="ce22">
            <text:p>2,096.50</text:p>
          </table:table-cell>
          <table:table-cell office:value-type="float" office:value="1804.1600523495536" table:style-name="ce22">
            <text:p>1,804.16</text:p>
          </table:table-cell>
          <table:table-cell office:value-type="float" office:value="759.84766338532381" table:style-name="ce22">
            <text:p>759.85</text:p>
          </table:table-cell>
          <table:table-cell office:value-type="float" office:value="1374.9878523104028" table:style-name="ce22">
            <text:p>1,374.99</text:p>
          </table:table-cell>
          <table:table-cell office:value-type="float" office:value="949.09208850269124" table:style-name="ce22">
            <text:p>949.09</text:p>
          </table:table-cell>
          <table:table-cell office:value-type="float" office:value="17428.07030913316" table:style-name="ce22">
            <text:p>17,428.07</text:p>
          </table:table-cell>
          <table:table-cell office:value-type="float" office:value="105223.44490878808" table:style-name="ce22">
            <text:p>105,223.44</text:p>
          </table:table-cell>
          <table:table-cell office:value-type="float" office:value="55441.038026101662" table:style-name="ce22">
            <text:p>55,441.04</text:p>
          </table:table-cell>
          <table:table-cell office:value-type="float" office:value="486.25181016361273" table:style-name="ce22">
            <text:p>486.25</text:p>
          </table:table-cell>
          <table:table-cell office:value-type="float" office:value="237.56352646869254" table:style-name="ce22">
            <text:p>237.56</text:p>
          </table:table-cell>
          <table:table-cell office:value-type="float" office:value="4447.3405154174479" table:style-name="ce22">
            <text:p>4,447.34</text:p>
          </table:table-cell>
          <table:table-cell office:value-type="float" office:value="2439.6239688001106" table:style-name="ce22">
            <text:p>2,439.62</text:p>
          </table:table-cell>
          <table:table-cell office:value-type="float" office:value="4106.5755781678945" table:style-name="ce22">
            <text:p>4,106.58</text:p>
          </table:table-cell>
          <table:table-cell office:value-type="float" office:value="18869.93200715871" table:style-name="ce22">
            <text:p>18,869.93</text:p>
          </table:table-cell>
          <table:table-cell office:value-type="float" office:value="10072.940383394187" table:style-name="ce22">
            <text:p>10,072.94</text:p>
          </table:table-cell>
          <table:table-cell office:value-type="float" office:value="1785.7265173644323" table:style-name="ce22">
            <text:p>1,785.73</text:p>
          </table:table-cell>
          <table:table-cell office:value-type="float" office:value="2347.6375421992616" table:style-name="ce22">
            <text:p>2,347.64</text:p>
          </table:table-cell>
          <table:table-cell office:value-type="float" office:value="61198.269413665228" table:style-name="ce22">
            <text:p>61,198.27</text:p>
          </table:table-cell>
          <table:table-cell office:value-type="float" office:value="30601.420369273415" table:style-name="ce22">
            <text:p>30,601.42</text:p>
          </table:table-cell>
          <table:table-cell office:value-type="float" office:value="639268.9550279713" table:style-name="ce22">
            <text:p>639,268.96</text:p>
          </table:table-cell>
          <table:table-cell table:number-columns-repeated="16348"/>
        </table:table-row>
        <table:table-row table:style-name="ro3">
          <table:table-cell office:value-type="float" office:value="2000" table:style-name="ce3">
            <text:p>2000</text:p>
          </table:table-cell>
          <table:table-cell office:value-type="float" office:value="68474.208299381193" table:style-name="ce22">
            <text:p>68,474.21</text:p>
          </table:table-cell>
          <table:table-cell office:value-type="float" office:value="3821.2981001686667" table:style-name="ce22">
            <text:p>3,821.30</text:p>
          </table:table-cell>
          <table:table-cell office:value-type="float" office:value="1553.8196491345941" table:style-name="ce22">
            <text:p>1,553.82</text:p>
          </table:table-cell>
          <table:table-cell office:value-type="float" office:value="1714.6877199435514" table:style-name="ce22">
            <text:p>1,714.69</text:p>
          </table:table-cell>
          <table:table-cell office:value-type="float" office:value="9511.4388650135752" table:style-name="ce22">
            <text:p>9,511.44</text:p>
          </table:table-cell>
          <table:table-cell office:value-type="float" office:value="1549.3165689934804" table:style-name="ce22">
            <text:p>1,549.32</text:p>
          </table:table-cell>
          <table:table-cell office:value-type="float" office:value="9863.8996648842694" table:style-name="ce22">
            <text:p>9,863.90</text:p>
          </table:table-cell>
          <table:table-cell office:value-type="float" office:value="17974.158657392927" table:style-name="ce22">
            <text:p>17,974.16</text:p>
          </table:table-cell>
          <table:table-cell office:value-type="float" office:value="1301.9984998190698" table:style-name="ce22">
            <text:p>1,302.00</text:p>
          </table:table-cell>
          <table:table-cell office:value-type="float" office:value="5133.2292395605928" table:style-name="ce22">
            <text:p>5,133.23</text:p>
          </table:table-cell>
          <table:table-cell office:value-type="float" office:value="182922.5669430884" table:style-name="ce22">
            <text:p>182,922.57</text:p>
          </table:table-cell>
          <table:table-cell office:value-type="float" office:value="9634.2031569986611" table:style-name="ce22">
            <text:p>9,634.20</text:p>
          </table:table-cell>
          <table:table-cell office:value-type="float" office:value="3209.9501618819413" table:style-name="ce22">
            <text:p>3,209.95</text:p>
          </table:table-cell>
          <table:table-cell office:value-type="float" office:value="1254.5142722495266" table:style-name="ce22">
            <text:p>1,254.51</text:p>
          </table:table-cell>
          <table:table-cell office:value-type="float" office:value="2963.9387355093168" table:style-name="ce22">
            <text:p>2,963.94</text:p>
          </table:table-cell>
          <table:table-cell office:value-type="float" office:value="1986.595154910103" table:style-name="ce22">
            <text:p>1,986.60</text:p>
          </table:table-cell>
          <table:table-cell office:value-type="float" office:value="1819.2867421015992" table:style-name="ce22">
            <text:p>1,819.29</text:p>
          </table:table-cell>
          <table:table-cell office:value-type="float" office:value="1091.6041207069622" table:style-name="ce22">
            <text:p>1,091.60</text:p>
          </table:table-cell>
          <table:table-cell office:value-type="float" office:value="1227.4671738894183" table:style-name="ce22">
            <text:p>1,227.47</text:p>
          </table:table-cell>
          <table:table-cell office:value-type="float" office:value="898.93833336357523" table:style-name="ce22">
            <text:p>898.94</text:p>
          </table:table-cell>
          <table:table-cell office:value-type="float" office:value="17809.138297894664" table:style-name="ce22">
            <text:p>17,809.14</text:p>
          </table:table-cell>
          <table:table-cell office:value-type="float" office:value="97056.904497214928" table:style-name="ce22">
            <text:p>97,056.90</text:p>
          </table:table-cell>
          <table:table-cell office:value-type="float" office:value="56612.863616201801" table:style-name="ce22">
            <text:p>56,612.86</text:p>
          </table:table-cell>
          <table:table-cell office:value-type="float" office:value="338.93621051119084" table:style-name="ce22">
            <text:p>338.94</text:p>
          </table:table-cell>
          <table:table-cell office:value-type="float" office:value="1168.1332896564413" table:style-name="ce22">
            <text:p>1,168.13</text:p>
          </table:table-cell>
          <table:table-cell office:value-type="float" office:value="4215.312733215801" table:style-name="ce22">
            <text:p>4,215.31</text:p>
          </table:table-cell>
          <table:table-cell office:value-type="float" office:value="5577.3066017764158" table:style-name="ce22">
            <text:p>5,577.31</text:p>
          </table:table-cell>
          <table:table-cell office:value-type="float" office:value="4257.5629379739248" table:style-name="ce22">
            <text:p>4,257.56</text:p>
          </table:table-cell>
          <table:table-cell office:value-type="float" office:value="19533.100736461754" table:style-name="ce22">
            <text:p>19,533.10</text:p>
          </table:table-cell>
          <table:table-cell office:value-type="float" office:value="11274.491778449479" table:style-name="ce22">
            <text:p>11,274.49</text:p>
          </table:table-cell>
          <table:table-cell office:value-type="float" office:value="2212.5452128433226" table:style-name="ce22">
            <text:p>2,212.55</text:p>
          </table:table-cell>
          <table:table-cell office:value-type="float" office:value="2173.1139242816162" table:style-name="ce22">
            <text:p>2,173.11</text:p>
          </table:table-cell>
          <table:table-cell office:value-type="float" office:value="61134.452863726459" table:style-name="ce22">
            <text:p>61,134.45</text:p>
          </table:table-cell>
          <table:table-cell office:value-type="float" office:value="28094.60944425832" table:style-name="ce22">
            <text:p>28,094.61</text:p>
          </table:table-cell>
          <table:table-cell office:value-type="float" office:value="639365.59220345749" table:style-name="ce22">
            <text:p>639,365.59</text:p>
          </table:table-cell>
          <table:table-cell table:number-columns-repeated="16348"/>
        </table:table-row>
        <table:table-row table:style-name="ro3">
          <table:table-cell office:value-type="float" office:value="2001" table:style-name="ce3">
            <text:p>2001</text:p>
          </table:table-cell>
          <table:table-cell office:value-type="float" office:value="64056.601849071842" table:style-name="ce22">
            <text:p>64,056.60</text:p>
          </table:table-cell>
          <table:table-cell office:value-type="float" office:value="3892.1669411612224" table:style-name="ce22">
            <text:p>3,892.17</text:p>
          </table:table-cell>
          <table:table-cell office:value-type="float" office:value="1532.0621141459499" table:style-name="ce22">
            <text:p>1,532.06</text:p>
          </table:table-cell>
          <table:table-cell office:value-type="float" office:value="1334.3091961360019" table:style-name="ce22">
            <text:p>1,334.31</text:p>
          </table:table-cell>
          <table:table-cell office:value-type="float" office:value="9473.2325533307758" table:style-name="ce22">
            <text:p>9,473.23</text:p>
          </table:table-cell>
          <table:table-cell office:value-type="float" office:value="1606.7897058787071" table:style-name="ce22">
            <text:p>1,606.79</text:p>
          </table:table-cell>
          <table:table-cell office:value-type="float" office:value="10074.055594678528" table:style-name="ce22">
            <text:p>10,074.06</text:p>
          </table:table-cell>
          <table:table-cell office:value-type="float" office:value="17425.814046462918" table:style-name="ce22">
            <text:p>17,425.81</text:p>
          </table:table-cell>
          <table:table-cell office:value-type="float" office:value="1268.9701106284242" table:style-name="ce22">
            <text:p>1,268.97</text:p>
          </table:table-cell>
          <table:table-cell office:value-type="float" office:value="4628.496165656944" table:style-name="ce22">
            <text:p>4,628.50</text:p>
          </table:table-cell>
          <table:table-cell office:value-type="float" office:value="188830.01003583265" table:style-name="ce22">
            <text:p>188,830.01</text:p>
          </table:table-cell>
          <table:table-cell office:value-type="float" office:value="9089.2695396507788" table:style-name="ce22">
            <text:p>9,089.27</text:p>
          </table:table-cell>
          <table:table-cell office:value-type="float" office:value="3179.8011954079666" table:style-name="ce22">
            <text:p>3,179.80</text:p>
          </table:table-cell>
          <table:table-cell office:value-type="float" office:value="1216.5192394790729" table:style-name="ce22">
            <text:p>1,216.52</text:p>
          </table:table-cell>
          <table:table-cell office:value-type="float" office:value="2843.7823620344006" table:style-name="ce22">
            <text:p>2,843.78</text:p>
          </table:table-cell>
          <table:table-cell office:value-type="float" office:value="1686.0769886734549" table:style-name="ce22">
            <text:p>1,686.08</text:p>
          </table:table-cell>
          <table:table-cell office:value-type="float" office:value="1718.8898323962217" table:style-name="ce22">
            <text:p>1,718.89</text:p>
          </table:table-cell>
          <table:table-cell office:value-type="float" office:value="699.32600106144082" table:style-name="ce22">
            <text:p>699.33</text:p>
          </table:table-cell>
          <table:table-cell office:value-type="float" office:value="1324.671677709857" table:style-name="ce22">
            <text:p>1,324.67</text:p>
          </table:table-cell>
          <table:table-cell office:value-type="float" office:value="870.92808810379086" table:style-name="ce22">
            <text:p>870.93</text:p>
          </table:table-cell>
          <table:table-cell office:value-type="float" office:value="12034.850877491075" table:style-name="ce22">
            <text:p>12,034.85</text:p>
          </table:table-cell>
          <table:table-cell office:value-type="float" office:value="96426.014452156756" table:style-name="ce22">
            <text:p>96,426.01</text:p>
          </table:table-cell>
          <table:table-cell office:value-type="float" office:value="56169.267490130602" table:style-name="ce22">
            <text:p>56,169.27</text:p>
          </table:table-cell>
          <table:table-cell office:value-type="float" office:value="415.50075465055613" table:style-name="ce22">
            <text:p>415.50</text:p>
          </table:table-cell>
          <table:table-cell office:value-type="float" office:value="296.93681957542276" table:style-name="ce22">
            <text:p>296.94</text:p>
          </table:table-cell>
          <table:table-cell office:value-type="float" office:value="4261.0145378067646" table:style-name="ce22">
            <text:p>4,261.01</text:p>
          </table:table-cell>
          <table:table-cell office:value-type="float" office:value="2263.3214469277832" table:style-name="ce22">
            <text:p>2,263.32</text:p>
          </table:table-cell>
          <table:table-cell office:value-type="float" office:value="3616.2519043118245" table:style-name="ce22">
            <text:p>3,616.25</text:p>
          </table:table-cell>
          <table:table-cell office:value-type="float" office:value="17826.005021207788" table:style-name="ce22">
            <text:p>17,826.01</text:p>
          </table:table-cell>
          <table:table-cell office:value-type="float" office:value="10640.484765221101" table:style-name="ce22">
            <text:p>10,640.48</text:p>
          </table:table-cell>
          <table:table-cell office:value-type="float" office:value="2024.1531622009197" table:style-name="ce22">
            <text:p>2,024.15</text:p>
          </table:table-cell>
          <table:table-cell office:value-type="float" office:value="2296.9863100163921" table:style-name="ce22">
            <text:p>2,296.99</text:p>
          </table:table-cell>
          <table:table-cell office:value-type="float" office:value="61929.20484317845" table:style-name="ce22">
            <text:p>61,929.20</text:p>
          </table:table-cell>
          <table:table-cell office:value-type="float" office:value="27729.99834226042" table:style-name="ce22">
            <text:p>27,730.00</text:p>
          </table:table-cell>
          <table:table-cell office:value-type="float" office:value="624681.76396463683" table:style-name="ce22">
            <text:p>624,681.76</text:p>
          </table:table-cell>
          <table:table-cell table:number-columns-repeated="16348"/>
        </table:table-row>
        <table:table-row table:style-name="ro3">
          <table:table-cell office:value-type="float" office:value="2002" table:style-name="ce3">
            <text:p>2002</text:p>
          </table:table-cell>
          <table:table-cell office:value-type="float" office:value="66224.493685401801" table:style-name="ce22">
            <text:p>66,224.49</text:p>
          </table:table-cell>
          <table:table-cell office:value-type="float" office:value="3717.5966423713717" table:style-name="ce22">
            <text:p>3,717.60</text:p>
          </table:table-cell>
          <table:table-cell office:value-type="float" office:value="1667.6422681372994" table:style-name="ce22">
            <text:p>1,667.64</text:p>
          </table:table-cell>
          <table:table-cell office:value-type="float" office:value="1387.5640154589319" table:style-name="ce22">
            <text:p>1,387.56</text:p>
          </table:table-cell>
          <table:table-cell office:value-type="float" office:value="10825.831959952524" table:style-name="ce22">
            <text:p>10,825.83</text:p>
          </table:table-cell>
          <table:table-cell office:value-type="float" office:value="1885.1782857880944" table:style-name="ce22">
            <text:p>1,885.18</text:p>
          </table:table-cell>
          <table:table-cell office:value-type="float" office:value="10881.103660900946" table:style-name="ce22">
            <text:p>10,881.10</text:p>
          </table:table-cell>
          <table:table-cell office:value-type="float" office:value="19577.668421412767" table:style-name="ce22">
            <text:p>19,577.67</text:p>
          </table:table-cell>
          <table:table-cell office:value-type="float" office:value="1513.3614502590594" table:style-name="ce22">
            <text:p>1,513.36</text:p>
          </table:table-cell>
          <table:table-cell office:value-type="float" office:value="4723.3865076157435" table:style-name="ce22">
            <text:p>4,723.39</text:p>
          </table:table-cell>
          <table:table-cell office:value-type="float" office:value="187581.72777301254" table:style-name="ce22">
            <text:p>187,581.73</text:p>
          </table:table-cell>
          <table:table-cell office:value-type="float" office:value="10743.469388367464" table:style-name="ce22">
            <text:p>10,743.47</text:p>
          </table:table-cell>
          <table:table-cell office:value-type="float" office:value="3569.6333973779019" table:style-name="ce22">
            <text:p>3,569.63</text:p>
          </table:table-cell>
          <table:table-cell office:value-type="float" office:value="1299.6903123364873" table:style-name="ce22">
            <text:p>1,299.69</text:p>
          </table:table-cell>
          <table:table-cell office:value-type="float" office:value="3243.5288412646632" table:style-name="ce22">
            <text:p>3,243.53</text:p>
          </table:table-cell>
          <table:table-cell office:value-type="float" office:value="2515.2591196756539" table:style-name="ce22">
            <text:p>2,515.26</text:p>
          </table:table-cell>
          <table:table-cell office:value-type="float" office:value="1607.8518770563242" table:style-name="ce22">
            <text:p>1,607.85</text:p>
          </table:table-cell>
          <table:table-cell office:value-type="float" office:value="814.29338545795508" table:style-name="ce22">
            <text:p>814.29</text:p>
          </table:table-cell>
          <table:table-cell office:value-type="float" office:value="1809.3472922056421" table:style-name="ce22">
            <text:p>1,809.35</text:p>
          </table:table-cell>
          <table:table-cell office:value-type="float" office:value="1102.2917007018393" table:style-name="ce22">
            <text:p>1,102.29</text:p>
          </table:table-cell>
          <table:table-cell office:value-type="float" office:value="18732.547791065997" table:style-name="ce22">
            <text:p>18,732.55</text:p>
          </table:table-cell>
          <table:table-cell office:value-type="float" office:value="101096.06505392099" table:style-name="ce22">
            <text:p>101,096.07</text:p>
          </table:table-cell>
          <table:table-cell office:value-type="float" office:value="65084.253344733646" table:style-name="ce22">
            <text:p>65,084.25</text:p>
          </table:table-cell>
          <table:table-cell office:value-type="float" office:value="273.35557739457403" table:style-name="ce22">
            <text:p>273.36</text:p>
          </table:table-cell>
          <table:table-cell office:value-type="float" office:value="193.75893298430185" table:style-name="ce22">
            <text:p>193.76</text:p>
          </table:table-cell>
          <table:table-cell office:value-type="float" office:value="3839.594095310792" table:style-name="ce22">
            <text:p>3,839.59</text:p>
          </table:table-cell>
          <table:table-cell office:value-type="float" office:value="2330.9347070434387" table:style-name="ce22">
            <text:p>2,330.93</text:p>
          </table:table-cell>
          <table:table-cell office:value-type="float" office:value="4068.9459074840925" table:style-name="ce22">
            <text:p>4,068.95</text:p>
          </table:table-cell>
          <table:table-cell office:value-type="float" office:value="20670.095156771407" table:style-name="ce22">
            <text:p>20,670.10</text:p>
          </table:table-cell>
          <table:table-cell office:value-type="float" office:value="11283.475866290953" table:style-name="ce22">
            <text:p>11,283.48</text:p>
          </table:table-cell>
          <table:table-cell office:value-type="float" office:value="1679.7335608590472" table:style-name="ce22">
            <text:p>1,679.73</text:p>
          </table:table-cell>
          <table:table-cell office:value-type="float" office:value="2339.9888383992893" table:style-name="ce22">
            <text:p>2,339.99</text:p>
          </table:table-cell>
          <table:table-cell office:value-type="float" office:value="64743.412699809553" table:style-name="ce22">
            <text:p>64,743.41</text:p>
          </table:table-cell>
          <table:table-cell office:value-type="float" office:value="28176.189487849326" table:style-name="ce22">
            <text:p>28,176.19</text:p>
          </table:table-cell>
          <table:table-cell office:value-type="float" office:value="661203.27100467228" table:style-name="ce22">
            <text:p>661,203.27</text:p>
          </table:table-cell>
          <table:table-cell table:number-columns-repeated="16348"/>
        </table:table-row>
        <table:table-row table:style-name="ro3">
          <table:table-cell office:value-type="float" office:value="2003" table:style-name="ce3">
            <text:p>2003</text:p>
          </table:table-cell>
          <table:table-cell office:value-type="float" office:value="63446.60276677183" table:style-name="ce22">
            <text:p>63,446.60</text:p>
          </table:table-cell>
          <table:table-cell office:value-type="float" office:value="3589.3531564241757" table:style-name="ce22">
            <text:p>3,589.35</text:p>
          </table:table-cell>
          <table:table-cell office:value-type="float" office:value="1586.2331389910748" table:style-name="ce22">
            <text:p>1,586.23</text:p>
          </table:table-cell>
          <table:table-cell office:value-type="float" office:value="1232.5605351591023" table:style-name="ce22">
            <text:p>1,232.56</text:p>
          </table:table-cell>
          <table:table-cell office:value-type="float" office:value="11172.005046155587" table:style-name="ce22">
            <text:p>11,172.01</text:p>
          </table:table-cell>
          <table:table-cell office:value-type="float" office:value="1834.9691725220789" table:style-name="ce22">
            <text:p>1,834.97</text:p>
          </table:table-cell>
          <table:table-cell office:value-type="float" office:value="10872.982044402446" table:style-name="ce22">
            <text:p>10,872.98</text:p>
          </table:table-cell>
          <table:table-cell office:value-type="float" office:value="19578.525367160863" table:style-name="ce22">
            <text:p>19,578.53</text:p>
          </table:table-cell>
          <table:table-cell office:value-type="float" office:value="1813.4186297167694" table:style-name="ce22">
            <text:p>1,813.42</text:p>
          </table:table-cell>
          <table:table-cell office:value-type="float" office:value="4494.4534104224267" table:style-name="ce22">
            <text:p>4,494.45</text:p>
          </table:table-cell>
          <table:table-cell office:value-type="float" office:value="187269.47535444243" table:style-name="ce22">
            <text:p>187,269.48</text:p>
          </table:table-cell>
          <table:table-cell office:value-type="float" office:value="10310.870468092548" table:style-name="ce22">
            <text:p>10,310.87</text:p>
          </table:table-cell>
          <table:table-cell office:value-type="float" office:value="3270.5988876140182" table:style-name="ce22">
            <text:p>3,270.60</text:p>
          </table:table-cell>
          <table:table-cell office:value-type="float" office:value="1108.1594400590129" table:style-name="ce22">
            <text:p>1,108.16</text:p>
          </table:table-cell>
          <table:table-cell office:value-type="float" office:value="2958.9508305113882" table:style-name="ce22">
            <text:p>2,958.95</text:p>
          </table:table-cell>
          <table:table-cell office:value-type="float" office:value="2378.5917625327934" table:style-name="ce22">
            <text:p>2,378.59</text:p>
          </table:table-cell>
          <table:table-cell office:value-type="float" office:value="1905.5566361632564" table:style-name="ce22">
            <text:p>1,905.56</text:p>
          </table:table-cell>
          <table:table-cell office:value-type="float" office:value="4441.9720054517111" table:style-name="ce22">
            <text:p>4,441.97</text:p>
          </table:table-cell>
          <table:table-cell office:value-type="float" office:value="1527.1472168765586" table:style-name="ce22">
            <text:p>1,527.15</text:p>
          </table:table-cell>
          <table:table-cell office:value-type="float" office:value="986.70572846846176" table:style-name="ce22">
            <text:p>986.71</text:p>
          </table:table-cell>
          <table:table-cell office:value-type="float" office:value="17988.094707896631" table:style-name="ce22">
            <text:p>17,988.09</text:p>
          </table:table-cell>
          <table:table-cell office:value-type="float" office:value="101419.1931336072" table:style-name="ce22">
            <text:p>101,419.19</text:p>
          </table:table-cell>
          <table:table-cell office:value-type="float" office:value="67808.161383838597" table:style-name="ce22">
            <text:p>67,808.16</text:p>
          </table:table-cell>
          <table:table-cell office:value-type="float" office:value="444.6050544540596" table:style-name="ce22">
            <text:p>444.61</text:p>
          </table:table-cell>
          <table:table-cell office:value-type="float" office:value="910.90243192038008" table:style-name="ce22">
            <text:p>910.90</text:p>
          </table:table-cell>
          <table:table-cell office:value-type="float" office:value="4613.4007056782866" table:style-name="ce22">
            <text:p>4,613.40</text:p>
          </table:table-cell>
          <table:table-cell office:value-type="float" office:value="4791.6023596064024" table:style-name="ce22">
            <text:p>4,791.60</text:p>
          </table:table-cell>
          <table:table-cell office:value-type="float" office:value="4122.3628751797551" table:style-name="ce22">
            <text:p>4,122.36</text:p>
          </table:table-cell>
          <table:table-cell office:value-type="float" office:value="19728.333354525806" table:style-name="ce22">
            <text:p>19,728.33</text:p>
          </table:table-cell>
          <table:table-cell office:value-type="float" office:value="11175.884051120211" table:style-name="ce22">
            <text:p>11,175.88</text:p>
          </table:table-cell>
          <table:table-cell office:value-type="float" office:value="2104.2103929821001" table:style-name="ce22">
            <text:p>2,104.21</text:p>
          </table:table-cell>
          <table:table-cell office:value-type="float" office:value="2045.7526864646907" table:style-name="ce22">
            <text:p>2,045.75</text:p>
          </table:table-cell>
          <table:table-cell office:value-type="float" office:value="68085.738902053199" table:style-name="ce22">
            <text:p>68,085.74</text:p>
          </table:table-cell>
          <table:table-cell office:value-type="float" office:value="33915.098474031001" table:style-name="ce22">
            <text:p>33,915.10</text:p>
          </table:table-cell>
          <table:table-cell office:value-type="float" office:value="674932.47211129707" table:style-name="ce22">
            <text:p>674,932.47</text:p>
          </table:table-cell>
          <table:table-cell table:number-columns-repeated="16348"/>
        </table:table-row>
        <table:table-row table:style-name="ro3">
          <table:table-cell office:value-type="float" office:value="2004" table:style-name="ce3">
            <text:p>2004</text:p>
          </table:table-cell>
          <table:table-cell office:value-type="float" office:value="69531.642471618426" table:style-name="ce22">
            <text:p>69,531.64</text:p>
          </table:table-cell>
          <table:table-cell office:value-type="float" office:value="3825.9361241197284" table:style-name="ce22">
            <text:p>3,825.94</text:p>
          </table:table-cell>
          <table:table-cell office:value-type="float" office:value="1767.3655586546638" table:style-name="ce22">
            <text:p>1,767.37</text:p>
          </table:table-cell>
          <table:table-cell office:value-type="float" office:value="918.20588479127548" table:style-name="ce22">
            <text:p>918.21</text:p>
          </table:table-cell>
          <table:table-cell office:value-type="float" office:value="11882.039564066281" table:style-name="ce22">
            <text:p>11,882.04</text:p>
          </table:table-cell>
          <table:table-cell office:value-type="float" office:value="2260.1871103778899" table:style-name="ce22">
            <text:p>2,260.19</text:p>
          </table:table-cell>
          <table:table-cell office:value-type="float" office:value="10819.916092763951" table:style-name="ce22">
            <text:p>10,819.92</text:p>
          </table:table-cell>
          <table:table-cell office:value-type="float" office:value="21609.072272903093" table:style-name="ce22">
            <text:p>21,609.07</text:p>
          </table:table-cell>
          <table:table-cell office:value-type="float" office:value="2028.0849873945137" table:style-name="ce22">
            <text:p>2,028.08</text:p>
          </table:table-cell>
          <table:table-cell office:value-type="float" office:value="4792.6833896279886" table:style-name="ce22">
            <text:p>4,792.68</text:p>
          </table:table-cell>
          <table:table-cell office:value-type="float" office:value="193849.84214804732" table:style-name="ce22">
            <text:p>193,849.84</text:p>
          </table:table-cell>
          <table:table-cell office:value-type="float" office:value="11567.410225478698" table:style-name="ce22">
            <text:p>11,567.41</text:p>
          </table:table-cell>
          <table:table-cell office:value-type="float" office:value="3354.1721546645476" table:style-name="ce22">
            <text:p>3,354.17</text:p>
          </table:table-cell>
          <table:table-cell office:value-type="float" office:value="505.24339002888365" table:style-name="ce22">
            <text:p>505.24</text:p>
          </table:table-cell>
          <table:table-cell office:value-type="float" office:value="3942.1575589890545" table:style-name="ce22">
            <text:p>3,942.16</text:p>
          </table:table-cell>
          <table:table-cell office:value-type="float" office:value="3235.7743665128619" table:style-name="ce22">
            <text:p>3,235.77</text:p>
          </table:table-cell>
          <table:table-cell office:value-type="float" office:value="1425.4654498308114" table:style-name="ce22">
            <text:p>1,425.47</text:p>
          </table:table-cell>
          <table:table-cell office:value-type="float" office:value="1032.3800426704559" table:style-name="ce22">
            <text:p>1,032.38</text:p>
          </table:table-cell>
          <table:table-cell office:value-type="float" office:value="1972.0229220760052" table:style-name="ce22">
            <text:p>1,972.02</text:p>
          </table:table-cell>
          <table:table-cell office:value-type="float" office:value="1196.4416433316705" table:style-name="ce22">
            <text:p>1,196.44</text:p>
          </table:table-cell>
          <table:table-cell office:value-type="float" office:value="21012.468404735533" table:style-name="ce22">
            <text:p>21,012.47</text:p>
          </table:table-cell>
          <table:table-cell office:value-type="float" office:value="103059.72794149892" table:style-name="ce22">
            <text:p>103,059.73</text:p>
          </table:table-cell>
          <table:table-cell office:value-type="float" office:value="74407.266962332331" table:style-name="ce22">
            <text:p>74,407.27</text:p>
          </table:table-cell>
          <table:table-cell office:value-type="float" office:value="440.71675267809746" table:style-name="ce22">
            <text:p>440.72</text:p>
          </table:table-cell>
          <table:table-cell office:value-type="float" office:value="1304.8788446533113" table:style-name="ce22">
            <text:p>1,304.88</text:p>
          </table:table-cell>
          <table:table-cell office:value-type="float" office:value="4236.7223151622366" table:style-name="ce22">
            <text:p>4,236.72</text:p>
          </table:table-cell>
          <table:table-cell office:value-type="float" office:value="5125.134487299345" table:style-name="ce22">
            <text:p>5,125.13</text:p>
          </table:table-cell>
          <table:table-cell office:value-type="float" office:value="5452.5684690531234" table:style-name="ce22">
            <text:p>5,452.57</text:p>
          </table:table-cell>
          <table:table-cell office:value-type="float" office:value="19738.834865352881" table:style-name="ce22">
            <text:p>19,738.83</text:p>
          </table:table-cell>
          <table:table-cell office:value-type="float" office:value="11928.273724458819" table:style-name="ce22">
            <text:p>11,928.27</text:p>
          </table:table-cell>
          <table:table-cell office:value-type="float" office:value="1895.6306294858596" table:style-name="ce22">
            <text:p>1,895.63</text:p>
          </table:table-cell>
          <table:table-cell office:value-type="float" office:value="2018.6661936786888" table:style-name="ce22">
            <text:p>2,018.67</text:p>
          </table:table-cell>
          <table:table-cell office:value-type="float" office:value="71297.124891144238" table:style-name="ce22">
            <text:p>71,297.12</text:p>
          </table:table-cell>
          <table:table-cell office:value-type="float" office:value="33156.142595394711" table:style-name="ce22">
            <text:p>33,156.14</text:p>
          </table:table-cell>
          <table:table-cell office:value-type="float" office:value="706590.20043487602" table:style-name="ce22">
            <text:p>706,590.20</text:p>
          </table:table-cell>
          <table:table-cell table:number-columns-repeated="16348"/>
        </table:table-row>
        <table:table-row table:style-name="ro3">
          <table:table-cell office:value-type="float" office:value="2005" table:style-name="ce3">
            <text:p>2005</text:p>
          </table:table-cell>
          <table:table-cell office:value-type="float" office:value="71218.853102796929" table:style-name="ce22">
            <text:p>71,218.85</text:p>
          </table:table-cell>
          <table:table-cell office:value-type="float" office:value="4026.2095454339496" table:style-name="ce22">
            <text:p>4,026.21</text:p>
          </table:table-cell>
          <table:table-cell office:value-type="float" office:value="1701.7066560746325" table:style-name="ce22">
            <text:p>1,701.71</text:p>
          </table:table-cell>
          <table:table-cell office:value-type="float" office:value="799.93623495852376" table:style-name="ce22">
            <text:p>799.94</text:p>
          </table:table-cell>
          <table:table-cell office:value-type="float" office:value="13112.474362642819" table:style-name="ce22">
            <text:p>13,112.47</text:p>
          </table:table-cell>
          <table:table-cell office:value-type="float" office:value="2458.637210822204" table:style-name="ce22">
            <text:p>2,458.64</text:p>
          </table:table-cell>
          <table:table-cell office:value-type="float" office:value="10330.590326449783" table:style-name="ce22">
            <text:p>10,330.59</text:p>
          </table:table-cell>
          <table:table-cell office:value-type="float" office:value="22596.029553191423" table:style-name="ce22">
            <text:p>22,596.03</text:p>
          </table:table-cell>
          <table:table-cell office:value-type="float" office:value="1592.2404590973611" table:style-name="ce22">
            <text:p>1,592.24</text:p>
          </table:table-cell>
          <table:table-cell office:value-type="float" office:value="4742.4901352892985" table:style-name="ce22">
            <text:p>4,742.49</text:p>
          </table:table-cell>
          <table:table-cell office:value-type="float" office:value="190221.91686984981" table:style-name="ce22">
            <text:p>190,221.92</text:p>
          </table:table-cell>
          <table:table-cell office:value-type="float" office:value="10768.873090706466" table:style-name="ce22">
            <text:p>10,768.87</text:p>
          </table:table-cell>
          <table:table-cell office:value-type="float" office:value="2886.4301554897543" table:style-name="ce22">
            <text:p>2,886.43</text:p>
          </table:table-cell>
          <table:table-cell office:value-type="float" office:value="445.43354635762591" table:style-name="ce22">
            <text:p>445.43</text:p>
          </table:table-cell>
          <table:table-cell office:value-type="float" office:value="3476.2376375898998" table:style-name="ce22">
            <text:p>3,476.24</text:p>
          </table:table-cell>
          <table:table-cell office:value-type="float" office:value="3074.0541421306334" table:style-name="ce22">
            <text:p>3,074.05</text:p>
          </table:table-cell>
          <table:table-cell office:value-type="float" office:value="829.9711819106177" table:style-name="ce22">
            <text:p>829.97</text:p>
          </table:table-cell>
          <table:table-cell office:value-type="float" office:value="794.40761712482231" table:style-name="ce22">
            <text:p>794.41</text:p>
          </table:table-cell>
          <table:table-cell office:value-type="float" office:value="2232.3776488603517" table:style-name="ce22">
            <text:p>2,232.38</text:p>
          </table:table-cell>
          <table:table-cell office:value-type="float" office:value="1354.7754806702505" table:style-name="ce22">
            <text:p>1,354.78</text:p>
          </table:table-cell>
          <table:table-cell office:value-type="float" office:value="19071.224144433472" table:style-name="ce22">
            <text:p>19,071.22</text:p>
          </table:table-cell>
          <table:table-cell office:value-type="float" office:value="105059.29604087913" table:style-name="ce22">
            <text:p>105,059.30</text:p>
          </table:table-cell>
          <table:table-cell office:value-type="float" office:value="76733.460859367813" table:style-name="ce22">
            <text:p>76,733.46</text:p>
          </table:table-cell>
          <table:table-cell office:value-type="float" office:value="369.35915313180072" table:style-name="ce22">
            <text:p>369.36</text:p>
          </table:table-cell>
          <table:table-cell office:value-type="float" office:value="1453.4115868804186" table:style-name="ce22">
            <text:p>1,453.41</text:p>
          </table:table-cell>
          <table:table-cell office:value-type="float" office:value="4100.9799196755203" table:style-name="ce22">
            <text:p>4,100.98</text:p>
          </table:table-cell>
          <table:table-cell office:value-type="float" office:value="5400.57126019305" table:style-name="ce22">
            <text:p>5,400.57</text:p>
          </table:table-cell>
          <table:table-cell office:value-type="float" office:value="5418.4412104016619" table:style-name="ce22">
            <text:p>5,418.44</text:p>
          </table:table-cell>
          <table:table-cell office:value-type="float" office:value="18451.900842674928" table:style-name="ce22">
            <text:p>18,451.90</text:p>
          </table:table-cell>
          <table:table-cell office:value-type="float" office:value="11211.438682485961" table:style-name="ce22">
            <text:p>11,211.44</text:p>
          </table:table-cell>
          <table:table-cell office:value-type="float" office:value="1537.8808330696866" table:style-name="ce22">
            <text:p>1,537.88</text:p>
          </table:table-cell>
          <table:table-cell office:value-type="float" office:value="2007.7660133811678" table:style-name="ce22">
            <text:p>2,007.77</text:p>
          </table:table-cell>
          <table:table-cell office:value-type="float" office:value="68864.30354774349" table:style-name="ce22">
            <text:p>68,864.30</text:p>
          </table:table-cell>
          <table:table-cell office:value-type="float" office:value="31278.012751418664" table:style-name="ce22">
            <text:p>31,278.01</text:p>
          </table:table-cell>
          <table:table-cell office:value-type="float" office:value="699621.69180318399" table:style-name="ce22">
            <text:p>699,621.69</text:p>
          </table:table-cell>
          <table:table-cell table:number-columns-repeated="16348"/>
        </table:table-row>
        <table:table-row table:style-name="ro3">
          <table:table-cell office:value-type="float" office:value="2006" table:style-name="ce3">
            <text:p>2006</text:p>
          </table:table-cell>
          <table:table-cell office:value-type="float" office:value="66012.192871701583" table:style-name="ce22">
            <text:p>66,012.19</text:p>
          </table:table-cell>
          <table:table-cell office:value-type="float" office:value="3587.5433852049555" table:style-name="ce22">
            <text:p>3,587.54</text:p>
          </table:table-cell>
          <table:table-cell office:value-type="float" office:value="1557.8476749341085" table:style-name="ce22">
            <text:p>1,557.85</text:p>
          </table:table-cell>
          <table:table-cell office:value-type="float" office:value="801.48765032470033" table:style-name="ce22">
            <text:p>801.49</text:p>
          </table:table-cell>
          <table:table-cell office:value-type="float" office:value="13721.637263619135" table:style-name="ce22">
            <text:p>13,721.64</text:p>
          </table:table-cell>
          <table:table-cell office:value-type="float" office:value="2251.6211172232015" table:style-name="ce22">
            <text:p>2,251.62</text:p>
          </table:table-cell>
          <table:table-cell office:value-type="float" office:value="11571.816011298071" table:style-name="ce22">
            <text:p>11,571.82</text:p>
          </table:table-cell>
          <table:table-cell office:value-type="float" office:value="17122.484494566383" table:style-name="ce22">
            <text:p>17,122.48</text:p>
          </table:table-cell>
          <table:table-cell office:value-type="float" office:value="1835.7138625694138" table:style-name="ce22">
            <text:p>1,835.71</text:p>
          </table:table-cell>
          <table:table-cell office:value-type="float" office:value="5163.8270169845609" table:style-name="ce22">
            <text:p>5,163.83</text:p>
          </table:table-cell>
          <table:table-cell office:value-type="float" office:value="201299.79264026706" table:style-name="ce22">
            <text:p>201,299.79</text:p>
          </table:table-cell>
          <table:table-cell office:value-type="float" office:value="10921.104268799774" table:style-name="ce22">
            <text:p>10,921.10</text:p>
          </table:table-cell>
          <table:table-cell office:value-type="float" office:value="3080.0215871693104" table:style-name="ce22">
            <text:p>3,080.02</text:p>
          </table:table-cell>
          <table:table-cell office:value-type="float" office:value="1184.3938086046817" table:style-name="ce22">
            <text:p>1,184.39</text:p>
          </table:table-cell>
          <table:table-cell office:value-type="float" office:value="3678.242292124336" table:style-name="ce22">
            <text:p>3,678.24</text:p>
          </table:table-cell>
          <table:table-cell office:value-type="float" office:value="3613.3966814000432" table:style-name="ce22">
            <text:p>3,613.40</text:p>
          </table:table-cell>
          <table:table-cell office:value-type="float" office:value="1444.2969644403183" table:style-name="ce22">
            <text:p>1,444.30</text:p>
          </table:table-cell>
          <table:table-cell office:value-type="float" office:value="915.32787905755924" table:style-name="ce22">
            <text:p>915.33</text:p>
          </table:table-cell>
          <table:table-cell office:value-type="float" office:value="1686.0553234886802" table:style-name="ce22">
            <text:p>1,686.06</text:p>
          </table:table-cell>
          <table:table-cell office:value-type="float" office:value="1267.3844771355341" table:style-name="ce22">
            <text:p>1,267.38</text:p>
          </table:table-cell>
          <table:table-cell office:value-type="float" office:value="17072.154488987435" table:style-name="ce22">
            <text:p>17,072.15</text:p>
          </table:table-cell>
          <table:table-cell office:value-type="float" office:value="105755.89403728944" table:style-name="ce22">
            <text:p>105,755.89</text:p>
          </table:table-cell>
          <table:table-cell office:value-type="float" office:value="74454.755955101369" table:style-name="ce22">
            <text:p>74,454.76</text:p>
          </table:table-cell>
          <table:table-cell office:value-type="float" office:value="396.18198869592629" table:style-name="ce22">
            <text:p>396.18</text:p>
          </table:table-cell>
          <table:table-cell office:value-type="float" office:value="1128.1791344620276" table:style-name="ce22">
            <text:p>1,128.18</text:p>
          </table:table-cell>
          <table:table-cell office:value-type="float" office:value="4642.8617246994436" table:style-name="ce22">
            <text:p>4,642.86</text:p>
          </table:table-cell>
          <table:table-cell office:value-type="float" office:value="4590.4985233965735" table:style-name="ce22">
            <text:p>4,590.50</text:p>
          </table:table-cell>
          <table:table-cell office:value-type="float" office:value="4672.5075078477457" table:style-name="ce22">
            <text:p>4,672.51</text:p>
          </table:table-cell>
          <table:table-cell office:value-type="float" office:value="18068.748484781303" table:style-name="ce22">
            <text:p>18,068.75</text:p>
          </table:table-cell>
          <table:table-cell office:value-type="float" office:value="11120.272785491736" table:style-name="ce22">
            <text:p>11,120.27</text:p>
          </table:table-cell>
          <table:table-cell office:value-type="float" office:value="1764.8748863392098" table:style-name="ce22">
            <text:p>1,764.87</text:p>
          </table:table-cell>
          <table:table-cell office:value-type="float" office:value="2260.2534771674955" table:style-name="ce22">
            <text:p>2,260.25</text:p>
          </table:table-cell>
          <table:table-cell office:value-type="float" office:value="64163.978558591727" table:style-name="ce22">
            <text:p>64,163.98</text:p>
          </table:table-cell>
          <table:table-cell office:value-type="float" office:value="31836.927509921406" table:style-name="ce22">
            <text:p>31,836.93</text:p>
          </table:table-cell>
          <table:table-cell office:value-type="float" office:value="694644.27633368608" table:style-name="ce22">
            <text:p>694,644.28</text:p>
          </table:table-cell>
          <table:table-cell table:number-columns-repeated="16348"/>
        </table:table-row>
        <table:table-row table:style-name="ro3">
          <table:table-cell office:value-type="float" office:value="2007" table:style-name="ce3">
            <text:p>2007</text:p>
          </table:table-cell>
          <table:table-cell office:value-type="float" office:value="62645.3948975932" table:style-name="ce22">
            <text:p>62,645.39</text:p>
          </table:table-cell>
          <table:table-cell office:value-type="float" office:value="3291.7248231583908" table:style-name="ce22">
            <text:p>3,291.72</text:p>
          </table:table-cell>
          <table:table-cell office:value-type="float" office:value="1601.0871280556257" table:style-name="ce22">
            <text:p>1,601.09</text:p>
          </table:table-cell>
          <table:table-cell office:value-type="float" office:value="1160.265718905519" table:style-name="ce22">
            <text:p>1,160.27</text:p>
          </table:table-cell>
          <table:table-cell office:value-type="float" office:value="13604.901294708108" table:style-name="ce22">
            <text:p>13,604.90</text:p>
          </table:table-cell>
          <table:table-cell office:value-type="float" office:value="2651.5512329655216" table:style-name="ce22">
            <text:p>2,651.55</text:p>
          </table:table-cell>
          <table:table-cell office:value-type="float" office:value="12887.73979518329" table:style-name="ce22">
            <text:p>12,887.74</text:p>
          </table:table-cell>
          <table:table-cell office:value-type="float" office:value="16062.222613733864" table:style-name="ce22">
            <text:p>16,062.22</text:p>
          </table:table-cell>
          <table:table-cell office:value-type="float" office:value="1901.7497909614062" table:style-name="ce22">
            <text:p>1,901.75</text:p>
          </table:table-cell>
          <table:table-cell office:value-type="float" office:value="5738.8936265520451" table:style-name="ce22">
            <text:p>5,738.89</text:p>
          </table:table-cell>
          <table:table-cell office:value-type="float" office:value="195699.45361147035" table:style-name="ce22">
            <text:p>195,699.45</text:p>
          </table:table-cell>
          <table:table-cell office:value-type="float" office:value="13099.895360104945" table:style-name="ce22">
            <text:p>13,099.90</text:p>
          </table:table-cell>
          <table:table-cell office:value-type="float" office:value="3351.1103944528468" table:style-name="ce22">
            <text:p>3,351.11</text:p>
          </table:table-cell>
          <table:table-cell office:value-type="float" office:value="1348.5481613400264" table:style-name="ce22">
            <text:p>1,348.55</text:p>
          </table:table-cell>
          <table:table-cell office:value-type="float" office:value="4042.8574330759138" table:style-name="ce22">
            <text:p>4,042.86</text:p>
          </table:table-cell>
          <table:table-cell office:value-type="float" office:value="6353.5309166165307" table:style-name="ce22">
            <text:p>6,353.53</text:p>
          </table:table-cell>
          <table:table-cell office:value-type="float" office:value="1498.9270838224556" table:style-name="ce22">
            <text:p>1,498.93</text:p>
          </table:table-cell>
          <table:table-cell office:value-type="float" office:value="884.26105703419296" table:style-name="ce22">
            <text:p>884.26</text:p>
          </table:table-cell>
          <table:table-cell office:value-type="float" office:value="2544.2241568209802" table:style-name="ce22">
            <text:p>2,544.22</text:p>
          </table:table-cell>
          <table:table-cell office:value-type="float" office:value="1462.9205288727862" table:style-name="ce22">
            <text:p>1,462.92</text:p>
          </table:table-cell>
          <table:table-cell office:value-type="float" office:value="16408.755006221152" table:style-name="ce22">
            <text:p>16,408.76</text:p>
          </table:table-cell>
          <table:table-cell office:value-type="float" office:value="111459.50664422859" table:style-name="ce22">
            <text:p>111,459.51</text:p>
          </table:table-cell>
          <table:table-cell office:value-type="float" office:value="81962.984119077897" table:style-name="ce22">
            <text:p>81,962.98</text:p>
          </table:table-cell>
          <table:table-cell office:value-type="float" office:value="349.98203564921965" table:style-name="ce22">
            <text:p>349.98</text:p>
          </table:table-cell>
          <table:table-cell office:value-type="float" office:value="282.44539227699244" table:style-name="ce22">
            <text:p>282.45</text:p>
          </table:table-cell>
          <table:table-cell office:value-type="float" office:value="4361.8734660019172" table:style-name="ce22">
            <text:p>4,361.87</text:p>
          </table:table-cell>
          <table:table-cell office:value-type="float" office:value="1815.2082687465388" table:style-name="ce22">
            <text:p>1,815.21</text:p>
          </table:table-cell>
          <table:table-cell office:value-type="float" office:value="4995.9234305964283" table:style-name="ce22">
            <text:p>4,995.92</text:p>
          </table:table-cell>
          <table:table-cell office:value-type="float" office:value="19676.783164401109" table:style-name="ce22">
            <text:p>19,676.78</text:p>
          </table:table-cell>
          <table:table-cell office:value-type="float" office:value="11800.327059287962" table:style-name="ce22">
            <text:p>11,800.33</text:p>
          </table:table-cell>
          <table:table-cell office:value-type="float" office:value="1800.0848603962968" table:style-name="ce22">
            <text:p>1,800.08</text:p>
          </table:table-cell>
          <table:table-cell office:value-type="float" office:value="2391.7420583123185" table:style-name="ce22">
            <text:p>2,391.74</text:p>
          </table:table-cell>
          <table:table-cell office:value-type="float" office:value="67435.827100779134" table:style-name="ce22">
            <text:p>67,435.83</text:p>
          </table:table-cell>
          <table:table-cell office:value-type="float" office:value="32301.865034059698" table:style-name="ce22">
            <text:p>32,301.87</text:p>
          </table:table-cell>
          <table:table-cell office:value-type="float" office:value="708874.56726546341" table:style-name="ce22">
            <text:p>708,874.57</text:p>
          </table:table-cell>
          <table:table-cell table:number-columns-repeated="16348"/>
        </table:table-row>
        <table:table-row table:style-name="ro3">
          <table:table-cell office:value-type="float" office:value="2008" table:style-name="ce3">
            <text:p>2008</text:p>
          </table:table-cell>
          <table:table-cell office:value-type="float" office:value="58725.090867898864" table:style-name="ce22">
            <text:p>58,725.09</text:p>
          </table:table-cell>
          <table:table-cell office:value-type="float" office:value="2982.5626092499006" table:style-name="ce22">
            <text:p>2,982.56</text:p>
          </table:table-cell>
          <table:table-cell office:value-type="float" office:value="1345.3370961349092" table:style-name="ce22">
            <text:p>1,345.34</text:p>
          </table:table-cell>
          <table:table-cell office:value-type="float" office:value="1256.9055152371484" table:style-name="ce22">
            <text:p>1,256.91</text:p>
          </table:table-cell>
          <table:table-cell office:value-type="float" office:value="11099.143163502169" table:style-name="ce22">
            <text:p>11,099.14</text:p>
          </table:table-cell>
          <table:table-cell office:value-type="float" office:value="2112.0241214159701" table:style-name="ce22">
            <text:p>2,112.02</text:p>
          </table:table-cell>
          <table:table-cell office:value-type="float" office:value="12036.563747107664" table:style-name="ce22">
            <text:p>12,036.56</text:p>
          </table:table-cell>
          <table:table-cell office:value-type="float" office:value="13538.517655100582" table:style-name="ce22">
            <text:p>13,538.52</text:p>
          </table:table-cell>
          <table:table-cell office:value-type="float" office:value="1511.9762285151646" table:style-name="ce22">
            <text:p>1,511.98</text:p>
          </table:table-cell>
          <table:table-cell office:value-type="float" office:value="4264.571650080803" table:style-name="ce22">
            <text:p>4,264.57</text:p>
          </table:table-cell>
          <table:table-cell office:value-type="float" office:value="199745.47766722681" table:style-name="ce22">
            <text:p>199,745.48</text:p>
          </table:table-cell>
          <table:table-cell office:value-type="float" office:value="9325.6539637894894" table:style-name="ce22">
            <text:p>9,325.65</text:p>
          </table:table-cell>
          <table:table-cell office:value-type="float" office:value="2759.2194635688602" table:style-name="ce22">
            <text:p>2,759.22</text:p>
          </table:table-cell>
          <table:table-cell office:value-type="float" office:value="1009.5259452984188" table:style-name="ce22">
            <text:p>1,009.53</text:p>
          </table:table-cell>
          <table:table-cell office:value-type="float" office:value="3145.2772358938305" table:style-name="ce22">
            <text:p>3,145.28</text:p>
          </table:table-cell>
          <table:table-cell office:value-type="float" office:value="3577.76919500645" table:style-name="ce22">
            <text:p>3,577.77</text:p>
          </table:table-cell>
          <table:table-cell office:value-type="float" office:value="1262.7327951168857" table:style-name="ce22">
            <text:p>1,262.73</text:p>
          </table:table-cell>
          <table:table-cell office:value-type="float" office:value="845.35961124750293" table:style-name="ce22">
            <text:p>845.36</text:p>
          </table:table-cell>
          <table:table-cell office:value-type="float" office:value="2252.1728884507438" table:style-name="ce22">
            <text:p>2,252.17</text:p>
          </table:table-cell>
          <table:table-cell office:value-type="float" office:value="1532.3919305184027" table:style-name="ce22">
            <text:p>1,532.39</text:p>
          </table:table-cell>
          <table:table-cell office:value-type="float" office:value="11984.318591286281" table:style-name="ce22">
            <text:p>11,984.32</text:p>
          </table:table-cell>
          <table:table-cell office:value-type="float" office:value="109528.84413872125" table:style-name="ce22">
            <text:p>109,528.84</text:p>
          </table:table-cell>
          <table:table-cell office:value-type="float" office:value="74064.274068008701" table:style-name="ce22">
            <text:p>74,064.27</text:p>
          </table:table-cell>
          <table:table-cell office:value-type="float" office:value="293.80981946513947" table:style-name="ce22">
            <text:p>293.81</text:p>
          </table:table-cell>
          <table:table-cell office:value-type="float" office:value="909.78345990305888" table:style-name="ce22">
            <text:p>909.78</text:p>
          </table:table-cell>
          <table:table-cell office:value-type="float" office:value="4429.3703057253078" table:style-name="ce22">
            <text:p>4,429.37</text:p>
          </table:table-cell>
          <table:table-cell office:value-type="float" office:value="3461.0700630375268" table:style-name="ce22">
            <text:p>3,461.07</text:p>
          </table:table-cell>
          <table:table-cell office:value-type="float" office:value="3477.6646489919481" table:style-name="ce22">
            <text:p>3,477.66</text:p>
          </table:table-cell>
          <table:table-cell office:value-type="float" office:value="16235.819629747082" table:style-name="ce22">
            <text:p>16,235.82</text:p>
          </table:table-cell>
          <table:table-cell office:value-type="float" office:value="11232.961367680078" table:style-name="ce22">
            <text:p>11,232.96</text:p>
          </table:table-cell>
          <table:table-cell office:value-type="float" office:value="1382.1218525661789" table:style-name="ce22">
            <text:p>1,382.12</text:p>
          </table:table-cell>
          <table:table-cell office:value-type="float" office:value="2067.8930971548193" table:style-name="ce22">
            <text:p>2,067.89</text:p>
          </table:table-cell>
          <table:table-cell office:value-type="float" office:value="57578.478648393822" table:style-name="ce22">
            <text:p>57,578.48</text:p>
          </table:table-cell>
          <table:table-cell office:value-type="float" office:value="28463.024785654146" table:style-name="ce22">
            <text:p>28,463.02</text:p>
          </table:table-cell>
          <table:table-cell office:value-type="float" office:value="659437.70782669587" table:style-name="ce22">
            <text:p>659,437.71</text:p>
          </table:table-cell>
          <table:table-cell table:number-columns-repeated="16348"/>
        </table:table-row>
        <table:table-row table:style-name="ro3">
          <table:table-cell office:value-type="float" office:value="2009" table:style-name="ce3">
            <text:p>2009</text:p>
          </table:table-cell>
          <table:table-cell office:value-type="float" office:value="59797.190630371806" table:style-name="ce22">
            <text:p>59,797.19</text:p>
          </table:table-cell>
          <table:table-cell office:value-type="float" office:value="2834.3349562841049" table:style-name="ce22">
            <text:p>2,834.33</text:p>
          </table:table-cell>
          <table:table-cell office:value-type="float" office:value="1275.8202183210587" table:style-name="ce22">
            <text:p>1,275.82</text:p>
          </table:table-cell>
          <table:table-cell office:value-type="float" office:value="1128.3368734269743" table:style-name="ce22">
            <text:p>1,128.34</text:p>
          </table:table-cell>
          <table:table-cell office:value-type="float" office:value="11013.780489585897" table:style-name="ce22">
            <text:p>11,013.78</text:p>
          </table:table-cell>
          <table:table-cell office:value-type="float" office:value="2035.1215540238777" table:style-name="ce22">
            <text:p>2,035.12</text:p>
          </table:table-cell>
          <table:table-cell office:value-type="float" office:value="10985.554119401764" table:style-name="ce22">
            <text:p>10,985.55</text:p>
          </table:table-cell>
          <table:table-cell office:value-type="float" office:value="14004.937017191267" table:style-name="ce22">
            <text:p>14,004.94</text:p>
          </table:table-cell>
          <table:table-cell office:value-type="float" office:value="865.15762625075422" table:style-name="ce22">
            <text:p>865.16</text:p>
          </table:table-cell>
          <table:table-cell office:value-type="float" office:value="3986.6977097777053" table:style-name="ce22">
            <text:p>3,986.70</text:p>
          </table:table-cell>
          <table:table-cell office:value-type="float" office:value="182982.41745342861" table:style-name="ce22">
            <text:p>182,982.42</text:p>
          </table:table-cell>
          <table:table-cell office:value-type="float" office:value="7452.0668800326184" table:style-name="ce22">
            <text:p>7,452.07</text:p>
          </table:table-cell>
          <table:table-cell office:value-type="float" office:value="3043.3505812278336" table:style-name="ce22">
            <text:p>3,043.35</text:p>
          </table:table-cell>
          <table:table-cell office:value-type="float" office:value="142.43436469798951" table:style-name="ce22">
            <text:p>142.43</text:p>
          </table:table-cell>
          <table:table-cell office:value-type="float" office:value="2602.4895529130185" table:style-name="ce22">
            <text:p>2,602.49</text:p>
          </table:table-cell>
          <table:table-cell office:value-type="float" office:value="1625.5147686648984" table:style-name="ce22">
            <text:p>1,625.51</text:p>
          </table:table-cell>
          <table:table-cell office:value-type="float" office:value="1281.1824475579006" table:style-name="ce22">
            <text:p>1,281.18</text:p>
          </table:table-cell>
          <table:table-cell office:value-type="float" office:value="649.7971475094846" table:style-name="ce22">
            <text:p>649.80</text:p>
          </table:table-cell>
          <table:table-cell office:value-type="float" office:value="2144.1965084285966" table:style-name="ce22">
            <text:p>2,144.20</text:p>
          </table:table-cell>
          <table:table-cell office:value-type="float" office:value="1740.8652211646108" table:style-name="ce22">
            <text:p>1,740.87</text:p>
          </table:table-cell>
          <table:table-cell office:value-type="float" office:value="8801.663479520792" table:style-name="ce22">
            <text:p>8,801.66</text:p>
          </table:table-cell>
          <table:table-cell office:value-type="float" office:value="104435.34585625731" table:style-name="ce22">
            <text:p>104,435.35</text:p>
          </table:table-cell>
          <table:table-cell office:value-type="float" office:value="70790.781000324612" table:style-name="ce22">
            <text:p>70,790.78</text:p>
          </table:table-cell>
          <table:table-cell office:value-type="float" office:value="278.99155962738934" table:style-name="ce22">
            <text:p>278.99</text:p>
          </table:table-cell>
          <table:table-cell office:value-type="float" office:value="218.8354527767849" table:style-name="ce22">
            <text:p>218.84</text:p>
          </table:table-cell>
          <table:table-cell office:value-type="float" office:value="3747.45211444298" table:style-name="ce22">
            <text:p>3,747.45</text:p>
          </table:table-cell>
          <table:table-cell office:value-type="float" office:value="1068.6045933265573" table:style-name="ce22">
            <text:p>1,068.60</text:p>
          </table:table-cell>
          <table:table-cell office:value-type="float" office:value="3067.1077732551144" table:style-name="ce22">
            <text:p>3,067.11</text:p>
          </table:table-cell>
          <table:table-cell office:value-type="float" office:value="14098.394624836405" table:style-name="ce22">
            <text:p>14,098.39</text:p>
          </table:table-cell>
          <table:table-cell office:value-type="float" office:value="8199.7208307238816" table:style-name="ce22">
            <text:p>8,199.72</text:p>
          </table:table-cell>
          <table:table-cell office:value-type="float" office:value="1035.4344736377307" table:style-name="ce22">
            <text:p>1,035.43</text:p>
          </table:table-cell>
          <table:table-cell office:value-type="float" office:value="2068.0238741602325" table:style-name="ce22">
            <text:p>2,068.02</text:p>
          </table:table-cell>
          <table:table-cell office:value-type="float" office:value="49224.280308306916" table:style-name="ce22">
            <text:p>49,224.28</text:p>
          </table:table-cell>
          <table:table-cell office:value-type="float" office:value="21052.119265543206" table:style-name="ce22">
            <text:p>21,052.12</text:p>
          </table:table-cell>
          <table:table-cell office:value-type="float" office:value="599678.00132700079" table:style-name="ce22">
            <text:p>599,678.00</text:p>
          </table:table-cell>
          <table:table-cell table:number-columns-repeated="16348"/>
        </table:table-row>
        <table:table-row table:style-name="ro3">
          <table:table-cell office:value-type="float" office:value="2010" table:style-name="ce3">
            <text:p>2010</text:p>
          </table:table-cell>
          <table:table-cell office:value-type="float" office:value="60124.21688270555" table:style-name="ce22">
            <text:p>60,124.22</text:p>
          </table:table-cell>
          <table:table-cell office:value-type="float" office:value="3259.2937454664484" table:style-name="ce22">
            <text:p>3,259.29</text:p>
          </table:table-cell>
          <table:table-cell office:value-type="float" office:value="2484.9354957213072" table:style-name="ce22">
            <text:p>2,484.94</text:p>
          </table:table-cell>
          <table:table-cell office:value-type="float" office:value="1765.3525651213952" table:style-name="ce22">
            <text:p>1,765.35</text:p>
          </table:table-cell>
          <table:table-cell office:value-type="float" office:value="7975.0915089668088" table:style-name="ce22">
            <text:p>7,975.09</text:p>
          </table:table-cell>
          <table:table-cell office:value-type="float" office:value="1345.3653959500014" table:style-name="ce22">
            <text:p>1,345.37</text:p>
          </table:table-cell>
          <table:table-cell office:value-type="float" office:value="10975.25491450293" table:style-name="ce22">
            <text:p>10,975.25</text:p>
          </table:table-cell>
          <table:table-cell office:value-type="float" office:value="14961.064954354977" table:style-name="ce22">
            <text:p>14,961.06</text:p>
          </table:table-cell>
          <table:table-cell office:value-type="float" office:value="3357.61295689085" table:style-name="ce22">
            <text:p>3,357.61</text:p>
          </table:table-cell>
          <table:table-cell office:value-type="float" office:value="3886.3243483951401" table:style-name="ce22">
            <text:p>3,886.32</text:p>
          </table:table-cell>
          <table:table-cell office:value-type="float" office:value="194201.56648489286" table:style-name="ce22">
            <text:p>194,201.57</text:p>
          </table:table-cell>
          <table:table-cell office:value-type="float" office:value="9857.7375658680503" table:style-name="ce22">
            <text:p>9,857.74</text:p>
          </table:table-cell>
          <table:table-cell office:value-type="float" office:value="4718.555869734837" table:style-name="ce22">
            <text:p>4,718.56</text:p>
          </table:table-cell>
          <table:table-cell office:value-type="float" office:value="3241.4703025274057" table:style-name="ce22">
            <text:p>3,241.47</text:p>
          </table:table-cell>
          <table:table-cell office:value-type="float" office:value="2489.3505844656142" table:style-name="ce22">
            <text:p>2,489.35</text:p>
          </table:table-cell>
          <table:table-cell office:value-type="float" office:value="1211.3994125666163" table:style-name="ce22">
            <text:p>1,211.40</text:p>
          </table:table-cell>
          <table:table-cell office:value-type="float" office:value="1517.1760456927241" table:style-name="ce22">
            <text:p>1,517.18</text:p>
          </table:table-cell>
          <table:table-cell office:value-type="float" office:value="895.77901285540827" table:style-name="ce22">
            <text:p>895.78</text:p>
          </table:table-cell>
          <table:table-cell office:value-type="float" office:value="1486.9543960172361" table:style-name="ce22">
            <text:p>1,486.95</text:p>
          </table:table-cell>
          <table:table-cell office:value-type="float" office:value="1191.4897166865758" table:style-name="ce22">
            <text:p>1,191.49</text:p>
          </table:table-cell>
          <table:table-cell office:value-type="float" office:value="14049.467964219466" table:style-name="ce22">
            <text:p>14,049.47</text:p>
          </table:table-cell>
          <table:table-cell office:value-type="float" office:value="98366.296196607771" table:style-name="ce22">
            <text:p>98,366.30</text:p>
          </table:table-cell>
          <table:table-cell office:value-type="float" office:value="76628.560050502332" table:style-name="ce22">
            <text:p>76,628.56</text:p>
          </table:table-cell>
          <table:table-cell office:value-type="float" office:value="248.06721866125935" table:style-name="ce22">
            <text:p>248.07</text:p>
          </table:table-cell>
          <table:table-cell office:value-type="float" office:value="1360.1739467560915" table:style-name="ce22">
            <text:p>1,360.17</text:p>
          </table:table-cell>
          <table:table-cell office:value-type="float" office:value="3076.3636471416662" table:style-name="ce22">
            <text:p>3,076.36</text:p>
          </table:table-cell>
          <table:table-cell office:value-type="float" office:value="5963.8351467968232" table:style-name="ce22">
            <text:p>5,963.84</text:p>
          </table:table-cell>
          <table:table-cell office:value-type="float" office:value="3206.1958761971468" table:style-name="ce22">
            <text:p>3,206.20</text:p>
          </table:table-cell>
          <table:table-cell office:value-type="float" office:value="15682.919552521664" table:style-name="ce22">
            <text:p>15,682.92</text:p>
          </table:table-cell>
          <table:table-cell office:value-type="float" office:value="8158.3223504473772" table:style-name="ce22">
            <text:p>8,158.32</text:p>
          </table:table-cell>
          <table:table-cell office:value-type="float" office:value="2316.0431996543334" table:style-name="ce22">
            <text:p>2,316.04</text:p>
          </table:table-cell>
          <table:table-cell office:value-type="float" office:value="1877.0861182993781" table:style-name="ce22">
            <text:p>1,877.09</text:p>
          </table:table-cell>
          <table:table-cell office:value-type="float" office:value="44357.259066727769" table:style-name="ce22">
            <text:p>44,357.26</text:p>
          </table:table-cell>
          <table:table-cell office:value-type="float" office:value="23856.305938538833" table:style-name="ce22">
            <text:p>23,856.31</text:p>
          </table:table-cell>
          <table:table-cell office:value-type="float" office:value="630092.88843245478" table:style-name="ce22">
            <text:p>630,092.89</text:p>
          </table:table-cell>
          <table:table-cell table:number-columns-repeated="16348"/>
        </table:table-row>
        <table:table-row table:style-name="ro3">
          <table:table-cell office:value-type="float" office:value="2011" table:style-name="ce3">
            <text:p>2011</text:p>
          </table:table-cell>
          <table:table-cell office:value-type="float" office:value="67665.904376576495" table:style-name="ce22">
            <text:p>67,665.90</text:p>
          </table:table-cell>
          <table:table-cell office:value-type="float" office:value="3243.1904211478727" table:style-name="ce22">
            <text:p>3,243.19</text:p>
          </table:table-cell>
          <table:table-cell office:value-type="float" office:value="2482.0478939040995" table:style-name="ce22">
            <text:p>2,482.05</text:p>
          </table:table-cell>
          <table:table-cell office:value-type="float" office:value="2006.3817274270268" table:style-name="ce22">
            <text:p>2,006.38</text:p>
          </table:table-cell>
          <table:table-cell office:value-type="float" office:value="9252.6648387552741" table:style-name="ce22">
            <text:p>9,252.66</text:p>
          </table:table-cell>
          <table:table-cell office:value-type="float" office:value="1481.0325129785908" table:style-name="ce22">
            <text:p>1,481.03</text:p>
          </table:table-cell>
          <table:table-cell office:value-type="float" office:value="11604.670982808802" table:style-name="ce22">
            <text:p>11,604.67</text:p>
          </table:table-cell>
          <table:table-cell office:value-type="float" office:value="14721.326762133982" table:style-name="ce22">
            <text:p>14,721.33</text:p>
          </table:table-cell>
          <table:table-cell office:value-type="float" office:value="3752.138135318859" table:style-name="ce22">
            <text:p>3,752.14</text:p>
          </table:table-cell>
          <table:table-cell office:value-type="float" office:value="3900.1812665208672" table:style-name="ce22">
            <text:p>3,900.18</text:p>
          </table:table-cell>
          <table:table-cell office:value-type="float" office:value="166488.09616220946" table:style-name="ce22">
            <text:p>166,488.10</text:p>
          </table:table-cell>
          <table:table-cell office:value-type="float" office:value="10988.374155350668" table:style-name="ce22">
            <text:p>10,988.37</text:p>
          </table:table-cell>
          <table:table-cell office:value-type="float" office:value="4287.0545652618821" table:style-name="ce22">
            <text:p>4,287.05</text:p>
          </table:table-cell>
          <table:table-cell office:value-type="float" office:value="3308.4878951926776" table:style-name="ce22">
            <text:p>3,308.49</text:p>
          </table:table-cell>
          <table:table-cell office:value-type="float" office:value="2913.7818776917666" table:style-name="ce22">
            <text:p>2,913.78</text:p>
          </table:table-cell>
          <table:table-cell office:value-type="float" office:value="1167.0620626749471" table:style-name="ce22">
            <text:p>1,167.06</text:p>
          </table:table-cell>
          <table:table-cell office:value-type="float" office:value="1444.9680626238633" table:style-name="ce22">
            <text:p>1,444.97</text:p>
          </table:table-cell>
          <table:table-cell office:value-type="float" office:value="1173.3370262689116" table:style-name="ce22">
            <text:p>1,173.34</text:p>
          </table:table-cell>
          <table:table-cell office:value-type="float" office:value="1678.8647272955177" table:style-name="ce22">
            <text:p>1,678.86</text:p>
          </table:table-cell>
          <table:table-cell office:value-type="float" office:value="1042.5808983368863" table:style-name="ce22">
            <text:p>1,042.58</text:p>
          </table:table-cell>
          <table:table-cell office:value-type="float" office:value="13629.70871638328" table:style-name="ce22">
            <text:p>13,629.71</text:p>
          </table:table-cell>
          <table:table-cell office:value-type="float" office:value="99234.6942315005" table:style-name="ce22">
            <text:p>99,234.69</text:p>
          </table:table-cell>
          <table:table-cell office:value-type="float" office:value="78402.710368270869" table:style-name="ce22">
            <text:p>78,402.71</text:p>
          </table:table-cell>
          <table:table-cell office:value-type="float" office:value="256.22365683512783" table:style-name="ce22">
            <text:p>256.22</text:p>
          </table:table-cell>
          <table:table-cell office:value-type="float" office:value="1539.5712692013144" table:style-name="ce22">
            <text:p>1,539.57</text:p>
          </table:table-cell>
          <table:table-cell office:value-type="float" office:value="2877.2712787619976" table:style-name="ce22">
            <text:p>2,877.27</text:p>
          </table:table-cell>
          <table:table-cell office:value-type="float" office:value="5588.5639969787844" table:style-name="ce22">
            <text:p>5,588.56</text:p>
          </table:table-cell>
          <table:table-cell office:value-type="float" office:value="3449.9030628417431" table:style-name="ce22">
            <text:p>3,449.90</text:p>
          </table:table-cell>
          <table:table-cell office:value-type="float" office:value="17383.015950088022" table:style-name="ce22">
            <text:p>17,383.02</text:p>
          </table:table-cell>
          <table:table-cell office:value-type="float" office:value="7962.9291470403687" table:style-name="ce22">
            <text:p>7,962.93</text:p>
          </table:table-cell>
          <table:table-cell office:value-type="float" office:value="2071.0296206474986" table:style-name="ce22">
            <text:p>2,071.03</text:p>
          </table:table-cell>
          <table:table-cell office:value-type="float" office:value="1792.3626806763684" table:style-name="ce22">
            <text:p>1,792.36</text:p>
          </table:table-cell>
          <table:table-cell office:value-type="float" office:value="45471.581543427361" table:style-name="ce22">
            <text:p>45,471.58</text:p>
          </table:table-cell>
          <table:table-cell office:value-type="float" office:value="23406.982682525173" table:style-name="ce22">
            <text:p>23,406.98</text:p>
          </table:table-cell>
          <table:table-cell office:value-type="float" office:value="617668.69455565687" table:style-name="ce22">
            <text:p>617,668.69</text:p>
          </table:table-cell>
          <table:table-cell table:number-columns-repeated="16348"/>
        </table:table-row>
        <table:table-row table:style-name="ro3">
          <table:table-cell office:value-type="float" office:value="2012" table:style-name="ce3">
            <text:p>2012</text:p>
          </table:table-cell>
          <table:table-cell office:value-type="float" office:value="65132.124336607987" table:style-name="ce22">
            <text:p>65,132.12</text:p>
          </table:table-cell>
          <table:table-cell office:value-type="float" office:value="3225.937510761888" table:style-name="ce22">
            <text:p>3,225.94</text:p>
          </table:table-cell>
          <table:table-cell office:value-type="float" office:value="2861.3900215816243" table:style-name="ce22">
            <text:p>2,861.39</text:p>
          </table:table-cell>
          <table:table-cell office:value-type="float" office:value="1900.4429581476347" table:style-name="ce22">
            <text:p>1,900.44</text:p>
          </table:table-cell>
          <table:table-cell office:value-type="float" office:value="9050.4822442486056" table:style-name="ce22">
            <text:p>9,050.48</text:p>
          </table:table-cell>
          <table:table-cell office:value-type="float" office:value="1560.2652381294326" table:style-name="ce22">
            <text:p>1,560.27</text:p>
          </table:table-cell>
          <table:table-cell office:value-type="float" office:value="11644.234390271347" table:style-name="ce22">
            <text:p>11,644.23</text:p>
          </table:table-cell>
          <table:table-cell office:value-type="float" office:value="12572.112424846811" table:style-name="ce22">
            <text:p>12,572.11</text:p>
          </table:table-cell>
          <table:table-cell office:value-type="float" office:value="4319.8967640886895" table:style-name="ce22">
            <text:p>4,319.90</text:p>
          </table:table-cell>
          <table:table-cell office:value-type="float" office:value="3903.8942617346265" table:style-name="ce22">
            <text:p>3,903.89</text:p>
          </table:table-cell>
          <table:table-cell office:value-type="float" office:value="185376.58796987543" table:style-name="ce22">
            <text:p>185,376.59</text:p>
          </table:table-cell>
          <table:table-cell office:value-type="float" office:value="10727.913463758276" table:style-name="ce22">
            <text:p>10,727.91</text:p>
          </table:table-cell>
          <table:table-cell office:value-type="float" office:value="4018.6176793157197" table:style-name="ce22">
            <text:p>4,018.62</text:p>
          </table:table-cell>
          <table:table-cell office:value-type="float" office:value="98.998201334144426" table:style-name="ce22">
            <text:p>99.00</text:p>
          </table:table-cell>
          <table:table-cell office:value-type="float" office:value="3535.5898652352803" table:style-name="ce22">
            <text:p>3,535.59</text:p>
          </table:table-cell>
          <table:table-cell office:value-type="float" office:value="1260.9058485474688" table:style-name="ce22">
            <text:p>1,260.91</text:p>
          </table:table-cell>
          <table:table-cell office:value-type="float" office:value="1531.7921838997909" table:style-name="ce22">
            <text:p>1,531.79</text:p>
          </table:table-cell>
          <table:table-cell office:value-type="float" office:value="1540.7338788719298" table:style-name="ce22">
            <text:p>1,540.73</text:p>
          </table:table-cell>
          <table:table-cell office:value-type="float" office:value="1757.2636407297643" table:style-name="ce22">
            <text:p>1,757.26</text:p>
          </table:table-cell>
          <table:table-cell office:value-type="float" office:value="1158.6590340678722" table:style-name="ce22">
            <text:p>1,158.66</text:p>
          </table:table-cell>
          <table:table-cell office:value-type="float" office:value="13905.791029293858" table:style-name="ce22">
            <text:p>13,905.79</text:p>
          </table:table-cell>
          <table:table-cell office:value-type="float" office:value="101020.70349421821" table:style-name="ce22">
            <text:p>101,020.70</text:p>
          </table:table-cell>
          <table:table-cell office:value-type="float" office:value="82008.766566360631" table:style-name="ce22">
            <text:p>82,008.77</text:p>
          </table:table-cell>
          <table:table-cell office:value-type="float" office:value="257.39694761776718" table:style-name="ce22">
            <text:p>257.40</text:p>
          </table:table-cell>
          <table:table-cell office:value-type="float" office:value="1792.1312586353968" table:style-name="ce22">
            <text:p>1,792.13</text:p>
          </table:table-cell>
          <table:table-cell office:value-type="float" office:value="2809.9516187293989" table:style-name="ce22">
            <text:p>2,809.95</text:p>
          </table:table-cell>
          <table:table-cell office:value-type="float" office:value="4249.1571562703921" table:style-name="ce22">
            <text:p>4,249.16</text:p>
          </table:table-cell>
          <table:table-cell office:value-type="float" office:value="3499.5633794233008" table:style-name="ce22">
            <text:p>3,499.56</text:p>
          </table:table-cell>
          <table:table-cell office:value-type="float" office:value="15642.91836725193" table:style-name="ce22">
            <text:p>15,642.92</text:p>
          </table:table-cell>
          <table:table-cell office:value-type="float" office:value="8401.9776951453041" table:style-name="ce22">
            <text:p>8,401.98</text:p>
          </table:table-cell>
          <table:table-cell office:value-type="float" office:value="1406.4441095404859" table:style-name="ce22">
            <text:p>1,406.44</text:p>
          </table:table-cell>
          <table:table-cell office:value-type="float" office:value="1938.1222168648644" table:style-name="ce22">
            <text:p>1,938.12</text:p>
          </table:table-cell>
          <table:table-cell office:value-type="float" office:value="46250.054552484376" table:style-name="ce22">
            <text:p>46,250.05</text:p>
          </table:table-cell>
          <table:table-cell office:value-type="float" office:value="21927.302514907595" table:style-name="ce22">
            <text:p>21,927.30</text:p>
          </table:table-cell>
          <table:table-cell office:value-type="float" office:value="632288.12282279786" table:style-name="ce22">
            <text:p>632,288.12</text:p>
          </table:table-cell>
          <table:table-cell table:number-columns-repeated="16348"/>
        </table:table-row>
        <table:table-row table:style-name="ro3">
          <table:table-cell office:value-type="float" office:value="2013" table:style-name="ce3">
            <text:p>2013</text:p>
          </table:table-cell>
          <table:table-cell office:value-type="float" office:value="65368.865105322446" table:style-name="ce22">
            <text:p>65,368.87</text:p>
          </table:table-cell>
          <table:table-cell office:value-type="float" office:value="2918.5051136508455" table:style-name="ce22">
            <text:p>2,918.51</text:p>
          </table:table-cell>
          <table:table-cell office:value-type="float" office:value="2724.8450497741806" table:style-name="ce22">
            <text:p>2,724.85</text:p>
          </table:table-cell>
          <table:table-cell office:value-type="float" office:value="1738.4842969605227" table:style-name="ce22">
            <text:p>1,738.48</text:p>
          </table:table-cell>
          <table:table-cell office:value-type="float" office:value="9232.8788545297975" table:style-name="ce22">
            <text:p>9,232.88</text:p>
          </table:table-cell>
          <table:table-cell office:value-type="float" office:value="1614.5140090207317" table:style-name="ce22">
            <text:p>1,614.51</text:p>
          </table:table-cell>
          <table:table-cell office:value-type="float" office:value="11069.408534690121" table:style-name="ce22">
            <text:p>11,069.41</text:p>
          </table:table-cell>
          <table:table-cell office:value-type="float" office:value="12933.787698840981" table:style-name="ce22">
            <text:p>12,933.79</text:p>
          </table:table-cell>
          <table:table-cell office:value-type="float" office:value="3887.4732572274515" table:style-name="ce22">
            <text:p>3,887.47</text:p>
          </table:table-cell>
          <table:table-cell office:value-type="float" office:value="3766.2563179664462" table:style-name="ce22">
            <text:p>3,766.26</text:p>
          </table:table-cell>
          <table:table-cell office:value-type="float" office:value="182540.92273531714" table:style-name="ce22">
            <text:p>182,540.92</text:p>
          </table:table-cell>
          <table:table-cell office:value-type="float" office:value="9918.7360036130431" table:style-name="ce22">
            <text:p>9,918.74</text:p>
          </table:table-cell>
          <table:table-cell office:value-type="float" office:value="4287.8138239101354" table:style-name="ce22">
            <text:p>4,287.81</text:p>
          </table:table-cell>
          <table:table-cell office:value-type="float" office:value="46.96661484976218" table:style-name="ce22">
            <text:p>46.97</text:p>
          </table:table-cell>
          <table:table-cell office:value-type="float" office:value="3070.6528859029754" table:style-name="ce22">
            <text:p>3,070.65</text:p>
          </table:table-cell>
          <table:table-cell office:value-type="float" office:value="981.00592580823593" table:style-name="ce22">
            <text:p>981.01</text:p>
          </table:table-cell>
          <table:table-cell office:value-type="float" office:value="1351.1463083290923" table:style-name="ce22">
            <text:p>1,351.15</text:p>
          </table:table-cell>
          <table:table-cell office:value-type="float" office:value="1848.5164676885129" table:style-name="ce22">
            <text:p>1,848.52</text:p>
          </table:table-cell>
          <table:table-cell office:value-type="float" office:value="1957.0179649314275" table:style-name="ce22">
            <text:p>1,957.02</text:p>
          </table:table-cell>
          <table:table-cell office:value-type="float" office:value="1435.4077784047154" table:style-name="ce22">
            <text:p>1,435.41</text:p>
          </table:table-cell>
          <table:table-cell office:value-type="float" office:value="14383.217680415324" table:style-name="ce22">
            <text:p>14,383.22</text:p>
          </table:table-cell>
          <table:table-cell office:value-type="float" office:value="102497.45493185509" table:style-name="ce22">
            <text:p>102,497.45</text:p>
          </table:table-cell>
          <table:table-cell office:value-type="float" office:value="81408.446721401851" table:style-name="ce22">
            <text:p>81,408.45</text:p>
          </table:table-cell>
          <table:table-cell office:value-type="float" office:value="203.73551957335766" table:style-name="ce22">
            <text:p>203.74</text:p>
          </table:table-cell>
          <table:table-cell office:value-type="float" office:value="1485.5661850836186" table:style-name="ce22">
            <text:p>1,485.57</text:p>
          </table:table-cell>
          <table:table-cell office:value-type="float" office:value="2586.6246738125815" table:style-name="ce22">
            <text:p>2,586.62</text:p>
          </table:table-cell>
          <table:table-cell office:value-type="float" office:value="3812.6930963331915" table:style-name="ce22">
            <text:p>3,812.69</text:p>
          </table:table-cell>
          <table:table-cell office:value-type="float" office:value="3125.2632270401623" table:style-name="ce22">
            <text:p>3,125.26</text:p>
          </table:table-cell>
          <table:table-cell office:value-type="float" office:value="15182.972431049106" table:style-name="ce22">
            <text:p>15,182.97</text:p>
          </table:table-cell>
          <table:table-cell office:value-type="float" office:value="8329.5095997457429" table:style-name="ce22">
            <text:p>8,329.51</text:p>
          </table:table-cell>
          <table:table-cell office:value-type="float" office:value="1954.4744675307179" table:style-name="ce22">
            <text:p>1,954.47</text:p>
          </table:table-cell>
          <table:table-cell office:value-type="float" office:value="2106.6339091369387" table:style-name="ce22">
            <text:p>2,106.63</text:p>
          </table:table-cell>
          <table:table-cell office:value-type="float" office:value="44198.394262921269" table:style-name="ce22">
            <text:p>44,198.39</text:p>
          </table:table-cell>
          <table:table-cell office:value-type="float" office:value="21298.978782689737" table:style-name="ce22">
            <text:p>21,298.98</text:p>
          </table:table-cell>
          <table:table-cell office:value-type="float" office:value="625267.17023532733" table:style-name="ce22">
            <text:p>625,267.17</text:p>
          </table:table-cell>
          <table:table-cell table:number-columns-repeated="16348"/>
        </table:table-row>
        <table:table-row table:style-name="ro3">
          <table:table-cell office:value-type="float" office:value="2014" table:style-name="ce3">
            <text:p>2014</text:p>
          </table:table-cell>
          <table:table-cell office:value-type="float" office:value="63284.018712447694" table:style-name="ce22">
            <text:p>63,284.02</text:p>
          </table:table-cell>
          <table:table-cell office:value-type="float" office:value="3143.9840485275672" table:style-name="ce22">
            <text:p>3,143.98</text:p>
          </table:table-cell>
          <table:table-cell office:value-type="float" office:value="2734.9984882859508" table:style-name="ce22">
            <text:p>2,735.00</text:p>
          </table:table-cell>
          <table:table-cell office:value-type="float" office:value="1518.1078926174891" table:style-name="ce22">
            <text:p>1,518.11</text:p>
          </table:table-cell>
          <table:table-cell office:value-type="float" office:value="10318.241903090806" table:style-name="ce22">
            <text:p>10,318.24</text:p>
          </table:table-cell>
          <table:table-cell office:value-type="float" office:value="1679.222102217373" table:style-name="ce22">
            <text:p>1,679.22</text:p>
          </table:table-cell>
          <table:table-cell office:value-type="float" office:value="11051.122016910314" table:style-name="ce22">
            <text:p>11,051.12</text:p>
          </table:table-cell>
          <table:table-cell office:value-type="float" office:value="12546.603593065931" table:style-name="ce22">
            <text:p>12,546.60</text:p>
          </table:table-cell>
          <table:table-cell office:value-type="float" office:value="4220.46731828476" table:style-name="ce22">
            <text:p>4,220.47</text:p>
          </table:table-cell>
          <table:table-cell office:value-type="float" office:value="3915.1726188502803" table:style-name="ce22">
            <text:p>3,915.17</text:p>
          </table:table-cell>
          <table:table-cell office:value-type="float" office:value="151834.2271911698" table:style-name="ce22">
            <text:p>151,834.23</text:p>
          </table:table-cell>
          <table:table-cell office:value-type="float" office:value="10731.400527778027" table:style-name="ce22">
            <text:p>10,731.40</text:p>
          </table:table-cell>
          <table:table-cell office:value-type="float" office:value="4474.9666391776946" table:style-name="ce22">
            <text:p>4,474.97</text:p>
          </table:table-cell>
          <table:table-cell office:value-type="float" office:value="55.360563872941128" table:style-name="ce22">
            <text:p>55.36</text:p>
          </table:table-cell>
          <table:table-cell office:value-type="float" office:value="2577.4340285955809" table:style-name="ce22">
            <text:p>2,577.43</text:p>
          </table:table-cell>
          <table:table-cell office:value-type="float" office:value="659.71826260899979" table:style-name="ce22">
            <text:p>659.72</text:p>
          </table:table-cell>
          <table:table-cell office:value-type="float" office:value="1289.1278793997146" table:style-name="ce22">
            <text:p>1,289.13</text:p>
          </table:table-cell>
          <table:table-cell office:value-type="float" office:value="1840.218084856499" table:style-name="ce22">
            <text:p>1,840.22</text:p>
          </table:table-cell>
          <table:table-cell office:value-type="float" office:value="1980.4853525161902" table:style-name="ce22">
            <text:p>1,980.49</text:p>
          </table:table-cell>
          <table:table-cell office:value-type="float" office:value="1351.2291720106455" table:style-name="ce22">
            <text:p>1,351.23</text:p>
          </table:table-cell>
          <table:table-cell office:value-type="float" office:value="17109.139146413407" table:style-name="ce22">
            <text:p>17,109.14</text:p>
          </table:table-cell>
          <table:table-cell office:value-type="float" office:value="100295.30195297426" table:style-name="ce22">
            <text:p>100,295.30</text:p>
          </table:table-cell>
          <table:table-cell office:value-type="float" office:value="84431.600249079551" table:style-name="ce22">
            <text:p>84,431.60</text:p>
          </table:table-cell>
          <table:table-cell office:value-type="float" office:value="245.12934987474961" table:style-name="ce22">
            <text:p>245.13</text:p>
          </table:table-cell>
          <table:table-cell office:value-type="float" office:value="1163.9838678444123" table:style-name="ce22">
            <text:p>1,163.98</text:p>
          </table:table-cell>
          <table:table-cell office:value-type="float" office:value="2610.7912914614139" table:style-name="ce22">
            <text:p>2,610.79</text:p>
          </table:table-cell>
          <table:table-cell office:value-type="float" office:value="3762.0863719334179" table:style-name="ce22">
            <text:p>3,762.09</text:p>
          </table:table-cell>
          <table:table-cell office:value-type="float" office:value="3908.8555580755233" table:style-name="ce22">
            <text:p>3,908.86</text:p>
          </table:table-cell>
          <table:table-cell office:value-type="float" office:value="16526.416897259794" table:style-name="ce22">
            <text:p>16,526.42</text:p>
          </table:table-cell>
          <table:table-cell office:value-type="float" office:value="8607.8714595604615" table:style-name="ce22">
            <text:p>8,607.87</text:p>
          </table:table-cell>
          <table:table-cell office:value-type="float" office:value="1202.5602833391179" table:style-name="ce22">
            <text:p>1,202.56</text:p>
          </table:table-cell>
          <table:table-cell office:value-type="float" office:value="2310.6113970339652" table:style-name="ce22">
            <text:p>2,310.61</text:p>
          </table:table-cell>
          <table:table-cell office:value-type="float" office:value="46397.703871973987" table:style-name="ce22">
            <text:p>46,397.70</text:p>
          </table:table-cell>
          <table:table-cell office:value-type="float" office:value="21657.648090536095" table:style-name="ce22">
            <text:p>21,657.65</text:p>
          </table:table-cell>
          <table:table-cell office:value-type="float" office:value="601435.80618364457" table:style-name="ce22">
            <text:p>601,435.81</text:p>
          </table:table-cell>
          <table:table-cell table:number-columns-repeated="16348"/>
        </table:table-row>
        <table:table-row table:style-name="ro3">
          <table:table-cell office:value-type="float" office:value="2015" table:style-name="ce3">
            <text:p>2015</text:p>
          </table:table-cell>
          <table:table-cell office:value-type="float" office:value="60275.727557231818" table:style-name="ce22">
            <text:p>60,275.73</text:p>
          </table:table-cell>
          <table:table-cell office:value-type="float" office:value="2756.0543188118154" table:style-name="ce22">
            <text:p>2,756.05</text:p>
          </table:table-cell>
          <table:table-cell office:value-type="float" office:value="2407.2511247720554" table:style-name="ce22">
            <text:p>2,407.25</text:p>
          </table:table-cell>
          <table:table-cell office:value-type="float" office:value="1132.8238608500076" table:style-name="ce22">
            <text:p>1,132.82</text:p>
          </table:table-cell>
          <table:table-cell office:value-type="float" office:value="8718.6843272544684" table:style-name="ce22">
            <text:p>8,718.68</text:p>
          </table:table-cell>
          <table:table-cell office:value-type="float" office:value="1210.7870563615168" table:style-name="ce22">
            <text:p>1,210.79</text:p>
          </table:table-cell>
          <table:table-cell office:value-type="float" office:value="10882.864976792065" table:style-name="ce22">
            <text:p>10,882.86</text:p>
          </table:table-cell>
          <table:table-cell office:value-type="float" office:value="11468.574692619197" table:style-name="ce22">
            <text:p>11,468.57</text:p>
          </table:table-cell>
          <table:table-cell office:value-type="float" office:value="3864.1744780395215" table:style-name="ce22">
            <text:p>3,864.17</text:p>
          </table:table-cell>
          <table:table-cell office:value-type="float" office:value="3643.3463543806092" table:style-name="ce22">
            <text:p>3,643.35</text:p>
          </table:table-cell>
          <table:table-cell office:value-type="float" office:value="148633.31177616905" table:style-name="ce22">
            <text:p>148,633.31</text:p>
          </table:table-cell>
          <table:table-cell office:value-type="float" office:value="9779.374987979274" table:style-name="ce22">
            <text:p>9,779.37</text:p>
          </table:table-cell>
          <table:table-cell office:value-type="float" office:value="3629.9448739460686" table:style-name="ce22">
            <text:p>3,629.94</text:p>
          </table:table-cell>
          <table:table-cell office:value-type="float" office:value="3912.0764846676539" table:style-name="ce22">
            <text:p>3,912.08</text:p>
          </table:table-cell>
          <table:table-cell office:value-type="float" office:value="2356.3668245686513" table:style-name="ce22">
            <text:p>2,356.37</text:p>
          </table:table-cell>
          <table:table-cell office:value-type="float" office:value="594.66723097404747" table:style-name="ce22">
            <text:p>594.67</text:p>
          </table:table-cell>
          <table:table-cell office:value-type="float" office:value="1221.5869474744381" table:style-name="ce22">
            <text:p>1,221.59</text:p>
          </table:table-cell>
          <table:table-cell office:value-type="float" office:value="3854.4476873987237" table:style-name="ce22">
            <text:p>3,854.45</text:p>
          </table:table-cell>
          <table:table-cell office:value-type="float" office:value="1883.6822554048053" table:style-name="ce22">
            <text:p>1,883.68</text:p>
          </table:table-cell>
          <table:table-cell office:value-type="float" office:value="1223.0848688622095" table:style-name="ce22">
            <text:p>1,223.08</text:p>
          </table:table-cell>
          <table:table-cell office:value-type="float" office:value="16029.700378858835" table:style-name="ce22">
            <text:p>16,029.70</text:p>
          </table:table-cell>
          <table:table-cell office:value-type="float" office:value="97062.043421810653" table:style-name="ce22">
            <text:p>97,062.04</text:p>
          </table:table-cell>
          <table:table-cell office:value-type="float" office:value="82554.000933925912" table:style-name="ce22">
            <text:p>82,554.00</text:p>
          </table:table-cell>
          <table:table-cell office:value-type="float" office:value="341.77490523316743" table:style-name="ce22">
            <text:p>341.77</text:p>
          </table:table-cell>
          <table:table-cell office:value-type="float" office:value="1069.972614590009" table:style-name="ce22">
            <text:p>1,069.97</text:p>
          </table:table-cell>
          <table:table-cell office:value-type="float" office:value="2232.3653777001186" table:style-name="ce22">
            <text:p>2,232.37</text:p>
          </table:table-cell>
          <table:table-cell office:value-type="float" office:value="4124.5866416148529" table:style-name="ce22">
            <text:p>4,124.59</text:p>
          </table:table-cell>
          <table:table-cell office:value-type="float" office:value="3658.4124702944873" table:style-name="ce22">
            <text:p>3,658.41</text:p>
          </table:table-cell>
          <table:table-cell office:value-type="float" office:value="16369.946556539397" table:style-name="ce22">
            <text:p>16,369.95</text:p>
          </table:table-cell>
          <table:table-cell office:value-type="float" office:value="8315.1517704200069" table:style-name="ce22">
            <text:p>8,315.15</text:p>
          </table:table-cell>
          <table:table-cell office:value-type="float" office:value="1877.5266969322799" table:style-name="ce22">
            <text:p>1,877.53</text:p>
          </table:table-cell>
          <table:table-cell office:value-type="float" office:value="2504.9844245293302" table:style-name="ce22">
            <text:p>2,504.98</text:p>
          </table:table-cell>
          <table:table-cell office:value-type="float" office:value="45001.619957720075" table:style-name="ce22">
            <text:p>45,001.62</text:p>
          </table:table-cell>
          <table:table-cell office:value-type="float" office:value="21902.08807992682" table:style-name="ce22">
            <text:p>21,902.09</text:p>
          </table:table-cell>
          <table:table-cell office:value-type="float" office:value="586493.00691465405" table:style-name="ce22">
            <text:p>586,493.01</text:p>
          </table:table-cell>
          <table:table-cell table:number-columns-repeated="16348"/>
        </table:table-row>
        <table:table-row table:style-name="ro3">
          <table:table-cell office:value-type="float" office:value="2016" table:style-name="ce3">
            <text:p>2016</text:p>
          </table:table-cell>
          <table:table-cell office:value-type="float" office:value="72467.238292137947" table:style-name="ce22">
            <text:p>72,467.24</text:p>
          </table:table-cell>
          <table:table-cell office:value-type="float" office:value="3348.9230021793046" table:style-name="ce22">
            <text:p>3,348.92</text:p>
          </table:table-cell>
          <table:table-cell office:value-type="float" office:value="3238.3815859856268" table:style-name="ce22">
            <text:p>3,238.38</text:p>
          </table:table-cell>
          <table:table-cell office:value-type="float" office:value="1257.3004813991436" table:style-name="ce22">
            <text:p>1,257.30</text:p>
          </table:table-cell>
          <table:table-cell office:value-type="float" office:value="10527.2708952341" table:style-name="ce22">
            <text:p>10,527.27</text:p>
          </table:table-cell>
          <table:table-cell office:value-type="float" office:value="2001.6975367595012" table:style-name="ce22">
            <text:p>2,001.70</text:p>
          </table:table-cell>
          <table:table-cell office:value-type="float" office:value="11482.778836979902" table:style-name="ce22">
            <text:p>11,482.78</text:p>
          </table:table-cell>
          <table:table-cell office:value-type="float" office:value="11395.65412240158" table:style-name="ce22">
            <text:p>11,395.65</text:p>
          </table:table-cell>
          <table:table-cell office:value-type="float" office:value="5574.3862002855676" table:style-name="ce22">
            <text:p>5,574.39</text:p>
          </table:table-cell>
          <table:table-cell office:value-type="float" office:value="3068.9004269347179" table:style-name="ce22">
            <text:p>3,068.90</text:p>
          </table:table-cell>
          <table:table-cell office:value-type="float" office:value="138949.17106393629" table:style-name="ce22">
            <text:p>138,949.17</text:p>
          </table:table-cell>
          <table:table-cell office:value-type="float" office:value="13429.290439235729" table:style-name="ce22">
            <text:p>13,429.29</text:p>
          </table:table-cell>
          <table:table-cell office:value-type="float" office:value="5857.059043889808" table:style-name="ce22">
            <text:p>5,857.06</text:p>
          </table:table-cell>
          <table:table-cell office:value-type="float" office:value="5166.214431870364" table:style-name="ce22">
            <text:p>5,166.21</text:p>
          </table:table-cell>
          <table:table-cell office:value-type="float" office:value="3647.3788915529713" table:style-name="ce22">
            <text:p>3,647.38</text:p>
          </table:table-cell>
          <table:table-cell office:value-type="float" office:value="864.44818706165699" table:style-name="ce22">
            <text:p>864.45</text:p>
          </table:table-cell>
          <table:table-cell office:value-type="float" office:value="1564.1477076891094" table:style-name="ce22">
            <text:p>1,564.15</text:p>
          </table:table-cell>
          <table:table-cell office:value-type="float" office:value="1468.7770998428148" table:style-name="ce22">
            <text:p>1,468.78</text:p>
          </table:table-cell>
          <table:table-cell office:value-type="float" office:value="1853.1692083286428" table:style-name="ce22">
            <text:p>1,853.17</text:p>
          </table:table-cell>
          <table:table-cell office:value-type="float" office:value="1211.4038957143409" table:style-name="ce22">
            <text:p>1,211.40</text:p>
          </table:table-cell>
          <table:table-cell office:value-type="float" office:value="21560.404442106432" table:style-name="ce22">
            <text:p>21,560.40</text:p>
          </table:table-cell>
          <table:table-cell office:value-type="float" office:value="99726.827611500194" table:style-name="ce22">
            <text:p>99,726.83</text:p>
          </table:table-cell>
          <table:table-cell office:value-type="float" office:value="64131.643901022886" table:style-name="ce22">
            <text:p>64,131.64</text:p>
          </table:table-cell>
          <table:table-cell office:value-type="float" office:value="271.291881506062" table:style-name="ce22">
            <text:p>271.29</text:p>
          </table:table-cell>
          <table:table-cell office:value-type="float" office:value="2753.634556419302" table:style-name="ce22">
            <text:p>2,753.63</text:p>
          </table:table-cell>
          <table:table-cell office:value-type="float" office:value="1809.8762354279288" table:style-name="ce22">
            <text:p>1,809.88</text:p>
          </table:table-cell>
          <table:table-cell office:value-type="float" office:value="5117.5282135997386" table:style-name="ce22">
            <text:p>5,117.53</text:p>
          </table:table-cell>
          <table:table-cell office:value-type="float" office:value="4634.8360189966361" table:style-name="ce22">
            <text:p>4,634.84</text:p>
          </table:table-cell>
          <table:table-cell office:value-type="float" office:value="20109.93065034664" table:style-name="ce22">
            <text:p>20,109.93</text:p>
          </table:table-cell>
          <table:table-cell office:value-type="float" office:value="5980.7830614119075" table:style-name="ce22">
            <text:p>5,980.78</text:p>
          </table:table-cell>
          <table:table-cell office:value-type="float" office:value="1576.6112320759644" table:style-name="ce22">
            <text:p>1,576.61</text:p>
          </table:table-cell>
          <table:table-cell office:value-type="float" office:value="3121.9796334168955" table:style-name="ce22">
            <text:p>3,121.98</text:p>
          </table:table-cell>
          <table:table-cell office:value-type="float" office:value="39211.409710090869" table:style-name="ce22">
            <text:p>39,211.41</text:p>
          </table:table-cell>
          <table:table-cell office:value-type="float" office:value="23419.327747049287" table:style-name="ce22">
            <text:p>23,419.33</text:p>
          </table:table-cell>
          <table:table-cell office:value-type="float" office:value="591799.67624438973" table:style-name="ce22">
            <text:p>591,799.68</text:p>
          </table:table-cell>
          <table:table-cell table:number-columns-repeated="16348" table:style-name="ce20"/>
        </table:table-row>
        <table:table-row table:style-name="ro3">
          <table:table-cell office:value-type="float" office:value="2017" table:style-name="ce3">
            <text:p>2017</text:p>
          </table:table-cell>
          <table:table-cell office:value-type="float" office:value="69614.122391540557" table:style-name="ce22">
            <text:p>69,614.12</text:p>
          </table:table-cell>
          <table:table-cell office:value-type="float" office:value="3241.6882792978477" table:style-name="ce22">
            <text:p>3,241.69</text:p>
          </table:table-cell>
          <table:table-cell office:value-type="float" office:value="2807.6761249200908" table:style-name="ce22">
            <text:p>2,807.68</text:p>
          </table:table-cell>
          <table:table-cell office:value-type="float" office:value="1170.9965594391058" table:style-name="ce22">
            <text:p>1,171.00</text:p>
          </table:table-cell>
          <table:table-cell office:value-type="float" office:value="9287.9701286348663" table:style-name="ce22">
            <text:p>9,287.97</text:p>
          </table:table-cell>
          <table:table-cell office:value-type="float" office:value="1492.8670760941732" table:style-name="ce22">
            <text:p>1,492.87</text:p>
          </table:table-cell>
          <table:table-cell office:value-type="float" office:value="1225.6426824402527" table:style-name="ce22">
            <text:p>1,225.64</text:p>
          </table:table-cell>
          <table:table-cell office:value-type="float" office:value="9524.0819407802119" table:style-name="ce22">
            <text:p>9,524.08</text:p>
          </table:table-cell>
          <table:table-cell office:value-type="float" office:value="5016.0997043726429" table:style-name="ce22">
            <text:p>5,016.10</text:p>
          </table:table-cell>
          <table:table-cell office:value-type="float" office:value="2939.796228329812" table:style-name="ce22">
            <text:p>2,939.80</text:p>
          </table:table-cell>
          <table:table-cell office:value-type="float" office:value="130756.77073397084" table:style-name="ce22">
            <text:p>130,756.77</text:p>
          </table:table-cell>
          <table:table-cell office:value-type="float" office:value="10906.666829092213" table:style-name="ce22">
            <text:p>10,906.67</text:p>
          </table:table-cell>
          <table:table-cell office:value-type="float" office:value="5689.5920095889269" table:style-name="ce22">
            <text:p>5,689.59</text:p>
          </table:table-cell>
          <table:table-cell office:value-type="float" office:value="4084.2646161074108" table:style-name="ce22">
            <text:p>4,084.26</text:p>
          </table:table-cell>
          <table:table-cell office:value-type="float" office:value="3575.7196117067915" table:style-name="ce22">
            <text:p>3,575.72</text:p>
          </table:table-cell>
          <table:table-cell office:value-type="float" office:value="938.0651900704288" table:style-name="ce22">
            <text:p>938.07</text:p>
          </table:table-cell>
          <table:table-cell office:value-type="float" office:value="1553.3333243584732" table:style-name="ce22">
            <text:p>1,553.33</text:p>
          </table:table-cell>
          <table:table-cell office:value-type="float" office:value="3167.1123375719917" table:style-name="ce22">
            <text:p>3,167.11</text:p>
          </table:table-cell>
          <table:table-cell office:value-type="float" office:value="1607.7792602822333" table:style-name="ce22">
            <text:p>1,607.78</text:p>
          </table:table-cell>
          <table:table-cell office:value-type="float" office:value="1127.7725641790364" table:style-name="ce22">
            <text:p>1,127.77</text:p>
          </table:table-cell>
          <table:table-cell office:value-type="float" office:value="18106.54136917014" table:style-name="ce22">
            <text:p>18,106.54</text:p>
          </table:table-cell>
          <table:table-cell office:value-type="float" office:value="98448.792314870559" table:style-name="ce22">
            <text:p>98,448.79</text:p>
          </table:table-cell>
          <table:table-cell office:value-type="float" office:value="56532.457657944957" table:style-name="ce22">
            <text:p>56,532.46</text:p>
          </table:table-cell>
          <table:table-cell office:value-type="float" office:value="263.04392485490905" table:style-name="ce22">
            <text:p>263.04</text:p>
          </table:table-cell>
          <table:table-cell office:value-type="float" office:value="1831.7572653241568" table:style-name="ce22">
            <text:p>1,831.76</text:p>
          </table:table-cell>
          <table:table-cell office:value-type="float" office:value="1949.4344599786214" table:style-name="ce22">
            <text:p>1,949.43</text:p>
          </table:table-cell>
          <table:table-cell office:value-type="float" office:value="4810.408334718958" table:style-name="ce22">
            <text:p>4,810.41</text:p>
          </table:table-cell>
          <table:table-cell office:value-type="float" office:value="4292.508753717274" table:style-name="ce22">
            <text:p>4,292.51</text:p>
          </table:table-cell>
          <table:table-cell office:value-type="float" office:value="20205.656845435471" table:style-name="ce22">
            <text:p>20,205.66</text:p>
          </table:table-cell>
          <table:table-cell office:value-type="float" office:value="6984.0605562172332" table:style-name="ce22">
            <text:p>6,984.06</text:p>
          </table:table-cell>
          <table:table-cell office:value-type="float" office:value="2403.7705927373263" table:style-name="ce22">
            <text:p>2,403.77</text:p>
          </table:table-cell>
          <table:table-cell office:value-type="float" office:value="3089.3716107977243" table:style-name="ce22">
            <text:p>3,089.37</text:p>
          </table:table-cell>
          <table:table-cell office:value-type="float" office:value="36113.232609441024" table:style-name="ce22">
            <text:p>36,113.23</text:p>
          </table:table-cell>
          <table:table-cell office:value-type="float" office:value="23604.706918503973" table:style-name="ce22">
            <text:p>23,604.71</text:p>
          </table:table-cell>
          <table:table-cell office:value-type="float" office:value="548363.76080649009" table:style-name="ce22">
            <text:p>548,363.76</text:p>
          </table:table-cell>
          <table:table-cell table:number-columns-repeated="16348" table:style-name="ce20"/>
        </table:table-row>
        <table:table-row table:style-name="ro3">
          <table:table-cell office:value-type="float" office:value="2018" table:style-name="ce3">
            <text:p>2018</text:p>
          </table:table-cell>
          <table:table-cell office:value-type="float" office:value="74432.469372855805" table:style-name="ce22">
            <text:p>74,432.47</text:p>
          </table:table-cell>
          <table:table-cell office:value-type="float" office:value="3505.978061791734" table:style-name="ce22">
            <text:p>3,505.98</text:p>
          </table:table-cell>
          <table:table-cell office:value-type="float" office:value="3445.1671573460208" table:style-name="ce22">
            <text:p>3,445.17</text:p>
          </table:table-cell>
          <table:table-cell office:value-type="float" office:value="1066.1242530038385" table:style-name="ce22">
            <text:p>1,066.12</text:p>
          </table:table-cell>
          <table:table-cell office:value-type="float" office:value="9708.5715790957966" table:style-name="ce22">
            <text:p>9,708.57</text:p>
          </table:table-cell>
          <table:table-cell office:value-type="float" office:value="1310.7969284743563" table:style-name="ce22">
            <text:p>1,310.80</text:p>
          </table:table-cell>
          <table:table-cell office:value-type="float" office:value="8539.8470329021093" table:style-name="ce22">
            <text:p>8,539.85</text:p>
          </table:table-cell>
          <table:table-cell office:value-type="float" office:value="8478.4748330676848" table:style-name="ce22">
            <text:p>8,478.47</text:p>
          </table:table-cell>
          <table:table-cell office:value-type="float" office:value="4828.395391901573" table:style-name="ce22">
            <text:p>4,828.40</text:p>
          </table:table-cell>
          <table:table-cell office:value-type="float" office:value="2866.4913453898894" table:style-name="ce22">
            <text:p>2,866.49</text:p>
          </table:table-cell>
          <table:table-cell office:value-type="float" office:value="132316.19743275794" table:style-name="ce22">
            <text:p>132,316.20</text:p>
          </table:table-cell>
          <table:table-cell office:value-type="float" office:value="11143.683024361226" table:style-name="ce22">
            <text:p>11,143.68</text:p>
          </table:table-cell>
          <table:table-cell office:value-type="float" office:value="5156.7058498936331" table:style-name="ce22">
            <text:p>5,156.71</text:p>
          </table:table-cell>
          <table:table-cell office:value-type="float" office:value="4992.3854924606176" table:style-name="ce22">
            <text:p>4,992.39</text:p>
          </table:table-cell>
          <table:table-cell office:value-type="float" office:value="3280.6147980265509" table:style-name="ce22">
            <text:p>3,280.61</text:p>
          </table:table-cell>
          <table:table-cell office:value-type="float" office:value="1022.7148676390409" table:style-name="ce22">
            <text:p>1,022.71</text:p>
          </table:table-cell>
          <table:table-cell office:value-type="float" office:value="1642.8148381898523" table:style-name="ce22">
            <text:p>1,642.81</text:p>
          </table:table-cell>
          <table:table-cell office:value-type="float" office:value="3294.3182976787716" table:style-name="ce22">
            <text:p>3,294.32</text:p>
          </table:table-cell>
          <table:table-cell office:value-type="float" office:value="1648.4621696868105" table:style-name="ce22">
            <text:p>1,648.46</text:p>
          </table:table-cell>
          <table:table-cell office:value-type="float" office:value="1205.0324491616782" table:style-name="ce22">
            <text:p>1,205.03</text:p>
          </table:table-cell>
          <table:table-cell office:value-type="float" office:value="19763.138049050358" table:style-name="ce22">
            <text:p>19,763.14</text:p>
          </table:table-cell>
          <table:table-cell office:value-type="float" office:value="102199.88837970779" table:style-name="ce22">
            <text:p>102,199.89</text:p>
          </table:table-cell>
          <table:table-cell office:value-type="float" office:value="65033.708837158149" table:style-name="ce22">
            <text:p>65,033.71</text:p>
          </table:table-cell>
          <table:table-cell office:value-type="float" office:value="252.76784728296121" table:style-name="ce22">
            <text:p>252.77</text:p>
          </table:table-cell>
          <table:table-cell office:value-type="float" office:value="1816.3440142976674" table:style-name="ce22">
            <text:p>1,816.34</text:p>
          </table:table-cell>
          <table:table-cell office:value-type="float" office:value="1826.4143202821358" table:style-name="ce22">
            <text:p>1,826.41</text:p>
          </table:table-cell>
          <table:table-cell office:value-type="float" office:value="4910.9549784626279" table:style-name="ce22">
            <text:p>4,910.95</text:p>
          </table:table-cell>
          <table:table-cell office:value-type="float" office:value="4929.0697167059707" table:style-name="ce22">
            <text:p>4,929.07</text:p>
          </table:table-cell>
          <table:table-cell office:value-type="float" office:value="21055.871133109904" table:style-name="ce22">
            <text:p>21,055.87</text:p>
          </table:table-cell>
          <table:table-cell office:value-type="float" office:value="7378.926406699371" table:style-name="ce22">
            <text:p>7,378.93</text:p>
          </table:table-cell>
          <table:table-cell office:value-type="float" office:value="2537.8241791189653" table:style-name="ce22">
            <text:p>2,537.82</text:p>
          </table:table-cell>
          <table:table-cell office:value-type="float" office:value="3135.3738153803774" table:style-name="ce22">
            <text:p>3,135.37</text:p>
          </table:table-cell>
          <table:table-cell office:value-type="float" office:value="38461.663314926627" table:style-name="ce22">
            <text:p>38,461.66</text:p>
          </table:table-cell>
          <table:table-cell office:value-type="float" office:value="23965.221978268281" table:style-name="ce22">
            <text:p>23,965.22</text:p>
          </table:table-cell>
          <table:table-cell office:value-type="float" office:value="581152.41214613616" table:style-name="ce22">
            <text:p>581,152.41</text:p>
          </table:table-cell>
          <table:table-cell table:number-columns-repeated="16348" table:style-name="ce20"/>
        </table:table-row>
        <table:table-row table:style-name="ro3">
          <table:table-cell office:value-type="float" office:value="2019" table:style-name="ce3">
            <text:p>2019</text:p>
          </table:table-cell>
          <table:table-cell office:value-type="float" office:value="69338.829540773644" table:style-name="ce22">
            <text:p>69,338.83</text:p>
          </table:table-cell>
          <table:table-cell office:value-type="float" office:value="3477.1601373673648" table:style-name="ce22">
            <text:p>3,477.16</text:p>
          </table:table-cell>
          <table:table-cell office:value-type="float" office:value="3195.4478238520769" table:style-name="ce22">
            <text:p>3,195.45</text:p>
          </table:table-cell>
          <table:table-cell office:value-type="float" office:value="1107.6583104304661" table:style-name="ce22">
            <text:p>1,107.66</text:p>
          </table:table-cell>
          <table:table-cell office:value-type="float" office:value="9935.6872345217998" table:style-name="ce22">
            <text:p>9,935.69</text:p>
          </table:table-cell>
          <table:table-cell office:value-type="float" office:value="1361.9776969674956" table:style-name="ce22">
            <text:p>1,361.98</text:p>
          </table:table-cell>
          <table:table-cell office:value-type="float" office:value="8765.5614672399424" table:style-name="ce22">
            <text:p>8,765.56</text:p>
          </table:table-cell>
          <table:table-cell office:value-type="float" office:value="8134.9822374969754" table:style-name="ce22">
            <text:p>8,134.98</text:p>
          </table:table-cell>
          <table:table-cell office:value-type="float" office:value="5353.5938901071422" table:style-name="ce22">
            <text:p>5,353.59</text:p>
          </table:table-cell>
          <table:table-cell office:value-type="float" office:value="2834.0020195104948" table:style-name="ce22">
            <text:p>2,834.00</text:p>
          </table:table-cell>
          <table:table-cell office:value-type="float" office:value="123369.16642283846" table:style-name="ce22">
            <text:p>123,369.17</text:p>
          </table:table-cell>
          <table:table-cell office:value-type="float" office:value="11620.205903119211" table:style-name="ce22">
            <text:p>11,620.21</text:p>
          </table:table-cell>
          <table:table-cell office:value-type="float" office:value="4871.8356710135522" table:style-name="ce22">
            <text:p>4,871.84</text:p>
          </table:table-cell>
          <table:table-cell office:value-type="float" office:value="4918.0831078467854" table:style-name="ce22">
            <text:p>4,918.08</text:p>
          </table:table-cell>
          <table:table-cell office:value-type="float" office:value="3571.6831512637755" table:style-name="ce22">
            <text:p>3,571.68</text:p>
          </table:table-cell>
          <table:table-cell office:value-type="float" office:value="1023.4883490898951" table:style-name="ce22">
            <text:p>1,023.49</text:p>
          </table:table-cell>
          <table:table-cell office:value-type="float" office:value="1781.213760646604" table:style-name="ce22">
            <text:p>1,781.21</text:p>
          </table:table-cell>
          <table:table-cell office:value-type="float" office:value="3054.8514950384133" table:style-name="ce22">
            <text:p>3,054.85</text:p>
          </table:table-cell>
          <table:table-cell office:value-type="float" office:value="1432.5743801470958" table:style-name="ce22">
            <text:p>1,432.57</text:p>
          </table:table-cell>
          <table:table-cell office:value-type="float" office:value="1145.2271890163581" table:style-name="ce22">
            <text:p>1,145.23</text:p>
          </table:table-cell>
          <table:table-cell office:value-type="float" office:value="17026.480295730449" table:style-name="ce22">
            <text:p>17,026.48</text:p>
          </table:table-cell>
          <table:table-cell office:value-type="float" office:value="99126.29908905692" table:style-name="ce22">
            <text:p>99,126.30</text:p>
          </table:table-cell>
          <table:table-cell office:value-type="float" office:value="66593.636633597082" table:style-name="ce22">
            <text:p>66,593.64</text:p>
          </table:table-cell>
          <table:table-cell office:value-type="float" office:value="222.66479051225193" table:style-name="ce22">
            <text:p>222.66</text:p>
          </table:table-cell>
          <table:table-cell office:value-type="float" office:value="1996.8467609919471" table:style-name="ce22">
            <text:p>1,996.85</text:p>
          </table:table-cell>
          <table:table-cell office:value-type="float" office:value="1600.8949387346604" table:style-name="ce22">
            <text:p>1,600.89</text:p>
          </table:table-cell>
          <table:table-cell office:value-type="float" office:value="5010.800228686343" table:style-name="ce22">
            <text:p>5,010.80</text:p>
          </table:table-cell>
          <table:table-cell office:value-type="float" office:value="4950.8187805388734" table:style-name="ce22">
            <text:p>4,950.82</text:p>
          </table:table-cell>
          <table:table-cell office:value-type="float" office:value="22118.024966193178" table:style-name="ce22">
            <text:p>22,118.02</text:p>
          </table:table-cell>
          <table:table-cell office:value-type="float" office:value="6626.7117475913838" table:style-name="ce22">
            <text:p>6,626.71</text:p>
          </table:table-cell>
          <table:table-cell office:value-type="float" office:value="2722.0284581227838" table:style-name="ce22">
            <text:p>2,722.03</text:p>
          </table:table-cell>
          <table:table-cell office:value-type="float" office:value="2772.3642134308566" table:style-name="ce22">
            <text:p>2,772.36</text:p>
          </table:table-cell>
          <table:table-cell office:value-type="float" office:value="37339.506613646372" table:style-name="ce22">
            <text:p>37,339.51</text:p>
          </table:table-cell>
          <table:table-cell office:value-type="float" office:value="24318.47449503688" table:style-name="ce22">
            <text:p>24,318.47</text:p>
          </table:table-cell>
          <table:table-cell office:value-type="float" office:value="562718.78180015751" table:style-name="ce22">
            <text:p>562,718.78</text:p>
          </table:table-cell>
          <table:table-cell table:number-columns-repeated="16348" table:style-name="ce20"/>
        </table:table-row>
        <table:table-row table:style-name="ro3">
          <table:table-cell office:value-type="float" office:value="2020" table:style-name="ce3">
            <text:p>2020</text:p>
          </table:table-cell>
          <table:table-cell office:value-type="float" office:value="65526.398866008778" table:style-name="ce22">
            <text:p>65,526.40</text:p>
          </table:table-cell>
          <table:table-cell office:value-type="float" office:value="3445.2006173113623" table:style-name="ce22">
            <text:p>3,445.20</text:p>
          </table:table-cell>
          <table:table-cell office:value-type="float" office:value="2901.6696494865287" table:style-name="ce22">
            <text:p>2,901.67</text:p>
          </table:table-cell>
          <table:table-cell office:value-type="float" office:value="1191.4587786714383" table:style-name="ce22">
            <text:p>1,191.46</text:p>
          </table:table-cell>
          <table:table-cell office:value-type="float" office:value="8340.6813965201909" table:style-name="ce22">
            <text:p>8,340.68</text:p>
          </table:table-cell>
          <table:table-cell office:value-type="float" office:value="1145.6114568430053" table:style-name="ce22">
            <text:p>1,145.61</text:p>
          </table:table-cell>
          <table:table-cell office:value-type="float" office:value="9902.4153112573676" table:style-name="ce22">
            <text:p>9,902.42</text:p>
          </table:table-cell>
          <table:table-cell office:value-type="float" office:value="9706.8312181456949" table:style-name="ce22">
            <text:p>9,706.83</text:p>
          </table:table-cell>
          <table:table-cell office:value-type="float" office:value="4205.7126250008287" table:style-name="ce22">
            <text:p>4,205.71</text:p>
          </table:table-cell>
          <table:table-cell office:value-type="float" office:value="3007.8459173631945" table:style-name="ce22">
            <text:p>3,007.85</text:p>
          </table:table-cell>
          <table:table-cell office:value-type="float" office:value="121300.27488738601" table:style-name="ce22">
            <text:p>121,300.27</text:p>
          </table:table-cell>
          <table:table-cell office:value-type="float" office:value="10132.521158429026" table:style-name="ce22">
            <text:p>10,132.52</text:p>
          </table:table-cell>
          <table:table-cell office:value-type="float" office:value="4763.641716463806" table:style-name="ce22">
            <text:p>4,763.64</text:p>
          </table:table-cell>
          <table:table-cell office:value-type="float" office:value="4353.5945770328599" table:style-name="ce22">
            <text:p>4,353.59</text:p>
          </table:table-cell>
          <table:table-cell office:value-type="float" office:value="2650.7296274428022" table:style-name="ce22">
            <text:p>2,650.73</text:p>
          </table:table-cell>
          <table:table-cell office:value-type="float" office:value="878.96308633385979" table:style-name="ce22">
            <text:p>878.96</text:p>
          </table:table-cell>
          <table:table-cell office:value-type="float" office:value="1736.5476917373237" table:style-name="ce22">
            <text:p>1,736.55</text:p>
          </table:table-cell>
          <table:table-cell office:value-type="float" office:value="1732.0569289305199" table:style-name="ce22">
            <text:p>1,732.06</text:p>
          </table:table-cell>
          <table:table-cell office:value-type="float" office:value="1110.9585257881017" table:style-name="ce22">
            <text:p>1,110.96</text:p>
          </table:table-cell>
          <table:table-cell office:value-type="float" office:value="1053.4046919817172" table:style-name="ce22">
            <text:p>1,053.40</text:p>
          </table:table-cell>
          <table:table-cell office:value-type="float" office:value="11921.360449890655" table:style-name="ce22">
            <text:p>11,921.36</text:p>
          </table:table-cell>
          <table:table-cell office:value-type="float" office:value="73807.969673549524" table:style-name="ce22">
            <text:p>73,807.97</text:p>
          </table:table-cell>
          <table:table-cell office:value-type="float" office:value="27435.010739521847" table:style-name="ce22">
            <text:p>27,435.01</text:p>
          </table:table-cell>
          <table:table-cell office:value-type="float" office:value="283.43436193456347" table:style-name="ce22">
            <text:p>283.43</text:p>
          </table:table-cell>
          <table:table-cell office:value-type="float" office:value="1507.8504804831064" table:style-name="ce22">
            <text:p>1,507.85</text:p>
          </table:table-cell>
          <table:table-cell office:value-type="float" office:value="1865.3049279372467" table:style-name="ce22">
            <text:p>1,865.30</text:p>
          </table:table-cell>
          <table:table-cell office:value-type="float" office:value="4623.5293633664032" table:style-name="ce22">
            <text:p>4,623.53</text:p>
          </table:table-cell>
          <table:table-cell office:value-type="float" office:value="2729.9770818715529" table:style-name="ce22">
            <text:p>2,729.98</text:p>
          </table:table-cell>
          <table:table-cell office:value-type="float" office:value="19931.767833584145" table:style-name="ce22">
            <text:p>19,931.77</text:p>
          </table:table-cell>
          <table:table-cell office:value-type="float" office:value="5643.0453397291612" table:style-name="ce22">
            <text:p>5,643.05</text:p>
          </table:table-cell>
          <table:table-cell office:value-type="float" office:value="2299.730895631214" table:style-name="ce22">
            <text:p>2,299.73</text:p>
          </table:table-cell>
          <table:table-cell office:value-type="float" office:value="2556.2470994232513" table:style-name="ce22">
            <text:p>2,556.25</text:p>
          </table:table-cell>
          <table:table-cell office:value-type="float" office:value="25979.098369684441" table:style-name="ce22">
            <text:p>25,979.10</text:p>
          </table:table-cell>
          <table:table-cell office:value-type="float" office:value="18708.323679648653" table:style-name="ce22">
            <text:p>18,708.32</text:p>
          </table:table-cell>
          <table:table-cell office:value-type="float" office:value="458379.16902439011" table:style-name="ce22">
            <text:p>458,379.17</text:p>
          </table:table-cell>
          <table:table-cell table:number-columns-repeated="16348" table:style-name="ce20"/>
        </table:table-row>
        <table:table-row table:style-name="ro3">
          <table:table-cell office:value-type="float" office:value="2021" table:style-name="ce3">
            <text:p>2021</text:p>
          </table:table-cell>
          <table:table-cell office:value-type="float" office:value="67454.973582777355" table:style-name="ce22">
            <text:p>67,454.97</text:p>
          </table:table-cell>
          <table:table-cell office:value-type="float" office:value="3495.8071026590569" table:style-name="ce22">
            <text:p>3,495.81</text:p>
          </table:table-cell>
          <table:table-cell office:value-type="float" office:value="2814.6754777231358" table:style-name="ce22">
            <text:p>2,814.68</text:p>
          </table:table-cell>
          <table:table-cell office:value-type="float" office:value="1200.0550549094858" table:style-name="ce22">
            <text:p>1,200.06</text:p>
          </table:table-cell>
          <table:table-cell office:value-type="float" office:value="7143.8101391004675" table:style-name="ce22">
            <text:p>7,143.81</text:p>
          </table:table-cell>
          <table:table-cell office:value-type="float" office:value="938.83101125928533" table:style-name="ce22">
            <text:p>938.83</text:p>
          </table:table-cell>
          <table:table-cell office:value-type="float" office:value="8675.3830742372993" table:style-name="ce22">
            <text:p>8,675.38</text:p>
          </table:table-cell>
          <table:table-cell office:value-type="float" office:value="9477.3717909245534" table:style-name="ce22">
            <text:p>9,477.37</text:p>
          </table:table-cell>
          <table:table-cell office:value-type="float" office:value="5063.9023958880744" table:style-name="ce22">
            <text:p>5,063.90</text:p>
          </table:table-cell>
          <table:table-cell office:value-type="float" office:value="3141.5484751463" table:style-name="ce22">
            <text:p>3,141.55</text:p>
          </table:table-cell>
          <table:table-cell office:value-type="float" office:value="128223.73974862837" table:style-name="ce22">
            <text:p>128,223.74</text:p>
          </table:table-cell>
          <table:table-cell office:value-type="float" office:value="10983.901468020438" table:style-name="ce22">
            <text:p>10,983.90</text:p>
          </table:table-cell>
          <table:table-cell office:value-type="float" office:value="4684.9486881334906" table:style-name="ce22">
            <text:p>4,684.95</text:p>
          </table:table-cell>
          <table:table-cell office:value-type="float" office:value="5229.3656053036357" table:style-name="ce22">
            <text:p>5,229.37</text:p>
          </table:table-cell>
          <table:table-cell office:value-type="float" office:value="3138.5382936004889" table:style-name="ce22">
            <text:p>3,138.54</text:p>
          </table:table-cell>
          <table:table-cell office:value-type="float" office:value="1134.3604970216511" table:style-name="ce22">
            <text:p>1,134.36</text:p>
          </table:table-cell>
          <table:table-cell office:value-type="float" office:value="1580.560389528853" table:style-name="ce22">
            <text:p>1,580.56</text:p>
          </table:table-cell>
          <table:table-cell office:value-type="float" office:value="2154.0392180141143" table:style-name="ce22">
            <text:p>2,154.04</text:p>
          </table:table-cell>
          <table:table-cell office:value-type="float" office:value="1467.1450211011031" table:style-name="ce22">
            <text:p>1,467.15</text:p>
          </table:table-cell>
          <table:table-cell office:value-type="float" office:value="1350.5662574476021" table:style-name="ce22">
            <text:p>1,350.57</text:p>
          </table:table-cell>
          <table:table-cell office:value-type="float" office:value="14793.594196045473" table:style-name="ce22">
            <text:p>14,793.59</text:p>
          </table:table-cell>
          <table:table-cell office:value-type="float" office:value="82353.076812897183" table:style-name="ce22">
            <text:p>82,353.08</text:p>
          </table:table-cell>
          <table:table-cell office:value-type="float" office:value="28030.62706956904" table:style-name="ce22">
            <text:p>28,030.63</text:p>
          </table:table-cell>
          <table:table-cell office:value-type="float" office:value="293.33947623902765" table:style-name="ce22">
            <text:p>293.34</text:p>
          </table:table-cell>
          <table:table-cell office:value-type="float" office:value="1350.5679087208246" table:style-name="ce22">
            <text:p>1,350.57</text:p>
          </table:table-cell>
          <table:table-cell office:value-type="float" office:value="1884.8402740194797" table:style-name="ce22">
            <text:p>1,884.84</text:p>
          </table:table-cell>
          <table:table-cell office:value-type="float" office:value="5153.2478448611637" table:style-name="ce22">
            <text:p>5,153.25</text:p>
          </table:table-cell>
          <table:table-cell office:value-type="float" office:value="3301.2329917469065" table:style-name="ce22">
            <text:p>3,301.23</text:p>
          </table:table-cell>
          <table:table-cell office:value-type="float" office:value="24237.945438139563" table:style-name="ce22">
            <text:p>24,237.95</text:p>
          </table:table-cell>
          <table:table-cell office:value-type="float" office:value="6571.7099975430974" table:style-name="ce22">
            <text:p>6,571.71</text:p>
          </table:table-cell>
          <table:table-cell office:value-type="float" office:value="2488.5936362525331" table:style-name="ce22">
            <text:p>2,488.59</text:p>
          </table:table-cell>
          <table:table-cell office:value-type="float" office:value="2538.0028086030698" table:style-name="ce22">
            <text:p>2,538.00</text:p>
          </table:table-cell>
          <table:table-cell office:value-type="float" office:value="32441.766683598922" table:style-name="ce22">
            <text:p>32,441.77</text:p>
          </table:table-cell>
          <table:table-cell office:value-type="float" office:value="22078.794229780226" table:style-name="ce22">
            <text:p>22,078.79</text:p>
          </table:table-cell>
          <table:table-cell office:value-type="float" office:value="496870.86265944113" table:style-name="ce22">
            <text:p>496,870.86</text:p>
          </table:table-cell>
          <table:table-cell table:number-columns-repeated="16348" table:style-name="ce20"/>
        </table:table-row>
        <table:table-row table:style-name="ro3">
          <table:table-cell office:value-type="float" office:value="2022" table:style-name="ce3">
            <text:p>2022</text:p>
          </table:table-cell>
          <table:table-cell office:value-type="float" office:value="72613.660965642586" table:style-name="ce22">
            <text:p>72,613.66</text:p>
          </table:table-cell>
          <table:table-cell office:value-type="float" office:value="3964.3605043593088" table:style-name="ce22">
            <text:p>3,964.36</text:p>
          </table:table-cell>
          <table:table-cell office:value-type="float" office:value="3384.8659277740308" table:style-name="ce22">
            <text:p>3,384.87</text:p>
          </table:table-cell>
          <table:table-cell office:value-type="float" office:value="1116.3161260625116" table:style-name="ce22">
            <text:p>1,116.32</text:p>
          </table:table-cell>
          <table:table-cell office:value-type="float" office:value="10894.648014020631" table:style-name="ce22">
            <text:p>10,894.65</text:p>
          </table:table-cell>
          <table:table-cell office:value-type="float" office:value="1476.4602508365738" table:style-name="ce22">
            <text:p>1,476.46</text:p>
          </table:table-cell>
          <table:table-cell office:value-type="float" office:value="6471.499054001627" table:style-name="ce22">
            <text:p>6,471.50</text:p>
          </table:table-cell>
          <table:table-cell office:value-type="float" office:value="8319.1300592452571" table:style-name="ce22">
            <text:p>8,319.13</text:p>
          </table:table-cell>
          <table:table-cell office:value-type="float" office:value="5809.0356329874649" table:style-name="ce22">
            <text:p>5,809.04</text:p>
          </table:table-cell>
          <table:table-cell office:value-type="float" office:value="3135.2180396890521" table:style-name="ce22">
            <text:p>3,135.22</text:p>
          </table:table-cell>
          <table:table-cell office:value-type="float" office:value="122375.96106360889" table:style-name="ce22">
            <text:p>122,375.96</text:p>
          </table:table-cell>
          <table:table-cell office:value-type="float" office:value="14190.910084846026" table:style-name="ce22">
            <text:p>14,190.91</text:p>
          </table:table-cell>
          <table:table-cell office:value-type="float" office:value="5276.846035831366" table:style-name="ce22">
            <text:p>5,276.85</text:p>
          </table:table-cell>
          <table:table-cell office:value-type="float" office:value="6987.080310518033" table:style-name="ce22">
            <text:p>6,987.08</text:p>
          </table:table-cell>
          <table:table-cell office:value-type="float" office:value="3671.0689415690713" table:style-name="ce22">
            <text:p>3,671.07</text:p>
          </table:table-cell>
          <table:table-cell office:value-type="float" office:value="1238.144405213922" table:style-name="ce22">
            <text:p>1,238.14</text:p>
          </table:table-cell>
          <table:table-cell office:value-type="float" office:value="1704.5947116849572" table:style-name="ce22">
            <text:p>1,704.59</text:p>
          </table:table-cell>
          <table:table-cell office:value-type="float" office:value="3082.1993535748252" table:style-name="ce22">
            <text:p>3,082.20</text:p>
          </table:table-cell>
          <table:table-cell office:value-type="float" office:value="1571.2160070777813" table:style-name="ce22">
            <text:p>1,571.22</text:p>
          </table:table-cell>
          <table:table-cell office:value-type="float" office:value="1301.5046024209992" table:style-name="ce22">
            <text:p>1,301.50</text:p>
          </table:table-cell>
          <table:table-cell office:value-type="float" office:value="18216.661018088569" table:style-name="ce22">
            <text:p>18,216.66</text:p>
          </table:table-cell>
          <table:table-cell office:value-type="float" office:value="85259.958678764553" table:style-name="ce22">
            <text:p>85,259.96</text:p>
          </table:table-cell>
          <table:table-cell office:value-type="float" office:value="44222.813314509716" table:style-name="ce22">
            <text:p>44,222.81</text:p>
          </table:table-cell>
          <table:table-cell office:value-type="float" office:value="158.52635133208511" table:style-name="ce22">
            <text:p>158.53</text:p>
          </table:table-cell>
          <table:table-cell office:value-type="float" office:value="2044.3539030908157" table:style-name="ce22">
            <text:p>2,044.35</text:p>
          </table:table-cell>
          <table:table-cell office:value-type="float" office:value="1985.9511559416783" table:style-name="ce22">
            <text:p>1,985.95</text:p>
          </table:table-cell>
          <table:table-cell office:value-type="float" office:value="7264.2934717842127" table:style-name="ce22">
            <text:p>7,264.29</text:p>
          </table:table-cell>
          <table:table-cell office:value-type="float" office:value="3828.2336046328392" table:style-name="ce22">
            <text:p>3,828.23</text:p>
          </table:table-cell>
          <table:table-cell office:value-type="float" office:value="26534.789788080205" table:style-name="ce22">
            <text:p>26,534.79</text:p>
          </table:table-cell>
          <table:table-cell office:value-type="float" office:value="7691.8453784384928" table:style-name="ce22">
            <text:p>7,691.85</text:p>
          </table:table-cell>
          <table:table-cell office:value-type="float" office:value="2695.3208924632263" table:style-name="ce22">
            <text:p>2,695.32</text:p>
          </table:table-cell>
          <table:table-cell office:value-type="float" office:value="2468.1701600217584" table:style-name="ce22">
            <text:p>2,468.17</text:p>
          </table:table-cell>
          <table:table-cell office:value-type="float" office:value="37355.62022131632" table:style-name="ce22">
            <text:p>37,355.62</text:p>
          </table:table-cell>
          <table:table-cell office:value-type="float" office:value="26633.175695191581" table:style-name="ce22">
            <text:p>26,633.18</text:p>
          </table:table-cell>
          <table:table-cell office:value-type="float" office:value="544944.43372462108" table:style-name="ce22">
            <text:p>544,944.43</text:p>
          </table:table-cell>
          <table:table-cell table:number-columns-repeated="16348" table:style-name="ce20"/>
        </table:table-row>
        <table:table-row table:style-name="ro3">
          <table:table-cell office:value-type="float" office:value="2023" table:style-name="ce3">
            <text:p>2023</text:p>
          </table:table-cell>
          <table:table-cell office:value-type="float" office:value="71054.595493222805" table:style-name="ce22">
            <text:p>71,054.60</text:p>
          </table:table-cell>
          <table:table-cell office:value-type="float" office:value="3677.24638736221" table:style-name="ce22">
            <text:p>3,677.25</text:p>
          </table:table-cell>
          <table:table-cell office:value-type="float" office:value="3418.5880682759912" table:style-name="ce22">
            <text:p>3,418.59</text:p>
          </table:table-cell>
          <table:table-cell office:value-type="float" office:value="1020.2820894495925" table:style-name="ce22">
            <text:p>1,020.28</text:p>
          </table:table-cell>
          <table:table-cell office:value-type="float" office:value="10470.996739711061" table:style-name="ce22">
            <text:p>10,471.00</text:p>
          </table:table-cell>
          <table:table-cell office:value-type="float" office:value="1550.4091712616862" table:style-name="ce22">
            <text:p>1,550.41</text:p>
          </table:table-cell>
          <table:table-cell office:value-type="float" office:value="5831.9529784411679" table:style-name="ce22">
            <text:p>5,831.95</text:p>
          </table:table-cell>
          <table:table-cell office:value-type="float" office:value="7232.1860444033318" table:style-name="ce22">
            <text:p>7,232.19</text:p>
          </table:table-cell>
          <table:table-cell office:value-type="float" office:value="4927.7381875760602" table:style-name="ce22">
            <text:p>4,927.74</text:p>
          </table:table-cell>
          <table:table-cell office:value-type="float" office:value="3036.3268526443985" table:style-name="ce22">
            <text:p>3,036.33</text:p>
          </table:table-cell>
          <table:table-cell office:value-type="float" office:value="113467.25610350151" table:style-name="ce22">
            <text:p>113,467.26</text:p>
          </table:table-cell>
          <table:table-cell office:value-type="float" office:value="13374.895014448939" table:style-name="ce22">
            <text:p>13,374.90</text:p>
          </table:table-cell>
          <table:table-cell office:value-type="float" office:value="5167.8897204667473" table:style-name="ce22">
            <text:p>5,167.89</text:p>
          </table:table-cell>
          <table:table-cell office:value-type="float" office:value="7839.8948695954978" table:style-name="ce22">
            <text:p>7,839.89</text:p>
          </table:table-cell>
          <table:table-cell office:value-type="float" office:value="3337.4427909712026" table:style-name="ce22">
            <text:p>3,337.44</text:p>
          </table:table-cell>
          <table:table-cell office:value-type="float" office:value="1140.4389663949489" table:style-name="ce22">
            <text:p>1,140.44</text:p>
          </table:table-cell>
          <table:table-cell office:value-type="float" office:value="1628.0990732608655" table:style-name="ce22">
            <text:p>1,628.10</text:p>
          </table:table-cell>
          <table:table-cell office:value-type="float" office:value="2914.9828975714422" table:style-name="ce22">
            <text:p>2,914.98</text:p>
          </table:table-cell>
          <table:table-cell office:value-type="float" office:value="1553.0022135990444" table:style-name="ce22">
            <text:p>1,553.00</text:p>
          </table:table-cell>
          <table:table-cell office:value-type="float" office:value="1241.5167533607373" table:style-name="ce22">
            <text:p>1,241.52</text:p>
          </table:table-cell>
          <table:table-cell office:value-type="float" office:value="17762.000440611155" table:style-name="ce22">
            <text:p>17,762.00</text:p>
          </table:table-cell>
          <table:table-cell office:value-type="float" office:value="85459.501933759704" table:style-name="ce22">
            <text:p>85,459.50</text:p>
          </table:table-cell>
          <table:table-cell office:value-type="float" office:value="47214.555212186875" table:style-name="ce22">
            <text:p>47,214.56</text:p>
          </table:table-cell>
          <table:table-cell office:value-type="float" office:value="159.17517245310668" table:style-name="ce22">
            <text:p>159.18</text:p>
          </table:table-cell>
          <table:table-cell office:value-type="float" office:value="1960.2706829944896" table:style-name="ce22">
            <text:p>1,960.27</text:p>
          </table:table-cell>
          <table:table-cell office:value-type="float" office:value="1860.5842748059181" table:style-name="ce22">
            <text:p>1,860.58</text:p>
          </table:table-cell>
          <table:table-cell office:value-type="float" office:value="7602.0874059517282" table:style-name="ce22">
            <text:p>7,602.09</text:p>
          </table:table-cell>
          <table:table-cell office:value-type="float" office:value="4426.8199876543176" table:style-name="ce22">
            <text:p>4,426.82</text:p>
          </table:table-cell>
          <table:table-cell office:value-type="float" office:value="23945.823712122376" table:style-name="ce22">
            <text:p>23,945.82</text:p>
          </table:table-cell>
          <table:table-cell office:value-type="float" office:value="7503.6500337131683" table:style-name="ce22">
            <text:p>7,503.65</text:p>
          </table:table-cell>
          <table:table-cell office:value-type="float" office:value="2117.1872891896146" table:style-name="ce22">
            <text:p>2,117.19</text:p>
          </table:table-cell>
          <table:table-cell office:value-type="float" office:value="2463.8042909834408" table:style-name="ce22">
            <text:p>2,463.80</text:p>
          </table:table-cell>
          <table:table-cell office:value-type="float" office:value="36734.156285475408" table:style-name="ce22">
            <text:p>36,734.16</text:p>
          </table:table-cell>
          <table:table-cell office:value-type="float" office:value="25530.744310404982" table:style-name="ce22">
            <text:p>25,530.74</text:p>
          </table:table-cell>
          <table:table-cell office:value-type="float" office:value="528626.10144782555" table:style-name="ce22">
            <text:p>528,626.10</text:p>
          </table:table-cell>
          <table:table-cell table:style-name="ce20"/>
          <table:table-cell table:style-name="ce22"/>
          <table:table-cell table:number-columns-repeated="16346"/>
        </table:table-row>
        <table:table-row table:style-name="ro3">
          <table:table-cell table:number-columns-repeated="16384"/>
        </table:table-row>
        <table:table-row table:style-name="ro2">
          <table:table-cell office:value-type="string" table:style-name="ce23">
            <text:p>Table 2: Carbon dioxide emissions from household and household direct expenditure by broad product category, UK, 1990 to 2023 (ktCO2e)</text:p>
          </table:table-cell>
          <table:table-cell table:number-columns-repeated="16383" table:style-name="ce20"/>
        </table:table-row>
        <table:table-row table:style-name="ro12">
          <table:table-cell office:value-type="string" table:style-name="ce5">
            <text:p>Year</text:p>
          </table:table-cell>
          <table:table-cell office:value-type="string" table:style-name="ce21">
            <text:p>Food</text:p>
          </table:table-cell>
          <table:table-cell office:value-type="string" table:style-name="ce21">
            <text:p>Non-alcoholic beverages</text:p>
          </table:table-cell>
          <table:table-cell office:value-type="string" table:style-name="ce21">
            <text:p>Alcoholic beverages</text:p>
          </table:table-cell>
          <table:table-cell office:value-type="string" table:style-name="ce21">
            <text:p>Tobacco</text:p>
          </table:table-cell>
          <table:table-cell office:value-type="string" table:style-name="ce21">
            <text:p>Clothing</text:p>
          </table:table-cell>
          <table:table-cell office:value-type="string" table:style-name="ce21">
            <text:p>Footwear</text:p>
          </table:table-cell>
          <table:table-cell office:value-type="string" table:style-name="ce21">
            <text:p>Actual rentals for households</text:p>
          </table:table-cell>
          <table:table-cell office:value-type="string" table:style-name="ce21">
            <text:p>Imputed rentals for households</text:p>
          </table:table-cell>
          <table:table-cell office:value-type="string" table:style-name="ce21">
            <text:p>Maintenance and repair of the dwelling</text:p>
          </table:table-cell>
          <table:table-cell office:value-type="string" table:style-name="ce21">
            <text:p>Water supply and miscellaneous dwelling services</text:p>
          </table:table-cell>
          <table:table-cell office:value-type="string" table:style-name="ce21">
            <text:p>Electricity, gas and other fuels</text:p>
          </table:table-cell>
          <table:table-cell office:value-type="string" table:style-name="ce21">
            <text:p>Furniture, furnishings, carpets etc</text:p>
          </table:table-cell>
          <table:table-cell office:value-type="string" table:style-name="ce21">
            <text:p>Household textiles</text:p>
          </table:table-cell>
          <table:table-cell office:value-type="string" table:style-name="ce21">
            <text:p>Household appliances</text:p>
          </table:table-cell>
          <table:table-cell office:value-type="string" table:style-name="ce21">
            <text:p>Glassware, tableware and household utensils</text:p>
          </table:table-cell>
          <table:table-cell office:value-type="string" table:style-name="ce21">
            <text:p>Tools and equipment for house and garden</text:p>
          </table:table-cell>
          <table:table-cell office:value-type="string" table:style-name="ce21">
            <text:p>Goods and services for household maintenance</text:p>
          </table:table-cell>
          <table:table-cell office:value-type="string" table:style-name="ce21">
            <text:p>Medical products, appliances and equipment</text:p>
            <text:p>[note 3]</text:p>
          </table:table-cell>
          <table:table-cell office:value-type="string" table:style-name="ce21">
            <text:p>Out-patient services</text:p>
            <text:p>[note 3]</text:p>
          </table:table-cell>
          <table:table-cell office:value-type="string" table:style-name="ce21">
            <text:p>Hospital services</text:p>
            <text:p>[note 3]</text:p>
          </table:table-cell>
          <table:table-cell office:value-type="string" table:style-name="ce21">
            <text:p>Purchase of vehicles</text:p>
          </table:table-cell>
          <table:table-cell office:value-type="string" table:style-name="ce21">
            <text:p>Operation of personal transport equipment</text:p>
          </table:table-cell>
          <table:table-cell office:value-type="string" table:style-name="ce21">
            <text:p>Transport services</text:p>
          </table:table-cell>
          <table:table-cell office:value-type="string" table:style-name="ce21">
            <text:p>Postal services</text:p>
          </table:table-cell>
          <table:table-cell office:value-type="string" table:style-name="ce21">
            <text:p>Telephone and telefax equipment</text:p>
          </table:table-cell>
          <table:table-cell office:value-type="string" table:style-name="ce21">
            <text:p>Telephone and telefax services</text:p>
          </table:table-cell>
          <table:table-cell office:value-type="string" table:style-name="ce21">
            <text:p>Audio-visual, photo and info processing equipment</text:p>
          </table:table-cell>
          <table:table-cell office:value-type="string" table:style-name="ce21">
            <text:p>Other major durables for recreation and culture</text:p>
          </table:table-cell>
          <table:table-cell office:value-type="string" table:style-name="ce21">
            <text:p>Other recreational equipment etc</text:p>
          </table:table-cell>
          <table:table-cell office:value-type="string" table:style-name="ce21">
            <text:p>Recreational and cultural services</text:p>
          </table:table-cell>
          <table:table-cell office:value-type="string" table:style-name="ce21">
            <text:p>Newspapers, books and stationery</text:p>
          </table:table-cell>
          <table:table-cell office:value-type="string" table:style-name="ce21">
            <text:p>Education</text:p>
            <text:p>[note 3]</text:p>
          </table:table-cell>
          <table:table-cell office:value-type="string" table:style-name="ce21">
            <text:p>Restaurants and hotels</text:p>
          </table:table-cell>
          <table:table-cell office:value-type="string" table:style-name="ce21">
            <text:p>Miscellaneous goods and services</text:p>
          </table:table-cell>
          <table:table-cell office:value-type="string" table:style-name="ce21">
            <text:p>Total</text:p>
          </table:table-cell>
          <table:table-cell table:number-columns-repeated="16348" table:style-name="ce21"/>
        </table:table-row>
        <table:table-row table:style-name="ro3">
          <table:table-cell office:value-type="float" office:value="1990" table:style-name="ce3">
            <text:p>1990</text:p>
          </table:table-cell>
          <table:table-cell office:value-type="float" office:value="36754.425979635547" table:style-name="ce22">
            <text:p>36,754.43</text:p>
          </table:table-cell>
          <table:table-cell office:value-type="float" office:value="3323.599468190851" table:style-name="ce22">
            <text:p>3,323.60</text:p>
          </table:table-cell>
          <table:table-cell office:value-type="float" office:value="2391.6863747538237" table:style-name="ce22">
            <text:p>2,391.69</text:p>
          </table:table-cell>
          <table:table-cell office:value-type="float" office:value="1148.8046722599295" table:style-name="ce22">
            <text:p>1,148.80</text:p>
          </table:table-cell>
          <table:table-cell office:value-type="float" office:value="6819.1483352219493" table:style-name="ce22">
            <text:p>6,819.15</text:p>
          </table:table-cell>
          <table:table-cell office:value-type="float" office:value="490.59241372726893" table:style-name="ce22">
            <text:p>490.59</text:p>
          </table:table-cell>
          <table:table-cell office:value-type="float" office:value="805.14846813241968" table:style-name="ce22">
            <text:p>805.15</text:p>
          </table:table-cell>
          <table:table-cell office:value-type="float" office:value="62.467325117018071" table:style-name="ce22">
            <text:p>62.47</text:p>
          </table:table-cell>
          <table:table-cell office:value-type="float" office:value="5083.2307392277844" table:style-name="ce22">
            <text:p>5,083.23</text:p>
          </table:table-cell>
          <table:table-cell office:value-type="float" office:value="4069.7135457486879" table:style-name="ce22">
            <text:p>4,069.71</text:p>
          </table:table-cell>
          <table:table-cell office:value-type="float" office:value="183578.06799860875" table:style-name="ce22">
            <text:p>183,578.07</text:p>
          </table:table-cell>
          <table:table-cell office:value-type="float" office:value="5372.1817854705159" table:style-name="ce22">
            <text:p>5,372.18</text:p>
          </table:table-cell>
          <table:table-cell office:value-type="float" office:value="2379.3948134349757" table:style-name="ce22">
            <text:p>2,379.39</text:p>
          </table:table-cell>
          <table:table-cell office:value-type="float" office:value="833.1985003049416" table:style-name="ce22">
            <text:p>833.20</text:p>
          </table:table-cell>
          <table:table-cell office:value-type="float" office:value="1008.6518926838071" table:style-name="ce22">
            <text:p>1,008.65</text:p>
          </table:table-cell>
          <table:table-cell office:value-type="float" office:value="1259.1332671904415" table:style-name="ce22">
            <text:p>1,259.13</text:p>
          </table:table-cell>
          <table:table-cell office:value-type="float" office:value="2065.8768630465192" table:style-name="ce22">
            <text:p>2,065.88</text:p>
          </table:table-cell>
          <table:table-cell office:value-type="float" office:value="309.83885734227636" table:style-name="ce22">
            <text:p>309.84</text:p>
          </table:table-cell>
          <table:table-cell office:value-type="float" office:value="1436.6907022772621" table:style-name="ce22">
            <text:p>1,436.69</text:p>
          </table:table-cell>
          <table:table-cell office:value-type="float" office:value="901.16203815536244" table:style-name="ce22">
            <text:p>901.16</text:p>
          </table:table-cell>
          <table:table-cell office:value-type="float" office:value="11689.242785894743" table:style-name="ce22">
            <text:p>11,689.24</text:p>
          </table:table-cell>
          <table:table-cell office:value-type="float" office:value="117134.39740740704" table:style-name="ce22">
            <text:p>117,134.40</text:p>
          </table:table-cell>
          <table:table-cell office:value-type="float" office:value="27288.828149272209" table:style-name="ce22">
            <text:p>27,288.83</text:p>
          </table:table-cell>
          <table:table-cell office:value-type="float" office:value="513.55335966374582" table:style-name="ce22">
            <text:p>513.55</text:p>
          </table:table-cell>
          <table:table-cell office:value-type="float" office:value="131.83082537148573" table:style-name="ce22">
            <text:p>131.83</text:p>
          </table:table-cell>
          <table:table-cell office:value-type="float" office:value="2354.0279045332964" table:style-name="ce22">
            <text:p>2,354.03</text:p>
          </table:table-cell>
          <table:table-cell office:value-type="float" office:value="1765.8028786267732" table:style-name="ce22">
            <text:p>1,765.80</text:p>
          </table:table-cell>
          <table:table-cell office:value-type="float" office:value="1917.8125827579252" table:style-name="ce22">
            <text:p>1,917.81</text:p>
          </table:table-cell>
          <table:table-cell office:value-type="float" office:value="9418.8822317010945" table:style-name="ce22">
            <text:p>9,418.88</text:p>
          </table:table-cell>
          <table:table-cell office:value-type="float" office:value="6589.7547421206773" table:style-name="ce22">
            <text:p>6,589.75</text:p>
          </table:table-cell>
          <table:table-cell office:value-type="float" office:value="1249.6362309439075" table:style-name="ce22">
            <text:p>1,249.64</text:p>
          </table:table-cell>
          <table:table-cell office:value-type="float" office:value="2516.1933465751413" table:style-name="ce22">
            <text:p>2,516.19</text:p>
          </table:table-cell>
          <table:table-cell office:value-type="float" office:value="31919.791809477982" table:style-name="ce22">
            <text:p>31,919.79</text:p>
          </table:table-cell>
          <table:table-cell office:value-type="float" office:value="23012.440918642711" table:style-name="ce22">
            <text:p>23,012.44</text:p>
          </table:table-cell>
          <table:table-cell office:value-type="float" office:value="497595.20921351895" table:style-name="ce22">
            <text:p>497,595.21</text:p>
          </table:table-cell>
          <table:table-cell table:number-columns-repeated="16348" table:style-name="ce20"/>
        </table:table-row>
        <table:table-row table:style-name="ro3">
          <table:table-cell office:value-type="float" office:value="1991" table:style-name="ce3">
            <text:p>1991</text:p>
          </table:table-cell>
          <table:table-cell office:value-type="float" office:value="37187.569061749688" table:style-name="ce22">
            <text:p>37,187.57</text:p>
          </table:table-cell>
          <table:table-cell office:value-type="float" office:value="3344.8665902397629" table:style-name="ce22">
            <text:p>3,344.87</text:p>
          </table:table-cell>
          <table:table-cell office:value-type="float" office:value="2411.9677391498249" table:style-name="ce22">
            <text:p>2,411.97</text:p>
          </table:table-cell>
          <table:table-cell office:value-type="float" office:value="1174.7508779317202" table:style-name="ce22">
            <text:p>1,174.75</text:p>
          </table:table-cell>
          <table:table-cell office:value-type="float" office:value="7013.0238604535416" table:style-name="ce22">
            <text:p>7,013.02</text:p>
          </table:table-cell>
          <table:table-cell office:value-type="float" office:value="498.21681588415203" table:style-name="ce22">
            <text:p>498.22</text:p>
          </table:table-cell>
          <table:table-cell office:value-type="float" office:value="812.30493575845594" table:style-name="ce22">
            <text:p>812.30</text:p>
          </table:table-cell>
          <table:table-cell office:value-type="float" office:value="63.237217146197111" table:style-name="ce22">
            <text:p>63.24</text:p>
          </table:table-cell>
          <table:table-cell office:value-type="float" office:value="4952.6840874255258" table:style-name="ce22">
            <text:p>4,952.68</text:p>
          </table:table-cell>
          <table:table-cell office:value-type="float" office:value="4259.3745764444593" table:style-name="ce22">
            <text:p>4,259.37</text:p>
          </table:table-cell>
          <table:table-cell office:value-type="float" office:value="190884.88960258436" table:style-name="ce22">
            <text:p>190,884.89</text:p>
          </table:table-cell>
          <table:table-cell office:value-type="float" office:value="5542.3180629418366" table:style-name="ce22">
            <text:p>5,542.32</text:p>
          </table:table-cell>
          <table:table-cell office:value-type="float" office:value="2442.9580895538907" table:style-name="ce22">
            <text:p>2,442.96</text:p>
          </table:table-cell>
          <table:table-cell office:value-type="float" office:value="853.24615550984868" table:style-name="ce22">
            <text:p>853.25</text:p>
          </table:table-cell>
          <table:table-cell office:value-type="float" office:value="1015.2593972767053" table:style-name="ce22">
            <text:p>1,015.26</text:p>
          </table:table-cell>
          <table:table-cell office:value-type="float" office:value="1274.9467236819169" table:style-name="ce22">
            <text:p>1,274.95</text:p>
          </table:table-cell>
          <table:table-cell office:value-type="float" office:value="2076.0101039754109" table:style-name="ce22">
            <text:p>2,076.01</text:p>
          </table:table-cell>
          <table:table-cell office:value-type="float" office:value="317.90849609136825" table:style-name="ce22">
            <text:p>317.91</text:p>
          </table:table-cell>
          <table:table-cell office:value-type="float" office:value="1457.6170883717386" table:style-name="ce22">
            <text:p>1,457.62</text:p>
          </table:table-cell>
          <table:table-cell office:value-type="float" office:value="915.58235686394198" table:style-name="ce22">
            <text:p>915.58</text:p>
          </table:table-cell>
          <table:table-cell office:value-type="float" office:value="11836.901962378741" table:style-name="ce22">
            <text:p>11,836.90</text:p>
          </table:table-cell>
          <table:table-cell office:value-type="float" office:value="117395.13711747577" table:style-name="ce22">
            <text:p>117,395.14</text:p>
          </table:table-cell>
          <table:table-cell office:value-type="float" office:value="27307.482598211212" table:style-name="ce22">
            <text:p>27,307.48</text:p>
          </table:table-cell>
          <table:table-cell office:value-type="float" office:value="518.37557040952959" table:style-name="ce22">
            <text:p>518.38</text:p>
          </table:table-cell>
          <table:table-cell office:value-type="float" office:value="134.25546546429769" table:style-name="ce22">
            <text:p>134.26</text:p>
          </table:table-cell>
          <table:table-cell office:value-type="float" office:value="2373.7035530720841" table:style-name="ce22">
            <text:p>2,373.70</text:p>
          </table:table-cell>
          <table:table-cell office:value-type="float" office:value="1792.0883845581168" table:style-name="ce22">
            <text:p>1,792.09</text:p>
          </table:table-cell>
          <table:table-cell office:value-type="float" office:value="1946.7509475377151" table:style-name="ce22">
            <text:p>1,946.75</text:p>
          </table:table-cell>
          <table:table-cell office:value-type="float" office:value="9585.7510644772065" table:style-name="ce22">
            <text:p>9,585.75</text:p>
          </table:table-cell>
          <table:table-cell office:value-type="float" office:value="6667.569765293867" table:style-name="ce22">
            <text:p>6,667.57</text:p>
          </table:table-cell>
          <table:table-cell office:value-type="float" office:value="1272.2162070281493" table:style-name="ce22">
            <text:p>1,272.22</text:p>
          </table:table-cell>
          <table:table-cell office:value-type="float" office:value="2555.365615967884" table:style-name="ce22">
            <text:p>2,555.37</text:p>
          </table:table-cell>
          <table:table-cell office:value-type="float" office:value="32469.050556991944" table:style-name="ce22">
            <text:p>32,469.05</text:p>
          </table:table-cell>
          <table:table-cell office:value-type="float" office:value="23188.414452475012" table:style-name="ce22">
            <text:p>23,188.41</text:p>
          </table:table-cell>
          <table:table-cell office:value-type="float" office:value="507541.79510037584" table:style-name="ce22">
            <text:p>507,541.80</text:p>
          </table:table-cell>
          <table:table-cell table:number-columns-repeated="16348" table:style-name="ce20"/>
        </table:table-row>
        <table:table-row table:style-name="ro3">
          <table:table-cell office:value-type="float" office:value="1992" table:style-name="ce3">
            <text:p>1992</text:p>
          </table:table-cell>
          <table:table-cell office:value-type="float" office:value="35258.320794209583" table:style-name="ce22">
            <text:p>35,258.32</text:p>
          </table:table-cell>
          <table:table-cell office:value-type="float" office:value="3147.7939224153888" table:style-name="ce22">
            <text:p>3,147.79</text:p>
          </table:table-cell>
          <table:table-cell office:value-type="float" office:value="2235.2631804412331" table:style-name="ce22">
            <text:p>2,235.26</text:p>
          </table:table-cell>
          <table:table-cell office:value-type="float" office:value="1103.7350196645957" table:style-name="ce22">
            <text:p>1,103.74</text:p>
          </table:table-cell>
          <table:table-cell office:value-type="float" office:value="6406.102590639588" table:style-name="ce22">
            <text:p>6,406.10</text:p>
          </table:table-cell>
          <table:table-cell office:value-type="float" office:value="452.29290256517254" table:style-name="ce22">
            <text:p>452.29</text:p>
          </table:table-cell>
          <table:table-cell office:value-type="float" office:value="747.83999572351058" table:style-name="ce22">
            <text:p>747.84</text:p>
          </table:table-cell>
          <table:table-cell office:value-type="float" office:value="57.890795811316536" table:style-name="ce22">
            <text:p>57.89</text:p>
          </table:table-cell>
          <table:table-cell office:value-type="float" office:value="4636.8723685882233" table:style-name="ce22">
            <text:p>4,636.87</text:p>
          </table:table-cell>
          <table:table-cell office:value-type="float" office:value="4049.4862016511324" table:style-name="ce22">
            <text:p>4,049.49</text:p>
          </table:table-cell>
          <table:table-cell office:value-type="float" office:value="182912.10039827906" table:style-name="ce22">
            <text:p>182,912.10</text:p>
          </table:table-cell>
          <table:table-cell office:value-type="float" office:value="5013.165534638345" table:style-name="ce22">
            <text:p>5,013.17</text:p>
          </table:table-cell>
          <table:table-cell office:value-type="float" office:value="2255.6914670907454" table:style-name="ce22">
            <text:p>2,255.69</text:p>
          </table:table-cell>
          <table:table-cell office:value-type="float" office:value="785.73888398561678" table:style-name="ce22">
            <text:p>785.74</text:p>
          </table:table-cell>
          <table:table-cell office:value-type="float" office:value="940.49039259660628" table:style-name="ce22">
            <text:p>940.49</text:p>
          </table:table-cell>
          <table:table-cell office:value-type="float" office:value="1180.101517751486" table:style-name="ce22">
            <text:p>1,180.10</text:p>
          </table:table-cell>
          <table:table-cell office:value-type="float" office:value="1966.6579566171049" table:style-name="ce22">
            <text:p>1,966.66</text:p>
          </table:table-cell>
          <table:table-cell office:value-type="float" office:value="293.12511081848663" table:style-name="ce22">
            <text:p>293.13</text:p>
          </table:table-cell>
          <table:table-cell office:value-type="float" office:value="1392.2832760122658" table:style-name="ce22">
            <text:p>1,392.28</text:p>
          </table:table-cell>
          <table:table-cell office:value-type="float" office:value="877.72288380527721" table:style-name="ce22">
            <text:p>877.72</text:p>
          </table:table-cell>
          <table:table-cell office:value-type="float" office:value="11031.415835096685" table:style-name="ce22">
            <text:p>11,031.42</text:p>
          </table:table-cell>
          <table:table-cell office:value-type="float" office:value="114837.03085124446" table:style-name="ce22">
            <text:p>114,837.03</text:p>
          </table:table-cell>
          <table:table-cell office:value-type="float" office:value="26254.218875364168" table:style-name="ce22">
            <text:p>26,254.22</text:p>
          </table:table-cell>
          <table:table-cell office:value-type="float" office:value="497.86629743110296" table:style-name="ce22">
            <text:p>497.87</text:p>
          </table:table-cell>
          <table:table-cell office:value-type="float" office:value="121.81057854142986" table:style-name="ce22">
            <text:p>121.81</text:p>
          </table:table-cell>
          <table:table-cell office:value-type="float" office:value="2219.9584229484212" table:style-name="ce22">
            <text:p>2,219.96</text:p>
          </table:table-cell>
          <table:table-cell office:value-type="float" office:value="1655.4375602305784" table:style-name="ce22">
            <text:p>1,655.44</text:p>
          </table:table-cell>
          <table:table-cell office:value-type="float" office:value="1808.2215326753137" table:style-name="ce22">
            <text:p>1,808.22</text:p>
          </table:table-cell>
          <table:table-cell office:value-type="float" office:value="9011.3686011701375" table:style-name="ce22">
            <text:p>9,011.37</text:p>
          </table:table-cell>
          <table:table-cell office:value-type="float" office:value="6244.565872043343" table:style-name="ce22">
            <text:p>6,244.57</text:p>
          </table:table-cell>
          <table:table-cell office:value-type="float" office:value="1201.3415808949169" table:style-name="ce22">
            <text:p>1,201.34</text:p>
          </table:table-cell>
          <table:table-cell office:value-type="float" office:value="2455.1225350896848" table:style-name="ce22">
            <text:p>2,455.12</text:p>
          </table:table-cell>
          <table:table-cell office:value-type="float" office:value="30054.047861909949" table:style-name="ce22">
            <text:p>30,054.05</text:p>
          </table:table-cell>
          <table:table-cell office:value-type="float" office:value="21899.40857256197" table:style-name="ce22">
            <text:p>21,899.41</text:p>
          </table:table-cell>
          <table:table-cell office:value-type="float" office:value="485004.49017050688" table:style-name="ce22">
            <text:p>485,004.49</text:p>
          </table:table-cell>
          <table:table-cell table:number-columns-repeated="16348" table:style-name="ce20"/>
        </table:table-row>
        <table:table-row table:style-name="ro3">
          <table:table-cell office:value-type="float" office:value="1993" table:style-name="ce3">
            <text:p>1993</text:p>
          </table:table-cell>
          <table:table-cell office:value-type="float" office:value="33472.029424175649" table:style-name="ce22">
            <text:p>33,472.03</text:p>
          </table:table-cell>
          <table:table-cell office:value-type="float" office:value="2797.4610050889441" table:style-name="ce22">
            <text:p>2,797.46</text:p>
          </table:table-cell>
          <table:table-cell office:value-type="float" office:value="1997.3817063499521" table:style-name="ce22">
            <text:p>1,997.38</text:p>
          </table:table-cell>
          <table:table-cell office:value-type="float" office:value="993.99819601313402" table:style-name="ce22">
            <text:p>994.00</text:p>
          </table:table-cell>
          <table:table-cell office:value-type="float" office:value="6230.7215244019135" table:style-name="ce22">
            <text:p>6,230.72</text:p>
          </table:table-cell>
          <table:table-cell office:value-type="float" office:value="361.81779583960514" table:style-name="ce22">
            <text:p>361.82</text:p>
          </table:table-cell>
          <table:table-cell office:value-type="float" office:value="738.56337576156818" table:style-name="ce22">
            <text:p>738.56</text:p>
          </table:table-cell>
          <table:table-cell office:value-type="float" office:value="56.829193758653076" table:style-name="ce22">
            <text:p>56.83</text:p>
          </table:table-cell>
          <table:table-cell office:value-type="float" office:value="4202.1503909530365" table:style-name="ce22">
            <text:p>4,202.15</text:p>
          </table:table-cell>
          <table:table-cell office:value-type="float" office:value="3901.6397517951136" table:style-name="ce22">
            <text:p>3,901.64</text:p>
          </table:table-cell>
          <table:table-cell office:value-type="float" office:value="179378.21269062586" table:style-name="ce22">
            <text:p>179,378.21</text:p>
          </table:table-cell>
          <table:table-cell office:value-type="float" office:value="4873.0389930053125" table:style-name="ce22">
            <text:p>4,873.04</text:p>
          </table:table-cell>
          <table:table-cell office:value-type="float" office:value="2155.9089127947191" table:style-name="ce22">
            <text:p>2,155.91</text:p>
          </table:table-cell>
          <table:table-cell office:value-type="float" office:value="732.5546351071564" table:style-name="ce22">
            <text:p>732.55</text:p>
          </table:table-cell>
          <table:table-cell office:value-type="float" office:value="858.38404088600726" table:style-name="ce22">
            <text:p>858.38</text:p>
          </table:table-cell>
          <table:table-cell office:value-type="float" office:value="1141.5908237044655" table:style-name="ce22">
            <text:p>1,141.59</text:p>
          </table:table-cell>
          <table:table-cell office:value-type="float" office:value="1911.1136093723214" table:style-name="ce22">
            <text:p>1,911.11</text:p>
          </table:table-cell>
          <table:table-cell office:value-type="float" office:value="267.73753603478707" table:style-name="ce22">
            <text:p>267.74</text:p>
          </table:table-cell>
          <table:table-cell office:value-type="float" office:value="1281.3994193619528" table:style-name="ce22">
            <text:p>1,281.40</text:p>
          </table:table-cell>
          <table:table-cell office:value-type="float" office:value="810.56618117369248" table:style-name="ce22">
            <text:p>810.57</text:p>
          </table:table-cell>
          <table:table-cell office:value-type="float" office:value="9997.7053249194832" table:style-name="ce22">
            <text:p>9,997.71</text:p>
          </table:table-cell>
          <table:table-cell office:value-type="float" office:value="114519.86964216674" table:style-name="ce22">
            <text:p>114,519.87</text:p>
          </table:table-cell>
          <table:table-cell office:value-type="float" office:value="26219.380714110677" table:style-name="ce22">
            <text:p>26,219.38</text:p>
          </table:table-cell>
          <table:table-cell office:value-type="float" office:value="520.61017315318702" table:style-name="ce22">
            <text:p>520.61</text:p>
          </table:table-cell>
          <table:table-cell office:value-type="float" office:value="115.00121748827536" table:style-name="ce22">
            <text:p>115.00</text:p>
          </table:table-cell>
          <table:table-cell office:value-type="float" office:value="2430.2223166989511" table:style-name="ce22">
            <text:p>2,430.22</text:p>
          </table:table-cell>
          <table:table-cell office:value-type="float" office:value="1619.6508650949745" table:style-name="ce22">
            <text:p>1,619.65</text:p>
          </table:table-cell>
          <table:table-cell office:value-type="float" office:value="1683.3125822961674" table:style-name="ce22">
            <text:p>1,683.31</text:p>
          </table:table-cell>
          <table:table-cell office:value-type="float" office:value="8785.1171684946421" table:style-name="ce22">
            <text:p>8,785.12</text:p>
          </table:table-cell>
          <table:table-cell office:value-type="float" office:value="6363.7187114972212" table:style-name="ce22">
            <text:p>6,363.72</text:p>
          </table:table-cell>
          <table:table-cell office:value-type="float" office:value="1184.3372104227085" table:style-name="ce22">
            <text:p>1,184.34</text:p>
          </table:table-cell>
          <table:table-cell office:value-type="float" office:value="2302.9258885070931" table:style-name="ce22">
            <text:p>2,302.93</text:p>
          </table:table-cell>
          <table:table-cell office:value-type="float" office:value="30089.073595572805" table:style-name="ce22">
            <text:p>30,089.07</text:p>
          </table:table-cell>
          <table:table-cell office:value-type="float" office:value="21284.488375734985" table:style-name="ce22">
            <text:p>21,284.49</text:p>
          </table:table-cell>
          <table:table-cell office:value-type="float" office:value="475278.51299236174" table:style-name="ce22">
            <text:p>475,278.51</text:p>
          </table:table-cell>
          <table:table-cell table:number-columns-repeated="16348" table:style-name="ce20"/>
        </table:table-row>
        <table:table-row table:style-name="ro3">
          <table:table-cell office:value-type="float" office:value="1994" table:style-name="ce3">
            <text:p>1994</text:p>
          </table:table-cell>
          <table:table-cell office:value-type="float" office:value="33452.614310695077" table:style-name="ce22">
            <text:p>33,452.61</text:p>
          </table:table-cell>
          <table:table-cell office:value-type="float" office:value="2789.5454533088441" table:style-name="ce22">
            <text:p>2,789.55</text:p>
          </table:table-cell>
          <table:table-cell office:value-type="float" office:value="2317.3383018229429" table:style-name="ce22">
            <text:p>2,317.34</text:p>
          </table:table-cell>
          <table:table-cell office:value-type="float" office:value="1065.8446238985855" table:style-name="ce22">
            <text:p>1,065.84</text:p>
          </table:table-cell>
          <table:table-cell office:value-type="float" office:value="6091.4287019315325" table:style-name="ce22">
            <text:p>6,091.43</text:p>
          </table:table-cell>
          <table:table-cell office:value-type="float" office:value="359.763077913129" table:style-name="ce22">
            <text:p>359.76</text:p>
          </table:table-cell>
          <table:table-cell office:value-type="float" office:value="732.9531602785421" table:style-name="ce22">
            <text:p>732.95</text:p>
          </table:table-cell>
          <table:table-cell office:value-type="float" office:value="56.346485656502921" table:style-name="ce22">
            <text:p>56.35</text:p>
          </table:table-cell>
          <table:table-cell office:value-type="float" office:value="3791.0180179499716" table:style-name="ce22">
            <text:p>3,791.02</text:p>
          </table:table-cell>
          <table:table-cell office:value-type="float" office:value="3978.0694096246125" table:style-name="ce22">
            <text:p>3,978.07</text:p>
          </table:table-cell>
          <table:table-cell office:value-type="float" office:value="172402.24932246323" table:style-name="ce22">
            <text:p>172,402.25</text:p>
          </table:table-cell>
          <table:table-cell office:value-type="float" office:value="4951.9465423936836" table:style-name="ce22">
            <text:p>4,951.95</text:p>
          </table:table-cell>
          <table:table-cell office:value-type="float" office:value="2116.8670924142652" table:style-name="ce22">
            <text:p>2,116.87</text:p>
          </table:table-cell>
          <table:table-cell office:value-type="float" office:value="695.7099763127718" table:style-name="ce22">
            <text:p>695.71</text:p>
          </table:table-cell>
          <table:table-cell office:value-type="float" office:value="856.54039321895289" table:style-name="ce22">
            <text:p>856.54</text:p>
          </table:table-cell>
          <table:table-cell office:value-type="float" office:value="1149.0871721941526" table:style-name="ce22">
            <text:p>1,149.09</text:p>
          </table:table-cell>
          <table:table-cell office:value-type="float" office:value="1974.5445956399954" table:style-name="ce22">
            <text:p>1,974.54</text:p>
          </table:table-cell>
          <table:table-cell office:value-type="float" office:value="282.67371126324997" table:style-name="ce22">
            <text:p>282.67</text:p>
          </table:table-cell>
          <table:table-cell office:value-type="float" office:value="1312.8363883859483" table:style-name="ce22">
            <text:p>1,312.84</text:p>
          </table:table-cell>
          <table:table-cell office:value-type="float" office:value="821.207158168148" table:style-name="ce22">
            <text:p>821.21</text:p>
          </table:table-cell>
          <table:table-cell office:value-type="float" office:value="10454.022731085453" table:style-name="ce22">
            <text:p>10,454.02</text:p>
          </table:table-cell>
          <table:table-cell office:value-type="float" office:value="112921.28000091903" table:style-name="ce22">
            <text:p>112,921.28</text:p>
          </table:table-cell>
          <table:table-cell office:value-type="float" office:value="26192.828781875014" table:style-name="ce22">
            <text:p>26,192.83</text:p>
          </table:table-cell>
          <table:table-cell office:value-type="float" office:value="567.31482486610321" table:style-name="ce22">
            <text:p>567.31</text:p>
          </table:table-cell>
          <table:table-cell office:value-type="float" office:value="115.93516238954122" table:style-name="ce22">
            <text:p>115.94</text:p>
          </table:table-cell>
          <table:table-cell office:value-type="float" office:value="2648.374077878259" table:style-name="ce22">
            <text:p>2,648.37</text:p>
          </table:table-cell>
          <table:table-cell office:value-type="float" office:value="1626.5939783594349" table:style-name="ce22">
            <text:p>1,626.59</text:p>
          </table:table-cell>
          <table:table-cell office:value-type="float" office:value="1748.9349859232775" table:style-name="ce22">
            <text:p>1,748.93</text:p>
          </table:table-cell>
          <table:table-cell office:value-type="float" office:value="8973.0469920233918" table:style-name="ce22">
            <text:p>8,973.05</text:p>
          </table:table-cell>
          <table:table-cell office:value-type="float" office:value="6304.0002039519522" table:style-name="ce22">
            <text:p>6,304.00</text:p>
          </table:table-cell>
          <table:table-cell office:value-type="float" office:value="1252.3918057647518" table:style-name="ce22">
            <text:p>1,252.39</text:p>
          </table:table-cell>
          <table:table-cell office:value-type="float" office:value="2253.8292533881959" table:style-name="ce22">
            <text:p>2,253.83</text:p>
          </table:table-cell>
          <table:table-cell office:value-type="float" office:value="29687.442963463982" table:style-name="ce22">
            <text:p>29,687.44</text:p>
          </table:table-cell>
          <table:table-cell office:value-type="float" office:value="20788.350576081037" table:style-name="ce22">
            <text:p>20,788.35</text:p>
          </table:table-cell>
          <table:table-cell office:value-type="float" office:value="466732.93023350363" table:style-name="ce22">
            <text:p>466,732.93</text:p>
          </table:table-cell>
          <table:table-cell table:number-columns-repeated="16348" table:style-name="ce20"/>
        </table:table-row>
        <table:table-row table:style-name="ro3">
          <table:table-cell office:value-type="float" office:value="1995" table:style-name="ce3">
            <text:p>1995</text:p>
          </table:table-cell>
          <table:table-cell office:value-type="float" office:value="31956.65393316848" table:style-name="ce22">
            <text:p>31,956.65</text:p>
          </table:table-cell>
          <table:table-cell office:value-type="float" office:value="2761.5730281063884" table:style-name="ce22">
            <text:p>2,761.57</text:p>
          </table:table-cell>
          <table:table-cell office:value-type="float" office:value="2199.9943819168411" table:style-name="ce22">
            <text:p>2,199.99</text:p>
          </table:table-cell>
          <table:table-cell office:value-type="float" office:value="926.96021950524073" table:style-name="ce22">
            <text:p>926.96</text:p>
          </table:table-cell>
          <table:table-cell office:value-type="float" office:value="5519.5567929575736" table:style-name="ce22">
            <text:p>5,519.56</text:p>
          </table:table-cell>
          <table:table-cell office:value-type="float" office:value="309.65960556309835" table:style-name="ce22">
            <text:p>309.66</text:p>
          </table:table-cell>
          <table:table-cell office:value-type="float" office:value="671.43503933288252" table:style-name="ce22">
            <text:p>671.44</text:p>
          </table:table-cell>
          <table:table-cell office:value-type="float" office:value="50.764947962245301" table:style-name="ce22">
            <text:p>50.76</text:p>
          </table:table-cell>
          <table:table-cell office:value-type="float" office:value="3435.2446130550661" table:style-name="ce22">
            <text:p>3,435.24</text:p>
          </table:table-cell>
          <table:table-cell office:value-type="float" office:value="4019.0052320214795" table:style-name="ce22">
            <text:p>4,019.01</text:p>
          </table:table-cell>
          <table:table-cell office:value-type="float" office:value="167532.1155411558" table:style-name="ce22">
            <text:p>167,532.12</text:p>
          </table:table-cell>
          <table:table-cell office:value-type="float" office:value="4597.4050970967874" table:style-name="ce22">
            <text:p>4,597.41</text:p>
          </table:table-cell>
          <table:table-cell office:value-type="float" office:value="1930.7186734242894" table:style-name="ce22">
            <text:p>1,930.72</text:p>
          </table:table-cell>
          <table:table-cell office:value-type="float" office:value="636.41387447850445" table:style-name="ce22">
            <text:p>636.41</text:p>
          </table:table-cell>
          <table:table-cell office:value-type="float" office:value="765.64391073338777" table:style-name="ce22">
            <text:p>765.64</text:p>
          </table:table-cell>
          <table:table-cell office:value-type="float" office:value="1051.5301327730815" table:style-name="ce22">
            <text:p>1,051.53</text:p>
          </table:table-cell>
          <table:table-cell office:value-type="float" office:value="1851.0291806471482" table:style-name="ce22">
            <text:p>1,851.03</text:p>
          </table:table-cell>
          <table:table-cell office:value-type="float" office:value="262.89901155056214" table:style-name="ce22">
            <text:p>262.90</text:p>
          </table:table-cell>
          <table:table-cell office:value-type="float" office:value="1210.5195713448063" table:style-name="ce22">
            <text:p>1,210.52</text:p>
          </table:table-cell>
          <table:table-cell office:value-type="float" office:value="759.26192941991792" table:style-name="ce22">
            <text:p>759.26</text:p>
          </table:table-cell>
          <table:table-cell office:value-type="float" office:value="9453.1948679040615" table:style-name="ce22">
            <text:p>9,453.19</text:p>
          </table:table-cell>
          <table:table-cell office:value-type="float" office:value="107846.58792509309" table:style-name="ce22">
            <text:p>107,846.59</text:p>
          </table:table-cell>
          <table:table-cell office:value-type="float" office:value="24673.378623913872" table:style-name="ce22">
            <text:p>24,673.38</text:p>
          </table:table-cell>
          <table:table-cell office:value-type="float" office:value="554.91493321461473" table:style-name="ce22">
            <text:p>554.91</text:p>
          </table:table-cell>
          <table:table-cell office:value-type="float" office:value="101.78974338486218" table:style-name="ce22">
            <text:p>101.79</text:p>
          </table:table-cell>
          <table:table-cell office:value-type="float" office:value="2798.8258977933442" table:style-name="ce22">
            <text:p>2,798.83</text:p>
          </table:table-cell>
          <table:table-cell office:value-type="float" office:value="1568.9712851672189" table:style-name="ce22">
            <text:p>1,568.97</text:p>
          </table:table-cell>
          <table:table-cell office:value-type="float" office:value="1651.49564865057" table:style-name="ce22">
            <text:p>1,651.50</text:p>
          </table:table-cell>
          <table:table-cell office:value-type="float" office:value="8362.7839710846838" table:style-name="ce22">
            <text:p>8,362.78</text:p>
          </table:table-cell>
          <table:table-cell office:value-type="float" office:value="6714.9825845966625" table:style-name="ce22">
            <text:p>6,714.98</text:p>
          </table:table-cell>
          <table:table-cell office:value-type="float" office:value="1190.4315023973691" table:style-name="ce22">
            <text:p>1,190.43</text:p>
          </table:table-cell>
          <table:table-cell office:value-type="float" office:value="2311.7350582239719" table:style-name="ce22">
            <text:p>2,311.74</text:p>
          </table:table-cell>
          <table:table-cell office:value-type="float" office:value="26769.125068397334" table:style-name="ce22">
            <text:p>26,769.13</text:p>
          </table:table-cell>
          <table:table-cell office:value-type="float" office:value="20069.15231806568" table:style-name="ce22">
            <text:p>20,069.15</text:p>
          </table:table-cell>
          <table:table-cell office:value-type="float" office:value="446515.75414410088" table:style-name="ce22">
            <text:p>446,515.75</text:p>
          </table:table-cell>
          <table:table-cell table:number-columns-repeated="16348"/>
        </table:table-row>
        <table:table-row table:style-name="ro3">
          <table:table-cell office:value-type="float" office:value="1996" table:style-name="ce3">
            <text:p>1996</text:p>
          </table:table-cell>
          <table:table-cell office:value-type="float" office:value="31823.328463024394" table:style-name="ce22">
            <text:p>31,823.33</text:p>
          </table:table-cell>
          <table:table-cell office:value-type="float" office:value="2847.4327754973951" table:style-name="ce22">
            <text:p>2,847.43</text:p>
          </table:table-cell>
          <table:table-cell office:value-type="float" office:value="2178.8928019215373" table:style-name="ce22">
            <text:p>2,178.89</text:p>
          </table:table-cell>
          <table:table-cell office:value-type="float" office:value="719.03896731850989" table:style-name="ce22">
            <text:p>719.04</text:p>
          </table:table-cell>
          <table:table-cell office:value-type="float" office:value="4628.7505545345393" table:style-name="ce22">
            <text:p>4,628.75</text:p>
          </table:table-cell>
          <table:table-cell office:value-type="float" office:value="218.3965039000833" table:style-name="ce22">
            <text:p>218.40</text:p>
          </table:table-cell>
          <table:table-cell office:value-type="float" office:value="450.72522496002722" table:style-name="ce22">
            <text:p>450.73</text:p>
          </table:table-cell>
          <table:table-cell office:value-type="float" office:value="30.332356470918121" table:style-name="ce22">
            <text:p>30.33</text:p>
          </table:table-cell>
          <table:table-cell office:value-type="float" office:value="3411.8202164966756" table:style-name="ce22">
            <text:p>3,411.82</text:p>
          </table:table-cell>
          <table:table-cell office:value-type="float" office:value="3971.3491430163258" table:style-name="ce22">
            <text:p>3,971.35</text:p>
          </table:table-cell>
          <table:table-cell office:value-type="float" office:value="175507.75536902965" table:style-name="ce22">
            <text:p>175,507.76</text:p>
          </table:table-cell>
          <table:table-cell office:value-type="float" office:value="5567.4416571777792" table:style-name="ce22">
            <text:p>5,567.44</text:p>
          </table:table-cell>
          <table:table-cell office:value-type="float" office:value="2135.0446177271874" table:style-name="ce22">
            <text:p>2,135.04</text:p>
          </table:table-cell>
          <table:table-cell office:value-type="float" office:value="764.65278243437535" table:style-name="ce22">
            <text:p>764.65</text:p>
          </table:table-cell>
          <table:table-cell office:value-type="float" office:value="1386.9763253813444" table:style-name="ce22">
            <text:p>1,386.98</text:p>
          </table:table-cell>
          <table:table-cell office:value-type="float" office:value="1212.7525013305567" table:style-name="ce22">
            <text:p>1,212.75</text:p>
          </table:table-cell>
          <table:table-cell office:value-type="float" office:value="1988.8129758835926" table:style-name="ce22">
            <text:p>1,988.81</text:p>
          </table:table-cell>
          <table:table-cell office:value-type="float" office:value="407.57811972943853" table:style-name="ce22">
            <text:p>407.58</text:p>
          </table:table-cell>
          <table:table-cell office:value-type="float" office:value="1529.8787771468851" table:style-name="ce22">
            <text:p>1,529.88</text:p>
          </table:table-cell>
          <table:table-cell office:value-type="float" office:value="963.40189134375078" table:style-name="ce22">
            <text:p>963.40</text:p>
          </table:table-cell>
          <table:table-cell office:value-type="float" office:value="9696.4084848828243" table:style-name="ce22">
            <text:p>9,696.41</text:p>
          </table:table-cell>
          <table:table-cell office:value-type="float" office:value="85192.273951169773" table:style-name="ce22">
            <text:p>85,192.27</text:p>
          </table:table-cell>
          <table:table-cell office:value-type="float" office:value="34020.030819574553" table:style-name="ce22">
            <text:p>34,020.03</text:p>
          </table:table-cell>
          <table:table-cell office:value-type="float" office:value="501.3445457531098" table:style-name="ce22">
            <text:p>501.34</text:p>
          </table:table-cell>
          <table:table-cell office:value-type="float" office:value="81.745194322712479" table:style-name="ce22">
            <text:p>81.75</text:p>
          </table:table-cell>
          <table:table-cell office:value-type="float" office:value="2770.8800212572946" table:style-name="ce22">
            <text:p>2,770.88</text:p>
          </table:table-cell>
          <table:table-cell office:value-type="float" office:value="1416.0830524801124" table:style-name="ce22">
            <text:p>1,416.08</text:p>
          </table:table-cell>
          <table:table-cell office:value-type="float" office:value="1683.8583184234292" table:style-name="ce22">
            <text:p>1,683.86</text:p>
          </table:table-cell>
          <table:table-cell office:value-type="float" office:value="9011.460614873351" table:style-name="ce22">
            <text:p>9,011.46</text:p>
          </table:table-cell>
          <table:table-cell office:value-type="float" office:value="6662.08833495201" table:style-name="ce22">
            <text:p>6,662.09</text:p>
          </table:table-cell>
          <table:table-cell office:value-type="float" office:value="1228.6367964393014" table:style-name="ce22">
            <text:p>1,228.64</text:p>
          </table:table-cell>
          <table:table-cell office:value-type="float" office:value="2409.5135859966977" table:style-name="ce22">
            <text:p>2,409.51</text:p>
          </table:table-cell>
          <table:table-cell office:value-type="float" office:value="25286.795679492669" table:style-name="ce22">
            <text:p>25,286.80</text:p>
          </table:table-cell>
          <table:table-cell office:value-type="float" office:value="20665.455130718248" table:style-name="ce22">
            <text:p>20,665.46</text:p>
          </table:table-cell>
          <table:table-cell office:value-type="float" office:value="442370.93655466102" table:style-name="ce22">
            <text:p>442,370.94</text:p>
          </table:table-cell>
          <table:table-cell table:number-columns-repeated="16348"/>
        </table:table-row>
        <table:table-row table:style-name="ro3">
          <table:table-cell office:value-type="float" office:value="1997" table:style-name="ce3">
            <text:p>1997</text:p>
          </table:table-cell>
          <table:table-cell office:value-type="float" office:value="25352.509196304127" table:style-name="ce22">
            <text:p>25,352.51</text:p>
          </table:table-cell>
          <table:table-cell office:value-type="float" office:value="1825.2967121112297" table:style-name="ce22">
            <text:p>1,825.30</text:p>
          </table:table-cell>
          <table:table-cell office:value-type="float" office:value="638.68967886383916" table:style-name="ce22">
            <text:p>638.69</text:p>
          </table:table-cell>
          <table:table-cell office:value-type="float" office:value="628.65261893690695" table:style-name="ce22">
            <text:p>628.65</text:p>
          </table:table-cell>
          <table:table-cell office:value-type="float" office:value="5922.252203807062" table:style-name="ce22">
            <text:p>5,922.25</text:p>
          </table:table-cell>
          <table:table-cell office:value-type="float" office:value="157.94670589610638" table:style-name="ce22">
            <text:p>157.95</text:p>
          </table:table-cell>
          <table:table-cell office:value-type="float" office:value="6348.3384945845064" table:style-name="ce22">
            <text:p>6,348.34</text:p>
          </table:table-cell>
          <table:table-cell office:value-type="float" office:value="15424.711113412275" table:style-name="ce22">
            <text:p>15,424.71</text:p>
          </table:table-cell>
          <table:table-cell office:value-type="float" office:value="840.29686972295974" table:style-name="ce22">
            <text:p>840.30</text:p>
          </table:table-cell>
          <table:table-cell office:value-type="float" office:value="2380.9097000084485" table:style-name="ce22">
            <text:p>2,380.91</text:p>
          </table:table-cell>
          <table:table-cell office:value-type="float" office:value="157861.38283712912" table:style-name="ce22">
            <text:p>157,861.38</text:p>
          </table:table-cell>
          <table:table-cell office:value-type="float" office:value="6936.8747750006814" table:style-name="ce22">
            <text:p>6,936.87</text:p>
          </table:table-cell>
          <table:table-cell office:value-type="float" office:value="2606.0147193209423" table:style-name="ce22">
            <text:p>2,606.01</text:p>
          </table:table-cell>
          <table:table-cell office:value-type="float" office:value="1224.1598384267884" table:style-name="ce22">
            <text:p>1,224.16</text:p>
          </table:table-cell>
          <table:table-cell office:value-type="float" office:value="1990.1517659549345" table:style-name="ce22">
            <text:p>1,990.15</text:p>
          </table:table-cell>
          <table:table-cell office:value-type="float" office:value="537.00451059443208" table:style-name="ce22">
            <text:p>537.00</text:p>
          </table:table-cell>
          <table:table-cell office:value-type="float" office:value="904.55481374108047" table:style-name="ce22">
            <text:p>904.55</text:p>
          </table:table-cell>
          <table:table-cell office:value-type="float" office:value="467.30209742008014" table:style-name="ce22">
            <text:p>467.30</text:p>
          </table:table-cell>
          <table:table-cell office:value-type="float" office:value="1435.1692414373445" table:style-name="ce22">
            <text:p>1,435.17</text:p>
          </table:table-cell>
          <table:table-cell office:value-type="float" office:value="955.01313237925137" table:style-name="ce22">
            <text:p>955.01</text:p>
          </table:table-cell>
          <table:table-cell office:value-type="float" office:value="8765.6834946525541" table:style-name="ce22">
            <text:p>8,765.68</text:p>
          </table:table-cell>
          <table:table-cell office:value-type="float" office:value="86138.781812884787" table:style-name="ce22">
            <text:p>86,138.78</text:p>
          </table:table-cell>
          <table:table-cell office:value-type="float" office:value="45561.942531616354" table:style-name="ce22">
            <text:p>45,561.94</text:p>
          </table:table-cell>
          <table:table-cell office:value-type="float" office:value="577.36869795175994" table:style-name="ce22">
            <text:p>577.37</text:p>
          </table:table-cell>
          <table:table-cell office:value-type="float" office:value="52.553473597842377" table:style-name="ce22">
            <text:p>52.55</text:p>
          </table:table-cell>
          <table:table-cell office:value-type="float" office:value="3245.4175297744127" table:style-name="ce22">
            <text:p>3,245.42</text:p>
          </table:table-cell>
          <table:table-cell office:value-type="float" office:value="1179.8530809853173" table:style-name="ce22">
            <text:p>1,179.85</text:p>
          </table:table-cell>
          <table:table-cell office:value-type="float" office:value="1930.8559948125646" table:style-name="ce22">
            <text:p>1,930.86</text:p>
          </table:table-cell>
          <table:table-cell office:value-type="float" office:value="7276.3791973025791" table:style-name="ce22">
            <text:p>7,276.38</text:p>
          </table:table-cell>
          <table:table-cell office:value-type="float" office:value="5684.8320358621831" table:style-name="ce22">
            <text:p>5,684.83</text:p>
          </table:table-cell>
          <table:table-cell office:value-type="float" office:value="1340.2673706328214" table:style-name="ce22">
            <text:p>1,340.27</text:p>
          </table:table-cell>
          <table:table-cell office:value-type="float" office:value="1711.0942164922953" table:style-name="ce22">
            <text:p>1,711.09</text:p>
          </table:table-cell>
          <table:table-cell office:value-type="float" office:value="36182.482403135633" table:style-name="ce22">
            <text:p>36,182.48</text:p>
          </table:table-cell>
          <table:table-cell office:value-type="float" office:value="18367.894387181826" table:style-name="ce22">
            <text:p>18,367.89</text:p>
          </table:table-cell>
          <table:table-cell office:value-type="float" office:value="452452.6372519352" table:style-name="ce22">
            <text:p>452,452.64</text:p>
          </table:table-cell>
          <table:table-cell table:number-columns-repeated="16348"/>
        </table:table-row>
        <table:table-row table:style-name="ro3">
          <table:table-cell office:value-type="float" office:value="1998" table:style-name="ce3">
            <text:p>1998</text:p>
          </table:table-cell>
          <table:table-cell office:value-type="float" office:value="25772.320408794087" table:style-name="ce22">
            <text:p>25,772.32</text:p>
          </table:table-cell>
          <table:table-cell office:value-type="float" office:value="1907.7914804278457" table:style-name="ce22">
            <text:p>1,907.79</text:p>
          </table:table-cell>
          <table:table-cell office:value-type="float" office:value="606.5789640034991" table:style-name="ce22">
            <text:p>606.58</text:p>
          </table:table-cell>
          <table:table-cell office:value-type="float" office:value="708.02356158699365" table:style-name="ce22">
            <text:p>708.02</text:p>
          </table:table-cell>
          <table:table-cell office:value-type="float" office:value="7008.4033829638547" table:style-name="ce22">
            <text:p>7,008.40</text:p>
          </table:table-cell>
          <table:table-cell office:value-type="float" office:value="175.17301655011556" table:style-name="ce22">
            <text:p>175.17</text:p>
          </table:table-cell>
          <table:table-cell office:value-type="float" office:value="7869.9205740232246" table:style-name="ce22">
            <text:p>7,869.92</text:p>
          </table:table-cell>
          <table:table-cell office:value-type="float" office:value="16534.890108334541" table:style-name="ce22">
            <text:p>16,534.89</text:p>
          </table:table-cell>
          <table:table-cell office:value-type="float" office:value="1171.544797636911" table:style-name="ce22">
            <text:p>1,171.54</text:p>
          </table:table-cell>
          <table:table-cell office:value-type="float" office:value="2490.8649095258857" table:style-name="ce22">
            <text:p>2,490.86</text:p>
          </table:table-cell>
          <table:table-cell office:value-type="float" office:value="159432.49915294192" table:style-name="ce22">
            <text:p>159,432.50</text:p>
          </table:table-cell>
          <table:table-cell office:value-type="float" office:value="7210.9746083373457" table:style-name="ce22">
            <text:p>7,210.97</text:p>
          </table:table-cell>
          <table:table-cell office:value-type="float" office:value="2553.0762457802052" table:style-name="ce22">
            <text:p>2,553.08</text:p>
          </table:table-cell>
          <table:table-cell office:value-type="float" office:value="1263.5029858610283" table:style-name="ce22">
            <text:p>1,263.50</text:p>
          </table:table-cell>
          <table:table-cell office:value-type="float" office:value="2636.5836009465647" table:style-name="ce22">
            <text:p>2,636.58</text:p>
          </table:table-cell>
          <table:table-cell office:value-type="float" office:value="972.33411348624838" table:style-name="ce22">
            <text:p>972.33</text:p>
          </table:table-cell>
          <table:table-cell office:value-type="float" office:value="1283.3725376083808" table:style-name="ce22">
            <text:p>1,283.37</text:p>
          </table:table-cell>
          <table:table-cell office:value-type="float" office:value="607.61219499644869" table:style-name="ce22">
            <text:p>607.61</text:p>
          </table:table-cell>
          <table:table-cell office:value-type="float" office:value="1395.4071316661266" table:style-name="ce22">
            <text:p>1,395.41</text:p>
          </table:table-cell>
          <table:table-cell office:value-type="float" office:value="913.6529658365896" table:style-name="ce22">
            <text:p>913.65</text:p>
          </table:table-cell>
          <table:table-cell office:value-type="float" office:value="9065.7628104108753" table:style-name="ce22">
            <text:p>9,065.76</text:p>
          </table:table-cell>
          <table:table-cell office:value-type="float" office:value="86579.068899822843" table:style-name="ce22">
            <text:p>86,579.07</text:p>
          </table:table-cell>
          <table:table-cell office:value-type="float" office:value="49387.031130902251" table:style-name="ce22">
            <text:p>49,387.03</text:p>
          </table:table-cell>
          <table:table-cell office:value-type="float" office:value="436.21034200797175" table:style-name="ce22">
            <text:p>436.21</text:p>
          </table:table-cell>
          <table:table-cell office:value-type="float" office:value="266.13041003021794" table:style-name="ce22">
            <text:p>266.13</text:p>
          </table:table-cell>
          <table:table-cell office:value-type="float" office:value="3864.0585734952538" table:style-name="ce22">
            <text:p>3,864.06</text:p>
          </table:table-cell>
          <table:table-cell office:value-type="float" office:value="2272.2448956074663" table:style-name="ce22">
            <text:p>2,272.24</text:p>
          </table:table-cell>
          <table:table-cell office:value-type="float" office:value="2219.1295220704656" table:style-name="ce22">
            <text:p>2,219.13</text:p>
          </table:table-cell>
          <table:table-cell office:value-type="float" office:value="7222.7575660963012" table:style-name="ce22">
            <text:p>7,222.76</text:p>
          </table:table-cell>
          <table:table-cell office:value-type="float" office:value="7295.9340374967633" table:style-name="ce22">
            <text:p>7,295.93</text:p>
          </table:table-cell>
          <table:table-cell office:value-type="float" office:value="1547.3526296258619" table:style-name="ce22">
            <text:p>1,547.35</text:p>
          </table:table-cell>
          <table:table-cell office:value-type="float" office:value="1800.6513894401696" table:style-name="ce22">
            <text:p>1,800.65</text:p>
          </table:table-cell>
          <table:table-cell office:value-type="float" office:value="38951.015251919773" table:style-name="ce22">
            <text:p>38,951.02</text:p>
          </table:table-cell>
          <table:table-cell office:value-type="float" office:value="21921.409035021261" table:style-name="ce22">
            <text:p>21,921.41</text:p>
          </table:table-cell>
          <table:table-cell office:value-type="float" office:value="475343.28323525522" table:style-name="ce22">
            <text:p>475,343.28</text:p>
          </table:table-cell>
          <table:table-cell table:number-columns-repeated="16348"/>
        </table:table-row>
        <table:table-row table:style-name="ro3">
          <table:table-cell office:value-type="float" office:value="1999" table:style-name="ce3">
            <text:p>1999</text:p>
          </table:table-cell>
          <table:table-cell office:value-type="float" office:value="25661.282271622291" table:style-name="ce22">
            <text:p>25,661.28</text:p>
          </table:table-cell>
          <table:table-cell office:value-type="float" office:value="2146.728990844606" table:style-name="ce22">
            <text:p>2,146.73</text:p>
          </table:table-cell>
          <table:table-cell office:value-type="float" office:value="866.22296036007083" table:style-name="ce22">
            <text:p>866.22</text:p>
          </table:table-cell>
          <table:table-cell office:value-type="float" office:value="697.54582539030093" table:style-name="ce22">
            <text:p>697.55</text:p>
          </table:table-cell>
          <table:table-cell office:value-type="float" office:value="6315.8785261397961" table:style-name="ce22">
            <text:p>6,315.88</text:p>
          </table:table-cell>
          <table:table-cell office:value-type="float" office:value="895.75588692050917" table:style-name="ce22">
            <text:p>895.76</text:p>
          </table:table-cell>
          <table:table-cell office:value-type="float" office:value="7205.3871871516849" table:style-name="ce22">
            <text:p>7,205.39</text:p>
          </table:table-cell>
          <table:table-cell office:value-type="float" office:value="15161.150955130164" table:style-name="ce22">
            <text:p>15,161.15</text:p>
          </table:table-cell>
          <table:table-cell office:value-type="float" office:value="909.92488598274429" table:style-name="ce22">
            <text:p>909.92</text:p>
          </table:table-cell>
          <table:table-cell office:value-type="float" office:value="2277.9111233348067" table:style-name="ce22">
            <text:p>2,277.91</text:p>
          </table:table-cell>
          <table:table-cell office:value-type="float" office:value="156371.15910414394" table:style-name="ce22">
            <text:p>156,371.16</text:p>
          </table:table-cell>
          <table:table-cell office:value-type="float" office:value="6640.0862486001606" table:style-name="ce22">
            <text:p>6,640.09</text:p>
          </table:table-cell>
          <table:table-cell office:value-type="float" office:value="2099.8804465975927" table:style-name="ce22">
            <text:p>2,099.88</text:p>
          </table:table-cell>
          <table:table-cell office:value-type="float" office:value="1032.3708256611424" table:style-name="ce22">
            <text:p>1,032.37</text:p>
          </table:table-cell>
          <table:table-cell office:value-type="float" office:value="2231.539299025736" table:style-name="ce22">
            <text:p>2,231.54</text:p>
          </table:table-cell>
          <table:table-cell office:value-type="float" office:value="1670.2390675583165" table:style-name="ce22">
            <text:p>1,670.24</text:p>
          </table:table-cell>
          <table:table-cell office:value-type="float" office:value="1315.9034098559389" table:style-name="ce22">
            <text:p>1,315.90</text:p>
          </table:table-cell>
          <table:table-cell office:value-type="float" office:value="574.14157244758371" table:style-name="ce22">
            <text:p>574.14</text:p>
          </table:table-cell>
          <table:table-cell office:value-type="float" office:value="989.50552504113762" table:style-name="ce22">
            <text:p>989.51</text:p>
          </table:table-cell>
          <table:table-cell office:value-type="float" office:value="686.04537448744793" table:style-name="ce22">
            <text:p>686.05</text:p>
          </table:table-cell>
          <table:table-cell office:value-type="float" office:value="13897.706535644984" table:style-name="ce22">
            <text:p>13,897.71</text:p>
          </table:table-cell>
          <table:table-cell office:value-type="float" office:value="91625.533107317446" table:style-name="ce22">
            <text:p>91,625.53</text:p>
          </table:table-cell>
          <table:table-cell office:value-type="float" office:value="49690.610173334171" table:style-name="ce22">
            <text:p>49,690.61</text:p>
          </table:table-cell>
          <table:table-cell office:value-type="float" office:value="398.61491133788104" table:style-name="ce22">
            <text:p>398.61</text:p>
          </table:table-cell>
          <table:table-cell office:value-type="float" office:value="189.39669213956648" table:style-name="ce22">
            <text:p>189.40</text:p>
          </table:table-cell>
          <table:table-cell office:value-type="float" office:value="3503.0588777474895" table:style-name="ce22">
            <text:p>3,503.06</text:p>
          </table:table-cell>
          <table:table-cell office:value-type="float" office:value="1878.2952497856872" table:style-name="ce22">
            <text:p>1,878.30</text:p>
          </table:table-cell>
          <table:table-cell office:value-type="float" office:value="2724.2006261308234" table:style-name="ce22">
            <text:p>2,724.20</text:p>
          </table:table-cell>
          <table:table-cell office:value-type="float" office:value="7841.7821069022002" table:style-name="ce22">
            <text:p>7,841.78</text:p>
          </table:table-cell>
          <table:table-cell office:value-type="float" office:value="7131.3931113540866" table:style-name="ce22">
            <text:p>7,131.39</text:p>
          </table:table-cell>
          <table:table-cell office:value-type="float" office:value="1330.8636794579079" table:style-name="ce22">
            <text:p>1,330.86</text:p>
          </table:table-cell>
          <table:table-cell office:value-type="float" office:value="1791.1276605600121" table:style-name="ce22">
            <text:p>1,791.13</text:p>
          </table:table-cell>
          <table:table-cell office:value-type="float" office:value="37782.141653380786" table:style-name="ce22">
            <text:p>37,782.14</text:p>
          </table:table-cell>
          <table:table-cell office:value-type="float" office:value="22835.397770109677" table:style-name="ce22">
            <text:p>22,835.40</text:p>
          </table:table-cell>
          <table:table-cell office:value-type="float" office:value="478368.78164149873" table:style-name="ce22">
            <text:p>478,368.78</text:p>
          </table:table-cell>
          <table:table-cell table:number-columns-repeated="16348"/>
        </table:table-row>
        <table:table-row table:style-name="ro3">
          <table:table-cell office:value-type="float" office:value="2000" table:style-name="ce3">
            <text:p>2000</text:p>
          </table:table-cell>
          <table:table-cell office:value-type="float" office:value="23305.539382056169" table:style-name="ce22">
            <text:p>23,305.54</text:p>
          </table:table-cell>
          <table:table-cell office:value-type="float" office:value="2118.430936748774" table:style-name="ce22">
            <text:p>2,118.43</text:p>
          </table:table-cell>
          <table:table-cell office:value-type="float" office:value="852.45537310346322" table:style-name="ce22">
            <text:p>852.46</text:p>
          </table:table-cell>
          <table:table-cell office:value-type="float" office:value="593.89874168600352" table:style-name="ce22">
            <text:p>593.90</text:p>
          </table:table-cell>
          <table:table-cell office:value-type="float" office:value="7157.0012580505554" table:style-name="ce22">
            <text:p>7,157.00</text:p>
          </table:table-cell>
          <table:table-cell office:value-type="float" office:value="998.57078463983316" table:style-name="ce22">
            <text:p>998.57</text:p>
          </table:table-cell>
          <table:table-cell office:value-type="float" office:value="7487.970254245025" table:style-name="ce22">
            <text:p>7,487.97</text:p>
          </table:table-cell>
          <table:table-cell office:value-type="float" office:value="14846.878897217806" table:style-name="ce22">
            <text:p>14,846.88</text:p>
          </table:table-cell>
          <table:table-cell office:value-type="float" office:value="1047.3253616739603" table:style-name="ce22">
            <text:p>1,047.33</text:p>
          </table:table-cell>
          <table:table-cell office:value-type="float" office:value="2232.3403203906223" table:style-name="ce22">
            <text:p>2,232.34</text:p>
          </table:table-cell>
          <table:table-cell office:value-type="float" office:value="164332.06265972194" table:style-name="ce22">
            <text:p>164,332.06</text:p>
          </table:table-cell>
          <table:table-cell office:value-type="float" office:value="7554.8500380095884" table:style-name="ce22">
            <text:p>7,554.85</text:p>
          </table:table-cell>
          <table:table-cell office:value-type="float" office:value="2318.2818168628878" table:style-name="ce22">
            <text:p>2,318.28</text:p>
          </table:table-cell>
          <table:table-cell office:value-type="float" office:value="975.07645155597015" table:style-name="ce22">
            <text:p>975.08</text:p>
          </table:table-cell>
          <table:table-cell office:value-type="float" office:value="2491.4021448493831" table:style-name="ce22">
            <text:p>2,491.40</text:p>
          </table:table-cell>
          <table:table-cell office:value-type="float" office:value="1590.488466504702" table:style-name="ce22">
            <text:p>1,590.49</text:p>
          </table:table-cell>
          <table:table-cell office:value-type="float" office:value="1351.1795579834425" table:style-name="ce22">
            <text:p>1,351.18</text:p>
          </table:table-cell>
          <table:table-cell office:value-type="float" office:value="854.75866990758584" table:style-name="ce22">
            <text:p>854.76</text:p>
          </table:table-cell>
          <table:table-cell office:value-type="float" office:value="893.83931403955967" table:style-name="ce22">
            <text:p>893.84</text:p>
          </table:table-cell>
          <table:table-cell office:value-type="float" office:value="657.7894913014843" table:style-name="ce22">
            <text:p>657.79</text:p>
          </table:table-cell>
          <table:table-cell office:value-type="float" office:value="14352.358264308046" table:style-name="ce22">
            <text:p>14,352.36</text:p>
          </table:table-cell>
          <table:table-cell office:value-type="float" office:value="86158.80359398578" table:style-name="ce22">
            <text:p>86,158.80</text:p>
          </table:table-cell>
          <table:table-cell office:value-type="float" office:value="50950.647758662744" table:style-name="ce22">
            <text:p>50,950.65</text:p>
          </table:table-cell>
          <table:table-cell office:value-type="float" office:value="282.39995156517557" table:style-name="ce22">
            <text:p>282.40</text:p>
          </table:table-cell>
          <table:table-cell office:value-type="float" office:value="950.33943892893171" table:style-name="ce22">
            <text:p>950.34</text:p>
          </table:table-cell>
          <table:table-cell office:value-type="float" office:value="3273.4292864631147" table:style-name="ce22">
            <text:p>3,273.43</text:p>
          </table:table-cell>
          <table:table-cell office:value-type="float" office:value="4463.609518065201" table:style-name="ce22">
            <text:p>4,463.61</text:p>
          </table:table-cell>
          <table:table-cell office:value-type="float" office:value="2822.3603593658445" table:style-name="ce22">
            <text:p>2,822.36</text:p>
          </table:table-cell>
          <table:table-cell office:value-type="float" office:value="8311.3278100249772" table:style-name="ce22">
            <text:p>8,311.33</text:p>
          </table:table-cell>
          <table:table-cell office:value-type="float" office:value="8162.8377177979391" table:style-name="ce22">
            <text:p>8,162.84</text:p>
          </table:table-cell>
          <table:table-cell office:value-type="float" office:value="1646.6640779389154" table:style-name="ce22">
            <text:p>1,646.66</text:p>
          </table:table-cell>
          <table:table-cell office:value-type="float" office:value="1677.0218193630485" table:style-name="ce22">
            <text:p>1,677.02</text:p>
          </table:table-cell>
          <table:table-cell office:value-type="float" office:value="38787.295780776069" table:style-name="ce22">
            <text:p>38,787.30</text:p>
          </table:table-cell>
          <table:table-cell office:value-type="float" office:value="21497.630788586815" table:style-name="ce22">
            <text:p>21,497.63</text:p>
          </table:table-cell>
          <table:table-cell office:value-type="float" office:value="486996.86608638137" table:style-name="ce22">
            <text:p>486,996.87</text:p>
          </table:table-cell>
          <table:table-cell table:number-columns-repeated="16348"/>
        </table:table-row>
        <table:table-row table:style-name="ro3">
          <table:table-cell office:value-type="float" office:value="2001" table:style-name="ce3">
            <text:p>2001</text:p>
          </table:table-cell>
          <table:table-cell office:value-type="float" office:value="21943.612051617856" table:style-name="ce22">
            <text:p>21,943.61</text:p>
          </table:table-cell>
          <table:table-cell office:value-type="float" office:value="2156.4465106435591" table:style-name="ce22">
            <text:p>2,156.45</text:p>
          </table:table-cell>
          <table:table-cell office:value-type="float" office:value="837.1190838039347" table:style-name="ce22">
            <text:p>837.12</text:p>
          </table:table-cell>
          <table:table-cell office:value-type="float" office:value="499.51230648346541" table:style-name="ce22">
            <text:p>499.51</text:p>
          </table:table-cell>
          <table:table-cell office:value-type="float" office:value="7255.1807915032659" table:style-name="ce22">
            <text:p>7,255.18</text:p>
          </table:table-cell>
          <table:table-cell office:value-type="float" office:value="1002.3922471150408" table:style-name="ce22">
            <text:p>1,002.39</text:p>
          </table:table-cell>
          <table:table-cell office:value-type="float" office:value="7547.1309284587578" table:style-name="ce22">
            <text:p>7,547.13</text:p>
          </table:table-cell>
          <table:table-cell office:value-type="float" office:value="14294.873073530802" table:style-name="ce22">
            <text:p>14,294.87</text:p>
          </table:table-cell>
          <table:table-cell office:value-type="float" office:value="1024.3072862661909" table:style-name="ce22">
            <text:p>1,024.31</text:p>
          </table:table-cell>
          <table:table-cell office:value-type="float" office:value="2302.8221434210914" table:style-name="ce22">
            <text:p>2,302.82</text:p>
          </table:table-cell>
          <table:table-cell office:value-type="float" office:value="170123.69338343694" table:style-name="ce22">
            <text:p>170,123.69</text:p>
          </table:table-cell>
          <table:table-cell office:value-type="float" office:value="7114.3409888363494" table:style-name="ce22">
            <text:p>7,114.34</text:p>
          </table:table-cell>
          <table:table-cell office:value-type="float" office:value="2285.7797677710482" table:style-name="ce22">
            <text:p>2,285.78</text:p>
          </table:table-cell>
          <table:table-cell office:value-type="float" office:value="938.11601267154538" table:style-name="ce22">
            <text:p>938.12</text:p>
          </table:table-cell>
          <table:table-cell office:value-type="float" office:value="2394.5586459869846" table:style-name="ce22">
            <text:p>2,394.56</text:p>
          </table:table-cell>
          <table:table-cell office:value-type="float" office:value="1355.0717746750004" table:style-name="ce22">
            <text:p>1,355.07</text:p>
          </table:table-cell>
          <table:table-cell office:value-type="float" office:value="1247.8439359734857" table:style-name="ce22">
            <text:p>1,247.84</text:p>
          </table:table-cell>
          <table:table-cell office:value-type="float" office:value="539.49883123799702" table:style-name="ce22">
            <text:p>539.50</text:p>
          </table:table-cell>
          <table:table-cell office:value-type="float" office:value="985.07161160679573" table:style-name="ce22">
            <text:p>985.07</text:p>
          </table:table-cell>
          <table:table-cell office:value-type="float" office:value="647.23336964338671" table:style-name="ce22">
            <text:p>647.23</text:p>
          </table:table-cell>
          <table:table-cell office:value-type="float" office:value="9707.5430296060349" table:style-name="ce22">
            <text:p>9,707.54</text:p>
          </table:table-cell>
          <table:table-cell office:value-type="float" office:value="85667.0082811334" table:style-name="ce22">
            <text:p>85,667.01</text:p>
          </table:table-cell>
          <table:table-cell office:value-type="float" office:value="50587.424201050191" table:style-name="ce22">
            <text:p>50,587.42</text:p>
          </table:table-cell>
          <table:table-cell office:value-type="float" office:value="345.38788090914198" table:style-name="ce22">
            <text:p>345.39</text:p>
          </table:table-cell>
          <table:table-cell office:value-type="float" office:value="240.55734275927165" table:style-name="ce22">
            <text:p>240.56</text:p>
          </table:table-cell>
          <table:table-cell office:value-type="float" office:value="3385.0284080883857" table:style-name="ce22">
            <text:p>3,385.03</text:p>
          </table:table-cell>
          <table:table-cell office:value-type="float" office:value="1768.2725367627429" table:style-name="ce22">
            <text:p>1,768.27</text:p>
          </table:table-cell>
          <table:table-cell office:value-type="float" office:value="2252.7139722034449" table:style-name="ce22">
            <text:p>2,252.71</text:p>
          </table:table-cell>
          <table:table-cell office:value-type="float" office:value="7576.3995738431395" table:style-name="ce22">
            <text:p>7,576.40</text:p>
          </table:table-cell>
          <table:table-cell office:value-type="float" office:value="7807.6953787371913" table:style-name="ce22">
            <text:p>7,807.70</text:p>
          </table:table-cell>
          <table:table-cell office:value-type="float" office:value="1520.9079606205041" table:style-name="ce22">
            <text:p>1,520.91</text:p>
          </table:table-cell>
          <table:table-cell office:value-type="float" office:value="1764.8798899747646" table:style-name="ce22">
            <text:p>1,764.88</text:p>
          </table:table-cell>
          <table:table-cell office:value-type="float" office:value="40171.985984657636" table:style-name="ce22">
            <text:p>40,171.99</text:p>
          </table:table-cell>
          <table:table-cell office:value-type="float" office:value="21180.038775004654" table:style-name="ce22">
            <text:p>21,180.04</text:p>
          </table:table-cell>
          <table:table-cell office:value-type="float" office:value="480470.44796003395" table:style-name="ce22">
            <text:p>480,470.45</text:p>
          </table:table-cell>
          <table:table-cell table:number-columns-repeated="16348"/>
        </table:table-row>
        <table:table-row table:style-name="ro3">
          <table:table-cell office:value-type="float" office:value="2002" table:style-name="ce3">
            <text:p>2002</text:p>
          </table:table-cell>
          <table:table-cell office:value-type="float" office:value="22290.337761230847" table:style-name="ce22">
            <text:p>22,290.34</text:p>
          </table:table-cell>
          <table:table-cell office:value-type="float" office:value="2007.7603071543094" table:style-name="ce22">
            <text:p>2,007.76</text:p>
          </table:table-cell>
          <table:table-cell office:value-type="float" office:value="900.36486620916628" table:style-name="ce22">
            <text:p>900.36</text:p>
          </table:table-cell>
          <table:table-cell office:value-type="float" office:value="403.45895451870825" table:style-name="ce22">
            <text:p>403.46</text:p>
          </table:table-cell>
          <table:table-cell office:value-type="float" office:value="8193.8593581449768" table:style-name="ce22">
            <text:p>8,193.86</text:p>
          </table:table-cell>
          <table:table-cell office:value-type="float" office:value="1185.7416036087318" table:style-name="ce22">
            <text:p>1,185.74</text:p>
          </table:table-cell>
          <table:table-cell office:value-type="float" office:value="8065.9570786864051" table:style-name="ce22">
            <text:p>8,065.96</text:p>
          </table:table-cell>
          <table:table-cell office:value-type="float" office:value="15875.614201192902" table:style-name="ce22">
            <text:p>15,875.61</text:p>
          </table:table-cell>
          <table:table-cell office:value-type="float" office:value="1206.1555208330694" table:style-name="ce22">
            <text:p>1,206.16</text:p>
          </table:table-cell>
          <table:table-cell office:value-type="float" office:value="2091.9830783680741" table:style-name="ce22">
            <text:p>2,091.98</text:p>
          </table:table-cell>
          <table:table-cell office:value-type="float" office:value="167821.48208259797" table:style-name="ce22">
            <text:p>167,821.48</text:p>
          </table:table-cell>
          <table:table-cell office:value-type="float" office:value="8409.7651780834422" table:style-name="ce22">
            <text:p>8,409.77</text:p>
          </table:table-cell>
          <table:table-cell office:value-type="float" office:value="2579.1194589068441" table:style-name="ce22">
            <text:p>2,579.12</text:p>
          </table:table-cell>
          <table:table-cell office:value-type="float" office:value="1020.7053810404743" table:style-name="ce22">
            <text:p>1,020.71</text:p>
          </table:table-cell>
          <table:table-cell office:value-type="float" office:value="2756.7451919015602" table:style-name="ce22">
            <text:p>2,756.75</text:p>
          </table:table-cell>
          <table:table-cell office:value-type="float" office:value="2045.7987513639948" table:style-name="ce22">
            <text:p>2,045.80</text:p>
          </table:table-cell>
          <table:table-cell office:value-type="float" office:value="1184.4040485680719" table:style-name="ce22">
            <text:p>1,184.40</text:p>
          </table:table-cell>
          <table:table-cell office:value-type="float" office:value="632.74282458985135" table:style-name="ce22">
            <text:p>632.74</text:p>
          </table:table-cell>
          <table:table-cell office:value-type="float" office:value="1246.8828062439154" table:style-name="ce22">
            <text:p>1,246.88</text:p>
          </table:table-cell>
          <table:table-cell office:value-type="float" office:value="760.71331877640068" table:style-name="ce22">
            <text:p>760.71</text:p>
          </table:table-cell>
          <table:table-cell office:value-type="float" office:value="15236.298072066869" table:style-name="ce22">
            <text:p>15,236.30</text:p>
          </table:table-cell>
          <table:table-cell office:value-type="float" office:value="89090.347496710529" table:style-name="ce22">
            <text:p>89,090.35</text:p>
          </table:table-cell>
          <table:table-cell office:value-type="float" office:value="58305.297605174695" table:style-name="ce22">
            <text:p>58,305.30</text:p>
          </table:table-cell>
          <table:table-cell office:value-type="float" office:value="230.0507959193074" table:style-name="ce22">
            <text:p>230.05</text:p>
          </table:table-cell>
          <table:table-cell office:value-type="float" office:value="157.18631724104409" table:style-name="ce22">
            <text:p>157.19</text:p>
          </table:table-cell>
          <table:table-cell office:value-type="float" office:value="3055.7080639569181" table:style-name="ce22">
            <text:p>3,055.71</text:p>
          </table:table-cell>
          <table:table-cell office:value-type="float" office:value="1782.1455714287463" table:style-name="ce22">
            <text:p>1,782.15</text:p>
          </table:table-cell>
          <table:table-cell office:value-type="float" office:value="2543.1233418023335" table:style-name="ce22">
            <text:p>2,543.12</text:p>
          </table:table-cell>
          <table:table-cell office:value-type="float" office:value="8936.8478004575172" table:style-name="ce22">
            <text:p>8,936.85</text:p>
          </table:table-cell>
          <table:table-cell office:value-type="float" office:value="8247.4891471320771" table:style-name="ce22">
            <text:p>8,247.49</text:p>
          </table:table-cell>
          <table:table-cell office:value-type="float" office:value="1281.1535974840315" table:style-name="ce22">
            <text:p>1,281.15</text:p>
          </table:table-cell>
          <table:table-cell office:value-type="float" office:value="1739.8285918972315" table:style-name="ce22">
            <text:p>1,739.83</text:p>
          </table:table-cell>
          <table:table-cell office:value-type="float" office:value="40689.058814426018" table:style-name="ce22">
            <text:p>40,689.06</text:p>
          </table:table-cell>
          <table:table-cell office:value-type="float" office:value="21294.643243603092" table:style-name="ce22">
            <text:p>21,294.64</text:p>
          </table:table-cell>
          <table:table-cell office:value-type="float" office:value="503268.77023132023" table:style-name="ce22">
            <text:p>503,268.77</text:p>
          </table:table-cell>
          <table:table-cell table:number-columns-repeated="16348"/>
        </table:table-row>
        <table:table-row table:style-name="ro3">
          <table:table-cell office:value-type="float" office:value="2003" table:style-name="ce3">
            <text:p>2003</text:p>
          </table:table-cell>
          <table:table-cell office:value-type="float" office:value="21628.283410512217" table:style-name="ce22">
            <text:p>21,628.28</text:p>
          </table:table-cell>
          <table:table-cell office:value-type="float" office:value="1962.6814632294802" table:style-name="ce22">
            <text:p>1,962.68</text:p>
          </table:table-cell>
          <table:table-cell office:value-type="float" office:value="881.75166566097846" table:style-name="ce22">
            <text:p>881.75</text:p>
          </table:table-cell>
          <table:table-cell office:value-type="float" office:value="390.30892010873299" table:style-name="ce22">
            <text:p>390.31</text:p>
          </table:table-cell>
          <table:table-cell office:value-type="float" office:value="8263.0475724648404" table:style-name="ce22">
            <text:p>8,263.05</text:p>
          </table:table-cell>
          <table:table-cell office:value-type="float" office:value="1156.5647882537862" table:style-name="ce22">
            <text:p>1,156.56</text:p>
          </table:table-cell>
          <table:table-cell office:value-type="float" office:value="8075.3196194362899" table:style-name="ce22">
            <text:p>8,075.32</text:p>
          </table:table-cell>
          <table:table-cell office:value-type="float" office:value="16006.382967752232" table:style-name="ce22">
            <text:p>16,006.38</text:p>
          </table:table-cell>
          <table:table-cell office:value-type="float" office:value="1379.9908689596159" table:style-name="ce22">
            <text:p>1,379.99</text:p>
          </table:table-cell>
          <table:table-cell office:value-type="float" office:value="2190.3125304647438" table:style-name="ce22">
            <text:p>2,190.31</text:p>
          </table:table-cell>
          <table:table-cell office:value-type="float" office:value="168879.06572458183" table:style-name="ce22">
            <text:p>168,879.07</text:p>
          </table:table-cell>
          <table:table-cell office:value-type="float" office:value="8115.0474078421876" table:style-name="ce22">
            <text:p>8,115.05</text:p>
          </table:table-cell>
          <table:table-cell office:value-type="float" office:value="2361.1397196218204" table:style-name="ce22">
            <text:p>2,361.14</text:p>
          </table:table-cell>
          <table:table-cell office:value-type="float" office:value="881.45495933976031" table:style-name="ce22">
            <text:p>881.45</text:p>
          </table:table-cell>
          <table:table-cell office:value-type="float" office:value="2531.8800465280374" table:style-name="ce22">
            <text:p>2,531.88</text:p>
          </table:table-cell>
          <table:table-cell office:value-type="float" office:value="1938.4625833861408" table:style-name="ce22">
            <text:p>1,938.46</text:p>
          </table:table-cell>
          <table:table-cell office:value-type="float" office:value="1403.1991009769147" table:style-name="ce22">
            <text:p>1,403.20</text:p>
          </table:table-cell>
          <table:table-cell office:value-type="float" office:value="3095.8796611479956" table:style-name="ce22">
            <text:p>3,095.88</text:p>
          </table:table-cell>
          <table:table-cell office:value-type="float" office:value="1074.701251227403" table:style-name="ce22">
            <text:p>1,074.70</text:p>
          </table:table-cell>
          <table:table-cell office:value-type="float" office:value="691.5936887657632" table:style-name="ce22">
            <text:p>691.59</text:p>
          </table:table-cell>
          <table:table-cell office:value-type="float" office:value="14666.643160758882" table:style-name="ce22">
            <text:p>14,666.64</text:p>
          </table:table-cell>
          <table:table-cell office:value-type="float" office:value="88322.3605444485" table:style-name="ce22">
            <text:p>88,322.36</text:p>
          </table:table-cell>
          <table:table-cell office:value-type="float" office:value="59899.944286110898" table:style-name="ce22">
            <text:p>59,899.94</text:p>
          </table:table-cell>
          <table:table-cell office:value-type="float" office:value="352.49738284754699" table:style-name="ce22">
            <text:p>352.50</text:p>
          </table:table-cell>
          <table:table-cell office:value-type="float" office:value="747.31652278361719" table:style-name="ce22">
            <text:p>747.32</text:p>
          </table:table-cell>
          <table:table-cell office:value-type="float" office:value="3691.8869586993624" table:style-name="ce22">
            <text:p>3,691.89</text:p>
          </table:table-cell>
          <table:table-cell office:value-type="float" office:value="3812.6785975937983" table:style-name="ce22">
            <text:p>3,812.68</text:p>
          </table:table-cell>
          <table:table-cell office:value-type="float" office:value="2577.1052558754204" table:style-name="ce22">
            <text:p>2,577.11</text:p>
          </table:table-cell>
          <table:table-cell office:value-type="float" office:value="8877.0825203554796" table:style-name="ce22">
            <text:p>8,877.08</text:p>
          </table:table-cell>
          <table:table-cell office:value-type="float" office:value="8276.9514288227092" table:style-name="ce22">
            <text:p>8,276.95</text:p>
          </table:table-cell>
          <table:table-cell office:value-type="float" office:value="1588.9275163147115" table:style-name="ce22">
            <text:p>1,588.93</text:p>
          </table:table-cell>
          <table:table-cell office:value-type="float" office:value="1538.5891448748173" table:style-name="ce22">
            <text:p>1,538.59</text:p>
          </table:table-cell>
          <table:table-cell office:value-type="float" office:value="42462.63318939606" table:style-name="ce22">
            <text:p>42,462.63</text:p>
          </table:table-cell>
          <table:table-cell office:value-type="float" office:value="25458.682112349747" table:style-name="ce22">
            <text:p>25,458.68</text:p>
          </table:table-cell>
          <table:table-cell office:value-type="float" office:value="515180.36657149228" table:style-name="ce22">
            <text:p>515,180.37</text:p>
          </table:table-cell>
          <table:table-cell table:number-columns-repeated="16348"/>
        </table:table-row>
        <table:table-row table:style-name="ro3">
          <table:table-cell office:value-type="float" office:value="2004" table:style-name="ce3">
            <text:p>2004</text:p>
          </table:table-cell>
          <table:table-cell office:value-type="float" office:value="23545.799606606841" table:style-name="ce22">
            <text:p>23,545.80</text:p>
          </table:table-cell>
          <table:table-cell office:value-type="float" office:value="2101.8480679564354" table:style-name="ce22">
            <text:p>2,101.85</text:p>
          </table:table-cell>
          <table:table-cell office:value-type="float" office:value="922.00675520131358" table:style-name="ce22">
            <text:p>922.01</text:p>
          </table:table-cell>
          <table:table-cell office:value-type="float" office:value="342.21478698612816" table:style-name="ce22">
            <text:p>342.21</text:p>
          </table:table-cell>
          <table:table-cell office:value-type="float" office:value="8562.0509699705908" table:style-name="ce22">
            <text:p>8,562.05</text:p>
          </table:table-cell>
          <table:table-cell office:value-type="float" office:value="1382.2051818107852" table:style-name="ce22">
            <text:p>1,382.21</text:p>
          </table:table-cell>
          <table:table-cell office:value-type="float" office:value="7965.5544837615125" table:style-name="ce22">
            <text:p>7,965.55</text:p>
          </table:table-cell>
          <table:table-cell office:value-type="float" office:value="17876.63584981603" table:style-name="ce22">
            <text:p>17,876.64</text:p>
          </table:table-cell>
          <table:table-cell office:value-type="float" office:value="1613.4153447727747" table:style-name="ce22">
            <text:p>1,613.42</text:p>
          </table:table-cell>
          <table:table-cell office:value-type="float" office:value="2344.8382130495761" table:style-name="ce22">
            <text:p>2,344.84</text:p>
          </table:table-cell>
          <table:table-cell office:value-type="float" office:value="175935.99779157486" table:style-name="ce22">
            <text:p>175,936.00</text:p>
          </table:table-cell>
          <table:table-cell office:value-type="float" office:value="8977.8937621779514" table:style-name="ce22">
            <text:p>8,977.89</text:p>
          </table:table-cell>
          <table:table-cell office:value-type="float" office:value="2340.6093898932527" table:style-name="ce22">
            <text:p>2,340.61</text:p>
          </table:table-cell>
          <table:table-cell office:value-type="float" office:value="381.3189195330412" table:style-name="ce22">
            <text:p>381.32</text:p>
          </table:table-cell>
          <table:table-cell office:value-type="float" office:value="3380.5903100890346" table:style-name="ce22">
            <text:p>3,380.59</text:p>
          </table:table-cell>
          <table:table-cell office:value-type="float" office:value="2626.460439489003" table:style-name="ce22">
            <text:p>2,626.46</text:p>
          </table:table-cell>
          <table:table-cell office:value-type="float" office:value="1054.7162461972903" table:style-name="ce22">
            <text:p>1,054.72</text:p>
          </table:table-cell>
          <table:table-cell office:value-type="float" office:value="811.04351687420649" table:style-name="ce22">
            <text:p>811.04</text:p>
          </table:table-cell>
          <table:table-cell office:value-type="float" office:value="1309.0680725356754" table:style-name="ce22">
            <text:p>1,309.07</text:p>
          </table:table-cell>
          <table:table-cell office:value-type="float" office:value="794.92909267879747" table:style-name="ce22">
            <text:p>794.93</text:p>
          </table:table-cell>
          <table:table-cell office:value-type="float" office:value="17148.075163913698" table:style-name="ce22">
            <text:p>17,148.08</text:p>
          </table:table-cell>
          <table:table-cell office:value-type="float" office:value="90102.69581993969" table:style-name="ce22">
            <text:p>90,102.70</text:p>
          </table:table-cell>
          <table:table-cell office:value-type="float" office:value="65660.292599009859" table:style-name="ce22">
            <text:p>65,660.29</text:p>
          </table:table-cell>
          <table:table-cell office:value-type="float" office:value="359.75340739901651" table:style-name="ce22">
            <text:p>359.75</text:p>
          </table:table-cell>
          <table:table-cell office:value-type="float" office:value="1069.5029400257267" table:style-name="ce22">
            <text:p>1,069.50</text:p>
          </table:table-cell>
          <table:table-cell office:value-type="float" office:value="3275.4792894166003" table:style-name="ce22">
            <text:p>3,275.48</text:p>
          </table:table-cell>
          <table:table-cell office:value-type="float" office:value="4110.228454682403" table:style-name="ce22">
            <text:p>4,110.23</text:p>
          </table:table-cell>
          <table:table-cell office:value-type="float" office:value="3492.7805874182436" table:style-name="ce22">
            <text:p>3,492.78</text:p>
          </table:table-cell>
          <table:table-cell office:value-type="float" office:value="8803.4118558961218" table:style-name="ce22">
            <text:p>8,803.41</text:p>
          </table:table-cell>
          <table:table-cell office:value-type="float" office:value="8750.6680753267683" table:style-name="ce22">
            <text:p>8,750.67</text:p>
          </table:table-cell>
          <table:table-cell office:value-type="float" office:value="1444.120226538173" table:style-name="ce22">
            <text:p>1,444.12</text:p>
          </table:table-cell>
          <table:table-cell office:value-type="float" office:value="1495.6258131929981" table:style-name="ce22">
            <text:p>1,495.63</text:p>
          </table:table-cell>
          <table:table-cell office:value-type="float" office:value="43593.581244430301" table:style-name="ce22">
            <text:p>43,593.58</text:p>
          </table:table-cell>
          <table:table-cell office:value-type="float" office:value="25004.397927888283" table:style-name="ce22">
            <text:p>25,004.40</text:p>
          </table:table-cell>
          <table:table-cell office:value-type="float" office:value="538579.81020605296" table:style-name="ce22">
            <text:p>538,579.81</text:p>
          </table:table-cell>
          <table:table-cell table:number-columns-repeated="16348"/>
        </table:table-row>
        <table:table-row table:style-name="ro3">
          <table:table-cell office:value-type="float" office:value="2005" table:style-name="ce3">
            <text:p>2005</text:p>
          </table:table-cell>
          <table:table-cell office:value-type="float" office:value="23702.263640927064" table:style-name="ce22">
            <text:p>23,702.26</text:p>
          </table:table-cell>
          <table:table-cell office:value-type="float" office:value="2166.5341878335676" table:style-name="ce22">
            <text:p>2,166.53</text:p>
          </table:table-cell>
          <table:table-cell office:value-type="float" office:value="862.89170734205595" table:style-name="ce22">
            <text:p>862.89</text:p>
          </table:table-cell>
          <table:table-cell office:value-type="float" office:value="328.8005618687418" table:style-name="ce22">
            <text:p>328.80</text:p>
          </table:table-cell>
          <table:table-cell office:value-type="float" office:value="9368.5092721345809" table:style-name="ce22">
            <text:p>9,368.51</text:p>
          </table:table-cell>
          <table:table-cell office:value-type="float" office:value="1589.9763627841728" table:style-name="ce22">
            <text:p>1,589.98</text:p>
          </table:table-cell>
          <table:table-cell office:value-type="float" office:value="7699.382579775066" table:style-name="ce22">
            <text:p>7,699.38</text:p>
          </table:table-cell>
          <table:table-cell office:value-type="float" office:value="18884.517257031457" table:style-name="ce22">
            <text:p>18,884.52</text:p>
          </table:table-cell>
          <table:table-cell office:value-type="float" office:value="1291.1586991585643" table:style-name="ce22">
            <text:p>1,291.16</text:p>
          </table:table-cell>
          <table:table-cell office:value-type="float" office:value="2406.3198898224359" table:style-name="ce22">
            <text:p>2,406.32</text:p>
          </table:table-cell>
          <table:table-cell office:value-type="float" office:value="172939.06753147824" table:style-name="ce22">
            <text:p>172,939.07</text:p>
          </table:table-cell>
          <table:table-cell office:value-type="float" office:value="8330.7993775697487" table:style-name="ce22">
            <text:p>8,330.80</text:p>
          </table:table-cell>
          <table:table-cell office:value-type="float" office:value="2004.7730707984617" table:style-name="ce22">
            <text:p>2,004.77</text:p>
          </table:table-cell>
          <table:table-cell office:value-type="float" office:value="338.17230641885283" table:style-name="ce22">
            <text:p>338.17</text:p>
          </table:table-cell>
          <table:table-cell office:value-type="float" office:value="3009.7116766139625" table:style-name="ce22">
            <text:p>3,009.71</text:p>
          </table:table-cell>
          <table:table-cell office:value-type="float" office:value="2509.3920653451478" table:style-name="ce22">
            <text:p>2,509.39</text:p>
          </table:table-cell>
          <table:table-cell office:value-type="float" office:value="616.84113722010443" table:style-name="ce22">
            <text:p>616.84</text:p>
          </table:table-cell>
          <table:table-cell office:value-type="float" office:value="628.0528547162229" table:style-name="ce22">
            <text:p>628.05</text:p>
          </table:table-cell>
          <table:table-cell office:value-type="float" office:value="1519.8410129082185" table:style-name="ce22">
            <text:p>1,519.84</text:p>
          </table:table-cell>
          <table:table-cell office:value-type="float" office:value="924.98871467972731" table:style-name="ce22">
            <text:p>924.99</text:p>
          </table:table-cell>
          <table:table-cell office:value-type="float" office:value="15520.033512405591" table:style-name="ce22">
            <text:p>15,520.03</text:p>
          </table:table-cell>
          <table:table-cell office:value-type="float" office:value="92013.632039295466" table:style-name="ce22">
            <text:p>92,013.63</text:p>
          </table:table-cell>
          <table:table-cell office:value-type="float" office:value="68434.036075739801" table:style-name="ce22">
            <text:p>68,434.04</text:p>
          </table:table-cell>
          <table:table-cell office:value-type="float" office:value="305.79202047976787" table:style-name="ce22">
            <text:p>305.79</text:p>
          </table:table-cell>
          <table:table-cell office:value-type="float" office:value="1189.1864316338954" table:style-name="ce22">
            <text:p>1,189.19</text:p>
          </table:table-cell>
          <table:table-cell office:value-type="float" office:value="3221.6753409618545" table:style-name="ce22">
            <text:p>3,221.68</text:p>
          </table:table-cell>
          <table:table-cell office:value-type="float" office:value="4349.3364809497825" table:style-name="ce22">
            <text:p>4,349.34</text:p>
          </table:table-cell>
          <table:table-cell office:value-type="float" office:value="3407.1960175362829" table:style-name="ce22">
            <text:p>3,407.20</text:p>
          </table:table-cell>
          <table:table-cell office:value-type="float" office:value="8080.8883832330221" table:style-name="ce22">
            <text:p>8,080.89</text:p>
          </table:table-cell>
          <table:table-cell office:value-type="float" office:value="8398.0840071755556" table:style-name="ce22">
            <text:p>8,398.08</text:p>
          </table:table-cell>
          <table:table-cell office:value-type="float" office:value="1186.9672833698557" table:style-name="ce22">
            <text:p>1,186.97</text:p>
          </table:table-cell>
          <table:table-cell office:value-type="float" office:value="1488.9822990034299" table:style-name="ce22">
            <text:p>1,488.98</text:p>
          </table:table-cell>
          <table:table-cell office:value-type="float" office:value="42402.961058985558" table:style-name="ce22">
            <text:p>42,402.96</text:p>
          </table:table-cell>
          <table:table-cell office:value-type="float" office:value="23867.440709370523" table:style-name="ce22">
            <text:p>23,867.44</text:p>
          </table:table-cell>
          <table:table-cell office:value-type="float" office:value="534988.20556656679" table:style-name="ce22">
            <text:p>534,988.21</text:p>
          </table:table-cell>
          <table:table-cell table:number-columns-repeated="16348"/>
        </table:table-row>
        <table:table-row table:style-name="ro3">
          <table:table-cell office:value-type="float" office:value="2006" table:style-name="ce3">
            <text:p>2006</text:p>
          </table:table-cell>
          <table:table-cell office:value-type="float" office:value="22502.715600098756" table:style-name="ce22">
            <text:p>22,502.72</text:p>
          </table:table-cell>
          <table:table-cell office:value-type="float" office:value="1957.1200816723249" table:style-name="ce22">
            <text:p>1,957.12</text:p>
          </table:table-cell>
          <table:table-cell office:value-type="float" office:value="782.62336160765176" table:style-name="ce22">
            <text:p>782.62</text:p>
          </table:table-cell>
          <table:table-cell office:value-type="float" office:value="316.15865257571789" table:style-name="ce22">
            <text:p>316.16</text:p>
          </table:table-cell>
          <table:table-cell office:value-type="float" office:value="9928.6860910345895" table:style-name="ce22">
            <text:p>9,928.69</text:p>
          </table:table-cell>
          <table:table-cell office:value-type="float" office:value="1423.4931451222615" table:style-name="ce22">
            <text:p>1,423.49</text:p>
          </table:table-cell>
          <table:table-cell office:value-type="float" office:value="8721.5274036115115" table:style-name="ce22">
            <text:p>8,721.53</text:p>
          </table:table-cell>
          <table:table-cell office:value-type="float" office:value="14102.619417850348" table:style-name="ce22">
            <text:p>14,102.62</text:p>
          </table:table-cell>
          <table:table-cell office:value-type="float" office:value="1475.2916397548227" table:style-name="ce22">
            <text:p>1,475.29</text:p>
          </table:table-cell>
          <table:table-cell office:value-type="float" office:value="2569.7391653519671" table:style-name="ce22">
            <text:p>2,569.74</text:p>
          </table:table-cell>
          <table:table-cell office:value-type="float" office:value="182336.833852802" table:style-name="ce22">
            <text:p>182,336.83</text:p>
          </table:table-cell>
          <table:table-cell office:value-type="float" office:value="8519.7295380748146" table:style-name="ce22">
            <text:p>8,519.73</text:p>
          </table:table-cell>
          <table:table-cell office:value-type="float" office:value="2165.5271494554113" table:style-name="ce22">
            <text:p>2,165.53</text:p>
          </table:table-cell>
          <table:table-cell office:value-type="float" office:value="949.49426119485634" table:style-name="ce22">
            <text:p>949.49</text:p>
          </table:table-cell>
          <table:table-cell office:value-type="float" office:value="3124.7283568161047" table:style-name="ce22">
            <text:p>3,124.73</text:p>
          </table:table-cell>
          <table:table-cell office:value-type="float" office:value="2941.7548864000028" table:style-name="ce22">
            <text:p>2,941.75</text:p>
          </table:table-cell>
          <table:table-cell office:value-type="float" office:value="1085.2153970086069" table:style-name="ce22">
            <text:p>1,085.22</text:p>
          </table:table-cell>
          <table:table-cell office:value-type="float" office:value="720.02931396116924" table:style-name="ce22">
            <text:p>720.03</text:p>
          </table:table-cell>
          <table:table-cell office:value-type="float" office:value="1160.2165530104339" table:style-name="ce22">
            <text:p>1,160.22</text:p>
          </table:table-cell>
          <table:table-cell office:value-type="float" office:value="878.0095195864003" table:style-name="ce22">
            <text:p>878.01</text:p>
          </table:table-cell>
          <table:table-cell office:value-type="float" office:value="13887.149482481254" table:style-name="ce22">
            <text:p>13,887.15</text:p>
          </table:table-cell>
          <table:table-cell office:value-type="float" office:value="91841.201826508652" table:style-name="ce22">
            <text:p>91,841.20</text:p>
          </table:table-cell>
          <table:table-cell office:value-type="float" office:value="65664.266017803035" table:style-name="ce22">
            <text:p>65,664.27</text:p>
          </table:table-cell>
          <table:table-cell office:value-type="float" office:value="323.36548483964532" table:style-name="ce22">
            <text:p>323.37</text:p>
          </table:table-cell>
          <table:table-cell office:value-type="float" office:value="925.1647498602739" table:style-name="ce22">
            <text:p>925.16</text:p>
          </table:table-cell>
          <table:table-cell office:value-type="float" office:value="3672.799389827519" table:style-name="ce22">
            <text:p>3,672.80</text:p>
          </table:table-cell>
          <table:table-cell office:value-type="float" office:value="3712.1611801238214" table:style-name="ce22">
            <text:p>3,712.16</text:p>
          </table:table-cell>
          <table:table-cell office:value-type="float" office:value="2863.6190645816741" table:style-name="ce22">
            <text:p>2,863.62</text:p>
          </table:table-cell>
          <table:table-cell office:value-type="float" office:value="8362.0676909311405" table:style-name="ce22">
            <text:p>8,362.07</text:p>
          </table:table-cell>
          <table:table-cell office:value-type="float" office:value="8281.3298456241773" table:style-name="ce22">
            <text:p>8,281.33</text:p>
          </table:table-cell>
          <table:table-cell office:value-type="float" office:value="1366.7079380366461" table:style-name="ce22">
            <text:p>1,366.71</text:p>
          </table:table-cell>
          <table:table-cell office:value-type="float" office:value="1687.5846243776198" table:style-name="ce22">
            <text:p>1,687.58</text:p>
          </table:table-cell>
          <table:table-cell office:value-type="float" office:value="40106.34154213345" table:style-name="ce22">
            <text:p>40,106.34</text:p>
          </table:table-cell>
          <table:table-cell office:value-type="float" office:value="24314.930988305088" table:style-name="ce22">
            <text:p>24,314.93</text:p>
          </table:table-cell>
          <table:table-cell office:value-type="float" office:value="534670.20321242383" table:style-name="ce22">
            <text:p>534,670.20</text:p>
          </table:table-cell>
          <table:table-cell table:number-columns-repeated="16348"/>
        </table:table-row>
        <table:table-row table:style-name="ro3">
          <table:table-cell office:value-type="float" office:value="2007" table:style-name="ce3">
            <text:p>2007</text:p>
          </table:table-cell>
          <table:table-cell office:value-type="float" office:value="21891.40879435535" table:style-name="ce22">
            <text:p>21,891.41</text:p>
          </table:table-cell>
          <table:table-cell office:value-type="float" office:value="1868.561931588285" table:style-name="ce22">
            <text:p>1,868.56</text:p>
          </table:table-cell>
          <table:table-cell office:value-type="float" office:value="817.09734227647368" table:style-name="ce22">
            <text:p>817.10</text:p>
          </table:table-cell>
          <table:table-cell office:value-type="float" office:value="409.23253951197711" table:style-name="ce22">
            <text:p>409.23</text:p>
          </table:table-cell>
          <table:table-cell office:value-type="float" office:value="9663.5160046824931" table:style-name="ce22">
            <text:p>9,663.52</text:p>
          </table:table-cell>
          <table:table-cell office:value-type="float" office:value="1759.4744578464522" table:style-name="ce22">
            <text:p>1,759.47</text:p>
          </table:table-cell>
          <table:table-cell office:value-type="float" office:value="9768.0514636309035" table:style-name="ce22">
            <text:p>9,768.05</text:p>
          </table:table-cell>
          <table:table-cell office:value-type="float" office:value="13134.919339674001" table:style-name="ce22">
            <text:p>13,134.92</text:p>
          </table:table-cell>
          <table:table-cell office:value-type="float" office:value="1545.3554393781894" table:style-name="ce22">
            <text:p>1,545.36</text:p>
          </table:table-cell>
          <table:table-cell office:value-type="float" office:value="2757.206290769423" table:style-name="ce22">
            <text:p>2,757.21</text:p>
          </table:table-cell>
          <table:table-cell office:value-type="float" office:value="177673.72624157061" table:style-name="ce22">
            <text:p>177,673.73</text:p>
          </table:table-cell>
          <table:table-cell office:value-type="float" office:value="10320.18518049641" table:style-name="ce22">
            <text:p>10,320.19</text:p>
          </table:table-cell>
          <table:table-cell office:value-type="float" office:value="2387.5024413377232" table:style-name="ce22">
            <text:p>2,387.50</text:p>
          </table:table-cell>
          <table:table-cell office:value-type="float" office:value="1098.0438353929178" table:style-name="ce22">
            <text:p>1,098.04</text:p>
          </table:table-cell>
          <table:table-cell office:value-type="float" office:value="3461.3771222562023" table:style-name="ce22">
            <text:p>3,461.38</text:p>
          </table:table-cell>
          <table:table-cell office:value-type="float" office:value="5239.0918268483229" table:style-name="ce22">
            <text:p>5,239.09</text:p>
          </table:table-cell>
          <table:table-cell office:value-type="float" office:value="1140.3012295793828" table:style-name="ce22">
            <text:p>1,140.30</text:p>
          </table:table-cell>
          <table:table-cell office:value-type="float" office:value="698.09389875606394" table:style-name="ce22">
            <text:p>698.09</text:p>
          </table:table-cell>
          <table:table-cell office:value-type="float" office:value="1850.5845643226012" table:style-name="ce22">
            <text:p>1,850.58</text:p>
          </table:table-cell>
          <table:table-cell office:value-type="float" office:value="1064.7786542460083" table:style-name="ce22">
            <text:p>1,064.78</text:p>
          </table:table-cell>
          <table:table-cell office:value-type="float" office:value="13520.793965442441" table:style-name="ce22">
            <text:p>13,520.79</text:p>
          </table:table-cell>
          <table:table-cell office:value-type="float" office:value="95516.667243443517" table:style-name="ce22">
            <text:p>95,516.67</text:p>
          </table:table-cell>
          <table:table-cell office:value-type="float" office:value="72631.338737734026" table:style-name="ce22">
            <text:p>72,631.34</text:p>
          </table:table-cell>
          <table:table-cell office:value-type="float" office:value="288.40308572788109" table:style-name="ce22">
            <text:p>288.40</text:p>
          </table:table-cell>
          <table:table-cell office:value-type="float" office:value="232.19706668501524" table:style-name="ce22">
            <text:p>232.20</text:p>
          </table:table-cell>
          <table:table-cell office:value-type="float" office:value="3440.2701185725641" table:style-name="ce22">
            <text:p>3,440.27</text:p>
          </table:table-cell>
          <table:table-cell office:value-type="float" office:value="1448.8916508124614" table:style-name="ce22">
            <text:p>1,448.89</text:p>
          </table:table-cell>
          <table:table-cell office:value-type="float" office:value="3336.6818306718674" table:style-name="ce22">
            <text:p>3,336.68</text:p>
          </table:table-cell>
          <table:table-cell office:value-type="float" office:value="10042.013856167898" table:style-name="ce22">
            <text:p>10,042.01</text:p>
          </table:table-cell>
          <table:table-cell office:value-type="float" office:value="8852.48562233345" table:style-name="ce22">
            <text:p>8,852.49</text:p>
          </table:table-cell>
          <table:table-cell office:value-type="float" office:value="1415.4874686253129" table:style-name="ce22">
            <text:p>1,415.49</text:p>
          </table:table-cell>
          <table:table-cell office:value-type="float" office:value="1818.149029626921" table:style-name="ce22">
            <text:p>1,818.15</text:p>
          </table:table-cell>
          <table:table-cell office:value-type="float" office:value="41787.792642671724" table:style-name="ce22">
            <text:p>41,787.79</text:p>
          </table:table-cell>
          <table:table-cell office:value-type="float" office:value="24879.540668436464" table:style-name="ce22">
            <text:p>24,879.54</text:p>
          </table:table-cell>
          <table:table-cell office:value-type="float" office:value="547759.2215854713" table:style-name="ce22">
            <text:p>547,759.22</text:p>
          </table:table-cell>
          <table:table-cell table:number-columns-repeated="16348"/>
        </table:table-row>
        <table:table-row table:style-name="ro3">
          <table:table-cell office:value-type="float" office:value="2008" table:style-name="ce3">
            <text:p>2008</text:p>
          </table:table-cell>
          <table:table-cell office:value-type="float" office:value="20500.939005330409" table:style-name="ce22">
            <text:p>20,500.94</text:p>
          </table:table-cell>
          <table:table-cell office:value-type="float" office:value="1699.9164298560349" table:style-name="ce22">
            <text:p>1,699.92</text:p>
          </table:table-cell>
          <table:table-cell office:value-type="float" office:value="684.27351636283549" table:style-name="ce22">
            <text:p>684.27</text:p>
          </table:table-cell>
          <table:table-cell office:value-type="float" office:value="408.25970805951312" table:style-name="ce22">
            <text:p>408.26</text:p>
          </table:table-cell>
          <table:table-cell office:value-type="float" office:value="8016.9903323422714" table:style-name="ce22">
            <text:p>8,016.99</text:p>
          </table:table-cell>
          <table:table-cell office:value-type="float" office:value="1367.1651397760465" table:style-name="ce22">
            <text:p>1,367.17</text:p>
          </table:table-cell>
          <table:table-cell office:value-type="float" office:value="9165.2128413436749" table:style-name="ce22">
            <text:p>9,165.21</text:p>
          </table:table-cell>
          <table:table-cell office:value-type="float" office:value="11210.029637371186" table:style-name="ce22">
            <text:p>11,210.03</text:p>
          </table:table-cell>
          <table:table-cell office:value-type="float" office:value="1223.6152303393035" table:style-name="ce22">
            <text:p>1,223.62</text:p>
          </table:table-cell>
          <table:table-cell office:value-type="float" office:value="2021.8842532405729" table:style-name="ce22">
            <text:p>2,021.88</text:p>
          </table:table-cell>
          <table:table-cell office:value-type="float" office:value="180990.81519039493" table:style-name="ce22">
            <text:p>180,990.82</text:p>
          </table:table-cell>
          <table:table-cell office:value-type="float" office:value="7415.4590764164377" table:style-name="ce22">
            <text:p>7,415.46</text:p>
          </table:table-cell>
          <table:table-cell office:value-type="float" office:value="1996.101109756012" table:style-name="ce22">
            <text:p>1,996.10</text:p>
          </table:table-cell>
          <table:table-cell office:value-type="float" office:value="817.64070760377399" table:style-name="ce22">
            <text:p>817.64</text:p>
          </table:table-cell>
          <table:table-cell office:value-type="float" office:value="2683.4525872558747" table:style-name="ce22">
            <text:p>2,683.45</text:p>
          </table:table-cell>
          <table:table-cell office:value-type="float" office:value="2954.1803288225769" table:style-name="ce22">
            <text:p>2,954.18</text:p>
          </table:table-cell>
          <table:table-cell office:value-type="float" office:value="965.37302607080244" table:style-name="ce22">
            <text:p>965.37</text:p>
          </table:table-cell>
          <table:table-cell office:value-type="float" office:value="670.55355575630199" table:style-name="ce22">
            <text:p>670.55</text:p>
          </table:table-cell>
          <table:table-cell office:value-type="float" office:value="1618.3680716149288" table:style-name="ce22">
            <text:p>1,618.37</text:p>
          </table:table-cell>
          <table:table-cell office:value-type="float" office:value="1099.5057784240851" table:style-name="ce22">
            <text:p>1,099.51</text:p>
          </table:table-cell>
          <table:table-cell office:value-type="float" office:value="9840.8025296893356" table:style-name="ce22">
            <text:p>9,840.80</text:p>
          </table:table-cell>
          <table:table-cell office:value-type="float" office:value="93719.21004280966" table:style-name="ce22">
            <text:p>93,719.21</text:p>
          </table:table-cell>
          <table:table-cell office:value-type="float" office:value="65352.437096060065" table:style-name="ce22">
            <text:p>65,352.44</text:p>
          </table:table-cell>
          <table:table-cell office:value-type="float" office:value="241.85137177282164" table:style-name="ce22">
            <text:p>241.85</text:p>
          </table:table-cell>
          <table:table-cell office:value-type="float" office:value="749.50205722584076" table:style-name="ce22">
            <text:p>749.50</text:p>
          </table:table-cell>
          <table:table-cell office:value-type="float" office:value="3525.9050011630034" table:style-name="ce22">
            <text:p>3,525.91</text:p>
          </table:table-cell>
          <table:table-cell office:value-type="float" office:value="2817.7604877652957" table:style-name="ce22">
            <text:p>2,817.76</text:p>
          </table:table-cell>
          <table:table-cell office:value-type="float" office:value="2268.8429616947024" table:style-name="ce22">
            <text:p>2,268.84</text:p>
          </table:table-cell>
          <table:table-cell office:value-type="float" office:value="7747.3846719898984" table:style-name="ce22">
            <text:p>7,747.38</text:p>
          </table:table-cell>
          <table:table-cell office:value-type="float" office:value="8410.6524026800798" table:style-name="ce22">
            <text:p>8,410.65</text:p>
          </table:table-cell>
          <table:table-cell office:value-type="float" office:value="1090.7693206677018" table:style-name="ce22">
            <text:p>1,090.77</text:p>
          </table:table-cell>
          <table:table-cell office:value-type="float" office:value="1585.3115953123727" table:style-name="ce22">
            <text:p>1,585.31</text:p>
          </table:table-cell>
          <table:table-cell office:value-type="float" office:value="36968.256682717751" table:style-name="ce22">
            <text:p>36,968.26</text:p>
          </table:table-cell>
          <table:table-cell office:value-type="float" office:value="22095.604802042461" table:style-name="ce22">
            <text:p>22,095.60</text:p>
          </table:table-cell>
          <table:table-cell office:value-type="float" office:value="513924.0265497287" table:style-name="ce22">
            <text:p>513,924.03</text:p>
          </table:table-cell>
          <table:table-cell table:number-columns-repeated="16348"/>
        </table:table-row>
        <table:table-row table:style-name="ro3">
          <table:table-cell office:value-type="float" office:value="2009" table:style-name="ce3">
            <text:p>2009</text:p>
          </table:table-cell>
          <table:table-cell office:value-type="float" office:value="20175.060754401551" table:style-name="ce22">
            <text:p>20,175.06</text:p>
          </table:table-cell>
          <table:table-cell office:value-type="float" office:value="1566.5990036025873" table:style-name="ce22">
            <text:p>1,566.60</text:p>
          </table:table-cell>
          <table:table-cell office:value-type="float" office:value="613.0107763270172" table:style-name="ce22">
            <text:p>613.01</text:p>
          </table:table-cell>
          <table:table-cell office:value-type="float" office:value="411.4871784167259" table:style-name="ce22">
            <text:p>411.49</text:p>
          </table:table-cell>
          <table:table-cell office:value-type="float" office:value="8038.9075030276526" table:style-name="ce22">
            <text:p>8,038.91</text:p>
          </table:table-cell>
          <table:table-cell office:value-type="float" office:value="1297.0747386578141" table:style-name="ce22">
            <text:p>1,297.07</text:p>
          </table:table-cell>
          <table:table-cell office:value-type="float" office:value="8290.6614606802032" table:style-name="ce22">
            <text:p>8,290.66</text:p>
          </table:table-cell>
          <table:table-cell office:value-type="float" office:value="11441.212913059895" table:style-name="ce22">
            <text:p>11,441.21</text:p>
          </table:table-cell>
          <table:table-cell office:value-type="float" office:value="708.04762767579996" table:style-name="ce22">
            <text:p>708.05</text:p>
          </table:table-cell>
          <table:table-cell office:value-type="float" office:value="1882.107026359281" table:style-name="ce22">
            <text:p>1,882.11</text:p>
          </table:table-cell>
          <table:table-cell office:value-type="float" office:value="165415.62083110429" table:style-name="ce22">
            <text:p>165,415.62</text:p>
          </table:table-cell>
          <table:table-cell office:value-type="float" office:value="5863.9916611843182" table:style-name="ce22">
            <text:p>5,863.99</text:p>
          </table:table-cell>
          <table:table-cell office:value-type="float" office:value="2183.6845210150022" table:style-name="ce22">
            <text:p>2,183.68</text:p>
          </table:table-cell>
          <table:table-cell office:value-type="float" office:value="107.44256145847109" table:style-name="ce22">
            <text:p>107.44</text:p>
          </table:table-cell>
          <table:table-cell office:value-type="float" office:value="2213.790714223052" table:style-name="ce22">
            <text:p>2,213.79</text:p>
          </table:table-cell>
          <table:table-cell office:value-type="float" office:value="1330.7326397655813" table:style-name="ce22">
            <text:p>1,330.73</text:p>
          </table:table-cell>
          <table:table-cell office:value-type="float" office:value="964.00939203510802" table:style-name="ce22">
            <text:p>964.01</text:p>
          </table:table-cell>
          <table:table-cell office:value-type="float" office:value="508.9325808728812" table:style-name="ce22">
            <text:p>508.93</text:p>
          </table:table-cell>
          <table:table-cell office:value-type="float" office:value="1477.0072477489932" table:style-name="ce22">
            <text:p>1,477.01</text:p>
          </table:table-cell>
          <table:table-cell office:value-type="float" office:value="1200.6089929638977" table:style-name="ce22">
            <text:p>1,200.61</text:p>
          </table:table-cell>
          <table:table-cell office:value-type="float" office:value="7145.8654677453151" table:style-name="ce22">
            <text:p>7,145.87</text:p>
          </table:table-cell>
          <table:table-cell office:value-type="float" office:value="90300.375035063844" table:style-name="ce22">
            <text:p>90,300.38</text:p>
          </table:table-cell>
          <table:table-cell office:value-type="float" office:value="63013.383471006746" table:style-name="ce22">
            <text:p>63,013.38</text:p>
          </table:table-cell>
          <table:table-cell office:value-type="float" office:value="233.52390448109082" table:style-name="ce22">
            <text:p>233.52</text:p>
          </table:table-cell>
          <table:table-cell office:value-type="float" office:value="181.08270024905497" table:style-name="ce22">
            <text:p>181.08</text:p>
          </table:table-cell>
          <table:table-cell office:value-type="float" office:value="3013.2068169515205" table:style-name="ce22">
            <text:p>3,013.21</text:p>
          </table:table-cell>
          <table:table-cell office:value-type="float" office:value="854.569476703036" table:style-name="ce22">
            <text:p>854.57</text:p>
          </table:table-cell>
          <table:table-cell office:value-type="float" office:value="1962.3217877456163" table:style-name="ce22">
            <text:p>1,962.32</text:p>
          </table:table-cell>
          <table:table-cell office:value-type="float" office:value="6136.2443302498068" table:style-name="ce22">
            <text:p>6,136.24</text:p>
          </table:table-cell>
          <table:table-cell office:value-type="float" office:value="6250.7538961518494" table:style-name="ce22">
            <text:p>6,250.75</text:p>
          </table:table-cell>
          <table:table-cell office:value-type="float" office:value="807.39338829984069" table:style-name="ce22">
            <text:p>807.39</text:p>
          </table:table-cell>
          <table:table-cell office:value-type="float" office:value="1588.8911991324551" table:style-name="ce22">
            <text:p>1,588.89</text:p>
          </table:table-cell>
          <table:table-cell office:value-type="float" office:value="31202.669835428434" table:style-name="ce22">
            <text:p>31,202.67</text:p>
          </table:table-cell>
          <table:table-cell office:value-type="float" office:value="16145.069707461356" table:style-name="ce22">
            <text:p>16,145.07</text:p>
          </table:table-cell>
          <table:table-cell office:value-type="float" office:value="464525.34114124998" table:style-name="ce22">
            <text:p>464,525.34</text:p>
          </table:table-cell>
          <table:table-cell table:number-columns-repeated="16348"/>
        </table:table-row>
        <table:table-row table:style-name="ro3">
          <table:table-cell office:value-type="float" office:value="2010" table:style-name="ce3">
            <text:p>2010</text:p>
          </table:table-cell>
          <table:table-cell office:value-type="float" office:value="23217.786033281511" table:style-name="ce22">
            <text:p>23,217.79</text:p>
          </table:table-cell>
          <table:table-cell office:value-type="float" office:value="1867.3786501639197" table:style-name="ce22">
            <text:p>1,867.38</text:p>
          </table:table-cell>
          <table:table-cell office:value-type="float" office:value="1211.1521690355321" table:style-name="ce22">
            <text:p>1,211.15</text:p>
          </table:table-cell>
          <table:table-cell office:value-type="float" office:value="747.56822638428832" table:style-name="ce22">
            <text:p>747.57</text:p>
          </table:table-cell>
          <table:table-cell office:value-type="float" office:value="6128.4186929627267" table:style-name="ce22">
            <text:p>6,128.42</text:p>
          </table:table-cell>
          <table:table-cell office:value-type="float" office:value="1025.1232192410628" table:style-name="ce22">
            <text:p>1,025.12</text:p>
          </table:table-cell>
          <table:table-cell office:value-type="float" office:value="8810.1742840182451" table:style-name="ce22">
            <text:p>8,810.17</text:p>
          </table:table-cell>
          <table:table-cell office:value-type="float" office:value="12974.764328216483" table:style-name="ce22">
            <text:p>12,974.76</text:p>
          </table:table-cell>
          <table:table-cell office:value-type="float" office:value="3011.6253021300981" table:style-name="ce22">
            <text:p>3,011.63</text:p>
          </table:table-cell>
          <table:table-cell office:value-type="float" office:value="1951.9815116214022" table:style-name="ce22">
            <text:p>1,951.98</text:p>
          </table:table-cell>
          <table:table-cell office:value-type="float" office:value="182596.40853372979" table:style-name="ce22">
            <text:p>182,596.41</text:p>
          </table:table-cell>
          <table:table-cell office:value-type="float" office:value="8038.2380379855822" table:style-name="ce22">
            <text:p>8,038.24</text:p>
          </table:table-cell>
          <table:table-cell office:value-type="float" office:value="3608.9357227044102" table:style-name="ce22">
            <text:p>3,608.94</text:p>
          </table:table-cell>
          <table:table-cell office:value-type="float" office:value="2720.0592901264567" table:style-name="ce22">
            <text:p>2,720.06</text:p>
          </table:table-cell>
          <table:table-cell office:value-type="float" office:value="2249.7801416916864" table:style-name="ce22">
            <text:p>2,249.78</text:p>
          </table:table-cell>
          <table:table-cell office:value-type="float" office:value="1036.7567839480253" table:style-name="ce22">
            <text:p>1,036.76</text:p>
          </table:table-cell>
          <table:table-cell office:value-type="float" office:value="1268.1825084022139" table:style-name="ce22">
            <text:p>1,268.18</text:p>
          </table:table-cell>
          <table:table-cell office:value-type="float" office:value="748.1700578523471" table:style-name="ce22">
            <text:p>748.17</text:p>
          </table:table-cell>
          <table:table-cell office:value-type="float" office:value="1216.2099748082701" table:style-name="ce22">
            <text:p>1,216.21</text:p>
          </table:table-cell>
          <table:table-cell office:value-type="float" office:value="955.08930520207946" table:style-name="ce22">
            <text:p>955.09</text:p>
          </table:table-cell>
          <table:table-cell office:value-type="float" office:value="11975.258048468908" table:style-name="ce22">
            <text:p>11,975.26</text:p>
          </table:table-cell>
          <table:table-cell office:value-type="float" office:value="90752.191723206342" table:style-name="ce22">
            <text:p>90,752.19</text:p>
          </table:table-cell>
          <table:table-cell office:value-type="float" office:value="70613.224919823595" table:style-name="ce22">
            <text:p>70,613.22</text:p>
          </table:table-cell>
          <table:table-cell office:value-type="float" office:value="222.53173221650411" table:style-name="ce22">
            <text:p>222.53</text:p>
          </table:table-cell>
          <table:table-cell office:value-type="float" office:value="1146.7429573862464" table:style-name="ce22">
            <text:p>1,146.74</text:p>
          </table:table-cell>
          <table:table-cell office:value-type="float" office:value="2640.373771056873" table:style-name="ce22">
            <text:p>2,640.37</text:p>
          </table:table-cell>
          <table:table-cell office:value-type="float" office:value="4996.218137898928" table:style-name="ce22">
            <text:p>4,996.22</text:p>
          </table:table-cell>
          <table:table-cell office:value-type="float" office:value="2279.9705142091016" table:style-name="ce22">
            <text:p>2,279.97</text:p>
          </table:table-cell>
          <table:table-cell office:value-type="float" office:value="8082.4903068248377" table:style-name="ce22">
            <text:p>8,082.49</text:p>
          </table:table-cell>
          <table:table-cell office:value-type="float" office:value="6600.0496085757786" table:style-name="ce22">
            <text:p>6,600.05</text:p>
          </table:table-cell>
          <table:table-cell office:value-type="float" office:value="1940.7832925864341" table:style-name="ce22">
            <text:p>1,940.78</text:p>
          </table:table-cell>
          <table:table-cell office:value-type="float" office:value="1540.8497774879288" table:style-name="ce22">
            <text:p>1,540.85</text:p>
          </table:table-cell>
          <table:table-cell office:value-type="float" office:value="30802.029354020306" table:style-name="ce22">
            <text:p>30,802.03</text:p>
          </table:table-cell>
          <table:table-cell office:value-type="float" office:value="19873.470117540412" table:style-name="ce22">
            <text:p>19,873.47</text:p>
          </table:table-cell>
          <table:table-cell office:value-type="float" office:value="518849.98703480838" table:style-name="ce22">
            <text:p>518,849.99</text:p>
          </table:table-cell>
          <table:table-cell table:number-columns-repeated="16348"/>
        </table:table-row>
        <table:table-row table:style-name="ro3">
          <table:table-cell office:value-type="float" office:value="2011" table:style-name="ce3">
            <text:p>2011</text:p>
          </table:table-cell>
          <table:table-cell office:value-type="float" office:value="32160.207903183698" table:style-name="ce22">
            <text:p>32,160.21</text:p>
          </table:table-cell>
          <table:table-cell office:value-type="float" office:value="1898.9199694679546" table:style-name="ce22">
            <text:p>1,898.92</text:p>
          </table:table-cell>
          <table:table-cell office:value-type="float" office:value="1265.6728256682259" table:style-name="ce22">
            <text:p>1,265.67</text:p>
          </table:table-cell>
          <table:table-cell office:value-type="float" office:value="1026.7195966882559" table:style-name="ce22">
            <text:p>1,026.72</text:p>
          </table:table-cell>
          <table:table-cell office:value-type="float" office:value="6874.9058718282604" table:style-name="ce22">
            <text:p>6,874.91</text:p>
          </table:table-cell>
          <table:table-cell office:value-type="float" office:value="1090.2428212772238" table:style-name="ce22">
            <text:p>1,090.24</text:p>
          </table:table-cell>
          <table:table-cell office:value-type="float" office:value="9279.4752542796396" table:style-name="ce22">
            <text:p>9,279.48</text:p>
          </table:table-cell>
          <table:table-cell office:value-type="float" office:value="12773.451418739623" table:style-name="ce22">
            <text:p>12,773.45</text:p>
          </table:table-cell>
          <table:table-cell office:value-type="float" office:value="3387.9242555516716" table:style-name="ce22">
            <text:p>3,387.92</text:p>
          </table:table-cell>
          <table:table-cell office:value-type="float" office:value="1947.0777903982382" table:style-name="ce22">
            <text:p>1,947.08</text:p>
          </table:table-cell>
          <table:table-cell office:value-type="float" office:value="155258.10108652656" table:style-name="ce22">
            <text:p>155,258.10</text:p>
          </table:table-cell>
          <table:table-cell office:value-type="float" office:value="8782.5627206364097" table:style-name="ce22">
            <text:p>8,782.56</text:p>
          </table:table-cell>
          <table:table-cell office:value-type="float" office:value="3162.2008322479114" table:style-name="ce22">
            <text:p>3,162.20</text:p>
          </table:table-cell>
          <table:table-cell office:value-type="float" office:value="2774.5437436090847" table:style-name="ce22">
            <text:p>2,774.54</text:p>
          </table:table-cell>
          <table:table-cell office:value-type="float" office:value="2643.1273235774611" table:style-name="ce22">
            <text:p>2,643.13</text:p>
          </table:table-cell>
          <table:table-cell office:value-type="float" office:value="996.9426115323954" table:style-name="ce22">
            <text:p>996.94</text:p>
          </table:table-cell>
          <table:table-cell office:value-type="float" office:value="1206.120442407507" table:style-name="ce22">
            <text:p>1,206.12</text:p>
          </table:table-cell>
          <table:table-cell office:value-type="float" office:value="979.56086893807128" table:style-name="ce22">
            <text:p>979.56</text:p>
          </table:table-cell>
          <table:table-cell office:value-type="float" office:value="1368.6121018686188" table:style-name="ce22">
            <text:p>1,368.61</text:p>
          </table:table-cell>
          <table:table-cell office:value-type="float" office:value="834.3822730183565" table:style-name="ce22">
            <text:p>834.38</text:p>
          </table:table-cell>
          <table:table-cell office:value-type="float" office:value="11583.516979998069" table:style-name="ce22">
            <text:p>11,583.52</text:p>
          </table:table-cell>
          <table:table-cell office:value-type="float" office:value="90738.367902890037" table:style-name="ce22">
            <text:p>90,738.37</text:p>
          </table:table-cell>
          <table:table-cell office:value-type="float" office:value="71872.143814857976" table:style-name="ce22">
            <text:p>71,872.14</text:p>
          </table:table-cell>
          <table:table-cell office:value-type="float" office:value="226.5760688695309" table:style-name="ce22">
            <text:p>226.58</text:p>
          </table:table-cell>
          <table:table-cell office:value-type="float" office:value="1299.8345666705018" table:style-name="ce22">
            <text:p>1,299.83</text:p>
          </table:table-cell>
          <table:table-cell office:value-type="float" office:value="2482.7258489960059" table:style-name="ce22">
            <text:p>2,482.73</text:p>
          </table:table-cell>
          <table:table-cell office:value-type="float" office:value="4697.165294352435" table:style-name="ce22">
            <text:p>4,697.17</text:p>
          </table:table-cell>
          <table:table-cell office:value-type="float" office:value="2596.3362847894" table:style-name="ce22">
            <text:p>2,596.34</text:p>
          </table:table-cell>
          <table:table-cell office:value-type="float" office:value="9981.2113481564338" table:style-name="ce22">
            <text:p>9,981.21</text:p>
          </table:table-cell>
          <table:table-cell office:value-type="float" office:value="6468.9968395598871" table:style-name="ce22">
            <text:p>6,469.00</text:p>
          </table:table-cell>
          <table:table-cell office:value-type="float" office:value="1738.0528327400266" table:style-name="ce22">
            <text:p>1,738.05</text:p>
          </table:table-cell>
          <table:table-cell office:value-type="float" office:value="1475.4843686297208" table:style-name="ce22">
            <text:p>1,475.48</text:p>
          </table:table-cell>
          <table:table-cell office:value-type="float" office:value="32337.226273791832" table:style-name="ce22">
            <text:p>32,337.23</text:p>
          </table:table-cell>
          <table:table-cell office:value-type="float" office:value="19483.886093479789" table:style-name="ce22">
            <text:p>19,483.89</text:p>
          </table:table-cell>
          <table:table-cell office:value-type="float" office:value="506692.27622922679" table:style-name="ce22">
            <text:p>506,692.28</text:p>
          </table:table-cell>
          <table:table-cell table:number-columns-repeated="16348"/>
        </table:table-row>
        <table:table-row table:style-name="ro3">
          <table:table-cell office:value-type="float" office:value="2012" table:style-name="ce3">
            <text:p>2012</text:p>
          </table:table-cell>
          <table:table-cell office:value-type="float" office:value="25361.01475294547" table:style-name="ce22">
            <text:p>25,361.01</text:p>
          </table:table-cell>
          <table:table-cell office:value-type="float" office:value="1812.79658749793" table:style-name="ce22">
            <text:p>1,812.80</text:p>
          </table:table-cell>
          <table:table-cell office:value-type="float" office:value="1494.954830387785" table:style-name="ce22">
            <text:p>1,494.95</text:p>
          </table:table-cell>
          <table:table-cell office:value-type="float" office:value="864.02619287019627" table:style-name="ce22">
            <text:p>864.03</text:p>
          </table:table-cell>
          <table:table-cell office:value-type="float" office:value="6739.5972703954503" table:style-name="ce22">
            <text:p>6,739.60</text:p>
          </table:table-cell>
          <table:table-cell office:value-type="float" office:value="1151.9168628743237" table:style-name="ce22">
            <text:p>1,151.92</text:p>
          </table:table-cell>
          <table:table-cell office:value-type="float" office:value="9232.2545953968583" table:style-name="ce22">
            <text:p>9,232.25</text:p>
          </table:table-cell>
          <table:table-cell office:value-type="float" office:value="10838.373653173749" table:style-name="ce22">
            <text:p>10,838.37</text:p>
          </table:table-cell>
          <table:table-cell office:value-type="float" office:value="3891.9443560323048" table:style-name="ce22">
            <text:p>3,891.94</text:p>
          </table:table-cell>
          <table:table-cell office:value-type="float" office:value="2073.6001459798581" table:style-name="ce22">
            <text:p>2,073.60</text:p>
          </table:table-cell>
          <table:table-cell office:value-type="float" office:value="172973.73378453639" table:style-name="ce22">
            <text:p>172,973.73</text:p>
          </table:table-cell>
          <table:table-cell office:value-type="float" office:value="8572.3980620310977" table:style-name="ce22">
            <text:p>8,572.40</text:p>
          </table:table-cell>
          <table:table-cell office:value-type="float" office:value="2974.7988241508988" table:style-name="ce22">
            <text:p>2,974.80</text:p>
          </table:table-cell>
          <table:table-cell office:value-type="float" office:value="78.10526763883118" table:style-name="ce22">
            <text:p>78.11</text:p>
          </table:table-cell>
          <table:table-cell office:value-type="float" office:value="3200.4816093419249" table:style-name="ce22">
            <text:p>3,200.48</text:p>
          </table:table-cell>
          <table:table-cell office:value-type="float" office:value="1071.7038022565289" table:style-name="ce22">
            <text:p>1,071.70</text:p>
          </table:table-cell>
          <table:table-cell office:value-type="float" office:value="1266.8801809541749" table:style-name="ce22">
            <text:p>1,266.88</text:p>
          </table:table-cell>
          <table:table-cell office:value-type="float" office:value="1268.7329330483228" table:style-name="ce22">
            <text:p>1,268.73</text:p>
          </table:table-cell>
          <table:table-cell office:value-type="float" office:value="1416.6479256227092" table:style-name="ce22">
            <text:p>1,416.65</text:p>
          </table:table-cell>
          <table:table-cell office:value-type="float" office:value="916.77596319987117" table:style-name="ce22">
            <text:p>916.78</text:p>
          </table:table-cell>
          <table:table-cell office:value-type="float" office:value="11760.798558686882" table:style-name="ce22">
            <text:p>11,760.80</text:p>
          </table:table-cell>
          <table:table-cell office:value-type="float" office:value="91640.754464377256" table:style-name="ce22">
            <text:p>91,640.75</text:p>
          </table:table-cell>
          <table:table-cell office:value-type="float" office:value="74641.384522169203" table:style-name="ce22">
            <text:p>74,641.38</text:p>
          </table:table-cell>
          <table:table-cell office:value-type="float" office:value="226.08870277136157" table:style-name="ce22">
            <text:p>226.09</text:p>
          </table:table-cell>
          <table:table-cell office:value-type="float" office:value="1494.1281517439027" table:style-name="ce22">
            <text:p>1,494.13</text:p>
          </table:table-cell>
          <table:table-cell office:value-type="float" office:value="2419.9524288871175" table:style-name="ce22">
            <text:p>2,419.95</text:p>
          </table:table-cell>
          <table:table-cell office:value-type="float" office:value="3528.8734695772714" table:style-name="ce22">
            <text:p>3,528.87</text:p>
          </table:table-cell>
          <table:table-cell office:value-type="float" office:value="2615.6856791509495" table:style-name="ce22">
            <text:p>2,615.69</text:p>
          </table:table-cell>
          <table:table-cell office:value-type="float" office:value="7935.0257557636742" table:style-name="ce22">
            <text:p>7,935.03</text:p>
          </table:table-cell>
          <table:table-cell office:value-type="float" office:value="6793.221347760149" table:style-name="ce22">
            <text:p>6,793.22</text:p>
          </table:table-cell>
          <table:table-cell office:value-type="float" office:value="1167.7843491445751" table:style-name="ce22">
            <text:p>1,167.78</text:p>
          </table:table-cell>
          <table:table-cell office:value-type="float" office:value="1588.8200531640493" table:style-name="ce22">
            <text:p>1,588.82</text:p>
          </table:table-cell>
          <table:table-cell office:value-type="float" office:value="32263.964722594563" table:style-name="ce22">
            <text:p>32,263.96</text:p>
          </table:table-cell>
          <table:table-cell office:value-type="float" office:value="18135.205711349161" table:style-name="ce22">
            <text:p>18,135.21</text:p>
          </table:table-cell>
          <table:table-cell office:value-type="float" office:value="513412.42551747477" table:style-name="ce22">
            <text:p>513,412.43</text:p>
          </table:table-cell>
          <table:table-cell table:number-columns-repeated="16348"/>
        </table:table-row>
        <table:table-row table:style-name="ro3">
          <table:table-cell office:value-type="float" office:value="2013" table:style-name="ce3">
            <text:p>2013</text:p>
          </table:table-cell>
          <table:table-cell office:value-type="float" office:value="25165.473206813709" table:style-name="ce22">
            <text:p>25,165.47</text:p>
          </table:table-cell>
          <table:table-cell office:value-type="float" office:value="1625.8824221639643" table:style-name="ce22">
            <text:p>1,625.88</text:p>
          </table:table-cell>
          <table:table-cell office:value-type="float" office:value="1486.5899514498535" table:style-name="ce22">
            <text:p>1,486.59</text:p>
          </table:table-cell>
          <table:table-cell office:value-type="float" office:value="820.6848682679705" table:style-name="ce22">
            <text:p>820.68</text:p>
          </table:table-cell>
          <table:table-cell office:value-type="float" office:value="7147.2595110352386" table:style-name="ce22">
            <text:p>7,147.26</text:p>
          </table:table-cell>
          <table:table-cell office:value-type="float" office:value="1241.325247604022" table:style-name="ce22">
            <text:p>1,241.33</text:p>
          </table:table-cell>
          <table:table-cell office:value-type="float" office:value="8943.7108761416875" table:style-name="ce22">
            <text:p>8,943.71</text:p>
          </table:table-cell>
          <table:table-cell office:value-type="float" office:value="11142.999283110277" table:style-name="ce22">
            <text:p>11,143.00</text:p>
          </table:table-cell>
          <table:table-cell office:value-type="float" office:value="3505.7404420881144" table:style-name="ce22">
            <text:p>3,505.74</text:p>
          </table:table-cell>
          <table:table-cell office:value-type="float" office:value="2029.5571883520693" table:style-name="ce22">
            <text:p>2,029.56</text:p>
          </table:table-cell>
          <table:table-cell office:value-type="float" office:value="170708.89502554497" table:style-name="ce22">
            <text:p>170,708.90</text:p>
          </table:table-cell>
          <table:table-cell office:value-type="float" office:value="8158.5239544833348" table:style-name="ce22">
            <text:p>8,158.52</text:p>
          </table:table-cell>
          <table:table-cell office:value-type="float" office:value="3306.061546449544" table:style-name="ce22">
            <text:p>3,306.06</text:p>
          </table:table-cell>
          <table:table-cell office:value-type="float" office:value="35.301681472480062" table:style-name="ce22">
            <text:p>35.30</text:p>
          </table:table-cell>
          <table:table-cell office:value-type="float" office:value="2787.6105694069897" table:style-name="ce22">
            <text:p>2,787.61</text:p>
          </table:table-cell>
          <table:table-cell office:value-type="float" office:value="839.6366842535341" table:style-name="ce22">
            <text:p>839.64</text:p>
          </table:table-cell>
          <table:table-cell office:value-type="float" office:value="1124.9288584915232" table:style-name="ce22">
            <text:p>1,124.93</text:p>
          </table:table-cell>
          <table:table-cell office:value-type="float" office:value="1529.3252540003591" table:style-name="ce22">
            <text:p>1,529.33</text:p>
          </table:table-cell>
          <table:table-cell office:value-type="float" office:value="1596.2992223258705" table:style-name="ce22">
            <text:p>1,596.30</text:p>
          </table:table-cell>
          <table:table-cell office:value-type="float" office:value="1156.2726965893014" table:style-name="ce22">
            <text:p>1,156.27</text:p>
          </table:table-cell>
          <table:table-cell office:value-type="float" office:value="12196.553652484467" table:style-name="ce22">
            <text:p>12,196.55</text:p>
          </table:table-cell>
          <table:table-cell office:value-type="float" office:value="92954.886185968848" table:style-name="ce22">
            <text:p>92,954.89</text:p>
          </table:table-cell>
          <table:table-cell office:value-type="float" office:value="74156.644034369237" table:style-name="ce22">
            <text:p>74,156.64</text:p>
          </table:table-cell>
          <table:table-cell office:value-type="float" office:value="177.71720541684846" table:style-name="ce22">
            <text:p>177.72</text:p>
          </table:table-cell>
          <table:table-cell office:value-type="float" office:value="1245.020937086706" table:style-name="ce22">
            <text:p>1,245.02</text:p>
          </table:table-cell>
          <table:table-cell office:value-type="float" office:value="2228.4456154697095" table:style-name="ce22">
            <text:p>2,228.45</text:p>
          </table:table-cell>
          <table:table-cell office:value-type="float" office:value="3178.1950863813709" table:style-name="ce22">
            <text:p>3,178.20</text:p>
          </table:table-cell>
          <table:table-cell office:value-type="float" office:value="2353.8303574676888" table:style-name="ce22">
            <text:p>2,353.83</text:p>
          </table:table-cell>
          <table:table-cell office:value-type="float" office:value="7818.5021467460556" table:style-name="ce22">
            <text:p>7,818.50</text:p>
          </table:table-cell>
          <table:table-cell office:value-type="float" office:value="6705.809489777901" table:style-name="ce22">
            <text:p>6,705.81</text:p>
          </table:table-cell>
          <table:table-cell office:value-type="float" office:value="1635.5789597937451" table:style-name="ce22">
            <text:p>1,635.58</text:p>
          </table:table-cell>
          <table:table-cell office:value-type="float" office:value="1733.2841700649262" table:style-name="ce22">
            <text:p>1,733.28</text:p>
          </table:table-cell>
          <table:table-cell office:value-type="float" office:value="31487.006347031369" table:style-name="ce22">
            <text:p>31,487.01</text:p>
          </table:table-cell>
          <table:table-cell office:value-type="float" office:value="17649.042659521339" table:style-name="ce22">
            <text:p>17,649.04</text:p>
          </table:table-cell>
          <table:table-cell office:value-type="float" office:value="509872.59533762507" table:style-name="ce22">
            <text:p>509,872.60</text:p>
          </table:table-cell>
          <table:table-cell table:number-columns-repeated="16348"/>
        </table:table-row>
        <table:table-row table:style-name="ro3">
          <table:table-cell office:value-type="float" office:value="2014" table:style-name="ce3">
            <text:p>2014</text:p>
          </table:table-cell>
          <table:table-cell office:value-type="float" office:value="24005.43083900537" table:style-name="ce22">
            <text:p>24,005.43</text:p>
          </table:table-cell>
          <table:table-cell office:value-type="float" office:value="1749.3684357139655" table:style-name="ce22">
            <text:p>1,749.37</text:p>
          </table:table-cell>
          <table:table-cell office:value-type="float" office:value="1424.7107486626039" table:style-name="ce22">
            <text:p>1,424.71</text:p>
          </table:table-cell>
          <table:table-cell office:value-type="float" office:value="725.43695479921348" table:style-name="ce22">
            <text:p>725.44</text:p>
          </table:table-cell>
          <table:table-cell office:value-type="float" office:value="7974.3689361670195" table:style-name="ce22">
            <text:p>7,974.37</text:p>
          </table:table-cell>
          <table:table-cell office:value-type="float" office:value="1292.8003140211192" table:style-name="ce22">
            <text:p>1,292.80</text:p>
          </table:table-cell>
          <table:table-cell office:value-type="float" office:value="8932.0937510237891" table:style-name="ce22">
            <text:p>8,932.09</text:p>
          </table:table-cell>
          <table:table-cell office:value-type="float" office:value="10818.182822550443" table:style-name="ce22">
            <text:p>10,818.18</text:p>
          </table:table-cell>
          <table:table-cell office:value-type="float" office:value="3803.4771677126323" table:style-name="ce22">
            <text:p>3,803.48</text:p>
          </table:table-cell>
          <table:table-cell office:value-type="float" office:value="2143.188030887688" table:style-name="ce22">
            <text:p>2,143.19</text:p>
          </table:table-cell>
          <table:table-cell office:value-type="float" office:value="141647.67028284288" table:style-name="ce22">
            <text:p>141,647.67</text:p>
          </table:table-cell>
          <table:table-cell office:value-type="float" office:value="8809.2422096348546" table:style-name="ce22">
            <text:p>8,809.24</text:p>
          </table:table-cell>
          <table:table-cell office:value-type="float" office:value="3454.3063032658001" table:style-name="ce22">
            <text:p>3,454.31</text:p>
          </table:table-cell>
          <table:table-cell office:value-type="float" office:value="42.045266850534283" table:style-name="ce22">
            <text:p>42.05</text:p>
          </table:table-cell>
          <table:table-cell office:value-type="float" office:value="2346.3436246787383" table:style-name="ce22">
            <text:p>2,346.34</text:p>
          </table:table-cell>
          <table:table-cell office:value-type="float" office:value="552.22441556936064" table:style-name="ce22">
            <text:p>552.22</text:p>
          </table:table-cell>
          <table:table-cell office:value-type="float" office:value="1069.7039992962145" table:style-name="ce22">
            <text:p>1,069.70</text:p>
          </table:table-cell>
          <table:table-cell office:value-type="float" office:value="1520.2786818504821" table:style-name="ce22">
            <text:p>1,520.28</text:p>
          </table:table-cell>
          <table:table-cell office:value-type="float" office:value="1612.2596599801154" table:style-name="ce22">
            <text:p>1,612.26</text:p>
          </table:table-cell>
          <table:table-cell office:value-type="float" office:value="1085.3440655694483" table:style-name="ce22">
            <text:p>1,085.34</text:p>
          </table:table-cell>
          <table:table-cell office:value-type="float" office:value="14503.671917983247" table:style-name="ce22">
            <text:p>14,503.67</text:p>
          </table:table-cell>
          <table:table-cell office:value-type="float" office:value="91575.466755309797" table:style-name="ce22">
            <text:p>91,575.47</text:p>
          </table:table-cell>
          <table:table-cell office:value-type="float" office:value="77083.253213574033" table:style-name="ce22">
            <text:p>77,083.25</text:p>
          </table:table-cell>
          <table:table-cell office:value-type="float" office:value="213.89942665236109" table:style-name="ce22">
            <text:p>213.90</text:p>
          </table:table-cell>
          <table:table-cell office:value-type="float" office:value="970.7064112750096" table:style-name="ce22">
            <text:p>970.71</text:p>
          </table:table-cell>
          <table:table-cell office:value-type="float" office:value="2253.6333052950035" table:style-name="ce22">
            <text:p>2,253.63</text:p>
          </table:table-cell>
          <table:table-cell office:value-type="float" office:value="3118.5495063091944" table:style-name="ce22">
            <text:p>3,118.55</text:p>
          </table:table-cell>
          <table:table-cell office:value-type="float" office:value="3082.0384808179306" table:style-name="ce22">
            <text:p>3,082.04</text:p>
          </table:table-cell>
          <table:table-cell office:value-type="float" office:value="8297.4282746508397" table:style-name="ce22">
            <text:p>8,297.43</text:p>
          </table:table-cell>
          <table:table-cell office:value-type="float" office:value="6916.8015430879486" table:style-name="ce22">
            <text:p>6,916.80</text:p>
          </table:table-cell>
          <table:table-cell office:value-type="float" office:value="995.50469259315389" table:style-name="ce22">
            <text:p>995.50</text:p>
          </table:table-cell>
          <table:table-cell office:value-type="float" office:value="1881.2033772169082" table:style-name="ce22">
            <text:p>1,881.20</text:p>
          </table:table-cell>
          <table:table-cell office:value-type="float" office:value="32555.784396418174" table:style-name="ce22">
            <text:p>32,555.78</text:p>
          </table:table-cell>
          <table:table-cell office:value-type="float" office:value="17920.203985764936" table:style-name="ce22">
            <text:p>17,920.20</text:p>
          </table:table-cell>
          <table:table-cell office:value-type="float" office:value="486376.62179703085" table:style-name="ce22">
            <text:p>486,376.62</text:p>
          </table:table-cell>
          <table:table-cell table:number-columns-repeated="16348"/>
        </table:table-row>
        <table:table-row table:style-name="ro3">
          <table:table-cell office:value-type="float" office:value="2015" table:style-name="ce3">
            <text:p>2015</text:p>
          </table:table-cell>
          <table:table-cell office:value-type="float" office:value="23080.304937214201" table:style-name="ce22">
            <text:p>23,080.30</text:p>
          </table:table-cell>
          <table:table-cell office:value-type="float" office:value="1514.2722942172798" table:style-name="ce22">
            <text:p>1,514.27</text:p>
          </table:table-cell>
          <table:table-cell office:value-type="float" office:value="1216.1152945312956" table:style-name="ce22">
            <text:p>1,216.12</text:p>
          </table:table-cell>
          <table:table-cell office:value-type="float" office:value="547.21906871016813" table:style-name="ce22">
            <text:p>547.22</text:p>
          </table:table-cell>
          <table:table-cell office:value-type="float" office:value="6755.7089973693946" table:style-name="ce22">
            <text:p>6,755.71</text:p>
          </table:table-cell>
          <table:table-cell office:value-type="float" office:value="932.74983138823234" table:style-name="ce22">
            <text:p>932.75</text:p>
          </table:table-cell>
          <table:table-cell office:value-type="float" office:value="8557.6576785416364" table:style-name="ce22">
            <text:p>8,557.66</text:p>
          </table:table-cell>
          <table:table-cell office:value-type="float" office:value="9845.6913902155884" table:style-name="ce22">
            <text:p>9,845.69</text:p>
          </table:table-cell>
          <table:table-cell office:value-type="float" office:value="3493.9217151591124" table:style-name="ce22">
            <text:p>3,493.92</text:p>
          </table:table-cell>
          <table:table-cell office:value-type="float" office:value="1922.1643799279491" table:style-name="ce22">
            <text:p>1,922.16</text:p>
          </table:table-cell>
          <table:table-cell office:value-type="float" office:value="138375.90724323242" table:style-name="ce22">
            <text:p>138,375.91</text:p>
          </table:table-cell>
          <table:table-cell office:value-type="float" office:value="8045.6897544540843" table:style-name="ce22">
            <text:p>8,045.69</text:p>
          </table:table-cell>
          <table:table-cell office:value-type="float" office:value="2813.7511387467594" table:style-name="ce22">
            <text:p>2,813.75</text:p>
          </table:table-cell>
          <table:table-cell office:value-type="float" office:value="3273.7780363276534" table:style-name="ce22">
            <text:p>3,273.78</text:p>
          </table:table-cell>
          <table:table-cell office:value-type="float" office:value="2150.6794550040322" table:style-name="ce22">
            <text:p>2,150.68</text:p>
          </table:table-cell>
          <table:table-cell office:value-type="float" office:value="500.84391102893198" table:style-name="ce22">
            <text:p>500.84</text:p>
          </table:table-cell>
          <table:table-cell office:value-type="float" office:value="1026.3567324684948" table:style-name="ce22">
            <text:p>1,026.36</text:p>
          </table:table-cell>
          <table:table-cell office:value-type="float" office:value="3120.1332526625479" table:style-name="ce22">
            <text:p>3,120.13</text:p>
          </table:table-cell>
          <table:table-cell office:value-type="float" office:value="1520.7933864466258" table:style-name="ce22">
            <text:p>1,520.79</text:p>
          </table:table-cell>
          <table:table-cell office:value-type="float" office:value="975.01296445962032" table:style-name="ce22">
            <text:p>975.01</text:p>
          </table:table-cell>
          <table:table-cell office:value-type="float" office:value="13674.858997649553" table:style-name="ce22">
            <text:p>13,674.86</text:p>
          </table:table-cell>
          <table:table-cell office:value-type="float" office:value="89306.959615221655" table:style-name="ce22">
            <text:p>89,306.96</text:p>
          </table:table-cell>
          <table:table-cell office:value-type="float" office:value="75793.593936256773" table:style-name="ce22">
            <text:p>75,793.59</text:p>
          </table:table-cell>
          <table:table-cell office:value-type="float" office:value="297.56281185516247" table:style-name="ce22">
            <text:p>297.56</text:p>
          </table:table-cell>
          <table:table-cell office:value-type="float" office:value="892.6287043247537" table:style-name="ce22">
            <text:p>892.63</text:p>
          </table:table-cell>
          <table:table-cell office:value-type="float" office:value="1920.9607306175778" table:style-name="ce22">
            <text:p>1,920.96</text:p>
          </table:table-cell>
          <table:table-cell office:value-type="float" office:value="3422.392974229333" table:style-name="ce22">
            <text:p>3,422.39</text:p>
          </table:table-cell>
          <table:table-cell office:value-type="float" office:value="2918.5873827960154" table:style-name="ce22">
            <text:p>2,918.59</text:p>
          </table:table-cell>
          <table:table-cell office:value-type="float" office:value="8429.8739535451259" table:style-name="ce22">
            <text:p>8,429.87</text:p>
          </table:table-cell>
          <table:table-cell office:value-type="float" office:value="6599.1193569717243" table:style-name="ce22">
            <text:p>6,599.12</text:p>
          </table:table-cell>
          <table:table-cell office:value-type="float" office:value="1569.5737455648634" table:style-name="ce22">
            <text:p>1,569.57</text:p>
          </table:table-cell>
          <table:table-cell office:value-type="float" office:value="2045.1187877226675" table:style-name="ce22">
            <text:p>2,045.12</text:p>
          </table:table-cell>
          <table:table-cell office:value-type="float" office:value="31753.760879311114" table:style-name="ce22">
            <text:p>31,753.76</text:p>
          </table:table-cell>
          <table:table-cell office:value-type="float" office:value="18134.425339109457" table:style-name="ce22">
            <text:p>18,134.43</text:p>
          </table:table-cell>
          <table:table-cell office:value-type="float" office:value="476428.16867728176" table:style-name="ce22">
            <text:p>476,428.17</text:p>
          </table:table-cell>
          <table:table-cell table:number-columns-repeated="16348"/>
        </table:table-row>
        <table:table-row table:style-name="ro3">
          <table:table-cell office:value-type="float" office:value="2016" table:style-name="ce3">
            <text:p>2016</text:p>
          </table:table-cell>
          <table:table-cell office:value-type="float" office:value="26560.937925194925" table:style-name="ce22">
            <text:p>26,560.94</text:p>
          </table:table-cell>
          <table:table-cell office:value-type="float" office:value="1704.3340135583016" table:style-name="ce22">
            <text:p>1,704.33</text:p>
          </table:table-cell>
          <table:table-cell office:value-type="float" office:value="1538.5969667532372" table:style-name="ce22">
            <text:p>1,538.60</text:p>
          </table:table-cell>
          <table:table-cell office:value-type="float" office:value="543.4228700400439" table:style-name="ce22">
            <text:p>543.42</text:p>
          </table:table-cell>
          <table:table-cell office:value-type="float" office:value="8217.3283283162527" table:style-name="ce22">
            <text:p>8,217.33</text:p>
          </table:table-cell>
          <table:table-cell office:value-type="float" office:value="1555.4044368004793" table:style-name="ce22">
            <text:p>1,555.40</text:p>
          </table:table-cell>
          <table:table-cell office:value-type="float" office:value="9118.6650361334287" table:style-name="ce22">
            <text:p>9,118.67</text:p>
          </table:table-cell>
          <table:table-cell office:value-type="float" office:value="9910.9375146106759" table:style-name="ce22">
            <text:p>9,910.94</text:p>
          </table:table-cell>
          <table:table-cell office:value-type="float" office:value="5083.6340163933965" table:style-name="ce22">
            <text:p>5,083.63</text:p>
          </table:table-cell>
          <table:table-cell office:value-type="float" office:value="1617.294571280898" table:style-name="ce22">
            <text:p>1,617.29</text:p>
          </table:table-cell>
          <table:table-cell office:value-type="float" office:value="129524.30694577016" table:style-name="ce22">
            <text:p>129,524.31</text:p>
          </table:table-cell>
          <table:table-cell office:value-type="float" office:value="11097.162868708901" table:style-name="ce22">
            <text:p>11,097.16</text:p>
          </table:table-cell>
          <table:table-cell office:value-type="float" office:value="4562.6317544863477" table:style-name="ce22">
            <text:p>4,562.63</text:p>
          </table:table-cell>
          <table:table-cell office:value-type="float" office:value="4341.9621414484909" table:style-name="ce22">
            <text:p>4,341.96</text:p>
          </table:table-cell>
          <table:table-cell office:value-type="float" office:value="3338.2310161344876" table:style-name="ce22">
            <text:p>3,338.23</text:p>
          </table:table-cell>
          <table:table-cell office:value-type="float" office:value="728.81359393611649" table:style-name="ce22">
            <text:p>728.81</text:p>
          </table:table-cell>
          <table:table-cell office:value-type="float" office:value="1318.3855986500078" table:style-name="ce22">
            <text:p>1,318.39</text:p>
          </table:table-cell>
          <table:table-cell office:value-type="float" office:value="1230.4685775345069" table:style-name="ce22">
            <text:p>1,230.47</text:p>
          </table:table-cell>
          <table:table-cell office:value-type="float" office:value="1546.8212976627283" table:style-name="ce22">
            <text:p>1,546.82</text:p>
          </table:table-cell>
          <table:table-cell office:value-type="float" office:value="993.25674108805174" table:style-name="ce22">
            <text:p>993.26</text:p>
          </table:table-cell>
          <table:table-cell office:value-type="float" office:value="18422.646234656295" table:style-name="ce22">
            <text:p>18,422.65</text:p>
          </table:table-cell>
          <table:table-cell office:value-type="float" office:value="91937.422634140326" table:style-name="ce22">
            <text:p>91,937.42</text:p>
          </table:table-cell>
          <table:table-cell office:value-type="float" office:value="59501.891658402361" table:style-name="ce22">
            <text:p>59,501.89</text:p>
          </table:table-cell>
          <table:table-cell office:value-type="float" office:value="243.72760353136186" table:style-name="ce22">
            <text:p>243.73</text:p>
          </table:table-cell>
          <table:table-cell office:value-type="float" office:value="2313.678721179082" table:style-name="ce22">
            <text:p>2,313.68</text:p>
          </table:table-cell>
          <table:table-cell office:value-type="float" office:value="1570.677749768138" table:style-name="ce22">
            <text:p>1,570.68</text:p>
          </table:table-cell>
          <table:table-cell office:value-type="float" office:value="4274.1424402324064" table:style-name="ce22">
            <text:p>4,274.14</text:p>
          </table:table-cell>
          <table:table-cell office:value-type="float" office:value="3719.1604620344388" table:style-name="ce22">
            <text:p>3,719.16</text:p>
          </table:table-cell>
          <table:table-cell office:value-type="float" office:value="10266.396958110729" table:style-name="ce22">
            <text:p>10,266.40</text:p>
          </table:table-cell>
          <table:table-cell office:value-type="float" office:value="4825.5207127390695" table:style-name="ce22">
            <text:p>4,825.52</text:p>
          </table:table-cell>
          <table:table-cell office:value-type="float" office:value="1318.0522339892025" table:style-name="ce22">
            <text:p>1,318.05</text:p>
          </table:table-cell>
          <table:table-cell office:value-type="float" office:value="2597.9981917592945" table:style-name="ce22">
            <text:p>2,598.00</text:p>
          </table:table-cell>
          <table:table-cell office:value-type="float" office:value="28838.742872373979" table:style-name="ce22">
            <text:p>28,838.74</text:p>
          </table:table-cell>
          <table:table-cell office:value-type="float" office:value="19698.480676747073" table:style-name="ce22">
            <text:p>19,698.48</text:p>
          </table:table-cell>
          <table:table-cell office:value-type="float" office:value="474061.13536416518" table:style-name="ce22">
            <text:p>474,061.14</text:p>
          </table:table-cell>
          <table:table-cell table:number-columns-repeated="16348"/>
        </table:table-row>
        <table:table-row table:style-name="ro3">
          <table:table-cell office:value-type="float" office:value="2017" table:style-name="ce3">
            <text:p>2017</text:p>
          </table:table-cell>
          <table:table-cell office:value-type="float" office:value="25353.085098582225" table:style-name="ce22">
            <text:p>25,353.09</text:p>
          </table:table-cell>
          <table:table-cell office:value-type="float" office:value="1664.7510570649176" table:style-name="ce22">
            <text:p>1,664.75</text:p>
          </table:table-cell>
          <table:table-cell office:value-type="float" office:value="1343.2092088808383" table:style-name="ce22">
            <text:p>1,343.21</text:p>
          </table:table-cell>
          <table:table-cell office:value-type="float" office:value="513.18525027858641" table:style-name="ce22">
            <text:p>513.19</text:p>
          </table:table-cell>
          <table:table-cell office:value-type="float" office:value="7263.2038114480074" table:style-name="ce22">
            <text:p>7,263.20</text:p>
          </table:table-cell>
          <table:table-cell office:value-type="float" office:value="1161.9540248011303" table:style-name="ce22">
            <text:p>1,161.95</text:p>
          </table:table-cell>
          <table:table-cell office:value-type="float" office:value="977.45333462139865" table:style-name="ce22">
            <text:p>977.45</text:p>
          </table:table-cell>
          <table:table-cell office:value-type="float" office:value="8348.4407937781471" table:style-name="ce22">
            <text:p>8,348.44</text:p>
          </table:table-cell>
          <table:table-cell office:value-type="float" office:value="4565.2342895207594" table:style-name="ce22">
            <text:p>4,565.23</text:p>
          </table:table-cell>
          <table:table-cell office:value-type="float" office:value="1481.2360290391357" table:style-name="ce22">
            <text:p>1,481.24</text:p>
          </table:table-cell>
          <table:table-cell office:value-type="float" office:value="121520.8733888916" table:style-name="ce22">
            <text:p>121,520.87</text:p>
          </table:table-cell>
          <table:table-cell office:value-type="float" office:value="9053.8802207391564" table:style-name="ce22">
            <text:p>9,053.88</text:p>
          </table:table-cell>
          <table:table-cell office:value-type="float" office:value="4445.9237993817151" table:style-name="ce22">
            <text:p>4,445.92</text:p>
          </table:table-cell>
          <table:table-cell office:value-type="float" office:value="3435.0935186555853" table:style-name="ce22">
            <text:p>3,435.09</text:p>
          </table:table-cell>
          <table:table-cell office:value-type="float" office:value="3276.886255193549" table:style-name="ce22">
            <text:p>3,276.89</text:p>
          </table:table-cell>
          <table:table-cell office:value-type="float" office:value="792.52152681723692" table:style-name="ce22">
            <text:p>792.52</text:p>
          </table:table-cell>
          <table:table-cell office:value-type="float" office:value="1309.9602899514939" table:style-name="ce22">
            <text:p>1,309.96</text:p>
          </table:table-cell>
          <table:table-cell office:value-type="float" office:value="2571.7778064373229" table:style-name="ce22">
            <text:p>2,571.78</text:p>
          </table:table-cell>
          <table:table-cell office:value-type="float" office:value="1327.5032628781744" table:style-name="ce22">
            <text:p>1,327.50</text:p>
          </table:table-cell>
          <table:table-cell office:value-type="float" office:value="914.12653903228284" table:style-name="ce22">
            <text:p>914.13</text:p>
          </table:table-cell>
          <table:table-cell office:value-type="float" office:value="15469.622193253923" table:style-name="ce22">
            <text:p>15,469.62</text:p>
          </table:table-cell>
          <table:table-cell office:value-type="float" office:value="90996.058828711015" table:style-name="ce22">
            <text:p>90,996.06</text:p>
          </table:table-cell>
          <table:table-cell office:value-type="float" office:value="52277.123055034543" table:style-name="ce22">
            <text:p>52,277.12</text:p>
          </table:table-cell>
          <table:table-cell office:value-type="float" office:value="235.83743458471821" table:style-name="ce22">
            <text:p>235.84</text:p>
          </table:table-cell>
          <table:table-cell office:value-type="float" office:value="1542.9626463640134" table:style-name="ce22">
            <text:p>1,542.96</text:p>
          </table:table-cell>
          <table:table-cell office:value-type="float" office:value="1680.957063326872" table:style-name="ce22">
            <text:p>1,680.96</text:p>
          </table:table-cell>
          <table:table-cell office:value-type="float" office:value="4031.5325964150074" table:style-name="ce22">
            <text:p>4,031.53</text:p>
          </table:table-cell>
          <table:table-cell office:value-type="float" office:value="3438.1579977013107" table:style-name="ce22">
            <text:p>3,438.16</text:p>
          </table:table-cell>
          <table:table-cell office:value-type="float" office:value="10547.63121054084" table:style-name="ce22">
            <text:p>10,547.63</text:p>
          </table:table-cell>
          <table:table-cell office:value-type="float" office:value="5618.5358444481408" table:style-name="ce22">
            <text:p>5,618.54</text:p>
          </table:table-cell>
          <table:table-cell office:value-type="float" office:value="2010.4267053418923" table:style-name="ce22">
            <text:p>2,010.43</text:p>
          </table:table-cell>
          <table:table-cell office:value-type="float" office:value="2558.4731725910692" table:style-name="ce22">
            <text:p>2,558.47</text:p>
          </table:table-cell>
          <table:table-cell office:value-type="float" office:value="26643.436386887963" table:style-name="ce22">
            <text:p>26,643.44</text:p>
          </table:table-cell>
          <table:table-cell office:value-type="float" office:value="19801.047186284533" table:style-name="ce22">
            <text:p>19,801.05</text:p>
          </table:table-cell>
          <table:table-cell office:value-type="float" office:value="438172.1018274792" table:style-name="ce22">
            <text:p>438,172.10</text:p>
          </table:table-cell>
          <table:table-cell table:number-columns-repeated="16348"/>
        </table:table-row>
        <table:table-row table:style-name="ro3">
          <table:table-cell office:value-type="float" office:value="2018" table:style-name="ce3">
            <text:p>2018</text:p>
          </table:table-cell>
          <table:table-cell office:value-type="float" office:value="28723.753398357876" table:style-name="ce22">
            <text:p>28,723.75</text:p>
          </table:table-cell>
          <table:table-cell office:value-type="float" office:value="1802.2536935384433" table:style-name="ce22">
            <text:p>1,802.25</text:p>
          </table:table-cell>
          <table:table-cell office:value-type="float" office:value="1645.2967504668359" table:style-name="ce22">
            <text:p>1,645.30</text:p>
          </table:table-cell>
          <table:table-cell office:value-type="float" office:value="475.0746558355749" table:style-name="ce22">
            <text:p>475.07</text:p>
          </table:table-cell>
          <table:table-cell office:value-type="float" office:value="7546.5525145728261" table:style-name="ce22">
            <text:p>7,546.55</text:p>
          </table:table-cell>
          <table:table-cell office:value-type="float" office:value="1014.0965894126921" table:style-name="ce22">
            <text:p>1,014.10</text:p>
          </table:table-cell>
          <table:table-cell office:value-type="float" office:value="6758.1245881562609" table:style-name="ce22">
            <text:p>6,758.12</text:p>
          </table:table-cell>
          <table:table-cell office:value-type="float" office:value="7387.5976711431904" table:style-name="ce22">
            <text:p>7,387.60</text:p>
          </table:table-cell>
          <table:table-cell office:value-type="float" office:value="4356.2449825359099" table:style-name="ce22">
            <text:p>4,356.24</text:p>
          </table:table-cell>
          <table:table-cell office:value-type="float" office:value="1408.377835113484" table:style-name="ce22">
            <text:p>1,408.38</text:p>
          </table:table-cell>
          <table:table-cell office:value-type="float" office:value="122263.68901264993" table:style-name="ce22">
            <text:p>122,263.69</text:p>
          </table:table-cell>
          <table:table-cell office:value-type="float" office:value="9165.0940652190038" table:style-name="ce22">
            <text:p>9,165.09</text:p>
          </table:table-cell>
          <table:table-cell office:value-type="float" office:value="4004.8062707432714" table:style-name="ce22">
            <text:p>4,004.81</text:p>
          </table:table-cell>
          <table:table-cell office:value-type="float" office:value="4171.0078242173531" table:style-name="ce22">
            <text:p>4,171.01</text:p>
          </table:table-cell>
          <table:table-cell office:value-type="float" office:value="2988.9831721227756" table:style-name="ce22">
            <text:p>2,988.98</text:p>
          </table:table-cell>
          <table:table-cell office:value-type="float" office:value="856.95343313003343" table:style-name="ce22">
            <text:p>856.95</text:p>
          </table:table-cell>
          <table:table-cell office:value-type="float" office:value="1374.5358034270319" table:style-name="ce22">
            <text:p>1,374.54</text:p>
          </table:table-cell>
          <table:table-cell office:value-type="float" office:value="2671.546115782688" table:style-name="ce22">
            <text:p>2,671.55</text:p>
          </table:table-cell>
          <table:table-cell office:value-type="float" office:value="1351.6117988025737" table:style-name="ce22">
            <text:p>1,351.61</text:p>
          </table:table-cell>
          <table:table-cell office:value-type="float" office:value="969.11135889542209" table:style-name="ce22">
            <text:p>969.11</text:p>
          </table:table-cell>
          <table:table-cell office:value-type="float" office:value="16776.979994869558" table:style-name="ce22">
            <text:p>16,776.98</text:p>
          </table:table-cell>
          <table:table-cell office:value-type="float" office:value="93263.0621042407" table:style-name="ce22">
            <text:p>93,263.06</text:p>
          </table:table-cell>
          <table:table-cell office:value-type="float" office:value="60131.803437232076" table:style-name="ce22">
            <text:p>60,131.80</text:p>
          </table:table-cell>
          <table:table-cell office:value-type="float" office:value="224.89455755536923" table:style-name="ce22">
            <text:p>224.89</text:p>
          </table:table-cell>
          <table:table-cell office:value-type="float" office:value="1524.2723526492134" table:style-name="ce22">
            <text:p>1,524.27</text:p>
          </table:table-cell>
          <table:table-cell office:value-type="float" office:value="1569.0178886768042" table:style-name="ce22">
            <text:p>1,569.02</text:p>
          </table:table-cell>
          <table:table-cell office:value-type="float" office:value="4100.1746808592279" table:style-name="ce22">
            <text:p>4,100.17</text:p>
          </table:table-cell>
          <table:table-cell office:value-type="float" office:value="3956.4567023939508" table:style-name="ce22">
            <text:p>3,956.46</text:p>
          </table:table-cell>
          <table:table-cell office:value-type="float" office:value="10934.671288397341" table:style-name="ce22">
            <text:p>10,934.67</text:p>
          </table:table-cell>
          <table:table-cell office:value-type="float" office:value="5905.1871423493576" table:style-name="ce22">
            <text:p>5,905.19</text:p>
          </table:table-cell>
          <table:table-cell office:value-type="float" office:value="2109.499954801744" table:style-name="ce22">
            <text:p>2,109.50</text:p>
          </table:table-cell>
          <table:table-cell office:value-type="float" office:value="2567.6880046772949" table:style-name="ce22">
            <text:p>2,567.69</text:p>
          </table:table-cell>
          <table:table-cell office:value-type="float" office:value="28262.844212432978" table:style-name="ce22">
            <text:p>28,262.84</text:p>
          </table:table-cell>
          <table:table-cell office:value-type="float" office:value="20007.388516869938" table:style-name="ce22">
            <text:p>20,007.39</text:p>
          </table:table-cell>
          <table:table-cell office:value-type="float" office:value="462268.65237212862" table:style-name="ce22">
            <text:p>462,268.65</text:p>
          </table:table-cell>
          <table:table-cell table:number-columns-repeated="16348"/>
        </table:table-row>
        <table:table-row table:style-name="ro3">
          <table:table-cell office:value-type="float" office:value="2019" table:style-name="ce3">
            <text:p>2019</text:p>
          </table:table-cell>
          <table:table-cell office:value-type="float" office:value="25583.228164302396" table:style-name="ce22">
            <text:p>25,583.23</text:p>
          </table:table-cell>
          <table:table-cell office:value-type="float" office:value="1801.6301404080677" table:style-name="ce22">
            <text:p>1,801.63</text:p>
          </table:table-cell>
          <table:table-cell office:value-type="float" office:value="1535.476704558308" table:style-name="ce22">
            <text:p>1,535.48</text:p>
          </table:table-cell>
          <table:table-cell office:value-type="float" office:value="486.89349728273703" table:style-name="ce22">
            <text:p>486.89</text:p>
          </table:table-cell>
          <table:table-cell office:value-type="float" office:value="7782.7322035279321" table:style-name="ce22">
            <text:p>7,782.73</text:p>
          </table:table-cell>
          <table:table-cell office:value-type="float" office:value="1061.0508819249496" table:style-name="ce22">
            <text:p>1,061.05</text:p>
          </table:table-cell>
          <table:table-cell office:value-type="float" office:value="6964.2437094505585" table:style-name="ce22">
            <text:p>6,964.24</text:p>
          </table:table-cell>
          <table:table-cell office:value-type="float" office:value="7097.3080328551441" table:style-name="ce22">
            <text:p>7,097.31</text:p>
          </table:table-cell>
          <table:table-cell office:value-type="float" office:value="4837.5626506149183" table:style-name="ce22">
            <text:p>4,837.56</text:p>
          </table:table-cell>
          <table:table-cell office:value-type="float" office:value="1405.8602880797457" table:style-name="ce22">
            <text:p>1,405.86</text:p>
          </table:table-cell>
          <table:table-cell office:value-type="float" office:value="114557.19804108073" table:style-name="ce22">
            <text:p>114,557.20</text:p>
          </table:table-cell>
          <table:table-cell office:value-type="float" office:value="9620.5896081475203" table:style-name="ce22">
            <text:p>9,620.59</text:p>
          </table:table-cell>
          <table:table-cell office:value-type="float" office:value="3810.8414819521777" table:style-name="ce22">
            <text:p>3,810.84</text:p>
          </table:table-cell>
          <table:table-cell office:value-type="float" office:value="4121.1458697465978" table:style-name="ce22">
            <text:p>4,121.15</text:p>
          </table:table-cell>
          <table:table-cell office:value-type="float" office:value="3264.6128991336113" table:style-name="ce22">
            <text:p>3,264.61</text:p>
          </table:table-cell>
          <table:table-cell office:value-type="float" office:value="858.02282434859364" table:style-name="ce22">
            <text:p>858.02</text:p>
          </table:table-cell>
          <table:table-cell office:value-type="float" office:value="1490.213876664968" table:style-name="ce22">
            <text:p>1,490.21</text:p>
          </table:table-cell>
          <table:table-cell office:value-type="float" office:value="2500.1617394671061" table:style-name="ce22">
            <text:p>2,500.16</text:p>
          </table:table-cell>
          <table:table-cell office:value-type="float" office:value="1181.0613910337149" table:style-name="ce22">
            <text:p>1,181.06</text:p>
          </table:table-cell>
          <table:table-cell office:value-type="float" office:value="925.51861385742814" table:style-name="ce22">
            <text:p>925.52</text:p>
          </table:table-cell>
          <table:table-cell office:value-type="float" office:value="14451.829833229664" table:style-name="ce22">
            <text:p>14,451.83</text:p>
          </table:table-cell>
          <table:table-cell office:value-type="float" office:value="91058.036912271898" table:style-name="ce22">
            <text:p>91,058.04</text:p>
          </table:table-cell>
          <table:table-cell office:value-type="float" office:value="61617.323916864458" table:style-name="ce22">
            <text:p>61,617.32</text:p>
          </table:table-cell>
          <table:table-cell office:value-type="float" office:value="197.45404855791463" table:style-name="ce22">
            <text:p>197.45</text:p>
          </table:table-cell>
          <table:table-cell office:value-type="float" office:value="1687.4528954839002" table:style-name="ce22">
            <text:p>1,687.45</text:p>
          </table:table-cell>
          <table:table-cell office:value-type="float" office:value="1373.7412168470271" table:style-name="ce22">
            <text:p>1,373.74</text:p>
          </table:table-cell>
          <table:table-cell office:value-type="float" office:value="4208.3680700550385" table:style-name="ce22">
            <text:p>4,208.37</text:p>
          </table:table-cell>
          <table:table-cell office:value-type="float" office:value="3960.6919746254475" table:style-name="ce22">
            <text:p>3,960.69</text:p>
          </table:table-cell>
          <table:table-cell office:value-type="float" office:value="11870.245881508126" table:style-name="ce22">
            <text:p>11,870.25</text:p>
          </table:table-cell>
          <table:table-cell office:value-type="float" office:value="5284.3606580101305" table:style-name="ce22">
            <text:p>5,284.36</text:p>
          </table:table-cell>
          <table:table-cell office:value-type="float" office:value="2263.897761094423" table:style-name="ce22">
            <text:p>2,263.90</text:p>
          </table:table-cell>
          <table:table-cell office:value-type="float" office:value="2286.8197766483399" table:style-name="ce22">
            <text:p>2,286.82</text:p>
          </table:table-cell>
          <table:table-cell office:value-type="float" office:value="27435.414154068902" table:style-name="ce22">
            <text:p>27,435.41</text:p>
          </table:table-cell>
          <table:table-cell office:value-type="float" office:value="20339.137579683374" table:style-name="ce22">
            <text:p>20,339.14</text:p>
          </table:table-cell>
          <table:table-cell office:value-type="float" office:value="448920.12729738589" table:style-name="ce22">
            <text:p>448,920.13</text:p>
          </table:table-cell>
          <table:table-cell table:number-columns-repeated="16348"/>
        </table:table-row>
        <table:table-row table:style-name="ro3">
          <table:table-cell office:value-type="float" office:value="2020" table:style-name="ce3">
            <text:p>2020</text:p>
          </table:table-cell>
          <table:table-cell office:value-type="float" office:value="24736.320931929964" table:style-name="ce22">
            <text:p>24,736.32</text:p>
          </table:table-cell>
          <table:table-cell office:value-type="float" office:value="1851.07609972705" table:style-name="ce22">
            <text:p>1,851.08</text:p>
          </table:table-cell>
          <table:table-cell office:value-type="float" office:value="1424.8484168581317" table:style-name="ce22">
            <text:p>1,424.85</text:p>
          </table:table-cell>
          <table:table-cell office:value-type="float" office:value="511.79553345473283" table:style-name="ce22">
            <text:p>511.80</text:p>
          </table:table-cell>
          <table:table-cell office:value-type="float" office:value="6504.0550651666399" table:style-name="ce22">
            <text:p>6,504.06</text:p>
          </table:table-cell>
          <table:table-cell office:value-type="float" office:value="889.7348894347565" table:style-name="ce22">
            <text:p>889.73</text:p>
          </table:table-cell>
          <table:table-cell office:value-type="float" office:value="7702.1370847514627" table:style-name="ce22">
            <text:p>7,702.14</text:p>
          </table:table-cell>
          <table:table-cell office:value-type="float" office:value="8408.3790222307125" table:style-name="ce22">
            <text:p>8,408.38</text:p>
          </table:table-cell>
          <table:table-cell office:value-type="float" office:value="3797.5563629996677" table:style-name="ce22">
            <text:p>3,797.56</text:p>
          </table:table-cell>
          <table:table-cell office:value-type="float" office:value="1530.0128223540819" table:style-name="ce22">
            <text:p>1,530.01</text:p>
          </table:table-cell>
          <table:table-cell office:value-type="float" office:value="112788.50690818987" table:style-name="ce22">
            <text:p>112,788.51</text:p>
          </table:table-cell>
          <table:table-cell office:value-type="float" office:value="8353.2396278047181" table:style-name="ce22">
            <text:p>8,353.24</text:p>
          </table:table-cell>
          <table:table-cell office:value-type="float" office:value="3708.3164069647119" table:style-name="ce22">
            <text:p>3,708.32</text:p>
          </table:table-cell>
          <table:table-cell office:value-type="float" office:value="3620.2162914033711" table:style-name="ce22">
            <text:p>3,620.22</text:p>
          </table:table-cell>
          <table:table-cell office:value-type="float" office:value="2419.7555134640861" table:style-name="ce22">
            <text:p>2,419.76</text:p>
          </table:table-cell>
          <table:table-cell office:value-type="float" office:value="735.52459056648149" table:style-name="ce22">
            <text:p>735.52</text:p>
          </table:table-cell>
          <table:table-cell office:value-type="float" office:value="1447.1401498437767" table:style-name="ce22">
            <text:p>1,447.14</text:p>
          </table:table-cell>
          <table:table-cell office:value-type="float" office:value="1399.7567765757835" table:style-name="ce22">
            <text:p>1,399.76</text:p>
          </table:table-cell>
          <table:table-cell office:value-type="float" office:value="910.91101828014291" table:style-name="ce22">
            <text:p>910.91</text:p>
          </table:table-cell>
          <table:table-cell office:value-type="float" office:value="850.93891057543181" table:style-name="ce22">
            <text:p>850.94</text:p>
          </table:table-cell>
          <table:table-cell office:value-type="float" office:value="10079.023779563142" table:style-name="ce22">
            <text:p>10,079.02</text:p>
          </table:table-cell>
          <table:table-cell office:value-type="float" office:value="68792.032356073309" table:style-name="ce22">
            <text:p>68,792.03</text:p>
          </table:table-cell>
          <table:table-cell office:value-type="float" office:value="24928.143091560316" table:style-name="ce22">
            <text:p>24,928.14</text:p>
          </table:table-cell>
          <table:table-cell office:value-type="float" office:value="251.626479621008" table:style-name="ce22">
            <text:p>251.63</text:p>
          </table:table-cell>
          <table:table-cell office:value-type="float" office:value="1268.9495934947402" table:style-name="ce22">
            <text:p>1,268.95</text:p>
          </table:table-cell>
          <table:table-cell office:value-type="float" office:value="1581.2679647931641" table:style-name="ce22">
            <text:p>1,581.27</text:p>
          </table:table-cell>
          <table:table-cell office:value-type="float" office:value="3857.5023610743851" table:style-name="ce22">
            <text:p>3,857.50</text:p>
          </table:table-cell>
          <table:table-cell office:value-type="float" office:value="2086.5547813936955" table:style-name="ce22">
            <text:p>2,086.55</text:p>
          </table:table-cell>
          <table:table-cell office:value-type="float" office:value="10399.297437337109" table:style-name="ce22">
            <text:p>10,399.30</text:p>
          </table:table-cell>
          <table:table-cell office:value-type="float" office:value="4444.9371880568588" table:style-name="ce22">
            <text:p>4,444.94</text:p>
          </table:table-cell>
          <table:table-cell office:value-type="float" office:value="1907.3124999735146" table:style-name="ce22">
            <text:p>1,907.31</text:p>
          </table:table-cell>
          <table:table-cell office:value-type="float" office:value="2123.5222714361057" table:style-name="ce22">
            <text:p>2,123.52</text:p>
          </table:table-cell>
          <table:table-cell office:value-type="float" office:value="19167.690747371642" table:style-name="ce22">
            <text:p>19,167.69</text:p>
          </table:table-cell>
          <table:table-cell office:value-type="float" office:value="15602.527388579118" table:style-name="ce22">
            <text:p>15,602.53</text:p>
          </table:table-cell>
          <table:table-cell office:value-type="float" office:value="360080.61036290362" table:style-name="ce22">
            <text:p>360,080.61</text:p>
          </table:table-cell>
          <table:table-cell table:number-columns-repeated="16348"/>
        </table:table-row>
        <table:table-row table:style-name="ro3">
          <table:table-cell office:value-type="float" office:value="2021" table:style-name="ce3">
            <text:p>2021</text:p>
          </table:table-cell>
          <table:table-cell office:value-type="float" office:value="26567.747235474966" table:style-name="ce22">
            <text:p>26,567.75</text:p>
          </table:table-cell>
          <table:table-cell office:value-type="float" office:value="1944.8467456809908" table:style-name="ce22">
            <text:p>1,944.85</text:p>
          </table:table-cell>
          <table:table-cell office:value-type="float" office:value="1384.609700136433" table:style-name="ce22">
            <text:p>1,384.61</text:p>
          </table:table-cell>
          <table:table-cell office:value-type="float" office:value="527.20377781428215" table:style-name="ce22">
            <text:p>527.20</text:p>
          </table:table-cell>
          <table:table-cell office:value-type="float" office:value="5608.9576596707875" table:style-name="ce22">
            <text:p>5,608.96</text:p>
          </table:table-cell>
          <table:table-cell office:value-type="float" office:value="732.87637274923088" table:style-name="ce22">
            <text:p>732.88</text:p>
          </table:table-cell>
          <table:table-cell office:value-type="float" office:value="6909.7678351997147" table:style-name="ce22">
            <text:p>6,909.77</text:p>
          </table:table-cell>
          <table:table-cell office:value-type="float" office:value="8213.9603162643543" table:style-name="ce22">
            <text:p>8,213.96</text:p>
          </table:table-cell>
          <table:table-cell office:value-type="float" office:value="4597.1175227140066" table:style-name="ce22">
            <text:p>4,597.12</text:p>
          </table:table-cell>
          <table:table-cell office:value-type="float" office:value="1629.0719721151472" table:style-name="ce22">
            <text:p>1,629.07</text:p>
          </table:table-cell>
          <table:table-cell office:value-type="float" office:value="119087.46228506282" table:style-name="ce22">
            <text:p>119,087.46</text:p>
          </table:table-cell>
          <table:table-cell office:value-type="float" office:value="9083.3339388703898" table:style-name="ce22">
            <text:p>9,083.33</text:p>
          </table:table-cell>
          <table:table-cell office:value-type="float" office:value="3674.1436828065525" table:style-name="ce22">
            <text:p>3,674.14</text:p>
          </table:table-cell>
          <table:table-cell office:value-type="float" office:value="4366.3194129010162" table:style-name="ce22">
            <text:p>4,366.32</text:p>
          </table:table-cell>
          <table:table-cell office:value-type="float" office:value="2879.1228043881106" table:style-name="ce22">
            <text:p>2,879.12</text:p>
          </table:table-cell>
          <table:table-cell office:value-type="float" office:value="953.65326760691858" table:style-name="ce22">
            <text:p>953.65</text:p>
          </table:table-cell>
          <table:table-cell office:value-type="float" office:value="1319.5539862845217" table:style-name="ce22">
            <text:p>1,319.55</text:p>
          </table:table-cell>
          <table:table-cell office:value-type="float" office:value="1754.9615835176594" table:style-name="ce22">
            <text:p>1,754.96</text:p>
          </table:table-cell>
          <table:table-cell office:value-type="float" office:value="1213.0122191932862" table:style-name="ce22">
            <text:p>1,213.01</text:p>
          </table:table-cell>
          <table:table-cell office:value-type="float" office:value="1098.1040391539989" table:style-name="ce22">
            <text:p>1,098.10</text:p>
          </table:table-cell>
          <table:table-cell office:value-type="float" office:value="12583.327225971059" table:style-name="ce22">
            <text:p>12,583.33</text:p>
          </table:table-cell>
          <table:table-cell office:value-type="float" office:value="76333.663558634958" table:style-name="ce22">
            <text:p>76,333.66</text:p>
          </table:table-cell>
          <table:table-cell office:value-type="float" office:value="25467.656280480009" table:style-name="ce22">
            <text:p>25,467.66</text:p>
          </table:table-cell>
          <table:table-cell office:value-type="float" office:value="260.31636135163768" table:style-name="ce22">
            <text:p>260.32</text:p>
          </table:table-cell>
          <table:table-cell office:value-type="float" office:value="1140.7815696862297" table:style-name="ce22">
            <text:p>1,140.78</text:p>
          </table:table-cell>
          <table:table-cell office:value-type="float" office:value="1605.8525571785913" table:style-name="ce22">
            <text:p>1,605.85</text:p>
          </table:table-cell>
          <table:table-cell office:value-type="float" office:value="4316.3749916786392" table:style-name="ce22">
            <text:p>4,316.37</text:p>
          </table:table-cell>
          <table:table-cell office:value-type="float" office:value="2568.3282134468177" table:style-name="ce22">
            <text:p>2,568.33</text:p>
          </table:table-cell>
          <table:table-cell office:value-type="float" office:value="12809.370915005406" table:style-name="ce22">
            <text:p>12,809.37</text:p>
          </table:table-cell>
          <table:table-cell office:value-type="float" office:value="5240.5948798670024" table:style-name="ce22">
            <text:p>5,240.59</text:p>
          </table:table-cell>
          <table:table-cell office:value-type="float" office:value="2062.0580910388458" table:style-name="ce22">
            <text:p>2,062.06</text:p>
          </table:table-cell>
          <table:table-cell office:value-type="float" office:value="2121.3008738410476" table:style-name="ce22">
            <text:p>2,121.30</text:p>
          </table:table-cell>
          <table:table-cell office:value-type="float" office:value="23922.923982400062" table:style-name="ce22">
            <text:p>23,922.92</text:p>
          </table:table-cell>
          <table:table-cell office:value-type="float" office:value="18369.393756823327" table:style-name="ce22">
            <text:p>18,369.39</text:p>
          </table:table-cell>
          <table:table-cell office:value-type="float" office:value="392347.76961500879" table:style-name="ce22">
            <text:p>392,347.77</text:p>
          </table:table-cell>
          <table:table-cell table:number-columns-repeated="16348"/>
        </table:table-row>
        <table:table-row table:style-name="ro3">
          <table:table-cell office:value-type="float" office:value="2022" table:style-name="ce3">
            <text:p>2022</text:p>
          </table:table-cell>
          <table:table-cell office:value-type="float" office:value="28019.123213996747" table:style-name="ce22">
            <text:p>28,019.12</text:p>
          </table:table-cell>
          <table:table-cell office:value-type="float" office:value="2137.5939069387637" table:style-name="ce22">
            <text:p>2,137.59</text:p>
          </table:table-cell>
          <table:table-cell office:value-type="float" office:value="1639.3893703044034" table:style-name="ce22">
            <text:p>1,639.39</text:p>
          </table:table-cell>
          <table:table-cell office:value-type="float" office:value="497.79887294972758" table:style-name="ce22">
            <text:p>497.80</text:p>
          </table:table-cell>
          <table:table-cell office:value-type="float" office:value="8553.6489625164941" table:style-name="ce22">
            <text:p>8,553.65</text:p>
          </table:table-cell>
          <table:table-cell office:value-type="float" office:value="1153.4880724686652" table:style-name="ce22">
            <text:p>1,153.49</text:p>
          </table:table-cell>
          <table:table-cell office:value-type="float" office:value="5089.9267913100357" table:style-name="ce22">
            <text:p>5,089.93</text:p>
          </table:table-cell>
          <table:table-cell office:value-type="float" office:value="7093.9111704263178" table:style-name="ce22">
            <text:p>7,093.91</text:p>
          </table:table-cell>
          <table:table-cell office:value-type="float" office:value="5245.6999707040814" table:style-name="ce22">
            <text:p>5,245.70</text:p>
          </table:table-cell>
          <table:table-cell office:value-type="float" office:value="1547.0881275954023" table:style-name="ce22">
            <text:p>1,547.09</text:p>
          </table:table-cell>
          <table:table-cell office:value-type="float" office:value="109851.98564307202" table:style-name="ce22">
            <text:p>109,851.99</text:p>
          </table:table-cell>
          <table:table-cell office:value-type="float" office:value="11727.530492071111" table:style-name="ce22">
            <text:p>11,727.53</text:p>
          </table:table-cell>
          <table:table-cell office:value-type="float" office:value="4138.5873251858848" table:style-name="ce22">
            <text:p>4,138.59</text:p>
          </table:table-cell>
          <table:table-cell office:value-type="float" office:value="5839.7050523999324" table:style-name="ce22">
            <text:p>5,839.71</text:p>
          </table:table-cell>
          <table:table-cell office:value-type="float" office:value="3350.5779442871253" table:style-name="ce22">
            <text:p>3,350.58</text:p>
          </table:table-cell>
          <table:table-cell office:value-type="float" office:value="1041.334288273132" table:style-name="ce22">
            <text:p>1,041.33</text:p>
          </table:table-cell>
          <table:table-cell office:value-type="float" office:value="1416.2504670786961" table:style-name="ce22">
            <text:p>1,416.25</text:p>
          </table:table-cell>
          <table:table-cell office:value-type="float" office:value="2492.8197283394052" table:style-name="ce22">
            <text:p>2,492.82</text:p>
          </table:table-cell>
          <table:table-cell office:value-type="float" office:value="1294.9215975904258" table:style-name="ce22">
            <text:p>1,294.92</text:p>
          </table:table-cell>
          <table:table-cell office:value-type="float" office:value="1047.6287242509791" table:style-name="ce22">
            <text:p>1,047.63</text:p>
          </table:table-cell>
          <table:table-cell office:value-type="float" office:value="15464.890694347258" table:style-name="ce22">
            <text:p>15,464.89</text:p>
          </table:table-cell>
          <table:table-cell office:value-type="float" office:value="78698.336305591889" table:style-name="ce22">
            <text:p>78,698.34</text:p>
          </table:table-cell>
          <table:table-cell office:value-type="float" office:value="40486.745180915772" table:style-name="ce22">
            <text:p>40,486.75</text:p>
          </table:table-cell>
          <table:table-cell office:value-type="float" office:value="139.74467931095751" table:style-name="ce22">
            <text:p>139.74</text:p>
          </table:table-cell>
          <table:table-cell office:value-type="float" office:value="1731.4846153203919" table:style-name="ce22">
            <text:p>1,731.48</text:p>
          </table:table-cell>
          <table:table-cell office:value-type="float" office:value="1671.145768488075" table:style-name="ce22">
            <text:p>1,671.15</text:p>
          </table:table-cell>
          <table:table-cell office:value-type="float" office:value="6089.6803192961479" table:style-name="ce22">
            <text:p>6,089.68</text:p>
          </table:table-cell>
          <table:table-cell office:value-type="float" office:value="2998.6016660763498" table:style-name="ce22">
            <text:p>2,998.60</text:p>
          </table:table-cell>
          <table:table-cell office:value-type="float" office:value="14597.329315996976" table:style-name="ce22">
            <text:p>14,597.33</text:p>
          </table:table-cell>
          <table:table-cell office:value-type="float" office:value="6042.3674197090613" table:style-name="ce22">
            <text:p>6,042.37</text:p>
          </table:table-cell>
          <table:table-cell office:value-type="float" office:value="2226.3123433317064" table:style-name="ce22">
            <text:p>2,226.31</text:p>
          </table:table-cell>
          <table:table-cell office:value-type="float" office:value="2012.5705459802853" table:style-name="ce22">
            <text:p>2,012.57</text:p>
          </table:table-cell>
          <table:table-cell office:value-type="float" office:value="27531.157786455471" table:style-name="ce22">
            <text:p>27,531.16</text:p>
          </table:table-cell>
          <table:table-cell office:value-type="float" office:value="21977.771077490092" table:style-name="ce22">
            <text:p>21,977.77</text:p>
          </table:table-cell>
          <table:table-cell office:value-type="float" office:value="424847.1474400697" table:style-name="ce22">
            <text:p>424,847.15</text:p>
          </table:table-cell>
          <table:table-cell table:number-columns-repeated="16348"/>
        </table:table-row>
        <table:table-row table:style-name="ro3">
          <table:table-cell office:value-type="float" office:value="2023" table:style-name="ce3">
            <text:p>2023</text:p>
          </table:table-cell>
          <table:table-cell office:value-type="float" office:value="26917.044535418892" table:style-name="ce22">
            <text:p>26,917.04</text:p>
          </table:table-cell>
          <table:table-cell office:value-type="float" office:value="1941.5304798158604" table:style-name="ce22">
            <text:p>1,941.53</text:p>
          </table:table-cell>
          <table:table-cell office:value-type="float" office:value="1624.4159844348278" table:style-name="ce22">
            <text:p>1,624.42</text:p>
          </table:table-cell>
          <table:table-cell office:value-type="float" office:value="449.77395367436247" table:style-name="ce22">
            <text:p>449.77</text:p>
          </table:table-cell>
          <table:table-cell office:value-type="float" office:value="8254.1748188839847" table:style-name="ce22">
            <text:p>8,254.17</text:p>
          </table:table-cell>
          <table:table-cell office:value-type="float" office:value="1215.288366130115" table:style-name="ce22">
            <text:p>1,215.29</text:p>
          </table:table-cell>
          <table:table-cell office:value-type="float" office:value="4558.7155930017216" table:style-name="ce22">
            <text:p>4,558.72</text:p>
          </table:table-cell>
          <table:table-cell office:value-type="float" office:value="6190.468237948251" table:style-name="ce22">
            <text:p>6,190.47</text:p>
          </table:table-cell>
          <table:table-cell office:value-type="float" office:value="4430.0587490810003" table:style-name="ce22">
            <text:p>4,430.06</text:p>
          </table:table-cell>
          <table:table-cell office:value-type="float" office:value="1464.3395890246998" table:style-name="ce22">
            <text:p>1,464.34</text:p>
          </table:table-cell>
          <table:table-cell office:value-type="float" office:value="102356.389825588" table:style-name="ce22">
            <text:p>102,356.39</text:p>
          </table:table-cell>
          <table:table-cell office:value-type="float" office:value="11062.874596167943" table:style-name="ce22">
            <text:p>11,062.87</text:p>
          </table:table-cell>
          <table:table-cell office:value-type="float" office:value="4064.9959722792037" table:style-name="ce22">
            <text:p>4,065.00</text:p>
          </table:table-cell>
          <table:table-cell office:value-type="float" office:value="6548.068782823344" table:style-name="ce22">
            <text:p>6,548.07</text:p>
          </table:table-cell>
          <table:table-cell office:value-type="float" office:value="3051.9040034727259" table:style-name="ce22">
            <text:p>3,051.90</text:p>
          </table:table-cell>
          <table:table-cell office:value-type="float" office:value="959.0872657043551" table:style-name="ce22">
            <text:p>959.09</text:p>
          </table:table-cell>
          <table:table-cell office:value-type="float" office:value="1356.0912350118572" table:style-name="ce22">
            <text:p>1,356.09</text:p>
          </table:table-cell>
          <table:table-cell office:value-type="float" office:value="2357.7042567702679" table:style-name="ce22">
            <text:p>2,357.70</text:p>
          </table:table-cell>
          <table:table-cell office:value-type="float" office:value="1281.4651229990975" table:style-name="ce22">
            <text:p>1,281.47</text:p>
          </table:table-cell>
          <table:table-cell office:value-type="float" office:value="1000.6560020980244" table:style-name="ce22">
            <text:p>1,000.66</text:p>
          </table:table-cell>
          <table:table-cell office:value-type="float" office:value="15044.497688437319" table:style-name="ce22">
            <text:p>15,044.50</text:p>
          </table:table-cell>
          <table:table-cell office:value-type="float" office:value="78946.550897018285" table:style-name="ce22">
            <text:p>78,946.55</text:p>
          </table:table-cell>
          <table:table-cell office:value-type="float" office:value="43324.122616776098" table:style-name="ce22">
            <text:p>43,324.12</text:p>
          </table:table-cell>
          <table:table-cell office:value-type="float" office:value="141.52719147126749" table:style-name="ce22">
            <text:p>141.53</text:p>
          </table:table-cell>
          <table:table-cell office:value-type="float" office:value="1657.7998371516478" table:style-name="ce22">
            <text:p>1,657.80</text:p>
          </table:table-cell>
          <table:table-cell office:value-type="float" office:value="1565.2775155817478" table:style-name="ce22">
            <text:p>1,565.28</text:p>
          </table:table-cell>
          <table:table-cell office:value-type="float" office:value="6377.304197026825" table:style-name="ce22">
            <text:p>6,377.30</text:p>
          </table:table-cell>
          <table:table-cell office:value-type="float" office:value="3499.9275515072122" table:style-name="ce22">
            <text:p>3,499.93</text:p>
          </table:table-cell>
          <table:table-cell office:value-type="float" office:value="13249.715830794938" table:style-name="ce22">
            <text:p>13,249.72</text:p>
          </table:table-cell>
          <table:table-cell office:value-type="float" office:value="5896.2051145647292" table:style-name="ce22">
            <text:p>5,896.21</text:p>
          </table:table-cell>
          <table:table-cell office:value-type="float" office:value="1746.3159803972526" table:style-name="ce22">
            <text:p>1,746.32</text:p>
          </table:table-cell>
          <table:table-cell office:value-type="float" office:value="2011.9959259461534" table:style-name="ce22">
            <text:p>2,012.00</text:p>
          </table:table-cell>
          <table:table-cell office:value-type="float" office:value="26750.75894784306" table:style-name="ce22">
            <text:p>26,750.76</text:p>
          </table:table-cell>
          <table:table-cell office:value-type="float" office:value="21110.62419039516" table:style-name="ce22">
            <text:p>21,110.62</text:p>
          </table:table-cell>
          <table:table-cell office:value-type="float" office:value="412407.6708552402" table:style-name="ce22">
            <text:p>412,407.67</text:p>
          </table:table-cell>
          <table:table-cell table:number-columns-repeated="16348"/>
        </table:table-row>
        <table:table-row table:number-rows-repeated="1048499" table:style-name="ro3">
          <table:table-cell table:number-columns-repeated="16384"/>
        </table:table-row>
      </table:table>
      <table:database-ranges>
        <table:database-range table:target-range-address="Table_of_contents.A5:Table_of_contents.D10" table:name="Table_of_contents"/>
        <table:database-range table:target-range-address="Notes.A4:Notes.B15" table:name="Table1"/>
        <table:database-range table:target-range-address="Summary_1990_to_2023.A5:Summary_1990_to_2023.D39" table:name="Emissions_summary_1990_to_2023"/>
        <table:database-range table:target-range-address="Summary_2023.A6:Summary_2023.B18" table:name="GHG_emissions_by_source_region_2023"/>
        <table:database-range table:target-range-address="Summary_2023.D6:Summary_2023.E18" table:name="GHG_emissions_by_source_industry_2023"/>
        <table:database-range table:target-range-address="Summary_2023.G6:Summary_2023.H21" table:name="GHG_emissions_by_end_use_2023"/>
        <table:database-range table:target-range-address="Summary_2023.J6:Summary_2023.K18" table:name="GHG_emissions_by_product_sector_2023"/>
        <table:database-range table:target-range-address="Summary_source_region.A6:Summary_source_region.M40" table:name="GHG_emissions_by_source_region_1990_2023"/>
        <table:database-range table:target-range-address="Summary_source_region.A43:Summary_source_region.M77" table:name="CO2_emissions_by_source_region_1990_2023"/>
        <table:database-range table:target-range-address="Summary_final_demand.A6:Summary_final_demand.J40" table:name="GHG_emissions_by_final_demand_1990_2023"/>
        <table:database-range table:target-range-address="Summary_final_demand.A43:Summary_final_demand.J77" table:name="CO2_emissions_by_final_demand_1990_2023"/>
        <table:database-range table:target-range-address="Summary_product.A6:Summary_product.AJ40" table:name="GHG_emissions_by_product_category_1990_2023"/>
        <table:database-range table:target-range-address="Summary_product.A43:Summary_product.AJ77" table:name="CO2_emissions_by_product_category_1990_2023"/>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 svg:font-family="Arial"/>
  </office:font-face-decls>
  <office:styles>
    <number:number-style style:name="N0">
      <number:number number:min-integer-digits="1"/>
    </number:number-style>
    <number:number-style style:name="N2">
      <number:number number:decimal-places="2" number:min-decimal-places="2" number:min-integer-digits="1"/>
    </number:number-style>
    <number:number-style style:name="N4">
      <number:number number:decimal-places="2" number:min-decimal-places="2" number:min-integer-digits="1" number:grouping="true"/>
    </number:number-style>
    <number:percentage-style style:name="N13">
      <number:number number:decimal-places="0" number:min-decimal-places="0" number:min-integer-digits="1"/>
      <number:text>%</number:text>
    </number:percentage-style>
    <number:date-style style:name="N20">
      <number:day number:style="long"/>
      <number:text>-</number:text>
      <number:month number:textual="true"/>
      <number:text>-</number:text>
      <number:year/>
    </number:date-style>
    <number:number-style style:name="N36P0">
      <number:number number:decimal-places="2" number:min-decimal-places="2" number:min-integer-digits="1" number:grouping="true"/>
      <number:text> </number:text>
    </number:number-style>
    <number:number-style style:name="N36">
      <number:text>-</number:text>
      <number:number number:decimal-places="2" number:min-decimal-places="2" number:min-integer-digits="1" number:grouping="true"/>
      <number:text> </number:text>
      <style:map style:condition="value()&gt;=0" style:apply-style-name="N36P0"/>
    </number:number-style>
    <number:percentage-style style:name="N37">
      <number:number number:decimal-places="1" number:min-decimal-places="1" number:min-integer-digits="1"/>
      <number:text>%</number:text>
    </number:percentage-style>
    <number:number-style style:name="N38P0">
      <number:text> </number:text>
      <number:fill-character> </number:fill-character>
      <number:number number:decimal-places="2" number:min-decimal-places="2" number:min-integer-digits="1" number:grouping="true"/>
      <number:text> </number:text>
    </number:number-style>
    <number:number-style style:name="N38P1">
      <number:text>-</number:text>
      <number:fill-character> </number:fill-character>
      <number:number number:decimal-places="2" number:min-decimal-places="2" number:min-integer-digits="1" number:grouping="true"/>
      <number:text> </number:text>
    </number:number-style>
    <number:number-style style:name="N38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8">
      <number:text> </number:text>
      <number:text-content/>
      <number:text> </number:text>
      <style:map style:condition="value()&gt;0" style:apply-style-name="N38P0"/>
      <style:map style:condition="value()&lt;0" style:apply-style-name="N38P1"/>
      <style:map style:condition="value()=0" style:apply-style-name="N38P2"/>
    </number:text-style>
    <style:style style:name="Comma" style:family="table-cell" style:data-style-name="N38"/>
    <style:style style:name="Heading_32_1" style:display-name="Heading 1" style:family="table-cell" style:data-style-name="N0">
      <style:text-properties fo:font-size="16pt" style:font-size-asian="16pt" style:font-size-complex="16pt" fo:font-weight="bold" style:font-weight-asian="bold" style:font-weight-complex="bold"/>
    </style:style>
    <style:style style:name="Heading_32_2" style:display-name="Heading 2" style:family="table-cell" style:data-style-name="N0">
      <style:text-properties fo:font-size="13pt" style:font-size-asian="13pt" style:font-size-complex="13pt" fo:font-weight="bold" style:font-weight-asian="bold" style:font-weight-complex="bold"/>
    </style:style>
    <style:style style:name="Hyperlink" style:family="table-cell" style:data-style-name="N0">
      <style:table-cell-properties style:vertical-align="automatic" fo:background-color="transparent"/>
      <style:text-properties fo:color="#0000FF" style:text-underline-style="solid" style:text-underline-type="single"/>
    </style:style>
    <style:style style:name="Default" style:family="table-cell" style:data-style-name="N0">
      <style:table-cell-properties style:vertical-align="automatic" fo:background-color="transparent"/>
      <style:text-properties fo:color="#000000" style:font-name="Arial" style:font-name-asian="Arial" style:font-name-complex="Arial" fo:font-size="12pt" style:font-size-asian="12pt" style:font-size-complex="12pt"/>
    </style:style>
    <style:style style:name="Percent" style:family="table-cell" style:data-style-name="N13"/>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29929</meta:generator>
    <meta:initial-creator/>
    <dc:creator>Simon Hatfield</dc:creator>
    <meta:creation-date>2026-06-24T09:24:36Z</meta:creation-date>
    <dc:date>2026-06-24T13:15:44Z</dc:date>
  </office:meta>
</office:document-meta>
</file>