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automatic" fo:wrap-option="wrap"/>
      <style:text-properties fo:color="#0000FF" style:text-underline-style="solid" style:text-underline-type="single"/>
    </style:style>
    <style:style style:name="ce6" style:family="table-cell" style:parent-style-name="Default" style:data-style-name="N0">
      <style:table-cell-properties style:vertical-align="automatic" fo:wrap-option="wrap"/>
      <style:text-properties fo:color="#000000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17.2772916666667cm" style:use-optimal-column-width="true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3.94229166666667cm" style:use-optimal-column-width="true"/>
    </style:style>
    <style:style style:name="co4" style:family="table-column">
      <style:table-column-properties fo:break-before="auto" style:column-width="13.4672916666667cm" style:use-optimal-column-width="true"/>
    </style:style>
    <style:style style:name="co5" style:family="table-column">
      <style:table-column-properties fo:break-before="auto" style:column-width="10.4510416666667cm"/>
    </style:style>
    <style:style style:name="co6" style:family="table-column">
      <style:table-column-properties fo:break-before="auto" style:column-width="11.985625cm"/>
    </style:style>
    <style:style style:name="ro1" style:family="table-row">
      <style:table-row-properties style:row-height="40.5pt" style:use-optimal-row-height="true" fo:break-before="auto"/>
    </style:style>
    <style:style style:name="ro2" style:family="table-row">
      <style:table-row-properties style:row-height="33.9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20.2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31.5pt" style:use-optimal-row-height="true" fo:break-before="auto"/>
    </style:style>
    <style:style style:name="ro8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3">
            <text:p>Table of revisions: Vocational and other qualifications quarterly: January to March 2026 (quarter 1 2026)</text:p>
          </table:table-cell>
          <table:table-cell table:number-columns-repeated="16383"/>
        </table:table-row>
        <table:table-row table:style-name="ro2">
          <table:table-cell office:value-type="string" table:style-name="ce6">
            <text:p>Description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This table of revisions accompanies the official statistics release Vocational and other qualifications quarterly: January to March 2026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The tables show the revisions made this quarter to the full dataset underlying this release, which contains certificates issued in England since 2012.</text:p>
          </table:table-cell>
          <table:table-cell table:number-columns-repeated="16383"/>
        </table:table-row>
        <table:table-row table:style-name="ro2">
          <table:table-cell office:value-type="string" table:style-name="ce6">
            <text:p>Useful links</text:p>
          </table:table-cell>
          <table:table-cell table:number-columns-repeated="16383"/>
        </table:table-row>
        <table:table-row table:style-name="ro4">
          <table:table-cell office:value-type="string" office:string-value="Vocational and other qualifications quarterly: January to March 2026" table:formula="of:=HYPERLINK(&quot;https://www.gov.uk/government/statistics/vocational-and-other-qualifications-quarterly-january-to-march-2026&quot;; &quot;Vocational and other qualifications quarterly: January to March 2026&quot;)" table:style-name="ce5">
            <text:p>Vocational and other qualifications quarterly: January to March 2026</text:p>
          </table:table-cell>
          <table:table-cell table:number-columns-repeated="16383"/>
        </table:table-row>
        <table:table-row table:style-name="ro4">
          <table:table-cell office:value-type="string" office:string-value="Full dataset underlying this release" table:formula="of:=HYPERLINK(&quot;https://www.gov.uk/government/statistical-data-sets/vocational-qualifications-dataset&quot;; &quot;Full dataset underlying this release&quot;)" table:style-name="ce5">
            <text:p>Full dataset underlying this release</text:p>
          </table:table-cell>
          <table:table-cell table:number-columns-repeated="16383"/>
        </table:table-row>
        <table:table-row table:style-name="ro4">
          <table:table-cell office:value-type="string" office:string-value="Ofqual's Register of Regulated Qualifications" table:formula="of:=HYPERLINK(&quot;https://find-a-qualification.services.ofqual.gov.uk/find-regulated-qualifications&quot;; &quot;Ofqual's Register of Regulated Qualifications&quot;)" table:style-name="ce5">
            <text:p>Ofqual's Register of Regulated Qualifications</text:p>
          </table:table-cell>
          <table:table-cell table:number-columns-repeated="16383"/>
        </table:table-row>
        <table:table-row table:style-name="ro4">
          <table:table-cell office:value-type="string" office:string-value="Contact data.analytics@ofqual.gov.uk" table:formula="of:=HYPERLINK(&quot;mailto:data.analytics@ofqual.gov.uk&quot;; &quot;Contact data.analytics@ofqual.gov.uk&quot;)" table:style-name="ce5">
            <text:p>Contact data.analytics@ofqual.gov.uk</text:p>
          </table:table-cell>
          <table:table-cell table:number-columns-repeated="16383"/>
        </table:table-row>
        <table:table-row table:number-rows-repeated="1048567" table:style-name="ro4">
          <table:table-cell table:number-columns-repeated="16384"/>
        </table:table-row>
      </table:table>
      <table:table table:name="Content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5">
          <table:table-cell office:value-type="string" table:style-name="ce2">
            <text:p>Table of content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This worksheet contains one table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8">
            <text:p>Sheet name</text:p>
          </table:table-cell>
          <table:table-cell office:value-type="string" table:style-name="ce8">
            <text:p>Sheet title</text:p>
          </table:table-cell>
          <table:table-cell table:number-columns-repeated="16382"/>
        </table:table-row>
        <table:table-row table:style-name="ro3">
          <table:table-cell office:value-type="string" table:style-name="ce7">
            <text:p>Quarterly_certificates_revised</text:p>
          </table:table-cell>
          <table:table-cell office:value-type="string" table:style-name="ce7">
            <text:p>Table 1: Revisions to certificates issued by quarter</text:p>
          </table:table-cell>
          <table:table-cell table:number-columns-repeated="16382"/>
        </table:table-row>
        <table:table-row table:style-name="ro3">
          <table:table-cell office:value-type="string" table:style-name="ce7">
            <text:p>Qualification_details_revised</text:p>
          </table:table-cell>
          <table:table-cell office:value-type="string" table:style-name="ce7">
            <text:p>Table 2: Revisions to qualification details</text:p>
          </table:table-cell>
          <table:table-cell table:number-columns-repeated="16382"/>
        </table:table-row>
        <table:table-row table:number-rows-repeated="1048571" table:style-name="ro4">
          <table:table-cell table:number-columns-repeated="16384"/>
        </table:table-row>
      </table:table>
      <table:table table:name="Quarterly_certificates_revised" table:style-name="ta1">
        <table:table-column table:style-name="co3" table:number-columns-repeated="6" table:default-cell-style-name="ce1"/>
        <table:table-column table:style-name="co2" table:number-columns-repeated="16378" table:default-cell-style-name="ce1"/>
        <table:table-row table:style-name="ro5">
          <table:table-cell office:value-type="string" table:style-name="ce2">
            <text:p>Table 1: Revisions to certificates issued by quarter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This worksheet contains one table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[z] denotes empty cells, where data was not revised for the specified quarter and qualification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The numbers presented indicate the size of revisions to the number of certificates issued in a quarter. Positive numbers indicate an increase in certificates, and negative numbers indicate a decrease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Revisions can relate to awarding organisations resubmitting data for a previous quarter to correct an error or omission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Revisions can also be caused by certificates changing in or out of scope of this release, due to a change in Ofqual's Register of Regulated Qualifications.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8">
            <text:p>Recognition Number</text:p>
          </table:table-cell>
          <table:table-cell office:value-type="string" table:style-name="ce8">
            <text:p>Awarding Organisation</text:p>
          </table:table-cell>
          <table:table-cell office:value-type="string" table:style-name="ce8">
            <text:p>Qualification Number</text:p>
          </table:table-cell>
          <table:table-cell office:value-type="string" table:style-name="ce8">
            <text:p>2025_3</text:p>
          </table:table-cell>
          <table:table-cell office:value-type="string" table:style-name="ce8">
            <text:p>2024_4</text:p>
          </table:table-cell>
          <table:table-cell office:value-type="string" table:style-name="ce8">
            <text:p>2024_3</text:p>
          </table:table-cell>
          <table:table-cell table:number-columns-repeated="16378" table:style-name="ce4"/>
        </table:table-row>
        <table:table-row table:style-name="ro4">
          <table:table-cell office:value-type="string" table:style-name="ce7">
            <text:p>RN5172</text:p>
          </table:table-cell>
          <table:table-cell office:value-type="string" table:style-name="ce7">
            <text:p>WJEC</text:p>
          </table:table-cell>
          <table:table-cell office:value-type="string" table:style-name="ce7">
            <text:p>610/1320/1</text:p>
          </table:table-cell>
          <table:table-cell office:value-type="float" office:value="15" table:style-name="ce7">
            <text:p>15</text:p>
          </table:table-cell>
          <table:table-cell office:value-type="string" table:style-name="ce7">
            <text:p>[z]</text:p>
          </table:table-cell>
          <table:table-cell office:value-type="float" office:value="5" table:style-name="ce7">
            <text:p>5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RN5172</text:p>
          </table:table-cell>
          <table:table-cell office:value-type="string" table:style-name="ce7">
            <text:p>WJEC</text:p>
          </table:table-cell>
          <table:table-cell office:value-type="string" table:style-name="ce7">
            <text:p>610/1322/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[z]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RN5172</text:p>
          </table:table-cell>
          <table:table-cell office:value-type="string" table:style-name="ce7">
            <text:p>WJEC</text:p>
          </table:table-cell>
          <table:table-cell office:value-type="string" table:style-name="ce7">
            <text:p>610/1608/1</text:p>
          </table:table-cell>
          <table:table-cell office:value-type="string" table:style-name="ce7">
            <text:p>[z]</text:p>
          </table:table-cell>
          <table:table-cell office:value-type="float" office:value="10" table:style-name="ce7">
            <text:p>10</text:p>
          </table:table-cell>
          <table:table-cell office:value-type="string" table:style-name="ce7">
            <text:p>[z]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RN5172</text:p>
          </table:table-cell>
          <table:table-cell office:value-type="string" table:style-name="ce7">
            <text:p>WJEC</text:p>
          </table:table-cell>
          <table:table-cell office:value-type="string" table:style-name="ce7">
            <text:p>610/1610/X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[z]</text:p>
          </table:table-cell>
          <table:table-cell office:value-type="string" table:style-name="ce7">
            <text:p>[z]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RN5172</text:p>
          </table:table-cell>
          <table:table-cell office:value-type="string" table:style-name="ce7">
            <text:p>WJEC</text:p>
          </table:table-cell>
          <table:table-cell office:value-type="string" table:style-name="ce7">
            <text:p>610/1696/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[z]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RN5172</text:p>
          </table:table-cell>
          <table:table-cell office:value-type="string" table:style-name="ce7">
            <text:p>WJEC</text:p>
          </table:table-cell>
          <table:table-cell office:value-type="string" table:style-name="ce7">
            <text:p>610/1701/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[z]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Total</text:p>
          </table:table-cell>
          <table:table-cell office:value-type="string" table:style-name="ce7">
            <text:p/>
          </table:table-cell>
          <table:table-cell office:value-type="string" table:style-name="ce7">
            <text:p/>
          </table:table-cell>
          <table:table-cell office:value-type="float" office:value="40" table:style-name="ce7">
            <text:p>40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table:number-columns-repeated="16378"/>
        </table:table-row>
        <table:table-row table:number-rows-repeated="1048562" table:style-name="ro4">
          <table:table-cell table:number-columns-repeated="16384"/>
        </table:table-row>
      </table:table>
      <table:table table:name="Qualification_details_revised" table:style-name="ta1">
        <table:table-column table:style-name="co3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16379" table:default-cell-style-name="ce1"/>
        <table:table-row table:style-name="ro5">
          <table:table-cell office:value-type="string" table:style-name="ce2">
            <text:p>Table 2: Revisions to qualification detail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This worksheet contains one table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Information on qualifications (title, type, name and acronym of the awarding organisation, sector subject area and qualification level) on Ofqual’s Register of Regulated Qualifications is self-reported by awarding organisations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This table includes a row for every change to the details reported for a qualification on Ofqual's Register of Regulated Qualifications since the previous quarterly release of these statistics. All changes have been applied to the full dataset underlying this release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Changes can relate to an update to the qualification or to the correction of a previous error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Where details of an awarding organiation were revised, the table only includes a single row representing the revision for all applicable qualifications.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8">
            <text:p>Recognition Number</text:p>
          </table:table-cell>
          <table:table-cell office:value-type="string" table:style-name="ce8">
            <text:p>Qualification Number</text:p>
          </table:table-cell>
          <table:table-cell office:value-type="string" table:style-name="ce8">
            <text:p>Revised information</text:p>
          </table:table-cell>
          <table:table-cell office:value-type="string" table:style-name="ce8">
            <text:p>Value in previous release</text:p>
          </table:table-cell>
          <table:table-cell office:value-type="string" table:style-name="ce8">
            <text:p>Value in current release</text:p>
          </table:table-cell>
          <table:table-cell table:number-columns-repeated="16379" table:style-name="ce4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all applicable</text:p>
          </table:table-cell>
          <table:table-cell office:value-type="string" table:style-name="ce7">
            <text:p>Acronym</text:p>
          </table:table-cell>
          <table:table-cell office:value-type="string" table:style-name="ce7">
            <text:p>SQA</text:p>
          </table:table-cell>
          <table:table-cell office:value-type="string" table:style-name="ce7">
            <text:p>Qualifications Scotland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all applicable</text:p>
          </table:table-cell>
          <table:table-cell office:value-type="string" table:style-name="ce7">
            <text:p>Name</text:p>
          </table:table-cell>
          <table:table-cell office:value-type="string" table:style-name="ce7">
            <text:p>Scottish Qualifications Authority trading as SQA</text:p>
          </table:table-cell>
          <table:table-cell office:value-type="string" table:style-name="ce7">
            <text:p>Qualifications Scotland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24</text:p>
          </table:table-cell>
          <table:table-cell office:value-type="string" table:style-name="ce7">
            <text:p>all applicable</text:p>
          </table:table-cell>
          <table:table-cell office:value-type="string" table:style-name="ce7">
            <text:p>Acronym</text:p>
          </table:table-cell>
          <table:table-cell office:value-type="string" table:style-name="ce7">
            <text:p>YMCA</text:p>
          </table:table-cell>
          <table:table-cell office:value-type="string" table:style-name="ce7">
            <text:p>CYMCA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24</text:p>
          </table:table-cell>
          <table:table-cell office:value-type="string" table:style-name="ce7">
            <text:p>all applicable</text:p>
          </table:table-cell>
          <table:table-cell office:value-type="string" table:style-name="ce7">
            <text:p>Name</text:p>
          </table:table-cell>
          <table:table-cell office:value-type="string" table:style-name="ce7">
            <text:p>YMCA Awards</text:p>
          </table:table-cell>
          <table:table-cell office:value-type="string" table:style-name="ce7">
            <text:p>CYMCA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40</text:p>
          </table:table-cell>
          <table:table-cell office:value-type="string" table:style-name="ce7">
            <text:p>all applicable</text:p>
          </table:table-cell>
          <table:table-cell office:value-type="string" table:style-name="ce7">
            <text:p>Acronym</text:p>
          </table:table-cell>
          <table:table-cell office:value-type="string" table:style-name="ce7">
            <text:p>SAIGE</text:p>
          </table:table-cell>
          <table:table-cell office:value-type="string" table:style-name="ce7">
            <text:p>AIB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40</text:p>
          </table:table-cell>
          <table:table-cell office:value-type="string" table:style-name="ce7">
            <text:p>all applicable</text:p>
          </table:table-cell>
          <table:table-cell office:value-type="string" table:style-name="ce7">
            <text:p>Name</text:p>
          </table:table-cell>
          <table:table-cell office:value-type="string" table:style-name="ce7">
            <text:p>SAIGE</text:p>
          </table:table-cell>
          <table:table-cell office:value-type="string" table:style-name="ce7">
            <text:p>The Artificial Intelligence Board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2147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Award for Working in and Control Entry Arrangements for High Risk Confined Spaces</text:p>
          </table:table-cell>
          <table:table-cell office:value-type="string" table:style-name="ce7">
            <text:p>Qualifications Scotland Level 2 Award for Working in and Control Entry Arrangements for High Risk Confined Space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2</text:p>
          </table:table-cell>
          <table:table-cell office:value-type="string" table:style-name="ce7">
            <text:p>601/4433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AIM Qualifications Level 4 Award in Interpersonal Mediation</text:p>
          </table:table-cell>
          <table:table-cell office:value-type="string" table:style-name="ce7">
            <text:p>AIM Qualifications Level 4 Award in Mediation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4</text:p>
          </table:table-cell>
          <table:table-cell office:value-type="string" table:style-name="ce7">
            <text:p>610/2332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ProQual Level 2 Award in Technical Understanding of Spray Steel Fire Protection</text:p>
          </table:table-cell>
          <table:table-cell office:value-type="string" table:style-name="ce7">
            <text:p>ProQual Level 2 Award in Technical Understanding of Fire-Rated Glazing Screen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62</text:p>
          </table:table-cell>
          <table:table-cell office:value-type="string" table:style-name="ce7">
            <text:p>603/0115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RoSPA Level 3 Award for Safer People Handling Trainers</text:p>
          </table:table-cell>
          <table:table-cell office:value-type="string" table:style-name="ce7">
            <text:p>RoSPA Level 3 Award for Proportionate Safer People Handling Trainer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40</text:p>
          </table:table-cell>
          <table:table-cell office:value-type="string" table:style-name="ce7">
            <text:p>610/6528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AIGE Level 2 Award in Understanding AI</text:p>
          </table:table-cell>
          <table:table-cell office:value-type="string" table:style-name="ce7">
            <text:p>AIB Level 2 Award in Understanding AI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0</text:p>
          </table:table-cell>
          <table:table-cell office:value-type="string" table:style-name="ce7">
            <text:p>610/6527/4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AIGE Level 3 Award in AI - Concepts, Ethics and Applications<text:s/></text:p>
          </table:table-cell>
          <table:table-cell office:value-type="string" table:style-name="ce7">
            <text:p>AIB Level 3 Award in AI - Concepts, Ethics and Applications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40</text:p>
          </table:table-cell>
          <table:table-cell office:value-type="string" table:style-name="ce7">
            <text:p>610/6525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AIGE Level 3 Award in AI for Post-16 Educators<text:s/></text:p>
          </table:table-cell>
          <table:table-cell office:value-type="string" table:style-name="ce7">
            <text:p>AIB Level 3 Award in AI for Post-16 Educators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12</text:p>
          </table:table-cell>
          <table:table-cell office:value-type="string" table:style-name="ce7">
            <text:p>600/2490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EG Awards ABC <text:s/>Level 4 Award In Arboriculture<text:s/></text:p>
          </table:table-cell>
          <table:table-cell office:value-type="string" table:style-name="ce7">
            <text:p>SEG Awards Level 4 Award in Arboriculture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12</text:p>
          </table:table-cell>
          <table:table-cell office:value-type="string" table:style-name="ce7">
            <text:p>600/2698/4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EG Awards ABC <text:s/>Level 4 Certificate In Arboriculture</text:p>
          </table:table-cell>
          <table:table-cell office:value-type="string" table:style-name="ce7">
            <text:p>SEG Awards Level 4 Certificate in Arboriculture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12</text:p>
          </table:table-cell>
          <table:table-cell office:value-type="string" table:style-name="ce7">
            <text:p>600/2582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EG Awards ABC <text:s/>Level 4 Diploma In Arboriculture<text:s/></text:p>
          </table:table-cell>
          <table:table-cell office:value-type="string" table:style-name="ce7">
            <text:p>SEG Awards Level 4 Diploma in Arboriculture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12</text:p>
          </table:table-cell>
          <table:table-cell office:value-type="string" table:style-name="ce7">
            <text:p>501/1411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EG Awards ABC Level 2 Certificate in Arboriculture</text:p>
          </table:table-cell>
          <table:table-cell office:value-type="string" table:style-name="ce7">
            <text:p>SEG Awards Level 2 Certificate in Arboricultur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12</text:p>
          </table:table-cell>
          <table:table-cell office:value-type="string" table:style-name="ce7">
            <text:p>601/8252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EG Awards Level 5 Diploma in Bespoke Tailoring (RQF)</text:p>
          </table:table-cell>
          <table:table-cell office:value-type="string" table:style-name="ce7">
            <text:p>SEG Awards Level 5 Diploma in Bespoke Tailoring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6038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Award For Working in High Risk Confined Spaces</text:p>
          </table:table-cell>
          <table:table-cell office:value-type="string" table:style-name="ce7">
            <text:p>Qualifications Scotland Level 2 Award For Working in High Risk Confined Space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6036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Award For Working in Low Risk Confined Spaces<text:s/></text:p>
          </table:table-cell>
          <table:table-cell office:value-type="string" table:style-name="ce7">
            <text:p>Qualifications Scotland Level 2 Award For Working in Low Risk Confined Space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6037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Award For Working in Medium Risk Confined Spaces<text:s/></text:p>
          </table:table-cell>
          <table:table-cell office:value-type="string" table:style-name="ce7">
            <text:p>Qualifications Scotland Level 2 Award For Working in Medium Risk Confined Space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10/5387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Award in Asbestos Awareness</text:p>
          </table:table-cell>
          <table:table-cell office:value-type="string" table:style-name="ce7">
            <text:p>Qualifications Scotland Level 2 Award in Asbestos Awarenes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03/4822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Award in Maritime Studies</text:p>
          </table:table-cell>
          <table:table-cell office:value-type="string" table:style-name="ce7">
            <text:p>Qualifications Scotland Level 2 Award in Maritime Studie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4993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Award in Utility Location and Avoidance in Construction</text:p>
          </table:table-cell>
          <table:table-cell office:value-type="string" table:style-name="ce7">
            <text:p>Qualifications Scotland Level 2 Award in Utility Location and Avoidance in Construction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167</text:p>
          </table:table-cell>
          <table:table-cell office:value-type="string" table:style-name="ce7">
            <text:p>600/2727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Certificate in Highways Maintenance - Excavation and Reinstatement Operations (Construction)</text:p>
          </table:table-cell>
          <table:table-cell office:value-type="string" table:style-name="ce7">
            <text:p>Qualifications Scotland Level 2 Certificate in Highways Maintenance - Excavation and Reinstatement Operation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3979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Certificate in Introduction to the Role of the Professional Taxi and Private Hire Driver</text:p>
          </table:table-cell>
          <table:table-cell office:value-type="string" table:style-name="ce7">
            <text:p>Qualifications Scotland Level 2 Certificate in Introduction to the Role of the Professional Taxi and Private Hire Driver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3310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Certificate in Jewellery Manufacturing</text:p>
          </table:table-cell>
          <table:table-cell office:value-type="string" table:style-name="ce7">
            <text:p>Qualifications Scotland Level 2 Certificate in Jewellery Manufacturing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03/4892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Certificate in Maritime Studies</text:p>
          </table:table-cell>
          <table:table-cell office:value-type="string" table:style-name="ce7">
            <text:p>Qualifications Scotland Level 2 Certificate in Maritime Studie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03/2591/4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Diploma In Thermal Insulation</text:p>
          </table:table-cell>
          <table:table-cell office:value-type="string" table:style-name="ce7">
            <text:p>Qualifications Scotland Level 2 Diploma In Thermal Insulation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0/2838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Diploma in Construction Operations (Construction)</text:p>
          </table:table-cell>
          <table:table-cell office:value-type="string" table:style-name="ce7">
            <text:p>Qualifications Scotland Level 2 Diploma in Construction Operations (Construction)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03/4893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Diploma in Maritime Studies</text:p>
          </table:table-cell>
          <table:table-cell office:value-type="string" table:style-name="ce7">
            <text:p>Qualifications Scotland Level 2 Diploma in Maritime Studie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3407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Diploma in Maritime Studies: Workboats</text:p>
          </table:table-cell>
          <table:table-cell office:value-type="string" table:style-name="ce7">
            <text:p>Qualifications Scotland Level 2 Diploma in Maritime Studies: Workboat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0/2679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Diploma in Plant Operations - General (Construction)</text:p>
          </table:table-cell>
          <table:table-cell office:value-type="string" table:style-name="ce7">
            <text:p>Qualifications Scotland Level 2 Diploma in Plant Operations - General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1189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Certificate in Construction and Civil Engineering Operations (Construction)</text:p>
          </table:table-cell>
          <table:table-cell office:value-type="string" table:style-name="ce7">
            <text:p>Qualifications Scotland Level 2 NVQ Certificate in Construction and Civil Engineering Operation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2585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Certificate in Plant Operations (Construction)</text:p>
          </table:table-cell>
          <table:table-cell office:value-type="string" table:style-name="ce7">
            <text:p>Qualifications Scotland Level 2 NVQ Certificate in Plant Operation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5437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Certificate in Removal of Hazardous Waste (Construction)</text:p>
          </table:table-cell>
          <table:table-cell office:value-type="string" table:style-name="ce7">
            <text:p>Qualifications Scotland Level 2 NVQ Certificate in Removal of Hazardous Waste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389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Certificate in Removal of Non-hazardous Waste (Construction)</text:p>
          </table:table-cell>
          <table:table-cell office:value-type="string" table:style-name="ce7">
            <text:p>Qualifications Scotland Level 2 NVQ Certificate in Removal of Non-hazardous Waste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2936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Certificate in Roadbuilding and Maintenance (Construction)</text:p>
          </table:table-cell>
          <table:table-cell office:value-type="string" table:style-name="ce7">
            <text:p>Qualifications Scotland Level 2 NVQ Certificate in Roadbuilding and Maintenance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1187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Diploma in Construction and Civil Engineering Operations (Construction)</text:p>
          </table:table-cell>
          <table:table-cell office:value-type="string" table:style-name="ce7">
            <text:p>Qualifications Scotland Level 2 NVQ Diploma in Construction and Civil Engineering Operation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942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Diploma in Controlling Lifting Operations - Slinger/Signaller (Construction)</text:p>
          </table:table-cell>
          <table:table-cell office:value-type="string" table:style-name="ce7">
            <text:p>Qualifications Scotland Level 2 NVQ Diploma in Controlling Lifting Operations - Slinger/Signaller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8964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Diploma in Plant Operations (Construction)</text:p>
          </table:table-cell>
          <table:table-cell office:value-type="string" table:style-name="ce7">
            <text:p>Qualifications Scotland Level 2 NVQ Diploma in Plant Operation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2507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Diploma in Removal of Hazardous Waste - Licensed Asbestos (Construction)</text:p>
          </table:table-cell>
          <table:table-cell office:value-type="string" table:style-name="ce7">
            <text:p>Qualifications Scotland Level 2 NVQ Diploma in Removal of Hazardous Waste - Licensed Asbesto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2586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Diploma in Roadbuilding and Maintenance (Construction)</text:p>
          </table:table-cell>
          <table:table-cell office:value-type="string" table:style-name="ce7">
            <text:p>Qualifications Scotland Level 2 NVQ Diploma in Roadbuilding and Maintenance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396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Diploma in Site Logistics Operations (Construction)<text:s/></text:p>
          </table:table-cell>
          <table:table-cell office:value-type="string" table:style-name="ce7">
            <text:p>Qualifications Scotland Level 2 NVQ Diploma in Site Logistics Operation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388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2 NVQ Diploma in Thermal Insulation - Fit Protection (Construction)</text:p>
          </table:table-cell>
          <table:table-cell office:value-type="string" table:style-name="ce7">
            <text:p>Qualifications Scotland Level 2 NVQ Diploma in Thermal Insulation - Fit Protection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7697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Award In Maritime Studies: Use of Radar and Electronic Chart Systems in Code Vessels</text:p>
          </table:table-cell>
          <table:table-cell office:value-type="string" table:style-name="ce7">
            <text:p>Qualifications Scotland Level 3 Award In Maritime Studies: Use of Radar and Electronic Chart Systems in Code Vessel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501/2189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Award in Assessing Competence in the Work Environment<text:s/></text:p>
          </table:table-cell>
          <table:table-cell office:value-type="string" table:style-name="ce7">
            <text:p>Qualifications Scotland Level 3 Award in Assessing Competence in the Work Environment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501/2190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Award in Assessing Vocationally Related Achievement<text:s/></text:p>
          </table:table-cell>
          <table:table-cell office:value-type="string" table:style-name="ce7">
            <text:p>Qualifications Scotland Level 3 Award in Assessing Vocationally Related Achievement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501/2181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Certificate in Assessing Vocational Achievement</text:p>
          </table:table-cell>
          <table:table-cell office:value-type="string" table:style-name="ce7">
            <text:p>Qualifications Scotland Level 3 Certificate in Assessing Vocational Achievement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6528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Diploma In Supervision of Port and Maritime Operations<text:s/></text:p>
          </table:table-cell>
          <table:table-cell office:value-type="string" table:style-name="ce7">
            <text:p>Qualifications Scotland Level 3 Diploma In Supervision of Port and Maritime Operation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03/2590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Diploma In Thermal Insulation</text:p>
          </table:table-cell>
          <table:table-cell office:value-type="string" table:style-name="ce7">
            <text:p>Qualifications Scotland Level 3 Diploma In Thermal Insulation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2947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Diploma in Jewellery Design and Manufacturing</text:p>
          </table:table-cell>
          <table:table-cell office:value-type="string" table:style-name="ce7">
            <text:p>Qualifications Scotland Level 3 Diploma in Jewellery Design and Manufacturing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03/4946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Diploma in Maritime Studies</text:p>
          </table:table-cell>
          <table:table-cell office:value-type="string" table:style-name="ce7">
            <text:p>Qualifications Scotland Level 3 Diploma in Maritime Studie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67</text:p>
          </table:table-cell>
          <table:table-cell office:value-type="string" table:style-name="ce7">
            <text:p>603/7738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Diploma in Maritime Studies</text:p>
          </table:table-cell>
          <table:table-cell office:value-type="string" table:style-name="ce7">
            <text:p>Qualifications Scotland Level 3 Diploma in Maritime Studie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4925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NVQ Certificate in Archaeological Practice<text:s/></text:p>
          </table:table-cell>
          <table:table-cell office:value-type="string" table:style-name="ce7">
            <text:p>Qualifications Scotland Level 3 NVQ Certificate in Archaeological Practic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4154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NVQ Diploma in Construction Contracting Operations</text:p>
          </table:table-cell>
          <table:table-cell office:value-type="string" table:style-name="ce7">
            <text:p>Qualifications Scotland Level 3 NVQ Diploma in Construction Contracting Operation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7900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3 NVQ Diploma in Occupational Work Supervision (Construction)</text:p>
          </table:table-cell>
          <table:table-cell office:value-type="string" table:style-name="ce7">
            <text:p>Qualifications Scotland Level 3 NVQ Diploma in Occupational Work Supervision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1/4861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Award In Maritime Studies: Tug Master less than 500 gross tonnage</text:p>
          </table:table-cell>
          <table:table-cell office:value-type="string" table:style-name="ce7">
            <text:p>Qualifications Scotland Level 4 Award In Maritime Studies: Tug Master less than 500 gross tonnag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501/2183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Award in the Internal Quality Assurance of Assessment Processes and Practice<text:s/></text:p>
          </table:table-cell>
          <table:table-cell office:value-type="string" table:style-name="ce7">
            <text:p>Qualifications Scotland Level 4 Award in the Internal Quality Assurance of Assessment Processes and Practic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0173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Diploma in Conveyancing Law and Practice</text:p>
          </table:table-cell>
          <table:table-cell office:value-type="string" table:style-name="ce7">
            <text:p>Qualifications Scotland Level 4 Diploma in Conveyancing Law and Practic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3190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Diploma in Jewellery Design and Manufacturing</text:p>
          </table:table-cell>
          <table:table-cell office:value-type="string" table:style-name="ce7">
            <text:p>Qualifications Scotland Level 4 Diploma in Jewellery Design and Manufacturing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5309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Diploma in Licensed Asbestos Removal for Contract Managers</text:p>
          </table:table-cell>
          <table:table-cell office:value-type="string" table:style-name="ce7">
            <text:p>Qualifications Scotland Level 4 Diploma in Licensed Asbestos Removal for Contract Manager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0166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Diploma in Probate Law and Practice</text:p>
          </table:table-cell>
          <table:table-cell office:value-type="string" table:style-name="ce7">
            <text:p>Qualifications Scotland Level 4 Diploma in Probate Law and Practic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372/4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NVQ Diploma in Construction Site Supervision (Construction)</text:p>
          </table:table-cell>
          <table:table-cell office:value-type="string" table:style-name="ce7">
            <text:p>Qualifications Scotland Level 4 NVQ Diploma in Construction Site Supervision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965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4 NVQ Diploma in Controlling Lifting Operations - Supervising Lifts (Construction)</text:p>
          </table:table-cell>
          <table:table-cell office:value-type="string" table:style-name="ce7">
            <text:p>Qualifications Scotland Level 4 NVQ Diploma in Controlling Lifting Operations - Supervising Lift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4592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5 Diploma in Jewellery Design and Manufacturing</text:p>
          </table:table-cell>
          <table:table-cell office:value-type="string" table:style-name="ce7">
            <text:p>Qualifications Scotland Level 5 Diploma in Jewellery Design and Manufacturing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972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5 NVQ Diploma in Controlling Lifting Operations - Planning Lifts (Construction)</text:p>
          </table:table-cell>
          <table:table-cell office:value-type="string" table:style-name="ce7">
            <text:p>Qualifications Scotland Level 5 NVQ Diploma in Controlling Lifting Operations - Planning Lifts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0174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6 Diploma in Conveyancing Law and Practice</text:p>
          </table:table-cell>
          <table:table-cell office:value-type="string" table:style-name="ce7">
            <text:p>Qualifications Scotland Level 6 Diploma in Conveyancing Law and Practic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7838/4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6 Diploma in Jewellery Design and Manufacturing</text:p>
          </table:table-cell>
          <table:table-cell office:value-type="string" table:style-name="ce7">
            <text:p>Qualifications Scotland Level 6 Diploma in Jewellery Design and Manufacturing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03/0172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6 Diploma in Probate Law and Practice</text:p>
          </table:table-cell>
          <table:table-cell office:value-type="string" table:style-name="ce7">
            <text:p>Qualifications Scotland Level 6 Diploma in Probate Law and Practic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3258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6 NVQ Diploma in Construction Contracting Operations Management</text:p>
          </table:table-cell>
          <table:table-cell office:value-type="string" table:style-name="ce7">
            <text:p>Qualifications Scotland Level 6 NVQ Diploma in Construction Contracting Operations Management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0373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6 NVQ Diploma in Construction Site Management (Construction)</text:p>
          </table:table-cell>
          <table:table-cell office:value-type="string" table:style-name="ce7">
            <text:p>Qualifications Scotland Level 6 NVQ Diploma in Construction Site Management (Construction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3784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SQA Level 7 NVQ Diploma in Construction Senior Management<text:s/></text:p>
          </table:table-cell>
          <table:table-cell office:value-type="string" table:style-name="ce7">
            <text:p>Qualifications Scotland Level 7 NVQ Diploma in Construction Senior Management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022</text:p>
          </table:table-cell>
          <table:table-cell office:value-type="string" table:style-name="ce7">
            <text:p>610/1731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PET Network <text:s text:c="2"/>Level 2 Award in Principles of Equine Emergency First Aid</text:p>
          </table:table-cell>
          <table:table-cell office:value-type="string" table:style-name="ce7">
            <text:p>iPET Network Level 2 Award in Principles of Equine Emergency First Aid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43</text:p>
          </table:table-cell>
          <table:table-cell office:value-type="string" table:style-name="ce7">
            <text:p>600/5934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City &amp; Guilds Level 3 Award in Leadership and Management<text:s/></text:p>
          </table:table-cell>
          <table:table-cell office:value-type="string" table:style-name="ce7">
            <text:p>City &amp; Guilds Level 3 Award in Leadership and Management Skill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5934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City &amp; Guilds Level 3 Award in Leadership and Management<text:s/></text:p>
          </table:table-cell>
          <table:table-cell office:value-type="string" table:style-name="ce7">
            <text:p>City &amp; Guilds Level 3 Award in Leadership and Management Skill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5934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City &amp; Guilds Level 3 Award in Leadership and Management<text:s/></text:p>
          </table:table-cell>
          <table:table-cell office:value-type="string" table:style-name="ce7">
            <text:p>City &amp; Guilds Level 3 Award in Leadership and Management Skill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43</text:p>
          </table:table-cell>
          <table:table-cell office:value-type="string" table:style-name="ce7">
            <text:p>600/5961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City &amp; Guilds Level 3 Certificate in Leadership and Management<text:s/></text:p>
          </table:table-cell>
          <table:table-cell office:value-type="string" table:style-name="ce7">
            <text:p>City &amp; Guilds Level 3 Certificate in Leadership and Management Skill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5961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City &amp; Guilds Level 3 Certificate in Leadership and Management<text:s/></text:p>
          </table:table-cell>
          <table:table-cell office:value-type="string" table:style-name="ce7">
            <text:p>City &amp; Guilds Level 3 Certificate in Leadership and Management Skill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5961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City &amp; Guilds Level 3 Certificate in Leadership and Management<text:s/></text:p>
          </table:table-cell>
          <table:table-cell office:value-type="string" table:style-name="ce7">
            <text:p>City &amp; Guilds Level 3 Certificate in Leadership and Management Skill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32</text:p>
          </table:table-cell>
          <table:table-cell office:value-type="string" table:style-name="ce7">
            <text:p>603/7831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DAO Level 2 Certificate <text:s/>in <text:s/>Human Resource Practice</text:p>
          </table:table-cell>
          <table:table-cell office:value-type="string" table:style-name="ce7">
            <text:p>DAO Level 2 Certificate in Human Resource Practic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3/0084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<text:s/>(Test of Interactive English) (Entry 1)</text:p>
          </table:table-cell>
          <table:table-cell office:value-type="string" table:style-name="ce7">
            <text:p>GA Entry Level Certificate in ESOL International <text:s/>(Test of Interactive English) (Entry 1) (CEFR A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3/0085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<text:s/>(Test of Interactive English) (Entry 2)</text:p>
          </table:table-cell>
          <table:table-cell office:value-type="string" table:style-name="ce7">
            <text:p>GA Entry Level Certificate in ESOL International <text:s/>(Test of Interactive English) (Entry 2) (CEFR A2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3/0086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<text:s/>(Test of Interactive English) (Entry 3)</text:p>
          </table:table-cell>
          <table:table-cell office:value-type="string" table:style-name="ce7">
            <text:p>GA Entry Level Certificate in ESOL International <text:s/>(Test of Interactive English) (Entry 3) (CEFR B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0/5182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(Entry 1) (Classic A1)</text:p>
          </table:table-cell>
          <table:table-cell office:value-type="string" table:style-name="ce7">
            <text:p>GA Entry Level Certificate in ESOL International (Entry 1) (Classic – CEFR A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0/7651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(Entry 2) (Classic A2)</text:p>
          </table:table-cell>
          <table:table-cell office:value-type="string" table:style-name="ce7">
            <text:p>GA Entry Level Certificate in ESOL International (Entry 2) (Classic – CEFR A2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0/7040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(Entry 3) (Classic B1)</text:p>
          </table:table-cell>
          <table:table-cell office:value-type="string" table:style-name="ce7">
            <text:p>GA Entry Level Certificate in ESOL International (Entry 3) (Classic – CEFR B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1/4856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(Speaking and Listening) (Entry 1) (Classic A1)</text:p>
          </table:table-cell>
          <table:table-cell office:value-type="string" table:style-name="ce7">
            <text:p>GA Entry Level Certificate in ESOL International - Speaking and Listening (Entry 1) (Classic - CEFR A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1/5243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(Speaking and Listening) (Entry 2) (Classic A2)</text:p>
          </table:table-cell>
          <table:table-cell office:value-type="string" table:style-name="ce7">
            <text:p>GA Entry Level Certificate in ESOL International - Speaking and Listening (Entry 2) (Classic - CEFR A2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1/4352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Entry Level Certificate in ESOL International (Speaking and Listening) (Entry 3) (Classic B1)</text:p>
          </table:table-cell>
          <table:table-cell office:value-type="string" table:style-name="ce7">
            <text:p>GA Entry Level Certificate in ESOL International - Speaking and Listening (Entry 3) (Classic - CEFR B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3/0087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Level 1 Certificate in ESOL International <text:s/>(Test of Interactive English)</text:p>
          </table:table-cell>
          <table:table-cell office:value-type="string" table:style-name="ce7">
            <text:p>GA Level 1 Certificate in ESOL International <text:s/>(Test of Interactive English) (CEFR B2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0/7163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Level 1 Certificate in ESOL International (Classic B2)</text:p>
          </table:table-cell>
          <table:table-cell office:value-type="string" table:style-name="ce7">
            <text:p>GA Level 1 Certificate in ESOL International (Classic – CEFR B2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3/0088/7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Level 2 Certificate in ESOL International <text:s/>(Test of Interactive English)</text:p>
          </table:table-cell>
          <table:table-cell office:value-type="string" table:style-name="ce7">
            <text:p>GA Level 2 Certificate in ESOL International <text:s/>(Test of Interactive English) (CEFR C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0/7162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Level 2 Certificate in ESOL International (Classic C1)</text:p>
          </table:table-cell>
          <table:table-cell office:value-type="string" table:style-name="ce7">
            <text:p>GA Level 2 Certificate in ESOL International (Classic – CEFR C1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3/0089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Level 3 Certificate in ESOL International <text:s/>(Test of Interactive English)</text:p>
          </table:table-cell>
          <table:table-cell office:value-type="string" table:style-name="ce7">
            <text:p>GA Level 3 Certificate in ESOL International <text:s/>(Test of Interactive English) (CEFR C2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8</text:p>
          </table:table-cell>
          <table:table-cell office:value-type="string" table:style-name="ce7">
            <text:p>600/7840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A Level 3 Certificate in ESOL International (Classic C2)</text:p>
          </table:table-cell>
          <table:table-cell office:value-type="string" table:style-name="ce7">
            <text:p>GA Level 3 Certificate in ESOL International (Classic – CEFR C2)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7</text:p>
          </table:table-cell>
          <table:table-cell office:value-type="string" table:style-name="ce7">
            <text:p>610/4449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QA Level 3 NVQ Diploma in Interior Systems (Construction) (CSCS Qualification) V3</text:p>
          </table:table-cell>
          <table:table-cell office:value-type="string" table:style-name="ce7">
            <text:p>https://gqaqualifications.com/qualification/gqa-level-3-nvq-diploma-in-interior-systems-construction-cscs-qualification-v3/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7</text:p>
          </table:table-cell>
          <table:table-cell office:value-type="string" table:style-name="ce7">
            <text:p>600/0293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QA PAA\VQ-SET Level 3 Award in Understanding the Principles and Practices of Assessment</text:p>
          </table:table-cell>
          <table:table-cell office:value-type="string" table:style-name="ce7">
            <text:p>GQA PAAVQ-SET Level 3 Award in Understanding the Principles and Practices of Assessment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7</text:p>
          </table:table-cell>
          <table:table-cell office:value-type="string" table:style-name="ce7">
            <text:p>600/0293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GQA PAA\VQ-SET Level 3 Award in Understanding the Principles and Practices of Assessment</text:p>
          </table:table-cell>
          <table:table-cell office:value-type="string" table:style-name="ce7">
            <text:p>GQA PAAVQ-SET Level 3 Award in Understanding the Principles and Practices of Assessment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06</text:p>
          </table:table-cell>
          <table:table-cell office:value-type="string" table:style-name="ce7">
            <text:p>601/9065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AB <text:s/>Level 1 Award in Bookkeeping<text:s/></text:p>
          </table:table-cell>
          <table:table-cell office:value-type="string" table:style-name="ce7">
            <text:p>IAB Level 1 Award in Bookkeeping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06</text:p>
          </table:table-cell>
          <table:table-cell office:value-type="string" table:style-name="ce7">
            <text:p>601/9050/4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AB <text:s/>Level 1 Award in Computerised Bookkeeping</text:p>
          </table:table-cell>
          <table:table-cell office:value-type="string" table:style-name="ce7">
            <text:p>IAB Level 1 Award in Computerised Bookkeeping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06</text:p>
          </table:table-cell>
          <table:table-cell office:value-type="string" table:style-name="ce7">
            <text:p>601/9040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AB <text:s/>Level 1 Award in Computerised Payroll</text:p>
          </table:table-cell>
          <table:table-cell office:value-type="string" table:style-name="ce7">
            <text:p>IAB Level 1 Award in Computerised Payroll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04</text:p>
          </table:table-cell>
          <table:table-cell office:value-type="string" table:style-name="ce7">
            <text:p>603/6384/8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AO Level 2 Certificate for Transition to Working in Digitial Industries</text:p>
          </table:table-cell>
          <table:table-cell office:value-type="string" table:style-name="ce7">
            <text:p>IAO Level 2 Certificate for Transition to Working in Digital Industrie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04</text:p>
          </table:table-cell>
          <table:table-cell office:value-type="string" table:style-name="ce7">
            <text:p>603/6665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AO Level 2 Certificate in Understand Behaviour That Challenges<text:s/></text:p>
          </table:table-cell>
          <table:table-cell office:value-type="string" table:style-name="ce7">
            <text:p>IAO Level 2 Certificate in Understanding Behaviour that Challenges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37</text:p>
          </table:table-cell>
          <table:table-cell office:value-type="string" table:style-name="ce7">
            <text:p>603/7732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Business Banking (CertBB)</text:p>
          </table:table-cell>
          <table:table-cell office:value-type="string" table:style-name="ce7">
            <text:p>LIBF Level 3 Certificate in Business Banking<text:s/>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05</text:p>
          </table:table-cell>
          <table:table-cell office:value-type="string" table:style-name="ce7">
            <text:p>603/7732/X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Business Banking (CertBB)</text:p>
          </table:table-cell>
          <table:table-cell office:value-type="string" table:style-name="ce7">
            <text:p>LIBF Level 3 Certificate in Business Banking<text:s/>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37</text:p>
          </table:table-cell>
          <table:table-cell office:value-type="string" table:style-name="ce7">
            <text:p>501/0629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Mortgage Advice and Practice (CeMAP)</text:p>
          </table:table-cell>
          <table:table-cell office:value-type="string" table:style-name="ce7">
            <text:p>LIBF Level 3 Certificate in Mortgage Advice and Practice<text:s/>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05</text:p>
          </table:table-cell>
          <table:table-cell office:value-type="string" table:style-name="ce7">
            <text:p>501/0629/6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Mortgage Advice and Practice (CeMAP)</text:p>
          </table:table-cell>
          <table:table-cell office:value-type="string" table:style-name="ce7">
            <text:p>LIBF Level 3 Certificate in Mortgage Advice and Practice<text:s/>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05</text:p>
          </table:table-cell>
          <table:table-cell office:value-type="string" table:style-name="ce7">
            <text:p>610/6472/5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Payments and Cash Management (CPCM)</text:p>
          </table:table-cell>
          <table:table-cell office:value-type="string" table:style-name="ce7">
            <text:p>LIBF Level 3 Certificate in Payments and Cash Management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37</text:p>
          </table:table-cell>
          <table:table-cell office:value-type="string" table:style-name="ce7">
            <text:p>603/6607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Protection (CertPRO)</text:p>
          </table:table-cell>
          <table:table-cell office:value-type="string" table:style-name="ce7">
            <text:p>LIBF Level 3 Certificate in Protection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05</text:p>
          </table:table-cell>
          <table:table-cell office:value-type="string" table:style-name="ce7">
            <text:p>603/6607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Protection (CertPRO)</text:p>
          </table:table-cell>
          <table:table-cell office:value-type="string" table:style-name="ce7">
            <text:p>LIBF Level 3 Certificate in Protection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37</text:p>
          </table:table-cell>
          <table:table-cell office:value-type="string" table:style-name="ce7">
            <text:p>501/0630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Regulated Equity Release (CeRER)</text:p>
          </table:table-cell>
          <table:table-cell office:value-type="string" table:style-name="ce7">
            <text:p>LIBF Level 3 Certificate in Regulated Equity Releas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05</text:p>
          </table:table-cell>
          <table:table-cell office:value-type="string" table:style-name="ce7">
            <text:p>501/0630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Regulated Equity Release (CeRER)</text:p>
          </table:table-cell>
          <table:table-cell office:value-type="string" table:style-name="ce7">
            <text:p>LIBF Level 3 Certificate in Regulated Equity Release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37</text:p>
          </table:table-cell>
          <table:table-cell office:value-type="string" table:style-name="ce7">
            <text:p>603/6668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Retail and Digital Banking (CertRDB)</text:p>
          </table:table-cell>
          <table:table-cell office:value-type="string" table:style-name="ce7">
            <text:p>LIBF Level 3 Certificate in Retail and Digital Banking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05</text:p>
          </table:table-cell>
          <table:table-cell office:value-type="string" table:style-name="ce7">
            <text:p>603/6668/0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3 Certificate in Retail and Digital Banking (CertRDB)</text:p>
          </table:table-cell>
          <table:table-cell office:value-type="string" table:style-name="ce7">
            <text:p>LIBF Level 3 Certificate in Retail and Digital Banking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05</text:p>
          </table:table-cell>
          <table:table-cell office:value-type="string" table:style-name="ce7">
            <text:p>610/3536/1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4 Certificate in International <text:s/>Trade Risk (CITR)</text:p>
          </table:table-cell>
          <table:table-cell office:value-type="string" table:style-name="ce7">
            <text:p>LIBF Level 4 Certificate in International <text:s/>Trade Risk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37</text:p>
          </table:table-cell>
          <table:table-cell office:value-type="string" table:style-name="ce7">
            <text:p>603/7241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6 Financial Planning in Retirement (FPIR)</text:p>
          </table:table-cell>
          <table:table-cell office:value-type="string" table:style-name="ce7">
            <text:p>LIBF Level 6 Financial Planning in Retirement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05</text:p>
          </table:table-cell>
          <table:table-cell office:value-type="string" table:style-name="ce7">
            <text:p>603/7241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6 Financial Planning in Retirement (FPIR)</text:p>
          </table:table-cell>
          <table:table-cell office:value-type="string" table:style-name="ce7">
            <text:p>LIBF Level 6 Financial Planning in Retirement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37</text:p>
          </table:table-cell>
          <table:table-cell office:value-type="string" table:style-name="ce7">
            <text:p>601/5717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6 Pension Transfers (PETR)</text:p>
          </table:table-cell>
          <table:table-cell office:value-type="string" table:style-name="ce7">
            <text:p>LIBF Level 6 Pension Transfer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6105</text:p>
          </table:table-cell>
          <table:table-cell office:value-type="string" table:style-name="ce7">
            <text:p>601/5717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IBF Level 6 Pension Transfers (PETR)</text:p>
          </table:table-cell>
          <table:table-cell office:value-type="string" table:style-name="ce7">
            <text:p>LIBF Level 6 Pension Transfers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7</text:p>
          </table:table-cell>
          <table:table-cell office:value-type="string" table:style-name="ce7">
            <text:p>610/2148/9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evel 2 Award for Working in and Control Entry Arrangements for Medium Risk Confined Spaces</text:p>
          </table:table-cell>
          <table:table-cell office:value-type="string" table:style-name="ce7">
            <text:p>Qualifications Scotland Level 2 Award for Working in and Control Entry Arrangements for Medium Risk Confined Spaces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112</text:p>
          </table:table-cell>
          <table:table-cell office:value-type="string" table:style-name="ce7">
            <text:p>610/4221/3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evel 3 Diploma in Assistance Canine Training</text:p>
          </table:table-cell>
          <table:table-cell office:value-type="string" table:style-name="ce7">
            <text:p>SEG Awards Level 3 Diploma in Assistance Canine Training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44</text:p>
          </table:table-cell>
          <table:table-cell office:value-type="string" table:style-name="ce7">
            <text:p>610/1200/2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Level 4 Certificate in Workforce Performance Development</text:p>
          </table:table-cell>
          <table:table-cell office:value-type="string" table:style-name="ce7">
            <text:p>ATHE Level 4 Certificate in Workforce Performance Development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360</text:p>
          </table:table-cell>
          <table:table-cell office:value-type="string" table:style-name="ce7">
            <text:p>601/6681/2</text:p>
          </table:table-cell>
          <table:table-cell office:value-type="string" table:style-name="ce7">
            <text:p>Sub Sector Subject Area Code With Description</text:p>
          </table:table-cell>
          <table:table-cell office:value-type="string" table:style-name="ce7">
            <text:p>13.2 Direct learning support</text:p>
          </table:table-cell>
          <table:table-cell office:value-type="string" table:style-name="ce7">
            <text:p>13.1 Teaching and lecturing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112</text:p>
          </table:table-cell>
          <table:table-cell office:value-type="string" table:style-name="ce7">
            <text:p>610/4239/0</text:p>
          </table:table-cell>
          <table:table-cell office:value-type="string" table:style-name="ce7">
            <text:p>Sub Sector Subject Area Code With Description</text:p>
          </table:table-cell>
          <table:table-cell office:value-type="string" table:style-name="ce7">
            <text:p>02.1 Science</text:p>
          </table:table-cell>
          <table:table-cell office:value-type="string" table:style-name="ce7">
            <text:p>01.3 Health and social care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112</text:p>
          </table:table-cell>
          <table:table-cell office:value-type="string" table:style-name="ce7">
            <text:p>610/4246/8</text:p>
          </table:table-cell>
          <table:table-cell office:value-type="string" table:style-name="ce7">
            <text:p>Sub Sector Subject Area Code With Description</text:p>
          </table:table-cell>
          <table:table-cell office:value-type="string" table:style-name="ce7">
            <text:p>02.1 Science</text:p>
          </table:table-cell>
          <table:table-cell office:value-type="string" table:style-name="ce7">
            <text:p>01.3 Health and social care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260</text:p>
          </table:table-cell>
          <table:table-cell office:value-type="string" table:style-name="ce7">
            <text:p>600/6724/X</text:p>
          </table:table-cell>
          <table:table-cell office:value-type="string" table:style-name="ce7">
            <text:p>Sub Sector Subject Area Code With Description</text:p>
          </table:table-cell>
          <table:table-cell office:value-type="string" table:style-name="ce7">
            <text:p>04.1 Engineering</text:p>
          </table:table-cell>
          <table:table-cell office:value-type="string" table:style-name="ce7">
            <text:p>05.2 Building and construction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260</text:p>
          </table:table-cell>
          <table:table-cell office:value-type="string" table:style-name="ce7">
            <text:p>601/4561/4</text:p>
          </table:table-cell>
          <table:table-cell office:value-type="string" table:style-name="ce7">
            <text:p>Sub Sector Subject Area Code With Description</text:p>
          </table:table-cell>
          <table:table-cell office:value-type="string" table:style-name="ce7">
            <text:p>04.1 Engineering</text:p>
          </table:table-cell>
          <table:table-cell office:value-type="string" table:style-name="ce7">
            <text:p>05.2 Building and construction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260</text:p>
          </table:table-cell>
          <table:table-cell office:value-type="string" table:style-name="ce7">
            <text:p>601/4563/8</text:p>
          </table:table-cell>
          <table:table-cell office:value-type="string" table:style-name="ce7">
            <text:p>Sub Sector Subject Area Code With Description</text:p>
          </table:table-cell>
          <table:table-cell office:value-type="string" table:style-name="ce7">
            <text:p>04.1 Engineering</text:p>
          </table:table-cell>
          <table:table-cell office:value-type="string" table:style-name="ce7">
            <text:p>05.2 Building and construction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112</text:p>
          </table:table-cell>
          <table:table-cell office:value-type="string" table:style-name="ce7">
            <text:p>610/4239/0</text:p>
          </table:table-cell>
          <table:table-cell office:value-type="string" table:style-name="ce7">
            <text:p>Sector Subject Area Code With Description</text:p>
          </table:table-cell>
          <table:table-cell office:value-type="string" table:style-name="ce7">
            <text:p>02 Science and mathematics</text:p>
          </table:table-cell>
          <table:table-cell office:value-type="string" table:style-name="ce7">
            <text:p>01 Health, public services and care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112</text:p>
          </table:table-cell>
          <table:table-cell office:value-type="string" table:style-name="ce7">
            <text:p>610/4246/8</text:p>
          </table:table-cell>
          <table:table-cell office:value-type="string" table:style-name="ce7">
            <text:p>Sector Subject Area Code With Description</text:p>
          </table:table-cell>
          <table:table-cell office:value-type="string" table:style-name="ce7">
            <text:p>02 Science and mathematics</text:p>
          </table:table-cell>
          <table:table-cell office:value-type="string" table:style-name="ce7">
            <text:p>01 Health, public services and care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260</text:p>
          </table:table-cell>
          <table:table-cell office:value-type="string" table:style-name="ce7">
            <text:p>600/6724/X</text:p>
          </table:table-cell>
          <table:table-cell office:value-type="string" table:style-name="ce7">
            <text:p>Sector Subject Area Code With Description</text:p>
          </table:table-cell>
          <table:table-cell office:value-type="string" table:style-name="ce7">
            <text:p>04 Engineering and manufacturing technologies</text:p>
          </table:table-cell>
          <table:table-cell office:value-type="string" table:style-name="ce7">
            <text:p>05 Construction, planning and the built environment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260</text:p>
          </table:table-cell>
          <table:table-cell office:value-type="string" table:style-name="ce7">
            <text:p>601/4561/4</text:p>
          </table:table-cell>
          <table:table-cell office:value-type="string" table:style-name="ce7">
            <text:p>Sector Subject Area Code With Description</text:p>
          </table:table-cell>
          <table:table-cell office:value-type="string" table:style-name="ce7">
            <text:p>04 Engineering and manufacturing technologies</text:p>
          </table:table-cell>
          <table:table-cell office:value-type="string" table:style-name="ce7">
            <text:p>05 Construction, planning and the built environment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RN5260</text:p>
          </table:table-cell>
          <table:table-cell office:value-type="string" table:style-name="ce7">
            <text:p>601/4563/8</text:p>
          </table:table-cell>
          <table:table-cell office:value-type="string" table:style-name="ce7">
            <text:p>Sector Subject Area Code With Description</text:p>
          </table:table-cell>
          <table:table-cell office:value-type="string" table:style-name="ce7">
            <text:p>04 Engineering and manufacturing technologies</text:p>
          </table:table-cell>
          <table:table-cell office:value-type="string" table:style-name="ce7">
            <text:p>05 Construction, planning and the built environment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60</text:p>
          </table:table-cell>
          <table:table-cell office:value-type="string" table:style-name="ce7">
            <text:p>501/1843/2</text:p>
          </table:table-cell>
          <table:table-cell office:value-type="string" table:style-name="ce7">
            <text:p>Qualification Type</text:p>
          </table:table-cell>
          <table:table-cell office:value-type="string" table:style-name="ce7">
            <text:p>Other general qualification</text:p>
          </table:table-cell>
          <table:table-cell office:value-type="string" table:style-name="ce7">
            <text:p>Occupational qualification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60</text:p>
          </table:table-cell>
          <table:table-cell office:value-type="string" table:style-name="ce7">
            <text:p>501/1841/9</text:p>
          </table:table-cell>
          <table:table-cell office:value-type="string" table:style-name="ce7">
            <text:p>Qualification Type</text:p>
          </table:table-cell>
          <table:table-cell office:value-type="string" table:style-name="ce7">
            <text:p>Other general qualification</text:p>
          </table:table-cell>
          <table:table-cell office:value-type="string" table:style-name="ce7">
            <text:p>Occupational qualification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60</text:p>
          </table:table-cell>
          <table:table-cell office:value-type="string" table:style-name="ce7">
            <text:p>501/1842/0</text:p>
          </table:table-cell>
          <table:table-cell office:value-type="string" table:style-name="ce7">
            <text:p>Qualification Type</text:p>
          </table:table-cell>
          <table:table-cell office:value-type="string" table:style-name="ce7">
            <text:p>Other general qualification</text:p>
          </table:table-cell>
          <table:table-cell office:value-type="string" table:style-name="ce7">
            <text:p>Occupational qualification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60</text:p>
          </table:table-cell>
          <table:table-cell office:value-type="string" table:style-name="ce7">
            <text:p>501/2242/3</text:p>
          </table:table-cell>
          <table:table-cell office:value-type="string" table:style-name="ce7">
            <text:p>Qualification Type</text:p>
          </table:table-cell>
          <table:table-cell office:value-type="string" table:style-name="ce7">
            <text:p>Other general qualification</text:p>
          </table:table-cell>
          <table:table-cell office:value-type="string" table:style-name="ce7">
            <text:p>Occupational qualification</text:p>
          </table:table-cell>
          <table:table-cell table:number-columns-repeated="16379"/>
        </table:table-row>
        <table:table-row table:style-name="ro4">
          <table:table-cell office:value-type="string" table:style-name="ce7">
            <text:p>RN5260</text:p>
          </table:table-cell>
          <table:table-cell office:value-type="string" table:style-name="ce7">
            <text:p>501/2056/6</text:p>
          </table:table-cell>
          <table:table-cell office:value-type="string" table:style-name="ce7">
            <text:p>Qualification Type</text:p>
          </table:table-cell>
          <table:table-cell office:value-type="string" table:style-name="ce7">
            <text:p>Vocationally-related qualification</text:p>
          </table:table-cell>
          <table:table-cell office:value-type="string" table:style-name="ce7">
            <text:p>Occupational qualification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60</text:p>
          </table:table-cell>
          <table:table-cell office:value-type="string" table:style-name="ce7">
            <text:p>600/6005/0</text:p>
          </table:table-cell>
          <table:table-cell office:value-type="string" table:style-name="ce7">
            <text:p>Operational Start Date</text:p>
          </table:table-cell>
          <table:table-cell office:value-type="string" table:style-name="ce7">
            <text:p>2012-07-01 00:00:00.0000000</text:p>
          </table:table-cell>
          <table:table-cell office:value-type="string" table:style-name="ce7">
            <text:p>2012-07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2</text:p>
          </table:table-cell>
          <table:table-cell office:value-type="string" table:style-name="ce7">
            <text:p>603/1786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4284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4285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4257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4258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10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14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09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0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1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2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5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312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6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7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9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3/2128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5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1/7104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1/7105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4-09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7</text:p>
          </table:table-cell>
          <table:table-cell office:value-type="string" table:style-name="ce7">
            <text:p>603/7524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4-30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7</text:p>
          </table:table-cell>
          <table:table-cell office:value-type="string" table:style-name="ce7">
            <text:p>603/7523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4-30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7</text:p>
          </table:table-cell>
          <table:table-cell office:value-type="string" table:style-name="ce7">
            <text:p>603/752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4-30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10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7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5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6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78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6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8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5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90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70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6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5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8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9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35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3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37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2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3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6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70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044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93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802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77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45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2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1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0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9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0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3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2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0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7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0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175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9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089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461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598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0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1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2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689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91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92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6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6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26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28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29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7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8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1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2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3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4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7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72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78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28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28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29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30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636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3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4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5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69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138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9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20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21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3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6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7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8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066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81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23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17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50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38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0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18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7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74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605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5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6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932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4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10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33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2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702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3124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7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8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87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88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3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25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090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1749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398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68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65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18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22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63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02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66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29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4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0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1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3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92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2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4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26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147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689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406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511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8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3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20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66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4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76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30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3125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31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3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679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57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58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59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0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68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7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6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93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706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973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5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7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188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6-03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489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61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121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7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1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86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667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51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9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63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5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38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31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607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8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172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72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17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241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827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757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454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68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69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74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254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84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85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86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79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55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21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66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811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53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5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3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21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531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39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32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732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593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013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22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0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456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281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56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255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865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17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4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037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561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256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7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275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85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455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734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23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559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62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289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57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63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54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272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9030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811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423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425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62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55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84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93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63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867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60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7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6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7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159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60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67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16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31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2-17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45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038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3065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92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21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65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42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666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11-1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1061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51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85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465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937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6-1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268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2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3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6214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818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6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349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988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86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400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20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812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466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006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12-25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2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3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7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8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32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60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328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780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93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0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75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601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26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2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94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467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49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321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306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26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30-04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540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37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661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9-05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01/251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8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00/9432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8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10/0817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5-31 22:59:59.0000000</text:p>
          </table:table-cell>
          <table:table-cell office:value-type="string" table:style-name="ce7">
            <text:p>2027-06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10/0820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5-31 22:59:59.0000000</text:p>
          </table:table-cell>
          <table:table-cell office:value-type="string" table:style-name="ce7">
            <text:p>2027-06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10/0821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5-31 22:59:59.0000000</text:p>
          </table:table-cell>
          <table:table-cell office:value-type="string" table:style-name="ce7">
            <text:p>2027-06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00/9353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8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3/458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10/1524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0/1640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1/5008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0/1514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5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40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5-25 22:59:59.0000000</text:p>
          </table:table-cell>
          <table:table-cell office:value-type="string" table:style-name="ce7">
            <text:p>2028-04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31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5-24 22:59:59.0000000</text:p>
          </table:table-cell>
          <table:table-cell office:value-type="string" table:style-name="ce7">
            <text:p>2028-04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32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5-24 22:59:59.0000000</text:p>
          </table:table-cell>
          <table:table-cell office:value-type="string" table:style-name="ce7">
            <text:p>2028-04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39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5-24 22:59:59.0000000</text:p>
          </table:table-cell>
          <table:table-cell office:value-type="string" table:style-name="ce7">
            <text:p>2026-12-0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0/9454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1-11-30 00:00:00.0000000</text:p>
          </table:table-cell>
          <table:table-cell office:value-type="string" table:style-name="ce7">
            <text:p>2021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0/9455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1-11-30 00:00:00.0000000</text:p>
          </table:table-cell>
          <table:table-cell office:value-type="string" table:style-name="ce7">
            <text:p>2021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0/9456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1-08-31 22:59:59.0000000</text:p>
          </table:table-cell>
          <table:table-cell office:value-type="string" table:style-name="ce7">
            <text:p>2021-11-30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1</text:p>
          </table:table-cell>
          <table:table-cell office:value-type="string" table:style-name="ce7">
            <text:p>603/1929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>2028-10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1</text:p>
          </table:table-cell>
          <table:table-cell office:value-type="string" table:style-name="ce7">
            <text:p>610/3203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0-31 23:59:59.0000000</text:p>
          </table:table-cell>
          <table:table-cell office:value-type="string" table:style-name="ce7">
            <text:p>2026-03-06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8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7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4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9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6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1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3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4570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7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4574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7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587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587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495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495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56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56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588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588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514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5141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5145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5145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2468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2468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501/1981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501/1981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115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115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048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9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0487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9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104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9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377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29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2232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29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2231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29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78</text:p>
          </table:table-cell>
          <table:table-cell office:value-type="string" table:style-name="ce7">
            <text:p>603/4135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29</text:p>
          </table:table-cell>
          <table:table-cell office:value-type="string" table:style-name="ce7">
            <text:p>603/4135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72</text:p>
          </table:table-cell>
          <table:table-cell office:value-type="string" table:style-name="ce7">
            <text:p>600/9908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2-28 23:59:59.0000000</text:p>
          </table:table-cell>
          <table:table-cell office:value-type="string" table:style-name="ce7">
            <text:p>2028-02-29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500/8401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40</text:p>
          </table:table-cell>
          <table:table-cell office:value-type="string" table:style-name="ce7">
            <text:p>500/8401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500/8401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501/068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40</text:p>
          </table:table-cell>
          <table:table-cell office:value-type="string" table:style-name="ce7">
            <text:p>501/068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501/0682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1122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1122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1134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1134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2256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2256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2214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2214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16 23:59:59.0000000</text:p>
          </table:table-cell>
          <table:table-cell office:value-type="string" table:style-name="ce7">
            <text:p>2026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32</text:p>
          </table:table-cell>
          <table:table-cell office:value-type="string" table:style-name="ce7">
            <text:p>603/1463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1-31 23:59:59.0000000</text:p>
          </table:table-cell>
          <table:table-cell office:value-type="string" table:style-name="ce7">
            <text:p>2026-02-28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60</text:p>
          </table:table-cell>
          <table:table-cell office:value-type="string" table:style-name="ce7">
            <text:p>601/0159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12-29 23:59:59.0000000</text:p>
          </table:table-cell>
          <table:table-cell office:value-type="string" table:style-name="ce7">
            <text:p>2025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35</text:p>
          </table:table-cell>
          <table:table-cell office:value-type="string" table:style-name="ce7">
            <text:p>501/0650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8-06-30 22:59:59.0000000</text:p>
          </table:table-cell>
          <table:table-cell office:value-type="string" table:style-name="ce7">
            <text:p>2026-05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6</text:p>
          </table:table-cell>
          <table:table-cell office:value-type="string" table:style-name="ce7">
            <text:p>610/1484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2-28 23:59:59.0000000</text:p>
          </table:table-cell>
          <table:table-cell office:value-type="string" table:style-name="ce7">
            <text:p>2026-03-06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0956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0955/5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1729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3403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8735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0389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8804/2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4-30 22:59:59.0000000</text:p>
          </table:table-cell>
          <table:table-cell office:value-type="string" table:style-name="ce7">
            <text:p>2030-04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6864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4596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6865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4597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6866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87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0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4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10/0917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10/0916/7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2879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2118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6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3136/0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3135/9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8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1722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501/1656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7</text:p>
          </table:table-cell>
          <table:table-cell office:value-type="string" table:style-name="ce7">
            <text:p>600/1373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83</text:p>
          </table:table-cell>
          <table:table-cell office:value-type="string" table:style-name="ce7">
            <text:p>600/4971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8-03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69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5/4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6/6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7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8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9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90/8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91/X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92/1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7-31 00:00:00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2</text:p>
          </table:table-cell>
          <table:table-cell office:value-type="string" table:style-name="ce7">
            <text:p>603/2873/3</text:p>
          </table:table-cell>
          <table:table-cell office:value-type="string" table:style-name="ce7">
            <text:p>Operational End Date</text:p>
          </table:table-cell>
          <table:table-cell office:value-type="string" table:style-name="ce7">
            <text:p>2026-06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6</text:p>
          </table:table-cell>
          <table:table-cell office:value-type="string" table:style-name="ce7">
            <text:p>601/497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08-31 22:59:59.0000000</text:p>
          </table:table-cell>
          <table:table-cell office:value-type="string" table:style-name="ce7">
            <text:p>2026-01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6</text:p>
          </table:table-cell>
          <table:table-cell office:value-type="string" table:style-name="ce7">
            <text:p>601/4977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01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6</text:p>
          </table:table-cell>
          <table:table-cell office:value-type="string" table:style-name="ce7">
            <text:p>603/761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08-31 22:59:59.0000000</text:p>
          </table:table-cell>
          <table:table-cell office:value-type="string" table:style-name="ce7">
            <text:p>2026-01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2</text:p>
          </table:table-cell>
          <table:table-cell office:value-type="string" table:style-name="ce7">
            <text:p>603/1786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6</text:p>
          </table:table-cell>
          <table:table-cell office:value-type="string" table:style-name="ce7">
            <text:p>601/7104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6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7</text:p>
          </table:table-cell>
          <table:table-cell office:value-type="string" table:style-name="ce7">
            <text:p>603/7524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4-30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7</text:p>
          </table:table-cell>
          <table:table-cell office:value-type="string" table:style-name="ce7">
            <text:p>603/7523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4-30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27</text:p>
          </table:table-cell>
          <table:table-cell office:value-type="string" table:style-name="ce7">
            <text:p>603/752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4-30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10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7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5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6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78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6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8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5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90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70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6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5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8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09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35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3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37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2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3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3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6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70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044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933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802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77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453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2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1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0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9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0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3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2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0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7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90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175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89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089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461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598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0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1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2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689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91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392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6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26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28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29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7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8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1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2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3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4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67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872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2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78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28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28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29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30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636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3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4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5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69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138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9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20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21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3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6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7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418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066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81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23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17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50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38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0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18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7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74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605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5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64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932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4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10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33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2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702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3124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7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8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87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988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3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25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090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1749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398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168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65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18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22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63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02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66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29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4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0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1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3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92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2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34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126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147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689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406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511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48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3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20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66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114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76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30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3125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31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3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679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57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58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59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03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68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7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6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393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6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706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973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5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87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188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6-03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489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61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121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57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1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686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667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51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629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1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63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5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38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31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607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0688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172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72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17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241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827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757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454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68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69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74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254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84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85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86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79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55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21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3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6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811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53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95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3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721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827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531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39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132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732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593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013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22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0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456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281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56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255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865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17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34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037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561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256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7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275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85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455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734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823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7559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62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289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57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9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063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54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6272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9030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811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423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425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62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55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84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93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63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867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60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7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6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097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5159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60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67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16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31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2-17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145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038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3065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492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521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465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7-22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42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6666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1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1061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4351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0-08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85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465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937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6-1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268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2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113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6214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818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6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2349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988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86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0/9400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420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11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6812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466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00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12-25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2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3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7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8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32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60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0328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780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9-09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93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50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5775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601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1-30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269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2-0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1394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3467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0949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1/8321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2-28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03/2306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26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1-04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540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3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4537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337</text:p>
          </table:table-cell>
          <table:table-cell office:value-type="string" table:style-name="ce7">
            <text:p>610/5661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5-0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01/251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00/9432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10/0817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31 22:59:59.0000000</text:p>
          </table:table-cell>
          <table:table-cell office:value-type="string" table:style-name="ce7">
            <text:p>2028-06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10/0820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31 22:59:59.0000000</text:p>
          </table:table-cell>
          <table:table-cell office:value-type="string" table:style-name="ce7">
            <text:p>2028-06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10/0821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5-31 22:59:59.0000000</text:p>
          </table:table-cell>
          <table:table-cell office:value-type="string" table:style-name="ce7">
            <text:p>2028-06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56</text:p>
          </table:table-cell>
          <table:table-cell office:value-type="string" table:style-name="ce7">
            <text:p>600/9353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3/4583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10/1524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0/1640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1/5008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97</text:p>
          </table:table-cell>
          <table:table-cell office:value-type="string" table:style-name="ce7">
            <text:p>600/1514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40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5-25 22:59:59.0000000</text:p>
          </table:table-cell>
          <table:table-cell office:value-type="string" table:style-name="ce7">
            <text:p>2028-05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31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5-24 22:59:59.0000000</text:p>
          </table:table-cell>
          <table:table-cell office:value-type="string" table:style-name="ce7">
            <text:p>2028-05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32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5-24 22:59:59.0000000</text:p>
          </table:table-cell>
          <table:table-cell office:value-type="string" table:style-name="ce7">
            <text:p>2028-05-0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3</text:p>
          </table:table-cell>
          <table:table-cell office:value-type="string" table:style-name="ce7">
            <text:p>610/2739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5-24 22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0/9452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12-31 23:59:59.0000000</text:p>
          </table:table-cell>
          <table:table-cell office:value-type="string" table:style-name="ce7">
            <text:p>2026-04-15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0/9453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12-31 23:59:59.0000000</text:p>
          </table:table-cell>
          <table:table-cell office:value-type="string" table:style-name="ce7">
            <text:p>2026-04-15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1/1195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12-31 23:59:59.0000000</text:p>
          </table:table-cell>
          <table:table-cell office:value-type="string" table:style-name="ce7">
            <text:p>2026-04-15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1/0104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4-06-30 00:00:00.0000000</text:p>
          </table:table-cell>
          <table:table-cell office:value-type="string" table:style-name="ce7">
            <text:p>2026-04-15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1/0099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06-10 22:59:59.0000000</text:p>
          </table:table-cell>
          <table:table-cell office:value-type="string" table:style-name="ce7">
            <text:p>2026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0/9456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4-08-31 22:59:59.0000000</text:p>
          </table:table-cell>
          <table:table-cell office:value-type="string" table:style-name="ce7">
            <text:p>2026-11-30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28</text:p>
          </table:table-cell>
          <table:table-cell office:value-type="string" table:style-name="ce7">
            <text:p>600/9460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12-31 23:59:59.0000000</text:p>
          </table:table-cell>
          <table:table-cell office:value-type="string" table:style-name="ce7">
            <text:p>2026-11-30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8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7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4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9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1216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1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0863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4570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1-08-31 22:59:59.0000000</text:p>
          </table:table-cell>
          <table:table-cell office:value-type="string" table:style-name="ce7">
            <text:p>2032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3</text:p>
          </table:table-cell>
          <table:table-cell office:value-type="string" table:style-name="ce7">
            <text:p>603/4574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1-08-31 22:59:59.0000000</text:p>
          </table:table-cell>
          <table:table-cell office:value-type="string" table:style-name="ce7">
            <text:p>2032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587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587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495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495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56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56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588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588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8-31 22:59:59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514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5141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5145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5145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2468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28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2468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28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501/1981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501/1981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6115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6115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048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0487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104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3773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2232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63</text:p>
          </table:table-cell>
          <table:table-cell office:value-type="string" table:style-name="ce7">
            <text:p>610/2231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8-31 22:59:59.0000000</text:p>
          </table:table-cell>
          <table:table-cell office:value-type="string" table:style-name="ce7">
            <text:p>2030-08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78</text:p>
          </table:table-cell>
          <table:table-cell office:value-type="string" table:style-name="ce7">
            <text:p>603/4135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>2028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29</text:p>
          </table:table-cell>
          <table:table-cell office:value-type="string" table:style-name="ce7">
            <text:p>603/4135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9-30 22:59:59.0000000</text:p>
          </table:table-cell>
          <table:table-cell office:value-type="string" table:style-name="ce7">
            <text:p>2028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72</text:p>
          </table:table-cell>
          <table:table-cell office:value-type="string" table:style-name="ce7">
            <text:p>600/9908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3-31 22:59:59.0000000</text:p>
          </table:table-cell>
          <table:table-cell office:value-type="string" table:style-name="ce7">
            <text:p>2029-03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500/8401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40</text:p>
          </table:table-cell>
          <table:table-cell office:value-type="string" table:style-name="ce7">
            <text:p>500/8401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500/8401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501/068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40</text:p>
          </table:table-cell>
          <table:table-cell office:value-type="string" table:style-name="ce7">
            <text:p>501/068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501/0682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1122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1122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0/1134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0/1134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225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225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17</text:p>
          </table:table-cell>
          <table:table-cell office:value-type="string" table:style-name="ce7">
            <text:p>601/2214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142</text:p>
          </table:table-cell>
          <table:table-cell office:value-type="string" table:style-name="ce7">
            <text:p>601/2214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1-30 23:59:59.0000000</text:p>
          </table:table-cell>
          <table:table-cell office:value-type="string" table:style-name="ce7">
            <text:p>2027-07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32</text:p>
          </table:table-cell>
          <table:table-cell office:value-type="string" table:style-name="ce7">
            <text:p>603/1463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01-31 23:59:59.0000000</text:p>
          </table:table-cell>
          <table:table-cell office:value-type="string" table:style-name="ce7">
            <text:p>2026-02-28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35</text:p>
          </table:table-cell>
          <table:table-cell office:value-type="string" table:style-name="ce7">
            <text:p>501/0650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8-31 22:59:59.0000000</text:p>
          </table:table-cell>
          <table:table-cell office:value-type="string" table:style-name="ce7">
            <text:p>2026-09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36</text:p>
          </table:table-cell>
          <table:table-cell office:value-type="string" table:style-name="ce7">
            <text:p>603/2147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08-12 22:59:59.0000000</text:p>
          </table:table-cell>
          <table:table-cell office:value-type="string" table:style-name="ce7">
            <text:p>2026-04-1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0956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0955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1729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3403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8735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0389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00:00:00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8804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04-30 22:59:59.0000000</text:p>
          </table:table-cell>
          <table:table-cell office:value-type="string" table:style-name="ce7">
            <text:p>2032-04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6864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4596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6865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4597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1/8683/5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3-31 22:59:59.0000000</text:p>
          </table:table-cell>
          <table:table-cell office:value-type="string" table:style-name="ce7">
            <text:p>2027-03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6866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87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0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4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10/0917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10/0916/7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4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2879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8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2118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07-31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6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3136/0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3135/9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3/6398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30-01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600/1722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184</text:p>
          </table:table-cell>
          <table:table-cell office:value-type="string" table:style-name="ce7">
            <text:p>501/1656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9-12-31 23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style-name="ro3">
          <table:table-cell office:value-type="string" table:style-name="ce7">
            <text:p>RN5204</text:p>
          </table:table-cell>
          <table:table-cell office:value-type="string" table:style-name="ce7">
            <text:p>600/1668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05-31 22:59:59.0000000</text:p>
          </table:table-cell>
          <table:table-cell office:value-type="string" table:style-name="ce7">
            <text:p>2026-05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04</text:p>
          </table:table-cell>
          <table:table-cell office:value-type="string" table:style-name="ce7">
            <text:p>603/0676/2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05-31 22:59:59.0000000</text:p>
          </table:table-cell>
          <table:table-cell office:value-type="string" table:style-name="ce7">
            <text:p>2027-05-31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6012</text:p>
          </table:table-cell>
          <table:table-cell office:value-type="string" table:style-name="ce7">
            <text:p>603/5935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5-12-31 23:59:59.0000000</text:p>
          </table:table-cell>
          <table:table-cell office:value-type="string" table:style-name="ce7">
            <text:p>2026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283</text:p>
          </table:table-cell>
          <table:table-cell office:value-type="string" table:style-name="ce7">
            <text:p>600/4971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10-31 23:59:59.0000000</text:p>
          </table:table-cell>
          <table:table-cell office:value-type="string" table:style-name="ce7">
            <text:p>2029-03-30 22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69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5/4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6/6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7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8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89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90/8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91/X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1</text:p>
          </table:table-cell>
          <table:table-cell office:value-type="string" table:style-name="ce7">
            <text:p>603/7392/1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7-07-31 00:00:00.0000000</text:p>
          </table:table-cell>
          <table:table-cell office:value-type="string" table:style-name="ce7">
            <text:p>2027-12-31 23:59:59.000000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RN5152</text:p>
          </table:table-cell>
          <table:table-cell office:value-type="string" table:style-name="ce7">
            <text:p>603/2873/3</text:p>
          </table:table-cell>
          <table:table-cell office:value-type="string" table:style-name="ce7">
            <text:p>Certification End Date</text:p>
          </table:table-cell>
          <table:table-cell office:value-type="string" table:style-name="ce7">
            <text:p>2026-09-30 22:59:59.0000000</text:p>
          </table:table-cell>
          <table:table-cell office:value-type="string" table:style-name="ce7">
            <text:p/>
          </table:table-cell>
          <table:table-cell table:number-columns-repeated="16379"/>
        </table:table-row>
        <table:table-row table:number-rows-repeated="1047539" table:style-name="ro4">
          <table:table-cell table:number-columns-repeated="16384"/>
        </table:table-row>
      </table:table>
      <table:database-ranges>
        <table:database-range table:target-range-address="Contents.A3:Contents.B5" table:name="contents"/>
        <table:database-range table:target-range-address="Quarterly_certificates_revised.A7:Quarterly_certificates_revised.F14" table:name="quarterly_certificates_revised"/>
        <table:database-range table:target-range-address="Qualification_details_revised.A7:Qualification_details_revised.E1037" table:name="qualification_details_revised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grid 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Theresa.Wege</meta:initial-creator>
    <dc:creator>Theresa Wege</dc:creator>
    <meta:creation-date>2026-05-20T10:37:38Z</meta:creation-date>
    <dc:date>2026-06-08T15:42:17Z</dc:date>
    <meta:user-defined meta:name="ContentTypeId">0x010100EB34C28F2DE54146BA374BEDC9BFB880</meta:user-defined>
    <meta:user-defined meta:name="MediaServiceImageTags"/>
  </office:meta>
</office:document-meta>
</file>